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x-emf" manifest:full-path="Pictures/image2.emf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Mincho" svg:font-family="MS Mincho" style:font-pitch="fixed" style:font-family-generic="modern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Aptos Narrow" svg:font-family="Aptos Narrow" style:font-pitch="variable" style:font-family-generic="swiss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P4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P5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6pt" style:font-size-asian="16pt" style:font-size-complex="16pt" fo:font-weight="bold" style:font-weight-asian="bold"/>
    </style:style>
    <style:style style:name="T6_2" style:family="text">
      <style:text-properties fo:font-size="16pt" style:font-size-asian="16pt" style:font-size-complex="16pt" fo:font-weight="bold" style:font-weight-asian="bold"/>
    </style:style>
    <style:style style:name="T6_3" style:family="text">
      <style:text-properties fo:font-size="16pt" style:font-size-asian="16pt" style:font-size-complex="16pt" fo:font-weight="bold" style:font-weight-asian="bold"/>
    </style:style>
    <style:style style:name="T6_4" style:family="text">
      <style:text-properties fo:font-size="16pt" style:font-size-asian="16pt" style:font-size-complex="16pt" fo:font-weight="bold" style:font-weight-asian="bold"/>
    </style:style>
    <style:style style:name="P7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6pt" style:font-size-asian="16pt" style:font-size-complex="16pt" fo:font-weight="bold" style:font-weight-asian="bold"/>
    </style:style>
    <style:style style:name="P9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Table1" style:family="table">
      <style:table-properties table:align="center" style:width="15.582cm" fo:margin-left="1.439cm"/>
    </style:style>
    <style:style style:name="Column1" style:family="table-column">
      <style:table-column-properties style:column-width="15.582cm"/>
    </style:style>
    <style:style style:name="Row1" style:family="table-row">
      <style:table-row-properties style:min-row-height="1.40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0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0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0_5" style:family="text">
      <style:text-properties fo:font-style="italic" style:font-style-asian="italic" style:font-style-complex="italic" fo:color="#1f497d"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0_6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T1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9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T10_10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T10_11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T10_12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T10_13" style:family="text">
      <style:text-properties style:font-name="Arial" fo:font-size="11pt" style:font-size-asian="11pt" style:font-name-complex="Arial" style:font-size-complex="11pt" fo:language="en" fo:language-asian="en" fo:language-complex="ar" fo:country="ZW" fo:country-asian="US" fo:country-complex="SA"/>
    </style:style>
    <style:style style:name="P11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Table2" style:family="table">
      <style:table-properties table:align="center" style:width="16.445cm" fo:margin-left="1.007cm"/>
    </style:style>
    <style:style style:name="Column2" style:family="table-column">
      <style:table-column-properties style:column-width="16.445cm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margin-top="0.071cm"/>
    </style:style>
    <style:style style:name="T1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2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3" style:family="paragraph" style:parent-style-name="Normal">
      <style:paragraph-properties fo:margin-top="0.071cm" fo:margin-bottom="0.071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.217cm"/>
    </style:style>
    <style:style style:name="Cell3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margin-top="0.071cm"/>
    </style:style>
    <style:style style:name="T1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5" style:family="paragraph" style:parent-style-name="Normal">
      <style:paragraph-properties fo:margin-top="0.071cm"/>
    </style:style>
    <style:style style:name="T15_1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3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4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5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6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7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8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9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0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1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2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3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6" style:family="paragraph" style:parent-style-name="Normal">
      <style:paragraph-properties fo:margin-top="0.071cm" fo:margin-bottom="0.071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margin-top="0.071cm"/>
    </style:style>
    <style:style style:name="T1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8" style:family="paragraph" style:parent-style-name="Normal">
      <style:paragraph-properties fo:margin-top="0.071cm"/>
    </style:style>
    <style:style style:name="T18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2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3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4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5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6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18_7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P19" style:family="paragraph" style:parent-style-name="Normal">
      <style:paragraph-properties fo:margin-top="0.071cm"/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P20" style:family="paragraph" style:parent-style-name="Normal">
      <style:paragraph-properties fo:margin-top="0.071cm"/>
    </style:style>
    <style:style style:name="T20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0_2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0_3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0_4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P21" style:family="paragraph" style:parent-style-name="Normal">
      <style:paragraph-properties fo:margin-top="0.071cm"/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P22" style:family="paragraph" style:parent-style-name="Normal">
      <style:paragraph-properties fo:margin-top="0.071cm" fo:margin-bottom="0.071cm"/>
    </style:style>
    <style:style style:name="T22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2_2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2_3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2_4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2_5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P23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4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24_1" style:family="text">
      <style:text-properties fo:font-style="normal" style:font-style-asian="normal"/>
    </style:style>
    <style:style style:name="P25" style:family="paragraph" style:parent-style-name="Normal">
      <style:text-properties fo:font-style="italic" style:font-style-asian="italic" fo:color="#1f497d" fo:font-size="10pt" style:font-size-asian="10pt" style:font-name-complex="Arial" style:font-size-complex="10pt" style:font-weight-complex="bold"/>
    </style:style>
    <style:style style:name="P26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T26_1" style:family="text">
      <style:text-properties fo:font-size="11pt" style:font-name-asian="Arial" style:font-size-asian="11pt" style:font-name-complex="Arial" style:font-size-complex="11pt"/>
    </style:style>
    <style:style style:name="T26_2" style:family="text">
      <style:text-properties fo:font-size="11pt" style:font-name-asian="Arial" style:font-size-asian="11pt" style:font-name-complex="Arial" style:font-size-complex="11pt"/>
    </style:style>
    <style:style style:name="T26_3" style:family="text">
      <style:text-properties fo:font-size="11pt" style:font-name-asian="Arial" style:font-size-asian="11pt" style:font-name-complex="Arial" style:font-size-complex="11pt"/>
    </style:style>
    <style:style style:name="T26_4" style:family="text">
      <style:text-properties fo:font-size="11pt" style:font-name-asian="Arial" style:font-size-asian="11pt" style:font-name-complex="Arial" style:font-size-complex="11pt"/>
    </style:style>
    <style:style style:name="T26_5" style:family="text">
      <style:text-properties fo:font-size="11pt" style:font-name-asian="Arial" style:font-size-asian="11pt" style:font-name-complex="Arial" style:font-size-complex="11pt"/>
    </style:style>
    <style:style style:name="T26_6" style:family="text">
      <style:text-properties fo:font-size="11pt" style:font-name-asian="Arial" style:font-size-asian="11pt" style:font-name-complex="Arial" style:font-size-complex="11pt"/>
    </style:style>
    <style:style style:name="T26_7" style:family="text">
      <style:text-properties fo:font-size="11pt" style:font-name-asian="Arial" style:font-size-asian="11pt" style:font-name-complex="Arial" style:font-size-complex="11pt"/>
    </style:style>
    <style:style style:name="T26_8" style:family="text">
      <style:text-properties fo:font-size="11pt" style:font-name-asian="Arial" style:font-size-asian="11pt" style:font-name-complex="Arial" style:font-size-complex="11pt"/>
    </style:style>
    <style:style style:name="T26_9" style:family="text">
      <style:text-properties fo:font-size="11pt" style:font-name-asian="Arial" style:font-size-asian="11pt" style:font-name-complex="Arial" style:font-size-complex="11pt"/>
    </style:style>
    <style:style style:name="T26_10" style:family="text">
      <style:text-properties fo:font-size="11pt" style:font-name-asian="Arial" style:font-size-asian="11pt" style:font-name-complex="Arial" style:font-size-complex="11pt"/>
    </style:style>
    <style:style style:name="T26_11" style:family="text">
      <style:text-properties fo:font-size="11pt" style:font-name-asian="Arial" style:font-size-asian="11pt" style:font-name-complex="Arial" style:font-size-complex="11pt"/>
    </style:style>
    <style:style style:name="T26_12" style:family="text">
      <style:text-properties fo:font-size="11pt" style:font-name-asian="Arial" style:font-size-asian="11pt" style:font-name-complex="Arial" style:font-size-complex="11pt"/>
    </style:style>
    <style:style style:name="T26_13" style:family="text">
      <style:text-properties fo:font-size="11pt" style:font-name-asian="Arial" style:font-size-asian="11pt" style:font-name-complex="Arial" style:font-size-complex="11pt"/>
    </style:style>
    <style:style style:name="T26_14" style:family="text">
      <style:text-properties fo:font-size="11pt" style:font-name-asian="Arial" style:font-size-asian="11pt" style:font-name-complex="Arial" style:font-size-complex="11pt"/>
    </style:style>
    <style:style style:name="T26_15" style:family="text">
      <style:text-properties fo:font-size="11pt" style:font-name-asian="Arial" style:font-size-asian="11pt" style:font-name-complex="Arial" style:font-size-complex="11pt"/>
    </style:style>
    <style:style style:name="T26_16" style:family="text">
      <style:text-properties fo:font-size="11pt" style:font-name-asian="Arial" style:font-size-asian="11pt" style:font-name-complex="Arial" style:font-size-complex="11pt"/>
    </style:style>
    <style:style style:name="T26_17" style:family="text">
      <style:text-properties fo:font-size="11pt" style:font-name-asian="Arial" style:font-size-asian="11pt" style:font-name-complex="Arial" style:font-size-complex="11pt"/>
    </style:style>
    <style:style style:name="T26_18" style:family="text">
      <style:text-properties fo:font-size="11pt" style:font-name-asian="Arial" style:font-size-asian="11pt" style:font-name-complex="Arial" style:font-size-complex="11pt"/>
    </style:style>
    <style:style style:name="T26_19" style:family="text">
      <style:text-properties fo:font-size="11pt" style:font-name-asian="Arial" style:font-size-asian="11pt" style:font-name-complex="Arial" style:font-size-complex="11pt"/>
    </style:style>
    <style:style style:name="T26_20" style:family="text">
      <style:text-properties fo:font-size="11pt" style:font-name-asian="Arial" style:font-size-asian="11pt" style:font-name-complex="Arial" style:font-size-complex="11pt"/>
    </style:style>
    <style:style style:name="T26_21" style:family="text">
      <style:text-properties fo:font-size="11pt" style:font-name-asian="Arial" style:font-size-asian="11pt" style:font-name-complex="Arial" style:font-size-complex="11pt"/>
    </style:style>
    <style:style style:name="T26_22" style:family="text">
      <style:text-properties fo:font-size="11pt" style:font-name-asian="Arial" style:font-size-asian="11pt" style:font-name-complex="Arial" style:font-size-complex="11pt"/>
    </style:style>
    <style:style style:name="T26_23" style:family="text">
      <style:text-properties fo:font-size="11pt" style:font-name-asian="Arial" style:font-size-asian="11pt" style:font-name-complex="Arial" style:font-size-complex="11pt"/>
    </style:style>
    <style:style style:name="T26_24" style:family="text">
      <style:text-properties fo:font-size="11pt" style:font-name-asian="Arial" style:font-size-asian="11pt" style:font-name-complex="Arial" style:font-size-complex="11pt"/>
    </style:style>
    <style:style style:name="T26_25" style:family="text">
      <style:text-properties fo:font-size="11pt" style:font-name-asian="Arial" style:font-size-asian="11pt" style:font-name-complex="Arial" style:font-size-complex="11pt"/>
    </style:style>
    <style:style style:name="T26_26" style:family="text">
      <style:text-properties fo:font-size="11pt" style:font-name-asian="Arial" style:font-size-asian="11pt" style:font-name-complex="Arial" style:font-size-complex="11pt"/>
    </style:style>
    <style:style style:name="T26_27" style:family="text">
      <style:text-properties fo:font-size="11pt" style:font-name-asian="Arial" style:font-size-asian="11pt" style:font-name-complex="Arial" style:font-size-complex="11pt"/>
    </style:style>
    <style:style style:name="T26_28" style:family="text">
      <style:text-properties fo:font-size="11pt" style:font-name-asian="Arial" style:font-size-asian="11pt" style:font-name-complex="Arial" style:font-size-complex="11pt"/>
    </style:style>
    <style:style style:name="T26_29" style:family="text">
      <style:text-properties fo:font-size="11pt" style:font-name-asian="Arial" style:font-size-asian="11pt" style:font-name-complex="Arial" style:font-size-complex="11pt"/>
    </style:style>
    <style:style style:name="T26_30" style:family="text">
      <style:text-properties fo:font-size="11pt" style:font-name-asian="Arial" style:font-size-asian="11pt" style:font-name-complex="Arial" style:font-size-complex="11pt"/>
    </style:style>
    <style:style style:name="T26_31" style:family="text">
      <style:text-properties fo:font-size="11pt" style:font-name-asian="Arial" style:font-size-asian="11pt" style:font-name-complex="Arial" style:font-size-complex="11pt"/>
    </style:style>
    <style:style style:name="P27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28" style:family="paragraph" style:parent-style-name="List_20_Paragraph">
      <style:paragraph-properties fo:text-align="justify" fo:margin-left="0.635cm"/>
      <style:text-properties fo:font-size="11pt" style:font-size-asian="11pt" style:font-size-complex="11pt" fo:language="en" fo:country="ZW"/>
    </style:style>
    <style:style style:name="T28_1" style:family="text">
      <style:text-properties fo:font-size="11pt" style:font-size-asian="11pt" style:font-size-complex="11pt" fo:language="en" fo:country="ZW"/>
    </style:style>
    <style:style style:name="T28_2" style:family="text">
      <style:text-properties fo:font-size="11pt" style:font-size-asian="11pt" style:font-size-complex="11pt" fo:language="en" fo:country="ZW"/>
    </style:style>
    <style:style style:name="T28_3" style:family="text">
      <style:text-properties fo:font-size="11pt" style:font-size-asian="11pt" style:font-size-complex="11pt" fo:language="en" fo:country="ZW"/>
    </style:style>
    <style:style style:name="T28_4" style:family="text">
      <style:text-properties fo:font-size="11pt" style:font-size-asian="11pt" style:font-size-complex="11pt" fo:language="en" fo:country="ZW"/>
    </style:style>
    <style:style style:name="T28_5" style:family="text">
      <style:text-properties fo:font-size="11pt" style:font-size-asian="11pt" style:font-size-complex="11pt" fo:language="en" fo:country="ZW"/>
    </style:style>
    <style:style style:name="T28_6" style:family="text">
      <style:text-properties fo:font-size="11pt" style:font-size-asian="11pt" style:font-size-complex="11pt" fo:language="en" fo:country="ZW"/>
    </style:style>
    <style:style style:name="T28_7" style:family="text">
      <style:text-properties fo:font-size="11pt" style:font-size-asian="11pt" style:font-size-complex="11pt" fo:language="en" fo:country="ZW"/>
    </style:style>
    <style:style style:name="T28_8" style:family="text">
      <style:text-properties fo:font-size="11pt" style:font-size-asian="11pt" style:font-size-complex="11pt" fo:language="en" fo:country="ZW"/>
    </style:style>
    <style:style style:name="T28_9" style:family="text">
      <style:text-properties fo:font-size="11pt" style:font-size-asian="11pt" style:font-size-complex="11pt" fo:language="en" fo:country="ZW"/>
    </style:style>
    <style:style style:name="T28_10" style:family="text">
      <style:text-properties fo:font-size="11pt" style:font-size-asian="11pt" style:font-size-complex="11pt" fo:language="en" fo:country="ZW"/>
    </style:style>
    <style:style style:name="T28_11" style:family="text">
      <style:text-properties fo:font-size="11pt" style:font-size-asian="11pt" style:font-size-complex="11pt" fo:language="en" fo:country="ZW"/>
    </style:style>
    <style:style style:name="T28_12" style:family="text">
      <style:text-properties fo:font-size="11pt" style:font-size-asian="11pt" style:font-size-complex="11pt" fo:language="en" fo:country="ZW"/>
    </style:style>
    <style:style style:name="T28_13" style:family="text">
      <style:text-properties fo:font-size="11pt" style:font-size-asian="11pt" style:font-size-complex="11pt" fo:language="en" fo:country="ZW"/>
    </style:style>
    <style:style style:name="T28_14" style:family="text">
      <style:text-properties fo:font-size="11pt" style:font-size-asian="11pt" style:font-size-complex="11pt" fo:language="en" fo:country="ZW"/>
    </style:style>
    <style:style style:name="T28_15" style:family="text">
      <style:text-properties fo:font-size="11pt" style:font-size-asian="11pt" style:font-size-complex="11pt" fo:language="en" fo:country="ZW"/>
    </style:style>
    <style:style style:name="T28_16" style:family="text">
      <style:text-properties fo:font-size="11pt" style:font-size-asian="11pt" style:font-size-complex="11pt" fo:language="en" fo:country="ZW"/>
    </style:style>
    <style:style style:name="T28_17" style:family="text">
      <style:text-properties fo:font-size="11pt" style:font-size-asian="11pt" style:font-size-complex="11pt" fo:language="en" fo:country="ZW"/>
    </style:style>
    <style:style style:name="T28_18" style:family="text">
      <style:text-properties fo:font-size="11pt" style:font-size-asian="11pt" style:font-size-complex="11pt" fo:language="en" fo:country="ZW"/>
    </style:style>
    <style:style style:name="T28_19" style:family="text">
      <style:text-properties fo:font-size="11pt" style:font-size-asian="11pt" style:font-size-complex="11pt" fo:language="en" fo:country="ZW"/>
    </style:style>
    <style:style style:name="T28_20" style:family="text">
      <style:text-properties fo:font-size="11pt" style:font-size-asian="11pt" style:font-size-complex="11pt" fo:language="en" fo:country="ZW"/>
    </style:style>
    <style:style style:name="T28_21" style:family="text">
      <style:text-properties fo:font-size="11pt" style:font-size-asian="11pt" style:font-size-complex="11pt" fo:language="en" fo:country="ZW"/>
    </style:style>
    <style:style style:name="T28_22" style:family="text">
      <style:text-properties fo:font-size="11pt" style:font-size-asian="11pt" style:font-size-complex="11pt" fo:language="en" fo:country="ZW"/>
    </style:style>
    <style:style style:name="T28_23" style:family="text">
      <style:text-properties fo:font-size="11pt" style:font-size-asian="11pt" style:font-size-complex="11pt" fo:language="en" fo:country="ZW"/>
    </style:style>
    <style:style style:name="T28_24" style:family="text">
      <style:text-properties fo:font-size="11pt" style:font-size-asian="11pt" style:font-size-complex="11pt" fo:language="en" fo:country="ZW"/>
    </style:style>
    <style:style style:name="T28_25" style:family="text">
      <style:text-properties fo:font-size="11pt" style:font-size-asian="11pt" style:font-size-complex="11pt" fo:language="en" fo:country="ZW"/>
    </style:style>
    <style:style style:name="T28_26" style:family="text">
      <style:text-properties fo:font-size="11pt" style:font-size-asian="11pt" style:font-size-complex="11pt" fo:language="en" fo:country="ZW"/>
    </style:style>
    <style:style style:name="T28_27" style:family="text">
      <style:text-properties fo:font-size="11pt" style:font-size-asian="11pt" style:font-size-complex="11pt" fo:language="en" fo:country="ZW"/>
    </style:style>
    <style:style style:name="T28_28" style:family="text">
      <style:text-properties fo:font-size="11pt" style:font-size-asian="11pt" style:font-size-complex="11pt" fo:language="en" fo:country="ZW"/>
    </style:style>
    <style:style style:name="T28_29" style:family="text">
      <style:text-properties fo:font-size="11pt" style:font-size-asian="11pt" style:font-size-complex="11pt" fo:language="en" fo:country="ZW"/>
    </style:style>
    <style:style style:name="T28_30" style:family="text">
      <style:text-properties fo:font-size="11pt" style:font-size-asian="11pt" style:font-size-complex="11pt" fo:language="en" fo:country="ZW"/>
    </style:style>
    <style:style style:name="T28_31" style:family="text">
      <style:text-properties fo:font-size="11pt" style:font-size-asian="11pt" style:font-size-complex="11pt" fo:language="en" fo:country="ZW"/>
    </style:style>
    <style:style style:name="T28_32" style:family="text">
      <style:text-properties fo:font-size="11pt" style:font-size-asian="11pt" style:font-size-complex="11pt" fo:language="en" fo:country="ZW"/>
    </style:style>
    <style:style style:name="T28_33" style:family="text">
      <style:text-properties fo:font-size="11pt" style:font-size-asian="11pt" style:font-size-complex="11pt" fo:language="en" fo:country="ZW"/>
    </style:style>
    <style:style style:name="T28_34" style:family="text">
      <style:text-properties fo:font-size="11pt" style:font-size-asian="11pt" style:font-size-complex="11pt" fo:language="en" fo:country="ZW"/>
    </style:style>
    <style:style style:name="T28_35" style:family="text">
      <style:text-properties fo:font-size="11pt" style:font-size-asian="11pt" style:font-size-complex="11pt" fo:language="en" fo:country="ZW"/>
    </style:style>
    <style:style style:name="T28_36" style:family="text">
      <style:text-properties fo:font-size="11pt" style:font-size-asian="11pt" style:font-size-complex="11pt" fo:language="en" fo:country="ZW"/>
    </style:style>
    <style:style style:name="T28_37" style:family="text">
      <style:text-properties fo:font-size="11pt" style:font-size-asian="11pt" style:font-size-complex="11pt" fo:language="en" fo:country="ZW"/>
    </style:style>
    <style:style style:name="T28_38" style:family="text">
      <style:text-properties fo:font-size="11pt" style:font-size-asian="11pt" style:font-size-complex="11pt" fo:language="en" fo:country="ZW"/>
    </style:style>
    <style:style style:name="T28_39" style:family="text">
      <style:text-properties fo:font-size="11pt" style:font-size-asian="11pt" style:font-size-complex="11pt" fo:language="en" fo:country="ZW"/>
    </style:style>
    <style:style style:name="T28_40" style:family="text">
      <style:text-properties fo:font-size="11pt" style:font-size-asian="11pt" style:font-size-complex="11pt" fo:language="en" fo:country="ZW"/>
    </style:style>
    <style:style style:name="T28_41" style:family="text">
      <style:text-properties fo:font-size="11pt" style:font-size-asian="11pt" style:font-size-complex="11pt" fo:language="en" fo:country="ZW"/>
    </style:style>
    <style:style style:name="T28_42" style:family="text">
      <style:text-properties fo:font-size="11pt" style:font-size-asian="11pt" style:font-size-complex="11pt" fo:language="en" fo:country="ZW"/>
    </style:style>
    <style:style style:name="T28_43" style:family="text">
      <style:text-properties fo:font-size="11pt" style:font-size-asian="11pt" style:font-size-complex="11pt" fo:language="en" fo:country="ZW"/>
    </style:style>
    <style:style style:name="T28_44" style:family="text">
      <style:text-properties fo:font-size="11pt" style:font-size-asian="11pt" style:font-size-complex="11pt" fo:language="en" fo:country="ZW"/>
    </style:style>
    <style:style style:name="T28_45" style:family="text">
      <style:text-properties fo:font-size="11pt" style:font-size-asian="11pt" style:font-size-complex="11pt" fo:language="en" fo:country="ZW"/>
    </style:style>
    <style:style style:name="T28_46" style:family="text">
      <style:text-properties fo:font-size="11pt" style:font-size-asian="11pt" style:font-size-complex="11pt" fo:language="en" fo:country="ZW"/>
    </style:style>
    <style:style style:name="T28_47" style:family="text">
      <style:text-properties fo:font-size="11pt" style:font-size-asian="11pt" style:font-size-complex="11pt" fo:language="en" fo:country="ZW"/>
    </style:style>
    <style:style style:name="T28_48" style:family="text">
      <style:text-properties fo:font-size="11pt" style:font-size-asian="11pt" style:font-size-complex="11pt" fo:language="en" fo:country="ZW"/>
    </style:style>
    <style:style style:name="T28_49" style:family="text">
      <style:text-properties fo:font-size="11pt" style:font-size-asian="11pt" style:font-size-complex="11pt" fo:language="en" fo:country="ZW"/>
    </style:style>
    <style:style style:name="T28_50" style:family="text">
      <style:text-properties fo:font-size="11pt" style:font-size-asian="11pt" style:font-size-complex="11pt" fo:language="en" fo:country="ZW"/>
    </style:style>
    <style:style style:name="T28_51" style:family="text">
      <style:text-properties fo:font-size="11pt" style:font-size-asian="11pt" style:font-size-complex="11pt" fo:language="en" fo:country="ZW"/>
    </style:style>
    <style:style style:name="T28_52" style:family="text">
      <style:text-properties fo:font-size="11pt" style:font-size-asian="11pt" style:font-size-complex="11pt" fo:language="en" fo:country="ZW"/>
    </style:style>
    <style:style style:name="T28_53" style:family="text">
      <style:text-properties fo:font-size="11pt" style:font-size-asian="11pt" style:font-size-complex="11pt" fo:language="en" fo:country="ZW"/>
    </style:style>
    <style:style style:name="T28_54" style:family="text">
      <style:text-properties fo:font-size="11pt" style:font-size-asian="11pt" style:font-size-complex="11pt" fo:language="en" fo:country="ZW"/>
    </style:style>
    <style:style style:name="T28_55" style:family="text">
      <style:text-properties fo:font-size="11pt" style:font-size-asian="11pt" style:font-size-complex="11pt" fo:language="en" fo:country="ZW"/>
    </style:style>
    <style:style style:name="T28_56" style:family="text">
      <style:text-properties fo:font-size="11pt" style:font-size-asian="11pt" style:font-size-complex="11pt" fo:language="en" fo:country="ZW"/>
    </style:style>
    <style:style style:name="T28_57" style:family="text">
      <style:text-properties fo:font-size="11pt" style:font-size-asian="11pt" style:font-size-complex="11pt" fo:language="en" fo:country="ZW"/>
    </style:style>
    <style:style style:name="T28_58" style:family="text">
      <style:text-properties fo:font-size="11pt" style:font-size-asian="11pt" style:font-size-complex="11pt" fo:language="en" fo:country="ZW"/>
    </style:style>
    <style:style style:name="P29" style:family="paragraph" style:parent-style-name="List_20_Paragraph">
      <style:paragraph-properties fo:text-align="justify" fo:margin-left="0.635cm"/>
      <style:text-properties fo:font-size="11pt" style:font-size-asian="11pt" style:font-size-complex="11pt" fo:language="en" fo:country="ZW"/>
    </style:style>
    <style:style style:name="P30" style:family="paragraph" style:parent-style-name="List_20_Paragraph">
      <style:paragraph-properties fo:text-align="justify" fo:margin-left="0.635cm"/>
    </style:style>
    <style:style style:name="T30_1" style:family="text">
      <style:text-properties fo:font-size="11pt" style:font-size-asian="11pt" style:font-size-complex="11pt" fo:language="en" fo:country="ZW"/>
    </style:style>
    <style:style style:name="T30_2" style:family="text">
      <style:text-properties fo:font-size="11pt" style:font-size-asian="11pt" style:font-size-complex="11pt" fo:language="en" fo:country="ZW"/>
    </style:style>
    <style:style style:name="T30_3" style:family="text">
      <style:text-properties fo:font-size="11pt" style:font-size-asian="11pt" style:font-size-complex="11pt" fo:language="en" fo:country="ZW"/>
    </style:style>
    <style:style style:name="T30_4" style:family="text">
      <style:text-properties fo:font-size="11pt" style:font-size-asian="11pt" style:font-size-complex="11pt" fo:language="en" fo:country="ZW"/>
    </style:style>
    <style:style style:name="T30_5" style:family="text">
      <style:text-properties fo:font-size="11pt" style:font-size-asian="11pt" style:font-size-complex="11pt" fo:language="en" fo:country="ZW"/>
    </style:style>
    <style:style style:name="T30_6" style:family="text">
      <style:text-properties fo:font-size="11pt" style:font-size-asian="11pt" style:font-size-complex="11pt" fo:language="en" fo:country="ZW"/>
    </style:style>
    <style:style style:name="T30_7" style:family="text">
      <style:text-properties fo:font-size="11pt" style:font-size-asian="11pt" style:font-size-complex="11pt" fo:language="en" fo:country="ZW"/>
    </style:style>
    <style:style style:name="T30_8" style:family="text">
      <style:text-properties fo:font-size="11pt" style:font-size-asian="11pt" style:font-size-complex="11pt" fo:language="en" fo:country="ZW"/>
    </style:style>
    <style:style style:name="T30_9" style:family="text">
      <style:text-properties fo:font-size="11pt" style:font-size-asian="11pt" style:font-size-complex="11pt" fo:language="en" fo:country="ZW"/>
    </style:style>
    <style:style style:name="T30_10" style:family="text">
      <style:text-properties fo:font-size="11pt" style:font-size-asian="11pt" style:font-size-complex="11pt" fo:language="en" fo:country="ZW"/>
    </style:style>
    <style:style style:name="T30_11" style:family="text">
      <style:text-properties fo:font-size="11pt" style:font-size-asian="11pt" style:font-size-complex="11pt" fo:language="en" fo:country="ZW"/>
    </style:style>
    <style:style style:name="T30_12" style:family="text">
      <style:text-properties fo:font-size="11pt" style:font-size-asian="11pt" style:font-size-complex="11pt" fo:language="en" fo:country="ZW"/>
    </style:style>
    <style:style style:name="T30_13" style:family="text">
      <style:text-properties fo:font-size="11pt" style:font-size-asian="11pt" style:font-size-complex="11pt" fo:language="en" fo:country="ZW"/>
    </style:style>
    <style:style style:name="T30_14" style:family="text">
      <style:text-properties fo:font-size="11pt" style:font-size-asian="11pt" style:font-size-complex="11pt" fo:language="en" fo:country="ZW"/>
    </style:style>
    <style:style style:name="T30_15" style:family="text">
      <style:text-properties fo:font-size="11pt" style:font-size-asian="11pt" style:font-size-complex="11pt" fo:language="en" fo:country="ZW"/>
    </style:style>
    <style:style style:name="T30_16" style:family="text">
      <style:text-properties fo:font-size="11pt" style:font-size-asian="11pt" style:font-size-complex="11pt" fo:language="en" fo:country="ZW"/>
    </style:style>
    <style:style style:name="T30_17" style:family="text">
      <style:text-properties fo:font-size="11pt" style:font-size-asian="11pt" style:font-size-complex="11pt" fo:language="en" fo:country="ZW"/>
    </style:style>
    <style:style style:name="T30_18" style:family="text">
      <style:text-properties fo:font-size="11pt" style:font-size-asian="11pt" style:font-size-complex="11pt" fo:language="en" fo:country="ZW"/>
    </style:style>
    <style:style style:name="T30_19" style:family="text" style:parent-style-name="List_20_Paragraph">
      <style:text-properties fo:font-size="11pt" style:font-size-asian="11pt" style:font-name-complex="Arial" style:font-size-complex="11pt" fo:language="en" fo:country="ZW"/>
    </style:style>
    <style:style style:name="P31" style:family="paragraph" style:parent-style-name="Footnote_20_text"/>
    <style:style style:name="T31_1" style:family="text"/>
    <style:style style:name="T31_2" style:family="text"/>
    <style:style style:name="T31_3" style:family="text">
      <style:text-properties fo:font-size="11pt" style:font-size-asian="11pt" style:font-size-complex="11pt" fo:language="en" fo:country="ZW"/>
    </style:style>
    <style:style style:name="T31_4" style:family="text">
      <style:text-properties fo:font-size="11pt" style:font-size-asian="11pt" style:font-size-complex="11pt" fo:language="en" fo:country="ZW"/>
    </style:style>
    <style:style style:name="T31_5" style:family="text">
      <style:text-properties fo:font-size="11pt" style:font-size-asian="11pt" style:font-size-complex="11pt" fo:language="en" fo:country="ZW"/>
    </style:style>
    <style:style style:name="T31_6" style:family="text">
      <style:text-properties fo:font-style="italic" style:font-style-asian="italic" style:font-style-complex="italic" fo:font-size="11pt" style:font-size-asian="11pt" style:font-size-complex="11pt" fo:language="en" fo:country="ZW"/>
    </style:style>
    <style:style style:name="T31_7" style:family="text">
      <style:text-properties fo:font-size="11pt" style:font-size-asian="11pt" style:font-size-complex="11pt" fo:language="en" fo:country="ZW"/>
    </style:style>
    <style:style style:name="T31_8" style:family="text">
      <style:text-properties fo:font-size="11pt" style:font-size-asian="11pt" style:font-size-complex="11pt" fo:language="en" fo:country="ZW"/>
    </style:style>
    <style:style style:name="T31_9" style:family="text">
      <style:text-properties fo:font-size="11pt" style:font-size-asian="11pt" style:font-size-complex="11pt" fo:language="en" fo:country="ZW"/>
    </style:style>
    <style:style style:name="T31_10" style:family="text">
      <style:text-properties fo:font-size="11pt" style:font-size-asian="11pt" style:font-size-complex="11pt" fo:language="en" fo:country="ZW"/>
    </style:style>
    <style:style style:name="T31_11" style:family="text">
      <style:text-properties fo:font-size="11pt" style:font-size-asian="11pt" style:font-size-complex="11pt" fo:language="en" fo:country="ZW"/>
    </style:style>
    <style:style style:name="T31_12" style:family="text">
      <style:text-properties fo:font-size="11pt" style:font-size-asian="11pt" style:font-size-complex="11pt" fo:language="en" fo:country="ZW"/>
    </style:style>
    <style:style style:name="T31_13" style:family="text">
      <style:text-properties fo:font-size="11pt" style:font-size-asian="11pt" style:font-size-complex="11pt" fo:language="en" fo:country="ZW"/>
    </style:style>
    <style:style style:name="T31_14" style:family="text">
      <style:text-properties fo:font-size="11pt" style:font-size-asian="11pt" style:font-size-complex="11pt" fo:language="en" fo:country="ZW"/>
    </style:style>
    <style:style style:name="T31_15" style:family="text">
      <style:text-properties fo:font-size="11pt" style:font-size-asian="11pt" style:font-size-complex="11pt" fo:language="en" fo:country="ZW"/>
    </style:style>
    <style:style style:name="T31_16" style:family="text">
      <style:text-properties fo:font-size="11pt" style:font-size-asian="11pt" style:font-size-complex="11pt" fo:language="en" fo:country="ZW"/>
    </style:style>
    <style:style style:name="T31_17" style:family="text">
      <style:text-properties fo:font-size="11pt" style:font-size-asian="11pt" style:font-size-complex="11pt" fo:language="en" fo:country="ZW"/>
    </style:style>
    <style:style style:name="T31_18" style:family="text">
      <style:text-properties fo:font-size="11pt" style:font-size-asian="11pt" style:font-size-complex="11pt" fo:language="en" fo:country="ZW"/>
    </style:style>
    <style:style style:name="T31_19" style:family="text">
      <style:text-properties fo:font-size="11pt" style:font-size-asian="11pt" style:font-size-complex="11pt" fo:language="en" fo:country="ZW"/>
    </style:style>
    <style:style style:name="T31_20" style:family="text">
      <style:text-properties fo:font-size="11pt" style:font-size-asian="11pt" style:font-size-complex="11pt" fo:language="en" fo:country="ZW"/>
    </style:style>
    <style:style style:name="T31_21" style:family="text">
      <style:text-properties fo:font-size="11pt" style:font-size-asian="11pt" style:font-size-complex="11pt" fo:language="en" fo:country="ZW"/>
    </style:style>
    <style:style style:name="T31_22" style:family="text">
      <style:text-properties fo:font-style="italic" style:font-style-asian="italic" style:font-style-complex="italic" fo:font-size="11pt" style:font-size-asian="11pt" style:font-size-complex="11pt" fo:language="en" fo:country="ZW"/>
    </style:style>
    <style:style style:name="T31_23" style:family="text">
      <style:text-properties fo:font-size="11pt" style:font-size-asian="11pt" style:font-size-complex="11pt" fo:language="en" fo:country="ZW"/>
    </style:style>
    <style:style style:name="T31_24" style:family="text">
      <style:text-properties fo:font-size="11pt" style:font-size-asian="11pt" style:font-size-complex="11pt" fo:language="en" fo:country="ZW"/>
    </style:style>
    <style:style style:name="T31_25" style:family="text">
      <style:text-properties fo:font-size="11pt" style:font-size-asian="11pt" style:font-size-complex="11pt" fo:language="en" fo:country="ZW"/>
    </style:style>
    <style:style style:name="T31_26" style:family="text">
      <style:text-properties fo:font-size="11pt" style:font-size-asian="11pt" style:font-size-complex="11pt" fo:language="en" fo:country="ZW"/>
    </style:style>
    <style:style style:name="T31_27" style:family="text">
      <style:text-properties fo:font-size="11pt" style:font-size-asian="11pt" style:font-size-complex="11pt" fo:language="en" fo:country="ZW"/>
    </style:style>
    <style:style style:name="T31_28" style:family="text">
      <style:text-properties fo:font-size="11pt" style:font-size-asian="11pt" style:font-size-complex="11pt" fo:language="en" fo:country="ZW"/>
    </style:style>
    <style:style style:name="T31_29" style:family="text">
      <style:text-properties fo:font-size="11pt" style:font-size-asian="11pt" style:font-size-complex="11pt" fo:language="en" fo:country="ZW"/>
    </style:style>
    <style:style style:name="T31_30" style:family="text">
      <style:text-properties fo:font-size="11pt" style:font-size-asian="11pt" style:font-size-complex="11pt" fo:language="en" fo:country="ZW"/>
    </style:style>
    <style:style style:name="T31_31" style:family="text">
      <style:text-properties fo:font-size="11pt" style:font-size-asian="11pt" style:font-size-complex="11pt" fo:language="en" fo:country="ZW"/>
    </style:style>
    <style:style style:name="T31_32" style:family="text">
      <style:text-properties fo:font-size="11pt" style:font-size-asian="11pt" style:font-size-complex="11pt" fo:language="en" fo:country="ZW"/>
    </style:style>
    <style:style style:name="T31_33" style:family="text">
      <style:text-properties fo:font-size="11pt" style:font-size-asian="11pt" style:font-size-complex="11pt" fo:language="en" fo:country="ZW"/>
    </style:style>
    <style:style style:name="T31_34" style:family="text">
      <style:text-properties fo:font-size="11pt" style:font-size-asian="11pt" style:font-size-complex="11pt" fo:language="en" fo:country="ZW"/>
    </style:style>
    <style:style style:name="T31_35" style:family="text">
      <style:text-properties fo:font-size="11pt" style:font-size-asian="11pt" style:font-size-complex="11pt" fo:language="en" fo:country="ZW"/>
    </style:style>
    <style:style style:name="T31_36" style:family="text">
      <style:text-properties fo:font-size="11pt" style:font-size-asian="11pt" style:font-size-complex="11pt" fo:language="en" fo:country="ZW"/>
    </style:style>
    <style:style style:name="T31_37" style:family="text">
      <style:text-properties fo:font-size="11pt" style:font-size-asian="11pt" style:font-size-complex="11pt" fo:language="en" fo:country="ZW"/>
    </style:style>
    <style:style style:name="T31_38" style:family="text">
      <style:text-properties fo:font-size="11pt" style:font-size-asian="11pt" style:font-size-complex="11pt" fo:language="en" fo:country="ZW"/>
    </style:style>
    <style:style style:name="T31_39" style:family="text">
      <style:text-properties fo:font-size="11pt" style:font-size-asian="11pt" style:font-size-complex="11pt" fo:language="en" fo:country="ZW"/>
    </style:style>
    <style:style style:name="T31_40" style:family="text">
      <style:text-properties fo:font-size="11pt" style:font-size-asian="11pt" style:font-size-complex="11pt" fo:language="en" fo:country="ZW"/>
    </style:style>
    <style:style style:name="T31_41" style:family="text">
      <style:text-properties fo:font-size="11pt" style:font-size-asian="11pt" style:font-size-complex="11pt" fo:language="en" fo:country="ZW"/>
    </style:style>
    <style:style style:name="T31_42" style:family="text">
      <style:text-properties fo:font-size="11pt" style:font-size-asian="11pt" style:font-size-complex="11pt" fo:language="en" fo:country="ZW"/>
    </style:style>
    <style:style style:name="T31_43" style:family="text">
      <style:text-properties fo:font-size="11pt" style:font-size-asian="11pt" style:font-size-complex="11pt" fo:language="en" fo:country="ZW"/>
    </style:style>
    <style:style style:name="T31_44" style:family="text">
      <style:text-properties fo:font-size="11pt" style:font-size-asian="11pt" style:font-size-complex="11pt" fo:language="en" fo:country="ZW"/>
    </style:style>
    <style:style style:name="T31_45" style:family="text">
      <style:text-properties fo:font-size="11pt" style:font-size-asian="11pt" style:font-size-complex="11pt" fo:language="en" fo:country="ZW"/>
    </style:style>
    <style:style style:name="T31_46" style:family="text">
      <style:text-properties fo:font-size="11pt" style:font-size-asian="11pt" style:font-size-complex="11pt" fo:language="en" fo:country="ZW"/>
    </style:style>
    <style:style style:name="T31_47" style:family="text">
      <style:text-properties fo:font-size="11pt" style:font-size-asian="11pt" style:font-size-complex="11pt" fo:language="en" fo:country="ZW"/>
    </style:style>
    <style:style style:name="T31_48" style:family="text">
      <style:text-properties fo:font-size="11pt" style:font-size-asian="11pt" style:font-size-complex="11pt" fo:language="en" fo:country="ZW"/>
    </style:style>
    <style:style style:name="T31_49" style:family="text">
      <style:text-properties fo:font-size="11pt" style:font-size-asian="11pt" style:font-size-complex="11pt" fo:language="en" fo:country="ZW"/>
    </style:style>
    <style:style style:name="T31_50" style:family="text">
      <style:text-properties fo:font-size="11pt" style:font-size-asian="11pt" style:font-size-complex="11pt" fo:language="en" fo:country="ZW"/>
    </style:style>
    <style:style style:name="T31_51" style:family="text">
      <style:text-properties fo:font-size="11pt" style:font-size-asian="11pt" style:font-size-complex="11pt" fo:language="en" fo:country="ZW"/>
    </style:style>
    <style:style style:name="T31_52" style:family="text">
      <style:text-properties fo:font-size="11pt" style:font-size-asian="11pt" style:font-size-complex="11pt" fo:language="en" fo:country="ZW"/>
    </style:style>
    <style:style style:name="T31_53" style:family="text">
      <style:text-properties fo:font-size="11pt" style:font-size-asian="11pt" style:font-size-complex="11pt" fo:language="en" fo:country="ZW"/>
    </style:style>
    <style:style style:name="T31_54" style:family="text">
      <style:text-properties fo:font-size="11pt" style:font-size-asian="11pt" style:font-size-complex="11pt" fo:language="en" fo:country="ZW"/>
    </style:style>
    <style:style style:name="T31_55" style:family="text">
      <style:text-properties fo:font-size="11pt" style:font-size-asian="11pt" style:font-size-complex="11pt" fo:language="en" fo:country="ZW"/>
    </style:style>
    <style:style style:name="T31_56" style:family="text">
      <style:text-properties fo:font-size="11pt" style:font-size-asian="11pt" style:font-size-complex="11pt" fo:language="en" fo:country="ZW"/>
    </style:style>
    <style:style style:name="T31_57" style:family="text">
      <style:text-properties fo:font-size="11pt" style:font-size-asian="11pt" style:font-size-complex="11pt" fo:language="en" fo:country="ZW"/>
    </style:style>
    <style:style style:name="T31_58" style:family="text">
      <style:text-properties fo:font-size="11pt" style:font-size-asian="11pt" style:font-size-complex="11pt" fo:language="en" fo:country="ZW"/>
    </style:style>
    <style:style style:name="T31_59" style:family="text">
      <style:text-properties fo:font-size="11pt" style:font-size-asian="11pt" style:font-size-complex="11pt" fo:language="en" fo:country="ZW"/>
    </style:style>
    <style:style style:name="T31_60" style:family="text">
      <style:text-properties fo:font-size="11pt" style:font-size-asian="11pt" style:font-size-complex="11pt" fo:language="en" fo:country="ZW"/>
    </style:style>
    <style:style style:name="T31_61" style:family="text">
      <style:text-properties fo:font-size="11pt" style:font-size-asian="11pt" style:font-size-complex="11pt" fo:language="en" fo:country="ZW"/>
    </style:style>
    <style:style style:name="T31_62" style:family="text">
      <style:text-properties fo:font-size="11pt" style:font-size-asian="11pt" style:font-size-complex="11pt" fo:language="en" fo:country="ZW"/>
    </style:style>
    <style:style style:name="P32" style:family="paragraph" style:parent-style-name="List_20_Paragraph">
      <style:paragraph-properties fo:text-align="justify" fo:margin-left="0.635cm"/>
      <style:text-properties fo:font-size="11pt" style:font-size-asian="11pt" style:font-size-complex="11pt" fo:language="en" fo:country="ZW"/>
    </style:style>
    <style:style style:name="P33" style:family="paragraph" style:parent-style-name="List_20_Paragraph">
      <style:paragraph-properties fo:text-align="justify" fo:margin-left="0.635cm"/>
      <style:text-properties fo:font-size="11pt" style:font-size-asian="11pt" style:font-size-complex="11pt" fo:language="en" fo:country="ZW"/>
    </style:style>
    <style:style style:name="T33_1" style:family="text">
      <style:text-properties fo:font-size="11pt" style:font-size-asian="11pt" style:font-size-complex="11pt" fo:language="en" fo:country="ZW"/>
    </style:style>
    <style:style style:name="T33_2" style:family="text">
      <style:text-properties fo:font-size="11pt" style:font-size-asian="11pt" style:font-size-complex="11pt" fo:language="en" fo:country="ZW"/>
    </style:style>
    <style:style style:name="T33_3" style:family="text">
      <style:text-properties fo:font-size="11pt" style:font-size-asian="11pt" style:font-size-complex="11pt" fo:language="en" fo:country="ZW"/>
    </style:style>
    <style:style style:name="T33_4" style:family="text">
      <style:text-properties fo:font-size="11pt" style:font-size-asian="11pt" style:font-size-complex="11pt" fo:language="en" fo:country="ZW"/>
    </style:style>
    <style:style style:name="T33_5" style:family="text">
      <style:text-properties fo:font-size="11pt" style:font-size-asian="11pt" style:font-size-complex="11pt" fo:language="en" fo:country="ZW"/>
    </style:style>
    <style:style style:name="T33_6" style:family="text">
      <style:text-properties fo:font-size="11pt" style:font-size-asian="11pt" style:font-size-complex="11pt" fo:language="en" fo:country="ZW"/>
    </style:style>
    <style:style style:name="T33_7" style:family="text">
      <style:text-properties fo:font-size="11pt" style:font-size-asian="11pt" style:font-size-complex="11pt" fo:language="en" fo:country="ZW"/>
    </style:style>
    <style:style style:name="T33_8" style:family="text">
      <style:text-properties fo:font-size="11pt" style:font-size-asian="11pt" style:font-size-complex="11pt" fo:language="en" fo:country="ZW"/>
    </style:style>
    <style:style style:name="T33_9" style:family="text">
      <style:text-properties fo:font-size="11pt" style:font-size-asian="11pt" style:font-size-complex="11pt" fo:language="en" fo:country="ZW"/>
    </style:style>
    <style:style style:name="T33_10" style:family="text">
      <style:text-properties fo:font-size="11pt" style:font-size-asian="11pt" style:font-size-complex="11pt" fo:language="en" fo:country="ZW"/>
    </style:style>
    <style:style style:name="T33_11" style:family="text">
      <style:text-properties fo:font-size="11pt" style:font-size-asian="11pt" style:font-size-complex="11pt" fo:language="en" fo:country="ZW"/>
    </style:style>
    <style:style style:name="T33_12" style:family="text">
      <style:text-properties fo:font-size="11pt" style:font-size-asian="11pt" style:font-size-complex="11pt" fo:language="en" fo:country="ZW"/>
    </style:style>
    <style:style style:name="T33_13" style:family="text">
      <style:text-properties fo:font-size="11pt" style:font-size-asian="11pt" style:font-size-complex="11pt" fo:language="en" fo:country="ZW"/>
    </style:style>
    <style:style style:name="T33_14" style:family="text">
      <style:text-properties fo:font-size="11pt" style:font-size-asian="11pt" style:font-size-complex="11pt" fo:language="en" fo:country="ZW"/>
    </style:style>
    <style:style style:name="T33_15" style:family="text">
      <style:text-properties fo:font-size="11pt" style:font-size-asian="11pt" style:font-size-complex="11pt" fo:language="en" fo:country="ZW"/>
    </style:style>
    <style:style style:name="T33_16" style:family="text">
      <style:text-properties fo:font-size="11pt" style:font-size-asian="11pt" style:font-size-complex="11pt" fo:language="en" fo:country="ZW"/>
    </style:style>
    <style:style style:name="T33_17" style:family="text">
      <style:text-properties fo:font-size="11pt" style:font-size-asian="11pt" style:font-size-complex="11pt" fo:language="en" fo:country="ZW"/>
    </style:style>
    <style:style style:name="T33_18" style:family="text">
      <style:text-properties fo:font-size="11pt" style:font-size-asian="11pt" style:font-size-complex="11pt" fo:language="en" fo:country="ZW"/>
    </style:style>
    <style:style style:name="T33_19" style:family="text">
      <style:text-properties fo:font-size="11pt" style:font-size-asian="11pt" style:font-size-complex="11pt" fo:language="en" fo:country="ZW"/>
    </style:style>
    <style:style style:name="T33_20" style:family="text">
      <style:text-properties fo:font-size="11pt" style:font-size-asian="11pt" style:font-size-complex="11pt" fo:language="en" fo:country="ZW"/>
    </style:style>
    <style:style style:name="T33_21" style:family="text">
      <style:text-properties fo:font-size="11pt" style:font-size-asian="11pt" style:font-size-complex="11pt" fo:language="en" fo:country="ZW"/>
    </style:style>
    <style:style style:name="T33_22" style:family="text">
      <style:text-properties fo:font-size="11pt" style:font-size-asian="11pt" style:font-size-complex="11pt" fo:language="en" fo:country="ZW"/>
    </style:style>
    <style:style style:name="T33_23" style:family="text">
      <style:text-properties fo:font-size="11pt" style:font-size-asian="11pt" style:font-size-complex="11pt" fo:language="en" fo:country="ZW"/>
    </style:style>
    <style:style style:name="T33_24" style:family="text">
      <style:text-properties fo:font-size="11pt" style:font-size-asian="11pt" style:font-size-complex="11pt" fo:language="en" fo:country="ZW"/>
    </style:style>
    <style:style style:name="T33_25" style:family="text">
      <style:text-properties fo:font-size="11pt" style:font-size-asian="11pt" style:font-size-complex="11pt" fo:language="en" fo:country="ZW"/>
    </style:style>
    <style:style style:name="T33_26" style:family="text">
      <style:text-properties fo:font-size="11pt" style:font-size-asian="11pt" style:font-size-complex="11pt" fo:language="en" fo:country="ZW"/>
    </style:style>
    <style:style style:name="T33_27" style:family="text">
      <style:text-properties fo:font-size="11pt" style:font-size-asian="11pt" style:font-size-complex="11pt" fo:language="en" fo:country="ZW"/>
    </style:style>
    <style:style style:name="T33_28" style:family="text">
      <style:text-properties fo:font-size="11pt" style:font-size-asian="11pt" style:font-size-complex="11pt" fo:language="en" fo:country="ZW"/>
    </style:style>
    <style:style style:name="T33_29" style:family="text">
      <style:text-properties fo:font-size="11pt" style:font-size-asian="11pt" style:font-size-complex="11pt" fo:language="en" fo:country="ZW"/>
    </style:style>
    <style:style style:name="T33_30" style:family="text">
      <style:text-properties fo:font-size="11pt" style:font-size-asian="11pt" style:font-size-complex="11pt" fo:language="en" fo:country="ZW"/>
    </style:style>
    <style:style style:name="T33_31" style:family="text">
      <style:text-properties fo:font-size="11pt" style:font-size-asian="11pt" style:font-size-complex="11pt" fo:language="en" fo:country="ZW"/>
    </style:style>
    <style:style style:name="T33_32" style:family="text">
      <style:text-properties fo:font-size="11pt" style:font-size-asian="11pt" style:font-size-complex="11pt" fo:language="en" fo:country="ZW"/>
    </style:style>
    <style:style style:name="T33_33" style:family="text">
      <style:text-properties fo:font-size="11pt" style:font-size-asian="11pt" style:font-size-complex="11pt" fo:language="en" fo:country="ZW"/>
    </style:style>
    <style:style style:name="T33_34" style:family="text">
      <style:text-properties fo:font-size="11pt" style:font-size-asian="11pt" style:font-size-complex="11pt" fo:language="en" fo:country="ZW"/>
    </style:style>
    <style:style style:name="T33_35" style:family="text">
      <style:text-properties fo:font-size="11pt" style:font-size-asian="11pt" style:font-size-complex="11pt" fo:language="en" fo:country="ZW"/>
    </style:style>
    <style:style style:name="T33_36" style:family="text">
      <style:text-properties fo:font-size="11pt" style:font-size-asian="11pt" style:font-size-complex="11pt" fo:language="en" fo:country="ZW"/>
    </style:style>
    <style:style style:name="T33_37" style:family="text">
      <style:text-properties fo:font-size="11pt" style:font-size-asian="11pt" style:font-size-complex="11pt" fo:language="en" fo:country="ZW"/>
    </style:style>
    <style:style style:name="T33_38" style:family="text">
      <style:text-properties fo:font-size="11pt" style:font-size-asian="11pt" style:font-size-complex="11pt" fo:language="en" fo:country="ZW"/>
    </style:style>
    <style:style style:name="T33_39" style:family="text">
      <style:text-properties fo:font-size="11pt" style:font-size-asian="11pt" style:font-size-complex="11pt" fo:language="en" fo:country="ZW"/>
    </style:style>
    <style:style style:name="T33_40" style:family="text">
      <style:text-properties fo:font-size="11pt" style:font-size-asian="11pt" style:font-size-complex="11pt" fo:language="en" fo:country="ZW"/>
    </style:style>
    <style:style style:name="T33_41" style:family="text">
      <style:text-properties fo:font-size="11pt" style:font-size-asian="11pt" style:font-size-complex="11pt" fo:language="en" fo:country="ZW"/>
    </style:style>
    <style:style style:name="T33_42" style:family="text">
      <style:text-properties fo:font-size="11pt" style:font-size-asian="11pt" style:font-size-complex="11pt" fo:language="en" fo:country="ZW"/>
    </style:style>
    <style:style style:name="T33_43" style:family="text">
      <style:text-properties fo:font-size="11pt" style:font-size-asian="11pt" style:font-size-complex="11pt" fo:language="en" fo:country="ZW"/>
    </style:style>
    <style:style style:name="T33_44" style:family="text">
      <style:text-properties fo:font-size="11pt" style:font-size-asian="11pt" style:font-size-complex="11pt" fo:language="en" fo:country="ZW"/>
    </style:style>
    <style:style style:name="T33_45" style:family="text">
      <style:text-properties fo:font-size="11pt" style:font-size-asian="11pt" style:font-size-complex="11pt" fo:language="en" fo:country="ZW"/>
    </style:style>
    <style:style style:name="T33_46" style:family="text">
      <style:text-properties fo:font-size="11pt" style:font-size-asian="11pt" style:font-size-complex="11pt" fo:language="en" fo:country="ZW"/>
    </style:style>
    <style:style style:name="T33_47" style:family="text">
      <style:text-properties fo:font-size="11pt" style:font-size-asian="11pt" style:font-size-complex="11pt" fo:language="en" fo:country="ZW"/>
    </style:style>
    <style:style style:name="T33_48" style:family="text">
      <style:text-properties fo:font-size="11pt" style:font-size-asian="11pt" style:font-size-complex="11pt" fo:language="en" fo:country="ZW"/>
    </style:style>
    <style:style style:name="P34" style:family="paragraph" style:parent-style-name="List_20_Paragraph">
      <style:text-properties fo:font-size="11pt" style:font-size-asian="11pt" style:font-size-complex="11pt" fo:language="en" fo:country="ZW"/>
    </style:style>
    <style:style style:name="P35" style:family="paragraph" style:parent-style-name="List_20_Paragraph">
      <style:paragraph-properties fo:text-align="justify" fo:margin-left="0.635cm"/>
    </style:style>
    <style:style style:name="T35_1" style:family="text">
      <style:text-properties fo:font-size="11pt" style:font-size-asian="11pt" style:font-size-complex="11pt" fo:language="en" fo:country="ZW"/>
    </style:style>
    <style:style style:name="T35_2" style:family="text">
      <style:text-properties fo:font-size="11pt" style:font-size-asian="11pt" style:font-size-complex="11pt" fo:language="en" fo:country="ZW"/>
    </style:style>
    <style:style style:name="T35_3" style:family="text">
      <style:text-properties fo:font-size="11pt" style:font-size-asian="11pt" style:font-size-complex="11pt" fo:language="en" fo:country="ZW"/>
    </style:style>
    <style:style style:name="T35_4" style:family="text">
      <style:text-properties fo:font-size="11pt" style:font-size-asian="11pt" style:font-size-complex="11pt" fo:language="en" fo:country="ZW"/>
    </style:style>
    <style:style style:name="T35_5" style:family="text">
      <style:text-properties fo:font-size="11pt" style:font-size-asian="11pt" style:font-size-complex="11pt"/>
    </style:style>
    <style:style style:name="T35_6" style:family="text">
      <style:text-properties fo:font-size="11pt" style:font-size-asian="11pt" style:font-size-complex="11pt" fo:language="en" fo:country="ZW"/>
    </style:style>
    <style:style style:name="P3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ZW"/>
    </style:style>
    <style:style style:name="P37" style:family="paragraph" style:parent-style-name="Normal">
      <style:paragraph-properties fo:text-align="justify" fo:keep-with-next="always"/>
    </style:style>
    <style:style style:name="T3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" style:family="paragraph" style:parent-style-name="Normal">
      <style:paragraph-properties fo:text-align="justify" fo:keep-with-next="always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39" style:family="paragraph" style:parent-style-name="List_20_Paragraph">
      <style:paragraph-properties fo:text-align="justify" fo:margin-left="0.635cm" fo:keep-with-next="always"/>
    </style:style>
    <style:style style:name="T39_1" style:family="text">
      <style:text-properties fo:font-size="11pt" style:font-name-asian="Arial" style:font-size-asian="11pt" style:font-name-complex="Arial" style:font-size-complex="11pt"/>
    </style:style>
    <style:style style:name="T39_2" style:family="text">
      <style:text-properties fo:font-size="11pt" style:font-name-asian="Arial" style:font-size-asian="11pt" style:font-name-complex="Arial" style:font-size-complex="11pt"/>
    </style:style>
    <style:style style:name="T39_3" style:family="text">
      <style:text-properties fo:font-size="11pt" style:font-name-asian="Arial" style:font-size-asian="11pt" style:font-name-complex="Arial" style:font-size-complex="11pt"/>
    </style:style>
    <style:style style:name="T39_4" style:family="text">
      <style:text-properties fo:font-size="11pt" style:font-name-asian="Arial" style:font-size-asian="11pt" style:font-name-complex="Arial" style:font-size-complex="11pt"/>
    </style:style>
    <style:style style:name="T39_5" style:family="text">
      <style:text-properties fo:font-size="11pt" style:font-name-asian="Arial" style:font-size-asian="11pt" style:font-name-complex="Arial" style:font-size-complex="11pt"/>
    </style:style>
    <style:style style:name="T39_6" style:family="text">
      <style:text-properties fo:font-size="11pt" style:font-name-asian="Arial" style:font-size-asian="11pt" style:font-name-complex="Arial" style:font-size-complex="11pt"/>
    </style:style>
    <style:style style:name="T39_7" style:family="text">
      <style:text-properties fo:font-size="11pt" style:font-name-asian="Arial" style:font-size-asian="11pt" style:font-name-complex="Arial" style:font-size-complex="11pt"/>
    </style:style>
    <style:style style:name="T39_8" style:family="text">
      <style:text-properties fo:font-size="11pt" style:font-name-asian="Arial" style:font-size-asian="11pt" style:font-name-complex="Arial" style:font-size-complex="11pt"/>
    </style:style>
    <style:style style:name="T39_9" style:family="text">
      <style:text-properties fo:font-size="11pt" style:font-name-asian="Arial" style:font-size-asian="11pt" style:font-name-complex="Arial" style:font-size-complex="11pt"/>
    </style:style>
    <style:style style:name="T39_10" style:family="text">
      <style:text-properties fo:font-size="11pt" style:font-name-asian="Arial" style:font-size-asian="11pt" style:font-name-complex="Arial" style:font-size-complex="11pt"/>
    </style:style>
    <style:style style:name="T39_11" style:family="text">
      <style:text-properties fo:font-size="11pt" style:font-name-asian="Arial" style:font-size-asian="11pt" style:font-name-complex="Arial" style:font-size-complex="11pt"/>
    </style:style>
    <style:style style:name="T39_12" style:family="text">
      <style:text-properties fo:font-size="11pt" style:font-name-asian="Arial" style:font-size-asian="11pt" style:font-name-complex="Arial" style:font-size-complex="11pt"/>
    </style:style>
    <style:style style:name="T39_13" style:family="text">
      <style:text-properties fo:font-size="11pt" style:font-name-asian="Arial" style:font-size-asian="11pt" style:font-name-complex="Arial" style:font-size-complex="11pt"/>
    </style:style>
    <style:style style:name="T39_14" style:family="text">
      <style:text-properties fo:font-size="11pt" style:font-size-asian="11pt" style:font-size-complex="11pt"/>
    </style:style>
    <style:style style:name="T39_15" style:family="text">
      <style:text-properties fo:font-size="11pt" style:font-size-asian="11pt" style:font-size-complex="11pt"/>
    </style:style>
    <style:style style:name="T39_16" style:family="text">
      <style:text-properties fo:font-size="11pt" style:font-size-asian="11pt" style:font-size-complex="11pt"/>
    </style:style>
    <style:style style:name="T39_17" style:family="text" style:parent-style-name="List_20_Paragraph">
      <style:text-properties fo:font-size="11pt" style:font-size-asian="11pt" style:font-size-complex="11pt"/>
    </style:style>
    <style:style style:name="P40" style:family="paragraph" style:parent-style-name="Footnote_20_text"/>
    <style:style style:name="T40_1" style:family="text"/>
    <style:style style:name="T40_2" style:family="text"/>
    <style:style style:name="T40_3" style:family="text"/>
    <style:style style:name="T40_4" style:family="text" style:parent-style-name="Internet_20_link"/>
    <style:style style:name="T40_5" style:family="text"/>
    <style:style style:name="T40_6" style:family="text">
      <style:text-properties fo:font-size="11pt" style:font-size-asian="11pt" style:font-size-complex="11pt"/>
    </style:style>
    <style:style style:name="T40_7" style:family="text">
      <style:text-properties fo:font-size="11pt" style:font-size-asian="11pt" style:font-size-complex="11pt"/>
    </style:style>
    <style:style style:name="T40_8" style:family="text">
      <style:text-properties fo:font-size="11pt" style:font-name-asian="Arial" style:font-size-asian="11pt" style:font-name-complex="Arial" style:font-size-complex="11pt"/>
    </style:style>
    <style:style style:name="P41" style:family="paragraph" style:parent-style-name="Normal">
      <style:paragraph-properties fo:text-align="justify" fo:margin-left="0.635cm" fo:keep-with-next="always"/>
      <style:text-properties fo:font-size="11pt" style:font-name-asian="Arial" style:font-size-asian="11pt" style:font-name-complex="Arial" style:font-size-complex="11pt"/>
    </style:style>
    <style:style style:name="P42" style:family="paragraph" style:parent-style-name="List_20_Paragraph">
      <style:paragraph-properties fo:text-align="justify" fo:margin-left="0.635cm"/>
      <style:text-properties fo:font-size="11pt" style:font-name-asian="Arial" style:font-size-asian="11pt" style:font-size-complex="11pt"/>
    </style:style>
    <style:style style:name="T42_1" style:family="text">
      <style:text-properties fo:font-size="11pt" style:font-name-asian="Arial" style:font-size-asian="11pt" style:font-size-complex="11pt"/>
    </style:style>
    <style:style style:name="T42_2" style:family="text">
      <style:text-properties fo:font-size="11pt" style:font-name-asian="Arial" style:font-size-asian="11pt" style:font-size-complex="11pt"/>
    </style:style>
    <style:style style:name="T42_3" style:family="text">
      <style:text-properties fo:font-size="11pt" style:font-name-asian="Arial" style:font-size-asian="11pt" style:font-size-complex="11pt"/>
    </style:style>
    <style:style style:name="T42_4" style:family="text">
      <style:text-properties fo:font-size="11pt" style:font-name-asian="Arial" style:font-size-asian="11pt" style:font-size-complex="11pt"/>
    </style:style>
    <style:style style:name="T42_5" style:family="text">
      <style:text-properties fo:font-size="11pt" style:font-name-asian="Arial" style:font-size-asian="11pt" style:font-size-complex="11pt"/>
    </style:style>
    <style:style style:name="T42_6" style:family="text">
      <style:text-properties fo:font-size="11pt" style:font-name-asian="Arial" style:font-size-asian="11pt" style:font-size-complex="11pt"/>
    </style:style>
    <style:style style:name="T42_7" style:family="text">
      <style:text-properties fo:font-size="11pt" style:font-name-asian="Arial" style:font-size-asian="11pt" style:font-size-complex="11pt"/>
    </style:style>
    <style:style style:name="T42_8" style:family="text">
      <style:text-properties fo:font-size="11pt" style:font-name-asian="Arial" style:font-size-asian="11pt" style:font-size-complex="11pt"/>
    </style:style>
    <style:style style:name="T42_9" style:family="text">
      <style:text-properties fo:font-size="11pt" style:font-name-asian="Arial" style:font-size-asian="11pt" style:font-size-complex="11pt"/>
    </style:style>
    <style:style style:name="T42_10" style:family="text">
      <style:text-properties fo:font-size="11pt" style:font-name-asian="Arial" style:font-size-asian="11pt" style:font-size-complex="11pt"/>
    </style:style>
    <style:style style:name="T42_11" style:family="text">
      <style:text-properties fo:font-size="11pt" style:font-name-asian="Arial" style:font-size-asian="11pt" style:font-size-complex="11pt"/>
    </style:style>
    <style:style style:name="T42_12" style:family="text">
      <style:text-properties fo:font-size="11pt" style:font-name-asian="Arial" style:font-size-asian="11pt" style:font-size-complex="11pt"/>
    </style:style>
    <style:style style:name="T42_13" style:family="text">
      <style:text-properties fo:font-size="11pt" style:font-name-asian="Arial" style:font-size-asian="11pt" style:font-size-complex="11pt"/>
    </style:style>
    <style:style style:name="T42_14" style:family="text">
      <style:text-properties fo:font-size="11pt" style:font-name-asian="Arial" style:font-size-asian="11pt" style:font-size-complex="11pt"/>
    </style:style>
    <style:style style:name="T42_15" style:family="text">
      <style:text-properties fo:font-size="11pt" style:font-name-asian="Arial" style:font-size-asian="11pt" style:font-size-complex="11pt"/>
    </style:style>
    <style:style style:name="T42_16" style:family="text">
      <style:text-properties fo:font-size="11pt" style:font-name-asian="Arial" style:font-size-asian="11pt" style:font-size-complex="11pt"/>
    </style:style>
    <style:style style:name="T42_17" style:family="text">
      <style:text-properties fo:font-size="11pt" style:font-name-asian="Arial" style:font-size-asian="11pt" style:font-size-complex="11pt"/>
    </style:style>
    <style:style style:name="T42_18" style:family="text">
      <style:text-properties fo:font-size="11pt" style:font-name-asian="Arial" style:font-size-asian="11pt" style:font-size-complex="11pt"/>
    </style:style>
    <style:style style:name="T42_19" style:family="text">
      <style:text-properties fo:font-size="11pt" style:font-name-asian="Arial" style:font-size-asian="11pt" style:font-size-complex="11pt"/>
    </style:style>
    <style:style style:name="T42_20" style:family="text">
      <style:text-properties fo:font-size="11pt" style:font-name-asian="Arial" style:font-size-asian="11pt" style:font-size-complex="11pt"/>
    </style:style>
    <style:style style:name="T42_21" style:family="text">
      <style:text-properties fo:font-size="11pt" style:font-name-asian="Arial" style:font-size-asian="11pt" style:font-size-complex="11pt"/>
    </style:style>
    <style:style style:name="T42_22" style:family="text">
      <style:text-properties fo:font-size="11pt" style:font-name-asian="Arial" style:font-size-asian="11pt" style:font-size-complex="11pt"/>
    </style:style>
    <style:style style:name="T42_23" style:family="text">
      <style:text-properties fo:font-size="11pt" style:font-name-asian="Arial" style:font-size-asian="11pt" style:font-size-complex="11pt"/>
    </style:style>
    <style:style style:name="T42_24" style:family="text">
      <style:text-properties fo:font-size="11pt" style:font-name-asian="Arial" style:font-size-asian="11pt" style:font-size-complex="11pt"/>
    </style:style>
    <style:style style:name="T42_25" style:family="text">
      <style:text-properties fo:font-size="11pt" style:font-name-asian="Arial" style:font-size-asian="11pt" style:font-size-complex="11pt"/>
    </style:style>
    <style:style style:name="T42_26" style:family="text">
      <style:text-properties fo:font-size="11pt" style:font-name-asian="Arial" style:font-size-asian="11pt" style:font-size-complex="11pt"/>
    </style:style>
    <style:style style:name="T42_27" style:family="text">
      <style:text-properties fo:font-size="11pt" style:font-name-asian="Arial" style:font-size-asian="11pt" style:font-size-complex="11pt"/>
    </style:style>
    <style:style style:name="T42_28" style:family="text">
      <style:text-properties fo:font-size="11pt" style:font-name-asian="Arial" style:font-size-asian="11pt" style:font-size-complex="11pt"/>
    </style:style>
    <style:style style:name="T42_29" style:family="text">
      <style:text-properties fo:font-size="11pt" style:font-name-asian="Arial" style:font-size-asian="11pt" style:font-size-complex="11pt"/>
    </style:style>
    <style:style style:name="T42_30" style:family="text">
      <style:text-properties fo:font-size="11pt" style:font-name-asian="Arial" style:font-size-asian="11pt" style:font-size-complex="11pt"/>
    </style:style>
    <style:style style:name="T42_31" style:family="text">
      <style:text-properties fo:font-size="11pt" style:font-name-asian="Arial" style:font-size-asian="11pt" style:font-size-complex="11pt"/>
    </style:style>
    <style:style style:name="T42_32" style:family="text">
      <style:text-properties fo:font-size="11pt" style:font-name-asian="Arial" style:font-size-asian="11pt" style:font-size-complex="11pt"/>
    </style:style>
    <style:style style:name="T42_33" style:family="text">
      <style:text-properties fo:font-size="11pt" style:font-name-asian="Arial" style:font-size-asian="11pt" style:font-size-complex="11pt"/>
    </style:style>
    <style:style style:name="T42_34" style:family="text">
      <style:text-properties fo:font-size="11pt" style:font-name-asian="Arial" style:font-size-asian="11pt" style:font-size-complex="11pt"/>
    </style:style>
    <style:style style:name="T42_35" style:family="text">
      <style:text-properties fo:font-size="11pt" style:font-name-asian="Arial" style:font-size-asian="11pt" style:font-size-complex="11pt"/>
    </style:style>
    <style:style style:name="P43" style:family="paragraph" style:parent-style-name="List_20_Paragraph">
      <style:paragraph-properties fo:text-align="justify" fo:margin-left="0.635cm"/>
      <style:text-properties fo:font-size="11pt" style:font-name-asian="Arial" style:font-size-asian="11pt" style:font-size-complex="11pt"/>
    </style:style>
    <style:style style:name="P44" style:family="paragraph" style:parent-style-name="List_20_Paragraph">
      <style:paragraph-properties fo:text-align="justify" fo:margin-left="0.635cm"/>
      <style:text-properties fo:font-size="11pt" style:font-name-asian="Arial" style:font-size-asian="11pt" style:font-size-complex="11pt"/>
    </style:style>
    <style:style style:name="T44_1" style:family="text">
      <style:text-properties fo:font-size="11pt" style:font-name-asian="Arial" style:font-size-asian="11pt" style:font-size-complex="11pt"/>
    </style:style>
    <style:style style:name="T44_2" style:family="text">
      <style:text-properties fo:font-size="11pt" style:font-name-asian="Arial" style:font-size-asian="11pt" style:font-size-complex="11pt"/>
    </style:style>
    <style:style style:name="T44_3" style:family="text">
      <style:text-properties fo:font-size="11pt" style:font-name-asian="Arial" style:font-size-asian="11pt" style:font-size-complex="11pt"/>
    </style:style>
    <style:style style:name="T44_4" style:family="text">
      <style:text-properties fo:font-size="11pt" style:font-name-asian="Arial" style:font-size-asian="11pt" style:font-size-complex="11pt"/>
    </style:style>
    <style:style style:name="T44_5" style:family="text">
      <style:text-properties fo:font-size="11pt" style:font-name-asian="Arial" style:font-size-asian="11pt" style:font-size-complex="11pt"/>
    </style:style>
    <style:style style:name="T44_6" style:family="text">
      <style:text-properties fo:font-size="11pt" style:font-name-asian="Arial" style:font-size-asian="11pt" style:font-size-complex="11pt"/>
    </style:style>
    <style:style style:name="P45" style:family="paragraph" style:parent-style-name="Normal">
      <style:text-properties fo:font-size="11pt" style:font-size-asian="11pt" style:font-size-complex="11pt"/>
    </style:style>
    <style:style style:name="P46" style:family="paragraph" style:parent-style-name="Normal"/>
    <style:style style:name="T46_1" style:family="text">
      <style:text-properties fo:font-size="11pt" style:font-size-asian="11pt" style:font-size-complex="11pt" fo:font-weight="bold" style:font-weight-asian="bold" style:font-weight-complex="bold"/>
    </style:style>
    <style:style style:name="T46_2" style:family="text">
      <style:text-properties fo:font-size="11pt" style:font-size-asian="11pt" style:font-size-complex="11pt"/>
    </style:style>
    <style:style style:name="Table3" style:family="table">
      <style:table-properties table:align="left" style:width="18.494cm" fo:margin-left="0cm"/>
    </style:style>
    <style:style style:name="Column3" style:family="table-column">
      <style:table-column-properties style:column-width="9.243cm" style:use-optimal-column-width="false"/>
    </style:style>
    <style:style style:name="Column4" style:family="table-column">
      <style:table-column-properties style:column-width="9.252cm" style:use-optimal-column-width="false"/>
    </style:style>
    <style:style style:name="Row5" style:family="table-row">
      <style:table-row-properties style:min-row-height="0.529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8%"/>
    </style:style>
    <style:style style:name="T47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7_2" style:family="text">
      <style:text-properties style:font-name="Calibri" fo:font-size="11pt" style:font-name-asian="ＭＳ 明朝" style:font-size-asian="11pt" style:font-name-complex="Calibri" style:font-size-complex="11pt" fo:language="en" fo:language-asian="en" fo:language-complex="ar" fo:country="GB" fo:country-asian="US" fo:country-complex="SA"/>
    </style:style>
    <style:style style:name="P48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it" fo:language-asian="en" fo:language-complex="ar" fo:country="IT" fo:country-asian="US" fo:country-complex="SA"/>
    </style:style>
    <style:style style:name="T48_1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2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3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4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5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6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7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T48_8" style:family="text">
      <style:text-properties style:font-name="Calibri" fo:font-size="9pt" style:font-name-asian="ＭＳ 明朝" style:font-size-asian="9pt" style:font-name-complex="Calibri" style:font-size-complex="9pt" fo:language="it" fo:language-asian="en" fo:language-complex="ar" fo:country="IT" fo:country-asian="US" fo:country-complex="SA"/>
    </style:style>
    <style:style style:name="P49" style:family="paragraph" style:parent-style-name="List_20_Paragraph">
      <style:paragraph-properties fo:text-indent="-0.318cm" fo:line-height="107%" fo:margin-left="0.318cm"/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49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49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49_4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5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6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7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8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9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10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49_1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P50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0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0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0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1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1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4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5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6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7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8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51_9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P52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2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3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3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4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4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4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5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6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7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8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9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0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4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5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6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7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8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4_19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5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5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4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5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6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7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8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55_9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6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6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7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7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8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8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59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59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GB" fo:country-asian="US" fo:country-complex="SA"/>
    </style:style>
    <style:style style:name="P60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0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60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61" style:family="paragraph" style:parent-style-name="List_20_Paragraph">
      <style:paragraph-properties fo:text-indent="-0.318cm" fo:line-height="107%" fo:margin-left="0.318cm"/>
    </style:style>
    <style:style style:name="T61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61_2" style:family="text">
      <style:text-properties style:text-position="super 58%"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61_3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61_4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61_5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62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GB" fo:country-asian="US" fo:country-complex="SA"/>
    </style:style>
    <style:style style:name="T62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T62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GB" fo:country-asian="US" fo:country-complex="SA"/>
    </style:style>
    <style:style style:name="P63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3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63_2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63_3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64" style:family="paragraph" style:parent-style-name="List_20_Paragraph">
      <style:paragraph-properties fo:text-indent="-0.318cm" fo:line-height="107%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4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P65" style:family="paragraph" style:parent-style-name="List_20_Paragraph">
      <style:paragraph-properties fo:text-indent="-0.318cm" fo:line-height="107%" fo:margin-left="0.318cm"/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T65_1" style:family="text">
      <style:text-properties style:font-name="Calibri" fo:font-size="9pt" style:font-name-asian="ＭＳ 明朝" style:font-size-asian="9pt" style:font-name-complex="Calibri" style:font-size-complex="9pt" fo:language="en" fo:language-asian="en" fo:language-complex="ar" fo:country="ZW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08%"/>
    </style:style>
    <style:style style:name="T66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67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7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68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8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8_2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8_3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69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69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0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0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0_2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0_3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1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1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2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2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3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2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3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4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5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6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3_7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4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4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4_2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4_3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5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5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5_2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5_3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6" style:family="paragraph" style:parent-style-name="List_20_Paragraph">
      <style:paragraph-properties fo:text-indent="-0.318cm" fo:margin-left="0.318cm"/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T76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7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77_1" style:family="text">
      <style:text-properties style:font-name="Calibri" fo:font-size="9pt" style:font-name-asian="Calibri" style:font-size-asian="9pt" style:font-name-complex="Calibri" style:font-size-complex="9pt" fo:language="en" fo:language-asian="en" fo:language-complex="ar" fo:country="ZW" fo:country-asian="US" fo:country-complex="SA"/>
    </style:style>
    <style:style style:name="P78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78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79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79_1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79_2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79_3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80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80_1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2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3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4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5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6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T80_7" style:family="text">
      <style:text-properties style:font-name="Calibri" fo:font-size="9pt" style:font-size-asian="9pt" style:font-name-complex="Calibri" style:font-size-complex="9pt" fo:language="en" fo:language-asian="en" fo:language-complex="ar" fo:country="US" fo:country-asian="US" fo:country-complex="SA"/>
    </style:style>
    <style:style style:name="P81" style:family="paragraph" style:parent-style-name="List_20_Paragraph">
      <style:paragraph-properties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Row6" style:family="table-row">
      <style:table-row-properties style:min-row-height="0.52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8%"/>
    </style:style>
    <style:style style:name="T82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83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ZW" fo:country-asian="US" fo:country-complex="SA"/>
    </style:style>
    <style:style style:name="T83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84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ZW" fo:country-asian="US" fo:country-complex="SA"/>
    </style:style>
    <style:style style:name="T84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85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ZW" fo:country-asian="US" fo:country-complex="SA"/>
    </style:style>
    <style:style style:name="T85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86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6_1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86_2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86_3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87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Calibri" style:font-size-complex="9pt" fo:language="en" fo:language-asian="en" fo:language-complex="ar" fo:country="ZW" fo:country-asian="US" fo:country-complex="SA"/>
    </style:style>
    <style:style style:name="T87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88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8_1" style:family="text">
      <style:text-properties style:font-name="Calibri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89" style:family="paragraph" style:parent-style-name="List_20_Paragraph">
      <style:paragraph-properties fo:text-indent="-0.318cm" fo:margin-left="0.318cm"/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1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2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3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4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5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6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7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8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9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T89_10" style:family="text">
      <style:text-properties style:font-name="Calibri" fo:font-size="9pt" style:font-size-asian="9pt" style:font-name-complex="Arial" style:font-size-complex="9pt" fo:language="en" fo:language-asian="en" fo:language-complex="ar" fo:country="ZW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91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1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2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2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3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3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4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4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4_2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5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5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6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T96_1" style:family="text"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7" style:family="paragraph" style:parent-style-name="List_20_Paragraph">
      <style:paragraph-properties fo:text-indent="-0.318cm" fo:line-height="108%" fo:margin-left="0.318cm"/>
      <style:text-properties style:font-name="Calibri" fo:font-size="9pt" style:font-size-asian="9pt" style:font-name-complex="Calibri" style:font-size-complex="9pt" fo:language="en" fo:language-asian="en" fo:language-complex="ar" fo:country="GB" fo:country-asian="US" fo:country-complex="SA"/>
    </style:style>
    <style:style style:name="P98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9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0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01" style:family="paragraph" style:parent-style-name="List_20_Paragraph">
      <style:paragraph-properties fo:text-align="justify" fo:text-indent="-0.63cm" fo:margin-bottom="0.212cm" fo:margin-left="0.63cm"/>
      <style:text-properties fo:font-size="11pt" style:font-name-asian="Arial" style:font-size-asian="11pt" style:font-name-complex="Arial" style:font-size-complex="11pt"/>
    </style:style>
    <style:style style:name="T101_1" style:family="text">
      <style:text-properties fo:font-size="11pt" style:font-name-asian="Arial" style:font-size-asian="11pt" style:font-name-complex="Arial" style:font-size-complex="11pt"/>
    </style:style>
    <style:style style:name="T101_2" style:family="text">
      <style:text-properties fo:font-size="11pt" style:font-name-asian="Arial" style:font-size-asian="11pt" style:font-name-complex="Arial" style:font-size-complex="11pt"/>
    </style:style>
    <style:style style:name="T101_3" style:family="text">
      <style:text-properties fo:font-size="11pt" style:font-name-asian="Arial" style:font-size-asian="11pt" style:font-name-complex="Arial" style:font-size-complex="11pt"/>
    </style:style>
    <style:style style:name="T101_4" style:family="text">
      <style:text-properties fo:font-size="11pt" style:font-name-asian="Arial" style:font-size-asian="11pt" style:font-name-complex="Arial" style:font-size-complex="11pt"/>
    </style:style>
    <style:style style:name="T101_5" style:family="text">
      <style:text-properties fo:font-size="11pt" style:font-name-asian="Arial" style:font-size-asian="11pt" style:font-name-complex="Arial" style:font-size-complex="11pt"/>
    </style:style>
    <style:style style:name="T101_6" style:family="text">
      <style:text-properties fo:font-size="11pt" style:font-name-asian="Arial" style:font-size-asian="11pt" style:font-name-complex="Arial" style:font-size-complex="11pt"/>
    </style:style>
    <style:style style:name="T101_7" style:family="text">
      <style:text-properties fo:font-size="11pt" style:font-name-asian="Arial" style:font-size-asian="11pt" style:font-name-complex="Arial" style:font-size-complex="11pt"/>
    </style:style>
    <style:style style:name="T101_8" style:family="text">
      <style:text-properties fo:font-size="11pt" style:font-name-asian="Arial" style:font-size-asian="11pt" style:font-name-complex="Arial" style:font-size-complex="11pt"/>
    </style:style>
    <style:style style:name="T101_9" style:family="text">
      <style:text-properties fo:font-size="11pt" style:font-name-asian="Arial" style:font-size-asian="11pt" style:font-name-complex="Arial" style:font-size-complex="11pt"/>
    </style:style>
    <style:style style:name="T101_10" style:family="text">
      <style:text-properties fo:font-size="11pt" style:font-name-asian="Arial" style:font-size-asian="11pt" style:font-name-complex="Arial" style:font-size-complex="11pt"/>
    </style:style>
    <style:style style:name="T101_11" style:family="text">
      <style:text-properties fo:font-size="11pt" style:font-name-asian="Arial" style:font-size-asian="11pt" style:font-name-complex="Arial" style:font-size-complex="11pt"/>
    </style:style>
    <style:style style:name="T101_12" style:family="text">
      <style:text-properties fo:font-size="11pt" style:font-name-asian="Arial" style:font-size-asian="11pt" style:font-name-complex="Arial" style:font-size-complex="11pt"/>
    </style:style>
    <style:style style:name="T101_13" style:family="text">
      <style:text-properties fo:font-size="11pt" style:font-name-asian="Arial" style:font-size-asian="11pt" style:font-name-complex="Arial" style:font-size-complex="11pt"/>
    </style:style>
    <style:style style:name="T101_14" style:family="text">
      <style:text-properties fo:font-size="11pt" style:font-name-asian="Arial" style:font-size-asian="11pt" style:font-name-complex="Arial" style:font-size-complex="11pt"/>
    </style:style>
    <style:style style:name="T101_15" style:family="text">
      <style:text-properties fo:font-size="11pt" style:font-name-asian="Arial" style:font-size-asian="11pt" style:font-name-complex="Arial" style:font-size-complex="11pt"/>
    </style:style>
    <style:style style:name="T101_16" style:family="text">
      <style:text-properties fo:font-size="11pt" style:font-name-asian="Arial" style:font-size-asian="11pt" style:font-name-complex="Arial" style:font-size-complex="11pt"/>
    </style:style>
    <style:style style:name="T101_17" style:family="text">
      <style:text-properties fo:font-size="11pt" style:font-name-asian="Arial" style:font-size-asian="11pt" style:font-name-complex="Arial" style:font-size-complex="11pt"/>
    </style:style>
    <style:style style:name="T101_18" style:family="text">
      <style:text-properties fo:font-size="11pt" style:font-name-asian="Arial" style:font-size-asian="11pt" style:font-name-complex="Arial" style:font-size-complex="11pt"/>
    </style:style>
    <style:style style:name="T101_19" style:family="text">
      <style:text-properties fo:font-size="11pt" style:font-name-asian="Arial" style:font-size-asian="11pt" style:font-name-complex="Arial" style:font-size-complex="11pt"/>
    </style:style>
    <style:style style:name="T101_20" style:family="text">
      <style:text-properties fo:font-size="11pt" style:font-name-asian="Arial" style:font-size-asian="11pt" style:font-name-complex="Arial" style:font-size-complex="11pt"/>
    </style:style>
    <style:style style:name="T101_21" style:family="text">
      <style:text-properties fo:font-size="11pt" style:font-name-asian="Arial" style:font-size-asian="11pt" style:font-name-complex="Arial" style:font-size-complex="11pt"/>
    </style:style>
    <style:style style:name="T101_22" style:family="text">
      <style:text-properties fo:font-size="11pt" style:font-name-asian="Arial" style:font-size-asian="11pt" style:font-name-complex="Arial" style:font-size-complex="11pt"/>
    </style:style>
    <style:style style:name="T101_23" style:family="text">
      <style:text-properties fo:font-size="11pt" style:font-name-asian="Arial" style:font-size-asian="11pt" style:font-name-complex="Arial" style:font-size-complex="11pt"/>
    </style:style>
    <style:style style:name="T101_24" style:family="text">
      <style:text-properties fo:font-size="11pt" style:font-name-asian="Arial" style:font-size-asian="11pt" style:font-name-complex="Arial" style:font-size-complex="11pt"/>
    </style:style>
    <style:style style:name="T101_25" style:family="text">
      <style:text-properties fo:font-size="11pt" style:font-name-asian="Arial" style:font-size-asian="11pt" style:font-name-complex="Arial" style:font-size-complex="11pt"/>
    </style:style>
    <style:style style:name="T101_26" style:family="text">
      <style:text-properties fo:font-size="11pt" style:font-name-asian="Arial" style:font-size-asian="11pt" style:font-name-complex="Arial" style:font-size-complex="11pt"/>
    </style:style>
    <style:style style:name="T101_27" style:family="text">
      <style:text-properties fo:font-size="11pt" style:font-name-asian="Arial" style:font-size-asian="11pt" style:font-name-complex="Arial" style:font-size-complex="11pt"/>
    </style:style>
    <style:style style:name="T101_28" style:family="text">
      <style:text-properties fo:font-size="11pt" style:font-name-asian="Arial" style:font-size-asian="11pt" style:font-name-complex="Arial" style:font-size-complex="11pt"/>
    </style:style>
    <style:style style:name="T101_29" style:family="text">
      <style:text-properties fo:font-size="11pt" style:font-name-asian="Arial" style:font-size-asian="11pt" style:font-name-complex="Arial" style:font-size-complex="11pt"/>
    </style:style>
    <style:style style:name="T101_30" style:family="text">
      <style:text-properties fo:font-size="11pt" style:font-name-asian="Arial" style:font-size-asian="11pt" style:font-name-complex="Arial" style:font-size-complex="11pt"/>
    </style:style>
    <style:style style:name="T101_31" style:family="text">
      <style:text-properties fo:font-size="11pt" style:font-name-asian="Arial" style:font-size-asian="11pt" style:font-name-complex="Arial" style:font-size-complex="11pt"/>
    </style:style>
    <style:style style:name="T101_32" style:family="text">
      <style:text-properties fo:font-size="11pt" style:font-name-asian="Arial" style:font-size-asian="11pt" style:font-name-complex="Arial" style:font-size-complex="11pt"/>
    </style:style>
    <style:style style:name="T101_33" style:family="text">
      <style:text-properties fo:font-size="11pt" style:font-name-asian="Arial" style:font-size-asian="11pt" style:font-name-complex="Arial" style:font-size-complex="11pt"/>
    </style:style>
    <style:style style:name="T101_34" style:family="text">
      <style:text-properties fo:font-size="11pt" style:font-name-asian="Arial" style:font-size-asian="11pt" style:font-name-complex="Arial" style:font-size-complex="11pt"/>
    </style:style>
    <style:style style:name="T101_35" style:family="text">
      <style:text-properties fo:font-size="11pt" style:font-name-asian="Arial" style:font-size-asian="11pt" style:font-name-complex="Arial" style:font-size-complex="11pt"/>
    </style:style>
    <style:style style:name="P102" style:family="paragraph" style:parent-style-name="List_20_Paragraph">
      <style:paragraph-properties fo:text-align="justify" fo:margin-bottom="0.212cm" fo:margin-left="8.89cm"/>
      <style:text-properties fo:font-size="11pt" style:font-name-asian="Arial" style:font-size-asian="11pt" style:font-name-complex="Arial" style:font-size-complex="11pt"/>
    </style:style>
    <style:style style:name="P103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size-complex="11pt"/>
    </style:style>
    <style:style style:name="T103_1" style:family="text">
      <style:text-properties fo:font-size="11pt" style:font-name-asian="Arial" style:font-size-asian="11pt" style:font-size-complex="11pt"/>
    </style:style>
    <style:style style:name="T103_2" style:family="text">
      <style:text-properties fo:font-size="11pt" style:font-name-asian="Arial" style:font-size-asian="11pt" style:font-size-complex="11pt"/>
    </style:style>
    <style:style style:name="P104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4_1" style:family="text">
      <style:text-properties fo:font-size="11pt" style:font-name-asian="Arial" style:font-size-asian="11pt" style:font-name-complex="Arial" style:font-size-complex="11pt"/>
    </style:style>
    <style:style style:name="T104_2" style:family="text">
      <style:text-properties fo:font-size="11pt" style:font-name-asian="Arial" style:font-size-asian="11pt" style:font-name-complex="Arial" style:font-size-complex="11pt"/>
    </style:style>
    <style:style style:name="P105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5_1" style:family="text">
      <style:text-properties fo:font-size="11pt" style:font-name-asian="Arial" style:font-size-asian="11pt" style:font-name-complex="Arial" style:font-size-complex="11pt"/>
    </style:style>
    <style:style style:name="T105_2" style:family="text">
      <style:text-properties fo:font-size="11pt" style:font-name-asian="Arial" style:font-size-asian="11pt" style:font-name-complex="Arial" style:font-size-complex="11pt"/>
    </style:style>
    <style:style style:name="P106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6_1" style:family="text">
      <style:text-properties fo:font-size="11pt" style:font-name-asian="Arial" style:font-size-asian="11pt" style:font-name-complex="Arial" style:font-size-complex="11pt"/>
    </style:style>
    <style:style style:name="T106_2" style:family="text">
      <style:text-properties fo:font-size="11pt" style:font-name-asian="Arial" style:font-size-asian="11pt" style:font-name-complex="Arial" style:font-size-complex="11pt"/>
    </style:style>
    <style:style style:name="P107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7_1" style:family="text">
      <style:text-properties fo:font-size="11pt" style:font-name-asian="Arial" style:font-size-asian="11pt" style:font-name-complex="Arial" style:font-size-complex="11pt"/>
    </style:style>
    <style:style style:name="T107_2" style:family="text">
      <style:text-properties fo:font-size="11pt" style:font-name-asian="Arial" style:font-size-asian="11pt" style:font-name-complex="Arial" style:font-size-complex="11pt"/>
    </style:style>
    <style:style style:name="P108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8_1" style:family="text">
      <style:text-properties fo:font-size="11pt" style:font-name-asian="Arial" style:font-size-asian="11pt" style:font-name-complex="Arial" style:font-size-complex="11pt"/>
    </style:style>
    <style:style style:name="T108_2" style:family="text">
      <style:text-properties fo:font-size="11pt" style:font-name-asian="Arial" style:font-size-asian="11pt" style:font-name-complex="Arial" style:font-size-complex="11pt"/>
    </style:style>
    <style:style style:name="P109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09_1" style:family="text">
      <style:text-properties fo:font-size="11pt" style:font-name-asian="Arial" style:font-size-asian="11pt" style:font-name-complex="Arial" style:font-size-complex="11pt"/>
    </style:style>
    <style:style style:name="T109_2" style:family="text">
      <style:text-properties fo:font-size="11pt" style:font-name-asian="Arial" style:font-size-asian="11pt" style:font-name-complex="Arial" style:font-size-complex="11pt"/>
    </style:style>
    <style:style style:name="T109_3" style:family="text">
      <style:text-properties fo:font-size="11pt" style:font-name-asian="Arial" style:font-size-asian="11pt" style:font-name-complex="Arial" style:font-size-complex="11pt"/>
    </style:style>
    <style:style style:name="T109_4" style:family="text">
      <style:text-properties fo:font-size="11pt" style:font-name-asian="Arial" style:font-size-asian="11pt" style:font-name-complex="Arial" style:font-size-complex="11pt"/>
    </style:style>
    <style:style style:name="P110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10_1" style:family="text">
      <style:text-properties fo:font-size="11pt" style:font-name-asian="Arial" style:font-size-asian="11pt" style:font-name-complex="Arial" style:font-size-complex="11pt"/>
    </style:style>
    <style:style style:name="T110_2" style:family="text">
      <style:text-properties fo:font-size="11pt" style:font-name-asian="Arial" style:font-size-asian="11pt" style:font-name-complex="Arial" style:font-size-complex="11pt"/>
    </style:style>
    <style:style style:name="P111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11_1" style:family="text">
      <style:text-properties fo:font-size="11pt" style:font-name-asian="Arial" style:font-size-asian="11pt" style:font-name-complex="Arial" style:font-size-complex="11pt"/>
    </style:style>
    <style:style style:name="T111_2" style:family="text">
      <style:text-properties fo:font-size="11pt" style:font-name-asian="Arial" style:font-size-asian="11pt" style:font-name-complex="Arial" style:font-size-complex="11pt"/>
    </style:style>
    <style:style style:name="P112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12_1" style:family="text">
      <style:text-properties fo:font-size="11pt" style:font-name-asian="Arial" style:font-size-asian="11pt" style:font-name-complex="Arial" style:font-size-complex="11pt"/>
    </style:style>
    <style:style style:name="T112_2" style:family="text">
      <style:text-properties fo:font-size="11pt" style:font-name-asian="Arial" style:font-size-asian="11pt" style:font-name-complex="Arial" style:font-size-complex="11pt"/>
    </style:style>
    <style:style style:name="T112_3" style:family="text">
      <style:text-properties fo:font-size="11pt" style:font-name-asian="Arial" style:font-size-asian="11pt" style:font-name-complex="Arial" style:font-size-complex="11pt"/>
    </style:style>
    <style:style style:name="P11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14" style:family="paragraph" style:parent-style-name="List_20_Paragraph">
      <style:paragraph-properties fo:text-align="justify" fo:margin-left="0.635cm"/>
      <style:text-properties style:font-name-asian="Arial"/>
    </style:style>
    <style:style style:name="T114_1" style:family="text">
      <style:text-properties fo:font-size="11pt" style:font-name-asian="Arial" style:font-size-asian="11pt" style:font-name-complex="Arial" style:font-size-complex="11pt"/>
    </style:style>
    <style:style style:name="T114_2" style:family="text">
      <style:text-properties fo:font-size="11pt" style:font-name-asian="Arial" style:font-size-asian="11pt" style:font-name-complex="Arial" style:font-size-complex="11pt"/>
    </style:style>
    <style:style style:name="T114_3" style:family="text">
      <style:text-properties fo:font-size="11pt" style:font-name-asian="Arial" style:font-size-asian="11pt" style:font-name-complex="Arial" style:font-size-complex="11pt"/>
    </style:style>
    <style:style style:name="T114_4" style:family="text">
      <style:text-properties fo:font-size="11pt" style:font-name-asian="Arial" style:font-size-asian="11pt" style:font-name-complex="Arial" style:font-size-complex="11pt"/>
    </style:style>
    <style:style style:name="T114_5" style:family="text">
      <style:text-properties fo:font-size="11pt" style:font-name-asian="Arial" style:font-size-asian="11pt" style:font-name-complex="Arial" style:font-size-complex="11pt"/>
    </style:style>
    <style:style style:name="T114_6" style:family="text">
      <style:text-properties fo:font-size="11pt" style:font-name-asian="Arial" style:font-size-asian="11pt" style:font-name-complex="Arial" style:font-size-complex="11pt"/>
    </style:style>
    <style:style style:name="T114_7" style:family="text">
      <style:text-properties fo:font-size="11pt" style:font-name-asian="Arial" style:font-size-asian="11pt" style:font-name-complex="Arial" style:font-size-complex="11pt"/>
    </style:style>
    <style:style style:name="T114_8" style:family="text">
      <style:text-properties fo:font-size="11pt" style:font-name-asian="Arial" style:font-size-asian="11pt" style:font-name-complex="Arial" style:font-size-complex="11pt"/>
    </style:style>
    <style:style style:name="T114_9" style:family="text">
      <style:text-properties fo:font-size="11pt" style:font-name-asian="Arial" style:font-size-asian="11pt" style:font-name-complex="Arial" style:font-size-complex="11pt"/>
    </style:style>
    <style:style style:name="T114_10" style:family="text">
      <style:text-properties fo:font-size="11pt" style:font-name-asian="Arial" style:font-size-asian="11pt" style:font-name-complex="Arial" style:font-size-complex="11pt"/>
    </style:style>
    <style:style style:name="T114_11" style:family="text">
      <style:text-properties fo:font-size="11pt" style:font-name-asian="Arial" style:font-size-asian="11pt" style:font-name-complex="Arial" style:font-size-complex="11pt"/>
    </style:style>
    <style:style style:name="T114_12" style:family="text">
      <style:text-properties fo:font-size="11pt" style:font-name-asian="Arial" style:font-size-asian="11pt" style:font-name-complex="Arial" style:font-size-complex="11pt"/>
    </style:style>
    <style:style style:name="T114_13" style:family="text">
      <style:text-properties fo:font-size="11pt" style:font-name-asian="Arial" style:font-size-asian="11pt" style:font-name-complex="Arial" style:font-size-complex="11pt"/>
    </style:style>
    <style:style style:name="T114_14" style:family="text">
      <style:text-properties fo:font-size="11pt" style:font-name-asian="Arial" style:font-size-asian="11pt" style:font-name-complex="Arial" style:font-size-complex="11pt"/>
    </style:style>
    <style:style style:name="T114_15" style:family="text">
      <style:text-properties fo:font-size="11pt" style:font-name-asian="Arial" style:font-size-asian="11pt" style:font-name-complex="Arial" style:font-size-complex="11pt"/>
    </style:style>
    <style:style style:name="T114_16" style:family="text">
      <style:text-properties fo:font-size="11pt" style:font-name-asian="Arial" style:font-size-asian="11pt" style:font-name-complex="Arial" style:font-size-complex="11pt"/>
    </style:style>
    <style:style style:name="T114_17" style:family="text">
      <style:text-properties fo:font-size="11pt" style:font-name-asian="Arial" style:font-size-asian="11pt" style:font-name-complex="Arial" style:font-size-complex="11pt"/>
    </style:style>
    <style:style style:name="T114_18" style:family="text">
      <style:text-properties fo:font-size="11pt" style:font-name-asian="Arial" style:font-size-asian="11pt" style:font-name-complex="Arial" style:font-size-complex="11pt"/>
    </style:style>
    <style:style style:name="T114_19" style:family="text">
      <style:text-properties fo:font-size="11pt" style:font-name-asian="Arial" style:font-size-asian="11pt" style:font-name-complex="Arial" style:font-size-complex="11pt"/>
    </style:style>
    <style:style style:name="T114_20" style:family="text">
      <style:text-properties fo:font-size="11pt" style:font-name-asian="Arial" style:font-size-asian="11pt" style:font-name-complex="Arial" style:font-size-complex="11pt"/>
    </style:style>
    <style:style style:name="T114_21" style:family="text">
      <style:text-properties fo:font-size="11pt" style:font-name-asian="Arial" style:font-size-asian="11pt" style:font-name-complex="Arial" style:font-size-complex="11pt"/>
    </style:style>
    <style:style style:name="T114_22" style:family="text">
      <style:text-properties fo:font-size="11pt" style:font-name-asian="Arial" style:font-size-asian="11pt" style:font-name-complex="Arial" style:font-size-complex="11pt"/>
    </style:style>
    <style:style style:name="T114_23" style:family="text">
      <style:text-properties fo:font-size="11pt" style:font-name-asian="Arial" style:font-size-asian="11pt" style:font-name-complex="Arial" style:font-size-complex="11pt"/>
    </style:style>
    <style:style style:name="T114_24" style:family="text">
      <style:text-properties fo:font-size="11pt" style:font-name-asian="Arial" style:font-size-asian="11pt" style:font-name-complex="Arial" style:font-size-complex="11pt"/>
    </style:style>
    <style:style style:name="T114_25" style:family="text">
      <style:text-properties fo:font-size="11pt" style:font-name-asian="Arial" style:font-size-asian="11pt" style:font-name-complex="Arial" style:font-size-complex="11pt"/>
    </style:style>
    <style:style style:name="T114_26" style:family="text">
      <style:text-properties fo:font-size="11pt" style:font-name-asian="Arial" style:font-size-asian="11pt" style:font-name-complex="Arial" style:font-size-complex="11pt"/>
    </style:style>
    <style:style style:name="T114_27" style:family="text">
      <style:text-properties fo:font-size="11pt" style:font-name-asian="Arial" style:font-size-asian="11pt" style:font-name-complex="Arial" style:font-size-complex="11pt"/>
    </style:style>
    <style:style style:name="P11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16" style:family="paragraph" style:parent-style-name="Normal">
      <style:paragraph-properties fo:text-align="justify" fo:keep-with-next="always"/>
    </style:style>
    <style:style style:name="T11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10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1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6_1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17" style:family="paragraph" style:parent-style-name="Normal">
      <style:paragraph-properties fo:text-align="justify" fo:keep-with-next="always"/>
      <style:text-properties fo:font-size="11pt" style:font-name-asian="Arial" style:font-size-asian="11pt" style:font-name-complex="Arial" style:font-size-complex="11pt"/>
    </style:style>
    <style:style style:name="P118" style:family="paragraph" style:parent-style-name="List_20_Paragraph">
      <style:paragraph-properties fo:text-align="justify" fo:margin-left="0.635cm" fo:keep-with-next="always"/>
      <style:text-properties fo:font-size="11pt" style:font-name-asian="Arial" style:font-size-asian="11pt" style:font-name-complex="Arial" style:font-size-complex="11pt"/>
    </style:style>
    <style:style style:name="T118_1" style:family="text">
      <style:text-properties fo:font-size="11pt" style:font-name-asian="Arial" style:font-size-asian="11pt" style:font-name-complex="Arial" style:font-size-complex="11pt"/>
    </style:style>
    <style:style style:name="T118_2" style:family="text">
      <style:text-properties fo:font-size="11pt" style:font-name-asian="Arial" style:font-size-asian="11pt" style:font-name-complex="Arial" style:font-size-complex="11pt"/>
    </style:style>
    <style:style style:name="T118_3" style:family="text">
      <style:text-properties fo:font-size="11pt" style:font-name-asian="Arial" style:font-size-asian="11pt" style:font-name-complex="Arial" style:font-size-complex="11pt"/>
    </style:style>
    <style:style style:name="T118_4" style:family="text">
      <style:text-properties fo:font-size="11pt" style:font-name-asian="Arial" style:font-size-asian="11pt" style:font-name-complex="Arial" style:font-size-complex="11pt"/>
    </style:style>
    <style:style style:name="T118_5" style:family="text">
      <style:text-properties fo:font-size="11pt" style:font-name-asian="Arial" style:font-size-asian="11pt" style:font-name-complex="Arial" style:font-size-complex="11pt"/>
    </style:style>
    <style:style style:name="T118_6" style:family="text">
      <style:text-properties fo:font-size="11pt" style:font-name-asian="Arial" style:font-size-asian="11pt" style:font-name-complex="Arial" style:font-size-complex="11pt"/>
    </style:style>
    <style:style style:name="T118_7" style:family="text">
      <style:text-properties fo:font-size="11pt" style:font-name-asian="Arial" style:font-size-asian="11pt" style:font-name-complex="Arial" style:font-size-complex="11pt"/>
    </style:style>
    <style:style style:name="T118_8" style:family="text">
      <style:text-properties fo:font-size="11pt" style:font-name-asian="Arial" style:font-size-asian="11pt" style:font-name-complex="Arial" style:font-size-complex="11pt"/>
    </style:style>
    <style:style style:name="T118_9" style:family="text">
      <style:text-properties fo:font-size="11pt" style:font-name-asian="Arial" style:font-size-asian="11pt" style:font-name-complex="Arial" style:font-size-complex="11pt"/>
    </style:style>
    <style:style style:name="T118_10" style:family="text">
      <style:text-properties fo:font-size="11pt" style:font-name-asian="Arial" style:font-size-asian="11pt" style:font-name-complex="Arial" style:font-size-complex="11pt"/>
    </style:style>
    <style:style style:name="T118_11" style:family="text">
      <style:text-properties fo:font-size="11pt" style:font-name-asian="Arial" style:font-size-asian="11pt" style:font-name-complex="Arial" style:font-size-complex="11pt"/>
    </style:style>
    <style:style style:name="T118_12" style:family="text">
      <style:text-properties fo:font-size="11pt" style:font-name-asian="Arial" style:font-size-asian="11pt" style:font-name-complex="Arial" style:font-size-complex="11pt"/>
    </style:style>
    <style:style style:name="T118_13" style:family="text">
      <style:text-properties fo:font-size="11pt" style:font-name-asian="Arial" style:font-size-asian="11pt" style:font-name-complex="Arial" style:font-size-complex="11pt"/>
    </style:style>
    <style:style style:name="T118_14" style:family="text">
      <style:text-properties fo:font-size="11pt" style:font-name-asian="Arial" style:font-size-asian="11pt" style:font-name-complex="Arial" style:font-size-complex="11pt"/>
    </style:style>
    <style:style style:name="T118_15" style:family="text">
      <style:text-properties fo:font-size="11pt" style:font-name-asian="Arial" style:font-size-asian="11pt" style:font-name-complex="Arial" style:font-size-complex="11pt"/>
    </style:style>
    <style:style style:name="T118_16" style:family="text">
      <style:text-properties fo:font-size="11pt" style:font-name-asian="Arial" style:font-size-asian="11pt" style:font-name-complex="Arial" style:font-size-complex="11pt"/>
    </style:style>
    <style:style style:name="T118_17" style:family="text">
      <style:text-properties fo:font-size="11pt" style:font-name-asian="Arial" style:font-size-asian="11pt" style:font-name-complex="Arial" style:font-size-complex="11pt"/>
    </style:style>
    <style:style style:name="T118_18" style:family="text">
      <style:text-properties fo:font-size="11pt" style:font-name-asian="Arial" style:font-size-asian="11pt" style:font-name-complex="Arial" style:font-size-complex="11pt"/>
    </style:style>
    <style:style style:name="T118_19" style:family="text">
      <style:text-properties fo:font-size="11pt" style:font-name-asian="Arial" style:font-size-asian="11pt" style:font-name-complex="Arial" style:font-size-complex="11pt"/>
    </style:style>
    <style:style style:name="T118_20" style:family="text">
      <style:text-properties fo:font-size="11pt" style:font-name-asian="Arial" style:font-size-asian="11pt" style:font-name-complex="Arial" style:font-size-complex="11pt"/>
    </style:style>
    <style:style style:name="T118_21" style:family="text">
      <style:text-properties fo:font-size="11pt" style:font-name-asian="Arial" style:font-size-asian="11pt" style:font-name-complex="Arial" style:font-size-complex="11pt"/>
    </style:style>
    <style:style style:name="T118_22" style:family="text">
      <style:text-properties fo:font-size="11pt" style:font-name-asian="Arial" style:font-size-asian="11pt" style:font-name-complex="Arial" style:font-size-complex="11pt"/>
    </style:style>
    <style:style style:name="T118_23" style:family="text">
      <style:text-properties fo:font-size="11pt" style:font-name-asian="Arial" style:font-size-asian="11pt" style:font-name-complex="Arial" style:font-size-complex="11pt"/>
    </style:style>
    <style:style style:name="T118_24" style:family="text">
      <style:text-properties fo:font-size="11pt" style:font-name-asian="Arial" style:font-size-asian="11pt" style:font-name-complex="Arial" style:font-size-complex="11pt"/>
    </style:style>
    <style:style style:name="T118_25" style:family="text">
      <style:text-properties fo:font-size="11pt" style:font-name-asian="Arial" style:font-size-asian="11pt" style:font-name-complex="Arial" style:font-size-complex="11pt"/>
    </style:style>
    <style:style style:name="T118_26" style:family="text">
      <style:text-properties fo:font-size="11pt" style:font-name-asian="Arial" style:font-size-asian="11pt" style:font-name-complex="Arial" style:font-size-complex="11pt"/>
    </style:style>
    <style:style style:name="T118_27" style:family="text">
      <style:text-properties fo:font-size="11pt" style:font-name-asian="Arial" style:font-size-asian="11pt" style:font-name-complex="Arial" style:font-size-complex="11pt"/>
    </style:style>
    <style:style style:name="T118_28" style:family="text">
      <style:text-properties fo:font-size="11pt" style:font-name-asian="Arial" style:font-size-asian="11pt" style:font-name-complex="Arial" style:font-size-complex="11pt"/>
    </style:style>
    <style:style style:name="T118_29" style:family="text">
      <style:text-properties fo:font-size="11pt" style:font-name-asian="Arial" style:font-size-asian="11pt" style:font-name-complex="Arial" style:font-size-complex="11pt"/>
    </style:style>
    <style:style style:name="T118_30" style:family="text">
      <style:text-properties fo:font-size="11pt" style:font-name-asian="Arial" style:font-size-asian="11pt" style:font-name-complex="Arial" style:font-size-complex="11pt"/>
    </style:style>
    <style:style style:name="T118_31" style:family="text">
      <style:text-properties fo:font-size="11pt" style:font-name-asian="Arial" style:font-size-asian="11pt" style:font-name-complex="Arial" style:font-size-complex="11pt"/>
    </style:style>
    <style:style style:name="T118_32" style:family="text">
      <style:text-properties fo:font-size="11pt" style:font-name-asian="Arial" style:font-size-asian="11pt" style:font-name-complex="Arial" style:font-size-complex="11pt"/>
    </style:style>
    <style:style style:name="T118_33" style:family="text">
      <style:text-properties fo:font-size="11pt" style:font-name-asian="Arial" style:font-size-asian="11pt" style:font-name-complex="Arial" style:font-size-complex="11pt"/>
    </style:style>
    <style:style style:name="T118_34" style:family="text">
      <style:text-properties fo:font-size="11pt" style:font-name-asian="Arial" style:font-size-asian="11pt" style:font-name-complex="Arial" style:font-size-complex="11pt"/>
    </style:style>
    <style:style style:name="T118_35" style:family="text">
      <style:text-properties fo:font-size="11pt" style:font-name-asian="Arial" style:font-size-asian="11pt" style:font-name-complex="Arial" style:font-size-complex="11pt"/>
    </style:style>
    <style:style style:name="T118_36" style:family="text">
      <style:text-properties fo:font-size="11pt" style:font-name-asian="Arial" style:font-size-asian="11pt" style:font-name-complex="Arial" style:font-size-complex="11pt"/>
    </style:style>
    <style:style style:name="T118_37" style:family="text">
      <style:text-properties fo:font-size="11pt" style:font-name-asian="Arial" style:font-size-asian="11pt" style:font-name-complex="Arial" style:font-size-complex="11pt"/>
    </style:style>
    <style:style style:name="T118_38" style:family="text">
      <style:text-properties fo:font-size="11pt" style:font-name-asian="Arial" style:font-size-asian="11pt" style:font-name-complex="Arial" style:font-size-complex="11pt"/>
    </style:style>
    <style:style style:name="T118_39" style:family="text">
      <style:text-properties fo:font-size="11pt" style:font-name-asian="Arial" style:font-size-asian="11pt" style:font-name-complex="Arial" style:font-size-complex="11pt"/>
    </style:style>
    <style:style style:name="T118_40" style:family="text">
      <style:text-properties fo:font-size="11pt" style:font-name-asian="Arial" style:font-size-asian="11pt" style:font-name-complex="Arial" style:font-size-complex="11pt"/>
    </style:style>
    <style:style style:name="T118_41" style:family="text">
      <style:text-properties fo:font-size="11pt" style:font-name-asian="Arial" style:font-size-asian="11pt" style:font-name-complex="Arial" style:font-size-complex="11pt"/>
    </style:style>
    <style:style style:name="T118_42" style:family="text">
      <style:text-properties fo:font-size="11pt" style:font-name-asian="Arial" style:font-size-asian="11pt" style:font-name-complex="Arial" style:font-size-complex="11pt"/>
    </style:style>
    <style:style style:name="T118_43" style:family="text">
      <style:text-properties fo:font-size="11pt" style:font-name-asian="Arial" style:font-size-asian="11pt" style:font-name-complex="Arial" style:font-size-complex="11pt"/>
    </style:style>
    <style:style style:name="T118_44" style:family="text">
      <style:text-properties fo:font-size="11pt" style:font-name-asian="Arial" style:font-size-asian="11pt" style:font-name-complex="Arial" style:font-size-complex="11pt"/>
    </style:style>
    <style:style style:name="P11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20" style:family="paragraph" style:parent-style-name="List_20_Paragraph">
      <style:paragraph-properties fo:text-align="justify" fo:margin-left="0.635cm"/>
    </style:style>
    <style:style style:name="T120_1" style:family="text">
      <style:text-properties fo:font-size="11pt" style:font-name-asian="Arial" style:font-size-asian="11pt" style:font-name-complex="Arial" style:font-size-complex="11pt"/>
    </style:style>
    <style:style style:name="T120_2" style:family="text">
      <style:text-properties fo:font-size="11pt" style:font-name-asian="Arial" style:font-size-asian="11pt" style:font-name-complex="Arial" style:font-size-complex="11pt"/>
    </style:style>
    <style:style style:name="T120_3" style:family="text">
      <style:text-properties fo:font-size="11pt" style:font-name-asian="Arial" style:font-size-asian="11pt" style:font-name-complex="Arial" style:font-size-complex="11pt"/>
    </style:style>
    <style:style style:name="T120_4" style:family="text">
      <style:text-properties fo:font-size="11pt" style:font-name-asian="Arial" style:font-size-asian="11pt" style:font-name-complex="Arial" style:font-size-complex="11pt"/>
    </style:style>
    <style:style style:name="T120_5" style:family="text">
      <style:text-properties fo:font-size="11pt" style:font-name-asian="Arial" style:font-size-asian="11pt" style:font-name-complex="Arial" style:font-size-complex="11pt"/>
    </style:style>
    <style:style style:name="T120_6" style:family="text">
      <style:text-properties fo:font-size="11pt" style:font-name-asian="Arial" style:font-size-asian="11pt" style:font-name-complex="Arial" style:font-size-complex="11pt"/>
    </style:style>
    <style:style style:name="T120_7" style:family="text">
      <style:text-properties fo:font-size="11pt" style:font-name-asian="Arial" style:font-size-asian="11pt" style:font-name-complex="Arial" style:font-size-complex="11pt"/>
    </style:style>
    <style:style style:name="T120_8" style:family="text">
      <style:text-properties fo:font-size="11pt" style:font-name-asian="Arial" style:font-size-asian="11pt" style:font-name-complex="Arial" style:font-size-complex="11pt"/>
    </style:style>
    <style:style style:name="T120_9" style:family="text">
      <style:text-properties fo:font-size="11pt" style:font-name-asian="Arial" style:font-size-asian="11pt" style:font-name-complex="Arial" style:font-size-complex="11pt"/>
    </style:style>
    <style:style style:name="T120_10" style:family="text">
      <style:text-properties fo:font-size="11pt" style:font-name-asian="Arial" style:font-size-asian="11pt" style:font-name-complex="Arial" style:font-size-complex="11pt"/>
    </style:style>
    <style:style style:name="T120_11" style:family="text">
      <style:text-properties fo:font-size="11pt" style:font-name-asian="Arial" style:font-size-asian="11pt" style:font-name-complex="Arial" style:font-size-complex="11pt"/>
    </style:style>
    <style:style style:name="T120_12" style:family="text"/>
    <style:style style:name="T120_1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120_14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120_15" style:family="text">
      <style:text-properties fo:font-size="11pt" style:font-name-asian="Arial" style:font-size-asian="11pt" style:font-name-complex="Arial" style:font-size-complex="11pt"/>
    </style:style>
    <style:style style:name="T120_16" style:family="text">
      <style:text-properties fo:font-size="11pt" style:font-name-asian="Arial" style:font-size-asian="11pt" style:font-name-complex="Arial" style:font-size-complex="11pt"/>
    </style:style>
    <style:style style:name="T120_17" style:family="text">
      <style:text-properties fo:font-size="11pt" style:font-name-asian="Arial" style:font-size-asian="11pt" style:font-name-complex="Arial" style:font-size-complex="11pt"/>
    </style:style>
    <style:style style:name="T120_18" style:family="text">
      <style:text-properties fo:font-size="11pt" style:font-name-asian="Arial" style:font-size-asian="11pt" style:font-name-complex="Arial" style:font-size-complex="11pt"/>
    </style:style>
    <style:style style:name="T120_19" style:family="text">
      <style:text-properties fo:font-size="11pt" style:font-name-asian="Arial" style:font-size-asian="11pt" style:font-name-complex="Arial" style:font-size-complex="11pt"/>
    </style:style>
    <style:style style:name="T120_20" style:family="text">
      <style:text-properties fo:font-size="11pt" style:font-name-asian="Arial" style:font-size-asian="11pt" style:font-name-complex="Arial" style:font-size-complex="11pt"/>
    </style:style>
    <style:style style:name="T120_21" style:family="text">
      <style:text-properties fo:font-size="11pt" style:font-name-asian="Arial" style:font-size-asian="11pt" style:font-name-complex="Arial" style:font-size-complex="11pt"/>
    </style:style>
    <style:style style:name="T120_22" style:family="text">
      <style:text-properties fo:font-size="11pt" style:font-name-asian="Arial" style:font-size-asian="11pt" style:font-name-complex="Arial" style:font-size-complex="11pt"/>
    </style:style>
    <style:style style:name="T120_23" style:family="text">
      <style:text-properties fo:font-size="11pt" style:font-name-asian="Arial" style:font-size-asian="11pt" style:font-name-complex="Arial" style:font-size-complex="11pt"/>
    </style:style>
    <style:style style:name="T120_24" style:family="text">
      <style:text-properties fo:font-size="11pt" style:font-name-asian="Arial" style:font-size-asian="11pt" style:font-name-complex="Arial" style:font-size-complex="11pt"/>
    </style:style>
    <style:style style:name="T120_25" style:family="text">
      <style:text-properties fo:font-size="11pt" style:font-name-asian="Arial" style:font-size-asian="11pt" style:font-name-complex="Arial" style:font-size-complex="11pt"/>
    </style:style>
    <style:style style:name="T120_26" style:family="text">
      <style:text-properties fo:font-size="11pt" style:font-name-asian="Arial" style:font-size-asian="11pt" style:font-name-complex="Arial" style:font-size-complex="11pt"/>
    </style:style>
    <style:style style:name="T120_27" style:family="text">
      <style:text-properties fo:font-size="11pt" style:font-name-asian="Arial" style:font-size-asian="11pt" style:font-name-complex="Arial" style:font-size-complex="11pt"/>
    </style:style>
    <style:style style:name="T120_28" style:family="text">
      <style:text-properties fo:font-size="11pt" style:font-name-asian="Arial" style:font-size-asian="11pt" style:font-name-complex="Arial" style:font-size-complex="11pt"/>
    </style:style>
    <style:style style:name="T120_29" style:family="text">
      <style:text-properties fo:font-size="11pt" style:font-name-asian="Arial" style:font-size-asian="11pt" style:font-name-complex="Arial" style:font-size-complex="11pt"/>
    </style:style>
    <style:style style:name="T120_30" style:family="text">
      <style:text-properties fo:font-size="11pt" style:font-name-asian="Arial" style:font-size-asian="11pt" style:font-name-complex="Arial" style:font-size-complex="11pt"/>
    </style:style>
    <style:style style:name="T120_31" style:family="text">
      <style:text-properties fo:font-size="11pt" style:font-name-asian="Arial" style:font-size-asian="11pt" style:font-name-complex="Arial" style:font-size-complex="11pt"/>
    </style:style>
    <style:style style:name="T120_32" style:family="text">
      <style:text-properties fo:font-size="11pt" style:font-name-asian="Arial" style:font-size-asian="11pt" style:font-name-complex="Arial" style:font-size-complex="11pt"/>
    </style:style>
    <style:style style:name="T120_33" style:family="text">
      <style:text-properties fo:font-size="11pt" style:font-name-asian="Arial" style:font-size-asian="11pt" style:font-name-complex="Arial" style:font-size-complex="11pt"/>
    </style:style>
    <style:style style:name="P12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22" style:family="paragraph" style:parent-style-name="Normal">
      <style:paragraph-properties fo:text-align="justify" fo:line-height="115%" fo:margin-top="0.212cm"/>
      <style:text-properties fo:font-size="11pt" style:font-name-asian="Arial" style:font-size-asian="11pt" style:font-name-complex="Arial" style:font-size-complex="11pt"/>
    </style:style>
    <style:style style:name="T122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2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12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123_1" style:family="text">
      <style:text-properties fo:font-size="11pt" style:font-name-asian="Arial" style:font-size-asian="11pt" style:font-name-complex="Arial" style:font-size-complex="11pt"/>
    </style:style>
    <style:style style:name="T123_2" style:family="text">
      <style:text-properties fo:font-size="11pt" style:font-name-asian="Arial" style:font-size-asian="11pt" style:font-name-complex="Arial" style:font-size-complex="11pt"/>
    </style:style>
    <style:style style:name="T123_3" style:family="text">
      <style:text-properties fo:font-size="11pt" style:font-name-asian="Arial" style:font-size-asian="11pt" style:font-name-complex="Arial" style:font-size-complex="11pt"/>
    </style:style>
    <style:style style:name="T123_4" style:family="text">
      <style:text-properties fo:font-size="11pt" style:font-name-asian="Arial" style:font-size-asian="11pt" style:font-name-complex="Arial" style:font-size-complex="11pt"/>
    </style:style>
    <style:style style:name="T123_5" style:family="text">
      <style:text-properties fo:font-size="11pt" style:font-name-asian="Arial" style:font-size-asian="11pt" style:font-name-complex="Arial" style:font-size-complex="11pt"/>
    </style:style>
    <style:style style:name="T123_6" style:family="text">
      <style:text-properties fo:font-size="11pt" style:font-name-asian="Arial" style:font-size-asian="11pt" style:font-name-complex="Arial" style:font-size-complex="11pt"/>
    </style:style>
    <style:style style:name="T123_7" style:family="text">
      <style:text-properties fo:font-size="11pt" style:font-name-asian="Arial" style:font-size-asian="11pt" style:font-name-complex="Arial" style:font-size-complex="11pt"/>
    </style:style>
    <style:style style:name="T123_8" style:family="text">
      <style:text-properties fo:font-size="11pt" style:font-name-asian="Arial" style:font-size-asian="11pt" style:font-name-complex="Arial" style:font-size-complex="11pt"/>
    </style:style>
    <style:style style:name="T123_9" style:family="text">
      <style:text-properties fo:font-size="11pt" style:font-name-asian="Arial" style:font-size-asian="11pt" style:font-name-complex="Arial" style:font-size-complex="11pt"/>
    </style:style>
    <style:style style:name="P124" style:family="paragraph" style:parent-style-name="Normal">
      <style:paragraph-properties fo:text-align="justify" fo:margin-top="0.212cm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24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4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125" style:family="paragraph" style:parent-style-name="Normal">
      <style:paragraph-properties fo:text-align="justify"/>
    </style:style>
    <style:style style:name="T125_1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2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3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4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5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6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7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8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9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0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1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2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3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4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25_15" style:family="text">
      <style:text-properties fo:font-size="11pt" style:font-name-asian="Arial" style:font-size-asian="11pt" style:font-name-complex="Arial" style:font-size-complex="11pt"/>
    </style:style>
    <style:style style:name="T125_16" style:family="text">
      <style:text-properties fo:font-size="11pt" style:font-name-asian="Arial" style:font-size-asian="11pt" style:font-name-complex="Arial" style:font-size-complex="11pt"/>
    </style:style>
    <style:style style:name="T125_17" style:family="text">
      <style:text-properties fo:font-size="11pt" style:font-name-asian="Arial" style:font-size-asian="11pt" style:font-name-complex="Arial" style:font-size-complex="11pt"/>
    </style:style>
    <style:style style:name="T125_18" style:family="text">
      <style:text-properties fo:font-size="11pt" style:font-name-asian="Arial" style:font-size-asian="11pt" style:font-name-complex="Arial" style:font-size-complex="11pt"/>
    </style:style>
    <style:style style:name="T125_19" style:family="text">
      <style:text-properties fo:font-size="11pt" style:font-name-asian="Arial" style:font-size-asian="11pt" style:font-name-complex="Arial" style:font-size-complex="11pt"/>
    </style:style>
    <style:style style:name="T125_20" style:family="text">
      <style:text-properties fo:font-size="11pt" style:font-name-asian="Arial" style:font-size-asian="11pt" style:font-name-complex="Arial" style:font-size-complex="11pt"/>
    </style:style>
    <style:style style:name="T125_21" style:family="text">
      <style:text-properties fo:font-size="11pt" style:font-name-asian="Arial" style:font-size-asian="11pt" style:font-name-complex="Arial" style:font-size-complex="11pt"/>
    </style:style>
    <style:style style:name="T125_22" style:family="text">
      <style:text-properties fo:font-size="11pt" style:font-name-asian="Arial" style:font-size-asian="11pt" style:font-name-complex="Arial" style:font-size-complex="11pt"/>
    </style:style>
    <style:style style:name="T125_23" style:family="text">
      <style:text-properties fo:font-size="11pt" style:font-name-asian="Arial" style:font-size-asian="11pt" style:font-name-complex="Arial" style:font-size-complex="11pt"/>
    </style:style>
    <style:style style:name="T125_24" style:family="text">
      <style:text-properties fo:font-size="11pt" style:font-name-asian="Arial" style:font-size-asian="11pt" style:font-name-complex="Arial" style:font-size-complex="11pt"/>
    </style:style>
    <style:style style:name="T125_25" style:family="text">
      <style:text-properties fo:font-size="11pt" style:font-name-asian="Arial" style:font-size-asian="11pt" style:font-name-complex="Arial" style:font-size-complex="11pt"/>
    </style:style>
    <style:style style:name="T125_26" style:family="text">
      <style:text-properties fo:font-size="11pt" style:font-name-asian="Arial" style:font-size-asian="11pt" style:font-name-complex="Arial" style:font-size-complex="11pt"/>
    </style:style>
    <style:style style:name="T125_27" style:family="text">
      <style:text-properties fo:font-size="11pt" style:font-name-asian="Arial" style:font-size-asian="11pt" style:font-name-complex="Arial" style:font-size-complex="11pt"/>
    </style:style>
    <style:style style:name="T125_28" style:family="text">
      <style:text-properties fo:font-size="11pt" style:font-name-asian="Arial" style:font-size-asian="11pt" style:font-name-complex="Arial" style:font-size-complex="11pt"/>
    </style:style>
    <style:style style:name="T125_29" style:family="text">
      <style:text-properties fo:font-size="11pt" style:font-name-asian="Arial" style:font-size-asian="11pt" style:font-name-complex="Arial" style:font-size-complex="11pt"/>
    </style:style>
    <style:style style:name="T125_30" style:family="text">
      <style:text-properties fo:font-size="11pt" style:font-name-asian="Arial" style:font-size-asian="11pt" style:font-name-complex="Arial" style:font-size-complex="11pt"/>
    </style:style>
    <style:style style:name="T125_31" style:family="text">
      <style:text-properties fo:font-size="11pt" style:font-name-asian="Arial" style:font-size-asian="11pt" style:font-name-complex="Arial" style:font-size-complex="11pt"/>
    </style:style>
    <style:style style:name="T125_32" style:family="text">
      <style:text-properties fo:font-size="11pt" style:font-name-asian="Arial" style:font-size-asian="11pt" style:font-name-complex="Arial" style:font-size-complex="11pt"/>
    </style:style>
    <style:style style:name="T125_33" style:family="text">
      <style:text-properties fo:font-size="11pt" style:font-name-asian="Arial" style:font-size-asian="11pt" style:font-name-complex="Arial" style:font-size-complex="11pt"/>
    </style:style>
    <style:style style:name="T125_34" style:family="text">
      <style:text-properties fo:font-size="11pt" style:font-name-asian="Arial" style:font-size-asian="11pt" style:font-name-complex="Arial" style:font-size-complex="11pt"/>
    </style:style>
    <style:style style:name="T125_35" style:family="text">
      <style:text-properties fo:font-size="11pt" style:font-name-asian="Arial" style:font-size-asian="11pt" style:font-name-complex="Arial" style:font-size-complex="11pt"/>
    </style:style>
    <style:style style:name="T125_36" style:family="text">
      <style:text-properties fo:font-size="11pt" style:font-name-asian="Arial" style:font-size-asian="11pt" style:font-name-complex="Arial" style:font-size-complex="11pt"/>
    </style:style>
    <style:style style:name="T125_37" style:family="text">
      <style:text-properties fo:font-size="11pt" style:font-name-asian="Arial" style:font-size-asian="11pt" style:font-name-complex="Arial" style:font-size-complex="11pt"/>
    </style:style>
    <style:style style:name="T125_38" style:family="text">
      <style:text-properties fo:font-size="11pt" style:font-name-asian="Arial" style:font-size-asian="11pt" style:font-name-complex="Arial" style:font-size-complex="11pt"/>
    </style:style>
    <style:style style:name="P126" style:family="paragraph" style:parent-style-name="Normal">
      <style:paragraph-properties fo:text-align="justify" fo:margin-top="0.212cm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26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6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127" style:family="paragraph" style:parent-style-name="Normal">
      <style:paragraph-properties fo:text-align="justify" fo:text-indent="-0.63cm" fo:margin-left="2.529cm"/>
      <style:text-properties fo:font-size="11pt" style:font-name-asian="Arial" style:font-size-asian="11pt" style:font-name-complex="Arial" style:font-size-complex="11pt"/>
    </style:style>
    <style:style style:name="T127_1" style:family="text">
      <style:text-properties fo:font-size="11pt" style:font-name-asian="Arial" style:font-size-asian="11pt" style:font-name-complex="Arial" style:font-size-complex="11pt"/>
    </style:style>
    <style:style style:name="T127_2" style:family="text">
      <style:text-properties fo:font-size="11pt" style:font-name-asian="Arial" style:font-size-asian="11pt" style:font-name-complex="Arial" style:font-size-complex="11pt"/>
    </style:style>
    <style:style style:name="T127_3" style:family="text">
      <style:text-properties fo:font-size="11pt" style:font-name-asian="Arial" style:font-size-asian="11pt" style:font-name-complex="Arial" style:font-size-complex="11pt"/>
    </style:style>
    <style:style style:name="T127_4" style:family="text">
      <style:text-properties fo:font-size="11pt" style:font-name-asian="Arial" style:font-size-asian="11pt" style:font-name-complex="Arial" style:font-size-complex="11pt"/>
    </style:style>
    <style:style style:name="P12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128_1" style:family="text">
      <style:text-properties fo:font-size="11pt" style:font-name-asian="Arial" style:font-size-asian="11pt" style:font-name-complex="Arial" style:font-size-complex="11pt"/>
    </style:style>
    <style:style style:name="T128_2" style:family="text">
      <style:text-properties fo:font-size="11pt" style:font-name-asian="Arial" style:font-size-asian="11pt" style:font-name-complex="Arial" style:font-size-complex="11pt"/>
    </style:style>
    <style:style style:name="T128_3" style:family="text">
      <style:text-properties fo:font-size="11pt" style:font-name-asian="Arial" style:font-size-asian="11pt" style:font-name-complex="Arial" style:font-size-complex="11pt"/>
    </style:style>
    <style:style style:name="T128_4" style:family="text">
      <style:text-properties fo:font-size="11pt" style:font-name-asian="Arial" style:font-size-asian="11pt" style:font-name-complex="Arial" style:font-size-complex="11pt"/>
    </style:style>
    <style:style style:name="T128_5" style:family="text">
      <style:text-properties fo:font-size="11pt" style:font-name-asian="Arial" style:font-size-asian="11pt" style:font-name-complex="Arial" style:font-size-complex="11pt"/>
    </style:style>
    <style:style style:name="T128_6" style:family="text">
      <style:text-properties fo:font-size="11pt" style:font-name-asian="Arial" style:font-size-asian="11pt" style:font-name-complex="Arial" style:font-size-complex="11pt"/>
    </style:style>
    <style:style style:name="T128_7" style:family="text">
      <style:text-properties fo:font-size="11pt" style:font-name-asian="Arial" style:font-size-asian="11pt" style:font-name-complex="Arial" style:font-size-complex="11pt"/>
    </style:style>
    <style:style style:name="T128_8" style:family="text">
      <style:text-properties fo:font-size="11pt" style:font-name-asian="Arial" style:font-size-asian="11pt" style:font-name-complex="Arial" style:font-size-complex="11pt"/>
    </style:style>
    <style:style style:name="T128_9" style:family="text">
      <style:text-properties fo:font-size="11pt" style:font-name-asian="Arial" style:font-size-asian="11pt" style:font-name-complex="Arial" style:font-size-complex="11pt"/>
    </style:style>
    <style:style style:name="P129" style:family="paragraph" style:parent-style-name="Normal">
      <style:paragraph-properties fo:text-align="justify" fo:margin-top="0.212cm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29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9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13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130_1" style:family="text">
      <style:text-properties fo:font-size="11pt" style:font-name-asian="Arial" style:font-size-asian="11pt" style:font-name-complex="Arial" style:font-size-complex="11pt"/>
    </style:style>
    <style:style style:name="T130_2" style:family="text">
      <style:text-properties fo:font-size="11pt" style:font-name-asian="Arial" style:font-size-asian="11pt" style:font-name-complex="Arial" style:font-size-complex="11pt"/>
    </style:style>
    <style:style style:name="T130_3" style:family="text">
      <style:text-properties fo:font-size="11pt" style:font-name-asian="Arial" style:font-size-asian="11pt" style:font-name-complex="Arial" style:font-size-complex="11pt"/>
    </style:style>
    <style:style style:name="T130_4" style:family="text">
      <style:text-properties fo:font-size="11pt" style:font-name-asian="Arial" style:font-size-asian="11pt" style:font-name-complex="Arial" style:font-size-complex="11pt"/>
    </style:style>
    <style:style style:name="T130_5" style:family="text">
      <style:text-properties fo:font-size="11pt" style:font-name-asian="Arial" style:font-size-asian="11pt" style:font-name-complex="Arial" style:font-size-complex="11pt"/>
    </style:style>
    <style:style style:name="T130_6" style:family="text">
      <style:text-properties fo:font-size="11pt" style:font-name-asian="Arial" style:font-size-asian="11pt" style:font-name-complex="Arial" style:font-size-complex="11pt"/>
    </style:style>
    <style:style style:name="T130_7" style:family="text">
      <style:text-properties fo:font-size="11pt" style:font-name-asian="Arial" style:font-size-asian="11pt" style:font-name-complex="Arial" style:font-size-complex="11pt"/>
    </style:style>
    <style:style style:name="T130_8" style:family="text">
      <style:text-properties fo:font-size="11pt" style:font-name-asian="Arial" style:font-size-asian="11pt" style:font-name-complex="Arial" style:font-size-complex="11pt"/>
    </style:style>
    <style:style style:name="T130_9" style:family="text">
      <style:text-properties fo:font-size="11pt" style:font-name-asian="Arial" style:font-size-asian="11pt" style:font-name-complex="Arial" style:font-size-complex="11pt"/>
    </style:style>
    <style:style style:name="T130_10" style:family="text">
      <style:text-properties fo:font-size="11pt" style:font-name-asian="Arial" style:font-size-asian="11pt" style:font-name-complex="Arial" style:font-size-complex="11pt"/>
    </style:style>
    <style:style style:name="P13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32" style:family="paragraph" style:parent-style-name="List_20_Paragraph">
      <style:paragraph-properties fo:text-align="justify" fo:margin-left="0.635cm"/>
    </style:style>
    <style:style style:name="FR1" style:family="graphic" style:parent-style-name="List_20_Paragraph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132_1" style:family="text">
      <style:text-properties fo:font-size="11pt" style:font-name-asian="Arial" style:font-size-asian="11pt" style:font-name-complex="Arial" style:font-size-complex="11pt"/>
    </style:style>
    <style:style style:name="T132_2" style:family="text">
      <style:text-properties fo:font-size="11pt" style:font-name-asian="Arial" style:font-size-asian="11pt" style:font-name-complex="Arial" style:font-size-complex="11pt"/>
    </style:style>
    <style:style style:name="T132_3" style:family="text">
      <style:text-properties fo:font-size="11pt" style:font-name-asian="Arial" style:font-size-asian="11pt" style:font-name-complex="Arial" style:font-size-complex="11pt"/>
    </style:style>
    <style:style style:name="T132_4" style:family="text">
      <style:text-properties fo:font-size="11pt" style:font-name-asian="Arial" style:font-size-asian="11pt" style:font-name-complex="Arial" style:font-size-complex="11pt"/>
    </style:style>
    <style:style style:name="T132_5" style:family="text">
      <style:text-properties fo:font-size="11pt" style:font-name-asian="Arial" style:font-size-asian="11pt" style:font-name-complex="Arial" style:font-size-complex="11pt"/>
    </style:style>
    <style:style style:name="T132_6" style:family="text">
      <style:text-properties fo:font-size="11pt" style:font-name-asian="Arial" style:font-size-asian="11pt" style:font-name-complex="Arial" style:font-size-complex="11pt"/>
    </style:style>
    <style:style style:name="T132_7" style:family="text">
      <style:text-properties fo:font-size="11pt" style:font-name-asian="Arial" style:font-size-asian="11pt" style:font-name-complex="Arial" style:font-size-complex="11pt"/>
    </style:style>
    <style:style style:name="T132_8" style:family="text">
      <style:text-properties fo:font-size="11pt" style:font-name-asian="Arial" style:font-size-asian="11pt" style:font-name-complex="Arial" style:font-size-complex="11pt"/>
    </style:style>
    <style:style style:name="T132_9" style:family="text">
      <style:text-properties fo:font-size="11pt" style:font-name-asian="Arial" style:font-size-asian="11pt" style:font-name-complex="Arial" style:font-size-complex="11pt"/>
    </style:style>
    <style:style style:name="T132_10" style:family="text">
      <style:text-properties fo:font-size="11pt" style:font-name-asian="Arial" style:font-size-asian="11pt" style:font-name-complex="Arial" style:font-size-complex="11pt"/>
    </style:style>
    <style:style style:name="P13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34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4_1" style:family="text">
      <style:text-properties fo:font-size="11pt" style:font-name-asian="Arial" style:font-size-asian="11pt" style:font-name-complex="Arial" style:font-size-complex="11pt"/>
    </style:style>
    <style:style style:name="P135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5_1" style:family="text">
      <style:text-properties fo:font-size="11pt" style:font-name-asian="Arial" style:font-size-asian="11pt" style:font-name-complex="Arial" style:font-size-complex="11pt"/>
    </style:style>
    <style:style style:name="P136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6_1" style:family="text">
      <style:text-properties fo:font-size="11pt" style:font-name-asian="Arial" style:font-size-asian="11pt" style:font-name-complex="Arial" style:font-size-complex="11pt"/>
    </style:style>
    <style:style style:name="P137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7_1" style:family="text">
      <style:text-properties fo:font-size="11pt" style:font-name-asian="Arial" style:font-size-asian="11pt" style:font-name-complex="Arial" style:font-size-complex="11pt"/>
    </style:style>
    <style:style style:name="P138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8_1" style:family="text">
      <style:text-properties fo:font-size="11pt" style:font-name-asian="Arial" style:font-size-asian="11pt" style:font-name-complex="Arial" style:font-size-complex="11pt"/>
    </style:style>
    <style:style style:name="P139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39_1" style:family="text">
      <style:text-properties fo:font-size="11pt" style:font-name-asian="Arial" style:font-size-asian="11pt" style:font-name-complex="Arial" style:font-size-complex="11pt"/>
    </style:style>
    <style:style style:name="P140" style:family="paragraph" style:parent-style-name="List_20_Paragraph">
      <style:paragraph-properties fo:text-align="justify" fo:text-indent="-0.63cm" fo:line-height="115%" fo:margin-left="1.529cm"/>
      <style:text-properties fo:font-size="11pt" style:font-name-asian="Arial" style:font-size-asian="11pt" style:font-name-complex="Arial" style:font-size-complex="11pt"/>
    </style:style>
    <style:style style:name="T140_1" style:family="text">
      <style:text-properties fo:font-size="11pt" style:font-name-asian="Arial" style:font-size-asian="11pt" style:font-name-complex="Arial" style:font-size-complex="11pt"/>
    </style:style>
    <style:style style:name="P14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42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T142_1" style:family="text">
      <style:text-properties fo:font-size="11pt" style:font-name-asian="Arial" style:font-size-asian="11pt" style:font-name-complex="Arial" style:font-size-complex="11pt"/>
    </style:style>
    <style:style style:name="T142_2" style:family="text">
      <style:text-properties fo:font-size="11pt" style:font-name-asian="Arial" style:font-size-asian="11pt" style:font-name-complex="Arial" style:font-size-complex="11pt"/>
    </style:style>
    <style:style style:name="T142_3" style:family="text">
      <style:text-properties fo:font-size="11pt" style:font-name-asian="Arial" style:font-size-asian="11pt" style:font-name-complex="Arial" style:font-size-complex="11pt"/>
    </style:style>
    <style:style style:name="T142_4" style:family="text">
      <style:text-properties fo:font-size="11pt" style:font-name-asian="Arial" style:font-size-asian="11pt" style:font-name-complex="Arial" style:font-size-complex="11pt"/>
    </style:style>
    <style:style style:name="T142_5" style:family="text">
      <style:text-properties fo:font-size="11pt" style:font-name-asian="Arial" style:font-size-asian="11pt" style:font-name-complex="Arial" style:font-size-complex="11pt"/>
    </style:style>
    <style:style style:name="T142_6" style:family="text">
      <style:text-properties fo:font-size="11pt" style:font-name-asian="Arial" style:font-size-asian="11pt" style:font-name-complex="Arial" style:font-size-complex="11pt"/>
    </style:style>
    <style:style style:name="T142_7" style:family="text">
      <style:text-properties fo:font-size="11pt" style:font-name-asian="Arial" style:font-size-asian="11pt" style:font-name-complex="Arial" style:font-size-complex="11pt"/>
    </style:style>
    <style:style style:name="T142_8" style:family="text">
      <style:text-properties fo:font-size="11pt" style:font-name-asian="Arial" style:font-size-asian="11pt" style:font-name-complex="Arial" style:font-size-complex="11pt"/>
    </style:style>
    <style:style style:name="T142_9" style:family="text">
      <style:text-properties fo:font-size="11pt" style:font-name-asian="Arial" style:font-size-asian="11pt" style:font-name-complex="Arial" style:font-size-complex="11pt"/>
    </style:style>
    <style:style style:name="T142_10" style:family="text">
      <style:text-properties fo:font-size="11pt" style:font-name-asian="Arial" style:font-size-asian="11pt" style:font-name-complex="Arial" style:font-size-complex="11pt"/>
    </style:style>
    <style:style style:name="T142_11" style:family="text">
      <style:text-properties fo:font-size="11pt" style:font-name-asian="Arial" style:font-size-asian="11pt" style:font-name-complex="Arial" style:font-size-complex="11pt"/>
    </style:style>
    <style:style style:name="T142_12" style:family="text">
      <style:text-properties fo:font-size="11pt" style:font-name-asian="Arial" style:font-size-asian="11pt" style:font-name-complex="Arial" style:font-size-complex="11pt"/>
    </style:style>
    <style:style style:name="T142_13" style:family="text">
      <style:text-properties fo:font-size="11pt" style:font-name-asian="Arial" style:font-size-asian="11pt" style:font-name-complex="Arial" style:font-size-complex="11pt"/>
    </style:style>
    <style:style style:name="T142_14" style:family="text">
      <style:text-properties fo:font-size="11pt" style:font-name-asian="Arial" style:font-size-asian="11pt" style:font-name-complex="Arial" style:font-size-complex="11pt"/>
    </style:style>
    <style:style style:name="T142_15" style:family="text">
      <style:text-properties fo:font-size="11pt" style:font-name-asian="Arial" style:font-size-asian="11pt" style:font-name-complex="Arial" style:font-size-complex="11pt"/>
    </style:style>
    <style:style style:name="T142_16" style:family="text">
      <style:text-properties fo:font-size="11pt" style:font-name-asian="Arial" style:font-size-asian="11pt" style:font-name-complex="Arial" style:font-size-complex="11pt"/>
    </style:style>
    <style:style style:name="T142_17" style:family="text">
      <style:text-properties fo:font-size="11pt" style:font-name-asian="Arial" style:font-size-asian="11pt" style:font-name-complex="Arial" style:font-size-complex="11pt"/>
    </style:style>
    <style:style style:name="T142_18" style:family="text">
      <style:text-properties fo:font-size="11pt" style:font-name-asian="Arial" style:font-size-asian="11pt" style:font-name-complex="Arial" style:font-size-complex="11pt"/>
    </style:style>
    <style:style style:name="T142_19" style:family="text">
      <style:text-properties fo:font-size="11pt" style:font-name-asian="Arial" style:font-size-asian="11pt" style:font-name-complex="Arial" style:font-size-complex="11pt"/>
    </style:style>
    <style:style style:name="T142_20" style:family="text">
      <style:text-properties fo:font-size="11pt" style:font-name-asian="Arial" style:font-size-asian="11pt" style:font-name-complex="Arial" style:font-size-complex="11pt"/>
    </style:style>
    <style:style style:name="T142_21" style:family="text">
      <style:text-properties fo:font-size="11pt" style:font-name-asian="Arial" style:font-size-asian="11pt" style:font-name-complex="Arial" style:font-size-complex="11pt"/>
    </style:style>
    <style:style style:name="T142_22" style:family="text">
      <style:text-properties fo:font-size="11pt" style:font-name-asian="Arial" style:font-size-asian="11pt" style:font-name-complex="Arial" style:font-size-complex="11pt"/>
    </style:style>
    <style:style style:name="T142_23" style:family="text">
      <style:text-properties fo:font-size="11pt" style:font-name-asian="Arial" style:font-size-asian="11pt" style:font-name-complex="Arial" style:font-size-complex="11pt"/>
    </style:style>
    <style:style style:name="P1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44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 fo:language="en" fo:country="ZW"/>
    </style:style>
    <style:style style:name="T144_1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2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3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4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5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6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7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8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9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0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1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2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3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4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5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6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T144_17" style:family="text" style:parent-style-name="normaltextrun">
      <style:text-properties fo:font-size="11pt" style:font-size-asian="11pt" style:font-name-complex="Arial" style:font-size-complex="11pt" fo:language="en" fo:country="ZW"/>
    </style:style>
    <style:style style:name="P145" style:family="paragraph" style:parent-style-name="Normal">
      <style:text-properties style:font-name="Segoe UI" fo:font-size="11pt" style:font-size-asian="11pt" style:font-name-complex="Segoe UI" style:font-size-complex="11pt"/>
    </style:style>
    <style:style style:name="Table4" style:family="table">
      <style:table-properties table:align="center" style:width="15.949cm" fo:margin-left="1.256cm"/>
    </style:style>
    <style:style style:name="Column5" style:family="table-column">
      <style:table-column-properties style:column-width="15.949cm" style:use-optimal-column-width="false"/>
    </style:style>
    <style:style style:name="Row7" style:family="table-row">
      <style:table-row-properties style:min-row-height="0.529cm" style:use-optimal-row-height="false"/>
    </style:style>
    <style:style style:name="Cell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6" style:family="paragraph" style:parent-style-name="Normal">
      <style:paragraph-properties fo:margin-bottom="0.212cm"/>
    </style:style>
    <style:style style:name="T146_1" style:family="text">
      <style:text-properties fo:font-style="italic" style:font-style-asian="italic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6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46_3" style:family="text">
      <style:text-properties fo:font-style="italic" style:font-style-asian="italic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6_4" style:family="text">
      <style:text-properties fo:font-style="italic" style:font-style-asian="italic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6_5" style:family="text">
      <style:text-properties fo:font-style="italic" style:font-style-asian="italic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47" style:family="paragraph" style:parent-style-name="Normal"/>
    <style:style style:name="T1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48" style:family="paragraph" style:parent-style-name="Normal">
      <style:paragraph-properties fo:text-indent="-0.635cm" fo:margin-left="0.834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8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49" style:family="paragraph" style:parent-style-name="Normal">
      <style:paragraph-properties fo:text-indent="-0.635cm" fo:margin-left="0.834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50" style:family="paragraph" style:parent-style-name="Normal">
      <style:paragraph-properties fo:text-indent="-0.635cm" fo:margin-left="0.834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50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51" style:family="paragraph" style:parent-style-name="Normal">
      <style:paragraph-properties fo:margin-bottom="0.212cm"/>
    </style:style>
    <style:style style:name="T1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52" style:family="paragraph" style:parent-style-name="Submission_20_numbered_20_paragraph">
      <style:paragraph-properties fo:margin-bottom="0cm"/>
      <style:text-properties style:font-name="Segoe UI" style:font-name-asian="MS Mincho" style:font-name-complex="Segoe UI" fo:language-asian="en" fo:language-complex="en" fo:country-asian="US" fo:country-complex="US"/>
    </style:style>
    <style:style style:name="Table5" style:family="table">
      <style:table-properties table:align="center" style:width="15.949cm" fo:margin-left="1.256cm"/>
    </style:style>
    <style:style style:name="Column6" style:family="table-column">
      <style:table-column-properties style:column-width="15.949cm" style:use-optimal-column-width="false"/>
    </style:style>
    <style:style style:name="Row8" style:family="table-row">
      <style:table-row-properties style:min-row-height="0.529cm" style:use-optimal-row-height="false"/>
    </style:style>
    <style:style style:name="Cell1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3" style:family="paragraph" style:parent-style-name="Normal">
      <style:paragraph-properties fo:margin-bottom="0.212cm" fo:keep-with-next="always"/>
    </style:style>
    <style:style style:name="T153_1" style:family="text">
      <style:text-properties fo:font-style="italic" style:font-style-asian="italic" style:font-style-complex="italic"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53_2" style:family="text">
      <style:text-properties fo:font-style="italic" style:font-style-asian="italic" style:font-style-complex="italic"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53_3" style:family="text">
      <style:text-properties fo:font-style="italic" style:font-style-asian="italic" style:font-style-complex="italic"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54" style:family="paragraph" style:parent-style-name="Normal"/>
    <style:style style:name="T154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10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4_1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55" style:family="paragraph" style:parent-style-name="List_20_Paragraph">
      <style:paragraph-properties fo:text-indent="-0.635cm" fo:margin-left="1.27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5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56" style:family="paragraph" style:parent-style-name="List_20_Paragraph">
      <style:paragraph-properties fo:text-indent="-0.635cm" fo:margin-left="1.27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6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6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6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6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57" style:family="paragraph" style:parent-style-name="List_20_Paragraph">
      <style:paragraph-properties fo:text-indent="-0.63cm" fo:margin-left="2.131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7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58" style:family="paragraph" style:parent-style-name="List_20_Paragraph">
      <style:paragraph-properties fo:text-indent="-0.635cm" fo:margin-left="2.134cm"/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7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8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9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0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8_1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59" style:family="paragraph" style:parent-style-name="List_20_Paragraph">
      <style:paragraph-properties fo:text-indent="-0.635cm" fo:margin-left="2.134cm"/>
      <style:text-properties style:font-name="Arial" fo:font-size="12pt" style:font-name-asian="Aptos" style:font-size-asian="12pt" style:font-size-complex="12pt" fo:language="en" fo:language-asian="en" fo:language-complex="ar" fo:country="GB" fo:country-asian="US" fo:country-complex="SA"/>
    </style:style>
    <style:style style:name="T159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6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59_7" style:family="text">
      <style:text-properties style:font-name="Arial" fo:font-size="12pt" style:font-name-asian="Aptos" style:font-size-asian="12pt" style:font-size-complex="12pt" fo:language="en" fo:language-asian="en" fo:language-complex="ar" fo:country="GB" fo:country-asian="US" fo:country-complex="SA"/>
    </style:style>
    <style:style style:name="P160" style:family="paragraph" style:parent-style-name="Submission_20_numbered_20_paragraph">
      <style:paragraph-properties fo:margin-bottom="0cm"/>
      <style:text-properties style:font-name-asian="MS Mincho" style:font-name-complex="Arial" fo:language-asian="en" fo:language-complex="en" fo:country-asian="US" fo:country-complex="US"/>
    </style:style>
    <style:style style:name="P161" style:family="paragraph" style:parent-style-name="Submission_20_numbered_20_paragraph">
      <style:paragraph-properties fo:margin-bottom="0cm"/>
      <style:text-properties style:font-name="Segoe UI" style:font-name-asian="MS Mincho" style:font-name-complex="Segoe UI" fo:language-asian="en" fo:language-complex="en" fo:country-asian="US" fo:country-complex="US"/>
    </style:style>
    <style:style style:name="Table6" style:family="table">
      <style:table-properties table:align="center" style:width="15.949cm" fo:margin-left="1.256cm"/>
    </style:style>
    <style:style style:name="Column7" style:family="table-column">
      <style:table-column-properties style:column-width="15.949cm" style:use-optimal-column-width="false"/>
    </style:style>
    <style:style style:name="Row9" style:family="table-row">
      <style:table-row-properties style:min-row-height="0.529cm" style:use-optimal-row-height="false"/>
    </style:style>
    <style:style style:name="Cell1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2" style:family="paragraph" style:parent-style-name="Normal">
      <style:paragraph-properties fo:margin-bottom="0.212cm" fo:keep-with-next="always"/>
    </style:style>
    <style:style style:name="T162_1" style:family="text">
      <style:text-properties fo:font-style="italic" style:font-style-asian="italic" style:font-style-complex="italic"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63" style:family="paragraph" style:parent-style-name="Normal"/>
    <style:style style:name="T163_1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2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3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4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5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6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7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8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9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0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1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2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3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4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5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6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7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8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19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T163_20" style:family="text">
      <style:text-properties style:font-name="Arial" fo:font-size="11pt" style:font-name-asian="MS Mincho" style:font-size-asian="11pt" style:font-name-complex="Arial" style:font-size-complex="11pt" fo:language="en" fo:language-asian="en" fo:language-complex="en" fo:country="GB" fo:country-asian="US" fo:country-complex="US"/>
    </style:style>
    <style:style style:name="P164" style:family="paragraph" style:parent-style-name="Normal"/>
    <style:style style:name="T164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64_2" style:family="text">
      <style:text-properties style:font-name="Arial" fo:font-size="12pt" style:font-name-asian="Aptos" style:font-size-asian="12pt" style:font-size-complex="12pt" fo:language="en" fo:language-asian="en" fo:language-complex="ar" fo:country="GB" fo:country-asian="US" fo:country-complex="SA"/>
    </style:style>
    <style:style style:name="P165" style:family="paragraph" style:parent-style-name="Submission_20_numbered_20_paragraph">
      <style:paragraph-properties fo:margin-bottom="0cm"/>
      <style:text-properties style:font-name-asian="MS Mincho" style:font-name-complex="Arial" fo:language-asian="en" fo:language-complex="en" fo:country-asian="US" fo:country-complex="US"/>
    </style:style>
    <style:style style:name="P166" style:family="paragraph" style:parent-style-name="List_20_Paragraph">
      <style:paragraph-properties fo:text-align="justify" fo:margin-left="0.635cm"/>
    </style:style>
    <style:style style:name="T166_1" style:family="text" style:parent-style-name="normaltextrun">
      <style:text-properties fo:font-size="11pt" style:font-size-asian="11pt" style:font-name-complex="Arial" style:font-size-complex="11pt"/>
    </style:style>
    <style:style style:name="T166_2" style:family="text" style:parent-style-name="normaltextrun">
      <style:text-properties fo:font-size="11pt" style:font-size-asian="11pt" style:font-name-complex="Arial" style:font-size-complex="11pt"/>
    </style:style>
    <style:style style:name="T166_3" style:family="text" style:parent-style-name="normaltextrun">
      <style:text-properties fo:font-size="11pt" style:font-size-asian="11pt" style:font-name-complex="Arial" style:font-size-complex="11pt"/>
    </style:style>
    <style:style style:name="T166_4" style:family="text" style:parent-style-name="normaltextrun">
      <style:text-properties fo:font-size="11pt" style:font-size-asian="11pt" style:font-name-complex="Arial" style:font-size-complex="11pt"/>
    </style:style>
    <style:style style:name="T166_5" style:family="text" style:parent-style-name="normaltextrun">
      <style:text-properties fo:font-size="11pt" style:font-size-asian="11pt" style:font-name-complex="Arial" style:font-size-complex="11pt"/>
    </style:style>
    <style:style style:name="T166_6" style:family="text" style:parent-style-name="normaltextrun">
      <style:text-properties fo:font-size="11pt" style:font-size-asian="11pt" style:font-name-complex="Arial" style:font-size-complex="11pt"/>
    </style:style>
    <style:style style:name="T166_7" style:family="text" style:parent-style-name="normaltextrun">
      <style:text-properties fo:font-size="11pt" style:font-size-asian="11pt" style:font-name-complex="Arial" style:font-size-complex="11pt"/>
    </style:style>
    <style:style style:name="T166_8" style:family="text" style:parent-style-name="normaltextrun">
      <style:text-properties fo:font-size="11pt" style:font-size-asian="11pt" style:font-name-complex="Arial" style:font-size-complex="11pt"/>
    </style:style>
    <style:style style:name="T166_9" style:family="text" style:parent-style-name="normaltextrun">
      <style:text-properties fo:font-size="11pt" style:font-size-asian="11pt" style:font-name-complex="Arial" style:font-size-complex="11pt"/>
    </style:style>
    <style:style style:name="T166_10" style:family="text" style:parent-style-name="normaltextrun">
      <style:text-properties fo:font-size="11pt" style:font-size-asian="11pt" style:font-name-complex="Arial" style:font-size-complex="11pt"/>
    </style:style>
    <style:style style:name="T166_11" style:family="text" style:parent-style-name="normaltextrun">
      <style:text-properties fo:font-size="11pt" style:font-size-asian="11pt" style:font-name-complex="Arial" style:font-size-complex="11pt"/>
    </style:style>
    <style:style style:name="T166_12" style:family="text" style:parent-style-name="normaltextrun">
      <style:text-properties fo:font-size="11pt" style:font-size-asian="11pt" style:font-name-complex="Arial" style:font-size-complex="11pt"/>
    </style:style>
    <style:style style:name="T166_13" style:family="text" style:parent-style-name="normaltextrun">
      <style:text-properties fo:font-size="11pt" style:font-size-asian="11pt" style:font-name-complex="Arial" style:font-size-complex="11pt"/>
    </style:style>
    <style:style style:name="T166_14" style:family="text" style:parent-style-name="normaltextrun">
      <style:text-properties fo:font-size="11pt" style:font-size-asian="11pt" style:font-name-complex="Arial" style:font-size-complex="11pt"/>
    </style:style>
    <style:style style:name="T166_15" style:family="text" style:parent-style-name="normaltextrun">
      <style:text-properties fo:font-size="11pt" style:font-size-asian="11pt" style:font-name-complex="Arial" style:font-size-complex="11pt"/>
    </style:style>
    <style:style style:name="T166_16" style:family="text" style:parent-style-name="normaltextrun">
      <style:text-properties fo:font-size="11pt" style:font-size-asian="11pt" style:font-name-complex="Arial" style:font-size-complex="11pt"/>
    </style:style>
    <style:style style:name="P167" style:family="paragraph" style:parent-style-name="Normal">
      <style:paragraph-properties fo:text-align="justify"/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font-size="11pt" style:font-size-asian="11pt" style:font-size-complex="11pt" fo:font-weight="bold" style:font-weight-asian="bold" style:font-weight-complex="bold"/>
    </style:style>
    <style:style style:name="T168_2" style:family="text">
      <style:text-properties fo:font-size="11pt" style:font-size-asian="11pt" style:font-size-complex="11pt" fo:font-weight="bold" style:font-weight-asian="bold" style:font-weight-complex="bold"/>
    </style:style>
    <style:style style:name="T168_3" style:family="text">
      <style:text-properties fo:font-size="11pt" style:font-size-asian="11pt" style:font-size-complex="11pt" fo:font-weight="bold" style:font-weight-asian="bold" style:font-weight-complex="bold"/>
    </style:style>
    <style:style style:name="T168_4" style:family="text">
      <style:text-properties fo:font-size="11pt" style:font-size-asian="11pt" style:font-size-complex="11pt" fo:font-weight="bold" style:font-weight-asian="bold" style:font-weight-complex="bold"/>
    </style:style>
    <style:style style:name="P16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70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170_1" style:family="text">
      <style:text-properties fo:font-size="11pt" style:font-size-asian="11pt" style:font-size-complex="11pt"/>
    </style:style>
    <style:style style:name="T170_2" style:family="text">
      <style:text-properties fo:font-size="11pt" style:font-size-asian="11pt" style:font-size-complex="11pt"/>
    </style:style>
    <style:style style:name="P17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72" style:family="paragraph" style:parent-style-name="Normal">
      <style:paragraph-properties fo:text-align="justify" fo:margin-left="1.27cm"/>
    </style:style>
    <style:style style:name="T172_1" style:family="text">
      <style:text-properties fo:font-size="11pt" style:font-size-asian="11pt" style:font-size-complex="11pt" fo:font-weight="bold" style:font-weight-asian="bold" style:font-weight-complex="bold"/>
    </style:style>
    <style:style style:name="P17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74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174_1" style:family="text">
      <style:text-properties fo:font-size="11pt" style:font-size-asian="11pt" style:font-size-complex="11pt"/>
    </style:style>
    <style:style style:name="T174_2" style:family="text">
      <style:text-properties fo:font-size="11pt" style:font-size-asian="11pt" style:font-size-complex="11pt"/>
    </style:style>
    <style:style style:name="T174_3" style:family="text">
      <style:text-properties fo:font-size="11pt" style:font-size-asian="11pt" style:font-size-complex="11pt"/>
    </style:style>
    <style:style style:name="T174_4" style:family="text">
      <style:text-properties fo:font-size="11pt" style:font-size-asian="11pt" style:font-size-complex="11pt"/>
    </style:style>
    <style:style style:name="T174_5" style:family="text">
      <style:text-properties fo:font-size="11pt" style:font-size-asian="11pt" style:font-size-complex="11pt"/>
    </style:style>
    <style:style style:name="T174_6" style:family="text">
      <style:text-properties fo:font-size="11pt" style:font-size-asian="11pt" style:font-size-complex="11pt"/>
    </style:style>
    <style:style style:name="T174_7" style:family="text">
      <style:text-properties fo:font-size="11pt" style:font-size-asian="11pt" style:font-size-complex="11pt"/>
    </style:style>
    <style:style style:name="P17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76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176_1" style:family="text">
      <style:text-properties fo:font-size="11pt" style:font-size-asian="11pt" style:font-size-complex="11pt" fo:font-weight="bold" style:font-weight-asian="bold" style:font-weight-complex="bold"/>
    </style:style>
    <style:style style:name="T176_2" style:family="text">
      <style:text-properties fo:font-size="11pt" style:font-size-asian="11pt" style:font-size-complex="11pt"/>
    </style:style>
    <style:style style:name="T176_3" style:family="text">
      <style:text-properties fo:font-size="11pt" style:font-size-asian="11pt" style:font-size-complex="11pt"/>
    </style:style>
    <style:style style:name="T176_4" style:family="text">
      <style:text-properties fo:font-size="11pt" style:font-size-asian="11pt" style:font-size-complex="11pt"/>
    </style:style>
    <style:style style:name="T176_5" style:family="text">
      <style:text-properties fo:font-size="11pt" style:font-size-asian="11pt" style:font-size-complex="11pt"/>
    </style:style>
    <style:style style:name="T176_6" style:family="text">
      <style:text-properties fo:font-size="11pt" style:font-size-asian="11pt" style:font-size-complex="11pt"/>
    </style:style>
    <style:style style:name="T176_7" style:family="text">
      <style:text-properties fo:font-size="11pt" style:font-size-asian="11pt" style:font-size-complex="11pt"/>
    </style:style>
    <style:style style:name="T176_8" style:family="text">
      <style:text-properties fo:font-size="11pt" style:font-size-asian="11pt" style:font-size-complex="11pt"/>
    </style:style>
    <style:style style:name="T176_9" style:family="text">
      <style:text-properties fo:font-size="11pt" style:font-size-asian="11pt" style:font-size-complex="11pt"/>
    </style:style>
    <style:style style:name="T176_10" style:family="text">
      <style:text-properties fo:font-size="11pt" style:font-size-asian="11pt" style:font-size-complex="11pt"/>
    </style:style>
    <style:style style:name="T176_11" style:family="text">
      <style:text-properties fo:font-size="11pt" style:font-size-asian="11pt" style:font-size-complex="11pt"/>
    </style:style>
    <style:style style:name="P17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177_1" style:family="text">
      <style:text-properties fo:font-size="11pt" style:font-size-asian="11pt" style:font-size-complex="11pt" fo:font-weight="bold" style:font-weight-asian="bold" style:font-weight-complex="bold"/>
    </style:style>
    <style:style style:name="T177_2" style:family="text">
      <style:text-properties fo:font-size="11pt" style:font-size-asian="11pt" style:font-size-complex="11pt"/>
    </style:style>
    <style:style style:name="T177_3" style:family="text">
      <style:text-properties fo:font-size="11pt" style:font-size-asian="11pt" style:font-size-complex="11pt"/>
    </style:style>
    <style:style style:name="T177_4" style:family="text">
      <style:text-properties fo:font-size="11pt" style:font-size-asian="11pt" style:font-size-complex="11pt"/>
    </style:style>
    <style:style style:name="T177_5" style:family="text">
      <style:text-properties fo:font-size="11pt" style:font-size-asian="11pt" style:font-size-complex="11pt"/>
    </style:style>
    <style:style style:name="T177_6" style:family="text">
      <style:text-properties fo:font-size="11pt" style:font-size-asian="11pt" style:font-size-complex="11pt"/>
    </style:style>
    <style:style style:name="T177_7" style:family="text">
      <style:text-properties fo:font-size="11pt" style:font-size-asian="11pt" style:font-size-complex="11pt"/>
    </style:style>
    <style:style style:name="T177_8" style:family="text">
      <style:text-properties fo:font-size="11pt" style:font-size-asian="11pt" style:font-size-complex="11pt"/>
    </style:style>
    <style:style style:name="T177_9" style:family="text">
      <style:text-properties fo:font-size="11pt" style:font-size-asian="11pt" style:font-size-complex="11pt"/>
    </style:style>
    <style:style style:name="T177_10" style:family="text">
      <style:text-properties fo:font-size="11pt" style:font-size-asian="11pt" style:font-size-complex="11pt"/>
    </style:style>
    <style:style style:name="T177_11" style:family="text">
      <style:text-properties fo:font-size="11pt" style:font-size-asian="11pt" style:font-size-complex="11pt"/>
    </style:style>
    <style:style style:name="P178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178_1" style:family="text">
      <style:text-properties fo:font-size="11pt" style:font-size-asian="11pt" style:font-size-complex="11pt" fo:font-weight="bold" style:font-weight-asian="bold" style:font-weight-complex="bold"/>
    </style:style>
    <style:style style:name="T178_2" style:family="text">
      <style:text-properties fo:font-size="11pt" style:font-size-asian="11pt" style:font-size-complex="11pt"/>
    </style:style>
    <style:style style:name="P179" style:family="paragraph" style:parent-style-name="List_20_Paragraph">
      <style:paragraph-properties fo:text-align="justify"/>
    </style:style>
    <style:style style:name="T179_1" style:family="text">
      <style:text-properties fo:font-size="11pt" style:font-size-asian="11pt" style:font-size-complex="11pt" fo:font-weight="bold" style:font-weight-asian="bold" style:font-weight-complex="bold"/>
    </style:style>
    <style:style style:name="T179_2" style:family="text">
      <style:text-properties fo:font-size="11pt" style:font-size-asian="11pt" style:font-size-complex="11pt"/>
    </style:style>
    <style:style style:name="T179_3" style:family="text">
      <style:text-properties fo:font-size="11pt" style:font-size-asian="11pt" style:font-size-complex="11pt"/>
    </style:style>
    <style:style style:name="T179_4" style:family="text">
      <style:text-properties fo:font-size="11pt" style:font-size-asian="11pt" style:font-size-complex="11pt"/>
    </style:style>
    <style:style style:name="T179_5" style:family="text">
      <style:text-properties fo:font-size="11pt" style:font-size-asian="11pt" style:font-size-complex="11pt"/>
    </style:style>
    <style:style style:name="T179_6" style:family="text">
      <style:text-properties fo:font-size="11pt" style:font-size-asian="11pt" style:font-size-complex="11pt"/>
    </style:style>
    <style:style style:name="T179_7" style:family="text">
      <style:text-properties fo:font-size="11pt" style:font-size-asian="11pt" style:font-size-complex="11pt"/>
    </style:style>
    <style:style style:name="T179_8" style:family="text">
      <style:text-properties fo:font-size="11pt" style:font-size-asian="11pt" style:font-size-complex="11pt"/>
    </style:style>
    <style:style style:name="T179_9" style:family="text">
      <style:text-properties fo:font-size="11pt" style:font-size-asian="11pt" style:font-size-complex="11pt"/>
    </style:style>
    <style:style style:name="T179_10" style:family="text">
      <style:text-properties fo:font-size="11pt" style:font-size-asian="11pt" style:font-size-complex="11pt"/>
    </style:style>
    <style:style style:name="T179_11" style:family="text">
      <style:text-properties fo:font-size="11pt" style:font-size-asian="11pt" style:font-size-complex="11pt"/>
    </style:style>
    <style:style style:name="T179_12" style:family="text">
      <style:text-properties fo:font-size="11pt" style:font-size-asian="11pt" style:font-size-complex="11pt"/>
    </style:style>
    <style:style style:name="T179_13" style:family="text">
      <style:text-properties fo:font-size="11pt" style:font-size-asian="11pt" style:font-size-complex="11pt"/>
    </style:style>
    <style:style style:name="T179_14" style:family="text">
      <style:text-properties fo:font-size="11pt" style:font-size-asian="11pt" style:font-size-complex="11pt"/>
    </style:style>
    <style:style style:name="T179_15" style:family="text">
      <style:text-properties fo:font-size="11pt" style:font-size-asian="11pt" style:font-size-complex="11pt"/>
    </style:style>
    <style:style style:name="T179_16" style:family="text">
      <style:text-properties fo:font-size="11pt" style:font-size-asian="11pt" style:font-size-complex="11pt"/>
    </style:style>
    <style:style style:name="T179_17" style:family="text">
      <style:text-properties fo:font-size="11pt" style:font-size-asian="11pt" style:font-size-complex="11pt"/>
    </style:style>
    <style:style style:name="T179_18" style:family="text">
      <style:text-properties fo:font-size="11pt" style:font-size-asian="11pt" style:font-size-complex="11pt"/>
    </style:style>
    <style:style style:name="T179_19" style:family="text">
      <style:text-properties fo:font-size="11pt" style:font-size-asian="11pt" style:font-size-complex="11pt"/>
    </style:style>
    <style:style style:name="T179_20" style:family="text">
      <style:text-properties fo:font-size="11pt" style:font-size-asian="11pt" style:font-size-complex="11pt"/>
    </style:style>
    <style:style style:name="T179_21" style:family="text">
      <style:text-properties fo:font-size="11pt" style:font-size-asian="11pt" style:font-size-complex="11pt"/>
    </style:style>
    <style:style style:name="T179_22" style:family="text">
      <style:text-properties fo:font-size="11pt" style:font-size-asian="11pt" style:font-size-complex="11pt"/>
    </style:style>
    <style:style style:name="T179_23" style:family="text">
      <style:text-properties fo:font-size="11pt" style:font-size-asian="11pt" style:font-size-complex="11pt"/>
    </style:style>
    <style:style style:name="T179_24" style:family="text">
      <style:text-properties fo:font-size="11pt" style:font-size-asian="11pt" style:font-size-complex="11pt"/>
    </style:style>
    <style:style style:name="T179_25" style:family="text">
      <style:text-properties fo:font-size="11pt" style:font-size-asian="11pt" style:font-size-complex="11pt"/>
    </style:style>
    <style:style style:name="T179_26" style:family="text">
      <style:text-properties fo:font-size="11pt" style:font-size-asian="11pt" style:font-size-complex="11pt"/>
    </style:style>
    <style:style style:name="T179_27" style:family="text">
      <style:text-properties fo:font-size="11pt" style:font-size-asian="11pt" style:font-size-complex="11pt"/>
    </style:style>
    <style:style style:name="T179_28" style:family="text">
      <style:text-properties fo:font-size="11pt" style:font-size-asian="11pt" style:font-size-complex="11pt"/>
    </style:style>
    <style:style style:name="T179_29" style:family="text">
      <style:text-properties fo:font-size="11pt" style:font-size-asian="11pt" style:font-size-complex="11pt"/>
    </style:style>
    <style:style style:name="T179_30" style:family="text">
      <style:text-properties fo:font-size="11pt" style:font-size-asian="11pt" style:font-size-complex="11pt"/>
    </style:style>
    <style:style style:name="T179_31" style:family="text">
      <style:text-properties fo:font-size="11pt" style:font-size-asian="11pt" style:font-size-complex="11pt"/>
    </style:style>
    <style:style style:name="T179_32" style:family="text">
      <style:text-properties fo:font-size="11pt" style:font-size-asian="11pt" style:font-size-complex="11pt"/>
    </style:style>
    <style:style style:name="T179_33" style:family="text">
      <style:text-properties fo:font-size="11pt" style:font-size-asian="11pt" style:font-size-complex="11pt"/>
    </style:style>
    <style:style style:name="T179_34" style:family="text">
      <style:text-properties fo:font-size="11pt" style:font-size-asian="11pt" style:font-size-complex="11pt"/>
    </style:style>
    <style:style style:name="T179_35" style:family="text">
      <style:text-properties fo:font-size="11pt" style:font-size-asian="11pt" style:font-size-complex="11pt"/>
    </style:style>
    <style:style style:name="T179_36" style:family="text" style:parent-style-name="List_20_Paragraph">
      <style:text-properties fo:font-size="11pt" style:font-size-asian="11pt" style:font-size-complex="11pt"/>
    </style:style>
    <style:style style:name="P180" style:family="paragraph" style:parent-style-name="Footnote_20_text"/>
    <style:style style:name="T180_1" style:family="text"/>
    <style:style style:name="T180_2" style:family="text"/>
    <style:style style:name="T180_3" style:family="text"/>
    <style:style style:name="T180_4" style:family="text"/>
    <style:style style:name="T180_5" style:family="text">
      <style:text-properties fo:font-size="11pt" style:font-size-asian="11pt" style:font-size-complex="11pt"/>
    </style:style>
    <style:style style:name="T180_6" style:family="text">
      <style:text-properties fo:font-size="11pt" style:font-size-asian="11pt" style:font-size-complex="11pt"/>
    </style:style>
    <style:style style:name="T180_7" style:family="text">
      <style:text-properties fo:font-size="11pt" style:font-size-asian="11pt" style:font-size-complex="11pt"/>
    </style:style>
    <style:style style:name="P18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181_1" style:family="text">
      <style:text-properties fo:font-size="11pt" style:font-size-asian="11pt" style:font-size-complex="11pt" fo:font-weight="bold" style:font-weight-asian="bold" style:font-weight-complex="bold"/>
    </style:style>
    <style:style style:name="T181_2" style:family="text">
      <style:text-properties fo:font-size="11pt" style:font-size-asian="11pt" style:font-size-complex="11pt"/>
    </style:style>
    <style:style style:name="P18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83" style:family="paragraph" style:parent-style-name="List_20_Paragraph">
      <style:paragraph-properties fo:text-align="justify" fo:text-indent="-0.63cm" fo:margin-left="0.63cm" fo:keep-with-next="always"/>
      <style:text-properties fo:font-size="11pt" style:font-size-asian="11pt" style:font-size-complex="11pt"/>
    </style:style>
    <style:style style:name="T183_1" style:family="text">
      <style:text-properties fo:font-size="11pt" style:font-size-asian="11pt" style:font-size-complex="11pt"/>
    </style:style>
    <style:style style:name="T183_2" style:family="text">
      <style:text-properties fo:font-size="11pt" style:font-size-asian="11pt" style:font-size-complex="11pt"/>
    </style:style>
    <style:style style:name="T183_3" style:family="text">
      <style:text-properties fo:font-size="11pt" style:font-size-asian="11pt" style:font-size-complex="11pt"/>
    </style:style>
    <style:style style:name="T183_4" style:family="text">
      <style:text-properties fo:font-size="11pt" style:font-size-asian="11pt" style:font-size-complex="11pt"/>
    </style:style>
    <style:style style:name="T183_5" style:family="text">
      <style:text-properties fo:font-size="11pt" style:font-size-asian="11pt" style:font-size-complex="11pt"/>
    </style:style>
    <style:style style:name="T183_6" style:family="text">
      <style:text-properties fo:font-size="11pt" style:font-size-asian="11pt" style:font-size-complex="11pt"/>
    </style:style>
    <style:style style:name="T183_7" style:family="text">
      <style:text-properties fo:font-size="11pt" style:font-size-asian="11pt" style:font-size-complex="11pt"/>
    </style:style>
    <style:style style:name="T183_8" style:family="text">
      <style:text-properties fo:font-size="11pt" style:font-size-asian="11pt" style:font-size-complex="11pt"/>
    </style:style>
    <style:style style:name="T183_9" style:family="text">
      <style:text-properties fo:font-size="11pt" style:font-size-asian="11pt" style:font-size-complex="11pt"/>
    </style:style>
    <style:style style:name="T183_10" style:family="text">
      <style:text-properties fo:font-size="11pt" style:font-size-asian="11pt" style:font-size-complex="11pt"/>
    </style:style>
    <style:style style:name="T183_11" style:family="text">
      <style:text-properties fo:font-size="11pt" style:font-size-asian="11pt" style:font-size-complex="11pt"/>
    </style:style>
    <style:style style:name="T183_12" style:family="text">
      <style:text-properties fo:font-size="11pt" style:font-size-asian="11pt" style:font-size-complex="11pt"/>
    </style:style>
    <style:style style:name="T183_13" style:family="text">
      <style:text-properties fo:font-size="11pt" style:font-size-asian="11pt" style:font-size-complex="11pt"/>
    </style:style>
    <style:style style:name="T183_14" style:family="text">
      <style:text-properties fo:font-size="11pt" style:font-size-asian="11pt" style:font-size-complex="11pt"/>
    </style:style>
    <style:style style:name="T183_15" style:family="text">
      <style:text-properties fo:font-size="11pt" style:font-size-asian="11pt" style:font-size-complex="11pt"/>
    </style:style>
    <style:style style:name="T183_16" style:family="text">
      <style:text-properties fo:font-size="11pt" style:font-size-asian="11pt" style:font-size-complex="11pt"/>
    </style:style>
    <style:style style:name="T183_17" style:family="text">
      <style:text-properties fo:font-size="11pt" style:font-size-asian="11pt" style:font-size-complex="11pt"/>
    </style:style>
    <style:style style:name="T183_18" style:family="text">
      <style:text-properties fo:font-size="11pt" style:font-size-asian="11pt" style:font-size-complex="11pt"/>
    </style:style>
    <style:style style:name="T183_19" style:family="text">
      <style:text-properties fo:font-size="11pt" style:font-size-asian="11pt" style:font-size-complex="11pt"/>
    </style:style>
    <style:style style:name="T183_20" style:family="text">
      <style:text-properties fo:font-size="11pt" style:font-size-asian="11pt" style:font-size-complex="11pt"/>
    </style:style>
    <style:style style:name="T183_21" style:family="text">
      <style:text-properties fo:font-size="11pt" style:font-size-asian="11pt" style:font-size-complex="11pt"/>
    </style:style>
    <style:style style:name="T183_22" style:family="text">
      <style:text-properties fo:font-size="11pt" style:font-size-asian="11pt" style:font-size-complex="11pt"/>
    </style:style>
    <style:style style:name="T183_23" style:family="text">
      <style:text-properties fo:font-size="11pt" style:font-size-asian="11pt" style:font-size-complex="11pt"/>
    </style:style>
    <style:style style:name="T183_24" style:family="text">
      <style:text-properties fo:font-size="11pt" style:font-size-asian="11pt" style:font-size-complex="11pt"/>
    </style:style>
    <style:style style:name="T183_25" style:family="text">
      <style:text-properties fo:font-size="11pt" style:font-size-asian="11pt" style:font-size-complex="11pt"/>
    </style:style>
    <style:style style:name="T183_26" style:family="text">
      <style:text-properties fo:font-size="11pt" style:font-size-asian="11pt" style:font-size-complex="11pt"/>
    </style:style>
    <style:style style:name="T183_27" style:family="text">
      <style:text-properties fo:font-size="11pt" style:font-size-asian="11pt" style:font-size-complex="11pt"/>
    </style:style>
    <style:style style:name="T183_28" style:family="text">
      <style:text-properties fo:font-size="11pt" style:font-size-asian="11pt" style:font-size-complex="11pt"/>
    </style:style>
    <style:style style:name="T183_29" style:family="text">
      <style:text-properties fo:font-size="11pt" style:font-size-asian="11pt" style:font-size-complex="11pt"/>
    </style:style>
    <style:style style:name="P184" style:family="paragraph" style:parent-style-name="List_20_Paragraph">
      <style:paragraph-properties fo:text-align="justify" fo:margin-left="0.63cm" fo:keep-with-next="always"/>
      <style:text-properties fo:font-size="11pt" style:font-size-asian="11pt" style:font-size-complex="11pt"/>
    </style:style>
    <style:style style:name="P185" style:family="paragraph" style:parent-style-name="List_20_Paragraph">
      <style:paragraph-properties fo:text-align="justify" fo:text-indent="-0.63cm" fo:margin-left="0.63cm" fo:keep-with-next="always"/>
      <style:text-properties fo:font-size="11pt" style:font-size-asian="11pt" style:font-size-complex="11pt"/>
    </style:style>
    <style:style style:name="T185_1" style:family="text">
      <style:text-properties fo:font-size="11pt" style:font-size-asian="11pt" style:font-size-complex="11pt"/>
    </style:style>
    <style:style style:name="T185_2" style:family="text">
      <style:text-properties fo:font-size="11pt" style:font-size-asian="11pt" style:font-size-complex="11pt"/>
    </style:style>
    <style:style style:name="T185_3" style:family="text">
      <style:text-properties fo:font-size="11pt" style:font-size-asian="11pt" style:font-size-complex="11pt"/>
    </style:style>
    <style:style style:name="T185_4" style:family="text">
      <style:text-properties fo:font-size="11pt" style:font-size-asian="11pt" style:font-size-complex="11pt"/>
    </style:style>
    <style:style style:name="P186" style:family="paragraph" style:parent-style-name="Normal"/>
    <style:style style:name="Table7" style:family="table">
      <style:table-properties table:align="left" style:width="18.239cm" fo:margin-left="0cm"/>
    </style:style>
    <style:style style:name="Column8" style:family="table-column">
      <style:table-column-properties style:column-width="2.237cm"/>
    </style:style>
    <style:style style:name="Column9" style:family="table-column">
      <style:table-column-properties style:column-width="5.75cm"/>
    </style:style>
    <style:style style:name="Column10" style:family="table-column">
      <style:table-column-properties style:column-width="6.001cm"/>
    </style:style>
    <style:style style:name="Column11" style:family="table-column">
      <style:table-column-properties style:column-width="4.251cm"/>
    </style:style>
    <style:style style:name="Row10" style:family="table-row">
      <style:table-row-properties style:min-row-height="0.894cm"/>
    </style:style>
    <style:style style:name="Cell12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87" style:family="paragraph" style:parent-style-name="Normal"/>
    <style:style style:name="T18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8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88" style:family="paragraph" style:parent-style-name="Normal"/>
    <style:style style:name="T18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8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8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1" style:family="table-row"/>
    <style:style style:name="Cell14" style:family="table-cell">
      <style:table-cell-properties fo:background-color="#f5f5f5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189" style:family="paragraph" style:parent-style-name="Normal"/>
    <style:style style:name="T18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0" style:family="paragraph" style:parent-style-name="Normal"/>
    <style:style style:name="T19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9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90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91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2" style:family="paragraph" style:parent-style-name="Normal"/>
    <style:style style:name="T19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9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9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3" style:family="paragraph" style:parent-style-name="Normal"/>
    <style:style style:name="T19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2" style:family="table-row"/>
    <style:style style:name="Cell18" style:family="table-cell">
      <style:table-cell-properties fo:background-color="#f5f5f5" style:vertical-align="middle" fo:padding-top="0.026cm" fo:padding-bottom="0.026cm" fo:padding-left="0.026cm" fo:border-left="#e6e6e6 0.026cm solid" fo:padding-right="0.026cm" fo:border-right="#e6e6e6 0.026cm solid" fo:wrap-option="wrap"/>
    </style:style>
    <style:style style:name="P194" style:family="paragraph" style:parent-style-name="Normal"/>
    <style:style style:name="T19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5" style:family="paragraph" style:parent-style-name="Normal"/>
    <style:style style:name="T19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9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95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95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6" style:family="paragraph" style:parent-style-name="Normal"/>
    <style:style style:name="T19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9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9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97" style:family="paragraph" style:parent-style-name="Normal"/>
    <style:style style:name="T19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98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3" style:family="table-row"/>
    <style:style style:name="Cell22" style:family="table-cell">
      <style:table-cell-properties fo:background-color="#f5f5f5" style:vertical-align="middle" fo:padding-top="0.026cm" fo:padding-bottom="0.026cm" fo:border-bottom="#e6e6e6 0.026cm solid" fo:padding-left="0.026cm" fo:border-left="#e6e6e6 0.026cm solid" fo:padding-right="0.026cm" fo:border-right="#e6e6e6 0.026cm solid" fo:wrap-option="wrap"/>
    </style:style>
    <style:style style:name="P199" style:family="paragraph" style:parent-style-name="Normal"/>
    <style:style style:name="T19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00" style:family="paragraph" style:parent-style-name="List_20_Paragraph">
      <style:paragraph-properties fo:text-indent="0cm"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0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0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0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0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0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01_5" style:family="text">
      <style:text-properties fo:color="#000000" style:font-name="Aptos" fo:font-size="12pt" style:font-name-asian="Aptos" style:font-size-asian="12pt" style:font-name-complex="Aptos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0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0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0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0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0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0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7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7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0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0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8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09_9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10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11" style:family="paragraph" style:parent-style-name="Normal"/>
    <style:style style:name="Table8" style:family="table">
      <style:table-properties table:align="left" style:width="18.239cm" fo:margin-left="0cm"/>
    </style:style>
    <style:style style:name="Column12" style:family="table-column">
      <style:table-column-properties style:column-width="2.487cm"/>
    </style:style>
    <style:style style:name="Column13" style:family="table-column">
      <style:table-column-properties style:column-width="5.001cm"/>
    </style:style>
    <style:style style:name="Column14" style:family="table-column">
      <style:table-column-properties style:column-width="6.001cm"/>
    </style:style>
    <style:style style:name="Column15" style:family="table-column">
      <style:table-column-properties style:column-width="4.75cm"/>
    </style:style>
    <style:style style:name="Row14" style:family="table-row">
      <style:table-row-properties style:min-row-height="0.852cm"/>
    </style:style>
    <style:style style:name="Cell26" style:family="table-cell">
      <style:table-cell-properties fo:background-color="#d9d9d9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212" style:family="paragraph" style:parent-style-name="Normal"/>
    <style:style style:name="T21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7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13" style:family="paragraph" style:parent-style-name="Normal"/>
    <style:style style:name="T21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3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3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5" style:family="table-row"/>
    <style:style style:name="Cell28" style:family="table-cell">
      <style:table-cell-properties fo:background-color="#f5f5f5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214" style:family="paragraph" style:parent-style-name="Normal"/>
    <style:style style:name="T21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15" style:family="paragraph" style:parent-style-name="Normal"/>
    <style:style style:name="T21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16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17" style:family="paragraph" style:parent-style-name="Normal"/>
    <style:style style:name="T21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1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18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19" style:family="paragraph" style:parent-style-name="Normal"/>
    <style:style style:name="T21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20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21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6" style:family="table-row"/>
    <style:style style:name="Cell32" style:family="table-cell">
      <style:table-cell-properties fo:background-color="#f5f5f5" style:vertical-align="middle" fo:padding-top="0.026cm" fo:padding-bottom="0.026cm" fo:padding-left="0.026cm" fo:border-left="#e6e6e6 0.026cm solid" fo:padding-right="0.026cm" fo:border-right="#e6e6e6 0.026cm solid" fo:wrap-option="wrap"/>
    </style:style>
    <style:style style:name="P222" style:family="paragraph" style:parent-style-name="Normal"/>
    <style:style style:name="T22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23" style:family="paragraph" style:parent-style-name="Normal"/>
    <style:style style:name="T22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3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3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3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24" style:family="paragraph" style:parent-style-name="Normal"/>
    <style:style style:name="T22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25" style:family="paragraph" style:parent-style-name="Normal"/>
    <style:style style:name="T22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7" style:family="table-row"/>
    <style:style style:name="Cell36" style:family="table-cell">
      <style:table-cell-properties fo:background-color="#f5f5f5" style:vertical-align="middle" fo:padding-top="0.026cm" fo:padding-bottom="0.026cm" fo:border-bottom="#e6e6e6 0.026cm solid" fo:padding-left="0.026cm" fo:border-left="#e6e6e6 0.026cm solid" fo:padding-right="0.026cm" fo:border-right="#e6e6e6 0.026cm solid" fo:wrap-option="wrap"/>
    </style:style>
    <style:style style:name="P226" style:family="paragraph" style:parent-style-name="Normal"/>
    <style:style style:name="T22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2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2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8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2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9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8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3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3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4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3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23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36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237" style:family="paragraph" style:parent-style-name="Normal">
      <style:text-properties fo:font-size="11pt" style:font-size-asian="11pt" style:font-size-complex="11pt"/>
    </style:style>
    <style:style style:name="P238" style:family="paragraph" style:parent-style-name="List_20_Paragraph">
      <style:paragraph-properties fo:text-align="justify" fo:margin-left="0.635cm"/>
    </style:style>
    <style:style style:name="T238_1" style:family="text">
      <style:text-properties fo:font-size="11pt" style:font-size-asian="11pt" style:font-size-complex="11pt"/>
    </style:style>
    <style:style style:name="T238_2" style:family="text">
      <style:text-properties fo:font-size="11pt" style:font-size-asian="11pt" style:font-size-complex="11pt"/>
    </style:style>
    <style:style style:name="T238_3" style:family="text">
      <style:text-properties fo:font-size="11pt" style:font-size-asian="11pt" style:font-size-complex="11pt"/>
    </style:style>
    <style:style style:name="T238_4" style:family="text">
      <style:text-properties fo:font-size="11pt" style:font-size-asian="11pt" style:font-size-complex="11pt"/>
    </style:style>
    <style:style style:name="T238_5" style:family="text">
      <style:text-properties fo:font-size="11pt" style:font-size-asian="11pt" style:font-size-complex="11pt"/>
    </style:style>
    <style:style style:name="T238_6" style:family="text">
      <style:text-properties fo:font-size="11pt" style:font-size-asian="11pt" style:font-size-complex="11pt"/>
    </style:style>
    <style:style style:name="T238_7" style:family="text">
      <style:text-properties fo:font-size="11pt" style:font-size-asian="11pt" style:font-size-complex="11pt"/>
    </style:style>
    <style:style style:name="T238_8" style:family="text">
      <style:text-properties fo:font-size="11pt" style:font-size-asian="11pt" style:font-size-complex="11pt"/>
    </style:style>
    <style:style style:name="T238_9" style:family="text">
      <style:text-properties fo:font-size="11pt" style:font-size-asian="11pt" style:font-size-complex="11pt"/>
    </style:style>
    <style:style style:name="T238_10" style:family="text">
      <style:text-properties fo:font-size="11pt" style:font-size-asian="11pt" style:font-name-complex="Arial" style:font-size-complex="11pt" fo:language="en" fo:country="ZW"/>
    </style:style>
    <style:style style:name="T238_11" style:family="text">
      <style:text-properties fo:font-size="11pt" style:font-size-asian="11pt" style:font-name-complex="Arial" style:font-size-complex="11pt" fo:language="en" fo:country="ZW"/>
    </style:style>
    <style:style style:name="T238_12" style:family="text">
      <style:text-properties fo:font-size="11pt" style:font-size-asian="11pt" style:font-name-complex="Arial" style:font-size-complex="11pt" fo:language="en" fo:country="ZW"/>
    </style:style>
    <style:style style:name="T238_13" style:family="text">
      <style:text-properties fo:font-size="11pt" style:font-size-asian="11pt" style:font-name-complex="Arial" style:font-size-complex="11pt" fo:language="en" fo:country="ZW"/>
    </style:style>
    <style:style style:name="T238_14" style:family="text">
      <style:text-properties fo:font-size="11pt" style:font-size-asian="11pt" style:font-name-complex="Arial" style:font-size-complex="11pt" fo:language="en" fo:country="ZW"/>
    </style:style>
    <style:style style:name="T238_15" style:family="text">
      <style:text-properties fo:font-size="11pt" style:font-size-asian="11pt" style:font-name-complex="Arial" style:font-size-complex="11pt" fo:language="en" fo:country="ZW"/>
    </style:style>
    <style:style style:name="T238_16" style:family="text">
      <style:text-properties fo:font-size="11pt" style:font-size-asian="11pt" style:font-name-complex="Arial" style:font-size-complex="11pt" fo:language="en" fo:country="ZW"/>
    </style:style>
    <style:style style:name="T238_17" style:family="text">
      <style:text-properties fo:font-size="11pt" style:font-size-asian="11pt" style:font-name-complex="Arial" style:font-size-complex="11pt"/>
    </style:style>
    <style:style style:name="P23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40" style:family="paragraph" style:parent-style-name="Normal"/>
    <style:style style:name="T2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42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42_1" style:family="text">
      <style:text-properties fo:font-size="11pt" style:font-size-asian="11pt" style:font-name-complex="Arial" style:font-size-complex="11pt"/>
    </style:style>
    <style:style style:name="T242_2" style:family="text">
      <style:text-properties fo:font-size="11pt" style:font-size-asian="11pt" style:font-name-complex="Arial" style:font-size-complex="11pt"/>
    </style:style>
    <style:style style:name="T242_3" style:family="text">
      <style:text-properties fo:font-size="11pt" style:font-size-asian="11pt" style:font-name-complex="Arial" style:font-size-complex="11pt"/>
    </style:style>
    <style:style style:name="T242_4" style:family="text">
      <style:text-properties fo:font-size="11pt" style:font-size-asian="11pt" style:font-name-complex="Arial" style:font-size-complex="11pt"/>
    </style:style>
    <style:style style:name="T242_5" style:family="text">
      <style:text-properties fo:font-size="11pt" style:font-size-asian="11pt" style:font-name-complex="Arial" style:font-size-complex="11pt"/>
    </style:style>
    <style:style style:name="T242_6" style:family="text">
      <style:text-properties fo:font-size="11pt" style:font-size-asian="11pt" style:font-name-complex="Arial" style:font-size-complex="11pt"/>
    </style:style>
    <style:style style:name="T242_7" style:family="text">
      <style:text-properties fo:font-size="11pt" style:font-size-asian="11pt" style:font-name-complex="Arial" style:font-size-complex="11pt"/>
    </style:style>
    <style:style style:name="T242_8" style:family="text">
      <style:text-properties fo:font-size="11pt" style:font-size-asian="11pt" style:font-name-complex="Arial" style:font-size-complex="11pt"/>
    </style:style>
    <style:style style:name="T242_9" style:family="text">
      <style:text-properties fo:font-size="11pt" style:font-size-asian="11pt" style:font-name-complex="Arial" style:font-size-complex="11pt"/>
    </style:style>
    <style:style style:name="T242_10" style:family="text">
      <style:text-properties fo:font-size="11pt" style:font-size-asian="11pt" style:font-name-complex="Arial" style:font-size-complex="11pt"/>
    </style:style>
    <style:style style:name="T242_11" style:family="text">
      <style:text-properties fo:font-size="11pt" style:font-size-asian="11pt" style:font-name-complex="Arial" style:font-size-complex="11pt"/>
    </style:style>
    <style:style style:name="T242_12" style:family="text">
      <style:text-properties fo:font-size="11pt" style:font-name-asian="Arial" style:font-size-asian="11pt" style:font-name-complex="Arial" style:font-size-complex="11pt"/>
    </style:style>
    <style:style style:name="T242_13" style:family="text">
      <style:text-properties fo:font-size="11pt" style:font-name-asian="Arial" style:font-size-asian="11pt" style:font-name-complex="Arial" style:font-size-complex="11pt"/>
    </style:style>
    <style:style style:name="T242_14" style:family="text">
      <style:text-properties fo:font-size="11pt" style:font-name-asian="Arial" style:font-size-asian="11pt" style:font-name-complex="Arial" style:font-size-complex="11pt"/>
    </style:style>
    <style:style style:name="T242_15" style:family="text">
      <style:text-properties fo:font-size="11pt" style:font-name-asian="Arial" style:font-size-asian="11pt" style:font-name-complex="Arial" style:font-size-complex="11pt"/>
    </style:style>
    <style:style style:name="T242_16" style:family="text">
      <style:text-properties fo:font-size="11pt" style:font-name-asian="Arial" style:font-size-asian="11pt" style:font-name-complex="Arial" style:font-size-complex="11pt"/>
    </style:style>
    <style:style style:name="T242_17" style:family="text">
      <style:text-properties fo:font-size="11pt" style:font-name-asian="Arial" style:font-size-asian="11pt" style:font-name-complex="Arial" style:font-size-complex="11pt"/>
    </style:style>
    <style:style style:name="T242_18" style:family="text">
      <style:text-properties fo:font-size="11pt" style:font-name-asian="Arial" style:font-size-asian="11pt" style:font-name-complex="Arial" style:font-size-complex="11pt"/>
    </style:style>
    <style:style style:name="T242_19" style:family="text">
      <style:text-properties fo:font-size="11pt" style:font-name-asian="Arial" style:font-size-asian="11pt" style:font-name-complex="Arial" style:font-size-complex="11pt"/>
    </style:style>
    <style:style style:name="T242_20" style:family="text">
      <style:text-properties fo:font-size="11pt" style:font-name-asian="Arial" style:font-size-asian="11pt" style:font-name-complex="Arial" style:font-size-complex="11pt"/>
    </style:style>
    <style:style style:name="T242_21" style:family="text">
      <style:text-properties fo:font-size="11pt" style:font-name-asian="Arial" style:font-size-asian="11pt" style:font-name-complex="Arial" style:font-size-complex="11pt"/>
    </style:style>
    <style:style style:name="T242_22" style:family="text">
      <style:text-properties fo:font-size="11pt" style:font-name-asian="Arial" style:font-size-asian="11pt" style:font-name-complex="Arial" style:font-size-complex="11pt"/>
    </style:style>
    <style:style style:name="T242_23" style:family="text">
      <style:text-properties fo:font-size="11pt" style:font-name-asian="Arial" style:font-size-asian="11pt" style:font-name-complex="Arial" style:font-size-complex="11pt"/>
    </style:style>
    <style:style style:name="T242_24" style:family="text">
      <style:text-properties fo:font-size="11pt" style:font-name-asian="Arial" style:font-size-asian="11pt" style:font-name-complex="Arial" style:font-size-complex="11pt"/>
    </style:style>
    <style:style style:name="T242_25" style:family="text">
      <style:text-properties fo:font-size="11pt" style:font-size-asian="11pt" style:font-name-complex="Arial" style:font-size-complex="11pt"/>
    </style:style>
    <style:style style:name="T242_26" style:family="text">
      <style:text-properties fo:font-size="11pt" style:font-size-asian="11pt" style:font-name-complex="Arial" style:font-size-complex="11pt"/>
    </style:style>
    <style:style style:name="T242_27" style:family="text">
      <style:text-properties fo:font-size="11pt" style:font-size-asian="11pt" style:font-name-complex="Arial" style:font-size-complex="11pt"/>
    </style:style>
    <style:style style:name="T242_28" style:family="text">
      <style:text-properties fo:font-size="11pt" style:font-size-asian="11pt" style:font-name-complex="Arial" style:font-size-complex="11pt"/>
    </style:style>
    <style:style style:name="T242_29" style:family="text">
      <style:text-properties fo:font-size="11pt" style:font-size-asian="11pt" style:font-name-complex="Arial" style:font-size-complex="11pt"/>
    </style:style>
    <style:style style:name="T242_30" style:family="text">
      <style:text-properties fo:font-size="11pt" style:font-size-asian="11pt" style:font-name-complex="Arial" style:font-size-complex="11pt"/>
    </style:style>
    <style:style style:name="T242_31" style:family="text">
      <style:text-properties fo:font-size="11pt" style:font-size-asian="11pt" style:font-name-complex="Arial" style:font-size-complex="11pt"/>
    </style:style>
    <style:style style:name="T242_32" style:family="text">
      <style:text-properties fo:font-size="11pt" style:font-size-asian="11pt" style:font-name-complex="Arial" style:font-size-complex="11pt"/>
    </style:style>
    <style:style style:name="T242_33" style:family="text">
      <style:text-properties fo:font-size="11pt" style:font-size-asian="11pt" style:font-name-complex="Arial" style:font-size-complex="11pt"/>
    </style:style>
    <style:style style:name="T242_34" style:family="text">
      <style:text-properties fo:font-size="11pt" style:font-size-asian="11pt" style:font-name-complex="Arial" style:font-size-complex="11pt"/>
    </style:style>
    <style:style style:name="T242_35" style:family="text">
      <style:text-properties fo:font-size="11pt" style:font-size-asian="11pt" style:font-name-complex="Arial" style:font-size-complex="11pt"/>
    </style:style>
    <style:style style:name="T242_36" style:family="text">
      <style:text-properties fo:font-size="11pt" style:font-size-asian="11pt" style:font-name-complex="Arial" style:font-size-complex="11pt"/>
    </style:style>
    <style:style style:name="T242_37" style:family="text">
      <style:text-properties fo:font-size="11pt" style:font-size-asian="11pt" style:font-name-complex="Arial" style:font-size-complex="11pt"/>
    </style:style>
    <style:style style:name="P2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4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44_1" style:family="text">
      <style:text-properties fo:font-size="11pt" style:font-size-asian="11pt" style:font-size-complex="11pt" fo:font-weight="bold" style:font-weight-asian="bold" style:font-weight-complex="bold"/>
    </style:style>
    <style:style style:name="T244_2" style:family="text">
      <style:text-properties fo:font-size="11pt" style:font-size-asian="11pt" style:font-size-complex="11pt" fo:font-weight="bold" style:font-weight-asian="bold" style:font-weight-complex="bold"/>
    </style:style>
    <style:style style:name="T244_3" style:family="text">
      <style:text-properties fo:font-size="11pt" style:font-size-asian="11pt" style:font-size-complex="11pt" fo:font-weight="bold" style:font-weight-asian="bold" style:font-weight-complex="bold"/>
    </style:style>
    <style:style style:name="T244_4" style:family="text">
      <style:text-properties fo:font-size="11pt" style:font-size-asian="11pt" style:font-size-complex="11pt" fo:font-weight="bold" style:font-weight-asian="bold" style:font-weight-complex="bold"/>
    </style:style>
    <style:style style:name="T244_5" style:family="text">
      <style:text-properties fo:font-size="11pt" style:font-size-asian="11pt" style:font-size-complex="11pt" fo:font-weight="bold" style:font-weight-asian="bold" style:font-weight-complex="bold"/>
    </style:style>
    <style:style style:name="T244_6" style:family="text">
      <style:text-properties fo:font-size="11pt" style:font-size-asian="11pt" style:font-size-complex="11pt" fo:font-weight="bold" style:font-weight-asian="bold" style:font-weight-complex="bold"/>
    </style:style>
    <style:style style:name="T244_7" style:family="text">
      <style:text-properties fo:font-size="11pt" style:font-size-asian="11pt" style:font-size-complex="11pt" fo:font-weight="bold" style:font-weight-asian="bold" style:font-weight-complex="bold"/>
    </style:style>
    <style:style style:name="T244_8" style:family="text">
      <style:text-properties fo:font-size="11pt" style:font-size-asian="11pt" style:font-size-complex="11pt" fo:font-weight="bold" style:font-weight-asian="bold" style:font-weight-complex="bold"/>
    </style:style>
    <style:style style:name="T244_9" style:family="text">
      <style:text-properties fo:font-size="11pt" style:font-size-asian="11pt" style:font-size-complex="11pt"/>
    </style:style>
    <style:style style:name="T244_10" style:family="text">
      <style:text-properties fo:font-size="11pt" style:font-size-asian="11pt" style:font-size-complex="11pt"/>
    </style:style>
    <style:style style:name="P245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45_1" style:family="text">
      <style:text-properties fo:font-size="11pt" style:font-size-asian="11pt" style:font-size-complex="11pt" fo:font-weight="bold" style:font-weight-asian="bold" style:font-weight-complex="bold"/>
    </style:style>
    <style:style style:name="T245_2" style:family="text">
      <style:text-properties fo:font-size="11pt" style:font-size-asian="11pt" style:font-size-complex="11pt"/>
    </style:style>
    <style:style style:name="T245_3" style:family="text">
      <style:text-properties fo:font-size="11pt" style:font-size-asian="11pt" style:font-size-complex="11pt"/>
    </style:style>
    <style:style style:name="T245_4" style:family="text">
      <style:text-properties fo:font-size="11pt" style:font-size-asian="11pt" style:font-size-complex="11pt"/>
    </style:style>
    <style:style style:name="T245_5" style:family="text">
      <style:text-properties fo:font-size="11pt" style:font-size-asian="11pt" style:font-size-complex="11pt"/>
    </style:style>
    <style:style style:name="T245_6" style:family="text">
      <style:text-properties fo:font-size="11pt" style:font-size-asian="11pt" style:font-size-complex="11pt"/>
    </style:style>
    <style:style style:name="T245_7" style:family="text">
      <style:text-properties fo:font-size="11pt" style:font-size-asian="11pt" style:font-size-complex="11pt"/>
    </style:style>
    <style:style style:name="T245_8" style:family="text">
      <style:text-properties fo:font-size="11pt" style:font-size-asian="11pt" style:font-size-complex="11pt"/>
    </style:style>
    <style:style style:name="T245_9" style:family="text">
      <style:text-properties fo:font-size="11pt" style:font-size-asian="11pt" style:font-size-complex="11pt"/>
    </style:style>
    <style:style style:name="T245_10" style:family="text">
      <style:text-properties fo:font-size="11pt" style:font-size-asian="11pt" style:font-size-complex="11pt"/>
    </style:style>
    <style:style style:name="T245_11" style:family="text">
      <style:text-properties fo:font-size="11pt" style:font-size-asian="11pt" style:font-size-complex="11pt"/>
    </style:style>
    <style:style style:name="T245_12" style:family="text">
      <style:text-properties fo:font-size="11pt" style:font-size-asian="11pt" style:font-size-complex="11pt"/>
    </style:style>
    <style:style style:name="T245_13" style:family="text">
      <style:text-properties fo:font-size="11pt" style:font-size-asian="11pt" style:font-size-complex="11pt"/>
    </style:style>
    <style:style style:name="T245_14" style:family="text">
      <style:text-properties fo:font-size="11pt" style:font-size-asian="11pt" style:font-size-complex="11pt"/>
    </style:style>
    <style:style style:name="P246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46_1" style:family="text">
      <style:text-properties fo:font-size="11pt" style:font-size-asian="11pt" style:font-size-complex="11pt" fo:font-weight="bold" style:font-weight-asian="bold" style:font-weight-complex="bold"/>
    </style:style>
    <style:style style:name="T246_2" style:family="text">
      <style:text-properties fo:font-size="11pt" style:font-size-asian="11pt" style:font-size-complex="11pt"/>
    </style:style>
    <style:style style:name="P247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47_1" style:family="text">
      <style:text-properties fo:font-size="11pt" style:font-size-asian="11pt" style:font-size-complex="11pt" fo:font-weight="bold" style:font-weight-asian="bold" style:font-weight-complex="bold"/>
    </style:style>
    <style:style style:name="T247_2" style:family="text">
      <style:text-properties fo:font-size="11pt" style:font-size-asian="11pt" style:font-size-complex="11pt" fo:font-weight="bold" style:font-weight-asian="bold" style:font-weight-complex="bold"/>
    </style:style>
    <style:style style:name="T247_3" style:family="text">
      <style:text-properties fo:font-size="11pt" style:font-size-asian="11pt" style:font-size-complex="11pt"/>
    </style:style>
    <style:style style:name="T247_4" style:family="text">
      <style:text-properties fo:font-size="11pt" style:font-size-asian="11pt" style:font-size-complex="11pt"/>
    </style:style>
    <style:style style:name="T247_5" style:family="text">
      <style:text-properties fo:font-size="11pt" style:font-size-asian="11pt" style:font-size-complex="11pt"/>
    </style:style>
    <style:style style:name="T247_6" style:family="text">
      <style:text-properties fo:font-size="11pt" style:font-size-asian="11pt" style:font-size-complex="11pt"/>
    </style:style>
    <style:style style:name="T247_7" style:family="text">
      <style:text-properties fo:font-size="11pt" style:font-size-asian="11pt" style:font-size-complex="11pt"/>
    </style:style>
    <style:style style:name="T247_8" style:family="text">
      <style:text-properties fo:font-size="11pt" style:font-size-asian="11pt" style:font-size-complex="11pt"/>
    </style:style>
    <style:style style:name="T247_9" style:family="text">
      <style:text-properties fo:font-size="11pt" style:font-size-asian="11pt" style:font-size-complex="11pt"/>
    </style:style>
    <style:style style:name="T247_10" style:family="text">
      <style:text-properties fo:font-size="11pt" style:font-size-asian="11pt" style:font-size-complex="11pt"/>
    </style:style>
    <style:style style:name="T247_11" style:family="text">
      <style:text-properties fo:font-size="11pt" style:font-size-asian="11pt" style:font-size-complex="11pt"/>
    </style:style>
    <style:style style:name="T247_12" style:family="text">
      <style:text-properties fo:font-size="11pt" style:font-size-asian="11pt" style:font-size-complex="11pt"/>
    </style:style>
    <style:style style:name="T247_13" style:family="text">
      <style:text-properties fo:font-size="11pt" style:font-size-asian="11pt" style:font-size-complex="11pt"/>
    </style:style>
    <style:style style:name="T247_14" style:family="text">
      <style:text-properties fo:font-size="11pt" style:font-size-asian="11pt" style:font-size-complex="11pt"/>
    </style:style>
    <style:style style:name="T247_15" style:family="text">
      <style:text-properties fo:font-size="11pt" style:font-size-asian="11pt" style:font-size-complex="11pt"/>
    </style:style>
    <style:style style:name="T247_16" style:family="text">
      <style:text-properties fo:font-size="11pt" style:font-size-asian="11pt" style:font-size-complex="11pt"/>
    </style:style>
    <style:style style:name="T247_17" style:family="text">
      <style:text-properties fo:font-size="11pt" style:font-size-asian="11pt" style:font-size-complex="11pt"/>
    </style:style>
    <style:style style:name="T247_18" style:family="text">
      <style:text-properties fo:font-size="11pt" style:font-size-asian="11pt" style:font-size-complex="11pt"/>
    </style:style>
    <style:style style:name="T247_19" style:family="text">
      <style:text-properties fo:font-size="11pt" style:font-size-asian="11pt" style:font-size-complex="11pt"/>
    </style:style>
    <style:style style:name="T247_20" style:family="text">
      <style:text-properties fo:font-size="11pt" style:font-size-asian="11pt" style:font-size-complex="11pt"/>
    </style:style>
    <style:style style:name="P248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48_1" style:family="text">
      <style:text-properties fo:font-size="11pt" style:font-size-asian="11pt" style:font-size-complex="11pt" fo:font-weight="bold" style:font-weight-asian="bold" style:font-weight-complex="bold"/>
    </style:style>
    <style:style style:name="T248_2" style:family="text">
      <style:text-properties fo:font-size="11pt" style:font-size-asian="11pt" style:font-size-complex="11pt"/>
    </style:style>
    <style:style style:name="T248_3" style:family="text">
      <style:text-properties fo:font-size="11pt" style:font-size-asian="11pt" style:font-size-complex="11pt"/>
    </style:style>
    <style:style style:name="T248_4" style:family="text">
      <style:text-properties fo:font-size="11pt" style:font-size-asian="11pt" style:font-size-complex="11pt"/>
    </style:style>
    <style:style style:name="T248_5" style:family="text">
      <style:text-properties fo:font-size="11pt" style:font-size-asian="11pt" style:font-size-complex="11pt"/>
    </style:style>
    <style:style style:name="T248_6" style:family="text">
      <style:text-properties fo:font-size="11pt" style:font-size-asian="11pt" style:font-size-complex="11pt"/>
    </style:style>
    <style:style style:name="P249" style:family="paragraph" style:parent-style-name="List_20_Paragraph">
      <style:paragraph-properties fo:text-align="justify" fo:text-indent="-0.63cm" fo:margin-bottom="0.212cm" fo:margin-left="1.259cm"/>
    </style:style>
    <style:style style:name="T249_1" style:family="text">
      <style:text-properties fo:font-size="11pt" style:font-size-asian="11pt" style:font-size-complex="11pt" fo:font-weight="bold" style:font-weight-asian="bold" style:font-weight-complex="bold"/>
    </style:style>
    <style:style style:name="T249_2" style:family="text">
      <style:text-properties fo:font-size="11pt" style:font-size-asian="11pt" style:font-size-complex="11pt" fo:font-weight="bold" style:font-weight-asian="bold" style:font-weight-complex="bold"/>
    </style:style>
    <style:style style:name="T249_3" style:family="text">
      <style:text-properties fo:font-size="11pt" style:font-size-asian="11pt" style:font-size-complex="11pt"/>
    </style:style>
    <style:style style:name="T249_4" style:family="text">
      <style:text-properties fo:font-size="11pt" style:font-size-asian="11pt" style:font-size-complex="11pt"/>
    </style:style>
    <style:style style:name="T249_5" style:family="text">
      <style:text-properties fo:font-size="11pt" style:font-size-asian="11pt" style:font-size-complex="11pt"/>
    </style:style>
    <style:style style:name="T249_6" style:family="text">
      <style:text-properties fo:font-size="11pt" style:font-size-asian="11pt" style:font-size-complex="11pt"/>
    </style:style>
    <style:style style:name="T249_7" style:family="text">
      <style:text-properties fo:font-size="11pt" style:font-size-asian="11pt" style:font-size-complex="11pt"/>
    </style:style>
    <style:style style:name="T249_8" style:family="text">
      <style:text-properties fo:font-size="11pt" style:font-size-asian="11pt" style:font-size-complex="11pt"/>
    </style:style>
    <style:style style:name="T249_9" style:family="text">
      <style:text-properties fo:font-size="11pt" style:font-size-asian="11pt" style:font-size-complex="11pt"/>
    </style:style>
    <style:style style:name="T249_10" style:family="text">
      <style:text-properties fo:font-size="11pt" style:font-size-asian="11pt" style:font-size-complex="11pt" fo:font-weight="bold" style:font-weight-asian="bold" style:font-weight-complex="bold"/>
    </style:style>
    <style:style style:name="P250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50_1" style:family="text">
      <style:text-properties fo:font-size="11pt" style:font-size-asian="11pt" style:font-size-complex="11pt" fo:font-weight="bold" style:font-weight-asian="bold" style:font-weight-complex="bold"/>
    </style:style>
    <style:style style:name="T250_2" style:family="text">
      <style:text-properties fo:font-size="11pt" style:font-size-asian="11pt" style:font-size-complex="11pt" fo:font-weight="bold" style:font-weight-asian="bold" style:font-weight-complex="bold"/>
    </style:style>
    <style:style style:name="T250_3" style:family="text">
      <style:text-properties fo:font-size="11pt" style:font-size-asian="11pt" style:font-size-complex="11pt"/>
    </style:style>
    <style:style style:name="T250_4" style:family="text">
      <style:text-properties fo:font-size="11pt" style:font-size-asian="11pt" style:font-size-complex="11pt"/>
    </style:style>
    <style:style style:name="P251" style:family="paragraph" style:parent-style-name="List_20_Paragraph">
      <style:paragraph-properties fo:text-align="justify" fo:text-indent="-0.63cm" fo:margin-bottom="0.212cm" fo:margin-left="1.259cm"/>
      <style:text-properties fo:font-size="11pt" style:font-size-asian="11pt" style:font-size-complex="11pt"/>
    </style:style>
    <style:style style:name="T251_1" style:family="text">
      <style:text-properties fo:font-size="11pt" style:font-size-asian="11pt" style:font-size-complex="11pt" fo:font-weight="bold" style:font-weight-asian="bold" style:font-weight-complex="bold"/>
    </style:style>
    <style:style style:name="T251_2" style:family="text">
      <style:text-properties fo:font-size="11pt" style:font-size-asian="11pt" style:font-size-complex="11pt" fo:font-weight="bold" style:font-weight-asian="bold" style:font-weight-complex="bold"/>
    </style:style>
    <style:style style:name="T251_3" style:family="text">
      <style:text-properties fo:font-size="11pt" style:font-size-asian="11pt" style:font-size-complex="11pt"/>
    </style:style>
    <style:style style:name="T251_4" style:family="text">
      <style:text-properties fo:font-size="11pt" style:font-size-asian="11pt" style:font-size-complex="11pt"/>
    </style:style>
    <style:style style:name="T251_5" style:family="text">
      <style:text-properties fo:font-size="11pt" style:font-size-asian="11pt" style:font-size-complex="11pt"/>
    </style:style>
    <style:style style:name="T251_6" style:family="text">
      <style:text-properties fo:font-size="11pt" style:font-size-asian="11pt" style:font-size-complex="11pt"/>
    </style:style>
    <style:style style:name="T251_7" style:family="text">
      <style:text-properties fo:font-size="11pt" style:font-size-asian="11pt" style:font-size-complex="11pt"/>
    </style:style>
    <style:style style:name="T251_8" style:family="text">
      <style:text-properties fo:font-size="11pt" style:font-size-asian="11pt" style:font-size-complex="11pt"/>
    </style:style>
    <style:style style:name="P25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53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T253_1" style:family="text">
      <style:text-properties fo:font-size="11pt" style:font-name-asian="Arial" style:font-size-asian="11pt" style:font-name-complex="Arial" style:font-size-complex="11pt"/>
    </style:style>
    <style:style style:name="T253_2" style:family="text">
      <style:text-properties fo:font-size="11pt" style:font-name-asian="Arial" style:font-size-asian="11pt" style:font-name-complex="Arial" style:font-size-complex="11pt"/>
    </style:style>
    <style:style style:name="T253_3" style:family="text">
      <style:text-properties fo:font-size="11pt" style:font-name-asian="Arial" style:font-size-asian="11pt" style:font-name-complex="Arial" style:font-size-complex="11pt"/>
    </style:style>
    <style:style style:name="T253_4" style:family="text">
      <style:text-properties fo:font-size="11pt" style:font-name-asian="Arial" style:font-size-asian="11pt" style:font-name-complex="Arial" style:font-size-complex="11pt"/>
    </style:style>
    <style:style style:name="T253_5" style:family="text">
      <style:text-properties fo:font-size="11pt" style:font-name-asian="Arial" style:font-size-asian="11pt" style:font-name-complex="Arial" style:font-size-complex="11pt"/>
    </style:style>
    <style:style style:name="T253_6" style:family="text">
      <style:text-properties fo:font-size="11pt" style:font-name-asian="Arial" style:font-size-asian="11pt" style:font-name-complex="Arial" style:font-size-complex="11pt"/>
    </style:style>
    <style:style style:name="T253_7" style:family="text">
      <style:text-properties fo:font-size="11pt" style:font-name-asian="Arial" style:font-size-asian="11pt" style:font-name-complex="Arial" style:font-size-complex="11pt"/>
    </style:style>
    <style:style style:name="T253_8" style:family="text">
      <style:text-properties fo:font-size="11pt" style:font-name-asian="Arial" style:font-size-asian="11pt" style:font-name-complex="Arial" style:font-size-complex="11pt"/>
    </style:style>
    <style:style style:name="T253_9" style:family="text">
      <style:text-properties fo:font-size="11pt" style:font-name-asian="Arial" style:font-size-asian="11pt" style:font-name-complex="Arial" style:font-size-complex="11pt"/>
    </style:style>
    <style:style style:name="T253_10" style:family="text">
      <style:text-properties fo:font-size="11pt" style:font-name-asian="Arial" style:font-size-asian="11pt" style:font-name-complex="Arial" style:font-size-complex="11pt"/>
    </style:style>
    <style:style style:name="T253_11" style:family="text">
      <style:text-properties fo:font-size="11pt" style:font-name-asian="Arial" style:font-size-asian="11pt" style:font-name-complex="Arial" style:font-size-complex="11pt"/>
    </style:style>
    <style:style style:name="T253_12" style:family="text">
      <style:text-properties fo:font-size="11pt" style:font-name-asian="Arial" style:font-size-asian="11pt" style:font-name-complex="Arial" style:font-size-complex="11pt"/>
    </style:style>
    <style:style style:name="T253_13" style:family="text">
      <style:text-properties fo:font-size="11pt" style:font-name-asian="Arial" style:font-size-asian="11pt" style:font-name-complex="Arial" style:font-size-complex="11pt"/>
    </style:style>
    <style:style style:name="T253_14" style:family="text">
      <style:text-properties fo:font-size="11pt" style:font-name-asian="Arial" style:font-size-asian="11pt" style:font-name-complex="Arial" style:font-size-complex="11pt"/>
    </style:style>
    <style:style style:name="T253_15" style:family="text">
      <style:text-properties fo:font-size="11pt" style:font-name-asian="Arial" style:font-size-asian="11pt" style:font-name-complex="Arial" style:font-size-complex="11pt"/>
    </style:style>
    <style:style style:name="T253_1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3_17" style:family="text">
      <style:text-properties fo:font-size="11pt" style:font-name-asian="Arial" style:font-size-asian="11pt" style:font-name-complex="Arial" style:font-size-complex="11pt"/>
    </style:style>
    <style:style style:name="T253_18" style:family="text">
      <style:text-properties fo:font-size="11pt" style:font-name-asian="Arial" style:font-size-asian="11pt" style:font-name-complex="Arial" style:font-size-complex="11pt"/>
    </style:style>
    <style:style style:name="T253_19" style:family="text">
      <style:text-properties fo:font-size="11pt" style:font-name-asian="Arial" style:font-size-asian="11pt" style:font-name-complex="Arial" style:font-size-complex="11pt"/>
    </style:style>
    <style:style style:name="T253_20" style:family="text">
      <style:text-properties fo:font-size="11pt" style:font-name-asian="Arial" style:font-size-asian="11pt" style:font-name-complex="Arial" style:font-size-complex="11pt"/>
    </style:style>
    <style:style style:name="T253_21" style:family="text">
      <style:text-properties fo:font-size="11pt" style:font-name-asian="Arial" style:font-size-asian="11pt" style:font-name-complex="Arial" style:font-size-complex="11pt"/>
    </style:style>
    <style:style style:name="T253_22" style:family="text">
      <style:text-properties fo:font-size="11pt" style:font-name-asian="Arial" style:font-size-asian="11pt" style:font-name-complex="Arial" style:font-size-complex="11pt"/>
    </style:style>
    <style:style style:name="P254" style:family="paragraph" style:parent-style-name="Normal">
      <style:paragraph-properties fo:text-align="justify"/>
      <style:text-properties fo:font-style="italic" style:font-style-asian="italic" style:font-style-complex="italic" fo:font-size="11pt" style:font-size-asian="11pt" style:font-name-complex="Arial" style:font-size-complex="11pt" fo:language="en" fo:country="ZW" fo:font-weight="bold" style:font-weight-asian="bold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style:font-style-complex="italic" fo:color="#000000" fo:font-size="11pt" style:font-name-asian="Aptos" style:font-size-asian="11pt" style:font-name-complex="Arial" style:font-size-complex="11pt" fo:font-weight="bold" style:font-weight-asian="bold" style:font-weight-complex="bold"/>
    </style:style>
    <style:style style:name="T255_2" style:family="text">
      <style:text-properties style:font-style-complex="italic" fo:color="#000000" fo:font-size="11pt" style:font-name-asian="Aptos" style:font-size-asian="11pt" style:font-name-complex="Arial" style:font-size-complex="11pt" fo:font-weight="bold" style:font-weight-asian="bold" style:font-weight-complex="bold"/>
    </style:style>
    <style:style style:name="P256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257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T257_1" style:family="text">
      <style:text-properties fo:font-size="11pt" style:font-name-asian="Arial" style:font-size-asian="11pt" style:font-name-complex="Arial" style:font-size-complex="11pt"/>
    </style:style>
    <style:style style:name="P258" style:family="paragraph" style:parent-style-name="Normal">
      <style:paragraph-properties fo:text-align="justify"/>
      <style:text-properties fo:font-style="italic" style:font-style-asian="italic" fo:color="#000000" fo:font-size="11pt" style:font-name-asian="Aptos" style:font-size-asian="11pt" style:font-name-complex="Arial" style:font-size-complex="11pt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color="#000000" fo:font-size="11pt" style:font-name-asian="Aptos" style:font-size-asian="11pt" style:font-name-complex="Arial" style:font-size-complex="11pt" fo:font-weight="bold" style:font-weight-asian="bold" style:font-weight-complex="bold"/>
    </style:style>
    <style:style style:name="T259_2" style:family="text">
      <style:text-properties fo:color="#000000" fo:font-size="11pt" style:font-name-asian="Aptos" style:font-size-asian="11pt" style:font-name-complex="Arial" style:font-size-complex="11pt" fo:font-weight="bold" style:font-weight-asian="bold"/>
    </style:style>
    <style:style style:name="P260" style:family="paragraph" style:parent-style-name="Normal">
      <style:paragraph-properties fo:text-align="justify"/>
      <style:text-properties fo:font-style="italic" style:font-style-asian="italic" style:font-style-complex="italic" fo:color="#000000" fo:font-size="11pt" style:font-name-asian="Aptos" style:font-size-asian="11pt" style:font-name-complex="Arial" style:font-size-complex="11pt"/>
    </style:style>
    <style:style style:name="P261" style:family="paragraph" style:parent-style-name="List_20_Paragraph">
      <style:paragraph-properties fo:text-align="justify" fo:margin-left="0.635cm"/>
    </style:style>
    <style:style style:name="T261_1" style:family="text">
      <style:text-properties fo:color="#000000" fo:font-size="11pt" style:font-name-asian="Aptos" style:font-size-asian="11pt" style:font-name-complex="Arial" style:font-size-complex="11pt"/>
    </style:style>
    <style:style style:name="T261_2" style:family="text">
      <style:text-properties fo:color="#000000" fo:font-size="11pt" style:font-name-asian="Aptos" style:font-size-asian="11pt" style:font-name-complex="Arial" style:font-size-complex="11pt"/>
    </style:style>
    <style:style style:name="T261_3" style:family="text">
      <style:text-properties fo:color="#000000" fo:font-size="11pt" style:font-name-asian="Aptos" style:font-size-asian="11pt" style:font-name-complex="Arial" style:font-size-complex="11pt"/>
    </style:style>
    <style:style style:name="T261_4" style:family="text">
      <style:text-properties fo:color="#000000" fo:font-size="11pt" style:font-name-asian="Aptos" style:font-size-asian="11pt" style:font-name-complex="Arial" style:font-size-complex="11pt"/>
    </style:style>
    <style:style style:name="T261_5" style:family="text">
      <style:text-properties fo:color="#000000" fo:font-size="11pt" style:font-name-asian="Aptos" style:font-size-asian="11pt" style:font-name-complex="Arial" style:font-size-complex="11pt"/>
    </style:style>
    <style:style style:name="T261_6" style:family="text">
      <style:text-properties fo:color="#000000" fo:font-size="11pt" style:font-name-asian="Aptos" style:font-size-asian="11pt" style:font-name-complex="Arial" style:font-size-complex="11pt"/>
    </style:style>
    <style:style style:name="T261_7" style:family="text">
      <style:text-properties fo:color="#000000" fo:font-size="11pt" style:font-name-asian="Aptos" style:font-size-asian="11pt" style:font-name-complex="Arial" style:font-size-complex="11pt"/>
    </style:style>
    <style:style style:name="T261_8" style:family="text">
      <style:text-properties fo:color="#000000" fo:font-size="11pt" style:font-name-asian="Aptos" style:font-size-asian="11pt" style:font-name-complex="Arial" style:font-size-complex="11pt"/>
    </style:style>
    <style:style style:name="T261_9" style:family="text">
      <style:text-properties fo:color="#000000" fo:font-size="11pt" style:font-name-asian="Aptos" style:font-size-asian="11pt" style:font-name-complex="Arial" style:font-size-complex="11pt"/>
    </style:style>
    <style:style style:name="T261_10" style:family="text">
      <style:text-properties fo:color="#000000" fo:font-size="11pt" style:font-name-asian="Aptos" style:font-size-asian="11pt" style:font-name-complex="Arial" style:font-size-complex="11pt"/>
    </style:style>
    <style:style style:name="T261_11" style:family="text">
      <style:text-properties fo:font-size="11pt" style:font-name-asian="Aptos" style:font-size-asian="11pt" style:font-size-complex="11pt"/>
    </style:style>
    <style:style style:name="T261_12" style:family="text">
      <style:text-properties fo:color="#000000" fo:font-size="11pt" style:font-name-asian="Aptos" style:font-size-asian="11pt" style:font-name-complex="Arial" style:font-size-complex="11pt"/>
    </style:style>
    <style:style style:name="T261_13" style:family="text">
      <style:text-properties fo:color="#000000" fo:font-size="11pt" style:font-name-asian="Aptos" style:font-size-asian="11pt" style:font-name-complex="Arial" style:font-size-complex="11pt"/>
    </style:style>
    <style:style style:name="P262" style:family="paragraph" style:parent-style-name="Normal">
      <style:paragraph-properties fo:text-align="justify" fo:margin-left="0.635cm"/>
      <style:text-properties fo:color="#000000" fo:font-size="11pt" style:font-name-asian="Aptos" style:font-size-asian="11pt" style:font-name-complex="Arial" style:font-size-complex="11pt"/>
    </style:style>
    <style:style style:name="P263" style:family="paragraph" style:parent-style-name="List_20_Paragraph">
      <style:paragraph-properties fo:text-align="justify" fo:margin-left="0.635cm"/>
      <style:text-properties fo:color="#000000" fo:font-size="11pt" style:font-name-asian="Aptos" style:font-size-asian="11pt" style:font-name-complex="Arial" style:font-size-complex="11pt"/>
    </style:style>
    <style:style style:name="T263_1" style:family="text">
      <style:text-properties fo:color="#000000" fo:font-size="11pt" style:font-name-asian="Aptos" style:font-size-asian="11pt" style:font-name-complex="Arial" style:font-size-complex="11pt"/>
    </style:style>
    <style:style style:name="T263_2" style:family="text">
      <style:text-properties fo:color="#000000" fo:font-size="11pt" style:font-name-asian="Aptos" style:font-size-asian="11pt" style:font-name-complex="Arial" style:font-size-complex="11pt"/>
    </style:style>
    <style:style style:name="T263_3" style:family="text">
      <style:text-properties fo:color="#000000" fo:font-size="11pt" style:font-name-asian="Aptos" style:font-size-asian="11pt" style:font-name-complex="Arial" style:font-size-complex="11pt"/>
    </style:style>
    <style:style style:name="T263_4" style:family="text">
      <style:text-properties fo:color="#000000" fo:font-size="11pt" style:font-name-asian="Aptos" style:font-size-asian="11pt" style:font-name-complex="Arial" style:font-size-complex="11pt"/>
    </style:style>
    <style:style style:name="T263_5" style:family="text">
      <style:text-properties fo:color="#000000" fo:font-size="11pt" style:font-name-asian="Aptos" style:font-size-asian="11pt" style:font-name-complex="Arial" style:font-size-complex="11pt"/>
    </style:style>
    <style:style style:name="T263_6" style:family="text">
      <style:text-properties fo:color="#000000" fo:font-size="11pt" style:font-name-asian="Aptos" style:font-size-asian="11pt" style:font-name-complex="Arial" style:font-size-complex="11pt"/>
    </style:style>
    <style:style style:name="P264" style:family="paragraph" style:parent-style-name="Normal">
      <style:paragraph-properties fo:text-align="justify"/>
      <style:text-properties fo:color="#000000" fo:font-size="11pt" style:font-name-asian="Aptos" style:font-size-asian="11pt" style:font-name-complex="Arial" style:font-size-complex="11pt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fo:color="#000000" fo:font-size="11pt" style:font-name-asian="Aptos" style:font-size-asian="11pt" style:font-name-complex="Arial" style:font-size-complex="11pt" fo:font-weight="bold" style:font-weight-asian="bold" style:font-weight-complex="bold"/>
    </style:style>
    <style:style style:name="P266" style:family="paragraph" style:parent-style-name="Normal">
      <style:paragraph-properties fo:text-align="justify"/>
      <style:text-properties fo:color="#000000" fo:font-size="11pt" style:font-name-asian="Aptos" style:font-size-asian="11pt" style:font-name-complex="Arial" style:font-size-complex="11pt"/>
    </style:style>
    <style:style style:name="P267" style:family="paragraph" style:parent-style-name="List_20_Paragraph">
      <style:paragraph-properties fo:text-align="justify" fo:margin-left="0.635cm"/>
    </style:style>
    <style:style style:name="T267_1" style:family="text">
      <style:text-properties fo:color="#000000" fo:font-size="11pt" style:font-name-asian="Aptos" style:font-size-asian="11pt" style:font-name-complex="Arial" style:font-size-complex="11pt"/>
    </style:style>
    <style:style style:name="T267_2" style:family="text">
      <style:text-properties fo:color="#000000" fo:font-size="11pt" style:font-name-asian="Aptos" style:font-size-asian="11pt" style:font-name-complex="Arial" style:font-size-complex="11pt"/>
    </style:style>
    <style:style style:name="T267_3" style:family="text">
      <style:text-properties fo:color="#000000" fo:font-size="11pt" style:font-name-asian="Aptos" style:font-size-asian="11pt" style:font-name-complex="Arial" style:font-size-complex="11pt"/>
    </style:style>
    <style:style style:name="T267_4" style:family="text">
      <style:text-properties fo:color="#000000" fo:font-size="11pt" style:font-name-asian="Aptos" style:font-size-asian="11pt" style:font-name-complex="Arial" style:font-size-complex="11pt"/>
    </style:style>
    <style:style style:name="T267_5" style:family="text">
      <style:text-properties fo:color="#000000" fo:font-size="11pt" style:font-name-asian="Aptos" style:font-size-asian="11pt" style:font-name-complex="Arial" style:font-size-complex="11pt"/>
    </style:style>
    <style:style style:name="T267_6" style:family="text">
      <style:text-properties fo:font-size="11pt" style:font-name-asian="Arial" style:font-size-asian="11pt" style:font-name-complex="Arial" style:font-size-complex="11pt"/>
    </style:style>
    <style:style style:name="T267_7" style:family="text">
      <style:text-properties fo:font-size="11pt" style:font-name-asian="Arial" style:font-size-asian="11pt" style:font-name-complex="Arial" style:font-size-complex="11pt"/>
    </style:style>
    <style:style style:name="T267_8" style:family="text">
      <style:text-properties fo:font-size="11pt" style:font-name-asian="Arial" style:font-size-asian="11pt" style:font-name-complex="Arial" style:font-size-complex="11pt"/>
    </style:style>
    <style:style style:name="T267_9" style:family="text">
      <style:text-properties fo:font-size="11pt" style:font-name-asian="Arial" style:font-size-asian="11pt" style:font-name-complex="Arial" style:font-size-complex="11pt"/>
    </style:style>
    <style:style style:name="T267_10" style:family="text">
      <style:text-properties fo:font-size="11pt" style:font-name-asian="Arial" style:font-size-asian="11pt" style:font-name-complex="Arial" style:font-size-complex="11pt"/>
    </style:style>
    <style:style style:name="T267_11" style:family="text">
      <style:text-properties fo:font-size="11pt" style:font-size-asian="11pt" style:font-size-complex="11pt"/>
    </style:style>
    <style:style style:name="T267_12" style:family="text">
      <style:text-properties fo:font-size="11pt" style:font-size-asian="11pt" style:font-size-complex="11pt"/>
    </style:style>
    <style:style style:name="P268" style:family="paragraph" style:parent-style-name="Normal">
      <style:paragraph-properties fo:text-align="justify"/>
      <style:text-properties fo:color="#000000" fo:font-size="11pt" style:font-name-asian="Aptos" style:font-size-asian="11pt" style:font-name-complex="Arial" style:font-size-complex="11pt"/>
    </style:style>
    <style:style style:name="P269" style:family="paragraph" style:parent-style-name="Normal">
      <style:text-properties fo:font-style="italic" style:font-style-asian="italic" style:font-style-complex="italic" fo:color="#000000" style:font-name-asian="Aptos" style:font-name-complex="Arial"/>
    </style:style>
    <style:style style:name="P270" style:family="paragraph" style:parent-style-name="Normal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271" style:family="paragraph" style:parent-style-name="Normal">
      <style:paragraph-properties fo:break-before="page"/>
    </style:style>
    <style:style style:name="P272" style:family="paragraph" style:parent-style-name="Heading_20_2">
      <style:paragraph-properties fo:background-color="#c6d9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272_1" style:family="text">
      <style:text-properties fo:font-style="normal" style:font-style-asian="normal"/>
    </style:style>
    <style:style style:name="T272_2" style:family="text">
      <style:text-properties fo:font-style="normal" style:font-style-asian="normal"/>
    </style:style>
    <style:style style:name="P273" style:family="paragraph" style:parent-style-name="Normal">
      <style:text-properties fo:font-size="10pt" style:font-size-asian="10pt"/>
    </style:style>
    <style:style style:name="P274" style:family="paragraph" style:parent-style-name="List_20_Paragraph">
      <style:paragraph-properties fo:text-align="justify" fo:text-indent="-0.63cm" fo:margin-left="0.63cm"/>
      <style:text-properties fo:font-size="11pt" style:font-name-asian="Arial" style:font-size-asian="11pt" style:font-name-complex="Arial" style:font-size-complex="11pt"/>
    </style:style>
    <style:style style:name="T274_1" style:family="text">
      <style:text-properties fo:font-size="11pt" style:font-name-asian="Arial" style:font-size-asian="11pt" style:font-name-complex="Arial" style:font-size-complex="11pt"/>
    </style:style>
    <style:style style:name="T274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74_3" style:family="text">
      <style:text-properties fo:font-style="italic" style:font-style-asian="italic" fo:font-size="11pt" style:font-name-asian="Arial" style:font-size-asian="11pt" style:font-name-complex="Arial" style:font-size-complex="11pt"/>
    </style:style>
    <style:style style:name="T274_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74_5" style:family="text">
      <style:text-properties fo:font-size="11pt" style:font-name-asian="Arial" style:font-size-asian="11pt" style:font-name-complex="Arial" style:font-size-complex="11pt"/>
    </style:style>
    <style:style style:name="T274_6" style:family="text">
      <style:text-properties fo:font-size="11pt" style:font-name-asian="Arial" style:font-size-asian="11pt" style:font-name-complex="Arial" style:font-size-complex="11pt"/>
    </style:style>
    <style:style style:name="T274_7" style:family="text">
      <style:text-properties fo:font-size="11pt" style:font-name-asian="Arial" style:font-size-asian="11pt" style:font-name-complex="Arial" style:font-size-complex="11pt"/>
    </style:style>
    <style:style style:name="T274_8" style:family="text">
      <style:text-properties fo:font-size="11pt" style:font-name-asian="Arial" style:font-size-asian="11pt" style:font-name-complex="Arial" style:font-size-complex="11pt"/>
    </style:style>
    <style:style style:name="T274_9" style:family="text">
      <style:text-properties fo:font-size="11pt" style:font-name-asian="Arial" style:font-size-asian="11pt" style:font-name-complex="Arial" style:font-size-complex="11pt"/>
    </style:style>
    <style:style style:name="P275" style:family="paragraph" style:parent-style-name="List_20_Paragraph">
      <style:paragraph-properties fo:text-align="justify" fo:margin-left="0.63cm"/>
    </style:style>
    <style:style style:name="T275_1" style:family="text">
      <style:text-properties fo:font-size="11pt" style:font-name-asian="Arial" style:font-size-asian="11pt" style:font-name-complex="Arial" style:font-size-complex="11pt"/>
    </style:style>
    <style:style style:name="P276" style:family="paragraph" style:parent-style-name="List_20_Paragraph">
      <style:paragraph-properties fo:text-align="justify" fo:text-indent="-0.63cm" fo:margin-left="0.63cm"/>
    </style:style>
    <style:style style:name="T276_1" style:family="text">
      <style:text-properties fo:font-size="11pt" style:font-name-asian="Arial" style:font-size-asian="11pt" style:font-size-complex="11pt"/>
    </style:style>
    <style:style style:name="T276_2" style:family="text">
      <style:text-properties fo:font-size="11pt" style:font-name-asian="Arial" style:font-size-asian="11pt" style:font-size-complex="11pt"/>
    </style:style>
    <style:style style:name="T276_3" style:family="text">
      <style:text-properties fo:font-size="11pt" style:font-name-asian="Arial" style:font-size-asian="11pt" style:font-size-complex="11pt"/>
    </style:style>
    <style:style style:name="T276_4" style:family="text">
      <style:text-properties fo:font-size="11pt" style:font-name-asian="Arial" style:font-size-asian="11pt" style:font-size-complex="11pt"/>
    </style:style>
    <style:style style:name="T276_5" style:family="text">
      <style:text-properties fo:font-size="11pt" style:font-name-asian="Arial" style:font-size-asian="11pt" style:font-size-complex="11pt"/>
    </style:style>
    <style:style style:name="T276_6" style:family="text">
      <style:text-properties fo:font-size="11pt" style:font-name-asian="Arial" style:font-size-asian="11pt" style:font-size-complex="11pt"/>
    </style:style>
    <style:style style:name="T276_7" style:family="text">
      <style:text-properties fo:font-size="11pt" style:font-name-asian="Arial" style:font-size-asian="11pt" style:font-size-complex="11pt"/>
    </style:style>
    <style:style style:name="T276_8" style:family="text">
      <style:text-properties fo:font-size="11pt" style:font-name-asian="Arial" style:font-size-asian="11pt" style:font-size-complex="11pt"/>
    </style:style>
    <style:style style:name="T276_9" style:family="text">
      <style:text-properties fo:font-size="11pt" style:font-name-asian="Arial" style:font-size-asian="11pt" style:font-size-complex="11pt"/>
    </style:style>
    <style:style style:name="T276_10" style:family="text">
      <style:text-properties fo:font-size="11pt" style:font-name-asian="Arial" style:font-size-asian="11pt" style:font-size-complex="11pt"/>
    </style:style>
    <style:style style:name="T276_11" style:family="text">
      <style:text-properties fo:font-size="11pt" style:font-name-asian="Arial" style:font-size-asian="11pt" style:font-size-complex="11pt"/>
    </style:style>
    <style:style style:name="T276_12" style:family="text">
      <style:text-properties fo:font-size="11pt" style:font-name-asian="Arial" style:font-size-asian="11pt" style:font-size-complex="11pt"/>
    </style:style>
    <style:style style:name="T276_13" style:family="text">
      <style:text-properties fo:font-size="11pt" style:font-name-asian="Arial" style:font-size-asian="11pt" style:font-size-complex="11pt"/>
    </style:style>
    <style:style style:name="T276_14" style:family="text">
      <style:text-properties fo:font-size="11pt" style:font-name-asian="Arial" style:font-size-asian="11pt" style:font-size-complex="11pt"/>
    </style:style>
    <style:style style:name="T276_15" style:family="text">
      <style:text-properties fo:font-size="11pt" style:font-size-asian="11pt" style:font-size-complex="11pt"/>
    </style:style>
    <style:style style:name="T276_16" style:family="text">
      <style:text-properties fo:font-size="11pt" style:font-size-asian="11pt" style:font-size-complex="11pt"/>
    </style:style>
    <style:style style:name="T276_17" style:family="text">
      <style:text-properties fo:font-size="11pt" style:font-size-asian="11pt" style:font-size-complex="11pt"/>
    </style:style>
    <style:style style:name="T276_18" style:family="text">
      <style:text-properties fo:font-size="11pt" style:font-size-asian="11pt" style:font-size-complex="11pt"/>
    </style:style>
    <style:style style:name="T276_19" style:family="text">
      <style:text-properties fo:font-size="11pt" style:font-size-asian="11pt" style:font-size-complex="11pt"/>
    </style:style>
    <style:style style:name="T276_20" style:family="text">
      <style:text-properties fo:font-size="11pt" style:font-size-asian="11pt" style:font-size-complex="11pt"/>
    </style:style>
    <style:style style:name="T276_21" style:family="text">
      <style:text-properties fo:font-size="11pt" style:font-size-asian="11pt" style:font-size-complex="11pt"/>
    </style:style>
    <style:style style:name="T276_22" style:family="text">
      <style:text-properties fo:font-size="11pt" style:font-size-asian="11pt" style:font-size-complex="11pt"/>
    </style:style>
    <style:style style:name="T276_23" style:family="text">
      <style:text-properties fo:font-size="11pt" style:font-size-asian="11pt" style:font-size-complex="11pt"/>
    </style:style>
    <style:style style:name="T276_24" style:family="text">
      <style:text-properties fo:font-size="11pt" style:font-size-asian="11pt" style:font-size-complex="11pt"/>
    </style:style>
    <style:style style:name="T276_25" style:family="text">
      <style:text-properties fo:font-size="11pt" style:font-size-asian="11pt" style:font-size-complex="11pt"/>
    </style:style>
    <style:style style:name="T276_26" style:family="text">
      <style:text-properties fo:font-size="11pt" style:font-size-asian="11pt" style:font-size-complex="11pt"/>
    </style:style>
    <style:style style:name="T276_27" style:family="text">
      <style:text-properties fo:font-size="11pt" style:font-size-asian="11pt" style:font-size-complex="11pt"/>
    </style:style>
    <style:style style:name="T276_28" style:family="text">
      <style:text-properties fo:font-size="11pt" style:font-size-asian="11pt" style:font-size-complex="11pt"/>
    </style:style>
    <style:style style:name="T276_29" style:family="text">
      <style:text-properties fo:font-size="11pt" style:font-size-asian="11pt" style:font-size-complex="11pt"/>
    </style:style>
    <style:style style:name="T276_30" style:family="text">
      <style:text-properties fo:font-size="11pt" style:font-size-asian="11pt" style:font-size-complex="11pt"/>
    </style:style>
    <style:style style:name="T276_31" style:family="text">
      <style:text-properties fo:font-size="11pt" style:font-size-asian="11pt" style:font-size-complex="11pt"/>
    </style:style>
    <style:style style:name="T276_32" style:family="text">
      <style:text-properties fo:font-size="11pt" style:font-size-asian="11pt" style:font-size-complex="11pt"/>
    </style:style>
    <style:style style:name="T276_33" style:family="text">
      <style:text-properties fo:font-size="11pt" style:font-size-asian="11pt" style:font-size-complex="11pt"/>
    </style:style>
    <style:style style:name="T276_34" style:family="text">
      <style:text-properties fo:font-size="11pt" style:font-size-asian="11pt" style:font-size-complex="11pt"/>
    </style:style>
    <style:style style:name="T276_35" style:family="text">
      <style:text-properties fo:font-size="11pt" style:font-size-asian="11pt" style:font-size-complex="11pt"/>
    </style:style>
    <style:style style:name="T276_36" style:family="text">
      <style:text-properties fo:font-size="11pt" style:font-size-asian="11pt" style:font-size-complex="11pt"/>
    </style:style>
    <style:style style:name="T276_37" style:family="text">
      <style:text-properties fo:font-size="11pt" style:font-size-asian="11pt" style:font-size-complex="11pt"/>
    </style:style>
    <style:style style:name="T276_38" style:family="text">
      <style:text-properties fo:font-size="11pt" style:font-size-asian="11pt" style:font-size-complex="11pt"/>
    </style:style>
    <style:style style:name="T276_39" style:family="text">
      <style:text-properties fo:font-size="11pt" style:font-size-asian="11pt" style:font-size-complex="11pt"/>
    </style:style>
    <style:style style:name="T276_40" style:family="text">
      <style:text-properties fo:font-size="11pt" style:font-size-asian="11pt" style:font-size-complex="11pt"/>
    </style:style>
    <style:style style:name="T276_41" style:family="text">
      <style:text-properties fo:font-size="11pt" style:font-size-asian="11pt" style:font-size-complex="11pt"/>
    </style:style>
    <style:style style:name="T276_42" style:family="text">
      <style:text-properties fo:font-size="11pt" style:font-size-asian="11pt" style:font-size-complex="11pt"/>
    </style:style>
    <style:style style:name="T276_43" style:family="text">
      <style:text-properties fo:font-size="11pt" style:font-name-asian="Arial" style:font-size-asian="11pt" style:font-size-complex="11pt"/>
    </style:style>
    <style:style style:name="T276_44" style:family="text">
      <style:text-properties fo:font-size="11pt" style:font-name-asian="Arial" style:font-size-asian="11pt" style:font-size-complex="11pt"/>
    </style:style>
    <style:style style:name="T276_45" style:family="text">
      <style:text-properties fo:font-size="11pt" style:font-name-asian="Arial" style:font-size-asian="11pt" style:font-size-complex="11pt"/>
    </style:style>
    <style:style style:name="T276_46" style:family="text">
      <style:text-properties fo:font-size="11pt" style:font-name-asian="Arial" style:font-size-asian="11pt" style:font-size-complex="11pt"/>
    </style:style>
    <style:style style:name="T276_47" style:family="text">
      <style:text-properties fo:font-size="11pt" style:font-name-asian="Arial" style:font-size-asian="11pt" style:font-size-complex="11pt"/>
    </style:style>
    <style:style style:name="T276_48" style:family="text">
      <style:text-properties fo:font-size="11pt" style:font-name-asian="Arial" style:font-size-asian="11pt" style:font-size-complex="11pt"/>
    </style:style>
    <style:style style:name="P2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78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T278_1" style:family="text">
      <style:text-properties fo:font-size="11pt" style:font-name-asian="Arial" style:font-size-asian="11pt" style:font-name-complex="Arial" style:font-size-complex="11pt"/>
    </style:style>
    <style:style style:name="T278_2" style:family="text">
      <style:text-properties fo:font-size="11pt" style:font-name-asian="Arial" style:font-size-asian="11pt" style:font-name-complex="Arial" style:font-size-complex="11pt"/>
    </style:style>
    <style:style style:name="T278_3" style:family="text">
      <style:text-properties fo:font-size="11pt" style:font-name-asian="Arial" style:font-size-asian="11pt" style:font-name-complex="Arial" style:font-size-complex="11pt"/>
    </style:style>
    <style:style style:name="T278_4" style:family="text">
      <style:text-properties fo:font-size="11pt" style:font-name-asian="Arial" style:font-size-asian="11pt" style:font-name-complex="Arial" style:font-size-complex="11pt"/>
    </style:style>
    <style:style style:name="T278_5" style:family="text">
      <style:text-properties fo:font-size="11pt" style:font-name-asian="Arial" style:font-size-asian="11pt" style:font-name-complex="Arial" style:font-size-complex="11pt"/>
    </style:style>
    <style:style style:name="T278_6" style:family="text">
      <style:text-properties fo:font-size="11pt" style:font-name-asian="Arial" style:font-size-asian="11pt" style:font-name-complex="Arial" style:font-size-complex="11pt"/>
    </style:style>
    <style:style style:name="T278_7" style:family="text">
      <style:text-properties fo:font-size="11pt" style:font-name-asian="Arial" style:font-size-asian="11pt" style:font-name-complex="Arial" style:font-size-complex="11pt"/>
    </style:style>
    <style:style style:name="T278_8" style:family="text">
      <style:text-properties fo:font-size="11pt" style:font-name-asian="Arial" style:font-size-asian="11pt" style:font-name-complex="Arial" style:font-size-complex="11pt"/>
    </style:style>
    <style:style style:name="T278_9" style:family="text">
      <style:text-properties fo:font-size="11pt" style:font-name-asian="Arial" style:font-size-asian="11pt" style:font-name-complex="Arial" style:font-size-complex="11pt"/>
    </style:style>
    <style:style style:name="T278_10" style:family="text">
      <style:text-properties fo:font-size="11pt" style:font-name-asian="Arial" style:font-size-asian="11pt" style:font-name-complex="Arial" style:font-size-complex="11pt"/>
    </style:style>
    <style:style style:name="T278_11" style:family="text">
      <style:text-properties fo:font-size="11pt" style:font-name-asian="Arial" style:font-size-asian="11pt" style:font-name-complex="Arial" style:font-size-complex="11pt"/>
    </style:style>
    <style:style style:name="T278_12" style:family="text">
      <style:text-properties fo:font-size="11pt" style:font-name-asian="Arial" style:font-size-asian="11pt" style:font-name-complex="Arial" style:font-size-complex="11pt"/>
    </style:style>
    <style:style style:name="T278_13" style:family="text">
      <style:text-properties fo:font-size="11pt" style:font-name-asian="Arial" style:font-size-asian="11pt" style:font-name-complex="Arial" style:font-size-complex="11pt"/>
    </style:style>
    <style:style style:name="T278_14" style:family="text">
      <style:text-properties fo:font-size="11pt" style:font-name-asian="Arial" style:font-size-asian="11pt" style:font-name-complex="Arial" style:font-size-complex="11pt"/>
    </style:style>
    <style:style style:name="T278_15" style:family="text">
      <style:text-properties fo:font-size="11pt" style:font-name-asian="Arial" style:font-size-asian="11pt" style:font-name-complex="Arial" style:font-size-complex="11pt"/>
    </style:style>
    <style:style style:name="T278_16" style:family="text">
      <style:text-properties fo:font-size="11pt" style:font-name-asian="Arial" style:font-size-asian="11pt" style:font-name-complex="Arial" style:font-size-complex="11pt"/>
    </style:style>
    <style:style style:name="T278_17" style:family="text">
      <style:text-properties fo:font-size="11pt" style:font-name-asian="Arial" style:font-size-asian="11pt" style:font-name-complex="Arial" style:font-size-complex="11pt"/>
    </style:style>
    <style:style style:name="T278_18" style:family="text">
      <style:text-properties fo:font-size="11pt" style:font-name-asian="Arial" style:font-size-asian="11pt" style:font-name-complex="Arial" style:font-size-complex="11pt"/>
    </style:style>
    <style:style style:name="T278_19" style:family="text">
      <style:text-properties fo:font-size="11pt" style:font-name-asian="Arial" style:font-size-asian="11pt" style:font-name-complex="Arial" style:font-size-complex="11pt"/>
    </style:style>
    <style:style style:name="T278_20" style:family="text">
      <style:text-properties fo:font-size="11pt" style:font-name-asian="Arial" style:font-size-asian="11pt" style:font-name-complex="Arial" style:font-size-complex="11pt"/>
    </style:style>
    <style:style style:name="T278_21" style:family="text">
      <style:text-properties fo:font-size="11pt" style:font-name-asian="Arial" style:font-size-asian="11pt" style:font-name-complex="Arial" style:font-size-complex="11pt"/>
    </style:style>
    <style:style style:name="T278_22" style:family="text">
      <style:text-properties fo:font-size="11pt" style:font-name-asian="Arial" style:font-size-asian="11pt" style:font-name-complex="Arial" style:font-size-complex="11pt"/>
    </style:style>
    <style:style style:name="T278_23" style:family="text">
      <style:text-properties fo:font-size="11pt" style:font-name-asian="Arial" style:font-size-asian="11pt" style:font-name-complex="Arial" style:font-size-complex="11pt"/>
    </style:style>
    <style:style style:name="T278_24" style:family="text">
      <style:text-properties fo:font-size="11pt" style:font-name-asian="Arial" style:font-size-asian="11pt" style:font-name-complex="Arial" style:font-size-complex="11pt"/>
    </style:style>
    <style:style style:name="T278_25" style:family="text">
      <style:text-properties fo:font-size="11pt" style:font-name-asian="Arial" style:font-size-asian="11pt" style:font-name-complex="Arial" style:font-size-complex="11pt"/>
    </style:style>
    <style:style style:name="T278_26" style:family="text">
      <style:text-properties fo:font-size="11pt" style:font-name-asian="Arial" style:font-size-asian="11pt" style:font-name-complex="Arial" style:font-size-complex="11pt"/>
    </style:style>
    <style:style style:name="T278_27" style:family="text">
      <style:text-properties fo:font-size="11pt" style:font-name-asian="Arial" style:font-size-asian="11pt" style:font-name-complex="Arial" style:font-size-complex="11pt"/>
    </style:style>
    <style:style style:name="T278_28" style:family="text">
      <style:text-properties fo:font-size="11pt" style:font-name-asian="Arial" style:font-size-asian="11pt" style:font-name-complex="Arial" style:font-size-complex="11pt"/>
    </style:style>
    <style:style style:name="T278_29" style:family="text">
      <style:text-properties fo:font-size="11pt" style:font-name-asian="Arial" style:font-size-asian="11pt" style:font-name-complex="Arial" style:font-size-complex="11pt"/>
    </style:style>
    <style:style style:name="T278_30" style:family="text">
      <style:text-properties fo:font-size="11pt" style:font-name-asian="Arial" style:font-size-asian="11pt" style:font-name-complex="Arial" style:font-size-complex="11pt"/>
    </style:style>
    <style:style style:name="T278_31" style:family="text">
      <style:text-properties fo:font-size="11pt" style:font-name-asian="Arial" style:font-size-asian="11pt" style:font-name-complex="Arial" style:font-size-complex="11pt"/>
    </style:style>
    <style:style style:name="P27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284" style:family="paragraph" style:parent-style-name="List_20_Paragraph">
      <style:paragraph-properties fo:text-align="justify" fo:margin-left="0.635cm"/>
    </style:style>
    <style:style style:name="T284_1" style:family="text">
      <style:text-properties fo:font-size="11pt" style:font-size-asian="11pt" style:font-name-complex="Arial" style:font-size-complex="11pt"/>
    </style:style>
    <style:style style:name="T284_2" style:family="text">
      <style:text-properties fo:font-size="11pt" style:font-size-asian="11pt" style:font-name-complex="Arial" style:font-size-complex="11pt"/>
    </style:style>
    <style:style style:name="T284_3" style:family="text">
      <style:text-properties fo:font-size="11pt" style:font-size-asian="11pt" style:font-name-complex="Arial" style:font-size-complex="11pt"/>
    </style:style>
    <style:style style:name="T284_4" style:family="text">
      <style:text-properties fo:font-size="11pt" style:font-size-asian="11pt" style:font-name-complex="Arial" style:font-size-complex="11pt"/>
    </style:style>
    <style:style style:name="T284_5" style:family="text">
      <style:text-properties fo:font-size="11pt" style:font-size-asian="11pt" style:font-name-complex="Arial" style:font-size-complex="11pt"/>
    </style:style>
    <style:style style:name="T284_6" style:family="text">
      <style:text-properties fo:font-size="11pt" style:font-size-asian="11pt" style:font-name-complex="Arial" style:font-size-complex="11pt"/>
    </style:style>
    <style:style style:name="P285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286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86_1" style:family="text">
      <style:text-properties fo:font-size="11pt" style:font-size-asian="11pt" style:font-name-complex="Arial" style:font-size-complex="11pt"/>
    </style:style>
    <style:style style:name="T286_2" style:family="text">
      <style:text-properties fo:font-size="11pt" style:font-size-asian="11pt" style:font-name-complex="Arial" style:font-size-complex="11pt"/>
    </style:style>
    <style:style style:name="T286_3" style:family="text">
      <style:text-properties fo:font-size="11pt" style:font-size-asian="11pt" style:font-name-complex="Arial" style:font-size-complex="11pt"/>
    </style:style>
    <style:style style:name="T286_4" style:family="text">
      <style:text-properties fo:font-size="11pt" style:font-size-asian="11pt" style:font-name-complex="Arial" style:font-size-complex="11pt"/>
    </style:style>
    <style:style style:name="T286_5" style:family="text">
      <style:text-properties fo:font-size="11pt" style:font-size-asian="11pt" style:font-name-complex="Arial" style:font-size-complex="11pt"/>
    </style:style>
    <style:style style:name="P28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288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88_1" style:family="text">
      <style:text-properties fo:font-size="11pt" style:font-size-asian="11pt" style:font-name-complex="Arial" style:font-size-complex="11pt"/>
    </style:style>
    <style:style style:name="T28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8_3" style:family="text">
      <style:text-properties fo:font-size="11pt" style:font-size-asian="11pt" style:font-name-complex="Arial" style:font-size-complex="11pt"/>
    </style:style>
    <style:style style:name="T288_4" style:family="text">
      <style:text-properties fo:font-size="11pt" style:font-size-asian="11pt" style:font-name-complex="Arial" style:font-size-complex="11pt"/>
    </style:style>
    <style:style style:name="T288_5" style:family="text">
      <style:text-properties fo:font-size="11pt" style:font-size-asian="11pt" style:font-name-complex="Arial" style:font-size-complex="11pt"/>
    </style:style>
    <style:style style:name="P289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1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294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94_1" style:family="text">
      <style:text-properties fo:font-size="11pt" style:font-size-asian="11pt" style:font-name-complex="Arial" style:font-size-complex="11pt"/>
    </style:style>
    <style:style style:name="T294_2" style:family="text">
      <style:text-properties fo:font-size="11pt" style:font-size-asian="11pt" style:font-name-complex="Arial" style:font-size-complex="11pt"/>
    </style:style>
    <style:style style:name="T294_3" style:family="text">
      <style:text-properties fo:font-size="11pt" style:font-size-asian="11pt" style:font-name-complex="Arial" style:font-size-complex="11pt"/>
    </style:style>
    <style:style style:name="T294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94_5" style:family="text">
      <style:text-properties fo:font-size="11pt" style:font-size-asian="11pt" style:font-name-complex="Arial" style:font-size-complex="11pt"/>
    </style:style>
    <style:style style:name="T294_6" style:family="text">
      <style:text-properties fo:font-size="11pt" style:font-size-asian="11pt" style:font-name-complex="Arial" style:font-size-complex="11pt"/>
    </style:style>
    <style:style style:name="T294_7" style:family="text">
      <style:text-properties fo:font-size="11pt" style:font-size-asian="11pt" style:font-name-complex="Arial" style:font-size-complex="11pt"/>
    </style:style>
    <style:style style:name="T294_8" style:family="text">
      <style:text-properties fo:font-size="11pt" style:font-size-asian="11pt" style:font-name-complex="Arial" style:font-size-complex="11pt"/>
    </style:style>
    <style:style style:name="T294_9" style:family="text">
      <style:text-properties fo:font-size="11pt" style:font-size-asian="11pt" style:font-name-complex="Arial" style:font-size-complex="11pt"/>
    </style:style>
    <style:style style:name="T294_10" style:family="text">
      <style:text-properties fo:font-size="11pt" style:font-size-asian="11pt" style:font-name-complex="Arial" style:font-size-complex="11pt"/>
    </style:style>
    <style:style style:name="T294_11" style:family="text">
      <style:text-properties fo:font-size="11pt" style:font-size-asian="11pt" style:font-name-complex="Arial" style:font-size-complex="11pt"/>
    </style:style>
    <style:style style:name="T294_12" style:family="text">
      <style:text-properties fo:font-size="11pt" style:font-size-asian="11pt" style:font-name-complex="Arial" style:font-size-complex="11pt"/>
    </style:style>
    <style:style style:name="P295" style:family="paragraph" style:parent-style-name="List_20_Paragraph">
      <style:paragraph-properties fo:text-align="justify" fo:margin-left="0.635cm"/>
    </style:style>
    <style:style style:name="T295_1" style:family="text">
      <style:text-properties fo:font-size="11pt" style:font-size-asian="11pt" style:font-name-complex="Arial" style:font-size-complex="11pt"/>
    </style:style>
    <style:style style:name="P296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96_1" style:family="text">
      <style:text-properties fo:font-size="11pt" style:font-size-asian="11pt" style:font-name-complex="Arial" style:font-size-complex="11pt"/>
    </style:style>
    <style:style style:name="T296_2" style:family="text">
      <style:text-properties fo:font-size="11pt" style:font-size-asian="11pt" style:font-name-complex="Arial" style:font-size-complex="11pt"/>
    </style:style>
    <style:style style:name="P297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298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298_1" style:family="text">
      <style:text-properties fo:font-size="11pt" style:font-size-asian="11pt" style:font-name-complex="Arial" style:font-size-complex="11pt"/>
    </style:style>
    <style:style style:name="T298_2" style:family="text">
      <style:text-properties fo:font-size="11pt" style:font-size-asian="11pt" style:font-name-complex="Arial" style:font-size-complex="11pt"/>
    </style:style>
    <style:style style:name="T298_3" style:family="text">
      <style:text-properties fo:font-size="11pt" style:font-size-asian="11pt" style:font-name-complex="Arial" style:font-size-complex="11pt"/>
    </style:style>
    <style:style style:name="T298_4" style:family="text">
      <style:text-properties fo:font-size="11pt" style:font-size-asian="11pt" style:font-name-complex="Arial" style:font-size-complex="11pt"/>
    </style:style>
    <style:style style:name="T298_5" style:family="text">
      <style:text-properties fo:font-size="11pt" style:font-size-asian="11pt" style:font-name-complex="Arial" style:font-size-complex="11pt"/>
    </style:style>
    <style:style style:name="T298_6" style:family="text">
      <style:text-properties fo:font-size="11pt" style:font-size-asian="11pt" style:font-name-complex="Arial" style:font-size-complex="11pt"/>
    </style:style>
    <style:style style:name="P299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02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02_1" style:family="text">
      <style:text-properties fo:font-size="11pt" style:font-size-asian="11pt" style:font-name-complex="Arial" style:font-size-complex="11pt"/>
    </style:style>
    <style:style style:name="P303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304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04_1" style:family="text">
      <style:text-properties fo:font-size="11pt" style:font-size-asian="11pt" style:font-name-complex="Arial" style:font-size-complex="11pt"/>
    </style:style>
    <style:style style:name="T304_2" style:family="text">
      <style:text-properties fo:font-size="11pt" style:font-size-asian="11pt" style:font-name-complex="Arial" style:font-size-complex="11pt"/>
    </style:style>
    <style:style style:name="T304_3" style:family="text">
      <style:text-properties fo:font-size="11pt" style:font-size-asian="11pt" style:font-name-complex="Arial" style:font-size-complex="11pt"/>
    </style:style>
    <style:style style:name="T304_4" style:family="text">
      <style:text-properties fo:font-size="11pt" style:font-size-asian="11pt" style:font-name-complex="Arial" style:font-size-complex="11pt"/>
    </style:style>
    <style:style style:name="T304_5" style:family="text">
      <style:text-properties fo:font-size="11pt" style:font-size-asian="11pt" style:font-name-complex="Arial" style:font-size-complex="11pt"/>
    </style:style>
    <style:style style:name="T304_6" style:family="text">
      <style:text-properties fo:font-size="11pt" style:font-size-asian="11pt" style:font-name-complex="Arial" style:font-size-complex="11pt"/>
    </style:style>
    <style:style style:name="T304_7" style:family="text">
      <style:text-properties fo:font-size="11pt" style:font-size-asian="11pt" style:font-name-complex="Arial" style:font-size-complex="11pt"/>
    </style:style>
    <style:style style:name="T304_8" style:family="text">
      <style:text-properties fo:font-size="11pt" style:font-size-asian="11pt" style:font-name-complex="Arial" style:font-size-complex="11pt"/>
    </style:style>
    <style:style style:name="T304_9" style:family="text">
      <style:text-properties fo:font-size="11pt" style:font-size-asian="11pt" style:font-name-complex="Arial" style:font-size-complex="11pt"/>
    </style:style>
    <style:style style:name="P305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08" style:family="paragraph" style:parent-style-name="List_20_Paragraph">
      <style:paragraph-properties fo:text-align="justify" fo:margin-left="0.635cm"/>
    </style:style>
    <style:style style:name="T308_1" style:family="text">
      <style:text-properties fo:font-size="11pt" style:font-size-asian="11pt" style:font-name-complex="Arial" style:font-size-complex="11pt"/>
    </style:style>
    <style:style style:name="T308_2" style:family="text">
      <style:text-properties fo:font-size="11pt" style:font-size-asian="11pt" style:font-name-complex="Arial" style:font-size-complex="11pt"/>
    </style:style>
    <style:style style:name="T308_3" style:family="text">
      <style:text-properties style:text-position="super 58%" fo:font-size="11pt" style:font-size-asian="11pt" style:font-name-complex="Arial" style:font-size-complex="11pt"/>
    </style:style>
    <style:style style:name="T308_4" style:family="text">
      <style:text-properties fo:font-size="11pt" style:font-size-asian="11pt" style:font-name-complex="Arial" style:font-size-complex="11pt"/>
    </style:style>
    <style:style style:name="T308_5" style:family="text" style:parent-style-name="List_20_Paragraph">
      <style:text-properties fo:font-size="11pt" style:font-size-asian="11pt" style:font-name-complex="Arial" style:font-size-complex="11pt"/>
    </style:style>
    <style:style style:name="P309" style:family="paragraph" style:parent-style-name="Footnote_20_text"/>
    <style:style style:name="T309_1" style:family="text"/>
    <style:style style:name="T309_2" style:family="text"/>
    <style:style style:name="T309_3" style:family="text" style:parent-style-name="Internet_20_link"/>
    <style:style style:name="T309_4" style:family="text"/>
    <style:style style:name="T309_5" style:family="text">
      <style:text-properties fo:font-size="11pt" style:font-size-asian="11pt" style:font-name-complex="Arial" style:font-size-complex="11pt"/>
    </style:style>
    <style:style style:name="T309_6" style:family="text">
      <style:text-properties fo:font-size="11pt" style:font-size-asian="11pt" style:font-name-complex="Arial" style:font-size-complex="11pt"/>
    </style:style>
    <style:style style:name="T309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309_8" style:family="text">
      <style:text-properties fo:font-size="11pt" style:font-size-asian="11pt" style:font-name-complex="Arial" style:font-size-complex="11pt"/>
    </style:style>
    <style:style style:name="P310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2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15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15_1" style:family="text">
      <style:text-properties fo:font-size="11pt" style:font-size-asian="11pt" style:font-name-complex="Arial" style:font-size-complex="11pt"/>
    </style:style>
    <style:style style:name="T315_2" style:family="text">
      <style:text-properties fo:font-size="11pt" style:font-size-asian="11pt" style:font-name-complex="Arial" style:font-size-complex="11pt"/>
    </style:style>
    <style:style style:name="T315_3" style:family="text">
      <style:text-properties fo:font-size="11pt" style:font-size-asian="11pt" style:font-name-complex="Arial" style:font-size-complex="11pt"/>
    </style:style>
    <style:style style:name="T315_4" style:family="text">
      <style:text-properties fo:font-size="11pt" style:font-size-asian="11pt" style:font-name-complex="Arial" style:font-size-complex="11pt"/>
    </style:style>
    <style:style style:name="T315_5" style:family="text">
      <style:text-properties fo:font-size="11pt" style:font-size-asian="11pt" style:font-name-complex="Arial" style:font-size-complex="11pt"/>
    </style:style>
    <style:style style:name="T315_6" style:family="text">
      <style:text-properties fo:font-size="11pt" style:font-size-asian="11pt" style:font-name-complex="Arial" style:font-size-complex="11pt"/>
    </style:style>
    <style:style style:name="T315_7" style:family="text">
      <style:text-properties fo:font-size="11pt" style:font-size-asian="11pt" style:font-name-complex="Arial" style:font-size-complex="11pt"/>
    </style:style>
    <style:style style:name="P316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19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19_1" style:family="text">
      <style:text-properties fo:font-size="11pt" style:font-size-asian="11pt" style:font-name-complex="Arial" style:font-size-complex="11pt"/>
    </style:style>
    <style:style style:name="T319_2" style:family="text">
      <style:text-properties fo:font-size="11pt" style:font-size-asian="11pt" style:font-name-complex="Arial" style:font-size-complex="11pt"/>
    </style:style>
    <style:style style:name="P32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3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23_1" style:family="text">
      <style:text-properties fo:font-size="11pt" style:font-size-asian="11pt" style:font-name-complex="Arial" style:font-size-complex="11pt"/>
    </style:style>
    <style:style style:name="T323_2" style:family="text">
      <style:text-properties fo:font-size="11pt" style:font-size-asian="11pt" style:font-name-complex="Arial" style:font-size-complex="11pt"/>
    </style:style>
    <style:style style:name="T323_3" style:family="text">
      <style:text-properties fo:font-size="11pt" style:font-size-asian="11pt" style:font-name-complex="Arial" style:font-size-complex="11pt"/>
    </style:style>
    <style:style style:name="P324" style:family="paragraph" style:parent-style-name="Normal">
      <style:paragraph-properties fo:text-align="justify" fo:keep-with-next="always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5" style:family="paragraph" style:parent-style-name="Normal">
      <style:paragraph-properties fo:text-align="justify" fo:keep-with-next="always"/>
    </style:style>
    <style:style style:name="T3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6" style:family="paragraph" style:parent-style-name="Normal">
      <style:paragraph-properties fo:text-align="justify" fo:keep-with-next="always"/>
      <style:text-properties fo:font-size="11pt" style:font-size-asian="11pt" style:font-name-complex="Arial" style:font-size-complex="11pt"/>
    </style:style>
    <style:style style:name="P327" style:family="paragraph" style:parent-style-name="List_20_Paragraph">
      <style:paragraph-properties fo:text-align="justify" fo:margin-left="0.635cm" fo:keep-with-next="always"/>
      <style:text-properties fo:font-size="11pt" style:font-size-asian="11pt" style:font-name-complex="Arial" style:font-size-complex="11pt"/>
    </style:style>
    <style:style style:name="T327_1" style:family="text">
      <style:text-properties fo:font-size="11pt" style:font-size-asian="11pt" style:font-name-complex="Arial" style:font-size-complex="11pt"/>
    </style:style>
    <style:style style:name="T327_2" style:family="text">
      <style:text-properties fo:font-size="11pt" style:font-size-asian="11pt" style:font-name-complex="Arial" style:font-size-complex="11pt"/>
    </style:style>
    <style:style style:name="T327_3" style:family="text">
      <style:text-properties fo:font-size="11pt" style:font-size-asian="11pt" style:font-name-complex="Arial" style:font-size-complex="11pt"/>
    </style:style>
    <style:style style:name="P32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2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31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31_1" style:family="text">
      <style:text-properties fo:font-size="11pt" style:font-size-asian="11pt" style:font-name-complex="Arial" style:font-size-complex="11pt"/>
    </style:style>
    <style:style style:name="T331_2" style:family="text">
      <style:text-properties fo:font-size="11pt" style:font-size-asian="11pt" style:font-name-complex="Arial" style:font-size-complex="11pt"/>
    </style:style>
    <style:style style:name="P332" style:family="paragraph" style:parent-style-name="Normal">
      <style:paragraph-properties fo:text-align="justify" fo:line-height="116%" fo:margin-bottom="0.282cm"/>
      <style:text-properties fo:font-size="11pt" style:font-size-asian="11pt" style:font-name-complex="Arial" style:font-size-complex="11pt"/>
    </style:style>
    <style:style style:name="T33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2_2" style:family="text">
      <style:text-properties fo:font-size="11pt" style:font-size-asian="11pt" style:font-name-complex="Arial" style:font-size-complex="11pt"/>
    </style:style>
    <style:style style:name="P333" style:family="paragraph" style:parent-style-name="Normal">
      <style:paragraph-properties fo:text-align="justify" fo:line-height="116%" fo:margin-bottom="0.282cm"/>
      <style:text-properties fo:font-size="11pt" style:font-size-asian="11pt" style:font-name-complex="Arial" style:font-size-complex="11pt"/>
    </style:style>
    <style:style style:name="T3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3_2" style:family="text">
      <style:text-properties fo:font-size="11pt" style:font-size-asian="11pt" style:font-name-complex="Arial" style:font-size-complex="11pt"/>
    </style:style>
    <style:style style:name="P334" style:family="paragraph" style:parent-style-name="Normal">
      <style:paragraph-properties fo:text-align="justify" fo:line-height="116%" fo:margin-bottom="0.282cm"/>
      <style:text-properties fo:font-size="11pt" style:font-size-asian="11pt" style:font-name-complex="Arial" style:font-size-complex="11pt"/>
    </style:style>
    <style:style style:name="T33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4_2" style:family="text">
      <style:text-properties fo:font-size="11pt" style:font-size-asian="11pt" style:font-name-complex="Arial" style:font-size-complex="11pt"/>
    </style:style>
    <style:style style:name="P335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35_1" style:family="text">
      <style:text-properties fo:font-size="11pt" style:font-size-asian="11pt" style:font-name-complex="Arial" style:font-size-complex="11pt"/>
    </style:style>
    <style:style style:name="P336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337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T337_1" style:family="text">
      <style:text-properties fo:font-size="11pt" style:font-size-asian="11pt" style:font-name-complex="Arial" style:font-size-complex="11pt"/>
    </style:style>
    <style:style style:name="T337_2" style:family="text">
      <style:text-properties fo:font-size="11pt" style:font-size-asian="11pt" style:font-name-complex="Arial" style:font-size-complex="11pt"/>
    </style:style>
    <style:style style:name="P33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33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fo:font-size="11pt" style:font-size-asian="11pt" style:font-size-complex="11pt" fo:font-weight="bold" style:font-weight-asian="bold" style:font-weight-complex="bold"/>
    </style:style>
    <style:style style:name="P34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2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42_1" style:family="text">
      <style:text-properties fo:font-size="11pt" style:font-size-asian="11pt" style:font-size-complex="11pt"/>
    </style:style>
    <style:style style:name="P34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4" style:family="paragraph" style:parent-style-name="Normal">
      <style:paragraph-properties fo:text-align="justify" fo:margin-left="1.27cm"/>
    </style:style>
    <style:style style:name="T344_1" style:family="text">
      <style:text-properties fo:font-size="11pt" style:font-size-asian="11pt" style:font-size-complex="11pt" fo:font-weight="bold" style:font-weight-asian="bold" style:font-weight-complex="bold"/>
    </style:style>
    <style:style style:name="P34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6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46_1" style:family="text">
      <style:text-properties fo:font-size="11pt" style:font-size-asian="11pt" style:font-name-complex="Arial" style:font-size-complex="11pt" fo:language="en" fo:country="ZW"/>
    </style:style>
    <style:style style:name="T346_2" style:family="text">
      <style:text-properties fo:font-size="11pt" style:font-size-asian="11pt" style:font-name-complex="Arial" style:font-size-complex="11pt" fo:language="en" fo:country="ZW"/>
    </style:style>
    <style:style style:name="T346_3" style:family="text">
      <style:text-properties fo:font-size="11pt" style:font-size-asian="11pt" style:font-name-complex="Arial" style:font-size-complex="11pt" fo:language="en" fo:country="ZW"/>
    </style:style>
    <style:style style:name="T346_4" style:family="text">
      <style:text-properties fo:font-size="11pt" style:font-size-asian="11pt" style:font-name-complex="Arial" style:font-size-complex="11pt" fo:language="en" fo:country="ZW"/>
    </style:style>
    <style:style style:name="T346_5" style:family="text">
      <style:text-properties fo:font-size="11pt" style:font-size-asian="11pt" style:font-name-complex="Arial" style:font-size-complex="11pt" fo:language="en" fo:country="ZW"/>
    </style:style>
    <style:style style:name="T346_6" style:family="text">
      <style:text-properties fo:font-size="11pt" style:font-size-asian="11pt" style:font-name-complex="Arial" style:font-size-complex="11pt" fo:language="en" fo:country="ZW"/>
    </style:style>
    <style:style style:name="T346_7" style:family="text">
      <style:text-properties fo:font-size="11pt" style:font-size-asian="11pt" style:font-name-complex="Arial" style:font-size-complex="11pt" fo:language="en" fo:country="ZW"/>
    </style:style>
    <style:style style:name="T346_8" style:family="text">
      <style:text-properties fo:font-size="11pt" style:font-size-asian="11pt" style:font-name-complex="Arial" style:font-size-complex="11pt" fo:language="en" fo:country="ZW"/>
    </style:style>
    <style:style style:name="T346_9" style:family="text">
      <style:text-properties fo:font-size="11pt" style:font-size-asian="11pt" style:font-name-complex="Arial" style:font-size-complex="11pt" fo:language="en" fo:country="ZW"/>
    </style:style>
    <style:style style:name="P347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P348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48_1" style:family="text">
      <style:text-properties fo:font-size="11pt" style:font-size-asian="11pt" style:font-size-complex="11pt"/>
    </style:style>
    <style:style style:name="T348_2" style:family="text">
      <style:text-properties fo:font-size="11pt" style:font-size-asian="11pt" style:font-size-complex="11pt"/>
    </style:style>
    <style:style style:name="T348_3" style:family="text">
      <style:text-properties fo:font-size="11pt" style:font-size-asian="11pt" style:font-size-complex="11pt"/>
    </style:style>
    <style:style style:name="T348_4" style:family="text">
      <style:text-properties fo:font-size="11pt" style:font-size-asian="11pt" style:font-size-complex="11pt"/>
    </style:style>
    <style:style style:name="T348_5" style:family="text">
      <style:text-properties fo:font-size="11pt" style:font-size-asian="11pt" style:font-size-complex="11pt"/>
    </style:style>
    <style:style style:name="T348_6" style:family="text">
      <style:text-properties fo:font-size="11pt" style:font-size-asian="11pt" style:font-size-complex="11pt"/>
    </style:style>
    <style:style style:name="T348_7" style:family="text">
      <style:text-properties fo:font-size="11pt" style:font-size-asian="11pt" style:font-size-complex="11pt"/>
    </style:style>
    <style:style style:name="T348_8" style:family="text">
      <style:text-properties fo:font-size="11pt" style:font-size-asian="11pt" style:font-size-complex="11pt"/>
    </style:style>
    <style:style style:name="T348_9" style:family="text">
      <style:text-properties fo:font-size="11pt" style:font-size-asian="11pt" style:font-size-complex="11pt"/>
    </style:style>
    <style:style style:name="T348_10" style:family="text">
      <style:text-properties fo:font-size="11pt" style:font-size-asian="11pt" style:font-size-complex="11pt"/>
    </style:style>
    <style:style style:name="T348_11" style:family="text">
      <style:text-properties fo:font-size="11pt" style:font-size-asian="11pt" style:font-size-complex="11pt"/>
    </style:style>
    <style:style style:name="T348_12" style:family="text">
      <style:text-properties fo:font-size="11pt" style:font-size-asian="11pt" style:font-size-complex="11pt"/>
    </style:style>
    <style:style style:name="T348_13" style:family="text">
      <style:text-properties fo:font-size="11pt" style:font-size-asian="11pt" style:font-size-complex="11pt"/>
    </style:style>
    <style:style style:name="T348_14" style:family="text">
      <style:text-properties fo:font-size="11pt" style:font-size-asian="11pt" style:font-size-complex="11pt"/>
    </style:style>
    <style:style style:name="T348_15" style:family="text">
      <style:text-properties fo:font-size="11pt" style:font-size-asian="11pt" style:font-size-complex="11pt"/>
    </style:style>
    <style:style style:name="T348_16" style:family="text">
      <style:text-properties fo:font-size="11pt" style:font-size-asian="11pt" style:font-size-complex="11pt"/>
    </style:style>
    <style:style style:name="T348_17" style:family="text">
      <style:text-properties fo:font-size="11pt" style:font-size-asian="11pt" style:font-size-complex="11pt"/>
    </style:style>
    <style:style style:name="T348_18" style:family="text">
      <style:text-properties fo:font-size="11pt" style:font-size-asian="11pt" style:font-size-complex="11pt"/>
    </style:style>
    <style:style style:name="T348_19" style:family="text">
      <style:text-properties fo:font-size="11pt" style:font-size-asian="11pt" style:font-size-complex="11pt"/>
    </style:style>
    <style:style style:name="T348_20" style:family="text">
      <style:text-properties fo:font-size="11pt" style:font-size-asian="11pt" style:font-size-complex="11pt"/>
    </style:style>
    <style:style style:name="P349" style:family="paragraph" style:parent-style-name="List_20_Paragraph">
      <style:text-properties fo:font-size="11pt" style:font-size-asian="11pt" style:font-size-complex="11pt"/>
    </style:style>
    <style:style style:name="P350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50_1" style:family="text">
      <style:text-properties fo:font-size="11pt" style:font-size-asian="11pt" style:font-size-complex="11pt"/>
    </style:style>
    <style:style style:name="T350_2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50_3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50_4" style:family="text">
      <style:text-properties fo:font-size="11pt" style:font-size-asian="11pt" style:font-size-complex="11pt"/>
    </style:style>
    <style:style style:name="T350_5" style:family="text">
      <style:text-properties fo:font-size="11pt" style:font-size-asian="11pt" style:font-size-complex="11pt"/>
    </style:style>
    <style:style style:name="T350_6" style:family="text">
      <style:text-properties fo:font-size="11pt" style:font-size-asian="11pt" style:font-size-complex="11pt"/>
    </style:style>
    <style:style style:name="T350_7" style:family="text">
      <style:text-properties fo:font-size="11pt" style:font-size-asian="11pt" style:font-size-complex="11pt"/>
    </style:style>
    <style:style style:name="T350_8" style:family="text">
      <style:text-properties fo:font-size="11pt" style:font-size-asian="11pt" style:font-size-complex="11pt"/>
    </style:style>
    <style:style style:name="T350_9" style:family="text">
      <style:text-properties fo:font-size="11pt" style:font-size-asian="11pt" style:font-size-complex="11pt"/>
    </style:style>
    <style:style style:name="T350_10" style:family="text">
      <style:text-properties fo:font-size="11pt" style:font-size-asian="11pt" style:font-size-complex="11pt"/>
    </style:style>
    <style:style style:name="T350_11" style:family="text">
      <style:text-properties fo:font-size="11pt" style:font-size-asian="11pt" style:font-size-complex="11pt"/>
    </style:style>
    <style:style style:name="T350_12" style:family="text">
      <style:text-properties fo:font-size="11pt" style:font-size-asian="11pt" style:font-size-complex="11pt"/>
    </style:style>
    <style:style style:name="T350_13" style:family="text">
      <style:text-properties fo:font-size="11pt" style:font-size-asian="11pt" style:font-size-complex="11pt"/>
    </style:style>
    <style:style style:name="T350_14" style:family="text">
      <style:text-properties fo:font-size="11pt" style:font-size-asian="11pt" style:font-size-complex="11pt"/>
    </style:style>
    <style:style style:name="T350_15" style:family="text">
      <style:text-properties fo:font-size="11pt" style:font-size-asian="11pt" style:font-size-complex="11pt"/>
    </style:style>
    <style:style style:name="T350_16" style:family="text">
      <style:text-properties fo:font-size="11pt" style:font-size-asian="11pt" style:font-size-complex="11pt"/>
    </style:style>
    <style:style style:name="T350_17" style:family="text">
      <style:text-properties fo:font-size="11pt" style:font-size-asian="11pt" style:font-size-complex="11pt"/>
    </style:style>
    <style:style style:name="P351" style:family="paragraph" style:parent-style-name="List_20_Paragraph">
      <style:text-properties fo:font-size="11pt" style:font-size-asian="11pt" style:font-size-complex="11pt"/>
    </style:style>
    <style:style style:name="P352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52_1" style:family="text">
      <style:text-properties fo:font-size="11pt" style:font-size-asian="11pt" style:font-size-complex="11pt"/>
    </style:style>
    <style:style style:name="T352_2" style:family="text">
      <style:text-properties fo:font-size="11pt" style:font-size-asian="11pt" style:font-size-complex="11pt"/>
    </style:style>
    <style:style style:name="T352_3" style:family="text">
      <style:text-properties fo:font-size="11pt" style:font-size-asian="11pt" style:font-size-complex="11pt"/>
    </style:style>
    <style:style style:name="T352_4" style:family="text">
      <style:text-properties fo:font-size="11pt" style:font-size-asian="11pt" style:font-size-complex="11pt"/>
    </style:style>
    <style:style style:name="T352_5" style:family="text">
      <style:text-properties fo:font-size="11pt" style:font-size-asian="11pt" style:font-size-complex="11pt"/>
    </style:style>
    <style:style style:name="T352_6" style:family="text">
      <style:text-properties fo:font-size="11pt" style:font-size-asian="11pt" style:font-size-complex="11pt"/>
    </style:style>
    <style:style style:name="T352_7" style:family="text">
      <style:text-properties fo:font-size="11pt" style:font-size-asian="11pt" style:font-size-complex="11pt"/>
    </style:style>
    <style:style style:name="T352_8" style:family="text">
      <style:text-properties fo:font-size="11pt" style:font-size-asian="11pt" style:font-size-complex="11pt"/>
    </style:style>
    <style:style style:name="T352_9" style:family="text">
      <style:text-properties fo:font-size="11pt" style:font-size-asian="11pt" style:font-size-complex="11pt"/>
    </style:style>
    <style:style style:name="T352_10" style:family="text">
      <style:text-properties fo:font-size="11pt" style:font-size-asian="11pt" style:font-size-complex="11pt"/>
    </style:style>
    <style:style style:name="T352_11" style:family="text">
      <style:text-properties fo:font-size="11pt" style:font-size-asian="11pt" style:font-size-complex="11pt"/>
    </style:style>
    <style:style style:name="T352_12" style:family="text">
      <style:text-properties fo:font-size="11pt" style:font-size-asian="11pt" style:font-size-complex="11pt"/>
    </style:style>
    <style:style style:name="T352_13" style:family="text">
      <style:text-properties fo:font-size="11pt" style:font-size-asian="11pt" style:font-size-complex="11pt"/>
    </style:style>
    <style:style style:name="T352_14" style:family="text">
      <style:text-properties fo:font-size="11pt" style:font-size-asian="11pt" style:font-size-complex="11pt"/>
    </style:style>
    <style:style style:name="T352_15" style:family="text">
      <style:text-properties fo:font-size="11pt" style:font-size-asian="11pt" style:font-size-complex="11pt"/>
    </style:style>
    <style:style style:name="T352_16" style:family="text">
      <style:text-properties fo:font-size="11pt" style:font-size-asian="11pt" style:font-size-complex="11pt"/>
    </style:style>
    <style:style style:name="T352_17" style:family="text">
      <style:text-properties fo:font-size="11pt" style:font-size-asian="11pt" style:font-size-complex="11pt"/>
    </style:style>
    <style:style style:name="T352_18" style:family="text">
      <style:text-properties fo:font-size="11pt" style:font-size-asian="11pt" style:font-size-complex="11pt"/>
    </style:style>
    <style:style style:name="T352_19" style:family="text">
      <style:text-properties fo:font-size="11pt" style:font-size-asian="11pt" style:font-size-complex="11pt"/>
    </style:style>
    <style:style style:name="T352_20" style:family="text">
      <style:text-properties fo:font-size="11pt" style:font-size-asian="11pt" style:font-size-complex="11pt"/>
    </style:style>
    <style:style style:name="T352_21" style:family="text">
      <style:text-properties fo:font-size="11pt" style:font-size-asian="11pt" style:font-size-complex="11pt"/>
    </style:style>
    <style:style style:name="T352_22" style:family="text">
      <style:text-properties fo:font-size="11pt" style:font-size-asian="11pt" style:font-size-complex="11pt"/>
    </style:style>
    <style:style style:name="T352_23" style:family="text">
      <style:text-properties fo:font-size="11pt" style:font-size-asian="11pt" style:font-size-complex="11pt"/>
    </style:style>
    <style:style style:name="T352_24" style:family="text">
      <style:text-properties fo:font-size="11pt" style:font-size-asian="11pt" style:font-size-complex="11pt"/>
    </style:style>
    <style:style style:name="T352_25" style:family="text">
      <style:text-properties fo:font-size="11pt" style:font-size-asian="11pt" style:font-size-complex="11pt"/>
    </style:style>
    <style:style style:name="T352_26" style:family="text">
      <style:text-properties fo:font-size="11pt" style:font-size-asian="11pt" style:font-size-complex="11pt"/>
    </style:style>
    <style:style style:name="T352_27" style:family="text">
      <style:text-properties fo:font-size="11pt" style:font-size-asian="11pt" style:font-size-complex="11pt"/>
    </style:style>
    <style:style style:name="T352_28" style:family="text">
      <style:text-properties fo:font-size="11pt" style:font-size-asian="11pt" style:font-size-complex="11pt"/>
    </style:style>
    <style:style style:name="T352_29" style:family="text">
      <style:text-properties fo:font-size="11pt" style:font-size-asian="11pt" style:font-size-complex="11pt"/>
    </style:style>
    <style:style style:name="T352_30" style:family="text">
      <style:text-properties fo:font-size="11pt" style:font-size-asian="11pt" style:font-size-complex="11pt"/>
    </style:style>
    <style:style style:name="T352_31" style:family="text">
      <style:text-properties fo:font-size="11pt" style:font-size-asian="11pt" style:font-size-complex="11pt"/>
    </style:style>
    <style:style style:name="T352_32" style:family="text">
      <style:text-properties fo:font-size="11pt" style:font-size-asian="11pt" style:font-size-complex="11pt"/>
    </style:style>
    <style:style style:name="T352_33" style:family="text">
      <style:text-properties fo:font-size="11pt" style:font-size-asian="11pt" style:font-size-complex="11pt"/>
    </style:style>
    <style:style style:name="T352_34" style:family="text">
      <style:text-properties fo:font-size="11pt" style:font-size-asian="11pt" style:font-size-complex="11pt"/>
    </style:style>
    <style:style style:name="T352_35" style:family="text">
      <style:text-properties fo:font-size="11pt" style:font-size-asian="11pt" style:font-size-complex="11pt"/>
    </style:style>
    <style:style style:name="T352_36" style:family="text">
      <style:text-properties fo:font-size="11pt" style:font-size-asian="11pt" style:font-size-complex="11pt"/>
    </style:style>
    <style:style style:name="T352_37" style:family="text">
      <style:text-properties fo:font-size="11pt" style:font-size-asian="11pt" style:font-size-complex="11pt"/>
    </style:style>
    <style:style style:name="T352_38" style:family="text">
      <style:text-properties fo:font-size="11pt" style:font-size-asian="11pt" style:font-size-complex="11pt"/>
    </style:style>
    <style:style style:name="T352_39" style:family="text">
      <style:text-properties fo:font-size="11pt" style:font-size-asian="11pt" style:font-size-complex="11pt"/>
    </style:style>
    <style:style style:name="T352_40" style:family="text">
      <style:text-properties fo:font-size="11pt" style:font-size-asian="11pt" style:font-size-complex="11pt"/>
    </style:style>
    <style:style style:name="T352_41" style:family="text">
      <style:text-properties fo:font-size="11pt" style:font-size-asian="11pt" style:font-size-complex="11pt"/>
    </style:style>
    <style:style style:name="T352_42" style:family="text">
      <style:text-properties fo:font-size="11pt" style:font-size-asian="11pt" style:font-size-complex="11pt"/>
    </style:style>
    <style:style style:name="T352_43" style:family="text">
      <style:text-properties fo:font-size="11pt" style:font-size-asian="11pt" style:font-size-complex="11pt"/>
    </style:style>
    <style:style style:name="T352_44" style:family="text">
      <style:text-properties fo:font-size="11pt" style:font-size-asian="11pt" style:font-size-complex="11pt"/>
    </style:style>
    <style:style style:name="T352_45" style:family="text">
      <style:text-properties fo:font-size="11pt" style:font-size-asian="11pt" style:font-size-complex="11pt" fo:font-weight="bold" style:font-weight-asian="bold"/>
    </style:style>
    <style:style style:name="T352_46" style:family="text">
      <style:text-properties fo:font-size="11pt" style:font-size-asian="11pt" style:font-size-complex="11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fo:font-size="11pt" style:font-size-asian="11pt" style:font-size-complex="11pt"/>
    </style:style>
    <style:style style:name="P354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54_1" style:family="text">
      <style:text-properties fo:font-size="11pt" style:font-size-asian="11pt" style:font-size-complex="11pt"/>
    </style:style>
    <style:style style:name="T354_2" style:family="text">
      <style:text-properties fo:font-size="11pt" style:font-size-asian="11pt" style:font-size-complex="11pt"/>
    </style:style>
    <style:style style:name="T354_3" style:family="text">
      <style:text-properties fo:font-size="11pt" style:font-size-asian="11pt" style:font-size-complex="11pt"/>
    </style:style>
    <style:style style:name="T354_4" style:family="text">
      <style:text-properties fo:font-size="11pt" style:font-size-asian="11pt" style:font-size-complex="11pt"/>
    </style:style>
    <style:style style:name="T354_5" style:family="text">
      <style:text-properties fo:font-size="11pt" style:font-size-asian="11pt" style:font-size-complex="11pt"/>
    </style:style>
    <style:style style:name="T354_6" style:family="text">
      <style:text-properties fo:font-size="11pt" style:font-size-asian="11pt" style:font-size-complex="11pt"/>
    </style:style>
    <style:style style:name="T354_7" style:family="text">
      <style:text-properties fo:font-size="11pt" style:font-size-asian="11pt" style:font-size-complex="11pt"/>
    </style:style>
    <style:style style:name="T354_8" style:family="text">
      <style:text-properties fo:font-size="11pt" style:font-size-asian="11pt" style:font-size-complex="11pt"/>
    </style:style>
    <style:style style:name="T354_9" style:family="text">
      <style:text-properties fo:font-size="11pt" style:font-size-asian="11pt" style:font-size-complex="11pt"/>
    </style:style>
    <style:style style:name="T354_10" style:family="text">
      <style:text-properties fo:font-size="11pt" style:font-size-asian="11pt" style:font-size-complex="11pt" fo:font-weight="bold" style:font-weight-asian="bold"/>
    </style:style>
    <style:style style:name="T354_11" style:family="text">
      <style:text-properties fo:font-size="11pt" style:font-size-asian="11pt" style:font-size-complex="11pt" fo:font-weight="bold" style:font-weight-asian="bold"/>
    </style:style>
    <style:style style:name="T354_12" style:family="text">
      <style:text-properties fo:font-size="11pt" style:font-size-asian="11pt" style:font-size-complex="11pt"/>
    </style:style>
    <style:style style:name="T354_13" style:family="text">
      <style:text-properties fo:font-size="11pt" style:font-size-asian="11pt" style:font-size-complex="11pt"/>
    </style:style>
    <style:style style:name="T354_14" style:family="text">
      <style:text-properties fo:font-size="11pt" style:font-size-asian="11pt" style:font-size-complex="11pt" fo:font-weight="bold" style:font-weight-asian="bold"/>
    </style:style>
    <style:style style:name="T354_15" style:family="text">
      <style:text-properties fo:font-size="11pt" style:font-size-asian="11pt" style:font-size-complex="11pt"/>
    </style:style>
    <style:style style:name="T354_16" style:family="text">
      <style:text-properties fo:font-size="11pt" style:font-size-asian="11pt" style:font-size-complex="11pt"/>
    </style:style>
    <style:style style:name="T354_17" style:family="text">
      <style:text-properties fo:font-size="11pt" style:font-size-asian="11pt" style:font-size-complex="11pt" fo:font-weight="bold" style:font-weight-asian="bold"/>
    </style:style>
    <style:style style:name="T354_18" style:family="text">
      <style:text-properties fo:font-size="11pt" style:font-size-asian="11pt" style:font-size-complex="11pt"/>
    </style:style>
    <style:style style:name="T354_19" style:family="text">
      <style:text-properties fo:font-size="11pt" style:font-size-asian="11pt" style:font-size-complex="11pt"/>
    </style:style>
    <style:style style:name="T354_20" style:family="text">
      <style:text-properties fo:font-size="11pt" style:font-size-asian="11pt" style:font-size-complex="11pt" fo:font-weight="bold" style:font-weight-asian="bold"/>
    </style:style>
    <style:style style:name="T354_21" style:family="text">
      <style:text-properties fo:font-size="11pt" style:font-size-asian="11pt" style:font-size-complex="11pt"/>
    </style:style>
    <style:style style:name="T354_22" style:family="text">
      <style:text-properties fo:font-size="11pt" style:font-size-asian="11pt" style:font-size-complex="11pt"/>
    </style:style>
    <style:style style:name="T354_23" style:family="text">
      <style:text-properties fo:font-size="11pt" style:font-size-asian="11pt" style:font-size-complex="11pt"/>
    </style:style>
    <style:style style:name="T354_24" style:family="text">
      <style:text-properties fo:font-size="11pt" style:font-size-asian="11pt" style:font-size-complex="11pt"/>
    </style:style>
    <style:style style:name="T354_25" style:family="text">
      <style:text-properties fo:font-size="11pt" style:font-size-asian="11pt" style:font-size-complex="11pt"/>
    </style:style>
    <style:style style:name="T354_26" style:family="text">
      <style:text-properties fo:font-size="11pt" style:font-size-asian="11pt" style:font-size-complex="11pt"/>
    </style:style>
    <style:style style:name="T354_27" style:family="text">
      <style:text-properties fo:font-size="11pt" style:font-size-asian="11pt" style:font-size-complex="11pt"/>
    </style:style>
    <style:style style:name="T354_28" style:family="text">
      <style:text-properties fo:font-size="11pt" style:font-size-asian="11pt" style:font-size-complex="11pt"/>
    </style:style>
    <style:style style:name="T354_29" style:family="text">
      <style:text-properties fo:font-size="11pt" style:font-size-asian="11pt" style:font-size-complex="11pt"/>
    </style:style>
    <style:style style:name="P355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56" style:family="paragraph" style:parent-style-name="List_20_Paragraph">
      <style:paragraph-properties fo:text-indent="0.332cm" fo:line-height="150%" fo:margin-left="1.67cm"/>
    </style:style>
    <style:style style:name="T356_1" style:family="text">
      <style:text-properties fo:font-size="11pt" style:font-size-asian="11pt" style:font-size-complex="11pt" fo:font-weight="bold" style:font-weight-asian="bold" style:font-weight-complex="bold"/>
    </style:style>
    <style:style style:name="T356_2" style:family="text">
      <style:text-properties fo:font-size="11pt" style:font-size-asian="11pt" style:font-size-complex="11pt" fo:font-weight="bold" style:font-weight-asian="bold" style:font-weight-complex="bold"/>
    </style:style>
    <style:style style:name="Table9" style:family="table">
      <style:table-properties table:align="center" style:width="15.744cm" fo:margin-left="1.358cm"/>
    </style:style>
    <style:style style:name="Column16" style:family="table-column">
      <style:table-column-properties style:column-width="3.492cm"/>
    </style:style>
    <style:style style:name="Column17" style:family="table-column">
      <style:table-column-properties style:column-width="7.5cm"/>
    </style:style>
    <style:style style:name="Column18" style:family="table-column">
      <style:table-column-properties style:column-width="4.752cm"/>
    </style:style>
    <style:style style:name="Row18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List_20_Paragraph">
      <style:paragraph-properties fo:margin-left="0cm"/>
    </style:style>
    <style:style style:name="T35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List_20_Paragraph">
      <style:paragraph-properties fo:margin-left="0cm"/>
    </style:style>
    <style:style style:name="T35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List_20_Paragraph">
      <style:paragraph-properties fo:margin-left="0cm"/>
    </style:style>
    <style:style style:name="T35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9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List_20_Paragraph">
      <style:paragraph-properties fo:margin-left="0cm"/>
    </style:style>
    <style:style style:name="T36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62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63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6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364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65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5_3" style:family="text">
      <style:text-properties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365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66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66_1" style:family="text">
      <style:text-properties style:font-name="Arial" fo:font-size="11pt" style:font-size-asian="11pt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List_20_Paragraph">
      <style:paragraph-properties fo:margin-left="0cm"/>
    </style:style>
    <style:style style:name="T36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20" style:family="table-row">
      <style:table-row-properties style:min-row-height="0.123cm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List_20_Paragraph">
      <style:paragraph-properties fo:margin-left="0cm"/>
    </style:style>
    <style:style style:name="T36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List_20_Paragraph">
      <style:paragraph-properties fo:text-indent="-0.635cm" fo:margin-left="1.27cm"/>
    </style:style>
    <style:style style:name="T36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70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71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1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List_20_Paragraph">
      <style:paragraph-properties fo:margin-left="0cm"/>
    </style:style>
    <style:style style:name="T37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21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List_20_Paragraph">
      <style:paragraph-properties fo:margin-left="0cm"/>
    </style:style>
    <style:style style:name="T37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75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76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76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6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6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76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List_20_Paragraph">
      <style:paragraph-properties fo:margin-left="0cm"/>
    </style:style>
    <style:style style:name="T37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22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List_20_Paragraph">
      <style:paragraph-properties fo:margin-left="0cm"/>
    </style:style>
    <style:style style:name="T37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80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0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0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81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82" style:family="paragraph" style:parent-style-name="List_20_Paragraph">
      <style:paragraph-properties fo:text-indent="-0.635cm"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8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8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8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383" style:family="paragraph" style:parent-style-name="List_20_Paragraph">
      <style:paragraph-properties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List_20_Paragraph">
      <style:paragraph-properties fo:margin-left="0cm"/>
    </style:style>
    <style:style style:name="T38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85" style:family="paragraph" style:parent-style-name="Normal">
      <style:text-properties fo:font-size="11pt" style:font-size-asian="11pt" style:font-size-complex="11pt"/>
    </style:style>
    <style:style style:name="P386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86_1" style:family="text">
      <style:text-properties fo:font-size="11pt" style:font-size-asian="11pt" style:font-size-complex="11pt"/>
    </style:style>
    <style:style style:name="P387" style:family="paragraph" style:parent-style-name="Normal"/>
    <style:style style:name="T387_1" style:family="text">
      <style:text-properties fo:font-size="11pt" style:font-size-asian="11pt" style:font-size-complex="11pt"/>
    </style:style>
    <style:style style:name="P388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88_1" style:family="text">
      <style:text-properties fo:font-size="11pt" style:font-size-asian="11pt" style:font-size-complex="11pt"/>
    </style:style>
    <style:style style:name="T388_2" style:family="text">
      <style:text-properties fo:font-size="11pt" style:font-size-asian="11pt" style:font-size-complex="11pt"/>
    </style:style>
    <style:style style:name="P389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89_1" style:family="text">
      <style:text-properties fo:font-size="11pt" style:font-size-asian="11pt" style:font-size-complex="11pt"/>
    </style:style>
    <style:style style:name="T389_2" style:family="text">
      <style:text-properties fo:font-size="11pt" style:font-size-asian="11pt" style:font-size-complex="11pt"/>
    </style:style>
    <style:style style:name="P390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90_1" style:family="text">
      <style:text-properties fo:font-size="11pt" style:font-size-asian="11pt" style:font-size-complex="11pt"/>
    </style:style>
    <style:style style:name="T390_2" style:family="text">
      <style:text-properties fo:font-size="11pt" style:font-size-asian="11pt" style:font-size-complex="11pt"/>
    </style:style>
    <style:style style:name="T390_3" style:family="text">
      <style:text-properties fo:font-size="11pt" style:font-size-asian="11pt" style:font-size-complex="11pt"/>
    </style:style>
    <style:style style:name="T390_4" style:family="text">
      <style:text-properties fo:font-size="11pt" style:font-size-asian="11pt" style:font-size-complex="11pt"/>
    </style:style>
    <style:style style:name="P391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91_1" style:family="text">
      <style:text-properties fo:font-size="11pt" style:font-size-asian="11pt" style:font-size-complex="11pt"/>
    </style:style>
    <style:style style:name="T391_2" style:family="text">
      <style:text-properties fo:font-size="11pt" style:font-size-asian="11pt" style:font-size-complex="11pt"/>
    </style:style>
    <style:style style:name="T391_3" style:family="text">
      <style:text-properties fo:font-size="11pt" style:font-size-asian="11pt" style:font-size-complex="11pt"/>
    </style:style>
    <style:style style:name="T391_4" style:family="text">
      <style:text-properties fo:font-size="11pt" style:font-size-asian="11pt" style:font-size-complex="11pt"/>
    </style:style>
    <style:style style:name="P392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92_1" style:family="text">
      <style:text-properties fo:font-size="11pt" style:font-size-asian="11pt" style:font-size-complex="11pt"/>
    </style:style>
    <style:style style:name="P393" style:family="paragraph" style:parent-style-name="List_20_Paragraph">
      <style:paragraph-properties style:text-autospace="none" fo:text-align="justify" fo:line-height="108%" fo:margin-top="0.071cm" style:punctuation-wrap="simple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T393_1" style:family="text">
      <style:text-properties fo:font-size="11pt" style:font-size-asian="11pt" style:font-size-complex="11pt"/>
    </style:style>
    <style:style style:name="T393_2" style:family="text">
      <style:text-properties fo:font-size="11pt" style:font-size-asian="11pt" style:font-name-complex="Arial" style:font-size-complex="11pt"/>
    </style:style>
    <style:style style:name="T393_3" style:family="text">
      <style:text-properties fo:font-size="11pt" style:font-size-asian="11pt" style:font-name-complex="Arial" style:font-size-complex="11pt"/>
    </style:style>
    <style:style style:name="P39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95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T395_1" style:family="text">
      <style:text-properties fo:font-size="11pt" style:font-size-asian="11pt" style:font-size-complex="11pt" fo:font-weight="bold" style:font-weight-asian="bold" style:font-weight-complex="bold"/>
    </style:style>
    <style:style style:name="T395_2" style:family="text">
      <style:text-properties fo:font-size="11pt" style:font-size-asian="11pt" style:font-size-complex="11pt"/>
    </style:style>
    <style:style style:name="T395_3" style:family="text">
      <style:text-properties fo:font-size="11pt" style:font-size-asian="11pt" style:font-size-complex="11pt" fo:font-weight="bold" style:font-weight-asian="bold" style:font-weight-complex="bold"/>
    </style:style>
    <style:style style:name="T395_4" style:family="text">
      <style:text-properties fo:font-size="11pt" style:font-size-asian="11pt" style:font-size-complex="11pt"/>
    </style:style>
    <style:style style:name="T395_5" style:family="text">
      <style:text-properties fo:font-size="11pt" style:font-size-asian="11pt" style:font-size-complex="11pt" fo:font-weight="bold" style:font-weight-asian="bold" style:font-weight-complex="bold"/>
    </style:style>
    <style:style style:name="T395_6" style:family="text">
      <style:text-properties fo:font-size="11pt" style:font-size-asian="11pt" style:font-size-complex="11pt"/>
    </style:style>
    <style:style style:name="T395_7" style:family="text">
      <style:text-properties fo:font-size="11pt" style:font-size-asian="11pt" style:font-size-complex="11pt"/>
    </style:style>
    <style:style style:name="T395_8" style:family="text">
      <style:text-properties fo:font-size="11pt" style:font-size-asian="11pt" style:font-size-complex="11pt"/>
    </style:style>
    <style:style style:name="T395_9" style:family="text">
      <style:text-properties fo:font-size="11pt" style:font-size-asian="11pt" style:font-size-complex="11pt"/>
    </style:style>
    <style:style style:name="P396" style:family="paragraph" style:parent-style-name="Normal">
      <style:text-properties fo:font-size="11pt" style:font-size-asian="11pt" style:font-size-complex="11pt"/>
    </style:style>
    <style:style style:name="P397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398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399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0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1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2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3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4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5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6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7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8" style:family="paragraph" style:parent-style-name="List_20_Paragraph">
      <style:paragraph-properties fo:text-align="justify"/>
      <style:text-properties text:display="none" fo:font-size="11pt" style:font-size-asian="11pt" style:font-size-complex="11pt" fo:font-weight="bold" style:font-weight-asian="bold"/>
    </style:style>
    <style:style style:name="P40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09_1" style:family="text">
      <style:text-properties fo:font-size="11pt" style:font-size-asian="11pt" style:font-size-complex="11pt" fo:font-weight="bold" style:font-weight-asian="bold"/>
    </style:style>
    <style:style style:name="T409_2" style:family="text">
      <style:text-properties fo:font-size="11pt" style:font-size-asian="11pt" style:font-size-complex="11pt" fo:font-weight="bold" style:font-weight-asian="bold"/>
    </style:style>
    <style:style style:name="T409_3" style:family="text">
      <style:text-properties fo:font-size="11pt" style:font-size-asian="11pt" style:font-size-complex="11pt" fo:font-weight="bold" style:font-weight-asian="bold"/>
    </style:style>
    <style:style style:name="T409_4" style:family="text">
      <style:text-properties fo:font-size="11pt" style:font-size-asian="11pt" style:font-size-complex="11pt"/>
    </style:style>
    <style:style style:name="T409_5" style:family="text">
      <style:text-properties fo:font-size="11pt" style:font-size-asian="11pt" style:font-size-complex="11pt"/>
    </style:style>
    <style:style style:name="T409_6" style:family="text">
      <style:text-properties fo:font-size="11pt" style:font-size-asian="11pt" style:font-size-complex="11pt"/>
    </style:style>
    <style:style style:name="T409_7" style:family="text">
      <style:text-properties fo:font-size="11pt" style:font-size-asian="11pt" style:font-size-complex="11pt"/>
    </style:style>
    <style:style style:name="T409_8" style:family="text">
      <style:text-properties fo:font-size="11pt" style:font-size-asian="11pt" style:font-size-complex="11pt"/>
    </style:style>
    <style:style style:name="T409_9" style:family="text">
      <style:text-properties fo:font-size="11pt" style:font-size-asian="11pt" style:font-size-complex="11pt"/>
    </style:style>
    <style:style style:name="T409_10" style:family="text">
      <style:text-properties fo:font-size="11pt" style:font-size-asian="11pt" style:font-size-complex="11pt"/>
    </style:style>
    <style:style style:name="T409_11" style:family="text">
      <style:text-properties fo:font-size="11pt" style:font-size-asian="11pt" style:font-size-complex="11pt"/>
    </style:style>
    <style:style style:name="T409_12" style:family="text">
      <style:text-properties fo:font-size="11pt" style:font-size-asian="11pt" style:font-size-complex="11pt"/>
    </style:style>
    <style:style style:name="T409_13" style:family="text">
      <style:text-properties fo:font-size="11pt" style:font-size-asian="11pt" style:font-size-complex="11pt"/>
    </style:style>
    <style:style style:name="T409_14" style:family="text">
      <style:text-properties fo:font-size="11pt" style:font-size-asian="11pt" style:font-size-complex="11pt"/>
    </style:style>
    <style:style style:name="T409_15" style:family="text">
      <style:text-properties fo:font-size="11pt" style:font-size-asian="11pt" style:font-size-complex="11pt"/>
    </style:style>
    <style:style style:name="T409_16" style:family="text">
      <style:text-properties fo:font-size="11pt" style:font-size-asian="11pt" style:font-size-complex="11pt"/>
    </style:style>
    <style:style style:name="T409_17" style:family="text">
      <style:text-properties fo:font-size="11pt" style:font-size-asian="11pt" style:font-size-complex="11pt"/>
    </style:style>
    <style:style style:name="T409_18" style:family="text">
      <style:text-properties fo:font-size="11pt" style:font-size-asian="11pt" style:font-size-complex="11pt"/>
    </style:style>
    <style:style style:name="T409_19" style:family="text">
      <style:text-properties fo:font-size="11pt" style:font-size-asian="11pt" style:font-size-complex="11pt"/>
    </style:style>
    <style:style style:name="T409_20" style:family="text">
      <style:text-properties fo:font-size="11pt" style:font-size-asian="11pt" style:font-size-complex="11pt"/>
    </style:style>
    <style:style style:name="T409_21" style:family="text">
      <style:text-properties fo:font-size="11pt" style:font-size-asian="11pt" style:font-size-complex="11pt"/>
    </style:style>
    <style:style style:name="T409_22" style:family="text">
      <style:text-properties fo:font-size="11pt" style:font-size-asian="11pt" style:font-size-complex="11pt"/>
    </style:style>
    <style:style style:name="T409_23" style:family="text">
      <style:text-properties fo:font-size="11pt" style:font-size-asian="11pt" style:font-size-complex="11pt"/>
    </style:style>
    <style:style style:name="T409_24" style:family="text">
      <style:text-properties fo:font-size="11pt" style:font-size-asian="11pt" style:font-size-complex="11pt"/>
    </style:style>
    <style:style style:name="P410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P41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11_1" style:family="text">
      <style:text-properties fo:font-size="11pt" style:font-size-asian="11pt" style:font-size-complex="11pt"/>
    </style:style>
    <style:style style:name="T411_2" style:family="text">
      <style:text-properties fo:font-size="11pt" style:font-size-asian="11pt" style:font-size-complex="11pt"/>
    </style:style>
    <style:style style:name="T411_3" style:family="text">
      <style:text-properties fo:font-size="11pt" style:font-size-asian="11pt" style:font-size-complex="11pt"/>
    </style:style>
    <style:style style:name="T411_4" style:family="text">
      <style:text-properties fo:font-size="11pt" style:font-size-asian="11pt" style:font-size-complex="11pt"/>
    </style:style>
    <style:style style:name="T411_5" style:family="text">
      <style:text-properties fo:font-size="11pt" style:font-size-asian="11pt" style:font-size-complex="11pt"/>
    </style:style>
    <style:style style:name="T411_6" style:family="text">
      <style:text-properties fo:font-size="11pt" style:font-size-asian="11pt" style:font-size-complex="11pt"/>
    </style:style>
    <style:style style:name="T411_7" style:family="text">
      <style:text-properties fo:font-size="11pt" style:font-size-asian="11pt" style:font-size-complex="11pt"/>
    </style:style>
    <style:style style:name="T411_8" style:family="text">
      <style:text-properties fo:font-size="11pt" style:font-size-asian="11pt" style:font-size-complex="11pt"/>
    </style:style>
    <style:style style:name="T411_9" style:family="text">
      <style:text-properties fo:font-size="11pt" style:font-size-asian="11pt" style:font-size-complex="11pt"/>
    </style:style>
    <style:style style:name="T411_10" style:family="text">
      <style:text-properties fo:font-size="11pt" style:font-size-asian="11pt" style:font-size-complex="11pt"/>
    </style:style>
    <style:style style:name="T411_11" style:family="text">
      <style:text-properties fo:font-size="11pt" style:font-size-asian="11pt" style:font-size-complex="11pt"/>
    </style:style>
    <style:style style:name="T411_12" style:family="text">
      <style:text-properties fo:font-size="11pt" style:font-size-asian="11pt" style:font-size-complex="11pt"/>
    </style:style>
    <style:style style:name="T411_13" style:family="text">
      <style:text-properties fo:font-size="11pt" style:font-size-asian="11pt" style:font-size-complex="11pt"/>
    </style:style>
    <style:style style:name="T411_14" style:family="text">
      <style:text-properties fo:font-size="11pt" style:font-size-asian="11pt" style:font-size-complex="11pt"/>
    </style:style>
    <style:style style:name="T411_15" style:family="text">
      <style:text-properties fo:font-size="11pt" style:font-size-asian="11pt" style:font-size-complex="11pt"/>
    </style:style>
    <style:style style:name="T411_16" style:family="text">
      <style:text-properties fo:font-size="11pt" style:font-size-asian="11pt" style:font-size-complex="11pt"/>
    </style:style>
    <style:style style:name="T411_17" style:family="text">
      <style:text-properties fo:font-size="11pt" style:font-size-asian="11pt" style:font-size-complex="11pt"/>
    </style:style>
    <style:style style:name="T411_18" style:family="text">
      <style:text-properties fo:font-size="11pt" style:font-size-asian="11pt" style:font-size-complex="11pt"/>
    </style:style>
    <style:style style:name="T411_19" style:family="text">
      <style:text-properties fo:font-size="11pt" style:font-size-asian="11pt" style:font-size-complex="11pt"/>
    </style:style>
    <style:style style:name="T411_20" style:family="text">
      <style:text-properties fo:font-size="11pt" style:font-size-asian="11pt" style:font-size-complex="11pt"/>
    </style:style>
    <style:style style:name="T411_21" style:family="text">
      <style:text-properties fo:font-size="11pt" style:font-size-asian="11pt" style:font-size-complex="11pt"/>
    </style:style>
    <style:style style:name="T411_22" style:family="text">
      <style:text-properties fo:font-size="11pt" style:font-size-asian="11pt" style:font-size-complex="11pt"/>
    </style:style>
    <style:style style:name="T411_23" style:family="text">
      <style:text-properties fo:font-size="11pt" style:font-size-asian="11pt" style:font-size-complex="11pt"/>
    </style:style>
    <style:style style:name="T411_24" style:family="text">
      <style:text-properties fo:font-size="11pt" style:font-size-asian="11pt" style:font-size-complex="11pt"/>
    </style:style>
    <style:style style:name="T411_25" style:family="text">
      <style:text-properties fo:font-size="11pt" style:font-size-asian="11pt" style:font-size-complex="11pt"/>
    </style:style>
    <style:style style:name="T411_26" style:family="text">
      <style:text-properties fo:font-size="11pt" style:font-size-asian="11pt" style:font-size-complex="11pt"/>
    </style:style>
    <style:style style:name="T411_27" style:family="text">
      <style:text-properties fo:font-size="11pt" style:font-size-asian="11pt" style:font-size-complex="11pt"/>
    </style:style>
    <style:style style:name="T411_28" style:family="text">
      <style:text-properties fo:font-size="11pt" style:font-size-asian="11pt" style:font-size-complex="11pt"/>
    </style:style>
    <style:style style:name="T411_29" style:family="text">
      <style:text-properties fo:font-size="11pt" style:font-size-asian="11pt" style:font-size-complex="11pt"/>
    </style:style>
    <style:style style:name="T411_30" style:family="text">
      <style:text-properties fo:font-size="11pt" style:font-size-asian="11pt" style:font-size-complex="11pt"/>
    </style:style>
    <style:style style:name="T411_31" style:family="text">
      <style:text-properties fo:font-size="11pt" style:font-size-asian="11pt" style:font-size-complex="11pt"/>
    </style:style>
    <style:style style:name="T411_32" style:family="text">
      <style:text-properties fo:font-size="11pt" style:font-size-asian="11pt" style:font-size-complex="11pt"/>
    </style:style>
    <style:style style:name="T411_33" style:family="text">
      <style:text-properties fo:font-size="11pt" style:font-size-asian="11pt" style:font-size-complex="11pt"/>
    </style:style>
    <style:style style:name="T411_34" style:family="text">
      <style:text-properties fo:font-size="11pt" style:font-size-asian="11pt" style:font-size-complex="11pt"/>
    </style:style>
    <style:style style:name="T411_35" style:family="text">
      <style:text-properties fo:font-size="11pt" style:font-size-asian="11pt" style:font-size-complex="11pt"/>
    </style:style>
    <style:style style:name="T411_36" style:family="text">
      <style:text-properties fo:font-size="11pt" style:font-size-asian="11pt" style:font-size-complex="11pt"/>
    </style:style>
    <style:style style:name="T411_37" style:family="text">
      <style:text-properties fo:font-size="11pt" style:font-size-asian="11pt" style:font-size-complex="11pt"/>
    </style:style>
    <style:style style:name="T411_38" style:family="text">
      <style:text-properties fo:font-size="11pt" style:font-size-asian="11pt" style:font-size-complex="11pt"/>
    </style:style>
    <style:style style:name="T411_39" style:family="text">
      <style:text-properties fo:font-size="11pt" style:font-size-asian="11pt" style:font-size-complex="11pt"/>
    </style:style>
    <style:style style:name="T411_40" style:family="text">
      <style:text-properties fo:font-size="11pt" style:font-size-asian="11pt" style:font-size-complex="11pt"/>
    </style:style>
    <style:style style:name="T411_41" style:family="text">
      <style:text-properties fo:font-size="11pt" style:font-size-asian="11pt" style:font-size-complex="11pt"/>
    </style:style>
    <style:style style:name="T411_42" style:family="text">
      <style:text-properties fo:font-size="11pt" style:font-size-asian="11pt" style:font-size-complex="11pt"/>
    </style:style>
    <style:style style:name="T411_43" style:family="text">
      <style:text-properties fo:font-size="11pt" style:font-size-asian="11pt" style:font-size-complex="11pt"/>
    </style:style>
    <style:style style:name="P412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P413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13_1" style:family="text">
      <style:text-properties fo:font-size="11pt" style:font-size-asian="11pt" style:font-size-complex="11pt" fo:font-weight="bold" style:font-weight-asian="bold" style:font-weight-complex="bold"/>
    </style:style>
    <style:style style:name="T413_2" style:family="text">
      <style:text-properties fo:font-size="11pt" style:font-size-asian="11pt" style:font-size-complex="11pt" fo:font-weight="bold" style:font-weight-asian="bold" style:font-weight-complex="bold"/>
    </style:style>
    <style:style style:name="T413_3" style:family="text">
      <style:text-properties fo:font-size="11pt" style:font-size-asian="11pt" style:font-size-complex="11pt" fo:font-weight="bold" style:font-weight-asian="bold" style:font-weight-complex="bold"/>
    </style:style>
    <style:style style:name="T413_4" style:family="text">
      <style:text-properties fo:font-size="11pt" style:font-size-asian="11pt" style:font-size-complex="11pt"/>
    </style:style>
    <style:style style:name="T413_5" style:family="text">
      <style:text-properties fo:font-size="11pt" style:font-size-asian="11pt" style:font-size-complex="11pt"/>
    </style:style>
    <style:style style:name="T413_6" style:family="text">
      <style:text-properties fo:font-size="11pt" style:font-size-asian="11pt" style:font-size-complex="11pt"/>
    </style:style>
    <style:style style:name="T413_7" style:family="text">
      <style:text-properties fo:font-size="11pt" style:font-size-asian="11pt" style:font-size-complex="11pt"/>
    </style:style>
    <style:style style:name="T413_8" style:family="text">
      <style:text-properties fo:font-size="11pt" style:font-size-asian="11pt" style:font-size-complex="11pt"/>
    </style:style>
    <style:style style:name="T413_9" style:family="text">
      <style:text-properties fo:font-size="11pt" style:font-size-asian="11pt" style:font-size-complex="11pt"/>
    </style:style>
    <style:style style:name="T413_10" style:family="text">
      <style:text-properties fo:font-size="11pt" style:font-size-asian="11pt" style:font-size-complex="11pt"/>
    </style:style>
    <style:style style:name="T413_11" style:family="text">
      <style:text-properties fo:font-size="11pt" style:font-size-asian="11pt" style:font-size-complex="11pt"/>
    </style:style>
    <style:style style:name="T413_12" style:family="text">
      <style:text-properties fo:font-size="11pt" style:font-size-asian="11pt" style:font-size-complex="11pt"/>
    </style:style>
    <style:style style:name="T413_13" style:family="text">
      <style:text-properties fo:font-size="11pt" style:font-size-asian="11pt" style:font-size-complex="11pt"/>
    </style:style>
    <style:style style:name="T413_14" style:family="text">
      <style:text-properties fo:font-size="11pt" style:font-size-asian="11pt" style:font-size-complex="11pt"/>
    </style:style>
    <style:style style:name="T413_15" style:family="text">
      <style:text-properties fo:font-size="11pt" style:font-size-asian="11pt" style:font-size-complex="11pt"/>
    </style:style>
    <style:style style:name="T413_16" style:family="text">
      <style:text-properties fo:font-size="11pt" style:font-size-asian="11pt" style:font-size-complex="11pt"/>
    </style:style>
    <style:style style:name="T413_17" style:family="text">
      <style:text-properties fo:font-size="11pt" style:font-size-asian="11pt" style:font-size-complex="11pt"/>
    </style:style>
    <style:style style:name="T413_18" style:family="text">
      <style:text-properties fo:font-size="11pt" style:font-size-asian="11pt" style:font-size-complex="11pt"/>
    </style:style>
    <style:style style:name="T413_19" style:family="text">
      <style:text-properties fo:font-size="11pt" style:font-size-asian="11pt" style:font-size-complex="11pt"/>
    </style:style>
    <style:style style:name="T413_20" style:family="text">
      <style:text-properties fo:font-size="11pt" style:font-size-asian="11pt" style:font-size-complex="11pt"/>
    </style:style>
    <style:style style:name="T413_21" style:family="text">
      <style:text-properties fo:font-size="11pt" style:font-size-asian="11pt" style:font-size-complex="11pt"/>
    </style:style>
    <style:style style:name="T413_22" style:family="text">
      <style:text-properties fo:font-size="11pt" style:font-size-asian="11pt" style:font-size-complex="11pt"/>
    </style:style>
    <style:style style:name="T413_23" style:family="text">
      <style:text-properties fo:font-size="11pt" style:font-size-asian="11pt" style:font-size-complex="11pt"/>
    </style:style>
    <style:style style:name="T413_24" style:family="text">
      <style:text-properties fo:font-size="11pt" style:font-size-asian="11pt" style:font-size-complex="11pt"/>
    </style:style>
    <style:style style:name="T413_25" style:family="text">
      <style:text-properties fo:font-size="11pt" style:font-size-asian="11pt" style:font-size-complex="11pt"/>
    </style:style>
    <style:style style:name="T413_26" style:family="text">
      <style:text-properties fo:font-size="11pt" style:font-size-asian="11pt" style:font-size-complex="11pt"/>
    </style:style>
    <style:style style:name="T413_27" style:family="text">
      <style:text-properties fo:font-size="11pt" style:font-size-asian="11pt" style:font-size-complex="11pt"/>
    </style:style>
    <style:style style:name="T413_28" style:family="text">
      <style:text-properties fo:font-size="11pt" style:font-size-asian="11pt" style:font-size-complex="11pt"/>
    </style:style>
    <style:style style:name="T413_29" style:family="text">
      <style:text-properties fo:font-size="11pt" style:font-size-asian="11pt" style:font-size-complex="11pt"/>
    </style:style>
    <style:style style:name="T413_30" style:family="text">
      <style:text-properties fo:font-size="11pt" style:font-size-asian="11pt" style:font-size-complex="11pt"/>
    </style:style>
    <style:style style:name="T413_31" style:family="text">
      <style:text-properties fo:font-size="11pt" style:font-size-asian="11pt" style:font-size-complex="11pt"/>
    </style:style>
    <style:style style:name="T413_32" style:family="text">
      <style:text-properties fo:font-size="11pt" style:font-size-asian="11pt" style:font-size-complex="11pt"/>
    </style:style>
    <style:style style:name="T413_33" style:family="text">
      <style:text-properties fo:font-size="11pt" style:font-size-asian="11pt" style:font-size-complex="11pt"/>
    </style:style>
    <style:style style:name="T413_34" style:family="text">
      <style:text-properties fo:font-size="11pt" style:font-size-asian="11pt" style:font-size-complex="11pt"/>
    </style:style>
    <style:style style:name="T413_35" style:family="text">
      <style:text-properties fo:font-size="11pt" style:font-size-asian="11pt" style:font-size-complex="11pt"/>
    </style:style>
    <style:style style:name="T413_36" style:family="text">
      <style:text-properties fo:font-size="11pt" style:font-size-asian="11pt" style:font-size-complex="11pt"/>
    </style:style>
    <style:style style:name="T413_37" style:family="text">
      <style:text-properties fo:font-size="11pt" style:font-size-asian="11pt" style:font-size-complex="11pt"/>
    </style:style>
    <style:style style:name="T413_38" style:family="text">
      <style:text-properties fo:font-size="11pt" style:font-size-asian="11pt" style:font-size-complex="11pt"/>
    </style:style>
    <style:style style:name="T413_39" style:family="text">
      <style:text-properties fo:font-size="11pt" style:font-size-asian="11pt" style:font-size-complex="11pt"/>
    </style:style>
    <style:style style:name="T413_40" style:family="text">
      <style:text-properties fo:font-size="11pt" style:font-size-asian="11pt" style:font-size-complex="11pt"/>
    </style:style>
    <style:style style:name="T413_41" style:family="text">
      <style:text-properties fo:font-size="11pt" style:font-size-asian="11pt" style:font-size-complex="11pt"/>
    </style:style>
    <style:style style:name="T413_42" style:family="text">
      <style:text-properties fo:font-size="11pt" style:font-size-asian="11pt" style:font-size-complex="11pt"/>
    </style:style>
    <style:style style:name="T413_43" style:family="text">
      <style:text-properties fo:font-size="11pt" style:font-size-asian="11pt" style:font-size-complex="11pt"/>
    </style:style>
    <style:style style:name="T413_44" style:family="text">
      <style:text-properties fo:font-size="11pt" style:font-size-asian="11pt" style:font-size-complex="11pt"/>
    </style:style>
    <style:style style:name="T413_45" style:family="text">
      <style:text-properties fo:font-size="11pt" style:font-size-asian="11pt" style:font-size-complex="11pt"/>
    </style:style>
    <style:style style:name="T413_46" style:family="text">
      <style:text-properties fo:font-size="11pt" style:font-size-asian="11pt" style:font-size-complex="11pt"/>
    </style:style>
    <style:style style:name="T413_47" style:family="text">
      <style:text-properties fo:font-size="11pt" style:font-size-asian="11pt" style:font-size-complex="11pt"/>
    </style:style>
    <style:style style:name="T413_48" style:family="text">
      <style:text-properties fo:font-size="11pt" style:font-size-asian="11pt" style:font-size-complex="11pt"/>
    </style:style>
    <style:style style:name="T413_49" style:family="text">
      <style:text-properties fo:font-size="11pt" style:font-size-asian="11pt" style:font-size-complex="11pt"/>
    </style:style>
    <style:style style:name="T413_50" style:family="text">
      <style:text-properties fo:font-size="11pt" style:font-size-asian="11pt" style:font-size-complex="11pt"/>
    </style:style>
    <style:style style:name="T413_51" style:family="text">
      <style:text-properties fo:font-size="11pt" style:font-size-asian="11pt" style:font-size-complex="11pt"/>
    </style:style>
    <style:style style:name="T413_52" style:family="text">
      <style:text-properties fo:font-size="11pt" style:font-size-asian="11pt" style:font-size-complex="11pt"/>
    </style:style>
    <style:style style:name="T413_53" style:family="text">
      <style:text-properties fo:font-size="11pt" style:font-size-asian="11pt" style:font-size-complex="11pt"/>
    </style:style>
    <style:style style:name="T413_54" style:family="text">
      <style:text-properties fo:font-size="11pt" style:font-size-asian="11pt" style:font-size-complex="11pt"/>
    </style:style>
    <style:style style:name="T413_55" style:family="text">
      <style:text-properties fo:font-size="11pt" style:font-size-asian="11pt" style:font-size-complex="11pt"/>
    </style:style>
    <style:style style:name="T413_56" style:family="text">
      <style:text-properties fo:font-size="11pt" style:font-size-asian="11pt" style:font-size-complex="11pt"/>
    </style:style>
    <style:style style:name="T413_57" style:family="text">
      <style:text-properties fo:font-size="11pt" style:font-size-asian="11pt" style:font-size-complex="11pt"/>
    </style:style>
    <style:style style:name="T413_58" style:family="text">
      <style:text-properties fo:font-size="11pt" style:font-size-asian="11pt" style:font-size-complex="11pt"/>
    </style:style>
    <style:style style:name="T413_59" style:family="text">
      <style:text-properties fo:font-size="11pt" style:font-size-asian="11pt" style:font-size-complex="11pt"/>
    </style:style>
    <style:style style:name="T413_60" style:family="text">
      <style:text-properties fo:font-size="11pt" style:font-size-asian="11pt" style:font-size-complex="11pt"/>
    </style:style>
    <style:style style:name="T413_61" style:family="text">
      <style:text-properties fo:font-size="11pt" style:font-size-asian="11pt" style:font-size-complex="11pt"/>
    </style:style>
    <style:style style:name="T413_62" style:family="text">
      <style:text-properties fo:font-size="11pt" style:font-size-asian="11pt" style:font-size-complex="11pt"/>
    </style:style>
    <style:style style:name="T413_63" style:family="text">
      <style:text-properties fo:font-size="11pt" style:font-size-asian="11pt" style:font-size-complex="11pt"/>
    </style:style>
    <style:style style:name="T413_64" style:family="text">
      <style:text-properties fo:font-size="11pt" style:font-size-asian="11pt" style:font-size-complex="11pt"/>
    </style:style>
    <style:style style:name="P414" style:family="paragraph" style:parent-style-name="List_20_Paragraph">
      <style:paragraph-properties fo:text-align="justify" fo:margin-left="0.635cm"/>
      <style:text-properties fo:font-size="11pt" style:font-name-asian="Arial" style:font-size-asian="11pt" style:font-size-complex="11pt"/>
    </style:style>
    <style:style style:name="P415" style:family="paragraph" style:parent-style-name="List_20_Paragraph">
      <style:paragraph-properties fo:text-align="justify"/>
    </style:style>
    <style:style style:name="T415_1" style:family="text">
      <style:text-properties fo:font-size="11pt" style:font-size-asian="11pt" style:font-size-complex="11pt" fo:font-weight="bold" style:font-weight-asian="bold" style:font-weight-complex="bold"/>
    </style:style>
    <style:style style:name="T415_2" style:family="text">
      <style:text-properties fo:font-size="11pt" style:font-size-asian="11pt" style:font-size-complex="11pt" fo:font-weight="bold" style:font-weight-asian="bold" style:font-weight-complex="bold"/>
    </style:style>
    <style:style style:name="T415_3" style:family="text">
      <style:text-properties fo:font-size="11pt" style:font-size-asian="11pt" style:font-size-complex="11pt" fo:font-weight="bold" style:font-weight-asian="bold" style:font-weight-complex="bold"/>
    </style:style>
    <style:style style:name="T415_4" style:family="text">
      <style:text-properties fo:font-size="11pt" style:font-size-asian="11pt" style:font-size-complex="11pt"/>
    </style:style>
    <style:style style:name="T415_5" style:family="text">
      <style:text-properties fo:font-size="11pt" style:font-size-asian="11pt" style:font-size-complex="11pt"/>
    </style:style>
    <style:style style:name="T415_6" style:family="text">
      <style:text-properties fo:font-size="11pt" style:font-size-asian="11pt" style:font-size-complex="11pt"/>
    </style:style>
    <style:style style:name="T415_7" style:family="text">
      <style:text-properties fo:font-size="11pt" style:font-size-asian="11pt" style:font-size-complex="11pt"/>
    </style:style>
    <style:style style:name="T415_8" style:family="text">
      <style:text-properties fo:font-size="11pt" style:font-size-asian="11pt" style:font-size-complex="11pt"/>
    </style:style>
    <style:style style:name="T415_9" style:family="text">
      <style:text-properties fo:font-size="11pt" style:font-size-asian="11pt" style:font-name-complex="Arial" style:font-size-complex="11pt"/>
    </style:style>
    <style:style style:name="T415_10" style:family="text">
      <style:text-properties fo:font-size="11pt" style:font-size-asian="11pt" style:font-name-complex="Arial" style:font-size-complex="11pt"/>
    </style:style>
    <style:style style:name="T415_11" style:family="text">
      <style:text-properties fo:font-size="11pt" style:font-size-asian="11pt" style:font-name-complex="Arial" style:font-size-complex="11pt"/>
    </style:style>
    <style:style style:name="T415_12" style:family="text">
      <style:text-properties fo:font-size="11pt" style:font-size-asian="11pt" style:font-name-complex="Arial" style:font-size-complex="11pt"/>
    </style:style>
    <style:style style:name="T415_13" style:family="text">
      <style:text-properties fo:font-size="11pt" style:font-size-asian="11pt" style:font-name-complex="Arial" style:font-size-complex="11pt"/>
    </style:style>
    <style:style style:name="T415_14" style:family="text">
      <style:text-properties fo:font-size="11pt" style:font-size-asian="11pt" style:font-name-complex="Arial" style:font-size-complex="11pt"/>
    </style:style>
    <style:style style:name="T415_15" style:family="text">
      <style:text-properties fo:font-size="11pt" style:font-size-asian="11pt" style:font-name-complex="Arial" style:font-size-complex="11pt"/>
    </style:style>
    <style:style style:name="T415_16" style:family="text">
      <style:text-properties fo:font-size="11pt" style:font-size-asian="11pt" style:font-name-complex="Arial" style:font-size-complex="11pt"/>
    </style:style>
    <style:style style:name="T415_17" style:family="text">
      <style:text-properties fo:font-size="11pt" style:font-size-asian="11pt" style:font-name-complex="Arial" style:font-size-complex="11pt"/>
    </style:style>
    <style:style style:name="T415_18" style:family="text">
      <style:text-properties fo:font-size="11pt" style:font-size-asian="11pt" style:font-name-complex="Arial" style:font-size-complex="11pt"/>
    </style:style>
    <style:style style:name="T415_19" style:family="text">
      <style:text-properties fo:font-size="11pt" style:font-size-asian="11pt" style:font-name-complex="Arial" style:font-size-complex="11pt"/>
    </style:style>
    <style:style style:name="T415_20" style:family="text">
      <style:text-properties fo:font-size="11pt" style:font-size-asian="11pt" style:font-name-complex="Arial" style:font-size-complex="11pt"/>
    </style:style>
    <style:style style:name="T415_21" style:family="text">
      <style:text-properties fo:font-size="11pt" style:font-size-asian="11pt" style:font-name-complex="Arial" style:font-size-complex="11pt"/>
    </style:style>
    <style:style style:name="T415_22" style:family="text">
      <style:text-properties fo:font-size="11pt" style:font-size-asian="11pt" style:font-name-complex="Arial" style:font-size-complex="11pt"/>
    </style:style>
    <style:style style:name="T415_23" style:family="text">
      <style:text-properties fo:font-size="11pt" style:font-size-asian="11pt" style:font-name-complex="Arial" style:font-size-complex="11pt"/>
    </style:style>
    <style:style style:name="T415_24" style:family="text">
      <style:text-properties fo:font-size="11pt" style:font-size-asian="11pt" style:font-name-complex="Arial" style:font-size-complex="11pt"/>
    </style:style>
    <style:style style:name="T415_25" style:family="text">
      <style:text-properties fo:font-size="11pt" style:font-size-asian="11pt" style:font-name-complex="Arial" style:font-size-complex="11pt"/>
    </style:style>
    <style:style style:name="T415_26" style:family="text">
      <style:text-properties fo:font-size="11pt" style:font-size-asian="11pt" style:font-name-complex="Arial" style:font-size-complex="11pt"/>
    </style:style>
    <style:style style:name="T415_27" style:family="text">
      <style:text-properties fo:font-size="11pt" style:font-size-asian="11pt" style:font-name-complex="Arial" style:font-size-complex="11pt"/>
    </style:style>
    <style:style style:name="T415_28" style:family="text">
      <style:text-properties fo:font-size="11pt" style:font-size-asian="11pt" style:font-name-complex="Arial" style:font-size-complex="11pt"/>
    </style:style>
    <style:style style:name="T415_29" style:family="text">
      <style:text-properties fo:font-size="11pt" style:font-size-asian="11pt" style:font-name-complex="Arial" style:font-size-complex="11pt"/>
    </style:style>
    <style:style style:name="T415_30" style:family="text">
      <style:text-properties fo:font-size="11pt" style:font-size-asian="11pt" style:font-name-complex="Arial" style:font-size-complex="11pt"/>
    </style:style>
    <style:style style:name="T415_31" style:family="text">
      <style:text-properties fo:font-size="11pt" style:font-size-asian="11pt" style:font-name-complex="Arial" style:font-size-complex="11pt"/>
    </style:style>
    <style:style style:name="T415_32" style:family="text">
      <style:text-properties fo:font-size="11pt" style:font-size-asian="11pt" style:font-name-complex="Arial" style:font-size-complex="11pt"/>
    </style:style>
    <style:style style:name="T415_33" style:family="text">
      <style:text-properties fo:font-size="11pt" style:font-size-asian="11pt" style:font-name-complex="Arial" style:font-size-complex="11pt"/>
    </style:style>
    <style:style style:name="T415_34" style:family="text">
      <style:text-properties fo:font-size="11pt" style:font-size-asian="11pt" style:font-name-complex="Arial" style:font-size-complex="11pt"/>
    </style:style>
    <style:style style:name="T415_35" style:family="text">
      <style:text-properties fo:font-size="11pt" style:font-size-asian="11pt" style:font-name-complex="Arial" style:font-size-complex="11pt"/>
    </style:style>
    <style:style style:name="T415_36" style:family="text">
      <style:text-properties fo:font-size="11pt" style:font-size-asian="11pt" style:font-name-complex="Arial" style:font-size-complex="11pt"/>
    </style:style>
    <style:style style:name="T415_37" style:family="text">
      <style:text-properties fo:font-size="11pt" style:font-size-asian="11pt" style:font-name-complex="Arial" style:font-size-complex="11pt"/>
    </style:style>
    <style:style style:name="T415_38" style:family="text">
      <style:text-properties fo:font-size="11pt" style:font-size-asian="11pt" style:font-name-complex="Arial" style:font-size-complex="11pt"/>
    </style:style>
    <style:style style:name="T415_39" style:family="text" style:parent-style-name="List_20_Paragraph">
      <style:text-properties fo:font-size="11pt" style:font-size-asian="11pt" style:font-name-complex="Arial" style:font-size-complex="11pt"/>
    </style:style>
    <style:style style:name="P416" style:family="paragraph" style:parent-style-name="Footnote_20_text"/>
    <style:style style:name="T416_1" style:family="text"/>
    <style:style style:name="T416_2" style:family="text">
      <style:text-properties fo:font-size="11pt" style:font-size-asian="11pt" style:font-name-complex="Arial" style:font-size-complex="11pt"/>
    </style:style>
    <style:style style:name="T416_3" style:family="text">
      <style:text-properties fo:font-size="11pt" style:font-size-asian="11pt" style:font-name-complex="Arial" style:font-size-complex="11pt"/>
    </style:style>
    <style:style style:name="T416_4" style:family="text">
      <style:text-properties fo:font-size="11pt" style:font-size-asian="11pt" style:font-name-complex="Arial" style:font-size-complex="11pt"/>
    </style:style>
    <style:style style:name="T416_5" style:family="text">
      <style:text-properties fo:font-size="11pt" style:font-size-asian="11pt" style:font-name-complex="Arial" style:font-size-complex="11pt"/>
    </style:style>
    <style:style style:name="T416_6" style:family="text">
      <style:text-properties fo:font-size="11pt" style:font-size-asian="11pt" style:font-name-complex="Arial" style:font-size-complex="11pt"/>
    </style:style>
    <style:style style:name="T416_7" style:family="text">
      <style:text-properties fo:font-size="11pt" style:font-size-asian="11pt" style:font-name-complex="Arial" style:font-size-complex="11pt"/>
    </style:style>
    <style:style style:name="T416_8" style:family="text">
      <style:text-properties fo:font-size="11pt" style:font-size-asian="11pt" style:font-name-complex="Arial" style:font-size-complex="11pt"/>
    </style:style>
    <style:style style:name="T416_9" style:family="text">
      <style:text-properties fo:font-size="11pt" style:font-size-asian="11pt" style:font-name-complex="Arial" style:font-size-complex="11pt"/>
    </style:style>
    <style:style style:name="T416_10" style:family="text">
      <style:text-properties fo:font-size="11pt" style:font-size-asian="11pt" style:font-name-complex="Arial" style:font-size-complex="11pt"/>
    </style:style>
    <style:style style:name="T416_11" style:family="text">
      <style:text-properties fo:font-size="11pt" style:font-size-asian="11pt" style:font-name-complex="Arial" style:font-size-complex="11pt"/>
    </style:style>
    <style:style style:name="T416_12" style:family="text">
      <style:text-properties fo:font-size="11pt" style:font-size-asian="11pt" style:font-name-complex="Arial" style:font-size-complex="11pt"/>
    </style:style>
    <style:style style:name="T416_13" style:family="text">
      <style:text-properties fo:font-size="11pt" style:font-size-asian="11pt" style:font-name-complex="Arial" style:font-size-complex="11pt"/>
    </style:style>
    <style:style style:name="T416_14" style:family="text">
      <style:text-properties fo:font-size="11pt" style:font-size-asian="11pt" style:font-name-complex="Arial" style:font-size-complex="11pt"/>
    </style:style>
    <style:style style:name="T416_15" style:family="text">
      <style:text-properties fo:font-size="11pt" style:font-size-asian="11pt" style:font-name-complex="Arial" style:font-size-complex="11pt"/>
    </style:style>
    <style:style style:name="T416_16" style:family="text">
      <style:text-properties fo:font-size="11pt" style:font-size-asian="11pt" style:font-name-complex="Arial" style:font-size-complex="11pt"/>
    </style:style>
    <style:style style:name="T416_17" style:family="text">
      <style:text-properties fo:font-size="11pt" style:font-size-asian="11pt" style:font-name-complex="Arial" style:font-size-complex="11pt"/>
    </style:style>
    <style:style style:name="T416_18" style:family="text">
      <style:text-properties fo:font-size="11pt" style:font-size-asian="11pt" style:font-name-complex="Arial" style:font-size-complex="11pt"/>
    </style:style>
    <style:style style:name="T416_19" style:family="text">
      <style:text-properties fo:font-size="11pt" style:font-size-asian="11pt" style:font-name-complex="Arial" style:font-size-complex="11pt"/>
    </style:style>
    <style:style style:name="T416_20" style:family="text">
      <style:text-properties fo:font-size="11pt" style:font-size-asian="11pt" style:font-name-complex="Arial" style:font-size-complex="11pt"/>
    </style:style>
    <style:style style:name="T416_21" style:family="text">
      <style:text-properties fo:font-size="11pt" style:font-size-asian="11pt" style:font-name-complex="Arial" style:font-size-complex="11pt"/>
    </style:style>
    <style:style style:name="T416_22" style:family="text">
      <style:text-properties fo:font-size="11pt" style:font-size-asian="11pt" style:font-name-complex="Arial" style:font-size-complex="11pt"/>
    </style:style>
    <style:style style:name="T416_23" style:family="text">
      <style:text-properties fo:font-size="11pt" style:font-size-asian="11pt" style:font-name-complex="Arial" style:font-size-complex="11pt"/>
    </style:style>
    <style:style style:name="T416_24" style:family="text">
      <style:text-properties fo:font-size="11pt" style:font-size-asian="11pt" style:font-name-complex="Arial" style:font-size-complex="11pt"/>
    </style:style>
    <style:style style:name="T416_25" style:family="text">
      <style:text-properties fo:font-size="11pt" style:font-size-asian="11pt" style:font-name-complex="Arial" style:font-size-complex="11pt"/>
    </style:style>
    <style:style style:name="T416_26" style:family="text">
      <style:text-properties fo:font-size="11pt" style:font-size-asian="11pt" style:font-name-complex="Arial" style:font-size-complex="11pt"/>
    </style:style>
    <style:style style:name="T416_27" style:family="text">
      <style:text-properties fo:font-size="11pt" style:font-size-asian="11pt" style:font-name-complex="Arial" style:font-size-complex="11pt"/>
    </style:style>
    <style:style style:name="P417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418" style:family="paragraph" style:parent-style-name="List_20_Paragraph">
      <style:paragraph-properties fo:text-align="justify"/>
    </style:style>
    <style:style style:name="T418_1" style:family="text">
      <style:text-properties fo:font-size="11pt" style:font-size-asian="11pt" style:font-size-complex="11pt"/>
    </style:style>
    <style:style style:name="T418_2" style:family="text">
      <style:text-properties fo:font-size="11pt" style:font-size-asian="11pt" style:font-size-complex="11pt"/>
    </style:style>
    <style:style style:name="T418_3" style:family="text">
      <style:text-properties fo:font-size="11pt" style:font-size-asian="11pt" style:font-size-complex="11pt"/>
    </style:style>
    <style:style style:name="T418_4" style:family="text">
      <style:text-properties fo:font-size="11pt" style:font-size-asian="11pt" style:font-size-complex="11pt"/>
    </style:style>
    <style:style style:name="T418_5" style:family="text">
      <style:text-properties fo:font-size="11pt" style:font-size-asian="11pt" style:font-size-complex="11pt"/>
    </style:style>
    <style:style style:name="T418_6" style:family="text">
      <style:text-properties fo:font-size="11pt" style:font-size-asian="11pt" style:font-size-complex="11pt"/>
    </style:style>
    <style:style style:name="T418_7" style:family="text">
      <style:text-properties fo:font-size="11pt" style:font-size-asian="11pt" style:font-size-complex="11pt"/>
    </style:style>
    <style:style style:name="T418_8" style:family="text">
      <style:text-properties fo:font-size="11pt" style:font-size-asian="11pt" style:font-size-complex="11pt"/>
    </style:style>
    <style:style style:name="T418_9" style:family="text">
      <style:text-properties fo:font-size="11pt" style:font-size-asian="11pt" style:font-size-complex="11pt"/>
    </style:style>
    <style:style style:name="T418_10" style:family="text">
      <style:text-properties fo:font-size="11pt" style:font-size-asian="11pt" style:font-size-complex="11pt"/>
    </style:style>
    <style:style style:name="T418_11" style:family="text">
      <style:text-properties fo:font-size="11pt" style:font-size-asian="11pt" style:font-size-complex="11pt"/>
    </style:style>
    <style:style style:name="T418_12" style:family="text">
      <style:text-properties fo:font-size="11pt" style:font-size-asian="11pt" style:font-size-complex="11pt"/>
    </style:style>
    <style:style style:name="T418_13" style:family="text">
      <style:text-properties fo:font-size="11pt" style:font-size-asian="11pt" style:font-size-complex="11pt"/>
    </style:style>
    <style:style style:name="T418_14" style:family="text">
      <style:text-properties fo:font-size="11pt" style:font-size-asian="11pt" style:font-size-complex="11pt"/>
    </style:style>
    <style:style style:name="T418_15" style:family="text">
      <style:text-properties fo:font-size="11pt" style:font-size-asian="11pt" style:font-size-complex="11pt"/>
    </style:style>
    <style:style style:name="T418_16" style:family="text">
      <style:text-properties fo:font-size="11pt" style:font-size-asian="11pt" style:font-size-complex="11pt"/>
    </style:style>
    <style:style style:name="T418_17" style:family="text">
      <style:text-properties fo:font-size="11pt" style:font-size-asian="11pt" style:font-size-complex="11pt"/>
    </style:style>
    <style:style style:name="T418_18" style:family="text">
      <style:text-properties fo:font-size="11pt" style:font-size-asian="11pt" style:font-size-complex="11pt"/>
    </style:style>
    <style:style style:name="T418_19" style:family="text">
      <style:text-properties fo:font-size="11pt" style:font-size-asian="11pt" style:font-size-complex="11pt"/>
    </style:style>
    <style:style style:name="T418_20" style:family="text">
      <style:text-properties fo:font-size="11pt" style:font-size-asian="11pt" style:font-size-complex="11pt"/>
    </style:style>
    <style:style style:name="T418_21" style:family="text">
      <style:text-properties fo:font-size="11pt" style:font-size-asian="11pt" style:font-size-complex="11pt"/>
    </style:style>
    <style:style style:name="T418_22" style:family="text">
      <style:text-properties fo:font-size="11pt" style:font-size-asian="11pt" style:font-size-complex="11pt"/>
    </style:style>
    <style:style style:name="T418_23" style:family="text">
      <style:text-properties fo:font-size="11pt" style:font-size-asian="11pt" style:font-size-complex="11pt"/>
    </style:style>
    <style:style style:name="T418_24" style:family="text">
      <style:text-properties fo:font-size="11pt" style:font-size-asian="11pt" style:font-size-complex="11pt"/>
    </style:style>
    <style:style style:name="T418_25" style:family="text">
      <style:text-properties fo:font-size="11pt" style:font-size-asian="11pt" style:font-size-complex="11pt"/>
    </style:style>
    <style:style style:name="T418_26" style:family="text">
      <style:text-properties fo:font-size="11pt" style:font-size-asian="11pt" style:font-size-complex="11pt"/>
    </style:style>
    <style:style style:name="T418_27" style:family="text">
      <style:text-properties fo:font-size="11pt" style:font-size-asian="11pt" style:font-size-complex="11pt"/>
    </style:style>
    <style:style style:name="T418_28" style:family="text">
      <style:text-properties fo:font-size="11pt" style:font-size-asian="11pt" style:font-size-complex="11pt"/>
    </style:style>
    <style:style style:name="T418_29" style:family="text">
      <style:text-properties fo:font-size="11pt" style:font-size-asian="11pt" style:font-name-complex="Arial" style:font-size-complex="11pt"/>
    </style:style>
    <style:style style:name="T418_30" style:family="text">
      <style:text-properties fo:font-size="11pt" style:font-size-asian="11pt" style:font-name-complex="Arial" style:font-size-complex="11pt"/>
    </style:style>
    <style:style style:name="T418_31" style:family="text">
      <style:text-properties fo:font-size="11pt" style:font-size-asian="11pt" style:font-name-complex="Arial" style:font-size-complex="11pt"/>
    </style:style>
    <style:style style:name="T418_32" style:family="text">
      <style:text-properties fo:font-size="11pt" style:font-size-asian="11pt" style:font-name-complex="Arial" style:font-size-complex="11pt"/>
    </style:style>
    <style:style style:name="T418_33" style:family="text">
      <style:text-properties fo:font-size="11pt" style:font-size-asian="11pt" style:font-name-complex="Arial" style:font-size-complex="11pt"/>
    </style:style>
    <style:style style:name="T418_34" style:family="text">
      <style:text-properties fo:font-size="11pt" style:font-size-asian="11pt" style:font-name-complex="Arial" style:font-size-complex="11pt"/>
    </style:style>
    <style:style style:name="T418_35" style:family="text">
      <style:text-properties fo:font-size="11pt" style:font-size-asian="11pt" style:font-name-complex="Arial" style:font-size-complex="11pt"/>
    </style:style>
    <style:style style:name="T418_36" style:family="text">
      <style:text-properties fo:font-size="11pt" style:font-size-asian="11pt" style:font-name-complex="Arial" style:font-size-complex="11pt"/>
    </style:style>
    <style:style style:name="T418_37" style:family="text">
      <style:text-properties fo:font-size="11pt" style:font-size-asian="11pt" style:font-name-complex="Arial" style:font-size-complex="11pt"/>
    </style:style>
    <style:style style:name="T418_38" style:family="text">
      <style:text-properties fo:font-size="11pt" style:font-size-asian="11pt" style:font-name-complex="Arial" style:font-size-complex="11pt"/>
    </style:style>
    <style:style style:name="T418_39" style:family="text">
      <style:text-properties fo:font-size="11pt" style:font-size-asian="11pt" style:font-name-complex="Arial" style:font-size-complex="11pt"/>
    </style:style>
    <style:style style:name="T418_40" style:family="text">
      <style:text-properties fo:font-size="11pt" style:font-size-asian="11pt" style:font-name-complex="Arial" style:font-size-complex="11pt"/>
    </style:style>
    <style:style style:name="T418_41" style:family="text">
      <style:text-properties fo:font-size="11pt" style:font-size-asian="11pt" style:font-name-complex="Arial" style:font-size-complex="11pt"/>
    </style:style>
    <style:style style:name="T418_42" style:family="text">
      <style:text-properties fo:font-size="11pt" style:font-size-asian="11pt" style:font-name-complex="Arial" style:font-size-complex="11pt"/>
    </style:style>
    <style:style style:name="T418_43" style:family="text">
      <style:text-properties fo:font-size="11pt" style:font-size-asian="11pt" style:font-name-complex="Arial" style:font-size-complex="11pt"/>
    </style:style>
    <style:style style:name="T418_44" style:family="text">
      <style:text-properties fo:font-size="11pt" style:font-size-asian="11pt" style:font-name-complex="Arial" style:font-size-complex="11pt"/>
    </style:style>
    <style:style style:name="T418_45" style:family="text">
      <style:text-properties fo:font-size="11pt" style:font-size-asian="11pt" style:font-name-complex="Arial" style:font-size-complex="11pt"/>
    </style:style>
    <style:style style:name="T418_46" style:family="text">
      <style:text-properties fo:font-size="11pt" style:font-size-asian="11pt" style:font-name-complex="Arial" style:font-size-complex="11pt"/>
    </style:style>
    <style:style style:name="T418_47" style:family="text">
      <style:text-properties fo:font-size="11pt" style:font-size-asian="11pt" style:font-name-complex="Arial" style:font-size-complex="11pt"/>
    </style:style>
    <style:style style:name="T418_48" style:family="text">
      <style:text-properties fo:font-size="11pt" style:font-size-asian="11pt" style:font-name-complex="Arial" style:font-size-complex="11pt"/>
    </style:style>
    <style:style style:name="T418_49" style:family="text">
      <style:text-properties fo:font-size="11pt" style:font-size-asian="11pt" style:font-name-complex="Arial" style:font-size-complex="11pt"/>
    </style:style>
    <style:style style:name="P419" style:family="paragraph" style:parent-style-name="List_20_Paragraph">
      <style:text-properties fo:font-size="11pt" style:font-size-asian="11pt" style:font-name-complex="Arial" style:font-size-complex="11pt"/>
    </style:style>
    <style:style style:name="P42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0_4" style:family="text">
      <style:text-properties fo:font-size="11pt" style:font-size-asian="11pt" style:font-name-complex="Arial" style:font-size-complex="11pt"/>
    </style:style>
    <style:style style:name="T420_5" style:family="text">
      <style:text-properties style:font-name="Cambria Math" fo:font-size="11pt" style:font-size-asian="11pt" style:font-name-complex="Cambria Math" style:font-size-complex="11pt"/>
    </style:style>
    <style:style style:name="T420_6" style:family="text">
      <style:text-properties fo:font-size="11pt" style:font-size-asian="11pt" style:font-name-complex="Arial" style:font-size-complex="11pt"/>
    </style:style>
    <style:style style:name="T420_7" style:family="text">
      <style:text-properties style:font-name="Cambria Math" fo:font-size="11pt" style:font-size-asian="11pt" style:font-name-complex="Cambria Math" style:font-size-complex="11pt"/>
    </style:style>
    <style:style style:name="T420_8" style:family="text">
      <style:text-properties fo:font-size="11pt" style:font-size-asian="11pt" style:font-name-complex="Arial" style:font-size-complex="11pt"/>
    </style:style>
    <style:style style:name="T420_9" style:family="text">
      <style:text-properties style:font-name="Cambria Math" fo:font-size="11pt" style:font-size-asian="11pt" style:font-name-complex="Cambria Math" style:font-size-complex="11pt"/>
    </style:style>
    <style:style style:name="T420_10" style:family="text">
      <style:text-properties fo:font-size="11pt" style:font-size-asian="11pt" style:font-name-complex="Arial" style:font-size-complex="11pt"/>
    </style:style>
    <style:style style:name="T420_11" style:family="text">
      <style:text-properties style:font-name="Cambria Math" fo:font-size="11pt" style:font-size-asian="11pt" style:font-name-complex="Cambria Math" style:font-size-complex="11pt"/>
    </style:style>
    <style:style style:name="T420_12" style:family="text">
      <style:text-properties fo:font-size="11pt" style:font-size-asian="11pt" style:font-name-complex="Arial" style:font-size-complex="11pt"/>
    </style:style>
    <style:style style:name="T420_13" style:family="text">
      <style:text-properties style:font-name="Cambria Math" fo:font-size="11pt" style:font-size-asian="11pt" style:font-name-complex="Cambria Math" style:font-size-complex="11pt"/>
    </style:style>
    <style:style style:name="T420_14" style:family="text">
      <style:text-properties fo:font-size="11pt" style:font-size-asian="11pt" style:font-name-complex="Arial" style:font-size-complex="11pt"/>
    </style:style>
    <style:style style:name="T420_15" style:family="text">
      <style:text-properties style:font-name="Cambria Math" fo:font-size="11pt" style:font-size-asian="11pt" style:font-name-complex="Cambria Math" style:font-size-complex="11pt"/>
    </style:style>
    <style:style style:name="T420_16" style:family="text">
      <style:text-properties fo:font-size="11pt" style:font-size-asian="11pt" style:font-name-complex="Arial" style:font-size-complex="11pt"/>
    </style:style>
    <style:style style:name="T420_17" style:family="text">
      <style:text-properties style:font-name="Cambria Math" fo:font-size="11pt" style:font-size-asian="11pt" style:font-name-complex="Cambria Math" style:font-size-complex="11pt"/>
    </style:style>
    <style:style style:name="T420_18" style:family="text">
      <style:text-properties fo:font-size="11pt" style:font-size-asian="11pt" style:font-name-complex="Arial" style:font-size-complex="11pt"/>
    </style:style>
    <style:style style:name="P421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/>
    </style:style>
    <style:style style:name="P42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2_4" style:family="text">
      <style:text-properties fo:font-size="11pt" style:font-size-asian="11pt" style:font-name-complex="Arial" style:font-size-complex="11pt"/>
    </style:style>
    <style:style style:name="T422_5" style:family="text">
      <style:text-properties style:font-name="Cambria Math" fo:font-size="11pt" style:font-size-asian="11pt" style:font-name-complex="Cambria Math" style:font-size-complex="11pt"/>
    </style:style>
    <style:style style:name="T422_6" style:family="text">
      <style:text-properties fo:font-size="11pt" style:font-size-asian="11pt" style:font-name-complex="Arial" style:font-size-complex="11pt"/>
    </style:style>
    <style:style style:name="T422_7" style:family="text">
      <style:text-properties style:font-name="Cambria Math" fo:font-size="11pt" style:font-size-asian="11pt" style:font-name-complex="Cambria Math" style:font-size-complex="11pt"/>
    </style:style>
    <style:style style:name="T422_8" style:family="text">
      <style:text-properties fo:font-size="11pt" style:font-size-asian="11pt" style:font-name-complex="Arial" style:font-size-complex="11pt"/>
    </style:style>
    <style:style style:name="T422_9" style:family="text">
      <style:text-properties style:font-name="Cambria Math" fo:font-size="11pt" style:font-size-asian="11pt" style:font-name-complex="Cambria Math" style:font-size-complex="11pt"/>
    </style:style>
    <style:style style:name="T422_10" style:family="text">
      <style:text-properties fo:font-size="11pt" style:font-size-asian="11pt" style:font-name-complex="Arial" style:font-size-complex="11pt"/>
    </style:style>
    <style:style style:name="T422_11" style:family="text">
      <style:text-properties fo:font-size="11pt" style:font-size-asian="11pt" style:font-name-complex="Arial" style:font-size-complex="11pt"/>
    </style:style>
    <style:style style:name="T422_12" style:family="text">
      <style:text-properties style:font-name="Cambria Math" fo:font-size="11pt" style:font-size-asian="11pt" style:font-name-complex="Cambria Math" style:font-size-complex="11pt"/>
    </style:style>
    <style:style style:name="T422_13" style:family="text">
      <style:text-properties fo:font-size="11pt" style:font-size-asian="11pt" style:font-name-complex="Arial" style:font-size-complex="11pt"/>
    </style:style>
    <style:style style:name="T422_14" style:family="text">
      <style:text-properties style:font-name="Cambria Math" fo:font-size="11pt" style:font-size-asian="11pt" style:font-name-complex="Cambria Math" style:font-size-complex="11pt"/>
    </style:style>
    <style:style style:name="T422_15" style:family="text">
      <style:text-properties fo:font-size="11pt" style:font-size-asian="11pt" style:font-name-complex="Arial" style:font-size-complex="11pt"/>
    </style:style>
    <style:style style:name="T422_16" style:family="text">
      <style:text-properties style:font-name="Cambria Math" fo:font-size="11pt" style:font-size-asian="11pt" style:font-name-complex="Cambria Math" style:font-size-complex="11pt"/>
    </style:style>
    <style:style style:name="T422_17" style:family="text">
      <style:text-properties fo:font-size="11pt" style:font-size-asian="11pt" style:font-name-complex="Arial" style:font-size-complex="11pt"/>
    </style:style>
    <style:style style:name="T422_18" style:family="text">
      <style:text-properties style:font-name="Cambria Math" fo:font-size="11pt" style:font-size-asian="11pt" style:font-name-complex="Cambria Math" style:font-size-complex="11pt"/>
    </style:style>
    <style:style style:name="T422_19" style:family="text">
      <style:text-properties fo:font-size="11pt" style:font-size-asian="11pt" style:font-name-complex="Arial" style:font-size-complex="11pt"/>
    </style:style>
    <style:style style:name="T422_20" style:family="text">
      <style:text-properties fo:font-size="11pt" style:font-size-asian="11pt" style:font-name-complex="Arial" style:font-size-complex="11pt"/>
    </style:style>
    <style:style style:name="T422_21" style:family="text">
      <style:text-properties fo:font-size="11pt" style:font-size-asian="11pt" style:font-name-complex="Arial" style:font-size-complex="11pt"/>
    </style:style>
    <style:style style:name="P42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2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4_1" style:family="text">
      <style:text-properties fo:font-size="11pt" style:font-size-asian="11pt" style:font-name-complex="Arial" style:font-size-complex="11pt"/>
    </style:style>
    <style:style style:name="T424_2" style:family="text">
      <style:text-properties fo:font-size="11pt" style:font-size-asian="11pt" style:font-name-complex="Arial" style:font-size-complex="11pt"/>
    </style:style>
    <style:style style:name="T424_3" style:family="text">
      <style:text-properties fo:font-size="11pt" style:font-size-asian="11pt" style:font-name-complex="Arial" style:font-size-complex="11pt"/>
    </style:style>
    <style:style style:name="P42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2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6_1" style:family="text">
      <style:text-properties fo:font-size="11pt" style:font-size-asian="11pt" style:font-name-complex="Arial" style:font-size-complex="11pt"/>
    </style:style>
    <style:style style:name="T426_2" style:family="text">
      <style:text-properties fo:font-size="11pt" style:font-size-asian="11pt" style:font-name-complex="Arial" style:font-size-complex="11pt"/>
    </style:style>
    <style:style style:name="T426_3" style:family="text">
      <style:text-properties fo:font-size="11pt" style:font-size-asian="11pt" style:font-name-complex="Arial" style:font-size-complex="11pt"/>
    </style:style>
    <style:style style:name="P42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7_1" style:family="text">
      <style:text-properties fo:font-size="11pt" style:font-size-asian="11pt" style:font-name-complex="Arial" style:font-size-complex="11pt"/>
    </style:style>
    <style:style style:name="T427_2" style:family="text">
      <style:text-properties fo:font-size="11pt" style:font-size-asian="11pt" style:font-name-complex="Arial" style:font-size-complex="11pt"/>
    </style:style>
    <style:style style:name="P42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8_1" style:family="text">
      <style:text-properties fo:font-size="11pt" style:font-size-asian="11pt" style:font-name-complex="Arial" style:font-size-complex="11pt"/>
    </style:style>
    <style:style style:name="T428_2" style:family="text">
      <style:text-properties fo:font-size="11pt" style:font-size-asian="11pt" style:font-name-complex="Arial" style:font-size-complex="11pt"/>
    </style:style>
    <style:style style:name="T428_3" style:family="text">
      <style:text-properties fo:font-size="11pt" style:font-size-asian="11pt" style:font-name-complex="Arial" style:font-size-complex="11pt"/>
    </style:style>
    <style:style style:name="T428_4" style:family="text">
      <style:text-properties fo:font-size="11pt" style:font-size-asian="11pt" style:font-name-complex="Arial" style:font-size-complex="11pt"/>
    </style:style>
    <style:style style:name="P429" style:family="paragraph" style:parent-style-name="List_20_Paragraph">
      <style:paragraph-properties fo:text-align="justify" fo:margin-left="1.905cm"/>
      <style:text-properties fo:font-size="11pt" style:font-size-asian="11pt" style:font-name-complex="Arial" style:font-size-complex="11pt"/>
    </style:style>
    <style:style style:name="P430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30_1" style:family="text">
      <style:text-properties fo:font-size="11pt" style:font-size-asian="11pt" style:font-size-complex="11pt" fo:font-weight="bold" style:font-weight-asian="bold" style:font-weight-complex="bold"/>
    </style:style>
    <style:style style:name="T430_2" style:family="text">
      <style:text-properties fo:font-size="11pt" style:font-size-asian="11pt" style:font-size-complex="11pt"/>
    </style:style>
    <style:style style:name="T430_3" style:family="text">
      <style:text-properties fo:font-size="11pt" style:font-size-asian="11pt" style:font-size-complex="11pt"/>
    </style:style>
    <style:style style:name="T430_4" style:family="text">
      <style:text-properties fo:font-size="11pt" style:font-size-asian="11pt" style:font-size-complex="11pt"/>
    </style:style>
    <style:style style:name="T430_5" style:family="text">
      <style:text-properties fo:font-size="11pt" style:font-size-asian="11pt" style:font-size-complex="11pt"/>
    </style:style>
    <style:style style:name="T430_6" style:family="text">
      <style:text-properties fo:font-size="11pt" style:font-size-asian="11pt" style:font-size-complex="11pt"/>
    </style:style>
    <style:style style:name="T430_7" style:family="text">
      <style:text-properties fo:font-size="11pt" style:font-size-asian="11pt" style:font-size-complex="11pt"/>
    </style:style>
    <style:style style:name="T430_8" style:family="text">
      <style:text-properties fo:font-size="11pt" style:font-size-asian="11pt" style:font-size-complex="11pt"/>
    </style:style>
    <style:style style:name="T430_9" style:family="text">
      <style:text-properties fo:font-size="11pt" style:font-size-asian="11pt" style:font-size-complex="11pt"/>
    </style:style>
    <style:style style:name="P431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size-complex="11pt"/>
    </style:style>
    <style:style style:name="P432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32_1" style:family="text">
      <style:text-properties fo:font-size="11pt" style:font-size-asian="11pt" style:font-size-complex="11pt"/>
    </style:style>
    <style:style style:name="T432_2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432_3" style:family="text">
      <style:text-properties fo:font-size="11pt" style:font-size-asian="11pt" style:font-size-complex="11pt"/>
    </style:style>
    <style:style style:name="T432_4" style:family="text">
      <style:text-properties fo:font-size="11pt" style:font-size-asian="11pt" style:font-size-complex="11pt"/>
    </style:style>
    <style:style style:name="T432_5" style:family="text">
      <style:text-properties fo:font-size="11pt" style:font-size-asian="11pt" style:font-size-complex="11pt"/>
    </style:style>
    <style:style style:name="T432_6" style:family="text">
      <style:text-properties fo:font-size="11pt" style:font-size-asian="11pt" style:font-size-complex="11pt"/>
    </style:style>
    <style:style style:name="T432_7" style:family="text">
      <style:text-properties fo:font-size="11pt" style:font-size-asian="11pt" style:font-size-complex="11pt"/>
    </style:style>
    <style:style style:name="T432_8" style:family="text">
      <style:text-properties fo:font-size="11pt" style:font-size-asian="11pt" style:font-size-complex="11pt"/>
    </style:style>
    <style:style style:name="T432_9" style:family="text">
      <style:text-properties fo:font-size="11pt" style:font-size-asian="11pt" style:font-size-complex="11pt"/>
    </style:style>
    <style:style style:name="T432_10" style:family="text">
      <style:text-properties fo:font-size="11pt" style:font-size-asian="11pt" style:font-size-complex="11pt"/>
    </style:style>
    <style:style style:name="T432_11" style:family="text">
      <style:text-properties fo:font-size="11pt" style:font-size-asian="11pt" style:font-size-complex="11pt"/>
    </style:style>
    <style:style style:name="P433" style:family="paragraph" style:parent-style-name="List_20_Paragraph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434" style:family="paragraph" style:parent-style-name="List_20_Paragraph">
      <style:paragraph-properties fo:text-align="justify" fo:line-height="108%" fo:margin-bottom="0.282cm"/>
    </style:style>
    <style:style style:name="T434_1" style:family="text">
      <style:text-properties fo:font-size="11pt" style:font-size-asian="11pt" style:font-size-complex="11pt" fo:font-weight="bold" style:font-weight-asian="bold" style:font-weight-complex="bold"/>
    </style:style>
    <style:style style:name="T434_2" style:family="text">
      <style:text-properties fo:font-size="11pt" style:font-size-asian="11pt" style:font-size-complex="11pt"/>
    </style:style>
    <style:style style:name="T434_3" style:family="text">
      <style:text-properties fo:font-size="11pt" style:font-size-asian="11pt" style:font-size-complex="11pt"/>
    </style:style>
    <style:style style:name="T434_4" style:family="text">
      <style:text-properties fo:font-size="11pt" style:font-size-asian="11pt" style:font-size-complex="11pt"/>
    </style:style>
    <style:style style:name="T434_5" style:family="text">
      <style:text-properties fo:font-size="11pt" style:font-size-asian="11pt" style:font-size-complex="11pt"/>
    </style:style>
    <style:style style:name="T434_6" style:family="text">
      <style:text-properties fo:font-size="11pt" style:font-size-asian="11pt" style:font-size-complex="11pt"/>
    </style:style>
    <style:style style:name="T434_7" style:family="text">
      <style:text-properties fo:font-size="11pt" style:font-size-asian="11pt" style:font-size-complex="11pt"/>
    </style:style>
    <style:style style:name="T434_8" style:family="text"/>
    <style:style style:name="T434_9" style:family="text">
      <style:text-properties fo:font-size="11pt" style:font-size-asian="11pt" style:font-size-complex="11pt"/>
    </style:style>
    <style:style style:name="T434_10" style:family="text">
      <style:text-properties fo:font-size="11pt" style:font-size-asian="11pt" style:font-size-complex="11pt"/>
    </style:style>
    <style:style style:name="T434_11" style:family="text">
      <style:text-properties fo:font-size="11pt" style:font-size-asian="11pt" style:font-size-complex="11pt"/>
    </style:style>
    <style:style style:name="T434_12" style:family="text">
      <style:text-properties fo:font-size="11pt" style:font-size-asian="11pt" style:font-size-complex="11pt"/>
    </style:style>
    <style:style style:name="T434_13" style:family="text">
      <style:text-properties fo:font-size="11pt" style:font-size-asian="11pt" style:font-size-complex="11pt"/>
    </style:style>
    <style:style style:name="T434_14" style:family="text">
      <style:text-properties fo:font-size="11pt" style:font-size-asian="11pt" style:font-size-complex="11pt"/>
    </style:style>
    <style:style style:name="T434_15" style:family="text">
      <style:text-properties fo:font-size="11pt" style:font-size-asian="11pt" style:font-size-complex="11pt"/>
    </style:style>
    <style:style style:name="T434_16" style:family="text">
      <style:text-properties fo:font-size="11pt" style:font-size-asian="11pt" style:font-size-complex="11pt"/>
    </style:style>
    <style:style style:name="T434_17" style:family="text">
      <style:text-properties fo:font-size="11pt" style:font-size-asian="11pt" style:font-size-complex="11pt"/>
    </style:style>
    <style:style style:name="T434_18" style:family="text">
      <style:text-properties fo:font-size="11pt" style:font-size-asian="11pt" style:font-size-complex="11pt"/>
    </style:style>
    <style:style style:name="T434_19" style:family="text">
      <style:text-properties fo:font-size="11pt" style:font-size-asian="11pt" style:font-size-complex="11pt"/>
    </style:style>
    <style:style style:name="P435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size-complex="11pt"/>
    </style:style>
    <style:style style:name="P436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36_1" style:family="text">
      <style:text-properties fo:font-size="11pt" style:font-size-asian="11pt" style:font-size-complex="11pt" fo:font-weight="bold" style:font-weight-asian="bold" style:font-weight-complex="bold"/>
    </style:style>
    <style:style style:name="T436_2" style:family="text">
      <style:text-properties fo:font-size="11pt" style:font-size-asian="11pt" style:font-size-complex="11pt"/>
    </style:style>
    <style:style style:name="T436_3" style:family="text">
      <style:text-properties fo:font-size="11pt" style:font-size-asian="11pt" style:font-size-complex="11pt"/>
    </style:style>
    <style:style style:name="P43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438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38_1" style:family="text">
      <style:text-properties fo:font-size="11pt" style:font-size-asian="11pt" style:font-size-complex="11pt"/>
    </style:style>
    <style:style style:name="P43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440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40_1" style:family="text">
      <style:text-properties fo:font-size="11pt" style:font-size-asian="11pt" style:font-size-complex="11pt"/>
    </style:style>
    <style:style style:name="T440_2" style:family="text">
      <style:text-properties fo:font-size="11pt" style:font-size-asian="11pt" style:font-size-complex="11pt"/>
    </style:style>
    <style:style style:name="T440_3" style:family="text">
      <style:text-properties fo:font-size="11pt" style:font-size-asian="11pt" style:font-size-complex="11pt"/>
    </style:style>
    <style:style style:name="T440_4" style:family="text">
      <style:text-properties fo:font-size="11pt" style:font-size-asian="11pt" style:font-size-complex="11pt"/>
    </style:style>
    <style:style style:name="T440_5" style:family="text">
      <style:text-properties fo:font-size="11pt" style:font-size-asian="11pt" style:font-size-complex="11pt"/>
    </style:style>
    <style:style style:name="T440_6" style:family="text">
      <style:text-properties fo:font-size="11pt" style:font-size-asian="11pt" style:font-size-complex="11pt"/>
    </style:style>
    <style:style style:name="T440_7" style:family="text">
      <style:text-properties fo:font-size="11pt" style:font-size-asian="11pt" style:font-size-complex="11pt"/>
    </style:style>
    <style:style style:name="T440_8" style:family="text">
      <style:text-properties fo:font-size="11pt" style:font-size-asian="11pt" style:font-size-complex="11pt"/>
    </style:style>
    <style:style style:name="T440_9" style:family="text">
      <style:text-properties fo:font-size="11pt" style:font-size-asian="11pt" style:font-size-complex="11pt"/>
    </style:style>
    <style:style style:name="T440_10" style:family="text">
      <style:text-properties fo:font-size="11pt" style:font-size-asian="11pt" style:font-size-complex="11pt"/>
    </style:style>
    <style:style style:name="T440_11" style:family="text">
      <style:text-properties fo:font-size="11pt" style:font-size-asian="11pt" style:font-size-complex="11pt"/>
    </style:style>
    <style:style style:name="P441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name-complex="Arial" style:font-size-complex="11pt"/>
    </style:style>
    <style:style style:name="P44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42_1" style:family="text">
      <style:text-properties fo:font-size="11pt" style:font-size-asian="11pt" style:font-name-complex="Arial" style:font-size-complex="11pt"/>
    </style:style>
    <style:style style:name="T442_2" style:family="text">
      <style:text-properties fo:font-size="11pt" style:font-size-asian="11pt" style:font-name-complex="Arial" style:font-size-complex="11pt"/>
    </style:style>
    <style:style style:name="T442_3" style:family="text">
      <style:text-properties fo:font-size="11pt" style:font-size-asian="11pt" style:font-name-complex="Arial" style:font-size-complex="11pt"/>
    </style:style>
    <style:style style:name="P44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43_1" style:family="text">
      <style:text-properties fo:font-size="11pt" style:font-size-asian="11pt" style:font-name-complex="Arial" style:font-size-complex="11pt"/>
    </style:style>
    <style:style style:name="T443_2" style:family="text">
      <style:text-properties fo:font-size="11pt" style:font-size-asian="11pt" style:font-name-complex="Arial" style:font-size-complex="11pt"/>
    </style:style>
    <style:style style:name="T443_3" style:family="text">
      <style:text-properties fo:font-size="11pt" style:font-size-asian="11pt" style:font-name-complex="Arial" style:font-size-complex="11pt"/>
    </style:style>
    <style:style style:name="P44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44_1" style:family="text">
      <style:text-properties fo:font-size="11pt" style:font-size-asian="11pt" style:font-name-complex="Arial" style:font-size-complex="11pt"/>
    </style:style>
    <style:style style:name="T444_2" style:family="text">
      <style:text-properties fo:font-size="11pt" style:font-size-asian="11pt" style:font-name-complex="Arial" style:font-size-complex="11pt"/>
    </style:style>
    <style:style style:name="T444_3" style:family="text">
      <style:text-properties fo:font-size="11pt" style:font-size-asian="11pt" style:font-name-complex="Arial" style:font-size-complex="11pt"/>
    </style:style>
    <style:style style:name="T444_4" style:family="text">
      <style:text-properties fo:font-size="11pt" style:font-size-asian="11pt" style:font-name-complex="Arial" style:font-size-complex="11pt"/>
    </style:style>
    <style:style style:name="T444_5" style:family="text">
      <style:text-properties fo:font-size="11pt" style:font-size-asian="11pt" style:font-name-complex="Arial" style:font-size-complex="11pt"/>
    </style:style>
    <style:style style:name="T444_6" style:family="text">
      <style:text-properties fo:font-size="11pt" style:font-size-asian="11pt" style:font-name-complex="Arial" style:font-size-complex="11pt"/>
    </style:style>
    <style:style style:name="P445" style:family="paragraph" style:parent-style-name="List_20_Paragraph">
      <style:paragraph-properties fo:text-align="justify" fo:line-height="108%" fo:margin-bottom="0.282cm" fo:margin-left="0.635cm"/>
    </style:style>
    <style:style style:name="P446" style:family="paragraph" style:parent-style-name="List_20_Paragraph">
      <style:paragraph-properties fo:text-align="justify" fo:line-height="108%"/>
      <style:text-properties fo:font-size="11pt" style:font-size-asian="11pt" style:font-size-complex="11pt"/>
    </style:style>
    <style:style style:name="T446_1" style:family="text">
      <style:text-properties fo:font-size="11pt" style:font-size-asian="11pt" style:font-size-complex="11pt" fo:font-weight="bold" style:font-weight-asian="bold" style:font-weight-complex="bold"/>
    </style:style>
    <style:style style:name="T446_2" style:family="text">
      <style:text-properties fo:font-size="11pt" style:font-size-asian="11pt" style:font-size-complex="11pt"/>
    </style:style>
    <style:style style:name="T446_3" style:family="text">
      <style:text-properties fo:font-size="11pt" style:font-size-asian="11pt" style:font-size-complex="11pt"/>
    </style:style>
    <style:style style:name="T446_4" style:family="text">
      <style:text-properties fo:font-size="11pt" style:font-size-asian="11pt" style:font-size-complex="11pt"/>
    </style:style>
    <style:style style:name="T446_5" style:family="text">
      <style:text-properties fo:font-size="11pt" style:font-size-asian="11pt" style:font-size-complex="11pt"/>
    </style:style>
    <style:style style:name="T446_6" style:family="text">
      <style:text-properties fo:font-size="11pt" style:font-size-asian="11pt" style:font-size-complex="11pt"/>
    </style:style>
    <style:style style:name="T446_7" style:family="text">
      <style:text-properties fo:font-size="11pt" style:font-size-asian="11pt" style:font-size-complex="11pt"/>
    </style:style>
    <style:style style:name="T446_8" style:family="text">
      <style:text-properties fo:font-size="11pt" style:font-size-asian="11pt" style:font-size-complex="11pt"/>
    </style:style>
    <style:style style:name="T446_9" style:family="text">
      <style:text-properties fo:font-size="11pt" style:font-size-asian="11pt" style:font-size-complex="11pt"/>
    </style:style>
    <style:style style:name="T446_10" style:family="text">
      <style:text-properties fo:font-size="11pt" style:font-size-asian="11pt" style:font-size-complex="11pt"/>
    </style:style>
    <style:style style:name="T446_11" style:family="text">
      <style:text-properties fo:font-size="11pt" style:font-size-asian="11pt" style:font-size-complex="11pt"/>
    </style:style>
    <style:style style:name="T446_12" style:family="text">
      <style:text-properties fo:font-size="11pt" style:font-size-asian="11pt" style:font-size-complex="11pt"/>
    </style:style>
    <style:style style:name="P447" style:family="paragraph" style:parent-style-name="List_20_Paragraph">
      <style:paragraph-properties fo:text-align="justify" fo:line-height="108%" fo:margin-left="0.635cm"/>
      <style:text-properties fo:font-size="11pt" style:font-size-asian="11pt" style:font-size-complex="11pt"/>
    </style:style>
    <style:style style:name="P448" style:family="paragraph" style:parent-style-name="List_20_Paragraph">
      <style:paragraph-properties fo:text-align="justify" fo:line-height="108%"/>
      <style:text-properties fo:font-size="11pt" style:font-size-asian="11pt" style:font-size-complex="11pt"/>
    </style:style>
    <style:style style:name="T448_1" style:family="text">
      <style:text-properties fo:font-size="11pt" style:font-size-asian="11pt" style:font-size-complex="11pt"/>
    </style:style>
    <style:style style:name="T448_2" style:family="text">
      <style:text-properties fo:font-size="11pt" style:font-size-asian="11pt" style:font-size-complex="11pt"/>
    </style:style>
    <style:style style:name="T448_3" style:family="text">
      <style:text-properties fo:font-size="11pt" style:font-size-asian="11pt" style:font-size-complex="11pt"/>
    </style:style>
    <style:style style:name="T448_4" style:family="text">
      <style:text-properties fo:font-size="11pt" style:font-size-asian="11pt" style:font-size-complex="11pt"/>
    </style:style>
    <style:style style:name="P44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50" style:family="paragraph" style:parent-style-name="List_20_Paragraph">
      <style:paragraph-properties fo:text-align="justify" fo:line-height="108%"/>
      <style:text-properties fo:font-size="11pt" style:font-size-asian="11pt" style:font-size-complex="11pt"/>
    </style:style>
    <style:style style:name="T450_1" style:family="text">
      <style:text-properties fo:font-size="11pt" style:font-size-asian="11pt" style:font-size-complex="11pt" fo:font-weight="bold" style:font-weight-asian="bold" style:font-weight-complex="bold"/>
    </style:style>
    <style:style style:name="T450_2" style:family="text">
      <style:text-properties fo:font-size="11pt" style:font-size-asian="11pt" style:font-size-complex="11pt"/>
    </style:style>
    <style:style style:name="P451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size-complex="11pt"/>
    </style:style>
    <style:style style:name="P452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52_1" style:family="text">
      <style:text-properties fo:font-size="11pt" style:font-size-asian="11pt" style:font-size-complex="11pt"/>
    </style:style>
    <style:style style:name="T452_2" style:family="text">
      <style:text-properties fo:font-size="11pt" style:font-size-asian="11pt" style:font-size-complex="11pt"/>
    </style:style>
    <style:style style:name="T452_3" style:family="text">
      <style:text-properties fo:font-size="11pt" style:font-size-asian="11pt" style:font-size-complex="11pt"/>
    </style:style>
    <style:style style:name="T452_4" style:family="text">
      <style:text-properties fo:font-size="11pt" style:font-size-asian="11pt" style:font-size-complex="11pt"/>
    </style:style>
    <style:style style:name="P453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size-complex="11pt"/>
    </style:style>
    <style:style style:name="P454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454_1" style:family="text">
      <style:text-properties fo:font-size="11pt" style:font-size-asian="11pt" style:font-size-complex="11pt" fo:font-weight="bold" style:font-weight-asian="bold" style:font-weight-complex="bold"/>
    </style:style>
    <style:style style:name="T454_2" style:family="text">
      <style:text-properties fo:font-size="11pt" style:font-size-asian="11pt" style:font-size-complex="11pt" fo:font-weight="bold" style:font-weight-asian="bold" style:font-weight-complex="bold"/>
    </style:style>
    <style:style style:name="T454_3" style:family="text">
      <style:text-properties fo:font-size="11pt" style:font-size-asian="11pt" style:font-size-complex="11pt"/>
    </style:style>
    <style:style style:name="T454_4" style:family="text">
      <style:text-properties fo:font-size="11pt" style:font-size-asian="11pt" style:font-size-complex="11pt"/>
    </style:style>
    <style:style style:name="T454_5" style:family="text">
      <style:text-properties fo:font-size="11pt" style:font-size-asian="11pt" style:font-size-complex="11pt"/>
    </style:style>
    <style:style style:name="T454_6" style:family="text">
      <style:text-properties fo:font-size="11pt" style:font-size-asian="11pt" style:font-size-complex="11pt"/>
    </style:style>
    <style:style style:name="T454_7" style:family="text">
      <style:text-properties fo:font-size="11pt" style:font-size-asian="11pt" style:font-size-complex="11pt"/>
    </style:style>
    <style:style style:name="T454_8" style:family="text">
      <style:text-properties fo:font-size="11pt" style:font-size-asian="11pt" style:font-size-complex="11pt"/>
    </style:style>
    <style:style style:name="T454_9" style:family="text">
      <style:text-properties fo:font-size="11pt" style:font-size-asian="11pt" style:font-size-complex="11pt"/>
    </style:style>
    <style:style style:name="T454_10" style:family="text">
      <style:text-properties fo:font-size="11pt" style:font-size-asian="11pt" style:font-size-complex="11pt"/>
    </style:style>
    <style:style style:name="T454_11" style:family="text">
      <style:text-properties fo:font-size="11pt" style:font-size-asian="11pt" style:font-size-complex="11pt"/>
    </style:style>
    <style:style style:name="T454_12" style:family="text">
      <style:text-properties fo:font-size="11pt" style:font-size-asian="11pt" style:font-size-complex="11pt"/>
    </style:style>
    <style:style style:name="T454_13" style:family="text">
      <style:text-properties fo:font-size="11pt" style:font-size-asian="11pt" style:font-size-complex="11pt"/>
    </style:style>
    <style:style style:name="P45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456" style:family="paragraph" style:parent-style-name="List_20_Paragraph">
      <style:paragraph-properties fo:text-align="justify" fo:line-height="108%"/>
      <style:text-properties fo:font-size="11pt" style:font-size-asian="11pt" style:font-size-complex="11pt"/>
    </style:style>
    <style:style style:name="T456_1" style:family="text">
      <style:text-properties fo:font-size="11pt" style:font-size-asian="11pt" style:font-size-complex="11pt"/>
    </style:style>
    <style:style style:name="P457" style:family="paragraph" style:parent-style-name="List_20_Paragraph">
      <style:text-properties fo:font-size="11pt" style:font-size-asian="11pt" style:font-size-complex="11pt"/>
    </style:style>
    <style:style style:name="P458" style:family="paragraph" style:parent-style-name="List_20_Paragraph">
      <style:text-properties fo:font-size="11pt" style:font-size-asian="11pt" style:font-name-complex="Arial" style:font-size-complex="11pt"/>
    </style:style>
    <style:style style:name="T458_1" style:family="text">
      <style:text-properties fo:font-size="11pt" style:font-size-asian="11pt" style:font-name-complex="Arial" style:font-size-complex="11pt"/>
    </style:style>
    <style:style style:name="T458_2" style:family="text">
      <style:text-properties fo:font-size="11pt" style:font-size-asian="11pt" style:font-name-complex="Arial" style:font-size-complex="11pt"/>
    </style:style>
    <style:style style:name="P459" style:family="paragraph" style:parent-style-name="List_20_Paragraph">
      <style:paragraph-properties fo:text-align="justify" fo:line-height="108%" fo:margin-bottom="0.282cm" fo:margin-left="0.635cm"/>
      <style:text-properties fo:font-size="11pt" style:font-size-asian="11pt" style:font-name-complex="Arial" style:font-size-complex="11pt"/>
    </style:style>
    <style:style style:name="P46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60_1" style:family="text">
      <style:text-properties fo:font-size="11pt" style:font-size-asian="11pt" style:font-name-complex="Arial" style:font-size-complex="11pt"/>
    </style:style>
    <style:style style:name="P46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61_1" style:family="text">
      <style:text-properties fo:font-size="11pt" style:font-size-asian="11pt" style:font-name-complex="Arial" style:font-size-complex="11pt"/>
    </style:style>
    <style:style style:name="T461_2" style:family="text">
      <style:text-properties fo:font-size="11pt" style:font-size-asian="11pt" style:font-name-complex="Arial" style:font-size-complex="11pt"/>
    </style:style>
    <style:style style:name="T461_3" style:family="text">
      <style:text-properties fo:font-size="11pt" style:font-size-asian="11pt" style:font-name-complex="Arial" style:font-size-complex="11pt"/>
    </style:style>
    <style:style style:name="P46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62_1" style:family="text">
      <style:text-properties fo:font-size="11pt" style:font-size-asian="11pt" style:font-name-complex="Arial" style:font-size-complex="11pt"/>
    </style:style>
    <style:style style:name="P46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63_1" style:family="text">
      <style:text-properties fo:font-size="11pt" style:font-size-asian="11pt" style:font-name-complex="Arial" style:font-size-complex="11pt"/>
    </style:style>
    <style:style style:name="T463_2" style:family="text">
      <style:text-properties fo:font-size="11pt" style:font-size-asian="11pt" style:font-name-complex="Arial" style:font-size-complex="11pt"/>
    </style:style>
    <style:style style:name="P464" style:family="paragraph" style:parent-style-name="List_20_Paragraph">
      <style:paragraph-properties fo:text-align="justify" fo:margin-left="1.905cm"/>
      <style:text-properties fo:font-size="11pt" style:font-size-asian="11pt" style:font-name-complex="Arial" style:font-size-complex="11pt"/>
    </style:style>
    <style:style style:name="P46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65_1" style:family="text">
      <style:text-properties fo:font-size="11pt" style:font-size-asian="11pt" style:font-size-complex="11pt" fo:font-weight="bold" style:font-weight-asian="bold" style:font-weight-complex="bold"/>
    </style:style>
    <style:style style:name="T465_2" style:family="text">
      <style:text-properties fo:font-size="11pt" style:font-size-asian="11pt" style:font-name-complex="Arial" style:font-size-complex="11pt" fo:font-weight="bold" style:font-weight-asian="bold"/>
    </style:style>
    <style:style style:name="T465_3" style:family="text">
      <style:text-properties fo:font-size="11pt" style:font-size-asian="11pt" style:font-name-complex="Arial" style:font-size-complex="11pt"/>
    </style:style>
    <style:style style:name="T465_4" style:family="text">
      <style:text-properties fo:font-size="11pt" style:font-size-asian="11pt" style:font-name-complex="Arial" style:font-size-complex="11pt"/>
    </style:style>
    <style:style style:name="T465_5" style:family="text">
      <style:text-properties fo:font-size="11pt" style:font-size-asian="11pt" style:font-name-complex="Arial" style:font-size-complex="11pt"/>
    </style:style>
    <style:style style:name="T465_6" style:family="text">
      <style:text-properties fo:font-size="11pt" style:font-size-asian="11pt" style:font-size-complex="11pt"/>
    </style:style>
    <style:style style:name="T465_7" style:family="text">
      <style:text-properties fo:font-size="11pt" style:font-size-asian="11pt" style:font-name-complex="Arial" style:font-size-complex="11pt"/>
    </style:style>
    <style:style style:name="T465_8" style:family="text">
      <style:text-properties fo:font-size="11pt" style:font-size-asian="11pt" style:font-size-complex="11pt"/>
    </style:style>
    <style:style style:name="T465_9" style:family="text">
      <style:text-properties fo:font-size="11pt" style:font-size-asian="11pt" style:font-name-complex="Arial" style:font-size-complex="11pt"/>
    </style:style>
    <style:style style:name="T465_10" style:family="text">
      <style:text-properties fo:font-size="11pt" style:font-size-asian="11pt" style:font-size-complex="11pt"/>
    </style:style>
    <style:style style:name="T465_11" style:family="text">
      <style:text-properties fo:font-size="11pt" style:font-size-asian="11pt" style:font-name-complex="Arial" style:font-size-complex="11pt"/>
    </style:style>
    <style:style style:name="T465_12" style:family="text">
      <style:text-properties fo:font-size="11pt" style:font-size-asian="11pt" style:font-size-complex="11pt"/>
    </style:style>
    <style:style style:name="P46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6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67_1" style:family="text">
      <style:text-properties fo:font-size="11pt" style:font-size-asian="11pt" style:font-size-complex="11pt"/>
    </style:style>
    <style:style style:name="P4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6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69_1" style:family="text">
      <style:text-properties fo:font-size="11pt" style:font-size-asian="11pt" style:font-size-complex="11pt" fo:font-weight="bold" style:font-weight-asian="bold" style:font-weight-complex="bold"/>
    </style:style>
    <style:style style:name="T469_2" style:family="text">
      <style:text-properties fo:font-size="11pt" style:font-size-asian="11pt" style:font-size-complex="11pt" fo:font-weight="bold" style:font-weight-asian="bold" style:font-weight-complex="bold"/>
    </style:style>
    <style:style style:name="T469_3" style:family="text">
      <style:text-properties fo:font-size="11pt" style:font-size-asian="11pt" style:font-size-complex="11pt" fo:font-weight="bold" style:font-weight-asian="bold" style:font-weight-complex="bold"/>
    </style:style>
    <style:style style:name="T469_4" style:family="text">
      <style:text-properties fo:font-size="11pt" style:font-size-asian="11pt" style:font-size-complex="11pt"/>
    </style:style>
    <style:style style:name="T469_5" style:family="text">
      <style:text-properties fo:font-size="11pt" style:font-size-asian="11pt" style:font-size-complex="11pt"/>
    </style:style>
    <style:style style:name="T469_6" style:family="text">
      <style:text-properties fo:font-size="11pt" style:font-size-asian="11pt" style:font-size-complex="11pt"/>
    </style:style>
    <style:style style:name="P47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7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71_1" style:family="text">
      <style:text-properties fo:font-size="11pt" style:font-size-asian="11pt" style:font-size-complex="11pt"/>
    </style:style>
    <style:style style:name="T471_2" style:family="text">
      <style:text-properties fo:font-size="11pt" style:font-size-asian="11pt" style:font-size-complex="11pt"/>
    </style:style>
    <style:style style:name="T471_3" style:family="text">
      <style:text-properties fo:font-size="11pt" style:font-size-asian="11pt" style:font-size-complex="11pt"/>
    </style:style>
    <style:style style:name="T471_4" style:family="text">
      <style:text-properties fo:font-size="11pt" style:font-size-asian="11pt" style:font-size-complex="11pt"/>
    </style:style>
    <style:style style:name="T471_5" style:family="text">
      <style:text-properties fo:font-size="11pt" style:font-size-asian="11pt" style:font-size-complex="11pt"/>
    </style:style>
    <style:style style:name="T471_6" style:family="text">
      <style:text-properties fo:font-size="11pt" style:font-size-asian="11pt" style:font-size-complex="11pt"/>
    </style:style>
    <style:style style:name="P47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73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73_1" style:family="text">
      <style:text-properties fo:font-size="11pt" style:font-size-asian="11pt" style:font-size-complex="11pt" fo:font-weight="bold" style:font-weight-asian="bold" style:font-weight-complex="bold"/>
    </style:style>
    <style:style style:name="T473_2" style:family="text">
      <style:text-properties fo:font-size="11pt" style:font-size-asian="11pt" style:font-size-complex="11pt" fo:font-weight="bold" style:font-weight-asian="bold" style:font-weight-complex="bold"/>
    </style:style>
    <style:style style:name="T473_3" style:family="text">
      <style:text-properties fo:font-size="11pt" style:font-size-asian="11pt" style:font-size-complex="11pt"/>
    </style:style>
    <style:style style:name="T473_4" style:family="text">
      <style:text-properties fo:font-size="11pt" style:font-size-asian="11pt" style:font-size-complex="11pt"/>
    </style:style>
    <style:style style:name="T473_5" style:family="text">
      <style:text-properties fo:font-size="11pt" style:font-size-asian="11pt" style:font-size-complex="11pt"/>
    </style:style>
    <style:style style:name="T473_6" style:family="text">
      <style:text-properties fo:font-size="11pt" style:font-size-asian="11pt" style:font-size-complex="11pt"/>
    </style:style>
    <style:style style:name="T473_7" style:family="text">
      <style:text-properties fo:font-size="11pt" style:font-size-asian="11pt" style:font-size-complex="11pt"/>
    </style:style>
    <style:style style:name="T473_8" style:family="text">
      <style:text-properties fo:font-size="11pt" style:font-size-asian="11pt" style:font-size-complex="11pt"/>
    </style:style>
    <style:style style:name="T473_9" style:family="text">
      <style:text-properties fo:font-size="11pt" style:font-size-asian="11pt" style:font-size-complex="11pt"/>
    </style:style>
    <style:style style:name="T473_10" style:family="text">
      <style:text-properties fo:font-size="11pt" style:font-size-asian="11pt" style:font-size-complex="11pt"/>
    </style:style>
    <style:style style:name="T473_11" style:family="text">
      <style:text-properties fo:font-size="11pt" style:font-size-asian="11pt" style:font-size-complex="11pt"/>
    </style:style>
    <style:style style:name="T473_12" style:family="text">
      <style:text-properties fo:font-size="11pt" style:font-size-asian="11pt" style:font-size-complex="11pt"/>
    </style:style>
    <style:style style:name="T473_13" style:family="text">
      <style:text-properties fo:font-size="11pt" style:font-size-asian="11pt" style:font-size-complex="11pt"/>
    </style:style>
    <style:style style:name="T473_14" style:family="text">
      <style:text-properties fo:font-size="11pt" style:font-size-asian="11pt" style:font-size-complex="11pt"/>
    </style:style>
    <style:style style:name="T473_15" style:family="text">
      <style:text-properties fo:font-size="11pt" style:font-size-asian="11pt" style:font-name-complex="Arial" style:font-size-complex="11pt"/>
    </style:style>
    <style:style style:name="P47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7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75_1" style:family="text">
      <style:text-properties fo:font-size="11pt" style:font-size-asian="11pt" style:font-size-complex="11pt"/>
    </style:style>
    <style:style style:name="T475_2" style:family="text">
      <style:text-properties fo:font-size="11pt" style:font-size-asian="11pt" style:font-name-complex="Arial" style:font-size-complex="11pt"/>
    </style:style>
    <style:style style:name="T475_3" style:family="text">
      <style:text-properties fo:font-size="11pt" style:font-size-asian="11pt" style:font-name-complex="Arial" style:font-size-complex="11pt"/>
    </style:style>
    <style:style style:name="T475_4" style:family="text">
      <style:text-properties fo:font-size="11pt" style:font-size-asian="11pt" style:font-name-complex="Arial" style:font-size-complex="11pt"/>
    </style:style>
    <style:style style:name="P47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77" style:family="paragraph" style:parent-style-name="List_20_Paragraph">
      <style:paragraph-properties fo:text-align="justify"/>
    </style:style>
    <style:style style:name="T477_1" style:family="text">
      <style:text-properties fo:font-size="11pt" style:font-size-asian="11pt" style:font-size-complex="11pt" fo:font-weight="bold" style:font-weight-asian="bold" style:font-weight-complex="bold"/>
    </style:style>
    <style:style style:name="T477_2" style:family="text">
      <style:text-properties fo:font-size="11pt" style:font-size-asian="11pt" style:font-size-complex="11pt"/>
    </style:style>
    <style:style style:name="T477_3" style:family="text">
      <style:text-properties fo:font-size="11pt" style:font-size-asian="11pt" style:font-name-complex="Arial" style:font-size-complex="11pt"/>
    </style:style>
    <style:style style:name="T477_4" style:family="text">
      <style:text-properties fo:font-size="11pt" style:font-size-asian="11pt" style:font-size-complex="11pt"/>
    </style:style>
    <style:style style:name="T477_5" style:family="text">
      <style:text-properties fo:font-size="11pt" style:font-size-asian="11pt" style:font-name-complex="Arial" style:font-size-complex="11pt"/>
    </style:style>
    <style:style style:name="T477_6" style:family="text">
      <style:text-properties fo:font-size="11pt" style:font-size-asian="11pt" style:font-size-complex="11pt"/>
    </style:style>
    <style:style style:name="T477_7" style:family="text">
      <style:text-properties fo:font-size="11pt" style:font-size-asian="11pt" style:font-name-complex="Arial" style:font-size-complex="11pt"/>
    </style:style>
    <style:style style:name="T477_8" style:family="text">
      <style:text-properties fo:font-size="11pt" style:font-size-asian="11pt" style:font-name-complex="Arial" style:font-size-complex="11pt"/>
    </style:style>
    <style:style style:name="T477_9" style:family="text">
      <style:text-properties fo:font-size="11pt" style:font-size-asian="11pt" style:font-name-complex="Arial" style:font-size-complex="11pt"/>
    </style:style>
    <style:style style:name="P478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P47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9_1" style:family="text">
      <style:text-properties fo:font-size="11pt" style:font-size-asian="11pt" style:font-name-complex="Arial" style:font-size-complex="11pt"/>
    </style:style>
    <style:style style:name="T479_2" style:family="text">
      <style:text-properties fo:font-size="11pt" style:font-size-asian="11pt" style:font-name-complex="Arial" style:font-size-complex="11pt"/>
    </style:style>
    <style:style style:name="T479_3" style:family="text">
      <style:text-properties fo:font-size="11pt" style:font-size-asian="11pt" style:font-name-complex="Arial" style:font-size-complex="11pt"/>
    </style:style>
    <style:style style:name="T479_4" style:family="text">
      <style:text-properties fo:font-size="11pt" style:font-size-asian="11pt" style:font-name-complex="Arial" style:font-size-complex="11pt"/>
    </style:style>
    <style:style style:name="T479_5" style:family="text">
      <style:text-properties fo:font-size="11pt" style:font-size-asian="11pt" style:font-name-complex="Arial" style:font-size-complex="11pt"/>
    </style:style>
    <style:style style:name="T479_6" style:family="text">
      <style:text-properties fo:font-size="11pt" style:font-size-asian="11pt" style:font-name-complex="Arial" style:font-size-complex="11pt"/>
    </style:style>
    <style:style style:name="P48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81" style:family="paragraph" style:parent-style-name="Normal">
      <style:paragraph-properties fo:text-align="justify" fo:keep-with-next="always"/>
    </style:style>
    <style:style style:name="T481_1" style:family="text">
      <style:text-properties fo:font-size="11pt" style:font-size-asian="11pt" style:font-size-complex="11pt" fo:font-weight="bold" style:font-weight-asian="bold" style:font-weight-complex="bold"/>
    </style:style>
    <style:style style:name="P482" style:family="paragraph" style:parent-style-name="Normal">
      <style:paragraph-properties fo:text-align="justify" fo:keep-with-next="always"/>
      <style:text-properties fo:font-size="11pt" style:font-size-asian="11pt" style:font-size-complex="11pt"/>
    </style:style>
    <style:style style:name="P483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83_1" style:family="text">
      <style:text-properties fo:font-size="11pt" style:font-size-asian="11pt" style:font-size-complex="11pt"/>
    </style:style>
    <style:style style:name="T483_2" style:family="text">
      <style:text-properties fo:font-size="11pt" style:font-size-asian="11pt" style:font-size-complex="11pt"/>
    </style:style>
    <style:style style:name="T483_3" style:family="text">
      <style:text-properties fo:font-size="11pt" style:font-size-asian="11pt" style:font-size-complex="11pt"/>
    </style:style>
    <style:style style:name="T483_4" style:family="text">
      <style:text-properties fo:font-size="11pt" style:font-size-asian="11pt" style:font-size-complex="11pt"/>
    </style:style>
    <style:style style:name="T483_5" style:family="text">
      <style:text-properties fo:font-size="11pt" style:font-size-asian="11pt" style:font-size-complex="11pt"/>
    </style:style>
    <style:style style:name="T483_6" style:family="text">
      <style:text-properties fo:font-size="11pt" style:font-size-asian="11pt" style:font-size-complex="11pt"/>
    </style:style>
    <style:style style:name="T483_7" style:family="text">
      <style:text-properties fo:font-size="11pt" style:font-size-asian="11pt" style:font-size-complex="11pt"/>
    </style:style>
    <style:style style:name="T483_8" style:family="text">
      <style:text-properties fo:font-size="11pt" style:font-size-asian="11pt" style:font-size-complex="11pt"/>
    </style:style>
    <style:style style:name="P484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4_1" style:family="text">
      <style:text-properties fo:font-size="11pt" style:font-size-asian="11pt" style:font-size-complex="11pt"/>
    </style:style>
    <style:style style:name="T484_2" style:family="text">
      <style:text-properties fo:font-size="11pt" style:font-size-asian="11pt" style:font-size-complex="11pt"/>
    </style:style>
    <style:style style:name="T484_3" style:family="text">
      <style:text-properties fo:font-size="11pt" style:font-size-asian="11pt" style:font-size-complex="11pt"/>
    </style:style>
    <style:style style:name="T484_4" style:family="text">
      <style:text-properties fo:font-size="11pt" style:font-size-asian="11pt" style:font-size-complex="11pt"/>
    </style:style>
    <style:style style:name="T484_5" style:family="text">
      <style:text-properties fo:font-size="11pt" style:font-size-asian="11pt" style:font-size-complex="11pt"/>
    </style:style>
    <style:style style:name="T484_6" style:family="text">
      <style:text-properties fo:font-size="11pt" style:font-size-asian="11pt" style:font-size-complex="11pt" fo:font-weight="bold" style:font-weight-asian="bold" style:font-weight-complex="bold"/>
    </style:style>
    <style:style style:name="T484_7" style:family="text">
      <style:text-properties fo:font-size="11pt" style:font-size-asian="11pt" style:font-size-complex="11pt"/>
    </style:style>
    <style:style style:name="P485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5_1" style:family="text">
      <style:text-properties fo:font-size="11pt" style:font-size-asian="11pt" style:font-size-complex="11pt"/>
    </style:style>
    <style:style style:name="T485_2" style:family="text">
      <style:text-properties fo:font-size="11pt" style:font-size-asian="11pt" style:font-size-complex="11pt" fo:font-weight="bold" style:font-weight-asian="bold" style:font-weight-complex="bold"/>
    </style:style>
    <style:style style:name="T485_3" style:family="text">
      <style:text-properties fo:font-size="11pt" style:font-size-asian="11pt" style:font-size-complex="11pt"/>
    </style:style>
    <style:style style:name="P486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6_1" style:family="text">
      <style:text-properties fo:font-size="11pt" style:font-size-asian="11pt" style:font-size-complex="11pt"/>
    </style:style>
    <style:style style:name="T486_2" style:family="text">
      <style:text-properties fo:font-size="11pt" style:font-size-asian="11pt" style:font-size-complex="11pt"/>
    </style:style>
    <style:style style:name="T486_3" style:family="text">
      <style:text-properties fo:font-size="11pt" style:font-size-asian="11pt" style:font-size-complex="11pt"/>
    </style:style>
    <style:style style:name="T486_4" style:family="text">
      <style:text-properties fo:font-size="11pt" style:font-size-asian="11pt" style:font-size-complex="11pt" fo:font-weight="bold" style:font-weight-asian="bold" style:font-weight-complex="bold"/>
    </style:style>
    <style:style style:name="T486_5" style:family="text">
      <style:text-properties fo:font-size="11pt" style:font-size-asian="11pt" style:font-size-complex="11pt"/>
    </style:style>
    <style:style style:name="P487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7_1" style:family="text">
      <style:text-properties fo:font-size="11pt" style:font-size-asian="11pt" style:font-size-complex="11pt"/>
    </style:style>
    <style:style style:name="T487_2" style:family="text">
      <style:text-properties fo:font-size="11pt" style:font-size-asian="11pt" style:font-size-complex="11pt"/>
    </style:style>
    <style:style style:name="T487_3" style:family="text">
      <style:text-properties fo:font-size="11pt" style:font-size-asian="11pt" style:font-size-complex="11pt"/>
    </style:style>
    <style:style style:name="T487_4" style:family="text">
      <style:text-properties fo:font-size="11pt" style:font-size-asian="11pt" style:font-size-complex="11pt" fo:font-weight="bold" style:font-weight-asian="bold" style:font-weight-complex="bold"/>
    </style:style>
    <style:style style:name="T487_5" style:family="text">
      <style:text-properties fo:font-size="11pt" style:font-size-asian="11pt" style:font-size-complex="11pt"/>
    </style:style>
    <style:style style:name="P488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8_1" style:family="text">
      <style:text-properties fo:font-size="11pt" style:font-size-asian="11pt" style:font-size-complex="11pt"/>
    </style:style>
    <style:style style:name="T488_2" style:family="text">
      <style:text-properties fo:font-size="11pt" style:font-size-asian="11pt" style:font-size-complex="11pt"/>
    </style:style>
    <style:style style:name="T488_3" style:family="text">
      <style:text-properties fo:font-size="11pt" style:font-size-asian="11pt" style:font-size-complex="11pt"/>
    </style:style>
    <style:style style:name="T488_4" style:family="text">
      <style:text-properties fo:font-size="11pt" style:font-size-asian="11pt" style:font-size-complex="11pt" fo:font-weight="bold" style:font-weight-asian="bold" style:font-weight-complex="bold"/>
    </style:style>
    <style:style style:name="T488_5" style:family="text">
      <style:text-properties fo:font-size="11pt" style:font-size-asian="11pt" style:font-size-complex="11pt"/>
    </style:style>
    <style:style style:name="T488_6" style:family="text">
      <style:text-properties fo:font-size="11pt" style:font-size-asian="11pt" style:font-size-complex="11pt" fo:font-weight="bold" style:font-weight-asian="bold" style:font-weight-complex="bold"/>
    </style:style>
    <style:style style:name="T488_7" style:family="text">
      <style:text-properties fo:font-size="11pt" style:font-size-asian="11pt" style:font-size-complex="11pt"/>
    </style:style>
    <style:style style:name="P489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89_1" style:family="text">
      <style:text-properties fo:font-size="11pt" style:font-size-asian="11pt" style:font-size-complex="11pt" fo:font-weight="bold" style:font-weight-asian="bold" style:font-weight-complex="bold"/>
    </style:style>
    <style:style style:name="T489_2" style:family="text">
      <style:text-properties fo:font-size="11pt" style:font-size-asian="11pt" style:font-size-complex="11pt"/>
    </style:style>
    <style:style style:name="T489_3" style:family="text">
      <style:text-properties fo:font-size="11pt" style:font-size-asian="11pt" style:font-size-complex="11pt" fo:font-weight="bold" style:font-weight-asian="bold" style:font-weight-complex="bold"/>
    </style:style>
    <style:style style:name="T489_4" style:family="text">
      <style:text-properties fo:font-size="11pt" style:font-size-asian="11pt" style:font-size-complex="11pt"/>
    </style:style>
    <style:style style:name="P490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0_1" style:family="text">
      <style:text-properties fo:font-size="11pt" style:font-size-asian="11pt" style:font-size-complex="11pt" fo:font-weight="bold" style:font-weight-asian="bold" style:font-weight-complex="bold"/>
    </style:style>
    <style:style style:name="T490_2" style:family="text">
      <style:text-properties fo:font-size="11pt" style:font-size-asian="11pt" style:font-size-complex="11pt"/>
    </style:style>
    <style:style style:name="T490_3" style:family="text">
      <style:text-properties fo:font-size="11pt" style:font-size-asian="11pt" style:font-size-complex="11pt"/>
    </style:style>
    <style:style style:name="T490_4" style:family="text">
      <style:text-properties fo:font-size="11pt" style:font-size-asian="11pt" style:font-size-complex="11pt"/>
    </style:style>
    <style:style style:name="T490_5" style:family="text">
      <style:text-properties fo:font-size="11pt" style:font-size-asian="11pt" style:font-size-complex="11pt"/>
    </style:style>
    <style:style style:name="P491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1_1" style:family="text">
      <style:text-properties fo:font-size="11pt" style:font-size-asian="11pt" style:font-size-complex="11pt"/>
    </style:style>
    <style:style style:name="T491_2" style:family="text">
      <style:text-properties fo:font-size="11pt" style:font-size-asian="11pt" style:font-size-complex="11pt" fo:font-weight="bold" style:font-weight-asian="bold" style:font-weight-complex="bold"/>
    </style:style>
    <style:style style:name="T491_3" style:family="text">
      <style:text-properties fo:font-size="11pt" style:font-size-asian="11pt" style:font-size-complex="11pt"/>
    </style:style>
    <style:style style:name="T491_4" style:family="text">
      <style:text-properties fo:font-size="11pt" style:font-size-asian="11pt" style:font-size-complex="11pt"/>
    </style:style>
    <style:style style:name="T491_5" style:family="text">
      <style:text-properties fo:font-size="11pt" style:font-size-asian="11pt" style:font-size-complex="11pt"/>
    </style:style>
    <style:style style:name="T491_6" style:family="text">
      <style:text-properties fo:font-size="11pt" style:font-size-asian="11pt" style:font-size-complex="11pt"/>
    </style:style>
    <style:style style:name="T491_7" style:family="text">
      <style:text-properties fo:font-size="11pt" style:font-size-asian="11pt" style:font-size-complex="11pt"/>
    </style:style>
    <style:style style:name="P49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93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93_1" style:family="text">
      <style:text-properties fo:font-size="11pt" style:font-size-asian="11pt" style:font-size-complex="11pt"/>
    </style:style>
    <style:style style:name="T493_2" style:family="text">
      <style:text-properties fo:font-size="11pt" style:font-size-asian="11pt" style:font-size-complex="11pt"/>
    </style:style>
    <style:style style:name="T493_3" style:family="text">
      <style:text-properties fo:font-size="11pt" style:font-size-asian="11pt" style:font-size-complex="11pt"/>
    </style:style>
    <style:style style:name="T493_4" style:family="text">
      <style:text-properties fo:font-size="11pt" style:font-size-asian="11pt" style:font-size-complex="11pt"/>
    </style:style>
    <style:style style:name="P494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4_1" style:family="text">
      <style:text-properties fo:font-size="11pt" style:font-size-asian="11pt" style:font-size-complex="11pt"/>
    </style:style>
    <style:style style:name="T494_2" style:family="text">
      <style:text-properties fo:font-size="11pt" style:font-size-asian="11pt" style:font-size-complex="11pt"/>
    </style:style>
    <style:style style:name="P495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5_1" style:family="text">
      <style:text-properties fo:font-size="11pt" style:font-size-asian="11pt" style:font-size-complex="11pt"/>
    </style:style>
    <style:style style:name="T495_2" style:family="text">
      <style:text-properties fo:font-size="11pt" style:font-size-asian="11pt" style:font-size-complex="11pt"/>
    </style:style>
    <style:style style:name="T495_3" style:family="text">
      <style:text-properties fo:font-size="11pt" style:font-size-asian="11pt" style:font-size-complex="11pt"/>
    </style:style>
    <style:style style:name="T495_4" style:family="text">
      <style:text-properties fo:font-size="11pt" style:font-size-asian="11pt" style:font-size-complex="11pt"/>
    </style:style>
    <style:style style:name="T495_5" style:family="text">
      <style:text-properties fo:font-size="11pt" style:font-size-asian="11pt" style:font-size-complex="11pt"/>
    </style:style>
    <style:style style:name="T495_6" style:family="text">
      <style:text-properties fo:font-size="11pt" style:font-size-asian="11pt" style:font-size-complex="11pt"/>
    </style:style>
    <style:style style:name="T495_7" style:family="text">
      <style:text-properties fo:font-size="11pt" style:font-size-asian="11pt" style:font-size-complex="11pt"/>
    </style:style>
    <style:style style:name="P496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6_1" style:family="text">
      <style:text-properties fo:font-size="11pt" style:font-size-asian="11pt" style:font-size-complex="11pt"/>
    </style:style>
    <style:style style:name="T496_2" style:family="text">
      <style:text-properties fo:font-size="11pt" style:font-size-asian="11pt" style:font-size-complex="11pt"/>
    </style:style>
    <style:style style:name="T496_3" style:family="text">
      <style:text-properties fo:font-size="11pt" style:font-size-asian="11pt" style:font-size-complex="11pt"/>
    </style:style>
    <style:style style:name="T496_4" style:family="text">
      <style:text-properties fo:font-size="11pt" style:font-size-asian="11pt" style:font-size-complex="11pt"/>
    </style:style>
    <style:style style:name="T496_5" style:family="text">
      <style:text-properties fo:font-size="11pt" style:font-size-asian="11pt" style:font-size-complex="11pt"/>
    </style:style>
    <style:style style:name="T496_6" style:family="text">
      <style:text-properties fo:font-style="italic" style:font-style-asian="italic" style:font-style-complex="italic" fo:font-size="11pt" style:font-size-asian="11pt" style:font-size-complex="11pt"/>
    </style:style>
    <style:style style:name="P497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7_1" style:family="text">
      <style:text-properties fo:font-size="11pt" style:font-size-asian="11pt" style:font-size-complex="11pt"/>
    </style:style>
    <style:style style:name="T497_2" style:family="text">
      <style:text-properties fo:font-size="11pt" style:font-size-asian="11pt" style:font-size-complex="11pt"/>
    </style:style>
    <style:style style:name="T497_3" style:family="text">
      <style:text-properties fo:font-size="11pt" style:font-size-asian="11pt" style:font-size-complex="11pt"/>
    </style:style>
    <style:style style:name="P498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8_1" style:family="text">
      <style:text-properties fo:font-size="11pt" style:font-size-asian="11pt" style:font-size-complex="11pt"/>
    </style:style>
    <style:style style:name="T498_2" style:family="text">
      <style:text-properties fo:font-size="11pt" style:font-size-asian="11pt" style:font-size-complex="11pt"/>
    </style:style>
    <style:style style:name="T498_3" style:family="text">
      <style:text-properties fo:font-size="11pt" style:font-size-asian="11pt" style:font-size-complex="11pt"/>
    </style:style>
    <style:style style:name="P499" style:family="paragraph" style:parent-style-name="List_20_Paragraph">
      <style:paragraph-properties fo:text-align="justify" fo:line-height="115%"/>
      <style:text-properties fo:font-size="11pt" style:font-size-asian="11pt" style:font-size-complex="11pt"/>
    </style:style>
    <style:style style:name="T499_1" style:family="text">
      <style:text-properties fo:font-size="11pt" style:font-size-asian="11pt" style:font-size-complex="11pt"/>
    </style:style>
    <style:style style:name="T499_2" style:family="text">
      <style:text-properties fo:font-size="11pt" style:font-size-asian="11pt" style:font-size-complex="11pt"/>
    </style:style>
    <style:style style:name="T499_3" style:family="text">
      <style:text-properties fo:font-size="11pt" style:font-size-asian="11pt" style:font-size-complex="11pt"/>
    </style:style>
    <style:style style:name="P500" style:family="paragraph" style:parent-style-name="List_20_Paragraph">
      <style:paragraph-properties fo:text-align="justify" fo:line-height="115%"/>
      <style:text-properties fo:font-size="11pt" style:font-size-asian="11pt" style:font-size-complex="11pt" fo:language="fr" fo:country="FR"/>
    </style:style>
    <style:style style:name="T500_1" style:family="text">
      <style:text-properties fo:font-size="11pt" style:font-size-asian="11pt" style:font-size-complex="11pt" fo:language="fr" fo:country="FR"/>
    </style:style>
    <style:style style:name="T500_2" style:family="text">
      <style:text-properties fo:font-size="11pt" style:font-size-asian="11pt" style:font-size-complex="11pt" fo:language="fr" fo:country="FR"/>
    </style:style>
    <style:style style:name="T500_3" style:family="text">
      <style:text-properties fo:font-size="11pt" style:font-size-asian="11pt" style:font-size-complex="11pt" fo:language="fr" fo:country="FR"/>
    </style:style>
    <style:style style:name="P501" style:family="paragraph" style:parent-style-name="Normal">
      <style:text-properties fo:font-size="11pt" style:font-size-asian="11pt" style:font-size-complex="11pt" fo:language="fr" fo:country="FR" fo:font-weight="bold" style:font-weight-asian="bold"/>
    </style:style>
    <style:style style:name="P502" style:family="paragraph" style:parent-style-name="List_20_Paragraph"/>
    <style:style style:name="T502_1" style:family="text">
      <style:text-properties fo:font-size="11pt" style:font-size-asian="11pt" style:font-size-complex="11pt"/>
    </style:style>
    <style:style style:name="T502_2" style:family="text">
      <style:text-properties fo:font-size="11pt" style:font-size-asian="11pt" style:font-size-complex="11pt"/>
    </style:style>
    <style:style style:name="T502_3" style:family="text">
      <style:text-properties fo:font-size="11pt" style:font-size-asian="11pt" style:font-size-complex="11pt"/>
    </style:style>
    <style:style style:name="T502_4" style:family="text">
      <style:text-properties fo:font-size="11pt" style:font-size-asian="11pt" style:font-size-complex="11pt"/>
    </style:style>
    <style:style style:name="T502_5" style:family="text">
      <style:text-properties fo:font-size="11pt" style:font-size-asian="11pt" style:font-size-complex="11pt"/>
    </style:style>
    <style:style style:name="T502_6" style:family="text">
      <style:text-properties fo:font-size="11pt" style:font-size-asian="11pt" style:font-size-complex="11pt"/>
    </style:style>
    <style:style style:name="T502_7" style:family="text">
      <style:text-properties fo:font-size="11pt" style:font-size-asian="11pt" style:font-size-complex="11pt"/>
    </style:style>
    <style:style style:name="P50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font-size="11pt" style:font-size-asian="11pt" style:font-size-complex="11pt" fo:font-weight="bold" style:font-weight-asian="bold" style:font-weight-complex="bold"/>
    </style:style>
    <style:style style:name="P50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506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506_1" style:family="text">
      <style:text-properties fo:font-size="11pt" style:font-size-asian="11pt" style:font-size-complex="11pt"/>
    </style:style>
    <style:style style:name="T506_2" style:family="text">
      <style:text-properties fo:font-size="11pt" style:font-size-asian="11pt" style:font-size-complex="11pt"/>
    </style:style>
    <style:style style:name="T506_3" style:family="text">
      <style:text-properties fo:font-size="11pt" style:font-size-asian="11pt" style:font-size-complex="11pt"/>
    </style:style>
    <style:style style:name="T506_4" style:family="text">
      <style:text-properties fo:font-size="11pt" style:font-size-asian="11pt" style:font-size-complex="11pt"/>
    </style:style>
    <style:style style:name="T506_5" style:family="text">
      <style:text-properties fo:font-size="11pt" style:font-size-asian="11pt" style:font-size-complex="11pt"/>
    </style:style>
    <style:style style:name="T506_6" style:family="text">
      <style:text-properties fo:font-size="11pt" style:font-size-asian="11pt" style:font-size-complex="11pt"/>
    </style:style>
    <style:style style:name="T506_7" style:family="text">
      <style:text-properties fo:font-size="11pt" style:font-size-asian="11pt" style:font-size-complex="11pt"/>
    </style:style>
    <style:style style:name="T506_8" style:family="text">
      <style:text-properties fo:font-size="11pt" style:font-size-asian="11pt" style:font-size-complex="11pt"/>
    </style:style>
    <style:style style:name="T506_9" style:family="text">
      <style:text-properties fo:font-size="11pt" style:font-size-asian="11pt" style:font-size-complex="11pt"/>
    </style:style>
    <style:style style:name="T506_10" style:family="text">
      <style:text-properties fo:font-size="11pt" style:font-size-asian="11pt" style:font-size-complex="11pt"/>
    </style:style>
    <style:style style:name="T506_11" style:family="text">
      <style:text-properties fo:font-size="11pt" style:font-size-asian="11pt" style:font-size-complex="11pt"/>
    </style:style>
    <style:style style:name="T506_12" style:family="text">
      <style:text-properties fo:font-size="11pt" style:font-size-asian="11pt" style:font-size-complex="11pt"/>
    </style:style>
    <style:style style:name="T506_13" style:family="text">
      <style:text-properties fo:font-size="11pt" style:font-size-asian="11pt" style:font-size-complex="11pt"/>
    </style:style>
    <style:style style:name="T506_14" style:family="text">
      <style:text-properties fo:font-size="11pt" style:font-size-asian="11pt" style:font-size-complex="11pt"/>
    </style:style>
    <style:style style:name="T506_15" style:family="text">
      <style:text-properties fo:font-size="11pt" style:font-size-asian="11pt" style:font-size-complex="11pt"/>
    </style:style>
    <style:style style:name="P507" style:family="paragraph" style:parent-style-name="Normal">
      <style:paragraph-properties fo:break-before="page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508" style:family="paragraph" style:parent-style-name="Normal" style:master-page-name="MasterPage1">
      <style:text-properties fo:font-size="11pt" style:font-size-asian="11pt" style:font-size-complex="11pt"/>
    </style:style>
    <style:style style:name="FR2" style:family="graphic" style:parent-style-name="Normal">
      <style:graphic-properties draw:stroke="none" draw:fill="none" fo:border-top="none" fo:border-bottom="none" fo:border-left="none" fo:border-right="none" fo:clip="rect(1.102cm 0cm 0cm 0cm)" style:flow-with-text="false" style:run-through="fore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509" style:family="paragraph" style:parent-style-name="Normal" style:master-page-name="MasterPage2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1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10_1" style:family="text">
      <style:text-properties fo:font-size="11pt" style:font-name-asian="Arial" style:font-size-asian="11pt" style:font-name-complex="Arial" style:font-size-complex="11pt"/>
    </style:style>
    <style:style style:name="T510_2" style:family="text">
      <style:text-properties fo:font-size="11pt" style:font-name-asian="Arial" style:font-size-asian="11pt" style:font-name-complex="Arial" style:font-size-complex="11pt"/>
    </style:style>
    <style:style style:name="T510_3" style:family="text">
      <style:text-properties fo:font-size="11pt" style:font-name-asian="Arial" style:font-size-asian="11pt" style:font-name-complex="Arial" style:font-size-complex="11pt"/>
    </style:style>
    <style:style style:name="T510_4" style:family="text">
      <style:text-properties fo:font-size="11pt" style:font-name-asian="Arial" style:font-size-asian="11pt" style:font-name-complex="Arial" style:font-size-complex="11pt"/>
    </style:style>
    <style:style style:name="T510_5" style:family="text">
      <style:text-properties fo:font-size="11pt" style:font-name-asian="Arial" style:font-size-asian="11pt" style:font-name-complex="Arial" style:font-size-complex="11pt"/>
    </style:style>
    <style:style style:name="T510_6" style:family="text">
      <style:text-properties fo:font-size="11pt" style:font-name-asian="Arial" style:font-size-asian="11pt" style:font-name-complex="Arial" style:font-size-complex="11pt"/>
    </style:style>
    <style:style style:name="P51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12" style:family="paragraph" style:parent-style-name="Normal">
      <style:paragraph-properties fo:text-align="justify"/>
    </style:style>
    <style:style style:name="T51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1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1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14_1" style:family="text">
      <style:text-properties fo:font-size="11pt" style:font-name-asian="Arial" style:font-size-asian="11pt" style:font-name-complex="Arial" style:font-size-complex="11pt"/>
    </style:style>
    <style:style style:name="T514_2" style:family="text">
      <style:text-properties fo:font-size="11pt" style:font-name-asian="Arial" style:font-size-asian="11pt" style:font-name-complex="Arial" style:font-size-complex="11pt"/>
    </style:style>
    <style:style style:name="P515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1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16_1" style:family="text">
      <style:text-properties fo:font-size="11pt" style:font-name-asian="Arial" style:font-size-asian="11pt" style:font-name-complex="Arial" style:font-size-complex="11pt"/>
    </style:style>
    <style:style style:name="T51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16_3" style:family="text">
      <style:text-properties fo:font-size="11pt" style:font-name-asian="Arial" style:font-size-asian="11pt" style:font-name-complex="Arial" style:font-size-complex="11pt"/>
    </style:style>
    <style:style style:name="T516_4" style:family="text">
      <style:text-properties fo:font-size="11pt" style:font-name-asian="Arial" style:font-size-asian="11pt" style:font-name-complex="Arial" style:font-size-complex="11pt"/>
    </style:style>
    <style:style style:name="T516_5" style:family="text">
      <style:text-properties fo:font-size="11pt" style:font-name-asian="Arial" style:font-size-asian="11pt" style:font-name-complex="Arial" style:font-size-complex="11pt"/>
    </style:style>
    <style:style style:name="T516_6" style:family="text">
      <style:text-properties fo:font-size="11pt" style:font-name-asian="Arial" style:font-size-asian="11pt" style:font-name-complex="Arial" style:font-size-complex="11pt"/>
    </style:style>
    <style:style style:name="P517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1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18_1" style:family="text">
      <style:text-properties fo:font-size="11pt" style:font-name-asian="Arial" style:font-size-asian="11pt" style:font-name-complex="Arial" style:font-size-complex="11pt"/>
    </style:style>
    <style:style style:name="T51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18_3" style:family="text">
      <style:text-properties fo:font-size="11pt" style:font-name-asian="Arial" style:font-size-asian="11pt" style:font-name-complex="Arial" style:font-size-complex="11pt"/>
    </style:style>
    <style:style style:name="T518_4" style:family="text">
      <style:text-properties fo:font-size="11pt" style:font-name-asian="Arial" style:font-size-asian="11pt" style:font-name-complex="Arial" style:font-size-complex="11pt"/>
    </style:style>
    <style:style style:name="T518_5" style:family="text">
      <style:text-properties fo:font-size="11pt" style:font-name-asian="Arial" style:font-size-asian="11pt" style:font-name-complex="Arial" style:font-size-complex="11pt"/>
    </style:style>
    <style:style style:name="T518_6" style:family="text">
      <style:text-properties fo:font-size="11pt" style:font-name-asian="Arial" style:font-size-asian="11pt" style:font-name-complex="Arial" style:font-size-complex="11pt"/>
    </style:style>
    <style:style style:name="T518_7" style:family="text">
      <style:text-properties fo:font-size="11pt" style:font-name-asian="Arial" style:font-size-asian="11pt" style:font-name-complex="Arial" style:font-size-complex="11pt"/>
    </style:style>
    <style:style style:name="T518_8" style:family="text">
      <style:text-properties fo:font-size="11pt" style:font-name-asian="Arial" style:font-size-asian="11pt" style:font-name-complex="Arial" style:font-size-complex="11pt"/>
    </style:style>
    <style:style style:name="T518_9" style:family="text">
      <style:text-properties fo:font-size="11pt" style:font-name-asian="Arial" style:font-size-asian="11pt" style:font-name-complex="Arial" style:font-size-complex="11pt"/>
    </style:style>
    <style:style style:name="T518_10" style:family="text">
      <style:text-properties fo:font-size="11pt" style:font-name-asian="Arial" style:font-size-asian="11pt" style:font-name-complex="Arial" style:font-size-complex="11pt"/>
    </style:style>
    <style:style style:name="T518_11" style:family="text">
      <style:text-properties fo:font-size="11pt" style:font-name-asian="Arial" style:font-size-asian="11pt" style:font-name-complex="Arial" style:font-size-complex="11pt"/>
    </style:style>
    <style:style style:name="T518_12" style:family="text">
      <style:text-properties fo:font-size="11pt" style:font-name-asian="Arial" style:font-size-asian="11pt" style:font-name-complex="Arial" style:font-size-complex="11pt"/>
    </style:style>
    <style:style style:name="T518_13" style:family="text">
      <style:text-properties fo:font-size="11pt" style:font-name-asian="Arial" style:font-size-asian="11pt" style:font-name-complex="Arial" style:font-size-complex="11pt"/>
    </style:style>
    <style:style style:name="T518_14" style:family="text">
      <style:text-properties fo:font-size="11pt" style:font-name-asian="Arial" style:font-size-asian="11pt" style:font-name-complex="Arial" style:font-size-complex="11pt"/>
    </style:style>
    <style:style style:name="T518_15" style:family="text">
      <style:text-properties fo:font-size="11pt" style:font-name-asian="Arial" style:font-size-asian="11pt" style:font-name-complex="Arial" style:font-size-complex="11pt"/>
    </style:style>
    <style:style style:name="T518_16" style:family="text">
      <style:text-properties fo:font-size="11pt" style:font-name-asian="Arial" style:font-size-asian="11pt" style:font-name-complex="Arial" style:font-size-complex="11pt"/>
    </style:style>
    <style:style style:name="T518_17" style:family="text">
      <style:text-properties fo:font-size="11pt" style:font-name-asian="Arial" style:font-size-asian="11pt" style:font-name-complex="Arial" style:font-size-complex="11pt"/>
    </style:style>
    <style:style style:name="T518_18" style:family="text">
      <style:text-properties fo:font-size="11pt" style:font-name-asian="Arial" style:font-size-asian="11pt" style:font-name-complex="Arial" style:font-size-complex="11pt"/>
    </style:style>
    <style:style style:name="T518_19" style:family="text">
      <style:text-properties fo:font-size="11pt" style:font-name-asian="Arial" style:font-size-asian="11pt" style:font-name-complex="Arial" style:font-size-complex="11pt"/>
    </style:style>
    <style:style style:name="T518_20" style:family="text">
      <style:text-properties fo:font-size="11pt" style:font-name-asian="Arial" style:font-size-asian="11pt" style:font-name-complex="Arial" style:font-size-complex="11pt"/>
    </style:style>
    <style:style style:name="T518_21" style:family="text">
      <style:text-properties fo:font-size="11pt" style:font-name-asian="Arial" style:font-size-asian="11pt" style:font-name-complex="Arial" style:font-size-complex="11pt"/>
    </style:style>
    <style:style style:name="T518_22" style:family="text">
      <style:text-properties fo:font-size="11pt" style:font-name-asian="Arial" style:font-size-asian="11pt" style:font-name-complex="Arial" style:font-size-complex="11pt"/>
    </style:style>
    <style:style style:name="T518_23" style:family="text">
      <style:text-properties fo:font-size="11pt" style:font-name-asian="Arial" style:font-size-asian="11pt" style:font-name-complex="Arial" style:font-size-complex="11pt"/>
    </style:style>
    <style:style style:name="T518_24" style:family="text">
      <style:text-properties fo:font-size="11pt" style:font-name-asian="Arial" style:font-size-asian="11pt" style:font-name-complex="Arial" style:font-size-complex="11pt"/>
    </style:style>
    <style:style style:name="T518_25" style:family="text">
      <style:text-properties fo:font-size="11pt" style:font-name-asian="Arial" style:font-size-asian="11pt" style:font-name-complex="Arial" style:font-size-complex="11pt"/>
    </style:style>
    <style:style style:name="T518_26" style:family="text">
      <style:text-properties fo:font-size="11pt" style:font-name-asian="Arial" style:font-size-asian="11pt" style:font-name-complex="Arial" style:font-size-complex="11pt"/>
    </style:style>
    <style:style style:name="T518_27" style:family="text">
      <style:text-properties fo:font-size="11pt" style:font-name-asian="Arial" style:font-size-asian="11pt" style:font-name-complex="Arial" style:font-size-complex="11pt"/>
    </style:style>
    <style:style style:name="T518_28" style:family="text">
      <style:text-properties fo:font-size="11pt" style:font-name-asian="Arial" style:font-size-asian="11pt" style:font-name-complex="Arial" style:font-size-complex="11pt"/>
    </style:style>
    <style:style style:name="T518_29" style:family="text">
      <style:text-properties fo:font-size="11pt" style:font-name-asian="Arial" style:font-size-asian="11pt" style:font-name-complex="Arial" style:font-size-complex="11pt"/>
    </style:style>
    <style:style style:name="T518_30" style:family="text">
      <style:text-properties fo:font-size="11pt" style:font-name-asian="Arial" style:font-size-asian="11pt" style:font-name-complex="Arial" style:font-size-complex="11pt"/>
    </style:style>
    <style:style style:name="T518_31" style:family="text">
      <style:text-properties fo:font-size="11pt" style:font-name-asian="Arial" style:font-size-asian="11pt" style:font-name-complex="Arial" style:font-size-complex="11pt"/>
    </style:style>
    <style:style style:name="P519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2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20_1" style:family="text">
      <style:text-properties fo:font-size="11pt" style:font-name-asian="Arial" style:font-size-asian="11pt" style:font-name-complex="Arial" style:font-size-complex="11pt"/>
    </style:style>
    <style:style style:name="T520_2" style:family="text">
      <style:text-properties fo:font-size="11pt" style:font-name-asian="Arial" style:font-size-asian="11pt" style:font-name-complex="Arial" style:font-size-complex="11pt"/>
    </style:style>
    <style:style style:name="T520_3" style:family="text">
      <style:text-properties fo:font-size="11pt" style:font-name-asian="Arial" style:font-size-asian="11pt" style:font-name-complex="Arial" style:font-size-complex="11pt"/>
    </style:style>
    <style:style style:name="T520_4" style:family="text">
      <style:text-properties fo:font-size="11pt" style:font-name-asian="Arial" style:font-size-asian="11pt" style:font-name-complex="Arial" style:font-size-complex="11pt"/>
    </style:style>
    <style:style style:name="T520_5" style:family="text">
      <style:text-properties fo:font-size="11pt" style:font-name-asian="Arial" style:font-size-asian="11pt" style:font-name-complex="Arial" style:font-size-complex="11pt"/>
    </style:style>
    <style:style style:name="T520_6" style:family="text">
      <style:text-properties fo:font-size="11pt" style:font-name-asian="Arial" style:font-size-asian="11pt" style:font-name-complex="Arial" style:font-size-complex="11pt"/>
    </style:style>
    <style:style style:name="T520_7" style:family="text">
      <style:text-properties fo:font-size="11pt" style:font-name-asian="Arial" style:font-size-asian="11pt" style:font-name-complex="Arial" style:font-size-complex="11pt"/>
    </style:style>
    <style:style style:name="T520_8" style:family="text">
      <style:text-properties fo:font-size="11pt" style:font-name-asian="Arial" style:font-size-asian="11pt" style:font-name-complex="Arial" style:font-size-complex="11pt"/>
    </style:style>
    <style:style style:name="T520_9" style:family="text">
      <style:text-properties fo:font-size="11pt" style:font-name-asian="Arial" style:font-size-asian="11pt" style:font-name-complex="Arial" style:font-size-complex="11pt"/>
    </style:style>
    <style:style style:name="P521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2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22_1" style:family="text">
      <style:text-properties fo:font-size="11pt" style:font-name-asian="Arial" style:font-size-asian="11pt" style:font-name-complex="Arial" style:font-size-complex="11pt"/>
    </style:style>
    <style:style style:name="T522_2" style:family="text">
      <style:text-properties fo:font-size="11pt" style:font-name-asian="Arial" style:font-size-asian="11pt" style:font-name-complex="Arial" style:font-size-complex="11pt"/>
    </style:style>
    <style:style style:name="T522_3" style:family="text">
      <style:text-properties fo:font-size="11pt" style:font-name-asian="Arial" style:font-size-asian="11pt" style:font-name-complex="Arial" style:font-size-complex="11pt"/>
    </style:style>
    <style:style style:name="T522_4" style:family="text">
      <style:text-properties fo:font-size="11pt" style:font-name-asian="Arial" style:font-size-asian="11pt" style:font-name-complex="Arial" style:font-size-complex="11pt"/>
    </style:style>
    <style:style style:name="T522_5" style:family="text">
      <style:text-properties fo:font-size="11pt" style:font-name-asian="Arial" style:font-size-asian="11pt" style:font-name-complex="Arial" style:font-size-complex="11pt"/>
    </style:style>
    <style:style style:name="T522_6" style:family="text">
      <style:text-properties fo:font-size="11pt" style:font-name-asian="Arial" style:font-size-asian="11pt" style:font-name-complex="Arial" style:font-size-complex="11pt"/>
    </style:style>
    <style:style style:name="T522_7" style:family="text">
      <style:text-properties fo:font-size="11pt" style:font-name-asian="Arial" style:font-size-asian="11pt" style:font-name-complex="Arial" style:font-size-complex="11pt"/>
    </style:style>
    <style:style style:name="T522_8" style:family="text">
      <style:text-properties fo:font-size="11pt" style:font-name-asian="Arial" style:font-size-asian="11pt" style:font-name-complex="Arial" style:font-size-complex="11pt"/>
    </style:style>
    <style:style style:name="T522_9" style:family="text">
      <style:text-properties fo:font-size="11pt" style:font-name-asian="Arial" style:font-size-asian="11pt" style:font-name-complex="Arial" style:font-size-complex="11pt"/>
    </style:style>
    <style:style style:name="T522_10" style:family="text">
      <style:text-properties fo:font-size="11pt" style:font-name-asian="Arial" style:font-size-asian="11pt" style:font-name-complex="Arial" style:font-size-complex="11pt"/>
    </style:style>
    <style:style style:name="T522_11" style:family="text">
      <style:text-properties fo:font-size="11pt" style:font-name-asian="Arial" style:font-size-asian="11pt" style:font-name-complex="Arial" style:font-size-complex="11pt"/>
    </style:style>
    <style:style style:name="T522_12" style:family="text">
      <style:text-properties fo:font-size="11pt" style:font-name-asian="Arial" style:font-size-asian="11pt" style:font-name-complex="Arial" style:font-size-complex="11pt"/>
    </style:style>
    <style:style style:name="T522_13" style:family="text">
      <style:text-properties fo:font-size="11pt" style:font-name-asian="Arial" style:font-size-asian="11pt" style:font-name-complex="Arial" style:font-size-complex="11pt"/>
    </style:style>
    <style:style style:name="T522_14" style:family="text">
      <style:text-properties fo:font-size="11pt" style:font-name-asian="Arial" style:font-size-asian="11pt" style:font-name-complex="Arial" style:font-size-complex="11pt"/>
    </style:style>
    <style:style style:name="T522_15" style:family="text">
      <style:text-properties fo:font-size="11pt" style:font-name-asian="Arial" style:font-size-asian="11pt" style:font-name-complex="Arial" style:font-size-complex="11pt"/>
    </style:style>
    <style:style style:name="T522_16" style:family="text">
      <style:text-properties fo:font-size="11pt" style:font-name-asian="Arial" style:font-size-asian="11pt" style:font-name-complex="Arial" style:font-size-complex="11pt"/>
    </style:style>
    <style:style style:name="T522_17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22_18" style:family="text">
      <style:text-properties fo:font-size="11pt" style:font-name-asian="Arial" style:font-size-asian="11pt" style:font-name-complex="Arial" style:font-size-complex="11pt"/>
    </style:style>
    <style:style style:name="P523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24" style:family="paragraph" style:parent-style-name="Normal">
      <style:paragraph-properties fo:text-align="justify"/>
    </style:style>
    <style:style style:name="T52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25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2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26_1" style:family="text">
      <style:text-properties fo:font-size="11pt" style:font-name-asian="Arial" style:font-size-asian="11pt" style:font-name-complex="Arial" style:font-size-complex="11pt"/>
    </style:style>
    <style:style style:name="T526_2" style:family="text">
      <style:text-properties fo:font-size="11pt" style:font-name-asian="Arial" style:font-size-asian="11pt" style:font-name-complex="Arial" style:font-size-complex="11pt"/>
    </style:style>
    <style:style style:name="T526_3" style:family="text">
      <style:text-properties fo:font-size="11pt" style:font-name-asian="Arial" style:font-size-asian="11pt" style:font-name-complex="Arial" style:font-size-complex="11pt"/>
    </style:style>
    <style:style style:name="T526_4" style:family="text">
      <style:text-properties fo:font-size="11pt" style:font-name-asian="Arial" style:font-size-asian="11pt" style:font-name-complex="Arial" style:font-size-complex="11pt"/>
    </style:style>
    <style:style style:name="T526_5" style:family="text">
      <style:text-properties fo:font-size="11pt" style:font-name-asian="Arial" style:font-size-asian="11pt" style:font-name-complex="Arial" style:font-size-complex="11pt"/>
    </style:style>
    <style:style style:name="T526_6" style:family="text">
      <style:text-properties fo:font-size="11pt" style:font-name-asian="Arial" style:font-size-asian="11pt" style:font-name-complex="Arial" style:font-size-complex="11pt"/>
    </style:style>
    <style:style style:name="T526_7" style:family="text">
      <style:text-properties fo:font-size="11pt" style:font-name-asian="Arial" style:font-size-asian="11pt" style:font-name-complex="Arial" style:font-size-complex="11pt"/>
    </style:style>
    <style:style style:name="T526_8" style:family="text">
      <style:text-properties fo:font-size="11pt" style:font-name-asian="Arial" style:font-size-asian="11pt" style:font-name-complex="Arial" style:font-size-complex="11pt"/>
    </style:style>
    <style:style style:name="T526_9" style:family="text">
      <style:text-properties fo:font-size="11pt" style:font-name-asian="Arial" style:font-size-asian="11pt" style:font-name-complex="Arial" style:font-size-complex="11pt"/>
    </style:style>
    <style:style style:name="T526_10" style:family="text">
      <style:text-properties fo:font-size="11pt" style:font-name-asian="Arial" style:font-size-asian="11pt" style:font-name-complex="Arial" style:font-size-complex="11pt"/>
    </style:style>
    <style:style style:name="T526_11" style:family="text">
      <style:text-properties fo:font-size="11pt" style:font-name-asian="Arial" style:font-size-asian="11pt" style:font-name-complex="Arial" style:font-size-complex="11pt"/>
    </style:style>
    <style:style style:name="T526_12" style:family="text">
      <style:text-properties fo:font-size="11pt" style:font-name-asian="Arial" style:font-size-asian="11pt" style:font-name-complex="Arial" style:font-size-complex="11pt"/>
    </style:style>
    <style:style style:name="T526_13" style:family="text">
      <style:text-properties fo:font-size="11pt" style:font-name-asian="Arial" style:font-size-asian="11pt" style:font-name-complex="Arial" style:font-size-complex="11pt"/>
    </style:style>
    <style:style style:name="T526_14" style:family="text">
      <style:text-properties fo:font-size="11pt" style:font-name-asian="Arial" style:font-size-asian="11pt" style:font-name-complex="Arial" style:font-size-complex="11pt"/>
    </style:style>
    <style:style style:name="T526_15" style:family="text">
      <style:text-properties fo:font-size="11pt" style:font-name-asian="Arial" style:font-size-asian="11pt" style:font-name-complex="Arial" style:font-size-complex="11pt"/>
    </style:style>
    <style:style style:name="T526_16" style:family="text">
      <style:text-properties fo:font-size="11pt" style:font-name-asian="Arial" style:font-size-asian="11pt" style:font-name-complex="Arial" style:font-size-complex="11pt"/>
    </style:style>
    <style:style style:name="T526_17" style:family="text">
      <style:text-properties fo:font-size="11pt" style:font-name-asian="Arial" style:font-size-asian="11pt" style:font-name-complex="Arial" style:font-size-complex="11pt"/>
    </style:style>
    <style:style style:name="T526_18" style:family="text">
      <style:text-properties fo:font-size="11pt" style:font-name-asian="Arial" style:font-size-asian="11pt" style:font-name-complex="Arial" style:font-size-complex="11pt"/>
    </style:style>
    <style:style style:name="T526_19" style:family="text">
      <style:text-properties fo:font-size="11pt" style:font-name-asian="Arial" style:font-size-asian="11pt" style:font-name-complex="Arial" style:font-size-complex="11pt"/>
    </style:style>
    <style:style style:name="T526_20" style:family="text">
      <style:text-properties fo:font-size="11pt" style:font-name-asian="Arial" style:font-size-asian="11pt" style:font-name-complex="Arial" style:font-size-complex="11pt"/>
    </style:style>
    <style:style style:name="T526_21" style:family="text">
      <style:text-properties fo:font-size="11pt" style:font-name-asian="Arial" style:font-size-asian="11pt" style:font-name-complex="Arial" style:font-size-complex="11pt"/>
    </style:style>
    <style:style style:name="T526_22" style:family="text">
      <style:text-properties fo:font-size="11pt" style:font-name-asian="Arial" style:font-size-asian="11pt" style:font-name-complex="Arial" style:font-size-complex="11pt"/>
    </style:style>
    <style:style style:name="T526_23" style:family="text">
      <style:text-properties fo:font-size="11pt" style:font-name-asian="Arial" style:font-size-asian="11pt" style:font-name-complex="Arial" style:font-size-complex="11pt"/>
    </style:style>
    <style:style style:name="T526_24" style:family="text">
      <style:text-properties fo:font-size="11pt" style:font-name-asian="Arial" style:font-size-asian="11pt" style:font-name-complex="Arial" style:font-size-complex="11pt"/>
    </style:style>
    <style:style style:name="T526_25" style:family="text">
      <style:text-properties fo:font-size="11pt" style:font-name-asian="Arial" style:font-size-asian="11pt" style:font-name-complex="Arial" style:font-size-complex="11pt"/>
    </style:style>
    <style:style style:name="T526_26" style:family="text">
      <style:text-properties fo:font-size="11pt" style:font-name-asian="Arial" style:font-size-asian="11pt" style:font-name-complex="Arial" style:font-size-complex="11pt"/>
    </style:style>
    <style:style style:name="T526_27" style:family="text">
      <style:text-properties fo:font-size="11pt" style:font-name-asian="Arial" style:font-size-asian="11pt" style:font-name-complex="Arial" style:font-size-complex="11pt"/>
    </style:style>
    <style:style style:name="T526_28" style:family="text">
      <style:text-properties fo:font-size="11pt" style:font-name-asian="Arial" style:font-size-asian="11pt" style:font-name-complex="Arial" style:font-size-complex="11pt"/>
    </style:style>
    <style:style style:name="P527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528" style:family="paragraph" style:parent-style-name="Normal">
      <style:paragraph-properties fo:text-align="justify"/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529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529_1" style:family="text">
      <style:text-properties fo:font-style="normal" style:font-style-asian="normal"/>
    </style:style>
    <style:style style:name="P530" style:family="paragraph" style:parent-style-name="Normal">
      <style:paragraph-properties fo:text-align="justify"/>
      <style:text-properties style:font-style-complex="italic" fo:font-size="10pt" style:font-size-asian="10pt" style:font-name-complex="Arial" style:font-size-complex="10pt"/>
    </style:style>
    <style:style style:name="P53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531_1" style:family="text">
      <style:text-properties fo:font-size="11pt" style:font-name-asian="Arial" style:font-size-asian="11pt" style:font-name-complex="Arial" style:font-size-complex="11pt"/>
    </style:style>
    <style:style style:name="T531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531_3" style:family="text">
      <style:text-properties fo:font-style="italic" style:font-style-asian="italic" fo:font-size="11pt" style:font-name-asian="Arial" style:font-size-asian="11pt" style:font-name-complex="Arial" style:font-size-complex="11pt"/>
    </style:style>
    <style:style style:name="T531_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531_5" style:family="text">
      <style:text-properties fo:font-size="11pt" style:font-name-asian="Arial" style:font-size-asian="11pt" style:font-name-complex="Arial" style:font-size-complex="11pt"/>
    </style:style>
    <style:style style:name="T531_6" style:family="text">
      <style:text-properties fo:font-size="11pt" style:font-name-asian="Arial" style:font-size-asian="11pt" style:font-name-complex="Arial" style:font-size-complex="11pt"/>
    </style:style>
    <style:style style:name="T531_7" style:family="text">
      <style:text-properties fo:font-size="11pt" style:font-name-asian="Arial" style:font-size-asian="11pt" style:font-name-complex="Arial" style:font-size-complex="11pt"/>
    </style:style>
    <style:style style:name="T531_8" style:family="text">
      <style:text-properties fo:font-size="11pt" style:font-name-asian="Arial" style:font-size-asian="11pt" style:font-name-complex="Arial" style:font-size-complex="11pt"/>
    </style:style>
    <style:style style:name="T531_9" style:family="text">
      <style:text-properties fo:font-size="11pt" style:font-name-asian="Arial" style:font-size-asian="11pt" style:font-name-complex="Arial" style:font-size-complex="11pt"/>
    </style:style>
    <style:style style:name="T531_10" style:family="text">
      <style:text-properties fo:font-size="11pt" style:font-name-asian="Arial" style:font-size-asian="11pt" style:font-name-complex="Arial" style:font-size-complex="11pt"/>
    </style:style>
    <style:style style:name="T531_11" style:family="text">
      <style:text-properties fo:font-size="11pt" style:font-name-asian="Arial" style:font-size-asian="11pt" style:font-name-complex="Arial" style:font-size-complex="11pt"/>
    </style:style>
    <style:style style:name="T531_12" style:family="text">
      <style:text-properties fo:font-size="11pt" style:font-name-asian="Arial" style:font-size-asian="11pt" style:font-name-complex="Arial" style:font-size-complex="11pt"/>
    </style:style>
    <style:style style:name="T531_13" style:family="text">
      <style:text-properties fo:font-size="11pt" style:font-name-asian="Arial" style:font-size-asian="11pt" style:font-name-complex="Arial" style:font-size-complex="11pt"/>
    </style:style>
    <style:style style:name="T531_14" style:family="text">
      <style:text-properties fo:font-size="11pt" style:font-name-asian="Arial" style:font-size-asian="11pt" style:font-name-complex="Arial" style:font-size-complex="11pt"/>
    </style:style>
    <style:style style:name="T531_15" style:family="text">
      <style:text-properties fo:font-size="11pt" style:font-name-asian="Arial" style:font-size-asian="11pt" style:font-name-complex="Arial" style:font-size-complex="11pt"/>
    </style:style>
    <style:style style:name="T531_16" style:family="text">
      <style:text-properties fo:font-size="11pt" style:font-name-asian="Arial" style:font-size-asian="11pt" style:font-name-complex="Arial" style:font-size-complex="11pt"/>
    </style:style>
    <style:style style:name="T531_17" style:family="text">
      <style:text-properties fo:font-size="11pt" style:font-name-asian="Arial" style:font-size-asian="11pt" style:font-name-complex="Arial" style:font-size-complex="11pt"/>
    </style:style>
    <style:style style:name="T531_18" style:family="text">
      <style:text-properties fo:font-size="11pt" style:font-name-asian="Arial" style:font-size-asian="11pt" style:font-name-complex="Arial" style:font-size-complex="11pt"/>
    </style:style>
    <style:style style:name="T531_19" style:family="text">
      <style:text-properties fo:font-size="11pt" style:font-size-asian="11pt" style:font-size-complex="11pt"/>
    </style:style>
    <style:style style:name="T531_20" style:family="text">
      <style:text-properties fo:font-size="11pt" style:font-size-asian="11pt" style:font-size-complex="11pt"/>
    </style:style>
    <style:style style:name="T531_21" style:family="text">
      <style:text-properties fo:font-size="11pt" style:font-size-asian="11pt" style:font-size-complex="11pt"/>
    </style:style>
    <style:style style:name="T531_22" style:family="text">
      <style:text-properties fo:font-size="11pt" style:font-size-asian="11pt" style:font-size-complex="11pt"/>
    </style:style>
    <style:style style:name="T531_23" style:family="text">
      <style:text-properties fo:font-size="11pt" style:font-name-asian="Arial" style:font-size-asian="11pt" style:font-name-complex="Arial" style:font-size-complex="11pt"/>
    </style:style>
    <style:style style:name="T531_24" style:family="text">
      <style:text-properties fo:font-size="11pt" style:font-name-asian="Arial" style:font-size-asian="11pt" style:font-name-complex="Arial" style:font-size-complex="11pt"/>
    </style:style>
    <style:style style:name="T531_25" style:family="text">
      <style:text-properties fo:font-size="11pt" style:font-name-asian="Arial" style:font-size-asian="11pt" style:font-name-complex="Arial" style:font-size-complex="11pt"/>
    </style:style>
    <style:style style:name="T531_26" style:family="text">
      <style:text-properties fo:font-size="11pt" style:font-name-asian="Arial" style:font-size-asian="11pt" style:font-name-complex="Arial" style:font-size-complex="11pt"/>
    </style:style>
    <style:style style:name="T531_27" style:family="text">
      <style:text-properties fo:font-size="11pt" style:font-name-asian="Arial" style:font-size-asian="11pt" style:font-name-complex="Arial" style:font-size-complex="11pt"/>
    </style:style>
    <style:style style:name="T531_28" style:family="text">
      <style:text-properties fo:font-size="11pt" style:font-name-asian="Arial" style:font-size-asian="11pt" style:font-name-complex="Arial" style:font-size-complex="11pt"/>
    </style:style>
    <style:style style:name="T531_29" style:family="text">
      <style:text-properties fo:font-size="11pt" style:font-name-asian="Arial" style:font-size-asian="11pt" style:font-name-complex="Arial" style:font-size-complex="11pt"/>
    </style:style>
    <style:style style:name="T531_30" style:family="text">
      <style:text-properties fo:font-size="11pt" style:font-name-asian="Arial" style:font-size-asian="11pt" style:font-name-complex="Arial" style:font-size-complex="11pt"/>
    </style:style>
    <style:style style:name="T531_31" style:family="text">
      <style:text-properties fo:font-size="11pt" style:font-name-asian="Arial" style:font-size-asian="11pt" style:font-name-complex="Arial" style:font-size-complex="11pt"/>
    </style:style>
    <style:style style:name="P53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33" style:family="paragraph" style:parent-style-name="Normal">
      <style:paragraph-properties fo:margin-bottom="0.212cm"/>
    </style:style>
    <style:style style:name="T53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10" style:family="table">
      <style:table-properties table:align="left" style:width="18.443cm" fo:margin-left="0cm"/>
    </style:style>
    <style:style style:name="Column19" style:family="table-column">
      <style:table-column-properties style:column-width="2.992cm"/>
    </style:style>
    <style:style style:name="Column20" style:family="table-column">
      <style:table-column-properties style:column-width="5.251cm"/>
    </style:style>
    <style:style style:name="Column21" style:family="table-column">
      <style:table-column-properties style:column-width="10.201cm"/>
    </style:style>
    <style:style style:name="Row23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/>
    <style:style style:name="T5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/>
    <style:style style:name="T5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/>
    <style:style style:name="T5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4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/>
    <style:style style:name="T5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/>
    <style:style style:name="T5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5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/>
    <style:style style:name="T5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/>
    <style:style style:name="T5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/>
    <style:style style:name="T5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6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/>
    <style:style style:name="T5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/>
    <style:style style:name="T5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7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/>
    <style:style style:name="T5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/>
    <style:style style:name="T5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/>
    <style:style style:name="T5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8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/>
    <style:style style:name="T5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4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/>
    <style:style style:name="T5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/>
    <style:style style:name="T5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/>
    <style:style style:name="T5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/>
    <style:style style:name="T5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/>
    <style:style style:name="T5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5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5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56" style:family="paragraph" style:parent-style-name="List_20_Paragraph">
      <style:paragraph-properties fo:text-align="justify"/>
    </style:style>
    <style:style style:name="T556_1" style:family="text">
      <style:text-properties style:font-style-complex="italic" fo:font-size="11pt" style:font-size-asian="11pt" style:font-name-complex="Arial" style:font-size-complex="11pt"/>
    </style:style>
    <style:style style:name="T556_2" style:family="text">
      <style:text-properties style:font-style-complex="italic" fo:font-size="11pt" style:font-size-asian="11pt" style:font-name-complex="Arial" style:font-size-complex="11pt"/>
    </style:style>
    <style:style style:name="T556_3" style:family="text">
      <style:text-properties style:font-style-complex="italic" fo:font-size="11pt" style:font-size-asian="11pt" style:font-name-complex="Arial" style:font-size-complex="11pt"/>
    </style:style>
    <style:style style:name="T556_4" style:family="text">
      <style:text-properties style:font-style-complex="italic" fo:font-size="11pt" style:font-size-asian="11pt" style:font-name-complex="Arial" style:font-size-complex="11pt"/>
    </style:style>
    <style:style style:name="T556_5" style:family="text">
      <style:text-properties style:font-style-complex="italic" fo:font-size="11pt" style:font-size-asian="11pt" style:font-name-complex="Arial" style:font-size-complex="11pt"/>
    </style:style>
    <style:style style:name="T556_6" style:family="text">
      <style:text-properties style:font-style-complex="italic" fo:font-size="11pt" style:font-size-asian="11pt" style:font-name-complex="Arial" style:font-size-complex="11pt"/>
    </style:style>
    <style:style style:name="T556_7" style:family="text">
      <style:text-properties style:font-style-complex="italic" fo:font-size="11pt" style:font-size-asian="11pt" style:font-name-complex="Arial" style:font-size-complex="11pt"/>
    </style:style>
    <style:style style:name="T556_8" style:family="text">
      <style:text-properties style:font-style-complex="italic" fo:font-size="11pt" style:font-size-asian="11pt" style:font-name-complex="Arial" style:font-size-complex="11pt"/>
    </style:style>
    <style:style style:name="T556_9" style:family="text">
      <style:text-properties style:font-style-complex="italic" fo:font-size="11pt" style:font-size-asian="11pt" style:font-name-complex="Arial" style:font-size-complex="11pt"/>
    </style:style>
    <style:style style:name="T556_10" style:family="text">
      <style:text-properties style:font-style-complex="italic" fo:font-size="11pt" style:font-size-asian="11pt" style:font-name-complex="Arial" style:font-size-complex="11pt"/>
    </style:style>
    <style:style style:name="T556_11" style:family="text">
      <style:text-properties style:font-style-complex="italic" fo:font-size="11pt" style:font-size-asian="11pt" style:font-name-complex="Arial" style:font-size-complex="11pt"/>
    </style:style>
    <style:style style:name="T556_12" style:family="text">
      <style:text-properties style:font-style-complex="italic" fo:font-size="11pt" style:font-size-asian="11pt" style:font-name-complex="Arial" style:font-size-complex="11pt"/>
    </style:style>
    <style:style style:name="T556_13" style:family="text">
      <style:text-properties style:font-style-complex="italic" fo:font-size="11pt" style:font-size-asian="11pt" style:font-name-complex="Arial" style:font-size-complex="11pt"/>
    </style:style>
    <style:style style:name="T556_14" style:family="text">
      <style:text-properties style:font-style-complex="italic" fo:font-size="11pt" style:font-size-asian="11pt" style:font-name-complex="Arial" style:font-size-complex="11pt"/>
    </style:style>
    <style:style style:name="T556_15" style:family="text">
      <style:text-properties style:font-style-complex="italic" fo:font-size="11pt" style:font-size-asian="11pt" style:font-name-complex="Arial" style:font-size-complex="11pt"/>
    </style:style>
    <style:style style:name="T556_16" style:family="text">
      <style:text-properties style:font-style-complex="italic" fo:font-size="11pt" style:font-size-asian="11pt" style:font-name-complex="Arial" style:font-size-complex="11pt"/>
    </style:style>
    <style:style style:name="T556_17" style:family="text">
      <style:text-properties style:font-style-complex="italic" fo:font-size="11pt" style:font-size-asian="11pt" style:font-name-complex="Arial" style:font-size-complex="11pt"/>
    </style:style>
    <style:style style:name="T556_18" style:family="text">
      <style:text-properties style:font-style-complex="italic" fo:font-size="11pt" style:font-size-asian="11pt" style:font-name-complex="Arial" style:font-size-complex="11pt"/>
    </style:style>
    <style:style style:name="T556_19" style:family="text">
      <style:text-properties style:font-style-complex="italic" fo:font-size="11pt" style:font-size-asian="11pt" style:font-name-complex="Arial" style:font-size-complex="11pt"/>
    </style:style>
    <style:style style:name="T556_20" style:family="text">
      <style:text-properties style:font-style-complex="italic" fo:font-size="11pt" style:font-size-asian="11pt" style:font-name-complex="Arial" style:font-size-complex="11pt"/>
    </style:style>
    <style:style style:name="T556_21" style:family="text">
      <style:text-properties style:font-style-complex="italic" fo:font-size="11pt" style:font-size-asian="11pt" style:font-name-complex="Arial" style:font-size-complex="11pt"/>
    </style:style>
    <style:style style:name="T556_22" style:family="text">
      <style:text-properties fo:font-size="11pt" style:font-name-asian="Arial" style:font-size-asian="11pt" style:font-name-complex="Arial" style:font-size-complex="11pt"/>
    </style:style>
    <style:style style:name="T556_23" style:family="text">
      <style:text-properties fo:font-size="11pt" style:font-name-asian="Arial" style:font-size-asian="11pt" style:font-name-complex="Arial" style:font-size-complex="11pt"/>
    </style:style>
    <style:style style:name="T556_24" style:family="text">
      <style:text-properties style:font-style-complex="italic" fo:font-size="11pt" style:font-size-asian="11pt" style:font-name-complex="Arial" style:font-size-complex="11pt"/>
    </style:style>
    <style:style style:name="P557" style:family="paragraph" style:parent-style-name="Heading_20_3">
      <style:paragraph-properties style:line-height-at-least="0.529cm"/>
      <style:text-properties style:font-name="Arial" style:font-name-complex="Arial"/>
    </style:style>
    <style:style style:name="P558" style:family="paragraph" style:parent-style-name="Heading_20_3">
      <style:paragraph-properties style:line-height-at-least="0.529cm" fo:margin-bottom="0.212cm"/>
    </style:style>
    <style:style style:name="T558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558_2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11" style:family="table">
      <style:table-properties table:align="left" style:width="18.433cm" fo:margin-left="0cm"/>
    </style:style>
    <style:style style:name="Column22" style:family="table-column">
      <style:table-column-properties style:column-width="3.129cm"/>
    </style:style>
    <style:style style:name="Column23" style:family="table-column">
      <style:table-column-properties style:column-width="5.329cm"/>
    </style:style>
    <style:style style:name="Column24" style:family="table-column">
      <style:table-column-properties style:column-width="4.725cm"/>
    </style:style>
    <style:style style:name="Column25" style:family="table-column">
      <style:table-column-properties style:column-width="5.249cm"/>
    </style:style>
    <style:style style:name="Row30" style:family="table-row"/>
    <style:style style:name="Cell7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0" style:family="paragraph" style:parent-style-name="Normal">
      <style:paragraph-properties fo:text-align="center"/>
    </style:style>
    <style:style style:name="T560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60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7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1" style:family="paragraph" style:parent-style-name="Normal">
      <style:paragraph-properties fo:text-align="center"/>
    </style:style>
    <style:style style:name="T561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2" style:family="paragraph" style:parent-style-name="Normal">
      <style:paragraph-properties fo:text-align="center"/>
    </style:style>
    <style:style style:name="T562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1" style:family="table-row"/>
    <style:style style:name="Cell8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3" style:family="paragraph" style:parent-style-name="Normal">
      <style:paragraph-properties fo:text-align="center"/>
    </style:style>
    <style:style style:name="T563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4" style:family="paragraph" style:parent-style-name="Normal"/>
    <style:style style:name="T56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64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64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8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5" style:family="paragraph" style:parent-style-name="Normal"/>
    <style:style style:name="T56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65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65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8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6" style:family="paragraph" style:parent-style-name="Normal"/>
    <style:style style:name="T56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66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6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2" style:family="table-row"/>
    <style:style style:name="Cell8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7" style:family="paragraph" style:parent-style-name="Normal">
      <style:paragraph-properties fo:text-align="center"/>
    </style:style>
    <style:style style:name="T567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8" style:family="paragraph" style:parent-style-name="Normal"/>
    <style:style style:name="T56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6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8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69" style:family="paragraph" style:parent-style-name="Normal"/>
    <style:style style:name="T56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6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8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0" style:family="paragraph" style:parent-style-name="Normal"/>
    <style:style style:name="T57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7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3" style:family="table-row"/>
    <style:style style:name="Cell8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2" style:family="paragraph" style:parent-style-name="Normal"/>
    <style:style style:name="T57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72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7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3" style:family="paragraph" style:parent-style-name="Normal"/>
    <style:style style:name="T57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4" style:family="paragraph" style:parent-style-name="Normal"/>
    <style:style style:name="T57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4" style:family="table-row"/>
    <style:style style:name="Cell9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5" style:family="paragraph" style:parent-style-name="Normal">
      <style:paragraph-properties fo:text-align="center"/>
    </style:style>
    <style:style style:name="T575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6" style:family="paragraph" style:parent-style-name="Normal"/>
    <style:style style:name="T57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76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7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7" style:family="paragraph" style:parent-style-name="Normal"/>
    <style:style style:name="T57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8" style:family="paragraph" style:parent-style-name="Normal"/>
    <style:style style:name="T57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78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7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5" style:family="table-row"/>
    <style:style style:name="Cell9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0" style:family="paragraph" style:parent-style-name="Normal"/>
    <style:style style:name="T58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8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1" style:family="paragraph" style:parent-style-name="Normal"/>
    <style:style style:name="T58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9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2" style:family="paragraph" style:parent-style-name="Normal"/>
    <style:style style:name="T58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82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8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6" style:family="table-row"/>
    <style:style style:name="Cell10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4" style:family="paragraph" style:parent-style-name="Normal"/>
    <style:style style:name="T58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5" style:family="paragraph" style:parent-style-name="Normal"/>
    <style:style style:name="T58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6" style:family="paragraph" style:parent-style-name="Normal"/>
    <style:style style:name="T58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7" style:family="table-row"/>
    <style:style style:name="Cell10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7" style:family="paragraph" style:parent-style-name="Normal">
      <style:paragraph-properties fo:text-align="center"/>
    </style:style>
    <style:style style:name="T587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8" style:family="paragraph" style:parent-style-name="Normal"/>
    <style:style style:name="T58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0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89" style:family="paragraph" style:parent-style-name="Normal"/>
    <style:style style:name="T58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0" style:family="paragraph" style:parent-style-name="Normal"/>
    <style:style style:name="T59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8" style:family="table-row"/>
    <style:style style:name="Cell10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1" style:family="paragraph" style:parent-style-name="Normal">
      <style:paragraph-properties fo:text-align="center"/>
    </style:style>
    <style:style style:name="T591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2" style:family="paragraph" style:parent-style-name="Normal"/>
    <style:style style:name="T59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1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3" style:family="paragraph" style:parent-style-name="Normal"/>
    <style:style style:name="T59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1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4" style:family="paragraph" style:parent-style-name="Normal"/>
    <style:style style:name="T59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39" style:family="table-row"/>
    <style:style style:name="Cell11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5" style:family="paragraph" style:parent-style-name="Normal">
      <style:paragraph-properties fo:text-align="center"/>
    </style:style>
    <style:style style:name="T595_1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6" style:family="paragraph" style:parent-style-name="Normal"/>
    <style:style style:name="T59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596_2" style:family="text" style:parent-style-name="Strong">
      <style:text-properties style:font-name="Arial" fo:font-size="11pt" style:font-size-asian="11pt" style:font-size-complex="11pt" fo:language="en" fo:language-asian="en" fo:language-complex="ar" fo:country="GB" fo:country-asian="US" fo:country-complex="SA" fo:font-weight="normal" style:font-weight-asian="normal" style:font-weight-complex="normal"/>
    </style:style>
    <style:style style:name="T59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1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7" style:family="paragraph" style:parent-style-name="Normal"/>
    <style:style style:name="T59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11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598" style:family="paragraph" style:parent-style-name="Normal"/>
    <style:style style:name="T59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599" style:family="paragraph" style:parent-style-name="Normal">
      <style:paragraph-properties style:line-height-at-least="0.529cm"/>
      <style:text-properties style:font-name="Segoe UI" fo:font-size="10.5pt" style:font-size-asian="10.5pt" style:font-name-complex="Segoe UI" style:font-size-complex="10.5pt"/>
    </style:style>
    <style:style style:name="T599_1" style:family="text" style:parent-style-name="Normal">
      <style:text-properties style:font-name="Segoe UI" fo:font-size="10.5pt" style:font-size-asian="10.5pt" style:font-name-complex="Segoe UI" style:font-size-complex="10.5pt"/>
    </style:style>
    <style:style style:name="FR3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600" style:family="paragraph" style:parent-style-name="List_20_Paragraph">
      <style:paragraph-properties fo:text-align="justify" fo:margin-left="0.635cm"/>
      <style:text-properties style:font-style-complex="italic" fo:font-size="11pt" style:font-size-asian="11pt" style:font-name-complex="Arial" style:font-size-complex="11pt"/>
    </style:style>
    <style:style style:name="P601" style:family="paragraph" style:parent-style-name="List_20_Paragraph">
      <style:paragraph-properties fo:text-align="justify" fo:text-indent="-0.63cm" fo:margin-left="0.63cm"/>
      <style:text-properties style:font-style-complex="italic" fo:font-size="11pt" style:font-size-asian="11pt" style:font-name-complex="Arial" style:font-size-complex="11pt"/>
    </style:style>
    <style:style style:name="T601_1" style:family="text">
      <style:text-properties style:font-style-complex="italic" fo:font-size="11pt" style:font-size-asian="11pt" style:font-name-complex="Arial" style:font-size-complex="11pt"/>
    </style:style>
    <style:style style:name="P602" style:family="paragraph" style:parent-style-name="Normal">
      <style:paragraph-properties fo:text-indent="-0.63cm" style:line-height-at-least="0.212cm" fo:margin-left="1.9cm"/>
      <style:text-properties fo:font-size="11pt" style:font-size-asian="11pt" style:font-name-complex="Arial" style:font-size-complex="11pt"/>
    </style:style>
    <style:style style:name="T602_1" style:family="text" style:parent-style-name="Strong">
      <style:text-properties fo:font-size="11pt" style:font-size-asian="11pt" style:font-name-complex="Arial" style:font-size-complex="11pt"/>
    </style:style>
    <style:style style:name="T602_2" style:family="text">
      <style:text-properties fo:font-size="11pt" style:font-size-asian="11pt" style:font-name-complex="Arial" style:font-size-complex="11pt"/>
    </style:style>
    <style:style style:name="T602_3" style:family="text">
      <style:text-properties fo:font-size="11pt" style:font-size-asian="11pt" style:font-name-complex="Arial" style:font-size-complex="11pt"/>
    </style:style>
    <style:style style:name="T602_4" style:family="text">
      <style:text-properties fo:font-size="11pt" style:font-size-asian="11pt" style:font-name-complex="Arial" style:font-size-complex="11pt"/>
    </style:style>
    <style:style style:name="P603" style:family="paragraph" style:parent-style-name="Normal">
      <style:paragraph-properties style:line-height-at-least="0.212cm" fo:margin-top="0.494cm"/>
      <style:text-properties fo:font-size="11pt" style:font-size-asian="11pt" style:font-name-complex="Arial" style:font-size-complex="11pt"/>
    </style:style>
    <style:style style:name="T603_1" style:family="text" style:parent-style-name="Strong">
      <style:text-properties fo:font-size="11pt" style:font-size-asian="11pt" style:font-name-complex="Arial" style:font-size-complex="11pt"/>
    </style:style>
    <style:style style:name="T603_2" style:family="text">
      <style:text-properties fo:font-size="11pt" style:font-size-asian="11pt" style:font-name-complex="Arial" style:font-size-complex="11pt"/>
    </style:style>
    <style:style style:name="P604" style:family="paragraph" style:parent-style-name="Normal">
      <style:paragraph-properties style:line-height-at-least="0.212cm" fo:margin-top="0.494cm" fo:margin-bottom="0.494cm"/>
      <style:text-properties fo:font-size="11pt" style:font-size-asian="11pt" style:font-name-complex="Arial" style:font-size-complex="11pt"/>
    </style:style>
    <style:style style:name="T604_1" style:family="text" style:parent-style-name="Strong">
      <style:text-properties fo:font-size="11pt" style:font-size-asian="11pt" style:font-name-complex="Arial" style:font-size-complex="11pt"/>
    </style:style>
    <style:style style:name="T604_2" style:family="text">
      <style:text-properties fo:font-size="11pt" style:font-size-asian="11pt" style:font-name-complex="Arial" style:font-size-complex="11pt"/>
    </style:style>
    <style:style style:name="P605" style:family="paragraph" style:parent-style-name="List_20_Paragraph">
      <style:paragraph-properties fo:text-align="justify"/>
      <style:text-properties style:font-style-complex="italic" fo:font-size="11pt" style:font-size-asian="11pt" style:font-name-complex="Arial" style:font-size-complex="11pt"/>
    </style:style>
    <style:style style:name="T605_1" style:family="text">
      <style:text-properties style:font-style-complex="italic" fo:font-size="11pt" style:font-size-asian="11pt" style:font-name-complex="Arial" style:font-size-complex="11pt"/>
    </style:style>
    <style:style style:name="T605_2" style:family="text">
      <style:text-properties style:font-style-complex="italic" fo:font-size="11pt" style:font-size-asian="11pt" style:font-name-complex="Arial" style:font-size-complex="11pt"/>
    </style:style>
    <style:style style:name="T605_3" style:family="text">
      <style:text-properties style:font-style-complex="italic" fo:font-size="11pt" style:font-size-asian="11pt" style:font-name-complex="Arial" style:font-size-complex="11pt"/>
    </style:style>
    <style:style style:name="T605_4" style:family="text">
      <style:text-properties style:font-style-complex="italic" fo:font-size="11pt" style:font-size-asian="11pt" style:font-name-complex="Arial" style:font-size-complex="11pt"/>
    </style:style>
    <style:style style:name="T605_5" style:family="text">
      <style:text-properties style:font-style-complex="italic" fo:font-size="11pt" style:font-size-asian="11pt" style:font-name-complex="Arial" style:font-size-complex="11pt"/>
    </style:style>
    <style:style style:name="T605_6" style:family="text">
      <style:text-properties style:font-style-complex="italic" fo:font-size="11pt" style:font-size-asian="11pt" style:font-name-complex="Arial" style:font-size-complex="11pt"/>
    </style:style>
    <style:style style:name="T605_7" style:family="text">
      <style:text-properties style:font-style-complex="italic" fo:font-size="11pt" style:font-size-asian="11pt" style:font-name-complex="Arial" style:font-size-complex="11pt"/>
    </style:style>
    <style:style style:name="T605_8" style:family="text">
      <style:text-properties style:font-style-complex="italic" fo:font-size="11pt" style:font-size-asian="11pt" style:font-name-complex="Arial" style:font-size-complex="11pt"/>
    </style:style>
    <style:style style:name="T605_9" style:family="text">
      <style:text-properties style:font-style-complex="italic" fo:font-size="11pt" style:font-size-asian="11pt" style:font-name-complex="Arial" style:font-size-complex="11pt"/>
    </style:style>
    <style:style style:name="T605_10" style:family="text">
      <style:text-properties style:font-style-complex="italic" fo:font-size="11pt" style:font-size-asian="11pt" style:font-name-complex="Arial" style:font-size-complex="11pt"/>
    </style:style>
    <style:style style:name="T605_11" style:family="text">
      <style:text-properties style:font-style-complex="italic" fo:font-size="11pt" style:font-size-asian="11pt" style:font-name-complex="Arial" style:font-size-complex="11pt"/>
    </style:style>
    <style:style style:name="P606" style:family="paragraph" style:parent-style-name="Normal">
      <style:text-properties fo:font-size="11pt" style:font-size-asian="11pt" style:font-name-complex="Arial" style:font-size-complex="11pt"/>
    </style:style>
    <style:style style:name="P607" style:family="paragraph" style:parent-style-name="List_20_Paragraph">
      <style:text-properties fo:font-size="11pt" style:font-size-asian="11pt" style:font-size-complex="11pt"/>
    </style:style>
    <style:style style:name="T607_1" style:family="text">
      <style:text-properties fo:font-size="11pt" style:font-size-asian="11pt" style:font-size-complex="11pt"/>
    </style:style>
    <style:style style:name="T607_2" style:family="text">
      <style:text-properties fo:font-size="11pt" style:font-size-asian="11pt" style:font-size-complex="11pt"/>
    </style:style>
    <style:style style:name="T607_3" style:family="text">
      <style:text-properties fo:font-size="11pt" style:font-size-asian="11pt" style:font-size-complex="11pt"/>
    </style:style>
    <style:style style:name="T607_4" style:family="text">
      <style:text-properties fo:font-size="11pt" style:font-size-asian="11pt" style:font-size-complex="11pt"/>
    </style:style>
    <style:style style:name="T607_5" style:family="text">
      <style:text-properties fo:font-size="11pt" style:font-size-asian="11pt" style:font-size-complex="11pt"/>
    </style:style>
    <style:style style:name="T607_6" style:family="text">
      <style:text-properties fo:font-size="11pt" style:font-size-asian="11pt" style:font-size-complex="11pt"/>
    </style:style>
    <style:style style:name="T607_7" style:family="text">
      <style:text-properties fo:font-size="11pt" style:font-size-asian="11pt" style:font-size-complex="11pt"/>
    </style:style>
    <style:style style:name="T607_8" style:family="text">
      <style:text-properties fo:font-size="11pt" style:font-size-asian="11pt" style:font-size-complex="11pt"/>
    </style:style>
    <style:style style:name="T607_9" style:family="text">
      <style:text-properties fo:font-size="11pt" style:font-size-asian="11pt" style:font-size-complex="11pt"/>
    </style:style>
    <style:style style:name="T607_10" style:family="text">
      <style:text-properties fo:font-size="11pt" style:font-size-asian="11pt" style:font-size-complex="11pt"/>
    </style:style>
    <style:style style:name="P608" style:family="paragraph" style:parent-style-name="Normal">
      <style:paragraph-properties fo:text-align="justify"/>
      <style:text-properties fo:background-color="#ffff00" fo:font-size="11pt" style:font-size-asian="11pt" style:font-name-complex="Arial" style:font-size-complex="11pt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09_2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09_3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09_4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09_5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610" style:family="paragraph" style:parent-style-name="Normal">
      <style:paragraph-properties fo:text-align="justify"/>
      <style:text-properties style:font-style-complex="italic" fo:font-size="11pt" style:font-size-asian="11pt" style:font-name-complex="Arial" style:font-size-complex="11pt"/>
    </style:style>
    <style:style style:name="Table12" style:family="table">
      <style:table-properties table:align="left" style:width="18.191cm" fo:margin-left="0cm"/>
    </style:style>
    <style:style style:name="Column26" style:family="table-column">
      <style:table-column-properties style:column-width="2.69cm"/>
    </style:style>
    <style:style style:name="Column27" style:family="table-column">
      <style:table-column-properties style:column-width="15.501cm"/>
    </style:style>
    <style:style style:name="Row40" style:family="table-row"/>
    <style:style style:name="Cell11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612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2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3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1" style:family="table-row"/>
    <style:style style:name="Cell118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615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5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6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6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7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7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8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8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9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9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0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0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1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1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2" style:family="table-row"/>
    <style:style style:name="Cell120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623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3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4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4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5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3" style:family="table-row"/>
    <style:style style:name="Cell122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626" style:family="paragraph" style:parent-style-name="Normal">
      <style:paragraph-properties fo:text-align="justify"/>
    </style:style>
    <style:style style:name="T626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627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7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8" style:family="paragraph" style:parent-style-name="Normal">
      <style:paragraph-properties fo:text-align="justify" fo:text-indent="-0.635cm" fo:margin-left="0.635cm"/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8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9" style:family="paragraph" style:parent-style-name="Normal">
      <style:text-properties fo:font-size="11pt" style:font-size-asian="11pt" style:font-size-complex="11pt"/>
    </style:style>
    <style:style style:name="P630" style:family="paragraph" style:parent-style-name="List_20_Paragraph">
      <style:paragraph-properties fo:text-align="justify"/>
    </style:style>
    <style:style style:name="T630_1" style:family="text">
      <style:text-properties fo:font-size="11pt" style:font-name-asian="Arial" style:font-size-asian="11pt" style:font-name-complex="Arial" style:font-size-complex="11pt"/>
    </style:style>
    <style:style style:name="T630_2" style:family="text">
      <style:text-properties fo:font-size="11pt" style:font-size-asian="11pt" style:font-size-complex="11pt"/>
    </style:style>
    <style:style style:name="T630_3" style:family="text">
      <style:text-properties fo:font-size="11pt" style:font-size-asian="11pt" style:font-size-complex="11pt"/>
    </style:style>
    <style:style style:name="P631" style:family="paragraph" style:parent-style-name="List_20_Paragraph">
      <style:text-properties style:font-style-complex="italic" fo:font-size="11pt" style:font-size-asian="11pt" style:font-name-complex="Arial" style:font-size-complex="11pt"/>
    </style:style>
    <style:style style:name="P632" style:family="paragraph" style:parent-style-name="List_20_Paragraph">
      <style:paragraph-properties fo:text-align="justify"/>
    </style:style>
    <style:style style:name="T632_1" style:family="text">
      <style:text-properties fo:font-size="11pt" style:font-name-asian="Arial" style:font-size-asian="11pt" style:font-name-complex="Arial" style:font-size-complex="11pt"/>
    </style:style>
    <style:style style:name="T632_2" style:family="text">
      <style:text-properties fo:font-size="11pt" style:font-name-asian="Arial" style:font-size-asian="11pt" style:font-name-complex="Arial" style:font-size-complex="11pt"/>
    </style:style>
    <style:style style:name="T632_3" style:family="text">
      <style:text-properties fo:font-size="11pt" style:font-name-asian="Arial" style:font-size-asian="11pt" style:font-name-complex="Arial" style:font-size-complex="11pt"/>
    </style:style>
    <style:style style:name="T632_4" style:family="text">
      <style:text-properties fo:font-size="11pt" style:font-name-asian="Arial" style:font-size-asian="11pt" style:font-name-complex="Arial" style:font-size-complex="11pt"/>
    </style:style>
    <style:style style:name="T632_5" style:family="text">
      <style:text-properties fo:font-size="11pt" style:font-name-asian="Arial" style:font-size-asian="11pt" style:font-name-complex="Arial" style:font-size-complex="11pt"/>
    </style:style>
    <style:style style:name="T632_6" style:family="text">
      <style:text-properties fo:font-size="11pt" style:font-name-asian="Arial" style:font-size-asian="11pt" style:font-name-complex="Arial" style:font-size-complex="11pt"/>
    </style:style>
    <style:style style:name="T632_7" style:family="text">
      <style:text-properties fo:font-size="11pt" style:font-name-asian="Arial" style:font-size-asian="11pt" style:font-name-complex="Arial" style:font-size-complex="11pt"/>
    </style:style>
    <style:style style:name="T632_8" style:family="text">
      <style:text-properties fo:font-size="11pt" style:font-name-asian="Arial" style:font-size-asian="11pt" style:font-name-complex="Arial" style:font-size-complex="11pt"/>
    </style:style>
    <style:style style:name="T632_9" style:family="text">
      <style:text-properties fo:font-size="11pt" style:font-name-asian="Arial" style:font-size-asian="11pt" style:font-name-complex="Arial" style:font-size-complex="11pt"/>
    </style:style>
    <style:style style:name="T632_10" style:family="text">
      <style:text-properties fo:font-size="11pt" style:font-name-asian="Arial" style:font-size-asian="11pt" style:font-name-complex="Arial" style:font-size-complex="11pt"/>
    </style:style>
    <style:style style:name="T632_11" style:family="text">
      <style:text-properties fo:font-size="11pt" style:font-name-asian="Arial" style:font-size-asian="11pt" style:font-name-complex="Arial" style:font-size-complex="11pt"/>
    </style:style>
    <style:style style:name="T632_12" style:family="text">
      <style:text-properties fo:font-size="11pt" style:font-name-asian="Arial" style:font-size-asian="11pt" style:font-name-complex="Arial" style:font-size-complex="11pt"/>
    </style:style>
    <style:style style:name="T632_13" style:family="text">
      <style:text-properties fo:font-size="11pt" style:font-name-asian="Arial" style:font-size-asian="11pt" style:font-name-complex="Arial" style:font-size-complex="11pt"/>
    </style:style>
    <style:style style:name="T632_14" style:family="text">
      <style:text-properties fo:font-size="11pt" style:font-size-asian="11pt" style:font-size-complex="11pt"/>
    </style:style>
    <style:style style:name="T632_15" style:family="text">
      <style:text-properties fo:font-size="11pt" style:font-size-asian="11pt" style:font-size-complex="11pt"/>
    </style:style>
    <style:style style:name="T632_16" style:family="text">
      <style:text-properties fo:font-size="11pt" style:font-size-asian="11pt" style:font-size-complex="11pt"/>
    </style:style>
    <style:style style:name="T632_17" style:family="text">
      <style:text-properties fo:font-size="11pt" style:font-size-asian="11pt" style:font-size-complex="11pt"/>
    </style:style>
    <style:style style:name="P633" style:family="paragraph" style:parent-style-name="Normal">
      <style:paragraph-properties fo:text-align="justify"/>
      <style:text-properties style:font-style-complex="italic" fo:font-size="11pt" style:font-size-asian="11pt" style:font-name-complex="Arial" style:font-size-complex="11pt"/>
    </style:style>
    <style:style style:name="P634" style:family="paragraph" style:parent-style-name="List_20_Paragraph">
      <style:paragraph-properties fo:text-align="justify"/>
    </style:style>
    <style:style style:name="T634_1" style:family="text">
      <style:text-properties style:font-style-complex="italic" fo:font-size="11pt" style:font-size-asian="11pt" style:font-name-complex="Arial" style:font-size-complex="11pt"/>
    </style:style>
    <style:style style:name="T634_2" style:family="text">
      <style:text-properties fo:font-size="11pt" style:font-size-asian="11pt" style:font-name-complex="Arial" style:font-size-complex="11pt"/>
    </style:style>
    <style:style style:name="T634_3" style:family="text">
      <style:text-properties style:font-style-complex="italic" fo:font-size="11pt" style:font-size-asian="11pt" style:font-name-complex="Arial" style:font-size-complex="11pt"/>
    </style:style>
    <style:style style:name="T634_4" style:family="text">
      <style:text-properties fo:font-size="11pt" style:font-size-asian="11pt" style:font-name-complex="Arial" style:font-size-complex="11pt"/>
    </style:style>
    <style:style style:name="T634_5" style:family="text">
      <style:text-properties style:font-style-complex="italic" fo:font-size="11pt" style:font-size-asian="11pt" style:font-name-complex="Arial" style:font-size-complex="11pt"/>
    </style:style>
    <style:style style:name="T634_6" style:family="text">
      <style:text-properties style:font-style-complex="italic" fo:font-size="11pt" style:font-size-asian="11pt" style:font-name-complex="Arial" style:font-size-complex="11pt"/>
    </style:style>
    <style:style style:name="T634_7" style:family="text">
      <style:text-properties style:font-style-complex="italic" fo:font-size="11pt" style:font-size-asian="11pt" style:font-name-complex="Arial" style:font-size-complex="11pt"/>
    </style:style>
    <style:style style:name="T634_8" style:family="text"/>
    <style:style style:name="T634_9" style:family="text" style:parent-style-name="Internet_20_link">
      <style:text-properties style:font-style-complex="italic" fo:font-size="11pt" style:font-size-asian="11pt" style:font-name-complex="Arial" style:font-size-complex="11pt"/>
    </style:style>
    <style:style style:name="T634_10" style:family="text" style:parent-style-name="Internet_20_link">
      <style:text-properties style:font-style-complex="italic" fo:font-size="11pt" style:font-size-asian="11pt" style:font-name-complex="Arial" style:font-size-complex="11pt"/>
    </style:style>
    <style:style style:name="T634_11" style:family="text">
      <style:text-properties style:font-style-complex="italic" fo:font-size="11pt" style:font-size-asian="11pt" style:font-name-complex="Arial" style:font-size-complex="11pt"/>
    </style:style>
    <style:style style:name="P635" style:family="paragraph" style:parent-style-name="Normal">
      <style:paragraph-properties fo:text-align="justify"/>
      <style:text-properties style:font-style-complex="italic" fo:font-size="11pt" style:font-size-asian="11pt" style:font-name-complex="Arial" style:font-size-complex="11pt"/>
    </style:style>
    <style:style style:name="P636" style:family="paragraph" style:parent-style-name="Normal"/>
    <style:style style:name="T636_1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36_2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36_3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636_4" style:family="text">
      <style:text-properties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637" style:family="paragraph" style:parent-style-name="Normal"/>
    <style:style style:name="T637_1" style:family="text">
      <style:text-properties style:font-style-complex="italic" fo:font-size="11pt" style:font-size-asian="11pt" style:font-name-complex="Arial" style:font-size-complex="11pt"/>
    </style:style>
    <style:style style:name="Table13" style:family="table">
      <style:table-properties table:align="left" style:width="16.348cm" fo:margin-left="0cm"/>
    </style:style>
    <style:style style:name="Column28" style:family="table-column">
      <style:table-column-properties style:column-width="2.992cm"/>
    </style:style>
    <style:style style:name="Column29" style:family="table-column">
      <style:table-column-properties style:column-width="3.339cm"/>
    </style:style>
    <style:style style:name="Column30" style:family="table-column">
      <style:table-column-properties style:column-width="3.339cm"/>
    </style:style>
    <style:style style:name="Column31" style:family="table-column">
      <style:table-column-properties style:column-width="3.339cm"/>
    </style:style>
    <style:style style:name="Column32" style:family="table-column">
      <style:table-column-properties style:column-width="3.339cm"/>
    </style:style>
    <style:style style:name="Row44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text-align="justify" fo:margin-top="0.141cm" fo:margin-bottom="0.141cm"/>
    </style:style>
    <style:style style:name="T638_1" style:family="text">
      <style:text-properties fo:letter-spacing="0.018cm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125" style:family="table-cell">
      <style:table-cell-properties fo:background-color="#c00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center" fo:margin-top="0.141cm" fo:margin-bottom="0.141cm"/>
    </style:style>
    <style:style style:name="T639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6" style:family="table-cell">
      <style:table-cell-properties fo:background-color="#703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margin-top="0.141cm" fo:margin-bottom="0.141cm"/>
    </style:style>
    <style:style style:name="T640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0_2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7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center" fo:margin-top="0.141cm" fo:margin-bottom="0.141cm"/>
    </style:style>
    <style:style style:name="T641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1_2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1_3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8" style:family="table-cell">
      <style:table-cell-properties fo:background-color="#00206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center" fo:margin-top="0.141cm" fo:margin-bottom="0.141cm"/>
    </style:style>
    <style:style style:name="T642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2_2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5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margin-top="0.141cm" fo:margin-bottom="0.141cm"/>
    </style:style>
    <style:style style:name="T6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margin-top="0.141cm"/>
    </style:style>
    <style:style style:name="T64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4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645" style:family="paragraph" style:parent-style-name="Normal">
      <style:paragraph-properties fo:margin-top="0.141cm" fo:margin-bottom="0.141cm"/>
    </style:style>
    <style:style style:name="T64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margin-top="0.141cm" fo:margin-bottom="0.141cm"/>
    </style:style>
    <style:style style:name="T64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8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9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10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6_1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margin-top="0.141cm" fo:margin-bottom="0.141cm"/>
    </style:style>
    <style:style style:name="T64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7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7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margin-top="0.141cm" fo:margin-bottom="0.141cm"/>
    </style:style>
    <style:style style:name="T6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8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8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8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48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6" style:family="table-row"/>
    <style:style style:name="Cell134" style:family="table-cell">
      <style:table-cell-properties fo:background-color="#95b3d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margin-top="0.141cm" fo:margin-bottom="0.141cm"/>
    </style:style>
    <style:style style:name="T64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5" style:family="table-cell">
      <style:table-cell-properties fo:background-color="#95b3d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text-align="center" fo:margin-top="0.141cm" fo:margin-bottom="0.141cm"/>
    </style:style>
    <style:style style:name="T65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7" style:family="table-row"/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margin-top="0.141cm" fo:margin-bottom="0.141cm"/>
    </style:style>
    <style:style style:name="T6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7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center" fo:margin-top="0.141cm" fo:margin-bottom="0.141cm"/>
    </style:style>
    <style:style style:name="T65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center" fo:margin-top="0.141cm" fo:margin-bottom="0.141cm"/>
    </style:style>
    <style:style style:name="T65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5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center" fo:margin-top="0.141cm" fo:margin-bottom="0.141cm"/>
    </style:style>
    <style:style style:name="T6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center" fo:margin-top="0.141cm" fo:margin-bottom="0.141cm"/>
    </style:style>
    <style:style style:name="T6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8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margin-top="0.141cm" fo:margin-bottom="0.141cm"/>
    </style:style>
    <style:style style:name="T6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56_2" style:family="text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657" style:family="paragraph" style:parent-style-name="Footnote_20_text"/>
    <style:style style:name="T657_1" style:family="text"/>
    <style:style style:name="T65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4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center" fo:margin-top="0.141cm" fo:margin-bottom="0.141cm"/>
    </style:style>
    <style:style style:name="T65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center" fo:margin-top="0.141cm" fo:margin-bottom="0.141cm"/>
    </style:style>
    <style:style style:name="T6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center" fo:margin-top="0.141cm" fo:margin-bottom="0.141cm"/>
    </style:style>
    <style:style style:name="T6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center" fo:margin-top="0.141cm" fo:margin-bottom="0.141cm"/>
    </style:style>
    <style:style style:name="T6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9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margin-top="0.141cm" fo:margin-bottom="0.141cm"/>
    </style:style>
    <style:style style:name="T66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2_2" style:family="text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663" style:family="paragraph" style:parent-style-name="Footnote_20_text"/>
    <style:style style:name="T663_1" style:family="text"/>
    <style:style style:name="Cell147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center" fo:margin-top="0.141cm" fo:margin-bottom="0.141cm"/>
    </style:style>
    <style:style style:name="T6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center" fo:margin-top="0.141cm" fo:margin-bottom="0.141cm"/>
    </style:style>
    <style:style style:name="T66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center" fo:margin-top="0.141cm" fo:margin-bottom="0.141cm"/>
    </style:style>
    <style:style style:name="T6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center" fo:margin-top="0.141cm" fo:margin-bottom="0.141cm"/>
    </style:style>
    <style:style style:name="T6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0" style:family="table-row"/>
    <style:style style:name="Cell151" style:family="table-cell">
      <style:table-cell-properties fo:background-color="#95b3d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center" fo:margin-top="0.141cm" fo:margin-bottom="0.141cm"/>
    </style:style>
    <style:style style:name="T66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1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margin-top="0.141cm" fo:margin-bottom="0.141cm"/>
    </style:style>
    <style:style style:name="T6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center" fo:margin-top="0.141cm" fo:margin-bottom="0.141cm"/>
    </style:style>
    <style:style style:name="T6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center" fo:margin-top="0.141cm" fo:margin-bottom="0.141cm"/>
    </style:style>
    <style:style style:name="T6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71_2" style:family="text" style:parent-style-name="Normal">
      <style:text-properties fo:font-size="10pt" style:font-size-asian="10pt" style:font-size-complex="10pt"/>
    </style:style>
    <style:style style:name="P672" style:family="paragraph" style:parent-style-name="Footnote_20_text"/>
    <style:style style:name="T672_1" style:family="text"/>
    <style:style style:name="Cell155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center" fo:margin-top="0.141cm" fo:margin-bottom="0.141cm"/>
    </style:style>
    <style:style style:name="T67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center" fo:margin-top="0.141cm" fo:margin-bottom="0.141cm"/>
    </style:style>
    <style:style style:name="T67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2" style:family="table-row"/>
    <style:style style:name="Cell157" style:family="table-cell">
      <style:table-cell-properties fo:background-color="#95b3d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center" fo:margin-top="0.141cm" fo:margin-bottom="0.141cm"/>
    </style:style>
    <style:style style:name="T67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margin-top="0.141cm" fo:margin-bottom="0.141cm"/>
    </style:style>
    <style:style style:name="T67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9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center" fo:margin-top="0.141cm" fo:margin-bottom="0.141cm"/>
    </style:style>
    <style:style style:name="T67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0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center" fo:margin-top="0.141cm" fo:margin-bottom="0.141cm"/>
    </style:style>
    <style:style style:name="T67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7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text-align="center" fo:margin-top="0.141cm" fo:margin-bottom="0.141cm"/>
    </style:style>
    <style:style style:name="T67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text-align="center" fo:margin-top="0.141cm" fo:margin-bottom="0.141cm"/>
    </style:style>
    <style:style style:name="T6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4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margin-top="0.141cm" fo:margin-bottom="0.141cm"/>
    </style:style>
    <style:style style:name="T68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text-align="center" fo:margin-top="0.141cm" fo:margin-bottom="0.141cm"/>
    </style:style>
    <style:style style:name="T68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text-align="center" fo:margin-top="0.141cm" fo:margin-bottom="0.141cm"/>
    </style:style>
    <style:style style:name="T68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center" fo:margin-top="0.141cm" fo:margin-bottom="0.141cm"/>
    </style:style>
    <style:style style:name="T68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84_2" style:family="text" style:parent-style-name="Normal">
      <style:text-properties fo:font-size="10pt" style:font-size-asian="10pt" style:font-size-complex="10pt"/>
    </style:style>
    <style:style style:name="P685" style:family="paragraph" style:parent-style-name="Footnote_20_text"/>
    <style:style style:name="T685_1" style:family="text"/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text-align="center" fo:margin-top="0.141cm" fo:margin-bottom="0.141cm"/>
    </style:style>
    <style:style style:name="T68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5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margin-top="0.141cm" fo:margin-bottom="0.141cm"/>
    </style:style>
    <style:style style:name="T68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9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text-align="center" fo:margin-top="0.141cm" fo:margin-bottom="0.141cm"/>
    </style:style>
    <style:style style:name="T68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0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text-align="center" fo:margin-top="0.141cm" fo:margin-bottom="0.141cm"/>
    </style:style>
    <style:style style:name="T68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text-align="center" fo:margin-top="0.141cm" fo:margin-bottom="0.141cm"/>
    </style:style>
    <style:style style:name="T69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text-align="center" fo:margin-top="0.141cm" fo:margin-bottom="0.141cm"/>
    </style:style>
    <style:style style:name="T69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692" style:family="paragraph" style:parent-style-name="Normal">
      <style:text-properties style:font-style-complex="italic" fo:font-size="11pt" style:font-size-asian="11pt" style:font-name-complex="Arial" style:font-size-complex="11pt"/>
    </style:style>
    <style:style style:name="P693" style:family="paragraph" style:parent-style-name="List_20_Paragraph">
      <style:paragraph-properties fo:text-align="justify"/>
    </style:style>
    <style:style style:name="T693_1" style:family="text">
      <style:text-properties fo:font-size="11pt" style:font-name-asian="Arial" style:font-size-asian="11pt" style:font-name-complex="Arial" style:font-size-complex="11pt"/>
    </style:style>
    <style:style style:name="T693_2" style:family="text">
      <style:text-properties fo:font-size="11pt" style:font-name-asian="Arial" style:font-size-asian="11pt" style:font-name-complex="Arial" style:font-size-complex="11pt"/>
    </style:style>
    <style:style style:name="T693_3" style:family="text">
      <style:text-properties fo:font-size="11pt" style:font-name-asian="Arial" style:font-size-asian="11pt" style:font-name-complex="Arial" style:font-size-complex="11pt"/>
    </style:style>
    <style:style style:name="T693_4" style:family="text">
      <style:text-properties fo:font-size="11pt" style:font-name-asian="Arial" style:font-size-asian="11pt" style:font-name-complex="Arial" style:font-size-complex="11pt"/>
    </style:style>
    <style:style style:name="T693_5" style:family="text">
      <style:text-properties fo:font-size="11pt" style:font-name-asian="Arial" style:font-size-asian="11pt" style:font-name-complex="Arial" style:font-size-complex="11pt"/>
    </style:style>
    <style:style style:name="T693_6" style:family="text">
      <style:text-properties fo:font-size="11pt" style:font-name-asian="Arial" style:font-size-asian="11pt" style:font-name-complex="Arial" style:font-size-complex="11pt"/>
    </style:style>
    <style:style style:name="T693_7" style:family="text">
      <style:text-properties fo:font-size="11pt" style:font-size-asian="11pt" style:font-size-complex="11pt"/>
    </style:style>
    <style:style style:name="T693_8" style:family="text">
      <style:text-properties fo:font-size="11pt" style:font-size-asian="11pt" style:font-size-complex="11pt"/>
    </style:style>
    <style:style style:name="T693_9" style:family="text">
      <style:text-properties fo:font-size="11pt" style:font-size-asian="11pt" style:font-size-complex="11pt"/>
    </style:style>
    <style:style style:name="T693_10" style:family="text">
      <style:text-properties fo:font-size="11pt" style:font-size-asian="11pt" style:font-size-complex="11pt"/>
    </style:style>
    <style:style style:name="T693_11" style:family="text">
      <style:text-properties fo:font-size="11pt" style:font-size-asian="11pt" style:font-size-complex="11pt"/>
    </style:style>
    <style:style style:name="T693_12" style:family="text">
      <style:text-properties fo:font-size="11pt" style:font-size-asian="11pt" style:font-size-complex="11pt"/>
    </style:style>
    <style:style style:name="T693_13" style:family="text">
      <style:text-properties fo:font-size="11pt" style:font-size-asian="11pt" style:font-size-complex="11pt"/>
    </style:style>
    <style:style style:name="T693_14" style:family="text">
      <style:text-properties fo:font-size="11pt" style:font-size-asian="11pt" style:font-size-complex="11pt"/>
    </style:style>
    <style:style style:name="T693_15" style:family="text">
      <style:text-properties fo:font-size="11pt" style:font-size-asian="11pt" style:font-size-complex="11pt"/>
    </style:style>
    <style:style style:name="T693_16" style:family="text">
      <style:text-properties fo:font-size="11pt" style:font-size-asian="11pt" style:font-size-complex="11pt"/>
    </style:style>
    <style:style style:name="T693_17" style:family="text">
      <style:text-properties fo:font-size="11pt" style:font-size-asian="11pt" style:font-size-complex="11pt"/>
    </style:style>
    <style:style style:name="T693_18" style:family="text">
      <style:text-properties fo:font-size="11pt" style:font-size-asian="11pt" style:font-size-complex="11pt"/>
    </style:style>
    <style:style style:name="T693_19" style:family="text">
      <style:text-properties fo:font-size="11pt" style:font-size-asian="11pt" style:font-size-complex="11pt"/>
    </style:style>
    <style:style style:name="T693_20" style:family="text">
      <style:text-properties fo:font-size="11pt" style:font-size-asian="11pt" style:font-size-complex="11pt"/>
    </style:style>
    <style:style style:name="T693_21" style:family="text">
      <style:text-properties fo:font-size="11pt" style:font-size-asian="11pt" style:font-size-complex="11pt"/>
    </style:style>
    <style:style style:name="T693_22" style:family="text">
      <style:text-properties fo:font-size="11pt" style:font-size-asian="11pt" style:font-size-complex="11pt"/>
    </style:style>
    <style:style style:name="T693_23" style:family="text">
      <style:text-properties fo:font-size="11pt" style:font-size-asian="11pt" style:font-size-complex="11pt"/>
    </style:style>
    <style:style style:name="P694" style:family="paragraph" style:parent-style-name="Normal">
      <style:paragraph-properties fo:text-align="justify"/>
      <style:text-properties style:font-style-complex="italic" fo:font-size="11pt" style:font-size-asian="11pt" style:font-name-complex="Arial" style:font-size-complex="11pt"/>
    </style:style>
    <style:style style:name="P695" style:family="paragraph" style:parent-style-name="Normal">
      <style:text-properties style:font-style-complex="italic" fo:font-size="11pt" style:font-size-asian="11pt" style:font-name-complex="Arial" style:font-size-complex="11pt"/>
    </style:style>
    <style:style style:name="P696" style:family="paragraph" style:parent-style-name="Normal">
      <style:text-properties style:font-style-complex="italic" fo:font-size="11pt" style:font-size-asian="11pt" style:font-name-complex="Arial" style:font-size-complex="11pt"/>
    </style:style>
    <style:style style:name="P697" style:family="paragraph" style:parent-style-name="Normal">
      <style:paragraph-properties fo:break-before="page"/>
    </style:style>
    <style:style style:name="P698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698_1" style:family="text">
      <style:text-properties fo:font-style="normal" style:font-style-asian="normal"/>
    </style:style>
    <style:style style:name="T698_2" style:family="text">
      <style:text-properties fo:font-style="normal" style:font-style-asian="normal" fo:font-size="12pt" style:font-size-asian="12pt" style:font-size-complex="12pt" fo:font-weight="normal" style:font-weight-asian="normal"/>
    </style:style>
    <style:style style:name="P699" style:family="paragraph" style:parent-style-name="Normal">
      <style:text-properties fo:font-size="10pt" style:font-size-asian="10pt"/>
    </style:style>
    <style:style style:name="P70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00_1" style:family="text">
      <style:text-properties fo:font-size="11pt" style:font-name-asian="Arial" style:font-size-asian="11pt" style:font-name-complex="Arial" style:font-size-complex="11pt"/>
    </style:style>
    <style:style style:name="T700_2" style:family="text">
      <style:text-properties fo:font-size="11pt" style:font-name-asian="Arial" style:font-size-asian="11pt" style:font-name-complex="Arial" style:font-size-complex="11pt"/>
    </style:style>
    <style:style style:name="T700_3" style:family="text">
      <style:text-properties fo:font-size="11pt" style:font-name-asian="Arial" style:font-size-asian="11pt" style:font-name-complex="Arial" style:font-size-complex="11pt"/>
    </style:style>
    <style:style style:name="T700_4" style:family="text">
      <style:text-properties fo:font-size="11pt" style:font-name-asian="Arial" style:font-size-asian="11pt" style:font-name-complex="Arial" style:font-size-complex="11pt"/>
    </style:style>
    <style:style style:name="T700_5" style:family="text">
      <style:text-properties fo:font-size="11pt" style:font-name-asian="Arial" style:font-size-asian="11pt" style:font-name-complex="Arial" style:font-size-complex="11pt"/>
    </style:style>
    <style:style style:name="T700_6" style:family="text">
      <style:text-properties fo:font-size="11pt" style:font-name-asian="Arial" style:font-size-asian="11pt" style:font-name-complex="Arial" style:font-size-complex="11pt"/>
    </style:style>
    <style:style style:name="T700_7" style:family="text">
      <style:text-properties fo:font-size="11pt" style:font-name-asian="Arial" style:font-size-asian="11pt" style:font-name-complex="Arial" style:font-size-complex="11pt"/>
    </style:style>
    <style:style style:name="T700_8" style:family="text">
      <style:text-properties fo:font-size="11pt" style:font-name-asian="Arial" style:font-size-asian="11pt" style:font-name-complex="Arial" style:font-size-complex="11pt"/>
    </style:style>
    <style:style style:name="T700_9" style:family="text">
      <style:text-properties fo:font-size="11pt" style:font-name-asian="Arial" style:font-size-asian="11pt" style:font-name-complex="Arial" style:font-size-complex="11pt"/>
    </style:style>
    <style:style style:name="T700_10" style:family="text">
      <style:text-properties fo:font-size="11pt" style:font-name-asian="Arial" style:font-size-asian="11pt" style:font-name-complex="Arial" style:font-size-complex="11pt"/>
    </style:style>
    <style:style style:name="T700_11" style:family="text">
      <style:text-properties fo:font-size="11pt" style:font-name-asian="Arial" style:font-size-asian="11pt" style:font-name-complex="Arial" style:font-size-complex="11pt"/>
    </style:style>
    <style:style style:name="T700_12" style:family="text">
      <style:text-properties fo:font-size="11pt" style:font-name-asian="Arial" style:font-size-asian="11pt" style:font-name-complex="Arial" style:font-size-complex="11pt"/>
    </style:style>
    <style:style style:name="T700_13" style:family="text">
      <style:text-properties fo:font-size="11pt" style:font-name-asian="Arial" style:font-size-asian="11pt" style:font-name-complex="Arial" style:font-size-complex="11pt"/>
    </style:style>
    <style:style style:name="T700_14" style:family="text">
      <style:text-properties fo:font-size="11pt" style:font-name-asian="Arial" style:font-size-asian="11pt" style:font-name-complex="Arial" style:font-size-complex="11pt"/>
    </style:style>
    <style:style style:name="T700_15" style:family="text">
      <style:text-properties fo:font-size="11pt" style:font-name-asian="Arial" style:font-size-asian="11pt" style:font-name-complex="Arial" style:font-size-complex="11pt"/>
    </style:style>
    <style:style style:name="T700_16" style:family="text">
      <style:text-properties fo:font-size="11pt" style:font-name-asian="Arial" style:font-size-asian="11pt" style:font-name-complex="Arial" style:font-size-complex="11pt"/>
    </style:style>
    <style:style style:name="T700_17" style:family="text">
      <style:text-properties fo:font-size="11pt" style:font-name-asian="Arial" style:font-size-asian="11pt" style:font-name-complex="Arial" style:font-size-complex="11pt"/>
    </style:style>
    <style:style style:name="T700_18" style:family="text">
      <style:text-properties fo:font-size="11pt" style:font-name-asian="Arial" style:font-size-asian="11pt" style:font-name-complex="Arial" style:font-size-complex="11pt"/>
    </style:style>
    <style:style style:name="T700_19" style:family="text">
      <style:text-properties fo:font-size="11pt" style:font-name-asian="Arial" style:font-size-asian="11pt" style:font-name-complex="Arial" style:font-size-complex="11pt"/>
    </style:style>
    <style:style style:name="T700_20" style:family="text">
      <style:text-properties fo:font-size="11pt" style:font-name-asian="Arial" style:font-size-asian="11pt" style:font-name-complex="Arial" style:font-size-complex="11pt"/>
    </style:style>
    <style:style style:name="T700_21" style:family="text">
      <style:text-properties fo:font-size="11pt" style:font-name-asian="Arial" style:font-size-asian="11pt" style:font-name-complex="Arial" style:font-size-complex="11pt"/>
    </style:style>
    <style:style style:name="T700_22" style:family="text">
      <style:text-properties fo:font-size="11pt" style:font-name-asian="Arial" style:font-size-asian="11pt" style:font-name-complex="Arial" style:font-size-complex="11pt"/>
    </style:style>
    <style:style style:name="T700_23" style:family="text">
      <style:text-properties fo:font-size="11pt" style:font-name-asian="Arial" style:font-size-asian="11pt" style:font-name-complex="Arial" style:font-size-complex="11pt"/>
    </style:style>
    <style:style style:name="T700_24" style:family="text">
      <style:text-properties fo:font-size="11pt" style:font-name-asian="Arial" style:font-size-asian="11pt" style:font-name-complex="Arial" style:font-size-complex="11pt"/>
    </style:style>
    <style:style style:name="P701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702" style:family="paragraph" style:parent-style-name="List_20_Paragraph">
      <style:paragraph-properties fo:text-align="justify"/>
      <style:text-properties fo:font-size="11pt" style:font-name-asian="Arial" style:font-size-asian="11pt" style:font-size-complex="11pt"/>
    </style:style>
    <style:style style:name="T702_1" style:family="text">
      <style:text-properties fo:font-size="11pt" style:font-name-asian="Arial" style:font-size-asian="11pt" style:font-size-complex="11pt"/>
    </style:style>
    <style:style style:name="T702_2" style:family="text">
      <style:text-properties fo:font-size="11pt" style:font-name-asian="Arial" style:font-size-asian="11pt" style:font-size-complex="11pt"/>
    </style:style>
    <style:style style:name="T702_3" style:family="text">
      <style:text-properties fo:font-size="11pt" style:font-name-asian="Arial" style:font-size-asian="11pt" style:font-size-complex="11pt"/>
    </style:style>
    <style:style style:name="T702_4" style:family="text">
      <style:text-properties fo:font-size="11pt" style:font-name-asian="Arial" style:font-size-asian="11pt" style:font-size-complex="11pt"/>
    </style:style>
    <style:style style:name="T702_5" style:family="text">
      <style:text-properties fo:font-size="11pt" style:font-name-asian="Arial" style:font-size-asian="11pt" style:font-size-complex="11pt"/>
    </style:style>
    <style:style style:name="T702_6" style:family="text">
      <style:text-properties fo:font-size="11pt" style:font-name-asian="Arial" style:font-size-asian="11pt" style:font-size-complex="11pt"/>
    </style:style>
    <style:style style:name="T702_7" style:family="text">
      <style:text-properties fo:font-size="11pt" style:font-name-asian="Arial" style:font-size-asian="11pt" style:font-size-complex="11pt"/>
    </style:style>
    <style:style style:name="T702_8" style:family="text">
      <style:text-properties fo:font-size="11pt" style:font-name-asian="Arial" style:font-size-asian="11pt" style:font-size-complex="11pt"/>
    </style:style>
    <style:style style:name="T702_9" style:family="text">
      <style:text-properties fo:font-size="11pt" style:font-name-asian="Arial" style:font-size-asian="11pt" style:font-size-complex="11pt"/>
    </style:style>
    <style:style style:name="T702_10" style:family="text">
      <style:text-properties fo:font-size="11pt" style:font-name-asian="Arial" style:font-size-asian="11pt" style:font-size-complex="11pt"/>
    </style:style>
    <style:style style:name="T702_11" style:family="text">
      <style:text-properties fo:font-size="11pt" style:font-name-asian="Arial" style:font-size-asian="11pt" style:font-size-complex="11pt"/>
    </style:style>
    <style:style style:name="T702_12" style:family="text">
      <style:text-properties fo:font-size="11pt" style:font-name-asian="Arial" style:font-size-asian="11pt" style:font-size-complex="11pt"/>
    </style:style>
    <style:style style:name="T702_13" style:family="text">
      <style:text-properties fo:font-size="11pt" style:font-name-asian="Arial" style:font-size-asian="11pt" style:font-size-complex="11pt"/>
    </style:style>
    <style:style style:name="T702_14" style:family="text">
      <style:text-properties fo:font-size="11pt" style:font-name-asian="Arial" style:font-size-asian="11pt" style:font-size-complex="11pt"/>
    </style:style>
    <style:style style:name="T702_15" style:family="text">
      <style:text-properties fo:font-size="11pt" style:font-name-asian="Arial" style:font-size-asian="11pt" style:font-size-complex="11pt"/>
    </style:style>
    <style:style style:name="T702_16" style:family="text">
      <style:text-properties fo:font-size="11pt" style:font-name-asian="Arial" style:font-size-asian="11pt" style:font-size-complex="11pt"/>
    </style:style>
    <style:style style:name="T702_17" style:family="text">
      <style:text-properties fo:font-size="11pt" style:font-name-asian="Arial" style:font-size-asian="11pt" style:font-size-complex="11pt"/>
    </style:style>
    <style:style style:name="T702_18" style:family="text">
      <style:text-properties fo:font-size="11pt" style:font-name-asian="Arial" style:font-size-asian="11pt" style:font-size-complex="11pt"/>
    </style:style>
    <style:style style:name="T702_19" style:family="text">
      <style:text-properties fo:font-size="11pt" style:font-name-asian="Arial" style:font-size-asian="11pt" style:font-size-complex="11pt"/>
    </style:style>
    <style:style style:name="T702_20" style:family="text">
      <style:text-properties fo:font-size="11pt" style:font-name-asian="Arial" style:font-size-asian="11pt" style:font-size-complex="11pt"/>
    </style:style>
    <style:style style:name="T702_21" style:family="text">
      <style:text-properties fo:font-size="11pt" style:font-name-asian="Arial" style:font-size-asian="11pt" style:font-size-complex="11pt"/>
    </style:style>
    <style:style style:name="T702_22" style:family="text">
      <style:text-properties fo:font-size="11pt" style:font-name-asian="Arial" style:font-size-asian="11pt" style:font-size-complex="11pt"/>
    </style:style>
    <style:style style:name="T702_23" style:family="text">
      <style:text-properties fo:font-size="11pt" style:font-name-asian="Arial" style:font-size-asian="11pt" style:font-size-complex="11pt"/>
    </style:style>
    <style:style style:name="T702_24" style:family="text">
      <style:text-properties fo:font-size="11pt" style:font-name-asian="Arial" style:font-size-asian="11pt" style:font-size-complex="11pt"/>
    </style:style>
    <style:style style:name="T702_25" style:family="text">
      <style:text-properties fo:font-size="11pt" style:font-name-asian="Arial" style:font-size-asian="11pt" style:font-size-complex="11pt"/>
    </style:style>
    <style:style style:name="T702_26" style:family="text">
      <style:text-properties fo:font-size="11pt" style:font-name-asian="Arial" style:font-size-asian="11pt" style:font-size-complex="11pt"/>
    </style:style>
    <style:style style:name="T702_27" style:family="text">
      <style:text-properties fo:font-size="11pt" style:font-name-asian="Arial" style:font-size-asian="11pt" style:font-size-complex="11pt"/>
    </style:style>
    <style:style style:name="T702_28" style:family="text">
      <style:text-properties fo:font-size="11pt" style:font-name-asian="Arial" style:font-size-asian="11pt" style:font-size-complex="11pt"/>
    </style:style>
    <style:style style:name="T702_29" style:family="text">
      <style:text-properties fo:font-size="11pt" style:font-name-asian="Arial" style:font-size-asian="11pt" style:font-size-complex="11pt"/>
    </style:style>
    <style:style style:name="T702_30" style:family="text">
      <style:text-properties fo:font-size="11pt" style:font-name-asian="Arial" style:font-size-asian="11pt" style:font-size-complex="11pt"/>
    </style:style>
    <style:style style:name="T702_31" style:family="text">
      <style:text-properties fo:font-size="11pt" style:font-name-asian="Arial" style:font-size-asian="11pt" style:font-size-complex="11pt"/>
    </style:style>
    <style:style style:name="P70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04" style:family="paragraph" style:parent-style-name="Normal">
      <style:paragraph-properties fo:margin-left="2.002cm"/>
    </style:style>
    <style:style style:name="T704_1" style:family="text">
      <style:text-properties fo:font-size="10pt" style:font-size-asian="10pt" style:font-size-complex="10pt" fo:font-weight="bold" style:font-weight-asian="bold" style:font-weight-complex="bold"/>
    </style:style>
    <style:style style:name="T704_2" style:family="text">
      <style:text-properties fo:font-size="10pt" style:font-size-asian="10pt" style:font-size-complex="10pt" fo:font-weight="bold" style:font-weight-asian="bold" style:font-weight-complex="bold"/>
    </style:style>
    <style:style style:name="T704_3" style:family="text">
      <style:text-properties fo:font-size="10pt" style:font-size-asian="10pt" style:font-size-complex="10pt" fo:font-weight="bold" style:font-weight-asian="bold" style:font-weight-complex="bold"/>
    </style:style>
    <style:style style:name="T704_4" style:family="text">
      <style:text-properties fo:font-size="10pt" style:font-size-asian="10pt" style:font-size-complex="10pt" fo:font-weight="bold" style:font-weight-asian="bold" style:font-weight-complex="bold"/>
    </style:style>
    <style:style style:name="T704_5" style:family="text">
      <style:text-properties fo:font-size="10pt" style:font-size-asian="10pt" style:font-size-complex="10pt" fo:font-weight="bold" style:font-weight-asian="bold" style:font-weight-complex="bold"/>
    </style:style>
    <style:style style:name="T704_6" style:family="text">
      <style:text-properties fo:font-size="10pt" style:font-size-asian="10pt" style:font-size-complex="10pt" fo:font-weight="bold" style:font-weight-asian="bold" style:font-weight-complex="bold"/>
    </style:style>
    <style:style style:name="T704_7" style:family="text">
      <style:text-properties fo:font-size="10pt" style:font-size-asian="10pt" style:font-size-complex="10pt" fo:font-weight="bold" style:font-weight-asian="bold" style:font-weight-complex="bold"/>
    </style:style>
    <style:style style:name="T704_8" style:family="text">
      <style:text-properties fo:font-size="10pt" style:font-size-asian="10pt" style:font-size-complex="10pt" fo:font-weight="bold" style:font-weight-asian="bold" style:font-weight-complex="bold"/>
    </style:style>
    <style:style style:name="P705" style:family="paragraph" style:parent-style-name="Normal">
      <style:text-properties fo:font-size="10pt" style:font-size-asian="10pt" style:font-size-complex="10pt"/>
    </style:style>
    <style:style style:name="Table14" style:family="table">
      <style:table-properties table:align="left" style:width="14.503cm" fo:margin-left="2.212cm"/>
    </style:style>
    <style:style style:name="Column33" style:family="table-column">
      <style:table-column-properties style:column-width="6.645cm"/>
    </style:style>
    <style:style style:name="Column34" style:family="table-column">
      <style:table-column-properties style:column-width="1.857cm"/>
    </style:style>
    <style:style style:name="Column35" style:family="table-column">
      <style:table-column-properties style:column-width="2cm"/>
    </style:style>
    <style:style style:name="Column36" style:family="table-column">
      <style:table-column-properties style:column-width="2cm"/>
    </style:style>
    <style:style style:name="Column37" style:family="table-column">
      <style:table-column-properties style:column-width="2cm"/>
    </style:style>
    <style:style style:name="Row56" style:family="table-row">
      <style:table-row-properties style:min-row-height="0.529cm"/>
    </style:style>
    <style:style style:name="Cell173" style:family="table-cell">
      <style:table-cell-properties style:vertical-align="middle" fo:padding-left="0.19cm" fo:padding-right="0.19cm" fo:wrap-option="wrap"/>
    </style:style>
    <style:style style:name="P706" style:family="paragraph" style:parent-style-name="Normal">
      <style:text-properties style:font-name="Times New Roman" fo:font-size="10pt" style:font-size-asian="10pt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middle" fo:padding-left="0.19cm" fo:padding-right="0.19cm" fo:wrap-option="wrap"/>
    </style:style>
    <style:style style:name="P707" style:family="paragraph" style:parent-style-name="Normal">
      <style:paragraph-properties fo:text-align="center"/>
    </style:style>
    <style:style style:name="T7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5" style:family="table-cell">
      <style:table-cell-properties style:vertical-align="middle" fo:padding-left="0.19cm" fo:padding-right="0.19cm" fo:wrap-option="wrap"/>
    </style:style>
    <style:style style:name="P708" style:family="paragraph" style:parent-style-name="Normal">
      <style:paragraph-properties fo:text-align="center"/>
    </style:style>
    <style:style style:name="T7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6" style:family="table-cell">
      <style:table-cell-properties style:vertical-align="middle" fo:padding-left="0.19cm" fo:padding-right="0.19cm" fo:wrap-option="wrap"/>
    </style:style>
    <style:style style:name="P709" style:family="paragraph" style:parent-style-name="Normal">
      <style:paragraph-properties fo:text-align="center"/>
    </style:style>
    <style:style style:name="T7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style:vertical-align="middle" fo:padding-left="0.19cm" fo:padding-right="0.19cm" fo:wrap-option="wrap"/>
    </style:style>
    <style:style style:name="P710" style:family="paragraph" style:parent-style-name="Normal">
      <style:paragraph-properties fo:text-align="center"/>
    </style:style>
    <style:style style:name="T7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529cm"/>
    </style:style>
    <style:style style:name="Cell178" style:family="table-cell">
      <style:table-cell-properties fo:background-color="#d9d9d9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1" style:family="paragraph" style:parent-style-name="Normal"/>
    <style:style style:name="T711_1" style:family="text">
      <style:text-properties style:font-name="Aptos Narrow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>
      <style:table-row-properties style:min-row-height="0.529cm"/>
    </style:style>
    <style:style style:name="Cell179" style:family="table-cell">
      <style:table-cell-properties style:vertical-align="bottom" fo:padding-left="0.19cm" fo:border-left="#000000 0.035cm solid" fo:padding-right="0.19cm" fo:border-right="#000000 0.018cm solid" fo:wrap-option="wrap"/>
    </style:style>
    <style:style style:name="P712" style:family="paragraph" style:parent-style-name="Normal"/>
    <style:style style:name="T71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0" style:family="table-cell">
      <style:table-cell-properties style:vertical-align="middle" fo:padding-left="0.19cm" fo:padding-right="0.19cm" fo:border-right="#000000 0.018cm solid" fo:wrap-option="wrap"/>
    </style:style>
    <style:style style:name="P713" style:family="paragraph" style:parent-style-name="Normal">
      <style:paragraph-properties fo:text-align="right"/>
    </style:style>
    <style:style style:name="T713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1" style:family="table-cell">
      <style:table-cell-properties style:vertical-align="middle" fo:padding-left="0.19cm" fo:padding-right="0.19cm" fo:border-right="#000000 0.018cm solid" fo:wrap-option="wrap"/>
    </style:style>
    <style:style style:name="P714" style:family="paragraph" style:parent-style-name="Normal">
      <style:paragraph-properties fo:text-align="right"/>
    </style:style>
    <style:style style:name="T714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2" style:family="table-cell">
      <style:table-cell-properties style:vertical-align="middle" fo:padding-left="0.19cm" fo:padding-right="0.19cm" fo:border-right="#000000 0.018cm solid" fo:wrap-option="wrap"/>
    </style:style>
    <style:style style:name="P715" style:family="paragraph" style:parent-style-name="Normal">
      <style:paragraph-properties fo:text-align="right"/>
    </style:style>
    <style:style style:name="T715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3" style:family="table-cell">
      <style:table-cell-properties style:vertical-align="middle" fo:padding-left="0.19cm" fo:padding-right="0.19cm" fo:border-right="#000000 0.035cm solid" fo:wrap-option="wrap"/>
    </style:style>
    <style:style style:name="P716" style:family="paragraph" style:parent-style-name="Normal">
      <style:paragraph-properties fo:text-align="right"/>
    </style:style>
    <style:style style:name="T716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>
      <style:table-row-properties style:min-row-height="0.529cm"/>
    </style:style>
    <style:style style:name="Cell184" style:family="table-cell">
      <style:table-cell-properties style:vertical-align="bottom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17" style:family="paragraph" style:parent-style-name="Normal">
      <style:paragraph-properties fo:line-height="115%" fo:margin-left="0.801cm"/>
    </style:style>
    <style:style style:name="T717_1" style:family="text">
      <style:text-properties fo:font-style="italic" style:font-style-asian="italic" style:font-style-complex="italic" fo:color="#000000" style:font-name="Aptos Narrow" fo:font-size="10pt" style:font-size-asian="10pt" style:font-size-complex="10pt" fo:language="en" fo:language-asian="en" fo:language-complex="ar" fo:country="GB" fo:country-asian="GB" fo:country-complex="SA"/>
    </style:style>
    <style:style style:name="Cell185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18" style:family="paragraph" style:parent-style-name="Normal">
      <style:paragraph-properties fo:text-align="right"/>
    </style:style>
    <style:style style:name="T718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186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19" style:family="paragraph" style:parent-style-name="Normal">
      <style:paragraph-properties fo:text-align="right"/>
    </style:style>
    <style:style style:name="T719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187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0" style:family="paragraph" style:parent-style-name="Normal">
      <style:paragraph-properties fo:text-align="right"/>
    </style:style>
    <style:style style:name="T720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188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1" style:family="paragraph" style:parent-style-name="Normal">
      <style:paragraph-properties fo:text-align="right"/>
    </style:style>
    <style:style style:name="T721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Row60" style:family="table-row">
      <style:table-row-properties style:min-row-height="0.529cm"/>
    </style:style>
    <style:style style:name="Cell189" style:family="table-cell">
      <style:table-cell-properties style:vertical-align="bottom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22" style:family="paragraph" style:parent-style-name="Normal"/>
    <style:style style:name="T722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0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3" style:family="paragraph" style:parent-style-name="Normal">
      <style:paragraph-properties fo:text-align="right"/>
    </style:style>
    <style:style style:name="T723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1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4" style:family="paragraph" style:parent-style-name="Normal">
      <style:paragraph-properties fo:text-align="right"/>
    </style:style>
    <style:style style:name="T724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5" style:family="paragraph" style:parent-style-name="Normal">
      <style:paragraph-properties fo:text-align="right"/>
    </style:style>
    <style:style style:name="T725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3" style:family="table-cell">
      <style:table-cell-properties style:vertical-align="middle" fo:border-top="#000000 0.035cm solid" fo:border-bottom="#000000 0.035cm solid" fo:padding-left="0.19cm" fo:padding-right="0.19cm" fo:border-right="#000000 0.018cm solid" fo:wrap-option="wrap"/>
    </style:style>
    <style:style style:name="P726" style:family="paragraph" style:parent-style-name="Normal">
      <style:paragraph-properties fo:text-align="right"/>
    </style:style>
    <style:style style:name="T726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1" style:family="table-row">
      <style:table-row-properties style:min-row-height="0.529cm"/>
    </style:style>
    <style:style style:name="Cell194" style:family="table-cell">
      <style:table-cell-properties style:vertical-align="bottom" fo:border-bottom="#000000 0.035cm solid" fo:padding-left="0.19cm" fo:border-left="#000000 0.035cm solid" fo:padding-right="0.19cm" fo:border-right="#000000 0.018cm solid" fo:wrap-option="wrap"/>
    </style:style>
    <style:style style:name="P727" style:family="paragraph" style:parent-style-name="Normal"/>
    <style:style style:name="T727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5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28" style:family="paragraph" style:parent-style-name="Normal">
      <style:paragraph-properties fo:text-align="right"/>
    </style:style>
    <style:style style:name="T728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6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29" style:family="paragraph" style:parent-style-name="Normal">
      <style:paragraph-properties fo:text-align="right"/>
    </style:style>
    <style:style style:name="T729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7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30" style:family="paragraph" style:parent-style-name="Normal">
      <style:paragraph-properties fo:text-align="right"/>
    </style:style>
    <style:style style:name="T730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8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31" style:family="paragraph" style:parent-style-name="Normal">
      <style:paragraph-properties fo:text-align="right"/>
    </style:style>
    <style:style style:name="T731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2" style:family="table-row">
      <style:table-row-properties style:min-row-height="0.529cm"/>
    </style:style>
    <style:style style:name="Cell199" style:family="table-cell">
      <style:table-cell-properties style:vertical-align="bottom" fo:border-bottom="#000000 0.035cm solid" fo:padding-left="0.19cm" fo:border-left="#000000 0.035cm solid" fo:padding-right="0.19cm" fo:border-right="#000000 0.018cm solid" fo:wrap-option="wrap"/>
    </style:style>
    <style:style style:name="P732" style:family="paragraph" style:parent-style-name="Normal">
      <style:paragraph-properties fo:line-height="115%" fo:margin-left="0.801cm"/>
    </style:style>
    <style:style style:name="T732_1" style:family="text">
      <style:text-properties fo:font-style="italic" style:font-style-asian="italic" style:font-style-complex="italic" fo:color="#000000" style:font-name="Aptos Narrow" fo:font-size="10pt" style:font-size-asian="10pt" style:font-size-complex="10pt" fo:language="en" fo:language-asian="en" fo:language-complex="ar" fo:country="GB" fo:country-asian="GB" fo:country-complex="SA"/>
    </style:style>
    <style:style style:name="Cell200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33" style:family="paragraph" style:parent-style-name="Normal">
      <style:paragraph-properties fo:text-align="right"/>
    </style:style>
    <style:style style:name="T733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01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34" style:family="paragraph" style:parent-style-name="Normal">
      <style:paragraph-properties fo:text-align="right"/>
    </style:style>
    <style:style style:name="T734_1" style:family="text">
      <style:text-properties fo:font-style="italic" style:font-style-asian="italic" style:font-style-complex="italic"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02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35" style:family="paragraph" style:parent-style-name="Normal">
      <style:paragraph-properties fo:text-align="right"/>
    </style:style>
    <style:style style:name="T735_1" style:family="text">
      <style:text-properties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0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736" style:family="paragraph" style:parent-style-name="Normal">
      <style:paragraph-properties fo:text-align="right"/>
    </style:style>
    <style:style style:name="T736_1" style:family="text">
      <style:text-properties style:font-name="Aptos Narrow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Row63" style:family="table-row">
      <style:table-row-properties style:min-row-height="0.529cm"/>
    </style:style>
    <style:style style:name="Cell204" style:family="table-cell">
      <style:table-cell-properties style:vertical-align="middle" fo:padding-left="0.19cm" fo:padding-right="0.19cm" fo:wrap-option="wrap"/>
    </style:style>
    <style:style style:name="P737" style:family="paragraph" style:parent-style-name="Normal">
      <style:paragraph-properties fo:text-align="right"/>
    </style:style>
    <style:style style:name="T737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05" style:family="table-cell">
      <style:table-cell-properties style:vertical-align="middle" fo:padding-left="0.19cm" fo:padding-right="0.19cm" fo:wrap-option="wrap"/>
    </style:style>
    <style:style style:name="P738" style:family="paragraph" style:parent-style-name="Normal">
      <style:paragraph-properties fo:text-align="right"/>
    </style:style>
    <style:style style:name="T738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06" style:family="table-cell">
      <style:table-cell-properties style:vertical-align="middle" fo:padding-left="0.19cm" fo:padding-right="0.19cm" fo:wrap-option="wrap"/>
    </style:style>
    <style:style style:name="P739" style:family="paragraph" style:parent-style-name="Normal">
      <style:paragraph-properties fo:text-align="right"/>
    </style:style>
    <style:style style:name="T739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07" style:family="table-cell">
      <style:table-cell-properties style:vertical-align="middle" fo:padding-left="0.19cm" fo:padding-right="0.19cm" fo:wrap-option="wrap"/>
    </style:style>
    <style:style style:name="P740" style:family="paragraph" style:parent-style-name="Normal">
      <style:paragraph-properties fo:text-align="right"/>
    </style:style>
    <style:style style:name="T740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08" style:family="table-cell">
      <style:table-cell-properties style:vertical-align="middle" fo:padding-left="0.19cm" fo:padding-right="0.19cm" fo:wrap-option="wrap"/>
    </style:style>
    <style:style style:name="P741" style:family="paragraph" style:parent-style-name="Normal">
      <style:paragraph-properties fo:text-align="right" fo:margin-top="0.212cm" fo:margin-bottom="0.212cm"/>
    </style:style>
    <style:style style:name="T741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>
      <style:table-row-properties style:min-row-height="0.529cm"/>
    </style:style>
    <style:style style:name="Cell209" style:family="table-cell">
      <style:table-cell-properties fo:background-color="#d9d9d9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42" style:family="paragraph" style:parent-style-name="Normal"/>
    <style:style style:name="T742_1" style:family="text">
      <style:text-properties style:font-name="Aptos Narrow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5" style:family="table-row">
      <style:table-row-properties style:min-row-height="0.529cm"/>
    </style:style>
    <style:style style:name="Cell210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43" style:family="paragraph" style:parent-style-name="Normal"/>
    <style:style style:name="T743_1" style:family="text">
      <style:text-properties style:font-name="Aptos Narrow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1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44" style:family="paragraph" style:parent-style-name="Normal">
      <style:paragraph-properties fo:text-align="right"/>
    </style:style>
    <style:style style:name="T744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2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45" style:family="paragraph" style:parent-style-name="Normal">
      <style:paragraph-properties fo:text-align="right"/>
    </style:style>
    <style:style style:name="T745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3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46" style:family="paragraph" style:parent-style-name="Normal">
      <style:paragraph-properties fo:text-align="right"/>
    </style:style>
    <style:style style:name="T746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4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47" style:family="paragraph" style:parent-style-name="Normal">
      <style:paragraph-properties fo:text-align="right"/>
    </style:style>
    <style:style style:name="T747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0.529cm"/>
    </style:style>
    <style:style style:name="Cell215" style:family="table-cell">
      <style:table-cell-properties style:vertical-align="middle" fo:border-bottom="#000000 0.035cm solid" fo:padding-left="0.19cm" fo:border-left="#000000 0.035cm solid" fo:padding-right="0.19cm" fo:border-right="#000000 0.018cm solid" fo:wrap-option="wrap"/>
    </style:style>
    <style:style style:name="P748" style:family="paragraph" style:parent-style-name="Normal">
      <style:paragraph-properties fo:margin-left="0.801cm"/>
    </style:style>
    <style:style style:name="T748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6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49" style:family="paragraph" style:parent-style-name="Normal">
      <style:paragraph-properties fo:text-align="right"/>
    </style:style>
    <style:style style:name="T749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7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0" style:family="paragraph" style:parent-style-name="Normal">
      <style:paragraph-properties fo:text-align="right"/>
    </style:style>
    <style:style style:name="T750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8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1" style:family="paragraph" style:parent-style-name="Normal">
      <style:paragraph-properties fo:text-align="right"/>
    </style:style>
    <style:style style:name="T751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9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2" style:family="paragraph" style:parent-style-name="Normal">
      <style:paragraph-properties fo:text-align="right"/>
    </style:style>
    <style:style style:name="T752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7" style:family="table-row">
      <style:table-row-properties style:min-row-height="0.529cm"/>
    </style:style>
    <style:style style:name="Cell220" style:family="table-cell">
      <style:table-cell-properties style:vertical-align="bottom" fo:border-bottom="#000000 0.035cm solid" fo:padding-left="0.19cm" fo:border-left="#000000 0.035cm solid" fo:padding-right="0.19cm" fo:border-right="#000000 0.018cm solid" fo:wrap-option="wrap"/>
    </style:style>
    <style:style style:name="P753" style:family="paragraph" style:parent-style-name="Normal"/>
    <style:style style:name="T753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1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4" style:family="paragraph" style:parent-style-name="Normal">
      <style:paragraph-properties fo:text-align="right"/>
    </style:style>
    <style:style style:name="T754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2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5" style:family="paragraph" style:parent-style-name="Normal">
      <style:paragraph-properties fo:text-align="right"/>
    </style:style>
    <style:style style:name="T755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3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6" style:family="paragraph" style:parent-style-name="Normal">
      <style:paragraph-properties fo:text-align="right"/>
    </style:style>
    <style:style style:name="T756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4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7" style:family="paragraph" style:parent-style-name="Normal">
      <style:paragraph-properties fo:text-align="right"/>
    </style:style>
    <style:style style:name="T757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0.529cm"/>
    </style:style>
    <style:style style:name="Cell225" style:family="table-cell">
      <style:table-cell-properties style:vertical-align="bottom" fo:border-bottom="#000000 0.035cm solid" fo:padding-left="0.19cm" fo:border-left="#000000 0.035cm solid" fo:padding-right="0.19cm" fo:border-right="#000000 0.018cm solid" fo:wrap-option="wrap"/>
    </style:style>
    <style:style style:name="P758" style:family="paragraph" style:parent-style-name="Normal"/>
    <style:style style:name="T758_1" style:family="text">
      <style:text-properties fo:color="#000000" style:font-name="Aptos Narrow" fo:font-size="11pt" style:font-size-asian="11pt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6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59" style:family="paragraph" style:parent-style-name="Normal">
      <style:paragraph-properties fo:text-align="right"/>
    </style:style>
    <style:style style:name="T759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7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60" style:family="paragraph" style:parent-style-name="Normal">
      <style:paragraph-properties fo:text-align="right"/>
    </style:style>
    <style:style style:name="T760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8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61" style:family="paragraph" style:parent-style-name="Normal">
      <style:paragraph-properties fo:text-align="right"/>
    </style:style>
    <style:style style:name="T761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9" style:family="table-cell">
      <style:table-cell-properties style:vertical-align="middle" fo:border-bottom="#000000 0.035cm solid" fo:padding-left="0.19cm" fo:padding-right="0.19cm" fo:border-right="#000000 0.018cm solid" fo:wrap-option="wrap"/>
    </style:style>
    <style:style style:name="P762" style:family="paragraph" style:parent-style-name="Normal">
      <style:paragraph-properties fo:text-align="right"/>
    </style:style>
    <style:style style:name="T762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>
      <style:table-row-properties style:min-row-height="0.529cm"/>
    </style:style>
    <style:style style:name="Cell230" style:family="table-cell">
      <style:table-cell-properties style:vertical-align="middle" fo:padding-left="0.19cm" fo:padding-right="0.19cm" fo:wrap-option="wrap"/>
    </style:style>
    <style:style style:name="P763" style:family="paragraph" style:parent-style-name="Normal">
      <style:paragraph-properties fo:text-align="right"/>
    </style:style>
    <style:style style:name="T763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31" style:family="table-cell">
      <style:table-cell-properties style:vertical-align="middle" fo:padding-left="0.19cm" fo:padding-right="0.19cm" fo:wrap-option="wrap"/>
    </style:style>
    <style:style style:name="P764" style:family="paragraph" style:parent-style-name="Normal">
      <style:paragraph-properties fo:text-align="right"/>
    </style:style>
    <style:style style:name="T764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32" style:family="table-cell">
      <style:table-cell-properties style:vertical-align="middle" fo:padding-left="0.19cm" fo:padding-right="0.19cm" fo:wrap-option="wrap"/>
    </style:style>
    <style:style style:name="P765" style:family="paragraph" style:parent-style-name="Normal">
      <style:paragraph-properties fo:text-align="right"/>
    </style:style>
    <style:style style:name="T765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33" style:family="table-cell">
      <style:table-cell-properties style:vertical-align="middle" fo:padding-left="0.19cm" fo:padding-right="0.19cm" fo:wrap-option="wrap"/>
    </style:style>
    <style:style style:name="P766" style:family="paragraph" style:parent-style-name="Normal">
      <style:paragraph-properties fo:text-align="right"/>
    </style:style>
    <style:style style:name="T766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34" style:family="table-cell">
      <style:table-cell-properties style:vertical-align="middle" fo:padding-left="0.19cm" fo:padding-right="0.19cm" fo:wrap-option="wrap"/>
    </style:style>
    <style:style style:name="P767" style:family="paragraph" style:parent-style-name="Normal">
      <style:paragraph-properties fo:text-align="right" fo:margin-top="0.212cm" fo:margin-bottom="0.212cm"/>
    </style:style>
    <style:style style:name="T767_1" style:family="text">
      <style:text-properties fo:font-style="italic" style:font-style-asian="italic" style:font-style-complex="italic" style:font-name="Aptos Narrow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0" style:family="table-row">
      <style:table-row-properties style:min-row-height="0.529cm"/>
    </style:style>
    <style:style style:name="Cell235" style:family="table-cell">
      <style:table-cell-properties fo:background-color="#d9d9d9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68" style:family="paragraph" style:parent-style-name="Normal"/>
    <style:style style:name="T768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6" style:family="table-cell">
      <style:table-cell-properties fo:background-color="#d9d9d9" style:vertical-align="middle" fo:border-top="#000000 0.035cm solid" fo:border-bottom="#000000 0.035cm solid" fo:padding-left="0.19cm" fo:padding-right="0.19cm" fo:border-right="#000000 0.035cm solid" fo:wrap-option="wrap"/>
    </style:style>
    <style:style style:name="P769" style:family="paragraph" style:parent-style-name="Normal">
      <style:paragraph-properties fo:text-align="right"/>
    </style:style>
    <style:style style:name="T769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7" style:family="table-cell">
      <style:table-cell-properties fo:background-color="#d9d9d9" style:vertical-align="middle" fo:border-top="#000000 0.035cm solid" fo:border-bottom="#000000 0.035cm solid" fo:padding-left="0.19cm" fo:padding-right="0.19cm" fo:border-right="#000000 0.035cm solid" fo:wrap-option="wrap"/>
    </style:style>
    <style:style style:name="P770" style:family="paragraph" style:parent-style-name="Normal">
      <style:paragraph-properties fo:text-align="right"/>
    </style:style>
    <style:style style:name="T770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8" style:family="table-cell">
      <style:table-cell-properties fo:background-color="#d9d9d9" style:vertical-align="middle" fo:border-top="#000000 0.035cm solid" fo:border-bottom="#000000 0.035cm solid" fo:padding-left="0.19cm" fo:padding-right="0.19cm" fo:border-right="#000000 0.035cm solid" fo:wrap-option="wrap"/>
    </style:style>
    <style:style style:name="P771" style:family="paragraph" style:parent-style-name="Normal">
      <style:paragraph-properties fo:text-align="right"/>
    </style:style>
    <style:style style:name="T771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9" style:family="table-cell">
      <style:table-cell-properties fo:background-color="#d9d9d9" style:vertical-align="middle" fo:border-top="#000000 0.035cm solid" fo:border-bottom="#000000 0.035cm solid" fo:padding-left="0.19cm" fo:padding-right="0.19cm" fo:border-right="#000000 0.035cm solid" fo:wrap-option="wrap"/>
    </style:style>
    <style:style style:name="P772" style:family="paragraph" style:parent-style-name="Normal">
      <style:paragraph-properties fo:text-align="right"/>
    </style:style>
    <style:style style:name="T772_1" style:family="text">
      <style:text-properties style:font-name="Aptos Narrow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73" style:family="paragraph" style:parent-style-name="Normal">
      <style:text-properties fo:font-size="10pt" style:font-size-asian="10pt" style:font-size-complex="10pt"/>
    </style:style>
    <style:style style:name="P774" style:family="paragraph" style:parent-style-name="Normal">
      <style:text-properties fo:font-size="10pt" style:font-size-asian="10pt" style:font-size-complex="10pt"/>
    </style:style>
    <style:style style:name="P775" style:family="paragraph" style:parent-style-name="Normal">
      <style:text-properties fo:font-size="10pt" style:font-size-asian="10pt" style:font-size-complex="10pt"/>
    </style:style>
    <style:style style:name="P776" style:family="paragraph" style:parent-style-name="Normal"/>
    <style:style style:name="T776_1" style:family="text">
      <style:text-properties fo:font-size="11pt" style:font-size-asian="11pt" style:font-size-complex="11pt" fo:font-weight="bold" style:font-weight-asian="bold" style:font-weight-complex="bold"/>
    </style:style>
    <style:style style:name="T776_2" style:family="text">
      <style:text-properties fo:font-size="11pt" style:font-size-asian="11pt" style:font-size-complex="11pt" fo:font-weight="bold" style:font-weight-asian="bold" style:font-weight-complex="bold"/>
    </style:style>
    <style:style style:name="T776_3" style:family="text">
      <style:text-properties fo:font-size="11pt" style:font-size-asian="11pt" style:font-size-complex="11pt" fo:font-weight="bold" style:font-weight-asian="bold" style:font-weight-complex="bold"/>
    </style:style>
    <style:style style:name="P7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7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78_1" style:family="text">
      <style:text-properties fo:font-size="11pt" style:font-name-asian="Arial" style:font-size-asian="11pt" style:font-name-complex="Arial" style:font-size-complex="11pt"/>
    </style:style>
    <style:style style:name="T778_2" style:family="text">
      <style:text-properties fo:font-size="11pt" style:font-name-asian="Arial" style:font-size-asian="11pt" style:font-name-complex="Arial" style:font-size-complex="11pt"/>
    </style:style>
    <style:style style:name="T778_3" style:family="text">
      <style:text-properties fo:font-size="11pt" style:font-name-asian="Arial" style:font-size-asian="11pt" style:font-name-complex="Arial" style:font-size-complex="11pt"/>
    </style:style>
    <style:style style:name="T778_4" style:family="text">
      <style:text-properties fo:font-size="11pt" style:font-name-asian="Arial" style:font-size-asian="11pt" style:font-name-complex="Arial" style:font-size-complex="11pt"/>
    </style:style>
    <style:style style:name="T778_5" style:family="text">
      <style:text-properties fo:font-size="11pt" style:font-name-asian="Arial" style:font-size-asian="11pt" style:font-name-complex="Arial" style:font-size-complex="11pt"/>
    </style:style>
    <style:style style:name="T778_6" style:family="text">
      <style:text-properties fo:font-size="11pt" style:font-name-asian="Arial" style:font-size-asian="11pt" style:font-name-complex="Arial" style:font-size-complex="11pt"/>
    </style:style>
    <style:style style:name="T778_7" style:family="text">
      <style:text-properties fo:font-size="11pt" style:font-name-asian="Arial" style:font-size-asian="11pt" style:font-name-complex="Arial" style:font-size-complex="11pt"/>
    </style:style>
    <style:style style:name="P779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78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80_1" style:family="text">
      <style:text-properties fo:font-size="11pt" style:font-name-asian="Arial" style:font-size-asian="11pt" style:font-name-complex="Arial" style:font-size-complex="11pt"/>
    </style:style>
    <style:style style:name="T780_2" style:family="text">
      <style:text-properties fo:font-size="11pt" style:font-name-asian="Arial" style:font-size-asian="11pt" style:font-name-complex="Arial" style:font-size-complex="11pt"/>
    </style:style>
    <style:style style:name="T780_3" style:family="text">
      <style:text-properties fo:font-size="11pt" style:font-name-asian="Arial" style:font-size-asian="11pt" style:font-name-complex="Arial" style:font-size-complex="11pt"/>
    </style:style>
    <style:style style:name="T780_4" style:family="text">
      <style:text-properties fo:font-size="11pt" style:font-name-asian="Arial" style:font-size-asian="11pt" style:font-name-complex="Arial" style:font-size-complex="11pt"/>
    </style:style>
    <style:style style:name="T780_5" style:family="text">
      <style:text-properties fo:font-size="11pt" style:font-name-asian="Arial" style:font-size-asian="11pt" style:font-name-complex="Arial" style:font-size-complex="11pt"/>
    </style:style>
    <style:style style:name="T780_6" style:family="text">
      <style:text-properties fo:font-size="11pt" style:font-name-asian="Arial" style:font-size-asian="11pt" style:font-name-complex="Arial" style:font-size-complex="11pt"/>
    </style:style>
    <style:style style:name="T780_7" style:family="text">
      <style:text-properties fo:font-size="11pt" style:font-name-asian="Arial" style:font-size-asian="11pt" style:font-name-complex="Arial" style:font-size-complex="11pt"/>
    </style:style>
    <style:style style:name="T780_8" style:family="text">
      <style:text-properties fo:font-size="11pt" style:font-name-asian="Arial" style:font-size-asian="11pt" style:font-name-complex="Arial" style:font-size-complex="11pt"/>
    </style:style>
    <style:style style:name="P781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78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82_1" style:family="text">
      <style:text-properties fo:font-size="11pt" style:font-name-asian="Arial" style:font-size-asian="11pt" style:font-name-complex="Arial" style:font-size-complex="11pt"/>
    </style:style>
    <style:style style:name="T782_2" style:family="text">
      <style:text-properties fo:font-size="11pt" style:font-name-asian="Arial" style:font-size-asian="11pt" style:font-name-complex="Arial" style:font-size-complex="11pt"/>
    </style:style>
    <style:style style:name="T782_3" style:family="text">
      <style:text-properties fo:font-size="11pt" style:font-name-asian="Arial" style:font-size-asian="11pt" style:font-name-complex="Arial" style:font-size-complex="11pt"/>
    </style:style>
    <style:style style:name="T782_4" style:family="text">
      <style:text-properties fo:font-size="11pt" style:font-name-asian="Arial" style:font-size-asian="11pt" style:font-name-complex="Arial" style:font-size-complex="11pt"/>
    </style:style>
    <style:style style:name="T782_5" style:family="text">
      <style:text-properties fo:font-size="11pt" style:font-name-asian="Arial" style:font-size-asian="11pt" style:font-name-complex="Arial" style:font-size-complex="11pt"/>
    </style:style>
    <style:style style:name="P78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8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84_1" style:family="text">
      <style:text-properties fo:font-size="11pt" style:font-name-asian="Arial" style:font-size-asian="11pt" style:font-name-complex="Arial" style:font-size-complex="11pt"/>
    </style:style>
    <style:style style:name="T784_2" style:family="text">
      <style:text-properties fo:font-size="11pt" style:font-name-asian="Arial" style:font-size-asian="11pt" style:font-name-complex="Arial" style:font-size-complex="11pt"/>
    </style:style>
    <style:style style:name="T784_3" style:family="text">
      <style:text-properties fo:font-size="11pt" style:font-name-asian="Arial" style:font-size-asian="11pt" style:font-name-complex="Arial" style:font-size-complex="11pt"/>
    </style:style>
    <style:style style:name="T784_4" style:family="text">
      <style:text-properties fo:font-size="11pt" style:font-name-asian="Arial" style:font-size-asian="11pt" style:font-name-complex="Arial" style:font-size-complex="11pt"/>
    </style:style>
    <style:style style:name="T784_5" style:family="text">
      <style:text-properties fo:font-size="11pt" style:font-name-asian="Arial" style:font-size-asian="11pt" style:font-name-complex="Arial" style:font-size-complex="11pt"/>
    </style:style>
    <style:style style:name="T784_6" style:family="text">
      <style:text-properties fo:font-size="11pt" style:font-name-asian="Arial" style:font-size-asian="11pt" style:font-name-complex="Arial" style:font-size-complex="11pt"/>
    </style:style>
    <style:style style:name="T784_7" style:family="text">
      <style:text-properties fo:font-size="11pt" style:font-name-asian="Arial" style:font-size-asian="11pt" style:font-name-complex="Arial" style:font-size-complex="11pt"/>
    </style:style>
    <style:style style:name="T784_8" style:family="text">
      <style:text-properties fo:font-size="11pt" style:font-name-asian="Arial" style:font-size-asian="11pt" style:font-name-complex="Arial" style:font-size-complex="11pt"/>
    </style:style>
    <style:style style:name="T784_9" style:family="text">
      <style:text-properties fo:font-size="11pt" style:font-name-asian="Arial" style:font-size-asian="11pt" style:font-name-complex="Arial" style:font-size-complex="11pt"/>
    </style:style>
    <style:style style:name="T784_10" style:family="text">
      <style:text-properties fo:font-size="11pt" style:font-name-asian="Arial" style:font-size-asian="11pt" style:font-name-complex="Arial" style:font-size-complex="11pt"/>
    </style:style>
    <style:style style:name="T784_11" style:family="text">
      <style:text-properties fo:font-size="11pt" style:font-name-asian="Arial" style:font-size-asian="11pt" style:font-name-complex="Arial" style:font-size-complex="11pt"/>
    </style:style>
    <style:style style:name="T784_12" style:family="text">
      <style:text-properties fo:font-size="11pt" style:font-name-asian="Arial" style:font-size-asian="11pt" style:font-name-complex="Arial" style:font-size-complex="11pt"/>
    </style:style>
    <style:style style:name="T784_13" style:family="text">
      <style:text-properties fo:font-size="11pt" style:font-name-asian="Arial" style:font-size-asian="11pt" style:font-name-complex="Arial" style:font-size-complex="11pt"/>
    </style:style>
    <style:style style:name="T784_14" style:family="text">
      <style:text-properties fo:font-size="11pt" style:font-name-asian="Arial" style:font-size-asian="11pt" style:font-name-complex="Arial" style:font-size-complex="11pt"/>
    </style:style>
    <style:style style:name="T784_15" style:family="text">
      <style:text-properties fo:font-size="11pt" style:font-name-asian="Arial" style:font-size-asian="11pt" style:font-name-complex="Arial" style:font-size-complex="11pt"/>
    </style:style>
    <style:style style:name="T784_16" style:family="text">
      <style:text-properties fo:font-size="11pt" style:font-name-asian="Arial" style:font-size-asian="11pt" style:font-name-complex="Arial" style:font-size-complex="11pt"/>
    </style:style>
    <style:style style:name="T784_17" style:family="text">
      <style:text-properties fo:font-size="11pt" style:font-name-asian="Arial" style:font-size-asian="11pt" style:font-name-complex="Arial" style:font-size-complex="11pt"/>
    </style:style>
    <style:style style:name="T784_18" style:family="text">
      <style:text-properties fo:font-size="11pt" style:font-name-asian="Arial" style:font-size-asian="11pt" style:font-name-complex="Arial" style:font-size-complex="11pt"/>
    </style:style>
    <style:style style:name="T784_19" style:family="text">
      <style:text-properties fo:font-size="11pt" style:font-name-asian="Arial" style:font-size-asian="11pt" style:font-name-complex="Arial" style:font-size-complex="11pt"/>
    </style:style>
    <style:style style:name="T784_20" style:family="text">
      <style:text-properties fo:font-size="11pt" style:font-name-asian="Arial" style:font-size-asian="11pt" style:font-name-complex="Arial" style:font-size-complex="11pt"/>
    </style:style>
    <style:style style:name="T784_21" style:family="text">
      <style:text-properties fo:font-size="11pt" style:font-name-asian="Arial" style:font-size-asian="11pt" style:font-name-complex="Arial" style:font-size-complex="11pt"/>
    </style:style>
    <style:style style:name="T784_22" style:family="text">
      <style:text-properties fo:font-size="11pt" style:font-name-asian="Arial" style:font-size-asian="11pt" style:font-name-complex="Arial" style:font-size-complex="11pt"/>
    </style:style>
    <style:style style:name="T784_23" style:family="text">
      <style:text-properties fo:font-size="11pt" style:font-name-asian="Arial" style:font-size-asian="11pt" style:font-name-complex="Arial" style:font-size-complex="11pt"/>
    </style:style>
    <style:style style:name="T784_24" style:family="text">
      <style:text-properties fo:font-size="11pt" style:font-name-asian="Arial" style:font-size-asian="11pt" style:font-name-complex="Arial" style:font-size-complex="11pt"/>
    </style:style>
    <style:style style:name="T784_25" style:family="text">
      <style:text-properties fo:font-size="11pt" style:font-name-asian="Arial" style:font-size-asian="11pt" style:font-name-complex="Arial" style:font-size-complex="11pt"/>
    </style:style>
    <style:style style:name="T784_26" style:family="text">
      <style:text-properties fo:font-size="11pt" style:font-name-asian="Arial" style:font-size-asian="11pt" style:font-name-complex="Arial" style:font-size-complex="11pt"/>
    </style:style>
    <style:style style:name="T784_27" style:family="text">
      <style:text-properties fo:font-size="11pt" style:font-name-asian="Arial" style:font-size-asian="11pt" style:font-name-complex="Arial" style:font-size-complex="11pt"/>
    </style:style>
    <style:style style:name="T784_28" style:family="text">
      <style:text-properties fo:font-size="11pt" style:font-name-asian="Arial" style:font-size-asian="11pt" style:font-name-complex="Arial" style:font-size-complex="11pt"/>
    </style:style>
    <style:style style:name="T784_29" style:family="text">
      <style:text-properties fo:font-size="11pt" style:font-name-asian="Arial" style:font-size-asian="11pt" style:font-name-complex="Arial" style:font-size-complex="11pt"/>
    </style:style>
    <style:style style:name="T784_30" style:family="text">
      <style:text-properties fo:font-size="11pt" style:font-name-asian="Arial" style:font-size-asian="11pt" style:font-name-complex="Arial" style:font-size-complex="11pt"/>
    </style:style>
    <style:style style:name="T784_31" style:family="text">
      <style:text-properties fo:font-size="11pt" style:font-name-asian="Arial" style:font-size-asian="11pt" style:font-name-complex="Arial" style:font-size-complex="11pt"/>
    </style:style>
    <style:style style:name="T784_32" style:family="text">
      <style:text-properties fo:font-size="11pt" style:font-name-asian="Arial" style:font-size-asian="11pt" style:font-name-complex="Arial" style:font-size-complex="11pt"/>
    </style:style>
    <style:style style:name="T784_33" style:family="text">
      <style:text-properties fo:font-size="11pt" style:font-name-asian="Arial" style:font-size-asian="11pt" style:font-name-complex="Arial" style:font-size-complex="11pt"/>
    </style:style>
    <style:style style:name="T784_34" style:family="text">
      <style:text-properties fo:font-size="11pt" style:font-name-asian="Arial" style:font-size-asian="11pt" style:font-name-complex="Arial" style:font-size-complex="11pt"/>
    </style:style>
    <style:style style:name="T784_35" style:family="text">
      <style:text-properties fo:font-size="11pt" style:font-name-asian="Arial" style:font-size-asian="11pt" style:font-name-complex="Arial" style:font-size-complex="11pt"/>
    </style:style>
    <style:style style:name="T784_36" style:family="text">
      <style:text-properties fo:font-size="11pt" style:font-name-asian="Arial" style:font-size-asian="11pt" style:font-name-complex="Arial" style:font-size-complex="11pt"/>
    </style:style>
    <style:style style:name="T784_37" style:family="text">
      <style:text-properties fo:font-size="11pt" style:font-name-asian="Arial" style:font-size-asian="11pt" style:font-name-complex="Arial" style:font-size-complex="11pt"/>
    </style:style>
    <style:style style:name="T784_38" style:family="text">
      <style:text-properties fo:font-size="11pt" style:font-name-asian="Arial" style:font-size-asian="11pt" style:font-name-complex="Arial" style:font-size-complex="11pt"/>
    </style:style>
    <style:style style:name="T784_39" style:family="text">
      <style:text-properties fo:font-size="11pt" style:font-name-asian="Arial" style:font-size-asian="11pt" style:font-name-complex="Arial" style:font-size-complex="11pt"/>
    </style:style>
    <style:style style:name="T784_40" style:family="text">
      <style:text-properties fo:font-size="11pt" style:font-name-asian="Arial" style:font-size-asian="11pt" style:font-name-complex="Arial" style:font-size-complex="11pt"/>
    </style:style>
    <style:style style:name="T784_41" style:family="text">
      <style:text-properties fo:font-size="11pt" style:font-name-asian="Arial" style:font-size-asian="11pt" style:font-name-complex="Arial" style:font-size-complex="11pt"/>
    </style:style>
    <style:style style:name="T784_42" style:family="text">
      <style:text-properties fo:font-size="11pt" style:font-name-asian="Arial" style:font-size-asian="11pt" style:font-name-complex="Arial" style:font-size-complex="11pt"/>
    </style:style>
    <style:style style:name="T784_43" style:family="text">
      <style:text-properties fo:font-size="11pt" style:font-name-asian="Arial" style:font-size-asian="11pt" style:font-name-complex="Arial" style:font-size-complex="11pt"/>
    </style:style>
    <style:style style:name="T784_44" style:family="text">
      <style:text-properties fo:font-size="11pt" style:font-name-asian="Arial" style:font-size-asian="11pt" style:font-name-complex="Arial" style:font-size-complex="11pt"/>
    </style:style>
    <style:style style:name="P78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8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86_1" style:family="text">
      <style:text-properties fo:font-size="11pt" style:font-name-asian="Arial" style:font-size-asian="11pt" style:font-name-complex="Arial" style:font-size-complex="11pt"/>
    </style:style>
    <style:style style:name="T786_2" style:family="text">
      <style:text-properties fo:font-size="11pt" style:font-name-asian="Arial" style:font-size-asian="11pt" style:font-name-complex="Arial" style:font-size-complex="11pt"/>
    </style:style>
    <style:style style:name="T786_3" style:family="text">
      <style:text-properties fo:font-size="11pt" style:font-name-asian="Arial" style:font-size-asian="11pt" style:font-name-complex="Arial" style:font-size-complex="11pt"/>
    </style:style>
    <style:style style:name="T786_4" style:family="text">
      <style:text-properties fo:font-size="11pt" style:font-name-asian="Arial" style:font-size-asian="11pt" style:font-name-complex="Arial" style:font-size-complex="11pt"/>
    </style:style>
    <style:style style:name="T786_5" style:family="text">
      <style:text-properties fo:font-size="11pt" style:font-name-asian="Arial" style:font-size-asian="11pt" style:font-name-complex="Arial" style:font-size-complex="11pt"/>
    </style:style>
    <style:style style:name="T786_6" style:family="text">
      <style:text-properties fo:font-size="11pt" style:font-name-asian="Arial" style:font-size-asian="11pt" style:font-name-complex="Arial" style:font-size-complex="11pt"/>
    </style:style>
    <style:style style:name="T786_7" style:family="text">
      <style:text-properties fo:font-size="11pt" style:font-name-asian="Arial" style:font-size-asian="11pt" style:font-name-complex="Arial" style:font-size-complex="11pt"/>
    </style:style>
    <style:style style:name="T786_8" style:family="text">
      <style:text-properties fo:font-size="11pt" style:font-name-asian="Arial" style:font-size-asian="11pt" style:font-name-complex="Arial" style:font-size-complex="11pt"/>
    </style:style>
    <style:style style:name="T786_9" style:family="text">
      <style:text-properties fo:font-size="11pt" style:font-name-asian="Arial" style:font-size-asian="11pt" style:font-name-complex="Arial" style:font-size-complex="11pt"/>
    </style:style>
    <style:style style:name="T786_10" style:family="text">
      <style:text-properties fo:font-size="11pt" style:font-name-asian="Arial" style:font-size-asian="11pt" style:font-name-complex="Arial" style:font-size-complex="11pt"/>
    </style:style>
    <style:style style:name="T786_11" style:family="text">
      <style:text-properties fo:font-size="11pt" style:font-name-asian="Arial" style:font-size-asian="11pt" style:font-name-complex="Arial" style:font-size-complex="11pt"/>
    </style:style>
    <style:style style:name="T786_12" style:family="text">
      <style:text-properties fo:font-size="11pt" style:font-name-asian="Arial" style:font-size-asian="11pt" style:font-name-complex="Arial" style:font-size-complex="11pt"/>
    </style:style>
    <style:style style:name="T786_13" style:family="text">
      <style:text-properties fo:font-size="11pt" style:font-name-asian="Arial" style:font-size-asian="11pt" style:font-name-complex="Arial" style:font-size-complex="11pt"/>
    </style:style>
    <style:style style:name="T786_14" style:family="text">
      <style:text-properties fo:font-size="11pt" style:font-name-asian="Arial" style:font-size-asian="11pt" style:font-name-complex="Arial" style:font-size-complex="11pt"/>
    </style:style>
    <style:style style:name="T786_15" style:family="text">
      <style:text-properties fo:font-size="11pt" style:font-name-asian="Arial" style:font-size-asian="11pt" style:font-name-complex="Arial" style:font-size-complex="11pt"/>
    </style:style>
    <style:style style:name="T786_16" style:family="text">
      <style:text-properties fo:font-size="11pt" style:font-name-asian="Arial" style:font-size-asian="11pt" style:font-name-complex="Arial" style:font-size-complex="11pt"/>
    </style:style>
    <style:style style:name="T786_17" style:family="text">
      <style:text-properties fo:font-size="11pt" style:font-name-asian="Arial" style:font-size-asian="11pt" style:font-name-complex="Arial" style:font-size-complex="11pt"/>
    </style:style>
    <style:style style:name="T786_18" style:family="text">
      <style:text-properties fo:font-size="11pt" style:font-name-asian="Arial" style:font-size-asian="11pt" style:font-name-complex="Arial" style:font-size-complex="11pt"/>
    </style:style>
    <style:style style:name="T786_19" style:family="text">
      <style:text-properties fo:font-size="11pt" style:font-name-asian="Arial" style:font-size-asian="11pt" style:font-name-complex="Arial" style:font-size-complex="11pt"/>
    </style:style>
    <style:style style:name="T786_20" style:family="text">
      <style:text-properties fo:font-size="11pt" style:font-name-asian="Arial" style:font-size-asian="11pt" style:font-name-complex="Arial" style:font-size-complex="11pt"/>
    </style:style>
    <style:style style:name="T786_21" style:family="text">
      <style:text-properties fo:font-size="11pt" style:font-name-asian="Arial" style:font-size-asian="11pt" style:font-name-complex="Arial" style:font-size-complex="11pt"/>
    </style:style>
    <style:style style:name="T786_22" style:family="text">
      <style:text-properties fo:font-size="11pt" style:font-name-asian="Arial" style:font-size-asian="11pt" style:font-name-complex="Arial" style:font-size-complex="11pt"/>
    </style:style>
    <style:style style:name="P78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8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88_1" style:family="text">
      <style:text-properties fo:font-size="11pt" style:font-name-asian="Arial" style:font-size-asian="11pt" style:font-name-complex="Arial" style:font-size-complex="11pt"/>
    </style:style>
    <style:style style:name="T788_2" style:family="text">
      <style:text-properties fo:font-size="11pt" style:font-name-asian="Arial" style:font-size-asian="11pt" style:font-name-complex="Arial" style:font-size-complex="11pt"/>
    </style:style>
    <style:style style:name="T788_3" style:family="text">
      <style:text-properties fo:font-size="11pt" style:font-name-asian="Arial" style:font-size-asian="11pt" style:font-name-complex="Arial" style:font-size-complex="11pt"/>
    </style:style>
    <style:style style:name="T788_4" style:family="text">
      <style:text-properties fo:font-size="11pt" style:font-name-asian="Arial" style:font-size-asian="11pt" style:font-name-complex="Arial" style:font-size-complex="11pt"/>
    </style:style>
    <style:style style:name="T788_5" style:family="text">
      <style:text-properties fo:font-size="11pt" style:font-name-asian="Arial" style:font-size-asian="11pt" style:font-name-complex="Arial" style:font-size-complex="11pt"/>
    </style:style>
    <style:style style:name="T788_6" style:family="text">
      <style:text-properties fo:font-size="11pt" style:font-name-asian="Arial" style:font-size-asian="11pt" style:font-name-complex="Arial" style:font-size-complex="11pt"/>
    </style:style>
    <style:style style:name="T788_7" style:family="text">
      <style:text-properties fo:font-size="11pt" style:font-name-asian="Arial" style:font-size-asian="11pt" style:font-name-complex="Arial" style:font-size-complex="11pt"/>
    </style:style>
    <style:style style:name="T788_8" style:family="text">
      <style:text-properties fo:font-size="11pt" style:font-name-asian="Arial" style:font-size-asian="11pt" style:font-name-complex="Arial" style:font-size-complex="11pt"/>
    </style:style>
    <style:style style:name="T788_9" style:family="text">
      <style:text-properties fo:font-size="11pt" style:font-name-asian="Arial" style:font-size-asian="11pt" style:font-name-complex="Arial" style:font-size-complex="11pt"/>
    </style:style>
    <style:style style:name="T788_10" style:family="text">
      <style:text-properties fo:font-size="11pt" style:font-name-asian="Arial" style:font-size-asian="11pt" style:font-name-complex="Arial" style:font-size-complex="11pt"/>
    </style:style>
    <style:style style:name="T788_11" style:family="text">
      <style:text-properties fo:font-size="11pt" style:font-name-asian="Arial" style:font-size-asian="11pt" style:font-name-complex="Arial" style:font-size-complex="11pt"/>
    </style:style>
    <style:style style:name="T788_12" style:family="text">
      <style:text-properties fo:font-size="11pt" style:font-name-asian="Arial" style:font-size-asian="11pt" style:font-name-complex="Arial" style:font-size-complex="11pt"/>
    </style:style>
    <style:style style:name="T788_13" style:family="text">
      <style:text-properties fo:font-size="11pt" style:font-name-asian="Arial" style:font-size-asian="11pt" style:font-name-complex="Arial" style:font-size-complex="11pt"/>
    </style:style>
    <style:style style:name="T788_14" style:family="text">
      <style:text-properties fo:font-size="11pt" style:font-name-asian="Arial" style:font-size-asian="11pt" style:font-name-complex="Arial" style:font-size-complex="11pt"/>
    </style:style>
    <style:style style:name="T788_15" style:family="text">
      <style:text-properties fo:font-size="11pt" style:font-name-asian="Arial" style:font-size-asian="11pt" style:font-name-complex="Arial" style:font-size-complex="11pt"/>
    </style:style>
    <style:style style:name="T788_16" style:family="text">
      <style:text-properties fo:font-size="11pt" style:font-name-asian="Arial" style:font-size-asian="11pt" style:font-name-complex="Arial" style:font-size-complex="11pt"/>
    </style:style>
    <style:style style:name="T788_17" style:family="text">
      <style:text-properties fo:font-size="11pt" style:font-name-asian="Arial" style:font-size-asian="11pt" style:font-name-complex="Arial" style:font-size-complex="11pt"/>
    </style:style>
    <style:style style:name="T788_18" style:family="text">
      <style:text-properties fo:font-size="11pt" style:font-name-asian="Arial" style:font-size-asian="11pt" style:font-name-complex="Arial" style:font-size-complex="11pt"/>
    </style:style>
    <style:style style:name="T788_19" style:family="text">
      <style:text-properties fo:font-size="11pt" style:font-name-asian="Arial" style:font-size-asian="11pt" style:font-name-complex="Arial" style:font-size-complex="11pt"/>
    </style:style>
    <style:style style:name="T788_20" style:family="text">
      <style:text-properties fo:font-size="11pt" style:font-name-asian="Arial" style:font-size-asian="11pt" style:font-name-complex="Arial" style:font-size-complex="11pt"/>
    </style:style>
    <style:style style:name="T788_21" style:family="text">
      <style:text-properties fo:font-size="11pt" style:font-name-asian="Arial" style:font-size-asian="11pt" style:font-name-complex="Arial" style:font-size-complex="11pt"/>
    </style:style>
    <style:style style:name="T788_22" style:family="text">
      <style:text-properties fo:font-size="11pt" style:font-name-asian="Arial" style:font-size-asian="11pt" style:font-name-complex="Arial" style:font-size-complex="11pt"/>
    </style:style>
    <style:style style:name="T788_23" style:family="text">
      <style:text-properties fo:font-size="11pt" style:font-name-asian="Arial" style:font-size-asian="11pt" style:font-name-complex="Arial" style:font-size-complex="11pt"/>
    </style:style>
    <style:style style:name="T788_24" style:family="text">
      <style:text-properties fo:font-size="11pt" style:font-name-asian="Arial" style:font-size-asian="11pt" style:font-name-complex="Arial" style:font-size-complex="11pt"/>
    </style:style>
    <style:style style:name="T788_25" style:family="text">
      <style:text-properties fo:font-size="11pt" style:font-name-asian="Arial" style:font-size-asian="11pt" style:font-name-complex="Arial" style:font-size-complex="11pt"/>
    </style:style>
    <style:style style:name="T788_26" style:family="text">
      <style:text-properties fo:font-size="11pt" style:font-name-asian="Arial" style:font-size-asian="11pt" style:font-name-complex="Arial" style:font-size-complex="11pt"/>
    </style:style>
    <style:style style:name="T788_27" style:family="text">
      <style:text-properties fo:font-size="11pt" style:font-name-asian="Arial" style:font-size-asian="11pt" style:font-name-complex="Arial" style:font-size-complex="11pt"/>
    </style:style>
    <style:style style:name="T788_28" style:family="text">
      <style:text-properties fo:font-size="11pt" style:font-name-asian="Arial" style:font-size-asian="11pt" style:font-name-complex="Arial" style:font-size-complex="11pt"/>
    </style:style>
    <style:style style:name="T788_29" style:family="text">
      <style:text-properties fo:font-size="11pt" style:font-name-asian="Arial" style:font-size-asian="11pt" style:font-name-complex="Arial" style:font-size-complex="11pt"/>
    </style:style>
    <style:style style:name="T788_30" style:family="text">
      <style:text-properties fo:font-size="11pt" style:font-name-asian="Arial" style:font-size-asian="11pt" style:font-name-complex="Arial" style:font-size-complex="11pt"/>
    </style:style>
    <style:style style:name="T788_31" style:family="text">
      <style:text-properties fo:font-size="11pt" style:font-name-asian="Arial" style:font-size-asian="11pt" style:font-name-complex="Arial" style:font-size-complex="11pt"/>
    </style:style>
    <style:style style:name="T788_32" style:family="text">
      <style:text-properties fo:font-size="11pt" style:font-name-asian="Arial" style:font-size-asian="11pt" style:font-name-complex="Arial" style:font-size-complex="11pt"/>
    </style:style>
    <style:style style:name="T788_33" style:family="text">
      <style:text-properties fo:font-size="11pt" style:font-name-asian="Arial" style:font-size-asian="11pt" style:font-name-complex="Arial" style:font-size-complex="11pt"/>
    </style:style>
    <style:style style:name="T788_34" style:family="text">
      <style:text-properties fo:font-size="11pt" style:font-name-asian="Arial" style:font-size-asian="11pt" style:font-name-complex="Arial" style:font-size-complex="11pt"/>
    </style:style>
    <style:style style:name="T788_35" style:family="text">
      <style:text-properties fo:font-size="11pt" style:font-name-asian="Arial" style:font-size-asian="11pt" style:font-name-complex="Arial" style:font-size-complex="11pt"/>
    </style:style>
    <style:style style:name="T788_36" style:family="text">
      <style:text-properties fo:font-size="11pt" style:font-name-asian="Arial" style:font-size-asian="11pt" style:font-name-complex="Arial" style:font-size-complex="11pt"/>
    </style:style>
    <style:style style:name="T788_37" style:family="text">
      <style:text-properties fo:font-size="11pt" style:font-name-asian="Arial" style:font-size-asian="11pt" style:font-name-complex="Arial" style:font-size-complex="11pt"/>
    </style:style>
    <style:style style:name="T788_38" style:family="text">
      <style:text-properties fo:font-size="11pt" style:font-name-asian="Arial" style:font-size-asian="11pt" style:font-name-complex="Arial" style:font-size-complex="11pt"/>
    </style:style>
    <style:style style:name="T788_39" style:family="text">
      <style:text-properties fo:font-size="11pt" style:font-name-asian="Arial" style:font-size-asian="11pt" style:font-name-complex="Arial" style:font-size-complex="11pt"/>
    </style:style>
    <style:style style:name="T788_40" style:family="text">
      <style:text-properties fo:font-size="11pt" style:font-name-asian="Arial" style:font-size-asian="11pt" style:font-name-complex="Arial" style:font-size-complex="11pt"/>
    </style:style>
    <style:style style:name="T788_41" style:family="text">
      <style:text-properties fo:font-size="11pt" style:font-name-asian="Arial" style:font-size-asian="11pt" style:font-name-complex="Arial" style:font-size-complex="11pt"/>
    </style:style>
    <style:style style:name="T788_42" style:family="text">
      <style:text-properties fo:font-size="11pt" style:font-name-asian="Arial" style:font-size-asian="11pt" style:font-name-complex="Arial" style:font-size-complex="11pt"/>
    </style:style>
    <style:style style:name="T788_43" style:family="text">
      <style:text-properties fo:font-size="11pt" style:font-name-asian="Arial" style:font-size-asian="11pt" style:font-name-complex="Arial" style:font-size-complex="11pt"/>
    </style:style>
    <style:style style:name="P789" style:family="paragraph" style:parent-style-name="Normal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790" style:family="paragraph" style:parent-style-name="Normal">
      <style:paragraph-properties fo:text-align="justify"/>
    </style:style>
    <style:style style:name="T79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9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92" style:family="paragraph" style:parent-style-name="List_20_Paragraph">
      <style:paragraph-properties fo:text-align="justify"/>
    </style:style>
    <style:style style:name="T792_1" style:family="text">
      <style:text-properties fo:font-size="11pt" style:font-name-asian="Arial" style:font-size-asian="11pt" style:font-name-complex="Arial" style:font-size-complex="11pt"/>
    </style:style>
    <style:style style:name="T792_2" style:family="text">
      <style:text-properties fo:font-size="11pt" style:font-name-asian="Arial" style:font-size-asian="11pt" style:font-name-complex="Arial" style:font-size-complex="11pt"/>
    </style:style>
    <style:style style:name="T792_3" style:family="text">
      <style:text-properties fo:font-size="11pt" style:font-name-asian="Arial" style:font-size-asian="11pt" style:font-name-complex="Arial" style:font-size-complex="11pt"/>
    </style:style>
    <style:style style:name="T792_4" style:family="text">
      <style:text-properties fo:font-size="11pt" style:font-name-asian="Arial" style:font-size-asian="11pt" style:font-name-complex="Arial" style:font-size-complex="11pt"/>
    </style:style>
    <style:style style:name="T792_5" style:family="text">
      <style:text-properties fo:font-size="11pt" style:font-name-asian="Arial" style:font-size-asian="11pt" style:font-name-complex="Arial" style:font-size-complex="11pt"/>
    </style:style>
    <style:style style:name="T792_6" style:family="text">
      <style:text-properties fo:font-size="11pt" style:font-name-asian="Arial" style:font-size-asian="11pt" style:font-name-complex="Arial" style:font-size-complex="11pt"/>
    </style:style>
    <style:style style:name="T792_7" style:family="text">
      <style:text-properties fo:font-size="11pt" style:font-name-asian="Arial" style:font-size-asian="11pt" style:font-name-complex="Arial" style:font-size-complex="11pt"/>
    </style:style>
    <style:style style:name="T792_8" style:family="text">
      <style:text-properties fo:font-size="11pt" style:font-name-asian="Arial" style:font-size-asian="11pt" style:font-name-complex="Arial" style:font-size-complex="11pt"/>
    </style:style>
    <style:style style:name="T792_9" style:family="text">
      <style:text-properties fo:font-size="11pt" style:font-name-asian="Arial" style:font-size-asian="11pt" style:font-name-complex="Arial" style:font-size-complex="11pt"/>
    </style:style>
    <style:style style:name="T792_10" style:family="text">
      <style:text-properties fo:font-size="11pt" style:font-name-asian="Arial" style:font-size-asian="11pt" style:font-name-complex="Arial" style:font-size-complex="11pt"/>
    </style:style>
    <style:style style:name="T792_11" style:family="text">
      <style:text-properties fo:font-size="11pt" style:font-name-asian="Arial" style:font-size-asian="11pt" style:font-name-complex="Arial" style:font-size-complex="11pt"/>
    </style:style>
    <style:style style:name="T792_12" style:family="text">
      <style:text-properties fo:font-size="11pt" style:font-name-asian="Arial" style:font-size-asian="11pt" style:font-name-complex="Arial" style:font-size-complex="11pt"/>
    </style:style>
    <style:style style:name="T792_13" style:family="text">
      <style:text-properties fo:font-size="11pt" style:font-name-asian="Arial" style:font-size-asian="11pt" style:font-name-complex="Arial" style:font-size-complex="11pt"/>
    </style:style>
    <style:style style:name="T792_14" style:family="text">
      <style:text-properties fo:font-size="11pt" style:font-name-asian="Arial" style:font-size-asian="11pt" style:font-name-complex="Arial" style:font-size-complex="11pt"/>
    </style:style>
    <style:style style:name="T792_15" style:family="text">
      <style:text-properties fo:font-size="11pt" style:font-name-asian="Arial" style:font-size-asian="11pt" style:font-name-complex="Arial" style:font-size-complex="11pt"/>
    </style:style>
    <style:style style:name="T792_16" style:family="text">
      <style:text-properties fo:font-size="11pt" style:font-name-asian="Arial" style:font-size-asian="11pt" style:font-name-complex="Arial" style:font-size-complex="11pt"/>
    </style:style>
    <style:style style:name="T792_17" style:family="text">
      <style:text-properties fo:font-size="11pt" style:font-name-asian="Arial" style:font-size-asian="11pt" style:font-name-complex="Arial" style:font-size-complex="11pt"/>
    </style:style>
    <style:style style:name="T792_18" style:family="text">
      <style:text-properties fo:font-size="11pt" style:font-name-asian="Arial" style:font-size-asian="11pt" style:font-name-complex="Arial" style:font-size-complex="11pt"/>
    </style:style>
    <style:style style:name="T792_19" style:family="text">
      <style:text-properties fo:font-size="11pt" style:font-name-asian="Arial" style:font-size-asian="11pt" style:font-name-complex="Arial" style:font-size-complex="11pt"/>
    </style:style>
    <style:style style:name="T792_20" style:family="text">
      <style:text-properties fo:font-size="11pt" style:font-name-asian="Arial" style:font-size-asian="11pt" style:font-name-complex="Arial" style:font-size-complex="11pt"/>
    </style:style>
    <style:style style:name="T792_21" style:family="text">
      <style:text-properties fo:font-size="11pt" style:font-name-asian="Arial" style:font-size-asian="11pt" style:font-name-complex="Arial" style:font-size-complex="11pt"/>
    </style:style>
    <style:style style:name="T792_22" style:family="text">
      <style:text-properties fo:font-size="11pt" style:font-name-asian="Arial" style:font-size-asian="11pt" style:font-name-complex="Arial" style:font-size-complex="11pt"/>
    </style:style>
    <style:style style:name="T792_23" style:family="text">
      <style:text-properties fo:font-size="11pt" style:font-name-asian="Arial" style:font-size-asian="11pt" style:font-name-complex="Arial" style:font-size-complex="11pt"/>
    </style:style>
    <style:style style:name="T792_24" style:family="text">
      <style:text-properties fo:font-size="11pt" style:font-name-asian="Arial" style:font-size-asian="11pt" style:font-name-complex="Arial" style:font-size-complex="11pt"/>
    </style:style>
    <style:style style:name="P79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9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4_1" style:family="text">
      <style:text-properties fo:font-size="11pt" style:font-name-asian="Arial" style:font-size-asian="11pt" style:font-name-complex="Arial" style:font-size-complex="11pt"/>
    </style:style>
    <style:style style:name="T794_2" style:family="text">
      <style:text-properties fo:font-size="11pt" style:font-name-asian="Arial" style:font-size-asian="11pt" style:font-name-complex="Arial" style:font-size-complex="11pt"/>
    </style:style>
    <style:style style:name="T794_3" style:family="text">
      <style:text-properties fo:font-size="11pt" style:font-name-asian="Arial" style:font-size-asian="11pt" style:font-name-complex="Arial" style:font-size-complex="11pt"/>
    </style:style>
    <style:style style:name="T794_4" style:family="text">
      <style:text-properties fo:font-size="11pt" style:font-name-asian="Arial" style:font-size-asian="11pt" style:font-name-complex="Arial" style:font-size-complex="11pt"/>
    </style:style>
    <style:style style:name="T794_5" style:family="text">
      <style:text-properties fo:font-size="11pt" style:font-name-asian="Arial" style:font-size-asian="11pt" style:font-name-complex="Arial" style:font-size-complex="11pt"/>
    </style:style>
    <style:style style:name="T794_6" style:family="text">
      <style:text-properties fo:font-size="11pt" style:font-name-asian="Arial" style:font-size-asian="11pt" style:font-name-complex="Arial" style:font-size-complex="11pt"/>
    </style:style>
    <style:style style:name="T794_7" style:family="text">
      <style:text-properties fo:font-size="11pt" style:font-name-asian="Arial" style:font-size-asian="11pt" style:font-name-complex="Arial" style:font-size-complex="11pt"/>
    </style:style>
    <style:style style:name="T794_8" style:family="text">
      <style:text-properties fo:font-size="11pt" style:font-name-asian="Arial" style:font-size-asian="11pt" style:font-name-complex="Arial" style:font-size-complex="11pt"/>
    </style:style>
    <style:style style:name="T794_9" style:family="text">
      <style:text-properties fo:font-size="11pt" style:font-name-asian="Arial" style:font-size-asian="11pt" style:font-name-complex="Arial" style:font-size-complex="11pt"/>
    </style:style>
    <style:style style:name="T794_10" style:family="text">
      <style:text-properties fo:font-size="11pt" style:font-name-asian="Arial" style:font-size-asian="11pt" style:font-name-complex="Arial" style:font-size-complex="11pt"/>
    </style:style>
    <style:style style:name="T794_11" style:family="text">
      <style:text-properties fo:font-size="11pt" style:font-name-asian="Arial" style:font-size-asian="11pt" style:font-name-complex="Arial" style:font-size-complex="11pt"/>
    </style:style>
    <style:style style:name="T794_12" style:family="text">
      <style:text-properties fo:font-size="11pt" style:font-name-asian="Arial" style:font-size-asian="11pt" style:font-name-complex="Arial" style:font-size-complex="11pt"/>
    </style:style>
    <style:style style:name="T794_13" style:family="text">
      <style:text-properties fo:font-size="11pt" style:font-name-asian="Arial" style:font-size-asian="11pt" style:font-name-complex="Arial" style:font-size-complex="11pt"/>
    </style:style>
    <style:style style:name="T794_14" style:family="text">
      <style:text-properties fo:font-size="11pt" style:font-name-asian="Arial" style:font-size-asian="11pt" style:font-name-complex="Arial" style:font-size-complex="11pt"/>
    </style:style>
    <style:style style:name="T794_15" style:family="text">
      <style:text-properties fo:font-size="11pt" style:font-name-asian="Arial" style:font-size-asian="11pt" style:font-name-complex="Arial" style:font-size-complex="11pt"/>
    </style:style>
    <style:style style:name="T794_16" style:family="text">
      <style:text-properties fo:font-size="11pt" style:font-name-asian="Arial" style:font-size-asian="11pt" style:font-name-complex="Arial" style:font-size-complex="11pt"/>
    </style:style>
    <style:style style:name="T794_17" style:family="text">
      <style:text-properties fo:font-size="11pt" style:font-name-asian="Arial" style:font-size-asian="11pt" style:font-name-complex="Arial" style:font-size-complex="11pt"/>
    </style:style>
    <style:style style:name="T794_18" style:family="text">
      <style:text-properties fo:font-size="11pt" style:font-name-asian="Arial" style:font-size-asian="11pt" style:font-name-complex="Arial" style:font-size-complex="11pt"/>
    </style:style>
    <style:style style:name="T794_19" style:family="text">
      <style:text-properties fo:font-size="11pt" style:font-name-asian="Arial" style:font-size-asian="11pt" style:font-name-complex="Arial" style:font-size-complex="11pt"/>
    </style:style>
    <style:style style:name="T794_20" style:family="text">
      <style:text-properties fo:font-size="11pt" style:font-name-asian="Arial" style:font-size-asian="11pt" style:font-name-complex="Arial" style:font-size-complex="11pt"/>
    </style:style>
    <style:style style:name="T794_21" style:family="text">
      <style:text-properties fo:font-size="11pt" style:font-name-asian="Arial" style:font-size-asian="11pt" style:font-name-complex="Arial" style:font-size-complex="11pt"/>
    </style:style>
    <style:style style:name="T794_22" style:family="text">
      <style:text-properties fo:font-size="11pt" style:font-name-asian="Arial" style:font-size-asian="11pt" style:font-name-complex="Arial" style:font-size-complex="11pt"/>
    </style:style>
    <style:style style:name="T794_23" style:family="text">
      <style:text-properties fo:font-size="11pt" style:font-name-asian="Arial" style:font-size-asian="11pt" style:font-name-complex="Arial" style:font-size-complex="11pt"/>
    </style:style>
    <style:style style:name="T794_24" style:family="text">
      <style:text-properties fo:font-size="11pt" style:font-name-asian="Arial" style:font-size-asian="11pt" style:font-name-complex="Arial" style:font-size-complex="11pt"/>
    </style:style>
    <style:style style:name="T794_25" style:family="text">
      <style:text-properties fo:font-size="11pt" style:font-name-asian="Arial" style:font-size-asian="11pt" style:font-name-complex="Arial" style:font-size-complex="11pt"/>
    </style:style>
    <style:style style:name="T794_26" style:family="text">
      <style:text-properties fo:font-size="11pt" style:font-name-asian="Arial" style:font-size-asian="11pt" style:font-name-complex="Arial" style:font-size-complex="11pt"/>
    </style:style>
    <style:style style:name="T794_27" style:family="text">
      <style:text-properties fo:font-size="11pt" style:font-name-asian="Arial" style:font-size-asian="11pt" style:font-name-complex="Arial" style:font-size-complex="11pt"/>
    </style:style>
    <style:style style:name="T794_28" style:family="text">
      <style:text-properties fo:font-size="11pt" style:font-name-asian="Arial" style:font-size-asian="11pt" style:font-name-complex="Arial" style:font-size-complex="11pt"/>
    </style:style>
    <style:style style:name="T794_29" style:family="text">
      <style:text-properties fo:font-size="11pt" style:font-name-asian="Arial" style:font-size-asian="11pt" style:font-name-complex="Arial" style:font-size-complex="11pt"/>
    </style:style>
    <style:style style:name="T794_30" style:family="text">
      <style:text-properties fo:font-size="11pt" style:font-name-asian="Arial" style:font-size-asian="11pt" style:font-name-complex="Arial" style:font-size-complex="11pt"/>
    </style:style>
    <style:style style:name="T794_31" style:family="text">
      <style:text-properties fo:font-size="11pt" style:font-name-asian="Arial" style:font-size-asian="11pt" style:font-name-complex="Arial" style:font-size-complex="11pt"/>
    </style:style>
    <style:style style:name="T794_32" style:family="text">
      <style:text-properties fo:font-size="11pt" style:font-name-asian="Arial" style:font-size-asian="11pt" style:font-name-complex="Arial" style:font-size-complex="11pt"/>
    </style:style>
    <style:style style:name="T794_33" style:family="text">
      <style:text-properties fo:font-size="11pt" style:font-name-asian="Arial" style:font-size-asian="11pt" style:font-name-complex="Arial" style:font-size-complex="11pt"/>
    </style:style>
    <style:style style:name="P795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5_1" style:family="text">
      <style:text-properties fo:font-size="11pt" style:font-name-asian="Arial" style:font-size-asian="11pt" style:font-name-complex="Arial" style:font-size-complex="11pt"/>
    </style:style>
    <style:style style:name="T795_2" style:family="text">
      <style:text-properties fo:font-size="11pt" style:font-name-asian="Arial" style:font-size-asian="11pt" style:font-name-complex="Arial" style:font-size-complex="11pt"/>
    </style:style>
    <style:style style:name="T795_3" style:family="text">
      <style:text-properties fo:font-size="11pt" style:font-name-asian="Arial" style:font-size-asian="11pt" style:font-name-complex="Arial" style:font-size-complex="11pt"/>
    </style:style>
    <style:style style:name="T795_4" style:family="text">
      <style:text-properties fo:font-size="11pt" style:font-name-asian="Arial" style:font-size-asian="11pt" style:font-name-complex="Arial" style:font-size-complex="11pt"/>
    </style:style>
    <style:style style:name="T795_5" style:family="text">
      <style:text-properties fo:font-size="11pt" style:font-name-asian="Arial" style:font-size-asian="11pt" style:font-name-complex="Arial" style:font-size-complex="11pt"/>
    </style:style>
    <style:style style:name="T795_6" style:family="text">
      <style:text-properties fo:font-size="11pt" style:font-name-asian="Arial" style:font-size-asian="11pt" style:font-name-complex="Arial" style:font-size-complex="11pt"/>
    </style:style>
    <style:style style:name="T795_7" style:family="text">
      <style:text-properties fo:font-size="11pt" style:font-name-asian="Arial" style:font-size-asian="11pt" style:font-name-complex="Arial" style:font-size-complex="11pt"/>
    </style:style>
    <style:style style:name="T795_8" style:family="text">
      <style:text-properties fo:font-size="11pt" style:font-name-asian="Arial" style:font-size-asian="11pt" style:font-name-complex="Arial" style:font-size-complex="11pt"/>
    </style:style>
    <style:style style:name="T795_9" style:family="text">
      <style:text-properties fo:font-size="11pt" style:font-name-asian="Arial" style:font-size-asian="11pt" style:font-name-complex="Arial" style:font-size-complex="11pt"/>
    </style:style>
    <style:style style:name="T795_10" style:family="text">
      <style:text-properties fo:font-size="11pt" style:font-name-asian="Arial" style:font-size-asian="11pt" style:font-name-complex="Arial" style:font-size-complex="11pt"/>
    </style:style>
    <style:style style:name="T795_11" style:family="text">
      <style:text-properties fo:font-size="11pt" style:font-name-asian="Arial" style:font-size-asian="11pt" style:font-name-complex="Arial" style:font-size-complex="11pt"/>
    </style:style>
    <style:style style:name="T795_12" style:family="text">
      <style:text-properties fo:font-size="11pt" style:font-name-asian="Arial" style:font-size-asian="11pt" style:font-name-complex="Arial" style:font-size-complex="11pt"/>
    </style:style>
    <style:style style:name="T795_13" style:family="text">
      <style:text-properties fo:font-size="11pt" style:font-name-asian="Arial" style:font-size-asian="11pt" style:font-name-complex="Arial" style:font-size-complex="11pt"/>
    </style:style>
    <style:style style:name="T795_14" style:family="text">
      <style:text-properties fo:font-size="11pt" style:font-name-asian="Arial" style:font-size-asian="11pt" style:font-name-complex="Arial" style:font-size-complex="11pt"/>
    </style:style>
    <style:style style:name="T795_15" style:family="text">
      <style:text-properties fo:font-size="11pt" style:font-name-asian="Arial" style:font-size-asian="11pt" style:font-name-complex="Arial" style:font-size-complex="11pt"/>
    </style:style>
    <style:style style:name="T795_16" style:family="text">
      <style:text-properties fo:font-size="11pt" style:font-name-asian="Arial" style:font-size-asian="11pt" style:font-name-complex="Arial" style:font-size-complex="11pt"/>
    </style:style>
    <style:style style:name="T795_17" style:family="text">
      <style:text-properties fo:font-size="11pt" style:font-name-asian="Arial" style:font-size-asian="11pt" style:font-name-complex="Arial" style:font-size-complex="11pt"/>
    </style:style>
    <style:style style:name="T795_18" style:family="text">
      <style:text-properties fo:font-size="11pt" style:font-name-asian="Arial" style:font-size-asian="11pt" style:font-name-complex="Arial" style:font-size-complex="11pt"/>
    </style:style>
    <style:style style:name="T795_19" style:family="text">
      <style:text-properties fo:font-size="11pt" style:font-name-asian="Arial" style:font-size-asian="11pt" style:font-name-complex="Arial" style:font-size-complex="11pt"/>
    </style:style>
    <style:style style:name="T795_20" style:family="text">
      <style:text-properties fo:font-size="11pt" style:font-name-asian="Arial" style:font-size-asian="11pt" style:font-name-complex="Arial" style:font-size-complex="11pt"/>
    </style:style>
    <style:style style:name="P79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6_1" style:family="text">
      <style:text-properties fo:font-size="11pt" style:font-name-asian="Arial" style:font-size-asian="11pt" style:font-name-complex="Arial" style:font-size-complex="11pt"/>
    </style:style>
    <style:style style:name="T796_2" style:family="text">
      <style:text-properties fo:font-size="11pt" style:font-name-asian="Arial" style:font-size-asian="11pt" style:font-name-complex="Arial" style:font-size-complex="11pt"/>
    </style:style>
    <style:style style:name="T796_3" style:family="text">
      <style:text-properties fo:font-size="11pt" style:font-name-asian="Arial" style:font-size-asian="11pt" style:font-name-complex="Arial" style:font-size-complex="11pt"/>
    </style:style>
    <style:style style:name="T796_4" style:family="text">
      <style:text-properties fo:font-size="11pt" style:font-name-asian="Arial" style:font-size-asian="11pt" style:font-name-complex="Arial" style:font-size-complex="11pt"/>
    </style:style>
    <style:style style:name="T796_5" style:family="text">
      <style:text-properties fo:font-size="11pt" style:font-name-asian="Arial" style:font-size-asian="11pt" style:font-name-complex="Arial" style:font-size-complex="11pt"/>
    </style:style>
    <style:style style:name="T796_6" style:family="text">
      <style:text-properties fo:font-size="11pt" style:font-name-asian="Arial" style:font-size-asian="11pt" style:font-name-complex="Arial" style:font-size-complex="11pt"/>
    </style:style>
    <style:style style:name="T796_7" style:family="text">
      <style:text-properties fo:font-size="11pt" style:font-name-asian="Arial" style:font-size-asian="11pt" style:font-name-complex="Arial" style:font-size-complex="11pt"/>
    </style:style>
    <style:style style:name="T796_8" style:family="text">
      <style:text-properties fo:font-size="11pt" style:font-name-asian="Arial" style:font-size-asian="11pt" style:font-name-complex="Arial" style:font-size-complex="11pt"/>
    </style:style>
    <style:style style:name="T796_9" style:family="text">
      <style:text-properties fo:font-size="11pt" style:font-name-asian="Arial" style:font-size-asian="11pt" style:font-name-complex="Arial" style:font-size-complex="11pt"/>
    </style:style>
    <style:style style:name="T796_10" style:family="text">
      <style:text-properties fo:font-size="11pt" style:font-name-asian="Arial" style:font-size-asian="11pt" style:font-name-complex="Arial" style:font-size-complex="11pt"/>
    </style:style>
    <style:style style:name="P797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7_1" style:family="text">
      <style:text-properties fo:font-size="11pt" style:font-name-asian="Arial" style:font-size-asian="11pt" style:font-name-complex="Arial" style:font-size-complex="11pt"/>
    </style:style>
    <style:style style:name="T797_2" style:family="text">
      <style:text-properties fo:font-size="11pt" style:font-name-asian="Arial" style:font-size-asian="11pt" style:font-name-complex="Arial" style:font-size-complex="11pt"/>
    </style:style>
    <style:style style:name="T797_3" style:family="text">
      <style:text-properties fo:font-size="11pt" style:font-name-asian="Arial" style:font-size-asian="11pt" style:font-name-complex="Arial" style:font-size-complex="11pt"/>
    </style:style>
    <style:style style:name="T797_4" style:family="text">
      <style:text-properties fo:font-size="11pt" style:font-name-asian="Arial" style:font-size-asian="11pt" style:font-name-complex="Arial" style:font-size-complex="11pt"/>
    </style:style>
    <style:style style:name="T797_5" style:family="text">
      <style:text-properties fo:font-size="11pt" style:font-name-asian="Arial" style:font-size-asian="11pt" style:font-name-complex="Arial" style:font-size-complex="11pt"/>
    </style:style>
    <style:style style:name="T797_6" style:family="text">
      <style:text-properties fo:font-size="11pt" style:font-name-asian="Arial" style:font-size-asian="11pt" style:font-name-complex="Arial" style:font-size-complex="11pt"/>
    </style:style>
    <style:style style:name="T797_7" style:family="text">
      <style:text-properties fo:font-size="11pt" style:font-name-asian="Arial" style:font-size-asian="11pt" style:font-name-complex="Arial" style:font-size-complex="11pt"/>
    </style:style>
    <style:style style:name="T797_8" style:family="text">
      <style:text-properties fo:font-size="11pt" style:font-name-asian="Arial" style:font-size-asian="11pt" style:font-name-complex="Arial" style:font-size-complex="11pt"/>
    </style:style>
    <style:style style:name="P79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8_1" style:family="text">
      <style:text-properties fo:font-size="11pt" style:font-name-asian="Arial" style:font-size-asian="11pt" style:font-name-complex="Arial" style:font-size-complex="11pt"/>
    </style:style>
    <style:style style:name="T798_2" style:family="text">
      <style:text-properties fo:font-size="11pt" style:font-name-asian="Arial" style:font-size-asian="11pt" style:font-name-complex="Arial" style:font-size-complex="11pt"/>
    </style:style>
    <style:style style:name="T798_3" style:family="text">
      <style:text-properties fo:font-size="11pt" style:font-name-asian="Arial" style:font-size-asian="11pt" style:font-name-complex="Arial" style:font-size-complex="11pt"/>
    </style:style>
    <style:style style:name="T798_4" style:family="text">
      <style:text-properties fo:font-size="11pt" style:font-name-asian="Arial" style:font-size-asian="11pt" style:font-name-complex="Arial" style:font-size-complex="11pt"/>
    </style:style>
    <style:style style:name="T798_5" style:family="text">
      <style:text-properties fo:font-size="11pt" style:font-name-asian="Arial" style:font-size-asian="11pt" style:font-name-complex="Arial" style:font-size-complex="11pt"/>
    </style:style>
    <style:style style:name="T798_6" style:family="text">
      <style:text-properties fo:font-size="11pt" style:font-name-asian="Arial" style:font-size-asian="11pt" style:font-name-complex="Arial" style:font-size-complex="11pt"/>
    </style:style>
    <style:style style:name="T798_7" style:family="text">
      <style:text-properties fo:font-size="11pt" style:font-name-asian="Arial" style:font-size-asian="11pt" style:font-name-complex="Arial" style:font-size-complex="11pt"/>
    </style:style>
    <style:style style:name="T798_8" style:family="text">
      <style:text-properties fo:font-size="11pt" style:font-name-asian="Arial" style:font-size-asian="11pt" style:font-name-complex="Arial" style:font-size-complex="11pt"/>
    </style:style>
    <style:style style:name="T798_9" style:family="text">
      <style:text-properties fo:font-size="11pt" style:font-name-asian="Arial" style:font-size-asian="11pt" style:font-name-complex="Arial" style:font-size-complex="11pt"/>
    </style:style>
    <style:style style:name="T798_10" style:family="text">
      <style:text-properties fo:font-size="11pt" style:font-name-asian="Arial" style:font-size-asian="11pt" style:font-name-complex="Arial" style:font-size-complex="11pt"/>
    </style:style>
    <style:style style:name="T798_11" style:family="text">
      <style:text-properties fo:font-size="11pt" style:font-name-asian="Arial" style:font-size-asian="11pt" style:font-name-complex="Arial" style:font-size-complex="11pt"/>
    </style:style>
    <style:style style:name="T798_12" style:family="text">
      <style:text-properties fo:font-size="11pt" style:font-name-asian="Arial" style:font-size-asian="11pt" style:font-name-complex="Arial" style:font-size-complex="11pt"/>
    </style:style>
    <style:style style:name="T798_13" style:family="text">
      <style:text-properties fo:font-size="11pt" style:font-name-asian="Arial" style:font-size-asian="11pt" style:font-name-complex="Arial" style:font-size-complex="11pt"/>
    </style:style>
    <style:style style:name="T798_14" style:family="text">
      <style:text-properties fo:font-size="11pt" style:font-name-asian="Arial" style:font-size-asian="11pt" style:font-name-complex="Arial" style:font-size-complex="11pt"/>
    </style:style>
    <style:style style:name="T798_15" style:family="text">
      <style:text-properties fo:font-size="11pt" style:font-name-asian="Arial" style:font-size-asian="11pt" style:font-name-complex="Arial" style:font-size-complex="11pt"/>
    </style:style>
    <style:style style:name="T798_16" style:family="text">
      <style:text-properties fo:font-size="11pt" style:font-name-asian="Arial" style:font-size-asian="11pt" style:font-name-complex="Arial" style:font-size-complex="11pt"/>
    </style:style>
    <style:style style:name="T798_17" style:family="text">
      <style:text-properties fo:font-size="11pt" style:font-name-asian="Arial" style:font-size-asian="11pt" style:font-name-complex="Arial" style:font-size-complex="11pt"/>
    </style:style>
    <style:style style:name="P79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99_1" style:family="text">
      <style:text-properties fo:font-size="11pt" style:font-name-asian="Arial" style:font-size-asian="11pt" style:font-name-complex="Arial" style:font-size-complex="11pt"/>
    </style:style>
    <style:style style:name="T799_2" style:family="text">
      <style:text-properties fo:font-size="11pt" style:font-name-asian="Arial" style:font-size-asian="11pt" style:font-name-complex="Arial" style:font-size-complex="11pt"/>
    </style:style>
    <style:style style:name="T799_3" style:family="text">
      <style:text-properties fo:font-size="11pt" style:font-name-asian="Arial" style:font-size-asian="11pt" style:font-name-complex="Arial" style:font-size-complex="11pt"/>
    </style:style>
    <style:style style:name="T799_4" style:family="text">
      <style:text-properties fo:font-size="11pt" style:font-name-asian="Arial" style:font-size-asian="11pt" style:font-name-complex="Arial" style:font-size-complex="11pt"/>
    </style:style>
    <style:style style:name="T799_5" style:family="text">
      <style:text-properties fo:font-size="11pt" style:font-name-asian="Arial" style:font-size-asian="11pt" style:font-name-complex="Arial" style:font-size-complex="11pt"/>
    </style:style>
    <style:style style:name="T799_6" style:family="text">
      <style:text-properties fo:font-size="11pt" style:font-name-asian="Arial" style:font-size-asian="11pt" style:font-name-complex="Arial" style:font-size-complex="11pt"/>
    </style:style>
    <style:style style:name="P80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800_1" style:family="text">
      <style:text-properties fo:font-size="11pt" style:font-name-asian="Arial" style:font-size-asian="11pt" style:font-name-complex="Arial" style:font-size-complex="11pt"/>
    </style:style>
    <style:style style:name="T800_2" style:family="text">
      <style:text-properties fo:font-size="11pt" style:font-name-asian="Arial" style:font-size-asian="11pt" style:font-name-complex="Arial" style:font-size-complex="11pt"/>
    </style:style>
    <style:style style:name="T800_3" style:family="text">
      <style:text-properties fo:font-size="11pt" style:font-name-asian="Arial" style:font-size-asian="11pt" style:font-name-complex="Arial" style:font-size-complex="11pt"/>
    </style:style>
    <style:style style:name="T800_4" style:family="text">
      <style:text-properties fo:font-size="11pt" style:font-name-asian="Arial" style:font-size-asian="11pt" style:font-name-complex="Arial" style:font-size-complex="11pt"/>
    </style:style>
    <style:style style:name="T800_5" style:family="text">
      <style:text-properties fo:font-size="11pt" style:font-name-asian="Arial" style:font-size-asian="11pt" style:font-name-complex="Arial" style:font-size-complex="11pt"/>
    </style:style>
    <style:style style:name="T800_6" style:family="text">
      <style:text-properties fo:font-size="11pt" style:font-name-asian="Arial" style:font-size-asian="11pt" style:font-name-complex="Arial" style:font-size-complex="11pt"/>
    </style:style>
    <style:style style:name="T800_7" style:family="text">
      <style:text-properties fo:font-size="11pt" style:font-name-asian="Arial" style:font-size-asian="11pt" style:font-name-complex="Arial" style:font-size-complex="11pt"/>
    </style:style>
    <style:style style:name="T800_8" style:family="text">
      <style:text-properties fo:font-size="11pt" style:font-name-asian="Arial" style:font-size-asian="11pt" style:font-name-complex="Arial" style:font-size-complex="11pt"/>
    </style:style>
    <style:style style:name="T800_9" style:family="text">
      <style:text-properties fo:font-size="11pt" style:font-name-asian="Arial" style:font-size-asian="11pt" style:font-name-complex="Arial" style:font-size-complex="11pt"/>
    </style:style>
    <style:style style:name="T800_10" style:family="text">
      <style:text-properties fo:font-size="11pt" style:font-name-asian="Arial" style:font-size-asian="11pt" style:font-name-complex="Arial" style:font-size-complex="11pt"/>
    </style:style>
    <style:style style:name="T800_11" style:family="text">
      <style:text-properties fo:font-size="11pt" style:font-name-asian="Arial" style:font-size-asian="11pt" style:font-name-complex="Arial" style:font-size-complex="11pt"/>
    </style:style>
    <style:style style:name="T800_12" style:family="text">
      <style:text-properties fo:font-size="11pt" style:font-name-asian="Arial" style:font-size-asian="11pt" style:font-name-complex="Arial" style:font-size-complex="11pt"/>
    </style:style>
    <style:style style:name="T800_13" style:family="text">
      <style:text-properties fo:font-size="11pt" style:font-name-asian="Arial" style:font-size-asian="11pt" style:font-name-complex="Arial" style:font-size-complex="11pt"/>
    </style:style>
    <style:style style:name="T800_14" style:family="text">
      <style:text-properties fo:font-size="11pt" style:font-name-asian="Arial" style:font-size-asian="11pt" style:font-name-complex="Arial" style:font-size-complex="11pt"/>
    </style:style>
    <style:style style:name="T800_15" style:family="text">
      <style:text-properties fo:font-size="11pt" style:font-name-asian="Arial" style:font-size-asian="11pt" style:font-name-complex="Arial" style:font-size-complex="11pt"/>
    </style:style>
    <style:style style:name="T800_16" style:family="text">
      <style:text-properties fo:font-size="11pt" style:font-name-asian="Arial" style:font-size-asian="11pt" style:font-name-complex="Arial" style:font-size-complex="11pt"/>
    </style:style>
    <style:style style:name="T800_17" style:family="text">
      <style:text-properties fo:font-size="11pt" style:font-name-asian="Arial" style:font-size-asian="11pt" style:font-name-complex="Arial" style:font-size-complex="11pt"/>
    </style:style>
    <style:style style:name="T800_18" style:family="text">
      <style:text-properties fo:font-size="11pt" style:font-name-asian="Arial" style:font-size-asian="11pt" style:font-name-complex="Arial" style:font-size-complex="11pt"/>
    </style:style>
    <style:style style:name="T800_19" style:family="text">
      <style:text-properties fo:font-size="11pt" style:font-name-asian="Arial" style:font-size-asian="11pt" style:font-name-complex="Arial" style:font-size-complex="11pt"/>
    </style:style>
    <style:style style:name="T800_20" style:family="text">
      <style:text-properties fo:font-size="11pt" style:font-name-asian="Arial" style:font-size-asian="11pt" style:font-name-complex="Arial" style:font-size-complex="11pt"/>
    </style:style>
    <style:style style:name="P80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801_1" style:family="text">
      <style:text-properties fo:font-size="11pt" style:font-name-asian="Arial" style:font-size-asian="11pt" style:font-name-complex="Arial" style:font-size-complex="11pt"/>
    </style:style>
    <style:style style:name="T801_2" style:family="text">
      <style:text-properties fo:font-size="11pt" style:font-name-asian="Arial" style:font-size-asian="11pt" style:font-name-complex="Arial" style:font-size-complex="11pt"/>
    </style:style>
    <style:style style:name="T801_3" style:family="text">
      <style:text-properties fo:font-size="11pt" style:font-name-asian="Arial" style:font-size-asian="11pt" style:font-name-complex="Arial" style:font-size-complex="11pt"/>
    </style:style>
    <style:style style:name="P80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802_1" style:family="text">
      <style:text-properties fo:font-size="11pt" style:font-name-asian="Arial" style:font-size-asian="11pt" style:font-name-complex="Arial" style:font-size-complex="11pt"/>
    </style:style>
    <style:style style:name="T802_2" style:family="text">
      <style:text-properties fo:font-size="11pt" style:font-name-asian="Arial" style:font-size-asian="11pt" style:font-name-complex="Arial" style:font-size-complex="11pt"/>
    </style:style>
    <style:style style:name="T802_3" style:family="text">
      <style:text-properties fo:font-size="11pt" style:font-name-asian="Arial" style:font-size-asian="11pt" style:font-name-complex="Arial" style:font-size-complex="11pt"/>
    </style:style>
    <style:style style:name="P80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803_1" style:family="text">
      <style:text-properties fo:font-size="11pt" style:font-name-asian="Arial" style:font-size-asian="11pt" style:font-name-complex="Arial" style:font-size-complex="11pt"/>
    </style:style>
    <style:style style:name="T803_2" style:family="text">
      <style:text-properties fo:font-size="11pt" style:font-name-asian="Arial" style:font-size-asian="11pt" style:font-name-complex="Arial" style:font-size-complex="11pt"/>
    </style:style>
    <style:style style:name="T803_3" style:family="text">
      <style:text-properties fo:font-size="11pt" style:font-name-asian="Arial" style:font-size-asian="11pt" style:font-name-complex="Arial" style:font-size-complex="11pt"/>
    </style:style>
    <style:style style:name="T803_4" style:family="text">
      <style:text-properties fo:font-size="11pt" style:font-name-asian="Arial" style:font-size-asian="11pt" style:font-name-complex="Arial" style:font-size-complex="11pt"/>
    </style:style>
    <style:style style:name="T803_5" style:family="text">
      <style:text-properties fo:font-size="11pt" style:font-name-asian="Arial" style:font-size-asian="11pt" style:font-name-complex="Arial" style:font-size-complex="11pt"/>
    </style:style>
    <style:style style:name="T803_6" style:family="text">
      <style:text-properties fo:font-size="11pt" style:font-name-asian="Arial" style:font-size-asian="11pt" style:font-name-complex="Arial" style:font-size-complex="11pt"/>
    </style:style>
    <style:style style:name="T803_7" style:family="text">
      <style:text-properties fo:font-size="11pt" style:font-name-asian="Arial" style:font-size-asian="11pt" style:font-name-complex="Arial" style:font-size-complex="11pt"/>
    </style:style>
    <style:style style:name="T803_8" style:family="text">
      <style:text-properties fo:font-size="11pt" style:font-name-asian="Arial" style:font-size-asian="11pt" style:font-name-complex="Arial" style:font-size-complex="11pt"/>
    </style:style>
    <style:style style:name="T803_9" style:family="text">
      <style:text-properties fo:font-size="11pt" style:font-name-asian="Arial" style:font-size-asian="11pt" style:font-name-complex="Arial" style:font-size-complex="11pt"/>
    </style:style>
    <style:style style:name="P80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05" style:family="paragraph" style:parent-style-name="Normal">
      <style:text-properties fo:font-size="10pt" style:font-size-asian="10pt"/>
    </style:style>
    <style:style style:name="P806" style:family="paragraph" style:parent-style-name="Normal">
      <style:paragraph-properties fo:break-before="page"/>
    </style:style>
    <style:style style:name="P807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/>
    </style:style>
    <style:style style:name="T807_1" style:family="text">
      <style:text-properties fo:font-style="normal" style:font-style-asian="normal"/>
    </style:style>
    <style:style style:name="P808" style:family="paragraph" style:parent-style-name="Normal">
      <style:paragraph-properties fo:text-align="justify" fo:margin-left="0.002cm"/>
      <style:text-properties fo:color="#1f497d" fo:font-size="11pt" style:font-size-asian="11pt" style:font-name-complex="Calibri" style:font-size-complex="11pt"/>
    </style:style>
    <style:style style:name="P809" style:family="paragraph" style:parent-style-name="Normal">
      <style:paragraph-properties fo:text-align="justify">
        <style:tab-stops>
          <style:tab-stop style:type="center" style:leader-style="none" style:position="9.23cm"/>
        </style:tab-stops>
      </style:paragraph-properties>
    </style:style>
    <style:style style:name="T8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0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0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0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1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1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1_1" style:family="text">
      <style:text-properties fo:font-size="11pt" style:font-size-asian="11pt" style:font-name-complex="Arial" style:font-size-complex="11pt"/>
    </style:style>
    <style:style style:name="T811_2" style:family="text">
      <style:text-properties fo:font-size="11pt" style:font-size-asian="11pt" style:font-name-complex="Arial" style:font-size-complex="11pt"/>
    </style:style>
    <style:style style:name="T811_3" style:family="text">
      <style:text-properties fo:font-size="11pt" style:font-size-asian="11pt" style:font-name-complex="Arial" style:font-size-complex="11pt"/>
    </style:style>
    <style:style style:name="T811_4" style:family="text">
      <style:text-properties fo:font-size="11pt" style:font-size-asian="11pt" style:font-name-complex="Arial" style:font-size-complex="11pt"/>
    </style:style>
    <style:style style:name="T811_5" style:family="text">
      <style:text-properties fo:font-size="11pt" style:font-size-asian="11pt" style:font-name-complex="Arial" style:font-size-complex="11pt"/>
    </style:style>
    <style:style style:name="T811_6" style:family="text">
      <style:text-properties fo:font-size="11pt" style:font-size-asian="11pt" style:font-name-complex="Arial" style:font-size-complex="11pt"/>
    </style:style>
    <style:style style:name="T811_7" style:family="text">
      <style:text-properties fo:font-size="11pt" style:font-size-asian="11pt" style:font-name-complex="Arial" style:font-size-complex="11pt"/>
    </style:style>
    <style:style style:name="T811_8" style:family="text">
      <style:text-properties fo:font-size="11pt" style:font-size-asian="11pt" style:font-name-complex="Arial" style:font-size-complex="11pt"/>
    </style:style>
    <style:style style:name="T811_9" style:family="text">
      <style:text-properties fo:font-size="11pt" style:font-size-asian="11pt" style:font-name-complex="Arial" style:font-size-complex="11pt"/>
    </style:style>
    <style:style style:name="T811_10" style:family="text">
      <style:text-properties fo:font-size="11pt" style:font-size-asian="11pt" style:font-name-complex="Arial" style:font-size-complex="11pt"/>
    </style:style>
    <style:style style:name="T811_11" style:family="text">
      <style:text-properties fo:font-size="11pt" style:font-size-asian="11pt" style:font-name-complex="Arial" style:font-size-complex="11pt"/>
    </style:style>
    <style:style style:name="T811_12" style:family="text">
      <style:text-properties fo:font-size="11pt" style:font-size-asian="11pt" style:font-name-complex="Arial" style:font-size-complex="11pt"/>
    </style:style>
    <style:style style:name="T811_13" style:family="text">
      <style:text-properties fo:font-size="11pt" style:font-size-asian="11pt" style:font-name-complex="Arial" style:font-size-complex="11pt"/>
    </style:style>
    <style:style style:name="T811_14" style:family="text">
      <style:text-properties fo:font-size="11pt" style:font-size-asian="11pt" style:font-name-complex="Arial" style:font-size-complex="11pt"/>
    </style:style>
    <style:style style:name="T811_15" style:family="text">
      <style:text-properties fo:font-size="11pt" style:font-size-asian="11pt" style:font-name-complex="Arial" style:font-size-complex="11pt"/>
    </style:style>
    <style:style style:name="T811_16" style:family="text">
      <style:text-properties fo:font-size="11pt" style:font-size-asian="11pt" style:font-name-complex="Arial" style:font-size-complex="11pt"/>
    </style:style>
    <style:style style:name="P8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1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13_1" style:family="text">
      <style:text-properties fo:font-size="11pt" style:font-size-asian="11pt" style:font-name-complex="Arial" style:font-size-complex="11pt"/>
    </style:style>
    <style:style style:name="T813_2" style:family="text">
      <style:text-properties fo:font-size="11pt" style:font-size-asian="11pt" style:font-name-complex="Arial" style:font-size-complex="11pt"/>
    </style:style>
    <style:style style:name="T813_3" style:family="text">
      <style:text-properties fo:font-size="11pt" style:font-size-asian="11pt" style:font-name-complex="Arial" style:font-size-complex="11pt"/>
    </style:style>
    <style:style style:name="T813_4" style:family="text">
      <style:text-properties fo:font-size="11pt" style:font-size-asian="11pt" style:font-name-complex="Arial" style:font-size-complex="11pt"/>
    </style:style>
    <style:style style:name="T813_5" style:family="text">
      <style:text-properties fo:font-size="11pt" style:font-size-asian="11pt" style:font-name-complex="Arial" style:font-size-complex="11pt"/>
    </style:style>
    <style:style style:name="T813_6" style:family="text">
      <style:text-properties fo:font-size="11pt" style:font-size-asian="11pt" style:font-name-complex="Arial" style:font-size-complex="11pt"/>
    </style:style>
    <style:style style:name="T813_7" style:family="text">
      <style:text-properties fo:font-size="11pt" style:font-size-asian="11pt" style:font-name-complex="Arial" style:font-size-complex="11pt"/>
    </style:style>
    <style:style style:name="T813_8" style:family="text">
      <style:text-properties fo:font-size="11pt" style:font-size-asian="11pt" style:font-name-complex="Arial" style:font-size-complex="11pt"/>
    </style:style>
    <style:style style:name="T813_9" style:family="text">
      <style:text-properties fo:font-size="11pt" style:font-size-asian="11pt" style:font-name-complex="Arial" style:font-size-complex="11pt"/>
    </style:style>
    <style:style style:name="T813_10" style:family="text">
      <style:text-properties fo:font-size="11pt" style:font-size-asian="11pt" style:font-name-complex="Arial" style:font-size-complex="11pt"/>
    </style:style>
    <style:style style:name="T813_11" style:family="text">
      <style:text-properties fo:font-size="11pt" style:font-size-asian="11pt" style:font-name-complex="Arial" style:font-size-complex="11pt"/>
    </style:style>
    <style:style style:name="T813_12" style:family="text">
      <style:text-properties fo:font-size="11pt" style:font-size-asian="11pt" style:font-name-complex="Arial" style:font-size-complex="11pt"/>
    </style:style>
    <style:style style:name="T813_13" style:family="text">
      <style:text-properties fo:font-size="11pt" style:font-size-asian="11pt" style:font-name-complex="Arial" style:font-size-complex="11pt"/>
    </style:style>
    <style:style style:name="T813_14" style:family="text">
      <style:text-properties fo:font-size="11pt" style:font-size-asian="11pt" style:font-name-complex="Arial" style:font-size-complex="11pt"/>
    </style:style>
    <style:style style:name="T813_15" style:family="text">
      <style:text-properties fo:font-size="11pt" style:font-size-asian="11pt" style:font-name-complex="Arial" style:font-size-complex="11pt"/>
    </style:style>
    <style:style style:name="T813_16" style:family="text">
      <style:text-properties fo:font-size="11pt" style:font-size-asian="11pt" style:font-name-complex="Arial" style:font-size-complex="11pt"/>
    </style:style>
    <style:style style:name="T813_17" style:family="text">
      <style:text-properties fo:font-size="11pt" style:font-size-asian="11pt" style:font-name-complex="Arial" style:font-size-complex="11pt"/>
    </style:style>
    <style:style style:name="T813_18" style:family="text">
      <style:text-properties fo:font-size="11pt" style:font-size-asian="11pt" style:font-name-complex="Arial" style:font-size-complex="11pt"/>
    </style:style>
    <style:style style:name="T813_19" style:family="text">
      <style:text-properties fo:font-size="11pt" style:font-size-asian="11pt" style:font-name-complex="Arial" style:font-size-complex="11pt"/>
    </style:style>
    <style:style style:name="T813_20" style:family="text">
      <style:text-properties fo:font-size="11pt" style:font-size-asian="11pt" style:font-name-complex="Arial" style:font-size-complex="11pt"/>
    </style:style>
    <style:style style:name="T813_21" style:family="text">
      <style:text-properties fo:font-size="11pt" style:font-size-asian="11pt" style:font-name-complex="Arial" style:font-size-complex="11pt"/>
    </style:style>
    <style:style style:name="T813_22" style:family="text">
      <style:text-properties fo:font-size="11pt" style:font-size-asian="11pt" style:font-name-complex="Arial" style:font-size-complex="11pt"/>
    </style:style>
    <style:style style:name="T813_23" style:family="text">
      <style:text-properties fo:font-size="11pt" style:font-size-asian="11pt" style:font-name-complex="Arial" style:font-size-complex="11pt"/>
    </style:style>
    <style:style style:name="T813_24" style:family="text">
      <style:text-properties fo:font-size="11pt" style:font-size-asian="11pt" style:font-name-complex="Arial" style:font-size-complex="11pt"/>
    </style:style>
    <style:style style:name="T813_25" style:family="text">
      <style:text-properties fo:font-size="11pt" style:font-size-asian="11pt" style:font-name-complex="Arial" style:font-size-complex="11pt"/>
    </style:style>
    <style:style style:name="T813_26" style:family="text">
      <style:text-properties fo:font-size="11pt" style:font-size-asian="11pt" style:font-name-complex="Arial" style:font-size-complex="11pt"/>
    </style:style>
    <style:style style:name="T813_27" style:family="text">
      <style:text-properties fo:font-size="11pt" style:font-size-asian="11pt" style:font-name-complex="Arial" style:font-size-complex="11pt"/>
    </style:style>
    <style:style style:name="T813_28" style:family="text">
      <style:text-properties fo:font-size="11pt" style:font-size-asian="11pt" style:font-name-complex="Arial" style:font-size-complex="11pt"/>
    </style:style>
    <style:style style:name="T813_29" style:family="text">
      <style:text-properties fo:font-size="11pt" style:font-size-asian="11pt" style:font-name-complex="Arial" style:font-size-complex="11pt"/>
    </style:style>
    <style:style style:name="T813_30" style:family="text">
      <style:text-properties fo:font-size="11pt" style:font-size-asian="11pt" style:font-name-complex="Arial" style:font-size-complex="11pt"/>
    </style:style>
    <style:style style:name="T813_31" style:family="text">
      <style:text-properties fo:font-size="11pt" style:font-size-asian="11pt" style:font-name-complex="Arial" style:font-size-complex="11pt"/>
    </style:style>
    <style:style style:name="T813_32" style:family="text">
      <style:text-properties fo:font-size="11pt" style:font-size-asian="11pt" style:font-name-complex="Arial" style:font-size-complex="11pt"/>
    </style:style>
    <style:style style:name="T813_33" style:family="text">
      <style:text-properties fo:font-size="11pt" style:font-size-asian="11pt" style:font-name-complex="Arial" style:font-size-complex="11pt"/>
    </style:style>
    <style:style style:name="T813_34" style:family="text">
      <style:text-properties fo:font-size="11pt" style:font-size-asian="11pt" style:font-name-complex="Arial" style:font-size-complex="11pt"/>
    </style:style>
    <style:style style:name="T813_35" style:family="text">
      <style:text-properties fo:font-size="11pt" style:font-size-asian="11pt" style:font-name-complex="Arial" style:font-size-complex="11pt"/>
    </style:style>
    <style:style style:name="T813_36" style:family="text">
      <style:text-properties fo:font-size="11pt" style:font-size-asian="11pt" style:font-name-complex="Arial" style:font-size-complex="11pt"/>
    </style:style>
    <style:style style:name="T813_37" style:family="text">
      <style:text-properties fo:font-size="11pt" style:font-size-asian="11pt" style:font-name-complex="Arial" style:font-size-complex="11pt"/>
    </style:style>
    <style:style style:name="T813_38" style:family="text">
      <style:text-properties fo:font-size="11pt" style:font-size-asian="11pt" style:font-name-complex="Arial" style:font-size-complex="11pt"/>
    </style:style>
    <style:style style:name="T813_39" style:family="text">
      <style:text-properties fo:font-size="11pt" style:font-size-asian="11pt" style:font-name-complex="Arial" style:font-size-complex="11pt"/>
    </style:style>
    <style:style style:name="T813_40" style:family="text">
      <style:text-properties fo:font-size="11pt" style:font-size-asian="11pt" style:font-name-complex="Arial" style:font-size-complex="11pt"/>
    </style:style>
    <style:style style:name="P81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1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15_1" style:family="text">
      <style:text-properties fo:font-size="11pt" style:font-name-asian="Arial" style:font-size-asian="11pt" style:font-name-complex="Arial" style:font-size-complex="11pt"/>
    </style:style>
    <style:style style:name="T815_2" style:family="text">
      <style:text-properties fo:font-size="11pt" style:font-name-asian="Arial" style:font-size-asian="11pt" style:font-name-complex="Arial" style:font-size-complex="11pt"/>
    </style:style>
    <style:style style:name="T815_3" style:family="text">
      <style:text-properties fo:font-size="11pt" style:font-name-asian="Arial" style:font-size-asian="11pt" style:font-name-complex="Arial" style:font-size-complex="11pt"/>
    </style:style>
    <style:style style:name="T815_4" style:family="text">
      <style:text-properties fo:font-size="11pt" style:font-name-asian="Arial" style:font-size-asian="11pt" style:font-name-complex="Arial" style:font-size-complex="11pt"/>
    </style:style>
    <style:style style:name="T815_5" style:family="text">
      <style:text-properties fo:font-size="11pt" style:font-size-asian="11pt" style:font-size-complex="11pt"/>
    </style:style>
    <style:style style:name="T815_6" style:family="text">
      <style:text-properties fo:font-size="11pt" style:font-size-asian="11pt" style:font-size-complex="11pt"/>
    </style:style>
    <style:style style:name="T815_7" style:family="text">
      <style:text-properties fo:font-size="11pt" style:font-size-asian="11pt" style:font-size-complex="11pt"/>
    </style:style>
    <style:style style:name="T815_8" style:family="text">
      <style:text-properties fo:font-size="11pt" style:font-size-asian="11pt" style:font-size-complex="11pt"/>
    </style:style>
    <style:style style:name="T815_9" style:family="text">
      <style:text-properties fo:font-size="11pt" style:font-size-asian="11pt" style:font-size-complex="11pt"/>
    </style:style>
    <style:style style:name="T815_10" style:family="text">
      <style:text-properties fo:font-size="11pt" style:font-size-asian="11pt" style:font-size-complex="11pt"/>
    </style:style>
    <style:style style:name="T815_11" style:family="text">
      <style:text-properties fo:font-size="11pt" style:font-size-asian="11pt" style:font-size-complex="11pt"/>
    </style:style>
    <style:style style:name="T815_12" style:family="text">
      <style:text-properties fo:font-size="11pt" style:font-size-asian="11pt" style:font-size-complex="11pt"/>
    </style:style>
    <style:style style:name="T815_13" style:family="text">
      <style:text-properties fo:font-size="11pt" style:font-size-asian="11pt" style:font-size-complex="11pt"/>
    </style:style>
    <style:style style:name="T815_14" style:family="text">
      <style:text-properties fo:font-size="11pt" style:font-size-asian="11pt" style:font-size-complex="11pt"/>
    </style:style>
    <style:style style:name="T815_15" style:family="text">
      <style:text-properties fo:font-size="11pt" style:font-size-asian="11pt" style:font-size-complex="11pt"/>
    </style:style>
    <style:style style:name="T815_16" style:family="text">
      <style:text-properties fo:font-size="11pt" style:font-size-asian="11pt" style:font-size-complex="11pt"/>
    </style:style>
    <style:style style:name="T815_17" style:family="text">
      <style:text-properties fo:font-size="11pt" style:font-size-asian="11pt" style:font-size-complex="11pt"/>
    </style:style>
    <style:style style:name="T815_18" style:family="text">
      <style:text-properties fo:font-size="11pt" style:font-size-asian="11pt" style:font-size-complex="11pt"/>
    </style:style>
    <style:style style:name="T815_19" style:family="text">
      <style:text-properties fo:font-size="11pt" style:font-size-asian="11pt" style:font-size-complex="11pt"/>
    </style:style>
    <style:style style:name="T815_20" style:family="text">
      <style:text-properties fo:font-size="11pt" style:font-size-asian="11pt" style:font-size-complex="11pt"/>
    </style:style>
    <style:style style:name="T815_21" style:family="text">
      <style:text-properties fo:font-size="11pt" style:font-size-asian="11pt" style:font-size-complex="11pt"/>
    </style:style>
    <style:style style:name="T815_22" style:family="text">
      <style:text-properties fo:font-size="11pt" style:font-size-asian="11pt" style:font-size-complex="11pt"/>
    </style:style>
    <style:style style:name="T815_23" style:family="text">
      <style:text-properties fo:font-size="11pt" style:font-size-asian="11pt" style:font-size-complex="11pt"/>
    </style:style>
    <style:style style:name="T815_24" style:family="text">
      <style:text-properties fo:font-size="11pt" style:font-size-asian="11pt" style:font-size-complex="11pt"/>
    </style:style>
    <style:style style:name="P816" style:family="paragraph" style:parent-style-name="Normal">
      <style:text-properties fo:font-size="11pt" style:font-size-asian="11pt" style:font-size-complex="11pt"/>
    </style:style>
    <style:style style:name="P817" style:family="paragraph" style:parent-style-name="Normal"/>
    <style:style style:name="T817_1" style:family="text">
      <style:text-properties fo:font-size="11pt" style:font-size-asian="11pt" style:font-size-complex="11pt" fo:font-weight="bold" style:font-weight-asian="bold" style:font-weight-complex="bold"/>
    </style:style>
    <style:style style:name="P818" style:family="paragraph" style:parent-style-name="Normal">
      <style:text-properties fo:font-size="11pt" style:font-size-asian="11pt" style:font-size-complex="11pt"/>
    </style:style>
    <style:style style:name="P81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19_1" style:family="text">
      <style:text-properties fo:font-size="11pt" style:font-size-asian="11pt" style:font-size-complex="11pt"/>
    </style:style>
    <style:style style:name="T819_2" style:family="text">
      <style:text-properties fo:font-size="11pt" style:font-size-asian="11pt" style:font-size-complex="11pt"/>
    </style:style>
    <style:style style:name="T819_3" style:family="text">
      <style:text-properties fo:font-size="11pt" style:font-size-asian="11pt" style:font-size-complex="11pt"/>
    </style:style>
    <style:style style:name="T819_4" style:family="text">
      <style:text-properties fo:font-size="11pt" style:font-size-asian="11pt" style:font-size-complex="11pt"/>
    </style:style>
    <style:style style:name="T819_5" style:family="text">
      <style:text-properties fo:font-size="11pt" style:font-size-asian="11pt" style:font-size-complex="11pt"/>
    </style:style>
    <style:style style:name="T819_6" style:family="text">
      <style:text-properties fo:font-size="11pt" style:font-size-asian="11pt" style:font-size-complex="11pt"/>
    </style:style>
    <style:style style:name="T819_7" style:family="text">
      <style:text-properties fo:font-size="11pt" style:font-size-asian="11pt" style:font-size-complex="11pt"/>
    </style:style>
    <style:style style:name="T819_8" style:family="text">
      <style:text-properties fo:font-size="11pt" style:font-size-asian="11pt" style:font-size-complex="11pt"/>
    </style:style>
    <style:style style:name="T819_9" style:family="text">
      <style:text-properties fo:font-size="11pt" style:font-size-asian="11pt" style:font-size-complex="11pt"/>
    </style:style>
    <style:style style:name="T819_10" style:family="text">
      <style:text-properties fo:font-size="11pt" style:font-size-asian="11pt" style:font-size-complex="11pt"/>
    </style:style>
    <style:style style:name="P820" style:family="paragraph" style:parent-style-name="List_20_Paragraph">
      <style:text-properties fo:font-size="11pt" style:font-size-asian="11pt" style:font-name-complex="Arial" style:font-size-complex="11pt"/>
    </style:style>
    <style:style style:name="P82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821_1" style:family="text">
      <style:text-properties fo:font-size="11pt" style:font-size-asian="11pt" style:font-name-complex="Arial" style:font-size-complex="11pt"/>
    </style:style>
    <style:style style:name="T821_2" style:family="text">
      <style:text-properties fo:font-size="11pt" style:font-size-asian="11pt" style:font-name-complex="Arial" style:font-size-complex="11pt"/>
    </style:style>
    <style:style style:name="T821_3" style:family="text">
      <style:text-properties fo:font-size="11pt" style:font-size-asian="11pt" style:font-name-complex="Arial" style:font-size-complex="11pt"/>
    </style:style>
    <style:style style:name="T821_4" style:family="text">
      <style:text-properties fo:font-size="11pt" style:font-size-asian="11pt" style:font-name-complex="Arial" style:font-size-complex="11pt"/>
    </style:style>
    <style:style style:name="T821_5" style:family="text">
      <style:text-properties fo:font-size="11pt" style:font-size-asian="11pt" style:font-name-complex="Arial" style:font-size-complex="11pt"/>
    </style:style>
    <style:style style:name="T821_6" style:family="text">
      <style:text-properties fo:font-size="11pt" style:font-size-asian="11pt" style:font-name-complex="Arial" style:font-size-complex="11pt"/>
    </style:style>
    <style:style style:name="T821_7" style:family="text">
      <style:text-properties fo:font-size="11pt" style:font-size-asian="11pt" style:font-name-complex="Arial" style:font-size-complex="11pt"/>
    </style:style>
    <style:style style:name="T821_8" style:family="text">
      <style:text-properties fo:font-size="11pt" style:font-size-asian="11pt" style:font-name-complex="Arial" style:font-size-complex="11pt"/>
    </style:style>
    <style:style style:name="T821_9" style:family="text">
      <style:text-properties fo:font-size="11pt" style:font-size-asian="11pt" style:font-name-complex="Arial" style:font-size-complex="11pt"/>
    </style:style>
    <style:style style:name="T821_10" style:family="text">
      <style:text-properties fo:font-size="11pt" style:font-size-asian="11pt" style:font-name-complex="Arial" style:font-size-complex="11pt"/>
    </style:style>
    <style:style style:name="P822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823" style:family="paragraph" style:parent-style-name="List_20_Paragraph">
      <style:text-properties fo:font-size="11pt" style:font-size-asian="11pt" style:font-size-complex="11pt"/>
    </style:style>
    <style:style style:name="T823_1" style:family="text">
      <style:text-properties fo:font-size="11pt" style:font-size-asian="11pt" style:font-name-complex="Arial" style:font-size-complex="11pt"/>
    </style:style>
    <style:style style:name="T823_2" style:family="text">
      <style:text-properties fo:font-size="11pt" style:font-size-asian="11pt" style:font-name-complex="Arial" style:font-size-complex="11pt"/>
    </style:style>
    <style:style style:name="T823_3" style:family="text">
      <style:text-properties fo:font-size="11pt" style:font-size-asian="11pt" style:font-name-complex="Arial" style:font-size-complex="11pt"/>
    </style:style>
    <style:style style:name="T823_4" style:family="text">
      <style:text-properties fo:font-size="11pt" style:font-size-asian="11pt" style:font-size-complex="11pt"/>
    </style:style>
    <style:style style:name="T823_5" style:family="text">
      <style:text-properties fo:font-size="11pt" style:font-size-asian="11pt" style:font-size-complex="11pt"/>
    </style:style>
    <style:style style:name="T823_6" style:family="text">
      <style:text-properties fo:font-size="11pt" style:font-size-asian="11pt" style:font-size-complex="11pt"/>
    </style:style>
    <style:style style:name="T823_7" style:family="text">
      <style:text-properties fo:font-size="11pt" style:font-size-asian="11pt" style:font-size-complex="11pt"/>
    </style:style>
    <style:style style:name="T823_8" style:family="text">
      <style:text-properties fo:font-size="11pt" style:font-size-asian="11pt" style:font-size-complex="11pt"/>
    </style:style>
    <style:style style:name="T823_9" style:family="text">
      <style:text-properties fo:font-size="11pt" style:font-size-asian="11pt" style:font-size-complex="11pt"/>
    </style:style>
    <style:style style:name="T823_10" style:family="text">
      <style:text-properties fo:font-size="11pt" style:font-size-asian="11pt" style:font-size-complex="11pt"/>
    </style:style>
    <style:style style:name="T823_11" style:family="text">
      <style:text-properties fo:font-size="11pt" style:font-size-asian="11pt" style:font-size-complex="11pt"/>
    </style:style>
    <style:style style:name="T823_12" style:family="text">
      <style:text-properties fo:font-size="11pt" style:font-size-asian="11pt" style:font-size-complex="11pt"/>
    </style:style>
    <style:style style:name="T823_13" style:family="text">
      <style:text-properties fo:font-size="11pt" style:font-size-asian="11pt" style:font-size-complex="11pt"/>
    </style:style>
    <style:style style:name="T823_14" style:family="text">
      <style:text-properties fo:font-size="11pt" style:font-size-asian="11pt" style:font-size-complex="11pt"/>
    </style:style>
    <style:style style:name="P824" style:family="paragraph" style:parent-style-name="List_20_Paragraph">
      <style:text-properties fo:font-size="11pt" style:font-size-asian="11pt" style:font-size-complex="11pt"/>
    </style:style>
    <style:style style:name="P825" style:family="paragraph" style:parent-style-name="List_20_Paragraph">
      <style:text-properties fo:font-size="11pt" style:font-size-asian="11pt" style:font-size-complex="11pt"/>
    </style:style>
    <style:style style:name="T825_1" style:family="text">
      <style:text-properties fo:font-size="11pt" style:font-size-asian="11pt" style:font-size-complex="11pt"/>
    </style:style>
    <style:style style:name="P826" style:family="paragraph" style:parent-style-name="List_20_Paragraph">
      <style:text-properties fo:font-size="11pt" style:font-size-asian="11pt" style:font-size-complex="11pt"/>
    </style:style>
    <style:style style:name="T826_1" style:family="text">
      <style:text-properties fo:font-size="11pt" style:font-size-asian="11pt" style:font-size-complex="11pt"/>
    </style:style>
    <style:style style:name="P827" style:family="paragraph" style:parent-style-name="List_20_Paragraph">
      <style:text-properties fo:font-size="11pt" style:font-size-asian="11pt" style:font-size-complex="11pt"/>
    </style:style>
    <style:style style:name="T827_1" style:family="text">
      <style:text-properties fo:font-size="11pt" style:font-size-asian="11pt" style:font-size-complex="11pt"/>
    </style:style>
    <style:style style:name="T827_2" style:family="text">
      <style:text-properties fo:font-size="11pt" style:font-size-asian="11pt" style:font-size-complex="11pt"/>
    </style:style>
    <style:style style:name="P828" style:family="paragraph" style:parent-style-name="List_20_Paragraph">
      <style:text-properties fo:font-size="11pt" style:font-size-asian="11pt" style:font-size-complex="11pt"/>
    </style:style>
    <style:style style:name="T828_1" style:family="text">
      <style:text-properties fo:font-size="11pt" style:font-size-asian="11pt" style:font-size-complex="11pt"/>
    </style:style>
    <style:style style:name="P829" style:family="paragraph" style:parent-style-name="List_20_Paragraph">
      <style:text-properties fo:font-size="11pt" style:font-size-asian="11pt" style:font-size-complex="11pt"/>
    </style:style>
    <style:style style:name="T829_1" style:family="text">
      <style:text-properties fo:font-size="11pt" style:font-size-asian="11pt" style:font-size-complex="11pt"/>
    </style:style>
    <style:style style:name="P830" style:family="paragraph" style:parent-style-name="List_20_Paragraph">
      <style:text-properties fo:font-size="11pt" style:font-size-asian="11pt" style:font-size-complex="11pt"/>
    </style:style>
    <style:style style:name="T830_1" style:family="text">
      <style:text-properties fo:font-size="11pt" style:font-size-asian="11pt" style:font-size-complex="11pt"/>
    </style:style>
    <style:style style:name="P831" style:family="paragraph" style:parent-style-name="List_20_Paragraph">
      <style:text-properties fo:font-size="11pt" style:font-size-asian="11pt" style:font-size-complex="11pt"/>
    </style:style>
    <style:style style:name="T831_1" style:family="text">
      <style:text-properties fo:font-size="11pt" style:font-size-asian="11pt" style:font-size-complex="11pt"/>
    </style:style>
    <style:style style:name="P832" style:family="paragraph" style:parent-style-name="List_20_Paragraph">
      <style:text-properties fo:font-size="11pt" style:font-size-asian="11pt" style:font-size-complex="11pt"/>
    </style:style>
    <style:style style:name="T832_1" style:family="text">
      <style:text-properties fo:font-size="11pt" style:font-size-asian="11pt" style:font-size-complex="11pt"/>
    </style:style>
    <style:style style:name="P83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834" style:family="paragraph" style:parent-style-name="List_20_Paragraph"/>
    <style:style style:name="T834_1" style:family="text">
      <style:text-properties fo:font-size="11pt" style:font-size-asian="11pt" style:font-name-complex="Arial" style:font-size-complex="11pt"/>
    </style:style>
    <style:style style:name="T834_2" style:family="text">
      <style:text-properties fo:font-size="11pt" style:font-size-asian="11pt" style:font-name-complex="Arial" style:font-size-complex="11pt"/>
    </style:style>
    <style:style style:name="T834_3" style:family="text">
      <style:text-properties fo:font-size="11pt" style:font-size-asian="11pt" style:font-name-complex="Arial" style:font-size-complex="11pt"/>
    </style:style>
    <style:style style:name="P835" style:family="paragraph" style:parent-style-name="List_20_Paragraph">
      <style:paragraph-properties fo:margin-left="0.635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36" style:family="paragraph" style:parent-style-name="List_20_Paragraph">
      <style:text-properties fo:font-size="11pt" style:font-size-asian="11pt" style:font-name-complex="Arial" style:font-size-complex="11pt"/>
    </style:style>
    <style:style style:name="T836_1" style:family="text">
      <style:text-properties fo:font-size="11pt" style:font-size-asian="11pt" style:font-name-complex="Arial" style:font-size-complex="11pt"/>
    </style:style>
    <style:style style:name="T836_2" style:family="text">
      <style:text-properties fo:font-size="11pt" style:font-size-asian="11pt" style:font-name-complex="Arial" style:font-size-complex="11pt"/>
    </style:style>
    <style:style style:name="T836_3" style:family="text">
      <style:text-properties fo:font-size="11pt" style:font-size-asian="11pt" style:font-name-complex="Arial" style:font-size-complex="11pt"/>
    </style:style>
    <style:style style:name="T836_4" style:family="text">
      <style:text-properties fo:font-size="11pt" style:font-size-asian="11pt" style:font-name-complex="Arial" style:font-size-complex="11pt"/>
    </style:style>
    <style:style style:name="P837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838" style:family="paragraph" style:parent-style-name="List_20_Paragraph">
      <style:paragraph-properties fo:text-align="justify"/>
    </style:style>
    <style:style style:name="T838_1" style:family="text">
      <style:text-properties fo:font-size="11pt" style:font-size-asian="11pt" style:font-size-complex="11pt"/>
    </style:style>
    <style:style style:name="T838_2" style:family="text">
      <style:text-properties fo:font-size="11pt" style:font-size-asian="11pt" style:font-size-complex="11pt"/>
    </style:style>
    <style:style style:name="T838_3" style:family="text">
      <style:text-properties fo:font-size="11pt" style:font-size-asian="11pt" style:font-size-complex="11pt"/>
    </style:style>
    <style:style style:name="T838_4" style:family="text">
      <style:text-properties fo:font-size="11pt" style:font-size-asian="11pt" style:font-size-complex="11pt"/>
    </style:style>
    <style:style style:name="T838_5" style:family="text">
      <style:text-properties fo:font-size="11pt" style:font-size-asian="11pt" style:font-size-complex="11pt"/>
    </style:style>
    <style:style style:name="T838_6" style:family="text">
      <style:text-properties fo:font-size="11pt" style:font-size-asian="11pt" style:font-size-complex="11pt"/>
    </style:style>
    <style:style style:name="T838_7" style:family="text">
      <style:text-properties fo:font-size="11pt" style:font-size-asian="11pt" style:font-size-complex="11pt"/>
    </style:style>
    <style:style style:name="T838_8" style:family="text">
      <style:text-properties fo:font-size="11pt" style:font-name-asian="Arial" style:font-size-asian="11pt" style:font-name-complex="Arial" style:font-size-complex="11pt"/>
    </style:style>
    <style:style style:name="T838_9" style:family="text">
      <style:text-properties fo:font-size="11pt" style:font-name-asian="Arial" style:font-size-asian="11pt" style:font-name-complex="Arial" style:font-size-complex="11pt"/>
    </style:style>
    <style:style style:name="T838_10" style:family="text">
      <style:text-properties fo:font-size="11pt" style:font-name-asian="Arial" style:font-size-asian="11pt" style:font-name-complex="Arial" style:font-size-complex="11pt"/>
    </style:style>
    <style:style style:name="T838_11" style:family="text">
      <style:text-properties fo:font-size="11pt" style:font-name-asian="Arial" style:font-size-asian="11pt" style:font-name-complex="Arial" style:font-size-complex="11pt"/>
    </style:style>
    <style:style style:name="T838_12" style:family="text">
      <style:text-properties fo:font-size="11pt" style:font-name-asian="Arial" style:font-size-asian="11pt" style:font-name-complex="Arial" style:font-size-complex="11pt"/>
    </style:style>
    <style:style style:name="T838_13" style:family="text">
      <style:text-properties fo:font-size="11pt" style:font-name-asian="Arial" style:font-size-asian="11pt" style:font-name-complex="Arial" style:font-size-complex="11pt"/>
    </style:style>
    <style:style style:name="T838_14" style:family="text">
      <style:text-properties fo:font-size="11pt" style:font-name-asian="Arial" style:font-size-asian="11pt" style:font-name-complex="Arial" style:font-size-complex="11pt"/>
    </style:style>
    <style:style style:name="T838_15" style:family="text">
      <style:text-properties fo:font-size="11pt" style:font-name-asian="Arial" style:font-size-asian="11pt" style:font-name-complex="Arial" style:font-size-complex="11pt"/>
    </style:style>
    <style:style style:name="T838_16" style:family="text">
      <style:text-properties fo:font-size="11pt" style:font-name-asian="Arial" style:font-size-asian="11pt" style:font-name-complex="Arial" style:font-size-complex="11pt"/>
    </style:style>
    <style:style style:name="T838_17" style:family="text">
      <style:text-properties fo:font-size="11pt" style:font-name-asian="Arial" style:font-size-asian="11pt" style:font-name-complex="Arial" style:font-size-complex="11pt"/>
    </style:style>
    <style:style style:name="T838_18" style:family="text">
      <style:text-properties fo:font-size="11pt" style:font-name-asian="Arial" style:font-size-asian="11pt" style:font-name-complex="Arial" style:font-size-complex="11pt"/>
    </style:style>
    <style:style style:name="T838_19" style:family="text">
      <style:text-properties fo:font-size="11pt" style:font-name-asian="Arial" style:font-size-asian="11pt" style:font-name-complex="Arial" style:font-size-complex="11pt" fo:language="en" fo:country="ZW"/>
    </style:style>
    <style:style style:name="T838_20" style:family="text">
      <style:text-properties fo:font-size="11pt" style:font-name-asian="Arial" style:font-size-asian="11pt" style:font-name-complex="Arial" style:font-size-complex="11pt" fo:language="en" fo:country="ZW"/>
    </style:style>
    <style:style style:name="P839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840" style:family="paragraph" style:parent-style-name="List_20_Paragraph">
      <style:paragraph-properties fo:text-align="justify"/>
    </style:style>
    <style:style style:name="T840_1" style:family="text">
      <style:text-properties fo:font-size="11pt" style:font-name-asian="Arial" style:font-size-asian="11pt" style:font-name-complex="Arial" style:font-size-complex="11pt"/>
    </style:style>
    <style:style style:name="T840_2" style:family="text">
      <style:text-properties fo:font-size="11pt" style:font-name-asian="Arial" style:font-size-asian="11pt" style:font-name-complex="Arial" style:font-size-complex="11pt"/>
    </style:style>
    <style:style style:name="T840_3" style:family="text">
      <style:text-properties fo:font-size="11pt" style:font-name-asian="Arial" style:font-size-asian="11pt" style:font-name-complex="Arial" style:font-size-complex="11pt"/>
    </style:style>
    <style:style style:name="T840_4" style:family="text">
      <style:text-properties fo:font-size="11pt" style:font-name-asian="Arial" style:font-size-asian="11pt" style:font-name-complex="Arial" style:font-size-complex="11pt"/>
    </style:style>
    <style:style style:name="T840_5" style:family="text">
      <style:text-properties fo:font-size="11pt" style:font-name-asian="Arial" style:font-size-asian="11pt" style:font-name-complex="Arial" style:font-size-complex="11pt"/>
    </style:style>
    <style:style style:name="T840_6" style:family="text">
      <style:text-properties fo:font-size="11pt" style:font-name-asian="Arial" style:font-size-asian="11pt" style:font-name-complex="Arial" style:font-size-complex="11pt"/>
    </style:style>
    <style:style style:name="T840_7" style:family="text">
      <style:text-properties fo:font-size="11pt" style:font-size-asian="11pt" style:font-name-complex="Arial" style:font-size-complex="11pt" fo:language-asian="en" fo:country-asian="GB"/>
    </style:style>
    <style:style style:name="T840_8" style:family="text">
      <style:text-properties fo:font-size="11pt" style:font-size-asian="11pt" style:font-name-complex="Arial" style:font-size-complex="11pt" fo:language-asian="en" fo:country-asian="GB"/>
    </style:style>
    <style:style style:name="T840_9" style:family="text">
      <style:text-properties fo:font-size="11pt" style:font-size-asian="11pt" style:font-name-complex="Arial" style:font-size-complex="11pt" fo:language-asian="en" fo:country-asian="GB"/>
    </style:style>
    <style:style style:name="T840_10" style:family="text">
      <style:text-properties fo:font-size="11pt" style:font-size-asian="11pt" style:font-name-complex="Arial" style:font-size-complex="11pt" fo:language-asian="en" fo:country-asian="GB"/>
    </style:style>
    <style:style style:name="T840_11" style:family="text">
      <style:text-properties fo:font-size="11pt" style:font-size-asian="11pt" style:font-name-complex="Arial" style:font-size-complex="11pt" fo:language-asian="en" fo:country-asian="GB"/>
    </style:style>
    <style:style style:name="T840_12" style:family="text">
      <style:text-properties fo:font-size="11pt" style:font-name-asian="Arial" style:font-size-asian="11pt" style:font-name-complex="Arial" style:font-size-complex="11pt"/>
    </style:style>
    <style:style style:name="P84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42" style:family="paragraph" style:parent-style-name="List_20_Paragraph">
      <style:paragraph-properties fo:text-align="justify"/>
    </style:style>
    <style:style style:name="T842_1" style:family="text">
      <style:text-properties fo:font-size="11pt" style:font-name-asian="Arial" style:font-size-asian="11pt" style:font-name-complex="Arial" style:font-size-complex="11pt"/>
    </style:style>
    <style:style style:name="T842_2" style:family="text">
      <style:text-properties fo:font-size="11pt" style:font-name-asian="Arial" style:font-size-asian="11pt" style:font-name-complex="Arial" style:font-size-complex="11pt"/>
    </style:style>
    <style:style style:name="T842_3" style:family="text">
      <style:text-properties fo:font-size="11pt" style:font-name-asian="Arial" style:font-size-asian="11pt" style:font-name-complex="Arial" style:font-size-complex="11pt"/>
    </style:style>
    <style:style style:name="T842_4" style:family="text">
      <style:text-properties fo:font-size="11pt" style:font-name-asian="Arial" style:font-size-asian="11pt" style:font-name-complex="Arial" style:font-size-complex="11pt"/>
    </style:style>
    <style:style style:name="T842_5" style:family="text">
      <style:text-properties fo:font-size="11pt" style:font-name-asian="Arial" style:font-size-asian="11pt" style:font-name-complex="Arial" style:font-size-complex="11pt"/>
    </style:style>
    <style:style style:name="T842_6" style:family="text">
      <style:text-properties fo:font-size="11pt" style:font-name-asian="Arial" style:font-size-asian="11pt" style:font-name-complex="Arial" style:font-size-complex="11pt"/>
    </style:style>
    <style:style style:name="T842_7" style:family="text">
      <style:text-properties fo:font-size="11pt" style:font-name-asian="Arial" style:font-size-asian="11pt" style:font-name-complex="Arial" style:font-size-complex="11pt"/>
    </style:style>
    <style:style style:name="T842_8" style:family="text">
      <style:text-properties fo:font-size="11pt" style:font-name-asian="Arial" style:font-size-asian="11pt" style:font-name-complex="Arial" style:font-size-complex="11pt"/>
    </style:style>
    <style:style style:name="T842_9" style:family="text">
      <style:text-properties fo:font-size="11pt" style:font-name-asian="Arial" style:font-size-asian="11pt" style:font-name-complex="Arial" style:font-size-complex="11pt"/>
    </style:style>
    <style:style style:name="T842_10" style:family="text">
      <style:text-properties fo:font-size="11pt" style:font-name-asian="Arial" style:font-size-asian="11pt" style:font-name-complex="Arial" style:font-size-complex="11pt"/>
    </style:style>
    <style:style style:name="T842_11" style:family="text">
      <style:text-properties fo:font-size="11pt" style:font-name-asian="Arial" style:font-size-asian="11pt" style:font-name-complex="Arial" style:font-size-complex="11pt"/>
    </style:style>
    <style:style style:name="T842_12" style:family="text">
      <style:text-properties fo:font-size="11pt" style:font-name-asian="Arial" style:font-size-asian="11pt" style:font-name-complex="Arial" style:font-size-complex="11pt"/>
    </style:style>
    <style:style style:name="T842_13" style:family="text">
      <style:text-properties fo:font-size="11pt" style:font-name-asian="Arial" style:font-size-asian="11pt" style:font-name-complex="Arial" style:font-size-complex="11pt"/>
    </style:style>
    <style:style style:name="T842_14" style:family="text">
      <style:text-properties fo:font-size="11pt" style:font-name-asian="Arial" style:font-size-asian="11pt" style:font-name-complex="Arial" style:font-size-complex="11pt"/>
    </style:style>
    <style:style style:name="T842_15" style:family="text">
      <style:text-properties fo:font-size="11pt" style:font-name-asian="Arial" style:font-size-asian="11pt" style:font-name-complex="Arial" style:font-size-complex="11pt"/>
    </style:style>
    <style:style style:name="T842_16" style:family="text">
      <style:text-properties fo:font-size="11pt" style:font-name-asian="Arial" style:font-size-asian="11pt" style:font-name-complex="Arial" style:font-size-complex="11pt"/>
    </style:style>
    <style:style style:name="T842_17" style:family="text">
      <style:text-properties fo:font-size="11pt" style:font-name-asian="Arial" style:font-size-asian="11pt" style:font-name-complex="Arial" style:font-size-complex="11pt"/>
    </style:style>
    <style:style style:name="T842_18" style:family="text">
      <style:text-properties fo:font-size="11pt" style:font-name-asian="Arial" style:font-size-asian="11pt" style:font-name-complex="Arial" style:font-size-complex="11pt"/>
    </style:style>
    <style:style style:name="T842_19" style:family="text">
      <style:text-properties fo:font-size="11pt" style:font-name-asian="Arial" style:font-size-asian="11pt" style:font-name-complex="Arial" style:font-size-complex="11pt"/>
    </style:style>
    <style:style style:name="T842_20" style:family="text">
      <style:text-properties fo:font-size="11pt" style:font-name-asian="Arial" style:font-size-asian="11pt" style:font-name-complex="Arial" style:font-size-complex="11pt"/>
    </style:style>
    <style:style style:name="T842_21" style:family="text">
      <style:text-properties fo:font-size="11pt" style:font-name-asian="Arial" style:font-size-asian="11pt" style:font-name-complex="Arial" style:font-size-complex="11pt"/>
    </style:style>
    <style:style style:name="T842_22" style:family="text">
      <style:text-properties fo:font-size="11pt" style:font-name-asian="Arial" style:font-size-asian="11pt" style:font-name-complex="Arial" style:font-size-complex="11pt"/>
    </style:style>
    <style:style style:name="T842_23" style:family="text">
      <style:text-properties fo:font-size="11pt" style:font-name-asian="Arial" style:font-size-asian="11pt" style:font-name-complex="Arial" style:font-size-complex="11pt"/>
    </style:style>
    <style:style style:name="T842_24" style:family="text"/>
    <style:style style:name="T842_2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842_2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842_27" style:family="text">
      <style:text-properties fo:font-size="11pt" style:font-name-asian="Arial" style:font-size-asian="11pt" style:font-name-complex="Arial" style:font-size-complex="11pt"/>
    </style:style>
    <style:style style:name="T842_28" style:family="text">
      <style:text-properties fo:font-size="11pt" style:font-name-asian="Arial" style:font-size-asian="11pt" style:font-name-complex="Arial" style:font-size-complex="11pt"/>
    </style:style>
    <style:style style:name="T842_29" style:family="text">
      <style:text-properties fo:font-size="11pt" style:font-name-asian="Arial" style:font-size-asian="11pt" style:font-name-complex="Arial" style:font-size-complex="11pt"/>
    </style:style>
    <style:style style:name="T842_30" style:family="text">
      <style:text-properties fo:font-size="11pt" style:font-name-asian="Arial" style:font-size-asian="11pt" style:font-name-complex="Arial" style:font-size-complex="11pt"/>
    </style:style>
    <style:style style:name="T842_31" style:family="text">
      <style:text-properties fo:font-size="11pt" style:font-name-asian="Arial" style:font-size-asian="11pt" style:font-name-complex="Arial" style:font-size-complex="11pt"/>
    </style:style>
    <style:style style:name="T842_32" style:family="text">
      <style:text-properties fo:font-size="11pt" style:font-name-asian="Arial" style:font-size-asian="11pt" style:font-name-complex="Arial" style:font-size-complex="11pt"/>
    </style:style>
    <style:style style:name="T842_33" style:family="text">
      <style:text-properties fo:font-size="11pt" style:font-name-asian="Arial" style:font-size-asian="11pt" style:font-name-complex="Arial" style:font-size-complex="11pt"/>
    </style:style>
    <style:style style:name="T842_34" style:family="text">
      <style:text-properties fo:font-size="11pt" style:font-name-asian="Arial" style:font-size-asian="11pt" style:font-name-complex="Arial" style:font-size-complex="11pt"/>
    </style:style>
    <style:style style:name="T842_35" style:family="text">
      <style:text-properties fo:font-size="11pt" style:font-name-asian="Arial" style:font-size-asian="11pt" style:font-name-complex="Arial" style:font-size-complex="11pt"/>
    </style:style>
    <style:style style:name="P84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844" style:family="paragraph" style:parent-style-name="List_20_Paragraph">
      <style:paragraph-properties fo:text-align="justify"/>
    </style:style>
    <style:style style:name="T844_1" style:family="text">
      <style:text-properties fo:font-size="11pt" style:font-name-asian="Arial" style:font-size-asian="11pt" style:font-name-complex="Arial" style:font-size-complex="11pt"/>
    </style:style>
    <style:style style:name="T844_2" style:family="text">
      <style:text-properties fo:font-size="11pt" style:font-name-asian="Arial" style:font-size-asian="11pt" style:font-name-complex="Arial" style:font-size-complex="11pt"/>
    </style:style>
    <style:style style:name="T844_3" style:family="text">
      <style:text-properties fo:font-size="11pt" style:font-name-asian="Arial" style:font-size-asian="11pt" style:font-name-complex="Arial" style:font-size-complex="11pt"/>
    </style:style>
    <style:style style:name="T844_4" style:family="text">
      <style:text-properties fo:font-size="11pt" style:font-name-asian="Arial" style:font-size-asian="11pt" style:font-name-complex="Arial" style:font-size-complex="11pt"/>
    </style:style>
    <style:style style:name="T844_5" style:family="text">
      <style:text-properties fo:font-size="11pt" style:font-name-asian="Arial" style:font-size-asian="11pt" style:font-name-complex="Arial" style:font-size-complex="11pt"/>
    </style:style>
    <style:style style:name="T844_6" style:family="text">
      <style:text-properties fo:font-size="11pt" style:font-name-asian="Arial" style:font-size-asian="11pt" style:font-name-complex="Arial" style:font-size-complex="11pt"/>
    </style:style>
    <style:style style:name="T844_7" style:family="text">
      <style:text-properties fo:font-size="11pt" style:font-name-asian="Arial" style:font-size-asian="11pt" style:font-name-complex="Arial" style:font-size-complex="11pt"/>
    </style:style>
    <style:style style:name="T844_8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45" style:family="paragraph" style:parent-style-name="Footnote_20_text"/>
    <style:style style:name="T845_1" style:family="text"/>
    <style:style style:name="T845_2" style:family="text"/>
    <style:style style:name="T845_3" style:family="text"/>
    <style:style style:name="T845_4" style:family="text"/>
    <style:style style:name="T845_5" style:family="text"/>
    <style:style style:name="T845_6" style:family="text" style:parent-style-name="Internet_20_link"/>
    <style:style style:name="T845_7" style:family="text"/>
    <style:style style:name="T845_8" style:family="text"/>
    <style:style style:name="T845_9" style:family="text"/>
    <style:style style:name="T845_10" style:family="text"/>
    <style:style style:name="T845_11" style:family="text"/>
    <style:style style:name="T845_12" style:family="text"/>
    <style:style style:name="T845_13" style:family="text"/>
    <style:style style:name="T845_14" style:family="text"/>
    <style:style style:name="T845_15" style:family="text"/>
    <style:style style:name="T845_16" style:family="text" style:parent-style-name="Internet_20_link"/>
    <style:style style:name="T845_17" style:family="text"/>
    <style:style style:name="T845_18" style:family="text"/>
    <style:style style:name="T845_19" style:family="text">
      <style:text-properties fo:font-size="11pt" style:font-name-asian="Arial" style:font-size-asian="11pt" style:font-name-complex="Arial" style:font-size-complex="11pt"/>
    </style:style>
    <style:style style:name="T845_20" style:family="text">
      <style:text-properties fo:font-size="11pt" style:font-name-asian="Arial" style:font-size-asian="11pt" style:font-name-complex="Arial" style:font-size-complex="11pt"/>
    </style:style>
    <style:style style:name="T845_21" style:family="text">
      <style:text-properties fo:font-size="11pt" style:font-name-asian="Arial" style:font-size-asian="11pt" style:font-name-complex="Arial" style:font-size-complex="11pt"/>
    </style:style>
    <style:style style:name="P846" style:family="paragraph" style:parent-style-name="List_20_Paragraph">
      <style:paragraph-properties fo:text-align="justify">
        <style:tab-stops>
          <style:tab-stop style:type="left" style:leader-style="none" style:position="11.215cm"/>
        </style:tab-stops>
      </style:paragraph-properties>
    </style:style>
    <style:style style:name="T846_1" style:family="text">
      <style:text-properties fo:font-size="11pt" style:font-name-asian="Arial" style:font-size-asian="11pt" style:font-name-complex="Arial" style:font-size-complex="11pt"/>
    </style:style>
    <style:style style:name="P847" style:family="paragraph" style:parent-style-name="Normal">
      <style:paragraph-properties fo:text-align="justify"/>
    </style:style>
    <style:style style:name="T847_1" style:family="text">
      <style:text-properties fo:font-size="11pt" style:font-size-asian="11pt" style:font-size-complex="11pt" fo:font-weight="bold" style:font-weight-asian="bold" style:font-weight-complex="bold"/>
    </style:style>
    <style:style style:name="P84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84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49_1" style:family="text">
      <style:text-properties fo:font-size="11pt" style:font-size-asian="11pt" style:font-size-complex="11pt" fo:font-weight="bold" style:font-weight-asian="bold" style:font-weight-complex="bold"/>
    </style:style>
    <style:style style:name="T849_2" style:family="text">
      <style:text-properties fo:font-size="11pt" style:font-size-asian="11pt" style:font-size-complex="11pt" fo:font-weight="bold" style:font-weight-asian="bold" style:font-weight-complex="bold"/>
    </style:style>
    <style:style style:name="T849_3" style:family="text">
      <style:text-properties fo:font-size="11pt" style:font-size-asian="11pt" style:font-size-complex="11pt" fo:font-weight="bold" style:font-weight-asian="bold" style:font-weight-complex="bold"/>
    </style:style>
    <style:style style:name="T849_4" style:family="text">
      <style:text-properties fo:font-size="11pt" style:font-size-asian="11pt" style:font-size-complex="11pt"/>
    </style:style>
    <style:style style:name="T849_5" style:family="text">
      <style:text-properties fo:font-size="11pt" style:font-size-asian="11pt" style:font-size-complex="11pt"/>
    </style:style>
    <style:style style:name="T849_6" style:family="text">
      <style:text-properties fo:font-size="11pt" style:font-size-asian="11pt" style:font-size-complex="11pt"/>
    </style:style>
    <style:style style:name="T849_7" style:family="text">
      <style:text-properties fo:font-size="11pt" style:font-size-asian="11pt" style:font-size-complex="11pt"/>
    </style:style>
    <style:style style:name="T849_8" style:family="text">
      <style:text-properties fo:font-size="11pt" style:font-size-asian="11pt" style:font-size-complex="11pt"/>
    </style:style>
    <style:style style:name="T849_9" style:family="text">
      <style:text-properties fo:font-size="11pt" style:font-size-asian="11pt" style:font-size-complex="11pt"/>
    </style:style>
    <style:style style:name="T849_10" style:family="text">
      <style:text-properties fo:font-style="italic" style:font-style-asian="italic" style:font-style-complex="italic" fo:font-size="11pt" style:font-size-asian="11pt" style:font-size-complex="11pt"/>
    </style:style>
    <style:style style:name="T849_11" style:family="text">
      <style:text-properties fo:font-size="11pt" style:font-size-asian="11pt" style:font-size-complex="11pt"/>
    </style:style>
    <style:style style:name="T849_12" style:family="text">
      <style:text-properties fo:font-size="11pt" style:font-size-asian="11pt" style:font-size-complex="11pt"/>
    </style:style>
    <style:style style:name="T849_13" style:family="text">
      <style:text-properties fo:font-size="11pt" style:font-size-asian="11pt" style:font-size-complex="11pt"/>
    </style:style>
    <style:style style:name="T849_14" style:family="text">
      <style:text-properties fo:font-size="11pt" style:font-size-asian="11pt" style:font-size-complex="11pt"/>
    </style:style>
    <style:style style:name="T849_15" style:family="text">
      <style:text-properties fo:font-size="11pt" style:font-size-asian="11pt" style:font-size-complex="11pt"/>
    </style:style>
    <style:style style:name="T849_16" style:family="text">
      <style:text-properties fo:font-size="11pt" style:font-size-asian="11pt" style:font-size-complex="11pt"/>
    </style:style>
    <style:style style:name="T849_17" style:family="text">
      <style:text-properties fo:font-size="11pt" style:font-size-asian="11pt" style:font-size-complex="11pt"/>
    </style:style>
    <style:style style:name="T849_18" style:family="text">
      <style:text-properties fo:font-size="11pt" style:font-size-asian="11pt" style:font-size-complex="11pt"/>
    </style:style>
    <style:style style:name="T849_19" style:family="text">
      <style:text-properties fo:font-size="11pt" style:font-size-asian="11pt" style:font-size-complex="11pt"/>
    </style:style>
    <style:style style:name="T849_20" style:family="text">
      <style:text-properties fo:font-size="11pt" style:font-size-asian="11pt" style:font-size-complex="11pt"/>
    </style:style>
    <style:style style:name="T849_21" style:family="text">
      <style:text-properties fo:font-size="11pt" style:font-size-asian="11pt" style:font-size-complex="11pt"/>
    </style:style>
    <style:style style:name="T849_22" style:family="text">
      <style:text-properties fo:font-size="11pt" style:font-size-asian="11pt" style:font-size-complex="11pt"/>
    </style:style>
    <style:style style:name="T849_23" style:family="text">
      <style:text-properties fo:font-size="11pt" style:font-size-asian="11pt" style:font-size-complex="11pt"/>
    </style:style>
    <style:style style:name="T849_24" style:family="text">
      <style:text-properties fo:font-size="11pt" style:font-size-asian="11pt" style:font-size-complex="11pt"/>
    </style:style>
    <style:style style:name="P850" style:family="paragraph" style:parent-style-name="List_20_Paragraph">
      <style:paragraph-properties fo:text-align="justify" fo:margin-left="0.635cm"/>
      <style:text-properties fo:font-size="11pt" style:font-size-asian="11pt" style:font-size-complex="11pt"/>
    </style:style>
    <style:style style:name="P85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1_1" style:family="text">
      <style:text-properties fo:font-size="11pt" style:font-size-asian="11pt" style:font-size-complex="11pt"/>
    </style:style>
    <style:style style:name="T851_2" style:family="text">
      <style:text-properties fo:font-size="11pt" style:font-size-asian="11pt" style:font-size-complex="11pt"/>
    </style:style>
    <style:style style:name="T851_3" style:family="text">
      <style:text-properties fo:font-size="11pt" style:font-size-asian="11pt" style:font-size-complex="11pt"/>
    </style:style>
    <style:style style:name="T851_4" style:family="text">
      <style:text-properties fo:font-size="11pt" style:font-size-asian="11pt" style:font-size-complex="11pt"/>
    </style:style>
    <style:style style:name="T851_5" style:family="text">
      <style:text-properties fo:font-size="11pt" style:font-size-asian="11pt" style:font-size-complex="11pt"/>
    </style:style>
    <style:style style:name="P852" style:family="paragraph" style:parent-style-name="List_20_Paragraph">
      <style:text-properties fo:font-size="11pt" style:font-size-asian="11pt" style:font-size-complex="11pt"/>
    </style:style>
    <style:style style:name="P853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3_1" style:family="text">
      <style:text-properties fo:font-size="11pt" style:font-size-asian="11pt" style:font-size-complex="11pt"/>
    </style:style>
    <style:style style:name="T853_2" style:family="text">
      <style:text-properties fo:font-size="11pt" style:font-size-asian="11pt" style:font-size-complex="11pt"/>
    </style:style>
    <style:style style:name="T853_3" style:family="text">
      <style:text-properties fo:font-size="11pt" style:font-size-asian="11pt" style:font-size-complex="11pt"/>
    </style:style>
    <style:style style:name="T853_4" style:family="text">
      <style:text-properties fo:font-size="11pt" style:font-size-asian="11pt" style:font-size-complex="11pt"/>
    </style:style>
    <style:style style:name="T853_5" style:family="text">
      <style:text-properties fo:font-size="11pt" style:font-size-asian="11pt" style:font-size-complex="11pt"/>
    </style:style>
    <style:style style:name="T853_6" style:family="text">
      <style:text-properties fo:font-size="11pt" style:font-size-asian="11pt" style:font-size-complex="11pt"/>
    </style:style>
    <style:style style:name="T853_7" style:family="text">
      <style:text-properties fo:font-size="11pt" style:font-size-asian="11pt" style:font-size-complex="11pt"/>
    </style:style>
    <style:style style:name="T853_8" style:family="text">
      <style:text-properties fo:font-size="11pt" style:font-size-asian="11pt" style:font-size-complex="11pt"/>
    </style:style>
    <style:style style:name="T853_9" style:family="text">
      <style:text-properties fo:font-size="11pt" style:font-size-asian="11pt" style:font-size-complex="11pt"/>
    </style:style>
    <style:style style:name="T853_10" style:family="text">
      <style:text-properties fo:font-size="11pt" style:font-size-asian="11pt" style:font-size-complex="11pt"/>
    </style:style>
    <style:style style:name="T853_11" style:family="text">
      <style:text-properties fo:font-size="11pt" style:font-size-asian="11pt" style:font-size-complex="11pt"/>
    </style:style>
    <style:style style:name="T853_12" style:family="text">
      <style:text-properties fo:font-size="11pt" style:font-size-asian="11pt" style:font-size-complex="11pt"/>
    </style:style>
    <style:style style:name="T853_13" style:family="text">
      <style:text-properties fo:font-size="11pt" style:font-size-asian="11pt" style:font-size-complex="11pt"/>
    </style:style>
    <style:style style:name="T853_14" style:family="text">
      <style:text-properties fo:font-size="11pt" style:font-size-asian="11pt" style:font-size-complex="11pt"/>
    </style:style>
    <style:style style:name="T853_15" style:family="text">
      <style:text-properties fo:font-size="11pt" style:font-size-asian="11pt" style:font-size-complex="11pt"/>
    </style:style>
    <style:style style:name="T853_16" style:family="text">
      <style:text-properties fo:font-size="11pt" style:font-size-asian="11pt" style:font-size-complex="11pt"/>
    </style:style>
    <style:style style:name="T853_17" style:family="text">
      <style:text-properties fo:font-size="11pt" style:font-size-asian="11pt" style:font-size-complex="11pt"/>
    </style:style>
    <style:style style:name="T853_18" style:family="text">
      <style:text-properties fo:font-size="11pt" style:font-size-asian="11pt" style:font-size-complex="11pt"/>
    </style:style>
    <style:style style:name="T853_19" style:family="text">
      <style:text-properties fo:font-size="11pt" style:font-size-asian="11pt" style:font-size-complex="11pt"/>
    </style:style>
    <style:style style:name="T853_20" style:family="text">
      <style:text-properties fo:font-size="11pt" style:font-size-asian="11pt" style:font-size-complex="11pt"/>
    </style:style>
    <style:style style:name="T853_21" style:family="text">
      <style:text-properties fo:font-size="11pt" style:font-size-asian="11pt" style:font-size-complex="11pt"/>
    </style:style>
    <style:style style:name="P854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4_1" style:family="text">
      <style:text-properties fo:font-size="11pt" style:font-size-asian="11pt" style:font-size-complex="11pt"/>
    </style:style>
    <style:style style:name="T854_2" style:family="text">
      <style:text-properties fo:font-size="11pt" style:font-size-asian="11pt" style:font-size-complex="11pt"/>
    </style:style>
    <style:style style:name="T854_3" style:family="text">
      <style:text-properties fo:font-size="11pt" style:font-size-asian="11pt" style:font-size-complex="11pt"/>
    </style:style>
    <style:style style:name="T854_4" style:family="text">
      <style:text-properties fo:font-size="11pt" style:font-size-asian="11pt" style:font-size-complex="11pt"/>
    </style:style>
    <style:style style:name="T854_5" style:family="text">
      <style:text-properties fo:font-size="11pt" style:font-size-asian="11pt" style:font-size-complex="11pt"/>
    </style:style>
    <style:style style:name="T854_6" style:family="text">
      <style:text-properties fo:font-size="11pt" style:font-size-asian="11pt" style:font-size-complex="11pt"/>
    </style:style>
    <style:style style:name="T854_7" style:family="text">
      <style:text-properties fo:font-size="11pt" style:font-size-asian="11pt" style:font-size-complex="11pt"/>
    </style:style>
    <style:style style:name="T854_8" style:family="text">
      <style:text-properties fo:font-size="11pt" style:font-size-asian="11pt" style:font-size-complex="11pt"/>
    </style:style>
    <style:style style:name="T854_9" style:family="text">
      <style:text-properties fo:font-size="11pt" style:font-size-asian="11pt" style:font-size-complex="11pt"/>
    </style:style>
    <style:style style:name="T854_10" style:family="text">
      <style:text-properties fo:font-size="11pt" style:font-size-asian="11pt" style:font-size-complex="11pt"/>
    </style:style>
    <style:style style:name="T854_11" style:family="text">
      <style:text-properties fo:font-size="11pt" style:font-size-asian="11pt" style:font-size-complex="11pt"/>
    </style:style>
    <style:style style:name="T854_12" style:family="text">
      <style:text-properties fo:font-size="11pt" style:font-size-asian="11pt" style:font-size-complex="11pt"/>
    </style:style>
    <style:style style:name="P85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5_1" style:family="text">
      <style:text-properties fo:font-size="11pt" style:font-size-asian="11pt" style:font-size-complex="11pt"/>
    </style:style>
    <style:style style:name="T855_2" style:family="text">
      <style:text-properties fo:font-size="11pt" style:font-size-asian="11pt" style:font-size-complex="11pt"/>
    </style:style>
    <style:style style:name="T855_3" style:family="text">
      <style:text-properties fo:font-size="11pt" style:font-size-asian="11pt" style:font-size-complex="11pt"/>
    </style:style>
    <style:style style:name="P856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6_1" style:family="text">
      <style:text-properties fo:font-size="11pt" style:font-size-asian="11pt" style:font-size-complex="11pt"/>
    </style:style>
    <style:style style:name="T856_2" style:family="text">
      <style:text-properties fo:font-size="11pt" style:font-size-asian="11pt" style:font-size-complex="11pt"/>
    </style:style>
    <style:style style:name="T856_3" style:family="text">
      <style:text-properties fo:font-size="11pt" style:font-size-asian="11pt" style:font-size-complex="11pt"/>
    </style:style>
    <style:style style:name="T856_4" style:family="text">
      <style:text-properties fo:font-size="11pt" style:font-size-asian="11pt" style:font-size-complex="11pt"/>
    </style:style>
    <style:style style:name="T856_5" style:family="text">
      <style:text-properties fo:font-size="11pt" style:font-size-asian="11pt" style:font-size-complex="11pt"/>
    </style:style>
    <style:style style:name="T856_6" style:family="text">
      <style:text-properties fo:font-size="11pt" style:font-size-asian="11pt" style:font-size-complex="11pt"/>
    </style:style>
    <style:style style:name="T856_7" style:family="text">
      <style:text-properties fo:font-size="11pt" style:font-size-asian="11pt" style:font-size-complex="11pt"/>
    </style:style>
    <style:style style:name="T856_8" style:family="text">
      <style:text-properties fo:font-size="11pt" style:font-size-asian="11pt" style:font-size-complex="11pt"/>
    </style:style>
    <style:style style:name="T856_9" style:family="text">
      <style:text-properties fo:font-size="11pt" style:font-size-asian="11pt" style:font-size-complex="11pt"/>
    </style:style>
    <style:style style:name="T856_10" style:family="text">
      <style:text-properties fo:font-size="11pt" style:font-size-asian="11pt" style:font-size-complex="11pt"/>
    </style:style>
    <style:style style:name="T856_11" style:family="text">
      <style:text-properties fo:font-size="11pt" style:font-size-asian="11pt" style:font-size-complex="11pt"/>
    </style:style>
    <style:style style:name="T856_12" style:family="text">
      <style:text-properties fo:font-size="11pt" style:font-size-asian="11pt" style:font-size-complex="11pt"/>
    </style:style>
    <style:style style:name="P85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7_1" style:family="text">
      <style:text-properties fo:font-size="11pt" style:font-size-asian="11pt" style:font-size-complex="11pt"/>
    </style:style>
    <style:style style:name="T857_2" style:family="text">
      <style:text-properties fo:font-size="11pt" style:font-size-asian="11pt" style:font-size-complex="11pt"/>
    </style:style>
    <style:style style:name="T857_3" style:family="text">
      <style:text-properties fo:font-size="11pt" style:font-size-asian="11pt" style:font-size-complex="11pt"/>
    </style:style>
    <style:style style:name="T857_4" style:family="text">
      <style:text-properties fo:font-size="11pt" style:font-size-asian="11pt" style:font-size-complex="11pt"/>
    </style:style>
    <style:style style:name="T857_5" style:family="text">
      <style:text-properties fo:font-size="11pt" style:font-size-asian="11pt" style:font-size-complex="11pt"/>
    </style:style>
    <style:style style:name="T857_6" style:family="text">
      <style:text-properties fo:font-size="11pt" style:font-size-asian="11pt" style:font-size-complex="11pt"/>
    </style:style>
    <style:style style:name="T857_7" style:family="text">
      <style:text-properties fo:font-size="11pt" style:font-size-asian="11pt" style:font-size-complex="11pt"/>
    </style:style>
    <style:style style:name="T857_8" style:family="text">
      <style:text-properties fo:font-size="11pt" style:font-size-asian="11pt" style:font-size-complex="11pt"/>
    </style:style>
    <style:style style:name="P858" style:family="paragraph" style:parent-style-name="List_20_Paragraph">
      <style:text-properties fo:font-size="11pt" style:font-size-asian="11pt" style:font-size-complex="11pt"/>
    </style:style>
    <style:style style:name="P85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59_1" style:family="text">
      <style:text-properties fo:font-size="11pt" style:font-name-asian="ＭＳ ゴシック" style:font-size-asian="11pt" style:font-size-complex="11pt"/>
    </style:style>
    <style:style style:name="T859_2" style:family="text">
      <style:text-properties fo:font-size="11pt" style:font-name-asian="ＭＳ ゴシック" style:font-size-asian="11pt" style:font-size-complex="11pt"/>
    </style:style>
    <style:style style:name="T859_3" style:family="text">
      <style:text-properties fo:font-size="11pt" style:font-name-asian="ＭＳ ゴシック" style:font-size-asian="11pt" style:font-size-complex="11pt"/>
    </style:style>
    <style:style style:name="T859_4" style:family="text">
      <style:text-properties fo:font-size="11pt" style:font-name-asian="ＭＳ ゴシック" style:font-size-asian="11pt" style:font-size-complex="11pt"/>
    </style:style>
    <style:style style:name="T859_5" style:family="text">
      <style:text-properties fo:font-size="11pt" style:font-name-asian="ＭＳ ゴシック" style:font-size-asian="11pt" style:font-size-complex="11pt"/>
    </style:style>
    <style:style style:name="T859_6" style:family="text">
      <style:text-properties fo:font-size="11pt" style:font-name-asian="ＭＳ ゴシック" style:font-size-asian="11pt" style:font-size-complex="11pt"/>
    </style:style>
    <style:style style:name="P860" style:family="paragraph" style:parent-style-name="Normal">
      <style:text-properties fo:font-size="11pt" style:font-name-asian="ＭＳ ゴシック" style:font-size-asian="11pt" style:font-size-complex="11pt"/>
    </style:style>
    <style:style style:name="P861" style:family="paragraph" style:parent-style-name="List_20_Paragraph">
      <style:text-properties fo:font-size="11pt" style:font-size-asian="11pt" style:font-size-complex="11pt"/>
    </style:style>
    <style:style style:name="T861_1" style:family="text">
      <style:text-properties fo:font-size="11pt" style:font-size-asian="11pt" style:font-size-complex="11pt"/>
    </style:style>
    <style:style style:name="T861_2" style:family="text">
      <style:text-properties fo:font-size="11pt" style:font-name-asian="ＭＳ ゴシック" style:font-size-asian="11pt" style:font-size-complex="11pt"/>
    </style:style>
    <style:style style:name="T861_3" style:family="text">
      <style:text-properties fo:font-size="11pt" style:font-size-asian="11pt" style:font-size-complex="11pt"/>
    </style:style>
    <style:style style:name="T861_4" style:family="text">
      <style:text-properties fo:font-size="11pt" style:font-name-asian="ＭＳ ゴシック" style:font-size-asian="11pt" style:font-size-complex="11pt"/>
    </style:style>
    <style:style style:name="T861_5" style:family="text">
      <style:text-properties fo:font-size="11pt" style:font-size-asian="11pt" style:font-size-complex="11pt"/>
    </style:style>
    <style:style style:name="T861_6" style:family="text">
      <style:text-properties fo:font-size="11pt" style:font-name-asian="ＭＳ ゴシック" style:font-size-asian="11pt" style:font-size-complex="11pt"/>
    </style:style>
    <style:style style:name="T861_7" style:family="text">
      <style:text-properties fo:font-size="11pt" style:font-size-asian="11pt" style:font-size-complex="11pt"/>
    </style:style>
    <style:style style:name="T861_8" style:family="text">
      <style:text-properties fo:font-size="11pt" style:font-name-asian="ＭＳ ゴシック" style:font-size-asian="11pt" style:font-size-complex="11pt"/>
    </style:style>
    <style:style style:name="T861_9" style:family="text">
      <style:text-properties fo:font-size="11pt" style:font-size-asian="11pt" style:font-size-complex="11pt"/>
    </style:style>
    <style:style style:name="T861_10" style:family="text">
      <style:text-properties fo:font-size="11pt" style:font-name-asian="ＭＳ ゴシック" style:font-size-asian="11pt" style:font-size-complex="11pt"/>
    </style:style>
    <style:style style:name="T861_11" style:family="text">
      <style:text-properties fo:font-size="11pt" style:font-size-asian="11pt" style:font-size-complex="11pt"/>
    </style:style>
    <style:style style:name="T861_12" style:family="text">
      <style:text-properties fo:font-size="11pt" style:font-name-asian="ＭＳ ゴシック" style:font-size-asian="11pt" style:font-size-complex="11pt"/>
    </style:style>
    <style:style style:name="T861_13" style:family="text">
      <style:text-properties fo:font-size="11pt" style:font-size-asian="11pt" style:font-size-complex="11pt"/>
    </style:style>
    <style:style style:name="T861_14" style:family="text">
      <style:text-properties fo:font-size="11pt" style:font-name-asian="ＭＳ ゴシック" style:font-size-asian="11pt" style:font-size-complex="11pt"/>
    </style:style>
    <style:style style:name="T861_15" style:family="text">
      <style:text-properties fo:font-size="11pt" style:font-size-asian="11pt" style:font-size-complex="11pt"/>
    </style:style>
    <style:style style:name="T861_16" style:family="text">
      <style:text-properties fo:font-size="11pt" style:font-name-asian="ＭＳ ゴシック" style:font-size-asian="11pt" style:font-size-complex="11pt"/>
    </style:style>
    <style:style style:name="T861_17" style:family="text">
      <style:text-properties fo:font-size="11pt" style:font-size-asian="11pt" style:font-size-complex="11pt"/>
    </style:style>
    <style:style style:name="T861_18" style:family="text">
      <style:text-properties fo:font-size="11pt" style:font-name-asian="ＭＳ ゴシック" style:font-size-asian="11pt" style:font-size-complex="11pt"/>
    </style:style>
    <style:style style:name="T861_19" style:family="text">
      <style:text-properties fo:font-size="11pt" style:font-size-asian="11pt" style:font-size-complex="11pt"/>
    </style:style>
    <style:style style:name="T861_20" style:family="text">
      <style:text-properties fo:font-size="11pt" style:font-name-asian="ＭＳ ゴシック" style:font-size-asian="11pt" style:font-size-complex="11pt"/>
    </style:style>
    <style:style style:name="T861_21" style:family="text">
      <style:text-properties fo:font-size="11pt" style:font-size-asian="11pt" style:font-size-complex="11pt"/>
    </style:style>
    <style:style style:name="T861_22" style:family="text">
      <style:text-properties fo:font-size="11pt" style:font-name-asian="ＭＳ ゴシック" style:font-size-asian="11pt" style:font-size-complex="11pt"/>
    </style:style>
    <style:style style:name="T861_23" style:family="text">
      <style:text-properties fo:font-size="11pt" style:font-size-asian="11pt" style:font-size-complex="11pt"/>
    </style:style>
    <style:style style:name="T861_24" style:family="text">
      <style:text-properties fo:font-size="11pt" style:font-size-asian="11pt" style:font-size-complex="11pt"/>
    </style:style>
    <style:style style:name="T861_25" style:family="text">
      <style:text-properties fo:font-size="11pt" style:font-size-asian="11pt" style:font-size-complex="11pt"/>
    </style:style>
    <style:style style:name="T861_26" style:family="text">
      <style:text-properties fo:font-size="11pt" style:font-size-asian="11pt" style:font-size-complex="11pt"/>
    </style:style>
    <style:style style:name="T861_27" style:family="text">
      <style:text-properties fo:font-size="11pt" style:font-size-asian="11pt" style:font-size-complex="11pt"/>
    </style:style>
    <style:style style:name="T861_28" style:family="text">
      <style:text-properties fo:font-size="11pt" style:font-size-asian="11pt" style:font-size-complex="11pt"/>
    </style:style>
    <style:style style:name="T861_29" style:family="text">
      <style:text-properties fo:font-size="11pt" style:font-size-asian="11pt" style:font-size-complex="11pt"/>
    </style:style>
    <style:style style:name="T861_30" style:family="text">
      <style:text-properties fo:font-size="11pt" style:font-size-asian="11pt" style:font-size-complex="11pt"/>
    </style:style>
    <style:style style:name="T861_31" style:family="text">
      <style:text-properties fo:font-size="11pt" style:font-size-asian="11pt" style:font-size-complex="11pt"/>
    </style:style>
    <style:style style:name="T861_32" style:family="text">
      <style:text-properties fo:font-size="11pt" style:font-size-asian="11pt" style:font-size-complex="11pt"/>
    </style:style>
    <style:style style:name="P862" style:family="paragraph" style:parent-style-name="List_20_Paragraph">
      <style:paragraph-properties fo:margin-left="0.635cm"/>
      <style:text-properties fo:font-size="11pt" style:font-name-asian="ＭＳ ゴシック" style:font-size-asian="11pt" style:font-size-complex="11pt"/>
    </style:style>
    <style:style style:name="P863" style:family="paragraph" style:parent-style-name="List_20_Paragraph">
      <style:paragraph-properties fo:text-align="justify"/>
    </style:style>
    <style:style style:name="T863_1" style:family="text">
      <style:text-properties fo:font-size="11pt" style:font-size-asian="11pt" style:font-size-complex="11pt"/>
    </style:style>
    <style:style style:name="T863_2" style:family="text">
      <style:text-properties fo:font-size="11pt" style:font-size-asian="11pt" style:font-size-complex="11pt"/>
    </style:style>
    <style:style style:name="T863_3" style:family="text">
      <style:text-properties fo:font-size="11pt" style:font-size-asian="11pt" style:font-size-complex="11pt"/>
    </style:style>
    <style:style style:name="T863_4" style:family="text">
      <style:text-properties fo:font-size="11pt" style:font-size-asian="11pt" style:font-size-complex="11pt"/>
    </style:style>
    <style:style style:name="T863_5" style:family="text">
      <style:text-properties fo:font-size="11pt" style:font-size-asian="11pt" style:font-size-complex="11pt"/>
    </style:style>
    <style:style style:name="T863_6" style:family="text">
      <style:text-properties fo:font-size="11pt" style:font-name-asian="ＭＳ ゴシック" style:font-size-asian="11pt" style:font-size-complex="11pt"/>
    </style:style>
    <style:style style:name="T863_7" style:family="text">
      <style:text-properties fo:font-size="11pt" style:font-size-asian="11pt" style:font-size-complex="11pt"/>
    </style:style>
    <style:style style:name="T863_8" style:family="text">
      <style:text-properties fo:font-size="11pt" style:font-name-asian="ＭＳ ゴシック" style:font-size-asian="11pt" style:font-size-complex="11pt"/>
    </style:style>
    <style:style style:name="T863_9" style:family="text">
      <style:text-properties fo:font-size="11pt" style:font-size-asian="11pt" style:font-size-complex="11pt"/>
    </style:style>
    <style:style style:name="T863_10" style:family="text">
      <style:text-properties fo:font-size="11pt" style:font-size-asian="11pt" style:font-size-complex="11pt"/>
    </style:style>
    <style:style style:name="T863_11" style:family="text">
      <style:text-properties fo:font-size="11pt" style:font-size-asian="11pt" style:font-size-complex="11pt"/>
    </style:style>
    <style:style style:name="T863_12" style:family="text">
      <style:text-properties fo:font-size="11pt" style:font-name-asian="ＭＳ ゴシック" style:font-size-asian="11pt" style:font-size-complex="11pt"/>
    </style:style>
    <style:style style:name="T863_13" style:family="text">
      <style:text-properties fo:font-size="11pt" style:font-name-asian="ＭＳ ゴシック" style:font-size-asian="11pt" style:font-size-complex="11pt"/>
    </style:style>
    <style:style style:name="T863_14" style:family="text">
      <style:text-properties fo:font-size="11pt" style:font-name-asian="ＭＳ ゴシック" style:font-size-asian="11pt" style:font-size-complex="11pt"/>
    </style:style>
    <style:style style:name="T863_15" style:family="text">
      <style:text-properties fo:font-size="11pt" style:font-size-asian="11pt" style:font-size-complex="11pt"/>
    </style:style>
    <style:style style:name="T863_16" style:family="text">
      <style:text-properties fo:font-size="11pt" style:font-size-asian="11pt" style:font-size-complex="11pt"/>
    </style:style>
    <style:style style:name="T863_17" style:family="text">
      <style:text-properties fo:font-size="11pt" style:font-size-asian="11pt" style:font-size-complex="11pt"/>
    </style:style>
    <style:style style:name="T863_18" style:family="text">
      <style:text-properties fo:font-size="11pt" style:font-size-asian="11pt" style:font-size-complex="11pt"/>
    </style:style>
    <style:style style:name="T863_19" style:family="text">
      <style:text-properties fo:font-size="11pt" style:font-name-asian="ＭＳ ゴシック" style:font-size-asian="11pt" style:font-size-complex="11pt"/>
    </style:style>
    <style:style style:name="T863_20" style:family="text">
      <style:text-properties fo:font-size="11pt" style:font-size-asian="11pt" style:font-size-complex="11pt"/>
    </style:style>
    <style:style style:name="T863_21" style:family="text">
      <style:text-properties fo:font-size="11pt" style:font-size-asian="11pt" style:font-size-complex="11pt"/>
    </style:style>
    <style:style style:name="T863_22" style:family="text">
      <style:text-properties fo:font-size="11pt" style:font-size-asian="11pt" style:font-size-complex="11pt"/>
    </style:style>
    <style:style style:name="T863_23" style:family="text">
      <style:text-properties fo:font-size="11pt" style:font-size-asian="11pt" style:font-size-complex="11pt"/>
    </style:style>
    <style:style style:name="T863_24" style:family="text">
      <style:text-properties fo:font-size="11pt" style:font-size-asian="11pt" style:font-size-complex="11pt"/>
    </style:style>
    <style:style style:name="T863_25" style:family="text">
      <style:text-properties fo:font-size="11pt" style:font-name-asian="ＭＳ ゴシック" style:font-size-asian="11pt" style:font-size-complex="11pt"/>
    </style:style>
    <style:style style:name="T863_26" style:family="text">
      <style:text-properties fo:font-size="11pt" style:font-size-asian="11pt" style:font-name-complex="Calibri" style:font-size-complex="11pt" fo:language-asian="en" fo:country-asian="GB"/>
    </style:style>
    <style:style style:name="T863_27" style:family="text">
      <style:text-properties fo:font-size="11pt" style:font-size-asian="11pt" style:font-name-complex="Calibri" style:font-size-complex="11pt" fo:language-asian="en" fo:country-asian="GB"/>
    </style:style>
    <style:style style:name="T863_28" style:family="text">
      <style:text-properties fo:font-size="11pt" style:font-size-asian="11pt" style:font-name-complex="Calibri" style:font-size-complex="11pt" fo:language-asian="en" fo:country-asian="GB"/>
    </style:style>
    <style:style style:name="P864" style:family="paragraph" style:parent-style-name="List_20_Paragraph">
      <style:text-properties fo:font-size="11pt" style:font-size-asian="11pt" style:font-name-complex="Calibri" style:font-size-complex="11pt" fo:language-asian="en" fo:country-asian="GB"/>
    </style:style>
    <style:style style:name="P865" style:family="paragraph" style:parent-style-name="List_20_Paragraph">
      <style:paragraph-properties fo:text-align="justify"/>
      <style:text-properties fo:font-size="11pt" style:font-size-asian="11pt" style:font-name-complex="Calibri" style:font-size-complex="11pt" fo:language-asian="en" fo:country-asian="GB"/>
    </style:style>
    <style:style style:name="T865_1" style:family="text">
      <style:text-properties fo:font-size="11pt" style:font-size-asian="11pt" style:font-name-complex="Calibri" style:font-size-complex="11pt" fo:language-asian="en" fo:country-asian="GB"/>
    </style:style>
    <style:style style:name="T865_2" style:family="text">
      <style:text-properties fo:font-size="11pt" style:font-size-asian="11pt" style:font-name-complex="Calibri" style:font-size-complex="11pt" fo:language-asian="en" fo:country-asian="GB"/>
    </style:style>
    <style:style style:name="T865_3" style:family="text">
      <style:text-properties fo:font-size="11pt" style:font-size-asian="11pt" style:font-name-complex="Calibri" style:font-size-complex="11pt" fo:language-asian="en" fo:country-asian="GB"/>
    </style:style>
    <style:style style:name="T865_4" style:family="text">
      <style:text-properties fo:font-size="11pt" style:font-size-asian="11pt" style:font-name-complex="Calibri" style:font-size-complex="11pt" fo:language-asian="en" fo:country-asian="GB"/>
    </style:style>
    <style:style style:name="T865_5" style:family="text">
      <style:text-properties fo:font-size="11pt" style:font-size-asian="11pt" style:font-name-complex="Calibri" style:font-size-complex="11pt" fo:language-asian="en" fo:country-asian="GB"/>
    </style:style>
    <style:style style:name="T865_6" style:family="text">
      <style:text-properties fo:font-size="11pt" style:font-size-asian="11pt" style:font-name-complex="Calibri" style:font-size-complex="11pt" fo:language-asian="en" fo:country-asian="GB"/>
    </style:style>
    <style:style style:name="T865_7" style:family="text">
      <style:text-properties fo:font-size="11pt" style:font-size-asian="11pt" style:font-name-complex="Calibri" style:font-size-complex="11pt" fo:language-asian="en" fo:country-asian="GB"/>
    </style:style>
    <style:style style:name="T865_8" style:family="text">
      <style:text-properties fo:font-size="11pt" style:font-size-asian="11pt" style:font-name-complex="Calibri" style:font-size-complex="11pt" fo:language-asian="en" fo:country-asian="GB"/>
    </style:style>
    <style:style style:name="T865_9" style:family="text">
      <style:text-properties fo:font-size="11pt" style:font-size-asian="11pt" style:font-name-complex="Calibri" style:font-size-complex="11pt" fo:language-asian="en" fo:country-asian="GB"/>
    </style:style>
    <style:style style:name="T865_10" style:family="text">
      <style:text-properties fo:font-size="11pt" style:font-size-asian="11pt" style:font-name-complex="Calibri" style:font-size-complex="11pt" fo:language-asian="en" fo:country-asian="GB"/>
    </style:style>
    <style:style style:name="T865_11" style:family="text">
      <style:text-properties fo:font-size="11pt" style:font-size-asian="11pt" style:font-name-complex="Calibri" style:font-size-complex="11pt" fo:language-asian="en" fo:country-asian="GB"/>
    </style:style>
    <style:style style:name="T865_12" style:family="text">
      <style:text-properties fo:font-size="11pt" style:font-size-asian="11pt" style:font-name-complex="Calibri" style:font-size-complex="11pt" fo:language-asian="en" fo:country-asian="GB"/>
    </style:style>
    <style:style style:name="P866" style:family="paragraph" style:parent-style-name="List_20_Paragraph">
      <style:text-properties fo:font-size="11pt" style:font-size-asian="11pt" style:font-name-complex="Calibri" style:font-size-complex="11pt" fo:language-asian="en" fo:country-asian="GB"/>
    </style:style>
    <style:style style:name="P867" style:family="paragraph" style:parent-style-name="List_20_Paragraph">
      <style:paragraph-properties fo:text-align="justify"/>
      <style:text-properties fo:font-size="11pt" style:font-size-asian="11pt" style:font-name-complex="Calibri" style:font-size-complex="11pt" fo:language-asian="en" fo:country-asian="GB"/>
    </style:style>
    <style:style style:name="T867_1" style:family="text">
      <style:text-properties fo:font-size="11pt" style:font-size-asian="11pt" style:font-name-complex="Calibri" style:font-size-complex="11pt" fo:language-asian="en" fo:country-asian="GB"/>
    </style:style>
    <style:style style:name="P8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869" style:family="paragraph" style:parent-style-name="Normal">
      <style:paragraph-properties fo:text-align="justify" fo:keep-with-next="always"/>
    </style:style>
    <style:style style:name="T869_1" style:family="text">
      <style:text-properties fo:font-size="11pt" style:font-size-asian="11pt" style:font-size-complex="11pt" fo:font-weight="bold" style:font-weight-asian="bold" style:font-weight-complex="bold"/>
    </style:style>
    <style:style style:name="T869_2" style:family="text">
      <style:text-properties fo:font-size="11pt" style:font-size-asian="11pt" style:font-size-complex="11pt" fo:font-weight="bold" style:font-weight-asian="bold" style:font-weight-complex="bold"/>
    </style:style>
    <style:style style:name="T869_3" style:family="text">
      <style:text-properties fo:font-size="11pt" style:font-size-asian="11pt" style:font-size-complex="11pt" fo:font-weight="bold" style:font-weight-asian="bold" style:font-weight-complex="bold"/>
    </style:style>
    <style:style style:name="P870" style:family="paragraph" style:parent-style-name="Normal">
      <style:paragraph-properties fo:text-align="justify" fo:keep-with-next="always"/>
      <style:text-properties fo:font-size="11pt" style:font-size-asian="11pt" style:font-size-complex="11pt" fo:font-weight="bold" style:font-weight-asian="bold" style:font-weight-complex="bold"/>
    </style:style>
    <style:style style:name="Table15" style:family="table">
      <style:table-properties table:align="left" style:width="18.494cm" fo:margin-left="0cm"/>
    </style:style>
    <style:style style:name="Column38" style:family="table-column">
      <style:table-column-properties style:column-width="2.492cm"/>
    </style:style>
    <style:style style:name="Column39" style:family="table-column">
      <style:table-column-properties style:column-width="2cm"/>
    </style:style>
    <style:style style:name="Column40" style:family="table-column">
      <style:table-column-properties style:column-width="14.002cm"/>
    </style:style>
    <style:style style:name="Row71" style:family="table-row">
      <style:table-row-properties style:min-row-height="0.515cm"/>
    </style:style>
    <style:style style:name="Cell2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1" style:family="paragraph" style:parent-style-name="Normal">
      <style:paragraph-properties fo:keep-with-next="always"/>
    </style:style>
    <style:style style:name="T871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2" style:family="paragraph" style:parent-style-name="Normal">
      <style:paragraph-properties fo:keep-with-next="always"/>
    </style:style>
    <style:style style:name="T872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3" style:family="paragraph" style:parent-style-name="Normal">
      <style:paragraph-properties fo:keep-with-next="always"/>
    </style:style>
    <style:style style:name="T873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2" style:family="table-row">
      <style:table-row-properties style:min-row-height="0.515cm"/>
    </style:style>
    <style:style style:name="Cell2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4" style:family="paragraph" style:parent-style-name="Normal">
      <style:paragraph-properties fo:keep-with-next="always"/>
    </style:style>
    <style:style style:name="T874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5" style:family="paragraph" style:parent-style-name="Normal">
      <style:paragraph-properties fo:keep-with-next="always"/>
    </style:style>
    <style:style style:name="T875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6" style:family="paragraph" style:parent-style-name="Normal">
      <style:paragraph-properties fo:keep-with-next="always"/>
    </style:style>
    <style:style style:name="T876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6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6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3" style:family="table-row">
      <style:table-row-properties style:min-row-height="0.515cm"/>
    </style:style>
    <style:style style:name="Cell2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7" style:family="paragraph" style:parent-style-name="Normal"/>
    <style:style style:name="T877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8" style:family="paragraph" style:parent-style-name="Normal"/>
    <style:style style:name="T878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9" style:family="paragraph" style:parent-style-name="Normal"/>
    <style:style style:name="T879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1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2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79_2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4" style:family="table-row">
      <style:table-row-properties style:min-row-height="0.515cm"/>
    </style:style>
    <style:style style:name="Cell2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0" style:family="paragraph" style:parent-style-name="Normal"/>
    <style:style style:name="T880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1" style:family="paragraph" style:parent-style-name="Normal"/>
    <style:style style:name="T881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2" style:family="paragraph" style:parent-style-name="Normal"/>
    <style:style style:name="T882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1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2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8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39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0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2_47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5" style:family="table-row">
      <style:table-row-properties style:min-row-height="0.515cm"/>
    </style:style>
    <style:style style:name="Cell2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3" style:family="paragraph" style:parent-style-name="Normal"/>
    <style:style style:name="T883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4" style:family="paragraph" style:parent-style-name="Normal"/>
    <style:style style:name="T884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5" style:family="paragraph" style:parent-style-name="Normal"/>
    <style:style style:name="T885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5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5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515cm"/>
    </style:style>
    <style:style style:name="Cell2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6" style:family="paragraph" style:parent-style-name="Normal"/>
    <style:style style:name="T886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7" style:family="paragraph" style:parent-style-name="Normal"/>
    <style:style style:name="T887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8" style:family="paragraph" style:parent-style-name="Normal"/>
    <style:style style:name="T888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8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88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7" style:family="table-row">
      <style:table-row-properties style:min-row-height="0.515cm"/>
    </style:style>
    <style:style style:name="Cell2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9" style:family="paragraph" style:parent-style-name="Normal"/>
    <style:style style:name="T889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0" style:family="paragraph" style:parent-style-name="Normal"/>
    <style:style style:name="T890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1" style:family="paragraph" style:parent-style-name="Normal"/>
    <style:style style:name="T891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91_2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91_3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91_4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91_5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T891_6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78" style:family="table-row">
      <style:table-row-properties style:min-row-height="0.515cm"/>
    </style:style>
    <style:style style:name="Cell2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2" style:family="paragraph" style:parent-style-name="Normal"/>
    <style:style style:name="T892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3" style:family="paragraph" style:parent-style-name="Normal"/>
    <style:style style:name="T893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4" style:family="paragraph" style:parent-style-name="Normal"/>
    <style:style style:name="T894_1" style:family="text">
      <style:text-properties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P895" style:family="paragraph" style:parent-style-name="Normal">
      <style:text-properties fo:font-size="11pt" style:font-size-asian="11pt" style:font-size-complex="11pt"/>
    </style:style>
    <style:style style:name="P896" style:family="paragraph" style:parent-style-name="List_20_Paragraph">
      <style:paragraph-properties fo:text-align="justify" fo:margin-right="0.199cm"/>
    </style:style>
    <style:style style:name="T896_1" style:family="text">
      <style:text-properties style:font-style-complex="italic" fo:font-size="11pt" style:font-name-asian="Arial" style:font-size-asian="11pt" style:font-size-complex="11pt"/>
    </style:style>
    <style:style style:name="P897" style:family="paragraph" style:parent-style-name="List_20_Paragraph">
      <style:paragraph-properties fo:text-align="justify" fo:margin-left="0.635cm" fo:margin-right="0.199cm"/>
      <style:text-properties fo:font-size="11pt" style:font-name-asian="Arial" style:font-size-asian="11pt" style:font-name-complex="Arial" style:font-size-complex="11pt"/>
    </style:style>
    <style:style style:name="P898" style:family="paragraph" style:parent-style-name="List_20_Paragraph">
      <style:paragraph-properties fo:text-align="justify" fo:margin-right="0.199cm"/>
      <style:text-properties fo:font-size="11pt" style:font-name-asian="Arial" style:font-size-asian="11pt" style:font-name-complex="Arial" style:font-size-complex="11pt"/>
    </style:style>
    <style:style style:name="T89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9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98_3" style:family="text">
      <style:text-properties fo:font-size="11pt" style:font-name-asian="Arial" style:font-size-asian="11pt" style:font-name-complex="Arial" style:font-size-complex="11pt"/>
    </style:style>
    <style:style style:name="T898_4" style:family="text">
      <style:text-properties fo:font-size="11pt" style:font-name-asian="Arial" style:font-size-asian="11pt" style:font-name-complex="Arial" style:font-size-complex="11pt"/>
    </style:style>
    <style:style style:name="T898_5" style:family="text">
      <style:text-properties fo:font-size="11pt" style:font-name-asian="Arial" style:font-size-asian="11pt" style:font-name-complex="Arial" style:font-size-complex="11pt"/>
    </style:style>
    <style:style style:name="T898_6" style:family="text">
      <style:text-properties fo:font-size="11pt" style:font-name-asian="Arial" style:font-size-asian="11pt" style:font-name-complex="Arial" style:font-size-complex="11pt"/>
    </style:style>
    <style:style style:name="T898_7" style:family="text">
      <style:text-properties fo:font-size="11pt" style:font-name-asian="Arial" style:font-size-asian="11pt" style:font-name-complex="Arial" style:font-size-complex="11pt"/>
    </style:style>
    <style:style style:name="T898_8" style:family="text">
      <style:text-properties fo:font-size="11pt" style:font-name-asian="Arial" style:font-size-asian="11pt" style:font-name-complex="Arial" style:font-size-complex="11pt"/>
    </style:style>
    <style:style style:name="T898_9" style:family="text">
      <style:text-properties fo:font-size="11pt" style:font-name-asian="Arial" style:font-size-asian="11pt" style:font-name-complex="Arial" style:font-size-complex="11pt"/>
    </style:style>
    <style:style style:name="T898_10" style:family="text">
      <style:text-properties fo:font-size="11pt" style:font-name-asian="Arial" style:font-size-asian="11pt" style:font-name-complex="Arial" style:font-size-complex="11pt"/>
    </style:style>
    <style:style style:name="T898_11" style:family="text">
      <style:text-properties fo:font-size="11pt" style:font-name-asian="Arial" style:font-size-asian="11pt" style:font-name-complex="Arial" style:font-size-complex="11pt"/>
    </style:style>
    <style:style style:name="T898_12" style:family="text">
      <style:text-properties fo:font-size="11pt" style:font-name-asian="Arial" style:font-size-asian="11pt" style:font-name-complex="Arial" style:font-size-complex="11pt"/>
    </style:style>
    <style:style style:name="T898_13" style:family="text">
      <style:text-properties fo:font-size="11pt" style:font-name-asian="Arial" style:font-size-asian="11pt" style:font-name-complex="Arial" style:font-size-complex="11pt"/>
    </style:style>
    <style:style style:name="T898_1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8_15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8_16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899" style:family="paragraph" style:parent-style-name="List_20_Paragraph">
      <style:paragraph-properties fo:text-align="justify" fo:margin-right="0.199cm"/>
      <style:text-properties fo:font-size="11pt" style:font-name-asian="Arial" style:font-size-asian="11pt" style:font-name-complex="Arial" style:font-size-complex="11pt"/>
    </style:style>
    <style:style style:name="T89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9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9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99_4" style:family="text">
      <style:text-properties fo:font-size="11pt" style:font-name-asian="Arial" style:font-size-asian="11pt" style:font-name-complex="Arial" style:font-size-complex="11pt"/>
    </style:style>
    <style:style style:name="T899_5" style:family="text">
      <style:text-properties fo:font-size="11pt" style:font-name-asian="Arial" style:font-size-asian="11pt" style:font-name-complex="Arial" style:font-size-complex="11pt"/>
    </style:style>
    <style:style style:name="T899_6" style:family="text">
      <style:text-properties fo:font-size="11pt" style:font-name-asian="Arial" style:font-size-asian="11pt" style:font-name-complex="Arial" style:font-size-complex="11pt"/>
    </style:style>
    <style:style style:name="T899_7" style:family="text">
      <style:text-properties fo:font-size="11pt" style:font-name-asian="Arial" style:font-size-asian="11pt" style:font-name-complex="Arial" style:font-size-complex="11pt"/>
    </style:style>
    <style:style style:name="T899_8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9_9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9_10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9_1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899_1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900" style:family="paragraph" style:parent-style-name="List_20_Paragraph">
      <style:paragraph-properties fo:text-align="justify" fo:margin-right="0.199cm"/>
    </style:style>
    <style:style style:name="T90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00_2" style:family="text">
      <style:text-properties fo:font-size="11pt" style:font-name-asian="Arial" style:font-size-asian="11pt" style:font-name-complex="Arial" style:font-size-complex="11pt"/>
    </style:style>
    <style:style style:name="T900_3" style:family="text">
      <style:text-properties fo:font-size="11pt" style:font-name-asian="Arial" style:font-size-asian="11pt" style:font-name-complex="Arial" style:font-size-complex="11pt"/>
    </style:style>
    <style:style style:name="T900_4" style:family="text">
      <style:text-properties fo:font-size="11pt" style:font-name-asian="Arial" style:font-size-asian="11pt" style:font-name-complex="Arial" style:font-size-complex="11pt"/>
    </style:style>
    <style:style style:name="T900_5" style:family="text">
      <style:text-properties fo:font-size="11pt" style:font-name-asian="Arial" style:font-size-asian="11pt" style:font-name-complex="Arial" style:font-size-complex="11pt"/>
    </style:style>
    <style:style style:name="T900_6" style:family="text">
      <style:text-properties fo:font-size="11pt" style:font-name-asian="Arial" style:font-size-asian="11pt" style:font-name-complex="Arial" style:font-size-complex="11pt"/>
    </style:style>
    <style:style style:name="T900_7" style:family="text">
      <style:text-properties fo:font-size="11pt" style:font-name-asian="Arial" style:font-size-asian="11pt" style:font-name-complex="Arial" style:font-size-complex="11pt"/>
    </style:style>
    <style:style style:name="T900_8" style:family="text">
      <style:text-properties fo:font-size="11pt" style:font-name-asian="Arial" style:font-size-asian="11pt" style:font-name-complex="Arial" style:font-size-complex="11pt"/>
    </style:style>
    <style:style style:name="T900_9" style:family="text">
      <style:text-properties fo:font-size="11pt" style:font-name-asian="Arial" style:font-size-asian="11pt" style:font-name-complex="Arial" style:font-size-complex="11pt"/>
    </style:style>
    <style:style style:name="T900_10" style:family="text">
      <style:text-properties fo:font-size="11pt" style:font-name-asian="Arial" style:font-size-asian="11pt" style:font-name-complex="Arial" style:font-size-complex="11pt"/>
    </style:style>
    <style:style style:name="T900_11" style:family="text">
      <style:text-properties fo:font-size="11pt" style:font-name-asian="Arial" style:font-size-asian="11pt" style:font-name-complex="Arial" style:font-size-complex="11pt"/>
    </style:style>
    <style:style style:name="T900_12" style:family="text">
      <style:text-properties fo:font-size="11pt" style:font-name-asian="Arial" style:font-size-asian="11pt" style:font-name-complex="Arial" style:font-size-complex="11pt"/>
    </style:style>
    <style:style style:name="T900_13" style:family="text">
      <style:text-properties fo:font-size="11pt" style:font-name-asian="Arial" style:font-size-asian="11pt" style:font-name-complex="Arial" style:font-size-complex="11pt"/>
    </style:style>
    <style:style style:name="T900_14" style:family="text">
      <style:text-properties fo:font-size="11pt" style:font-name-asian="Arial" style:font-size-asian="11pt" style:font-name-complex="Arial" style:font-size-complex="11pt"/>
    </style:style>
    <style:style style:name="T900_15" style:family="text">
      <style:text-properties fo:font-size="11pt" style:font-name-asian="Arial" style:font-size-asian="11pt" style:font-name-complex="Arial" style:font-size-complex="11pt"/>
    </style:style>
    <style:style style:name="T900_16" style:family="text">
      <style:text-properties fo:font-size="11pt" style:font-name-asian="Arial" style:font-size-asian="11pt" style:font-name-complex="Arial" style:font-size-complex="11pt"/>
    </style:style>
    <style:style style:name="T900_17" style:family="text">
      <style:text-properties fo:font-size="11pt" style:font-name-asian="Arial" style:font-size-asian="11pt" style:font-name-complex="Arial" style:font-size-complex="11pt"/>
    </style:style>
    <style:style style:name="T900_18" style:family="text">
      <style:text-properties fo:font-size="11pt" style:font-name-asian="Arial" style:font-size-asian="11pt" style:font-name-complex="Arial" style:font-size-complex="11pt"/>
    </style:style>
    <style:style style:name="T900_19" style:family="text">
      <style:text-properties fo:font-size="11pt" style:font-name-asian="Arial" style:font-size-asian="11pt" style:font-name-complex="Arial" style:font-size-complex="11pt"/>
    </style:style>
    <style:style style:name="T900_20" style:family="text">
      <style:text-properties fo:font-size="11pt" style:font-name-asian="Arial" style:font-size-asian="11pt" style:font-name-complex="Arial" style:font-size-complex="11pt"/>
    </style:style>
    <style:style style:name="T900_2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900_2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901" style:family="paragraph" style:parent-style-name="List_20_Paragraph">
      <style:paragraph-properties fo:text-align="justify" fo:margin-right="0.199cm"/>
    </style:style>
    <style:style style:name="T90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01_2" style:family="text">
      <style:text-properties fo:font-size="11pt" style:font-name-asian="Arial" style:font-size-asian="11pt" style:font-name-complex="Arial" style:font-size-complex="11pt"/>
    </style:style>
    <style:style style:name="T901_3" style:family="text">
      <style:text-properties fo:font-size="11pt" style:font-name-asian="Arial" style:font-size-asian="11pt" style:font-name-complex="Arial" style:font-size-complex="11pt"/>
    </style:style>
    <style:style style:name="T901_4" style:family="text">
      <style:text-properties fo:font-size="11pt" style:font-name-asian="Arial" style:font-size-asian="11pt" style:font-name-complex="Arial" style:font-size-complex="11pt"/>
    </style:style>
    <style:style style:name="T901_5" style:family="text">
      <style:text-properties fo:font-size="11pt" style:font-name-asian="Arial" style:font-size-asian="11pt" style:font-name-complex="Arial" style:font-size-complex="11pt"/>
    </style:style>
    <style:style style:name="T901_6" style:family="text">
      <style:text-properties fo:font-size="11pt" style:font-name-asian="Arial" style:font-size-asian="11pt" style:font-name-complex="Arial" style:font-size-complex="11pt"/>
    </style:style>
    <style:style style:name="T901_7" style:family="text">
      <style:text-properties fo:font-size="11pt" style:font-name-asian="Arial" style:font-size-asian="11pt" style:font-name-complex="Arial" style:font-size-complex="11pt"/>
    </style:style>
    <style:style style:name="T901_8" style:family="text">
      <style:text-properties fo:font-size="11pt" style:font-name-asian="Arial" style:font-size-asian="11pt" style:font-name-complex="Arial" style:font-size-complex="11pt"/>
    </style:style>
    <style:style style:name="T901_9" style:family="text">
      <style:text-properties fo:font-size="11pt" style:font-name-asian="Arial" style:font-size-asian="11pt" style:font-name-complex="Arial" style:font-size-complex="11pt"/>
    </style:style>
    <style:style style:name="T901_10" style:family="text">
      <style:text-properties fo:font-size="11pt" style:font-name-asian="Arial" style:font-size-asian="11pt" style:font-name-complex="Arial" style:font-size-complex="11pt"/>
    </style:style>
    <style:style style:name="T901_11" style:family="text">
      <style:text-properties fo:font-size="11pt" style:font-name-asian="Arial" style:font-size-asian="11pt" style:font-name-complex="Arial" style:font-size-complex="11pt"/>
    </style:style>
    <style:style style:name="T901_12" style:family="text">
      <style:text-properties fo:font-size="11pt" style:font-name-asian="Arial" style:font-size-asian="11pt" style:font-name-complex="Arial" style:font-size-complex="11pt"/>
    </style:style>
    <style:style style:name="T901_13" style:family="text">
      <style:text-properties fo:font-size="11pt" style:font-name-asian="Arial" style:font-size-asian="11pt" style:font-name-complex="Arial" style:font-size-complex="11pt"/>
    </style:style>
    <style:style style:name="T901_14" style:family="text">
      <style:text-properties fo:font-size="11pt" style:font-name-asian="Arial" style:font-size-asian="11pt" style:font-name-complex="Arial" style:font-size-complex="11pt"/>
    </style:style>
    <style:style style:name="T901_15" style:family="text">
      <style:text-properties fo:font-size="11pt" style:font-name-asian="Arial" style:font-size-asian="11pt" style:font-name-complex="Arial" style:font-size-complex="11pt"/>
    </style:style>
    <style:style style:name="T901_16" style:family="text">
      <style:text-properties fo:font-size="11pt" style:font-name-asian="Arial" style:font-size-asian="11pt" style:font-name-complex="Arial" style:font-size-complex="11pt"/>
    </style:style>
    <style:style style:name="T901_17" style:family="text">
      <style:text-properties fo:font-size="11pt" style:font-name-asian="Arial" style:font-size-asian="11pt" style:font-name-complex="Arial" style:font-size-complex="11pt"/>
    </style:style>
    <style:style style:name="T901_18" style:family="text">
      <style:text-properties fo:font-size="11pt" style:font-name-asian="Arial" style:font-size-asian="11pt" style:font-name-complex="Arial" style:font-size-complex="11pt"/>
    </style:style>
    <style:style style:name="T901_19" style:family="text">
      <style:text-properties fo:font-size="11pt" style:font-size-asian="11pt" style:font-name-complex="Arial" style:font-size-complex="11pt"/>
    </style:style>
    <style:style style:name="T901_20" style:family="text">
      <style:text-properties fo:font-size="11pt" style:font-size-asian="11pt" style:font-name-complex="Arial" style:font-size-complex="11pt"/>
    </style:style>
    <style:style style:name="T901_21" style:family="text">
      <style:text-properties fo:font-size="11pt" style:font-size-asian="11pt" style:font-name-complex="Arial" style:font-size-complex="11pt"/>
    </style:style>
    <style:style style:name="T901_22" style:family="text">
      <style:text-properties fo:font-size="11pt" style:font-size-asian="11pt" style:font-name-complex="Arial" style:font-size-complex="11pt"/>
    </style:style>
    <style:style style:name="T901_23" style:family="text">
      <style:text-properties fo:font-size="11pt" style:font-size-asian="11pt" style:font-name-complex="Arial" style:font-size-complex="11pt"/>
    </style:style>
    <style:style style:name="T901_24" style:family="text">
      <style:text-properties fo:font-size="11pt" style:font-size-asian="11pt" style:font-name-complex="Arial" style:font-size-complex="11pt"/>
    </style:style>
    <style:style style:name="T901_25" style:family="text">
      <style:text-properties fo:font-size="11pt" style:font-size-asian="11pt" style:font-name-complex="Arial" style:font-size-complex="11pt"/>
    </style:style>
    <style:style style:name="T901_26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901_27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901_28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901_29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902" style:family="paragraph" style:parent-style-name="List_20_Paragraph">
      <style:paragraph-properties fo:text-align="justify" fo:margin-right="0.199cm"/>
    </style:style>
    <style:style style:name="T902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902_2" style:family="text">
      <style:text-properties fo:color="#000000" fo:font-size="11pt" style:font-size-asian="11pt" style:font-name-complex="Arial" style:font-size-complex="11pt"/>
    </style:style>
    <style:style style:name="T902_3" style:family="text">
      <style:text-properties fo:color="#000000" fo:font-size="11pt" style:font-size-asian="11pt" style:font-name-complex="Arial" style:font-size-complex="11pt"/>
    </style:style>
    <style:style style:name="T902_4" style:family="text">
      <style:text-properties fo:color="#000000" fo:font-size="11pt" style:font-size-asian="11pt" style:font-name-complex="Arial" style:font-size-complex="11pt"/>
    </style:style>
    <style:style style:name="T902_5" style:family="text">
      <style:text-properties fo:color="#000000" fo:font-size="11pt" style:font-size-asian="11pt" style:font-name-complex="Arial" style:font-size-complex="11pt"/>
    </style:style>
    <style:style style:name="T902_6" style:family="text">
      <style:text-properties fo:color="#000000" fo:font-size="11pt" style:font-size-asian="11pt" style:font-name-complex="Arial" style:font-size-complex="11pt"/>
    </style:style>
    <style:style style:name="T902_7" style:family="text">
      <style:text-properties fo:color="#000000" fo:font-size="11pt" style:font-size-asian="11pt" style:font-name-complex="Arial" style:font-size-complex="11pt"/>
    </style:style>
    <style:style style:name="T902_8" style:family="text">
      <style:text-properties fo:color="#000000" fo:font-size="11pt" style:font-size-asian="11pt" style:font-name-complex="Arial" style:font-size-complex="11pt"/>
    </style:style>
    <style:style style:name="T902_9" style:family="text">
      <style:text-properties fo:color="#000000" fo:font-size="11pt" style:font-size-asian="11pt" style:font-name-complex="Arial" style:font-size-complex="11pt"/>
    </style:style>
    <style:style style:name="T902_10" style:family="text">
      <style:text-properties fo:color="#000000" fo:font-size="11pt" style:font-size-asian="11pt" style:font-name-complex="Arial" style:font-size-complex="11pt"/>
    </style:style>
    <style:style style:name="T902_11" style:family="text">
      <style:text-properties fo:color="#000000" fo:font-size="11pt" style:font-size-asian="11pt" style:font-name-complex="Arial" style:font-size-complex="11pt"/>
    </style:style>
    <style:style style:name="T902_12" style:family="text">
      <style:text-properties fo:color="#000000" fo:font-size="11pt" style:font-size-asian="11pt" style:font-name-complex="Arial" style:font-size-complex="11pt"/>
    </style:style>
    <style:style style:name="T902_13" style:family="text">
      <style:text-properties fo:color="#000000" fo:font-size="11pt" style:font-size-asian="11pt" style:font-name-complex="Arial" style:font-size-complex="11pt"/>
    </style:style>
    <style:style style:name="T902_14" style:family="text">
      <style:text-properties fo:color="#000000" fo:font-size="11pt" style:font-size-asian="11pt" style:font-name-complex="Arial" style:font-size-complex="11pt"/>
    </style:style>
    <style:style style:name="T902_15" style:family="text">
      <style:text-properties fo:color="#000000" fo:font-size="11pt" style:font-size-asian="11pt" style:font-name-complex="Arial" style:font-size-complex="11pt"/>
    </style:style>
    <style:style style:name="T902_16" style:family="text">
      <style:text-properties fo:color="#000000" fo:font-size="11pt" style:font-size-asian="11pt" style:font-name-complex="Arial" style:font-size-complex="11pt"/>
    </style:style>
    <style:style style:name="T902_17" style:family="text">
      <style:text-properties fo:color="#000000" fo:font-size="11pt" style:font-size-asian="11pt" style:font-name-complex="Arial" style:font-size-complex="11pt"/>
    </style:style>
    <style:style style:name="T902_18" style:family="text">
      <style:text-properties fo:color="#000000" fo:font-size="11pt" style:font-size-asian="11pt" style:font-name-complex="Arial" style:font-size-complex="11pt"/>
    </style:style>
    <style:style style:name="T902_19" style:family="text">
      <style:text-properties fo:color="#000000" fo:font-size="11pt" style:font-size-asian="11pt" style:font-name-complex="Arial" style:font-size-complex="11pt"/>
    </style:style>
    <style:style style:name="T902_20" style:family="text">
      <style:text-properties fo:color="#000000" fo:font-size="11pt" style:font-size-asian="11pt" style:font-name-complex="Arial" style:font-size-complex="11pt"/>
    </style:style>
    <style:style style:name="T902_21" style:family="text">
      <style:text-properties fo:color="#000000" fo:font-size="11pt" style:font-size-asian="11pt" style:font-name-complex="Arial" style:font-size-complex="11pt"/>
    </style:style>
    <style:style style:name="T902_22" style:family="text">
      <style:text-properties fo:color="#000000" fo:font-size="11pt" style:font-size-asian="11pt" style:font-name-complex="Arial" style:font-size-complex="11pt"/>
    </style:style>
    <style:style style:name="T902_23" style:family="text">
      <style:text-properties fo:color="#000000" fo:font-size="11pt" style:font-size-asian="11pt" style:font-name-complex="Arial" style:font-size-complex="11pt"/>
    </style:style>
    <style:style style:name="T902_24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902_25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902_26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P903" style:family="paragraph" style:parent-style-name="Normal">
      <style:paragraph-properties fo:text-align="justify" fo:margin-right="0.199cm"/>
      <style:text-properties fo:font-size="11pt" style:font-name-asian="Arial" style:font-size-asian="11pt" style:font-name-complex="Arial" style:font-size-complex="11pt"/>
    </style:style>
    <style:style style:name="P904" style:family="paragraph" style:parent-style-name="List_20_Paragraph">
      <style:paragraph-properties fo:text-align="justify" fo:margin-right="0.199cm"/>
    </style:style>
    <style:style style:name="T904_1" style:family="text">
      <style:text-properties style:font-style-complex="italic" fo:font-size="11pt" style:font-name-asian="Arial" style:font-size-asian="11pt" style:font-size-complex="11pt"/>
    </style:style>
    <style:style style:name="T904_2" style:family="text">
      <style:text-properties style:font-style-complex="italic" fo:font-size="11pt" style:font-name-asian="Arial" style:font-size-asian="11pt" style:font-size-complex="11pt"/>
    </style:style>
    <style:style style:name="T904_3" style:family="text">
      <style:text-properties style:font-style-complex="italic" fo:font-size="11pt" style:font-name-asian="Arial" style:font-size-asian="11pt" style:font-size-complex="11pt"/>
    </style:style>
    <style:style style:name="P905" style:family="paragraph" style:parent-style-name="Normal">
      <style:paragraph-properties fo:text-align="justify">
        <style:tab-stops>
          <style:tab-stop style:type="left" style:leader-style="none" style:position="16.861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P906" style:family="paragraph" style:parent-style-name="Normal">
      <style:paragraph-properties fo:text-align="justify">
        <style:tab-stops>
          <style:tab-stop style:type="left" style:leader-style="none" style:position="3.263cm"/>
        </style:tab-stops>
      </style:paragraph-properties>
    </style:style>
    <style:style style:name="T90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0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908" style:family="paragraph" style:parent-style-name="List_20_Paragraph">
      <style:paragraph-properties fo:text-align="justify"/>
      <style:text-properties fo:font-size="11pt" style:font-name-asian="Arial" style:font-size-asian="11pt" style:font-size-complex="11pt"/>
    </style:style>
    <style:style style:name="T908_1" style:family="text">
      <style:text-properties fo:font-size="11pt" style:font-name-asian="Arial" style:font-size-asian="11pt" style:font-size-complex="11pt"/>
    </style:style>
    <style:style style:name="T908_2" style:family="text">
      <style:text-properties fo:font-size="11pt" style:font-name-asian="Arial" style:font-size-asian="11pt" style:font-size-complex="11pt"/>
    </style:style>
    <style:style style:name="T908_3" style:family="text">
      <style:text-properties fo:font-size="11pt" style:font-name-asian="Arial" style:font-size-asian="11pt" style:font-size-complex="11pt"/>
    </style:style>
    <style:style style:name="T908_4" style:family="text">
      <style:text-properties fo:font-size="11pt" style:font-name-asian="Arial" style:font-size-asian="11pt" style:font-size-complex="11pt"/>
    </style:style>
    <style:style style:name="T908_5" style:family="text">
      <style:text-properties fo:font-size="11pt" style:font-name-asian="Arial" style:font-size-asian="11pt" style:font-size-complex="11pt"/>
    </style:style>
    <style:style style:name="P909" style:family="paragraph" style:parent-style-name="Normal">
      <style:paragraph-properties fo:text-align="justify">
        <style:tab-stops>
          <style:tab-stop style:type="left" style:leader-style="none" style:position="3.263cm"/>
        </style:tab-stops>
      </style:paragraph-properties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10" style:family="paragraph" style:parent-style-name="Normal">
      <style:paragraph-properties fo:keep-with-next="always">
        <style:tab-stops>
          <style:tab-stop style:type="left" style:leader-style="none" style:position="3.263cm"/>
        </style:tab-stops>
      </style:paragraph-properties>
    </style:style>
    <style:style style:name="T91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11" style:family="paragraph" style:parent-style-name="Normal">
      <style:paragraph-properties fo:keep-with-next="always">
        <style:tab-stops>
          <style:tab-stop style:type="left" style:leader-style="none" style:position="3.263cm"/>
        </style:tab-stops>
      </style:paragraph-properties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12" style:family="paragraph" style:parent-style-name="Normal">
      <style:paragraph-properties fo:keep-with-next="always">
        <style:tab-stops>
          <style:tab-stop style:type="left" style:leader-style="none" style:position="3.263cm"/>
        </style:tab-stops>
      </style:paragraph-properties>
    </style:style>
    <style:style style:name="T91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0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1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20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2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2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12_2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13" style:family="paragraph" style:parent-style-name="Normal">
      <style:paragraph-properties fo:text-align="justify" fo:keep-with-next="always">
        <style:tab-stops>
          <style:tab-stop style:type="left" style:leader-style="none" style:position="3.263cm"/>
        </style:tab-stops>
      </style:paragraph-properties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14" style:family="paragraph" style:parent-style-name="Normal">
      <style:paragraph-properties fo:margin-left="-0.3cm" fo:keep-with-next="always">
        <style:tab-stops>
          <style:tab-stop style:type="left" style:leader-style="none" style:position="3.563cm"/>
        </style:tab-stops>
      </style:paragraph-properties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914_1" style:family="text"/>
    <style:style style:name="T914_2" style:family="text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15" style:family="paragraph" style:parent-style-name="Normal">
      <style:paragraph-properties fo:text-align="justify">
        <style:tab-stops>
          <style:tab-stop style:type="left" style:leader-style="none" style:position="3.263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P916" style:family="paragraph" style:parent-style-name="Normal">
      <style:paragraph-properties fo:text-align="justify">
        <style:tab-stops>
          <style:tab-stop style:type="left" style:leader-style="none" style:position="3.263cm"/>
        </style:tab-stops>
      </style:paragraph-properties>
    </style:style>
    <style:style style:name="T916_1" style:family="text">
      <style:text-properties style:font-name-asian="Arial" fo:font-weight="bold" style:font-weight-asian="bold" style:font-weight-complex="bold"/>
    </style:style>
    <style:style style:name="P917" style:family="paragraph" style:parent-style-name="Normal">
      <style:paragraph-properties fo:text-align="justify">
        <style:tab-stops>
          <style:tab-stop style:type="left" style:leader-style="none" style:position="3.263cm"/>
        </style:tab-stops>
      </style:paragraph-properties>
      <style:text-properties style:font-name-asian="Arial"/>
    </style:style>
    <style:style style:name="Table16" style:family="table">
      <style:table-properties table:align="left" style:width="18.736cm" fo:margin-left="0cm"/>
    </style:style>
    <style:style style:name="Column41" style:family="table-column">
      <style:table-column-properties style:column-width="1.743cm" style:use-optimal-column-width="false"/>
    </style:style>
    <style:style style:name="Column42" style:family="table-column">
      <style:table-column-properties style:column-width="3.159cm" style:use-optimal-column-width="false"/>
    </style:style>
    <style:style style:name="Column43" style:family="table-column">
      <style:table-column-properties style:column-width="0.492cm" style:use-optimal-column-width="false"/>
    </style:style>
    <style:style style:name="Column44" style:family="table-column">
      <style:table-column-properties style:column-width="0.556cm" style:use-optimal-column-width="false"/>
    </style:style>
    <style:style style:name="Column45" style:family="table-column">
      <style:table-column-properties style:column-width="0.718cm" style:use-optimal-column-width="false"/>
    </style:style>
    <style:style style:name="Column46" style:family="table-column">
      <style:table-column-properties style:column-width="0.728cm" style:use-optimal-column-width="false"/>
    </style:style>
    <style:style style:name="Column47" style:family="table-column">
      <style:table-column-properties style:column-width="0.847cm" style:use-optimal-column-width="false"/>
    </style:style>
    <style:style style:name="Column48" style:family="table-column">
      <style:table-column-properties style:column-width="0.75cm" style:use-optimal-column-width="false"/>
    </style:style>
    <style:style style:name="Column49" style:family="table-column">
      <style:table-column-properties style:column-width="1.752cm" style:use-optimal-column-width="false"/>
    </style:style>
    <style:style style:name="Column50" style:family="table-column">
      <style:table-column-properties style:column-width="6.75cm" style:use-optimal-column-width="false"/>
    </style:style>
    <style:style style:name="Column51" style:family="table-column">
      <style:table-column-properties style:column-width="1.242cm" style:use-optimal-column-width="false"/>
    </style:style>
    <style:style style:name="Row79" style:family="table-row">
      <style:table-row-properties style:min-row-height="2cm" style:use-optimal-row-height="false" fo:keep-together="always"/>
    </style:style>
    <style:style style:name="Cell264" style:family="table-cell">
      <style:table-cell-properties fo:background-color="#d0d0d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18" style:family="paragraph" style:parent-style-name="Normal">
      <style:paragraph-properties fo:text-align="justify"/>
    </style:style>
    <style:style style:name="T918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T918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65" style:family="table-cell">
      <style:table-cell-properties fo:background-color="#d0d0d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19" style:family="paragraph" style:parent-style-name="Normal">
      <style:paragraph-properties fo:text-align="justify"/>
    </style:style>
    <style:style style:name="T919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Cell266" style:family="table-cell">
      <style:table-cell-properties fo:background-color="#c6d9f0"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0" style:family="paragraph" style:parent-style-name="Normal">
      <style:paragraph-properties fo:text-align="justify" fo:margin-left="0.199cm" fo:margin-right="0.199cm"/>
    </style:style>
    <style:style style:name="T920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67" style:family="table-cell">
      <style:table-cell-properties fo:background-color="#c6d9f0" style:vertical-align="top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1" style:family="paragraph" style:parent-style-name="Normal">
      <style:paragraph-properties fo:text-align="justify" fo:margin-left="0.199cm" fo:margin-right="0.199cm"/>
    </style:style>
    <style:style style:name="T921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68" style:family="table-cell">
      <style:table-cell-properties fo:background-color="#c6d9f0" style:vertical-align="top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2" style:family="paragraph" style:parent-style-name="Normal">
      <style:paragraph-properties fo:text-align="justify" fo:margin-left="0.199cm" fo:margin-right="0.199cm"/>
    </style:style>
    <style:style style:name="T922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T922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69" style:family="table-cell">
      <style:table-cell-properties fo:background-color="#c6d9f0"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3" style:family="paragraph" style:parent-style-name="Normal">
      <style:paragraph-properties fo:text-align="justify" fo:margin-left="0.199cm" fo:margin-right="0.199cm"/>
    </style:style>
    <style:style style:name="T923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70" style:family="table-cell">
      <style:table-cell-properties fo:background-color="#d0d0d0"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4" style:family="paragraph" style:parent-style-name="Normal">
      <style:paragraph-properties fo:text-align="center" fo:margin-left="0.199cm" fo:margin-right="0.199cm"/>
    </style:style>
    <style:style style:name="T924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71" style:family="table-cell">
      <style:table-cell-properties fo:background-color="#d0d0d0"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5" style:family="paragraph" style:parent-style-name="Normal">
      <style:paragraph-properties fo:text-align="right" fo:margin-left="0.199cm" fo:margin-right="0.199cm"/>
    </style:style>
    <style:style style:name="T925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text-rotation-angle="90"/>
    </style:style>
    <style:style style:name="Cell272" style:family="table-cell">
      <style:table-cell-properties fo:background-color="#d0d0d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6" style:family="paragraph" style:parent-style-name="Normal">
      <style:paragraph-properties fo:text-align="justify"/>
    </style:style>
    <style:style style:name="T926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T926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73" style:family="table-cell">
      <style:table-cell-properties fo:background-color="#d0d0d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27" style:family="paragraph" style:parent-style-name="Normal">
      <style:paragraph-properties fo:text-align="justify"/>
    </style:style>
    <style:style style:name="T927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T927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74" style:family="table-cell">
      <style:table-cell-properties fo:background-color="#d0d0d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28" style:family="paragraph" style:parent-style-name="Normal">
      <style:paragraph-properties fo:text-align="justify"/>
    </style:style>
    <style:style style:name="T928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Row80" style:family="table-row">
      <style:table-row-properties style:min-row-height="1.443cm" style:use-optimal-row-height="false"/>
    </style:style>
    <style:style style:name="Cell275" style:family="table-cell">
      <style:table-cell-properties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29" style:family="paragraph" style:parent-style-name="Normal"/>
    <style:style style:name="T929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76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0" style:family="paragraph" style:parent-style-name="Normal"/>
    <style:style style:name="T93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77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1" style:family="paragraph" style:parent-style-name="Normal">
      <style:paragraph-properties fo:text-align="center"/>
    </style:style>
    <style:style style:name="T93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78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2" style:family="paragraph" style:parent-style-name="Normal"/>
    <style:style style:name="T93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79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3" style:family="paragraph" style:parent-style-name="Normal">
      <style:paragraph-properties fo:text-align="center"/>
    </style:style>
    <style:style style:name="T933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0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4" style:family="paragraph" style:parent-style-name="Normal">
      <style:paragraph-properties fo:text-align="center"/>
    </style:style>
    <style:style style:name="T934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1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5" style:family="paragraph" style:parent-style-name="Normal"/>
    <style:style style:name="T93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2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6" style:family="paragraph" style:parent-style-name="Normal"/>
    <style:style style:name="T93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3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37" style:family="paragraph" style:parent-style-name="Normal"/>
    <style:style style:name="T93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37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4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38" style:family="paragraph" style:parent-style-name="Normal"/>
    <style:style style:name="T938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T938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/>
    </style:style>
    <style:style style:name="P939" style:family="paragraph" style:parent-style-name="Normal"/>
    <style:style style:name="T939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5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40" style:family="paragraph" style:parent-style-name="Normal">
      <style:paragraph-properties fo:text-align="justify"/>
    </style:style>
    <style:style style:name="T94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1" style:family="table-row">
      <style:table-row-properties style:min-row-height="2.041cm" style:use-optimal-row-height="false"/>
    </style:style>
    <style:style style:name="Cell286" style:family="table-cell">
      <style:table-cell-properties style:vertical-align="middle" fo:padding-top="0.026cm" fo:padding-left="0.026cm" fo:border-left="#000000 0.018cm solid" fo:padding-right="0.026cm" fo:border-right="#000000 0.018cm solid" fo:wrap-option="wrap"/>
    </style:style>
    <style:style style:name="P941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87" style:family="table-cell">
      <style:table-cell-properties fo:background-color="#ffffff" style:vertical-align="top" fo:padding-top="0.026cm" fo:padding-left="0.026cm" fo:border-left="#000000 0.018cm solid" fo:padding-right="0.026cm" fo:border-right="#000000 0.018cm solid" fo:wrap-option="wrap"/>
    </style:style>
    <style:style style:name="P942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8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943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89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944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0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945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1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946" style:family="paragraph" style:parent-style-name="Normal">
      <style:paragraph-properties fo:text-align="center"/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2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947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3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948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4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949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5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50" style:family="paragraph" style:parent-style-name="Normal"/>
    <style:style style:name="T95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5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0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50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96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51" style:family="paragraph" style:parent-style-name="Normal">
      <style:paragraph-properties fo:text-align="justify"/>
    </style:style>
    <style:style style:name="T95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2" style:family="table-row">
      <style:table-row-properties style:min-row-height="1.946cm" style:use-optimal-row-height="false"/>
    </style:style>
    <style:style style:name="Cell297" style:family="table-cell">
      <style:table-cell-properties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2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98" style:family="table-cell">
      <style:table-cell-properties fo:background-color="#ffffff" style:vertical-align="top" fo:padding-top="0.026cm" fo:border-bottom="#000000 0.018cm solid" fo:padding-left="0.026cm" fo:border-left="#000000 0.018cm solid" fo:padding-right="0.026cm" fo:border-right="#000000 0.018cm solid" fo:wrap-option="wrap"/>
    </style:style>
    <style:style style:name="P953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299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4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0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5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1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6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2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7" style:family="paragraph" style:parent-style-name="Normal">
      <style:paragraph-properties fo:text-align="center"/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3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8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4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59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5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60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6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61" style:family="paragraph" style:parent-style-name="Normal"/>
    <style:style style:name="T96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61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61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P962" style:family="paragraph" style:parent-style-name="Normal"/>
    <style:style style:name="T96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07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63" style:family="paragraph" style:parent-style-name="Normal">
      <style:paragraph-properties fo:text-align="justify"/>
    </style:style>
    <style:style style:name="T963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3" style:family="table-row">
      <style:table-row-properties style:min-row-height="1.147cm" style:use-optimal-row-height="false"/>
    </style:style>
    <style:style style:name="Cell308" style:family="table-cell">
      <style:table-cell-properties style:vertical-align="middle" fo:padding-top="0.026cm" fo:border-top="#000000 0.018cm solid" fo:padding-left="0.026cm" fo:border-left="#000000 0.035cm solid" fo:padding-right="0.026cm" fo:border-right="#000000 0.018cm solid" fo:wrap-option="wrap"/>
    </style:style>
    <style:style style:name="P964" style:family="paragraph" style:parent-style-name="Normal">
      <style:paragraph-properties fo:text-align="justify"/>
    </style:style>
    <style:style style:name="T964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64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09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65" style:family="paragraph" style:parent-style-name="Normal"/>
    <style:style style:name="T96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65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65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65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65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0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66" style:family="paragraph" style:parent-style-name="Normal">
      <style:paragraph-properties fo:text-align="justify"/>
    </style:style>
    <style:style style:name="T96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1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67" style:family="paragraph" style:parent-style-name="Normal">
      <style:paragraph-properties fo:text-align="justify"/>
    </style:style>
    <style:style style:name="T96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2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68" style:family="paragraph" style:parent-style-name="Normal">
      <style:paragraph-properties fo:text-align="justify"/>
    </style:style>
    <style:style style:name="T968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3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69" style:family="paragraph" style:parent-style-name="Normal"/>
    <style:style style:name="T969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4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70" style:family="paragraph" style:parent-style-name="Normal">
      <style:paragraph-properties fo:text-align="justify"/>
    </style:style>
    <style:style style:name="T97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5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71" style:family="paragraph" style:parent-style-name="Normal">
      <style:paragraph-properties fo:text-align="justify"/>
    </style:style>
    <style:style style:name="T97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6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72" style:family="paragraph" style:parent-style-name="Normal">
      <style:paragraph-properties fo:text-align="justify"/>
    </style:style>
    <style:style style:name="T97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2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7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73" style:family="paragraph" style:parent-style-name="Normal"/>
    <style:style style:name="T973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73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974" style:family="paragraph" style:parent-style-name="Normal"/>
    <style:style style:name="T974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4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4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4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4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74_6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18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975" style:family="paragraph" style:parent-style-name="Normal">
      <style:paragraph-properties fo:text-align="justify"/>
    </style:style>
    <style:style style:name="T97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4" style:family="table-row">
      <style:table-row-properties style:min-row-height="1.439cm" style:use-optimal-row-height="false"/>
    </style:style>
    <style:style style:name="Cell319" style:family="table-cell">
      <style:table-cell-properties style:vertical-align="middle" fo:padding-top="0.026cm" fo:border-bottom="#000000 0.018cm solid" fo:padding-left="0.026cm" fo:border-left="#000000 0.035cm solid" fo:padding-right="0.026cm" fo:border-right="#000000 0.018cm solid" fo:wrap-option="wrap"/>
    </style:style>
    <style:style style:name="P976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20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77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1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78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2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79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3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80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4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81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5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82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6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83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7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984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8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85" style:family="paragraph" style:parent-style-name="Normal"/>
    <style:style style:name="T98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85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986" style:family="paragraph" style:parent-style-name="Normal"/>
    <style:style style:name="T98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6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6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29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987" style:family="paragraph" style:parent-style-name="Normal">
      <style:paragraph-properties fo:text-align="justify"/>
    </style:style>
    <style:style style:name="T98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5" style:family="table-row">
      <style:table-row-properties style:min-row-height="1.535cm" style:use-optimal-row-height="false"/>
    </style:style>
    <style:style style:name="Cell330" style:family="table-cell">
      <style:table-cell-properties style:vertical-align="middle" fo:padding-top="0.026cm" fo:border-top="#000000 0.018cm solid" fo:padding-left="0.026cm" fo:border-left="#000000 0.035cm solid" fo:padding-right="0.026cm" fo:border-right="#000000 0.018cm solid" fo:wrap-option="wrap"/>
    </style:style>
    <style:style style:name="P988" style:family="paragraph" style:parent-style-name="Normal">
      <style:paragraph-properties fo:text-align="justify"/>
    </style:style>
    <style:style style:name="T988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31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89" style:family="paragraph" style:parent-style-name="Normal"/>
    <style:style style:name="T989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9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9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9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89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2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0" style:family="paragraph" style:parent-style-name="Normal">
      <style:paragraph-properties fo:text-align="justify"/>
    </style:style>
    <style:style style:name="T99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3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1" style:family="paragraph" style:parent-style-name="Normal">
      <style:paragraph-properties fo:text-align="justify"/>
    </style:style>
    <style:style style:name="T99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4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2" style:family="paragraph" style:parent-style-name="Normal">
      <style:paragraph-properties fo:text-align="justify"/>
    </style:style>
    <style:style style:name="T99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5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3" style:family="paragraph" style:parent-style-name="Normal">
      <style:paragraph-properties fo:text-align="center"/>
    </style:style>
    <style:style style:name="T993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6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4" style:family="paragraph" style:parent-style-name="Normal">
      <style:paragraph-properties fo:text-align="justify"/>
    </style:style>
    <style:style style:name="T994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7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5" style:family="paragraph" style:parent-style-name="Normal">
      <style:paragraph-properties fo:text-align="justify"/>
    </style:style>
    <style:style style:name="T99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8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996" style:family="paragraph" style:parent-style-name="Normal">
      <style:paragraph-properties fo:text-align="justify"/>
    </style:style>
    <style:style style:name="T99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39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997" style:family="paragraph" style:parent-style-name="Normal"/>
    <style:style style:name="T99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97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998" style:family="paragraph" style:parent-style-name="Normal"/>
    <style:style style:name="T998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98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98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98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998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0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999" style:family="paragraph" style:parent-style-name="Normal">
      <style:paragraph-properties fo:text-align="justify"/>
    </style:style>
    <style:style style:name="T999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6" style:family="table-row">
      <style:table-row-properties style:min-row-height="1.178cm" style:use-optimal-row-height="false"/>
    </style:style>
    <style:style style:name="Cell341" style:family="table-cell">
      <style:table-cell-properties style:vertical-align="middle" fo:padding-top="0.026cm" fo:padding-left="0.026cm" fo:border-left="#000000 0.035cm solid" fo:padding-right="0.026cm" fo:border-right="#000000 0.018cm solid" fo:wrap-option="wrap"/>
    </style:style>
    <style:style style:name="P1000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42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01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3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02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4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03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5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04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6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05" style:family="paragraph" style:parent-style-name="Normal">
      <style:paragraph-properties fo:text-align="center"/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7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06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8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07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49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08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0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09" style:family="paragraph" style:parent-style-name="Normal"/>
    <style:style style:name="T1009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09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09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10" style:family="paragraph" style:parent-style-name="Normal"/>
    <style:style style:name="T101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10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10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10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10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1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1011" style:family="paragraph" style:parent-style-name="Normal">
      <style:paragraph-properties fo:text-align="justify"/>
    </style:style>
    <style:style style:name="T101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7" style:family="table-row">
      <style:table-row-properties style:min-row-height="1.476cm" style:use-optimal-row-height="false"/>
    </style:style>
    <style:style style:name="Cell352" style:family="table-cell">
      <style:table-cell-properties style:vertical-align="middle" fo:padding-top="0.026cm" fo:padding-left="0.026cm" fo:border-left="#000000 0.035cm solid" fo:padding-right="0.026cm" fo:border-right="#000000 0.018cm solid" fo:wrap-option="wrap"/>
    </style:style>
    <style:style style:name="P1012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53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13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4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14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5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15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6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16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7" style:family="table-cell">
      <style:table-cell-properties fo:background-color="#c6d9f0" style:vertical-align="middle" fo:padding-top="0.026cm" fo:padding-left="0.026cm" fo:border-left="#000000 0.018cm solid" fo:padding-right="0.026cm" fo:border-right="#000000 0.018cm solid" fo:wrap-option="wrap"/>
    </style:style>
    <style:style style:name="P1017" style:family="paragraph" style:parent-style-name="Normal">
      <style:paragraph-properties fo:text-align="center"/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8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18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59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19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0" style:family="table-cell">
      <style:table-cell-properties fo:background-color="#ffffff" style:vertical-align="middle" fo:padding-top="0.026cm" fo:padding-left="0.026cm" fo:border-left="#000000 0.018cm solid" fo:padding-right="0.026cm" fo:border-right="#000000 0.018cm solid" fo:wrap-option="wrap"/>
    </style:style>
    <style:style style:name="P1020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1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1" style:family="paragraph" style:parent-style-name="Normal"/>
    <style:style style:name="T102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21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22" style:family="paragraph" style:parent-style-name="Normal"/>
    <style:style style:name="T102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6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7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22_9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10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1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1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2_1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2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35cm solid" fo:wrap-option="wrap"/>
    </style:style>
    <style:style style:name="P1023" style:family="paragraph" style:parent-style-name="Normal">
      <style:paragraph-properties fo:text-align="justify"/>
    </style:style>
    <style:style style:name="T1023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8" style:family="table-row">
      <style:table-row-properties style:min-row-height="1.647cm" style:use-optimal-row-height="false"/>
    </style:style>
    <style:style style:name="Cell363" style:family="table-cell">
      <style:table-cell-properties style:vertical-align="middle" fo:padding-top="0.026cm" fo:border-top="#000000 0.018cm solid" fo:padding-left="0.026cm" fo:border-left="#000000 0.035cm solid" fo:padding-right="0.026cm" fo:border-right="#000000 0.018cm solid" fo:wrap-option="wrap"/>
    </style:style>
    <style:style style:name="P1024" style:family="paragraph" style:parent-style-name="Normal">
      <style:paragraph-properties fo:text-align="justify"/>
    </style:style>
    <style:style style:name="T1024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64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5" style:family="paragraph" style:parent-style-name="Normal"/>
    <style:style style:name="T102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5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5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5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25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5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6" style:family="paragraph" style:parent-style-name="Normal">
      <style:paragraph-properties fo:text-align="center"/>
    </style:style>
    <style:style style:name="T102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6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7" style:family="paragraph" style:parent-style-name="Normal">
      <style:paragraph-properties fo:text-align="center"/>
    </style:style>
    <style:style style:name="T102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7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8" style:family="paragraph" style:parent-style-name="Normal">
      <style:paragraph-properties fo:text-align="center"/>
    </style:style>
    <style:style style:name="T1028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8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29" style:family="paragraph" style:parent-style-name="Normal">
      <style:paragraph-properties fo:text-align="center"/>
    </style:style>
    <style:style style:name="T1029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69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30" style:family="paragraph" style:parent-style-name="Normal">
      <style:paragraph-properties fo:text-align="center"/>
    </style:style>
    <style:style style:name="T103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0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31" style:family="paragraph" style:parent-style-name="Normal">
      <style:paragraph-properties fo:text-align="center"/>
    </style:style>
    <style:style style:name="T1031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1" style:family="table-cell">
      <style:table-cell-properties fo:background-color="#ffffff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32" style:family="paragraph" style:parent-style-name="Normal">
      <style:paragraph-properties fo:text-align="center"/>
    </style:style>
    <style:style style:name="T103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2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33" style:family="paragraph" style:parent-style-name="Normal"/>
    <style:style style:name="T1033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33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34" style:family="paragraph" style:parent-style-name="Normal"/>
    <style:style style:name="T1034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4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5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6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34_7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3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1035" style:family="paragraph" style:parent-style-name="Normal">
      <style:paragraph-properties fo:text-align="justify"/>
    </style:style>
    <style:style style:name="T103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89" style:family="table-row">
      <style:table-row-properties style:min-row-height="1.198cm" style:use-optimal-row-height="false"/>
    </style:style>
    <style:style style:name="Cell374" style:family="table-cell">
      <style:table-cell-properties style:vertical-align="middle" fo:padding-top="0.026cm" fo:border-bottom="#000000 0.018cm solid" fo:padding-left="0.026cm" fo:border-left="#000000 0.035cm solid" fo:padding-right="0.026cm" fo:border-right="#000000 0.018cm solid" fo:wrap-option="wrap"/>
    </style:style>
    <style:style style:name="P1036" style:family="paragraph" style:parent-style-name="Normal">
      <style:paragraph-properties fo:text-align="justify"/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75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37" style:family="paragraph" style:parent-style-name="Normal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6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38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7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39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8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40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79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41" style:family="paragraph" style:parent-style-name="Normal">
      <style:paragraph-properties fo:text-align="center"/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0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42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1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43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2" style:family="table-cell">
      <style:table-cell-properties fo:background-color="#ffffff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44" style:family="paragraph" style:parent-style-name="Normal">
      <style:paragraph-properties fo:text-align="center"/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3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45" style:family="paragraph" style:parent-style-name="Normal"/>
    <style:style style:name="T1045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45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46" style:family="paragraph" style:parent-style-name="Normal"/>
    <style:style style:name="T1046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4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1047" style:family="paragraph" style:parent-style-name="Normal">
      <style:paragraph-properties fo:text-align="justify"/>
    </style:style>
    <style:style style:name="T104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90" style:family="table-row">
      <style:table-row-properties style:min-row-height="1.774cm" style:use-optimal-row-height="false"/>
    </style:style>
    <style:style style:name="Cell385" style:family="table-cell">
      <style:table-cell-properties style:vertical-align="middle" fo:padding-top="0.026cm" fo:border-top="#000000 0.018cm solid" fo:padding-left="0.026cm" fo:border-left="#000000 0.035cm solid" fo:padding-right="0.026cm" fo:border-right="#000000 0.018cm solid" fo:wrap-option="wrap"/>
    </style:style>
    <style:style style:name="P1048" style:family="paragraph" style:parent-style-name="Normal">
      <style:paragraph-properties fo:text-align="center"/>
    </style:style>
    <style:style style:name="T1048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86" style:family="table-cell">
      <style:table-cell-properties style:vertical-align="bottom" fo:padding-top="0.026cm" fo:border-top="#000000 0.018cm solid" fo:padding-left="0.026cm" fo:border-left="#000000 0.018cm solid" fo:padding-right="0.026cm" fo:border-right="#000000 0.018cm solid" fo:wrap-option="wrap"/>
    </style:style>
    <style:style style:name="P1049" style:family="paragraph" style:parent-style-name="Normal"/>
    <style:style style:name="T1049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4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5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6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7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8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9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10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1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1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1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49_14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7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0" style:family="paragraph" style:parent-style-name="Normal"/>
    <style:style style:name="T1050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8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1" style:family="paragraph" style:parent-style-name="Normal"/>
    <style:style style:name="T1051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89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2" style:family="paragraph" style:parent-style-name="Normal"/>
    <style:style style:name="T1052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0" style:family="table-cell">
      <style:table-cell-properties fo:background-color="#c6d9f0"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3" style:family="paragraph" style:parent-style-name="Normal"/>
    <style:style style:name="T1053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1" style:family="table-cell">
      <style:table-cell-properties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4" style:family="paragraph" style:parent-style-name="Normal"/>
    <style:style style:name="T1054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2" style:family="table-cell">
      <style:table-cell-properties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5" style:family="paragraph" style:parent-style-name="Normal"/>
    <style:style style:name="T1055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3" style:family="table-cell">
      <style:table-cell-properties style:vertical-align="middle" fo:padding-top="0.026cm" fo:border-top="#000000 0.018cm solid" fo:padding-left="0.026cm" fo:border-left="#000000 0.018cm solid" fo:padding-right="0.026cm" fo:border-right="#000000 0.018cm solid" fo:wrap-option="wrap"/>
    </style:style>
    <style:style style:name="P1056" style:family="paragraph" style:parent-style-name="Normal"/>
    <style:style style:name="T1056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4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57" style:family="paragraph" style:parent-style-name="Normal"/>
    <style:style style:name="T1057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57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57_3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58" style:family="paragraph" style:parent-style-name="Normal"/>
    <style:style style:name="T1058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4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5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6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7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58_8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P1059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5" style:family="table-cell">
      <style:table-cell-properties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1060" style:family="paragraph" style:parent-style-name="Normal"/>
    <style:style style:name="T1060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91" style:family="table-row">
      <style:table-row-properties style:min-row-height="1.312cm" style:use-optimal-row-height="false"/>
    </style:style>
    <style:style style:name="Cell396" style:family="table-cell">
      <style:table-cell-properties style:vertical-align="bottom" fo:padding-top="0.026cm" fo:border-bottom="#000000 0.018cm solid" fo:padding-left="0.026cm" fo:border-left="#000000 0.035cm solid" fo:padding-right="0.026cm" fo:border-right="#000000 0.018cm solid" fo:wrap-option="wrap"/>
    </style:style>
    <style:style style:name="P1061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397" style:family="table-cell">
      <style:table-cell-properties style:vertical-align="bottom" fo:padding-top="0.026cm" fo:border-bottom="#000000 0.018cm solid" fo:padding-left="0.026cm" fo:border-left="#000000 0.018cm solid" fo:padding-right="0.026cm" fo:border-right="#000000 0.018cm solid" fo:wrap-option="wrap"/>
    </style:style>
    <style:style style:name="P1062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8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3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399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4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0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5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1" style:family="table-cell">
      <style:table-cell-properties fo:background-color="#c6d9f0"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6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2" style:family="table-cell">
      <style:table-cell-properties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7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3" style:family="table-cell">
      <style:table-cell-properties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8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4" style:family="table-cell">
      <style:table-cell-properties style:vertical-align="middle" fo:padding-top="0.026cm" fo:border-bottom="#000000 0.018cm solid" fo:padding-left="0.026cm" fo:border-left="#000000 0.018cm solid" fo:padding-right="0.026cm" fo:border-right="#000000 0.018cm solid" fo:wrap-option="wrap"/>
    </style:style>
    <style:style style:name="P1069" style:family="paragraph" style:parent-style-name="Normal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5" style:family="table-cell">
      <style:table-cell-properties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70" style:family="paragraph" style:parent-style-name="Normal"/>
    <style:style style:name="T1070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70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71" style:family="paragraph" style:parent-style-name="Normal"/>
    <style:style style:name="T1071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71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6" style:family="table-cell">
      <style:table-cell-properties style:vertical-align="middle" fo:padding-top="0.026cm" fo:border-top="#000000 0.018cm solid" fo:border-bottom="#000000 0.018cm solid" fo:padding-left="0.026cm" fo:border-left="#000000 0.018cm solid" fo:padding-right="0.026cm" fo:border-right="#000000 0.035cm solid" fo:wrap-option="wrap"/>
    </style:style>
    <style:style style:name="P1072" style:family="paragraph" style:parent-style-name="Normal"/>
    <style:style style:name="T1072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Row92" style:family="table-row">
      <style:table-row-properties style:min-row-height="1.445cm" style:use-optimal-row-height="false"/>
    </style:style>
    <style:style style:name="Cell407" style:family="table-cell">
      <style:table-cell-properties style:vertical-align="middle" fo:padding-top="0.026cm" fo:border-top="#000000 0.018cm solid" fo:border-bottom="#000000 0.035cm solid" fo:padding-left="0.026cm" fo:border-left="#000000 0.035cm solid" fo:padding-right="0.026cm" fo:border-right="#000000 0.018cm solid" fo:wrap-option="wrap"/>
    </style:style>
    <style:style style:name="P1073" style:family="paragraph" style:parent-style-name="Normal">
      <style:paragraph-properties fo:text-align="center"/>
    </style:style>
    <style:style style:name="T1073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08" style:family="table-cell">
      <style:table-cell-properties style:vertical-align="bottom" fo:padding-top="0.026cm" fo:border-top="#000000 0.018cm solid" fo:border-bottom="#000000 0.035cm solid" fo:padding-left="0.026cm" fo:border-left="#000000 0.018cm solid" fo:padding-right="0.026cm" fo:border-right="#000000 0.018cm solid" fo:wrap-option="wrap"/>
    </style:style>
    <style:style style:name="P1074" style:family="paragraph" style:parent-style-name="Normal"/>
    <style:style style:name="T1074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74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74_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09" style:family="table-cell">
      <style:table-cell-properties fo:background-color="#c6d9f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75" style:family="paragraph" style:parent-style-name="Normal">
      <style:paragraph-properties fo:text-align="center"/>
    </style:style>
    <style:style style:name="T1075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0" style:family="table-cell">
      <style:table-cell-properties fo:background-color="#c6d9f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1" style:family="table-cell">
      <style:table-cell-properties fo:background-color="#c6d9f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77" style:family="paragraph" style:parent-style-name="Normal">
      <style:paragraph-properties fo:text-align="center"/>
    </style:style>
    <style:style style:name="T1077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2" style:family="table-cell">
      <style:table-cell-properties fo:background-color="#c6d9f0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1078" style:family="paragraph" style:parent-style-name="Normal">
      <style:paragraph-properties fo:text-align="center"/>
    </style:style>
    <style:style style:name="T1078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3" style:family="table-cell">
      <style:table-cell-properties style:vertical-align="middle" fo:padding-top="0.026cm" fo:border-top="#000000 0.018cm solid" fo:border-bottom="#000000 0.035cm solid" fo:padding-left="0.026cm" fo:border-left="#000000 0.018cm solid" fo:padding-right="0.026cm" fo:border-right="#000000 0.018cm solid" fo:wrap-option="wrap"/>
    </style:style>
    <style:style style:name="P1079" style:family="paragraph" style:parent-style-name="Normal">
      <style:paragraph-properties fo:text-align="center"/>
    </style:style>
    <style:style style:name="T1079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4" style:family="table-cell">
      <style:table-cell-properties style:vertical-align="middle" fo:padding-top="0.026cm" fo:border-top="#000000 0.018cm solid" fo:border-bottom="#000000 0.035cm solid" fo:padding-left="0.026cm" fo:border-left="#000000 0.018cm solid" fo:padding-right="0.026cm" fo:border-right="#000000 0.018cm solid" fo:wrap-option="wrap"/>
    </style:style>
    <style:style style:name="P1080" style:family="paragraph" style:parent-style-name="Normal"/>
    <style:style style:name="T1080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5" style:family="table-cell">
      <style:table-cell-properties style:vertical-align="middle" fo:padding-top="0.026cm" fo:border-top="#000000 0.018cm solid" fo:border-bottom="#000000 0.035cm solid" fo:padding-left="0.026cm" fo:border-left="#000000 0.018cm solid" fo:padding-right="0.026cm" fo:border-right="#000000 0.018cm solid" fo:wrap-option="wrap"/>
    </style:style>
    <style:style style:name="P1081" style:family="paragraph" style:parent-style-name="Normal"/>
    <style:style style:name="T1081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6" style:family="table-cell">
      <style:table-cell-properties style:vertical-align="middle" fo:padding-top="0.026cm" fo:border-top="#000000 0.018cm solid" fo:border-bottom="#000000 0.035cm solid" fo:padding-left="0.026cm" fo:border-left="#000000 0.018cm solid" fo:padding-right="0.026cm" fo:border-right="#000000 0.018cm solid" fo:wrap-option="wrap"/>
    </style:style>
    <style:style style:name="P1082" style:family="paragraph" style:parent-style-name="Normal"/>
    <style:style style:name="T1082_1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82_2" style:family="text">
      <style:text-properties style:font-name="Times New Roman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83" style:family="paragraph" style:parent-style-name="Normal"/>
    <style:style style:name="T1083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4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5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6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7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8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9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10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1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12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13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T1083_14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Cell417" style:family="table-cell">
      <style:table-cell-properties style:vertical-align="middle" fo:padding-top="0.026cm" fo:border-top="#000000 0.018cm solid" fo:border-bottom="#000000 0.035cm solid" fo:padding-left="0.026cm" fo:border-left="#000000 0.018cm solid" fo:padding-right="0.026cm" fo:border-right="#000000 0.035cm solid" fo:wrap-option="wrap"/>
    </style:style>
    <style:style style:name="P1084" style:family="paragraph" style:parent-style-name="Normal"/>
    <style:style style:name="T1084_1" style:family="text">
      <style:text-properties fo:color="#000000" style:font-name="Times New Roman" fo:font-size="8pt" style:font-size-asian="8pt" style:font-size-complex="8pt" fo:language="en" fo:language-asian="en" fo:language-complex="ar" fo:country="GB" fo:country-asian="US" fo:country-complex="SA"/>
    </style:style>
    <style:style style:name="P1085" style:family="paragraph" style:parent-style-name="Normal">
      <style:paragraph-properties fo:text-align="justify"/>
      <style:text-properties fo:font-size="11pt" style:font-size-asian="11pt" style:font-name-complex="Calibri" style:font-size-complex="11pt" fo:language-asian="en" fo:country-asian="GB"/>
    </style:style>
    <style:style style:name="P1086" style:family="paragraph" style:parent-style-name="Normal">
      <style:paragraph-properties fo:text-align="justify"/>
    </style:style>
    <style:style style:name="T1086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1087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1088" style:family="paragraph" style:parent-style-name="List_20_Paragraph">
      <style:paragraph-properties fo:text-align="justify"/>
      <style:text-properties fo:font-size="11pt" style:font-size-asian="11pt" style:font-name-complex="Calibri" style:font-size-complex="11pt" fo:language-asian="en" fo:country-asian="GB"/>
    </style:style>
    <style:style style:name="T1088_1" style:family="text">
      <style:text-properties fo:font-size="11pt" style:font-size-asian="11pt" style:font-name-complex="Calibri" style:font-size-complex="11pt" fo:language-asian="en" fo:country-asian="GB"/>
    </style:style>
    <style:style style:name="T1088_2" style:family="text">
      <style:text-properties fo:font-size="11pt" style:font-size-asian="11pt" style:font-name-complex="Calibri" style:font-size-complex="11pt" fo:language-asian="en" fo:country-asian="GB"/>
    </style:style>
    <style:style style:name="T1088_3" style:family="text">
      <style:text-properties fo:font-size="11pt" style:font-size-asian="11pt" style:font-name-complex="Calibri" style:font-size-complex="11pt" fo:language-asian="en" fo:country-asian="GB"/>
    </style:style>
    <style:style style:name="T1088_4" style:family="text">
      <style:text-properties fo:font-size="11pt" style:font-size-asian="11pt" style:font-name-complex="Calibri" style:font-size-complex="11pt" fo:language-asian="en" fo:country-asian="GB"/>
    </style:style>
    <style:style style:name="T1088_5" style:family="text">
      <style:text-properties fo:font-size="11pt" style:font-size-asian="11pt" style:font-name-complex="Calibri" style:font-size-complex="11pt" fo:language-asian="en" fo:country-asian="GB"/>
    </style:style>
    <style:style style:name="T1088_6" style:family="text">
      <style:text-properties fo:font-size="11pt" style:font-size-asian="11pt" style:font-name-complex="Calibri" style:font-size-complex="11pt" fo:language-asian="en" fo:country-asian="GB"/>
    </style:style>
    <style:style style:name="T1088_7" style:family="text">
      <style:text-properties fo:font-size="11pt" style:font-size-asian="11pt" style:font-name-complex="Calibri" style:font-size-complex="11pt" fo:language-asian="en" fo:country-asian="GB"/>
    </style:style>
    <style:style style:name="T1088_8" style:family="text">
      <style:text-properties fo:font-size="11pt" style:font-size-asian="11pt" style:font-name-complex="Calibri" style:font-size-complex="11pt" fo:language-asian="en" fo:country-asian="GB"/>
    </style:style>
    <style:style style:name="T1088_9" style:family="text">
      <style:text-properties fo:font-size="11pt" style:font-size-asian="11pt" style:font-name-complex="Calibri" style:font-size-complex="11pt" fo:language-asian="en" fo:country-asian="GB"/>
    </style:style>
    <style:style style:name="P1089" style:family="paragraph" style:parent-style-name="Normal">
      <style:paragraph-properties fo:text-align="justify"/>
      <style:text-properties fo:font-size="11pt" style:font-size-asian="11pt" style:font-name-complex="Calibri" style:font-size-complex="11pt" fo:language-asian="en" fo:country-asian="GB"/>
    </style:style>
    <style:style style:name="P1090" style:family="paragraph" style:parent-style-name="Normal">
      <style:text-properties fo:font-size="11pt" style:font-size-asian="11pt" style:font-size-complex="11pt"/>
    </style:style>
    <style:style style:name="P1091" style:family="paragraph" style:parent-style-name="Normal">
      <style:paragraph-properties fo:break-before="page"/>
    </style:style>
    <style:style style:name="P1092" style:family="paragraph" style:parent-style-name="Normal"/>
    <style:style style:name="T10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9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94" style:family="paragraph" style:parent-style-name="Normal">
      <style:paragraph-properties fo:line-height="115%" fo:margin-bottom="0.282cm"/>
    </style:style>
    <style:style style:name="T10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4_2" style:family="text">
      <style:text-properties fo:font-size="11pt" style:font-size-asian="11pt" style:font-name-complex="Arial" style:font-size-complex="11pt"/>
    </style:style>
    <style:style style:name="T1094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4_4" style:family="text">
      <style:text-properties fo:font-size="11pt" style:font-size-asian="11pt" style:font-name-complex="Arial" style:font-size-complex="11pt"/>
    </style:style>
    <style:style style:name="T1094_5" style:family="text">
      <style:text-properties fo:font-size="11pt" style:font-size-asian="11pt" style:font-name-complex="Arial" style:font-size-complex="11pt"/>
    </style:style>
    <style:style style:name="T1094_6" style:family="text">
      <style:text-properties fo:font-size="11pt" style:font-size-asian="11pt" style:font-name-complex="Arial" style:font-size-complex="11pt"/>
    </style:style>
    <style:style style:name="T1094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4_8" style:family="text">
      <style:text-properties fo:font-size="11pt" style:font-size-asian="11pt" style:font-name-complex="Arial" style:font-size-complex="11pt"/>
    </style:style>
    <style:style style:name="P1095" style:family="paragraph" style:parent-style-name="Normal">
      <style:paragraph-properties fo:line-height="115%" fo:margin-bottom="0.282cm"/>
    </style:style>
    <style:style style:name="T10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5_2" style:family="text">
      <style:text-properties fo:font-size="11pt" style:font-size-asian="11pt" style:font-name-complex="Arial" style:font-size-complex="11pt"/>
    </style:style>
    <style:style style:name="T1095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5_4" style:family="text">
      <style:text-properties fo:font-size="11pt" style:font-size-asian="11pt" style:font-name-complex="Arial" style:font-size-complex="11pt"/>
    </style:style>
    <style:style style:name="P1096" style:family="paragraph" style:parent-style-name="Normal">
      <style:paragraph-properties fo:line-height="115%" fo:margin-bottom="0.282cm"/>
    </style:style>
    <style:style style:name="T109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6_13" style:family="text">
      <style:text-properties fo:font-size="11pt" style:font-size-asian="11pt" style:font-name-complex="Arial" style:font-size-complex="11pt"/>
    </style:style>
    <style:style style:name="T1096_14" style:family="text">
      <style:text-properties fo:font-size="11pt" style:font-size-asian="11pt" style:font-name-complex="Arial" style:font-size-complex="11pt"/>
    </style:style>
    <style:style style:name="T1096_15" style:family="text">
      <style:text-properties fo:font-size="11pt" style:font-size-asian="11pt" style:font-name-complex="Arial" style:font-size-complex="11pt"/>
    </style:style>
    <style:style style:name="T1096_16" style:family="text">
      <style:text-properties fo:font-size="11pt" style:font-size-asian="11pt" style:font-name-complex="Arial" style:font-size-complex="11pt"/>
    </style:style>
    <style:style style:name="T1096_17" style:family="text">
      <style:text-properties fo:font-size="11pt" style:font-size-asian="11pt" style:font-name-complex="Arial" style:font-size-complex="11pt"/>
    </style:style>
    <style:style style:name="T1096_18" style:family="text">
      <style:text-properties fo:font-size="11pt" style:font-size-asian="11pt" style:font-name-complex="Arial" style:font-size-complex="11pt"/>
    </style:style>
    <style:style style:name="T1096_19" style:family="text">
      <style:text-properties fo:font-size="11pt" style:font-size-asian="11pt" style:font-name-complex="Arial" style:font-size-complex="11pt"/>
    </style:style>
    <style:style style:name="T1096_20" style:family="text">
      <style:text-properties fo:font-size="11pt" style:font-size-asian="11pt" style:font-name-complex="Arial" style:font-size-complex="11pt"/>
    </style:style>
    <style:style style:name="T1096_21" style:family="text">
      <style:text-properties fo:font-size="11pt" style:font-size-asian="11pt" style:font-name-complex="Arial" style:font-size-complex="11pt"/>
    </style:style>
    <style:style style:name="T1096_22" style:family="text">
      <style:text-properties fo:font-size="11pt" style:font-size-asian="11pt" style:font-name-complex="Arial" style:font-size-complex="11pt"/>
    </style:style>
    <style:style style:name="P1097" style:family="paragraph" style:parent-style-name="Normal">
      <style:paragraph-properties fo:line-height="115%" fo:margin-bottom="0.282cm"/>
    </style:style>
    <style:style style:name="T10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7_2" style:family="text">
      <style:text-properties fo:font-size="11pt" style:font-size-asian="11pt" style:font-name-complex="Arial" style:font-size-complex="11pt"/>
    </style:style>
    <style:style style:name="T1097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7_4" style:family="text">
      <style:text-properties fo:font-size="11pt" style:font-size-asian="11pt" style:font-name-complex="Arial" style:font-size-complex="11pt"/>
    </style:style>
    <style:style style:name="P1098" style:family="paragraph" style:parent-style-name="Normal">
      <style:paragraph-properties fo:line-height="115%" fo:margin-bottom="0.282cm"/>
    </style:style>
    <style:style style:name="T1098_1" style:family="text">
      <style:text-properties fo:font-size="11pt" style:font-size-asian="11pt" style:font-name-complex="Arial" style:font-size-complex="11pt" fo:language="da" fo:country="DK" fo:font-weight="bold" style:font-weight-asian="bold"/>
    </style:style>
    <style:style style:name="T1098_2" style:family="text">
      <style:text-properties fo:font-size="11pt" style:font-size-asian="11pt" style:font-name-complex="Arial" style:font-size-complex="11pt" fo:language="da" fo:country="DK"/>
    </style:style>
    <style:style style:name="T1098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8_4" style:family="text">
      <style:text-properties fo:font-size="11pt" style:font-size-asian="11pt" style:font-name-complex="Arial" style:font-size-complex="11pt"/>
    </style:style>
    <style:style style:name="P1099" style:family="paragraph" style:parent-style-name="Normal">
      <style:paragraph-properties fo:line-height="115%" fo:margin-bottom="0.282cm"/>
    </style:style>
    <style:style style:name="T10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9_2" style:family="text">
      <style:text-properties fo:font-size="11pt" style:font-size-asian="11pt" style:font-name-complex="Arial" style:font-size-complex="11pt"/>
    </style:style>
    <style:style style:name="T1099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9_4" style:family="text">
      <style:text-properties fo:font-size="11pt" style:font-size-asian="11pt" style:font-name-complex="Arial" style:font-size-complex="11pt"/>
    </style:style>
    <style:style style:name="P1100" style:family="paragraph" style:parent-style-name="Normal">
      <style:paragraph-properties fo:line-height="115%" fo:margin-bottom="0.282cm"/>
    </style:style>
    <style:style style:name="T110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0_2" style:family="text">
      <style:text-properties fo:font-size="11pt" style:font-size-asian="11pt" style:font-name-complex="Arial" style:font-size-complex="11pt"/>
    </style:style>
    <style:style style:name="T1100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0_4" style:family="text">
      <style:text-properties fo:font-size="11pt" style:font-size-asian="11pt" style:font-name-complex="Arial" style:font-size-complex="11pt"/>
    </style:style>
    <style:style style:name="P1101" style:family="paragraph" style:parent-style-name="Normal">
      <style:paragraph-properties fo:line-height="115%" fo:margin-bottom="0.282cm"/>
    </style:style>
    <style:style style:name="T11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1_2" style:family="text">
      <style:text-properties fo:font-size="11pt" style:font-size-asian="11pt" style:font-name-complex="Arial" style:font-size-complex="11pt"/>
    </style:style>
    <style:style style:name="T1101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1_4" style:family="text">
      <style:text-properties fo:font-size="11pt" style:font-size-asian="11pt" style:font-name-complex="Arial" style:font-size-complex="11pt"/>
    </style:style>
    <style:style style:name="P1102" style:family="paragraph" style:parent-style-name="Normal">
      <style:paragraph-properties fo:line-height="115%" fo:margin-bottom="0.282cm"/>
    </style:style>
    <style:style style:name="T1102_1" style:family="text">
      <style:text-properties fo:font-size="11pt" style:font-size-asian="11pt" style:font-name-complex="Arial" style:font-size-complex="11pt" fo:language="nl" fo:country="NL" fo:font-weight="bold" style:font-weight-asian="bold"/>
    </style:style>
    <style:style style:name="T1102_2" style:family="text">
      <style:text-properties fo:font-size="11pt" style:font-size-asian="11pt" style:font-name-complex="Arial" style:font-size-complex="11pt" fo:language="nl" fo:country="NL"/>
    </style:style>
    <style:style style:name="T1102_3" style:family="text">
      <style:text-properties fo:font-style="italic" style:font-style-asian="italic" fo:font-size="11pt" style:font-size-asian="11pt" style:font-name-complex="Arial" style:font-size-complex="11pt" fo:language="fr" fo:country="FR"/>
    </style:style>
    <style:style style:name="T1102_4" style:family="text">
      <style:text-properties fo:font-style="italic" style:font-style-asian="italic" fo:font-size="11pt" style:font-size-asian="11pt" style:font-name-complex="Arial" style:font-size-complex="11pt" fo:language="fr" fo:country="FR"/>
    </style:style>
    <style:style style:name="T1102_5" style:family="text">
      <style:text-properties fo:font-style="italic" style:font-style-asian="italic" fo:font-size="11pt" style:font-size-asian="11pt" style:font-name-complex="Arial" style:font-size-complex="11pt" fo:language="fr" fo:country="FR"/>
    </style:style>
    <style:style style:name="P1103" style:family="paragraph" style:parent-style-name="Normal">
      <style:paragraph-properties fo:line-height="115%" fo:margin-bottom="0.282cm"/>
    </style:style>
    <style:style style:name="T1103_1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1103_2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1103_3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1103_4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1103_5" style:family="text">
      <style:text-properties fo:font-size="11pt" style:font-size-asian="11pt" style:font-name-complex="Arial" style:font-size-complex="11pt" fo:language="fr" fo:country="FR"/>
    </style:style>
    <style:style style:name="T1103_6" style:family="text">
      <style:text-properties fo:font-size="11pt" style:font-size-asian="11pt" style:font-name-complex="Arial" style:font-size-complex="11pt"/>
    </style:style>
    <style:style style:name="T1103_7" style:family="text">
      <style:text-properties fo:font-size="11pt" style:font-size-asian="11pt" style:font-name-complex="Arial" style:font-size-complex="11pt"/>
    </style:style>
    <style:style style:name="T1103_8" style:family="text">
      <style:text-properties fo:font-size="11pt" style:font-size-asian="11pt" style:font-name-complex="Arial" style:font-size-complex="11pt"/>
    </style:style>
    <style:style style:name="T1103_9" style:family="text">
      <style:text-properties fo:font-size="11pt" style:font-size-asian="11pt" style:font-name-complex="Arial" style:font-size-complex="11pt"/>
    </style:style>
    <style:style style:name="T1103_10" style:family="text">
      <style:text-properties fo:font-size="11pt" style:font-size-asian="11pt" style:font-name-complex="Arial" style:font-size-complex="11pt"/>
    </style:style>
    <style:style style:name="T1103_11" style:family="text">
      <style:text-properties fo:font-size="11pt" style:font-size-asian="11pt" style:font-name-complex="Arial" style:font-size-complex="11pt"/>
    </style:style>
    <style:style style:name="P1104" style:family="paragraph" style:parent-style-name="Normal">
      <style:paragraph-properties fo:line-height="115%" fo:margin-bottom="0.282cm"/>
    </style:style>
    <style:style style:name="T110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4_2" style:family="text">
      <style:text-properties fo:font-size="11pt" style:font-size-asian="11pt" style:font-name-complex="Arial" style:font-size-complex="11pt"/>
    </style:style>
    <style:style style:name="T1104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4_4" style:family="text">
      <style:text-properties fo:font-size="11pt" style:font-size-asian="11pt" style:font-name-complex="Arial" style:font-size-complex="11pt"/>
    </style:style>
    <style:style style:name="P1105" style:family="paragraph" style:parent-style-name="Normal">
      <style:paragraph-properties fo:line-height="115%" fo:margin-bottom="0.282cm"/>
    </style:style>
    <style:style style:name="T110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5_4" style:family="text">
      <style:text-properties fo:font-size="11pt" style:font-size-asian="11pt" style:font-name-complex="Arial" style:font-size-complex="11pt"/>
    </style:style>
    <style:style style:name="T1105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5_6" style:family="text">
      <style:text-properties fo:font-size="11pt" style:font-size-asian="11pt" style:font-name-complex="Arial" style:font-size-complex="11pt"/>
    </style:style>
    <style:style style:name="P1106" style:family="paragraph" style:parent-style-name="Normal">
      <style:paragraph-properties fo:line-height="115%" fo:margin-bottom="0.282cm"/>
    </style:style>
    <style:style style:name="T110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6_2" style:family="text">
      <style:text-properties fo:font-size="11pt" style:font-size-asian="11pt" style:font-name-complex="Arial" style:font-size-complex="11pt"/>
    </style:style>
    <style:style style:name="T1106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07" style:family="paragraph" style:parent-style-name="Normal">
      <style:paragraph-properties fo:line-height="115%" fo:margin-bottom="0.282cm"/>
    </style:style>
    <style:style style:name="T110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7_4" style:family="text">
      <style:text-properties fo:font-size="11pt" style:font-size-asian="11pt" style:font-name-complex="Arial" style:font-size-complex="11pt"/>
    </style:style>
    <style:style style:name="T1107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7_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7_7" style:family="text">
      <style:text-properties fo:font-size="11pt" style:font-size-asian="11pt" style:font-name-complex="Arial" style:font-size-complex="11pt"/>
    </style:style>
    <style:style style:name="P1108" style:family="paragraph" style:parent-style-name="Normal">
      <style:paragraph-properties fo:line-height="115%" fo:margin-bottom="0.282cm"/>
    </style:style>
    <style:style style:name="T11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8_3" style:family="text">
      <style:text-properties fo:font-size="11pt" style:font-size-asian="11pt" style:font-name-complex="Arial" style:font-size-complex="11pt"/>
    </style:style>
    <style:style style:name="T1108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8_5" style:family="text">
      <style:text-properties fo:font-size="11pt" style:font-size-asian="11pt" style:font-name-complex="Arial" style:font-size-complex="11pt"/>
    </style:style>
    <style:style style:name="P1109" style:family="paragraph" style:parent-style-name="Normal">
      <style:paragraph-properties fo:line-height="115%" fo:margin-bottom="0.282cm"/>
    </style:style>
    <style:style style:name="T11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09_2" style:family="text">
      <style:text-properties fo:font-size="11pt" style:font-size-asian="11pt" style:font-name-complex="Arial" style:font-size-complex="11pt"/>
    </style:style>
    <style:style style:name="T1109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09_4" style:family="text">
      <style:text-properties fo:font-size="11pt" style:font-size-asian="11pt" style:font-name-complex="Arial" style:font-size-complex="11pt"/>
    </style:style>
    <style:style style:name="P1110" style:family="paragraph" style:parent-style-name="Normal">
      <style:paragraph-properties fo:line-height="115%" fo:margin-bottom="0.282cm"/>
    </style:style>
    <style:style style:name="T11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0_2" style:family="text">
      <style:text-properties fo:font-size="11pt" style:font-size-asian="11pt" style:font-name-complex="Arial" style:font-size-complex="11pt"/>
    </style:style>
    <style:style style:name="T1110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0_4" style:family="text">
      <style:text-properties fo:font-size="11pt" style:font-size-asian="11pt" style:font-name-complex="Arial" style:font-size-complex="11pt"/>
    </style:style>
    <style:style style:name="P1111" style:family="paragraph" style:parent-style-name="Normal">
      <style:paragraph-properties fo:line-height="115%" fo:margin-bottom="0.282cm"/>
    </style:style>
    <style:style style:name="T11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1_2" style:family="text">
      <style:text-properties fo:font-size="11pt" style:font-size-asian="11pt" style:font-name-complex="Arial" style:font-size-complex="11pt"/>
    </style:style>
    <style:style style:name="T1111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1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1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12" style:family="paragraph" style:parent-style-name="Normal">
      <style:paragraph-properties fo:line-height="115%" fo:margin-bottom="0.282cm"/>
    </style:style>
    <style:style style:name="T11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2_3" style:family="text">
      <style:text-properties fo:font-size="11pt" style:font-size-asian="11pt" style:font-name-complex="Arial" style:font-size-complex="11pt"/>
    </style:style>
    <style:style style:name="T1112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2_5" style:family="text">
      <style:text-properties fo:font-size="11pt" style:font-size-asian="11pt" style:font-name-complex="Arial" style:font-size-complex="11pt"/>
    </style:style>
    <style:style style:name="P1113" style:family="paragraph" style:parent-style-name="Normal">
      <style:paragraph-properties fo:line-height="115%" fo:margin-bottom="0.282cm"/>
    </style:style>
    <style:style style:name="T11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3_2" style:family="text">
      <style:text-properties fo:font-size="11pt" style:font-size-asian="11pt" style:font-name-complex="Arial" style:font-size-complex="11pt"/>
    </style:style>
    <style:style style:name="T1113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14" style:family="paragraph" style:parent-style-name="Normal">
      <style:paragraph-properties fo:line-height="115%" fo:margin-bottom="0.282cm"/>
    </style:style>
    <style:style style:name="T1114_1" style:family="text">
      <style:text-properties fo:font-size="11pt" style:font-size-asian="11pt" style:font-name-complex="Arial" style:font-size-complex="11pt" fo:language="fi" fo:country="FI" fo:font-weight="bold" style:font-weight-asian="bold"/>
    </style:style>
    <style:style style:name="T1114_2" style:family="text">
      <style:text-properties fo:font-size="11pt" style:font-size-asian="11pt" style:font-name-complex="Arial" style:font-size-complex="11pt" fo:language="fi" fo:country="FI"/>
    </style:style>
    <style:style style:name="T1114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4_4" style:family="text">
      <style:text-properties fo:font-size="11pt" style:font-size-asian="11pt" style:font-name-complex="Arial" style:font-size-complex="11pt"/>
    </style:style>
    <style:style style:name="P1115" style:family="paragraph" style:parent-style-name="Normal">
      <style:paragraph-properties fo:line-height="115%" fo:margin-bottom="0.282cm"/>
    </style:style>
    <style:style style:name="T11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5_2" style:family="text">
      <style:text-properties fo:font-size="11pt" style:font-size-asian="11pt" style:font-name-complex="Arial" style:font-size-complex="11pt"/>
    </style:style>
    <style:style style:name="T1115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16" style:family="paragraph" style:parent-style-name="Normal">
      <style:paragraph-properties fo:line-height="115%" fo:margin-bottom="0.282cm"/>
    </style:style>
    <style:style style:name="T111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6_2" style:family="text">
      <style:text-properties fo:font-size="11pt" style:font-size-asian="11pt" style:font-name-complex="Arial" style:font-size-complex="11pt"/>
    </style:style>
    <style:style style:name="T1116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6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16_5" style:family="text">
      <style:text-properties fo:font-size="11pt" style:font-size-asian="11pt" style:font-name-complex="Arial" style:font-size-complex="11pt"/>
    </style:style>
    <style:style style:name="P1117" style:family="paragraph" style:parent-style-name="Normal">
      <style:paragraph-properties fo:line-height="115%" fo:margin-bottom="0.282cm"/>
    </style:style>
    <style:style style:name="T11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7_2" style:family="text">
      <style:text-properties fo:font-size="11pt" style:font-size-asian="11pt" style:font-name-complex="Arial" style:font-size-complex="11pt"/>
    </style:style>
    <style:style style:name="T1117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18" style:family="paragraph" style:parent-style-name="Normal">
      <style:paragraph-properties fo:line-height="115%" fo:margin-bottom="0.282cm"/>
    </style:style>
    <style:style style:name="T11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8_2" style:family="text">
      <style:text-properties fo:font-size="11pt" style:font-size-asian="11pt" style:font-name-complex="Arial" style:font-size-complex="11pt"/>
    </style:style>
    <style:style style:name="T1118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19" style:family="paragraph" style:parent-style-name="Normal">
      <style:paragraph-properties fo:line-height="115%" fo:margin-bottom="0.282cm"/>
    </style:style>
    <style:style style:name="T111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9_2" style:family="text">
      <style:text-properties fo:font-size="11pt" style:font-size-asian="11pt" style:font-name-complex="Arial" style:font-size-complex="11pt"/>
    </style:style>
    <style:style style:name="T1119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20" style:family="paragraph" style:parent-style-name="Normal">
      <style:paragraph-properties fo:line-height="115%" fo:margin-bottom="0.282cm"/>
    </style:style>
    <style:style style:name="T11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0_2" style:family="text">
      <style:text-properties fo:font-size="11pt" style:font-size-asian="11pt" style:font-name-complex="Arial" style:font-size-complex="11pt"/>
    </style:style>
    <style:style style:name="T1120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121" style:family="paragraph" style:parent-style-name="Normal">
      <style:text-properties fo:font-weight="bold" style:font-weight-asian="bold" style:font-weight-complex="bold" style:text-underline-style="solid" style:text-underline-color="font-color"/>
    </style:style>
    <style:style style:name="P1122" style:family="paragraph" style:parent-style-name="Normal">
      <style:text-properties fo:font-weight="bold" style:font-weight-asian="bold" style:font-weight-complex="bold" style:text-underline-style="solid" style:text-underline-color="font-color"/>
    </style:style>
    <style:style style:name="P1123" style:family="paragraph" style:parent-style-name="Normal">
      <style:text-properties fo:font-weight="bold" style:font-weight-asian="bold" style:font-weight-complex="bold" style:text-underline-style="solid" style:text-underline-color="font-color"/>
    </style:style>
    <style:style style:name="P1124" style:family="paragraph" style:parent-style-name="Normal"/>
    <style:style style:name="T1124_1" style:family="text">
      <style:text-properties fo:font-weight="bold" style:font-weight-asian="bold" style:font-weight-complex="bold" style:text-underline-style="solid" style:text-underline-color="font-color"/>
    </style:style>
    <style:style style:name="P1125" style:family="paragraph" style:parent-style-name="Normal"/>
    <style:style style:name="P1126" style:family="paragraph" style:parent-style-name="Normal"/>
    <style:style style:name="T1126_1" style:family="text"/>
    <style:style style:name="T1126_2" style:family="text"/>
    <style:style style:name="P1127" style:family="paragraph" style:parent-style-name="Normal"/>
    <style:style style:name="P1128" style:family="paragraph" style:parent-style-name="Normal"/>
    <style:style style:name="T1128_1" style:family="text"/>
    <style:style style:name="T1128_2" style:family="text"/>
    <style:style style:name="P1129" style:family="paragraph" style:parent-style-name="Normal"/>
    <style:style style:name="P1130" style:family="paragraph" style:parent-style-name="Normal"/>
    <style:style style:name="T1130_1" style:family="text"/>
    <style:style style:name="T1130_2" style:family="text"/>
    <style:style style:name="P1131" style:family="paragraph" style:parent-style-name="Normal"/>
    <style:style style:name="P1132" style:family="paragraph" style:parent-style-name="Normal"/>
    <style:style style:name="T1132_1" style:family="text"/>
    <style:style style:name="T1132_2" style:family="text"/>
    <style:style style:name="T1132_3" style:family="text"/>
    <style:style style:name="T1132_4" style:family="text"/>
    <style:style style:name="T1132_5" style:family="text"/>
    <style:style style:name="P1133" style:family="paragraph" style:parent-style-name="Normal"/>
    <style:style style:name="P1134" style:family="paragraph" style:parent-style-name="Normal"/>
    <style:style style:name="P1135" style:family="paragraph" style:parent-style-name="Normal"/>
    <style:style style:name="P1136" style:family="paragraph" style:parent-style-name="Normal"/>
    <style:style style:name="P1137" style:family="paragraph" style:parent-style-name="Normal"/>
    <style:style style:name="P1138" style:family="paragraph" style:parent-style-name="Normal"/>
    <style:style style:name="T1138_1" style:family="text">
      <style:text-properties fo:font-weight="bold" style:font-weight-asian="bold" style:font-weight-complex="bold"/>
    </style:style>
    <style:style style:name="P1139" style:family="paragraph" style:parent-style-name="Normal"/>
    <style:style style:name="P1140" style:family="paragraph" style:parent-style-name="Normal"/>
    <style:style style:name="T1140_1" style:family="text"/>
    <style:style style:name="P1141" style:family="paragraph" style:parent-style-name="Normal"/>
    <style:style style:name="P1142" style:family="paragraph" style:parent-style-name="Normal">
      <style:paragraph-properties fo:break-before="page"/>
    </style:style>
    <style:style style:name="P1143" style:family="paragraph" style:parent-style-name="Normal"/>
    <style:style style:name="T1143_1" style:family="text">
      <style:text-properties fo:font-weight="bold" style:font-weight-asian="bold" style:font-weight-complex="bold"/>
    </style:style>
    <style:style style:name="T1143_2" style:family="text">
      <style:text-properties fo:font-weight="bold" style:font-weight-asian="bold" style:font-weight-complex="bold"/>
    </style:style>
    <style:style style:name="P1144" style:family="paragraph" style:parent-style-name="Normal">
      <style:text-properties fo:font-size="11pt" style:font-size-asian="11pt" style:font-size-complex="11pt"/>
    </style:style>
    <style:style style:name="Table17" style:family="table">
      <style:table-properties table:align="left" style:width="18.433cm" fo:margin-left="0cm"/>
    </style:style>
    <style:style style:name="Column52" style:family="table-column">
      <style:table-column-properties style:column-width="2.646cm"/>
    </style:style>
    <style:style style:name="Column53" style:family="table-column">
      <style:table-column-properties style:column-width="5.842cm"/>
    </style:style>
    <style:style style:name="Column54" style:family="table-column">
      <style:table-column-properties style:column-width="4.572cm"/>
    </style:style>
    <style:style style:name="Column55" style:family="table-column">
      <style:table-column-properties style:column-width="5.373cm"/>
    </style:style>
    <style:style style:name="Row93" style:family="table-row">
      <style:table-row-properties style:min-row-height="0.894cm"/>
    </style:style>
    <style:style style:name="Cell418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45" style:family="paragraph" style:parent-style-name="Normal"/>
    <style:style style:name="T114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19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46" style:family="paragraph" style:parent-style-name="Normal"/>
    <style:style style:name="T114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94" style:family="table-row"/>
    <style:style style:name="Cell420" style:family="table-cell">
      <style:table-cell-properties fo:background-color="#f5f5f5" style:vertical-align="middle" fo:padding-top="0.026cm" fo:padding-bottom="0.026cm" fo:padding-left="0.026cm" fo:border-left="#e6e6e6 0.026cm solid" fo:padding-right="0.026cm" fo:border-right="#e6e6e6 0.026cm solid" fo:wrap-option="wrap"/>
    </style:style>
    <style:style style:name="P1147" style:family="paragraph" style:parent-style-name="Normal"/>
    <style:style style:name="T114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48" style:family="paragraph" style:parent-style-name="Normal"/>
    <style:style style:name="T114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49" style:family="paragraph" style:parent-style-name="Normal"/>
    <style:style style:name="T114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14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50" style:family="paragraph" style:parent-style-name="Normal"/>
    <style:style style:name="T115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95" style:family="table-row"/>
    <style:style style:name="Cell424" style:family="table-cell">
      <style:table-cell-properties fo:background-color="#f5f5f5" style:vertical-align="middle" fo:padding-top="0.026cm" fo:padding-bottom="0.026cm" fo:padding-left="0.026cm" fo:border-left="#e6e6e6 0.026cm solid" fo:padding-right="0.026cm" fo:border-right="#e6e6e6 0.026cm solid" fo:wrap-option="wrap"/>
    </style:style>
    <style:style style:name="P1151" style:family="paragraph" style:parent-style-name="Normal"/>
    <style:style style:name="T115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52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15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15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154_2" style:family="text">
      <style:text-properties fo:color="#000000" style:font-name="Aptos" fo:font-size="12pt" style:font-name-asian="Aptos" style:font-size-asian="12pt" style:font-name-complex="Aptos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15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5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57" style:family="paragraph" style:parent-style-name="List_20_Paragraph">
      <style:paragraph-properties fo:margin-left="1.27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58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2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5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5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6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6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6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2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2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2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6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6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8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64_9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96" style:family="table-row"/>
    <style:style style:name="Cell428" style:family="table-cell">
      <style:table-cell-properties fo:background-color="#f5f5f5" style:vertical-align="middle" fo:padding-top="0.026cm" fo:padding-bottom="0.026cm" fo:border-bottom="#e6e6e6 0.026cm solid" fo:padding-left="0.026cm" fo:border-left="#e6e6e6 0.026cm solid" fo:padding-right="0.026cm" fo:border-right="#e6e6e6 0.026cm solid" fo:wrap-option="wrap"/>
    </style:style>
    <style:style style:name="P1165" style:family="paragraph" style:parent-style-name="Normal"/>
    <style:style style:name="T116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2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66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66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166_2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166_3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166_4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T1166_5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167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67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168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68_1" style:family="text">
      <style:text-properties fo:color="#000000" style:font-name="Arial" fo:font-size="11pt" style:font-name-asian="Aptos" style:font-size-asian="11pt" style:font-name-complex="Arial" style:font-size-complex="11pt" fo:language="en" fo:language-asian="en" fo:language-complex="ar" fo:country="GB" fo:country-asian="US" fo:country-complex="SA"/>
    </style:style>
    <style:style style:name="P1169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170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171" style:family="paragraph" style:parent-style-name="List_20_Paragraph">
      <style:paragraph-properties fo:text-indent="0cm" fo:margin-left="0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3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7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5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3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7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7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7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2" style:family="paragraph" style:parent-style-name="Normal">
      <style:text-properties style:font-name="Aptos" fo:font-size="12pt" style:font-name-asian="Aptos" style:font-size-asian="12pt" style:font-name-complex="Aptos" style:font-size-complex="12pt" fo:language="en" fo:language-asian="en" fo:language-complex="ar" fo:country="GB" fo:country-asian="US" fo:country-complex="SA"/>
    </style:style>
    <style:style style:name="Row97" style:family="table-row"/>
    <style:style style:name="Cell432" style:family="table-cell">
      <style:table-cell-properties fo:background-color="#f5f5f5" style:vertical-align="middle" fo:padding-top="0.026cm" fo:padding-bottom="0.026cm" fo:border-bottom="#e6e6e6 0.026cm solid" fo:padding-left="0.026cm" fo:border-left="#e6e6e6 0.026cm solid" fo:padding-right="0.026cm" fo:border-right="#e6e6e6 0.026cm solid" fo:wrap-option="wrap"/>
    </style:style>
    <style:style style:name="P1183" style:family="paragraph" style:parent-style-name="Normal"/>
    <style:style style:name="T118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3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8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7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8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8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9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3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9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9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9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3_1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P119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4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9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3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9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6_1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6_2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6_3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6_4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6_5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T1196_6" style:family="text">
      <style:text-properties style:font-name="Arial" fo:font-size="11pt" style:font-size-asian="11pt" style:font-size-complex="11pt" fo:language="nl" fo:language-asian="en" fo:language-complex="ar" fo:country="NL" fo:country-asian="US" fo:country-complex="SA"/>
    </style:style>
    <style:style style:name="P119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19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198" style:family="paragraph" style:parent-style-name="Normal">
      <style:text-properties fo:font-size="10pt" style:font-size-asian="10pt"/>
    </style:style>
    <style:style style:name="P1199" style:family="paragraph" style:parent-style-name="Normal"/>
    <style:style style:name="T1199_1" style:family="text">
      <style:text-properties fo:font-size="10pt" style:font-size-asian="10pt"/>
    </style:style>
    <style:style style:name="Table18" style:family="table">
      <style:table-properties table:align="left" style:width="18.433cm" fo:margin-left="0cm"/>
    </style:style>
    <style:style style:name="Column56" style:family="table-column">
      <style:table-column-properties style:column-width="2.646cm" style:use-optimal-column-width="false"/>
    </style:style>
    <style:style style:name="Column57" style:family="table-column">
      <style:table-column-properties style:column-width="5.092cm" style:use-optimal-column-width="false"/>
    </style:style>
    <style:style style:name="Column58" style:family="table-column">
      <style:table-column-properties style:column-width="5.249cm" style:use-optimal-column-width="false"/>
    </style:style>
    <style:style style:name="Column59" style:family="table-column">
      <style:table-column-properties style:column-width="5.445cm" style:use-optimal-column-width="false"/>
    </style:style>
    <style:style style:name="Row98" style:family="table-row">
      <style:table-row-properties style:min-row-height="0.852cm" style:use-optimal-row-height="false"/>
    </style:style>
    <style:style style:name="Cell436" style:family="table-cell">
      <style:table-cell-properties fo:background-color="#d9d9d9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1200" style:family="paragraph" style:parent-style-name="Normal"/>
    <style:style style:name="T120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37" style:family="table-cell">
      <style:table-cell-properties fo:background-color="#d9d9d9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1" style:family="paragraph" style:parent-style-name="Normal"/>
    <style:style style:name="T120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1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1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1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99" style:family="table-row">
      <style:table-row-properties style:use-optimal-row-height="false"/>
    </style:style>
    <style:style style:name="Cell438" style:family="table-cell">
      <style:table-cell-properties fo:background-color="#f5f5f5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1202" style:family="paragraph" style:parent-style-name="Normal"/>
    <style:style style:name="T120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3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3" style:family="paragraph" style:parent-style-name="Normal"/>
    <style:style style:name="T120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4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4" style:family="paragraph" style:parent-style-name="Normal"/>
    <style:style style:name="T120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0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205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6" style:family="paragraph" style:parent-style-name="Normal"/>
    <style:style style:name="T120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207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00" style:family="table-row">
      <style:table-row-properties style:use-optimal-row-height="false"/>
    </style:style>
    <style:style style:name="Cell442" style:family="table-cell">
      <style:table-cell-properties fo:background-color="#f5f5f5" style:vertical-align="middle" fo:padding-top="0.026cm" fo:border-top="#e6e6e6 0.026cm solid" fo:padding-bottom="0.026cm" fo:padding-left="0.026cm" fo:border-left="#e6e6e6 0.026cm solid" fo:padding-right="0.026cm" fo:border-right="#e6e6e6 0.026cm solid" fo:wrap-option="wrap"/>
    </style:style>
    <style:style style:name="P1208" style:family="paragraph" style:parent-style-name="Normal"/>
    <style:style style:name="T120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4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0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0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0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1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1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5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5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6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1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1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1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01" style:family="table-row">
      <style:table-row-properties style:use-optimal-row-height="false"/>
    </style:style>
    <style:style style:name="Cell446" style:family="table-cell">
      <style:table-cell-properties fo:background-color="#f5f5f5" style:vertical-align="middle" fo:padding-top="0.026cm" fo:padding-bottom="0.026cm" fo:padding-left="0.026cm" fo:border-left="#e6e6e6 0.026cm solid" fo:padding-right="0.026cm" fo:border-right="#e6e6e6 0.026cm solid" fo:wrap-option="wrap"/>
    </style:style>
    <style:style style:name="P1219" style:family="paragraph" style:parent-style-name="Normal"/>
    <style:style style:name="T121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4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2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3_8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4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8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2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29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29_8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4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3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2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2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2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02" style:family="table-row">
      <style:table-row-properties style:use-optimal-row-height="false"/>
    </style:style>
    <style:style style:name="Cell450" style:family="table-cell">
      <style:table-cell-properties fo:background-color="#f5f5f5" style:vertical-align="middle" fo:padding-top="0.026cm" fo:padding-bottom="0.026cm" fo:border-bottom="#e6e6e6 0.026cm solid" fo:padding-left="0.026cm" fo:border-left="#e6e6e6 0.026cm solid" fo:padding-right="0.026cm" fo:border-right="#e6e6e6 0.026cm solid" fo:wrap-option="wrap"/>
    </style:style>
    <style:style style:name="P1233" style:family="paragraph" style:parent-style-name="Normal"/>
    <style:style style:name="T123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234" style:family="paragraph" style:parent-style-name="Normal"/>
    <style:style style:name="T123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5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3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6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7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8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38_1" style:family="text">
      <style:text-properties style:font-name="Segoe UI" fo:font-size="10.5pt" style:font-size-asian="10.5pt" style:font-name-complex="Segoe UI" style:font-size-complex="10.5pt" fo:language="en" fo:language-asian="en" fo:language-complex="ar" fo:country="GB" fo:country-asian="GB" fo:country-complex="SA"/>
    </style:style>
    <style:style style:name="T123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39" style:family="paragraph" style:parent-style-name="Normal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5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40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0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41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42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45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43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44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45" style:family="paragraph" style:parent-style-name="List_20_Paragraph">
      <style:paragraph-properties fo:text-indent="0cm" fo:margin-left="0cm"/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124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1246" style:family="paragraph" style:parent-style-name="Normal"/>
    <style:style style:name="P1247" style:family="paragraph" style:parent-style-name="Normal"/>
    <style:style style:name="P1248" style:family="paragraph" style:parent-style-name="Normal"/>
    <style:style style:name="P1249" style:family="paragraph" style:parent-style-name="Normal">
      <style:paragraph-properties fo:break-before="page"/>
    </style:style>
    <style:style style:name="P1250" style:family="paragraph" style:parent-style-name="Normal"/>
    <style:style style:name="T1250_1" style:family="text">
      <style:text-properties fo:font-weight="bold" style:font-weight-asian="bold" style:font-weight-complex="bold"/>
    </style:style>
    <style:style style:name="T1250_2" style:family="text">
      <style:text-properties fo:font-weight="bold" style:font-weight-asian="bold" style:font-weight-complex="bold"/>
    </style:style>
    <style:style style:name="T1250_3" style:family="text">
      <style:text-properties fo:font-weight="bold" style:font-weight-asian="bold" style:font-weight-complex="bold"/>
    </style:style>
    <style:style style:name="T1250_4" style:family="text">
      <style:text-properties fo:font-weight="bold" style:font-weight-asian="bold" style:font-weight-complex="bold"/>
    </style:style>
    <style:style style:name="T1250_5" style:family="text">
      <style:text-properties fo:font-weight="bold" style:font-weight-asian="bold" style:font-weight-complex="bold"/>
    </style:style>
    <style:style style:name="T1250_6" style:family="text">
      <style:text-properties fo:font-weight="bold" style:font-weight-asian="bold" style:font-weight-complex="bold"/>
    </style:style>
    <style:style style:name="P1251" style:family="paragraph" style:parent-style-name="Normal"/>
    <style:style style:name="P1252" style:family="paragraph" style:parent-style-name="Normal"/>
    <style:style style:name="T1252_1" style:family="text">
      <style:text-properties fo:font-size="11pt" style:font-size-asian="11pt" style:font-name-complex="Arial" style:font-size-complex="11pt"/>
    </style:style>
    <style:style style:name="T1252_2" style:family="text">
      <style:text-properties fo:font-size="11pt" style:font-size-asian="11pt" style:font-name-complex="Arial" style:font-size-complex="11pt"/>
    </style:style>
    <style:style style:name="T1252_3" style:family="text">
      <style:text-properties fo:font-size="11pt" style:font-size-asian="11pt" style:font-name-complex="Arial" style:font-size-complex="11pt"/>
    </style:style>
    <style:style style:name="T1252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52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52_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52_7" style:family="text">
      <style:text-properties fo:font-size="11pt" style:font-size-asian="11pt" style:font-name-complex="Arial" style:font-size-complex="11pt"/>
    </style:style>
    <style:style style:name="T1252_8" style:family="text">
      <style:text-properties fo:font-size="11pt" style:font-size-asian="11pt" style:font-name-complex="Arial" style:font-size-complex="11pt"/>
    </style:style>
    <style:style style:name="T1252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2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2_11" style:family="text">
      <style:text-properties fo:font-size="11pt" style:font-size-asian="11pt" style:font-name-complex="Arial" style:font-size-complex="11pt"/>
    </style:style>
    <style:style style:name="T1252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2_13" style:family="text">
      <style:text-properties fo:font-size="11pt" style:font-size-asian="11pt" style:font-name-complex="Arial" style:font-size-complex="11pt"/>
    </style:style>
    <style:style style:name="P1253" style:family="paragraph" style:parent-style-name="Normal">
      <style:text-properties fo:font-size="11pt" style:font-size-asian="11pt" style:font-name-complex="Arial" style:font-size-complex="11pt"/>
    </style:style>
    <style:style style:name="P1254" style:family="paragraph" style:parent-style-name="Normal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254_1" style:family="text">
      <style:text-properties fo:font-size="11pt" style:font-size-asian="11pt" style:font-name-complex="Arial" style:font-size-complex="11pt"/>
    </style:style>
    <style:style style:name="P1255" style:family="paragraph" style:parent-style-name="Normal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255_1" style:family="text">
      <style:text-properties fo:font-size="11pt" style:font-size-asian="11pt" style:font-name-complex="Arial" style:font-size-complex="11pt"/>
    </style:style>
    <style:style style:name="T125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5_3" style:family="text">
      <style:text-properties fo:font-size="11pt" style:font-size-asian="11pt" style:font-name-complex="Arial" style:font-size-complex="11pt"/>
    </style:style>
    <style:style style:name="P1256" style:family="paragraph" style:parent-style-name="Normal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256_1" style:family="text">
      <style:text-properties fo:font-size="11pt" style:font-size-asian="11pt" style:font-name-complex="Arial" style:font-size-complex="11pt"/>
    </style:style>
    <style:style style:name="P1257" style:family="paragraph" style:parent-style-name="Normal"/>
    <style:style style:name="T1257_1" style:family="text">
      <style:text-properties fo:font-size="11pt" style:font-size-asian="11pt" style:font-name-complex="Arial" style:font-size-complex="11pt"/>
    </style:style>
    <style:style style:name="P125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59" style:family="paragraph" style:parent-style-name="Normal"/>
    <style:style style:name="T1259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126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61" style:family="paragraph" style:parent-style-name="Normal"/>
    <style:style style:name="T12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62" style:family="paragraph" style:parent-style-name="Normal">
      <style:text-properties fo:font-size="11pt" style:font-size-asian="11pt" style:font-name-complex="Arial" style:font-size-complex="11pt"/>
    </style:style>
    <style:style style:name="P1263" style:family="paragraph" style:parent-style-name="Normal"/>
    <style:style style:name="T1263_1" style:family="text">
      <style:text-properties fo:font-size="11pt" style:font-size-asian="11pt" style:font-name-complex="Arial" style:font-size-complex="11pt"/>
    </style:style>
    <style:style style:name="T1263_2" style:family="text">
      <style:text-properties fo:font-size="11pt" style:font-size-asian="11pt" style:font-name-complex="Arial" style:font-size-complex="11pt"/>
    </style:style>
    <style:style style:name="T1263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63_4" style:family="text">
      <style:text-properties fo:font-size="11pt" style:font-size-asian="11pt" style:font-name-complex="Arial" style:font-size-complex="11pt"/>
    </style:style>
    <style:style style:name="P1264" style:family="paragraph" style:parent-style-name="Normal"/>
    <style:style style:name="T1264_1" style:family="text">
      <style:text-properties fo:font-size="11pt" style:font-size-asian="11pt" style:font-name-complex="Arial" style:font-size-complex="11pt"/>
    </style:style>
    <style:style style:name="Table19" style:family="table">
      <style:table-properties table:align="left" style:width="18.433cm" fo:margin-left="0cm"/>
    </style:style>
    <style:style style:name="Column60" style:family="table-column">
      <style:table-column-properties style:column-width="4.239cm"/>
    </style:style>
    <style:style style:name="Column61" style:family="table-column">
      <style:table-column-properties style:column-width="14.194cm"/>
    </style:style>
    <style:style style:name="Row103" style:family="table-row"/>
    <style:style style:name="Cell45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5" style:family="paragraph" style:parent-style-name="Normal"/>
    <style:style style:name="T12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55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6" style:family="paragraph" style:parent-style-name="Normal"/>
    <style:style style:name="T12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04" style:family="table-row"/>
    <style:style style:name="Cell45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7" style:family="paragraph" style:parent-style-name="Normal"/>
    <style:style style:name="T12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5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8" style:family="paragraph" style:parent-style-name="Normal"/>
    <style:style style:name="T12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5" style:family="table-row"/>
    <style:style style:name="Cell45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9" style:family="paragraph" style:parent-style-name="Normal"/>
    <style:style style:name="T1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5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0" style:family="paragraph" style:parent-style-name="Normal"/>
    <style:style style:name="T12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0_7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6" style:family="table-row"/>
    <style:style style:name="Cell46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1" style:family="paragraph" style:parent-style-name="Normal"/>
    <style:style style:name="T12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2" style:family="paragraph" style:parent-style-name="Normal"/>
    <style:style style:name="T12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7" style:family="table-row"/>
    <style:style style:name="Cell46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3" style:family="paragraph" style:parent-style-name="Normal"/>
    <style:style style:name="T12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4" style:family="paragraph" style:parent-style-name="Normal"/>
    <style:style style:name="T12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8" style:family="table-row"/>
    <style:style style:name="Cell46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5" style:family="paragraph" style:parent-style-name="Normal"/>
    <style:style style:name="T12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7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6" style:family="paragraph" style:parent-style-name="Normal"/>
    <style:style style:name="T12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7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9" style:family="table-row"/>
    <style:style style:name="Cell46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7" style:family="paragraph" style:parent-style-name="Normal"/>
    <style:style style:name="T12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8" style:family="paragraph" style:parent-style-name="Normal"/>
    <style:style style:name="T127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0" style:family="table-row"/>
    <style:style style:name="Cell46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9" style:family="paragraph" style:parent-style-name="Normal"/>
    <style:style style:name="T12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6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0" style:family="paragraph" style:parent-style-name="Normal"/>
    <style:style style:name="T12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0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1" style:family="table-row"/>
    <style:style style:name="Cell47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1" style:family="paragraph" style:parent-style-name="Normal"/>
    <style:style style:name="T12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7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2" style:family="paragraph" style:parent-style-name="Normal"/>
    <style:style style:name="T128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2" style:family="table-row"/>
    <style:style style:name="Cell47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3" style:family="paragraph" style:parent-style-name="Normal"/>
    <style:style style:name="T12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7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4" style:family="paragraph" style:parent-style-name="Normal"/>
    <style:style style:name="T128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3" style:family="table-row"/>
    <style:style style:name="Cell47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5" style:family="paragraph" style:parent-style-name="Normal"/>
    <style:style style:name="T128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7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6" style:family="paragraph" style:parent-style-name="Normal"/>
    <style:style style:name="T128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8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4" style:family="table-row"/>
    <style:style style:name="Cell47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7" style:family="paragraph" style:parent-style-name="Normal"/>
    <style:style style:name="T12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28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7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88" style:family="paragraph" style:parent-style-name="Normal"/>
    <style:style style:name="T12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289" style:family="paragraph" style:parent-style-name="Normal">
      <style:text-properties fo:font-size="11pt" style:font-size-asian="11pt" style:font-name-complex="Arial" style:font-size-complex="11pt"/>
    </style:style>
    <style:style style:name="P1290" style:family="paragraph" style:parent-style-name="Normal"/>
    <style:style style:name="T12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9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92" style:family="paragraph" style:parent-style-name="Normal">
      <style:paragraph-properties fo:text-indent="-0.63cm" fo:line-height="116%" fo:margin-left="1.259cm"/>
      <style:text-properties fo:font-size="11pt" style:font-size-asian="11pt" style:font-name-complex="Arial" style:font-size-complex="11pt"/>
    </style:style>
    <style:style style:name="T12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2_2" style:family="text">
      <style:text-properties fo:font-size="11pt" style:font-size-asian="11pt" style:font-name-complex="Arial" style:font-size-complex="11pt"/>
    </style:style>
    <style:style style:name="P1293" style:family="paragraph" style:parent-style-name="Normal">
      <style:paragraph-properties fo:text-indent="-0.63cm" fo:line-height="116%" fo:margin-left="1.259cm"/>
      <style:text-properties fo:font-size="11pt" style:font-size-asian="11pt" style:font-name-complex="Arial" style:font-size-complex="11pt"/>
    </style:style>
    <style:style style:name="T129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3_2" style:family="text">
      <style:text-properties fo:font-size="11pt" style:font-size-asian="11pt" style:font-name-complex="Arial" style:font-size-complex="11pt"/>
    </style:style>
    <style:style style:name="P1294" style:family="paragraph" style:parent-style-name="Normal">
      <style:paragraph-properties fo:text-indent="-0.63cm" fo:line-height="116%" fo:margin-left="1.259cm"/>
      <style:text-properties fo:font-size="11pt" style:font-size-asian="11pt" style:font-name-complex="Arial" style:font-size-complex="11pt"/>
    </style:style>
    <style:style style:name="T12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4_2" style:family="text">
      <style:text-properties fo:font-size="11pt" style:font-size-asian="11pt" style:font-name-complex="Arial" style:font-size-complex="11pt"/>
    </style:style>
    <style:style style:name="P1295" style:family="paragraph" style:parent-style-name="Normal">
      <style:text-properties fo:font-size="11pt" style:font-size-asian="11pt" style:font-name-complex="Arial" style:font-size-complex="11pt"/>
    </style:style>
    <style:style style:name="P1296" style:family="paragraph" style:parent-style-name="Normal"/>
    <style:style style:name="T1296_1" style:family="text">
      <style:text-properties fo:font-size="11pt" style:font-size-asian="11pt" style:font-name-complex="Arial" style:font-size-complex="11pt"/>
    </style:style>
    <style:style style:name="T129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6_3" style:family="text">
      <style:text-properties fo:font-size="11pt" style:font-size-asian="11pt" style:font-name-complex="Arial" style:font-size-complex="11pt"/>
    </style:style>
    <style:style style:name="P129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9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99" style:family="paragraph" style:parent-style-name="Normal"/>
    <style:style style:name="T1299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130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1301" style:family="paragraph" style:parent-style-name="Normal"/>
    <style:style style:name="T13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02" style:family="paragraph" style:parent-style-name="Normal">
      <style:text-properties fo:font-size="11pt" style:font-size-asian="11pt" style:font-name-complex="Arial" style:font-size-complex="11pt"/>
    </style:style>
    <style:style style:name="P1303" style:family="paragraph" style:parent-style-name="Normal"/>
    <style:style style:name="T1303_1" style:family="text">
      <style:text-properties fo:font-size="11pt" style:font-size-asian="11pt" style:font-name-complex="Arial" style:font-size-complex="11pt"/>
    </style:style>
    <style:style style:name="T1303_2" style:family="text">
      <style:text-properties fo:font-size="11pt" style:font-size-asian="11pt" style:font-name-complex="Arial" style:font-size-complex="11pt"/>
    </style:style>
    <style:style style:name="T1303_3" style:family="text">
      <style:text-properties fo:font-size="11pt" style:font-size-asian="11pt" style:font-name-complex="Arial" style:font-size-complex="11pt"/>
    </style:style>
    <style:style style:name="T1303_4" style:family="text">
      <style:text-properties fo:font-size="11pt" style:font-size-asian="11pt" style:font-name-complex="Arial" style:font-size-complex="11pt"/>
    </style:style>
    <style:style style:name="P1304" style:family="paragraph" style:parent-style-name="Normal">
      <style:text-properties fo:font-size="11pt" style:font-size-asian="11pt" style:font-name-complex="Arial" style:font-size-complex="11pt"/>
    </style:style>
    <style:style style:name="P1305" style:family="paragraph" style:parent-style-name="Normal"/>
    <style:style style:name="T130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0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20" style:family="table">
      <style:table-properties table:align="left" style:width="18.433cm" fo:margin-left="0cm"/>
    </style:style>
    <style:style style:name="Column62" style:family="table-column">
      <style:table-column-properties style:column-width="4.72cm"/>
    </style:style>
    <style:style style:name="Column63" style:family="table-column">
      <style:table-column-properties style:column-width="13.712cm"/>
    </style:style>
    <style:style style:name="Row115" style:family="table-row"/>
    <style:style style:name="Cell47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07" style:family="paragraph" style:parent-style-name="Normal"/>
    <style:style style:name="T13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79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08" style:family="paragraph" style:parent-style-name="Normal"/>
    <style:style style:name="T130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16" style:family="table-row"/>
    <style:style style:name="Cell48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09" style:family="paragraph" style:parent-style-name="Normal"/>
    <style:style style:name="T130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0" style:family="paragraph" style:parent-style-name="Normal"/>
    <style:style style:name="T13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7" style:family="table-row"/>
    <style:style style:name="Cell48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1" style:family="paragraph" style:parent-style-name="Normal"/>
    <style:style style:name="T13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2" style:family="paragraph" style:parent-style-name="Normal"/>
    <style:style style:name="T13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2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8" style:family="table-row"/>
    <style:style style:name="Cell48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3" style:family="paragraph" style:parent-style-name="Normal"/>
    <style:style style:name="T13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4" style:family="paragraph" style:parent-style-name="Normal"/>
    <style:style style:name="T13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9" style:family="table-row"/>
    <style:style style:name="Cell48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5" style:family="paragraph" style:parent-style-name="Normal"/>
    <style:style style:name="T13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6" style:family="paragraph" style:parent-style-name="Normal"/>
    <style:style style:name="T13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1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0" style:family="table-row"/>
    <style:style style:name="Cell48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7" style:family="paragraph" style:parent-style-name="Normal"/>
    <style:style style:name="T13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8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8" style:family="paragraph" style:parent-style-name="Normal"/>
    <style:style style:name="T13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1" style:family="table-row"/>
    <style:style style:name="Cell49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19" style:family="paragraph" style:parent-style-name="Normal"/>
    <style:style style:name="T13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0" style:family="paragraph" style:parent-style-name="Normal"/>
    <style:style style:name="T13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2" style:family="table-row"/>
    <style:style style:name="Cell492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1" style:family="paragraph" style:parent-style-name="Normal"/>
    <style:style style:name="T13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2" style:family="paragraph" style:parent-style-name="Normal"/>
    <style:style style:name="T13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3" style:family="table-row"/>
    <style:style style:name="Cell494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3" style:family="paragraph" style:parent-style-name="Normal"/>
    <style:style style:name="T13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4" style:family="paragraph" style:parent-style-name="Normal"/>
    <style:style style:name="T13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2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4" style:family="table-row"/>
    <style:style style:name="Cell496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5" style:family="paragraph" style:parent-style-name="Normal"/>
    <style:style style:name="T13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3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6" style:family="paragraph" style:parent-style-name="Normal"/>
    <style:style style:name="T13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5" style:family="table-row"/>
    <style:style style:name="Cell49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7" style:family="paragraph" style:parent-style-name="Normal"/>
    <style:style style:name="T13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9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328" style:family="paragraph" style:parent-style-name="Normal"/>
    <style:style style:name="T13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2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32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30" style:family="paragraph" style:parent-style-name="Normal"/>
    <style:style style:name="T13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3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32" style:family="paragraph" style:parent-style-name="Normal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33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2_2" style:family="text">
      <style:text-properties fo:font-size="11pt" style:font-size-asian="11pt" style:font-name-complex="Arial" style:font-size-complex="11pt"/>
    </style:style>
    <style:style style:name="P1333" style:family="paragraph" style:parent-style-name="Normal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3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3_2" style:family="text">
      <style:text-properties fo:font-size="11pt" style:font-size-asian="11pt" style:font-name-complex="Arial" style:font-size-complex="11pt"/>
    </style:style>
    <style:style style:name="P1334" style:family="paragraph" style:parent-style-name="List_20_Paragraph">
      <style:paragraph-properties fo:line-height="116%" fo:margin-bottom="0.282cm"/>
      <style:text-properties fo:font-size="11pt" style:font-size-asian="11pt" style:font-name-complex="Arial" style:font-size-complex="11pt"/>
    </style:style>
    <style:style style:name="T1334_1" style:family="text">
      <style:text-properties fo:font-size="11pt" style:font-size-asian="11pt" style:font-name-complex="Arial" style:font-size-complex="11pt"/>
    </style:style>
    <style:style style:name="T1334_2" style:family="text">
      <style:text-properties fo:font-size="11pt" style:font-size-asian="11pt" style:font-name-complex="Arial" style:font-size-complex="11pt"/>
    </style:style>
    <style:style style:name="P1335" style:family="paragraph" style:parent-style-name="Normal"/>
    <style:style style:name="P1336" style:family="paragraph" style:parent-style-name="Normal"/>
    <style:style style:name="P1337" style:family="paragraph" style:parent-style-name="Normal">
      <style:paragraph-properties fo:break-before="page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1338" style:family="paragraph" style:parent-style-name="Normal" style:master-page-name="MasterPage3"/>
    <style:style style:name="T1338_1" style:family="text">
      <style:text-properties fo:font-weight="bold" style:font-weight-asian="bold" style:font-weight-complex="bold"/>
    </style:style>
    <style:style style:name="T1338_2" style:family="text">
      <style:text-properties fo:font-weight="bold" style:font-weight-asian="bold" style:font-weight-complex="bold"/>
    </style:style>
    <style:style style:name="T1338_3" style:family="text">
      <style:text-properties fo:font-weight="bold" style:font-weight-asian="bold" style:font-weight-complex="bold"/>
    </style:style>
    <style:style style:name="T1338_4" style:family="text">
      <style:text-properties fo:font-weight="bold" style:font-weight-asian="bold"/>
    </style:style>
    <style:style style:name="T1338_5" style:family="text">
      <style:text-properties fo:font-weight="bold" style:font-weight-asian="bold" style:font-weight-complex="bold"/>
    </style:style>
    <style:style style:name="T1338_6" style:family="text">
      <style:text-properties fo:font-weight="bold" style:font-weight-asian="bold" style:font-weight-complex="bold"/>
    </style:style>
    <style:style style:name="P133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340" style:family="paragraph" style:parent-style-name="Normal"/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><text:span text:style-name="T6_1">Zimbabwe<text:s/>Partnerships<text:s/>for<text:s/></text:span><text:span text:style-name="T6_2">Inclusive<text:s/>and<text:s/>Sustainable<text:s/></text:span><text:span text:style-name="T6_3">Growth<text:s/></text:span><text:span text:style-name="T6_4">Business<text:s/>Case<text:s/></text:span></text:p>
        <text:p text:style-name="P7"/>
        <text:p text:style-name="P8"><text:span text:style-name="T8_1">Summary<text:s/>Sheet</text:span></text:p>
        <text:p text:style-name="P9"/>
        <table:table table:style-name="Table1">
          <table:table-column table:style-name="Column1"/>
          <table:table-row table:style-name="Row1">
            <table:table-cell table:style-name="Cell1">
              <text:p text:style-name="P10"><text:span text:style-name="T10_1">Zimbabwe<text:s/></text:span><text:span text:style-name="T10_2">Country</text:span><text:span text:style-name="T10_3"><text:s/>Plan<text:s/></text:span><text:span text:style-name="T10_4">Summary:</text:span><text:span text:style-name="T10_5"><text:s/></text:span><text:bookmark-start text:name="_Hlk216185781"/><text:span text:style-name="T10_6">To<text:s/>build<text:s/>a<text:s/>respectful,<text:s/>modern<text:s/>partnership<text:s/>that<text:s/>harnesses<text:s/>the<text:s/>deep<text:s/>historical,<text:s/>cultural,<text:s/>and<text:s/>economic<text:s/>ties<text:s/>between<text:s/>the<text:s/>UK<text:s/>and<text:s/>Zimbabwe<text:s/>and<text:s/>advances<text:s/>UK<text:s/>interests.<text:s/>Through<text:s/>strengthened<text:s/>relationships<text:s/>with<text:s/>senior<text:s/>political<text:s/>and<text:s/>business<text:s/>leaders,<text:s/>we<text:s/>will<text:s/>deepen<text:s/>cooperation<text:s/>on<text:s/>global<text:s/>and<text:s/>regional<text:s/>challenges,<text:s/>promote<text:s/>inclusive<text:s/>and<text:s/>sustainable<text:s/>development,<text:s/></text:span><text:span text:style-name="T10_7">advance<text:s/>opportunities<text:s/>for<text:s/>women<text:s/>and<text:s/>girl</text:span><text:span text:style-name="T10_8">s,<text:s/></text:span><text:span text:style-name="T10_9">support<text:s/>safe<text:s/>and<text:s/>legal<text:s/>migration,<text:s/></text:span><text:span text:style-name="T10_10">strengthen<text:s/>human<text:s/>capital<text:s/></text:span><text:span text:style-name="T10_11">and<text:s/>drive<text:s/>green,<text:s/>climate-resilient<text:s/>economic<text:s/>development<text:s/></text:span><text:span text:style-name="T10_12">opening<text:s/>up</text:span><text:span text:style-name="T10_13"><text:s/>opportunities<text:s/>for<text:s/>UK<text:s/>growth<text:s/>through<text:s/>both<text:s/>exports<text:s/>and,<text:s/>potentially,<text:s/>inward<text:s/>investment.<text:s/>Our<text:s/>work<text:s/>will<text:s/>improve<text:s/>public<text:s/>perceptions<text:s/>of<text:s/>the<text:s/>UK,<text:s/>reduce<text:s/>Zimbabwe’s<text:s/>dependence<text:s/>on<text:s/>malign<text:s/>actors,<text:s/>and<text:s/>ensure<text:s/>the<text:s/>UK<text:s/>remains<text:s/>a<text:s/>trusted<text:s/>and<text:s/>influential<text:s/>partner<text:s/>in<text:s/>Zimbabwe’s<text:s/>future.</text:span><text:bookmark-end text:name="_Hlk216185781"/></text:p>
            </table:table-cell>
          </table:table-row>
        </table:table>
        <text:p text:style-name="P11"/>
        <table:table table:style-name="Table2">
          <table:table-column table:style-name="Column2"/>
          <table:table-row table:style-name="Row2">
            <table:table-cell table:style-name="Cell2">
              <text:p text:style-name="P12"><text:span text:style-name="T12_1">Title:<text:s/></text:span><text:span text:style-name="T12_2">Zimbabwe<text:s/>Partnerships<text:s/>for<text:s/></text:span><text:span text:style-name="T12_3">Inclusive<text:s/>and<text:s/>Sustainable<text:s/></text:span><text:span text:style-name="T12_4">Growth<text:s/>Portfolio<text:s/>Programme</text:span></text:p>
              <text:p text:style-name="P13"/>
            </table:table-cell>
          </table:table-row>
          <table:table-row table:style-name="Row3">
            <table:table-cell table:style-name="Cell3">
              <text:p text:style-name="P14"><text:span text:style-name="T14_1">Programme<text:s/>summary:<text:s/></text:span></text:p>
              <text:p text:style-name="P15"><text:span text:style-name="T15_1">The<text:s/>Zimbabwe<text:s/>Partnerships<text:s/>for<text:s/>Inclusive<text:s/>and<text:s/>Sustainable<text:s/>Growth<text:s/>portfolio<text:s/></text:span><text:span text:style-name="T15_2">programme<text:s/></text:span><text:span text:style-name="T15_3">(2026–2030)<text:s/>will<text:s/>be<text:s/>the<text:s/>UK’s<text:s/>flagship<text:s/>ODA<text:s/>programme<text:s/>in<text:s/>Zimbabwe,<text:s/>supporting<text:s/>UK<text:s/>strategic<text:s/>objectives<text:s/>and<text:s/>the<text:s/>new<text:s/>Approach<text:s/>to<text:s/>Africa.<text:s/>With<text:s/>a<text:s/>£28<text:s/>million<text:s/>budget,<text:s/>the<text:s/>programme<text:s/>aims<text:s/>to<text:s/>unlock<text:s/>inclusive,<text:s/>sustainable<text:s/>economic<text:s/>growth<text:s/>as<text:s/>the<text:s/>primary<text:s/>pathway<text:s/>out<text:s/>of<text:s/>poverty,<text:s/>while<text:s/>advancing<text:s/>mutual<text:s/>UK–Zimbabwe<text:s/>interests<text:s/>in<text:s/>trade,<text:s/>investment,<text:s/>and<text:s/>stability.<text:s/>It<text:s/>will<text:s/>strengthen<text:s/>the<text:s/>foundations<text:s/>for<text:s/>growth—particularly<text:s/>human<text:s/>capital,<text:s/>public<text:s/>systems,<text:s/>governance,<text:s/>and<text:s/>climate<text:s/>resilience—while<text:s/>accelerating<text:s/>key</text:span><text:span text:style-name="T15_4"><text:s/>drivers<text:s/>of</text:span><text:span text:style-name="T15_5"><text:s/>growth<text:s/></text:span><text:span text:style-name="T15_6">such<text:s/></text:span><text:span text:style-name="T15_7">as<text:s/>finance,<text:s/>private<text:s/>sector<text:s/>productivity,<text:s/>and<text:s/>trade</text:span><text:span text:style-name="T15_8">,<text:s/></text:span><text:span text:style-name="T15_9">and<text:s/></text:span><text:span text:style-name="T15_10">embedding<text:s/>women<text:s/>and<text:s/>girls<text:s/></text:span><text:span text:style-name="T15_11">throughout</text:span><text:span text:style-name="T15_12">.</text:span><text:span text:style-name="T15_13"><text:s/>Delivered<text:s/>through<text:s/>adaptive,<text:s/>locally<text:s/>led<text:s/>partnerships,<text:s/>the<text:s/>programme<text:s/>leverages<text:s/>UK<text:s/>expertise,<text:s/>investment,<text:s/>and<text:s/>convening<text:s/>power<text:s/>to<text:s/>catalyse<text:s/>long-term,<text:s/>system-level<text:s/>change.</text:span></text:p>
              <text:p text:style-name="P16"/>
            </table:table-cell>
          </table:table-row>
          <table:table-row table:style-name="Row4">
            <table:table-cell table:style-name="Cell4">
              <text:p text:style-name="P17"><text:span text:style-name="T17_1">What<text:s/>is<text:s/>the<text:s/>rationale<text:s/>for<text:s/>UK<text:s/>Aid<text:s/>spending?<text:s/></text:span></text:p>
              <text:p text:style-name="P18"><text:span text:style-name="T18_1">UK<text:s/>Aid<text:s/>spending<text:s/>through<text:s/>th</text:span><text:span text:style-name="T18_2">is<text:s/></text:span><text:span text:style-name="T18_3">programme<text:s/>is<text:s/>grounded<text:s/>in<text:s/>poverty<text:s/>alleviation<text:s/>and<text:s/>the<text:s/>UK’s<text:s/>national<text:s/>interest,<text:s/>consistent<text:s/>with<text:s/>the<text:s/>International<text:s/>Development<text:s/>Act’s<text:s/>requirement<text:s/>to<text:s/>reduce<text:s/>poverty<text:s/>while<text:s/>supporting<text:s/>sustainable<text:s/>development.<text:s/>Inclusive<text:s/>and<text:s/>sustainable<text:s/>economic<text:s/>growth<text:s/>is<text:s/>the<text:s/>most<text:s/>powerful<text:s/>long</text:span><text:span text:style-name="T18_4">‑term<text:s/>driver<text:s/>of<text:s/>poverty<text:s/>reduction,<text:s/>particularly<text:s/>in<text:s/>a<text:s/>lower</text:span><text:span text:style-name="T18_5">‑middle</text:span><text:span text:style-name="T18_6">‑income<text:s/>country<text:s/>where<text:s/>human<text:s/>development<text:s/>gains<text:s/>are<text:s/>at<text:s/>risk<text:s/>and<text:s/>aid<text:s/>volumes<text:s/>are<text:s/>declining.</text:span><text:span text:style-name="T18_7"><text:s/></text:span></text:p>
              <text:p text:style-name="P19"/>
              <text:p text:style-name="P20"><text:span text:style-name="T20_1">The<text:s/>programme<text:s/>directly<text:s/>supports<text:s/>UK<text:s/>Government<text:s/>priorities</text:span><text:span text:style-name="T20_2">,<text:s/>including<text:s/>those</text:span><text:span text:style-name="T20_3"><text:s/>set<text:s/>out<text:s/>in<text:s/>the<text:s/>UK’s<text:s/>new<text:s/>Approach<text:s/>to<text:s/>Africa:<text:s/>shifting<text:s/>from<text:s/>donor<text:s/>to<text:s/>investor,<text:s/>strengthening<text:s/>systems<text:s/>rather<text:s/>than<text:s/>substituting<text:s/>for<text:s/>them,<text:s/>and<text:s/>using<text:s/>development<text:s/>to<text:s/>support<text:s/>stability,<text:s/>growth,<text:s/>and<text:s/>international<text:s/>partnerships.<text:s/>By<text:s/>focusing<text:s/>on<text:s/>growth,<text:s/>jobs,<text:s/>trade,<text:s/>climate<text:s/>resilience,<text:s/>and<text:s/>human<text:s/>capital,<text:s/>the<text:s/>programme<text:s/>aligns<text:s/>development<text:s/>objectives<text:s/>with<text:s/>UK<text:s/>prosperity,<text:s/>security,<text:s/>and<text:s/>global<text:s/>influence.</text:span><text:span text:style-name="T20_4"><text:s/></text:span></text:p>
              <text:p text:style-name="P21"/>
              <text:p text:style-name="P22"><text:span text:style-name="T22_1">The<text:s/>UK’s<text:s/>comparative<text:s/>advantage<text:s/>lies<text:s/>in<text:s/>its<text:s/>ability<text:s/>to<text:s/>combine<text:s/>targeted<text:s/>ODA<text:s/>with<text:s/>deep<text:s/>technical<text:s/>expertise,<text:s/>development<text:s/>finance,<text:s/>diplomatic<text:s/>convening<text:s/>power,<text:s/>and<text:s/>strong<text:s/>people</text:span><text:span text:style-name="T22_2">‑to</text:span><text:span text:style-name="T22_3">‑people<text:s/>links.<text:s/>The<text:s/>UK<text:s/>is<text:s/>uniquely<text:s/>placed<text:s/>to<text:s/>broker<text:s/>reform</text:span><text:span text:style-name="T22_4">‑oriented<text:s/>partnerships,<text:s/>crowd<text:s/>in<text:s/>private<text:s/>investment,<text:s/>strengthen<text:s/>public<text:s/>systems,<text:s/>and<text:s/>leverage<text:s/>multilateral<text:s/>finance.<text:s/>Supporting<text:s/>this<text:s/>programme<text:s/>is<text:s/>in<text:s/>the<text:s/>UK’s<text:s/>interest<text:s/>as<text:s/></text:span><text:span text:style-name="T22_5">it<text:s/>helps<text:s/>unlock<text:s/>responsible<text:s/>trade<text:s/>and<text:s/>investment,<text:s/>reduces<text:s/>drivers<text:s/>of<text:s/>irregular<text:s/>migration,<text:s/>strengthens<text:s/>climate<text:s/>resilience,<text:s/>and<text:s/>deepens<text:s/>a<text:s/>modern,<text:s/>mutually<text:s/>beneficial<text:s/>UK–Zimbabwe<text:s/>partnership.</text:span></text:p>
              <text:p text:style-name="P23"/>
            </table:table-cell>
          </table:table-row>
        </table:table>
        <text:list text:style-name="LS2" xml:id="list0">
          <text:list-item>
            <text:h text:style-name="P24" text:outline-level="2"><text:span text:style-name="T24_1">Strategic<text:s/>Case<text:s/></text:span></text:h>
          </text:list-item>
        </text:list>
        <text:p text:style-name="P25"/>
        <text:list text:style-name="LS29" xml:id="list1">
          <text:list-item>
            <text:p text:style-name="P26"><text:span text:style-name="T26_1">The<text:s/>Zimbabwe<text:s/>Partnerships<text:s/>for<text:s/></text:span><text:span text:style-name="T26_2">Inclusive<text:s/>and<text:s/>Sustainable<text:s/></text:span><text:span text:style-name="T26_3">Growth</text:span><text:span text:style-name="T26_4"><text:s/></text:span><text:span text:style-name="T26_5">p</text:span><text:span text:style-name="T26_6">ortfolio<text:s/></text:span><text:span text:style-name="T26_7">p</text:span><text:span text:style-name="T26_8">rogramme</text:span><text:span text:style-name="T26_9"><text:s/>will<text:s/>be<text:s/>the<text:s/>UK’s<text:s/>flagship<text:s/>bilateral<text:s/></text:span><text:span text:style-name="T26_10">official<text:s/>development<text:s/>assistance<text:s/>(ODA)</text:span><text:span text:style-name="T26_11"><text:s/>programme<text:s/>in<text:s/>Zimbabwe<text:s/></text:span><text:span text:style-name="T26_12">over<text:s/></text:span><text:span text:style-name="T26_13">the<text:s/>period<text:s/></text:span><text:span text:style-name="T26_14">2026–2030</text:span><text:span text:style-name="T26_15">.</text:span><text:span text:style-name="T26_16"><text:s/></text:span><text:span text:style-name="T26_17">It<text:s/>will<text:s/></text:span><text:span text:style-name="T26_18">support</text:span><text:span text:style-name="T26_19"><text:s/>the</text:span><text:span text:style-name="T26_20"><text:s/></text:span><text:span text:style-name="T26_21">delivery<text:s/>of<text:s/>UK<text:s/>strategic<text:s/>objectives<text:s/>as<text:s/>set<text:s/>out<text:s/>in<text:s/></text:span><text:span text:style-name="T26_22">H</text:span><text:span text:style-name="T26_23">M<text:s/>Government’s</text:span><text:span text:style-name="T26_24"><text:s/>Country<text:s/>Business<text:s/>Plan</text:span><text:span text:style-name="T26_25"><text:s/>and<text:s/></text:span><text:span text:style-name="T26_26">implement</text:span><text:span text:style-name="T26_27"><text:s/></text:span><text:span text:style-name="T26_28">the<text:s/></text:span><text:span text:style-name="T26_29">new<text:s/>Approach<text:s/>to<text:s/></text:span><text:span text:style-name="T26_30">Africa</text:span><text:span text:style-name="T26_31">.</text:span></text:p>
          </text:list-item>
        </text:list>
        <text:p text:style-name="P27"/>
        <text:list text:style-name="LS29" xml:id="list2" text:continue-list="list1">
          <text:list-item>
            <text:p text:style-name="P28"><text:span text:style-name="T28_1">The<text:s/></text:span><text:span text:style-name="T28_2">UK’s<text:s/></text:span><text:span text:style-name="T28_3">overarching<text:s/>aim<text:s/></text:span><text:span text:style-name="T28_4">is<text:s/>t</text:span><text:span text:style-name="T28_5">o<text:s/>build<text:s/>a<text:s/>respectful,<text:s/>modern<text:s/>partnership<text:s/>that<text:s/>harnesses<text:s/>the<text:s/>deep<text:s/>historical,<text:s/>cultural,<text:s/>and<text:s/>economic<text:s/>ties<text:s/>between<text:s/>the<text:s/>UK<text:s/>and<text:s/>Zimbabwe<text:s/>and<text:s/>advances<text:s/>UK<text:s/>interests.<text:s/></text:span><text:span text:style-name="T28_6">This<text:s/></text:span><text:span text:style-name="T28_7">means<text:s/></text:span><text:span text:style-name="T28_8">working<text:s/>together<text:s/>on<text:s/>areas<text:s/>of<text:s/></text:span><text:span text:style-name="T28_9">common</text:span><text:span text:style-name="T28_10"><text:s/>interest,<text:s/>while<text:s/></text:span><text:span text:style-name="T28_11">addressing</text:span><text:span text:style-name="T28_12"><text:s/></text:span><text:span text:style-name="T28_13">challenges<text:s/>(including<text:s/>human<text:s/>rights)<text:s/>when<text:s/>they<text:s/>arise.</text:span><text:span text:style-name="T28_14"><text:s/></text:span><text:span text:style-name="T28_15">Delivering<text:s/>e</text:span><text:span text:style-name="T28_16">conomic<text:s/>growth<text:s/>is<text:s/>the<text:s/>top<text:s/>priority<text:s/>of<text:s/>both<text:s/>governments</text:span><text:span text:style-name="T28_17"><text:s/>–<text:s/>the<text:s/>UK<text:s/>is<text:s/>seeking<text:s/>to<text:s/>be<text:s/>the<text:s/>fastest<text:s/>growing<text:s/>G7<text:s/>economy<text:s/>by<text:s/>2029,<text:s/>and<text:s/>Zimbabwe<text:s/></text:span><text:span text:style-name="T28_18">intends<text:s/>to<text:s/>become<text:s/>an<text:s/>upper-middle<text:s/>income<text:s/>country<text:s/>by<text:s/>2030.<text:s/></text:span><text:span text:style-name="T28_19">Therefore</text:span><text:span text:style-name="T28_20">,</text:span><text:span text:style-name="T28_21"><text:s/>unlocking<text:s/></text:span><text:span text:style-name="T28_22">growth<text:s/></text:span><text:span text:style-name="T28_23">–<text:s/></text:span><text:span text:style-name="T28_24">that<text:s/>brings<text:s/>mutual<text:s/>benefits,<text:s/></text:span><text:span text:style-name="T28_25">increas</text:span><text:span text:style-name="T28_26">es</text:span><text:span text:style-name="T28_27"><text:s/></text:span><text:span text:style-name="T28_28">responsible<text:s/>British<text:s/>trade<text:s/>and<text:s/>investment</text:span><text:span text:style-name="T28_29">,</text:span><text:span text:style-name="T28_30"><text:s/>creat</text:span><text:span text:style-name="T28_31">es</text:span><text:span text:style-name="T28_32"><text:s/>jobs</text:span><text:span text:style-name="T28_33">,<text:s/></text:span><text:span text:style-name="T28_34">buil</text:span><text:span text:style-name="T28_35">ds<text:s/>human<text:s/>capital,</text:span><text:span text:style-name="T28_36"><text:s/>and<text:s/>strengthen</text:span><text:span text:style-name="T28_37">s</text:span><text:span text:style-name="T28_38"><text:s/>climate<text:s/>resilien</text:span><text:span text:style-name="T28_39">ce<text:s/></text:span><text:span text:style-name="T28_40">–<text:s/>is<text:s/>a<text:s/>core<text:s/>objective<text:s/>of<text:s/>the<text:s/>UK<text:s/>i</text:span><text:span text:style-name="T28_41">n<text:s/>Zimbabwe</text:span><text:span text:style-name="T28_42">.<text:s/></text:span><text:span text:style-name="T28_43">This<text:s/>objective</text:span><text:span text:style-name="T28_44"><text:s/>is<text:s/></text:span><text:span text:style-name="T28_45">being<text:s/>delivered<text:s/>through<text:s/>an<text:s/>integrated<text:s/>approach<text:s/></text:span><text:span text:style-name="T28_46">that<text:s/>harnesses<text:s/></text:span><text:span text:style-name="T28_47">the<text:s/>full<text:s/>range<text:s/>of<text:s/>UK<text:s/></text:span><text:span text:style-name="T28_48">tools</text:span><text:span text:style-name="T28_49"><text:s/>through<text:s/>a<text:s/>modern<text:s/>partnership</text:span><text:span text:style-name="T28_50">:<text:s/>technical<text:s/>expertise,<text:s/></text:span><text:span text:style-name="T28_51">development<text:s/>finance<text:s/>and<text:s/>investment,<text:s/></text:span><text:span text:style-name="T28_52">including<text:s/>ODA</text:span><text:span text:style-name="T28_53">,<text:s/></text:span><text:span text:style-name="T28_54">UK<text:s/>political<text:s/>convening<text:s/>power,<text:s/>commercial<text:s/>partnerships</text:span><text:span text:style-name="T28_55"><text:s/>and</text:span><text:span text:style-name="T28_56"><text:s/>diplomatic<text:s/>excellen</text:span><text:span text:style-name="T28_57">ce</text:span><text:span text:style-name="T28_58">.</text:span></text:p>
          </text:list-item>
        </text:list>
        <text:p text:style-name="P29"/>
        <text:list text:style-name="LS29" xml:id="list3" text:continue-list="list1">
          <text:list-item>
            <text:p text:style-name="P30"><text:span text:style-name="T30_1">As<text:s/>an<text:s/>ODA</text:span><text:span text:style-name="T30_2">-</text:span><text:span text:style-name="T30_3">funded<text:s/></text:span><text:span text:style-name="T30_4">intervention</text:span><text:span text:style-name="T30_5">,<text:s/>the<text:s/>primary<text:s/>purpose<text:s/>of<text:s/>this<text:s/></text:span><text:span text:style-name="T30_6">Partnerships<text:s/>for</text:span><text:span text:style-name="T30_7"><text:s/></text:span><text:span text:style-name="T30_8">Inclusive<text:s/>and<text:s/>Sustainable</text:span><text:span text:style-name="T30_9"><text:s/></text:span><text:span text:style-name="T30_10">Growth<text:s/></text:span><text:span text:style-name="T30_11">p</text:span><text:span text:style-name="T30_12">ortfolio<text:s/></text:span><text:span text:style-name="T30_13">p</text:span><text:span text:style-name="T30_14">rogramme<text:s/></text:span><text:span text:style-name="T30_15">will<text:s/>be<text:s/>to<text:s/></text:span><text:span text:style-name="T30_16">support<text:s/>inclusive<text:s/>and<text:s/>sustainable<text:s/>economic<text:s/>growth<text:s/>in<text:s/>Zimbabwe</text:span><text:span text:style-name="T30_17">,<text:s/></text:span><text:span text:style-name="T30_18">as<text:s/>this<text:s/>is<text:s/>the<text:s/>single<text:s/>most<text:s/>powerful<text:s/>lever<text:s/>for<text:s/>pulling<text:s/>people<text:s/>out<text:s/>of<text:s/>poverty</text:span><text:span text:style-name="T30_19"><text:note text:note-class="footnote"><text:note-citation/><text:note-body><text:p text:style-name="P31"><text:span text:style-name="T31_1"><text:s/>FCDO<text:s/>Economic<text:s/>Development<text:s/>and<text:s/>Growth<text:s/>Strategy,<text:s/></text:span><text:span text:style-name="T31_2">2025</text:span></text:p></text:note-body></text:note></text:span><text:span text:style-name="T31_3">.<text:s/></text:span><text:span text:style-name="T31_4">It<text:s/>will<text:s/>do<text:s/>this<text:s/></text:span><text:span text:style-name="T31_5">by<text:s/>strengthening<text:s/>the<text:s/></text:span><text:span text:style-name="T31_6">foundations</text:span><text:span text:style-name="T31_7"><text:s/>for<text:s/>growth</text:span><text:span text:style-name="T31_8"><text:s/>(including<text:s/>a<text:s/>major<text:s/>focus<text:s/>on<text:s/></text:span><text:span text:style-name="T31_9">building<text:s/>human<text:s/>capital</text:span><text:span text:style-name="T31_10"><text:s/>through<text:s/>stren</text:span><text:span text:style-name="T31_11">gthened<text:s/>public<text:s/>systems</text:span><text:span text:style-name="T31_12">,<text:s/>as<text:s/>well<text:s/>as<text:s/></text:span><text:span text:style-name="T31_13">an<text:s/>improved<text:s/>enabling<text:s/>policy<text:s/></text:span><text:span text:style-name="T31_14">environment<text:s/>for</text:span><text:span text:style-name="T31_15"><text:s/></text:span><text:span text:style-name="T31_16">growth</text:span><text:span text:style-name="T31_17"><text:s/>and<text:s/>resilience</text:span><text:span text:style-name="T31_18">)</text:span><text:span text:style-name="T31_19">,<text:s/></text:span><text:span text:style-name="T31_20">and<text:s/>by<text:s/>accelerating<text:s/>the<text:s/>most<text:s/></text:span><text:span text:style-name="T31_21">transformative<text:s/></text:span><text:span text:style-name="T31_22">drivers</text:span><text:span text:style-name="T31_23"><text:s/>of<text:s/>growth</text:span><text:span text:style-name="T31_24"><text:s/>(</text:span><text:span text:style-name="T31_25">including<text:s/></text:span><text:span text:style-name="T31_26">reducing<text:s/>barriers<text:s/>to<text:s/>trade<text:s/>and<text:s/></text:span><text:span text:style-name="T31_27">responsible<text:s/></text:span><text:span text:style-name="T31_28">investment,<text:s/></text:span><text:span text:style-name="T31_29">expanding<text:s/>access<text:s/>to<text:s/>finance</text:span><text:span text:style-name="T31_30">,<text:s/>and<text:s/>strengthening<text:s/>private<text:s/>sector<text:s/>productivity).<text:s/></text:span><text:span text:style-name="T31_31">The<text:s/>type<text:s/>of<text:s/>growth<text:s/></text:span><text:span text:style-name="T31_32">it<text:s/>seeks<text:s/>to<text:s/>unlock<text:s/>is<text:s/>inclusive<text:s/>–<text:s/></text:span><text:span text:style-name="T31_33">growth<text:s/></text:span><text:span text:style-name="T31_34">tha</text:span><text:span text:style-name="T31_35">t<text:s/>empowers<text:s/>women,<text:s/></text:span><text:span text:style-name="T31_36">is<text:s/>underpinned<text:s/>by<text:s/></text:span><text:span text:style-name="T31_37">human<text:s/>rights<text:s/>and<text:s/>labour<text:s/>standards,<text:s/>and<text:s/>that<text:s/></text:span><text:span text:style-name="T31_38">enables<text:s/></text:span><text:span text:style-name="T31_39">the<text:s/>majority<text:s/></text:span><text:span text:style-name="T31_40">of</text:span><text:span text:style-name="T31_41"><text:s/>society<text:s/>to<text:s/></text:span><text:span text:style-name="T31_42">participate<text:s/>in<text:s/>and<text:s/>benefit<text:s/>from</text:span><text:span text:style-name="T31_43"><text:s/>it</text:span><text:span text:style-name="T31_44">.<text:s/>It<text:s/></text:span><text:span text:style-name="T31_45">should<text:s/></text:span><text:span text:style-name="T31_46">also<text:s/></text:span><text:span text:style-name="T31_47">be</text:span><text:span text:style-name="T31_48"><text:s/>sustainable<text:s/></text:span><text:span text:style-name="T31_49">–</text:span><text:span text:style-name="T31_50"><text:s/></text:span><text:span text:style-name="T31_51">primarily<text:s/></text:span><text:span text:style-name="T31_52">growth<text:s/>that</text:span><text:span text:style-name="T31_53"><text:s/></text:span><text:span text:style-name="T31_54">values</text:span><text:span text:style-name="T31_55"><text:s/></text:span><text:span text:style-name="T31_56">nature,</text:span><text:span text:style-name="T31_57"><text:s/>builds<text:s/>climate<text:s/>resilience,<text:s/>especially<text:s/>of<text:s/>vulnerable<text:s/>households,<text:s/></text:span><text:span text:style-name="T31_58">whilst<text:s/></text:span><text:span text:style-name="T31_59">also<text:s/>support</text:span><text:span text:style-name="T31_60">ing</text:span><text:span text:style-name="T31_61"><text:s/>the<text:s/>clean<text:s/>energy<text:s/>transition<text:s/></text:span><text:span text:style-name="T31_62">and<text:s/>low<text:s/>carbon<text:s/>development.</text:span></text:p>
          </text:list-item>
        </text:list>
        <text:p text:style-name="P32"/>
        <text:list text:style-name="LS29" xml:id="list4" text:continue-list="list1">
          <text:list-item>
            <text:p text:style-name="P33"><text:span text:style-name="T33_1">There<text:s/>will<text:s/>be<text:s/>important<text:s/>secondary<text:s/>benefits<text:s/>that<text:s/>help<text:s/>deliver<text:s/>wider<text:s/>UK<text:s/>interests,<text:s/>such<text:s/>as<text:s/>improved<text:s/>opportunities<text:s/>for<text:s/>British<text:s/>trade<text:s/>and<text:s/>investment</text:span><text:span text:style-name="T33_2"><text:s/>that<text:s/>support<text:s/>UK<text:s/>growth;</text:span><text:span text:style-name="T33_3"><text:s/></text:span><text:span text:style-name="T33_4">reduced<text:s/>drivers<text:s/>of<text:s/>outward<text:s/>migration</text:span><text:span text:style-name="T33_5"><text:s/>and<text:s/>increas</text:span><text:span text:style-name="T33_6">ed</text:span><text:span text:style-name="T33_7"><text:s/></text:span><text:span text:style-name="T33_8">voluntary<text:s/>returns;</text:span><text:span text:style-name="T33_9"><text:s/>and<text:s/>an<text:s/>improved<text:s/></text:span><text:span text:style-name="T33_10">bilateral<text:s/></text:span><text:span text:style-name="T33_11">relationship<text:s/>that<text:s/>delivers<text:s/>mutual<text:s/></text:span><text:span text:style-name="T33_12">interests</text:span><text:span text:style-name="T33_13"><text:s/>and<text:s/>increases<text:s/></text:span><text:span text:style-name="T33_14">opportunities<text:s/>to<text:s/>engage<text:s/>on<text:s/>broader<text:s/>UK<text:s/>objectives</text:span><text:span text:style-name="T33_15">.<text:s/></text:span><text:span text:style-name="T33_16">Th</text:span><text:span text:style-name="T33_17">e<text:s/>delivery<text:s/>of<text:s/>this<text:s/>business<text:s/>case<text:s/>can<text:s/>benefit<text:s/>from</text:span><text:span text:style-name="T33_18">,</text:span><text:span text:style-name="T33_19"><text:s/>and<text:s/>further<text:s/>boost</text:span><text:span text:style-name="T33_20">,</text:span><text:span text:style-name="T33_21"><text:s/>longstanding<text:s/>people-to-people<text:s/>links<text:s/>between<text:s/>UK<text:s/>and<text:s/>Zimbabwe</text:span><text:span text:style-name="T33_22">,<text:s/>in<text:s/>education,<text:s/>health,<text:s/></text:span><text:span text:style-name="T33_23">business<text:s/>and<text:s/>beyond</text:span><text:span text:style-name="T33_24"><text:s/></text:span><text:span text:style-name="T33_25">–</text:span><text:span text:style-name="T33_26"><text:s/></text:span><text:span text:style-name="T33_27">the<text:s/>UK<text:s/>became<text:s/></text:span><text:span text:style-name="T33_28">Zimbabwe’s<text:s/>largest<text:s/>remittance<text:s/>source<text:s/>in<text:s/>2025</text:span><text:span text:style-name="T33_29"><text:s/></text:span><text:span text:style-name="T33_30">–</text:span><text:span text:style-name="T33_31"><text:s/></text:span><text:span text:style-name="T33_32">supporting<text:s/>delivery<text:s/>of<text:s/>mutual<text:s/>UK-Zimbabwe<text:s/>objectives</text:span><text:span text:style-name="T33_33">.</text:span><text:span text:style-name="T33_34"><text:s/></text:span><text:span text:style-name="T33_35">These</text:span><text:span text:style-name="T33_36"><text:s/>broader<text:s/></text:span><text:span text:style-name="T33_37">interests</text:span><text:span text:style-name="T33_38"><text:s/>will<text:s/></text:span><text:span text:style-name="T33_39">typically<text:s/></text:span><text:span text:style-name="T33_40">be<text:s/>recorded<text:s/>through<text:s/>our<text:s/>regular<text:s/>country<text:s/>business<text:s/>plan<text:s/>reporting</text:span><text:span text:style-name="T33_41">,<text:s/>although<text:s/>where<text:s/>there<text:s/>is<text:s/>a<text:s/>clear<text:s/>benefit<text:s/>from<text:s/>programme<text:s/>activities<text:s/></text:span><text:span text:style-name="T33_42">this<text:s/>will<text:s/>be<text:s/>included<text:s/>in<text:s/>programme<text:s/>reporting<text:s/></text:span><text:span text:style-name="T33_43">(e.g.</text:span><text:span text:style-name="T33_44"><text:s/>improving<text:s/>the<text:s/>regulatory<text:s/>environment<text:s/>has<text:s/></text:span><text:span text:style-name="T33_45">helped<text:s/>accelerate<text:s/>a<text:s/>British<text:s/></text:span><text:span text:style-name="T33_46">company’s<text:s/>market<text:s/>entry<text:s/></text:span><text:span text:style-name="T33_47">into<text:s/>Zimbabwe)</text:span><text:span text:style-name="T33_48">.<text:s/></text:span></text:p>
          </text:list-item>
        </text:list>
        <text:p text:style-name="P34"/>
        <text:list text:style-name="LS29" xml:id="list5" text:continue-list="list1">
          <text:list-item>
            <text:p text:style-name="P35"><text:span text:style-name="T35_1">Finally,<text:s/>f</text:span><text:span text:style-name="T35_2">ocusing<text:s/>on<text:s/>partnerships<text:s/>for<text:s/>inclusive<text:s/>and<text:s/>sustainable<text:s/>growth<text:s/>is<text:s/>also<text:s/>the<text:s/>best<text:s/>way<text:s/>for<text:s/>us<text:s/>to<text:s/>implement<text:s/>the<text:s/>four<text:s/>shifts<text:s/>in<text:s/>our<text:s/>approach<text:s/>to<text:s/>development,<text:s/>and<text:s/>the<text:s/>new<text:s/>approach<text:s/>to<text:s/>Africa</text:span><text:span text:style-name="T35_3">,<text:s/>as<text:s/>set<text:s/>out<text:s/>below</text:span><text:span text:style-name="T35_4">.</text:span><text:span text:style-name="T35_5"> </text:span><text:span text:style-name="T35_6"><text:s/></text:span></text:p>
          </text:list-item>
        </text:list>
        <text:p text:style-name="P36"/>
        <text:p text:style-name="P37"><text:span text:style-name="T37_1">Zimbabwe’s<text:s/></text:span><text:span text:style-name="T37_2">D</text:span><text:span text:style-name="T37_3">evelopment<text:s/></text:span><text:span text:style-name="T37_4">C</text:span><text:span text:style-name="T37_5">ontext<text:s/></text:span></text:p>
        <text:p text:style-name="P38"/>
        <text:list text:style-name="LS29" xml:id="list6" text:continue-list="list1">
          <text:list-item>
            <text:p text:style-name="P39"><text:span text:style-name="T39_1">Zimbabwe<text:s/>has<text:s/>had<text:s/>a<text:s/>complex<text:s/>development<text:s/>trajectory<text:s/>since<text:s/>nationalists<text:s/>defeated<text:s/>the<text:s/>Rhodesian<text:s/>settler<text:s/>regime<text:s/>in<text:s/>1980.<text:s/>Despite<text:s/>substantial<text:s/>development<text:s/>progress<text:s/>in<text:s/>the<text:s/>1990s<text:s/>with<text:s/>among<text:s/>the<text:s/>highest<text:s/>standards<text:s/>of<text:s/>living<text:s/>in<text:s/>Africa,</text:span><text:span text:style-name="T39_2"><text:s/></text:span><text:span text:style-name="T39_3">a<text:s/>further<text:s/>breakdown<text:s/>of<text:s/>an<text:s/>already<text:s/>fragile<text:s/>political<text:s/>settlement<text:s/>in<text:s/>the<text:s/>late<text:s/>1990s<text:s/>(including<text:s/>failed<text:s/>negotiations<text:s/>on<text:s/>land<text:s/>reform<text:s/>and<text:s/></text:span><text:span text:style-name="T39_4">redistribution)<text:s/>led<text:s/>to<text:s/>high<text:s/>volatility<text:s/>and<text:s/>instability<text:s/>in<text:s/>the<text:s/>2000s</text:span><text:span text:style-name="T39_5">.<text:s/></text:span><text:span text:style-name="T39_6">This</text:span><text:span text:style-name="T39_7"><text:s/></text:span><text:span text:style-name="T39_8">inclu</text:span><text:span text:style-name="T39_9">ded</text:span><text:span text:style-name="T39_10"><text:s/>a<text:s/>fast-track<text:s/>land<text:s/>reform<text:s/>process,<text:s/>hyperinflation<text:s/>and<text:s/>economic<text:s/>collapse.<text:s/>Zimbabwe’s<text:s/>population<text:s/>is<text:s/>15.2m<text:s/>(61%<text:s/>rural)<text:s/>with<text:s/></text:span><text:span text:style-name="T39_11">at<text:s/>least<text:s/></text:span><text:span text:style-name="T39_12">a<text:s/>further</text:span><text:span text:style-name="T39_13"><text:s/>2<text:s/>million<text:s/>in<text:s/>the<text:s/></text:span><text:span text:style-name="T39_14">di</text:span><text:span text:style-name="T39_15">a</text:span><text:span text:style-name="T39_16">spora</text:span><text:span text:style-name="T39_17"><text:note text:note-class="footnote"><text:note-citation/><text:note-body><text:p text:style-name="P40"><text:span text:style-name="T40_1"><text:s text:c="2"/>The<text:s/>estimated<text:s/>number<text:s/>in<text:s/>the<text:s/>diaspora<text:s/>is<text:s/>much<text:s/>higher<text:s/>than<text:s/>the<text:s/></text:span><text:span text:style-name="T40_2">Zimstat<text:s/>official<text:s/>estimate,<text:s/>see<text:s/>KNOMAD/World<text:s/>Bank<text:s/>Bilateral<text:s/>Remittance<text:s/>Matrix<text:s/>2021,<text:s/>December<text:s/>2022<text:s/>and<text:s/>Zimstat<text:s/></text:span><text:span text:style-name="T40_3"><text:a xlink:type="simple" xlink:href="https://www.zimstat.co.zw/wp-content/uploads/publications/Population/population/phc2022/2022_PHC_Report_27012023_Final.pdf"><text:span text:style-name="T40_4">https://www.zimstat.co.zw/wp-content/uploads/publications/Population/population/phc2022/2022_PHC_Report_27012023_Final.pdf</text:span></text:a></text:span><text:span text:style-name="T40_5"><text:s/></text:span></text:p></text:note-body></text:note></text:span><text:span text:style-name="T40_6">,</text:span><text:span text:style-name="T40_7"><text:s/></text:span><text:span text:style-name="T40_8">85%<text:s/>of<text:s/>which<text:s/>reside<text:s/>in<text:s/>South<text:s/>Africa.<text:s/></text:span></text:p>
          </text:list-item>
        </text:list>
        <text:p text:style-name="P41"/>
        <text:list text:style-name="LS29" xml:id="list7" text:continue-list="list1">
          <text:list-item>
            <text:p text:style-name="P42"><text:span text:style-name="T42_1">Zimbabwe<text:s/>remains<text:s/>relatively<text:s/>rich<text:s/>in<text:s/>human<text:s/>and<text:s/>natural<text:s/>resources,<text:s/>with<text:s/>high<text:s/>literacy<text:s/>rates<text:s/>and<text:s/>a<text:s/>wide<text:s/>range<text:s/>of<text:s/>mineral<text:s/>deposits<text:s/>including<text:s/></text:span><text:span text:style-name="T42_2">gold,<text:s/></text:span><text:span text:style-name="T42_3">lithium<text:s/>and<text:s/>p</text:span><text:span text:style-name="T42_4">latinum<text:s/>group<text:s/>metals,<text:s/>but<text:s/>development<text:s/>outcomes<text:s/>are<text:s/>mixed<text:s/>and<text:s/>in<text:s/>some<text:s/>key<text:s/>sectors<text:s/></text:span><text:span text:style-name="T42_5">(like<text:s/>health)<text:s/></text:span><text:span text:style-name="T42_6">are<text:s/>deteriorating<text:s/>to<text:s/>low-income<text:s/>country<text:s/>averages.<text:s/>Zimbabwe’s<text:s/>macroeconomic<text:s/>stability<text:s/>has<text:s/>been<text:s/>repeatedly<text:s/>challenged<text:s/>by<text:s/>hyper-inflation,<text:s/>currency<text:s/>and<text:s/>exchange<text:s/>rate<text:s/>instability<text:s/>which<text:s/>has<text:s/>led<text:s/>to<text:s/>the<text:s/>collapse<text:s/>of<text:s/>the<text:s/>local<text:s/>currency<text:s/>on<text:s/>multiple<text:s/>occasions.<text:s/>This<text:s/>has<text:s/>affected<text:s/>public<text:s/>sector<text:s/>budgets,<text:s/>service<text:s/>delivery<text:s/>and<text:s/>foreign<text:s/>direct<text:s/>investment.<text:s/>Re</text:span><text:span text:style-name="T42_7">-</text:span><text:span text:style-name="T42_8">engagement<text:s/>with<text:s/>the<text:s/>Western<text:s/>international<text:s/>community<text:s/>is<text:s/>a<text:s/>stated<text:s/>Government<text:s/>objective<text:s/>and<text:s/>an<text:s/>Af</text:span><text:span text:style-name="T42_9">rica</text:span><text:span text:style-name="T42_10">n</text:span><text:span text:style-name="T42_11"><text:s/></text:span><text:span text:style-name="T42_12">D</text:span><text:span text:style-name="T42_13">evelopment<text:s/></text:span><text:span text:style-name="T42_14">B</text:span><text:span text:style-name="T42_15">ank<text:s/>(AfDB)</text:span><text:span text:style-name="T42_16">-championed</text:span><text:span text:style-name="T42_17"><text:s/></text:span><text:span text:style-name="T42_18">structured<text:s/>dialogue<text:s/>aims<text:s/>to<text:s/>resolve<text:s/>Zimbabwe’s<text:s/>debt<text:s/>and<text:s/>arrears<text:s/></text:span><text:span text:style-name="T42_19">to</text:span><text:span text:style-name="T42_20"><text:s/>enable<text:s/>access<text:s/>to<text:s/>concessional<text:s/>and<text:s/>other<text:s/>international<text:s/>finance,<text:s/>but<text:s/>th</text:span><text:span text:style-name="T42_21">e<text:s/>necessary<text:s/>reforms<text:s/>require<text:s/>strong<text:s/></text:span><text:span text:style-name="T42_22">political</text:span><text:span text:style-name="T42_23"><text:s/>will</text:span><text:span text:style-name="T42_24">.</text:span><text:span text:style-name="T42_25"><text:s/></text:span><text:span text:style-name="T42_26">A</text:span><text:span text:style-name="T42_27"><text:s/>ten-month</text:span><text:span text:style-name="T42_28"><text:s/>IMF<text:s/>staff<text:s/>monitored<text:s/>programme<text:s/>(SMP)<text:s/></text:span><text:span text:style-name="T42_29">was<text:s/>agreed<text:s/>in<text:s/>February<text:s/>2026<text:s/>and<text:s/>if<text:s/>successfully<text:s/>implemented,<text:s/>will<text:s/>be<text:s/>an<text:s/>important<text:s/>step<text:s/>in<text:s/>supporting<text:s/>macroecon</text:span><text:span text:style-name="T42_30">om</text:span><text:span text:style-name="T42_31">ic<text:s/>stability<text:s/>and<text:s/></text:span><text:span text:style-name="T42_32">progressing<text:s/></text:span><text:span text:style-name="T42_33">the<text:s/>structured<text:s/>dialogue<text:s/>on<text:s/></text:span><text:span text:style-name="T42_34">debt<text:s/>and<text:s/>arrears</text:span><text:span text:style-name="T42_35">.<text:s/></text:span></text:p>
          </text:list-item>
        </text:list>
        <text:p text:style-name="P43"/>
        <text:list text:style-name="LS29" xml:id="list8" text:continue-list="list1">
          <text:list-item>
            <text:p text:style-name="P44"><text:span text:style-name="T44_1">T</text:span><text:span text:style-name="T44_2">able<text:s/></text:span><text:span text:style-name="T44_3">1<text:s/></text:span><text:span text:style-name="T44_4">below<text:s/>maps<text:s/>the<text:s/>main<text:s/>contextual<text:s/>factors<text:s/>informing<text:s/>th</text:span><text:span text:style-name="T44_5">is<text:s/>business<text:s/>case</text:span><text:span text:style-name="T44_6">.<text:s/>The<text:s/>economic<text:s/>and<text:s/>human<text:s/>development<text:s/>context<text:s/>is,<text:s/>perhaps<text:s/>to<text:s/>an<text:s/>exceptional<text:s/>extent<text:s/>in<text:s/>Zimbabwe,<text:s/>underpinned<text:s/>by<text:s/>the<text:s/>political<text:s/>and<text:s/>governance<text:s/>context<text:s/>and<text:s/>international<text:s/>relationships.<text:s/></text:span></text:p>
          </text:list-item>
        </text:list>
        <text:p text:style-name="P45"/>
        <text:p text:style-name="P46"><text:span text:style-name="T46_1">Table<text:s/>1.<text:s/>Contextual<text:s/>Factors<text:s/>in<text:s/>Zimbabwe’s<text:s/>Development</text:span><text:span text:style-name="T46_2"><text:s/></text:span></text:p>
        <table:table table:style-name="Table3">
          <table:table-column table:style-name="Column3"/>
          <table:table-column table:style-name="Column4"/>
          <table:table-row table:style-name="Row5">
            <table:table-cell table:style-name="Cell5">
              <text:p text:style-name="P47"><text:span text:style-name="T47_1">Economic</text:span><text:span text:style-name="T47_2"><text:s/></text:span></text:p>
              <text:list text:style-name="LS14" xml:id="list9">
                <text:list-item>
                  <text:p text:style-name="P48"><text:span text:style-name="T48_1">GDP<text:s/>per<text:s/>capita<text:s/>at<text:s/>$</text:span><text:span text:style-name="T48_2">2</text:span><text:span text:style-name="T48_3">,</text:span><text:span text:style-name="T48_4">656</text:span><text:span text:style-name="T48_5"><text:s/></text:span><text:span text:style-name="T48_6">in<text:s/></text:span><text:span text:style-name="T48_7">2024</text:span><text:span text:style-name="T48_8">.<text:s/></text:span></text:p>
                </text:list-item>
                <text:list-item>
                  <text:p text:style-name="P49"><text:span text:style-name="T49_1">Rising<text:s/>poverty<text:s/>&amp;<text:s/>inequality</text:span><text:span text:style-name="T49_2">:</text:span><text:span text:style-name="T49_3"><text:s/></text:span><text:span text:style-name="T49_4">approx.</text:span><text:span text:style-name="T49_5"><text:s/></text:span><text:span text:style-name="T49_6">60%<text:s/>of<text:s/></text:span><text:span text:style-name="T49_7">the</text:span><text:span text:style-name="T49_8"><text:s/>population</text:span><text:span text:style-name="T49_9"><text:s/>live<text:s/>on<text:s/></text:span><text:span text:style-name="T49_10">less<text:s/>than<text:s/>$3.65<text:s/>per<text:s/>day</text:span><text:span text:style-name="T49_11">.</text:span></text:p>
                </text:list-item>
                <text:list-item>
                  <text:p text:style-name="P50"><text:span text:style-name="T50_1">Key<text:s/>strengths<text:s/>include<text:s/>educated<text:s/>population,<text:s/>remittances<text:s/>($2</text:span><text:span text:style-name="T50_2">.5</text:span><text:span text:style-name="T50_3">bn<text:s/>annually),<text:s/>entrepreneurialism,<text:s/>resilience.</text:span></text:p>
                </text:list-item>
                <text:list-item>
                  <text:p text:style-name="P51"><text:span text:style-name="T51_1">UK-Zim</text:span><text:span text:style-name="T51_2">babwe</text:span><text:span text:style-name="T51_3"><text:s/></text:span><text:span text:style-name="T51_4">trade<text:s/></text:span><text:span text:style-name="T51_5">&gt;</text:span><text:span text:style-name="T51_6">£3</text:span><text:span text:style-name="T51_7">00</text:span><text:span text:style-name="T51_8"><text:s/>million</text:span><text:span text:style-name="T51_9"><text:s/>per<text:s/>year</text:span></text:p>
                </text:list-item>
                <text:list-item>
                  <text:p text:style-name="P52"><text:span text:style-name="T52_1">Natural<text:s/>resources<text:s/>(agriculture<text:s/>and<text:s/>mining/critical<text:s/>minerals)<text:s/>central<text:s/>to<text:s/>National<text:s/>Development<text:s/>Strategy</text:span></text:p>
                </text:list-item>
                <text:list-item>
                  <text:p text:style-name="P53"><text:span text:style-name="T53_1">Domestic<text:s/>economy<text:s/>driven<text:s/>by<text:s/>services<text:s/>(85%<text:s/>informal)<text:s/>-<text:s/>no<text:s/>recent<text:s/>industrialisation<text:s/>or<text:s/>shift<text:s/>to<text:s/>high-value<text:s/>services.<text:s/></text:span></text:p>
                </text:list-item>
                <text:list-item>
                  <text:p text:style-name="P54"><text:span text:style-name="T54_1">Local<text:s/>currency<text:s/></text:span><text:span text:style-name="T54_2">stability<text:s/></text:span><text:span text:style-name="T54_3">improved<text:s/>in<text:s/>2025,<text:s/></text:span><text:span text:style-name="T54_4">strongest<text:s/>in<text:s/>25<text:s/>years<text:s/></text:span><text:span text:style-name="T54_5">with</text:span><text:span text:style-name="T54_6"><text:s/>1.5%<text:s/>annual<text:s/>depreciation<text:s/></text:span><text:span text:style-name="T54_7">due<text:s/>to<text:s/>tight<text:s/>monetary<text:s/>measures</text:span><text:span text:style-name="T54_8"><text:s/>(previously</text:span><text:span text:style-name="T54_9"><text:s/></text:span><text:span text:style-name="T54_10">hyperinflation<text:s/>and<text:s/>rapid<text:s/></text:span><text:span text:style-name="T54_11">currency<text:s/></text:span><text:span text:style-name="T54_12">devaluation</text:span><text:span text:style-name="T54_13"><text:s/>were<text:s/>common</text:span><text:span text:style-name="T54_14">place</text:span><text:span text:style-name="T54_15">).<text:s/></text:span><text:span text:style-name="T54_16">17</text:span><text:span text:style-name="T54_17">%<text:s/>inflation<text:s/>in<text:s/></text:span><text:span text:style-name="T54_18">2025</text:span><text:span text:style-name="T54_19">.<text:s/></text:span></text:p>
                </text:list-item>
                <text:list-item>
                  <text:p text:style-name="P55"><text:span text:style-name="T55_1">Fiscal<text:s/>mism</text:span><text:span text:style-name="T55_2">anagement</text:span><text:span text:style-name="T55_3"><text:s/></text:span><text:span text:style-name="T55_4">reduce</text:span><text:span text:style-name="T55_5">s</text:span><text:span text:style-name="T55_6"><text:s/>funds<text:s/>available<text:s/>for<text:s/>public<text:s/></text:span><text:span text:style-name="T55_7">services<text:s/>against<text:s/>potential</text:span><text:span text:style-name="T55_8"><text:s/></text:span><text:span text:style-name="T55_9">revenue/<text:s/>resources<text:s/></text:span></text:p>
                </text:list-item>
                <text:list-item>
                  <text:p text:style-name="P56"><text:span text:style-name="T56_1">Debt<text:s/>distress<text:s/>($21bn<text:s/>debt<text:s/>stock)<text:s/>limits<text:s/>access<text:s/>to<text:s/>finance<text:s/></text:span></text:p>
                </text:list-item>
                <text:list-item>
                  <text:p text:style-name="P57"><text:span text:style-name="T57_1">Ease<text:s/>of<text:s/>doing<text:s/>business<text:s/>improving<text:s/>but<text:s/>below<text:s/>regional<text:s/>average</text:span></text:p>
                </text:list-item>
                <text:list-item>
                  <text:p text:style-name="P58"><text:span text:style-name="T58_1">Booms<text:s/>and<text:s/>busts<text:s/>from<text:s/>climate-vulnerable<text:s/>farm<text:s/>yields<text:s/>and<text:s/>commodity<text:s/>prices<text:s/></text:span></text:p>
                </text:list-item>
                <text:list-item>
                  <text:p text:style-name="P59"><text:span text:style-name="T59_1">Trading<text:s/>partners<text:s/>have<text:s/>shifted<text:s/>from<text:s/>high-income<text:s/>countries<text:s/>to<text:s/>African<text:s/>low-<text:s/>and<text:s/>middle-income<text:s/>economies.</text:span></text:p>
                </text:list-item>
                <text:list-item>
                  <text:p text:style-name="P60"><text:span text:style-name="T60_1">South<text:s/>Africa,<text:s/>then<text:s/>China<text:s/>are<text:s/>largest<text:s/>tradi</text:span><text:span text:style-name="T60_2">ng<text:s/>partners.</text:span></text:p>
                </text:list-item>
                <text:list-item>
                  <text:p text:style-name="P61"><text:span text:style-name="T61_1">17</text:span><text:span text:style-name="T61_2">th</text:span><text:span text:style-name="T61_3"><text:s/>most<text:s/>vulnerable<text:s/></text:span><text:span text:style-name="T61_4">country<text:s/></text:span><text:span text:style-name="T61_5">to<text:s/>climate<text:s/>shocks<text:s/>globally</text:span></text:p>
                </text:list-item>
                <text:list-item>
                  <text:p text:style-name="P62"><text:span text:style-name="T62_1">Steady<text:s/>deforestation<text:s/>since<text:s/>1990.<text:s/>Biodive</text:span><text:span text:style-name="T62_2">rsity<text:s/>hotspots.<text:s text:c="3"/></text:span></text:p>
                </text:list-item>
                <text:list-item>
                  <text:p text:style-name="P63"><text:span text:style-name="T63_1">Water<text:s/>and<text:s/>electric<text:s/>infrastructure<text:s/></text:span><text:span text:style-name="T63_2">exists</text:span><text:span text:style-name="T63_3"><text:s/>but<text:s/>limited<text:s/>supply.<text:s/></text:span></text:p>
                </text:list-item>
                <text:list-item>
                  <text:p text:style-name="P64"><text:span text:style-name="T64_1">Declining<text:s/>renewable<text:s/>freshwater<text:s/>and<text:s/>water<text:s/>productivity.<text:s/>Cities<text:s/>meet<text:s/>less<text:s/>than<text:s/>40%<text:s/>of<text:s/>their<text:s/>own<text:s/>water<text:s/>demand.</text:span></text:p>
                </text:list-item>
                <text:list-item>
                  <text:p text:style-name="P65"><text:span text:style-name="T65_1">High<text:s/>renewable<text:s/>energy<text:s/>potential<text:s/>but<text:s/>poor<text:s/>enabling<text:s/>infrastructure.</text:span></text:p>
                </text:list-item>
              </text:list>
            </table:table-cell>
            <table:table-cell table:style-name="Cell6">
              <text:p text:style-name="P66"><text:span text:style-name="T66_1">Human<text:s/>Development</text:span></text:p>
              <text:list text:style-name="LS12" xml:id="list27">
                <text:list-item>
                  <text:p text:style-name="P67"><text:span text:style-name="T67_1">Extreme<text:s/>poverty<text:s/>increasing<text:s/>(49%<text:s/>in<text:s/>2020)<text:s/>&amp;<text:s/>youth<text:s/>bulge.</text:span></text:p>
                </text:list-item>
                <text:list-item>
                  <text:p text:style-name="P68"><text:span text:style-name="T68_1">Life<text:s/>expectancy<text:s/>in<text:s/>2021<text:s/>exactly<text:s/>where<text:s/>it<text:s/>was<text:s/>in<text:s/>1980<text:s/>(during<text:s/>which<text:s/>time<text:s/>African<text:s/>average<text:s/></text:span><text:span text:style-name="T68_2">life<text:s/>exp.</text:span><text:span text:style-name="T68_3"><text:s/>increased<text:s/>by<text:s/>12<text:s/>years)</text:span></text:p>
                </text:list-item>
                <text:list-item>
                  <text:p text:style-name="P69"><text:span text:style-name="T69_1">Classified<text:s/>as<text:s/>socially<text:s/>and<text:s/>institutionally<text:s/>fragile<text:s/>by<text:s/>World<text:s/>Bank.</text:span></text:p>
                </text:list-item>
                <text:list-item>
                  <text:p text:style-name="P70"><text:span text:style-name="T70_1">Major<text:s/>challenges<text:s/>on<text:s/>11/16<text:s/>SDGs.<text:s/>(key<text:s/></text:span><text:span text:style-name="T70_2">child<text:s/></text:span><text:span text:style-name="T70_3">health<text:s/>mortality<text:s/>targets<text:s/>very<text:s/>off-track).<text:s/>Aid<text:s/>flows<text:s/>declining.</text:span></text:p>
                </text:list-item>
                <text:list-item>
                  <text:p text:style-name="P71"><text:span text:style-name="T71_1">GDP=LMIC,<text:s/>but<text:s/>many<text:s/>development<text:s/>outcomes<text:s/>at<text:s/>LIC<text:s/>average.</text:span></text:p>
                </text:list-item>
                <text:list-item>
                  <text:p text:style-name="P72"><text:span text:style-name="T72_1">Currency<text:s/>devaluation<text:s/>strips<text:s/>public<text:s/>sector<text:s/>budgets.</text:span></text:p>
                </text:list-item>
                <text:list-item>
                  <text:p text:style-name="P73"><text:span text:style-name="T73_1">Low</text:span><text:span text:style-name="T73_2"><text:s/>disbursements<text:s/>of<text:s/>social<text:s/>sector<text:s/>allocated<text:s/>budgets<text:s/>(</text:span><text:span text:style-name="T73_3">eg</text:span><text:span text:style-name="T73_4"><text:s/>to<text:s/>health<text:s/>and<text:s/>education)</text:span><text:span text:style-name="T73_5">.</text:span><text:span text:style-name="T73_6"><text:s/></text:span><text:span text:style-name="T73_7">Large<text:s/>reliance<text:s/>on<text:s/>external<text:s/>finance​.</text:span></text:p>
                </text:list-item>
                <text:list-item>
                  <text:p text:style-name="P74"><text:span text:style-name="T74_1">Strong<text:s/>school<text:s/>enrolment<text:s/>and<text:s/>literacy<text:s/>rates<text:s/>(esp</text:span><text:span text:style-name="T74_2">.</text:span><text:span text:style-name="T74_3"><text:s/>girls).<text:s/>Completion<text:s/>rate<text:s/>has<text:s/>improved<text:s/>with<text:s/>gender<text:s/>parity<text:s/>(girls’<text:s/>performance<text:s/>equals<text:s/>or<text:s/>exceeds<text:s/>boys<text:s/>at<text:s/>all<text:s/>levels).<text:s/></text:span></text:p>
                </text:list-item>
                <text:list-item>
                  <text:p text:style-name="P75"><text:span text:style-name="T75_1">P7<text:s/>(primary)<text:s/>pass<text:s/>rates<text:s/>have<text:s/>fallen<text:s/>by<text:s/></text:span><text:span text:style-name="T75_2">4</text:span><text:span text:style-name="T75_3">%<text:s/>since<text:s/>2018<text:s/>and<text:s/>the<text:s/>government<text:s/>has<text:s/>consistently<text:s/>failed<text:s/>to<text:s/>meet<text:s/>international<text:s/>targets<text:s/>for<text:s/>school<text:s/>financing.<text:s/></text:span></text:p>
                </text:list-item>
                <text:list-item>
                  <text:p text:style-name="P76"><text:span text:style-name="T76_1">At<text:s/>least<text:s/>1<text:s/>million<text:s/>children<text:s/>(5-18)<text:s/>out<text:s/>of<text:s/>school<text:s/>(50%<text:s/>girls)</text:span></text:p>
                </text:list-item>
                <text:list-item>
                  <text:p text:style-name="P77"><text:span text:style-name="T77_1">1<text:s/>in<text:s/>3<text:s/>girls<text:s/>are<text:s/>married<text:s/>before<text:s/>18.</text:span></text:p>
                </text:list-item>
                <text:list-item>
                  <text:p text:style-name="P78"><text:span text:style-name="T78_1">Public<text:s/>sector<text:s/>wage<text:s/>bill<text:s/>gone<text:s/>from<text:s/>highest<text:s/>in<text:s/>Southern<text:s/>Africa<text:s/>(&gt;60%<text:s/>of<text:s/>public<text:s/>spending)<text:s/>in<text:s/>2012<text:s/>to<text:s/>48%<text:s/>in<text:s/>2023,<text:s/>closer<text:s/>to<text:s/>regional<text:s/>norms.</text:span></text:p>
                </text:list-item>
                <text:list-item>
                  <text:p text:style-name="P79"><text:span text:style-name="T79_1">In<text:s/>2024,<text:s/>an<text:s/>El<text:s/>Nino<text:s/>year,<text:s/>up<text:s/>to<text:s/>6m<text:s/>people<text:s/></text:span><text:span text:style-name="T79_2">were<text:s/></text:span><text:span text:style-name="T79_3">food<text:s/>insecure.</text:span></text:p>
                </text:list-item>
                <text:list-item>
                  <text:p text:style-name="P80"><text:span text:style-name="T80_1">38%<text:s/>of<text:s/>ever-married<text:s/>women<text:s/>aged<text:s/>15-49<text:s/></text:span><text:span text:style-name="T80_2">have<text:s/></text:span><text:span text:style-name="T80_3">experienced<text:s/></text:span><text:span text:style-name="T80_4">some</text:span><text:span text:style-name="T80_5"><text:s/>form<text:s/>of<text:s/>emotional</text:span><text:span text:style-name="T80_6">,</text:span><text:span text:style-name="T80_7"><text:s/>physical<text:s/>or<text:s/>sexual<text:s/>violence<text:s/>from<text:s/>a<text:s/>spouse</text:span></text:p>
                </text:list-item>
              </text:list>
              <text:p text:style-name="P81"/>
            </table:table-cell>
          </table:table-row>
          <table:table-row table:style-name="Row6">
            <table:table-cell table:style-name="Cell7">
              <text:p text:style-name="P82"><text:span text:style-name="T82_1">Political<text:s/>and<text:s/>Governance<text:s/></text:span></text:p>
              <text:list text:style-name="LS13" xml:id="list41">
                <text:list-item>
                  <text:p text:style-name="P83"><text:span text:style-name="T83_1">Long<text:s/>term<text:s/>status<text:s/>quo<text:s/>politically.<text:s/></text:span></text:p>
                </text:list-item>
                <text:list-item>
                  <text:p text:style-name="P84"><text:span text:style-name="T84_1">Ruling<text:s/>party<text:s/>in<text:s/>power<text:s/>since<text:s/>independence.<text:s/></text:span></text:p>
                </text:list-item>
                <text:list-item>
                  <text:p text:style-name="P85"><text:span text:style-name="T85_1">Strong<text:s/>emphasis<text:s/>on<text:s/>patriotism,<text:s/>sovereignty<text:s/>and<text:s/>party<text:s/>survival<text:s/>from<text:s/>ruling<text:s/>party.<text:s text:c="2"/></text:span></text:p>
                </text:list-item>
                <text:list-item>
                  <text:p text:style-name="P86"><text:span text:style-name="T86_1">Reduction<text:s/>in<text:s/>levels<text:s/>of<text:s/>Severe<text:s/></text:span><text:span text:style-name="T86_2">human<text:s/>rights<text:s/></text:span><text:span text:style-name="T86_3">violations<text:s/>since<text:s/>2008,<text:s/>with<text:s/>a<text:s/>more<text:s/>restrictive<text:s/>environment.<text:s/></text:span></text:p>
                </text:list-item>
                <text:list-item>
                  <text:p text:style-name="P87"><text:span text:style-name="T87_1"><text:s/></text:span></text:p>
                </text:list-item>
                <text:list-item>
                  <text:p text:style-name="P88"><text:span text:style-name="T88_1">Zimbabwe<text:s/>scores<text:s/>better<text:s/>than<text:s/>many<text:s/>comparable<text:s/>countries<text:s/>on<text:s/>security,<text:s/>scores<text:s/>poorly<text:s/>on<text:s/>corruption.<text:s/></text:span></text:p>
                </text:list-item>
                <text:list-item>
                  <text:p text:style-name="P89"><text:span text:style-name="T89_1">New</text:span><text:span text:style-name="T89_2"><text:s/>2025<text:s/></text:span><text:span text:style-name="T89_3">legislation</text:span><text:span text:style-name="T89_4"><text:s/></text:span><text:span text:style-name="T89_5">gave<text:s/>GoZ<text:s/>sweeping<text:s/>powers<text:s/>to<text:s/></text:span><text:span text:style-name="T89_6">disrupt<text:s/></text:span><text:span text:style-name="T89_7">civil<text:s/>society<text:s/>organisations’</text:span><text:span text:style-name="T89_8"><text:s/></text:span><text:span text:style-name="T89_9">activity</text:span><text:span text:style-name="T89_10">.<text:s/></text:span></text:p>
                </text:list-item>
              </text:list>
            </table:table-cell>
            <table:table-cell table:style-name="Cell8">
              <text:p text:style-name="P90"><text:span text:style-name="T90_1">International<text:s/>Relations<text:s/></text:span></text:p>
              <text:list text:style-name="LS12" xml:id="list48">
                <text:list-item>
                  <text:p text:style-name="P91"><text:span text:style-name="T91_1">Large<text:s/>Zimbabwean<text:s/>presence<text:s/>in<text:s/>UK<text:s/>(potentially<text:s/>up<text:s/>to<text:s/>1m)<text:s/>and<text:s/>around<text:s/>14,000<text:s/>British<text:s/>nationals<text:s/>live<text:s/>in<text:s/>Zimbabwe.</text:span></text:p>
                </text:list-item>
                <text:list-item>
                  <text:p text:style-name="P92"><text:span text:style-name="T92_1">Largest<text:s/>(per<text:s/>capita)<text:s/>provider<text:s/>of<text:s/>skilled<text:s/>workers<text:s/>to<text:s/>UK<text:s/>(2023)<text:s/>and<text:s/>UK<text:s/>is<text:s/>the<text:s/>preferred<text:s/>destination<text:s/>for<text:s/>higher<text:s/>education.<text:s/></text:span></text:p>
                </text:list-item>
                <text:list-item>
                  <text:p text:style-name="P93"><text:span text:style-name="T93_1">Exceptionally<text:s/>difficult<text:s/>political<text:s/>relationship<text:s/>with<text:s/>UK<text:s/>historically<text:s/>(also<text:s/>with<text:s/>US).<text:s/>Substantial<text:s/>efforts<text:s/>to<text:s/>turn<text:s/>page.<text:s/></text:span></text:p>
                </text:list-item>
                <text:list-item>
                  <text:p text:style-name="P94"><text:span text:style-name="T94_1">“Friend<text:s/>to<text:s/>all,<text:s/>enemy<text:s/>to<text:s/>none”<text:s/></text:span><text:span text:style-name="T94_2">approach<text:s/>to<text:s/>international<text:s/>relations</text:span></text:p>
                </text:list-item>
                <text:list-item>
                  <text:p text:style-name="P95"><text:span text:style-name="T95_1">Strong<text:s/>relationships<text:s/>with<text:s/>China,<text:s/>Russia,<text:s/>Belarus</text:span></text:p>
                </text:list-item>
                <text:list-item>
                  <text:p text:style-name="P96"><text:span text:style-name="T96_1">Relationships<text:s/>across<text:s/>SADC<text:s/>and<text:s/>Africa<text:s/>more<text:s/>widely<text:s/>are<text:s/>key; Pan-Africanism<text:s/>and<text:s/>African<text:s/>solidarity<text:s/>are<text:s/>key<text:s/>tenets.</text:span></text:p>
                </text:list-item>
                <text:list-item>
                  <text:p text:style-name="P97"/>
                </text:list-item>
              </text:list>
            </table:table-cell>
          </table:table-row>
        </table:table>
        <text:p text:style-name="P98"/>
        <text:p text:style-name="P99"><text:span text:style-name="T99_1">The<text:s/>G</text:span><text:span text:style-name="T99_2">overnment<text:s/>of<text:s/>Zimbabwe’s</text:span><text:span text:style-name="T99_3"><text:s/></text:span><text:span text:style-name="T99_4">National<text:s/>Development<text:s/>Strategy<text:s/>II<text:s/></text:span></text:p>
        <text:p text:style-name="P100"/>
        <text:list text:style-name="LS29" xml:id="list55" text:continue-list="list1">
          <text:list-item>
            <text:p text:style-name="P101"><text:span text:style-name="T101_1">The<text:s/>Partnerships<text:s/>for<text:s/></text:span><text:span text:style-name="T101_2">Inclusive<text:s/>and<text:s/>Sustainable<text:s/></text:span><text:span text:style-name="T101_3">Growth<text:s/></text:span><text:span text:style-name="T101_4">p</text:span><text:span text:style-name="T101_5">ortfolio<text:s/></text:span><text:span text:style-name="T101_6">p</text:span><text:span text:style-name="T101_7">rogramme<text:s/>align</text:span><text:span text:style-name="T101_8">s<text:s/></text:span><text:span text:style-name="T101_9">well</text:span><text:span text:style-name="T101_10"><text:s/></text:span><text:span text:style-name="T101_11">with<text:s/>Zimbabwe’s<text:s/>National<text:s/>Development<text:s/>Strategy<text:s/>II<text:s/>(NDS<text:s/>II)<text:s/>for<text:s/>2026–2030.<text:s/></text:span><text:span text:style-name="T101_12">The<text:s/></text:span><text:span text:style-name="T101_13">NDS<text:s/>II<text:s/>is<text:s/>the<text:s/>second<text:s/>five-year<text:s/>plan<text:s/>towards<text:s/>Vision<text:s/>2030,<text:s/>aiming<text:s/>to<text:s/>transform<text:s/>Zimbabwe<text:s/>into<text:s/>a<text:s/></text:span><text:span text:style-name="T101_14">p</text:span><text:span text:style-name="T101_15">rosperous<text:s/>and<text:s/></text:span><text:span text:style-name="T101_16">e</text:span><text:span text:style-name="T101_17">mpowered<text:s/></text:span><text:span text:style-name="T101_18">u</text:span><text:span text:style-name="T101_19">pper<text:s/></text:span><text:span text:style-name="T101_20">m</text:span><text:span text:style-name="T101_21">iddle-</text:span><text:span text:style-name="T101_22">i</text:span><text:span text:style-name="T101_23">ncome<text:s/></text:span><text:span text:style-name="T101_24">s</text:span><text:span text:style-name="T101_25">ociety.</text:span><text:span text:style-name="T101_26"><text:s/>It<text:s/>introduces<text:s/></text:span><text:span text:style-name="T101_27">various</text:span><text:span text:style-name="T101_28"><text:s/>measures<text:s/>to<text:s/>accelerate<text:s/>inclusive,<text:s/>sustainable,<text:s/>and<text:s/>resilient<text:s/>economic<text:s/>transformation,<text:s/>supported<text:s/>by<text:s/>enhanced<text:s/>monitoring<text:s/>and<text:s/>evaluation<text:s/>systems.</text:span><text:span text:style-name="T101_29"><text:s/></text:span><text:span text:style-name="T101_30">The<text:s/>NDS<text:s/>II<text:s/></text:span><text:span text:style-name="T101_31">has<text:s/></text:span><text:span text:style-name="T101_32">ten<text:s/>national<text:s/>priority<text:s/>areas</text:span><text:span text:style-name="T101_33">,<text:s/>which<text:s/></text:span><text:span text:style-name="T101_34">overlap<text:s/>significantly<text:s/>with<text:s/>focus<text:s/>areas<text:s/>within<text:s/>this<text:s/>business<text:s/>case</text:span><text:span text:style-name="T101_35">:</text:span></text:p>
          </text:list-item>
        </text:list>
        <text:p text:style-name="P102"/>
        <text:list text:style-name="LS29" xml:id="list56">
          <text:list-item>
            <text:list>
              <text:list-item>
                <text:p text:style-name="P103"><text:span text:style-name="T103_1">Macro-Economic<text:s/>Stability<text:s/>&amp;<text:s/>Financial<text:s/>Sector<text:s/>Deepening</text:span><text:span text:style-name="T103_2">:<text:s/>Fiscal<text:s/>discipline,<text:s/>robust<text:s/>tax<text:s/>systems,<text:s/>and<text:s/>stable<text:s/>monetary<text:s/>frameworks<text:s/>to<text:s/>build<text:s/>investor<text:s/>confidence.</text:span></text:p>
              </text:list-item>
              <text:list-item>
                <text:p text:style-name="P104"><text:span text:style-name="T104_1">Inclusive<text:s/>Economic<text:s/>Growth<text:s/>&amp;<text:s/>Structural<text:s/>Transformation</text:span><text:span text:style-name="T104_2">:<text:s/>Diversifying<text:s/>the<text:s/>economy,<text:s/>promoting<text:s/>value<text:s/>addition,<text:s/>and<text:s/>boosting<text:s/>productivity.</text:span></text:p>
              </text:list-item>
              <text:list-item>
                <text:p text:style-name="P105"><text:span text:style-name="T105_1">Infrastructure<text:s/>Development<text:s/>&amp;<text:s/>Housing</text:span><text:span text:style-name="T105_2">:<text:s/>Expanding<text:s/>critical<text:s/>infrastructure<text:s/>as<text:s/>enablers<text:s/>for<text:s/>growth.</text:span></text:p>
              </text:list-item>
              <text:list-item>
                <text:p text:style-name="P106"><text:span text:style-name="T106_1">Food<text:s/>Security,<text:s/>Climate<text:s/>Resilience<text:s/>&amp;<text:s/>Environmental<text:s/>Protection</text:span><text:span text:style-name="T106_2">:<text:s/>Ensuring<text:s/>food<text:s/>security<text:s/>and<text:s/>adapting<text:s/>to<text:s/>climate<text:s/>change.</text:span></text:p>
              </text:list-item>
              <text:list-item>
                <text:p text:style-name="P107"><text:span text:style-name="T107_1">Science,<text:s/>Technology,<text:s/>Innovation<text:s/>&amp;<text:s/>Human<text:s/>Capital</text:span><text:span text:style-name="T107_2">:<text:s/>Developing<text:s/>knowledge,<text:s/>innovation,<text:s/>and<text:s/>skills<text:s/>for<text:s/>a<text:s/>modern<text:s/>economy.</text:span></text:p>
              </text:list-item>
              <text:list-item>
                <text:p text:style-name="P108"><text:span text:style-name="T108_1">Job<text:s/>Creation,<text:s/>Youth,<text:s/>Creative<text:s/>Industry<text:s/>&amp;<text:s/>Culture</text:span><text:span text:style-name="T108_2">:<text:s/>Fostering<text:s/>employment<text:s/>and<text:s/>cultural<text:s/>growth,<text:s/>especially<text:s/>for<text:s/>youth.</text:span></text:p>
              </text:list-item>
              <text:list-item>
                <text:p text:style-name="P109"><text:span text:style-name="T109_1">Social<text:s/>Development</text:span><text:span text:style-name="T109_2">,<text:s/>Gender</text:span><text:span text:style-name="T109_3"><text:s/>&amp;<text:s/>Social<text:s/>Protection</text:span><text:span text:style-name="T109_4">:<text:s/>Strengthening<text:s/>social<text:s/>safety<text:s/>nets<text:s/>and<text:s/>inclusion.</text:span></text:p>
              </text:list-item>
              <text:list-item>
                <text:p text:style-name="P110"><text:span text:style-name="T110_1">Regional<text:s/>Development<text:s/>&amp;<text:s/>Inclusivity<text:s/>(Devolution)</text:span><text:span text:style-name="T110_2">:<text:s/>Empowering<text:s/>local<text:s/>areas<text:s/>through<text:s/>decentralisation.</text:span></text:p>
              </text:list-item>
              <text:list-item>
                <text:p text:style-name="P111"><text:span text:style-name="T111_1">Image<text:s/>Building,<text:s/>International<text:s/>Relations<text:s/>&amp;<text:s/>Trade</text:span><text:span text:style-name="T111_2">:<text:s/>Enhancing<text:s/>Zimbabwe's<text:s/>global<text:s/>standing<text:s/>and<text:s/>trade.</text:span></text:p>
              </text:list-item>
              <text:list-item>
                <text:p text:style-name="P112"><text:span text:style-name="T112_1">Good<text:s/>Governance,<text:s/>Institution<text:s/>Building,<text:s/>Peace<text:s/>&amp;<text:s/>Security</text:span><text:span text:style-name="T112_2">:<text:s/>Strengthening<text:s/>institutions,<text:s/>accountability,<text:s/>and<text:s/>peace</text:span><text:span text:style-name="T112_3">.</text:span></text:p>
              </text:list-item>
            </text:list>
          </text:list-item>
        </text:list>
        <text:p text:style-name="P113"/>
        <text:list text:style-name="LS29" xml:id="list66" text:continue-list="list1">
          <text:list-item>
            <text:p text:style-name="P114"><text:span text:style-name="T114_1">Recognising<text:s/>that<text:s/></text:span><text:span text:style-name="T114_2">a<text:s/>single<text:s/>programme<text:s/>cannot<text:s/>deliver<text:s/></text:span><text:span text:style-name="T114_3">equally<text:s/></text:span><text:span text:style-name="T114_4">against<text:s/>all<text:s/></text:span><text:span text:style-name="T114_5">priority<text:s/></text:span><text:span text:style-name="T114_6">areas,<text:s/>we<text:s/>will<text:s/>take</text:span><text:span text:style-name="T114_7"><text:s/>an<text:s/>integrated</text:span><text:span text:style-name="T114_8">,<text:s/>adaptive</text:span><text:span text:style-name="T114_9"><text:s/></text:span><text:span text:style-name="T114_10">portfolio<text:s/>approach</text:span><text:span text:style-name="T114_11"><text:s/>and<text:s/></text:span><text:span text:style-name="T114_12">will<text:s/>seek<text:s/>to<text:s/></text:span><text:span text:style-name="T114_13">support<text:s/>and<text:s/></text:span><text:span text:style-name="T114_14">contribute</text:span><text:span text:style-name="T114_15"><text:s/></text:span><text:span text:style-name="T114_16">to<text:s/>the<text:s/>attainment<text:s/>of<text:s/></text:span><text:span text:style-name="T114_17">specific</text:span><text:span text:style-name="T114_18"><text:s/></text:span><text:span text:style-name="T114_19">NDS<text:s/>II<text:s/></text:span><text:span text:style-name="T114_20">priorities<text:s/>through<text:s/></text:span><text:span text:style-name="T114_21">strategic<text:s/></text:span><text:span text:style-name="T114_22">partnerships</text:span><text:span text:style-name="T114_23"><text:s/>and</text:span><text:span text:style-name="T114_24"><text:s/></text:span><text:span text:style-name="T114_25">systems</text:span><text:span text:style-name="T114_26"><text:s/>support<text:s/>in<text:s/>line<text:s/>with<text:s/>the<text:s/>UK’s<text:s/>Approach<text:s/>to<text:s/>Development<text:s/></text:span><text:span text:style-name="T114_27">outlined<text:s/>below.</text:span></text:p>
          </text:list-item>
        </text:list>
        <text:p text:style-name="P115"/>
        <text:p text:style-name="P116"><text:span text:style-name="T116_1">Resetting<text:s/>the<text:s/></text:span><text:span text:style-name="T116_2">UK’s</text:span><text:span text:style-name="T116_3"><text:s/></text:span><text:span text:style-name="T116_4">Approach<text:s/>to<text:s/></text:span><text:span text:style-name="T116_5">Development</text:span><text:span text:style-name="T116_6">,<text:s/></text:span><text:span text:style-name="T116_7">Delivering<text:s/>the<text:s/>Four<text:s/>Shifts</text:span><text:span text:style-name="T116_8"><text:s/>and<text:s/>the<text:s/></text:span><text:span text:style-name="T116_9">new</text:span><text:span text:style-name="T116_10"><text:s/>Approach</text:span><text:span text:style-name="T116_11"><text:s/>to<text:s/></text:span><text:span text:style-name="T116_12">Africa</text:span></text:p>
        <text:p text:style-name="P117"/>
        <text:list text:style-name="LS29" xml:id="list67" text:continue-list="list1">
          <text:list-item>
            <text:p text:style-name="P118"><text:span text:style-name="T118_1">There<text:s/>has<text:s/>been<text:s/>a<text:s/>radical<text:s/></text:span><text:span text:style-name="T118_2">change<text:s/>in<text:s/>the<text:s/>landscape<text:s/>of<text:s/>international<text:s/>development<text:s/>during<text:s/>2025.<text:s/></text:span><text:span text:style-name="T118_3">This<text:s/>includes<text:s/>w</text:span><text:span text:style-name="T118_4">idespread<text:s/></text:span><text:span text:style-name="T118_5">global<text:s/></text:span><text:span text:style-name="T118_6">cuts<text:s/>in<text:s/>official<text:s/>development<text:s/>assistance</text:span><text:span text:style-name="T118_7"><text:s/>(ODA)</text:span><text:span text:style-name="T118_8">.</text:span><text:span text:style-name="T118_9"><text:s/>In<text:s/>Zimbabwe,<text:s/>all<text:s/>bilateral<text:s/>donors<text:s/></text:span><text:span text:style-name="T118_10">except</text:span><text:span text:style-name="T118_11"><text:s/>for</text:span><text:span text:style-name="T118_12"><text:s/>Ireland<text:s/>have<text:s/>reduced<text:s/>their<text:s/></text:span><text:span text:style-name="T118_13">development<text:s/>spending,<text:s/>in<text:s/>some<text:s/>cases<text:s/>r</text:span><text:span text:style-name="T118_14">apid</text:span><text:span text:style-name="T118_15">ly</text:span><text:span text:style-name="T118_16">,<text:s/></text:span><text:span text:style-name="T118_17">some</text:span><text:span text:style-name="T118_18"><text:s/>phased</text:span><text:span text:style-name="T118_19"><text:s/></text:span><text:span text:style-name="T118_20">and<text:s/></text:span><text:span text:style-name="T118_21">others</text:span><text:span text:style-name="T118_22"><text:s/></text:span><text:span text:style-name="T118_23">–<text:s/></text:span><text:span text:style-name="T118_24">e</text:span><text:span text:style-name="T118_25">.</text:span><text:span text:style-name="T118_26">g</text:span><text:span text:style-name="T118_27">.</text:span><text:span text:style-name="T118_28"><text:s/></text:span><text:span text:style-name="T118_29">Sweden<text:s/></text:span><text:span text:style-name="T118_30">–<text:s/></text:span><text:span text:style-name="T118_31">exiting<text:s/></text:span><text:span text:style-name="T118_32">bilateral<text:s/>cooperation</text:span><text:span text:style-name="T118_33"><text:s/>entirely</text:span><text:span text:style-name="T118_34"><text:s/>in<text:s/>2026</text:span><text:span text:style-name="T118_35">.<text:s/>The<text:s/></text:span><text:span text:style-name="T118_36">UK<text:s/>P</text:span><text:span text:style-name="T118_37">rime<text:s/></text:span><text:span text:style-name="T118_38">M</text:span><text:span text:style-name="T118_39">inister</text:span><text:span text:style-name="T118_40"><text:s/>announced<text:s/>a<text:s/>reduction<text:s/>in<text:s/>the<text:s/>UK’s<text:s/>aid<text:s/>budget<text:s/>from<text:s/>0.5%<text:s/>of<text:s/>GNI<text:s/>in<text:s/>2025<text:s/>to<text:s/>0.3%<text:s/>of<text:s/>GNI<text:s/>by<text:s/>2027,<text:s/></text:span><text:span text:style-name="T118_41">in<text:s/>order<text:s/>to</text:span><text:span text:style-name="T118_42"><text:s/>fund<text:s/>an<text:s/>increased<text:s/>defence<text:s/>budget<text:s/>given<text:s/></text:span><text:span text:style-name="T118_43">geopolitical<text:s/>and<text:s/>security<text:s/>developments<text:s/>across<text:s/>Europe</text:span><text:span text:style-name="T118_44">.<text:s/></text:span></text:p>
          </text:list-item>
        </text:list>
        <text:p text:style-name="P119"/>
        <text:list text:style-name="LS29" xml:id="list68" text:continue-list="list1">
          <text:list-item>
            <text:p text:style-name="P120"><text:span text:style-name="T120_1">The<text:s/>UK</text:span><text:span text:style-name="T120_2"><text:s/>remains<text:s/>committed<text:s/>to<text:s/>being<text:s/>a<text:s/>global<text:s/>leader<text:s/>in<text:s/>international<text:s/>development<text:s/>and<text:s/></text:span><text:span text:style-name="T120_3">is<text:s/>re-setting<text:s/>its<text:s/>approach</text:span><text:span text:style-name="T120_4"><text:s/>to<text:s/></text:span><text:span text:style-name="T120_5">reflect<text:s/>the<text:s/>shifting<text:s/>international<text:s/>landscape<text:s/>and<text:s/></text:span><text:span text:style-name="T120_6">the<text:s/>UK’s</text:span><text:span text:style-name="T120_7"><text:s/>reduction<text:s/>in<text:s/>ODA</text:span><text:span text:style-name="T120_8">.<text:s/>I</text:span><text:span text:style-name="T120_9">t<text:s/>focuses<text:s/>on<text:s/>partnership,<text:s/>going<text:s/>beyond<text:s/>aid,<text:s/>and<text:s/>making<text:s/>the<text:s/>most<text:s/>of<text:s/>what<text:s/>the<text:s/>whole<text:s/>UK<text:s/>has<text:s/>to<text:s/>offer<text:s/>to<text:s/>developing<text:s/>countries</text:span><text:span text:style-name="T120_10">,<text:s/>notably<text:s/>in<text:s/>Africa<text:s/>where<text:s/>work<text:s/>will<text:s/>be<text:s/>guided<text:s/>by<text:s/>the<text:s/></text:span><text:span text:style-name="T120_11">new<text:s/></text:span><text:span text:style-name="T120_12"><text:a xlink:type="simple" xlink:href="https://www.gov.uk/government/speeches/launch-of-the-uks-africa-approach-baroness-chapmans-speech"><text:span text:style-name="T120_13">Approach<text:s/>to<text:s/></text:span><text:span text:style-name="T120_14">Africa</text:span></text:a></text:span><text:span text:style-name="T120_15">.</text:span><text:span text:style-name="T120_16"><text:s/></text:span><text:span text:style-name="T120_17">The<text:s/>Minister<text:s/></text:span><text:span text:style-name="T120_18">of<text:s/>State<text:s/></text:span><text:span text:style-name="T120_19">for<text:s/></text:span><text:span text:style-name="T120_20">Africa<text:s/>and<text:s/></text:span><text:span text:style-name="T120_21">Development</text:span><text:span text:style-name="T120_22">,<text:s/>Baroness<text:s/>Chapman,</text:span><text:span text:style-name="T120_23"><text:s/></text:span><text:span text:style-name="T120_24">has<text:s/>out</text:span><text:span text:style-name="T120_25">lined</text:span><text:span text:style-name="T120_26"><text:s/>four<text:s/>shifts<text:s/></text:span><text:span text:style-name="T120_27">as<text:s/></text:span><text:span text:style-name="T120_28">the<text:s/>UK</text:span><text:span text:style-name="T120_29"><text:s/>resets</text:span><text:span text:style-name="T120_30"><text:s/>its<text:s/></text:span><text:span text:style-name="T120_31">approach.<text:s/></text:span><text:span text:style-name="T120_32">This<text:s/>business<text:s/>case,<text:s/>and<text:s/>indeed<text:s/>the<text:s/>wider<text:s/>Zimbabwe<text:s/>country<text:s/>business<text:s/>plan,<text:s/>respond<text:s/>clearly<text:s/>to<text:s/>these<text:s/>four<text:s/>shifts</text:span><text:span text:style-name="T120_33">:</text:span></text:p>
          </text:list-item>
        </text:list>
        <text:p text:style-name="P121"/>
        <text:list text:style-name="LS30" xml:id="list69">
          <text:list-item>
            <text:p text:style-name="P122"><text:span text:style-name="T122_1">From<text:s/>Donor<text:s/>to<text:s/>Investor:</text:span><text:span text:style-name="T122_2"><text:s/>partnering<text:s/>with<text:s/>countries<text:s/>to<text:s/>unlock<text:s/>growth,<text:s/>jobs<text:s/>and<text:s/>trade<text:s/>through<text:s/>innovative<text:s/>finance<text:s/>and<text:s/>private<text:s/>sector<text:s/>investment.<text:s/></text:span></text:p>
          </text:list-item>
        </text:list>
        <text:list text:style-name="LS15" xml:id="list70">
          <text:list-item>
            <text:list>
              <text:list-item>
                <text:p text:style-name="P123"><text:span text:style-name="T123_1">Supporting<text:s/>inclusive<text:s/>and<text:s/>sustainable<text:s/>growth<text:s/>in<text:s/>Zimbabwe<text:s/>is<text:s/>the<text:s/>primary<text:s/>purpose<text:s/>of<text:s/>this<text:s/>programme</text:span><text:span text:style-name="T123_2">,<text:s/></text:span><text:span text:style-name="T123_3">through<text:s/></text:span><text:span text:style-name="T123_4">strengthening<text:s/>the<text:s/>foundations<text:s/>for<text:s/>growth,<text:s/>and<text:s/>accelerating<text:s/>the<text:s/>drivers<text:s/>of<text:s/>growth</text:span><text:span text:style-name="T123_5">.</text:span><text:span text:style-name="T123_6"><text:s/></text:span><text:span text:style-name="T123_7">It<text:s/>will<text:s/>focus<text:s/>on<text:s/>the<text:s/>areas<text:s/>and<text:s/>interventions<text:s/>that<text:s/>will<text:s/>have<text:s/>the<text:s/>greatest<text:s/></text:span><text:span text:style-name="T123_8">sustainable<text:s/></text:span><text:span text:style-name="T123_9">impact<text:s/>on<text:s/>unlocking<text:s/>jobs,<text:s/>trade<text:s/>and<text:s/>investment.<text:s/></text:span></text:p>
              </text:list-item>
            </text:list>
          </text:list-item>
          <text:list-item>
            <text:p text:style-name="P124"><text:span text:style-name="T124_1">From<text:s/>Service<text:s/>Delivery<text:s/>to<text:s/>System<text:s/>Support:<text:s/></text:span><text:span text:style-name="T124_2">helping<text:s/>countries<text:s/>build<text:s/>their<text:s/>own<text:s/>education,<text:s/>health<text:s/>and<text:s/>economic<text:s/>systems<text:s/>–<text:s/>so<text:s/>they<text:s/>can<text:s/>thrive<text:s/>without<text:s/>aid.</text:span></text:p>
            <text:list>
              <text:list-item>
                <text:p text:style-name="P125"><text:span text:style-name="T125_1">The<text:s/>British<text:s/>Embassy<text:s/>Harare<text:s/>will<text:s/>exit<text:s/>large<text:s/>scale<text:s/>direct<text:s/>service<text:s/>delivery<text:s/>in<text:s/>2026,<text:s/>which<text:s/>will<text:s/>continue<text:s/></text:span><text:span text:style-name="T125_2">primarily</text:span><text:span text:style-name="T125_3"><text:s/>through<text:s/>the<text:s/></text:span><text:span text:style-name="T125_4">centrally-funded</text:span><text:span text:style-name="T125_5"><text:s/></text:span><text:span text:style-name="T125_6">multilateral<text:s/>system</text:span><text:span text:style-name="T125_7"><text:s/>(global<text:s/>funds)</text:span><text:span text:style-name="T125_8">,<text:s/>completing<text:s/>a<text:s/>multiyear<text:s/>wind<text:s/>down<text:s/>in<text:s/></text:span><text:span text:style-name="T125_9">the<text:s/></text:span><text:span text:style-name="T125_10">health,<text:s/>education</text:span><text:span text:style-name="T125_11"><text:s/>and</text:span><text:span text:style-name="T125_12"><text:s/>humanitarian</text:span><text:span text:style-name="T125_13"><text:s/>sectors</text:span><text:span text:style-name="T125_14">.<text:s/></text:span><text:span text:style-name="T125_15">T</text:span><text:span text:style-name="T125_16">he<text:s/>approach<text:s/>under<text:s/>this<text:s/></text:span><text:span text:style-name="T125_17">new<text:s/></text:span><text:span text:style-name="T125_18">programme<text:s/></text:span><text:span text:style-name="T125_19">is<text:s/>to<text:s/></text:span><text:span text:style-name="T125_20">maximise<text:s/>the<text:s/>efficiency</text:span><text:span text:style-name="T125_21"><text:s/>of<text:s/></text:span><text:span text:style-name="T125_22">available<text:s/></text:span><text:span text:style-name="T125_23">domestic<text:s/>and<text:s/>international<text:s/>funding,<text:s/>by<text:s/></text:span><text:span text:style-name="T125_24">strengthen</text:span><text:span text:style-name="T125_25">ing</text:span><text:span text:style-name="T125_26"><text:s/>the<text:s/>government’s<text:s/>own<text:s/>systems,<text:s/>especially<text:s/>public<text:s/>financial<text:s/>management</text:span><text:span text:style-name="T125_27"><text:s/>to<text:s/>increase<text:s/></text:span><text:span text:style-name="T125_28">domestic<text:s/></text:span><text:span text:style-name="T125_29">disbursement</text:span><text:span text:style-name="T125_30"><text:s/>rates</text:span><text:span text:style-name="T125_31">,<text:s/>as<text:s/>well<text:s/>as<text:s/></text:span><text:span text:style-name="T125_32">maximis</text:span><text:span text:style-name="T125_33">ing<text:s/>the</text:span><text:span text:style-name="T125_34"><text:s/>value<text:s/>from<text:s/>the<text:s/>multilateral<text:s/>system<text:s/>and<text:s/>global<text:s/>funds</text:span><text:span text:style-name="T125_35">,<text:s/>to<text:s/></text:span><text:span text:style-name="T125_36">improve<text:s/>the<text:s/></text:span><text:span text:style-name="T125_37">value<text:s/>and<text:s/></text:span><text:span text:style-name="T125_38">efficiency<text:s/>of<text:s/>funding<text:s/>to<text:s/>social<text:s/>sectors.<text:s/></text:span></text:p>
              </text:list-item>
            </text:list>
          </text:list-item>
          <text:list-item>
            <text:p text:style-name="P126"><text:span text:style-name="T126_1">From<text:s/>Grants<text:s/>to<text:s/>Expertise:<text:s/></text:span><text:span text:style-name="T126_2">moving<text:s/>from<text:s/>delivering<text:s/>programmes<text:s/>to<text:s/>leveraging<text:s/>global<text:s/>expertise<text:s/>to<text:s/>work<text:s/>alongside<text:s/>partners<text:s/>to<text:s/>solve<text:s/>challenges.</text:span></text:p>
            <text:list>
              <text:list-item>
                <text:p text:style-name="P127"><text:span text:style-name="T127_1">This<text:s/></text:span><text:span text:style-name="T127_2">single<text:s/>portfolio<text:s/>business<text:s/>case<text:s/>replaces<text:s/>a<text:s/>range<text:s/>of<text:s/>previous<text:s/>ODA<text:s/>programmes<text:s/>(across<text:s/>health,<text:s/>education,<text:s/>climate,<text:s/>economic<text:s/>development</text:span><text:span text:style-name="T127_3"><text:s/>etc)<text:s/>and<text:s/>manages<text:s/>the<text:s/>shift<text:s/>to<text:s/>a<text:s/>much<text:s/>reduced<text:s/>0.3%<text:s/>ODA<text:s/>world<text:s/>by<text:s/>focusing<text:s/>on</text:span><text:span text:style-name="T127_4"><text:s/>delivering<text:s/>partnerships<text:s/>and<text:s/>technical<text:s/>expertise.</text:span></text:p>
              </text:list-item>
              <text:list-item>
                <text:p text:style-name="P128"><text:span text:style-name="T128_1">Alongside<text:s/></text:span><text:span text:style-name="T128_2">(and<text:s/>in<text:s/>support<text:s/>of)<text:s/></text:span><text:span text:style-name="T128_3">this<text:s/>bilateral<text:s/>programme,<text:s/>BEH<text:s/>will<text:s/></text:span><text:span text:style-name="T128_4">broker<text:s/>access<text:s/>to<text:s/></text:span><text:span text:style-name="T128_5">all<text:s/>available<text:s/>UK<text:s/>expertise</text:span><text:span text:style-name="T128_6"><text:s/></text:span><text:span text:style-name="T128_7">(</text:span><text:span text:style-name="T128_8">e.g.</text:span><text:span text:style-name="T128_9"><text:s/>centrally<text:s/>managed<text:s/>programmes,<text:s/>centres<text:s/>of<text:s/>expertise,<text:s/>other<text:s/>HMG<text:s/>departments,<text:s/>academic<text:s/>institutions,<text:s/>private<text:s/>sector<text:s/>etc).</text:span></text:p>
              </text:list-item>
            </text:list>
          </text:list-item>
          <text:list-item>
            <text:p text:style-name="P129"><text:span text:style-name="T129_1">From<text:s/>International<text:s/>Intervention<text:s/>to<text:s/>Local<text:s/>Leadership:<text:s/></text:span><text:span text:style-name="T129_2">working<text:s/>increasingly<text:s/>alongside<text:s/>local<text:s/>partners<text:s/>including<text:s/>civil<text:s/>society,<text:s/>rather<text:s/>than<text:s/>large<text:s/>international<text:s/>interventions.</text:span></text:p>
            <text:list>
              <text:list-item>
                <text:p text:style-name="P130"><text:span text:style-name="T130_1">Th</text:span><text:span text:style-name="T130_2">is<text:s/>programme<text:s/>will<text:s/>consolidate<text:s/></text:span><text:span text:style-name="T130_3">a<text:s/>shift<text:s/>away<text:s/>from<text:s/>large<text:s/>UN-led<text:s/>programmes<text:s/>to<text:s/>much<text:s/>smaller,<text:s/></text:span><text:span text:style-name="T130_4">n</text:span><text:span text:style-name="T130_5">imble</text:span><text:span text:style-name="T130_6">r</text:span><text:span text:style-name="T130_7"><text:s/>and<text:s/></text:span><text:span text:style-name="T130_8">more<text:s/></text:span><text:span text:style-name="T130_9">strategic<text:s/>locally<text:s/>led<text:s/>partnerships.<text:s/>Some<text:s/>of<text:s/>these<text:s/>are<text:s/>already<text:s/>underway<text:s/>(see<text:s/>example<text:s/>boxes<text:s/>below)</text:span><text:span text:style-name="T130_10"><text:s/>and<text:s/>will<text:s/>form<text:s/>a<text:s/>core<text:s/>part<text:s/>of<text:s/>programme<text:s/>delivery.<text:s/></text:span></text:p>
              </text:list-item>
            </text:list>
          </text:list-item>
        </text:list>
        <text:p text:style-name="P131"/>
        <text:list text:style-name="LS29" xml:id="list78" text:continue-list="list1">
          <text:list-item>
            <text:p text:style-name="P132"><draw:frame svg:x="14.933cm" svg:y="0.101cm" svg:width="0.026cm" svg:height="0.026cm" draw:style-name="FR1" text:anchor-type="char" draw:z-index="1"><draw:image xlink:href="Pictures/image1.png" xlink:type="simple" xlink:show="embed" xlink:actuate="onLoad"/></draw:frame><text:span text:style-name="T132_1">The<text:s/>UK’s<text:s/>new<text:s/>Approach<text:s/>to<text:s/></text:span><text:span text:style-name="T132_2">Africa</text:span><text:span text:style-name="T132_3">,<text:s/></text:span><text:span text:style-name="T132_4">launched<text:s/>in<text:s/>December<text:s/>2025,</text:span><text:span text:style-name="T132_5"><text:s/></text:span><text:span text:style-name="T132_6">incorporates<text:s/>and<text:s/>builds<text:s/>on<text:s/>these<text:s/>four<text:s/>shifts</text:span><text:span text:style-name="T132_7"><text:s/></text:span><text:span text:style-name="T132_8">by<text:s/>setting<text:s/>out<text:s/>seven<text:s/></text:span><text:span text:style-name="T132_9">principles<text:s/>to<text:s/>guide<text:s/>the<text:s/>approach:</text:span><text:span text:style-name="T132_10"><text:s/></text:span></text:p>
          </text:list-item>
        </text:list>
        <text:p text:style-name="P133"/>
        <text:list text:style-name="LS29" xml:id="list79">
          <text:list-item>
            <text:list>
              <text:list-item>
                <text:p text:style-name="P134"><text:span text:style-name="T134_1">Moving<text:s/>from<text:s/>donor<text:s/>to<text:s/>investor, helping boost growth. </text:span></text:p>
              </text:list-item>
              <text:list-item>
                <text:p text:style-name="P135"><text:span text:style-name="T135_1">Working<text:s/>together<text:s/>on<text:s/>the<text:s/>challenges<text:s/>of<text:s/>illegal<text:s/>migration. </text:span></text:p>
              </text:list-item>
              <text:list-item>
                <text:p text:style-name="P136"><text:span text:style-name="T136_1">Advancing<text:s/>shared<text:s/>interests<text:s/>on<text:s/>climate,<text:s/>nature,<text:s/>and<text:s/>clean<text:s/>energy,<text:s/>recognising<text:s/>their<text:s/>significance<text:s/>for<text:s/>growth<text:s/>and<text:s/>security.</text:span></text:p>
              </text:list-item>
              <text:list-item>
                <text:p text:style-name="P137"><text:span text:style-name="T137_1">Continuing<text:s/>to<text:s/>collaborate<text:s/>for<text:s/>peace<text:s/>and<text:s/>security,<text:s/>working<text:s/>to<text:s/>“silence<text:s/>the<text:s/>guns”<text:s/>and<text:s/>tackle<text:s/>violence<text:s/>against<text:s/>women<text:s/>and<text:s/>girls.</text:span></text:p>
              </text:list-item>
              <text:list-item>
                <text:p text:style-name="P138"><text:span text:style-name="T138_1">Strengthening<text:s/>the<text:s/>systems<text:s/>that<text:s/>support<text:s/>people<text:s/>and<text:s/>growth,<text:s/>building<text:s/>human<text:s/>capital<text:s/>and<text:s/>strengthening<text:s/>financial<text:s/>self-reliance.</text:span></text:p>
              </text:list-item>
              <text:list-item>
                <text:p text:style-name="P139"><text:span text:style-name="T139_1">Championing<text:s/>African<text:s/>voices<text:s/>in<text:s/>global<text:s/>decision-making.</text:span></text:p>
              </text:list-item>
              <text:list-item>
                <text:p text:style-name="P140"><text:span text:style-name="T140_1">Supporting<text:s/>innovation<text:s/>and<text:s/>cultural<text:s/>partnerships.</text:span></text:p>
              </text:list-item>
            </text:list>
          </text:list-item>
        </text:list>
        <text:p text:style-name="P141"/>
        <text:list text:style-name="LS29" xml:id="list86" text:continue-list="list1">
          <text:list-item>
            <text:p text:style-name="P142"><text:span text:style-name="T142_1">Central<text:s/>to<text:s/>th</text:span><text:span text:style-name="T142_2">is<text:s/>new</text:span><text:span text:style-name="T142_3"><text:s/></text:span><text:span text:style-name="T142_4">Partnerships<text:s/>for</text:span><text:span text:style-name="T142_5"><text:s/></text:span><text:span text:style-name="T142_6">Inclusive<text:s/>and<text:s/>Sustainable</text:span><text:span text:style-name="T142_7"><text:s/></text:span><text:span text:style-name="T142_8">Growth<text:s/></text:span><text:span text:style-name="T142_9">programme<text:s/>is<text:s/>a<text:s/>strategic<text:s/>shift</text:span><text:span text:style-name="T142_10"><text:s/>in<text:s/>how<text:s/>we<text:s/>work</text:span><text:span text:style-name="T142_11"><text:s/>to<text:s/>reflect<text:s/>the<text:s/></text:span><text:span text:style-name="T142_12">new</text:span><text:span text:style-name="T142_13"><text:s/>Approach</text:span><text:span text:style-name="T142_14"><text:s/>to<text:s/></text:span><text:span text:style-name="T142_15">Africa</text:span><text:span text:style-name="T142_16"><text:s/>and<text:s/>the<text:s/>development<text:s/>shifts</text:span><text:span text:style-name="T142_17">:<text:s/>the<text:s/>British<text:s/>Embassy<text:s/>will<text:s/>prioritise<text:s/>brokering<text:s/>and<text:s/>delivering<text:s/>targeted<text:s/>technical<text:s/>partnerships<text:s/>that<text:s/>help<text:s/>Zimbabwe<text:s/>unlock<text:s/>its<text:s/>own<text:s/>development.<text:s/>This<text:s/>includes<text:s/>expanding<text:s/>trade<text:s/>and<text:s/>investment<text:s/>opportunities,<text:s/>improving<text:s/>government<text:s/>effectiveness<text:s/>and<text:s/>domestic<text:s/>financing,<text:s/>enhancing<text:s/>multilateral<text:s/>efficiency,<text:s/>and<text:s/>harnessing<text:s/>UK<text:s/>expertise<text:s/>in<text:s/>areas<text:s/>of<text:s/>mutual<text:s/>interest</text:span><text:span text:style-name="T142_18">,<text:s/>includi</text:span><text:span text:style-name="T142_19">ng<text:s/>through</text:span><text:span text:style-name="T142_20"><text:s/>cultivation<text:s/>of<text:s/>UK-Zimbabwe<text:s/>partnerships</text:span><text:span text:style-name="T142_21">.</text:span><text:span text:style-name="T142_22"><text:s/>The<text:s/>programme<text:s/>will<text:s/></text:span><text:span text:style-name="T142_23">deepen<text:s/>institutional<text:s/>ties,<text:s/>catalyse<text:s/>reform,<text:s/>and<text:s/>leverage<text:s/>larger-scale<text:s/>resources<text:s/>such<text:s/>as<text:s/>domestic<text:s/>revenue,<text:s/>private<text:s/>sector<text:s/>investment,<text:s/>and<text:s/>multilateral<text:s/>finance.<text:s/></text:span></text:p>
          </text:list-item>
        </text:list>
        <text:p text:style-name="P143"/>
        <text:list text:style-name="LS29" xml:id="list87" text:continue-list="list1">
          <text:list-item>
            <text:p text:style-name="P144"><text:span text:style-name="T144_1">This<text:s/>programme<text:s/>builds<text:s/>on<text:s/></text:span><text:span text:style-name="T144_2">recently<text:s/>piloted</text:span><text:span text:style-name="T144_3"><text:s/></text:span><text:span text:style-name="T144_4">s</text:span><text:span text:style-name="T144_5">trategic</text:span><text:span text:style-name="T144_6"><text:s/>initiatives<text:s/></text:span><text:span text:style-name="T144_7">where<text:s/>the<text:s/>Embassy<text:s/>has<text:s/>successfully<text:s/>harnessed<text:s/>small<text:s/>amounts<text:s/>of<text:s/></text:span><text:span text:style-name="T144_8">bilateral<text:s/></text:span><text:span text:style-name="T144_9">programme<text:s/>funding</text:span><text:span text:style-name="T144_10"><text:s/>and<text:s/>integrated<text:s/>these<text:s/>with<text:s/></text:span><text:span text:style-name="T144_11">other<text:s/>levers<text:s/>to<text:s/></text:span><text:span text:style-name="T144_12">more<text:s/>effectively<text:s/></text:span><text:span text:style-name="T144_13">deliver<text:s/>UK<text:s/>objectives</text:span><text:span text:style-name="T144_14"><text:s/>and<text:s/>stronger<text:s/>value<text:s/>for<text:s/>money</text:span><text:span text:style-name="T144_15">.<text:s/>T</text:span><text:span text:style-name="T144_16">hree</text:span><text:span text:style-name="T144_17"><text:s/>examples<text:s/>are<text:s/>provided<text:s/>below.<text:s/></text:span></text:p>
          </text:list-item>
        </text:list>
        <text:p text:style-name="P145"/>
        <table:table table:style-name="Table4">
          <table:table-column table:style-name="Column5"/>
          <table:table-row table:style-name="Row7">
            <table:table-cell table:style-name="Cell9">
              <text:p text:style-name="P146"><text:span text:style-name="T146_1">Box<text:s/>1.<text:s/></text:span><text:span text:style-name="T146_2">Horticulture:<text:s/>an<text:s/>integrated</text:span><text:span text:style-name="T146_3"><text:s/>approach<text:s/>to<text:s/>unlocking<text:s/></text:span><text:span text:style-name="T146_4">mutually<text:s/>beneficial<text:s/></text:span><text:span text:style-name="T146_5">green<text:s/>growth<text:s/></text:span></text:p>
              <text:p text:style-name="P147"><text:span text:style-name="T147_1">To<text:s/>take<text:s/>advantage<text:s/>of<text:s/>the<text:s/>UK-Zimbabwe<text:s/>free<text:s/>trade<text:s/>agreement,<text:s/>we<text:s/>have<text:s/>focused<text:s/>on<text:s/>horticulture:</text:span></text:p>
              <text:list text:style-name="LS10" xml:id="list88">
                <text:list-item>
                  <text:p text:style-name="P148"><text:span text:style-name="T148_1">Using<text:s/>a<text:s/>small<text:s/>amount<text:s/>of<text:s/>bilateral<text:s/>ODA,<text:s/>to<text:s/>fund<text:s/>a<text:s/>strategic<text:s/>partnership<text:s/>with<text:s/>the<text:s/>Zimbabwe<text:s/>horticulture<text:s/>industry<text:s/>body<text:s/>to<text:s/></text:span><text:span text:style-name="T148_2">coordinate<text:s/></text:span><text:span text:style-name="T148_3">policy<text:s/>dialogue</text:span><text:span text:style-name="T148_4">,</text:span><text:span text:style-name="T148_5"><text:s/></text:span><text:span text:style-name="T148_6">bring<text:s/>smallholder<text:s/>farmers<text:s/>into<text:s/>commercial<text:s/>value<text:s/>chains<text:s/>and<text:s/>create<text:s/>more<text:s/>local<text:s/></text:span><text:span text:style-name="T148_7">and<text:s/>sustain</text:span><text:span text:style-name="T148_8">able<text:s/></text:span><text:span text:style-name="T148_9">jobs</text:span><text:span text:style-name="T148_10">.<text:s/>Business<text:s/>regulations<text:s/>have<text:s/>been<text:s/>streamlined<text:s/></text:span><text:span text:style-name="T148_11">as<text:s/>a<text:s/>result<text:s/>of</text:span><text:span text:style-name="T148_12"><text:s/>this<text:s/></text:span><text:span text:style-name="T148_13">policy<text:s/>engagement.<text:s/></text:span></text:p>
                </text:list-item>
                <text:list-item>
                  <text:p text:style-name="P149"><text:span text:style-name="T149_1">Complemented<text:s/>this<text:s/>by<text:s/>buying<text:s/>into<text:s/>centrally<text:s/>managed<text:s/>programmes<text:s/>and<text:s/>expertise,<text:s/>from<text:s/>UK<text:s/>Trade<text:s/>Partnerships<text:s/>and<text:s/></text:span><text:span text:style-name="T149_2">TradeMark</text:span><text:span text:style-name="T149_3"><text:s/>Africa<text:s/>that<text:s/>enables<text:s/>Zimbabwean<text:s/>agribusinesses<text:s/>to<text:s/>better<text:s/>access<text:s/>and<text:s/>compete<text:s/>in<text:s/>UK/EU<text:s/>export<text:s/>markets<text:s/>and<text:s/>bring<text:s/>more<text:s/>choice/quality<text:s/>for<text:s/>UK<text:s/>consumers.<text:s/></text:span></text:p>
                </text:list-item>
                <text:list-item>
                  <text:p text:style-name="P150"><text:span text:style-name="T150_1">And<text:s/>harness</text:span><text:span text:style-name="T150_2">ed</text:span><text:span text:style-name="T150_3"><text:s/>UK-backed<text:s/>investment<text:s/>from<text:s/></text:span><text:span text:style-name="T150_4">British<text:s/></text:span><text:span text:style-name="T150_5">International<text:s/>Investment<text:s/>(</text:span><text:span text:style-name="T150_6">BII</text:span><text:span text:style-name="T150_7">)</text:span><text:span text:style-name="T150_8"><text:s/>and<text:s/></text:span><text:span text:style-name="T150_9">AgDevCo</text:span><text:span text:style-name="T150_10"><text:s/>to<text:s/>help<text:s/>Zimbabwe<text:s/>exporters<text:s/>access<text:s/>finance<text:s/>and<text:s/>climate-</text:span><text:span text:style-name="T150_11">proof</text:span><text:span text:style-name="T150_12"><text:s/>their<text:s/>infrastructure<text:s/>to<text:s/>grow<text:s/>and<text:s/>scale</text:span><text:span text:style-name="T150_13">-up<text:s/></text:span><text:span text:style-name="T150_14">green<text:s/>and<text:s/>productive<text:s/>operations</text:span><text:span text:style-name="T150_15">.<text:s/></text:span></text:p>
                </text:list-item>
              </text:list>
              <text:p text:style-name="P151"><text:span text:style-name="T151_1">All<text:s/>of<text:s/>this<text:s/>has<text:s/>been<text:s/>brokered<text:s/>through<text:s/>the<text:s/>Harare<text:s/>Embassy<text:s/>local<text:s/>knowledge,<text:s/>networks<text:s/>and<text:s/>expertise.<text:s/></text:span></text:p>
            </table:table-cell>
          </table:table-row>
        </table:table>
        <text:p text:style-name="P152"/>
        <table:table table:style-name="Table5">
          <table:table-column table:style-name="Column6"/>
          <table:table-row table:style-name="Row8">
            <table:table-cell table:style-name="Cell10">
              <text:p text:style-name="P153"><text:span text:style-name="T153_1">Box<text:s/>2:<text:s/>Health:<text:s/></text:span><text:span text:style-name="T153_2">using<text:s/>all<text:s/>our<text:s/>levers<text:s/>to<text:s/>strengthen<text:s/>the<text:s/>health<text:s/>workforce<text:s/>in<text:s/>Zimbabwe</text:span><text:span text:style-name="T153_3"><text:s/></text:span></text:p>
              <text:p text:style-name="P154"><text:span text:style-name="T154_1">Over<text:s/>the<text:s/>last<text:s/>4</text:span><text:span text:style-name="T154_2"><text:s/></text:span><text:span text:style-name="T154_3">y</text:span><text:span text:style-name="T154_4">ea</text:span><text:span text:style-name="T154_5">rs</text:span><text:span text:style-name="T154_6">,</text:span><text:span text:style-name="T154_7"><text:s/>we<text:s/>have<text:s/>worked<text:s/>alongside<text:s/>the<text:s/>Zimbabwean<text:s/>Government<text:s/>to<text:s/>help<text:s/>strengthen<text:s/>the<text:s/>health<text:s/>workforce</text:span><text:span text:style-name="T154_8">,</text:span><text:span text:style-name="T154_9"><text:s/>drawing<text:s/></text:span><text:span text:style-name="T154_10">on</text:span><text:span text:style-name="T154_11"><text:s/>a<text:s/>wide<text:s/>range<text:s/>of<text:s/>UK<text:s/>levers:</text:span></text:p>
              <text:list text:style-name="LS11" xml:id="list91">
                <text:list-item>
                  <text:p text:style-name="P155"><text:span text:style-name="T155_1">Through<text:s/>our<text:s/>Global<text:s/>Fund<text:s/>Accelerator<text:s/>programme,<text:s/>we<text:s/>have<text:s/>helped<text:s/>influence<text:s/></text:span><text:span text:style-name="T155_2">the<text:s/></text:span><text:span text:style-name="T155_3">Global<text:s/>Fund<text:s/>for<text:s/>Aids,<text:s/>TB<text:s/>and<text:s/>Malaria<text:s/></text:span><text:span text:style-name="T155_4">(GFATM)<text:s/></text:span><text:span text:style-name="T155_5">to<text:s/>provide<text:s/></text:span><text:span text:style-name="T155_6">technical<text:s/>assistance</text:span><text:span text:style-name="T155_7"><text:s/>to<text:s/>support<text:s/>a<text:s/>health<text:s/>labour<text:s/>market<text:s/>analysis<text:s/>and<text:s/>updated<text:s/>human<text:s/>resources<text:s/>for<text:s/>health<text:s/></text:span><text:span text:style-name="T155_8">s</text:span><text:span text:style-name="T155_9">trategy.</text:span></text:p>
                </text:list-item>
                <text:list-item>
                  <text:p text:style-name="P156"><text:span text:style-name="T156_1">Alongside<text:s/>the<text:s/>Zimbabwean<text:s/>Government<text:s/>(notably<text:s/>including<text:s/>Treasury,<text:s/>Ministry<text:s/>of<text:s/>Health<text:s/>and<text:s/>Child<text:s/>Care,<text:s/>Zimbabwe’s<text:s/>Health<text:s/>Services<text:s/>Commission),<text:s/>GFATM,</text:span><text:span text:style-name="T156_2"><text:s/>and<text:s/>our<text:s/>bilateral<text:s/>pooled<text:s/>fund,<text:s/>the<text:s/>UK<text:s/>signed<text:s/>the<text:s/>Zimbabwean<text:s/>Health<text:s/>Workforce<text:s/>Investment<text:s/>Compact</text:span><text:span text:style-name="T156_3">,<text:s/>which<text:s/>sets<text:s/>out<text:s/>clear<text:s/>financial<text:s/>commitments<text:s/>and<text:s/>milestones<text:s/>to<text:s/>double<text:s/>the<text:s/>health<text:s/>workforce<text:s/>by<text:s/>2030.</text:span><text:span text:style-name="T156_4"><text:s/></text:span><text:span text:style-name="T156_5">In<text:s/>support<text:s/>of<text:s/>the<text:s/>Compact,<text:s/>we<text:s/>have:</text:span></text:p>
                </text:list-item>
                <text:list-item>
                  <text:p text:style-name="P157"><text:span text:style-name="T157_1">Us</text:span><text:span text:style-name="T157_2">ed</text:span><text:span text:style-name="T157_3"><text:s/>a<text:s/>small<text:s/>amount<text:s/>of<text:s/>bilateral<text:s/>ODA<text:s/></text:span><text:span text:style-name="T157_4">to</text:span><text:span text:style-name="T157_5"><text:s/>support<text:s/>the<text:s/>oversight<text:s/>committee</text:span><text:span text:style-name="T157_6">,</text:span><text:span text:style-name="T157_7"><text:s/>monitoring<text:s/></text:span><text:span text:style-name="T157_8">implementation<text:s/>against<text:s/>the<text:s/>Compact<text:s/>commitments.</text:span></text:p>
                </text:list-item>
                <text:list-item>
                  <text:p text:style-name="P158"><text:span text:style-name="T158_1">Used<text:s/>small<text:s/>amounts<text:s/>of<text:s/>bilateral<text:s/>ODA<text:s/>to<text:s/>fund</text:span><text:span text:style-name="T158_2"><text:s/>innovative<text:s/>UK-Zimbabwe<text:s/>partnerships<text:s/>in<text:s/>health,<text:s/>across<text:s/>hospitals,<text:s/>universities<text:s/>and<text:s/>the<text:s/>private<text:s/>sector,<text:s/>using<text:s/>UK<text:s/>expertise<text:s/>to<text:s/>tackle<text:s/>longstanding<text:s/>health<text:s/>challenges<text:s/>where<text:s/>there<text:s/>are<text:s/>shared<text:s/>priorities<text:s/>e</text:span><text:span text:style-name="T158_3">.</text:span><text:span text:style-name="T158_4">g</text:span><text:span text:style-name="T158_5">.</text:span><text:span text:style-name="T158_6"><text:s/>Imperial<text:s/>College/UCL<text:s/>and<text:s/>the<text:s/>NGO<text:s/></text:span><text:span text:style-name="T158_7">NeoTree</text:span><text:span text:style-name="T158_8"><text:s/></text:span><text:span text:style-name="T158_9">driving</text:span><text:span text:style-name="T158_10"><text:s/>down<text:s/>neonatal<text:s/>mortality</text:span><text:span text:style-name="T158_11"><text:s/>(by<text:s/></text:span><text:span text:style-name="T158_12">20-40%<text:s/>in<text:s/>pilot<text:s/>hospitals<text:s/>across<text:s/>Zimbabwe</text:span><text:span text:style-name="T158_13">)</text:span><text:span text:style-name="T158_14">.</text:span></text:p>
                </text:list-item>
                <text:list-item>
                  <text:p text:style-name="P159"><text:span text:style-name="T159_1">We<text:s/>have<text:s/>leveraged<text:s/>centrally<text:s/>managed<text:s/>programmes,<text:s/>notably<text:s/></text:span><text:span text:style-name="T159_2">the<text:s/>NHS<text:s/>Health<text:s/>Services<text:s/>Connect<text:s/>programme,<text:s/>to<text:s/>link<text:s/>up<text:s/>leaders<text:s/>in<text:s/>health<text:s/>workforce<text:s/>management<text:s/>in<text:s/>the<text:s/>NHS<text:s/>with<text:s/>their<text:s/>counterparts<text:s/>in<text:s/>the<text:s/>Health<text:s/>Services<text:s/>Commission<text:s/>in<text:s/>Z</text:span><text:span text:style-name="T159_3">imba</text:span><text:span text:style-name="T159_4">bwe</text:span><text:span text:style-name="T159_5">.</text:span><text:span text:style-name="T159_6"><text:s text:c="2"/></text:span><text:span text:style-name="T159_7"><text:s/></text:span></text:p>
                </text:list-item>
              </text:list>
            </table:table-cell>
          </table:table-row>
        </table:table>
        <text:p text:style-name="P160"/>
        <text:p text:style-name="P161"/>
        <table:table table:style-name="Table6">
          <table:table-column table:style-name="Column7"/>
          <table:table-row table:style-name="Row9">
            <table:table-cell table:style-name="Cell11">
              <text:p text:style-name="P162"><text:span text:style-name="T162_1">Box<text:s/>3:<text:s/>Violence<text:s/>against<text:s/>women<text:s/>and<text:s/>girls<text:s/>(VAWG):<text:s/>partnering<text:s/>with<text:s/>the<text:s/>private<text:s/>sector<text:s/></text:span></text:p>
              <text:p text:style-name="P163"><text:span text:style-name="T163_1">VAWG<text:s/>remains<text:s/>a<text:s/>critical<text:s/>issue<text:s/>in<text:s/>Zimbabwe,<text:s/>but<text:s/>we<text:s/>are<text:s/></text:span><text:span text:style-name="T163_2">supporting<text:s/>the<text:s/>sector<text:s/>to<text:s/></text:span><text:span text:style-name="T163_3">move<text:s/>away<text:s/>from<text:s/>donor</text:span><text:span text:style-name="T163_4">grant<text:s/></text:span><text:span text:style-name="T163_5">dependency<text:s/>by<text:s/>building<text:s/></text:span><text:span text:style-name="T163_6">the</text:span><text:span text:style-name="T163_7"><text:s/>financial<text:s/>resilience</text:span><text:span text:style-name="T163_8"><text:s/></text:span><text:span text:style-name="T163_9">of<text:s/>women’s<text:s/>rights<text:s/>organisations</text:span><text:span text:style-name="T163_10"><text:s/>(WROs)</text:span><text:span text:style-name="T163_11"><text:s/></text:span><text:span text:style-name="T163_12">and<text:s/></text:span><text:span text:style-name="T163_13">engaging</text:span><text:span text:style-name="T163_14"><text:s/>new<text:s/>partners,<text:s/>including<text:s/>corporates</text:span><text:span text:style-name="T163_15">,<text:s/>to<text:s/>sustain<text:s/>VAWG<text:s/>services.</text:span><text:span text:style-name="T163_16"><text:s/></text:span><text:span text:style-name="T163_17">We<text:s/>piloted<text:s/>a<text:s/>VAWG<text:s/>prevention<text:s/>initiative<text:s/>with<text:s/>Unki<text:s/>Platinum<text:s/>Mine<text:s/>and<text:s/>convened<text:s/>the<text:s/>first<text:s/>“VAWG<text:s/>in<text:s/>Mining”<text:s/>dialogue,<text:s/>generating<text:s/>policy<text:s/>updates<text:s/>and<text:s/>early<text:s/>funding<text:s/>commitments.<text:s/></text:span><text:span text:style-name="T163_18">A<text:s/>new<text:s/>fundraising<text:s/>campaign—using<text:s/>our<text:s/>convening<text:s/>power,<text:s/>events,<text:s/>and<text:s/>communications<text:s/>platforms—has<text:s/>also<text:s/>mobilised<text:s/>financial<text:s/>pledges<text:s/>and<text:s/>in</text:span><text:span text:style-name="T163_19">-</text:span><text:span text:style-name="T163_20">kind<text:s/>support<text:s/>from<text:s/>corporates<text:s/>for<text:s/>WROs<text:s/>providing<text:s/>essential<text:s/>VAWG<text:s/>services.</text:span></text:p>
              <text:p text:style-name="P164"><text:span text:style-name="T164_1"><text:s text:c="2"/></text:span><text:span text:style-name="T164_2"><text:s/></text:span></text:p>
            </table:table-cell>
          </table:table-row>
        </table:table>
        <text:p text:style-name="P165"/>
        <text:list text:style-name="LS29" xml:id="list96" text:continue-list="list1">
          <text:list-item>
            <text:p text:style-name="P166"><text:span text:style-name="T166_1">These<text:s/>examples<text:s/>illustrate<text:s/>the<text:s/>importance<text:s/>of<text:s/></text:span><text:span text:style-name="T166_2">how<text:s/>overall<text:s/>impact<text:s/>can<text:s/>be<text:s/>amplified</text:span><text:span text:style-name="T166_3">,<text:s/></text:span><text:span text:style-name="T166_4">potentially<text:s/></text:span><text:span text:style-name="T166_5">delivering<text:s/>greater<text:s/>value<text:s/>for<text:s/>money,</text:span><text:span text:style-name="T166_6"><text:s/>when<text:s/></text:span><text:span text:style-name="T166_7">small<text:s/>amounts<text:s/>of<text:s/>ODA</text:span><text:span text:style-name="T166_8"><text:s/>are</text:span><text:span text:style-name="T166_9"><text:s/>combined<text:s/>with<text:s/>wider<text:s/></text:span><text:span text:style-name="T166_10">tools<text:s/>in<text:s/>a<text:s/>modern<text:s/>partnership<text:s/>approach</text:span><text:span text:style-name="T166_11">.<text:s/></text:span><text:span text:style-name="T166_12">We<text:s/>will<text:s/>buil</text:span><text:span text:style-name="T166_13">d<text:s/>on<text:s/>evidence<text:s/>of<text:s/>what<text:s/>is<text:s/>working<text:s/>and<text:s/>existing<text:s/>successful<text:s/>partnership<text:s/>approaches,<text:s/>transitioning<text:s/>into<text:s/>a<text:s/>single<text:s/>portfolio<text:s/>that<text:s/>is<text:s/></text:span><text:span text:style-name="T166_14">flexible<text:s/>enough<text:s/>to<text:s/>adapt<text:s/>to<text:s/>opportunities<text:s/>and<text:s/>risks</text:span><text:span text:style-name="T166_15"><text:s/>as<text:s/>they<text:s/>arise</text:span><text:span text:style-name="T166_16">.</text:span></text:p>
          </text:list-item>
        </text:list>
        <text:p text:style-name="P167"/>
        <text:p text:style-name="P168"><text:span text:style-name="T168_1">Intended<text:s/></text:span><text:span text:style-name="T168_2">I</text:span><text:span text:style-name="T168_3">mpact</text:span><text:span text:style-name="T168_4"><text:s/>and<text:s/>Outcomes<text:s/></text:span></text:p>
        <text:p text:style-name="P169"/>
        <text:list text:style-name="LS29" xml:id="list97" text:continue-list="list1">
          <text:list-item>
            <text:p text:style-name="P170"><text:span text:style-name="T170_1">The<text:s/>in</text:span><text:span text:style-name="T170_2">tended<text:s/>impact<text:s/>of<text:s/>the<text:s/>programme<text:s/>is:<text:s/></text:span></text:p>
          </text:list-item>
        </text:list>
        <text:p text:style-name="P171"/>
        <text:p text:style-name="P172"><text:span text:style-name="T172_1">Inclusive<text:s/>and<text:s/>sustainable<text:s/>growth<text:s/>in<text:s/>Zimbabwe<text:s/>is<text:s/>enhanced<text:s/>through<text:s/>UK<text:s/>partnerships<text:s/>that<text:s/>strengthen<text:s/>the<text:s/>foundations<text:s/>for<text:s/>growth<text:s/>and<text:s/>accelerate<text:s/>the<text:s/>most<text:s/>transformative<text:s/>drivers<text:s/>of<text:s/>growth.<text:s/></text:span></text:p>
        <text:p text:style-name="P173"/>
        <text:list text:style-name="LS29" xml:id="list98" text:continue-list="list1">
          <text:list-item>
            <text:p text:style-name="P174"><text:span text:style-name="T174_1">The<text:s/></text:span><text:span text:style-name="T174_2">breakdown</text:span><text:span text:style-name="T174_3"><text:s/></text:span><text:span text:style-name="T174_4">of</text:span><text:span text:style-name="T174_5"><text:s/>the<text:s/>various<text:s/>elements<text:s/>of<text:s/>this<text:s/>impact<text:s/>statement<text:s/></text:span><text:span text:style-name="T174_6">is<text:s/></text:span><text:span text:style-name="T174_7">as<text:s/>follows:</text:span></text:p>
          </text:list-item>
        </text:list>
        <text:p text:style-name="P175"/>
        <text:list text:style-name="LS32" xml:id="list99">
          <text:list-item>
            <text:p text:style-name="P176"><text:span text:style-name="T176_1">Inclusive</text:span><text:span text:style-name="T176_2"><text:s/>–<text:s/></text:span><text:span text:style-name="T176_3">intended<text:s/>that<text:s/></text:span><text:span text:style-name="T176_4">the<text:s/>majority<text:s/>of</text:span><text:span text:style-name="T176_5"><text:s/>society<text:s/></text:span><text:span text:style-name="T176_6">has<text:s/>the<text:s/>opportunity<text:s/>to</text:span><text:span text:style-name="T176_7"><text:s/>participate<text:s/>in<text:s/>and<text:s/>benefit<text:s/>from<text:s/>growth<text:s/>(as<text:s/>employees/workers,<text:s/>entrepreneurs<text:s/>and<text:s/>consumers).<text:s/>Growth<text:s/>that<text:s/>empowers<text:s/></text:span><text:span text:style-name="T176_8">and<text:s/>engages<text:s/></text:span><text:span text:style-name="T176_9">women</text:span><text:span text:style-name="T176_10"><text:s/>and</text:span><text:span text:style-name="T176_11"><text:s/>is<text:s/>underpinned<text:s/>by<text:s/>human<text:s/>rights<text:s/>and<text:s/>labour<text:s/>standards.<text:s/></text:span></text:p>
          </text:list-item>
          <text:list-item>
            <text:p text:style-name="P177"><text:span text:style-name="T177_1">Sustainable<text:s/></text:span><text:span text:style-name="T177_2">–<text:s/>climate<text:s/>compatible;<text:s/>primarily<text:s/>growth<text:s/>that<text:s/></text:span><text:span text:style-name="T177_3">strengthens</text:span><text:span text:style-name="T177_4"><text:s/></text:span><text:span text:style-name="T177_5">adaptation<text:s/>and<text:s/>builds<text:s/></text:span><text:span text:style-name="T177_6">resilience</text:span><text:span text:style-name="T177_7"><text:s/>to<text:s/>climate<text:s/>shocks</text:span><text:span text:style-name="T177_8"><text:s/>but<text:s/>also<text:s/>supports<text:s/></text:span><text:span text:style-name="T177_9">the<text:s/>transition<text:s/>to<text:s/></text:span><text:span text:style-name="T177_10">clean<text:s/>energy.</text:span><text:span text:style-name="T177_11"><text:s/></text:span></text:p>
          </text:list-item>
          <text:list-item>
            <text:p text:style-name="P178"><text:span text:style-name="T178_1">Growth</text:span><text:span text:style-name="T178_2"><text:s/>–<text:s/>sustained<text:s/>(not<text:s/>episodic<text:s/>or<text:s/>boom/bust),<text:s/>broad-based<text:s/>(more<text:s/>diverse<text:s/>sectors/geographies,<text:s/>not<text:s/>dependent<text:s/>on<text:s/>primary<text:s/>agriculture<text:s/>and<text:s/>mineral<text:s/>extraction),<text:s/>aimed<text:s/>at<text:s/>raising<text:s/>median<text:s/>incomes<text:s/>over<text:s/>the<text:s/>long<text:s/>term<text:s/>(20<text:s/>years).<text:s/></text:span></text:p>
          </text:list-item>
          <text:list-item>
            <text:p text:style-name="P179"><text:span text:style-name="T179_1">Foundations<text:s/>for<text:s/>growth</text:span><text:span text:style-name="T179_2"><text:s/>–<text:s/></text:span><text:span text:style-name="T179_3">the<text:s/></text:span><text:span text:style-name="T179_4">enabling<text:s/>environment,<text:s/>including<text:s/>institutions<text:s/>and<text:s/>state<text:s/>capability,<text:s/>political<text:s/>economy,<text:s/>infrastructure,<text:s/>energy,<text:s/>health,<text:s/>education,<text:s/>social<text:s/>protection,<text:s/>gender<text:s/>equality<text:s/>and<text:s/>social<text:s/>inclusion.</text:span><text:span text:style-name="T179_5"><text:s/></text:span><text:span text:style-name="T179_6">Some<text:s/>of<text:s/>these<text:s/>foundations<text:s/>are<text:s/>cr</text:span><text:span text:style-name="T179_7">itical<text:s/>for<text:s/>the<text:s/>sustainability<text:s/>of<text:s/>the<text:s/>inclusive<text:s/>growth</text:span><text:span text:style-name="T179_8">,<text:s/>such<text:s/>as<text:s/>human<text:s/>capital<text:s/>(a<text:s/>healthy<text:s/>and<text:s/>educated<text:s/>workforce),<text:s/></text:span><text:span text:style-name="T179_9">plus</text:span><text:span text:style-name="T179_10"><text:s/></text:span><text:span text:style-name="T179_11">strengthened<text:s/></text:span><text:span text:style-name="T179_12">public<text:s/>financial<text:s/>management<text:s/>systems</text:span><text:span text:style-name="T179_13"><text:s/>that<text:s/>enable<text:s/>the<text:s/>sustainable<text:s/>financing<text:s/>of<text:s/></text:span><text:span text:style-name="T179_14">essential<text:s/>public<text:s/>services</text:span><text:span text:style-name="T179_15">.</text:span><text:span text:style-name="T179_16"><text:s/></text:span><text:span text:style-name="T179_17">The<text:s/>programme<text:s/>will<text:s/>have<text:s/>a<text:s/></text:span><text:span text:style-name="T179_18">substantial</text:span><text:span text:style-name="T179_19"><text:s/>focus<text:s/>on<text:s/>building<text:s/>human<text:s/>capital<text:s/>(health<text:s/>and<text:s/>education)<text:s/></text:span><text:span text:style-name="T179_20">given<text:s/>the<text:s/>UK’s<text:s/>comparative<text:s/>advantage</text:span><text:span text:style-name="T179_21">,<text:s/></text:span><text:span text:style-name="T179_22">the<text:s/></text:span><text:span text:style-name="T179_23">long<text:s/>history<text:s/>of<text:s/>collaboration<text:s/>in<text:s/>this<text:s/>area</text:span><text:span text:style-name="T179_24"><text:s/>and<text:s/></text:span><text:span text:style-name="T179_25">the<text:s/>current<text:s/>risks<text:s/>around</text:span><text:span text:style-name="T179_26"><text:s/></text:span><text:span text:style-name="T179_27">historic<text:s/></text:span><text:span text:style-name="T179_28">donor-dependency<text:s/>for<text:s/></text:span><text:span text:style-name="T179_29">social<text:s/>sector<text:s/></text:span><text:span text:style-name="T179_30">financing<text:s/></text:span><text:span text:style-name="T179_31">and<text:s/></text:span><text:span text:style-name="T179_32">concerns<text:s/>around<text:s/>the<text:s/></text:span><text:span text:style-name="T179_33">sustainability<text:s/>of<text:s/></text:span><text:span text:style-name="T179_34">the<text:s/>gains</text:span><text:span text:style-name="T179_35"><text:s/>made<text:s/>over<text:s/>the<text:s/>last<text:s/>decade</text:span><text:span text:style-name="T179_36"><text:note text:note-class="footnote"><text:note-citation/><text:note-body><text:p text:style-name="P180"><text:span text:style-name="T180_1"><text:s/>Until<text:s/>2026,<text:s/>the<text:s/>UK<text:s/>funded<text:s/>direct<text:s/>service<text:s/>delivery<text:s/>at<text:s/>scale<text:s/>in<text:s/>health<text:s/>and<text:s/>education<text:s/></text:span><text:span text:style-name="T180_2">in<text:s/>Zimbabwe<text:s/></text:span><text:span text:style-name="T180_3">and<text:s/>is<text:s/>committed<text:s/>to<text:s/>supporting<text:s/>a<text:s/>responsible<text:s/>transition<text:s/>to<text:s/>predominantly<text:s/>domestic<text:s/>financing<text:s/>for<text:s/>social<text:s/>sectors</text:span><text:span text:style-name="T180_4">.</text:span></text:p></text:note-body></text:note></text:span><text:span text:style-name="T180_5">.</text:span><text:span text:style-name="T180_6"><text:s/></text:span><text:span text:style-name="T180_7"><text:s/></text:span></text:p>
          </text:list-item>
          <text:list-item>
            <text:p text:style-name="P181"><text:span text:style-name="T181_1">Drivers<text:s/>of<text:s/>growth</text:span><text:span text:style-name="T181_2"><text:s/>–<text:s/>financial<text:s/>capital<text:s/>and<text:s/>investment;<text:s/>trade;<text:s/>private<text:s/>sector<text:s/>productivity;<text:s/>technology<text:s/>adoption.<text:s/></text:span></text:p>
          </text:list-item>
        </text:list>
        <text:p text:style-name="P182"/>
        <text:list text:style-name="LS29" xml:id="list104" text:continue-list="list1">
          <text:list-item>
            <text:p text:style-name="P183"><text:span text:style-name="T183_1">This<text:s/>is<text:s/>a<text:s/>necessarily<text:s/>ambitious<text:s/>and</text:span><text:span text:style-name="T183_2"><text:s/>broad</text:span><text:span text:style-name="T183_3"><text:s/>impact<text:s/></text:span><text:span text:style-name="T183_4">statement<text:s/></text:span><text:span text:style-name="T183_5">given<text:s/>the<text:s/>portfolio<text:s/>nature<text:s/>of<text:s/>this<text:s/>programme</text:span><text:span text:style-name="T183_6">,<text:s/>and<text:s/>its<text:s/>important<text:s/>role<text:s/>in<text:s/>delivering<text:s/>the<text:s/>UK’s<text:s/>objectives<text:s/>in<text:s/>Zimbabwe</text:span><text:span text:style-name="T183_7"><text:s/></text:span><text:span text:style-name="T183_8">when<text:s/></text:span><text:span text:style-name="T183_9">combined<text:s/>with<text:s/>the<text:s/>full<text:s/>range<text:s/>of<text:s/>UK<text:s/>levers</text:span><text:span text:style-name="T183_10">.<text:s/></text:span><text:span text:style-name="T183_11">The<text:s/>budget<text:s/>for<text:s/>the<text:s/>programme<text:s/>is<text:s/>£28<text:s/>million<text:s/></text:span><text:span text:style-name="T183_12">over<text:s/>four<text:s/>years<text:s/>and<text:s/>so<text:s/></text:span><text:span text:style-name="T183_13">necessitates<text:s/>strategically<text:s/>selecting<text:s/></text:span><text:span text:style-name="T183_14">relatively<text:s/>low-cost<text:s/>interventions<text:s/>that<text:s/>will<text:s/>be<text:s/>able<text:s/>to<text:s/>catalyse<text:s/>larger<text:s/>scale<text:s/>impact.<text:s/>Th</text:span><text:span text:style-name="T183_15">e<text:s/>way</text:span><text:span text:style-name="T183_16"><text:s/>we<text:s/>will<text:s/>approach<text:s/></text:span><text:span text:style-name="T183_17">selecting<text:s/>interventions<text:s/></text:span><text:span text:style-name="T183_18">i</text:span><text:span text:style-name="T183_19">s<text:s/>set<text:s/>out<text:s/>in<text:s/>more<text:s/>detail<text:s/>in<text:s/>the<text:s/>appraisal<text:s/>case</text:span><text:span text:style-name="T183_20">,<text:s/></text:span><text:span text:style-name="T183_21">and<text:s/>a<text:s/>key<text:s/></text:span><text:span text:style-name="T183_22">element<text:s/>of<text:s/>both<text:s/></text:span><text:span text:style-name="T183_23">our<text:s/>ability<text:s/>to<text:s/>deliver<text:s/>on<text:s/>our<text:s/>ambition,<text:s/>a</text:span><text:span text:style-name="T183_24">s<text:s/>well<text:s/>as</text:span><text:span text:style-name="T183_25"><text:s/></text:span><text:span text:style-name="T183_26">our<text:s/>choice<text:s/>of<text:s/>which<text:s/>interventions<text:s/>to<text:s/>deliver<text:s/>when,<text:s/></text:span><text:span text:style-name="T183_27">is<text:s/>the<text:s/>budget<text:s/>we<text:s/>have</text:span><text:span text:style-name="T183_28">.</text:span><text:span text:style-name="T183_29"><text:s/></text:span></text:p>
          </text:list-item>
        </text:list>
        <text:p text:style-name="P184"/>
        <text:list text:style-name="LS29" xml:id="list105" text:continue-list="list1">
          <text:list-item>
            <text:p text:style-name="P185"><text:span text:style-name="T185_1">The<text:s/>intended<text:s/>outcomes<text:s/></text:span><text:span text:style-name="T185_2">this<text:s/></text:span><text:span text:style-name="T185_3">business<text:s/>case<text:s/>proposes<text:s/>investing<text:s/>in<text:s/></text:span><text:span text:style-name="T185_4">are<text:s/>set<text:s/>out<text:s/>below:<text:s/></text:span></text:p>
          </text:list-item>
        </text:list>
        <text:p text:style-name="P186"/>
        <table:table table:style-name="Table7"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10">
            <table:table-cell table:style-name="Cell12">
              <text:p text:style-name="P187"><text:span text:style-name="T187_1">Pillar</text:span><text:span text:style-name="T187_2"><text:s/>1.</text:span></text:p>
            </table:table-cell>
            <table:table-cell table:style-name="Cell13" table:number-columns-spanned="3">
              <text:p text:style-name="P188"><text:span text:style-name="T188_1">Strengthen<text:s/>the<text:s/>Foundations<text:s/>for<text:s/></text:span><text:span text:style-name="T188_2">Inclusive<text:s/>and<text:s/>Sustainable<text:s/></text:span><text:span text:style-name="T188_3">Growth</text:span></text:p>
            </table:table-cell>
            <table:covered-table-cell/>
            <table:covered-table-cell/>
          </table:table-row>
          <table:table-row table:style-name="Row11">
            <table:table-cell table:style-name="Cell14">
              <text:p text:style-name="P189"><text:span text:style-name="T189_1">Outcome<text:s/>Group</text:span></text:p>
            </table:table-cell>
            <table:table-cell table:style-name="Cell15">
              <text:p text:style-name="P190"><text:span text:style-name="T190_1">1</text:span><text:span text:style-name="T190_2">A</text:span><text:span text:style-name="T190_3">.<text:s/>Human<text:s/>Capital</text:span></text:p>
              <text:p text:style-name="P191"/>
            </table:table-cell>
            <table:table-cell table:style-name="Cell16">
              <text:p text:style-name="P192"><text:span text:style-name="T192_1">1</text:span><text:span text:style-name="T192_2">B</text:span><text:span text:style-name="T192_3">.<text:s/>Governance<text:s/>&amp;<text:s/>Policy<text:s/>Environment</text:span></text:p>
            </table:table-cell>
            <table:table-cell table:style-name="Cell17">
              <text:p text:style-name="P193"><text:span text:style-name="T193_1">1C.<text:s/>Sustainability<text:s/>&amp;<text:s/>Resilience</text:span></text:p>
            </table:table-cell>
          </table:table-row>
          <table:table-row table:style-name="Row12">
            <table:table-cell table:style-name="Cell18">
              <text:p text:style-name="P194"><text:span text:style-name="T194_1">Sub-Impact<text:s/>Statement</text:span></text:p>
            </table:table-cell>
            <table:table-cell table:style-name="Cell19">
              <text:p text:style-name="P195"><text:span text:style-name="T195_1">Improved<text:s/></text:span><text:span text:style-name="T195_2">p</text:span><text:span text:style-name="T195_3">ublic</text:span><text:span text:style-name="T195_4"><text:s/>services<text:s/>and<text:s/>resource<text:s/>mobilisation<text:s/>strengthen<text:s/>human<text:s/>capital<text:s/>and<text:s/>fiscal<text:s/>resilience,<text:s/>laying<text:s/>the<text:s/>foundation<text:s/>for<text:s/>inclusive<text:s/>growth.</text:span></text:p>
            </table:table-cell>
            <table:table-cell table:style-name="Cell20">
              <text:p text:style-name="P196"><text:span text:style-name="T196_1">A<text:s/>predictable,<text:s/>transparent,<text:s/>and<text:s/>inclusive<text:s/>policy<text:s/>and<text:s/>regulatory<text:s/>environment<text:s/></text:span><text:span text:style-name="T196_2">enables</text:span><text:span text:style-name="T196_3"><text:s/>investment<text:s/>and<text:s/>economic<text:s/>reforms<text:s/>that<text:s/>drive<text:s/>sustainable<text:s/>growth.</text:span></text:p>
            </table:table-cell>
            <table:table-cell table:style-name="Cell21">
              <text:p text:style-name="P197"><text:span text:style-name="T197_1">Natural<text:s/>assets<text:s/>and<text:s/>clean<text:s/>energy<text:s/>systems<text:s/>are<text:s/>protected<text:s/>and<text:s/>expanded,<text:s/>ensuring<text:s/>climate-compatible<text:s/>and<text:s/>resilient<text:s/>growth.</text:span></text:p>
              <text:p text:style-name="P198"/>
            </table:table-cell>
          </table:table-row>
          <table:table-row table:style-name="Row13">
            <table:table-cell table:style-name="Cell22">
              <text:p text:style-name="P199"><text:span text:style-name="T199_1">Outcomes</text:span></text:p>
            </table:table-cell>
            <table:table-cell table:style-name="Cell23">
              <text:list text:style-name="LS34" xml:id="list106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00"><text:span text:style-name="T200_1">Improved<text:s/>utilisation<text:s/>of<text:s/>health<text:s/>and<text:s/>education<text:s/>budgets</text:span></text:p>
                            </text:list-item>
                            <text:list-item>
                              <text:p text:style-name="P201"><text:span text:style-name="T201_1">More<text:s/>efficient<text:s/>delivery<text:s/>of<text:s/>publicly<text:s/>funded<text:s/>health<text:s/>and<text:s/>education<text:s/>services</text:span><text:span text:style-name="T201_2">,<text:s/>including<text:s/>through<text:s/>catalytic<text:s/>investments<text:s/>and</text:span><text:span text:style-name="T201_3"><text:s/></text:span><text:span text:style-name="T201_4">innovative<text:s/>partnerships</text:span><text:span text:style-name="T201_5"><text:s/></text:span></text:p>
                            </text:list-item>
                            <text:list-item>
                              <text:p text:style-name="P202"><text:span text:style-name="T202_1">Improved<text:s/>efficiency<text:s/>and<text:s/>impact<text:s/>of<text:s/>multilateral<text:s/>investments<text:s/>in<text:s/>health<text:s/>and<text:s/>education<text:s/>sectors</text:span></text:p>
                            </text:list-item>
                            <text:list-item>
                              <text:p text:style-name="P203"><text:span text:style-name="T203_1">Strengthened<text:s/>health<text:s/>workforc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24">
              <text:list text:style-name="LS34" xml:id="list110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04"><text:span text:style-name="T204_1">Improved<text:s/>regulatory<text:s/>environment<text:s/>for<text:s/>ease<text:s/>of<text:s/>doing<text:s/>business</text:span><text:span text:style-name="T204_2"><text:s/>offering<text:s/>fewer<text:s/>opportunities<text:s/>for<text:s/>corrupt<text:s/>practices</text:span></text:p>
                            </text:list-item>
                            <text:list-item>
                              <text:p text:style-name="P205"><text:span text:style-name="T205_1">Greater<text:s/>policy<text:s/>consistency<text:s/>and<text:s/>macroeconomic<text:s/>stability</text:span></text:p>
                            </text:list-item>
                            <text:list-item>
                              <text:p text:style-name="P206"><text:span text:style-name="T206_1">Improved<text:s/>government<text:s/>capacity<text:s/>to<text:s/>deliver<text:s/>economic<text:s/>reforms</text:span></text:p>
                            </text:list-item>
                            <text:list-item>
                              <text:p text:style-name="P207"><text:span text:style-name="T207_1">Robust<text:s/>and<text:s/>consistent<text:s/>frameworks<text:s/>developed<text:s/>to<text:s/>uphold<text:s/>rule<text:s/>of<text:s/>law,<text:s/></text:span><text:span text:style-name="T207_2">anti-corruption<text:s/>measures,</text:span><text:span text:style-name="T207_3"><text:s/></text:span><text:span text:style-name="T207_4">transparency,<text:s/>inclusion<text:s/>and<text:s/>accountability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25">
              <text:list text:style-name="LS34" xml:id="list114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08"><text:span text:style-name="T208_1">Improved<text:s/></text:span><text:span text:style-name="T208_2">policy<text:s/></text:span><text:span text:style-name="T208_3">environment<text:s/>for<text:s/>protecting<text:s/>natural<text:s/>assets<text:s/>(soil,<text:s/>water,<text:s/>forests,<text:s/>wetlands)</text:span></text:p>
                            </text:list-item>
                            <text:list-item>
                              <text:p text:style-name="P209"><text:span text:style-name="T209_1">Increased<text:s/>clean<text:s/>energy<text:s/>generation</text:span><text:span text:style-name="T209_2">,<text:s/></text:span><text:span text:style-name="T209_3">access<text:s/></text:span><text:span text:style-name="T209_4">and<text:s/></text:span><text:span text:style-name="T209_5">financing</text:span><text:span text:style-name="T209_6"><text:s/></text:span><text:span text:style-name="T209_7">(solar,<text:s/>hydro,<text:s/>biomass,<text:s/>wind;<text:s/></text:span><text:span text:style-name="T209_8">mini-grids</text:span><text:span text:style-name="T209_9">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210"/>
            </table:table-cell>
          </table:table-row>
        </table:table>
        <text:p text:style-name="P211"/>
        <table:table table:style-name="Table8">
          <table:table-column table:style-name="Column12"/>
          <table:table-column table:style-name="Column13"/>
          <table:table-column table:style-name="Column14"/>
          <table:table-column table:style-name="Column15"/>
          <table:table-row table:style-name="Row14">
            <table:table-cell table:style-name="Cell26">
              <text:p text:style-name="P212"><text:span text:style-name="T212_1">Pillar</text:span><text:span text:style-name="T212_2"><text:s/>2.</text:span></text:p>
            </table:table-cell>
            <table:table-cell table:style-name="Cell27" table:number-columns-spanned="3">
              <text:p text:style-name="P213"><text:span text:style-name="T213_1">Accelerate<text:s/>the<text:s/></text:span><text:span text:style-name="T213_2">Most<text:s/></text:span><text:span text:style-name="T213_3">Transformative<text:s/>Drivers<text:s/>of<text:s/></text:span><text:span text:style-name="T213_4">Inclusive<text:s/>and<text:s/>Sustainable<text:s/></text:span><text:span text:style-name="T213_5">Growth</text:span></text:p>
            </table:table-cell>
            <table:covered-table-cell/>
            <table:covered-table-cell/>
          </table:table-row>
          <table:table-row table:style-name="Row15">
            <table:table-cell table:style-name="Cell28">
              <text:p text:style-name="P214"><text:span text:style-name="T214_1">Outcome<text:s/>Group</text:span></text:p>
            </table:table-cell>
            <table:table-cell table:style-name="Cell29">
              <text:p text:style-name="P215"><text:span text:style-name="T215_1">2A.<text:s/>Finance<text:s/>&amp;<text:s/>Investment</text:span></text:p>
              <text:p text:style-name="P216"/>
            </table:table-cell>
            <table:table-cell table:style-name="Cell30">
              <text:p text:style-name="P217"><text:span text:style-name="T217_1">2B.<text:s/>Private<text:s/>Sector<text:s/>Productivity<text:s/>&amp;<text:s/>Innovation</text:span><text:span text:style-name="T217_2"><text:s/></text:span></text:p>
              <text:p text:style-name="P218"/>
            </table:table-cell>
            <table:table-cell table:style-name="Cell31">
              <text:p text:style-name="P219"><text:span text:style-name="T219_1">2C.<text:s/>Trade<text:s/>&amp;<text:s/>Market<text:s/>Access</text:span></text:p>
              <text:p text:style-name="P220"/>
              <text:p text:style-name="P221"/>
            </table:table-cell>
          </table:table-row>
          <table:table-row table:style-name="Row16">
            <table:table-cell table:style-name="Cell32">
              <text:p text:style-name="P222"><text:span text:style-name="T222_1">Sub-Impact<text:s/>Statement</text:span></text:p>
            </table:table-cell>
            <table:table-cell table:style-name="Cell33">
              <text:p text:style-name="P223"><text:span text:style-name="T223_1">Greater<text:s/>a</text:span><text:span text:style-name="T223_2">ccess<text:s/>to</text:span><text:span text:style-name="T223_3"><text:s/>finance<text:s/></text:span><text:span text:style-name="T223_4">and</text:span><text:span text:style-name="T223_5"><text:s/></text:span><text:span text:style-name="T223_6">private<text:s/>investment<text:s/>accelerates<text:s/>growth<text:s/>in<text:s/>priority<text:s/>sectors.</text:span></text:p>
            </table:table-cell>
            <table:table-cell table:style-name="Cell34">
              <text:p text:style-name="P224"><text:span text:style-name="T224_1">Enterprises</text:span><text:span text:style-name="T224_2"><text:s/>adopt<text:s/>technology<text:s/>and<text:s/>responsible<text:s/>business<text:s/>practices,<text:s/>increasing<text:s/>productivity<text:s/>and<text:s/>competitiveness<text:s/>for<text:s/>inclusive<text:s/>growth.</text:span></text:p>
            </table:table-cell>
            <table:table-cell table:style-name="Cell35">
              <text:p text:style-name="P225"><text:span text:style-name="T225_1">Reduced<text:s/>trade<text:s/>barriers<text:s/>and<text:s/>improved<text:s/>market<text:s/>access<text:s/>enable<text:s/>Zimbabwean<text:s/>businesses<text:s/>to<text:s/>compete<text:s/>internationally<text:s/>and<text:s/>integrate<text:s/>into<text:s/>global<text:s/>value<text:s/>chains.</text:span></text:p>
            </table:table-cell>
          </table:table-row>
          <table:table-row table:style-name="Row17">
            <table:table-cell table:style-name="Cell36">
              <text:p text:style-name="P226"><text:span text:style-name="T226_1">Outcomes</text:span></text:p>
            </table:table-cell>
            <table:table-cell table:style-name="Cell37">
              <text:list text:style-name="LS34" xml:id="list116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27"><text:span text:style-name="T227_1">Expanded<text:s/>inclusive<text:s/>access<text:s/>to<text:s/>finance<text:s/>(especially<text:s/>for<text:s/>women<text:s/>and<text:s/>youth)</text:span></text:p>
                            </text:list-item>
                            <text:list-item>
                              <text:p text:style-name="P228"><text:span text:style-name="T228_1">Increased<text:s/>access<text:s/>to<text:s/></text:span><text:span text:style-name="T228_2">opportunities<text:s/>that<text:s/>unlock</text:span><text:span text:style-name="T228_3"><text:s/>climate<text:s/>finance</text:span><text:span text:style-name="T228_4"><text:s/></text:span></text:p>
                            </text:list-item>
                            <text:list-item>
                              <text:p text:style-name="P229"><text:span text:style-name="T229_1">Strengthened<text:s/>capacity</text:span><text:span text:style-name="T229_2"><text:s/>of<text:s/>key<text:s/>institutions</text:span><text:span text:style-name="T229_3"><text:s/>to<text:s/>attract<text:s/>foreign<text:s/>investment<text:s/>into<text:s/></text:span><text:span text:style-name="T229_4">inclusive,<text:s/>export-oriented<text:s/>sectors<text:s/>(e.g.<text:s/>horticulture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38">
              <text:list text:style-name="LS34" xml:id="list119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30"><text:span text:style-name="T230_1">Improved<text:s/>private<text:s/>sector<text:s/>productivity<text:s/>and<text:s/>technology<text:s/>adoption</text:span></text:p>
                            </text:list-item>
                            <text:list-item>
                              <text:p text:style-name="P231"><text:span text:style-name="T231_1">Innovative<text:s/>entrepreneurs<text:s/>and<text:s/>early-stage<text:s/>businesses<text:s/>supported<text:s/>to<text:s/>grow</text:span></text:p>
                            </text:list-item>
                            <text:list-item>
                              <text:p text:style-name="P232"><text:span text:style-name="T232_1">Improved<text:s/>ESG<text:s/>and<text:s/>competitiveness<text:s/>in<text:s/>mining<text:s/>sector</text:span></text:p>
                            </text:list-item>
                            <text:list-item>
                              <text:p text:style-name="P233"><text:span text:style-name="T233_1">A<text:s/>strengthened<text:s/>innovation<text:s/>ecosystem<text:s/>supported<text:s/>by<text:s/>university</text:span><text:span text:style-name="T233_2"><text:s/></text:span><text:span text:style-name="T233_3">industry<text:s/>linkages,<text:s/>R&amp;D<text:s/></text:span><text:span text:style-name="T233_4">capability,<text:s/>and<text:s/>talent<text:s/>development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234"/>
            </table:table-cell>
            <table:table-cell table:style-name="Cell39">
              <text:list text:style-name="LS34" xml:id="list123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35"><text:span text:style-name="T235_1">Increased<text:s/>trade<text:s/>through<text:s/>streamlined<text:s/>processes<text:s/>and<text:s/>reduced<text:s/>barriers</text:span></text:p>
                            </text:list-item>
                            <text:list-item>
                              <text:p text:style-name="P236"><text:span text:style-name="T236_1">G</text:span><text:span text:style-name="T236_2">ro</text:span><text:span text:style-name="T236_3">wth</text:span><text:span text:style-name="T236_4"><text:s/>businesses<text:s/>equipped<text:s/>to<text:s/>compete<text:s/>in<text:s/>international<text:s/>markets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</table:table>
        <text:p text:style-name="P237"/>
        <text:list text:style-name="LS29" xml:id="list125" text:continue-list="list1">
          <text:list-item>
            <text:p text:style-name="P238"><text:span text:style-name="T238_1">By<text:s/></text:span><text:span text:style-name="T238_2">supporting<text:s/>inclusive<text:s/>and<text:s/>sustainable<text:s/>growth,<text:s/>t</text:span><text:span text:style-name="T238_3">his<text:s/>programme<text:s/>is<text:s/>intended<text:s/>to<text:s/>ultimately<text:s/>improve<text:s/>the<text:s/>lives<text:s/>of<text:s/>poor<text:s/>people,<text:s/>including<text:s/>women<text:s/>and<text:s/>girls</text:span><text:span text:style-name="T238_4">,<text:s/></text:span><text:span text:style-name="T238_5">through<text:s/>improved<text:s/></text:span><text:span text:style-name="T238_6">access<text:s/>to<text:s/></text:span><text:span text:style-name="T238_7">income<text:s/>earning<text:s/>opportunities,<text:s/>improved<text:s/>ability<text:s/>to<text:s/>withstand<text:s/>shocks<text:s/>and<text:s/>manage<text:s/>risks,<text:s/>and<text:s/>through<text:s/>strengthened<text:s/>human<text:s/>capital<text:s/>(health<text:s/>and<text:s/>education).</text:span><text:span text:style-name="T238_8"><text:s/>By<text:s/>focusing<text:s/>on<text:s/>strengthening<text:s/>the<text:s/>foundations<text:s/>for<text:s/>growth<text:s/>(</text:span><text:span text:style-name="T238_9">such<text:s/>as<text:s/></text:span><text:span text:style-name="T238_10">human<text:s/>capital<text:s/>through<text:s/>strengthened</text:span><text:span text:style-name="T238_11">,<text:s/>less<text:s/>corrupt</text:span><text:span text:style-name="T238_12"><text:s/>public<text:s/></text:span><text:span text:style-name="T238_13">systems,<text:s/>as<text:s/>well<text:s/>as<text:s/>an<text:s/>improved<text:s/>enabling<text:s/>policy<text:s/>environment<text:s/>for<text:s/>growth</text:span><text:span text:style-name="T238_14">)<text:s/>the<text:s/>benefits<text:s/>are<text:s/>expected<text:s/>to<text:s/>accrue<text:s/>over<text:s/>the<text:s/>medium<text:s/>to<text:s/>long<text:s/>term</text:span><text:span text:style-name="T238_15"><text:s/>and<text:s/>outlive<text:s/>the<text:s/>life<text:s/>of<text:s/>the<text:s/>programme<text:s/>itself</text:span><text:span text:style-name="T238_16">.</text:span><text:span text:style-name="T238_17"><text:s/></text:span></text:p>
          </text:list-item>
        </text:list>
        <text:p text:style-name="P239"/>
        <text:p text:style-name="P240"><text:span text:style-name="T240_1">Resou</text:span><text:span text:style-name="T240_2">r</text:span><text:span text:style-name="T240_3">ce<text:s/>allocation<text:s/>criteria</text:span></text:p>
        <text:p text:style-name="P241"/>
        <text:list text:style-name="LS29" xml:id="list126" text:continue-list="list1">
          <text:list-item>
            <text:p text:style-name="P242"><text:span text:style-name="T242_1">While<text:s/>the<text:s/>box<text:s/>examples<text:s/>above<text:s/>offer<text:s/>a<text:s/>valuable<text:s/>illustration,<text:s/>i</text:span><text:span text:style-name="T242_2">t<text:s/>is<text:s/>not<text:s/>possible<text:s/>to<text:s/>specify<text:s/>in<text:s/>advance<text:s/></text:span><text:span text:style-name="T242_3">precisely<text:s/></text:span><text:span text:style-name="T242_4">what<text:s/>the<text:s/>programme<text:s/>will<text:s/>deliver</text:span><text:span text:style-name="T242_5"><text:s/>as<text:s/>it<text:s/>is<text:s/>intended<text:s/>to<text:s/>be<text:s/>a<text:s/>flexible<text:s/>portfolio<text:s/>that<text:s/>contributes<text:s/>to<text:s/>the<text:s/>outcomes<text:s/>set<text:s/>out<text:s/></text:span><text:span text:style-name="T242_6">through<text:s/>a<text:s/>range<text:s/>of<text:s/>partnerships.<text:s/></text:span><text:span text:style-name="T242_7">The<text:s/>scope<text:s/>is<text:s/>deliberately<text:s/>broad</text:span><text:span text:style-name="T242_8">er</text:span><text:span text:style-name="T242_9"><text:s/>in<text:s/>design<text:s/></text:span><text:span text:style-name="T242_10">than<text:s/>many<text:s/>programmes<text:s/>this<text:s/>size<text:s/></text:span><text:span text:style-name="T242_11">because<text:s/></text:span><text:span text:style-name="T242_12">i</text:span><text:span text:style-name="T242_13">t</text:span><text:span text:style-name="T242_14"><text:s/>will<text:s/>be<text:s/>an<text:s/>adaptive<text:s/>programme<text:s/>supporting<text:s/>relatively<text:s/>small<text:s/>projects<text:s/></text:span><text:span text:style-name="T242_15">(strategic<text:s/>initiatives)<text:s/></text:span><text:span text:style-name="T242_16">that<text:s/>can<text:s/>rapidly<text:s/>adjust<text:s/></text:span><text:span text:style-name="T242_17">(and<text:s/>respond<text:s/>to<text:s/>opportunities)</text:span><text:span text:style-name="T242_18"><text:s/></text:span><text:span text:style-name="T242_19">to<text:s/>ensure<text:s/>continued<text:s/>relevance</text:span><text:span text:style-name="T242_20">,<text:s/></text:span><text:span text:style-name="T242_21">effectiveness</text:span><text:span text:style-name="T242_22"><text:s/>and<text:s/>budget<text:s/>availability</text:span><text:span text:style-name="T242_23">.</text:span><text:span text:style-name="T242_24"><text:s/></text:span><text:span text:style-name="T242_25">It<text:s/>will<text:s/>draw<text:s/>heavily<text:s/>on<text:s/>central<text:s/>offers<text:s/>of<text:s/>expertise<text:s/></text:span><text:span text:style-name="T242_26">(buying<text:s/>in<text:s/>to<text:s/>UK<text:s/></text:span><text:span text:style-name="T242_27">communities</text:span><text:span text:style-name="T242_28"><text:s/>of<text:s/>expertise),<text:s/>and<text:s/>support<text:s/></text:span><text:span text:style-name="T242_29">locally-led</text:span><text:span text:style-name="T242_30"><text:s/>partnerships</text:span><text:span text:style-name="T242_31"><text:s/>where<text:s/>they<text:s/>will<text:s/>deliver<text:s/>greatest<text:s/>impact<text:s/>and<text:s/>value<text:s/>for<text:s/>money</text:span><text:span text:style-name="T242_32">.<text:s/></text:span><text:span text:style-name="T242_33">R</text:span><text:span text:style-name="T242_34">esource<text:s/>allocation<text:s/></text:span><text:span text:style-name="T242_35">decisions<text:s/>will<text:s/>be<text:s/>guided<text:s/>by<text:s/></text:span><text:span text:style-name="T242_36">assessing<text:s/>each<text:s/>option<text:s/>against<text:s/></text:span><text:span text:style-name="T242_37">the<text:s/>following<text:s/>criteria:<text:s/></text:span></text:p>
          </text:list-item>
        </text:list>
        <text:p text:style-name="P243"/>
        <text:list text:style-name="LS19" xml:id="list127">
          <text:list-item>
            <text:p text:style-name="P244"><text:span text:style-name="T244_1">Alignment<text:s/>with<text:s/></text:span><text:span text:style-name="T244_2">UK<text:s/>priorities<text:s/></text:span><text:span text:style-name="T244_3">(</text:span><text:span text:style-name="T244_4">e.g.<text:s/></text:span><text:span text:style-name="T244_5">Africa<text:s/>Approach)<text:s/></text:span><text:span text:style-name="T244_6">and<text:s/></text:span><text:span text:style-name="T244_7">Zimbabwe’s<text:s/>National<text:s/>Development<text:s/>Strategy<text:s/>(NDS)<text:s/></text:span><text:span text:style-name="T244_8">II</text:span><text:span text:style-name="T244_9"><text:s/>–<text:s/>necessary<text:s/>but<text:s/>not<text:s/>sufficient<text:s/>as<text:s/>these<text:s/>are<text:s/>both<text:s/>broad<text:s/>strategies<text:s/>and<text:s/>there<text:s/>is<text:s/>likely<text:s/>to<text:s/>be<text:s/>a<text:s/>read<text:s/>across<text:s/>to<text:s/>almost<text:s/>any<text:s/>policy<text:s/>or<text:s/>programme<text:s/>initiative<text:s/>in<text:s/>both<text:s/>documents</text:span><text:span text:style-name="T244_10">.</text:span></text:p>
          </text:list-item>
          <text:list-item>
            <text:p text:style-name="P245"><text:span text:style-name="T245_1">Government<text:s/>of<text:s/>Zimbabwe<text:s/>commitment</text:span><text:span text:style-name="T245_2"><text:s/>–<text:s/></text:span><text:span text:style-name="T245_3">focusing<text:s/>on<text:s/>areas<text:s/>of<text:s/>UK<text:s/>expertise<text:s/></text:span><text:span text:style-name="T245_4">where<text:s/>there<text:s/>is<text:s/>evidence<text:s/>of<text:s/></text:span><text:span text:style-name="T245_5">GoZ<text:s/></text:span><text:span text:style-name="T245_6">interest<text:s/>and<text:s/>traction<text:s/>to<text:s/></text:span><text:span text:style-name="T245_7">own<text:s/>and<text:s/>lead<text:s/></text:span><text:span text:style-name="T245_8">change</text:span><text:span text:style-name="T245_9">,<text:s/></text:span><text:span text:style-name="T245_10">as<text:s/>this<text:s/>i</text:span><text:span text:style-name="T245_11">s<text:s/>necessary<text:s/>(but<text:s/>not<text:s/>sufficient)</text:span><text:span text:style-name="T245_12"><text:s/>for<text:s/>more<text:s/>sustained<text:s/>impact</text:span><text:span text:style-name="T245_13">.</text:span><text:span text:style-name="T245_14"><text:s/></text:span></text:p>
          </text:list-item>
          <text:list-item>
            <text:p text:style-name="P246"><text:span text:style-name="T246_1">Political<text:s/>economy<text:s/>analysis<text:s/></text:span><text:span text:style-name="T246_2">as<text:s/>we<text:s/>want<text:s/>to<text:s/>incentivise<text:s/>feasible<text:s/>reforms<text:s/>for<text:s/>impact<text:s/>at<text:s/>scale,<text:s/>and<text:s/>government<text:s/>commitment<text:s/>and<text:s/>resources<text:s/>to<text:s/>fund<text:s/>or<text:s/>adopt<text:s/>during<text:s/>or<text:s/>beyond<text:s/>the<text:s/>lifetime<text:s/>of<text:s/>our<text:s/>work.<text:s/>This<text:s/>may<text:s/>include<text:s/>investing<text:s/>in<text:s/>higher<text:s/>risk<text:s/>innovation<text:s/>or<text:s/>catalytic<text:s/>work<text:s/>to<text:s/>complement<text:s/>government<text:s/>efforts<text:s/>or<text:s/>investing<text:s/>in<text:s/>basic<text:s/>and<text:s/>immediate<text:s/>needs<text:s/>knowing<text:s/>that<text:s/>our<text:s/>work<text:s/>may<text:s/>not<text:s/>be<text:s/>sustained<text:s/>and/or<text:s/>GoZ<text:s/>may<text:s/>not<text:s/>invest<text:s/>or<text:s/>takeover<text:s/>our<text:s/>investments.<text:s/></text:span></text:p>
          </text:list-item>
          <text:list-item>
            <text:p text:style-name="P247"><text:span text:style-name="T247_1">Leverage<text:s/>and<text:s/>c</text:span><text:span text:style-name="T247_2">omplementarity</text:span><text:span text:style-name="T247_3"><text:s/>–<text:s/>with<text:s/>our<text:s/></text:span><text:span text:style-name="T247_4">reduced<text:s/>level<text:s/>of<text:s/></text:span><text:span text:style-name="T247_5">ODA,<text:s/>we<text:s/>must<text:s/>seek<text:s/>to<text:s/>attract<text:s/>and<text:s/>maximise<text:s/>the<text:s/>impact<text:s/>of<text:s/>wider<text:s/>UK<text:s/>programmes<text:s/>and<text:s/>expertise,<text:s/>our<text:s/>multilateral<text:s/>investments<text:s/>and<text:s/>wider<text:s/>UK<text:s/>footprint.<text:s/>We<text:s/>need<text:s/>to<text:s/>understand<text:s/>and<text:s/>complement<text:s/>the<text:s/>development<text:s/>work<text:s/>of<text:s/>other<text:s/>organisations;<text:s/>multiple<text:s/>donors<text:s/>and<text:s/>initiatives<text:s/>may<text:s/>be<text:s/>a<text:s/>reason<text:s/>for<text:s/>the<text:s/>UK<text:s/>to<text:s/>crowd<text:s/>in<text:s/>or<text:s/>out.<text:s text:c="2"/>This<text:s/>includes<text:s/>the<text:s/>work<text:s/>of<text:s/>others<text:s/>in<text:s/>FCDO<text:s/>e</text:span><text:span text:style-name="T247_6">.</text:span><text:span text:style-name="T247_7">g</text:span><text:span text:style-name="T247_8">.</text:span><text:span text:style-name="T247_9"><text:s/>centrally<text:s/>managed<text:s/>programmes<text:s/>and<text:s/>investments<text:s/>but<text:s/>also<text:s/>partners<text:s/>across<text:s/>government<text:s/>(e</text:span><text:span text:style-name="T247_10">.</text:span><text:span text:style-name="T247_11">g</text:span><text:span text:style-name="T247_12">.</text:span><text:span text:style-name="T247_13"><text:s/></text:span><text:span text:style-name="T247_14">Depart</text:span><text:span text:style-name="T247_15">ment<text:s/>for<text:s/>Environment,<text:s/>Food<text:s/>and<text:s/>Rural<text:s/>Affairs</text:span><text:span text:style-name="T247_16">),<text:s/>arms-length<text:s/>bodies<text:s/>(e</text:span><text:span text:style-name="T247_17">.</text:span><text:span text:style-name="T247_18">g</text:span><text:span text:style-name="T247_19">.</text:span><text:span text:style-name="T247_20"><text:s/>British<text:s/>International<text:s/>Investment)<text:s/>as<text:s/>well<text:s/>as<text:s/>other<text:s/>donors.<text:s/></text:span></text:p>
          </text:list-item>
          <text:list-item>
            <text:p text:style-name="P248"><text:span text:style-name="T248_1">Effectiveness<text:s/>and<text:s/>feasibility<text:s/></text:span><text:span text:style-name="T248_2">–<text:s/>strength<text:s/>of<text:s/>evidence<text:s/>of<text:s/></text:span><text:span text:style-name="T248_3">proposed<text:s/></text:span><text:span text:style-name="T248_4">development<text:s/>approaches<text:s/>having<text:s/>influence<text:s/>and<text:s/>impact<text:s/>(globally<text:s/>and<text:s/>in<text:s/>Zimbabwe<text:s/>to<text:s/>date)</text:span><text:span text:style-name="T248_5">,<text:s/>as<text:s/>well<text:s/>as<text:s/>consideration<text:s/>of<text:s/></text:span><text:span text:style-name="T248_6">the<text:s/>geography<text:s/>of<text:s/>our<text:s/>interventions<text:s/>and<text:s/>the<text:s/>potential<text:s/>for<text:s/>layering<text:s/>work<text:s/>in<text:s/>the<text:s/>same<text:s/>location<text:s/>for<text:s/>maximum<text:s/>impact.<text:s/></text:span></text:p>
          </text:list-item>
          <text:list-item>
            <text:p text:style-name="P249"><text:span text:style-name="T249_1">UK<text:s/>Additionality</text:span><text:span text:style-name="T249_2">:<text:s/></text:span><text:span text:style-name="T249_3">UK<text:s/>support<text:s/>should<text:s/></text:span><text:span text:style-name="T249_4">b</text:span><text:span text:style-name="T249_5">e</text:span><text:span text:style-name="T249_6"><text:s/>prioritised</text:span><text:span text:style-name="T249_7"><text:s/>where<text:s/>there<text:s/>is<text:s/>clear<text:s/>additionality</text:span><text:span text:style-name="T249_8"><text:s/>i.e.,<text:s/></text:span><text:span text:style-name="T249_9">where<text:s/>UK<text:s/>engagement<text:s/>brings<text:s/>a<text:s/>distinctive<text:s/>contribution<text:s/>that<text:s/>would<text:s/>not<text:s/>occur<text:s/>through<text:s/>other<text:s/>development<text:s/>partners<text:s/>or<text:s/>domestic<text:s/>actors<text:s/>alone.<text:s/>This<text:s/>includes<text:s/>the<text:s/>ability<text:s/>to<text:s/>convene,<text:s/>deploy<text:s/>specialist<text:s/>UK<text:s/>expertise,<text:s/>unlock<text:s/>political<text:s/>traction,<text:s/>or<text:s/>crowd<text:s/>in<text:s/>investment<text:s/>or<text:s/>innovation.</text:span><text:span text:style-name="T249_10"><text:s/></text:span></text:p>
          </text:list-item>
          <text:list-item>
            <text:p text:style-name="P250"><text:span text:style-name="T250_1">Scalability</text:span><text:span text:style-name="T250_2">:</text:span><text:span text:style-name="T250_3"><text:s/></text:span><text:span text:style-name="T250_4">Proposed<text:s/>interventions<text:s/>should<text:s/>ideally<text:s/>have<text:s/>a<text:s/>credible<text:s/>pathway<text:s/>to<text:s/>scale,<text:s/>whether<text:s/>through<text:s/>government<text:s/>adoption,<text:s/>market<text:s/>uptake,<text:s/>replication<text:s/>by<text:s/>other<text:s/>donors,<text:s/>or<text:s/>integration<text:s/>into<text:s/>wider<text:s/>reforms.<text:s/>This<text:s/>includes<text:s/>assessing<text:s/>whether<text:s/>the<text:s/>intervention<text:s/>addresses<text:s/>systemic<text:s/>constraints,<text:s/>has<text:s/>potential<text:s/>for<text:s/>wider<text:s/>uptake<text:s/>beyond<text:s/>a<text:s/>pilot,<text:s/>and<text:s/>whether<text:s/>there<text:s/>is<text:s/>sufficient<text:s/>capacity,<text:s/>political<text:s/>will,<text:s/>or<text:s/>financing<text:s/>to<text:s/>sustain<text:s/>and<text:s/>expand<text:s/>the<text:s/>approach<text:s/>over<text:s/>time.</text:span></text:p>
          </text:list-item>
          <text:list-item>
            <text:p text:style-name="P251"><text:span text:style-name="T251_1">Strategic<text:s/>Risk</text:span><text:span text:style-name="T251_2">:</text:span><text:span text:style-name="T251_3"><text:s/>All<text:s/>interventions<text:s/></text:span><text:span text:style-name="T251_4">will</text:span><text:span text:style-name="T251_5"><text:s/>be<text:s/>assessed<text:s/>for<text:s/>strategic<text:s/>risk</text:span><text:span text:style-name="T251_6">s<text:s/>e.g.</text:span><text:span text:style-name="T251_7"><text:s/></text:span><text:span text:style-name="T251_8">potential<text:s/>implications<text:s/>for<text:s/>UK<text:s/>interests,<text:s/>the<text:s/>likelihood<text:s/>that<text:s/>external<text:s/>shocks—economic,<text:s/>political,<text:s/>or<text:s/>climatic—may<text:s/>undermine<text:s/>delivery<text:s/>etc.<text:s/>Interventions<text:s/>should<text:s/>only<text:s/>proceed<text:s/>where<text:s/>risks<text:s/>are<text:s/>manageable<text:s/>or<text:s/>where<text:s/>mitigation<text:s/>strategies<text:s/>are<text:s/>robust<text:s/>and<text:s/>proportionate<text:s/>to<text:s/>the<text:s/>anticipated<text:s/>impact.</text:span></text:p>
          </text:list-item>
        </text:list>
        <text:p text:style-name="P252"/>
        <text:list text:style-name="LS29" xml:id="list135" text:continue-list="list1">
          <text:list-item>
            <text:p text:style-name="P253"><text:span text:style-name="T253_1">The<text:s/>decision<text:s/>making<text:s/>and<text:s/>governance<text:s/>processes<text:s/>are<text:s/>set<text:s/>out<text:s/>in<text:s/>the<text:s/></text:span><text:span text:style-name="T253_2">management</text:span><text:span text:style-name="T253_3"><text:s/>case</text:span><text:span text:style-name="T253_4">,<text:s/>along<text:s/>with<text:s/>the<text:s/></text:span><text:span text:style-name="T253_5">approach<text:s/>to<text:s/></text:span><text:span text:style-name="T253_6">risk<text:s/>management</text:span><text:span text:style-name="T253_7">.<text:s/></text:span><text:span text:style-name="T253_8">Because<text:s/>this<text:s/></text:span><text:span text:style-name="T253_9">portfolio<text:s/>programme<text:s/></text:span><text:span text:style-name="T253_10">represents<text:s/>a<text:s/>new<text:s/>approach,<text:s/>designed<text:s/>to<text:s/></text:span><text:span text:style-name="T253_11">test<text:s/>and<text:s/>catalyse<text:s/>new<text:s/></text:span><text:span text:style-name="T253_12">partnerships</text:span><text:span text:style-name="T253_13"><text:s/>or<text:s/>interventions</text:span><text:span text:style-name="T253_14"><text:s/>and<text:s/>work<text:s/>more<text:s/>politically<text:s/>and<text:s/>responsively<text:s/>than<text:s/>previously,<text:s/>the<text:s/>overall<text:s/>risk<text:s/>appetite<text:s/>is</text:span><text:span text:style-name="T253_15"><text:s/></text:span><text:span text:style-name="T253_16">receptive</text:span><text:span text:style-name="T253_17"><text:s/>(</text:span><text:span text:style-name="T253_18">i.e.<text:s/></text:span><text:span text:style-name="T253_19">willing<text:s/>to<text:s/>accept<text:s/></text:span><text:span text:style-name="T253_20">the<text:s/>majority<text:s/>of</text:span><text:span text:style-name="T253_21"><text:s/>activities<text:s/>carrying<text:s/>a<text:s/>major<text:s/>degree<text:s/>of<text:s/>residual<text:s/>risk)</text:span><text:span text:style-name="T253_22">.<text:s/></text:span></text:p>
          </text:list-item>
        </text:list>
        <text:p text:style-name="P254"/>
        <text:p text:style-name="P255"><text:span text:style-name="T255_1">P</text:span><text:span text:style-name="T255_2">ublic<text:s/>sector<text:s/>equality<text:s/>duty<text:s/></text:span></text:p>
        <text:p text:style-name="P256"/>
        <text:list text:style-name="LS29" xml:id="list136" text:continue-list="list1">
          <text:list-item>
            <text:p text:style-name="P257"><text:span text:style-name="T257_1">This<text:s/>programme<text:s/>has<text:s/>been<text:s/>designed<text:s/>in<text:s/>line<text:s/>with<text:s/>the<text:s/>UK’s<text:s/>Public<text:s/>Sector<text:s/>Equality<text:s/>Duty<text:s/>under<text:s/>the<text:s/>Equality<text:s/>Act<text:s/>2010.<text:s/>It<text:s/>will<text:s/>actively<text:s/>promote<text:s/>inclusion<text:s/>and<text:s/>non-discrimination,<text:s/>prioritising<text:s/>gender<text:s/>equality<text:s/>and<text:s/>social<text:s/>inclusion<text:s/>across<text:s/>all<text:s/>interventions.<text:s/>Measures<text:s/>include<text:s/>supporting<text:s/>women’s<text:s/>economic<text:s/>empowerment,<text:s/>strengthening<text:s/>health,<text:s/>education<text:s/>and<text:s/>social<text:s/>protection<text:s/>systems<text:s/>for<text:s/>marginalised<text:s/>groups,<text:s/>and<text:s/>active<text:s/>safeguarding<text:s/>risk<text:s/>management<text:s/>to<text:s/>prevent<text:s/>harm<text:s/>to<text:s/>vulnerable<text:s/>groups.<text:s/>Equality<text:s/>impacts<text:s/>will<text:s/>be<text:s/>assessed<text:s/>during<text:s/>design<text:s/>and<text:s/>delivery,<text:s/>with<text:s/>monitoring<text:s/>using<text:s/>disaggregated<text:s/>data<text:s/>to<text:s/>ensure<text:s/>progress<text:s/>on<text:s/>inclusion<text:s/>and<text:s/>foster<text:s/>good<text:s/>relations<text:s/>between<text:s/>different<text:s/>groups.</text:span></text:p>
          </text:list-item>
        </text:list>
        <text:p text:style-name="P258"/>
        <text:p text:style-name="P259"><text:span text:style-name="T259_1">Gender<text:s/>equality</text:span><text:span text:style-name="T259_2"><text:s/>and<text:s/>safeguarding</text:span></text:p>
        <text:p text:style-name="P260"/>
        <text:list text:style-name="LS29" xml:id="list137" text:continue-list="list1">
          <text:list-item>
            <text:p text:style-name="P261"><text:span text:style-name="T261_1">The<text:s/>programme<text:s/>will<text:s/>actively<text:s/>promote<text:s/>gender<text:s/>equality<text:s/>and<text:s/>women’s<text:s/>empowerment<text:s/>as<text:s/>central<text:s/>to<text:s/>inclusive<text:s/></text:span><text:span text:style-name="T261_2">and<text:s/>sustainable<text:s/></text:span><text:span text:style-name="T261_3">growth.<text:s/>It<text:s/>will<text:s/>address<text:s/>barriers<text:s/>faced<text:s/>by<text:s/>women<text:s/>and<text:s/>girls<text:s/>through<text:s/>targeted<text:s/>interventions<text:s/>such<text:s/>as<text:s/>improving<text:s/>access<text:s/>to<text:s/>finance,<text:s/>supporting<text:s/>participation<text:s/>in<text:s/>value<text:s/>chains,<text:s/>and<text:s/>strengthening<text:s/>public<text:s/>systems<text:s/>for<text:s/>health,<text:s/>education,<text:s/>and<text:s/>social<text:s/>protection.<text:s/>Partnerships<text:s/>will<text:s/>include<text:s/>women’s<text:s/>rights<text:s/>organisations<text:s/>and<text:s/>private<text:s/>sector<text:s/>actors<text:s/>to<text:s/></text:span><text:span text:style-name="T261_4">tackle<text:s/></text:span><text:span text:style-name="T261_5">violence<text:s/>against<text:s/>women<text:s/>and<text:s/>girls,</text:span><text:span text:style-name="T261_6"><text:s/>and<text:s/>discriminatory<text:s/>practices</text:span><text:span text:style-name="T261_7">,<text:s/>for<text:s/>example<text:s/>building<text:s/>on<text:s/>good<text:s/>work<text:s/>to<text:s/>influence<text:s/>and<text:s/>partner<text:s/>with<text:s/>private<text:s/>mining<text:s/>companies<text:s/></text:span><text:span text:style-name="T261_8">that<text:s/>is<text:s/></text:span><text:span text:style-name="T261_9">already<text:s/>underway</text:span><text:span text:style-name="T261_10">.<text:s/>All<text:s/>activities<text:s/>will<text:s/>b</text:span><text:span text:style-name="T261_11">e</text:span><text:span text:style-name="T261_12"><text:s/>assessed<text:s/>for<text:s/>gender<text:s/>impact,<text:s/>and<text:s/>monitoring<text:s/>will<text:s/>use<text:s/>sex-disaggregated<text:s/>data<text:s/></text:span><text:span text:style-name="T261_13">where<text:s/>feasible.<text:s/></text:span></text:p>
          </text:list-item>
        </text:list>
        <text:p text:style-name="P262"/>
        <text:list text:style-name="LS29" xml:id="list138" text:continue-list="list1">
          <text:list-item>
            <text:p text:style-name="P263"><text:span text:style-name="T263_1">The<text:s/>programme<text:s/>will<text:s/>fully<text:s/>comply<text:s/>with<text:s/>FCDO<text:s/>safeguarding<text:s/>guidance<text:s/>across<text:s/>social,<text:s/>environmental<text:s/>and<text:s/></text:span><text:span text:style-name="T263_2">sexual<text:s/>exploitation,<text:s/>abuse<text:s/>and<text:s/>harassment<text:s/>(</text:span><text:span text:style-name="T263_3">SEAH</text:span><text:span text:style-name="T263_4">)</text:span><text:span text:style-name="T263_5"><text:s/>domains.<text:s/>This<text:s/>includes<text:s/>robust<text:s/>‘do<text:s/>no<text:s/>harm’<text:s/>approaches,<text:s/>mandatory<text:s/>safeguarding<text:s/>training,<text:s/>accessible<text:s/>complaints<text:s/>and<text:s/>reporting<text:s/></text:span><text:span text:style-name="T263_6">mechanisms,<text:s/>and<text:s/>proportionate<text:s/>due<text:s/>diligence<text:s/>for<text:s/>all<text:s/>delivery<text:s/>partners.</text:span></text:p>
          </text:list-item>
        </text:list>
        <text:p text:style-name="P264"/>
        <text:p text:style-name="P265"><text:span text:style-name="T265_1">Counter<text:s/>terrorist<text:s/>financing<text:s/>and<text:s/>anti-money<text:s/>laundering</text:span></text:p>
        <text:p text:style-name="P266"/>
        <text:list text:style-name="LS29" xml:id="list139" text:continue-list="list1">
          <text:list-item>
            <text:p text:style-name="P267"><text:span text:style-name="T267_1">The<text:s/></text:span><text:span text:style-name="T267_2">programme<text:s/>will<text:s/>comply<text:s/>with<text:s/></text:span><text:span text:style-name="T267_3">domestic<text:s/>and<text:s/>international<text:s/>financial<text:s/>sanctions<text:s/></text:span><text:span text:style-name="T267_4">in<text:s/>relation<text:s/>to<text:s/>terrorist<text:s/>financing</text:span><text:span text:style-name="T267_5">,<text:s/>and<text:s/>with<text:s/>UK<text:s/>counter<text:s/>terrorism<text:s/>and<text:s/>anti-money<text:s/>laundering<text:s/>legislation.<text:s/></text:span><text:span text:style-name="T267_6">It</text:span><text:span text:style-name="T267_7"><text:s/>will<text:s/></text:span><text:span text:style-name="T267_8">also<text:s/></text:span><text:span text:style-name="T267_9">adhere<text:s/>to<text:s/>the<text:s/>current<text:s/>policy<text:s/>of<text:s/>not<text:s/>passing<text:s/>UK<text:s/>ODA<text:s/>through<text:s/>Government<text:s/>of<text:s/>Zimbabwe<text:s/>financial<text:s/>systems,<text:s/>except<text:s/>where<text:s/>exemptions<text:s/>are<text:s/>agreed<text:s/>by<text:s/>the<text:s/>Country<text:s/>Board<text:s/>where<text:s/>there<text:s/>is<text:s/>a<text:s/>case<text:s/>that<text:s/>a<text:s/>government-linked<text:s/>entity<text:s/>is<text:s/>the</text:span><text:span text:style-name="T267_10"><text:s/></text:span><text:span text:style-name="T267_11">best,<text:s/>or<text:s/>only,<text:s/>way<text:s/>to<text:s/>deliver<text:s/>programme<text:s/>objectives</text:span><text:span text:style-name="T267_12">,<text:s/>with<text:s/>appropriate<text:s/>controls<text:s/>and<text:s/>safeguards<text:s/>in<text:s/>place.<text:s/></text:span></text:p>
          </text:list-item>
        </text:list>
        <text:p text:style-name="P268"/>
        <text:p text:style-name="P269"/>
        <text:p text:style-name="P270"/>
        <text:p text:style-name="P271"/>
        <text:list text:style-name="LS2" xml:id="list140" text:continue-list="list0">
          <text:list-item>
            <text:h text:style-name="P272" text:outline-level="2"><text:span text:style-name="T272_1">Appraisal</text:span><text:span text:style-name="T272_2"><text:s/>Case</text:span></text:h>
          </text:list-item>
        </text:list>
        <text:p text:style-name="P273"/>
        <text:list text:style-name="LS29" xml:id="list141" text:continue-list="list1">
          <text:list-item>
            <text:p text:style-name="P274"><text:span text:style-name="T274_1">The<text:s/></text:span><text:span text:style-name="T274_2">Partnerships<text:s/>for<text:s/></text:span><text:span text:style-name="T274_3">Inclusive<text:s/>and<text:s/>Sustainable<text:s/></text:span><text:span text:style-name="T274_4">Growth</text:span><text:span text:style-name="T274_5"><text:s/></text:span><text:span text:style-name="T274_6">portfolio<text:s/></text:span><text:span text:style-name="T274_7">programme<text:s/>will<text:s/>invest<text:s/>up<text:s/>to<text:s/>£28<text:s/>million<text:s/>over<text:s/>four<text:s/>years<text:s/>to<text:s/>catalyse<text:s/>larger-scale<text:s/>resources<text:s/>and<text:s/>reforms<text:s/>in<text:s/>Zimbabwe</text:span><text:span text:style-name="T274_8"><text:s/>under<text:s/>an<text:s/>investment<text:s/>and<text:s/>expertise<text:s/>led<text:s/>approach</text:span><text:span text:style-name="T274_9">.</text:span></text:p>
          </text:list-item>
        </text:list>
        <text:p text:style-name="P275"><text:span text:style-name="T275_1"><text:s/></text:span></text:p>
        <text:list text:style-name="LS29" xml:id="list142" text:continue-list="list1">
          <text:list-item>
            <text:p text:style-name="P276"><text:span text:style-name="T276_1">As<text:s/>a<text:s/>single<text:s/>portfolio<text:s/>programme</text:span><text:span text:style-name="T276_2"><text:s/>helping<text:s/>deliver<text:s/>against<text:s/>country<text:s/>plan<text:s/>goals<text:s/>of<text:s/>green<text:s/>growth<text:s/>and<text:s/>human<text:s/>capital<text:s/>–<text:s/>by<text:s/>building<text:s/>the<text:s/>foundations<text:s/>for<text:s/></text:span><text:span text:style-name="T276_3">inclusive<text:s/>and<text:s/>sustainable<text:s/></text:span><text:span text:style-name="T276_4">growth<text:s/>and<text:s/>accelerating<text:s/>the<text:s/>drivers<text:s/>of<text:s/>growth<text:s/></text:span><text:span text:style-name="T276_5">–</text:span><text:span text:style-name="T276_6"><text:s/></text:span><text:span text:style-name="T276_7">it<text:s/>requires<text:s/>a<text:s/>high<text:s/>degree<text:s/>of<text:s/>flexibility</text:span><text:span text:style-name="T276_8"><text:s/>to<text:s/>adapt<text:s/>to<text:s/>opportunities<text:s/>and<text:s/>risks<text:s/>as<text:s/>they<text:s/>arise</text:span><text:span text:style-name="T276_9">,<text:s/>scaling<text:s/>successful<text:s/>interventions<text:s/>and<text:s/>closing<text:s/>ineffective<text:s/>ones.</text:span><text:span text:style-name="T276_10"><text:s/></text:span><text:span text:style-name="T276_11">Th</text:span><text:span text:style-name="T276_12">e</text:span><text:span text:style-name="T276_13"><text:s/>programme<text:s/>framework<text:s/></text:span><text:span text:style-name="T276_14">is</text:span><text:span text:style-name="T276_15"><text:s/>expansive<text:s/>(free<text:s/>to<text:s/>range<text:s/>over<text:s/>a<text:s/>larger<text:s/>element<text:s/>of<text:s/>the<text:s/></text:span><text:span text:style-name="T276_16">goal<text:s/>area</text:span><text:span text:style-name="T276_17"><text:s/>than<text:s/>under<text:s/>the<text:s/></text:span><text:span text:style-name="T276_18">FC</text:span><text:span text:style-name="T276_19">D</text:span><text:span text:style-name="T276_20">O’s<text:s/>traditional</text:span><text:span text:style-name="T276_21"><text:s/></text:span><text:span text:style-name="T276_22">programme</text:span><text:span text:style-name="T276_23"><text:s/>approach);<text:s/>and<text:s/>permissive<text:s/>(able<text:s/>to<text:s/>reassign<text:s/>resources<text:s/>across<text:s/>the<text:s/></text:span><text:span text:style-name="T276_24">goal<text:s/>area</text:span><text:span text:style-name="T276_25"><text:s/>in<text:s/>response<text:s/>to<text:s/>changing<text:s/>context<text:s/>and<text:s/>emerging<text:s/>opportunities,<text:s/>or<text:s/>where<text:s/></text:span><text:span text:style-name="T276_26">the<text:s/>Bri</text:span><text:span text:style-name="T276_27">tish<text:s/>Embassy<text:s/>Harare</text:span><text:span text:style-name="T276_28"><text:s/></text:span><text:span text:style-name="T276_29">has</text:span><text:span text:style-name="T276_30"><text:s/>proved<text:s/>that<text:s/>progress<text:s/>is<text:s/>not<text:s/>possible).<text:s/></text:span><text:span text:style-name="T276_31">It<text:s/></text:span><text:span text:style-name="T276_32">will</text:span><text:span text:style-name="T276_33"><text:s/>be</text:span><text:span text:style-name="T276_34"><text:s/>much<text:s/>more<text:s/>dynamic</text:span><text:span text:style-name="T276_35"><text:s/>than<text:s/>more<text:s/>traditional<text:s/>approaches</text:span><text:span text:style-name="T276_36">,<text:s/>with<text:s/>decisions<text:s/>about<text:s/>how<text:s/>to<text:s/>target<text:s/>resources<text:s/>to<text:s/>catalyse<text:s/>reform<text:s/>delegated<text:s/>to<text:s/></text:span><text:span text:style-name="T276_37">the<text:s/>Policy<text:s/>and<text:s/>Programme<text:s/>Board</text:span><text:span text:style-name="T276_38"><text:s/>–<text:s/>within<text:s/>a<text:s/>framework<text:s/>agreed<text:s/></text:span><text:span text:style-name="T276_39">by<text:s/>the<text:s/>Country<text:s/>Board<text:s/></text:span><text:span text:style-name="T276_40">–</text:span><text:span text:style-name="T276_41"><text:s/>and<text:s/></text:span><text:span text:style-name="T276_42">with<text:s/></text:span><text:span text:style-name="T276_43">investment<text:s/>decisions<text:s/>guided<text:s/>by<text:s/>the<text:s/>criteria<text:s/>set<text:s/>out<text:s/>in<text:s/>the<text:s/>strategic<text:s/>case.<text:s/></text:span><text:span text:style-name="T276_44">In<text:s/>line<text:s/>with<text:s/>the<text:s/>box<text:s/>examples<text:s/>given<text:s/>above,<text:s/>t</text:span><text:span text:style-name="T276_45">he<text:s/>intention<text:s/>is<text:s/>to<text:s/>target<text:s/>the<text:s/>use<text:s/>of<text:s/>small<text:s/>amounts<text:s/>of<text:s/>bilateral<text:s/>ODA<text:s/>under<text:s/>the<text:s/>portfolio<text:s/>business<text:s/>case<text:s/></text:span><text:span text:style-name="T276_46">to<text:s/>where<text:s/>it<text:s/>can<text:s/>have<text:s/></text:span><text:span text:style-name="T276_47">the<text:s/>most</text:span><text:span text:style-name="T276_48"><text:s/>catalytic<text:s/>or<text:s/>transformative<text:s/>impact,<text:s/>especially<text:s/>when<text:s/>combined<text:s/>with<text:s/>other<text:s/>UK<text:s/>levers<text:s/>in<text:s/>an<text:s/>integrated<text:s/>approach.<text:s/></text:span></text:p>
          </text:list-item>
        </text:list>
        <text:p text:style-name="P277"/>
        <text:list text:style-name="LS29" xml:id="list143" text:continue-list="list1">
          <text:list-item>
            <text:p text:style-name="P278"><text:span text:style-name="T278_1">The<text:s/></text:span><text:span text:style-name="T278_2">original<text:s/></text:span><text:span text:style-name="T278_3">programme<text:s/></text:span><text:span text:style-name="T278_4">concept<text:s/>note<text:s/>set<text:s/>out<text:s/>indicative<text:s/></text:span><text:span text:style-name="T278_5">focus<text:s/></text:span><text:span text:style-name="T278_6">areas<text:s/>of</text:span><text:span text:style-name="T278_7"><text:s/></text:span><text:span text:style-name="T278_8">green<text:s/>growth,<text:s/>human<text:s/>capital<text:s/>and<text:s/>rights<text:s/>and<text:s/>accountability.</text:span><text:span text:style-name="T278_9"><text:s/></text:span><text:span text:style-name="T278_10">F</text:span><text:span text:style-name="T278_11">ollowing</text:span><text:span text:style-name="T278_12"><text:s/>further<text:s/>work<text:s/>done<text:s/>during<text:s/></text:span><text:span text:style-name="T278_13">the<text:s/>development<text:s/>of<text:s/></text:span><text:span text:style-name="T278_14">this<text:s/>business<text:s/>case</text:span><text:span text:style-name="T278_15">,</text:span><text:span text:style-name="T278_16"><text:s/>the<text:s/>proposed<text:s/>structure<text:s/></text:span><text:span text:style-name="T278_17">is<text:s/></text:span><text:span text:style-name="T278_18">now<text:s/></text:span><text:span text:style-name="T278_19">a</text:span><text:span text:style-name="T278_20">round<text:s/>the<text:s/>foundations<text:s/></text:span><text:span text:style-name="T278_21">and<text:s/>drivers<text:s/>of<text:s/>inclusive<text:s/>and<text:s/>sustainable<text:s/>growth<text:s/>–<text:s/>with<text:s/>human<text:s/>capital</text:span><text:span text:style-name="T278_22">,</text:span><text:span text:style-name="T278_23"><text:s/>and<text:s/>rights<text:s/>and<text:s/>accountability<text:s/>critical<text:s/>foundations</text:span><text:span text:style-name="T278_24"><text:s/>for<text:s/>growth,<text:s/>as<text:s/>well<text:s/>as<text:s/></text:span><text:span text:style-name="T278_25">being<text:s/></text:span><text:span text:style-name="T278_26">important<text:s/></text:span><text:span text:style-name="T278_27">objectives<text:s/>in<text:s/>their<text:s/>own<text:s/>right</text:span><text:span text:style-name="T278_28">.<text:s/></text:span><text:span text:style-name="T278_29">We<text:s/>now<text:s/>consider<text:s/>the<text:s/>evidence<text:s/></text:span><text:span text:style-name="T278_30">base<text:s/></text:span><text:span text:style-name="T278_31">for<text:s/>this<text:s/>proposed<text:s/>approach.<text:s/></text:span></text:p>
          </text:list-item>
        </text:list>
        <text:p text:style-name="P279"/>
        <text:p text:style-name="P280"><text:span text:style-name="T280_1">Economic<text:s/>Growth<text:s/>Evidence</text:span></text:p>
        <text:p text:style-name="P281"/>
        <text:p text:style-name="P282"><text:span text:style-name="T282_1">Why<text:s/>Growth<text:s/>Matters</text:span></text:p>
        <text:p text:style-name="P283"/>
        <text:list text:style-name="LS29" xml:id="list144" text:continue-list="list1">
          <text:list-item>
            <text:p text:style-name="P284"><text:span text:style-name="T284_1">Economic<text:s/>growth<text:s/>remains<text:s/>the<text:s/>most<text:s/>powerful<text:s/>driver<text:s/>of<text:s/>large</text:span><text:span text:style-name="T284_2">‑scale<text:s/>poverty<text:s/>reduction.<text:s/>A<text:s/>substantial<text:s/>empirical<text:s/>literature<text:s/>finds<text:s/>that<text:s/>rising<text:s/>national<text:s/>income<text:s/>explains<text:s/></text:span><text:span text:style-name="T284_3">the<text:s/>majority<text:s/>of</text:span><text:span text:style-name="T284_4"><text:s/>global<text:s/>reductions<text:s/>in<text:s/>headcount<text:s/>poverty<text:s/>over<text:s/>the<text:s/>past<text:s/>three<text:s/>decades<text:s/>(Dollar<text:s/>&amp;<text:s/>Kraay,<text:s/>2002;<text:s/></text:span><text:span text:style-name="T284_5">Ravallion</text:span><text:span text:style-name="T284_6">,<text:s/>2022).<text:s/>Between<text:s/>1990<text:s/>and<text:s/>2015,<text:s/>global<text:s/>extreme<text:s/>poverty<text:s/>fell<text:s/>from<text:s/>36%<text:s/>to<text:s/>10%,<text:s/>with<text:s/>higher<text:s/>incomes<text:s/>enabling<text:s/>households<text:s/>to<text:s/>access<text:s/>essential<text:s/>services<text:s/>such<text:s/>as<text:s/>electricity,<text:s/>healthcare<text:s/>and<text:s/>clean<text:s/>water<text:s/>(World<text:s/>Bank,<text:s/>2024a).</text:span></text:p>
          </text:list-item>
        </text:list>
        <text:p text:style-name="P285"/>
        <text:list text:style-name="LS29" xml:id="list145" text:continue-list="list1">
          <text:list-item>
            <text:p text:style-name="P286"><text:span text:style-name="T286_1">Growth<text:s/>is<text:s/>strongly<text:s/>correlated<text:s/>with<text:s/>improvements<text:s/>in<text:s/>multidimensional<text:s/>poverty<text:s/>and<text:s/>sustainable<text:s/>development<text:s/>goal<text:s/>(SDG)<text:s/>outcomes,<text:s/>especially<text:s/>at<text:s/></text:span><text:span text:style-name="T286_2">low-income</text:span><text:span text:style-name="T286_3"><text:s/>levels<text:s/>(Balasubramanian<text:s/>et<text:s/>al.,<text:s/>2023;<text:s/>Pritchett,<text:s/>2022).<text:s/>Yet<text:s/>the<text:s/>geography<text:s/>of<text:s/>poverty<text:s/>is<text:s/></text:span><text:span text:style-name="T286_4">shifting:</text:span><text:span text:style-name="T286_5"><text:s/>by<text:s/>2030,<text:s/>over<text:s/>90%<text:s/>of<text:s/>the<text:s/>world’s<text:s/>extreme<text:s/>poor<text:s/>will<text:s/>live<text:s/>in<text:s/>sub-Saharan<text:s/>Africa<text:s/>(World<text:s/>Bank,<text:s/>2025a),<text:s/>and<text:s/>many<text:s/>countries<text:s/>have<text:s/>experienced<text:s/>prolonged<text:s/>stagnation.<text:s/>Real<text:s/>income<text:s/>per<text:s/>capita<text:s/>in<text:s/>Africa<text:s/>is<text:s/>still<text:s/>around<text:s/>2%<text:s/>below<text:s/>its<text:s/>2015<text:s/>peak<text:s/>and<text:s/>real<text:s/>wealth<text:s/>per<text:s/>capita<text:s/>fell<text:s/>between<text:s/>1995<text:s/>and<text:s/>2020<text:s/>(World<text:s/>Bank,<text:s/>2024b).<text:s/>In<text:s/>Zimbabwe,<text:s/>GDP<text:s/>per<text:s/>capita<text:s/>is<text:s/>roughly<text:s/>unchanged<text:s/>since<text:s/>the<text:s/>late<text:s/>1960s<text:s/>(Bolt<text:s/>&amp;<text:s/>van<text:s/>Zanden,<text:s/>2023),<text:s/>and<text:s/>extreme<text:s/>poverty<text:s/>rose<text:s/>from<text:s/>36%<text:s/>to<text:s/>49%<text:s/>between<text:s/>2011<text:s/>and<text:s/>2023<text:s/>(World<text:s/>Bank,<text:s/>2025b).</text:span></text:p>
          </text:list-item>
        </text:list>
        <text:p text:style-name="P287"/>
        <text:list text:style-name="LS29" xml:id="list146" text:continue-list="list1">
          <text:list-item>
            <text:p text:style-name="P288"><text:span text:style-name="T288_1">The<text:s/>implication<text:s/>is<text:s/>clear:<text:s/></text:span><text:span text:style-name="T288_2">growth<text:s/>is<text:s/>necessary<text:s/>but<text:s/>not<text:s/>sufficient</text:span><text:span text:style-name="T288_3">.<text:s/>The<text:s/>distribution<text:s/>and<text:s/>structure<text:s/>of<text:s/>growth<text:s/>determine<text:s/>its<text:s/>poverty<text:s/>reducing<text:s/>power<text:s/>(</text:span><text:span text:style-name="T288_4">Ravallion</text:span><text:span text:style-name="T288_5">,<text:s/>2022;<text:s/>Santos<text:s/>et<text:s/>al.,<text:s/>2016).<text:s/>Sustained<text:s/>declines<text:s/>in<text:s/>poverty<text:s/>require<text:s/>growth<text:s/>that<text:s/>is<text:s/>rapid,<text:s/>broad<text:s/>based<text:s/>across<text:s/>sectors<text:s/>and<text:s/>regions,<text:s/>and<text:s/>inclusive<text:s/>-<text:s/>enabling<text:s/>all<text:s/>groups<text:s/>to<text:s/>participate<text:s/>and<text:s/>benefit.</text:span></text:p>
          </text:list-item>
        </text:list>
        <text:p text:style-name="P289"/>
        <text:p text:style-name="P290"><text:span text:style-name="T290_1">Pillar<text:s/>1:<text:s/></text:span><text:span text:style-name="T290_2">Foundations<text:s/>for<text:s/>Inclusive<text:s/>and<text:s/>Sustainable<text:s/>Growth</text:span></text:p>
        <text:p text:style-name="P291"/>
        <text:p text:style-name="P292"><text:span text:style-name="T292_1">Human<text:s/>capital</text:span></text:p>
        <text:p text:style-name="P293"/>
        <text:list text:style-name="LS29" xml:id="list147" text:continue-list="list1">
          <text:list-item>
            <text:p text:style-name="P294"><text:span text:style-name="T294_1">Human<text:s/>capital<text:s/>is<text:s/>now<text:s/>understood<text:s/>as<text:s/></text:span><text:span text:style-name="T294_2">access<text:s/>to</text:span><text:span text:style-name="T294_3"><text:s/></text:span><text:span text:style-name="T294_4">quality</text:span><text:span text:style-name="T294_5"><text:s/>learning<text:s/>and<text:s/>health</text:span><text:span text:style-name="T294_6">care</text:span><text:span text:style-name="T294_7">,<text:s/>not<text:s/>simply<text:s/>years<text:s/>of<text:s/>schooling</text:span><text:span text:style-name="T294_8"><text:s/>or<text:s/>the<text:s/>existence<text:s/>of<text:s/>health<text:s/>facilities</text:span><text:span text:style-name="T294_9">.<text:s/>Extensive<text:s/>evidence<text:s/>documents<text:s/>a<text:s/>global<text:s/>“learning<text:s/>crisis”—schooling<text:s/>without<text:s/>commensurate<text:s/>gains<text:s/>in<text:s/>foundational<text:s/>skills.<text:s/>Cross-country<text:s/>analyses<text:s/>show<text:s/>that<text:s/>cognitive<text:s/></text:span><text:span text:style-name="T294_10">skills,<text:s/>not<text:s/>years<text:s/>of<text:s/>schooling,<text:s/>explain<text:s/>long-run<text:s/>income<text:s/>levels<text:s/>and<text:s/>growth<text:s/>trajectories<text:s/>(Hanushek<text:s/>&amp;<text:s/></text:span><text:span text:style-name="T294_11">Woessmann</text:span><text:span text:style-name="T294_12">,<text:s/>2023;<text:s/>Lee<text:s/>&amp;<text:s/>Lee,<text:s/>2024).</text:span></text:p>
          </text:list-item>
        </text:list>
        <text:p text:style-name="P295"><text:span text:style-name="T295_1"><text:s/></text:span></text:p>
        <text:list text:style-name="LS29" xml:id="list148" text:continue-list="list1">
          <text:list-item>
            <text:p text:style-name="P296"><text:span text:style-name="T296_1">Access<text:s/>to<text:s/>quality<text:s/>healthcare<text:s/>contributes<text:s/>to<text:s/>economic<text:s/>growth<text:s/>by<text:s/>enabling<text:s/>students<text:s/>to<text:s/>learn,<text:s/>workers<text:s/>to<text:s/>be<text:s/>healthy<text:s/>and<text:s/>productive,<text:s/></text:span><text:span text:style-name="T296_2">both<text:s/>of<text:s/>which<text:s/>strengthen<text:s/>human<text:s/>capital<text:s/>and,<text:s/>crucially,<text:s/>by<text:s/>protecting<text:s/>households<text:s/>from<text:s/>slipping<text:s/>(further)<text:s/>into<text:s/>poverty,<text:s/>through<text:s/>catastrophic<text:s/>health<text:s/>expenditure.</text:span></text:p>
          </text:list-item>
        </text:list>
        <text:p text:style-name="P297"/>
        <text:list text:style-name="LS29" xml:id="list149" text:continue-list="list1">
          <text:list-item>
            <text:p text:style-name="P298"><text:span text:style-name="T298_1">Similarly,<text:s/>recent<text:s/>research<text:s/>resolves<text:s/>longstanding<text:s/>micro–macro<text:s/>puzzles<text:s/>by<text:s/>showing<text:s/>that<text:s/>health<text:s/>improvements<text:s/>raise<text:s/>productivity<text:s/>and<text:s/>economic<text:s/>growth<text:s/>both<text:s/>directly<text:s/>and<text:s/>indirectly,<text:s/>with<text:s/>macro<text:s/>effects<text:s/>within<text:s/>the<text:s/>range<text:s/>of<text:s/>micro<text:s/>estimates<text:s/>(Bloom<text:s/>et<text:s/>al.,<text:s/>2022;<text:s/>Bloom,<text:s/>Kuhn<text:s/>&amp;<text:s/>Prettner,<text:s/>2022).<text:s/>These<text:s/>findings<text:s/>justify<text:s/>shifting<text:s/>from<text:s/>direct<text:s/>service<text:s/>delivery<text:s/>to<text:s/>health<text:s/>and<text:s/>education<text:s/>system<text:s/>strengthening<text:s/>aligned<text:s/>with<text:s/>measurable<text:s/>outcomes<text:s/>(e.g.,<text:s/>foundational<text:s/>literacy,<text:s/>maternal<text:s/>survival</text:span><text:span text:style-name="T298_2">,<text:s/>reduced<text:s/>days</text:span><text:span text:style-name="T298_3">/</text:span><text:span text:style-name="T298_4">money</text:span><text:span text:style-name="T298_5"><text:s/>lost<text:s/>to<text:s/>illness</text:span><text:span text:style-name="T298_6">),<text:s/>as<text:s/>a<text:s/>critical<text:s/>long-term<text:s/>foundation<text:s/>for<text:s/>inclusive<text:s/>and<text:s/>sustainable<text:s/>growth.<text:s/></text:span></text:p>
          </text:list-item>
        </text:list>
        <text:p text:style-name="P299"/>
        <text:p text:style-name="P300"><text:span text:style-name="T300_1">Institutions<text:s/>and<text:s/>macroeconomic<text:s/>credibility</text:span></text:p>
        <text:p text:style-name="P301"/>
        <text:list text:style-name="LS29" xml:id="list150" text:continue-list="list1">
          <text:list-item>
            <text:p text:style-name="P302"><text:span text:style-name="T302_1">Secure<text:s/>property<text:s/>rights,<text:s/>predictable<text:s/>regulation<text:s/>and<text:s/>macroeconomic<text:s/>stability<text:s/>remain<text:s/>the<text:s/>core<text:s/>enabling<text:s/>conditions<text:s/>for<text:s/>investment<text:s/>and<text:s/>productivity<text:s/>growth.<text:s/>Institutional<text:s/>quality<text:s/>is<text:s/>repeatedly<text:s/>shown<text:s/>to<text:s/>be<text:s/>a<text:s/>“fundamental<text:s/>cause”<text:s/>of<text:s/>long-run<text:s/>income<text:s/>differences<text:s/>(Acemoglu,<text:s/>Johnson<text:s/>&amp;<text:s/>Robinson,<text:s/>2005),<text:s/>while<text:s/>predictable<text:s/>macro<text:s/>frameworks<text:s/>reduce<text:s/>risk<text:s/>premia<text:s/>and<text:s/>crowd-in<text:s/>private<text:s/>investment<text:s/>(Acemoglu<text:s/>&amp;<text:s/>Johnson,<text:s/>2005).</text:span></text:p>
          </text:list-item>
        </text:list>
        <text:p text:style-name="P303"/>
        <text:list text:style-name="LS29" xml:id="list151" text:continue-list="list1">
          <text:list-item>
            <text:p text:style-name="P304"><text:span text:style-name="T304_1">F</text:span><text:span text:style-name="T304_2">oreign<text:s/></text:span><text:span text:style-name="T304_3">D</text:span><text:span text:style-name="T304_4">irect<text:s/></text:span><text:span text:style-name="T304_5">I</text:span><text:span text:style-name="T304_6">nvestment<text:s/>(</text:span><text:span text:style-name="T304_7">FDI</text:span><text:span text:style-name="T304_8">)</text:span><text:span text:style-name="T304_9"><text:s/>flows<text:s/>remain<text:s/>subdued<text:s/>and<text:s/>international<text:s/>project<text:s/>finance<text:s/>declined<text:s/>by<text:s/>over<text:s/>a<text:s/>quarter<text:s/>in<text:s/>2023,<text:s/>particularly<text:s/>in<text:s/>SDG-linked<text:s/>sectors<text:s/>(UNCTAD,<text:s/>2024),<text:s/>increasing<text:s/>the<text:s/>importance<text:s/>of<text:s/>credible<text:s/>domestic<text:s/>policy<text:s/>frameworks<text:s/>to<text:s/>attract<text:s/>investment.</text:span></text:p>
          </text:list-item>
        </text:list>
        <text:p text:style-name="P305"/>
        <text:p text:style-name="P306"><text:span text:style-name="T306_1">Climate<text:s/>compatibility</text:span></text:p>
        <text:p text:style-name="P307"/>
        <text:list text:style-name="LS29" xml:id="list152" text:continue-list="list1">
          <text:list-item>
            <text:p text:style-name="P308"><text:span text:style-name="T308_1">Climate<text:s/>vulnerability<text:s/>is<text:s/>now<text:s/>a<text:s/>binding<text:s/>constraint<text:s/>to<text:s/>development.<text:s/></text:span><text:span text:style-name="T308_2">Zimbabwe<text:s/>is<text:s/>ranked<text:s/>the<text:s/>16</text:span><text:span text:style-name="T308_3">th</text:span><text:span text:style-name="T308_4"><text:s/>most<text:s/>vulnerable<text:s/>country<text:s/>in<text:s/>the<text:s/>Notre<text:s/>Dame<text:s/>Global<text:s/>Adaptation<text:s/>Initiative<text:s/>global<text:s/>rankings<text:s/>based<text:s/>on<text:s/>climate<text:s/>vulnerability<text:s/>and<text:s/>readiness</text:span><text:span text:style-name="T308_5"><text:note text:note-class="footnote"><text:note-citation/><text:note-body><text:p text:style-name="P309"><text:span text:style-name="T309_1"><text:s/></text:span><text:span text:style-name="T309_2"><text:a xlink:type="simple" xlink:href="https://gain.nd.edu/our-work/country-index/rankings/"><text:span text:style-name="T309_3">Rankings<text:s/>//<text:s/>Notre<text:s/>Dame<text:s/>Global<text:s/>Adaptation<text:s/>Initiative<text:s/>//<text:s/>University<text:s/>of<text:s/>Notre<text:s/>Dame</text:span></text:a></text:span><text:span text:style-name="T309_4">.<text:s/>Accessed<text:s/>2<text:s/>March<text:s/>2026.<text:s/></text:span></text:p></text:note-body></text:note></text:span><text:span text:style-name="T309_5">.<text:s/></text:span><text:span text:style-name="T309_6">Mortality<text:s/>from<text:s/>climate-related<text:s/>disasters<text:s/>has<text:s/>been<text:s/>roughly<text:s/>15<text:s/>times<text:s/>higher<text:s/>in<text:s/>highly<text:s/>vulnerable<text:s/>regions<text:s/>than<text:s/>in<text:s/>low-vulnerability<text:s/>regions<text:s/>(IPCC,<text:s/>2022).<text:s/>Furthermore,<text:s/>incomes<text:s/>are<text:s/>a<text:s/>primary<text:s/>driver<text:s/>of<text:s/>climate<text:s/>resilience,<text:s/>particularly<text:s/>at<text:s/>low-income<text:s/>levels<text:s/>(Asmamaw<text:s/>et<text:s/>al.,<text:s/>2019),<text:s/>and<text:s/>a<text:s/>lack<text:s/>of<text:s/>resilience<text:s/>increases<text:s/>the<text:s/>negative<text:s/>impact<text:s/>of<text:s/>shocks<text:s/>on<text:s/>growth<text:s/>and<text:s/>stability.<text:s/>Therefore,<text:s/>increasing<text:s/>incomes<text:s/>(i.e.<text:s/>supporting<text:s/>economic<text:s/>growth)<text:s/>is<text:s/>an<text:s/>important<text:s/>route<text:s/>to<text:s/>building<text:s/>the<text:s/>climate<text:s/>resilience<text:s/>of<text:s/>households.<text:s/>For<text:s/>low-income<text:s/>countries,<text:s/>given<text:s/>their<text:s/>very<text:s/>low<text:s/>contribution<text:s/>to<text:s/>global<text:s/>greenhouse<text:s/>gas<text:s/>emissions,<text:s/>climate-compatible<text:s/>growth<text:s/>primarily<text:s/>means<text:s/></text:span><text:span text:style-name="T309_7">adaptation<text:s/>first</text:span><text:span text:style-name="T309_8">:<text:s/>resilient<text:s/>infrastructure,<text:s/>diversified<text:s/>livelihoods,<text:s/>reliable<text:s/>energy<text:s/>and<text:s/>nature<text:s/>positive<text:s/>development.<text:s/>Failure<text:s/>to<text:s/>incorporate<text:s/>climate<text:s/>and<text:s/>natural<text:s/>capital<text:s/>dynamics<text:s/>leads<text:s/>to<text:s/>systematic<text:s/>underestimation<text:s/>of<text:s/>debt<text:s/>risks,<text:s/>misallocation<text:s/>of<text:s/>investment<text:s/>and<text:s/>misidentification<text:s/>of<text:s/>fiscal<text:s/>space.</text:span></text:p>
          </text:list-item>
        </text:list>
        <text:p text:style-name="P310"/>
        <text:p text:style-name="P311"><text:span text:style-name="T311_1">Pillar<text:s/>2:<text:s/></text:span><text:span text:style-name="T311_2">Drivers<text:s/>of<text:s/>Inclusive<text:s/>and<text:s/>Sustainable<text:s/>Growth</text:span></text:p>
        <text:p text:style-name="P312"/>
        <text:p text:style-name="P313"><text:span text:style-name="T313_1">Finance<text:s/>and<text:s/>investment</text:span></text:p>
        <text:p text:style-name="P314"/>
        <text:list text:style-name="LS29" xml:id="list153" text:continue-list="list1">
          <text:list-item>
            <text:p text:style-name="P315"><text:span text:style-name="T315_1">The<text:s/>largest<text:s/>meta-analysis<text:s/>of<text:s/>finance–growth<text:s/>relationships<text:s/></text:span><text:span text:style-name="T315_2">finds</text:span><text:span text:style-name="T315_3"><text:s/>a<text:s/>small<text:s/>but<text:s/>genuine<text:s/>causal<text:s/>effect,<text:s/>with<text:s/>capital<text:s/>market<text:s/>depth<text:s/>generally<text:s/>more<text:s/>important<text:s/>than<text:s/>bank<text:s/>credit<text:s/>for<text:s/>long-run<text:s/>growth<text:s/>(Iwasaki<text:s/>&amp;<text:s/></text:span><text:span text:style-name="T315_4">Kočenda</text:span><text:span text:style-name="T315_5">,<text:s/>2024;<text:s/></text:span><text:span text:style-name="T315_6">Valickova</text:span><text:span text:style-name="T315_7">,<text:s/>Havranek<text:s/>&amp;<text:s/>Horvath,<text:s/>2015).<text:s/>Weak<text:s/>global<text:s/>investment<text:s/>conditions<text:s/>reinforce<text:s/>the<text:s/>need<text:s/>to<text:s/>mobilise<text:s/>domestic<text:s/>capital<text:s/>markets<text:s/>and<text:s/>develop<text:s/>pipelines<text:s/>of<text:s/>bankable,<text:s/>climate-aligned<text:s/>projects<text:s/>(UNCTAD,<text:s/>2024).</text:span></text:p>
          </text:list-item>
        </text:list>
        <text:p text:style-name="P316"/>
        <text:p text:style-name="P317"><text:span text:style-name="T317_1">Trade<text:s/>and<text:s/>market<text:s/>access</text:span></text:p>
        <text:p text:style-name="P318"/>
        <text:list text:style-name="LS29" xml:id="list154" text:continue-list="list1">
          <text:list-item>
            <text:p text:style-name="P319"><text:span text:style-name="T319_1">Trade<text:s/>openness<text:s/>is<text:s/>associated<text:s/>with<text:s/>higher<text:s/>growth,<text:s/>especially<text:s/>when<text:s/>supported<text:s/>by<text:s/>complementary<text:s/>investments<text:s/>in<text:s/>infrastructure,<text:s/>skills<text:s/>and<text:s/>social<text:s/>protection<text:s/>(Bacchetta<text:s/>et<text:s/>al.,<text:s/>2021).<text:s/>Recent<text:s/>evidence<text:s/>shows<text:s/>openness<text:s/>reduces<text:s/>working<text:s/>poverty<text:s/>on<text:s/>average,<text:s/>although<text:s/>effects<text:s/>differ<text:s/>by<text:s/>income<text:s/>group<text:s/>(Tun<text:s/>Nessa<text:s/>&amp;<text:s/></text:span><text:span text:style-name="T319_2">Imai,<text:s/>2023).<text:s/>Export<text:s/>readiness<text:s/>support,<text:s/>standards<text:s/>infrastructure<text:s/>and<text:s/>regional<text:s/>market<text:s/>integration<text:s/>therefore<text:s/>play<text:s/>central<text:s/>roles<text:s/>in<text:s/>linking<text:s/>smaller<text:s/>firms<text:s/>and<text:s/>workers<text:s/>to<text:s/>global<text:s/>value<text:s/>chains.</text:span></text:p>
          </text:list-item>
        </text:list>
        <text:p text:style-name="P320"/>
        <text:p text:style-name="P321"><text:span text:style-name="T321_1">Productivity,<text:s/>technology<text:s/>and<text:s/>innovation</text:span></text:p>
        <text:p text:style-name="P322"/>
        <text:list text:style-name="LS29" xml:id="list155" text:continue-list="list1">
          <text:list-item>
            <text:p text:style-name="P323"><text:span text:style-name="T323_1">Technology<text:s/>adoption—particularly<text:s/>ICT—explains<text:s/>a<text:s/>large<text:s/>share<text:s/>of<text:s/>long-run<text:s/>productivity<text:s/>differences.<text:s/>Adoption<text:s/>is<text:s/>faster<text:s/>where<text:s/>skills,<text:s/>management<text:s/>capabilities<text:s/>and<text:s/>openness<text:s/>are<text:s/>stronger.<text:s/>Bundled<text:s/>firm-level<text:s/>interventions<text:s/>(technology<text:s/>+<text:s/>management<text:s/>practices<text:s/>+<text:s/>skills)<text:s/>consistently<text:s/>outperform<text:s/>isolated<text:s/>interventions<text:s/>(</text:span><text:span text:style-name="T323_2">Badur</text:span><text:span text:style-name="T323_3"><text:s/>&amp;<text:s/>Sohag,<text:s/>2024/25).</text:span></text:p>
          </text:list-item>
        </text:list>
        <text:p text:style-name="P324"/>
        <text:p text:style-name="P325"><text:span text:style-name="T325_1">Structural<text:s/>transformation</text:span></text:p>
        <text:p text:style-name="P326"/>
        <text:list text:style-name="LS29" xml:id="list156" text:continue-list="list1">
          <text:list-item>
            <text:p text:style-name="P327"><text:span text:style-name="T327_1">The<text:s/>composition<text:s/>of<text:s/>growth<text:s/>matters<text:s/>as<text:s/>much<text:s/>as<text:s/>its<text:s/>pace.<text:s/>Historically,<text:s/>poverty-reducing<text:s/>growth<text:s/>has<text:s/>been<text:s/>driven<text:s/>by<text:s/>structural<text:s/>transformation—labour<text:s/>moving<text:s/>from<text:s/>subsistence<text:s/>agriculture<text:s/>into<text:s/>higher-productivity<text:s/>tradables<text:s/>and<text:s/>services<text:s/>(Pinto<text:s/>et<text:s/>al.,<text:s/>2025).<text:s/>However,<text:s/>contemporary<text:s/>evidence<text:s/>shows<text:s/>“premature<text:s/>deindustrialisation”,<text:s/>with<text:s/>manufacturing<text:s/>peaking<text:s/>earlier<text:s/>and<text:s/>at<text:s/>lower<text:s/>income<text:s/>levels<text:s/>(Özçelik<text:s/>&amp;<text:s/>Özmen,<text:s/>2023).<text:s/>This<text:s/>does<text:s/>not<text:s/>negate<text:s/>industrialisation<text:s/>but<text:s/>requires<text:s/>an<text:s/>adapted<text:s/>strategy:<text:s/>supporting<text:s/>competitive<text:s/>niches<text:s/>in<text:s/></text:span><text:span text:style-name="T327_2">agro</text:span><text:span text:style-name="T327_3">-processing,<text:s/>tradable<text:s/>services<text:s/>and<text:s/>productivity<text:s/>upgrading<text:s/>within<text:s/>services,<text:s/>while<text:s/>monitoring<text:s/>how<text:s/>climate<text:s/>and<text:s/>technology<text:s/>shifts<text:s/>reshape<text:s/>comparative<text:s/>advantage.</text:span></text:p>
          </text:list-item>
        </text:list>
        <text:p text:style-name="P328"/>
        <text:p text:style-name="P329"><text:span text:style-name="T329_1">Evidence<text:s/>s</text:span><text:span text:style-name="T329_2">ummary</text:span></text:p>
        <text:p text:style-name="P330"/>
        <text:list text:style-name="LS29" xml:id="list157" text:continue-list="list1">
          <text:list-item>
            <text:p text:style-name="P331"><text:span text:style-name="T331_1">To<text:s/>achieve<text:s/>large</text:span><text:span text:style-name="T331_2">‑scale<text:s/>reductions<text:s/>in<text:s/>poverty,<text:s/>countries<text:s/>need:</text:span></text:p>
          </text:list-item>
        </text:list>
        <text:list text:style-name="LS33" xml:id="list158">
          <text:list-item>
            <text:p text:style-name="P332"><text:span text:style-name="T332_1">Foundations:</text:span><text:span text:style-name="T332_2"><text:s/>quality<text:s/>human<text:s/>capital,<text:s/>credible<text:s/>institutions<text:s/>and<text:s/>macroeconomic<text:s/>stability,<text:s/>and<text:s/>climate<text:s/>compatible<text:s/>development.</text:span></text:p>
          </text:list-item>
          <text:list-item>
            <text:p text:style-name="P333"><text:span text:style-name="T333_1">Drivers:</text:span><text:span text:style-name="T333_2"><text:s/>deeper<text:s/>finance<text:s/>and<text:s/>investment<text:s/>ecosystems,<text:s/>trade<text:s/>and<text:s/>market<text:s/>access,<text:s/>innovation<text:s/>and<text:s/>productivity<text:s/>growth.</text:span></text:p>
          </text:list-item>
          <text:list-item>
            <text:p text:style-name="P334"><text:span text:style-name="T334_1">Structural<text:s/>transformation:</text:span><text:span text:style-name="T334_2"><text:s/>diversification<text:s/>into<text:s/>higher<text:s/>productivity<text:s/>sectors<text:s/>and<text:s/>wider<text:s/>geographic<text:s/>distribution<text:s/>of<text:s/>opportunity.</text:span></text:p>
          </text:list-item>
        </text:list>
        <text:list text:style-name="LS29" xml:id="list161" text:continue-list="list1">
          <text:list-item>
            <text:p text:style-name="P335"><text:span text:style-name="T335_1">There<text:s/>is<text:s/>no<text:s/>single<text:s/>formula<text:s/>for<text:s/>success,<text:s/>but<text:s/>countries<text:s/>that<text:s/>combine<text:s/>these<text:s/>elements<text:s/>-<text:s/>while<text:s/>navigating<text:s/>their<text:s/>political<text:s/>economy<text:s/>constraints<text:s/>-<text:s/>are<text:s/>the<text:s/>ones<text:s/>that<text:s/>achieve<text:s/>sustained,<text:s/>broadly<text:s/>shared<text:s/>increases<text:s/>in<text:s/>living<text:s/>standards.</text:span></text:p>
          </text:list-item>
        </text:list>
        <text:p text:style-name="P336"/>
        <text:list text:style-name="LS29" xml:id="list162" text:continue-list="list1">
          <text:list-item>
            <text:p text:style-name="P337"><text:span text:style-name="T337_1">A<text:s/>much<text:s/>deeper<text:s/>evidence<text:s/>summary<text:s/>against<text:s/>each<text:s/>of<text:s/>the<text:s/>outcome<text:s/>areas<text:s/>is</text:span><text:span text:style-name="T337_2"><text:s/>provided<text:s/>in<text:s/>Annex<text:s/>A.</text:span></text:p>
          </text:list-item>
        </text:list>
        <text:p text:style-name="P338"/>
        <text:p text:style-name="P339"/>
        <text:p text:style-name="P340"><text:span text:style-name="T340_1">Appraisal<text:s/>Framework</text:span></text:p>
        <text:p text:style-name="P341"/>
        <text:list text:style-name="LS29" xml:id="list163" text:continue-list="list1">
          <text:list-item>
            <text:p text:style-name="P342"><text:span text:style-name="T342_1">As<text:s/>set<text:s/>out<text:s/>in<text:s/>the<text:s/>strategic<text:s/>case,<text:s/>the<text:s/>overarching<text:s/>impact<text:s/>of<text:s/>the<text:s/>programme<text:s/>is:</text:span></text:p>
          </text:list-item>
        </text:list>
        <text:p text:style-name="P343"/>
        <text:p text:style-name="P344"><text:span text:style-name="T344_1">Inclusive<text:s/>and<text:s/>sustainable<text:s/>growth<text:s/>in<text:s/>Zimbabwe<text:s/>is<text:s/>enhanced<text:s/>through<text:s/>UK<text:s/>partnerships<text:s/>that<text:s/>strengthen<text:s/>the<text:s/>foundations<text:s/>for<text:s/>growth<text:s/>and<text:s/>accelerate<text:s/>the<text:s/>most<text:s/>transformative<text:s/>drivers<text:s/>of<text:s/>growth.<text:s/></text:span></text:p>
        <text:p text:style-name="P345"/>
        <text:list text:style-name="LS29" xml:id="list164" text:continue-list="list1">
          <text:list-item>
            <text:p text:style-name="P346"><text:span text:style-name="T346_1">Economic<text:s/>growth<text:s/>is<text:s/>the<text:s/>single<text:s/>most<text:s/>powerful<text:s/>lever<text:s/>for<text:s/>pulling<text:s/>people<text:s/>out<text:s/>of<text:s/>poverty</text:span><text:span text:style-name="T346_2">,<text:s/></text:span><text:span text:style-name="T346_3">but</text:span><text:span text:style-name="T346_4"><text:s/>while<text:s/>growth<text:s/>is<text:s/>necessary,<text:s/>it<text:s/>is<text:s/>not<text:s/>sufficient.<text:s/>The<text:s/>type<text:s/>of<text:s/>growth<text:s/>matters,<text:s/></text:span><text:span text:style-name="T346_5">which<text:s/>is<text:s/>why<text:s/></text:span><text:span text:style-name="T346_6">the<text:s/>business<text:s/>case<text:s/>targets</text:span><text:span text:style-name="T346_7"><text:s/>inclusive<text:s/>and<text:s/>sustainable<text:s/>growth<text:s/></text:span><text:span text:style-name="T346_8">by<text:s/></text:span><text:span text:style-name="T346_9">focusing<text:s/>on<text:s/>building<text:s/>the<text:s/>foundations<text:s/>for<text:s/>and<text:s/>drivers<text:s/>of<text:s/>that<text:s/>growth.</text:span></text:p>
          </text:list-item>
        </text:list>
        <text:p text:style-name="P347"/>
        <text:list text:style-name="LS29" xml:id="list165" text:continue-list="list1">
          <text:list-item>
            <text:p text:style-name="P348"><text:span text:style-name="T348_1">There<text:s/>are<text:s/>a<text:s/>range<text:s/>of<text:s/></text:span><text:span text:style-name="T348_2">inclusive<text:s/></text:span><text:span text:style-name="T348_3">g</text:span><text:span text:style-name="T348_4">rowth<text:s/>pathways</text:span><text:span text:style-name="T348_5"><text:s/>–<text:s/>including<text:s/>outcomes<text:s/>and<text:s/>sub-impact</text:span><text:span text:style-name="T348_6">s<text:s/>as<text:s/>set<text:s/>out<text:s/>in<text:s/>the<text:s/>strategic<text:s/>case</text:span><text:span text:style-name="T348_7">,<text:s/>and<text:s/>more<text:s/>detail<text:s/>on<text:s/>outputs<text:s/>and<text:s/>possible<text:s/>partners<text:s/>in<text:s/>the<text:s/>fuller<text:s/>theory<text:s/>of<text:s/>change<text:s/>in<text:s/>Annex<text:s/>B</text:span><text:span text:style-name="T348_8">.</text:span><text:span text:style-name="T348_9"><text:s/></text:span><text:span text:style-name="T348_10">The<text:s/>British<text:s/>Embassy<text:s/>Harare</text:span><text:span text:style-name="T348_11"><text:s/>will<text:s/></text:span><text:span text:style-name="T348_12">take<text:s/>a<text:s/>portfolio<text:s/>approach<text:s/>and<text:s/></text:span><text:span text:style-name="T348_13">pursue<text:s/></text:span><text:span text:style-name="T348_14">various<text:s/>pathways<text:s/>at<text:s/>any<text:s/>given<text:s/></text:span><text:span text:style-name="T348_15">time<text:s/>but</text:span><text:span text:style-name="T348_16"><text:s/>may<text:s/>not<text:s/>pursue<text:s/>all<text:s/>pathways<text:s/></text:span><text:span text:style-name="T348_17">all<text:s/>of</text:span><text:span text:style-name="T348_18"><text:s/>the<text:s/>time</text:span><text:span text:style-name="T348_19">.</text:span><text:span text:style-name="T348_20"><text:s/></text:span></text:p>
          </text:list-item>
        </text:list>
        <text:p text:style-name="P349"/>
        <text:list text:style-name="LS29" xml:id="list166" text:continue-list="list1">
          <text:list-item>
            <text:p text:style-name="P350"><text:span text:style-name="T350_1">The<text:s/>six<text:s/>proposed<text:s/>areas<text:s/>of<text:s/>work<text:s/>(three<text:s/>foundations<text:s/>and<text:s/>three<text:s/>drivers<text:s/>of<text:s/>inclusive<text:s/>and<text:s/>sustainable<text:s/>growth)<text:s/>represent<text:s/>the<text:s/></text:span><text:span text:style-name="T350_2">maximum</text:span><text:span text:style-name="T350_3"><text:s/></text:span><text:span text:style-name="T350_4">set<text:s/>of<text:s/>p</text:span><text:span text:style-name="T350_5">ossible<text:s/>choices<text:s/>for<text:s/>the<text:s/>programme<text:s/>rather<text:s/>than<text:s/>a<text:s/>commitment<text:s/>to<text:s/>deliver<text:s/></text:span><text:span text:style-name="T350_6">across<text:s/>all<text:s/>simultaneously.<text:s/>The<text:s/></text:span><text:span text:style-name="T350_7">b</text:span><text:span text:style-name="T350_8">usiness<text:s/></text:span><text:span text:style-name="T350_9">c</text:span><text:span text:style-name="T350_10">ase<text:s/>is<text:s/></text:span><text:span text:style-name="T350_11">intentionally<text:s/></text:span><text:span text:style-name="T350_12">broad</text:span><text:span text:style-name="T350_13"><text:s/>to<text:s/>permit<text:s/>adaptive<text:s/>management<text:s/>and<text:s/>to<text:s/>allow<text:s/>the<text:s/>Policy<text:s/>and<text:s/>Programme<text:s/>Board,<text:s/>operating<text:s/>under<text:s/>the<text:s/>governance<text:s/>arrangements<text:s/>set<text:s/>out<text:s/>in<text:s/>the<text:s/></text:span><text:span text:style-name="T350_14">m</text:span><text:span text:style-name="T350_15">anagement<text:s/></text:span><text:span text:style-name="T350_16">c</text:span><text:span text:style-name="T350_17">ase,<text:s/>the<text:s/>scope<text:s/>to<text:s/>prioritise<text:s/>and<text:s/>narrow<text:s/>resource<text:s/>allocation<text:s/>during<text:s/>implementation.<text:s/></text:span></text:p>
          </text:list-item>
        </text:list>
        <text:p text:style-name="P351"/>
        <text:list text:style-name="LS29" xml:id="list167" text:continue-list="list1">
          <text:list-item>
            <text:p text:style-name="P352"><text:span text:style-name="T352_1">These<text:s/>six<text:s/>arears<text:s/>cover<text:s/>a<text:s/>wide<text:s/>thematic<text:s/>scope</text:span><text:span text:style-name="T352_2">.<text:s/>A</text:span><text:span text:style-name="T352_3"><text:s/>comprehensive<text:s/></text:span><text:span text:style-name="T352_4">and<text:s/>precise<text:s/></text:span><text:span text:style-name="T352_5">gap<text:s/>analysis<text:s/>has<text:s/>not<text:s/>been<text:s/>undertaken<text:s/>at<text:s/>this<text:s/>stage.<text:s/></text:span><text:span text:style-name="T352_6">However,</text:span><text:span text:style-name="T352_7"><text:s/>this<text:s/></text:span><text:span text:style-name="T352_8">will<text:s/>be<text:s/>a<text:s/>key<text:s/>criteria</text:span><text:span text:style-name="T352_9"><text:s/></text:span><text:span text:style-name="T352_10">(as<text:s/>set<text:s/>out<text:s/>in<text:s/>the<text:s/>management<text:s/>case)<text:s/></text:span><text:span text:style-name="T352_11">for<text:s/></text:span><text:span text:style-name="T352_12">the<text:s/></text:span><text:span text:style-name="T352_13">approval<text:s/>of<text:s/>any<text:s/></text:span><text:span text:style-name="T352_14">project</text:span><text:span text:style-name="T352_15"><text:s/></text:span><text:span text:style-name="T352_16">intervention<text:s/>–<text:s/>the<text:s/>extent<text:s/>to<text:s/>which<text:s/>other<text:s/>donors<text:s/>are<text:s/>active</text:span><text:span text:style-name="T352_17">,<text:s/></text:span><text:span text:style-name="T352_18">whether<text:s/>the<text:s/>UK<text:s/>is<text:s/>filling<text:s/>an<text:s/>important<text:s/>gap</text:span><text:span text:style-name="T352_19">,<text:s/>and<text:s/>how<text:s/>each<text:s/>intervention<text:s/>will<text:s/>crowd<text:s/>in,<text:s/>complement,<text:s/>or<text:s/>maximize<text:s/>the<text:s/>use<text:s/>of<text:s/>wider<text:s/>UK<text:s/></text:span><text:span text:style-name="T352_20">l</text:span><text:span text:style-name="T352_21">evers.</text:span><text:span text:style-name="T352_22"><text:s/></text:span><text:span text:style-name="T352_23">Focu</text:span><text:span text:style-name="T352_24">s<text:s/>will<text:s/></text:span><text:span text:style-name="T352_25">also<text:s/></text:span><text:span text:style-name="T352_26">sharpen<text:s/>within<text:s/>this<text:s/>choice<text:s/>set<text:s/>through<text:s/>the<text:s/></text:span><text:span text:style-name="T352_27">Embassy’s<text:s/>forthcoming<text:s/>c</text:span><text:span text:style-name="T352_28">ountry<text:s/></text:span><text:span text:style-name="T352_29">b</text:span><text:span text:style-name="T352_30">usiness<text:s/></text:span><text:span text:style-name="T352_31">p</text:span><text:span text:style-name="T352_32">lan<text:s/></text:span><text:span text:style-name="T352_33">process<text:s/></text:span><text:span text:style-name="T352_34">and</text:span><text:span text:style-name="T352_35"><text:s/></text:span><text:span text:style-name="T352_36">does<text:s/>not<text:s/>mean<text:s/>that<text:s/>BEH<text:s/>will<text:s/>necessarily<text:s/>work<text:s/>across<text:s/></text:span><text:span text:style-name="T352_37">all</text:span><text:span text:style-name="T352_38"><text:s/>the<text:s/></text:span><text:span text:style-name="T352_39">six<text:s/></text:span><text:span text:style-name="T352_40">areas</text:span><text:span text:style-name="T352_41">.</text:span><text:span text:style-name="T352_42"><text:s/></text:span><text:span text:style-name="T352_43">This</text:span><text:span text:style-name="T352_44"><text:s/>includes<text:s/>a<text:s/>deliberate<text:s/>commitment<text:s/>to<text:s/>avoid<text:s/>simply<text:s/>continuing<text:s/>existing<text:s/>work<text:s/>without<text:s/>reconsidering<text:s/>its<text:s/>relevance<text:s/>or<text:s/>impact;<text:s/>each<text:s/>prospective<text:s/>intervention<text:s/>will<text:s/>be<text:s/>challenged<text:s/>to<text:s/>ensure<text:s/>alignment<text:s/>with<text:s/>the<text:s/>programme’s</text:span><text:span text:style-name="T352_45"><text:s/></text:span><text:span text:style-name="T352_46">strategic<text:s/>intent,<text:s/>UK<text:s/>additionality,<text:s/>and<text:s/>potential<text:s/>for<text:s/>catalytic<text:s/>effect.</text:span></text:p>
          </text:list-item>
        </text:list>
        <text:p text:style-name="P353"><text:span text:style-name="T353_1"> </text:span></text:p>
        <text:list text:style-name="LS29" xml:id="list168" text:continue-list="list1">
          <text:list-item>
            <text:p text:style-name="P354"><text:span text:style-name="T354_1">T</text:span><text:span text:style-name="T354_2">h</text:span><text:span text:style-name="T354_3">e</text:span><text:span text:style-name="T354_4"><text:s/>appraisal<text:s/>framework<text:s/></text:span><text:span text:style-name="T354_5">below<text:s/></text:span><text:span text:style-name="T354_6">sets<text:s/>out<text:s/>a<text:s/>sequential<text:s/>set<text:s/>of<text:s/>design<text:s/>choices,<text:s/></text:span><text:span text:style-name="T354_7">to<text:s/>outline<text:s/>a<text:s/>case<text:s/>for<text:s/>key<text:s/>decisions,<text:s/>some<text:s/>of<text:s/>which<text:s/>are<text:s/>hierarchical<text:s/>and<text:s/>nested.<text:s/>The<text:s/>appraisal<text:s/>case<text:s/>will<text:s/>therefore<text:s/>move</text:span><text:span text:style-name="T354_8"><text:s/>from</text:span><text:span text:style-name="T354_9"><text:s/>the<text:s/>choice<text:s/>of<text:s/></text:span><text:span text:style-name="T354_10">delivery<text:s/>model</text:span><text:span text:style-name="T354_11"><text:s/></text:span><text:span text:style-name="T354_12">to</text:span><text:span text:style-name="T354_13"><text:s/></text:span><text:span text:style-name="T354_14">strategic<text:s/>focus</text:span><text:span text:style-name="T354_15">,</text:span><text:span text:style-name="T354_16"><text:s/></text:span><text:span text:style-name="T354_17">outcome<text:s/>prioritisation</text:span><text:span text:style-name="T354_18">,<text:s/>and</text:span><text:span text:style-name="T354_19"><text:s/></text:span><text:span text:style-name="T354_20">delivery<text:s/>mechanism</text:span><text:span text:style-name="T354_21">.</text:span><text:span text:style-name="T354_22"><text:s/></text:span><text:span text:style-name="T354_23">A<text:s/>summary<text:s/>of<text:s/>the<text:s/>key<text:s/></text:span><text:span text:style-name="T354_24">options<text:s/></text:span><text:span text:style-name="T354_25">choices<text:s/>is<text:s/>set<text:s/>out<text:s/>in<text:s/></text:span><text:span text:style-name="T354_26">t</text:span><text:span text:style-name="T354_27">able<text:s/></text:span><text:span text:style-name="T354_28">2,<text:s/></text:span><text:span text:style-name="T354_29">then<text:s/>expanded<text:s/>on<text:s/>in<text:s/>more<text:s/>detail<text:s/>below.<text:s/></text:span></text:p>
          </text:list-item>
        </text:list>
        <text:p text:style-name="P355"/>
        <text:p text:style-name="P356"><text:span text:style-name="T356_1">Table<text:s/>2.<text:s/>Appraisal<text:s/></text:span><text:span text:style-name="T356_2">Options</text:span></text:p>
        <table:table table:style-name="Table9">
          <table:table-column table:style-name="Column16"/>
          <table:table-column table:style-name="Column17"/>
          <table:table-column table:style-name="Column18"/>
          <table:table-row table:style-name="Row18">
            <table:table-cell table:style-name="Cell40">
              <text:p text:style-name="P357"><text:span text:style-name="T357_1">Decision<text:s/>Point<text:s/></text:span></text:p>
            </table:table-cell>
            <table:table-cell table:style-name="Cell41">
              <text:p text:style-name="P358"><text:span text:style-name="T358_1">Options<text:s/>Considered<text:s/></text:span></text:p>
            </table:table-cell>
            <table:table-cell table:style-name="Cell42">
              <text:p text:style-name="P359"><text:span text:style-name="T359_1">Justification</text:span></text:p>
            </table:table-cell>
          </table:table-row>
          <table:table-row table:style-name="Row19">
            <table:table-cell table:style-name="Cell43">
              <text:p text:style-name="P360"><text:span text:style-name="T360_1">Delivery<text:s/>Model<text:s/></text:span></text:p>
            </table:table-cell>
            <table:table-cell table:style-name="Cell44">
              <text:list text:style-name="LS35" xml:id="list169">
                <text:list-item>
                  <text:p text:style-name="P361"><text:span text:style-name="T361_1">Do<text:s/>nothing</text:span></text:p>
                </text:list-item>
                <text:list-item>
                  <text:p text:style-name="P362"><text:span text:style-name="T362_1">Multiple<text:s/>standalone<text:s/>thematic<text:s/>programmes</text:span></text:p>
                </text:list-item>
                <text:list-item>
                  <text:p text:style-name="P363"><text:span text:style-name="T363_1">Single<text:s/>adaptive<text:s/>portfolio<text:s/>(Preferred)<text:s/></text:span></text:p>
                </text:list-item>
                <text:list-item>
                  <text:p text:style-name="P364"><text:span text:style-name="T364_1">Delivering<text:s/>through<text:s/></text:span><text:span text:style-name="T364_2">CMPs/global<text:s/>funds</text:span></text:p>
                </text:list-item>
                <text:list-item>
                  <text:p text:style-name="P365"><text:span text:style-name="T365_1">Leveraging<text:s/>though<text:s/>others<text:s/></text:span><text:span text:style-name="T365_2">(multilateral</text:span><text:span text:style-name="T365_3">‑</text:span><text:span text:style-name="T365_4">centred<text:s/>model<text:s/>with<text:s/>enhanced<text:s/>UK<text:s/>political<text:s/>engagement)</text:span></text:p>
                </text:list-item>
                <text:list-item>
                  <text:p text:style-name="P366"><text:span text:style-name="T366_1">Challenge<text:s/>/<text:s/>Innovation<text:s/>Fund<text:s/>(portfolio<text:s/>organised<text:s/>around<text:s/>competitive<text:s/>selection<text:s/>of<text:s/>interventions)</text:span></text:p>
                </text:list-item>
              </text:list>
            </table:table-cell>
            <table:table-cell table:style-name="Cell45">
              <text:p text:style-name="P367"><text:span text:style-name="T367_1">Maximises<text:s/>flexibility,<text:s/>strategic<text:s/>alignment,<text:s/>and<text:s/>system-level<text:s/>impact;<text:s/>best<text:s/>suited<text:s/>to<text:s/>dynamic<text:s/>context.</text:span></text:p>
            </table:table-cell>
          </table:table-row>
          <table:table-row table:style-name="Row20">
            <table:table-cell table:style-name="Cell46">
              <text:p text:style-name="P368"><text:span text:style-name="T368_1">Strategic<text:s/>Focus<text:s/></text:span></text:p>
            </table:table-cell>
            <table:table-cell table:style-name="Cell47">
              <text:list text:style-name="LS36" xml:id="list175">
                <text:list-item>
                  <text:p text:style-name="P369"><text:span text:style-name="T369_1">Foundations<text:s/>only<text:s/></text:span></text:p>
                </text:list-item>
                <text:list-item>
                  <text:p text:style-name="P370"><text:span text:style-name="T370_1">Market<text:s/>drivers<text:s/>only.<text:s/></text:span></text:p>
                </text:list-item>
                <text:list-item>
                  <text:p text:style-name="P371"><text:span text:style-name="T371_1">Combined<text:s/>foundations<text:s/>and<text:s/></text:span><text:span text:style-name="T371_2">driver’s</text:span><text:span text:style-name="T371_3"><text:s/>adaptive<text:s/>portfolio<text:s/>(Preferred).<text:s/></text:span></text:p>
                </text:list-item>
              </text:list>
            </table:table-cell>
            <table:table-cell table:style-name="Cell48">
              <text:p text:style-name="P372"><text:span text:style-name="T372_1">Balanced,<text:s/>holistic<text:s/>approach;<text:s/>addresses<text:s/>both<text:s/>enabling<text:s/>conditions<text:s/>and<text:s/>accelerators.</text:span></text:p>
            </table:table-cell>
          </table:table-row>
          <table:table-row table:style-name="Row21">
            <table:table-cell table:style-name="Cell49">
              <text:p text:style-name="P373"><text:span text:style-name="T373_1">Outcome<text:s/>Area<text:s/>Selection<text:s/></text:span></text:p>
            </table:table-cell>
            <table:table-cell table:style-name="Cell50">
              <text:list text:style-name="LS38" xml:id="list178">
                <text:list-item>
                  <text:p text:style-name="P374"><text:span text:style-name="T374_1">Broad<text:s/>coverage<text:s/></text:span></text:p>
                </text:list-item>
                <text:list-item>
                  <text:p text:style-name="P375"><text:span text:style-name="T375_1">Narrow<text:s/>focus<text:s/></text:span></text:p>
                </text:list-item>
                <text:list-item>
                  <text:p text:style-name="P376"><text:span text:style-name="T376_1">Selective<text:s/>focus<text:s/>on<text:s/></text:span><text:span text:style-name="T376_2">high</text:span><text:span text:style-name="T376_3"><text:s/></text:span><text:span text:style-name="T376_4">return</text:span><text:span text:style-name="T376_5"><text:s/>areas<text:s/></text:span><text:span text:style-name="T376_6">(</text:span><text:span text:style-name="T376_7">Preferred).<text:s/></text:span></text:p>
                </text:list-item>
              </text:list>
            </table:table-cell>
            <table:table-cell table:style-name="Cell51">
              <text:p text:style-name="P377"><text:span text:style-name="T377_1">Maximises<text:s/>catalytic<text:s/>impact<text:s/>and<text:s/>resilience;<text:s/>leverages<text:s/>UK<text:s/>comparative<text:s/>advantage.</text:span></text:p>
            </table:table-cell>
          </table:table-row>
          <table:table-row table:style-name="Row22">
            <table:table-cell table:style-name="Cell52">
              <text:p text:style-name="P378"><text:span text:style-name="T378_1">Delivery<text:s/>Mechanism<text:s/></text:span></text:p>
            </table:table-cell>
            <table:table-cell table:style-name="Cell53">
              <text:list text:style-name="LS39" xml:id="list181">
                <text:list-item>
                  <text:p text:style-name="P379"><text:span text:style-name="T379_1">Multilateral-Led</text:span></text:p>
                </text:list-item>
                <text:list-item>
                  <text:p text:style-name="P380"><text:span text:style-name="T380_1">Locally</text:span><text:span text:style-name="T380_2"><text:s/></text:span><text:span text:style-name="T380_3">led</text:span><text:span text:style-name="T380_4"><text:s/></text:span></text:p>
                </text:list-item>
                <text:list-item>
                  <text:p text:style-name="P381"><text:span text:style-name="T381_1">UK<text:s/>expertise-led</text:span></text:p>
                </text:list-item>
                <text:list-item>
                  <text:p text:style-name="P382"><text:span text:style-name="T382_1">Blended/integration<text:s/>delivery<text:s/></text:span><text:span text:style-name="T382_2">(</text:span><text:span text:style-name="T382_3">Preferred).<text:s/></text:span></text:p>
                </text:list-item>
              </text:list>
              <text:p text:style-name="P383"/>
            </table:table-cell>
            <table:table-cell table:style-name="Cell54">
              <text:p text:style-name="P384"><text:span text:style-name="T384_1">Combines<text:s/>strengths<text:s/>of<text:s/>all<text:s/>partners;<text:s/>maximises<text:s/>leverage,<text:s/>flexibility,<text:s/>and<text:s/>strategic<text:s/>alignment.</text:span></text:p>
            </table:table-cell>
          </table:table-row>
        </table:table>
        <text:p text:style-name="P385"/>
        <text:list text:style-name="LS29" xml:id="list185" text:continue-list="list1">
          <text:list-item>
            <text:p text:style-name="P386"><text:span text:style-name="T386_1">The<text:s/>delivery<text:s/>model<text:s/>is<text:s/>a<text:s/>key<text:s/>decision<text:s/>that<text:s/>determines<text:s/>how<text:s/>FCDO<text:s/>resources<text:s/>are<text:s/>structured<text:s/>and<text:s/>managed<text:s/>to<text:s/>achieve<text:s/>strategic<text:s/>objectives<text:s/>in<text:s/>Zimbabwe.<text:s/>The<text:s/>choice<text:s/>of<text:s/>delivery<text:s/>model<text:s/>often<text:s/>affects<text:s/>a<text:s/>programme’s<text:s/>flexibility,<text:s/>ability<text:s/>to<text:s/>deliver<text:s/>value<text:s/>for<text:s/>money,<text:s/>and<text:s/>alignment<text:s/>with<text:s/>UK<text:s/>priorities.<text:s/>The<text:s/>following<text:s/>options<text:s/>were<text:s/>considered:</text:span></text:p>
          </text:list-item>
        </text:list>
        <text:p text:style-name="P387"><text:span text:style-name="T387_1"><text:s/></text:span></text:p>
        <text:list text:style-name="LS40" xml:id="list186">
          <text:list-item>
            <text:list>
              <text:list-item>
                <text:p text:style-name="P388"><text:span text:style-name="T388_1">Option<text:s/>1:<text:s/></text:span><text:span text:style-name="T388_2">Do<text:s/>nothing<text:s/>–<text:s/>no<text:s/>bilateral<text:s/>UK<text:s/>ODA<text:s/>funded<text:s/>programme<text:s/>in<text:s/>Zimbabwe.</text:span></text:p>
              </text:list-item>
              <text:list-item>
                <text:p text:style-name="P389"><text:span text:style-name="T389_1">Option<text:s/>2:<text:s/></text:span><text:span text:style-name="T389_2">The<text:s/>implementation<text:s/>of<text:s/>multiple<text:s/>small-scale<text:s/>and<text:s/>standalone<text:s/>thematic<text:s/>programmes.<text:s/></text:span></text:p>
              </text:list-item>
              <text:list-item>
                <text:p text:style-name="P390"><text:span text:style-name="T390_1">Option<text:s/></text:span><text:span text:style-name="T390_2">3</text:span><text:span text:style-name="T390_3">:</text:span><text:span text:style-name="T390_4"><text:s/>Consolidating<text:s/>all<text:s/>bilateral<text:s/>ODA<text:s/>into<text:s/>a<text:s/>single<text:s/>adaptive<text:s/>portfolio<text:s/>under<text:s/>one<text:s/>business<text:s/>case<text:s/>(preferred).<text:s/></text:span></text:p>
              </text:list-item>
              <text:list-item>
                <text:p text:style-name="P391"><text:span text:style-name="T391_1">Option<text:s/></text:span><text:span text:style-name="T391_2">4</text:span><text:span text:style-name="T391_3">:</text:span><text:span text:style-name="T391_4"><text:s/>To<text:s/>channel<text:s/>most<text:s/>funding<text:s/>through<text:s/>centrally<text:s/>managed<text:s/>programmes<text:s/>(CMPs)<text:s/>or<text:s/>global<text:s/>funds,<text:s/>with<text:s/>minimal<text:s/>in-country<text:s/>management.</text:span></text:p>
              </text:list-item>
              <text:list-item>
                <text:p text:style-name="P392"><text:span text:style-name="T392_1">Option<text:s/>5:<text:s/>Leveraging<text:s/>through<text:s/>others<text:s/>–<text:s/>using<text:s/>enhanced<text:s/>UK<text:s/>influencing<text:s/>of<text:s/>multilateral<text:s/>partners.</text:span></text:p>
              </text:list-item>
              <text:list-item>
                <text:p text:style-name="P393"><text:span text:style-name="T393_1">Option<text:s/>6:<text:s/>To<text:s/>allocate<text:s/>resources<text:s/>solely<text:s/></text:span><text:span text:style-name="T393_2">through<text:s/>competitive<text:s/>selection<text:s/>of<text:s/>proposals<text:s/>from<text:s/>local<text:s/>and<text:s/>international<text:s/>partners</text:span><text:span text:style-name="T393_3"><text:s/>via<text:s/>a<text:s/>challenge<text:s/>or<text:s/>innovation<text:s/>fund.<text:s/></text:span></text:p>
              </text:list-item>
            </text:list>
          </text:list-item>
        </text:list>
        <text:p text:style-name="P394"/>
        <text:list text:style-name="LS29" xml:id="list192" text:continue-list="list1">
          <text:list-item>
            <text:p text:style-name="P395"><text:span text:style-name="T395_1">Under<text:s/>the<text:s/>first<text:s/>option</text:span><text:span text:style-name="T395_2">,<text:s/>a<text:s/>“do<text:s/>nothing”<text:s/>scenario,<text:s/>the<text:s/>UK<text:s/>would<text:s/>not<text:s/>establish<text:s/>a<text:s/>bilateral<text:s/>programme<text:s/>to<text:s/>support<text:s/>inclusive<text:s/>and<text:s/>sustainable<text:s/>growth<text:s/>in<text:s/>Zimbabwe,<text:s/>relying<text:s/>instead<text:s/>on<text:s/>existing<text:s/>centrally<text:s/>managed<text:s/>and<text:s/>centrally<text:s/>funded<text:s/>programmes<text:s/>until<text:s/>they<text:s/>expire,<text:s/>and<text:s/>multilateral<text:s/>channels.<text:s/>While<text:s/>some<text:s/>limited<text:s/>benefits<text:s/>would<text:s/>still<text:s/>materialise<text:s/>through<text:s/>multilateral<text:s/>investments,<text:s/>these<text:s/>alone<text:s/>would<text:s/>not<text:s/>address<text:s/>the<text:s/>binding<text:s/>constraints<text:s/>identified<text:s/>in<text:s/>the<text:s/>strategic<text:s/>case,<text:s/>nor<text:s/>would<text:s/>they<text:s/>respond<text:s/>to<text:s/>Zimbabwe’s<text:s/>rapidly<text:s/>evolving<text:s/>political<text:s/>and<text:s/>economic<text:s/>context.<text:s/>Without<text:s/>UK<text:s/>bilateral<text:s/>engagement,<text:s/>progress<text:s/>on<text:s/>priority<text:s/>areas<text:s/>such<text:s/>as<text:s/>human<text:s/>capital,<text:s/>public<text:s/>financial<text:s/>management,<text:s/>regulatory<text:s/>reform,<text:s/>climate<text:s/>resilience<text:s/>and<text:s/>export<text:s/>readiness<text:s/>would<text:s/>likely<text:s/>be<text:s/>slower,<text:s/>more<text:s/>fragmented,<text:s/>and<text:s/>less<text:s/>responsive<text:s/>to<text:s/>opportunities.<text:s/>Critically,<text:s/>there<text:s/>would<text:s/>be<text:s/></text:span><text:span text:style-name="T395_3">no<text:s/>actor<text:s/>performing<text:s/>the<text:s/>UK’s<text:s/>unique<text:s/>convening,<text:s/>brokering<text:s/>and<text:s/>catalytic<text:s/>role</text:span><text:span text:style-name="T395_4">,<text:s/>meaning<text:s/>that<text:s/>promising<text:s/>reform<text:s/>windows<text:s/>would<text:s/>likely<text:s/>go<text:s/>unsupported,<text:s/>investment<text:s/>pipelines<text:s/>would<text:s/>remain<text:s/>underdeveloped,<text:s/>and<text:s/>locally<text:s/>led<text:s/>partnerships,<text:s/>especially<text:s/>those<text:s/>strengthening<text:s/>system<text:s/>capability,<text:s/>governance,<text:s/>and<text:s/>women’s<text:s/>economic<text:s/>empowerment,<text:s/>would<text:s/>likely<text:s/>not<text:s/>emerge<text:s/>at<text:s/>scale.<text:s/>Without<text:s/>targeted<text:s/>UK<text:s/>engagement,<text:s/>it<text:s/>is<text:s/>likely<text:s/>that<text:s/></text:span><text:span text:style-name="T395_5">Zimbabwe<text:s/>would<text:s/>make<text:s/>only<text:s/>incremental<text:s/>gains</text:span><text:span text:style-name="T395_6">,<text:s/>heavily<text:s/>dependent<text:s/>on<text:s/>wider<text:s/>macroeconomic<text:s/>stability<text:s/>and<text:s/>(hard<text:s/>to<text:s/>access)<text:s/>external<text:s/>financing.<text:s/>Overall,<text:s/>the<text:s/>do</text:span><text:span text:style-name="T395_7">‑nothing<text:s/>option<text:s/>would<text:s/>significantly<text:s/>reduce<text:s/>the<text:s/>UK’s<text:s/>ability<text:s/>to<text:s/>influence<text:s/>reforms,<text:s/>weaken<text:s/>UK<text:s/>visibility<text:s/>at<text:s/>a<text:s/>time<text:s/>of<text:s/>donor<text:s/>retrenchment,<text:s/>and<text:s/>diminish<text:s/>the<text:s/>potential<text:s/>for<text:s/>long</text:span><text:span text:style-name="T395_8">‑term<text:s/>poverty</text:span><text:span text:style-name="T395_9">‑reducing<text:s/>growth.<text:s/></text:span></text:p>
          </text:list-item>
        </text:list>
        <text:p text:style-name="P396"/>
        <text:list text:style-name="LS40" xml:id="list193" text:continue-list="list186">
          <text:list-item>
            <text:p text:style-name="P397"/>
          </text:list-item>
          <text:list-item>
            <text:p text:style-name="P398"/>
          </text:list-item>
          <text:list-item>
            <text:p text:style-name="P399"/>
          </text:list-item>
          <text:list-item>
            <text:p text:style-name="P400"/>
          </text:list-item>
          <text:list-item>
            <text:p text:style-name="P401"/>
          </text:list-item>
          <text:list-item>
            <text:p text:style-name="P402"/>
          </text:list-item>
          <text:list-item>
            <text:p text:style-name="P403"/>
          </text:list-item>
          <text:list-item>
            <text:p text:style-name="P404"/>
          </text:list-item>
          <text:list-item>
            <text:p text:style-name="P405"/>
          </text:list-item>
          <text:list-item>
            <text:p text:style-name="P406"/>
          </text:list-item>
          <text:list-item>
            <text:p text:style-name="P407"/>
          </text:list-item>
          <text:list-item>
            <text:p text:style-name="P408"/>
          </text:list-item>
          <text:list-item>
            <text:p text:style-name="P409"><text:span text:style-name="T409_1">The<text:s/></text:span><text:span text:style-name="T409_2">second</text:span><text:span text:style-name="T409_3"><text:s/>option</text:span><text:span text:style-name="T409_4"><text:s/></text:span><text:span text:style-name="T409_5">would<text:s/>mean<text:s/></text:span><text:span text:style-name="T409_6">narrowly<text:s/>focused<text:s/>programmes<text:s/>would<text:s/>be<text:s/>established<text:s/>for<text:s/>each<text:s/>sector,<text:s/></text:span><text:span text:style-name="T409_7">for<text:s/>example<text:s/>on</text:span><text:span text:style-name="T409_8"><text:s/>health,<text:s/>education,<text:s/>climate,<text:s/>and<text:s/>economic</text:span><text:span text:style-name="T409_9"><text:s/>development,<text:s/>each<text:s/>with<text:s/>its<text:s/>own<text:s/>management<text:s/>and<text:s/>reporting<text:s/>structures</text:span><text:span text:style-name="T409_10">,<text:s/>or<text:s/>a<text:s/>subset<text:s/>of<text:s/>these.</text:span><text:span text:style-name="T409_11"><text:s/>The<text:s/>benefit<text:s/>of<text:s/>this<text:s/>approach<text:s/>is<text:s/>that<text:s/>it<text:s/>maintains<text:s/>continuity<text:s/>and<text:s/>technical<text:s/>depth<text:s/>in<text:s/>existing<text:s/>areas,<text:s/>with<text:s/>clear<text:s/>accountability,<text:s/>SROs/PROs<text:s/></text:span><text:span text:style-name="T409_12">for<text:s/>each</text:span><text:span text:style-name="T409_13"><text:s/>individual<text:s/>sector.<text:s/>It<text:s/>al</text:span><text:span text:style-name="T409_14">so<text:s/>allows<text:s/>for<text:s/>a<text:s/></text:span><text:span text:style-name="T409_15">more<text:s/>targeted<text:s/></text:span><text:span text:style-name="T409_16">theory<text:s/>of<text:s/>change</text:span><text:span text:style-name="T409_17"><text:s/></text:span><text:span text:style-name="T409_18">with<text:s/>an</text:span><text:span text:style-name="T409_19"><text:s/>explanation<text:s/>for<text:s/>how</text:span><text:span text:style-name="T409_20"><text:s/></text:span><text:span text:style-name="T409_21">intended<text:s/>outcomes<text:s/></text:span><text:span text:style-name="T409_22">would<text:s/></text:span><text:span text:style-name="T409_23">be<text:s/>secured.</text:span><text:span text:style-name="T409_24"><text:s/></text:span></text:p>
          </text:list-item>
        </text:list>
        <text:p text:style-name="P410"/>
        <text:list text:style-name="LS40" xml:id="list206" text:continue-list="list186">
          <text:list-item>
            <text:p text:style-name="P411"><text:span text:style-name="T411_1">However,<text:s/>given<text:s/>reduced<text:s/>ODA<text:s/>this<text:s/>approach<text:s/>has<text:s/>costs<text:s/>which<text:s/>likely<text:s/>outweigh<text:s/></text:span><text:span text:style-name="T411_2">the</text:span><text:span text:style-name="T411_3"><text:s/>benefits.<text:s/>Strategically,<text:s/>multiple<text:s/></text:span><text:span text:style-name="T411_4">programmes<text:s/>risk<text:s/></text:span><text:span text:style-name="T411_5">becom</text:span><text:span text:style-name="T411_6">ing</text:span><text:span text:style-name="T411_7"><text:s/>fragmented,<text:s/>with<text:s/>weak<text:s/>integration<text:s/>across<text:s/></text:span><text:span text:style-name="T411_8">sectors</text:span><text:span text:style-name="T411_9">.<text:s/></text:span><text:span text:style-name="T411_10">Given<text:s/>reduced<text:s/>ODA,<text:s/>the<text:s/></text:span><text:span text:style-name="T411_11">need<text:s/>for</text:span><text:span text:style-name="T411_12"><text:s/>complementarity<text:s/>between<text:s/></text:span><text:span text:style-name="T411_13">BEH</text:span><text:span text:style-name="T411_14">’</text:span><text:span text:style-name="T411_15">s</text:span><text:span text:style-name="T411_16"><text:s/>interventions<text:s/>across<text:s/>sectors<text:s/>increases<text:s/></text:span><text:span text:style-name="T411_17">as</text:span><text:span text:style-name="T411_18"><text:s/>the<text:s/>likelihood<text:s/>of<text:s/>having<text:s/>sustained<text:s/>impact<text:s/>in<text:s/>each<text:s/>sector<text:s/>diminishes</text:span><text:span text:style-name="T411_19"><text:s/>with<text:s/>reduced<text:s/>funding</text:span><text:span text:style-name="T411_20">.<text:s/></text:span><text:span text:style-name="T411_21">Additionally,<text:s/>this<text:s/>approach<text:s/>would<text:s/>result<text:s/>in<text:s/>higher<text:s/>aggregate<text:s/>management<text:s/>and<text:s/>delivery<text:s/>costs,<text:s/>each<text:s/>programme<text:s/>would<text:s/>require<text:s/></text:span><text:span text:style-name="T411_22">staff<text:s/>time<text:s/>to<text:s/>develop<text:s/>an<text:s/>individual<text:s/></text:span><text:span text:style-name="T411_23">business</text:span><text:span text:style-name="T411_24"><text:s/>case<text:s/>with<text:s/>requisite<text:s/></text:span><text:span text:style-name="T411_25">time</text:span><text:span text:style-name="T411_26"><text:s/>for<text:s/></text:span><text:span text:style-name="T411_27">management</text:span><text:span text:style-name="T411_28">.</text:span><text:span text:style-name="T411_29"><text:s/></text:span><text:span text:style-name="T411_30">An<text:s/>additional<text:s/>risk<text:s/></text:span><text:span text:style-name="T411_31">with<text:s/>this<text:s/>approach<text:s/>is<text:s/></text:span><text:span text:style-name="T411_32">that</text:span><text:span text:style-name="T411_33"><text:s/></text:span><text:span text:style-name="T411_34">the<text:s/></text:span><text:span text:style-name="T411_35">process<text:s/>for<text:s/>selection<text:s/>of<text:s/>partners<text:s/></text:span><text:span text:style-name="T411_36">is<text:s/></text:span><text:span text:style-name="T411_37">more<text:s/>likely<text:s/>to<text:s/>be</text:span><text:span text:style-name="T411_38"><text:s/></text:span><text:span text:style-name="T411_39">inconsistent<text:s/>across<text:s/>the<text:s/></text:span><text:span text:style-name="T411_40">P</text:span><text:span text:style-name="T411_41">ost,<text:s/>with<text:s/>differing<text:s/>criteria</text:span><text:span text:style-name="T411_42"><text:s/>for<text:s/>each<text:s/>business<text:s/>case</text:span><text:span text:style-name="T411_43">.<text:s/></text:span></text:p>
          </text:list-item>
        </text:list>
        <text:p text:style-name="P412"/>
        <text:list text:style-name="LS40" xml:id="list207" text:continue-list="list186">
          <text:list-item>
            <text:p text:style-name="P413"><text:span text:style-name="T413_1">The<text:s/></text:span><text:span text:style-name="T413_2">third</text:span><text:span text:style-name="T413_3"><text:s/>option,<text:s/>and<text:s/>the<text:s/>preferred<text:s/>approach</text:span><text:span text:style-name="T413_4">,<text:s/>is<text:s/>to<text:s/>consolidate<text:s/>all<text:s/>bilateral<text:s/>ODA<text:s/>into<text:s/>a<text:s/>single<text:s/>adaptive<text:s/></text:span><text:span text:style-name="T413_5">programme</text:span><text:span text:style-name="T413_6"><text:s/>managed<text:s/>by<text:s/>the<text:s/></text:span><text:span text:style-name="T413_7">P</text:span><text:span text:style-name="T413_8">ost</text:span><text:span text:style-name="T413_9">.<text:s/>This<text:s/>model<text:s/>allows<text:s/>for<text:s/>flexible<text:s/>allocation<text:s/>and<text:s/>reallocation<text:s/>of<text:s/>resources<text:s/>across<text:s/>pillars<text:s/>and<text:s/>outcome<text:s/></text:span><text:span text:style-name="T413_10">areas,<text:s/>being<text:s/></text:span><text:span text:style-name="T413_11">adaptive,<text:s/></text:span><text:span text:style-name="T413_12">catalytic,<text:s/></text:span><text:span text:style-name="T413_13">and<text:s/>ensuring<text:s/>resources<text:s/>are<text:s/>spent<text:s/>where<text:s/></text:span><text:span text:style-name="T413_14">they</text:span><text:span text:style-name="T413_15"><text:s/>can<text:s/>potentially<text:s/>have<text:s/></text:span><text:span text:style-name="T413_16">system-level<text:s/>impact</text:span><text:span text:style-name="T413_17">,<text:s/>w</text:span><text:span text:style-name="T413_18">hilst<text:s/>contributing<text:s/>to<text:s/></text:span><text:span text:style-name="T413_19">a<text:s/>higher-level<text:s/></text:span><text:span text:style-name="T413_20">impact<text:s/>statement</text:span><text:span text:style-name="T413_21">:</text:span><text:span text:style-name="T413_22"><text:s/>inclusive<text:s/>and<text:s/>sustainable<text:s/>growth.<text:s/>Given<text:s/>it<text:s/>is<text:s/>less<text:s/>fragmented</text:span><text:span text:style-name="T413_23"><text:s/></text:span><text:span text:style-name="T413_24">this<text:s/>approach</text:span><text:span text:style-name="T413_25"><text:s/>better<text:s/></text:span><text:span text:style-name="T413_26">integrates<text:s/></text:span><text:span text:style-name="T413_27">with<text:s/></text:span><text:span text:style-name="T413_28">the<text:s/>full<text:s/>range<text:s/>of<text:s/>UK<text:s/>levers,<text:s/>includin</text:span><text:span text:style-name="T413_29">g<text:s/></text:span><text:span text:style-name="T413_30">trade,<text:s/>investment,<text:s/></text:span><text:span text:style-name="T413_31">diplomatic</text:span><text:span text:style-name="T413_32"><text:s/>e</text:span><text:span text:style-name="T413_33">ngagement</text:span><text:span text:style-name="T413_34"><text:s/></text:span><text:span text:style-name="T413_35">and<text:s/>technical<text:s/>expertise.</text:span><text:span text:style-name="T413_36"><text:s/>Principally,<text:s/>it<text:s/>also<text:s/>improves<text:s/>value<text:s/>for<text:s/>money<text:s/>by<text:s/>reducing<text:s/>duplication,<text:s/>and<text:s/></text:span><text:span text:style-name="T413_37">reduced<text:s/>staff<text:s/>time<text:s/>on<text:s/>developing<text:s/>stand-alone<text:s/>sector<text:s/>specific<text:s/>business<text:s/>cases</text:span><text:span text:style-name="T413_38"><text:s/>for<text:s/>relatively<text:s/>small</text:span><text:span text:style-name="T413_39"><text:s/>transactions</text:span><text:span text:style-name="T413_40">.</text:span><text:span text:style-name="T413_41"><text:s/></text:span><text:span text:style-name="T413_42">The<text:s/>principal<text:s/>risk<text:s/>associated<text:s/>with<text:s/>this<text:s/></text:span><text:span text:style-name="T413_43">approach<text:s/></text:span><text:span text:style-name="T413_44">is</text:span><text:span text:style-name="T413_45"><text:s/>the<text:s/>need<text:s/>for<text:s/>robust<text:s/>governance</text:span><text:span text:style-name="T413_46"><text:s/>and<text:s/></text:span><text:span text:style-name="T413_47">selection<text:s/>criteria<text:s/>to<text:s/>ensure<text:s/>high-quality<text:s/></text:span><text:span text:style-name="T413_48">adaptive<text:s/>management<text:s/>of<text:s/>the<text:s/>pro</text:span><text:span text:style-name="T413_49">gramme.<text:s/>The<text:s/></text:span><text:span text:style-name="T413_50">strategic<text:s/>case<text:s/>sets<text:s/>out<text:s/>in<text:s/>more<text:s/>detail<text:s/>the<text:s/>criteria<text:s/>through<text:s/>which<text:s/>all<text:s/>interventions<text:s/>will<text:s/></text:span><text:span text:style-name="T413_51">be<text:s/>assessed</text:span><text:span text:style-name="T413_52">.</text:span><text:span text:style-name="T413_53"><text:s/></text:span><text:span text:style-name="T413_54">A<text:s/>key<text:s/>part<text:s/>of<text:s/>that<text:s/>criteria<text:s/>is<text:s/>that<text:s/>any<text:s/>future</text:span><text:span text:style-name="T413_55"><text:s/>intervention<text:s/>will<text:s/>be<text:s/></text:span><text:span text:style-name="T413_56">assessed</text:span><text:span text:style-name="T413_57"><text:s/>against<text:s/>effectiveness<text:s/>and<text:s/>feasibility,<text:s/>including<text:s/>FCDO</text:span><text:span text:style-name="T413_58">’</text:span><text:span text:style-name="T413_59">s<text:s/>best<text:s/>buys<text:s/></text:span><text:span text:style-name="T413_60">framework<text:s/></text:span><text:span text:style-name="T413_61">and<text:s/>wider<text:s/>evidence<text:s/>on<text:s/>‘what<text:s/></text:span><text:span text:style-name="T413_62">works’</text:span><text:span text:style-name="T413_63">.<text:s/></text:span><text:span text:style-name="T413_64"><text:s/></text:span></text:p>
          </text:list-item>
        </text:list>
        <text:p text:style-name="P414"/>
        <text:list text:style-name="LS40" xml:id="list208" text:continue-list="list186">
          <text:list-item>
            <text:p text:style-name="P415"><text:span text:style-name="T415_1">A<text:s/></text:span><text:span text:style-name="T415_2">fourth</text:span><text:span text:style-name="T415_3"><text:s/>option<text:s/></text:span><text:span text:style-name="T415_4">would<text:s/>be<text:s/>to<text:s/>channel<text:s/>most<text:s/>of<text:s/></text:span><text:span text:style-name="T415_5">BEH</text:span><text:span text:style-name="T415_6">’</text:span><text:span text:style-name="T415_7">s</text:span><text:span text:style-name="T415_8"><text:s/>ODA<text:s/>allocation<text:s/>through<text:s/>centrally<text:s/>managed<text:s/></text:span><text:span text:style-name="T415_9">programmed<text:s/>(CMPs)<text:s/>and<text:s/>global<text:s/>funds</text:span><text:span text:style-name="T415_10">.<text:s/>There<text:s/>are<text:s/>several<text:s/>modalities<text:s/>for<text:s/>buying<text:s/>into<text:s/>a<text:s/>CMP,<text:s/>outlined<text:s/>in<text:s/>detail<text:s/>below<text:s/>in<text:s/>the<text:s/>commercial<text:s/>case<text:s/>(Table<text:s/></text:span><text:span text:style-name="T415_11">4</text:span><text:span text:style-name="T415_12">)</text:span><text:span text:style-name="T415_13"><text:s/>and<text:s/>the<text:s/>relative<text:s/>costs</text:span><text:span text:style-name="T415_14"><text:s/>&amp;</text:span><text:span text:style-name="T415_15"><text:s/></text:span><text:span text:style-name="T415_16">benefits</text:span><text:span text:style-name="T415_17">,<text:s/>alongside<text:s/>the<text:s/>degree<text:s/>of<text:s/>BEH<text:s/>control,</text:span><text:span text:style-name="T415_18"><text:s/>depend<text:s/>on<text:s/>the<text:s/></text:span><text:span text:style-name="T415_19">modality</text:span><text:span text:style-name="T415_20">.</text:span><text:span text:style-name="T415_21"><text:s/></text:span><text:span text:style-name="T415_22">However,</text:span><text:span text:style-name="T415_23"><text:s/>on<text:s/>average,</text:span><text:span text:style-name="T415_24"><text:s/>CMPs<text:s/>have<text:s/>several<text:s/>advantages<text:s/>to<text:s/></text:span><text:span text:style-name="T415_25">P</text:span><text:span text:style-name="T415_26">ost.<text:s/>They<text:s/>often<text:s/>result<text:s/>in<text:s/>lower<text:s/>management<text:s/>and<text:s/></text:span><text:span text:style-name="T415_27">transaction</text:span><text:span text:style-name="T415_28"><text:s/>costs</text:span><text:span text:style-name="T415_29">,<text:s/>as<text:s/></text:span><text:span text:style-name="T415_30">they</text:span><text:span text:style-name="T415_31"><text:s/></text:span><text:span text:style-name="T415_32">leverage</text:span><text:span text:style-name="T415_33"><text:s/></text:span><text:span text:style-name="T415_34">existing<text:s/>agreements<text:s/>with<text:s/>established<text:s/>delivery<text:s/>partners</text:span><text:span text:style-name="T415_35"><text:s/>with<text:s/>existing<text:s/>systems<text:s/>and<text:s/>processes.<text:s/></text:span><text:span text:style-name="T415_36">This<text:s/>often<text:s/>means<text:s/></text:span><text:span text:style-name="T415_37">CMPs<text:s/>will<text:s/>have<text:s/>dedicated<text:s/>business<text:s/>cases</text:span><text:span text:style-name="T415_38">,<text:s/>existing<text:s/>due<text:s/>diligence<text:s/>assessments,<text:s/>and<text:s/>may<text:s/>take<text:s/>ownership<text:s/>of<text:s/>the<text:s/>fiduciary<text:s/>risk<text:s/>of<text:s/>any<text:s/>spending<text:s/>from<text:s/>BEH.</text:span><text:span text:style-name="T415_39"><text:note text:note-class="footnote"><text:note-citation/><text:note-body><text:p text:style-name="P416"><text:span text:style-name="T416_1"><text:s/>This<text:s/>depends<text:s/>on<text:s/>the<text:s/>modality.<text:s/></text:span></text:p></text:note-body></text:note></text:span><text:span text:style-name="T416_2"><text:s/></text:span><text:span text:style-name="T416_3">CMP</text:span><text:span text:style-name="T416_4">s</text:span><text:span text:style-name="T416_5"><text:s/></text:span><text:span text:style-name="T416_6">also<text:s/></text:span><text:span text:style-name="T416_7">have<text:s/>the<text:s/>advantage<text:s/>of</text:span><text:span text:style-name="T416_8"><text:s/>economies<text:s/>of<text:s/>scale</text:span><text:span text:style-name="T416_9">;</text:span><text:span text:style-name="T416_10"><text:s/>teams<text:s/></text:span><text:span text:style-name="T416_11">at<text:s/>headquarters<text:s/></text:span><text:span text:style-name="T416_12">can<text:s/>negotiate<text:s/>larger<text:s/>contracts<text:s/>and<text:s/>bring<text:s/>costs<text:s/>down<text:s/>with<text:s/>potential<text:s/>suppliers.<text:s/>Suppliers<text:s/>of<text:s/>CMPs<text:s/>will<text:s/>also<text:s/>work<text:s/>across<text:s/>a<text:s/>larger<text:s/>geography<text:s/></text:span><text:span text:style-name="T416_13">and</text:span><text:span text:style-name="T416_14"><text:s/>can<text:s/>bring<text:s/>lessons<text:s/>learning<text:s/></text:span><text:span text:style-name="T416_15">and<text:s/>or<text:s/>international<text:s/>expertise<text:s/>and<text:s/></text:span><text:span text:style-name="T416_16">best<text:s/>practises<text:s/>to<text:s/>Zimbabwe.</text:span><text:span text:style-name="T416_17"><text:s/>CMPs<text:s/></text:span><text:span text:style-name="T416_18">also<text:s/>ensure<text:s/>that<text:s/></text:span><text:span text:style-name="T416_19">UK<text:s/>development<text:s/>and<text:s/>foreign<text:s/>policy<text:s/>priorities<text:s/>are<text:s/>delivered<text:s/>in<text:s/>a coherent<text:s/>and<text:s/>joined</text:span><text:span text:style-name="T416_20">‑up<text:s/>way</text:span><text:span text:style-name="T416_21"><text:s/></text:span><text:span text:style-name="T416_22">leveraging<text:s/>specialist<text:s/>technical<text:s/>support.<text:s/>T</text:span><text:span text:style-name="T416_23">herefore,<text:s/>well<text:s/>targeted<text:s/>CMP<text:s/>support<text:s/>can<text:s/></text:span><text:span text:style-name="T416_24">be<text:s/>catalytic</text:span><text:span text:style-name="T416_25"><text:s/></text:span><text:span text:style-name="T416_26">and<text:s/>result<text:s/>in<text:s/></text:span><text:span text:style-name="T416_27">scale<text:s/>for<text:s/>particular<text:s/>and<text:s/>well-targeted<text:s/>interventions.<text:s/></text:span></text:p>
          </text:list-item>
        </text:list>
        <text:p text:style-name="P417"/>
        <text:list text:style-name="LS40" xml:id="list209" text:continue-list="list186">
          <text:list-item>
            <text:p text:style-name="P418"><text:span text:style-name="T418_1">However,<text:s/>a<text:s/>portfolio<text:s/>fully<text:s/>delivered<text:s/>through<text:s/>CMPs</text:span><text:span text:style-name="T418_2"><text:s/></text:span><text:span text:style-name="T418_3">would<text:s/>limit<text:s/>BEHs<text:s/></text:span><text:span text:style-name="T418_4">ability<text:s/>to<text:s/>tailor<text:s/>interventions<text:s/>to<text:s/>the<text:s/>local<text:s/>context<text:s/>and<text:s/>need.</text:span><text:span text:style-name="T418_5"><text:s/></text:span><text:span text:style-name="T418_6">CMPs</text:span><text:span text:style-name="T418_7"><text:s/></text:span><text:span text:style-name="T418_8">often<text:s/>have<text:s/>a<text:s/></text:span><text:span text:style-name="T418_9">lower<text:s/>proportion<text:s/>of<text:s/>local<text:s/>partners</text:span><text:span text:style-name="T418_10"><text:s/>or<text:s/>sustained<text:s/>funding<text:s/></text:span><text:span text:style-name="T418_11">which<text:s/>builds</text:span><text:span text:style-name="T418_12"><text:s/>up<text:s/>local</text:span><text:span text:style-name="T418_13"><text:s/>ownershi</text:span><text:span text:style-name="T418_14">p</text:span><text:span text:style-name="T418_15"><text:s/></text:span><text:span text:style-name="T418_16">or</text:span><text:span text:style-name="T418_17"><text:s/>capacit</text:span><text:span text:style-name="T418_18">y</text:span><text:span text:style-name="T418_19">.<text:s/>Therefore</text:span><text:span text:style-name="T418_20">,<text:s/></text:span><text:span text:style-name="T418_21">a</text:span><text:span text:style-name="T418_22"><text:s/>portfolio<text:s/>fully<text:s/></text:span><text:span text:style-name="T418_23">delivered<text:s/>through<text:s/></text:span><text:span text:style-name="T418_24">CMP</text:span><text:span text:style-name="T418_25">s<text:s/>would<text:s/>lead<text:s/>to<text:s/>reduced<text:s/></text:span><text:span text:style-name="T418_26">long-term<text:s/>sustainability<text:s/>of<text:s/></text:span><text:span text:style-name="T418_27">our<text:s/></text:span><text:span text:style-name="T418_28">proposed<text:s/>interventions.<text:s/>Additionally,</text:span><text:span text:style-name="T418_29"><text:s/></text:span><text:span text:style-name="T418_30">priorities<text:s/>and<text:s/>funding<text:s/>cycles<text:s/>of<text:s/></text:span><text:span text:style-name="T418_31">central</text:span><text:span text:style-name="T418_32"><text:s/>funds,<text:s/></text:span><text:span text:style-name="T418_33">may<text:s/>not<text:s/>always<text:s/>match<text:s/>with<text:s/>demand<text:s/>or<text:s/>need<text:s/>in<text:s/>country</text:span><text:span text:style-name="T418_34">.</text:span><text:span text:style-name="T418_35"><text:s/></text:span><text:span text:style-name="T418_36">It<text:s/>would<text:s/></text:span><text:span text:style-name="T418_37">also</text:span><text:span text:style-name="T418_38"><text:s/>limit<text:s/>BEHs<text:s/>ability<text:s/>to</text:span><text:span text:style-name="T418_39"><text:s/></text:span><text:span text:style-name="T418_40">better<text:s/></text:span><text:span text:style-name="T418_41">integrate<text:s/>ODA<text:s/>with<text:s/>other<text:s/>levers,<text:s/>such<text:s/>as<text:s/>diplomatic<text:s/>engagement,<text:s/></text:span><text:span text:style-name="T418_42">as<text:s/></text:span><text:span text:style-name="T418_43">broad<text:s/>interventions<text:s/>would<text:s/>be<text:s/>preselected<text:s/>and<text:s/>there<text:s/>would<text:s/>be<text:s/>less<text:s/>flexibility<text:s/>to<text:s/>intervene<text:s/>where<text:s/>opportunities<text:s/></text:span><text:span text:style-name="T418_44">arise</text:span><text:span text:style-name="T418_45">.</text:span><text:span text:style-name="T418_46"><text:s/>While</text:span><text:span text:style-name="T418_47"><text:s/>this<text:s/>approach<text:s/>can<text:s/>be<text:s/>used<text:s/>selectively<text:s/>to<text:s/>complement<text:s/>the<text:s/>main<text:s/>portfolio,<text:s/>it<text:s/>is<text:s/>not<text:s/>suitable<text:s/>as<text:s/>the<text:s/>primary<text:s/>delivery<text:s/>model<text:s/>due<text:s/>to<text:s/>limited<text:s/>influence</text:span><text:span text:style-name="T418_48">,<text:s/>flexibility,<text:s/>and<text:s/></text:span><text:span text:style-name="T418_49">alignment.</text:span></text:p>
          </text:list-item>
        </text:list>
        <text:p text:style-name="P419"/>
        <text:list text:style-name="LS40" xml:id="list210" text:continue-list="list186">
          <text:list-item>
            <text:p text:style-name="P420"><text:span text:style-name="T420_1">A<text:s/>f</text:span><text:span text:style-name="T420_2">ifth</text:span><text:span text:style-name="T420_3"><text:s/>option</text:span><text:span text:style-name="T420_4"><text:s/>would<text:s/>be<text:s/>to<text:s/>adopt<text:s/>a<text:s/>predominantly<text:s/>multilateral</text:span><text:span text:style-name="T420_5">‑</text:span><text:span text:style-name="T420_6">centred<text:s/>delivery<text:s/>model,<text:s/>whereby<text:s/>the<text:s/>majority<text:s/>of<text:s/>BEH’s<text:s/>ODA<text:s/>is<text:s/>channelled<text:s/>through<text:s/>established<text:s/>multilateral<text:s/>partners,<text:s/>complemented<text:s/>by<text:s/>enhanced<text:s/>UK<text:s/>political<text:s/>engagement<text:s/>and<text:s/>targeted<text:s/>policy<text:s/>influence.<text:s/>This<text:s/>approach<text:s/>would<text:s/>leverage<text:s/>the<text:s/>significant<text:s/>technical<text:s/>expertise,<text:s/>financial<text:s/>capacity,<text:s/>and<text:s/>global<text:s/>legitimacy<text:s/>of<text:s/>multilaterals,<text:s/>enabling<text:s/>larger</text:span><text:span text:style-name="T420_7">‑</text:span><text:span text:style-name="T420_8">scale<text:s/>interventions<text:s/>than<text:s/>could<text:s/>be<text:s/>delivered<text:s/>bilaterally.<text:s/>It<text:s/>would<text:s/>also<text:s/>allow<text:s/>the<text:s/>UK<text:s/>to<text:s/>align<text:s/>with<text:s/>international<text:s/>priorities,<text:s/>reduce<text:s/>administrative<text:s/>burdens<text:s/>at<text:s/>Post,<text:s/>and<text:s/>focus<text:s/>on<text:s/>strategic<text:s/>diplomatic<text:s/>engagement.<text:s/>However,<text:s/>while<text:s/>this<text:s/>model<text:s/>provides<text:s/>opportunities<text:s/>for<text:s/>leverage,<text:s/>it<text:s/>would<text:s/>significantly<text:s/>reduce<text:s/>BEH’s<text:s/>direct<text:s/>control<text:s/>over<text:s/>programme<text:s/>design<text:s/>and<text:s/>implementation,<text:s/>limit<text:s/>flexibility<text:s/>to<text:s/>respond<text:s/>to<text:s/>emerging<text:s/>opportunities<text:s/>in</text:span><text:span text:style-name="T420_9">‑</text:span><text:span text:style-name="T420_10">country<text:s/>and<text:s/>weaken<text:s/>the<text:s/>UK’s<text:s/>ability<text:s/>to<text:s/>shape<text:s/>sector</text:span><text:span text:style-name="T420_11">‑</text:span><text:span text:style-name="T420_12">specific<text:s/>reforms.<text:s/>A<text:s/>multilateral</text:span><text:span text:style-name="T420_13">‑</text:span><text:span text:style-name="T420_14">centred<text:s/>model<text:s/>also<text:s/>carries<text:s/>risks<text:s/>of<text:s/>reduced<text:s/>visibility<text:s/>and<text:s/>accountability<text:s/>for<text:s/>UK</text:span><text:span text:style-name="T420_15">‑</text:span><text:span text:style-name="T420_16">funded<text:s/>outcomes<text:s/>and<text:s/>may<text:s/>constrain<text:s/>BEH’s<text:s/>ability<text:s/>to<text:s/>anchor<text:s/>ODA<text:s/>within<text:s/>a<text:s/>coherent<text:s/>and<text:s/>context</text:span><text:span text:style-name="T420_17">‑</text:span><text:span text:style-name="T420_18">specific<text:s/>country<text:s/>strategy.</text:span></text:p>
          </text:list-item>
        </text:list>
        <text:p text:style-name="P421"/>
        <text:list text:style-name="LS40" xml:id="list211" text:continue-list="list186">
          <text:list-item>
            <text:p text:style-name="P422"><text:span text:style-name="T422_1">A<text:s/></text:span><text:span text:style-name="T422_2">sixth</text:span><text:span text:style-name="T422_3"><text:s/>option</text:span><text:span text:style-name="T422_4"><text:s/>would<text:s/>be<text:s/>to<text:s/>establish<text:s/>a<text:s/>Challenge<text:s/>or<text:s/>Innovation<text:s/>Fund<text:s/>as<text:s/>the<text:s/>primary<text:s/>delivery<text:s/>mechanism,<text:s/>allocating<text:s/>resources<text:s/>through<text:s/>competitive<text:s/>selection<text:s/>of<text:s/>proposals<text:s/>from<text:s/>local<text:s/>and<text:s/>international<text:s/>partners.<text:s/>This<text:s/>model<text:s/>incentivises<text:s/>creativity,<text:s/>rewards<text:s/>strong<text:s/>ideas<text:s/>based<text:s/>on<text:s/>evidence<text:s/>and<text:s/>feasibility,<text:s/>and<text:s/>can<text:s/>crowd<text:s/>in<text:s/>new<text:s/>and<text:s/>non</text:span><text:span text:style-name="T422_5">‑</text:span><text:span text:style-name="T422_6">traditional<text:s/>actors,<text:s/>including<text:s/>private</text:span><text:span text:style-name="T422_7">‑</text:span><text:span text:style-name="T422_8">sector<text:s/>innovators,<text:s/>start</text:span><text:span text:style-name="T422_9">‑</text:span><text:span text:style-name="T422_10">ups,<text:s/>and<text:s/>think<text:s/>tanks.<text:s/>It<text:s/>may<text:s/>also<text:s/></text:span><text:span text:style-name="T422_11">generate<text:s/>high</text:span><text:span text:style-name="T422_12">‑</text:span><text:span text:style-name="T422_13">return<text:s/>interventions<text:s/>on<text:s/>a<text:s/>relatively<text:s/>small<text:s/>budget<text:s/>and<text:s/>strengthen<text:s/>local<text:s/>ownership<text:s/>over<text:s/>development<text:s/>solutions.<text:s/>However,<text:s/>while<text:s/>this<text:s/>approach<text:s/>supports<text:s/>experimentation,<text:s/>it<text:s/>is<text:s/>not<text:s/>well</text:span><text:span text:style-name="T422_14">‑</text:span><text:span text:style-name="T422_15">suited<text:s/>to<text:s/>delivering<text:s/>the<text:s/>level<text:s/>of<text:s/>systemic,<text:s/>cross</text:span><text:span text:style-name="T422_16">‑</text:span><text:span text:style-name="T422_17">sector<text:s/>reform<text:s/>required<text:s/>to<text:s/>achieve<text:s/>the<text:s/>portfolio’s<text:s/>strategic<text:s/>objectives.<text:s/>Challenge<text:s/>funds<text:s/>often<text:s/>generate<text:s/>a<text:s/>dispersed<text:s/>set<text:s/>of<text:s/>small</text:span><text:span text:style-name="T422_18">‑</text:span><text:span text:style-name="T422_19">scale<text:s/>projects<text:s/>that<text:s/>are<text:s/>difficult<text:s/>to<text:s/>integrate<text:s/>into<text:s/>a<text:s/>coherent<text:s/>theory<text:s/>of<text:s/></text:span><text:span text:style-name="T422_20">change,<text:s/>and</text:span><text:span text:style-name="T422_21"><text:s/>require<text:s/>strong<text:s/>technical<text:s/>oversight<text:s/>to<text:s/>ensure<text:s/>quality<text:s/>assurance.<text:s/>On<text:s/>its<text:s/>own,<text:s/>this<text:s/>model<text:s/>lacks<text:s/>the<text:s/>scale,<text:s/>strategic<text:s/>alignment,<text:s/>and<text:s/>adaptability<text:s/>needed<text:s/>for<text:s/>a<text:s/>country<text:s/>platform<text:s/>aiming<text:s/>to<text:s/>support<text:s/>inclusive<text:s/>and<text:s/>sustainable<text:s/>growth.<text:s/>As<text:s/>such,<text:s/>it<text:s/>may<text:s/>play<text:s/>a<text:s/>supportive<text:s/>role<text:s/>within<text:s/>a<text:s/>broader<text:s/>portfolio<text:s/>but<text:s/>is<text:s/>not<text:s/>appropriate<text:s/>as<text:s/>the<text:s/>primary<text:s/>delivery<text:s/>model.</text:span></text:p>
          </text:list-item>
        </text:list>
        <text:p text:style-name="P423"/>
        <text:list text:style-name="LS40" xml:id="list212" text:continue-list="list186">
          <text:list-item>
            <text:p text:style-name="P424"><text:span text:style-name="T424_1">The<text:s/>strategic<text:s/>focus<text:s/>of<text:s/>the<text:s/>programme<text:s/>determines<text:s/></text:span><text:span text:style-name="T424_2">the<text:s/>‘what’<text:s/>the<text:s/>programme<text:s/>will<text:s/>invest<text:s/>in,<text:s/></text:span><text:span text:style-name="T424_3">whether<text:s/>investments<text:s/>are<text:s/>directed<text:s/>towards<text:s/>foundational<text:s/>reforms,<text:s/>market<text:s/>drivers,<text:s/>or<text:s/>a<text:s/>combination<text:s/>of<text:s/>both.<text:s/>This<text:s/>decision<text:s/>is<text:s/>critical<text:s/>to<text:s/>achieving<text:s/>both<text:s/>immediate<text:s/>and<text:s/>long-term<text:s/>development<text:s/>outcomes.<text:s/>The<text:s/>following<text:s/>options<text:s/>were<text:s/>considered:<text:s/></text:span></text:p>
          </text:list-item>
        </text:list>
        <text:p text:style-name="P425"/>
        <text:list text:style-name="LS40" xml:id="list213" text:continue-list="list186">
          <text:list-item>
            <text:list>
              <text:list-item>
                <text:p text:style-name="P426"><text:span text:style-name="T426_1">Option<text:s/>1:<text:s/></text:span><text:span text:style-name="T426_2">Foundations<text:s/>Only</text:span><text:span text:style-name="T426_3">.</text:span></text:p>
              </text:list-item>
              <text:list-item>
                <text:p text:style-name="P427"><text:span text:style-name="T427_1">Option<text:s/>2:<text:s/>Market<text:s/>Drivers<text:s/>Only</text:span><text:span text:style-name="T427_2">.</text:span></text:p>
              </text:list-item>
              <text:list-item>
                <text:p text:style-name="P428"><text:span text:style-name="T428_1">Option<text:s/>3:<text:s/>Combined<text:s/>Foundations<text:s/>and<text:s/>Drivers<text:s/>(</text:span><text:span text:style-name="T428_2">p</text:span><text:span text:style-name="T428_3">referred)</text:span><text:span text:style-name="T428_4">.</text:span></text:p>
              </text:list-item>
            </text:list>
          </text:list-item>
        </text:list>
        <text:p text:style-name="P429"/>
        <text:list text:style-name="LS40" xml:id="list216" text:continue-list="list186">
          <text:list-item>
            <text:p text:style-name="P430"><text:span text:style-name="T430_1">The<text:s/>first<text:s/>option</text:span><text:span text:style-name="T430_2"><text:s/>would<text:s/>involve<text:s/>investing<text:s/>solely<text:s/>in<text:s/>foundations<text:s/>of<text:s/></text:span><text:span text:style-name="T430_3">i</text:span><text:span text:style-name="T430_4">nclusive<text:s/>and<text:s/></text:span><text:span text:style-name="T430_5">s</text:span><text:span text:style-name="T430_6">ustainable<text:s/></text:span><text:span text:style-name="T430_7">g</text:span><text:span text:style-name="T430_8">rowth.<text:s/>This<text:s/>can<text:s/>be<text:s/>thought<text:s/>of<text:s/>as<text:s/>interventions<text:s/>in<text:s/>governance,<text:s/>human<text:s/>capital,<text:s/>and<text:s/>resilience,<text:s/>with<text:s/>the<text:s/>aim<text:s/>of<text:s/>building<text:s/>the<text:s/>necessary<text:s/>base<text:s/>for<text:s/>long-term<text:s/>development<text:s/>and<text:s/>stability.<text:s/>Financially,<text:s/>this<text:s/>approach<text:s/>may<text:s/>require<text:s/>sustained<text:s/>investment<text:s/>over<text:s/>a<text:s/>long<text:s/>period<text:s/>before<text:s/>results<text:s/>become<text:s/>visible,<text:s/>as<text:s/>foundational<text:s/>reforms<text:s/>often<text:s/>take<text:s/>time<text:s/>to<text:s/>yield<text:s/>tangible<text:s/>outcomes.<text:s/>From<text:s/>a<text:s/>management<text:s/>perspective,<text:s/>the<text:s/>slow<text:s/>pace<text:s/>of<text:s/>progress<text:s/>may<text:s/>reduce<text:s/>stakeholder<text:s/>engagement<text:s/>and<text:s/>support,<text:s/>as<text:s/>visible<text:s/>results<text:s/>are<text:s/>delayed.<text:s/>The<text:s/>opportunity<text:s/>cost<text:s/>is<text:s/>the<text:s/>failure<text:s/>to<text:s/>leverage<text:s/>immediate<text:s/>economic<text:s/>opportunities<text:s/>that<text:s/>could<text:s/>drive<text:s/>growth<text:s/>and<text:s/>create<text:s/>jobs<text:s/>in<text:s/>the<text:s/>short<text:s/>term.<text:s/>There<text:s/>is<text:s/>also<text:s/>a<text:s/>risk<text:s/>that<text:s/>limited<text:s/>traction<text:s/>and<text:s/>slow<text:s/>delivery<text:s/>of<text:s/>visible<text:s/>outcomes<text:s/>could<text:s/>undermine<text:s/>the<text:s/>credibility<text:s/>and<text:s/>momentum<text:s/>of<text:s/>the<text:s/>programme.</text:span><text:span text:style-name="T430_9"><text:s/></text:span></text:p>
          </text:list-item>
        </text:list>
        <text:p text:style-name="P431"/>
        <text:list text:style-name="LS40" xml:id="list217" text:continue-list="list186">
          <text:list-item>
            <text:p text:style-name="P432"><text:span text:style-name="T432_1">The<text:s/>main<text:s/>benefit<text:s/>of<text:s/>this<text:s/>approach<text:s/>is<text:s/>that<text:s/>it<text:s/>builds<text:s/>the<text:s/>necessary<text:s/>base<text:s/>for<text:s/>long-term<text:s/>development<text:s/>and<text:s/>stability,<text:s/>supporting<text:s/>the<text:s/>creation<text:s/>of<text:s/>resilient<text:s/>institutions<text:s/>and<text:s/>systems.<text:s/>Much<text:s/>of<text:s/>the<text:s/>extant<text:s/>evidence,<text:s/>outlined<text:s/>above,<text:s/>highlights<text:s/>this<text:s/>as<text:s/></text:span><text:span text:style-name="T432_2">the<text:s/>key<text:s/>constraint<text:s/>for<text:s/>inclusive<text:s/>and<text:s/>sustainable<text:s/>growth.<text:s/></text:span><text:span text:style-name="T432_3">Value<text:s/>for<text:s/>money<text:s/>is<text:s/>high<text:s/>in<text:s/>the<text:s/>long<text:s/>term,<text:s/>as<text:s/>strong<text:s/>foundations<text:s/>underpin<text:s/>sustainable<text:s/>growth,<text:s/>but<text:s/>short-term<text:s/>returns<text:s/>are<text:s/>limited<text:s/>and<text:s/>the<text:s/>risks<text:s/>of<text:s/>impact<text:s/>are<text:s/>higher</text:span><text:span text:style-name="T432_4"><text:s/>as<text:s/>it<text:s/>is<text:s/>heavily<text:s/>dependent<text:s/>on<text:s/>the<text:s/>political<text:s/>and<text:s/>economic<text:s/>settlement</text:span><text:span text:style-name="T432_5">.<text:s/>I</text:span><text:span text:style-name="T432_6">nvestments<text:s/>in<text:s/>foundations<text:s/>are<text:s/>essential<text:s/>for<text:s/>durable<text:s/>progress.<text:s/>However,<text:s/>while<text:s/>foundational<text:s/>reforms<text:s/>are<text:s/>essential,<text:s/>a<text:s/>sole<text:s/>focus<text:s/>on<text:s/>them<text:s/>lacks<text:s/>the<text:s/>dynamism<text:s/>and<text:s/>flexibility<text:s/>to<text:s/>adapt<text:s/>to<text:s/>political<text:s/>and<text:s/>economic<text:s/>momentum<text:s/>where<text:s/>it<text:s/>arises</text:span><text:span text:style-name="T432_7"><text:s/>which<text:s/>can<text:s/>also<text:s/>help<text:s/>improve<text:s/>the<text:s/>conditions<text:s/>for<text:s/>wider<text:s/></text:span><text:span text:style-name="T432_8">foundational<text:s/>investments</text:span><text:span text:style-name="T432_9">.<text:s/>T</text:span><text:span text:style-name="T432_10">his<text:s/>option<text:s/>is<text:s/>t</text:span><text:span text:style-name="T432_11">herefore<text:s/>rejected<text:s/>as<text:s/>a<text:s/>standalone<text:s/>approach.</text:span></text:p>
          </text:list-item>
        </text:list>
        <text:p text:style-name="P433"/>
        <text:list text:style-name="LS40" xml:id="list218" text:continue-list="list186">
          <text:list-item>
            <text:p text:style-name="P434"><text:span text:style-name="T434_1">The<text:s/>second<text:s/>option<text:s/></text:span><text:span text:style-name="T434_2">would<text:s/>focus<text:s/>exclusively<text:s/>on<text:s/>market-based<text:s/>accelerators<text:s/>such<text:s/>as<text:s/>trade,<text:s/>investment,<text:s/>and<text:s/>private<text:s/>sector<text:s/>productivity,<text:s/>with<text:s/>the<text:s/>aim<text:s/>of<text:s/>driving<text:s/>rapid<text:s/>and<text:s/>short-term<text:s/>economic<text:s/>results.<text:s/>The<text:s/>benefit<text:s/>is<text:s/>more<text:s/>rapid<text:s/>returns,<text:s/>as<text:s/>market-based<text:s/>interventions<text:s/>can<text:s/>generate<text:s/>growth<text:s/>and<text:s/>employment<text:s/>in<text:s/>the<text:s/>short<text:s/>term.<text:s/>However,<text:s/>these<text:s/>gains<text:s/>may<text:s/>be<text:s/>short-lived<text:s/>if<text:s/>they<text:s/>are<text:s/>not<text:s/>supported<text:s/>by<text:s/>strong<text:s/>foundations,<text:s/>such<text:s/>as<text:s/>effective<text:s/>governance<text:s/>and<text:s/>human<text:s/>capital.<text:s/></text:span><text:span text:style-name="T434_3">As<text:s/>t</text:span><text:span text:style-name="T434_4">he<text:s/>evidence<text:s/>highlights<text:s/></text:span><text:span text:style-name="T434_5">that<text:s/></text:span><text:span text:style-name="T434_6">the<text:s/>type<text:s/>of<text:s/>growth<text:s/>is<text:s/>important,<text:s/>this<text:s/>approach<text:s/>risks<text:s/></text:span><text:span text:style-name="T434_7">ex</text:span><text:span text:style-name="T434_8">c</text:span><text:span text:style-name="T434_9">lusively<text:s/>focusing<text:s/>on<text:s/></text:span><text:span text:style-name="T434_10">driving<text:s/></text:span><text:span text:style-name="T434_11">growth<text:s/>without<text:s/>requisite<text:s/>investments<text:s/>in<text:s/>foundations<text:s/>for<text:s/></text:span><text:span text:style-name="T434_12">inclusive<text:s/>and<text:s/>sustainable<text:s/></text:span><text:span text:style-name="T434_13">growth.<text:s/>Therefore</text:span><text:span text:style-name="T434_14">,</text:span><text:span text:style-name="T434_15"><text:s/>the<text:s/>opportunity<text:s/>cost<text:s/>is<text:s/>the<text:s/>exclusion<text:s/>of<text:s/>vulnerable<text:s/>groups,<text:s/>as<text:s/>market-driven<text:s/>growth<text:s/>is<text:s/>not<text:s/>always<text:s/>inclusive.<text:s/>There<text:s/>is<text:s/>also<text:s/>a<text:s/>risk<text:s/>of<text:s/>increased<text:s/>inequality<text:s/>and<text:s/>social<text:s/>tension<text:s/>if<text:s/>the<text:s/>benefits<text:s/>of<text:s/>growth<text:s/>are<text:s/>not<text:s/>widely<text:s/>shared.</text:span><text:span text:style-name="T434_16"><text:s/></text:span><text:span text:style-name="T434_17">The<text:s/>main<text:s/>benefit<text:s/>of<text:s/>this<text:s/>approach<text:s/>is<text:s/>that<text:s/>it<text:s/>accelerates<text:s/>economic<text:s/>results<text:s/>and<text:s/>private<text:s/>sector<text:s/>engagement,<text:s/>also<text:s/>supporting<text:s/>wider<text:s/>secondary<text:s/>benefits</text:span><text:span text:style-name="T434_18"><text:s/>for<text:s/>the<text:s/>UK</text:span><text:span text:style-name="T434_19">.<text:s/>It<text:s/>is<text:s/>also<text:s/>likely<text:s/>to<text:s/>lead<text:s/>to<text:s/>more<text:s/>measurable<text:s/>results<text:s/>as<text:s/>foundational<text:s/>reform<text:s/>is<text:s/>heavily<text:s/>dependent<text:s/>on<text:s/>the<text:s/>political<text:s/>settlement.<text:s/>However,<text:s/>sustainability<text:s/>is<text:s/>low,<text:s/>as<text:s/>gains<text:s/>are<text:s/>unlikely<text:s/>to<text:s/>be<text:s/>inclusive<text:s/>or<text:s/>durable<text:s/>without<text:s/>supporting<text:s/>foundations.<text:s/>This<text:s/>option<text:s/>is<text:s/>therefore<text:s/>unsustainable<text:s/>without<text:s/>foundational<text:s/>reforms<text:s/>and<text:s/>is<text:s/>rejected<text:s/>as<text:s/>a<text:s/>sole<text:s/>focus.</text:span></text:p>
          </text:list-item>
        </text:list>
        <text:p text:style-name="P435"/>
        <text:list text:style-name="LS40" xml:id="list219" text:continue-list="list186">
          <text:list-item>
            <text:p text:style-name="P436"><text:span text:style-name="T436_1">The<text:s/>third<text:s/>and<text:s/>preferred<text:s/>option</text:span><text:span text:style-name="T436_2"><text:s/>involves<text:s/>simultaneously<text:s/>investing<text:s/>in<text:s/>both<text:s/>enabling<text:s/>conditions<text:s/>(foundations)<text:s/>and<text:s/>market<text:s/>accelerators<text:s/>(drivers),<text:s/>with<text:s/>careful<text:s/>sequencing<text:s/>and<text:s/>coordination<text:s/>to<text:s/>maximise<text:s/></text:span><text:span text:style-name="T436_3">impact.<text:s/>Financially,<text:s/>this<text:s/>approach<text:s/>requires<text:s/>careful<text:s/>sequencing<text:s/>and<text:s/>potentially<text:s/>higher<text:s/>upfront<text:s/>investment,<text:s/>as<text:s/>resources<text:s/>are<text:s/>allocated<text:s/>to<text:s/>both<text:s/>foundational<text:s/>reforms<text:s/>and<text:s/>market-based<text:s/>interventions.<text:s/>From<text:s/>a<text:s/>management<text:s/>perspective,<text:s/>it<text:s/>demands<text:s/>adaptive<text:s/>management<text:s/>and<text:s/>coordination<text:s/>across<text:s/>sectors,<text:s/>as<text:s/>well<text:s/>as<text:s/>ongoing<text:s/>monitoring<text:s/>to<text:s/>ensure<text:s/>balance<text:s/>and<text:s/>effectiveness.<text:s/>The<text:s/>main<text:s/>opportunity<text:s/>cost<text:s/>is<text:s/>the<text:s/>risk<text:s/>of<text:s/>complexity,<text:s/>but<text:s/>this<text:s/>can<text:s/>be<text:s/>mitigated<text:s/>by<text:s/>strategic<text:s/>planning<text:s/>and<text:s/>regular<text:s/>review.<text:s/>Risk-related<text:s/>costs<text:s/>include<text:s/>the<text:s/>need<text:s/>for<text:s/>ongoing<text:s/>monitoring<text:s/>and<text:s/>adjustment<text:s/>to<text:s/>ensure<text:s/>that<text:s/>investments<text:s/>in<text:s/>foundations<text:s/>and<text:s/>drivers<text:s/>are<text:s/>mutually<text:s/>reinforcing.<text:s/></text:span></text:p>
          </text:list-item>
        </text:list>
        <text:p text:style-name="P437"/>
        <text:list text:style-name="LS40" xml:id="list220" text:continue-list="list186">
          <text:list-item>
            <text:p text:style-name="P438"><text:span text:style-name="T438_1">The<text:s/>benefits<text:s/>of<text:s/>this<text:s/>approach<text:s/>are<text:s/>substantial.<text:s/>It<text:s/>delivers<text:s/>both<text:s/>immediate<text:s/>and<text:s/>long-term<text:s/>results,<text:s/>supporting<text:s/>inclusive<text:s/>and<text:s/>sustainable<text:s/>growth<text:s/>by<text:s/>addressing<text:s/>both<text:s/>the<text:s/>root<text:s/>causes<text:s/>of<text:s/>underdevelopment<text:s/>and<text:s/>the<text:s/>drivers<text:s/>of<text:s/>economic<text:s/>transformation.<text:s/>Value<text:s/>for<text:s/>money<text:s/>is<text:s/>maximised<text:s/>by<text:s/>leveraging<text:s/>synergies<text:s/>and<text:s/>addressing<text:s/>binding<text:s/>constraints,<text:s/>ensuring<text:s/>that<text:s/>investments<text:s/>are<text:s/>targeted<text:s/>for<text:s/>greatest<text:s/>effect.<text:s/>This<text:s/>balanced,<text:s/>holistic<text:s/>approach<text:s/>is<text:s/>most<text:s/>likely<text:s/>to<text:s/>deliver<text:s/>inclusive,<text:s/>sustainable<text:s/>growth<text:s/>and<text:s/>is<text:s/>strongly<text:s/>aligned<text:s/>with<text:s/>UK<text:s/>priorities.</text:span></text:p>
          </text:list-item>
        </text:list>
        <text:p text:style-name="P439"/>
        <text:list text:style-name="LS40" xml:id="list221" text:continue-list="list186">
          <text:list-item>
            <text:p text:style-name="P440"><text:span text:style-name="T440_1">With<text:s/>a<text:s/>programme<text:s/>that<text:s/>will<text:s/>invest<text:s/></text:span><text:span text:style-name="T440_2">in<text:s/>both<text:s/>foundations<text:s/>and<text:s/>drivers</text:span><text:span text:style-name="T440_3"><text:s/>of<text:s/>inclusive<text:s/>and<text:s/>sustainable<text:s/>growth,</text:span><text:span text:style-name="T440_4"><text:s/>the<text:s/>next<text:s/>key<text:s/>decision<text:s/>is<text:s/>to<text:s/>determine<text:s/>the<text:s/>scope<text:s/></text:span><text:span text:style-name="T440_5">of<text:s/>outcome<text:s/>areas<text:s/>which<text:s/>it<text:s/>will<text:s/>target</text:span><text:span text:style-name="T440_6">.<text:s/>The</text:span><text:span text:style-name="T440_7"><text:s/>breadth<text:s/>and<text:s/>specificity<text:s/>of<text:s/>outcome<text:s/>areas<text:s/></text:span><text:span text:style-name="T440_8">help</text:span><text:span text:style-name="T440_9"><text:s/>determine</text:span><text:span text:style-name="T440_10"><text:s/>impact,<text:s/>focus,<text:s/>flexibility<text:s/>to<text:s/>adapt<text:s/>to<text:s/>changing<text:s/>circumstances.</text:span><text:span text:style-name="T440_11"><text:s/>The<text:s/>options<text:s/>considered<text:s/>were:<text:s/></text:span></text:p>
          </text:list-item>
        </text:list>
        <text:p text:style-name="P441"/>
        <text:list text:style-name="LS40" xml:id="list222" text:continue-list="list186">
          <text:list-item>
            <text:list>
              <text:list-item>
                <text:p text:style-name="P442"><text:span text:style-name="T442_1">Option<text:s/>1:<text:s/></text:span><text:span text:style-name="T442_2">Broad<text:s/>Coverage</text:span><text:span text:style-name="T442_3">.<text:s/></text:span></text:p>
              </text:list-item>
              <text:list-item>
                <text:p text:style-name="P443"><text:span text:style-name="T443_1">Option<text:s/>2:<text:s/></text:span><text:span text:style-name="T443_2">Narrow<text:s/>Focus</text:span><text:span text:style-name="T443_3">.</text:span></text:p>
              </text:list-item>
              <text:list-item>
                <text:p text:style-name="P444"><text:span text:style-name="T444_1">Option<text:s/>3:<text:s/></text:span><text:span text:style-name="T444_2">Selective<text:s/>Focus<text:s/>on<text:s/>High-Return<text:s/>Areas<text:s/></text:span><text:span text:style-name="T444_3">(</text:span><text:span text:style-name="T444_4">p</text:span><text:span text:style-name="T444_5">referred)</text:span><text:span text:style-name="T444_6">.</text:span></text:p>
              </text:list-item>
            </text:list>
          </text:list-item>
        </text:list>
        <text:p text:style-name="P445"/>
        <text:list text:style-name="LS40" xml:id="list225" text:continue-list="list186">
          <text:list-item>
            <text:p text:style-name="P446"><text:span text:style-name="T446_1">The<text:s/>first<text:s/>option</text:span><text:span text:style-name="T446_2">,<text:s/>opting<text:s/>for<text:s/>a</text:span><text:span text:style-name="T446_3"><text:s/></text:span><text:span text:style-name="T446_4">broad<text:s/>coverage<text:s/>across<text:s/>all<text:s/>outcome<text:s/>areas<text:s/>would<text:s/>ensure<text:s/>that<text:s/>every<text:s/>priority<text:s/></text:span><text:span text:style-name="T446_5">(or<text:s/></text:span><text:span text:style-name="T446_6">most<text:s/></text:span><text:span text:style-name="T446_7">priorit</text:span><text:span text:style-name="T446_8">ies</text:span><text:span text:style-name="T446_9">)</text:span><text:span text:style-name="T446_10"><text:s/>identified<text:s/>by<text:s/>FCDO<text:s/></text:span><text:span text:style-name="T446_11">could<text:s/>be</text:span><text:span text:style-name="T446_12"><text:s/>addressed<text:s/>within<text:s/>the<text:s/>programme.<text:s/>This<text:s/>approach<text:s/>is<text:s/>politically<text:s/>and<text:s/>diplomatically<text:s/>safe,<text:s/>as<text:s/>it<text:s/>demonstrates<text:s/>a<text:s/>commitment<text:s/>to<text:s/>inclusivity<text:s/>and<text:s/>responsiveness<text:s/>to<text:s/>the<text:s/>full<text:s/>spectrum<text:s/>of<text:s/>stakeholder<text:s/>interests,<text:s/>including<text:s/>government,<text:s/>civil<text:s/>society,<text:s/>and<text:s/>international<text:s/>partners.<text:s/>By<text:s/>engaging<text:s/>with<text:s/>a<text:s/>wide<text:s/>range<text:s/>of<text:s/>sectors,<text:s/>the<text:s/>programme<text:s/>would<text:s/>be<text:s/>able<text:s/>to<text:s/>maintain<text:s/>relationships<text:s/>and<text:s/>dialogue<text:s/>with<text:s/>diverse<text:s/>actors,<text:s/>potentially<text:s/>strengthening<text:s/>the<text:s/>UK’s<text:s/>diplomatic<text:s/>position<text:s/>and<text:s/>visibility.</text:span></text:p>
          </text:list-item>
        </text:list>
        <text:p text:style-name="P447"/>
        <text:list text:style-name="LS40" xml:id="list226" text:continue-list="list186">
          <text:list-item>
            <text:p text:style-name="P448"><text:span text:style-name="T448_1">However,<text:s/>the<text:s/>principal<text:s/>drawback<text:s/>of<text:s/>this<text:s/>approach<text:s/>is<text:s/>that<text:s/>it<text:s/>would<text:s/>inevitably<text:s/>spread<text:s/>resources<text:s/>too<text:s/>thinly<text:s/>across<text:s/>numerous<text:s/>activities,<text:s/>undermining<text:s/>the<text:s/>ability<text:s/>to<text:s/>prioritise<text:s/>and<text:s/>concentrate<text:s/>efforts<text:s/>where<text:s/>they<text:s/>are<text:s/>most<text:s/>needed.<text:s/></text:span><text:span text:style-name="T448_2">With<text:s/>limited<text:s/>ODA,<text:s/>the<text:s/>trade-off<text:s/>of<text:s/>a<text:s/>dispersed<text:s/>programme<text:s/>increases,<text:s/>and<text:s/>the<text:s/></text:span><text:span text:style-name="T448_3">lack<text:s/>of<text:s/>focus<text:s/>would<text:s/>dilute<text:s/>outcome-level<text:s/>impact,<text:s/>making<text:s/>it<text:s/>difficult<text:s/>to<text:s/>achieve<text:s/>transformational<text:s/>or<text:s/>catalytic<text:s/>change<text:s/>in<text:s/>any<text:s/>single<text:s/>area.<text:s/>Furthermore,<text:s/>the<text:s/>complexity<text:s/>of<text:s/>managing<text:s/>a<text:s/>broad<text:s/>portfolio<text:s/>would<text:s/>result<text:s/>in<text:s/>high<text:s/>coordination<text:s/>costs,<text:s/>with<text:s/>significant<text:s/>demands<text:s/>on<text:s/>staff<text:s/>time<text:s/>and<text:s/>administrative<text:s/>resources<text:s/>to<text:s/>ensure<text:s/>coherence<text:s/>and<text:s/>avoid<text:s/>duplication.<text:s/>Ultimately,<text:s/>this<text:s/>approach<text:s/>risks<text:s/>limiting<text:s/>the<text:s/>programme’s<text:s/>overall<text:s/>effectiveness,<text:s/>as<text:s/>the<text:s/>potential<text:s/>for<text:s/>deep,<text:s/>system-level<text:s/>change<text:s/>is<text:s/>sacrificed<text:s/>in<text:s/>favour<text:s/>of<text:s/>breadth</text:span><text:span text:style-name="T448_4">.<text:s/></text:span></text:p>
          </text:list-item>
        </text:list>
        <text:p text:style-name="P449"/>
        <text:list text:style-name="LS40" xml:id="list227" text:continue-list="list186">
          <text:list-item>
            <text:p text:style-name="P450"><text:span text:style-name="T450_1">The<text:s/>second<text:s/>option</text:span><text:span text:style-name="T450_2">,<text:s/>a<text:s/>narrow<text:s/>focus<text:s/>on<text:s/>one<text:s/>or<text:s/>two<text:s/>outcome<text:s/>areas<text:s/>would<text:s/>enable<text:s/>the<text:s/>programme<text:s/>to<text:s/>concentrate<text:s/>resources<text:s/>and<text:s/>expertise,<text:s/>allowing<text:s/>for<text:s/>deep<text:s/>engagement<text:s/>and<text:s/>the<text:s/>potential<text:s/>to<text:s/>achieve<text:s/>significant,<text:s/>measurable<text:s/>impact<text:s/>in<text:s/>those<text:s/>selected<text:s/>sectors.<text:s/>This<text:s/>approach<text:s/>facilitates<text:s/>clearer<text:s/>attribution<text:s/>of<text:s/>results,<text:s/>as<text:s/>the<text:s/>link<text:s/>between<text:s/>interventions<text:s/>and<text:s/>outcomes<text:s/>is<text:s/>more<text:s/>direct,<text:s/>and<text:s/>management<text:s/>is<text:s/>simplified<text:s/>due<text:s/>to<text:s/>reduced<text:s/>complexity<text:s/>and<text:s/>more<text:s/>streamlined<text:s/>oversight.<text:s/>The<text:s/>ability<text:s/>to<text:s/>demonstrate<text:s/>tangible<text:s/>progress<text:s/>and<text:s/>success<text:s/>in<text:s/>priority<text:s/>areas<text:s/>can<text:s/>strengthen<text:s/>accountability<text:s/>and<text:s/>support<text:s/>robust<text:s/>monitoring<text:s/>and<text:s/>evaluation.</text:span></text:p>
          </text:list-item>
        </text:list>
        <text:p text:style-name="P451"/>
        <text:list text:style-name="LS40" xml:id="list228" text:continue-list="list186">
          <text:list-item>
            <text:p text:style-name="P452"><text:span text:style-name="T452_1">Nevertheless,<text:s/>this<text:s/>strategy<text:s/>carries<text:s/>risks.<text:s/>By<text:s/>limiting<text:s/>the<text:s/>scope<text:s/>of<text:s/>engagement,<text:s/>the<text:s/>programme<text:s/>may<text:s/>miss<text:s/>critical<text:s/>system<text:s/>linkages<text:s/>and<text:s/>complementarities<text:s/>that<text:s/>are<text:s/>essential<text:s/>for<text:s/>sustainable<text:s/>development.<text:s/>For<text:s/>example,<text:s/>focusing<text:s/>exclusively<text:s/>on<text:s/>health<text:s/>without<text:s/>considering<text:s/>education<text:s/>or<text:s/>economic<text:s/>drivers<text:s/>could<text:s/>undermine<text:s/>the<text:s/>effectiveness<text:s/>of<text:s/></text:span><text:span text:style-name="T452_2">health<text:s/></text:span><text:span text:style-name="T452_3">interventions.<text:s/>The<text:s/>narrow<text:s/>focus<text:s/>also<text:s/>reduces<text:s/>flexibility<text:s/>to<text:s/>respond<text:s/>to<text:s/>shocks,<text:s/>such<text:s/>as<text:s/>political<text:s/>or<text:s/>economic<text:s/>changes,<text:s/>or<text:s/>to<text:s/>adapt<text:s/>to<text:s/>evolving<text:s/>priorities<text:s/>within<text:s/>Zimbabwe’s<text:s/>dynamic<text:s/>context.<text:s/>Additionally,<text:s/>if<text:s/>the<text:s/>selected<text:s/>outcome<text:s/>areas<text:s/>become<text:s/>less<text:s/>feasible<text:s/>due<text:s/>to<text:s/>unforeseen<text:s/>challenges—such<text:s/>as<text:s/>shifts<text:s/>in<text:s/>government<text:s/>policy<text:s/>or<text:s/>external<text:s/>shocks—the<text:s/>programme<text:s/>would<text:s/>be<text:s/>highly<text:s/></text:span><text:span text:style-name="T452_4">vulnerable,<text:s/>with<text:s/>limited<text:s/>options<text:s/>to<text:s/>pivot<text:s/>or<text:s/>reallocate<text:s/>resources.<text:s/>This<text:s/>rigidity<text:s/>could<text:s/>compromise<text:s/>the<text:s/>programme’s<text:s/>relevance<text:s/>and<text:s/>long-term<text:s/>sustainability.</text:span></text:p>
          </text:list-item>
        </text:list>
        <text:p text:style-name="P453"/>
        <text:list text:style-name="LS40" xml:id="list229" text:continue-list="list186">
          <text:list-item>
            <text:p text:style-name="P454"><text:span text:style-name="T454_1">The<text:s/>third<text:s/>and<text:s/>preferred<text:s/>option</text:span><text:span text:style-name="T454_2">,</text:span><text:span text:style-name="T454_3"><text:s/>is<text:s/>a</text:span><text:span text:style-name="T454_4"><text:s/>selective<text:s/>focus<text:s/>on<text:s/>high-return<text:s/>outcome<text:s/>areas,<text:s/>balancing<text:s/>breadth<text:s/>and<text:s/>specificity,<text:s/></text:span><text:span text:style-name="T454_5">and<text:s/></text:span><text:span text:style-name="T454_6">offers<text:s/></text:span><text:span text:style-name="T454_7">a<text:s/>strategic<text:s/>middle<text:s/>ground</text:span><text:span text:style-name="T454_8"><text:s/>between<text:s/>options<text:s/>1<text:s/>and<text:s/>2</text:span><text:span text:style-name="T454_9">.<text:s/>This<text:s/>approach<text:s/>involves<text:s/>concentrating<text:s/>resources<text:s/>on<text:s/>those<text:s/>outcome<text:s/>areas<text:s/>where<text:s/>there<text:s/>is<text:s/>the<text:s/>strongest<text:s/>evidence<text:s/>of<text:s/>impact,<text:s/>feasibility,<text:s/>where<text:s/>the<text:s/>UK<text:s/>has<text:s/>a<text:s/>clear<text:s/>comparative<text:s/>advantage</text:span><text:span text:style-name="T454_10">,<text:s/>but<text:s/>most<text:s/>critically<text:s/>in<text:s/>a<text:s/>lower<text:s/>ODA<text:s/>environment<text:s/>the<text:s/>opportunity<text:s/>to<text:s/>influence<text:s/>sustained<text:s/></text:span><text:span text:style-name="T454_11">system-level<text:s/></text:span><text:span text:style-name="T454_12">change.</text:span><text:span text:style-name="T454_13"><text:s/>By<text:s/>targeting<text:s/>binding<text:s/>constraints<text:s/>and<text:s/>leveraging<text:s/>synergies<text:s/>across<text:s/>selected<text:s/>outcomes,<text:s/>the<text:s/>programme<text:s/>can<text:s/>maximise<text:s/>its<text:s/>catalytic<text:s/>and<text:s/>transformational<text:s/>effect,<text:s/>driving<text:s/>change<text:s/>where<text:s/>it<text:s/>is<text:s/>most<text:s/>needed<text:s/>and<text:s/>most<text:s/>likely<text:s/>to<text:s/>succeed.</text:span></text:p>
          </text:list-item>
        </text:list>
        <text:p text:style-name="P455"/>
        <text:list text:style-name="LS40" xml:id="list230" text:continue-list="list186">
          <text:list-item>
            <text:p text:style-name="P456"><text:span text:style-name="T456_1">This<text:s/>strategy<text:s/>enables<text:s/>the<text:s/>programme<text:s/>to<text:s/>address<text:s/>priority<text:s/>areas<text:s/>with<text:s/>sufficient<text:s/>depth<text:s/>to<text:s/>achieve<text:s/>measurable<text:s/>results,<text:s/>while<text:s/>retaining<text:s/>enough<text:s/>breadth<text:s/>to<text:s/>ensure<text:s/>resilience<text:s/>and<text:s/>adaptability.<text:s/>It<text:s/>allows<text:s/>for<text:s/>strategic<text:s/>engagement<text:s/>with<text:s/>key<text:s/>stakeholders<text:s/>and<text:s/>sectors,<text:s/>supporting<text:s/>system-level<text:s/>change<text:s/>and<text:s/>value<text:s/>for<text:s/>money.<text:s/>The<text:s/>approach<text:s/>is<text:s/>also<text:s/>well-suited<text:s/>to<text:s/>Zimbabwe’s<text:s/>complex<text:s/>and<text:s/>evolving<text:s/>context,<text:s/>as<text:s/>it<text:s/>balances<text:s/>the<text:s/>need<text:s/>for<text:s/>focus<text:s/>with<text:s/>the<text:s/>flexibility<text:s/>to<text:s/>respond<text:s/>to<text:s/>shocks<text:s/>or<text:s/>emerging<text:s/>opportunities.<text:s/>However,<text:s/>successful<text:s/>implementation<text:s/>requires<text:s/>strong<text:s/>strategic<text:s/>discipline<text:s/>and<text:s/>adaptive<text:s/>management<text:s/>to<text:s/>prevent<text:s/>scope<text:s/>creep<text:s/>or<text:s/>the<text:s/>neglect<text:s/>of<text:s/>emerging<text:s/>priorities.<text:s/>Regular<text:s/>review<text:s/>and<text:s/>evidence-based<text:s/>decision-making<text:s/>are<text:s/>essential<text:s/>to<text:s/>ensure<text:s/>that<text:s/>the<text:s/>programme<text:s/>remains<text:s/>targeted<text:s/>and<text:s/>responsive.</text:span></text:p>
          </text:list-item>
        </text:list>
        <text:p text:style-name="P457"/>
        <text:list text:style-name="LS40" xml:id="list231" text:continue-list="list186">
          <text:list-item>
            <text:p text:style-name="P458"><text:span text:style-name="T458_1">The<text:s/>choice<text:s/>of<text:s/>delivery<text:s/>model<text:s/>will<text:s/>shape<text:s/>the<text:s/>programme’s<text:s/>ability<text:s/>to<text:s/>leverage<text:s/>partnerships,<text:s/>manage<text:s/>risks,<text:s/>and<text:s/>adapt<text:s/>to<text:s/>Zimbabwe’s<text:s/>context.<text:s/>Four<text:s/>principal<text:s/>options<text:s/>are<text:s/>considered<text:s/>below.</text:span><text:span text:style-name="T458_2"><text:s/></text:span></text:p>
          </text:list-item>
        </text:list>
        <text:p text:style-name="P459"/>
        <text:list text:style-name="LS40" xml:id="list232" text:continue-list="list186">
          <text:list-item>
            <text:list>
              <text:list-item>
                <text:p text:style-name="P460"><text:span text:style-name="T460_1">Option<text:s/>1:<text:s/>Multilateral-led<text:s/>delivery<text:s/>model.</text:span></text:p>
              </text:list-item>
              <text:list-item>
                <text:p text:style-name="P461"><text:span text:style-name="T461_1">Option<text:s/>2:<text:s/></text:span><text:span text:style-name="T461_2">Locally-led</text:span><text:span text:style-name="T461_3"><text:s/>delivery<text:s/>model.</text:span></text:p>
              </text:list-item>
              <text:list-item>
                <text:p text:style-name="P462"><text:span text:style-name="T462_1">Option<text:s/>3:<text:s/>UK<text:s/>expertise-led<text:s/>delivery<text:s/>model.</text:span></text:p>
              </text:list-item>
              <text:list-item>
                <text:p text:style-name="P463"><text:span text:style-name="T463_1">Option<text:s/>4:<text:s/></text:span><text:span text:style-name="T463_2">Blended<text:s/>or<text:s/>integrated<text:s/>delivery<text:s/>model<text:s/>(preferred).</text:span></text:p>
              </text:list-item>
            </text:list>
          </text:list-item>
        </text:list>
        <text:p text:style-name="P464"/>
        <text:list text:style-name="LS40" xml:id="list236" text:continue-list="list186">
          <text:list-item>
            <text:p text:style-name="P465"><text:span text:style-name="T465_1">A<text:s/></text:span><text:span text:style-name="T465_2">multilateral-led<text:s/>delivery<text:s/>model</text:span><text:span text:style-name="T465_3"><text:s/>would<text:s/>involve<text:s/>channelling<text:s/></text:span><text:span text:style-name="T465_4">the<text:s/>majority<text:s/>of</text:span><text:span text:style-name="T465_5"><text:s/>funding<text:s/>through<text:s/>established<text:s/>multilateral<text:s/>organisations<text:s/>such<text:s/>as<text:s/>the<text:s/>World<text:s/>Bank,</text:span><text:span text:style-name="T465_6"><text:s/>UNDP,<text:s/>UNICEF<text:s/>etc<text:s/></text:span><text:span text:style-name="T465_7">with<text:s/>the<text:s/>aim<text:s/>of<text:s/>supporting<text:s/>system-level<text:s/>reforms.<text:s/>This<text:s/>approach<text:s/>capitalises<text:s/>on<text:s/>the<text:s/>scale,<text:s/>reach,<text:s/>and<text:s/>technical<text:s/>expertise<text:s/>of<text:s/>these<text:s/></text:span><text:span text:style-name="T465_8">institutions</text:span><text:span text:style-name="T465_9">,<text:s/>which<text:s/>are<text:s/>well-positioned<text:s/>to<text:s/>deliver<text:s/>large,<text:s/>complex<text:s/>programmes<text:s/>and<text:s/>drive<text:s/>reforms<text:s/>at<text:s/>the<text:s/>national<text:s/>level.<text:s/>Multilaterals<text:s/>offer<text:s/>robust<text:s/>fiduciary<text:s/>assurance,<text:s/>established<text:s/>safeguarding<text:s/>frameworks,<text:s/>and<text:s/></text:span><text:span text:style-name="T465_10">the<text:s/>ability<text:s/>to<text:s/>crowd<text:s/>in<text:s/>additional<text:s/>resources,<text:s/>though<text:s/>this<text:s/>is<text:s/>constraints<text:s/>in<text:s/>Zimbabwe<text:s/>due<text:s/>to<text:s/>existing<text:s/>arrears</text:span><text:span text:style-name="T465_11">.<text:s/>Their<text:s/>convening<text:s/>power<text:s/>and<text:s/>credibility<text:s/>can<text:s/>also<text:s/>facilitate<text:s/>government<text:s/>buy-in<text:s/>and<text:s/>donor<text:s/>coordination,<text:s/>reducing<text:s/>duplication<text:s/>and<text:s/>enhancing<text:s/>coherence<text:s/>across<text:s/>the<text:s/>secto</text:span><text:span text:style-name="T465_12">r.</text:span></text:p>
          </text:list-item>
        </text:list>
        <text:p text:style-name="P466"/>
        <text:list text:style-name="LS40" xml:id="list237" text:continue-list="list186">
          <text:list-item>
            <text:p text:style-name="P467"><text:span text:style-name="T467_1">However,<text:s/>this<text:s/>model<text:s/>has<text:s/>notable<text:s/>limitations.<text:s/>Channelling<text:s/>funds<text:s/>primarily<text:s/>through<text:s/>multilaterals<text:s/>would<text:s/>significantly<text:s/>reduce<text:s/>UK<text:s/>visibility<text:s/>and<text:s/>influence<text:s/>over<text:s/>programme<text:s/>design,<text:s/>implementation,<text:s/>and<text:s/>results.<text:s/>The<text:s/>UK’s<text:s/>ability<text:s/>to<text:s/>target<text:s/>highly<text:s/>catalytic<text:s/>or<text:s/>politically<text:s/>sensitive<text:s/>reforms—particularly<text:s/>those<text:s/>that<text:s/>require<text:s/>nuanced,<text:s/>context-specific<text:s/>interventions—would<text:s/>be<text:s/>constrained<text:s/>by<text:s/>the<text:s/>need<text:s/>to<text:s/>align<text:s/>with<text:s/>multilateral<text:s/>priorities<text:s/>and<text:s/>processes.<text:s/>This<text:s/>could<text:s/>limit<text:s/>the<text:s/>programme’s<text:s/>responsiveness<text:s/>and<text:s/>its<text:s/>capacity<text:s/>to<text:s/>drive<text:s/>innovation<text:s/>or<text:s/>address<text:s/>emerging<text:s/>challenges.<text:s/>As<text:s/>such,<text:s/>while<text:s/>the<text:s/>multilateral-led<text:s/>model<text:s/>offers<text:s/>important<text:s/>advantages<text:s/>in<text:s/>terms<text:s/>of<text:s/>scale<text:s/>and<text:s/>assurance,<text:s/>it<text:s/>should<text:s/>be<text:s/>used<text:s/>selectively<text:s/>and<text:s/>not<text:s/>as<text:s/>the<text:s/>sole<text:s/>delivery<text:s/>mechanism.<text:s/></text:span></text:p>
          </text:list-item>
        </text:list>
        <text:p text:style-name="P468"/>
        <text:list text:style-name="LS40" xml:id="list238" text:continue-list="list186">
          <text:list-item>
            <text:p text:style-name="P469"><text:span text:style-name="T469_1">A<text:s/></text:span><text:span text:style-name="T469_2">locally-led</text:span><text:span text:style-name="T469_3"><text:s/>delivery<text:s/>model</text:span><text:span text:style-name="T469_4"><text:s/>would<text:s/>direct<text:s/>funding<text:s/>to<text:s/>Zimbabwean<text:s/></text:span><text:span text:style-name="T469_5">local<text:s/>actors<text:s/>and<text:s/>civil<text:s/>society<text:s/>organisations,<text:s/>such<text:s/>as<text:s/></text:span><text:span text:style-name="T469_6">NGOs,<text:s/>private<text:s/>sector<text:s/>bodies,<text:s/>and<text:s/>community-level<text:s/>actors.<text:s/>This<text:s/>approach<text:s/>is<text:s/>strongly<text:s/>aligned<text:s/>with<text:s/>the<text:s/>UK’s<text:s/>commitment<text:s/>to<text:s/>localisation.<text:s/>By<text:s/>empowering<text:s/>local<text:s/>organisations<text:s/>and<text:s/>actors,<text:s/>the<text:s/>model<text:s/>strengthens<text:s/>local<text:s/>ownership,<text:s/>builds<text:s/>domestic<text:s/>institutional<text:s/>and<text:s/>market<text:s/>capacity,<text:s/>and<text:s/>fosters<text:s/>sustainability<text:s/>beyond<text:s/>the<text:s/>life<text:s/>of<text:s/>the<text:s/>programme.<text:s/>It<text:s/>also<text:s/>enables<text:s/>more<text:s/>contextually<text:s/>relevant<text:s/>and<text:s/>responsive<text:s/>interventions,<text:s/>as<text:s/>local<text:s/>partners<text:s/>are<text:s/>often<text:s/>better<text:s/>placed<text:s/>to<text:s/>understand<text:s/>and<text:s/>address<text:s/>community<text:s/>needs,<text:s/>navigate<text:s/>political<text:s/>dynamics,<text:s/>and<text:s/>innovate<text:s/>in<text:s/>challenging<text:s/>environments.</text:span></text:p>
          </text:list-item>
        </text:list>
        <text:p text:style-name="P470"/>
        <text:list text:style-name="LS40" xml:id="list239" text:continue-list="list186">
          <text:list-item>
            <text:p text:style-name="P471"><text:span text:style-name="T471_1">Nevertheless,<text:s/>a<text:s/></text:span><text:span text:style-name="T471_2">locally-led</text:span><text:span text:style-name="T471_3"><text:s/>model<text:s/>brings<text:s/>higher<text:s/>fiduciary,<text:s/>safeguarding,<text:s/>and<text:s/>delivery<text:s/>risks,<text:s/>particularly<text:s/>in<text:s/>contexts<text:s/>where<text:s/>assurance<text:s/>systems<text:s/>and<text:s/>partner<text:s/>capacity<text:s/>are<text:s/>variable.<text:s/>Without<text:s/>significant<text:s/>investment<text:s/>in<text:s/></text:span><text:span text:style-name="T471_4">capacity-building<text:s/>and<text:s/>robust<text:s/>oversight,<text:s/>there<text:s/>is<text:s/>a<text:s/>risk<text:s/>of<text:s/>mismanagement,<text:s/>weak<text:s/>delivery,<text:s/>or<text:s/>safeguarding<text:s/>failures.<text:s/>The<text:s/>variability<text:s/>in<text:s/>partner<text:s/>capability<text:s/>can<text:s/>also<text:s/>lead<text:s/>to<text:s/>uneven<text:s/>results<text:s/>and<text:s/>challenges<text:s/>in<text:s/>scaling<text:s/>successful<text:s/>interventions.<text:s/>Therefore,<text:s/>while<text:s/></text:span><text:span text:style-name="T471_5">locally-led</text:span><text:span text:style-name="T471_6"><text:s/>delivery<text:s/>should<text:s/>be<text:s/>a<text:s/>key<text:s/>component<text:s/>of<text:s/>the<text:s/>delivery<text:s/>mix<text:s/>to<text:s/>promote<text:s/>ownership<text:s/>and<text:s/>sustainability,<text:s/>it<text:s/>should<text:s/>not<text:s/>be<text:s/>used<text:s/>as<text:s/>an<text:s/>exclusive<text:s/>model.<text:s/>Instead,<text:s/>it<text:s/>should<text:s/>be<text:s/>integrated<text:s/>with<text:s/>other<text:s/>approaches,<text:s/>with<text:s/>appropriate<text:s/>risk<text:s/>mitigation<text:s/>and<text:s/>support<text:s/>for<text:s/>partner<text:s/>development.</text:span></text:p>
          </text:list-item>
        </text:list>
        <text:p text:style-name="P472"/>
        <text:list text:style-name="LS40" xml:id="list240" text:continue-list="list186">
          <text:list-item>
            <text:p text:style-name="P473"><text:span text:style-name="T473_1">The<text:s/>third<text:s/></text:span><text:span text:style-name="T473_2">option</text:span><text:span text:style-name="T473_3"><text:s/>would<text:s/>involve<text:s/>a<text:s/></text:span><text:span text:style-name="T473_4">UK<text:s/>expertise-led<text:s/>delivery<text:s/>model<text:s/>would<text:s/>rely<text:s/>primarily<text:s/>on<text:s/>UK<text:s/>centres<text:s/>of<text:s/>expertise<text:s/>and<text:s/></text:span><text:span text:style-name="T473_5">buying<text:s/>in<text:s/>to<text:s/></text:span><text:span text:style-name="T473_6">centrally<text:s/>managed<text:s/>programme</text:span><text:span text:style-name="T473_7">s</text:span><text:span text:style-name="T473_8"><text:s/>to<text:s/>provide<text:s/>technical<text:s/>assistance<text:s/>and<text:s/>support<text:s/>policy<text:s/>reform.</text:span><text:span text:style-name="T473_9"><text:s/></text:span><text:span text:style-name="T473_10">This<text:s/>option<text:s/>is<text:s/>similar<text:s/>in<text:s/>outcome<text:s/>to<text:s/>the<text:s/></text:span><text:span text:style-name="T473_11">option<text:s/>3<text:s/>of<text:s/>the<text:s/>deliver</text:span><text:span text:style-name="T473_12">y</text:span><text:span text:style-name="T473_13"><text:s/>model</text:span><text:span text:style-name="T473_14"><text:s/>but<text:s/>in<text:s/>this<text:s/>case<text:s/>would<text:s/>be<text:s/>delivered<text:s/>through<text:s/>a<text:s/>standalone<text:s/>programme<text:s/>from<text:s/>the<text:s/>BEH.<text:s/></text:span><text:span text:style-name="T473_15">This<text:s/>approach<text:s/>leverages<text:s/>the<text:s/>UK’s<text:s/>world-class<text:s/>technical<text:s/>expertise,<text:s/>enabling<text:s/>the<text:s/>programme<text:s/>to<text:s/>address<text:s/>complex<text:s/>systemic<text:s/>challenges<text:s/>and<text:s/>deliver<text:s/>high-quality,<text:s/>evidence-based<text:s/>interventions.<text:s/>It<text:s/>also<text:s/>strengthens<text:s/>UK<text:s/>influence<text:s/>and<text:s/>visibility,<text:s/>positioning<text:s/>the<text:s/>UK<text:s/>as<text:s/>a<text:s/>thought<text:s/>leader<text:s/>and<text:s/>trusted<text:s/>partner<text:s/>in<text:s/>driving<text:s/>reform.<text:s/></text:span></text:p>
          </text:list-item>
        </text:list>
        <text:p text:style-name="P474"/>
        <text:list text:style-name="LS40" xml:id="list241" text:continue-list="list186">
          <text:list-item>
            <text:p text:style-name="P475"><text:span text:style-name="T475_1">In<text:s/>addition</text:span><text:span text:style-name="T475_2"><text:s/>to<text:s/></text:span><text:span text:style-name="T475_3">the<text:s/>challenges<text:s/>outlined<text:s/>above<text:s/>on<text:s/>CMPs</text:span><text:span text:style-name="T475_4">,<text:s/>this<text:s/>approach<text:s/>may<text:s/>limit<text:s/>local<text:s/>ownership<text:s/>and<text:s/>the<text:s/>sustainability<text:s/>of<text:s/>results,<text:s/>as<text:s/>interventions<text:s/>may<text:s/>be<text:s/>perceived<text:s/>as<text:s/>externally<text:s/>driven<text:s/>or<text:s/>insufficiently<text:s/>embedded<text:s/>in<text:s/>local<text:s/>systems.<text:s/>It<text:s/>also<text:s/>requires<text:s/>strong<text:s/>cross-government<text:s/>coordination<text:s/>to<text:s/>ensure<text:s/>coherence<text:s/>and<text:s/>avoid<text:s/>duplication,<text:s/>particularly<text:s/>where<text:s/>multiple<text:s/>UK<text:s/>departments<text:s/>or<text:s/>centrally<text:s/>managed<text:s/>funds<text:s/>are<text:s/>involved.<text:s/>While<text:s/>a<text:s/>UK<text:s/>expertise-led<text:s/>model<text:s/>should<text:s/>be<text:s/>a<text:s/>core<text:s/>component<text:s/>of<text:s/>the<text:s/>delivery<text:s/>strategy—especially<text:s/>for<text:s/>technical<text:s/>assistance<text:s/>and<text:s/>policy<text:s/>reform—it<text:s/>should<text:s/>not<text:s/>be<text:s/>used<text:s/>in<text:s/>isolation.<text:s/></text:span></text:p>
          </text:list-item>
        </text:list>
        <text:p text:style-name="P476"/>
        <text:list text:style-name="LS40" xml:id="list242" text:continue-list="list186">
          <text:list-item>
            <text:p text:style-name="P477"><text:span text:style-name="T477_1">The<text:s/>final<text:s/>and<text:s/>preferred<text:s/>approach</text:span><text:span text:style-name="T477_2">,<text:s/>a</text:span><text:span text:style-name="T477_3"><text:s/>blended<text:s/>or<text:s/>integrated<text:s/>delivery<text:s/></text:span><text:span text:style-name="T477_4">model</text:span><text:span text:style-name="T477_5"><text:s/>would<text:s/>combine<text:s/>multilateral<text:s/>partnerships,<text:s/></text:span><text:span text:style-name="T477_6">locally<text:s/>led</text:span><text:span text:style-name="T477_7"><text:s/>delivery,<text:s/>and<text:s/>UK<text:s/>expertise<text:s/>within<text:s/>a<text:s/>single,<text:s/>adaptive<text:s/>portfolio.<text:s/>This<text:s/>model<text:s/>is<text:s/>designed<text:s/>to<text:s/>maximise<text:s/>the<text:s/>leverage<text:s/>of<text:s/>UK<text:s/>tools<text:s/>and<text:s/>resources,<text:s/>enabling<text:s/>the<text:s/>programme<text:s/>to<text:s/>draw<text:s/>on<text:s/>the<text:s/>strengths<text:s/>of<text:s/>each<text:s/>delivery<text:s/>mechanism<text:s/>and<text:s/>adapt<text:s/>flexibly<text:s/>to<text:s/>changing<text:s/>circumstances.<text:s/>By<text:s/>integrating<text:s/>multilateral<text:s/>platforms,<text:s/>local<text:s/>actors,<text:s/>and<text:s/>UK<text:s/>technical<text:s/>assistance,<text:s/>the<text:s/>approach<text:s/>supports<text:s/>adaptive<text:s/>programming<text:s/>across<text:s/>pillars<text:s/>and<text:s/>outcome<text:s/>areas,<text:s/>ensuring<text:s/>that<text:s/>interventions<text:s/>are<text:s/>both<text:s/>c</text:span><text:span text:style-name="T477_8">o</text:span><text:span text:style-name="T477_9">ntextually<text:s/>relevant<text:s/>and<text:s/>technically<text:s/>robust.</text:span></text:p>
          </text:list-item>
        </text:list>
        <text:p text:style-name="P478"/>
        <text:list text:style-name="LS40" xml:id="list243" text:continue-list="list186">
          <text:list-item>
            <text:p text:style-name="P479"><text:span text:style-name="T479_1">This<text:s/>approach<text:s/>aligns<text:s/>strongly<text:s/>with<text:s/>the<text:s/>UK’s<text:s/>“four<text:s/>shifts”<text:s/>in<text:s/>development<text:s/>strategy,<text:s/>which<text:s/>emphasise<text:s/>localisation,<text:s/>system-level<text:s/>change,<text:s/>adaptive<text:s/>programming,<text:s/>and<text:s/>the<text:s/>strategic<text:s/>use<text:s/>of<text:s/>UK<text:s/>expertise.<text:s/>It<text:s/>offers<text:s/>the<text:s/>best<text:s/>chance<text:s/>of<text:s/>delivering<text:s/>on<text:s/>opportunities<text:s/>as<text:s/>they<text:s/>arise,<text:s/>allowing<text:s/>the<text:s/>programme<text:s/>to<text:s/>pivot<text:s/>in<text:s/>response<text:s/>to<text:s/>shocks,<text:s/>emerging<text:s/>needs,<text:s/>or<text:s/>new<text:s/>evidence.<text:s/>The<text:s/>blended<text:s/>model<text:s/>also<text:s/>facilitates<text:s/>risk<text:s/>management<text:s/>by<text:s/>diversifying<text:s/>delivery<text:s/>channels<text:s/>and<text:s/>building<text:s/>resilience<text:s/>into<text:s/>the<text:s/>programme<text:s/>architecture</text:span><text:span text:style-name="T479_2">.<text:s/></text:span><text:span text:style-name="T479_3">However,<text:s/></text:span><text:span text:style-name="T479_4">e</text:span><text:span text:style-name="T479_5">ffective<text:s/>implementation<text:s/>will<text:s/>depend<text:s/>on<text:s/>robust<text:s/>programme<text:s/>management,<text:s/>clear<text:s/>roles<text:s/>and<text:s/>responsibilities,<text:s/>and<text:s/>investment<text:s/>in<text:s/>adaptive<text:s/>management<text:s/>and<text:s/>oversight</text:span><text:span text:style-name="T479_6">.<text:s/></text:span></text:p>
          </text:list-item>
        </text:list>
        <text:p text:style-name="P480"/>
        <text:p text:style-name="P481"><text:span text:style-name="T481_1">Interlinkages<text:s/>and<text:s/>trade-offs</text:span></text:p>
        <text:p text:style-name="P482"/>
        <text:list text:style-name="LS40" xml:id="list244" text:continue-list="list186">
          <text:list-item>
            <text:p text:style-name="P483"><text:span text:style-name="T483_1">The<text:s/>blended<text:s/>or<text:s/>integrated<text:s/>approach<text:s/></text:span><text:span text:style-name="T483_2">recommended<text:s/>above</text:span><text:span text:style-name="T483_3">,<text:s/>spanning<text:s/>the<text:s/>foundations<text:s/>and<text:s/>drivers<text:s/>of<text:s/>growth,</text:span><text:span text:style-name="T483_4"><text:s/>also<text:s/>enables<text:s/>us<text:s/>to<text:s/>most<text:s/>effectively<text:s/></text:span><text:span text:style-name="T483_5">harness<text:s/>the<text:s/>numerous<text:s/></text:span><text:span text:style-name="T483_6">interlinkages<text:s/>across<text:s/>our<text:s/>work</text:span><text:span text:style-name="T483_7">,<text:s/>for<text:s/>example</text:span><text:span text:style-name="T483_8">:<text:s/></text:span></text:p>
          </text:list-item>
        </text:list>
        <text:list text:style-name="LS22" xml:id="list245">
          <text:list-item>
            <text:p text:style-name="P484"><text:span text:style-name="T484_1">Growth<text:s/>can<text:s/>raise<text:s/>revenues</text:span><text:span text:style-name="T484_2"><text:s/>and<text:s/>household<text:s/>income</text:span><text:span text:style-name="T484_3"><text:s/>which<text:s/>can<text:s/>be<text:s/>invested<text:s/>in<text:s/></text:span><text:span text:style-name="T484_4">basic</text:span><text:span text:style-name="T484_5"><text:s/>services<text:s/>(</text:span><text:span text:style-name="T484_6">health,<text:s/>education,<text:s/>social<text:s/>protection</text:span><text:span text:style-name="T484_7">)</text:span></text:p>
          </text:list-item>
          <text:list-item>
            <text:p text:style-name="P485"><text:span text:style-name="T485_1">Better<text:s/>investments<text:s/>in<text:s/>health,<text:s/>education<text:s/>and<text:s/>social<text:s/>protection<text:s/>in<text:s/>turn<text:s/>will<text:s/>provide<text:s/>for<text:s/>an<text:s/></text:span><text:span text:style-name="T485_2">educated,<text:s/>skilled<text:s/>and<text:s/>healthy<text:s/>workforce</text:span><text:span text:style-name="T485_3"><text:s/>to<text:s/>drive<text:s/>economic<text:s/>growth.<text:s/></text:span></text:p>
          </text:list-item>
          <text:list-item>
            <text:p text:style-name="P486"><text:span text:style-name="T486_1">Incomes</text:span><text:span text:style-name="T486_2"><text:s/></text:span><text:span text:style-name="T486_3">are<text:s/>a<text:s/>primary<text:s/>driver<text:s/>of<text:s/></text:span><text:span text:style-name="T486_4">climate<text:s/>resilience</text:span><text:span text:style-name="T486_5"><text:s/>particularly<text:s/>at<text:s/>low-income<text:s/>levels,<text:s/>and<text:s/>a<text:s/>lack<text:s/>of<text:s/>resilience<text:s/>increases<text:s/>the<text:s/>negative<text:s/>impact<text:s/>of<text:s/>shocks<text:s/>on<text:s/>growth<text:s/>and<text:s/>stability.<text:s/></text:span></text:p>
          </text:list-item>
          <text:list-item>
            <text:p text:style-name="P487"><text:span text:style-name="T487_1">Inclusive<text:s/>growth,<text:s/>which<text:s/>creates<text:s/>jobs</text:span><text:span text:style-name="T487_2"><text:s/>and<text:s/></text:span><text:span text:style-name="T487_3">incomes,<text:s/>reduces<text:s/></text:span><text:span text:style-name="T487_4">conflict<text:s/>and<text:s/>migration</text:span><text:span text:style-name="T487_5">;<text:s/>economic<text:s/>stability<text:s/>increases<text:s/>voluntary<text:s/>returns.</text:span></text:p>
          </text:list-item>
          <text:list-item>
            <text:p text:style-name="P488"><text:span text:style-name="T488_1">Trade</text:span><text:span text:style-name="T488_2">,</text:span><text:span text:style-name="T488_3"><text:s/>investment<text:s/>and<text:s/>technology<text:s/>transfer<text:s/>can<text:s/>increase<text:s/>growth,<text:s/>reduce<text:s/>emissions<text:s/>(</text:span><text:span text:style-name="T488_4">climate<text:s/>mitigation</text:span><text:span text:style-name="T488_5">)<text:s/>and<text:s/>strengthen<text:s/>resilience<text:s/>(</text:span><text:span text:style-name="T488_6">climate<text:s/>adaptation</text:span><text:span text:style-name="T488_7">).</text:span></text:p>
          </text:list-item>
          <text:list-item>
            <text:p text:style-name="P489"><text:span text:style-name="T489_1">Nature</text:span><text:span text:style-name="T489_2"><text:s/>and<text:s/></text:span><text:span text:style-name="T489_3">natural<text:s/>resources</text:span><text:span text:style-name="T489_4"><text:s/>(water,<text:s/>air,<text:s/>soil,<text:s/>forests)<text:s/>are<text:s/>intertwined<text:s/>with<text:s/>economic<text:s/>growth<text:s/>–<text:s/>you<text:s/>can’t<text:s/>have<text:s/>sustainable<text:s/>growth<text:s/>without<text:s/>protecting<text:s/>nature.</text:span></text:p>
          </text:list-item>
          <text:list-item>
            <text:p text:style-name="P490"><text:span text:style-name="T490_1">Biodiversity</text:span><text:span text:style-name="T490_2"><text:s/>and<text:s/>thriving<text:s/>national<text:s/>parks<text:s/>drive<text:s/>tourism<text:s/>which<text:s/>supports<text:s/>jobs</text:span><text:span text:style-name="T490_3"><text:s/>and<text:s/></text:span><text:span text:style-name="T490_4">growth</text:span><text:span text:style-name="T490_5">.</text:span></text:p>
          </text:list-item>
          <text:list-item>
            <text:p text:style-name="P491"><text:span text:style-name="T491_1">Excessive<text:s/></text:span><text:span text:style-name="T491_2">debt</text:span><text:span text:style-name="T491_3"><text:s/>(including<text:s/>arrears)<text:s/>threatens<text:s/>sustained<text:s/>economic<text:s/>growth<text:s/>and<text:s/>poverty<text:s/>reduction.<text:s/>Sustainable<text:s/>debt</text:span><text:span text:style-name="T491_4"><text:s/>and<text:s/></text:span><text:span text:style-name="T491_5">economic<text:s/>stability<text:s/>support<text:s/>inclusive<text:s/></text:span><text:span text:style-name="T491_6">and<text:s/>sustainable<text:s/></text:span><text:span text:style-name="T491_7">growth.<text:s/></text:span></text:p>
          </text:list-item>
        </text:list>
        <text:p text:style-name="P492"/>
        <text:list text:style-name="LS40" xml:id="list253" text:continue-list="list186">
          <text:list-item>
            <text:p text:style-name="P493"><text:span text:style-name="T493_1">And<text:s/>the<text:s/>flexible<text:s/>approach<text:s/>enables<text:s/>us<text:s/>to<text:s/>best<text:s/>assess</text:span><text:span text:style-name="T493_2"><text:s/>and<text:s/>make<text:s/>strategic<text:s/>choices<text:s/>about<text:s/>the<text:s/></text:span><text:span text:style-name="T493_3">various<text:s/>trade-offs<text:s/>we<text:s/>may<text:s/>face</text:span><text:span text:style-name="T493_4">,<text:s/>for<text:s/>example:</text:span></text:p>
          </text:list-item>
        </text:list>
        <text:list text:style-name="LS23" xml:id="list254">
          <text:list-item>
            <text:p text:style-name="P494"><text:span text:style-name="T494_1">Pursuing<text:s/>h</text:span><text:span text:style-name="T494_2">ighest<text:s/>rate<text:s/>economic<text:s/>growth<text:s/>vs<text:s/>climate<text:s/>compatible<text:s/>growth</text:span></text:p>
          </text:list-item>
          <text:list-item>
            <text:p text:style-name="P495"><text:span text:style-name="T495_1">UK</text:span><text:span text:style-name="T495_2">-</text:span><text:span text:style-name="T495_3">focused<text:s/>growth<text:s/></text:span><text:span text:style-name="T495_4">(secondary<text:s/>benefits)<text:s/></text:span><text:span text:style-name="T495_5">vs<text:s/>Zim</text:span><text:span text:style-name="T495_6">babwe-</text:span><text:span text:style-name="T495_7">focused<text:s/>growth</text:span></text:p>
          </text:list-item>
          <text:list-item>
            <text:p text:style-name="P496"><text:span text:style-name="T496_1">Short<text:s/>term<text:s/></text:span><text:span text:style-name="T496_2">wins</text:span><text:span text:style-name="T496_3">,<text:s/>deals</text:span><text:span text:style-name="T496_4"><text:s/>or<text:s/></text:span><text:span text:style-name="T496_5">impacts<text:s/>vs<text:s/>long<text:s/>term<text:s/>impacts</text:span><text:span text:style-name="T496_6"><text:s/></text:span></text:p>
          </text:list-item>
          <text:list-item>
            <text:p text:style-name="P497"><text:span text:style-name="T497_1">M</text:span><text:span text:style-name="T497_2">edian<text:s/>income<text:s/>growth<text:s/>vs<text:s/>inclusive<text:s/>poverty<text:s/>reduction</text:span><text:span text:style-name="T497_3"><text:s/>focused<text:s/>growth</text:span></text:p>
          </text:list-item>
          <text:list-item>
            <text:p text:style-name="P498"><text:span text:style-name="T498_1">“Decent”<text:s/></text:span><text:span text:style-name="T498_2">(e.g.<text:s/>formal)</text:span><text:span text:style-name="T498_3"><text:s/>jobs,<text:s/>vs<text:s/>supporting<text:s/>the<text:s/>informal<text:s/>sector</text:span></text:p>
          </text:list-item>
          <text:list-item>
            <text:p text:style-name="P499"><text:span text:style-name="T499_1">Outward<text:s/>migration<text:s/>and<text:s/>remittances<text:s/>vs<text:s/></text:span><text:span text:style-name="T499_2">migrant<text:s/></text:span><text:span text:style-name="T499_3">returns</text:span></text:p>
          </text:list-item>
          <text:list-item>
            <text:p text:style-name="P500"><text:span text:style-name="T500_1">Climate<text:s/>adaptation<text:s/>vs<text:s/></text:span><text:span text:style-name="T500_2">climate</text:span><text:span text:style-name="T500_3"><text:s/>mitigation.<text:s/></text:span></text:p>
          </text:list-item>
        </text:list>
        <text:p text:style-name="P501"/>
        <text:list text:style-name="LS40" xml:id="list261" text:continue-list="list186">
          <text:list-item>
            <text:p text:style-name="P502"><text:span text:style-name="T502_1">As<text:s/>proposals<text:s/>are<text:s/>brought<text:s/>to<text:s/>the<text:s/>Policy<text:s/>and<text:s/>Programme<text:s/>Board<text:s/></text:span><text:span text:style-name="T502_2">for<text:s/>approval,<text:s/></text:span><text:span text:style-name="T502_3">these<text:s/>interlinkages,<text:s/>choices<text:s/>and<text:s/>trade-offs<text:s/>can<text:s/>b</text:span><text:span text:style-name="T502_4">e<text:s/>carefully<text:s/>considered<text:s/>and<text:s/>navigated</text:span><text:span text:style-name="T502_5"><text:s/>to<text:s/>ensure<text:s/>the<text:s/>most<text:s/>strategic<text:s/>impact<text:s/>on<text:s/>inclusive<text:s/>and<text:s/>sustainable<text:s/>growth</text:span><text:span text:style-name="T502_6"><text:s/>and<text:s/>broader<text:s/>UK<text:s/>objectives</text:span><text:span text:style-name="T502_7">.<text:s/></text:span></text:p>
          </text:list-item>
        </text:list>
        <text:p text:style-name="P503"/>
        <text:p text:style-name="P504"><text:span text:style-name="T504_1">Theory<text:s/>of<text:s/>Change</text:span></text:p>
        <text:p text:style-name="P505"/>
        <text:list text:style-name="LS40" xml:id="list262" text:continue-list="list186">
          <text:list-item>
            <text:p text:style-name="P506"><text:span text:style-name="T506_1">Following<text:s/>the<text:s/>above<text:s/>appraisal</text:span><text:span text:style-name="T506_2"><text:s/>and<text:s/>evidence<text:s/></text:span><text:span text:style-name="T506_3">review</text:span><text:span text:style-name="T506_4">,</text:span><text:span text:style-name="T506_5"><text:s/>we<text:s/>set<text:s/>out<text:s/>the<text:s/></text:span><text:span text:style-name="T506_6">full<text:s/></text:span><text:span text:style-name="T506_7">theory<text:s/>of<text:s/>change<text:s/></text:span><text:span text:style-name="T506_8">in<text:s/>Annex<text:s/></text:span><text:span text:style-name="T506_9">B</text:span><text:span text:style-name="T506_10">,</text:span><text:span text:style-name="T506_11"><text:s/></text:span><text:span text:style-name="T506_12">including</text:span><text:span text:style-name="T506_13"><text:s/>indicative<text:s/>or<text:s/>potential<text:s/>delivery<text:s/>mechanisms<text:s/>and<text:s/>partners.</text:span><text:span text:style-name="T506_14"><text:s/></text:span><text:span text:style-name="T506_15">A<text:s/>simplified<text:s/>visual<text:s/>summary<text:s/>of<text:s/>the<text:s/>theory<text:s/>of<text:s/>change<text:s/>is<text:s/>presented<text:s/>below.<text:s/></text:span></text:p>
          </text:list-item>
        </text:list>
        <text:p text:style-name="P507"/>
      </text:section>
      <text:section text:style-name="S2" text:name="S2">
        <text:p text:style-name="P508"><draw:frame svg:x="0cm" svg:y="0cm" svg:width="27.376cm" svg:height="19.03cm" draw:style-name="FR2" text:anchor-type="as-char" draw:z-index="0"><draw:image xlink:href="Pictures/image2.emf" xlink:type="simple" xlink:show="embed" xlink:actuate="onLoad"/></draw:frame></text:p>
      </text:section>
      <text:section text:style-name="S3" text:name="S3">
        <text:p text:style-name="P509"/>
        <text:list text:style-name="LS40" xml:id="list263" text:continue-list="list186">
          <text:list-item>
            <text:p text:style-name="P510"><text:span text:style-name="T510_1">This<text:s/>portfolio<text:s/>business<text:s/>case<text:s/>will<text:s/>replace<text:s/>previous<text:s/>bilateral<text:s/>programmes<text:s/>which<text:s/>formerly<text:s/>were<text:s/>structured<text:s/>in<text:s/>thre</text:span><text:span text:style-name="T510_2">e</text:span><text:span text:style-name="T510_3"><text:s/>areas,<text:s/>namely<text:s/>green<text:s/></text:span><text:span text:style-name="T510_4">growth;</text:span><text:span text:style-name="T510_5"><text:s/>human<text:s/>development<text:s/>&amp;<text:s/>inclusion,<text:s/>and<text:s/>governance<text:s/>&amp;<text:s/>accountability.<text:s/></text:span><text:span text:style-name="T510_6">It<text:s/>will<text:s/>build<text:s/>on<text:s/>the<text:s/>lessons<text:s/>learned<text:s/>through<text:s/>prior<text:s/>programmes<text:s/>and<text:s/>build<text:s/>on<text:s/>strong<text:s/>partnerships<text:s/>and<text:s/>evidence<text:s/>of<text:s/>what<text:s/>works.<text:s/></text:span></text:p>
          </text:list-item>
        </text:list>
        <text:p text:style-name="P511"/>
        <text:p text:style-name="P512"><text:span text:style-name="T512_1">Climate<text:s/>and<text:s/>Environment<text:s/>Risk<text:s/>Assessment</text:span></text:p>
        <text:p text:style-name="P513"/>
        <text:list text:style-name="LS40" xml:id="list264" text:continue-list="list186">
          <text:list-item>
            <text:p text:style-name="P514"><text:span text:style-name="T514_1">A<text:s/>proportionate<text:s/>Climate<text:s/>and<text:s/>Environment<text:s/>Risk<text:s/>Assessment<text:s/>(CERA)<text:s/>has<text:s/>been<text:s/>done<text:s/>in<text:s/>line<text:s/>with<text:s/>FCDO<text:s/>Smart<text:s/>Rules<text:s/>and<text:s/>FCDO’s<text:s/>internal<text:s/>Guidance<text:s/>on<text:s/>Climate<text:s/>and<text:s/>Environment.<text:s/>The<text:s/>assessment<text:s/>concludes<text:s/>that<text:s/>the<text:s/>programme<text:s/>presents<text:s/>a<text:s/>low<text:s/>climate<text:s/>and<text:s/>environmental<text:s/>risk<text:s/>profile,<text:s/>with<text:s/>no<text:s/>significant<text:s/>adverse<text:s/>impacts<text:s/>anticipated<text:s/>during<text:s/>delivery.</text:span><text:span text:style-name="T514_2"><text:s/></text:span></text:p>
          </text:list-item>
        </text:list>
        <text:p text:style-name="P515"/>
        <text:list text:style-name="LS40" xml:id="list265" text:continue-list="list186">
          <text:list-item>
            <text:p text:style-name="P516"><text:span text:style-name="T516_1">The<text:s/>programme<text:s/>design<text:s/>fully<text:s/>integrates<text:s/>FCDO’s<text:s/>“do<text:s/>no<text:s/>harm”<text:s/>commitment.<text:s/></text:span><text:span text:style-name="T516_2">Under<text:s/>Pillar<text:s/>1,</text:span><text:span text:style-name="T516_3"><text:s/>sustainability,<text:s/>environmental<text:s/>integrity<text:s/>and<text:s/>climate<text:s/>resilience<text:s/>are<text:s/>embedded<text:s/>as<text:s/>foundational<text:s/>principles<text:s/>across<text:s/>the<text:s/>theory<text:s/>of<text:s/>change<text:s/>and<text:s/>delivery<text:s/>chain.<text:s/>The<text:s/>programme’s<text:s/>delivery<text:s/>model<text:s/>also<text:s/>inherently<text:s/>carries<text:s/>a<text:s/>low<text:s/>climate<text:s/>and<text:s/>environmental<text:s/>risk<text:s/>profile.<text:s/>Achieving<text:s/>our<text:s/>outputs<text:s/>does<text:s/>not<text:s/>require<text:s/>use<text:s/>of<text:s/>large<text:s/>scale<text:s/>or<text:s/>high<text:s/>emission<text:s/>infrastructure<text:s/>development<text:s/>activities,<text:s/>that<text:s/>are<text:s/>also<text:s/>often<text:s/>associated<text:s/>with<text:s/>land<text:s/>degradation<text:s/>and<text:s/>destruction<text:s/>of<text:s/>natural<text:s/>ecosystems.<text:s/>Instead,<text:s/>the<text:s/>programme<text:s/>prioritises<text:s/>system<text:s/></text:span><text:span text:style-name="T516_4">strengthening,<text:s/>technical<text:s/>capacity<text:s/>building,<text:s/>and<text:s/>innovation<text:s/>focused<text:s/>research<text:s/>and<text:s/>development.<text:s/>These<text:s/>activities<text:s/>have<text:s/>minimal<text:s/>environmental<text:s/>footprint<text:s/>and<text:s/>are<text:s/>consistent<text:s/>with<text:s/>a<text:s/>low</text:span><text:span text:style-name="T516_5">-</text:span><text:span text:style-name="T516_6">risk<text:s/>categorisation.</text:span></text:p>
          </text:list-item>
        </text:list>
        <text:p text:style-name="P517"/>
        <text:list text:style-name="LS40" xml:id="list266" text:continue-list="list186">
          <text:list-item>
            <text:p text:style-name="P518"><text:span text:style-name="T518_1">However,<text:s/>under<text:s/></text:span><text:span text:style-name="T518_2">Pillar<text:s/>2,<text:s/>Accelerating<text:s/>the<text:s/>Most<text:s/>Transformative<text:s/>Drivers<text:s/>of<text:s/>Inclusive<text:s/>and<text:s/>Sustainable<text:s/>Growth,</text:span><text:span text:style-name="T518_3"><text:s/></text:span><text:span text:style-name="T518_4">there<text:s/>is<text:s/>potential<text:s/>for<text:s/></text:span><text:span text:style-name="T518_5">pressure<text:s/>to<text:s/>increase<text:s/>growth<text:s/>and<text:s/>trade<text:s/></text:span><text:span text:style-name="T518_6">to</text:span><text:span text:style-name="T518_7"><text:s/>have<text:s/>negative<text:s/>impacts<text:s/>including<text:s/>contributing<text:s/>to<text:s/></text:span><text:span text:style-name="T518_8">g</text:span><text:span text:style-name="T518_9">reen</text:span><text:span text:style-name="T518_10">h</text:span><text:span text:style-name="T518_11">ouse<text:s/></text:span><text:span text:style-name="T518_12">g</text:span><text:span text:style-name="T518_13">as<text:s/>emissions<text:s/>and<text:s/>land<text:s/>degradation<text:s/>due<text:s/>to<text:s/>expanding<text:s/>agricultural.</text:span><text:span text:style-name="T518_14"><text:s/>The<text:s/>overarching<text:s/>focus<text:s/>on<text:s/>the<text:s/>type<text:s/>of<text:s/>growth<text:s/>pursued<text:s/>–<text:s/>that<text:s/>is,<text:s/>sustainable<text:s/>and<text:s/>inclusive<text:s/>growth,<text:s/>or<text:s/>growth<text:s/>that<text:s/>is<text:s/>climate-compatible<text:s/>and<text:s/>climate-resilient<text:s/>–<text:s/></text:span><text:span text:style-name="T518_15">will<text:s/>help</text:span><text:span text:style-name="T518_16"><text:s/>in<text:s/>part<text:s/>to</text:span><text:span text:style-name="T518_17"><text:s/>mitigate<text:s/></text:span><text:span text:style-name="T518_18">this<text:s/>risk</text:span><text:span text:style-name="T518_19"><text:s/>and<text:s/>will<text:s/>help<text:s/>screen<text:s/>out<text:s/>interventions<text:s/>that<text:s/></text:span><text:span text:style-name="T518_20">might<text:s/>not<text:s/>be<text:s/></text:span><text:span text:style-name="T518_21">climate<text:s/>compatible</text:span><text:span text:style-name="T518_22">.</text:span><text:span text:style-name="T518_23"><text:s/></text:span><text:span text:style-name="T518_24">Furthermore,<text:s/></text:span><text:span text:style-name="T518_25">at<text:s/>the<text:s/>point<text:s/>of<text:s/>intervention<text:s/>design,<text:s/></text:span><text:span text:style-name="T518_26">specific</text:span><text:span text:style-name="T518_27"><text:s/></text:span><text:span text:style-name="T518_28">climate</text:span><text:span text:style-name="T518_29">-</text:span><text:span text:style-name="T518_30">related<text:s/></text:span><text:span text:style-name="T518_31">risks<text:s/>will<text:s/>be<text:s/>identified,<text:s/>assessed<text:s/>and<text:s/>mitigation<text:s/>measures<text:s/>incorporated<text:s/>to<text:s/>ensure<text:s/>growth<text:s/>is<text:s/>pursued<text:s/>responsibly<text:s/>and<text:s/>sustainably.</text:span></text:p>
          </text:list-item>
        </text:list>
        <text:p text:style-name="P519"/>
        <text:list text:style-name="LS40" xml:id="list267" text:continue-list="list186">
          <text:list-item>
            <text:p text:style-name="P520"><text:span text:style-name="T520_1">This<text:s/>programme<text:s/>is<text:s/>fully<text:s/>aligned<text:s/>with<text:s/>the<text:s/>Paris<text:s/>Agreement,<text:s/>the<text:s/>Kunming–Montreal<text:s/>Global<text:s/>Biodiversity<text:s/>Framework,<text:s/>and<text:s/>HMG<text:s/>commitments<text:s/>on<text:s/>climate,<text:s/>nature<text:s/>and<text:s/>environmental<text:s/>protection.<text:s/>It<text:s/>supports<text:s/>Zimbabwe’s<text:s/>own<text:s/></text:span><text:span text:style-name="T520_2">n</text:span><text:span text:style-name="T520_3">ational</text:span><text:span text:style-name="T520_4">ly</text:span><text:span text:style-name="T520_5"><text:s/></text:span><text:span text:style-name="T520_6">d</text:span><text:span text:style-name="T520_7">etermined<text:s/></text:span><text:span text:style-name="T520_8">c</text:span><text:span text:style-name="T520_9">ontribution<text:s/>(NDC),<text:s/>climate<text:s/>adaptation<text:s/>plan,<text:s/>and<text:s/>sustainable<text:s/>growth<text:s/>priorities.</text:span></text:p>
          </text:list-item>
        </text:list>
        <text:p text:style-name="P521"/>
        <text:list text:style-name="LS40" xml:id="list268" text:continue-list="list186">
          <text:list-item>
            <text:p text:style-name="P522"><text:span text:style-name="T522_1">As<text:s/>the<text:s/>programme<text:s/>is</text:span><text:span text:style-name="T522_2"><text:s/>international<text:s/>climate<text:s/>finance<text:s/>(ICF)<text:s/></text:span><text:span text:style-name="T522_3">eligible,<text:s/></text:span><text:span text:style-name="T522_4">and<text:s/>has<text:s/></text:span><text:span text:style-name="T522_5">a<text:s/>sustainability<text:s/>and<text:s/>resilience<text:s/>outcome,<text:s/></text:span><text:span text:style-name="T522_6">it<text:s/>will<text:s/>contribute<text:s/>to<text:s/>HMG’s<text:s/></text:span><text:span text:style-name="T522_7">climate<text:s/>finance<text:s/>commitment.<text:s/>The<text:s/>programme<text:s/>will</text:span><text:span text:style-name="T522_8"><text:s/>allocate<text:s/>at<text:s/>least<text:s/></text:span><text:span text:style-name="T522_9">12</text:span><text:span text:style-name="T522_10">%<text:s/>of<text:s/></text:span><text:span text:style-name="T522_11">its<text:s/>budget<text:s/></text:span><text:span text:style-name="T522_12">to<text:s/></text:span><text:span text:style-name="T522_13">ICF<text:s/></text:span><text:span text:style-name="T522_14">over<text:s/>the<text:s/>next<text:s/>three<text:s/>years.<text:s/>The<text:s/>programme<text:s/></text:span><text:span text:style-name="T522_15">expects<text:s/>to</text:span><text:span text:style-name="T522_16"><text:s/>generate<text:s/>ICF<text:s/>countable<text:s/>results<text:s/>across<text:s/>adaptation,<text:s/>resilience,<text:s/>mitigation,<text:s/>sustainable<text:s/>land<text:s/>use,<text:s/>transformational<text:s/>change<text:s/>and<text:s/>climate</text:span><text:span text:style-name="T522_17">‑</text:span><text:span text:style-name="T522_18">finance<text:s/>mobilisation.</text:span></text:p>
          </text:list-item>
        </text:list>
        <text:p text:style-name="P523"/>
        <text:p text:style-name="P524"><text:span text:style-name="T524_1">Programme<text:s/>Funded<text:s/>Post<text:s/>Assessment</text:span></text:p>
        <text:p text:style-name="P525"/>
        <text:list text:style-name="LS40" xml:id="list269" text:continue-list="list186">
          <text:list-item>
            <text:p text:style-name="P526"><text:span text:style-name="T526_1">To<text:s/>deliver<text:s/>the<text:s/>health<text:s/>and<text:s/>human<text:s/>capital<text:s/>components<text:s/>of<text:s/>this<text:s/>role,<text:s/>a<text:s/>value<text:s/>for<text:s/>money<text:s/></text:span><text:span text:style-name="T526_2">(VFM)<text:s/></text:span><text:span text:style-name="T526_3">assessment<text:s/>has<text:s/>been<text:s/>undertaken<text:s/>to<text:s/>assess<text:s/>whether<text:s/>a<text:s/>programme<text:s/>funded<text:s/>role<text:s/>wo</text:span><text:span text:style-name="T526_4">uld<text:s/>deliver<text:s/>better<text:s/>outcomes<text:s/>than<text:s/>outsourcing<text:s/>the<text:s/>work.<text:s/></text:span><text:span text:style-name="T526_5">The<text:s/>VFM<text:s/>assessment<text:s/>is<text:s/>attached<text:s/>as<text:s/>Annex<text:s/>D.<text:s/></text:span><text:span text:style-name="T526_6">The<text:s/>Health<text:s/>Resilience<text:s/>Fund<text:s/>business<text:s/>case,<text:s/>a<text:s/>predecessor<text:s/>to<text:s/>elements<text:s/>of<text:s/>this<text:s/></text:span><text:span text:style-name="T526_7">business<text:s/>case</text:span><text:span text:style-name="T526_8">,</text:span><text:span text:style-name="T526_9"><text:s/>included<text:s/>funding<text:s/>for<text:s/>a<text:s/>programme<text:s/>funded<text:s/>senior<text:s/>health<text:s/>advisor.<text:s/>This<text:s/>role<text:s/>has<text:s/>demonstrated<text:s/>the<text:s/>benefit<text:s/>of<text:s/></text:span><text:span text:style-name="T526_10">a<text:s/>programme<text:s/>funded<text:s/>role<text:s/>filled<text:s/>by<text:s/>a</text:span><text:span text:style-name="T526_11">n<text:s/>expert</text:span><text:span text:style-name="T526_12"><text:s/>member<text:s/>of<text:s/>FCDO</text:span><text:span text:style-name="T526_13">,<text:s/>due<text:s/>to<text:s/>improved<text:s/>knowledge<text:s/>retention</text:span><text:span text:style-name="T526_14">,<text:s/>closer<text:s/>alignment<text:s/>to<text:s/></text:span><text:span text:style-name="T526_15">cross</text:span><text:span text:style-name="T526_16">-embassy<text:s/>objectives<text:s/>and<text:s/>drawing<text:s/>on<text:s/>FCDO’s<text:s/>technical<text:s/>expertise<text:s/>in<text:s/>a<text:s/>way<text:s/>that<text:s/>an<text:s/>outsourced<text:s/>consultancy<text:s/>would<text:s/>not.</text:span><text:span text:style-name="T526_17"><text:s/>For<text:s/>this<text:s/>business<text:s/>case,<text:s/>given<text:s/>the<text:s/>portfolio<text:s/>approach,<text:s/>the<text:s/>role<text:s/>will<text:s/>be<text:s/>expanded<text:s/>to<text:s/>a<text:s/>grade<text:s/>7<text:s/>Health<text:s/>and<text:s/>Human<text:s/>Capital<text:s/>Advisor,<text:s/>working<text:s/>with<text:s/>external<text:s/>partners<text:s/>to<text:s/>drive<text:s/>pr</text:span><text:span text:style-name="T526_18">ogress</text:span><text:span text:style-name="T526_19"><text:s/>across<text:s/>health<text:s/>and<text:s/>other<text:s/>human</text:span><text:span text:style-name="T526_20"><text:s/>capital<text:s/>priorities.</text:span><text:span text:style-name="T526_21"><text:s/></text:span><text:span text:style-name="T526_22"><text:s/></text:span><text:span text:style-name="T526_23">A<text:s/>value<text:s/>for<text:s/>money<text:s/>calculation<text:s/>has<text:s/>demonstrated<text:s/>the<text:s/>financial<text:s/>benefit<text:s/>of<text:s/>recruiting<text:s/></text:span><text:span text:style-name="T526_24">this<text:s/>role<text:s/>in-house<text:s/>as<text:s/>opposed<text:s/>to<text:s/>through<text:s/>consultancy,<text:s/>so,<text:s/>if<text:s/>this<text:s/>business<text:s/>case<text:s/>is<text:s/>approved,<text:s/>this<text:s/>role<text:s/>will<text:s/>be<text:s/></text:span><text:span text:style-name="T526_25">dep</text:span><text:span text:style-name="T526_26">loyed</text:span><text:span text:style-name="T526_27"><text:s/>to<text:s/></text:span><text:span text:style-name="T526_28">deliver<text:s/>on<text:s/>health<text:s/>and<text:s/>human<text:s/>capital<text:s/>priorities.</text:span></text:p>
          </text:list-item>
        </text:list>
        <text:p text:style-name="P527"/>
        <text:p text:style-name="P528"/>
        <text:list text:style-name="LS2" xml:id="list270" text:continue-list="list0">
          <text:list-item>
            <text:h text:style-name="P529" text:outline-level="2"><text:span text:style-name="T529_1">Commercial<text:s/>Case<text:s/></text:span></text:h>
          </text:list-item>
        </text:list>
        <text:p text:style-name="P530"/>
        <text:list text:style-name="LS40" xml:id="list271" text:continue-list="list186">
          <text:list-item>
            <text:p text:style-name="P531"><text:span text:style-name="T531_1">The<text:s/></text:span><text:span text:style-name="T531_2">Partnerships<text:s/>for<text:s/></text:span><text:span text:style-name="T531_3">Inclusive<text:s/>and<text:s/>Sustainable</text:span><text:span text:style-name="T531_4"><text:s/>Growth</text:span><text:span text:style-name="T531_5"><text:s/>programme<text:s/>will<text:s/>be<text:s/>managed<text:s/>directly<text:s/>by<text:s/>the<text:s/>British<text:s/>Embassy</text:span><text:span text:style-name="T531_6"><text:s/>Harare</text:span><text:span text:style-name="T531_7">,<text:s/>working<text:s/>with<text:s/>new<text:s/>and<text:s/>existing<text:s/>UK<text:s/>and<text:s/>local<text:s/>partners<text:s/>and<text:s/>technical<text:s/>expertise</text:span><text:span text:style-name="T531_8">,<text:s/>under<text:s/>a<text:s/>range<text:s/>of<text:s/>funding<text:s/>modalities</text:span><text:span text:style-name="T531_9">.<text:s/></text:span><text:span text:style-name="T531_10">Each<text:s/>project<text:s/>lead</text:span><text:span text:style-name="T531_11"><text:s/>will<text:s/>establish<text:s/>the<text:s/>most<text:s/>suitable<text:s/>partner<text:s/>to<text:s/>deliver<text:s/>a<text:s/>particular<text:s/>intervention</text:span><text:span text:style-name="T531_12"><text:s/></text:span><text:span text:style-name="T531_13">with<text:s/>approval<text:s/>from<text:s/>the<text:s/>Policy<text:s/>and<text:s/>Programme<text:s/>Board.<text:s/></text:span><text:span text:style-name="T531_14">Th</text:span><text:span text:style-name="T531_15">e<text:s/>type<text:s/>of<text:s/>agreement<text:s/></text:span><text:span text:style-name="T531_16">or<text:s/>funding<text:s/>modality<text:s/></text:span><text:span text:style-name="T531_17">will<text:s/>be<text:s/>dictated<text:s/>by<text:s/>partner<text:s/>type,<text:s/>with<text:s/>examples<text:s/>set<text:s/>out<text:s/>below.</text:span><text:span text:style-name="T531_18"><text:s/></text:span><text:span text:style-name="T531_19">We<text:s/>do<text:s/>not<text:s/>have<text:s/>a<text:s/>target<text:s/>%<text:s/>to<text:s/>allocate<text:s/>per<text:s/>contracting<text:s/>route<text:s/>(e.g.<text:s/>accountable<text:s/>grant,<text:s/>MOU,<text:s/>or<text:s/>commercial<text:s/>contract);<text:s/>rather<text:s/>the<text:s/>allocation<text:s/>will<text:s/>be<text:s/>determined<text:s/>against<text:s/>the<text:s/>criteria<text:s/>outlined<text:s/></text:span><text:span text:style-name="T531_20">above<text:s/></text:span><text:span text:style-name="T531_21">and<text:s/>in<text:s/>line<text:s/>with<text:s/>the<text:s/>opportunities<text:s/>presented.</text:span><text:span text:style-name="T531_22"><text:s/></text:span><text:span text:style-name="T531_23">It<text:s/>is<text:s/>not<text:s/>currently<text:s/>anticipated<text:s/>that</text:span><text:span text:style-name="T531_24"><text:s/>special<text:s/>purpose<text:s/>vehicles<text:s/></text:span><text:span text:style-name="T531_25">will<text:s/>be<text:s/>used</text:span><text:span text:style-name="T531_26"><text:s/>for<text:s/>local<text:s/>or<text:s/>international<text:s/>partners.<text:s/>Should<text:s/>this<text:s/>change,<text:s/></text:span><text:span text:style-name="T531_27">appropriate<text:s/>commercial<text:s/></text:span><text:span text:style-name="T531_28">and<text:s/>financial<text:s/></text:span><text:span text:style-name="T531_29">advice<text:s/>and<text:s/>guidance<text:s/>will<text:s/>be<text:s/>drawn<text:s/>on</text:span><text:span text:style-name="T531_30">,<text:s/>with<text:s/>the<text:s/>commercial<text:s/>delivery<text:s/>manager</text:span><text:span text:style-name="T531_31">.<text:s/></text:span></text:p>
          </text:list-item>
        </text:list>
        <text:p text:style-name="P532"/>
        <text:p text:style-name="P533"><text:span text:style-name="T533_1">Table<text:s/></text:span><text:span text:style-name="T533_2">3</text:span><text:span text:style-name="T533_3">.<text:s/></text:span><text:span text:style-name="T533_4">Example<text:s/>partners<text:s/>and<text:s/>corresponding<text:s/>funding<text:s/>mechanisms</text:span></text:p>
        <table:table table:style-name="Table10">
          <table:table-column table:style-name="Column19"/>
          <table:table-column table:style-name="Column20"/>
          <table:table-column table:style-name="Column21"/>
          <table:table-row table:style-name="Row23">
            <table:table-cell table:style-name="Cell55">
              <text:p text:style-name="P534"><text:span text:style-name="T534_1">Partner</text:span></text:p>
            </table:table-cell>
            <table:table-cell table:style-name="Cell56">
              <text:p text:style-name="P535"><text:span text:style-name="T535_1">Mechanism</text:span></text:p>
            </table:table-cell>
            <table:table-cell table:style-name="Cell57">
              <text:p text:style-name="P536"><text:span text:style-name="T536_1">Example<text:s/></text:span></text:p>
            </table:table-cell>
          </table:table-row>
          <table:table-row table:style-name="Row24">
            <table:table-cell table:style-name="Cell58">
              <text:p text:style-name="P537"><text:span text:style-name="T537_1">Multilateral</text:span><text:span text:style-name="T537_2"><text:s/>organisation</text:span></text:p>
            </table:table-cell>
            <table:table-cell table:style-name="Cell59">
              <text:p text:style-name="P538"><text:span text:style-name="T538_1">Administration<text:s/>Arrangement</text:span></text:p>
            </table:table-cell>
            <table:table-cell table:style-name="Cell60">
              <text:p text:style-name="P539"><text:span text:style-name="T539_1">World<text:s/>Bank’s<text:s/></text:span><text:span text:style-name="T539_2">Zimbabwe<text:s/>Socio-Economic<text:s/>Transformation<text:s/>multi-donor<text:s/>trust<text:s/>fund<text:s/>(ZISET)</text:span><text:span text:style-name="T539_3"><text:s/>–<text:s/>to<text:s/>deliver<text:s/>TA<text:s/>for<text:s/>business<text:s/>regulatory<text:s/>reform.<text:s/></text:span></text:p>
            </table:table-cell>
          </table:table-row>
          <table:table-row table:style-name="Row25">
            <table:table-cell table:style-name="Cell61">
              <text:p text:style-name="P540"><text:span text:style-name="T540_1">NGO</text:span></text:p>
            </table:table-cell>
            <table:table-cell table:style-name="Cell62">
              <text:p text:style-name="P541"><text:span text:style-name="T541_1">Accountable<text:s/>Grant</text:span></text:p>
            </table:table-cell>
            <table:table-cell table:style-name="Cell63">
              <text:p text:style-name="P542"><text:span text:style-name="T542_1">Horticultural<text:s/>Development<text:s/>Council</text:span><text:span text:style-name="T542_2"><text:s/>to<text:s/>strengthen<text:s/>inclusive<text:s/>export-drive</text:span><text:span text:style-name="T542_3">n</text:span><text:span text:style-name="T542_4"><text:s/>value<text:s/>chains</text:span><text:span text:style-name="T542_5">.</text:span></text:p>
            </table:table-cell>
          </table:table-row>
          <table:table-row table:style-name="Row26">
            <table:table-cell table:style-name="Cell64">
              <text:p text:style-name="P543"><text:span text:style-name="T543_1">Consultancy</text:span><text:span text:style-name="T543_2"><text:s/>firm</text:span></text:p>
            </table:table-cell>
            <table:table-cell table:style-name="Cell65">
              <text:p text:style-name="P544"><text:span text:style-name="T544_1">Commercial</text:span><text:span text:style-name="T544_2"><text:s/>contract</text:span></text:p>
            </table:table-cell>
            <table:table-cell table:style-name="Cell66">
              <text:p text:style-name="P545"><text:span text:style-name="T545_1">Expert<text:s/>t</text:span><text:span text:style-name="T545_2">echnical<text:s/>assistance<text:s/></text:span><text:span text:style-name="T545_3">contracted</text:span><text:span text:style-name="T545_4"><text:s/>to<text:s/></text:span><text:span text:style-name="T545_5">support<text:s/></text:span><text:span text:style-name="T545_6">improved<text:s/>domestic<text:s/>public<text:s/>disbursement/financial<text:s/>management<text:s/>in<text:s/>the<text:s/>social<text:s/>sectors<text:s/>(specifically<text:s/>health<text:s/>and<text:s/>education)</text:span><text:span text:style-name="T545_7"><text:s/></text:span></text:p>
            </table:table-cell>
          </table:table-row>
          <table:table-row table:style-name="Row27">
            <table:table-cell table:style-name="Cell67">
              <text:p text:style-name="P546"><text:span text:style-name="T546_1">FCDO<text:s/>Centre<text:s/>of<text:s/>Expertise</text:span></text:p>
            </table:table-cell>
            <table:table-cell table:style-name="Cell68">
              <text:p text:style-name="P547"><text:span text:style-name="T547_1">Budget<text:s/>transfer</text:span><text:span text:style-name="T547_2">,<text:s/>recharge<text:s/>or</text:span><text:span text:style-name="T547_3"><text:s/>buy<text:s/>in</text:span><text:span text:style-name="T547_4"><text:s/>(see<text:s/>table<text:s/>below)</text:span></text:p>
            </table:table-cell>
            <table:table-cell table:style-name="Cell69">
              <text:p text:style-name="P548"><text:span text:style-name="T548_1">UK<text:s/>Trade<text:s/>Partnerships<text:s/>to<text:s/>deliver<text:s/>expert<text:s/>technical<text:s/>support<text:s/>on<text:s/>competing<text:s/>into<text:s/>global<text:s/>export<text:s/>markets</text:span><text:span text:style-name="T548_2">;<text:s/>or<text:s/></text:span><text:span text:style-name="T548_3">TradeMark</text:span><text:span text:style-name="T548_4"><text:s/>Africa<text:s/>regional<text:s/>trade<text:s/>programme<text:s/>(Zimbabwe<text:s/>component).</text:span></text:p>
            </table:table-cell>
          </table:table-row>
          <table:table-row table:style-name="Row28">
            <table:table-cell table:style-name="Cell70">
              <text:p text:style-name="P549"><text:span text:style-name="T549_1">FCDO</text:span><text:span text:style-name="T549_2"><text:s/></text:span><text:span text:style-name="T549_3">in<text:s/>country<text:s/>expertise</text:span></text:p>
            </table:table-cell>
            <table:table-cell table:style-name="Cell71">
              <text:p text:style-name="P550"><text:span text:style-name="T550_1">HMG<text:s/>programme<text:s/>funded<text:s/>post</text:span></text:p>
            </table:table-cell>
            <table:table-cell table:style-name="Cell72">
              <text:p text:style-name="P551"><text:span text:style-name="T551_1">UK<text:s/>health<text:s/>expert</text:span><text:span text:style-name="T551_2"><text:s/></text:span><text:span text:style-name="T551_3">coordinating<text:s/></text:span><text:span text:style-name="T551_4">policy,<text:s/>strategy<text:s/>and<text:s/>financing<text:s/></text:span><text:span text:style-name="T551_5">(</text:span><text:span text:style-name="T551_6">i.e.<text:s/></text:span><text:span text:style-name="T551_7">all<text:s/>UK<text:s/>levers)<text:s/></text:span><text:span text:style-name="T551_8">in<text:s/>the<text:s/>health<text:s/>sector</text:span></text:p>
            </table:table-cell>
          </table:table-row>
          <table:table-row table:style-name="Row29">
            <table:table-cell table:style-name="Cell73">
              <text:p text:style-name="P552"><text:span text:style-name="T552_1">Government<text:s/>Ministry</text:span></text:p>
            </table:table-cell>
            <table:table-cell table:style-name="Cell74">
              <text:p text:style-name="P553"><text:span text:style-name="T553_1">MoU</text:span><text:span text:style-name="T553_2"><text:s/>(non-funded)</text:span></text:p>
            </table:table-cell>
            <table:table-cell table:style-name="Cell75">
              <text:p text:style-name="P554"><text:span text:style-name="T554_1">Renewable<text:s/>Energy<text:s/>MoU<text:s/>–<text:s/>a<text:s/>framework<text:s/>agreement<text:s/>to<text:s/>structure<text:s/>cooperation.<text:s/>No<text:s/>funds<text:s/></text:span><text:span text:style-name="T554_2">transferred</text:span><text:span text:style-name="T554_3">.<text:s/></text:span></text:p>
            </table:table-cell>
          </table:table-row>
        </table:table>
        <text:p text:style-name="P555"/>
        <text:list text:style-name="LS40" xml:id="list272" text:continue-list="list186">
          <text:list-item>
            <text:p text:style-name="P556"><text:span text:style-name="T556_1">As<text:s/>project<text:s/>leads<text:s/></text:span><text:span text:style-name="T556_2">develop<text:s/></text:span><text:span text:style-name="T556_3">proposals</text:span><text:span text:style-name="T556_4"><text:s/></text:span><text:span text:style-name="T556_5">they<text:s/>will<text:s/>consider<text:s/>the<text:s/>four<text:s/>shifts<text:s/>set<text:s/>out<text:s/>in<text:s/>the<text:s/>strategic<text:s/>case<text:s/>abov</text:span><text:span text:style-name="T556_6">e<text:s/>(grants<text:s/>to<text:s/>expertise;<text:s/>donor<text:s/>to<text:s/>investor;<text:s/></text:span><text:span text:style-name="T556_7">service<text:s/>delivery<text:s/>to<text:s/>system<text:s/>support<text:s/>and<text:s/>international<text:s/>intervention<text:s/>to<text:s/>local<text:s/>leadership</text:span><text:span text:style-name="T556_8">)</text:span><text:span text:style-name="T556_9">,<text:s/>and</text:span><text:span text:style-name="T556_10"><text:s/>determine<text:s/>which</text:span><text:span text:style-name="T556_11"><text:s/></text:span><text:span text:style-name="T556_12">delivery<text:s/>partner<text:s/>(and<text:s/>therefore<text:s/>mechanism)<text:s/>is<text:s/>most<text:s/>appropriate<text:s/>to<text:s/></text:span><text:span text:style-name="T556_13">deliver<text:s/>the<text:s/>intervention.<text:s/></text:span><text:span text:style-name="T556_14">They<text:s/>will<text:s/>consider<text:s/>a<text:s/>range<text:s/>of<text:s/>factors<text:s/></text:span><text:span text:style-name="T556_15">including:</text:span><text:span text:style-name="T556_16"><text:s/></text:span><text:span text:style-name="T556_17">benefits,<text:s/>risks,<text:s/></text:span><text:span text:style-name="T556_18">value<text:s/>for<text:s/>money,</text:span><text:span text:style-name="T556_19"><text:s/>cost<text:s/>structure,<text:s/>performance<text:s/>model,<text:s/>capability<text:s/>and<text:s/>capacity<text:s/>to<text:s/>deliver</text:span><text:span text:style-name="T556_20">.</text:span><text:span text:style-name="T556_21"><text:s/></text:span><text:span text:style-name="T556_22">An<text:s/>indicative<text:s/>delivery<text:s/>chain<text:s/>risk<text:s/>mapping<text:s/>is<text:s/>included<text:s/>in<text:s/>the<text:s/>management<text:s/>case<text:s/>below.</text:span><text:span text:style-name="T556_23"><text:s/></text:span><text:span text:style-name="T556_24">A<text:s/>summary<text:s/>comparative<text:s/>assessment<text:s/>of<text:s/>the<text:s/>three<text:s/>key<text:s/>delivery<text:s/>mechanisms<text:s/>is<text:s/>provided<text:s/>in<text:s/>table<text:s/>4.<text:s/></text:span></text:p>
          </text:list-item>
        </text:list>
        <text:h text:style-name="P557" text:outline-level="3"/>
        <text:h text:style-name="P558" text:outline-level="3"><text:span text:style-name="T558_1">Table<text:s/>4.<text:s/></text:span><text:span text:style-name="T558_2">Comparative<text:s/>Assessment<text:s/>of<text:s/>Programme<text:s/>Delivery<text:s/>Mechanisms</text:span></text:h>
        <table:table table:style-name="Table11"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30">
            <table:table-cell table:style-name="Cell76">
              <text:p text:style-name="P559"><text:span text:style-name="T559_1">Criteria</text:span></text:p>
            </table:table-cell>
            <table:table-cell table:style-name="Cell77">
              <text:p text:style-name="P560"><text:span text:style-name="T560_1">Accountable<text:s/>Grant<text:s/>Agreement</text:span><text:span text:style-name="T560_2"><text:s/>(AGA)</text:span></text:p>
            </table:table-cell>
            <table:table-cell table:style-name="Cell78">
              <text:p text:style-name="P561"><text:span text:style-name="T561_1">Commercial<text:s/>Contract</text:span></text:p>
            </table:table-cell>
            <table:table-cell table:style-name="Cell79">
              <text:p text:style-name="P562"><text:span text:style-name="T562_1">MoU<text:s/>with<text:s/>Multilateral<text:s/>Partner</text:span></text:p>
            </table:table-cell>
          </table:table-row>
          <table:table-row table:style-name="Row31">
            <table:table-cell table:style-name="Cell80">
              <text:p text:style-name="P563"><text:span text:style-name="T563_1">Strategic<text:s/>fit</text:span></text:p>
            </table:table-cell>
            <table:table-cell table:style-name="Cell81">
              <text:p text:style-name="P564"><text:span text:style-name="T564_1">Well<text:s/>suited<text:s/>to<text:s/>programmes<text:s/>prioritising<text:s/></text:span><text:span text:style-name="T564_2">local<text:s/>ownership,<text:s/>innovation,<text:s/>and<text:s/>systems<text:s/>change</text:span><text:span text:style-name="T564_3">,<text:s/>particularly<text:s/>in<text:s/>fragile<text:s/>or<text:s/>politically<text:s/>sensitive<text:s/>contexts.</text:span></text:p>
            </table:table-cell>
            <table:table-cell table:style-name="Cell82">
              <text:p text:style-name="P565"><text:span text:style-name="T565_1">Best<text:s/>suited<text:s/>where<text:s/></text:span><text:span text:style-name="T565_2">objectives<text:s/>are<text:s/>clearly<text:s/>defined</text:span><text:span text:style-name="T565_3">,<text:s/>outputs<text:s/>are<text:s/>measurable,<text:s/>and<text:s/>delivery<text:s/>conditions<text:s/>are<text:s/>relatively<text:s/>stable.</text:span></text:p>
            </table:table-cell>
            <table:table-cell table:style-name="Cell83">
              <text:p text:style-name="P566"><text:span text:style-name="T566_1">Strong<text:s/>fit<text:s/>for<text:s/></text:span><text:span text:style-name="T566_2">regional,<text:s/>global,<text:s/>or<text:s/>politically<text:s/>sensitive<text:s/>interventions</text:span><text:span text:style-name="T566_3"><text:s/>where<text:s/>multilateral<text:s/>legitimacy<text:s/>and<text:s/>scale<text:s/>add<text:s/>value.</text:span></text:p>
            </table:table-cell>
          </table:table-row>
          <table:table-row table:style-name="Row32">
            <table:table-cell table:style-name="Cell84">
              <text:p text:style-name="P567"><text:span text:style-name="T567_1">Control<text:s/>over<text:s/>delivery</text:span></text:p>
            </table:table-cell>
            <table:table-cell table:style-name="Cell85">
              <text:p text:style-name="P568"><text:span text:style-name="T568_1">Moderate.<text:s/>FCDO<text:s/>sets<text:s/>outcomes<text:s/>and<text:s/>accountability<text:s/>framework<text:s/>but<text:s/>relies<text:s/>on<text:s/></text:span><text:span text:style-name="T568_2">partner<text:s/>capability<text:s/>and<text:s/>good<text:s/>stewardship.</text:span></text:p>
            </table:table-cell>
            <table:table-cell table:style-name="Cell86">
              <text:p text:style-name="P569"><text:span text:style-name="T569_1">High.<text:s/>FCDO<text:s/>retains<text:s/>strong<text:s/>contractual<text:s/>levers<text:s/>over<text:s/>scope,<text:s/>timelines,<text:s/>and<text:s/></text:span><text:span text:style-name="T569_2">performance<text:s/>management.</text:span></text:p>
            </table:table-cell>
            <table:table-cell table:style-name="Cell87">
              <text:p text:style-name="P570"><text:span text:style-name="T570_1">Low<text:s/>to<text:s/>moderate.<text:s/>Delivery<text:s/>is<text:s/>largely<text:s/>governed<text:s/>by<text:s/>the<text:s/>partner’s<text:s/>internal<text:s/>systems<text:s/></text:span><text:span text:style-name="T570_2">and<text:s/>governance<text:s/>arrangements.</text:span></text:p>
            </table:table-cell>
          </table:table-row>
          <table:table-row table:style-name="Row33">
            <table:table-cell table:style-name="Cell88">
              <text:p text:style-name="P571"><text:span text:style-name="T571_1">Flexibility<text:s/>and<text:s/>adaptability</text:span></text:p>
            </table:table-cell>
            <table:table-cell table:style-name="Cell89">
              <text:p text:style-name="P572"><text:span text:style-name="T572_1">High.<text:s/>AGAs<text:s/>support<text:s/></text:span><text:span text:style-name="T572_2">adaptive<text:s/>management</text:span><text:span text:style-name="T572_3">,<text:s/>learning,<text:s/>and<text:s/>course<text:s/>correction<text:s/>in<text:s/>response<text:s/>to<text:s/>changing<text:s/>contexts.</text:span></text:p>
            </table:table-cell>
            <table:table-cell table:style-name="Cell90">
              <text:p text:style-name="P573"><text:span text:style-name="T573_1">Low<text:s/>to<text:s/>moderate.<text:s/>Contract<text:s/>variations<text:s/>are<text:s/>possible<text:s/>but<text:s/>can<text:s/>be<text:s/>costly,<text:s/>slow,<text:s/>and<text:s/>administratively<text:s/>burdensome.</text:span></text:p>
            </table:table-cell>
            <table:table-cell table:style-name="Cell91">
              <text:p text:style-name="P574"><text:span text:style-name="T574_1">Low.<text:s/>Multilateral<text:s/>programming<text:s/>cycles<text:s/>and<text:s/>approval<text:s/>processes<text:s/>can<text:s/>limit<text:s/>responsiveness<text:s/>to<text:s/>emerging<text:s/>priorities.</text:span></text:p>
            </table:table-cell>
          </table:table-row>
          <table:table-row table:style-name="Row34">
            <table:table-cell table:style-name="Cell92">
              <text:p text:style-name="P575"><text:span text:style-name="T575_1">Value<text:s/>for<text:s/>money<text:s/>(VfM)</text:span></text:p>
            </table:table-cell>
            <table:table-cell table:style-name="Cell93">
              <text:p text:style-name="P576"><text:span text:style-name="T576_1">Potentially<text:s/>strong<text:s/>where<text:s/>partners<text:s/>have<text:s/></text:span><text:span text:style-name="T576_2">low<text:s/>overheads<text:s/>and<text:s/>strong<text:s/>local<text:s/>reach</text:span><text:span text:style-name="T576_3">,<text:s/>but<text:s/>VfM<text:s/>relies<text:s/>heavily<text:s/>on<text:s/>effective<text:s/>assurance<text:s/>and<text:s/>partner<text:s/>capacity.</text:span></text:p>
            </table:table-cell>
            <table:table-cell table:style-name="Cell94">
              <text:p text:style-name="P577"><text:span text:style-name="T577_1">Strong<text:s/>where<text:s/>competition<text:s/>drives<text:s/>efficiency<text:s/>and<text:s/>outputs<text:s/>are<text:s/>tightly<text:s/>specified;<text:s/>VfM<text:s/>is<text:s/>easier<text:s/>to<text:s/>evidence<text:s/>ex<text:s/>ante<text:s/>and<text:s/>ex<text:s/>post.</text:span></text:p>
            </table:table-cell>
            <table:table-cell table:style-name="Cell95">
              <text:p text:style-name="P578"><text:span text:style-name="T578_1">Mixed.<text:s/>VfM<text:s/>benefits<text:s/>from<text:s/>scale<text:s/>and<text:s/>burden-sharing,<text:s/>but<text:s/></text:span><text:span text:style-name="T578_2">overheads<text:s/>and<text:s/>limited<text:s/>cost<text:s/>transparency</text:span><text:span text:style-name="T578_3"><text:s/>can<text:s/>weaken<text:s/>VfM<text:s/>narratives.</text:span></text:p>
            </table:table-cell>
          </table:table-row>
          <table:table-row table:style-name="Row35">
            <table:table-cell table:style-name="Cell96">
              <text:p text:style-name="P579"><text:span text:style-name="T579_1">Risk<text:s/>allocation</text:span></text:p>
            </table:table-cell>
            <table:table-cell table:style-name="Cell97">
              <text:p text:style-name="P580"><text:span text:style-name="T580_1">Greater<text:s/>delivery<text:s/>and<text:s/>fiduciary<text:s/>risk<text:s/>retained<text:s/>by<text:s/>FCDO;<text:s/>mitigated<text:s/>through<text:s/>assurance,<text:s/>monitoring,<text:s/>and<text:s/>partner<text:s/>selection.</text:span></text:p>
            </table:table-cell>
            <table:table-cell table:style-name="Cell98">
              <text:p text:style-name="P581"><text:span text:style-name="T581_1">Significant<text:s/>delivery<text:s/>and<text:s/>financial<text:s/>risk<text:s/>transferred<text:s/>to<text:s/>supplier,<text:s/>supported<text:s/>by<text:s/>contractual<text:s/>remedies.</text:span></text:p>
            </table:table-cell>
            <table:table-cell table:style-name="Cell99">
              <text:p text:style-name="P582"><text:span text:style-name="T582_1">Risk<text:s/>is<text:s/>shared<text:s/>across<text:s/>donors,<text:s/>but<text:s/>FCDO<text:s/>has<text:s/></text:span><text:span text:style-name="T582_2">limited<text:s/>leverage</text:span><text:span text:style-name="T582_3"><text:s/>to<text:s/>manage<text:s/>underperformance<text:s/>directly.</text:span></text:p>
            </table:table-cell>
          </table:table-row>
          <table:table-row table:style-name="Row36">
            <table:table-cell table:style-name="Cell100">
              <text:p text:style-name="P583"><text:span text:style-name="T583_1">Management<text:s/>and<text:s/>transaction<text:s/>costs</text:span></text:p>
            </table:table-cell>
            <table:table-cell table:style-name="Cell101">
              <text:p text:style-name="P584"><text:span text:style-name="T584_1">Moderate<text:s/>to<text:s/>high.<text:s/>Requires<text:s/>sustained<text:s/>engagement,<text:s/>monitoring,<text:s/>and<text:s/>capacity<text:s/>assessment<text:s/>by<text:s/>FCDO<text:s/>teams.</text:span></text:p>
            </table:table-cell>
            <table:table-cell table:style-name="Cell102">
              <text:p text:style-name="P585"><text:span text:style-name="T585_1">High<text:s/>upfront<text:s/>procurement<text:s/>costs,<text:s/>but<text:s/>clearer<text:s/>management<text:s/>structures<text:s/>during<text:s/>delivery.</text:span></text:p>
            </table:table-cell>
            <table:table-cell table:style-name="Cell103">
              <text:p text:style-name="P586"><text:span text:style-name="T586_1">Lower<text:s/>bilateral<text:s/>management<text:s/>burden,<text:s/>but<text:s/>reduced<text:s/>ability<text:s/>to<text:s/>tailor<text:s/>reporting<text:s/>and<text:s/>oversight.</text:span></text:p>
            </table:table-cell>
          </table:table-row>
          <table:table-row table:style-name="Row37">
            <table:table-cell table:style-name="Cell104">
              <text:p text:style-name="P587"><text:span text:style-name="T587_1">Speed<text:s/>of<text:s/>mobilisation</text:span></text:p>
            </table:table-cell>
            <table:table-cell table:style-name="Cell105">
              <text:p text:style-name="P588"><text:span text:style-name="T588_1">Moderate.<text:s/>Faster<text:s/>than<text:s/>full<text:s/>procurement<text:s/>once<text:s/>partner<text:s/>identified,<text:s/>but<text:s/>dependent<text:s/>on<text:s/>due<text:s/>diligence<text:s/>and<text:s/>capacity<text:s/>checks.</text:span></text:p>
            </table:table-cell>
            <table:table-cell table:style-name="Cell106">
              <text:p text:style-name="P589"><text:span text:style-name="T589_1">Slow.<text:s/>Procurement<text:s/>processes<text:s/>can<text:s/>delay<text:s/>mobilisation,<text:s/>particularly<text:s/>for<text:s/>complex<text:s/>contracts.</text:span></text:p>
            </table:table-cell>
            <table:table-cell table:style-name="Cell107">
              <text:p text:style-name="P590"><text:span text:style-name="T590_1">Variable.<text:s/>Can<text:s/>be<text:s/>rapid<text:s/>where<text:s/>frameworks<text:s/>already<text:s/>exist,<text:s/>slower<text:s/>where<text:s/>new<text:s/>agreements<text:s/>or<text:s/>approvals<text:s/>are<text:s/>required.</text:span></text:p>
            </table:table-cell>
          </table:table-row>
          <table:table-row table:style-name="Row38">
            <table:table-cell table:style-name="Cell108">
              <text:p text:style-name="P591"><text:span text:style-name="T591_1">Attribution<text:s/>and<text:s/>visibility</text:span></text:p>
            </table:table-cell>
            <table:table-cell table:style-name="Cell109">
              <text:p text:style-name="P592"><text:span text:style-name="T592_1">High.<text:s/>Results<text:s/>can<text:s/>be<text:s/>clearly<text:s/>attributed<text:s/>to<text:s/>UK<text:s/>funding,<text:s/>supporting<text:s/>accountability<text:s/>and<text:s/>communications.</text:span></text:p>
            </table:table-cell>
            <table:table-cell table:style-name="Cell110">
              <text:p text:style-name="P593"><text:span text:style-name="T593_1">High.<text:s/>UK-funded<text:s/>outputs<text:s/>and<text:s/>outcomes<text:s/>are<text:s/>clearly<text:s/>identifiable.</text:span></text:p>
            </table:table-cell>
            <table:table-cell table:style-name="Cell111">
              <text:p text:style-name="P594"><text:span text:style-name="T594_1">Lower.<text:s/>Results<text:s/>are<text:s/>often<text:s/>pooled,<text:s/>making<text:s/>attribution<text:s/>and<text:s/>UK<text:s/>visibility<text:s/>more<text:s/>challenging.</text:span></text:p>
            </table:table-cell>
          </table:table-row>
          <table:table-row table:style-name="Row39">
            <table:table-cell table:style-name="Cell112">
              <text:p text:style-name="P595"><text:span text:style-name="T595_1">Sustainability<text:s/>and<text:s/>long-term<text:s/>impact</text:span></text:p>
            </table:table-cell>
            <table:table-cell table:style-name="Cell113">
              <text:p text:style-name="P596"><text:span text:style-name="T596_1">Strong<text:s/>potential<text:s/>where<text:s/>programmes<text:s/>build<text:s/></text:span><text:span text:style-name="T596_2">local<text:s/>institutional<text:s/>capacity<text:s/>and<text:s/>ownership</text:span><text:span text:style-name="T596_3">.</text:span></text:p>
            </table:table-cell>
            <table:table-cell table:style-name="Cell114">
              <text:p text:style-name="P597"><text:span text:style-name="T597_1">Variable.<text:s/>Sustainability<text:s/>depends<text:s/>on<text:s/>contract<text:s/>design<text:s/>and<text:s/>incentives<text:s/>beyond<text:s/>delivery.</text:span></text:p>
            </table:table-cell>
            <table:table-cell table:style-name="Cell115">
              <text:p text:style-name="P598"><text:span text:style-name="T598_1">Strong<text:s/>for<text:s/>systemic<text:s/>and<text:s/>global<text:s/>public<text:s/>goods,<text:s/>but<text:s/>weaker<text:s/>for<text:s/>local<text:s/>capacity<text:s/>building.</text:span></text:p>
            </table:table-cell>
          </table:table-row>
        </table:table>
        <text:p text:style-name="P599"><text:span text:style-name="T599_1"><draw:rect svg:x="0cm" svg:y="0cm" svg:width="0cm" svg:height="0.053cm" draw:style-name="FR3" text:anchor-type="as-char" draw:z-index="0"/></text:span></text:p>
        <text:p text:style-name="P600"/>
        <text:list text:style-name="LS40" xml:id="list273" text:continue-list="list186">
          <text:list-item>
            <text:p text:style-name="P601"><text:span text:style-name="T601_1">In<text:s/>summary:<text:s/></text:span></text:p>
          </text:list-item>
        </text:list>
        <text:list text:style-name="LS75" xml:id="list274">
          <text:list-item>
            <text:list>
              <text:list-item>
                <text:p text:style-name="P602"><text:span text:style-name="T602_1">Accountable<text:s/>Grant<text:s/>Agreements</text:span><text:span text:style-name="T602_2"><text:s/>offer<text:s/>flexibility<text:s/>and<text:s/>strong<text:s/>development<text:s/>impact<text:s/></text:span><text:span text:style-name="T602_3">potential,<text:s/>but</text:span><text:span text:style-name="T602_4"><text:s/>require<text:s/>robust<text:s/>assurance<text:s/>and<text:s/>active<text:s/>management<text:s/>to<text:s/>mitigate<text:s/>delivery<text:s/>and<text:s/>fiduciary<text:s/>risks.</text:span></text:p>
              </text:list-item>
              <text:list-item>
                <text:p text:style-name="P603"><text:span text:style-name="T603_1">Commercial<text:s/>Contracts</text:span><text:span text:style-name="T603_2"><text:s/>provide<text:s/>the<text:s/>strongest<text:s/>control<text:s/>and<text:s/>clarity<text:s/>on<text:s/>outputs<text:s/>and<text:s/>VfM,<text:s/>but<text:s/>are<text:s/>less<text:s/>well<text:s/>suited<text:s/>to<text:s/>complex,<text:s/>adaptive<text:s/>programmes<text:s/>and<text:s/>fragile<text:s/>contexts.</text:span></text:p>
              </text:list-item>
              <text:list-item>
                <text:p text:style-name="P604"><text:span text:style-name="T604_1">MoUs<text:s/>with<text:s/>Multilateral<text:s/>Partners</text:span><text:span text:style-name="T604_2"><text:s/>enable<text:s/>scale,<text:s/>burden-sharing,<text:s/>and<text:s/>political<text:s/>legitimacy,<text:s/>but<text:s/>reduce<text:s/>FCDO’s<text:s/>direct<text:s/>control,<text:s/>visibility,<text:s/>and<text:s/>ability<text:s/>to<text:s/>evidence<text:s/>VfM.</text:span></text:p>
              </text:list-item>
            </text:list>
          </text:list-item>
        </text:list>
        <text:list text:style-name="LS40" xml:id="list277" text:continue-list="list186">
          <text:list-item>
            <text:p text:style-name="P605"><text:span text:style-name="T605_1">We<text:s/>already<text:s/>have<text:s/>existing<text:s/>relationships<text:s/>with<text:s/>a<text:s/>range<text:s/>of<text:s/>delivery<text:s/>partners<text:s/>that<text:s/>have<text:s/>been<text:s/>effective<text:s/>in<text:s/>programme<text:s/>delivery<text:s/>to<text:s/>date</text:span><text:span text:style-name="T605_2"><text:s/>–<text:s/>the<text:s/>theory<text:s/>of<text:s/>change<text:s/>in<text:s/>Annex<text:s/>B<text:s/></text:span><text:span text:style-name="T605_3">lists<text:s/>indicative<text:s/>mechanisms<text:s/>and<text:s/>partner</text:span><text:span text:style-name="T605_4">s</text:span><text:span text:style-name="T605_5"><text:s/>including<text:s/>those<text:s/>that<text:s/>we<text:s/>have<text:s/>delivered<text:s/>through<text:s/>previously</text:span><text:span text:style-name="T605_6">.<text:s/>However,<text:s/>we<text:s/>want<text:s/>to<text:s/>make<text:s/>sure<text:s/>we<text:s/></text:span><text:span text:style-name="T605_7">are<text:s/>able<text:s/>to</text:span><text:span text:style-name="T605_8"><text:s/>secure<text:s/>the<text:s/>best<text:s/>possible<text:s/>partners,<text:s/>including<text:s/>new<text:s/>local<text:s/>partners<text:s/>that<text:s/>we<text:s/>may<text:s/>not<text:s/>currently<text:s/>be<text:s/>aware<text:s/>of,<text:s/>and<text:s/>so<text:s/>will<text:s/>consider<text:s/>running<text:s/>local<text:s/>competitive<text:s/>processes<text:s/>where<text:s/>appropriate.<text:s/>If<text:s/>the<text:s/>business<text:s/>case<text:s/>is<text:s/></text:span><text:span text:style-name="T605_9">approved</text:span><text:span text:style-name="T605_10"><text:s/>we<text:s/>will<text:s/>consider<text:s/>market<text:s/>engagement<text:s/>in<text:s/>the<text:s/>critical<text:s/>areas<text:s/>to<text:s/>understand<text:s/>any<text:s/>capabilities<text:s/>in<text:s/>the<text:s/>market<text:s/>that<text:s/>we<text:s/>are<text:s/>not<text:s/>aware<text:s/>of<text:s/>that<text:s/>could<text:s/>assist<text:s/>in<text:s/>delivering<text:s/>this<text:s/>programme<text:s/>(whether<text:s/>through<text:s/></text:span><text:span text:style-name="T605_11">commercial<text:s/>partnerships,<text:s/>or<text:s/>NGO/multilateral<text:s/>routes).<text:s/></text:span></text:p>
          </text:list-item>
        </text:list>
        <text:p text:style-name="P606"/>
        <text:list text:style-name="LS40" xml:id="list278" text:continue-list="list186">
          <text:list-item>
            <text:p text:style-name="P607"><text:span text:style-name="T607_1">Value<text:s/>for<text:s/>money<text:s/>will<text:s/>be<text:s/>carefully<text:s/>managed,<text:s/>ensuring<text:s/></text:span><text:span text:style-name="T607_2">that<text:s/>each<text:s/>pound<text:s/>of<text:s/>development<text:s/>assistance<text:s/>in<text:s/>the<text:s/>reduced<text:s/>ODA<text:s/>world<text:s/>achieved<text:s/>maximum<text:s/>impact</text:span><text:span text:style-name="T607_3">.<text:s/></text:span><text:span text:style-name="T607_4">The<text:s/>VfM<text:s/>of<text:s/>each<text:s/>partnership<text:s/>will<text:s/>be<text:s/>assessed<text:s/></text:span><text:span text:style-name="T607_5">at<text:s/></text:span><text:span text:style-name="T607_6">least<text:s/>annually<text:s/></text:span><text:span text:style-name="T607_7">against<text:s/>the<text:s/>four<text:s/>Es<text:s/>of<text:s/>Economy,<text:s/>Efficiency,<text:s/>Effectiveness<text:s/>and<text:s/>Equity,<text:s/>as<text:s/></text:span><text:span text:style-name="T607_8">summarised</text:span><text:span text:style-name="T607_9"><text:s/></text:span><text:span text:style-name="T607_10">here:</text:span></text:p>
          </text:list-item>
        </text:list>
        <text:p text:style-name="P608"/>
        <text:p text:style-name="P609"><text:span text:style-name="T609_1">Value<text:s/>for<text:s/>Money<text:s/></text:span><text:span text:style-name="T609_2">–<text:s/></text:span><text:span text:style-name="T609_3">examples<text:s/>under<text:s/></text:span><text:span text:style-name="T609_4">the<text:s/>Four<text:s/>Es</text:span><text:span text:style-name="T609_5"><text:s/></text:span></text:p>
        <text:p text:style-name="P610"/>
        <table:table table:style-name="Table12">
          <table:table-column table:style-name="Column26"/>
          <table:table-column table:style-name="Column27"/>
          <table:table-row table:style-name="Row40">
            <table:table-cell table:style-name="Cell116">
              <text:p text:style-name="P611"><text:span text:style-name="T611_1">Economy</text:span></text:p>
            </table:table-cell>
            <table:table-cell table:style-name="Cell117">
              <text:list text:style-name="LS73" xml:id="list279">
                <text:list-item>
                  <text:p text:style-name="P612"><text:span text:style-name="T612_1">The<text:s/>unit<text:s/>costs<text:s/>of<text:s/>technical<text:s/>assistance,<text:s/>in<text:s/>particular<text:s/>consultancy<text:s/>costs<text:s/>and<text:s/>other<text:s/>high-value<text:s/>inputs<text:s/>(including<text:s/>using<text:s/>comparisons<text:s/>cross<text:s/>partners).</text:span></text:p>
                </text:list-item>
                <text:list-item>
                  <text:p text:style-name="P613"><text:span text:style-name="T613_1">The<text:s/>unit<text:s/>costs<text:s/>of<text:s/>training<text:s/>and<text:s/>capacity<text:s/>building.</text:span></text:p>
                </text:list-item>
              </text:list>
            </table:table-cell>
          </table:table-row>
          <table:table-row table:style-name="Row41">
            <table:table-cell table:style-name="Cell118">
              <text:p text:style-name="P614"><text:span text:style-name="T614_1">Efficiency:</text:span></text:p>
            </table:table-cell>
            <table:table-cell table:style-name="Cell119">
              <text:list text:style-name="LS73" xml:id="list281">
                <text:list-item>
                  <text:p text:style-name="P615"><text:span text:style-name="T615_1">The<text:s/>efficiency<text:s/>(and<text:s/>speed)<text:s/>of<text:s/>issuing<text:s/>grants<text:s/>to<text:s/>partners. </text:span></text:p>
                </text:list-item>
                <text:list-item>
                  <text:p text:style-name="P616"><text:span text:style-name="T616_1">Progress<text:s/>in<text:s/>disbursing<text:s/>budgets,<text:s/>accurate<text:s/>forecasting<text:s/>and<text:s/>ongoing<text:s/>monitoring<text:s/>of<text:s/>financial<text:s/>variance.</text:span></text:p>
                </text:list-item>
                <text:list-item>
                  <text:p text:style-name="P617"><text:span text:style-name="T617_1">Managing<text:s/>any<text:s/>fluctuations<text:s/>in<text:s/>partner<text:s/>finance<text:s/>across<text:s/>the<text:s/>lifetime<text:s/>of<text:s/>the<text:s/>programme<text:s/>as<text:s/>smoothly<text:s/>as<text:s/>possibly<text:s/>–<text:s/>including<text:s/>accurate<text:s/>financial<text:s/>forecasting.<text:s/></text:span></text:p>
                </text:list-item>
                <text:list-item>
                  <text:p text:style-name="P618"><text:span text:style-name="T618_1">Flexibility<text:s/>in<text:s/>re-allocating<text:s/>funds<text:s/>where<text:s/>necessary<text:s/>(either<text:s/>because<text:s/>individual<text:s/>grants<text:s/>are<text:s/>not<text:s/>performing<text:s/>or<text:s/>because<text:s/>within<text:s/>those<text:s/>grants,<text:s/>the<text:s/>political<text:s/>and<text:s/>operational<text:s/>context<text:s/>necessitates<text:s/>a<text:s/>change<text:s/>in<text:s/>approach<text:s/>and/or<text:s/>activities). </text:span></text:p>
                </text:list-item>
                <text:list-item>
                  <text:p text:style-name="P619"><text:span text:style-name="T619_1">The<text:s/>achievement<text:s/>of<text:s/>individual<text:s/>logframe<text:s/>outputs<text:s/>and<text:s/>overarching<text:s/>outcomes. </text:span></text:p>
                </text:list-item>
                <text:list-item>
                  <text:p text:style-name="P620"><text:span text:style-name="T620_1">Ensuring<text:s/>no<text:s/>duplication<text:s/>across<text:s/>the<text:s/>portfolio,<text:s/>and<text:s/>in<text:s/>relation<text:s/>to<text:s/>other<text:s/>FCDO<text:s/>initiatives.</text:span></text:p>
                </text:list-item>
                <text:list-item>
                  <text:p text:style-name="P621"><text:span text:style-name="T621_1">Ensuring<text:s/>partner<text:s/>staff<text:s/>costs<text:s/>are<text:s/>balanced<text:s/>to<text:s/>ensure<text:s/>efficient<text:s/>delivery.</text:span></text:p>
                </text:list-item>
              </text:list>
            </table:table-cell>
          </table:table-row>
          <table:table-row table:style-name="Row42">
            <table:table-cell table:style-name="Cell120">
              <text:p text:style-name="P622"><text:span text:style-name="T622_1">Effectiveness</text:span></text:p>
            </table:table-cell>
            <table:table-cell table:style-name="Cell121">
              <text:list text:style-name="LS73" xml:id="list288">
                <text:list-item>
                  <text:p text:style-name="P623"><text:span text:style-name="T623_1">Having<text:s/>strong<text:s/>criteria<text:s/>for<text:s/>assessing<text:s/>opportunities<text:s/></text:span></text:p>
                </text:list-item>
                <text:list-item>
                  <text:p text:style-name="P624"><text:span text:style-name="T624_1">Using<text:s/>a<text:s/>more<text:s/>qualitative<text:s/>approach<text:s/>to<text:s/>MEL,<text:s/>examining<text:s/>both<text:s/>contribution<text:s/>and<text:s/>attribution<text:s/>to<text:s/>outcomes<text:s/>to<text:s/>better<text:s/>determine<text:s/>the<text:s/>reach<text:s/>of<text:s/>the<text:s/>programme.</text:span></text:p>
                </text:list-item>
                <text:list-item>
                  <text:p text:style-name="P625"><text:span text:style-name="T625_1">Achieving<text:s/>individual<text:s/>logframe<text:s/>outcome<text:s/>indicators.</text:span></text:p>
                </text:list-item>
              </text:list>
            </table:table-cell>
          </table:table-row>
          <table:table-row table:style-name="Row43">
            <table:table-cell table:style-name="Cell122">
              <text:p text:style-name="P626"><text:span text:style-name="T626_1">Equity</text:span></text:p>
            </table:table-cell>
            <table:table-cell table:style-name="Cell123">
              <text:list text:style-name="LS73" xml:id="list291">
                <text:list-item>
                  <text:p text:style-name="P627"><text:span text:style-name="T627_1">Using<text:s/>gender<text:s/>disaggregated<text:s/>data<text:s/>on<text:s/>participation<text:s/>in<text:s/>programme<text:s/>activities. </text:span></text:p>
                </text:list-item>
                <text:list-item>
                  <text:p text:style-name="P628"><text:span text:style-name="T628_1">Mainstreaming<text:s/>equity<text:s/>in<text:s/>procurement<text:s/>processes. </text:span></text:p>
                </text:list-item>
              </text:list>
            </table:table-cell>
          </table:table-row>
        </table:table>
        <text:p text:style-name="P629"/>
        <text:list text:style-name="LS40" xml:id="list293" text:continue-list="list186">
          <text:list-item>
            <text:p text:style-name="P630"><text:span text:style-name="T630_1">Each<text:s/>funded<text:s/>partnership<text:s/>agreement<text:s/>would<text:s/>also<text:s/>contain<text:s/>clear<text:s/>key<text:s/>performance<text:s/>indicators<text:s/>(KPIs)<text:s/>that<text:s/>will<text:s/>be<text:s/>tracked<text:s/>through<text:s/>the<text:s/>project<text:s/>lifetime,<text:s/>to<text:s/>ensure<text:s/>strong<text:s/>performance<text:s/>management<text:s/>and<text:s/>VfM.<text:s/></text:span><text:span text:style-name="T630_2">Partners<text:s/>will<text:s/>also<text:s/>be<text:s/>expected<text:s/>to<text:s/>demonstrate<text:s/>how<text:s/>they<text:s/>manage<text:s/>the<text:s/>significant<text:s/>risks<text:s/>inherent<text:s/>to<text:s/>working<text:s/>in<text:s/>a<text:s/>politically<text:s/>contingent<text:s/>environment.<text:s/>This<text:s/>includes<text:s/>maintaining<text:s/>high<text:s/>standards<text:s/>of<text:s/>fiduciary<text:s/>risk<text:s/>management.<text:s/>Partners<text:s/>will<text:s/>be<text:s/>subject<text:s/>to<text:s/>due<text:s/>diligence<text:s/>assessments<text:s/>and<text:s/>must<text:s/>demonstrate<text:s/>full<text:s/>compliance<text:s/>with<text:s/>UK<text:s/>legislation,<text:s/>including<text:s/>on<text:s/>anti-bribery<text:s/>and<text:s/>on<text:s/>the<text:s/>financing<text:s/>of<text:s/>terrorist<text:s/>activities</text:span><text:span text:style-name="T630_3">.<text:s/></text:span></text:p>
          </text:list-item>
        </text:list>
        <text:p text:style-name="P631"/>
        <text:list text:style-name="LS40" xml:id="list294" text:continue-list="list186">
          <text:list-item>
            <text:p text:style-name="P632"><text:span text:style-name="T632_1">The<text:s/></text:span><text:span text:style-name="T632_2">programme<text:s/>will<text:s/>adhere<text:s/>to<text:s/>the<text:s/></text:span><text:span text:style-name="T632_3">current<text:s/>policy<text:s/>of<text:s/>not<text:s/>passing<text:s/></text:span><text:span text:style-name="T632_4">UK</text:span><text:span text:style-name="T632_5"><text:s/>ODA<text:s/></text:span><text:span text:style-name="T632_6">through<text:s/></text:span><text:span text:style-name="T632_7">Government<text:s/>of<text:s/>Zimbabwe<text:s/>financial<text:s/>systems</text:span><text:span text:style-name="T632_8">,<text:s/></text:span><text:span text:style-name="T632_9">except<text:s/>where</text:span><text:span text:style-name="T632_10"><text:s/>exemptions<text:s/>a</text:span><text:span text:style-name="T632_11">re</text:span><text:span text:style-name="T632_12"><text:s/>agreed<text:s/>by<text:s/>the<text:s/>Country<text:s/>Board<text:s/>where<text:s/>there<text:s/>is<text:s/>a<text:s/>case<text:s/>that<text:s/>a<text:s/>government-linked<text:s/>entity<text:s/>is<text:s/>the</text:span><text:span text:style-name="T632_13"><text:s/></text:span><text:span text:style-name="T632_14">best,<text:s/>or<text:s/>only,<text:s/>way<text:s/>to<text:s/>deliver<text:s/>programme<text:s/>objectives</text:span><text:span text:style-name="T632_15">,<text:s/>with<text:s/>appropriate<text:s/></text:span><text:span text:style-name="T632_16">controls<text:s/>and<text:s/>safeguards<text:s/>in<text:s/>place.</text:span><text:span text:style-name="T632_17"><text:s/></text:span></text:p>
          </text:list-item>
        </text:list>
        <text:p text:style-name="P633"/>
        <text:list text:style-name="LS40" xml:id="list295" text:continue-list="list186">
          <text:list-item>
            <text:p text:style-name="P634"><text:span text:style-name="T634_1">We<text:s/>expect<text:s/>to<text:s/>harness<text:s/>extensively<text:s/>the<text:s/>FCDO’s<text:s/></text:span><text:span text:style-name="T634_2">suite</text:span><text:span text:style-name="T634_3"><text:s/>of<text:s/></text:span><text:span text:style-name="T634_4">technical<text:s/>support<text:s/>available</text:span><text:span text:style-name="T634_5"><text:s/>through<text:s/>Centres<text:s/>of<text:s/>Expertise<text:s/>and<text:s/>centrally<text:s/>managed<text:s/>programmes.<text:s/>The<text:s/>landscape<text:s/>for<text:s/>these<text:s/>is<text:s/></text:span><text:span text:style-name="T634_6">currently<text:s/>still<text:s/>being<text:s/>finalised<text:s/>and<text:s/>so<text:s/>we<text:s/>don’t<text:s/>know<text:s/>exactly<text:s/>which<text:s/>centres<text:s/>or<text:s/>support<text:s/>options<text:s/>we<text:s/>will<text:s/>draw<text:s/>on.<text:s/>However,<text:s/>the<text:s/>mechanisms<text:s/>for<text:s/>this<text:s/>are<text:s/>clearly<text:s/>set<text:s/>out<text:s/>in<text:s/>the</text:span><text:span text:style-name="T634_7"><text:s/>FCDO’s<text:s/></text:span><text:span text:style-name="T634_8"><text:a xlink:type="simple" xlink:href="https://fcogovuk.sharepoint.com/teams/ZWPolicyandProgrammes/Shared%20Documents/ZW-Cross%20Cutting/Development/ODA%203%20year%20outlook/Partnerships%20for%20Growth%20Portfolio%20Business%20Case/PrOF%20Guide_Buying%20in%20to%20another%20programme.docx%20("><text:span text:style-name="T634_9">PrOF</text:span><text:span text:style-name="T634_10"><text:s/>Guide<text:s/>to<text:s/>buying<text:s/>in<text:s/>to<text:s/>another<text:s/>programme</text:span></text:a></text:span><text:span text:style-name="T634_11">,<text:s/>and<text:s/>summarised<text:s/>in<text:s/>the<text:s/>table<text:s/>below.<text:s/></text:span></text:p>
          </text:list-item>
        </text:list>
        <text:p text:style-name="P635"/>
        <text:p text:style-name="P636"><text:span text:style-name="T636_1">Table<text:s/></text:span><text:span text:style-name="T636_2">5</text:span><text:span text:style-name="T636_3">.<text:s/></text:span><text:span text:style-name="T636_4">Modalities<text:s/>for<text:s/>buying<text:s/>in<text:s/>to<text:s/>a<text:s/>centrally<text:s/>managed<text:s/>programme</text:span></text:p>
        <text:p text:style-name="P637"><text:span text:style-name="T637_1"><text:s/></text:span></text:p>
        <table:table table:style-name="Table13"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44">
            <table:table-cell table:style-name="Cell124">
              <text:p text:style-name="P638"><text:span text:style-name="T638_1">Model</text:span></text:p>
            </table:table-cell>
            <table:table-cell table:style-name="Cell125">
              <text:p text:style-name="P639"><text:span text:style-name="T639_1">1a<text:s/>Budget<text:s/>Transfer</text:span></text:p>
            </table:table-cell>
            <table:table-cell table:style-name="Cell126">
              <text:p text:style-name="P640"><text:span text:style-name="T640_1">1b.<text:s/>CMP<text:s/>Project<text:s/>Recharge<text:s/>to<text:s/>Post</text:span><text:span text:style-name="T640_2"><text:s/>Cost<text:s/>Centre</text:span></text:p>
            </table:table-cell>
            <table:table-cell table:style-name="Cell127">
              <text:p text:style-name="P641"><text:span text:style-name="T641_1">2a</text:span><text:span text:style-name="T641_2">.<text:s/></text:span><text:span text:style-name="T641_3">Post<text:s/>Buy-in<text:s/>–<text:s/>same<text:s/>instrument</text:span></text:p>
            </table:table-cell>
            <table:table-cell table:style-name="Cell128">
              <text:p text:style-name="P642"><text:span text:style-name="T642_1">2b</text:span><text:span text:style-name="T642_2"><text:s/>Post<text:s/>Buy<text:s/>in<text:s/>–<text:s/>separate<text:s/>instrument</text:span></text:p>
            </table:table-cell>
          </table:table-row>
          <table:table-row table:style-name="Row45">
            <table:table-cell table:style-name="Cell129">
              <text:p text:style-name="P643"><text:span text:style-name="T643_1">How<text:s/>it<text:s/>works</text:span></text:p>
            </table:table-cell>
            <table:table-cell table:style-name="Cell130">
              <text:p text:style-name="P644"><text:span text:style-name="T644_1">Post</text:span><text:span text:style-name="T644_2"><text:s/>transfers<text:s/>part<text:s/>of<text:s/>its<text:s/>programme<text:s/>resource<text:s/>budget<text:s/>to<text:s/>the<text:s/>HQ<text:s/></text:span><text:span text:style-name="T644_3">Dept.<text:s/></text:span></text:p>
              <text:p text:style-name="P645"><text:span text:style-name="T645_1">HQ<text:s/>Dept<text:s/>owns<text:s/>the<text:s/>Business<text:s/>Case<text:s/>&amp;<text:s/></text:span><text:span text:style-name="T645_2">manages<text:s/>the<text:s/>CMP.</text:span></text:p>
            </table:table-cell>
            <table:table-cell table:style-name="Cell131">
              <text:p text:style-name="P646"><text:span text:style-name="T646_1">HQ<text:s/></text:span><text:span text:style-name="T646_2">Dept</text:span><text:span text:style-name="T646_3"><text:s/></text:span><text:span text:style-name="T646_4">owns<text:s/>the<text:s/>Business<text:s/>Case<text:s/>&amp;<text:s/>manages<text:s/>the<text:s/>CMP.</text:span><text:span text:style-name="T646_5"><text:s text:c="2"/></text:span><text:span text:style-name="T646_6">One<text:s/>project<text:s/></text:span><text:span text:style-name="T646_7">in<text:s/>the<text:s/>CMP<text:s/></text:span><text:span text:style-name="T646_8">is<text:s/></text:span><text:span text:style-name="T646_9">re</text:span><text:span text:style-name="T646_10">charged<text:s/>to<text:s/>the<text:s/>Post<text:s/>cost<text:s/>centre</text:span><text:span text:style-name="T646_11">.</text:span></text:p>
            </table:table-cell>
            <table:table-cell table:style-name="Cell132">
              <text:p text:style-name="P647"><text:span text:style-name="T647_1">Post<text:s/></text:span><text:span text:style-name="T647_2">owns<text:s/>the<text:s/>BC.<text:s text:c="2"/>CMP<text:s/>delivery<text:s/>partner<text:s/>delivers<text:s/>part<text:s/>of<text:s/>the<text:s/>Programme,<text:s/>funded<text:s/>under<text:s/>the<text:s/></text:span><text:span text:style-name="T647_3">same</text:span><text:span text:style-name="T647_4"><text:s/>funding<text:s/>arrangement.</text:span></text:p>
            </table:table-cell>
            <table:table-cell table:style-name="Cell133">
              <text:p text:style-name="P648"><text:span text:style-name="T648_1">Post<text:s/>owns<text:s/>the<text:s/></text:span><text:span text:style-name="T648_2">BC,<text:s/>and</text:span><text:span text:style-name="T648_3"><text:s/>signs<text:s/>a<text:s/></text:span><text:span text:style-name="T648_4">separate</text:span><text:span text:style-name="T648_5"><text:s/>funding<text:s/>arrangement<text:s/>with<text:s/>a<text:s/>CMP<text:s/>delivery<text:s/>partner<text:s/>to<text:s/>deliver<text:s/></text:span><text:span text:style-name="T648_6">part<text:s/>of<text:s/>its<text:s/>programme.<text:s text:c="2"/></text:span></text:p>
            </table:table-cell>
          </table:table-row>
          <table:table-row table:style-name="Row46">
            <table:table-cell table:style-name="Cell134">
              <text:p text:style-name="P649"><text:span text:style-name="T649_1">Who<text:s/>owns:</text:span></text:p>
            </table:table-cell>
            <table:table-cell table:style-name="Cell135" table:number-columns-spanned="4">
              <text:p text:style-name="P650"><text:span text:style-name="T650_1">Accountability<text:s/>&amp;<text:s/>Approvals</text:span></text:p>
            </table:table-cell>
            <table:covered-table-cell/>
            <table:covered-table-cell/>
            <table:covered-table-cell/>
          </table:table-row>
          <table:table-row table:style-name="Row47">
            <table:table-cell table:style-name="Cell136">
              <text:p text:style-name="P651"><text:span text:style-name="T651_1">Programme<text:s/>resource<text:s/>budget?</text:span></text:p>
            </table:table-cell>
            <table:table-cell table:style-name="Cell137">
              <text:p text:style-name="P652"><text:span text:style-name="T652_1">HQ<text:s/>Dept</text:span></text:p>
            </table:table-cell>
            <table:table-cell table:style-name="Cell138">
              <text:p text:style-name="P653"><text:span text:style-name="T653_1">Post</text:span><text:span text:style-name="T653_2"><text:line-break/>(for<text:s/>the<text:s/>Project)</text:span></text:p>
            </table:table-cell>
            <table:table-cell table:style-name="Cell139">
              <text:p text:style-name="P654"><text:span text:style-name="T654_1">Post</text:span></text:p>
            </table:table-cell>
            <table:table-cell table:style-name="Cell140">
              <text:p text:style-name="P655"><text:span text:style-name="T655_1">Post</text:span></text:p>
            </table:table-cell>
          </table:table-row>
          <table:table-row table:style-name="Row48">
            <table:table-cell table:style-name="Cell141">
              <text:p text:style-name="P656"><text:span text:style-name="T656_1">Programme</text:span><text:span text:style-name="T656_2"><text:note text:note-class="footnote"><text:note-citation/><text:note-body><text:p text:style-name="P657"><text:span text:style-name="T657_1"><text:s/>Includes<text:s/>assignment<text:s/>of<text:s/>SRO<text:s/>and<text:s/>PRO<text:s/>roles,<text:s/>obtaining<text:s/>approval<text:s/>via<text:s/>Concept<text:s/>Note<text:s/>&amp;<text:s/>Business<text:s/>Case,<text:s/>or<text:s/>BC<text:s/>Addendum,<text:s/>in<text:s/>line<text:s/>with<text:s/>PrOF<text:s/>Rules<text:s/>7<text:s/>and<text:s/>8,<text:s/>and<text:s/>creation<text:s/>of<text:s/>Programme<text:s/>and<text:s/>Projects<text:s/>on<text:s/>AMP.</text:span></text:p></text:note-body></text:note></text:span><text:span text:style-name="T657_2"><text:s/>(BC)</text:span></text:p>
            </table:table-cell>
            <table:table-cell table:style-name="Cell142">
              <text:p text:style-name="P658"><text:span text:style-name="T658_1">HQ<text:s/>Dept</text:span></text:p>
            </table:table-cell>
            <table:table-cell table:style-name="Cell143">
              <text:p text:style-name="P659"><text:span text:style-name="T659_1">HQ<text:s/>Dept</text:span></text:p>
            </table:table-cell>
            <table:table-cell table:style-name="Cell144">
              <text:p text:style-name="P660"><text:span text:style-name="T660_1">Post</text:span></text:p>
            </table:table-cell>
            <table:table-cell table:style-name="Cell145">
              <text:p text:style-name="P661"><text:span text:style-name="T661_1">Post</text:span></text:p>
            </table:table-cell>
          </table:table-row>
          <table:table-row table:style-name="Row49">
            <table:table-cell table:style-name="Cell146">
              <text:p text:style-name="P662"><text:span text:style-name="T662_1">Financial<text:s/>Accountability</text:span><text:span text:style-name="T662_2"><text:note text:note-class="footnote"><text:note-citation/><text:note-body><text:p text:style-name="P663"><text:span text:style-name="T663_1"><text:s/>Includes<text:s/>accounting<text:s/>and<text:s/>forecasting<text:s/>on<text:s/>Hera.</text:span></text:p></text:note-body></text:note></text:span></text:p>
            </table:table-cell>
            <table:table-cell table:style-name="Cell147">
              <text:p text:style-name="P664"><text:span text:style-name="T664_1">HQ<text:s/>Dept</text:span></text:p>
            </table:table-cell>
            <table:table-cell table:style-name="Cell148">
              <text:p text:style-name="P665"><text:span text:style-name="T665_1">HQ<text:s/>Dept</text:span></text:p>
            </table:table-cell>
            <table:table-cell table:style-name="Cell149">
              <text:p text:style-name="P666"><text:span text:style-name="T666_1">Post</text:span></text:p>
            </table:table-cell>
            <table:table-cell table:style-name="Cell150">
              <text:p text:style-name="P667"><text:span text:style-name="T667_1">Post</text:span></text:p>
            </table:table-cell>
          </table:table-row>
          <table:table-row table:style-name="Row50">
            <table:table-cell table:style-name="Cell151" table:number-columns-spanned="5">
              <text:p text:style-name="P668"><text:span text:style-name="T668_1">Funding<text:s/>Arrangement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51">
            <table:table-cell table:style-name="Cell152">
              <text:p text:style-name="P669"><text:span text:style-name="T669_1">Who<text:s/>manages<text:s/>the<text:s/>Delivery<text:s/>partner?</text:span></text:p>
            </table:table-cell>
            <table:table-cell table:style-name="Cell153">
              <text:p text:style-name="P670"><text:span text:style-name="T670_1">HQ<text:s/>Dept</text:span></text:p>
            </table:table-cell>
            <table:table-cell table:style-name="Cell154">
              <text:p text:style-name="P671"><text:span text:style-name="T671_1">HQ<text:s/>Dept</text:span><text:span text:style-name="T671_2"><text:note text:note-class="footnote"><text:note-citation/><text:note-body><text:p text:style-name="P672"><text:span text:style-name="T672_1"><text:s/>It<text:s/>is<text:s/>possible<text:s/>to<text:s/>have<text:s/>a<text:s/>separate<text:s/>funding<text:s/>arrangement<text:s/>with<text:s/>the<text:s/>implementer,<text:s/>managed<text:s/>by<text:s/>the<text:s/>country<text:s/>post,<text:s/>but<text:s/>normally<text:s/>there<text:s/>will<text:s/>be<text:s/>a<text:s/>single<text:s/>funding<text:s/>arrangement<text:s/>managed<text:s/>by<text:s/>the<text:s/>CMP.<text:s text:c="2"/>See<text:s/>Page<text:s/>5.<text:s text:c="2"/></text:span></text:p></text:note-body></text:note></text:span></text:p>
            </table:table-cell>
            <table:table-cell table:style-name="Cell155">
              <text:p text:style-name="P673"><text:span text:style-name="T673_1">HQ<text:s/>Dept</text:span></text:p>
            </table:table-cell>
            <table:table-cell table:style-name="Cell156">
              <text:p text:style-name="P674"><text:span text:style-name="T674_1">Post</text:span></text:p>
            </table:table-cell>
          </table:table-row>
          <table:table-row table:style-name="Row52">
            <table:table-cell table:style-name="Cell157" table:number-columns-spanned="5">
              <text:p text:style-name="P675"><text:span text:style-name="T675_1">Delivery:<text:s/>Monitoring,<text:s/>Reporting<text:s/>and<text:s/>Performance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53">
            <table:table-cell table:style-name="Cell158">
              <text:p text:style-name="P676"><text:span text:style-name="T676_1">Who<text:s/>manages<text:s/>the<text:s/>Annual<text:s/>Review/PCR?</text:span></text:p>
            </table:table-cell>
            <table:table-cell table:style-name="Cell159">
              <text:p text:style-name="P677"><text:span text:style-name="T677_1">HQ<text:s/>Dept</text:span></text:p>
            </table:table-cell>
            <table:table-cell table:style-name="Cell160">
              <text:p text:style-name="P678"><text:span text:style-name="T678_1">HQ<text:s/>Dept</text:span><text:span text:style-name="T678_2"><text:line-break/>(Post<text:s/>input)</text:span></text:p>
            </table:table-cell>
            <table:table-cell table:style-name="Cell161">
              <text:p text:style-name="P679"><text:span text:style-name="T679_1">Post</text:span></text:p>
            </table:table-cell>
            <table:table-cell table:style-name="Cell162">
              <text:p text:style-name="P680"><text:span text:style-name="T680_1">Post</text:span></text:p>
            </table:table-cell>
          </table:table-row>
          <table:table-row table:style-name="Row54">
            <table:table-cell table:style-name="Cell163">
              <text:p text:style-name="P681"><text:span text:style-name="T681_1">Who<text:s/>manages<text:s/>risk?</text:span></text:p>
            </table:table-cell>
            <table:table-cell table:style-name="Cell164">
              <text:p text:style-name="P682"><text:span text:style-name="T682_1">HQ<text:s/>Dept</text:span></text:p>
            </table:table-cell>
            <table:table-cell table:style-name="Cell165">
              <text:p text:style-name="P683"><text:span text:style-name="T683_1">HQ<text:s/>Dept</text:span></text:p>
            </table:table-cell>
            <table:table-cell table:style-name="Cell166">
              <text:p text:style-name="P684"><text:span text:style-name="T684_1">Post/HQ<text:s/>Dept</text:span><text:span text:style-name="T684_2"><text:note text:note-class="footnote"><text:note-citation/><text:note-body><text:p text:style-name="P685"><text:span text:style-name="T685_1"><text:s/>Post<text:s/>and<text:s/>HQ<text:s/>Dept<text:s/>will<text:s/>need<text:s/>to<text:s/>agree<text:s/>ownership<text:s/>of<text:s/>key<text:s/>risks,<text:s/>depending<text:s/>on<text:s/>whether<text:s/>they<text:s/>relate<text:s/>to<text:s/>the<text:s/>partner<text:s/>or<text:s/>the<text:s/>project<text:s/>activity<text:s/>in<text:s/>country.<text:s text:c="2"/></text:span></text:p></text:note-body></text:note></text:span></text:p>
            </table:table-cell>
            <table:table-cell table:style-name="Cell167">
              <text:p text:style-name="P686"><text:span text:style-name="T686_1">Post</text:span></text:p>
            </table:table-cell>
          </table:table-row>
          <table:table-row table:style-name="Row55">
            <table:table-cell table:style-name="Cell168">
              <text:p text:style-name="P687"><text:span text:style-name="T687_1">Who<text:s/>ensures<text:s/>coherence<text:s/>and<text:s/>learning?</text:span></text:p>
            </table:table-cell>
            <table:table-cell table:style-name="Cell169">
              <text:p text:style-name="P688"><text:span text:style-name="T688_1">Joint<text:s/>responsibility<text:s/>-<text:s/>HQ<text:s/>Dept<text:s/>&amp;<text:s/>Post</text:span></text:p>
            </table:table-cell>
            <table:table-cell table:style-name="Cell170">
              <text:p text:style-name="P689"><text:span text:style-name="T689_1">Joint<text:s/>responsibility<text:s/>-<text:s/>HQ<text:s/>Dept<text:s/>&amp;<text:s/>Post</text:span></text:p>
            </table:table-cell>
            <table:table-cell table:style-name="Cell171">
              <text:p text:style-name="P690"><text:span text:style-name="T690_1">Joint<text:s/>responsibility<text:s/>-<text:s/>HQ<text:s/>Dept<text:s/>&amp;<text:s/>Post</text:span></text:p>
            </table:table-cell>
            <table:table-cell table:style-name="Cell172">
              <text:p text:style-name="P691"><text:span text:style-name="T691_1">Joint<text:s/>responsibility<text:s/>-<text:s/>HQ<text:s/>Dept<text:s/>&amp;<text:s/>Post</text:span></text:p>
            </table:table-cell>
          </table:table-row>
        </table:table>
        <text:p text:style-name="P692"/>
        <text:list text:style-name="LS40" xml:id="list296" text:continue-list="list186">
          <text:list-item>
            <text:p text:style-name="P693"><text:span text:style-name="T693_1">The</text:span><text:span text:style-name="T693_2">se<text:s/></text:span><text:span text:style-name="T693_3">programme<text:s/>management<text:s/>and<text:s/>financial<text:s/>management<text:s/></text:span><text:span text:style-name="T693_4">aspects<text:s/>will<text:s/></text:span><text:span text:style-name="T693_5">be<text:s/>taken<text:s/>into<text:s/>consideration<text:s/>as<text:s/>each<text:s/>partnership<text:s/>proposal<text:s/>is<text:s/></text:span><text:span text:style-name="T693_6">developed</text:span><text:span text:style-name="T693_7">.<text:s/></text:span><text:span text:style-name="T693_8">Under<text:s/>current<text:s/>processes,<text:s/>w</text:span><text:span text:style-name="T693_9">here<text:s/>a<text:s/>budget<text:s/>transfer<text:s/>is<text:s/></text:span><text:span text:style-name="T693_10">involved</text:span><text:span text:style-name="T693_11"><text:s/>this<text:s/>will<text:s/>reduce<text:s/>the<text:s/>BEH’s<text:s/></text:span><text:span text:style-name="T693_12">overall<text:s/>bilateral<text:s/>budget<text:s/></text:span><text:span text:style-name="T693_13">(and<text:s/>will<text:s/>be<text:s/>published<text:s/>annually<text:s/>in<text:s/>the<text:s/>FCDO<text:s/>accounts<text:s/>as<text:s/>part<text:s/>of<text:s/>the<text:s/>central<text:s/>department’s<text:s/>budget)</text:span><text:span text:style-name="T693_14">.<text:s/>But</text:span><text:span text:style-name="T693_15"><text:s/></text:span><text:span text:style-name="T693_16">if<text:s/>the<text:s/>budget<text:s/>transfer<text:s/>is<text:s/>explicitly<text:s/>to<text:s/>fund<text:s/>activities<text:s/>that<text:s/>benefit<text:s/></text:span><text:span text:style-name="T693_17">Zimbabwe</text:span><text:span text:style-name="T693_18"><text:s/>then<text:s/>it<text:s/>will<text:s/>be<text:s/>fully<text:s/>considered<text:s/></text:span><text:span text:style-name="T693_19">by<text:s/>the<text:s/>Policy<text:s/>and<text:s/>Programme<text:s/>Board<text:s/></text:span><text:span text:style-name="T693_20">as<text:s/>an<text:s/>option<text:s/>to<text:s/></text:span><text:span text:style-name="T693_21">help<text:s/></text:span><text:span text:style-name="T693_22">deliver<text:s/>the<text:s/>overarching<text:s/></text:span><text:span text:style-name="T693_23">outcomes<text:s/>of<text:s/>this<text:s/>business<text:s/>case.<text:s/></text:span></text:p>
          </text:list-item>
        </text:list>
        <text:p text:style-name="P694"/>
        <text:p text:style-name="P695"/>
        <text:p text:style-name="P696"/>
        <text:p text:style-name="P697"/>
        <text:list text:style-name="LS2" xml:id="list297" text:continue-list="list0">
          <text:list-item>
            <text:h text:style-name="P698" text:outline-level="2"><text:span text:style-name="T698_1">Financial<text:s/>Case</text:span><text:span text:style-name="T698_2"><text:s/></text:span></text:h>
          </text:list-item>
        </text:list>
        <text:p text:style-name="P699"/>
        <text:list text:style-name="LS40" xml:id="list298" text:continue-list="list186">
          <text:list-item>
            <text:p text:style-name="P700"><text:span text:style-name="T700_1">This<text:s/>will<text:s/>be<text:s/>an<text:s/>adaptive<text:s/>programme<text:s/>supporting<text:s/>relatively<text:s/>small<text:s/>projects<text:s/>that<text:s/>can<text:s/>rapidly<text:s/>adjust<text:s/>to<text:s/>ensure<text:s/>continued<text:s/>relevance</text:span><text:span text:style-name="T700_2">,<text:s/></text:span><text:span text:style-name="T700_3">effectiveness</text:span><text:span text:style-name="T700_4"><text:s/>and<text:s/>budget<text:s/>availability</text:span><text:span text:style-name="T700_5">.</text:span><text:span text:style-name="T700_6"><text:s/></text:span><text:span text:style-name="T700_7">While<text:s/>t</text:span><text:span text:style-name="T700_8">his<text:s/>will<text:s/>be<text:s/>the<text:s/>core<text:s/>delivery<text:s/>vehicle<text:s/>for<text:s/>the<text:s/>UK’s<text:s/>bilateral<text:s/>ODA,<text:s/>which<text:s/>is<text:s/>reducing<text:s/>in<text:s/>value<text:s/>over<text:s/>the<text:s/>next<text:s/>three<text:s/>years,<text:s/>i</text:span><text:span text:style-name="T700_9">t<text:s/>will<text:s/>form<text:s/>a</text:span><text:span text:style-name="T700_10">n</text:span><text:span text:style-name="T700_11"><text:s/></text:span><text:span text:style-name="T700_12">important<text:s/></text:span><text:span text:style-name="T700_13">part<text:s/></text:span><text:span text:style-name="T700_14">of<text:s/>the<text:s/>UK’s<text:s/>development<text:s/>work<text:s/>in<text:s/>Zimbabwe</text:span><text:span text:style-name="T700_15"><text:s/>which<text:s/>includes<text:s/>a<text:s/>focus<text:s/>on</text:span><text:span text:style-name="T700_16"><text:s/>shap</text:span><text:span text:style-name="T700_17">ing</text:span><text:span text:style-name="T700_18"><text:s/>the<text:s/>UK’s<text:s/>share<text:s/>of<text:s/>multilateral<text:s/>spend</text:span><text:span text:style-name="T700_19"><text:s/>(for<text:s/>example,<text:s/>through<text:s/>global<text:s/>health,<text:s/>education<text:s/>or<text:s/>climate<text:s/>funds)</text:span><text:span text:style-name="T700_20">,<text:s/>shifting<text:s/>from<text:s/>grants<text:s/>to<text:s/>expertise</text:span><text:span text:style-name="T700_21"><text:s/></text:span><text:span text:style-name="T700_22">and<text:s/>harnessing<text:s/>wider<text:s/></text:span><text:span text:style-name="T700_23">UK<text:s/>levers<text:s/>and<text:s/>tools.<text:s/></text:span><text:span text:style-name="T700_24"><text:s/></text:span></text:p>
          </text:list-item>
        </text:list>
        <text:p text:style-name="P701"/>
        <text:list text:style-name="LS40" xml:id="list299" text:continue-list="list186">
          <text:list-item>
            <text:p text:style-name="P702"><text:span text:style-name="T702_1">The<text:s/>budget<text:s/>allocation,<text:s/>across<text:s/>financial<text:s/>years<text:s/>and<text:s/>by<text:s/>outcome<text:s/>area,<text:s/>is<text:s/>set<text:s/>out<text:s/>below.<text:s/></text:span><text:span text:style-name="T702_2">A</text:span><text:span text:style-name="T702_3">n<text:s/>indicative</text:span><text:span text:style-name="T702_4"><text:s/>disbursement<text:s/>schedule<text:s/>will<text:s/>be<text:s/>set<text:s/>out<text:s/></text:span><text:span text:style-name="T702_5">before<text:s/>at<text:s/>the<text:s/>start<text:s/>of<text:s/>each<text:s/>financial<text:s/>year,<text:s/>and<text:s/>this<text:s/>will<text:s/>be<text:s/></text:span><text:span text:style-name="T702_6">c</text:span><text:span text:style-name="T702_7">onfirmed<text:s/>or<text:s/>adjusted<text:s/>as<text:s/>project<text:s/>interventions<text:s/>are<text:s/>approved</text:span><text:span text:style-name="T702_8"><text:s/>by<text:s/>the<text:s/>Policy<text:s/>and<text:s/>Programme<text:s/>Board</text:span><text:span text:style-name="T702_9">.<text:s/></text:span><text:span text:style-name="T702_10">Given<text:s/>the<text:s/>flexible<text:s/>and<text:s/>adaptive<text:s/>nature<text:s/>of<text:s/>the<text:s/>programme,<text:s/></text:span><text:span text:style-name="T702_11">the<text:s/>team<text:s/>will<text:s/>need<text:s/>to<text:s/>carefully<text:s/>manage<text:s/></text:span><text:span text:style-name="T702_12">forecast</text:span><text:span text:style-name="T702_13">s</text:span><text:span text:style-name="T702_14"><text:s/>and<text:s/>budget</text:span><text:span text:style-name="T702_15">s</text:span><text:span text:style-name="T702_16"><text:s/></text:span><text:span text:style-name="T702_17">and<text:s/>have<text:s/>clear<text:s/></text:span><text:span text:style-name="T702_18">options<text:s/>to<text:s/>increase<text:s/>and<text:s/>reduce<text:s/>spending<text:s/></text:span><text:span text:style-name="T702_19">throughout<text:s/>the<text:s/>year<text:s/>and<text:s/>the<text:s/>programme<text:s/>lifecycle.<text:s/></text:span><text:span text:style-name="T702_20">The</text:span><text:span text:style-name="T702_21">re<text:s/>are<text:s/>funds<text:s/>allocated<text:s/>within<text:s/>this<text:s/>business<text:s/>case<text:s/>for<text:s/>the</text:span><text:span text:style-name="T702_22"><text:s/>programme-funded<text:s/>Health<text:s/>and<text:s/>Human<text:s/>Capital<text:s/>Advisor<text:s/>rol</text:span><text:span text:style-name="T702_23">e</text:span><text:span text:style-name="T702_24">,<text:s/>referenced<text:s/>in<text:s/>the<text:s/>Appraisal<text:s/>Case</text:span><text:span text:style-name="T702_25">.<text:s/></text:span><text:span text:style-name="T702_26">We<text:s/>would<text:s/>ensure<text:s/>that<text:s/>a</text:span><text:span text:style-name="T702_27">ny<text:s/>extension<text:s/></text:span><text:span text:style-name="T702_28">of<text:s/>the<text:s/>role<text:s/></text:span><text:span text:style-name="T702_29">beyond<text:s/>the<text:s/>current<text:s/>Spending<text:s/>Review<text:s/>period<text:s/>would</text:span><text:span text:style-name="T702_30"><text:s/>follow<text:s/>HMG<text:s/>financial<text:s/>rules.<text:s/></text:span><text:span text:style-name="T702_31"><text:s text:c="2"/></text:span></text:p>
          </text:list-item>
        </text:list>
        <text:p text:style-name="P703"/>
        <text:p text:style-name="P704"><text:span text:style-name="T704_1">Table<text:s/></text:span><text:span text:style-name="T704_2">6</text:span><text:span text:style-name="T704_3">.<text:s/></text:span><text:span text:style-name="T704_4">Indicative</text:span><text:span text:style-name="T704_5"><text:s/></text:span><text:span text:style-name="T704_6">budget<text:s/>allocation<text:s/></text:span><text:span text:style-name="T704_7">across<text:s/>outcomes<text:s/></text:span><text:span text:style-name="T704_8">(£<text:s/>million):</text:span></text:p>
        <text:p text:style-name="P705"/>
        <table:table table:style-name="Table14"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row table:style-name="Row56">
            <table:table-cell table:style-name="Cell173">
              <text:p text:style-name="P706"/>
            </table:table-cell>
            <table:table-cell table:style-name="Cell174">
              <text:p text:style-name="P707"><text:span text:style-name="T707_1">FY<text:s/>26/27</text:span></text:p>
            </table:table-cell>
            <table:table-cell table:style-name="Cell175">
              <text:p text:style-name="P708"><text:span text:style-name="T708_1">FY<text:s/>27/28</text:span></text:p>
            </table:table-cell>
            <table:table-cell table:style-name="Cell176">
              <text:p text:style-name="P709"><text:span text:style-name="T709_1">FY<text:s/>28/29</text:span></text:p>
            </table:table-cell>
            <table:table-cell table:style-name="Cell177">
              <text:p text:style-name="P710"><text:span text:style-name="T710_1">FY<text:s/>29/30</text:span></text:p>
            </table:table-cell>
          </table:table-row>
          <table:table-row table:style-name="Row57">
            <table:table-cell table:style-name="Cell178" table:number-columns-spanned="5">
              <text:p text:style-name="P711"><text:span text:style-name="T711_1">Pillar<text:s/>1.<text:s/>Strengthen<text:s/>the<text:s/>foundations<text:s/>for<text:s/>growth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58">
            <table:table-cell table:style-name="Cell179">
              <text:p text:style-name="P712"><text:span text:style-name="T712_1">1A.<text:s/>Human<text:s/>capital</text:span></text:p>
            </table:table-cell>
            <table:table-cell table:style-name="Cell180">
              <text:p text:style-name="P713"><text:span text:style-name="T713_1">4.9</text:span></text:p>
            </table:table-cell>
            <table:table-cell table:style-name="Cell181">
              <text:p text:style-name="P714"><text:span text:style-name="T714_1">2.9</text:span></text:p>
            </table:table-cell>
            <table:table-cell table:style-name="Cell182">
              <text:p text:style-name="P715"><text:span text:style-name="T715_1">1.6</text:span></text:p>
            </table:table-cell>
            <table:table-cell table:style-name="Cell183">
              <text:p text:style-name="P716"><text:span text:style-name="T716_1">1.6</text:span></text:p>
            </table:table-cell>
          </table:table-row>
          <table:table-row table:style-name="Row59">
            <table:table-cell table:style-name="Cell184">
              <text:p text:style-name="P717"><text:span text:style-name="T717_1">Of<text:s/>which:<text:s/>programme<text:s/>funded<text:s/>post</text:span></text:p>
            </table:table-cell>
            <table:table-cell table:style-name="Cell185">
              <text:p text:style-name="P718"><text:span text:style-name="T718_1">0.16</text:span></text:p>
            </table:table-cell>
            <table:table-cell table:style-name="Cell186">
              <text:p text:style-name="P719"><text:span text:style-name="T719_1">0.16</text:span></text:p>
            </table:table-cell>
            <table:table-cell table:style-name="Cell187">
              <text:p text:style-name="P720"><text:span text:style-name="T720_1">0.16</text:span></text:p>
            </table:table-cell>
            <table:table-cell table:style-name="Cell188">
              <text:p text:style-name="P721"><text:span text:style-name="T721_1">0.16</text:span></text:p>
            </table:table-cell>
          </table:table-row>
          <table:table-row table:style-name="Row60">
            <table:table-cell table:style-name="Cell189">
              <text:p text:style-name="P722"><text:span text:style-name="T722_1">1B.<text:s/>Governance<text:s/>&amp;<text:s/>policy<text:s/>environment</text:span></text:p>
            </table:table-cell>
            <table:table-cell table:style-name="Cell190">
              <text:p text:style-name="P723"><text:span text:style-name="T723_1">1.2</text:span></text:p>
            </table:table-cell>
            <table:table-cell table:style-name="Cell191">
              <text:p text:style-name="P724"><text:span text:style-name="T724_1">1.9</text:span></text:p>
            </table:table-cell>
            <table:table-cell table:style-name="Cell192">
              <text:p text:style-name="P725"><text:span text:style-name="T725_1">1.7</text:span></text:p>
            </table:table-cell>
            <table:table-cell table:style-name="Cell193">
              <text:p text:style-name="P726"><text:span text:style-name="T726_1">1.7</text:span></text:p>
            </table:table-cell>
          </table:table-row>
          <table:table-row table:style-name="Row61">
            <table:table-cell table:style-name="Cell194">
              <text:p text:style-name="P727"><text:span text:style-name="T727_1">1C.<text:s/>Sustainability<text:s/>&amp;<text:s/>resilience</text:span></text:p>
            </table:table-cell>
            <table:table-cell table:style-name="Cell195">
              <text:p text:style-name="P728"><text:span text:style-name="T728_1">1.0</text:span></text:p>
            </table:table-cell>
            <table:table-cell table:style-name="Cell196">
              <text:p text:style-name="P729"><text:span text:style-name="T729_1">0.5</text:span></text:p>
            </table:table-cell>
            <table:table-cell table:style-name="Cell197">
              <text:p text:style-name="P730"><text:span text:style-name="T730_1">0.2</text:span></text:p>
            </table:table-cell>
            <table:table-cell table:style-name="Cell198">
              <text:p text:style-name="P731"><text:span text:style-name="T731_1">0.2</text:span></text:p>
            </table:table-cell>
          </table:table-row>
          <table:table-row table:style-name="Row62">
            <table:table-cell table:style-name="Cell199">
              <text:p text:style-name="P732"><text:span text:style-name="T732_1">Of<text:s/>which:<text:s/>CDEL</text:span></text:p>
            </table:table-cell>
            <table:table-cell table:style-name="Cell200">
              <text:p text:style-name="P733"><text:span text:style-name="T733_1">1.0</text:span></text:p>
            </table:table-cell>
            <table:table-cell table:style-name="Cell201">
              <text:p text:style-name="P734"><text:span text:style-name="T734_1">0.5</text:span></text:p>
            </table:table-cell>
            <table:table-cell table:style-name="Cell202">
              <text:p text:style-name="P735"><text:span text:style-name="T735_1">-</text:span></text:p>
            </table:table-cell>
            <table:table-cell table:style-name="Cell203">
              <text:p text:style-name="P736"><text:span text:style-name="T736_1">-</text:span></text:p>
            </table:table-cell>
          </table:table-row>
          <table:table-row table:style-name="Row63">
            <table:table-cell table:style-name="Cell204">
              <text:p text:style-name="P737"><text:span text:style-name="T737_1">Sub-total:</text:span></text:p>
            </table:table-cell>
            <table:table-cell table:style-name="Cell205">
              <text:p text:style-name="P738"><text:span text:style-name="T738_1">7.1</text:span></text:p>
            </table:table-cell>
            <table:table-cell table:style-name="Cell206">
              <text:p text:style-name="P739"><text:span text:style-name="T739_1">5.3</text:span></text:p>
            </table:table-cell>
            <table:table-cell table:style-name="Cell207">
              <text:p text:style-name="P740"><text:span text:style-name="T740_1">3.5</text:span></text:p>
            </table:table-cell>
            <table:table-cell table:style-name="Cell208">
              <text:p text:style-name="P741"><text:span text:style-name="T741_1">3.5</text:span></text:p>
            </table:table-cell>
          </table:table-row>
          <table:table-row table:style-name="Row64">
            <table:table-cell table:style-name="Cell209" table:number-columns-spanned="5">
              <text:p text:style-name="P742"><text:span text:style-name="T742_1">Pillar<text:s/>2.<text:s/>Accelerate<text:s/>the<text:s/>most<text:s/>transformative<text:s/>drivers<text:s/>of<text:s/>growth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65">
            <table:table-cell table:style-name="Cell210">
              <text:p text:style-name="P743"><text:span text:style-name="T743_1">2A.<text:s/>Finance<text:s/>&amp;<text:s/>investment</text:span></text:p>
            </table:table-cell>
            <table:table-cell table:style-name="Cell211">
              <text:p text:style-name="P744"><text:span text:style-name="T744_1">0.7</text:span></text:p>
            </table:table-cell>
            <table:table-cell table:style-name="Cell212">
              <text:p text:style-name="P745"><text:span text:style-name="T745_1">0.3</text:span></text:p>
            </table:table-cell>
            <table:table-cell table:style-name="Cell213">
              <text:p text:style-name="P746"><text:span text:style-name="T746_1">0.1</text:span></text:p>
            </table:table-cell>
            <table:table-cell table:style-name="Cell214">
              <text:p text:style-name="P747"><text:span text:style-name="T747_1">0.1</text:span></text:p>
            </table:table-cell>
          </table:table-row>
          <table:table-row table:style-name="Row66">
            <table:table-cell table:style-name="Cell215">
              <text:p text:style-name="P748"><text:span text:style-name="T748_1">Of<text:s/>which:<text:s/>CDEL</text:span></text:p>
            </table:table-cell>
            <table:table-cell table:style-name="Cell216">
              <text:p text:style-name="P749"><text:span text:style-name="T749_1">0.5</text:span></text:p>
            </table:table-cell>
            <table:table-cell table:style-name="Cell217">
              <text:p text:style-name="P750"><text:span text:style-name="T750_1">0.2</text:span></text:p>
            </table:table-cell>
            <table:table-cell table:style-name="Cell218">
              <text:p text:style-name="P751"><text:span text:style-name="T751_1">-</text:span></text:p>
            </table:table-cell>
            <table:table-cell table:style-name="Cell219">
              <text:p text:style-name="P752"><text:span text:style-name="T752_1">-</text:span></text:p>
            </table:table-cell>
          </table:table-row>
          <table:table-row table:style-name="Row67">
            <table:table-cell table:style-name="Cell220">
              <text:p text:style-name="P753"><text:span text:style-name="T753_1">2B.<text:s/>Private<text:s/>sector<text:s/>productivity<text:s/>&amp;<text:s/>innovation</text:span></text:p>
            </table:table-cell>
            <table:table-cell table:style-name="Cell221">
              <text:p text:style-name="P754"><text:span text:style-name="T754_1">0.4</text:span></text:p>
            </table:table-cell>
            <table:table-cell table:style-name="Cell222">
              <text:p text:style-name="P755"><text:span text:style-name="T755_1">0.4</text:span></text:p>
            </table:table-cell>
            <table:table-cell table:style-name="Cell223">
              <text:p text:style-name="P756"><text:span text:style-name="T756_1">0.1</text:span></text:p>
            </table:table-cell>
            <table:table-cell table:style-name="Cell224">
              <text:p text:style-name="P757"><text:span text:style-name="T757_1">0.1</text:span></text:p>
            </table:table-cell>
          </table:table-row>
          <table:table-row table:style-name="Row68">
            <table:table-cell table:style-name="Cell225">
              <text:p text:style-name="P758"><text:span text:style-name="T758_1">2C.<text:s/>Trade<text:s/>and<text:s/>market<text:s/>access</text:span></text:p>
            </table:table-cell>
            <table:table-cell table:style-name="Cell226">
              <text:p text:style-name="P759"><text:span text:style-name="T759_1">2.3</text:span></text:p>
            </table:table-cell>
            <table:table-cell table:style-name="Cell227">
              <text:p text:style-name="P760"><text:span text:style-name="T760_1">1.3</text:span></text:p>
            </table:table-cell>
            <table:table-cell table:style-name="Cell228">
              <text:p text:style-name="P761"><text:span text:style-name="T761_1">1.3</text:span></text:p>
            </table:table-cell>
            <table:table-cell table:style-name="Cell229">
              <text:p text:style-name="P762"><text:span text:style-name="T762_1">1.3</text:span></text:p>
            </table:table-cell>
          </table:table-row>
          <table:table-row table:style-name="Row69">
            <table:table-cell table:style-name="Cell230">
              <text:p text:style-name="P763"><text:span text:style-name="T763_1">Sub-total:</text:span></text:p>
            </table:table-cell>
            <table:table-cell table:style-name="Cell231">
              <text:p text:style-name="P764"><text:span text:style-name="T764_1">3.4</text:span></text:p>
            </table:table-cell>
            <table:table-cell table:style-name="Cell232">
              <text:p text:style-name="P765"><text:span text:style-name="T765_1">2.0</text:span></text:p>
            </table:table-cell>
            <table:table-cell table:style-name="Cell233">
              <text:p text:style-name="P766"><text:span text:style-name="T766_1">1.5</text:span></text:p>
            </table:table-cell>
            <table:table-cell table:style-name="Cell234">
              <text:p text:style-name="P767"><text:span text:style-name="T767_1">1.5</text:span></text:p>
            </table:table-cell>
          </table:table-row>
          <table:table-row table:style-name="Row70">
            <table:table-cell table:style-name="Cell235">
              <text:p text:style-name="P768"><text:span text:style-name="T768_1">TOTAL</text:span></text:p>
            </table:table-cell>
            <table:table-cell table:style-name="Cell236">
              <text:p text:style-name="P769"><text:span text:style-name="T769_1">10.5</text:span></text:p>
            </table:table-cell>
            <table:table-cell table:style-name="Cell237">
              <text:p text:style-name="P770"><text:span text:style-name="T770_1">7.3</text:span></text:p>
            </table:table-cell>
            <table:table-cell table:style-name="Cell238">
              <text:p text:style-name="P771"><text:span text:style-name="T771_1">5.0</text:span></text:p>
            </table:table-cell>
            <table:table-cell table:style-name="Cell239">
              <text:p text:style-name="P772"><text:span text:style-name="T772_1">5.0</text:span></text:p>
            </table:table-cell>
          </table:table-row>
        </table:table>
        <text:p text:style-name="P773"/>
        <text:p text:style-name="P774"/>
        <text:p text:style-name="P775"/>
        <text:p text:style-name="P776"><text:span text:style-name="T776_1">Financial<text:s/>g</text:span><text:span text:style-name="T776_2">overnance</text:span><text:span text:style-name="T776_3">,<text:s/>risk<text:s/>management<text:s/>and<text:s/>internal<text:s/>controls<text:s/></text:span></text:p>
        <text:p text:style-name="P777"/>
        <text:list text:style-name="LS40" xml:id="list300" text:continue-list="list186">
          <text:list-item>
            <text:p text:style-name="P778"><text:span text:style-name="T778_1">All<text:s/>proposals<text:s/>for<text:s/>ODA<text:s/>spend<text:s/></text:span><text:span text:style-name="T778_2">through<text:s/>this<text:s/>programme<text:s/></text:span><text:span text:style-name="T778_3">will<text:s/></text:span><text:span text:style-name="T778_4">need</text:span><text:span text:style-name="T778_5"><text:s/></text:span><text:span text:style-name="T778_6">to<text:s/>be<text:s/>approved<text:s/>by<text:s/>the<text:s/>Policy<text:s/>and<text:s/>Programme<text:s/>Board.</text:span><text:span text:style-name="T778_7"><text:s/>Any<text:s/>proposals<text:s/>considered<text:s/>novel<text:s/>or<text:s/>contentious<text:s/>will<text:s/>be<text:s/>escalated<text:s/>to<text:s/>the<text:s/>Country<text:s/>Board.<text:s/></text:span></text:p>
          </text:list-item>
        </text:list>
        <text:p text:style-name="P779"/>
        <text:list text:style-name="LS40" xml:id="list301" text:continue-list="list186">
          <text:list-item>
            <text:p text:style-name="P780"><text:span text:style-name="T780_1">The<text:s/></text:span><text:span text:style-name="T780_2">C</text:span><text:span text:style-name="T780_3">ountry<text:s/></text:span><text:span text:style-name="T780_4">B</text:span><text:span text:style-name="T780_5">oard<text:s/>will<text:s/>have<text:s/>oversight<text:s/>over<text:s/>all<text:s/>payments<text:s/>through<text:s/>review<text:s/>and<text:s/>approval<text:s/>of<text:s/></text:span><text:span text:style-name="T780_6">a<text:s/>six-monthly<text:s/>payment<text:s/>schedule</text:span><text:span text:style-name="T780_7"><text:s/>which<text:s/>is<text:s/>required<text:s/>before<text:s/>funds<text:s/>are<text:s/>disbursed.</text:span><text:span text:style-name="T780_8"><text:s/></text:span></text:p>
          </text:list-item>
        </text:list>
        <text:p text:style-name="P781"/>
        <text:list text:style-name="LS40" xml:id="list302" text:continue-list="list186">
          <text:list-item>
            <text:p text:style-name="P782"><text:span text:style-name="T782_1">Budgets<text:s/>and<text:s/>forecasts<text:s/>will<text:s/>be<text:s/>scrutinised<text:s/>at<text:s/>the<text:s/>monthly<text:s/>finance<text:s/>and<text:s/>compliance<text:s/>meetings<text:s/>and<text:s/>further<text:s/>challenged<text:s/>at<text:s/>the<text:s/>monthly<text:s/>senior<text:s/>budget<text:s/>holder<text:s/>meeting<text:s/>with<text:s/>key<text:s/>risks<text:s/>flagged<text:s/>to<text:s/>the<text:s/></text:span><text:span text:style-name="T782_2">C</text:span><text:span text:style-name="T782_3">ountry<text:s/></text:span><text:span text:style-name="T782_4">B</text:span><text:span text:style-name="T782_5">oard.</text:span></text:p>
          </text:list-item>
        </text:list>
        <text:p text:style-name="P783"/>
        <text:list text:style-name="LS40" xml:id="list303" text:continue-list="list186">
          <text:list-item>
            <text:p text:style-name="P784"><text:span text:style-name="T784_1">As<text:s/>noted<text:s/></text:span><text:span text:style-name="T784_2">in<text:s/>the<text:s/>commercial<text:s/>case</text:span><text:span text:style-name="T784_3">,</text:span><text:span text:style-name="T784_4"><text:s/>the<text:s/>programme<text:s/>will<text:s/>be<text:s/>delivered<text:s/>through<text:s/></text:span><text:span text:style-name="T784_5">a<text:s/></text:span><text:span text:style-name="T784_6">range</text:span><text:span text:style-name="T784_7"><text:s/>of<text:s/></text:span><text:span text:style-name="T784_8">different<text:s/></text:span><text:span text:style-name="T784_9">funding<text:s/></text:span><text:span text:style-name="T784_10">arrangements</text:span><text:span text:style-name="T784_11">.</text:span><text:span text:style-name="T784_12"><text:s/></text:span><text:span text:style-name="T784_13">U</text:span><text:span text:style-name="T784_14">p</text:span><text:span text:style-name="T784_15">-</text:span><text:span text:style-name="T784_16">to</text:span><text:span text:style-name="T784_17">-</text:span><text:span text:style-name="T784_18">date</text:span><text:span text:style-name="T784_19"><text:s/></text:span><text:span text:style-name="T784_20">agreement<text:s/>templates<text:s/></text:span><text:span text:style-name="T784_21">will<text:s/>be<text:s/>used<text:s/></text:span><text:span text:style-name="T784_22">for<text:s/>all<text:s/>funding<text:s/></text:span><text:span text:style-name="T784_23">arrangements</text:span><text:span text:style-name="T784_24"><text:s/>and<text:s/></text:span><text:span text:style-name="T784_25">these<text:s/></text:span><text:span text:style-name="T784_26">will<text:s/></text:span><text:span text:style-name="T784_27">be</text:span><text:span text:style-name="T784_28"><text:s/>accompanied<text:s/>by<text:s/></text:span><text:span text:style-name="T784_29">a<text:s/>signed<text:s/>due<text:s/>diligence<text:s/>assessment</text:span><text:span text:style-name="T784_30"><text:s/></text:span><text:span text:style-name="T784_31">and</text:span><text:span text:style-name="T784_32"><text:s/>approved<text:s/>budget<text:s/>that<text:s/>covers<text:s/>the<text:s/>duration<text:s/>of<text:s/>the<text:s/>project</text:span><text:span text:style-name="T784_33"><text:s/>prior<text:s/>to<text:s/>disbursing<text:s/>funds</text:span><text:span text:style-name="T784_34">.<text:s/></text:span><text:span text:style-name="T784_35">We</text:span><text:span text:style-name="T784_36"><text:s/></text:span><text:span text:style-name="T784_37">will<text:s/>ensure<text:s/>the<text:s/></text:span><text:span text:style-name="T784_38">p</text:span><text:span text:style-name="T784_39">ro</text:span><text:span text:style-name="T784_40">gramme<text:s/>operating<text:s/>framework<text:s/></text:span><text:span text:style-name="T784_41">(PrOF)<text:s/></text:span><text:span text:style-name="T784_42">rules</text:span><text:span text:style-name="T784_43"><text:s/>are<text:s/>followed</text:span><text:span text:style-name="T784_44"><text:s/>for<text:s/>each<text:s/>funding<text:s/>arrangement.<text:s/></text:span></text:p>
          </text:list-item>
        </text:list>
        <text:p text:style-name="P785"/>
        <text:list text:style-name="LS40" xml:id="list304" text:continue-list="list186">
          <text:list-item>
            <text:p text:style-name="P786"><text:span text:style-name="T786_1">Given<text:s/>most<text:s/>of<text:s/>the<text:s/>funding<text:s/></text:span><text:span text:style-name="T786_2">(</text:span><text:span text:style-name="T786_3">a</text:span><text:span text:style-name="T786_4">t<text:s/>least<text:s/>60%</text:span><text:span text:style-name="T786_5">)</text:span><text:span text:style-name="T786_6"><text:s/>will<text:s/>be<text:s/>delivered<text:s/>through<text:s/>accountable<text:s/>grants<text:s/></text:span><text:span text:style-name="T786_7">the<text:s/>programme<text:s/>team<text:s/>will<text:s/></text:span><text:span text:style-name="T786_8">carry<text:s/>out<text:s/>a<text:s/>robust<text:s/></text:span><text:span text:style-name="T786_9">assessment</text:span><text:span text:style-name="T786_10"><text:s/>of<text:s/></text:span><text:span text:style-name="T786_11">a</text:span><text:span text:style-name="T786_12"><text:s/>partner</text:span><text:span text:style-name="T786_13">’</text:span><text:span text:style-name="T786_14">s<text:s/>capacity<text:s/>before<text:s/>determining<text:s/>if<text:s/>the<text:s/>agreement<text:s/>will<text:s/>be<text:s/>paid<text:s/>in<text:s/>advance<text:s/>or<text:s/>arrears.<text:s/></text:span><text:span text:style-name="T786_15">We<text:s/>will<text:s/>ensure<text:s/></text:span><text:span text:style-name="T786_16">partners<text:s/>adhere<text:s/>to<text:s/>FCDO’s<text:s/>Eligible<text:s/>Cost<text:s/>Guidance<text:s/>for<text:s/>Accountable<text:s/>Grants,<text:s/>including<text:s/>for<text:s/>Non-Project<text:s/>Attributable<text:s/>Costs<text:s/>(NPAC).<text:s/></text:span><text:span text:style-name="T786_17">We<text:s/>will<text:s/>ensure<text:s/>NPAC<text:s/>costs<text:s/>are<text:s/>kept<text:s/>to<text:s/>a<text:s/>minimum<text:s/>and<text:s/>monitor<text:s/>these<text:s/>throughout<text:s/>the<text:s/>life<text:s/>of<text:s/>the<text:s/>project.<text:s/></text:span><text:span text:style-name="T786_18">C</text:span><text:span text:style-name="T786_19">osted</text:span><text:span text:style-name="T786_20"><text:s/>work<text:s/>plans,<text:s/>forecasts<text:s/>and<text:s/>expenditure<text:s/>reports<text:s/></text:span><text:span text:style-name="T786_21">will<text:s/>be<text:s/>scrutinised<text:s/></text:span><text:span text:style-name="T786_22">before<text:s/>processing<text:s/>payments<text:s/>to<text:s/>ensure<text:s/>payments<text:s/>are<text:s/>not<text:s/>made<text:s/>in<text:s/>advance<text:s/>of<text:s/>need.<text:s/></text:span></text:p>
          </text:list-item>
        </text:list>
        <text:p text:style-name="P787"/>
        <text:list text:style-name="LS40" xml:id="list305" text:continue-list="list186">
          <text:list-item>
            <text:p text:style-name="P788"><text:span text:style-name="T788_1">P</text:span><text:span text:style-name="T788_2">ayments<text:s/>made<text:s/>in<text:s/>Zimbabwe<text:s/>are<text:s/>predominately<text:s/></text:span><text:span text:style-name="T788_3">in<text:s/></text:span><text:span text:style-name="T788_4">US</text:span><text:span text:style-name="T788_5">D.<text:s/>Th</text:span><text:span text:style-name="T788_6">ere<text:s/></text:span><text:span text:style-name="T788_7">is<text:s/>therefore<text:s/></text:span><text:span text:style-name="T788_8">a<text:s/>risk<text:s/></text:span><text:span text:style-name="T788_9">of<text:s/>e</text:span><text:span text:style-name="T788_10">xchange<text:s/>rate<text:s/>fluct</text:span><text:span text:style-name="T788_11">uations</text:span><text:span text:style-name="T788_12"><text:s/>against<text:s/>the<text:s/>GBP.<text:s/>Advers</text:span><text:span text:style-name="T788_13">e<text:s/>movements<text:s/>may<text:s/>th</text:span><text:span text:style-name="T788_14">erefore</text:span><text:span text:style-name="T788_15"><text:s/>impact<text:s/>on<text:s/>the<text:s/>programme</text:span><text:span text:style-name="T788_16">’</text:span><text:span text:style-name="T788_17">s<text:s/>ability<text:s/>to<text:s/>deliver<text:s/>results</text:span><text:span text:style-name="T788_18"><text:s/>and<text:s/>achieve<text:s/>value<text:s/>for<text:s/>money.<text:s/></text:span><text:span text:style-name="T788_19"><text:s/>We<text:s/>will<text:s/>therefor</text:span><text:span text:style-name="T788_20">e</text:span><text:span text:style-name="T788_21"><text:s/>assess<text:s/>this<text:s/>risk<text:s/>during<text:s/>the<text:s/>due<text:s/>diligence<text:s/>phase<text:s/>and</text:span><text:span text:style-name="T788_22"><text:s/>ensure<text:s/></text:span><text:span text:style-name="T788_23">partners</text:span><text:span text:style-name="T788_24"><text:s/></text:span><text:span text:style-name="T788_25">set<text:s/>out<text:s/>a<text:s/>mitigation<text:s/>plan<text:s/>that<text:s/>will<text:s/>iden</text:span><text:span text:style-name="T788_26">tify</text:span><text:span text:style-name="T788_27"><text:s/>a</text:span><text:span text:style-name="T788_28">ctivities</text:span><text:span text:style-name="T788_29"><text:s/>that<text:s/>can<text:s/>be<text:s/>de-prior</text:span><text:span text:style-name="T788_30">itised</text:span><text:span text:style-name="T788_31">/prioritised<text:s/></text:span><text:span text:style-name="T788_32">throughout<text:s/>implementation</text:span><text:span text:style-name="T788_33"><text:s/></text:span><text:span text:style-name="T788_34">as<text:s/>a<text:s/>result<text:s/>of</text:span><text:span text:style-name="T788_35"><text:s/>ex</text:span><text:span text:style-name="T788_36">change</text:span><text:span text:style-name="T788_37"><text:s/>rate<text:s/>movements.<text:s/>W</text:span><text:span text:style-name="T788_38">e<text:s/></text:span><text:span text:style-name="T788_39">will<text:s/></text:span><text:span text:style-name="T788_40">require<text:s/>partners<text:s/>to<text:s/>report<text:s/>on<text:s/>exchange<text:s/>rate<text:s/>movements<text:s/>at</text:span><text:span text:style-name="T788_41"><text:s/></text:span><text:span text:style-name="T788_42">least<text:s/>quarterly<text:s/>and<text:s/></text:span><text:span text:style-name="T788_43">monitor<text:s/>this<text:s/>risk<text:s/>throughout<text:s/>the<text:s/>lifetime<text:s/>of<text:s/>the<text:s/>project<text:s/>in<text:s/>line<text:s/>with<text:s/>FCDO<text:s/>budget<text:s/>policy.</text:span></text:p>
          </text:list-item>
        </text:list>
        <text:p text:style-name="P789"/>
        <text:p text:style-name="P790"><text:span text:style-name="T790_1">Fiduciary<text:s/>risk<text:s/></text:span></text:p>
        <text:p text:style-name="P791"/>
        <text:list text:style-name="LS40" xml:id="list306" text:continue-list="list186">
          <text:list-item>
            <text:p text:style-name="P792"><text:span text:style-name="T792_1">In<text:s/>a<text:s/>context<text:s/>of<text:s/></text:span><text:span text:style-name="T792_2">deteriorating<text:s/>perceptions<text:s/>of<text:s/></text:span><text:span text:style-name="T792_3">corruption<text:s/></text:span><text:span text:style-name="T792_4">(</text:span><text:span text:style-name="T792_5">as<text:s/>measured<text:s/>by<text:s/>the<text:s/>Corruption<text:s/>Perceptions<text:s/>Index<text:s/>in<text:s/>which<text:s/>Zimbabwe<text:s/>ranks<text:s/>157<text:s/>out<text:s/>of<text:s/>180<text:s/>countries)</text:span><text:span text:style-name="T792_6">,<text:s/>the<text:s/>operating<text:s/>environment<text:s/></text:span><text:span text:style-name="T792_7">may<text:s/>impact<text:s/>on<text:s/>the<text:s/>programme</text:span><text:span text:style-name="T792_8">’</text:span><text:span text:style-name="T792_9">s<text:s/>ability</text:span><text:span text:style-name="T792_10"><text:s/></text:span><text:span text:style-name="T792_11">to<text:s/></text:span><text:span text:style-name="T792_12">deliver</text:span><text:span text:style-name="T792_13">,</text:span><text:span text:style-name="T792_14"><text:s/>and</text:span><text:span text:style-name="T792_15"><text:s/></text:span><text:span text:style-name="T792_16">may<text:s/></text:span><text:span text:style-name="T792_17">cause<text:s/>reputational<text:s/>damage.<text:s/></text:span><text:span text:style-name="T792_18">In<text:s/>line<text:s/>with<text:s/>our<text:s/>counter<text:s/>fraud<text:s/></text:span><text:span text:style-name="T792_19">strategy,</text:span><text:span text:style-name="T792_20"><text:s/>we<text:s/>will<text:s/>ensure<text:s/>that<text:s/>financial<text:s/>processes<text:s/>across<text:s/>all<text:s/>funding<text:s/>arrangements<text:s/>are<text:s/>adequate<text:s/>in<text:s/>design<text:s/>and<text:s/>operating<text:s/>effec</text:span><text:span text:style-name="T792_21">tively</text:span><text:span text:style-name="T792_22"><text:s/>to<text:s/>mitigate<text:s/>against<text:s/>the<text:s/>risk<text:s/>of<text:s/>fraud<text:s/>bribery<text:s/>and<text:s/>corruption.<text:s/></text:span><text:span text:style-name="T792_23">Detailed<text:s/>measures<text:s/>will<text:s/>be<text:s/>as<text:s/>fol</text:span><text:span text:style-name="T792_24">lows:</text:span></text:p>
          </text:list-item>
        </text:list>
        <text:p text:style-name="P793"/>
        <text:list text:style-name="LS42" xml:id="list307">
          <text:list-item>
            <text:p text:style-name="P794"><text:span text:style-name="T794_1">A</text:span><text:span text:style-name="T794_2"><text:s/></text:span><text:span text:style-name="T794_3">detailed<text:s/></text:span><text:span text:style-name="T794_4">fraud<text:s/></text:span><text:span text:style-name="T794_5">risk<text:s/>assessment<text:s/></text:span><text:span text:style-name="T794_6">(FRA)<text:s/></text:span><text:span text:style-name="T794_7">within</text:span><text:span text:style-name="T794_8"><text:s/>each<text:s/>project</text:span><text:span text:style-name="T794_9"><text:s/></text:span><text:span text:style-name="T794_10">accompanie</text:span><text:span text:style-name="T794_11">d</text:span><text:span text:style-name="T794_12"><text:s/>by<text:s/>a</text:span><text:span text:style-name="T794_13"><text:s/>robust<text:s/>and<text:s/>timely<text:s/>action<text:s/>plan<text:s/></text:span><text:span text:style-name="T794_14">will<text:s/>be</text:span><text:span text:style-name="T794_15"><text:s/></text:span><text:span text:style-name="T794_16">reviewed<text:s/>at<text:s/>Policy<text:s/>and<text:s/></text:span><text:span text:style-name="T794_17">P</text:span><text:span text:style-name="T794_18">rogramme<text:s/></text:span><text:span text:style-name="T794_19">B</text:span><text:span text:style-name="T794_20">oard<text:s/></text:span><text:span text:style-name="T794_21">and<text:s/></text:span><text:span text:style-name="T794_22">Country<text:s/></text:span><text:span text:style-name="T794_23">Board</text:span><text:span text:style-name="T794_24"><text:s/>at<text:s/>least<text:s/></text:span><text:span text:style-name="T794_25">quarterly.</text:span><text:span text:style-name="T794_26"><text:s/></text:span><text:span text:style-name="T794_27">Programme<text:s/>teams<text:s/>will<text:s/>discuss<text:s/>fiduciary<text:s/>risks<text:s/>with<text:s/>partners<text:s/></text:span><text:span text:style-name="T794_28">at<text:s/>least<text:s/></text:span><text:span text:style-name="T794_29">quarter</text:span><text:span text:style-name="T794_30">ly</text:span><text:span text:style-name="T794_31"><text:s/></text:span><text:span text:style-name="T794_32">during</text:span><text:span text:style-name="T794_33"><text:s/>programme<text:s/>progress<text:s/>meetings.<text:s/></text:span></text:p>
          </text:list-item>
          <text:list-item>
            <text:p text:style-name="P795"><text:span text:style-name="T795_1">A<text:s/>robust<text:s/>due<text:s/>diligence<text:s/>assessment<text:s/></text:span><text:span text:style-name="T795_2">(DDA)</text:span><text:span text:style-name="T795_3"><text:s/></text:span><text:span text:style-name="T795_4">on<text:s/>all<text:s/>partners<text:s/></text:span><text:span text:style-name="T795_5">with<text:s/>a<text:s/>clear<text:s/>action<text:s/>plan<text:s/>which<text:s/>will<text:s/>be<text:s/>monitored<text:s/></text:span><text:span text:style-name="T795_6">and<text:s/>tracked<text:s/></text:span><text:span text:style-name="T795_7">thro</text:span><text:span text:style-name="T795_8">ughout</text:span><text:span text:style-name="T795_9"><text:s/>implementation.<text:s/></text:span><text:span text:style-name="T795_10">For<text:s/>first<text:s/>tier<text:s/>partners,<text:s/>the<text:s/>due<text:s/>diligence<text:s/>will<text:s/>be<text:s/>undertaken<text:s/>by<text:s/>BEH<text:s/>programme<text:s/>staff<text:s/>with<text:s/>appropriate<text:s/>expertise.<text:s/></text:span><text:span text:style-name="T795_11">For<text:s/>downstream<text:s/>partners,<text:s/>we<text:s/>will<text:s/>require<text:s/>assurances<text:s/>that<text:s/>DDAs<text:s/>have<text:s/>been<text:s/>completed<text:s/>which<text:s/>assess<text:s/>that<text:s/>partners<text:s/>have<text:s/>adequate<text:s/>financial,<text:s/>audit<text:s/>and<text:s/>fraud<text:s/>reporting<text:s/>systems<text:s/>in<text:s/>place.</text:span><text:span text:style-name="T795_12"><text:s/></text:span><text:span text:style-name="T795_13">Risk<text:s/>based<text:s/>d</text:span><text:span text:style-name="T795_14">ue</text:span><text:span text:style-name="T795_15"><text:s/>diligence<text:s/>refreshers<text:s/>will<text:s/>be<text:s/></text:span><text:span text:style-name="T795_16">carried<text:s/>out<text:s/>in<text:s/>line<text:s/>with<text:s/></text:span><text:span text:style-name="T795_17">the<text:s/>pro</text:span><text:span text:style-name="T795_18">gramme<text:s/>operating<text:s/>framework<text:s/>rules</text:span><text:span text:style-name="T795_19"><text:s/>and<text:s/>the<text:s/></text:span><text:span text:style-name="T795_20">relevant<text:s/>funding<text:s/>arrangement.<text:s/></text:span></text:p>
          </text:list-item>
          <text:list-item>
            <text:p text:style-name="P796"><text:span text:style-name="T796_1">Delivery<text:s/>chain<text:s/>risk<text:s/>mapping<text:s/>exercises<text:s/>will<text:s/>be<text:s/>completed<text:s/>to<text:s/>assess<text:s/>risks<text:s/>throughout<text:s/>the<text:s/>flow<text:s/>of<text:s/></text:span><text:span text:style-name="T796_2">funds<text:s/>and</text:span><text:span text:style-name="T796_3"><text:s/>will<text:s/>be</text:span><text:span text:style-name="T796_4"><text:s/></text:span><text:span text:style-name="T796_5">reviewed<text:s/>at<text:s/>every<text:s/></text:span><text:span text:style-name="T796_6">a</text:span><text:span text:style-name="T796_7">nnual<text:s/></text:span><text:span text:style-name="T796_8">r</text:span><text:span text:style-name="T796_9">eview</text:span><text:span text:style-name="T796_10">.</text:span></text:p>
          </text:list-item>
          <text:list-item>
            <text:p text:style-name="P797"><text:span text:style-name="T797_1">S</text:span><text:span text:style-name="T797_2">pot</text:span><text:span text:style-name="T797_3"><text:s/>checks</text:span><text:span text:style-name="T797_4">,<text:s/>including<text:s/></text:span><text:span text:style-name="T797_5">asset<text:s/>verifications</text:span><text:span text:style-name="T797_6"><text:s/>to<text:s/>be<text:s/>performed<text:s/>on<text:s/>partners<text:s/>at<text:s/>least<text:s/>annually<text:s/>subject<text:s/>to<text:s/></text:span><text:span text:style-name="T797_7">the<text:s/>terms<text:s/>and<text:s/>conditions<text:s/>set<text:s/>out<text:s/>in</text:span><text:span text:style-name="T797_8"><text:s/>the<text:s/>funding<text:s/>arrangement.<text:s/></text:span></text:p>
          </text:list-item>
          <text:list-item>
            <text:p text:style-name="P798"><text:span text:style-name="T798_1">We<text:s/>will<text:s/></text:span><text:span text:style-name="T798_2">take<text:s/>a<text:s/>proactive<text:s/></text:span><text:span text:style-name="T798_3">approach<text:s/>to<text:s/>conducting</text:span><text:span text:style-name="T798_4"><text:s/></text:span><text:span text:style-name="T798_5">fraud<text:s/>awareness<text:s/>sessions<text:s/></text:span><text:span text:style-name="T798_6">by</text:span><text:span text:style-name="T798_7"><text:s/></text:span><text:span text:style-name="T798_8">encouraging<text:s/>more<text:s/></text:span><text:span text:style-name="T798_9">open</text:span><text:span text:style-name="T798_10"><text:s/>and<text:s/>honest<text:s/>dialogue<text:s/>with</text:span><text:span text:style-name="T798_11"><text:s/>partners</text:span><text:span text:style-name="T798_12"><text:s/>to<text:s/>discuss<text:s/>risks</text:span><text:span text:style-name="T798_13">,<text:s/>lessons<text:s/>learned</text:span><text:span text:style-name="T798_14"><text:s/></text:span><text:span text:style-name="T798_15">and<text:s/></text:span><text:span text:style-name="T798_16">providing<text:s/>useful<text:s/></text:span><text:span text:style-name="T798_17">case<text:s/>studies.<text:s/></text:span></text:p>
          </text:list-item>
          <text:list-item>
            <text:p text:style-name="P799"><text:span text:style-name="T799_1">We<text:s/>will<text:s/>ensure<text:s/>partners<text:s/>are<text:s/>reminded<text:s/>on<text:s/>FCDO<text:s/>expectations<text:s/>on<text:s/>fraud<text:s/>reporting<text:s/></text:span><text:span text:style-name="T799_2">during<text:s/>quarterly<text:s/>programme<text:s/>progress<text:s/></text:span><text:span text:style-name="T799_3">meetings,<text:s/></text:span><text:span text:style-name="T799_4">fraud<text:s/>awareness<text:s/>sessions<text:s/>and<text:s/></text:span><text:span text:style-name="T799_5">through</text:span><text:span text:style-name="T799_6"><text:s/>the<text:s/>annual<text:s/>letter<text:s/>to<text:s/>partners.</text:span></text:p>
          </text:list-item>
          <text:list-item>
            <text:p text:style-name="P800"><text:span text:style-name="T800_1">We<text:s/>will<text:s/>manage<text:s/>fraud<text:s/>cases<text:s/>in<text:s/>line<text:s/>with<text:s/>FCDO<text:s/></text:span><text:span text:style-name="T800_2">fraud<text:s/></text:span><text:span text:style-name="T800_3">response<text:s/>plan<text:s/>and<text:s/>ensure<text:s/>these<text:s/>are<text:s/></text:span><text:span text:style-name="T800_4">efficiently</text:span><text:span text:style-name="T800_5"><text:s/>progressed<text:s/>to<text:s/>closure</text:span><text:span text:style-name="T800_6">,<text:s/>setting<text:s/>out<text:s/>any<text:s/>lessons<text:s/>learned<text:s/>and<text:s/>ensuring<text:s/>improvements<text:s/></text:span><text:span text:style-name="T800_7">are<text:s/>implemented.<text:s/></text:span><text:span text:style-name="T800_8">We<text:s/>will<text:s/>take<text:s/>a<text:s/>risk</text:span><text:span text:style-name="T800_9">-</text:span><text:span text:style-name="T800_10">based<text:s/>approach<text:s/>to<text:s/></text:span><text:span text:style-name="T800_11">dec</text:span><text:span text:style-name="T800_12">iding<text:s/>if<text:s/>we<text:s/>should<text:s/></text:span><text:span text:style-name="T800_13">suspend</text:span><text:span text:style-name="T800_14"><text:s/></text:span><text:span text:style-name="T800_15">funding<text:s/></text:span><text:span text:style-name="T800_16">/terminate<text:s/>a<text:s/></text:span><text:span text:style-name="T800_17">project<text:s/>in<text:s/>line<text:s/>with<text:s/></text:span><text:span text:style-name="T800_18">FCDO<text:s/></text:span><text:span text:style-name="T800_19">fraud<text:s/></text:span><text:span text:style-name="T800_20">response<text:s/>plan.</text:span></text:p>
          </text:list-item>
          <text:list-item>
            <text:p text:style-name="P801"><text:span text:style-name="T801_1">We<text:s/>will<text:s/>scrutinise<text:s/>all<text:s/>financial<text:s/>reports<text:s/>on<text:s/>receipt<text:s/>and<text:s/>prior<text:s/>to<text:s/>making<text:s/>further<text:s/>payments.<text:s/></text:span><text:span text:style-name="T801_2">Partners’</text:span><text:span text:style-name="T801_3"><text:s/>spend<text:s/>will<text:s/>be<text:s/>assessed<text:s/>at<text:s/>least<text:s/>quarterly<text:s/>to<text:s/>reduce<text:s/>the<text:s/>risk<text:s/>of<text:s/>financial<text:s/>mismanagement,</text:span></text:p>
          </text:list-item>
          <text:list-item>
            <text:p text:style-name="P802"><text:span text:style-name="T802_1">All<text:s/>partners<text:s/>will<text:s/>be<text:s/>required<text:s/>to<text:s/>submit<text:s/>annual<text:s/>audited<text:s/>financial<text:s/>statements,<text:s/>conducted<text:s/>by<text:s/>an<text:s/>independent<text:s/></text:span><text:span text:style-name="T802_2">audit</text:span><text:span text:style-name="T802_3"><text:s/>firm.</text:span></text:p>
          </text:list-item>
          <text:list-item>
            <text:p text:style-name="P803"><text:span text:style-name="T803_1">We<text:s/>will<text:s/>ensure<text:s/>financial<text:s/>closure<text:s/>of<text:s/>a<text:s/>project<text:s/>is<text:s/>carried<text:s/>out<text:s/>in<text:s/>line<text:s/>with<text:s/></text:span><text:span text:style-name="T803_2">financial<text:s/>closure<text:s/>rules<text:s/>and<text:s/>any<text:s/>unspent<text:s/>funds<text:s/>are<text:s/>followed<text:s/>up<text:s/>and<text:s/>returned<text:s/>to<text:s/>the<text:s/>centre.<text:s/></text:span><text:span text:style-name="T803_3">We<text:s/>will<text:s/>ensure<text:s/>we<text:s/>obtain<text:s/>value<text:s/>for<text:s/>money<text:s/>for<text:s/>all<text:s/>asset<text:s/>disposals</text:span><text:span text:style-name="T803_4"><text:s/></text:span><text:span text:style-name="T803_5">in<text:s/>line<text:s/></text:span><text:span text:style-name="T803_6">with<text:s/></text:span><text:span text:style-name="T803_7">the<text:s/></text:span><text:span text:style-name="T803_8">programme<text:s/>operating<text:s/>framework<text:s/>rules</text:span><text:span text:style-name="T803_9">.<text:s/></text:span></text:p>
          </text:list-item>
        </text:list>
        <text:p text:style-name="P804"/>
        <text:p text:style-name="P805"/>
        <text:p text:style-name="P806"/>
        <text:list text:style-name="LS2" xml:id="list317" text:continue-list="list0">
          <text:list-item>
            <text:h text:style-name="P807" text:outline-level="2"><text:span text:style-name="T807_1">Management<text:s/>Case<text:s/></text:span></text:h>
          </text:list-item>
        </text:list>
        <text:p text:style-name="P808"/>
        <text:p text:style-name="P809"><text:span text:style-name="T809_1">Program</text:span><text:span text:style-name="T809_2">m</text:span><text:span text:style-name="T809_3">e<text:s/>g</text:span><text:span text:style-name="T809_4">overnance<text:s/>framework</text:span></text:p>
        <text:p text:style-name="P810"/>
        <text:list text:style-name="LS40" xml:id="list318" text:continue-list="list186">
          <text:list-item>
            <text:p text:style-name="P811"><text:span text:style-name="T811_1">The</text:span><text:span text:style-name="T811_2"><text:s/></text:span><text:span text:style-name="T811_3">Country<text:s/>Board<text:s/>agrees<text:s/></text:span><text:span text:style-name="T811_4">the<text:s/></text:span><text:span text:style-name="T811_5">Embassy’s<text:s/>c</text:span><text:span text:style-name="T811_6">ountry<text:s/></text:span><text:span text:style-name="T811_7">b</text:span><text:span text:style-name="T811_8">usiness<text:s/></text:span><text:span text:style-name="T811_9">p</text:span><text:span text:style-name="T811_10">lan</text:span><text:span text:style-name="T811_11"><text:s/>and<text:s/></text:span><text:span text:style-name="T811_12">portfolio<text:s/>strategy</text:span><text:span text:style-name="T811_13">,<text:s/>setting<text:s/>out</text:span><text:span text:style-name="T811_14"><text:s/>the<text:s/>overarching<text:s/>portfolio<text:s/>and<text:s/>strategic<text:s/>focus<text:s/>of<text:s/>UK<text:s/>objectives</text:span><text:span text:style-name="T811_15"><text:s/>in<text:s/>Zimbabwe</text:span><text:span text:style-name="T811_16">,<text:s/>including<text:s/>resources<text:s/>and<text:s/>levers.<text:s/></text:span></text:p>
          </text:list-item>
        </text:list>
        <text:p text:style-name="P812"/>
        <text:list text:style-name="LS40" xml:id="list319" text:continue-list="list186">
          <text:list-item>
            <text:p text:style-name="P813"><text:span text:style-name="T813_1">Th</text:span><text:span text:style-name="T813_2">is<text:s/></text:span><text:span text:style-name="T813_3">ODA<text:s/>funded<text:s/>portfolio<text:s/>programme</text:span><text:span text:style-name="T813_4"><text:s/></text:span><text:span text:style-name="T813_5">is<text:s/>one<text:s/>of<text:s/>the<text:s/>levers.<text:s/></text:span><text:span text:style-name="T813_6">It</text:span><text:span text:style-name="T813_7"><text:s/></text:span><text:span text:style-name="T813_8">will</text:span><text:span text:style-name="T813_9"><text:s/>have<text:s/>a<text:s/>range<text:s/>of<text:s/>interventions</text:span><text:span text:style-name="T813_10"><text:s/>and<text:s/></text:span><text:span text:style-name="T813_11">partnerships</text:span><text:span text:style-name="T813_12"><text:s/>which<text:s/>are</text:span><text:span text:style-name="T813_13"><text:s/>flexible<text:s/></text:span><text:span text:style-name="T813_14">and<text:s/>able<text:s/>to<text:s/>take<text:s/></text:span><text:span text:style-name="T813_15">risk</text:span><text:span text:style-name="T813_16"><text:s/></text:span><text:span text:style-name="T813_17">with<text:s/></text:span><text:span text:style-name="T813_18">the<text:s/></text:span><text:span text:style-name="T813_19">ability<text:s/>to<text:s/>learn<text:s/>and<text:s/>adapt</text:span><text:span text:style-name="T813_20">,</text:span><text:span text:style-name="T813_21"><text:s/>and<text:s/></text:span><text:span text:style-name="T813_22">to<text:s/></text:span><text:span text:style-name="T813_23">stop</text:span><text:span text:style-name="T813_24"><text:s/>or<text:s/></text:span><text:span text:style-name="T813_25">adjust.<text:s/></text:span><text:span text:style-name="T813_26">The<text:s/>b</text:span><text:span text:style-name="T813_27">usiness<text:s/>case<text:s/>is<text:s/>aligned<text:s/>to<text:s/></text:span><text:span text:style-name="T813_28">the<text:s/></text:span><text:span text:style-name="T813_29">overarching<text:s/></text:span><text:span text:style-name="T813_30">Country<text:s/>Business<text:s/>Plan</text:span><text:span text:style-name="T813_31"><text:s/>and<text:s/>has<text:s/></text:span><text:span text:style-name="T813_32">criteria</text:span><text:span text:style-name="T813_33"><text:s/></text:span><text:span text:style-name="T813_34">set<text:s/>out<text:s/></text:span><text:span text:style-name="T813_35">to<text:s/>allocate<text:s/>resources</text:span><text:span text:style-name="T813_36"><text:s/>and<text:s/></text:span><text:span text:style-name="T813_37">make<text:s/></text:span><text:span text:style-name="T813_38">adaptive<text:s/>programming<text:s/></text:span><text:span text:style-name="T813_39">decisions.</text:span><text:span text:style-name="T813_40"><text:s/></text:span></text:p>
          </text:list-item>
        </text:list>
        <text:p text:style-name="P814"/>
        <text:list text:style-name="LS40" xml:id="list320" text:continue-list="list186">
          <text:list-item>
            <text:p text:style-name="P815"><text:span text:style-name="T815_1">All<text:s/>key<text:s/>programme<text:s/>decisions<text:s/>will<text:s/>be<text:s/>made<text:s/>at<text:s/>the<text:s/>Embassy<text:s/>Policy<text:s/>and<text:s/>Programme<text:s/>Board<text:s/></text:span><text:span text:style-name="T815_2">(PPB)<text:s/></text:span><text:span text:style-name="T815_3">with<text:s/>any<text:s/>novel<text:s/>and<text:s/>contentious<text:s/>decisions<text:s/>being<text:s/>escalated<text:s/>to<text:s/>the<text:s/>Country<text:s/>Board,<text:s/>Directors<text:s/>or<text:s/>Ministers<text:s/>as<text:s/>required.</text:span><text:span text:style-name="T815_4"><text:s/></text:span><text:span text:style-name="T815_5">The<text:s/>PPB<text:s/>will<text:s/>make<text:s/>programme<text:s/>decisions<text:s/>at<text:s/>minimum<text:s/>on<text:s/>a</text:span><text:span text:style-name="T815_6"><text:s/></text:span><text:span text:style-name="T815_7">six<text:s/>monthly</text:span><text:span text:style-name="T815_8"><text:s/>basis<text:s/>e.g.<text:s/></text:span><text:span text:style-name="T815_9">reviewing<text:s/>the<text:s/>pipeline<text:s/>of<text:s/>agreements,<text:s/></text:span><text:span text:style-name="T815_10">agreeing<text:s/>new<text:s/>partnerships<text:s/>or<text:s/>an<text:s/>annual<text:s/>workplan<text:s/></text:span><text:span text:style-name="T815_11">and<text:s/>reviewing<text:s/>live<text:s/>projects<text:s/>to<text:s/>adjust</text:span><text:span text:style-name="T815_12"><text:s/>or<text:s/></text:span><text:span text:style-name="T815_13">exit</text:span><text:span text:style-name="T815_14">,<text:s/></text:span><text:span text:style-name="T815_15">although<text:s/></text:span><text:span text:style-name="T815_16">it<text:s/></text:span><text:span text:style-name="T815_17">will<text:s/>be<text:s/>able<text:s/>to</text:span><text:span text:style-name="T815_18"><text:s/>accept<text:s/>proposals<text:s/>on<text:s/>a<text:s/>rolling<text:s/>basis<text:s/>a</text:span><text:span text:style-name="T815_19">t<text:s/>its<text:s/>monthly</text:span><text:span text:style-name="T815_20"><text:s/>PPB<text:s/>meetings.<text:s/></text:span><text:span text:style-name="T815_21">We<text:s/>expect<text:s/>in<text:s/>the<text:s/>early<text:s/>months<text:s/>of<text:s/>the<text:s/>programme’s<text:s/>operation,<text:s/>there<text:s/>will<text:s/>be<text:s/>a<text:s/></text:span><text:span text:style-name="T815_22">higher<text:s/></text:span><text:span text:style-name="T815_23">volume<text:s/>of<text:s/>proposals<text:s/>coming<text:s/>to<text:s/>the<text:s/>PPB<text:s/>for<text:s/>consideration<text:s/>and<text:s/>approval,<text:s/>especially<text:s/>considering<text:s/>the<text:s/>frontloading<text:s/>of<text:s/>the<text:s/>ODA<text:s/>allocation<text:s/>and<text:s/>spend<text:s/>profile<text:s/>over<text:s/>the<text:s/>four-year<text:s/>period.</text:span><text:span text:style-name="T815_24"><text:s/></text:span></text:p>
          </text:list-item>
        </text:list>
        <text:p text:style-name="P816"/>
        <text:p text:style-name="P817"><text:span text:style-name="T817_1">Appraisal<text:s/>process</text:span></text:p>
        <text:p text:style-name="P818"/>
        <text:list text:style-name="LS40" xml:id="list321" text:continue-list="list186">
          <text:list-item>
            <text:p text:style-name="P819"><text:span text:style-name="T819_1">In<text:s/>order<text:s/>to</text:span><text:span text:style-name="T819_2"><text:s/>initiate<text:s/>a<text:s/>new<text:s/>project<text:s/>(allocating</text:span><text:span text:style-name="T819_3"><text:s/>people<text:s/>and<text:s/>financial<text:s/>resources),<text:s/>a<text:s/>project<text:s/>lead<text:s/>will<text:s/>submit<text:s/>a<text:s/>project<text:s/></text:span><text:span text:style-name="T819_4">proposal<text:s/>to<text:s/>the<text:s/></text:span><text:span text:style-name="T819_5">PPB</text:span><text:span text:style-name="T819_6"><text:s/>setting<text:s/>out<text:s/>the<text:s/>case<text:s/>for<text:s/>the<text:s/>new<text:s/>intervention.<text:s/></text:span><text:span text:style-name="T819_7">This<text:s/>will<text:s/>follow<text:s/>a<text:s/>two-stage<text:s/>approach</text:span><text:span text:style-name="T819_8">,<text:s/>which<text:s/>is<text:s/>set<text:s/>out<text:s/>more<text:s/>fully<text:s/>in<text:s/>Annex<text:s/></text:span><text:span text:style-name="T819_9">C</text:span><text:span text:style-name="T819_10">.<text:s/></text:span></text:p>
          </text:list-item>
        </text:list>
        <text:p text:style-name="P820"/>
        <text:list text:style-name="LS40" xml:id="list322" text:continue-list="list186">
          <text:list-item>
            <text:p text:style-name="P821"><text:span text:style-name="T821_1">The<text:s/>approach<text:s/>separates<text:s/>strategic<text:s/>decision</text:span><text:span text:style-name="T821_2">‑making<text:s/>from<text:s/>operational<text:s/>design<text:s/>appraisal,<text:s/>ensuring<text:s/>that</text:span><text:span text:style-name="T821_3"><text:s/></text:span><text:span text:style-name="T821_4">only<text:s/>strategically<text:s/>compelling<text:s/>proposals<text:s/>progress,</text:span><text:span text:style-name="T821_5"><text:s/></text:span><text:span text:style-name="T821_6">detailed<text:s/>work<text:s/>is<text:s/>undertaken<text:s/>only<text:s/>when<text:s/>justified,<text:s/>and</text:span><text:span text:style-name="T821_7"><text:s/></text:span><text:span text:style-name="T821_8">final<text:s/>investments<text:s/>are<text:s/>operationally<text:s/>robust,<text:s/>politically<text:s/>feasible,<text:s/>and<text:s/>aligned<text:s/>with<text:s/>portfolio<text:s/>objectives.</text:span><text:span text:style-name="T821_9"><text:s/></text:span><text:span text:style-name="T821_10">This<text:s/>approach<text:s/>improves<text:s/>efficiency,<text:s/>strengthens<text:s/>decision<text:s/>quality,<text:s/>and<text:s/>ensures<text:s/>proportionality<text:s/>across<text:s/>all<text:s/>stages<text:s/>of<text:s/>the<text:s/>investment<text:s/>cycle.</text:span></text:p>
          </text:list-item>
        </text:list>
        <text:p text:style-name="P822"/>
        <text:list text:style-name="LS40" xml:id="list323" text:continue-list="list186">
          <text:list-item>
            <text:p text:style-name="P823"><text:span text:style-name="T823_1">Stage<text:s/>1<text:s/>provides<text:s/>a<text:s/>high</text:span><text:span text:style-name="T823_2">‑level,<text:s/>strategic<text:s/>assessment<text:s/>to<text:s/>determine<text:s/>whether<text:s/>an<text:s/>idea<text:s/>merits<text:s/>investment<text:s/>of<text:s/>UK<text:s/>staff<text:s/>time<text:s/>and<text:s/>development<text:s/>resources.<text:s/>It<text:s/>focuses<text:s/>on<text:s/>the<text:s/>big<text:s/>picture<text:s/>and<text:s/>avoids<text:s/>operational<text:s/>detail.</text:span><text:span text:style-name="T823_3"><text:s/></text:span><text:span text:style-name="T823_4">It<text:s/>will<text:s/>follow<text:s/>a<text:s/>standard<text:s/>format</text:span><text:span text:style-name="T823_5"><text:s/></text:span><text:span text:style-name="T823_6">of<text:s/>2-3<text:s/>pages<text:s/></text:span><text:span text:style-name="T823_7">covering<text:s/></text:span><text:span text:style-name="T823_8">an<text:s/>assessment<text:s/>against<text:s/>the<text:s/></text:span><text:span text:style-name="T823_9">criteria<text:s/></text:span><text:span text:style-name="T823_10">set<text:s/>out<text:s/></text:span><text:span text:style-name="T823_11">in<text:s/>the<text:s/>strategic<text:s/>case<text:s/></text:span><text:span text:style-name="T823_12">above</text:span><text:span text:style-name="T823_13">,<text:s/>namely:</text:span><text:span text:style-name="T823_14"><text:s/></text:span></text:p>
          </text:list-item>
        </text:list>
        <text:p text:style-name="P824"/>
        <text:list text:style-name="LS76" xml:id="list324">
          <text:list-item>
            <text:list>
              <text:list-item>
                <text:p text:style-name="P825"><text:span text:style-name="T825_1">Alignment<text:s/>with<text:s/>UK<text:s/>and<text:s/>Government<text:s/>of<text:s/>Zimbabwe<text:s/>priorities</text:span></text:p>
              </text:list-item>
              <text:list-item>
                <text:p text:style-name="P826"><text:span text:style-name="T826_1">Government<text:s/>of<text:s/>Zimbabwe<text:s/>commitment</text:span></text:p>
              </text:list-item>
              <text:list-item>
                <text:p text:style-name="P827"><text:span text:style-name="T827_1">P</text:span><text:span text:style-name="T827_2">olitical<text:s/>economy<text:s/>analysis</text:span></text:p>
              </text:list-item>
              <text:list-item>
                <text:p text:style-name="P828"><text:span text:style-name="T828_1">Leverage<text:s/>and<text:s/>complementarity</text:span></text:p>
              </text:list-item>
              <text:list-item>
                <text:p text:style-name="P829"><text:span text:style-name="T829_1">Effectiveness<text:s/>and<text:s/>feasibility</text:span></text:p>
              </text:list-item>
              <text:list-item>
                <text:p text:style-name="P830"><text:span text:style-name="T830_1">UK<text:s/>Additionality</text:span></text:p>
              </text:list-item>
              <text:list-item>
                <text:p text:style-name="P831"><text:span text:style-name="T831_1">Scalability</text:span></text:p>
              </text:list-item>
              <text:list-item>
                <text:p text:style-name="P832"><text:span text:style-name="T832_1">Strategic<text:s/>Risk</text:span></text:p>
              </text:list-item>
            </text:list>
          </text:list-item>
        </text:list>
        <text:p text:style-name="P833"/>
        <text:list text:style-name="LS40" xml:id="list332" text:continue-list="list186">
          <text:list-item>
            <text:p text:style-name="P834"><text:span text:style-name="T834_1">Only<text:s/>proposals<text:s/>that<text:s/>present<text:s/>a<text:s/>compelling<text:s/></text:span><text:span text:style-name="T834_2">strategic<text:s/>case</text:span><text:span text:style-name="T834_3"><text:s/>should<text:s/>pass<text:s/>Stage<text:s/>1.<text:s/>No<text:s/>detailed<text:s/>design,<text:s/>theory<text:s/>of<text:s/>change<text:s/>or<text:s/>operational<text:s/>planning<text:s/>is<text:s/>required<text:s/>at<text:s/>this<text:s/>stage.</text:span></text:p>
          </text:list-item>
        </text:list>
        <text:p text:style-name="P835"/>
        <text:list text:style-name="LS40" xml:id="list333" text:continue-list="list186">
          <text:list-item>
            <text:p text:style-name="P836"><text:span text:style-name="T836_1">Stage<text:s/>2<text:s/>assesses<text:s/>the<text:s/>technical,<text:s/>operational<text:s/>and<text:s/>systems</text:span><text:span text:style-name="T836_2">‑level<text:s/>quality<text:s/>of<text:s/>proposals<text:s/>that<text:s/>have<text:s/>passed<text:s/>the<text:s/>strategic<text:s/>gateway.<text:s/>It<text:s/>focuses<text:s/>on<text:s/>how<text:s/>the<text:s/>intervention<text:s/>will<text:s/>be<text:s/>delivered,<text:s/>the<text:s/>mechanisms<text:s/>for<text:s/>achieving<text:s/>results,<text:s/>and<text:s/>the<text:s/>quality<text:s/>of<text:s/>risk<text:s/>and<text:s/>value</text:span><text:span text:style-name="T836_3">‑for</text:span><text:span text:style-name="T836_4">‑money<text:s/>considerations.</text:span></text:p>
          </text:list-item>
        </text:list>
        <text:p text:style-name="P837"/>
        <text:list text:style-name="LS40" xml:id="list334" text:continue-list="list186">
          <text:list-item>
            <text:p text:style-name="P838"><text:span text:style-name="T838_1">Proposals<text:s/>will<text:s/>be<text:s/>developed</text:span><text:span text:style-name="T838_2"><text:s/></text:span><text:span text:style-name="T838_3">by<text:s/></text:span><text:span text:style-name="T838_4">lead<text:s/>advisers</text:span><text:span text:style-name="T838_5"><text:s/>drawing<text:s/>on<text:s/></text:span><text:span text:style-name="T838_6">expertise<text:s/>and<text:s/>challenge<text:s/>from<text:s/>across<text:s/>the<text:s/>Embassy<text:s/>and<text:s/>wider<text:s/>FCDO<text:s/>teams<text:s/>where<text:s/></text:span><text:span text:style-name="T838_7">necessary.<text:s/></text:span><text:span text:style-name="T838_8">The<text:s/>Embassy’s<text:s/>internal<text:s/>technical<text:s/>expertise<text:s/>includes<text:s/>economics,<text:s/>climate,<text:s/>trade<text:s/>and<text:s/>investment,<text:s/>political</text:span><text:span text:style-name="T838_9">/governance,<text:s/></text:span><text:span text:style-name="T838_10">programme<text:s/>management,<text:s/>private<text:s/>sector<text:s/></text:span><text:span text:style-name="T838_11">development,<text:s/>health,<text:s/>education<text:s/>and<text:s/>finance.</text:span><text:span text:style-name="T838_12"><text:s/></text:span><text:span text:style-name="T838_13">The<text:s/>programme<text:s/>will<text:s/>draw<text:s/>on<text:s/>a<text:s/>range<text:s/>of<text:s/>expertise<text:s/>from<text:s/>country</text:span><text:span text:style-name="T838_14">-based</text:span><text:span text:style-name="T838_15"><text:s/>and<text:s/>UK-based<text:s/>technical<text:s/>and<text:s/>political<text:s/>advisers<text:s/>and<text:s/>accredited<text:s/>programme<text:s/>managers<text:s/>in<text:s/>Harare.<text:s/>This<text:s/>will<text:s/>be<text:s/>complemented<text:s/>by<text:s/>Centres<text:s/>of<text:s/>Expertise,<text:s/>Partners<text:s/>Across<text:s/>Government<text:s/>(such<text:s/>as<text:s/>HMT,<text:s/>HMRC,<text:s/>Ofsted,<text:s/>the<text:s/>NHS)<text:s/>and<text:s/>augmented<text:s/></text:span><text:span text:style-name="T838_16">through<text:s/>the<text:s/>use<text:s/>of</text:span><text:span text:style-name="T838_17"><text:s/>Zimbabwean<text:s/>experts.<text:s/></text:span><text:span text:style-name="T838_18">Partnerships<text:s/>with<text:s/>relevant<text:s/>UK<text:s/>institutions<text:s/>will<text:s/>be<text:s/>prioritised<text:s/>as<text:s/>we<text:s/>see<text:s/></text:span><text:span text:style-name="T838_19">positive<text:s/>results<text:s/>from<text:s/>directly<text:s/>twinning<text:s/>these<text:s/>with<text:s/>local<text:s/>organisations<text:s/>(government,<text:s/>private<text:s/>sector,<text:s/>NGOs)<text:s/>in<text:s/>improving<text:s/>access<text:s/>and<text:s/>sustainability<text:s/>of</text:span><text:span text:style-name="T838_20"><text:s/>our<text:s/>work.<text:s/></text:span></text:p>
          </text:list-item>
        </text:list>
        <text:p text:style-name="P839"/>
        <text:list text:style-name="LS40" xml:id="list335" text:continue-list="list186">
          <text:list-item>
            <text:p text:style-name="P840"><text:span text:style-name="T840_1">Budget<text:s/>is<text:s/>also<text:s/>allocated<text:s/>for<text:s/>a<text:s/>programme</text:span><text:span text:style-name="T840_2">-</text:span><text:span text:style-name="T840_3">funded<text:s/>UK<text:s/></text:span><text:span text:style-name="T840_4">health<text:s/>and<text:s/>human<text:s/>capital<text:s/>adviser</text:span><text:span text:style-name="T840_5">.</text:span><text:span text:style-name="T840_6"><text:s/></text:span><text:span text:style-name="T840_7">Th</text:span><text:span text:style-name="T840_8">is</text:span><text:span text:style-name="T840_9"><text:s/>programme-funded<text:s/></text:span><text:span text:style-name="T840_10">adviser</text:span><text:span text:style-name="T840_11"><text:s/>will<text:s/>be<text:s/>embedded<text:s/>in<text:s/>the<text:s/>Embassy<text:s/>policy<text:s/>and<text:s/>programme<text:s/>team,<text:s/>with<text:s/>over<text:s/>80%<text:s/>of<text:s/>the<text:s/>role<text:s/>focused<text:s/>externally<text:s/>on<text:s/>programme<text:s/>delivery,<text:s/>whilst<text:s/>benefitting<text:s/>from<text:s/>co-location<text:s/>with<text:s/>technical<text:s/>advisors<text:s/>and<text:s/>other<text:s/>staff<text:s/>within<text:s/>the<text:s/>embassy.<text:s text:c="2"/></text:span><text:span text:style-name="T840_12"><text:s/></text:span></text:p>
          </text:list-item>
        </text:list>
        <text:p text:style-name="P841"/>
        <text:list text:style-name="LS40" xml:id="list336" text:continue-list="list186">
          <text:list-item>
            <text:p text:style-name="P842"><text:span text:style-name="T842_1">Where<text:s/>appropriate,<text:s/>alignment<text:s/>with<text:s/>GoZ<text:s/>priorities<text:s/>and<text:s/>coordination<text:s/>with<text:s/>other<text:s/>development<text:s/>partners<text:s/>will<text:s/>be<text:s/>ensured<text:s/>through</text:span><text:span text:style-name="T842_2"><text:s/>the</text:span><text:span text:style-name="T842_3"><text:s/>participation<text:s/>of<text:s/>FCDO<text:s/>project<text:s/>leads<text:s/>in<text:s/>relevant<text:s/>sector<text:s/>coordination<text:s/>and<text:s/>governance<text:s/>structures<text:s/>such<text:s/>as<text:s/>the<text:s/>Education<text:s/>Coordination<text:s/>Group<text:s/>(ECG),<text:s/>which<text:s/>meets<text:s/>quarterly<text:s/></text:span><text:span text:style-name="T842_4">and<text:s/>is<text:s/></text:span><text:span text:style-name="T842_5">chaired<text:s/>by<text:s/>the<text:s/>relevant<text:s/>Minister.<text:s/></text:span><text:span text:style-name="T842_6">In<text:s/>this<text:s/>instance,<text:s/>c</text:span><text:span text:style-name="T842_7">lose<text:s/></text:span><text:span text:style-name="T842_8">coordination</text:span><text:span text:style-name="T842_9"><text:s/>with<text:s/>agreed<text:s/>GoZ<text:s/></text:span><text:span text:style-name="T842_10">education<text:s/></text:span><text:span text:style-name="T842_11">priorities</text:span><text:span text:style-name="T842_12"><text:s/>opens<text:s/>the<text:s/></text:span><text:span text:style-name="T842_13">prospect<text:s/>that</text:span><text:span text:style-name="T842_14"><text:s/></text:span><text:span text:style-name="T842_15">UK<text:s/></text:span><text:span text:style-name="T842_16">fun</text:span><text:span text:style-name="T842_17">ds<text:s/></text:span><text:span text:style-name="T842_18">will</text:span><text:span text:style-name="T842_19"><text:s/></text:span><text:span text:style-name="T842_20">unlock<text:s/>additional<text:s/>funds<text:s/>from<text:s/></text:span><text:span text:style-name="T842_21">the<text:s/>Global<text:s/>Partnerships<text:s/>for<text:s/>Education</text:span><text:span text:style-name="T842_22"><text:s/>(GPE)</text:span><text:span text:style-name="T842_23"><text:s/></text:span><text:span text:style-name="T842_24"><text:a xlink:type="simple" xlink:href="https://www.globalpartnership.org/content/gpe-multiplier-guidelines"><text:span text:style-name="T842_25">M</text:span><text:span text:style-name="T842_26">ultiplier</text:span></text:a></text:span><text:span text:style-name="T842_27"><text:s/></text:span><text:span text:style-name="T842_28">with<text:s/>an<text:s/>additional<text:s/></text:span><text:span text:style-name="T842_29">pound<text:s/>added</text:span><text:span text:style-name="T842_30"><text:s/>by<text:s/>GPE,<text:s/></text:span><text:span text:style-name="T842_31">for<text:s/>every<text:s/>three<text:s/></text:span><text:span text:style-name="T842_32">provided<text:s/></text:span><text:span text:style-name="T842_33">by<text:s/></text:span><text:span text:style-name="T842_34">the<text:s/>UK</text:span><text:span text:style-name="T842_35">.<text:s/></text:span></text:p>
          </text:list-item>
        </text:list>
        <text:p text:style-name="P843"/>
        <text:list text:style-name="LS40" xml:id="list337" text:continue-list="list186">
          <text:list-item>
            <text:p text:style-name="P844"><text:span text:style-name="T844_1">We<text:s/>have<text:s/>now<text:s/>exited<text:s/>bilateral<text:s/>humanitarian<text:s/>programming,<text:s/>and<text:s/>no<text:s/>programme<text:s/>funds<text:s/>will<text:s/>be<text:s/>earmarked<text:s/>for<text:s/>crisis<text:s/>response.<text:s/>However,<text:s/>in<text:s/>the<text:s/>event<text:s/>of<text:s/>a<text:s/>major,<text:s/>rapid</text:span><text:span text:style-name="T844_2">‑onset<text:s/>disaster<text:s/>that<text:s/>significantly<text:s/></text:span><text:span text:style-name="T844_3">undermines</text:span><text:span text:style-name="T844_4"><text:s/>the<text:s/>growth<text:s/>objectives<text:s/>of<text:s/>this<text:s/>business<text:s/>case,<text:s/>we<text:s/>may<text:s/>reallocate<text:s/>programme<text:s/>funds<text:s/>to<text:s/>support<text:s/>a<text:s/>response,<text:s/>in<text:s/>line<text:s/>with<text:s/>adaptive<text:s/></text:span><text:span text:style-name="T844_5">programming<text:s/>principles.<text:s/>For<text:s/>smaller</text:span><text:span text:style-name="T844_6">‑scale<text:s/>shocks,<text:s/>we<text:s/>would<text:s/>draw<text:s/>on<text:s/>central<text:s/>and<text:s/>global<text:s/>crisis<text:s/>financing<text:s/>mechanisms<text:s/>—<text:s/>including<text:s/>the<text:s/>START<text:s/>Network</text:span><text:span text:style-name="T844_7"><text:s/>and<text:s/>Africa<text:s/>Risk<text:s/>Capacity</text:span><text:span text:style-name="T844_8"><text:note text:note-class="footnote"><text:note-citation/><text:note-body><text:p text:style-name="P845"><text:span text:style-name="T845_1"><text:s/></text:span><text:span text:style-name="T845_2">Start<text:s/>Fund<text:s/>provides<text:s/>rapid<text:s/>response<text:s/>funding<text:s/>to<text:s/>under-the-radar,<text:s/>small<text:s/>to<text:s/>medium-scale<text:s/>crises,<text:s/>filling<text:s/>a<text:s/>critical<text:s/>gap<text:s/>in<text:s/>the<text:s/>humanitarian<text:s/>aid<text:s/>system</text:span><text:span text:style-name="T845_3">:</text:span><text:span text:style-name="T845_4"><text:s/></text:span><text:span text:style-name="T845_5"><text:a xlink:type="simple" xlink:href="http://www.startnetwork.org"><text:span text:style-name="T845_6">www.startnetwork.org</text:span></text:a></text:span><text:span text:style-name="T845_7">.<text:s/></text:span><text:span text:style-name="T845_8">Africa<text:s/>Risk<text:s/>Capacity<text:s/>(ARC)<text:s/></text:span><text:span text:style-name="T845_9">Group<text:s/>is<text:s/>a<text:s/>Specialized<text:s/>Agency<text:s/>of<text:s/>the</text:span><text:span text:style-name="T845_10"><text:s/>African<text:s/>Union</text:span><text:span text:style-name="T845_11"> established<text:s/>to<text:s/>help<text:s/>African<text:s/>governments<text:s/>improve<text:s/>their<text:s/>capacities<text:s/>to<text:s/>better<text:s/>plan,<text:s/>prepare,<text:s/>and<text:s/>respond<text:s/>to<text:s/>extreme<text:s/>weather<text:s/>events<text:s/>and<text:s/>natural<text:s/>disaster</text:span><text:span text:style-name="T845_12">s</text:span><text:span text:style-name="T845_13">:</text:span><text:span text:style-name="T845_14"><text:s/></text:span><text:span text:style-name="T845_15"><text:a xlink:type="simple" xlink:href="http://www.arc.int"><text:span text:style-name="T845_16">www.arc.int</text:span></text:a></text:span><text:span text:style-name="T845_17"><text:s/></text:span><text:span text:style-name="T845_18"><text:s/></text:span></text:p></text:note-body></text:note></text:span><text:span text:style-name="T845_19"><text:s/>—<text:s/>and<text:s/>continue<text:s/>to<text:s/>contribute<text:s/>technical<text:s/>input<text:s/>through<text:s/>local<text:s/>humanitarian<text:s/>coordination<text:s/>structures.</text:span><text:span text:style-name="T845_20"><text:s/></text:span><text:span text:style-name="T845_21"><text:s/></text:span></text:p>
          </text:list-item>
        </text:list>
        <text:p text:style-name="P846"><text:span text:style-name="T846_1"><text:tab/></text:span></text:p>
        <text:p text:style-name="P847"><text:span text:style-name="T847_1">Risk<text:s/>management</text:span></text:p>
        <text:p text:style-name="P848"/>
        <text:list text:style-name="LS40" xml:id="list338" text:continue-list="list186">
          <text:list-item>
            <text:p text:style-name="P849"><text:span text:style-name="T849_1">The<text:s/>o</text:span><text:span text:style-name="T849_2">verall<text:s/>risk<text:s/>appetite<text:s/>is<text:s/></text:span><text:span text:style-name="T849_3">Receptive</text:span><text:span text:style-name="T849_4">.<text:s/></text:span><text:span text:style-name="T849_5">This<text:s/>is<text:s/>in<text:s/>line<text:s/>with<text:s/>FCDO’s<text:s/>policy<text:s/>and<text:s/>programme<text:s/>delivery<text:s/>risk<text:s/>appetite<text:s/>of<text:s/>Receptive,<text:s/>and<text:s/>the<text:s/>BEH<text:s/>risk<text:s/>appetite<text:s/>of<text:s/>Receptive.<text:s/></text:span><text:span text:style-name="T849_6">This<text:s/>means<text:s/>we<text:s/>are<text:s/>w</text:span><text:span text:style-name="T849_7">illing<text:s/>to<text:s/>accept<text:s/></text:span><text:span text:style-name="T849_8">the<text:s/>majority<text:s/>of</text:span><text:span text:style-name="T849_9"><text:s/>activities<text:s/>carrying<text:s/>a<text:s/></text:span><text:span text:style-name="T849_10">major</text:span><text:span text:style-name="T849_11"><text:s/>degree<text:s/>of<text:s/>residual<text:s/>risk</text:span><text:span text:style-name="T849_12">.<text:s/></text:span><text:span text:style-name="T849_13">This<text:s/>is<text:s/></text:span><text:span text:style-name="T849_14">principally<text:s/>because<text:s/>this<text:s/>portfolio<text:s/>programme<text:s/>represents<text:s/>a<text:s/>new<text:s/>approach<text:s/>to<text:s/>ODA<text:s/>programming<text:s/>in<text:s/>Zimbabwe</text:span><text:span text:style-name="T849_15"><text:s/>and<text:s/>is<text:s/>deliberately<text:s/></text:span><text:span text:style-name="T849_16">designed<text:s/></text:span><text:span text:style-name="T849_17">to<text:s/>be<text:s/>flexible</text:span><text:span text:style-name="T849_18"><text:s/>and</text:span><text:span text:style-name="T849_19"><text:s/>adaptive<text:s/></text:span><text:span text:style-name="T849_20">–<text:s/>to<text:s/>harness<text:s/>opportunities<text:s/>and<text:s/>respond<text:s/>to<text:s/>risks<text:s/>–<text:s/></text:span><text:span text:style-name="T849_21">and<text:s/>to<text:s/></text:span><text:span text:style-name="T849_22">test<text:s/>new<text:s/></text:span><text:span text:style-name="T849_23">catalytic<text:s/>approaches<text:s/>and<text:s/>partnerships<text:s/>that<text:s/>are<text:s/>intended<text:s/>to<text:s/>have<text:s/>scale<text:s/>and<text:s/>impact,<text:s/>but<text:s/>which<text:s/>may<text:s/>not<text:s/>succeed.</text:span><text:span text:style-name="T849_24"><text:s/></text:span></text:p>
          </text:list-item>
        </text:list>
        <text:p text:style-name="P850"/>
        <text:list text:style-name="LS40" xml:id="list339" text:continue-list="list186">
          <text:list-item>
            <text:p text:style-name="P851"><text:span text:style-name="T851_1">In<text:s/>order<text:s/>to</text:span><text:span text:style-name="T851_2"><text:s/>manage<text:s/>this<text:s/></text:span><text:span text:style-name="T851_3">level<text:s/>of<text:s/>risk</text:span><text:span text:style-name="T851_4"><text:s/>we<text:s/>will</text:span><text:span text:style-name="T851_5">:</text:span></text:p>
          </text:list-item>
        </text:list>
        <text:p text:style-name="P852"/>
        <text:list text:style-name="LS40" xml:id="list340" text:continue-list="list186">
          <text:list-item>
            <text:list>
              <text:list-item>
                <text:p text:style-name="P853"><text:span text:style-name="T853_1">Screen<text:s/>and<text:s/>design<text:s/></text:span><text:span text:style-name="T853_2">–<text:s/>use<text:s/>our<text:s/></text:span><text:span text:style-name="T853_3">key<text:s/></text:span><text:span text:style-name="T853_4">principles<text:s/>and<text:s/>assessment<text:s/>criteria<text:s/>to<text:s/>screen<text:s/>out<text:s/></text:span><text:span text:style-name="T853_5">interventions<text:s/>that<text:s/>are<text:s/>unlikely<text:s/>to<text:s/>succeed</text:span><text:span text:style-name="T853_6"><text:s/>(stage<text:s/>1)</text:span><text:span text:style-name="T853_7">,<text:s/>and<text:s/>focus<text:s/>on<text:s/>well-designed</text:span><text:span text:style-name="T853_8"><text:s/>interventions</text:span><text:span text:style-name="T853_9"><text:s/>based<text:s/>on<text:s/>evidence,<text:s/>experience</text:span><text:span text:style-name="T853_10"><text:s/>and<text:s/>demonstrated<text:s/></text:span><text:span text:style-name="T853_11">partner<text:s/>commitment</text:span><text:span text:style-name="T853_12"><text:s/>(stage<text:s/>2)</text:span><text:span text:style-name="T853_13">.<text:s/></text:span><text:span text:style-name="T853_14">Drawing<text:s/>on</text:span><text:span text:style-name="T853_15"><text:s/>our<text:s/>depth<text:s/>of<text:s/>expertise<text:s/>and<text:s/></text:span><text:span text:style-name="T853_16">welcoming<text:s/></text:span><text:span text:style-name="T853_17">genuine<text:s/>cross-office<text:s/>input<text:s/>and<text:s/>challenge<text:s/>at<text:s/>the<text:s/>design<text:s/>stage<text:s/></text:span><text:span text:style-name="T853_18">will<text:s/>help<text:s/>to<text:s/>initiative<text:s/>part</text:span><text:span text:style-name="T853_19">n</text:span><text:span text:style-name="T853_20">erships<text:s/>with<text:s/>greater<text:s/>chance<text:s/>of<text:s/></text:span><text:span text:style-name="T853_21">success.<text:s/></text:span></text:p>
              </text:list-item>
              <text:list-item>
                <text:p text:style-name="P854"><text:span text:style-name="T854_1">Build<text:s/>political<text:s/>economy<text:s/>analysis<text:s/>in<text:s/>from<text:s/>the<text:s/>outset<text:s/>–<text:s/>in<text:s/>the<text:s/>design<text:s/>of<text:s/>each<text:s/>intervention,<text:s/>and<text:s/>on<text:s/>a<text:s/>continuous<text:s/>monitoring<text:s/>basis</text:span><text:span text:style-name="T854_2"><text:s/>to<text:s/></text:span><text:span text:style-name="T854_3">regularly<text:s/>assess<text:s/>if<text:s/>we</text:span><text:span text:style-name="T854_4"><text:s/>are<text:s/></text:span><text:span text:style-name="T854_5">catalysing<text:s/>change<text:s/>or<text:s/>impact<text:s/></text:span><text:span text:style-name="T854_6">and<text:s/></text:span><text:span text:style-name="T854_7">realistically<text:s/>assess<text:s/></text:span><text:span text:style-name="T854_8">our<text:s/>likelihood<text:s/>of<text:s/>success.<text:s/></text:span><text:span text:style-name="T854_9">We<text:s/>will<text:s/></text:span><text:span text:style-name="T854_10">fail<text:s/>fast<text:s/>and<text:s/>learn</text:span><text:span text:style-name="T854_11"><text:s/>from<text:s/>it</text:span><text:span text:style-name="T854_12">.</text:span></text:p>
              </text:list-item>
              <text:list-item>
                <text:p text:style-name="P855"><text:span text:style-name="T855_1">Focus<text:s/>hard<text:s/>on<text:s/>leverage<text:s/>and<text:s/></text:span><text:span text:style-name="T855_2">transformative<text:s/>return<text:s/>on<text:s/>all<text:s/>investments.<text:s/>This<text:s/>will<text:s/>look<text:s/>different<text:s/>for<text:s/>different<text:s/>sectors,<text:s/>interventions<text:s/>and<text:s/>partnerships,<text:s/>but<text:s/>the<text:s/>key<text:s/>theme<text:s/>is<text:s/>catalysing<text:s/>impact<text:s/>that<text:s/></text:span><text:span text:style-name="T855_3">is<text:s/>outsized<text:s/>compared<text:s/>to<text:s/>the<text:s/>initial<text:s/>investment.</text:span></text:p>
              </text:list-item>
              <text:list-item>
                <text:p text:style-name="P856"><text:span text:style-name="T856_1">Regularly<text:s/>review<text:s/>risk<text:s/>–<text:s/>the<text:s/>PPB<text:s/>will<text:s/></text:span><text:span text:style-name="T856_2">have<text:s/>the<text:s/>opportunity<text:s/>to<text:s/>discuss</text:span><text:span text:style-name="T856_3"><text:s/></text:span><text:span text:style-name="T856_4">emerging<text:s/></text:span><text:span text:style-name="T856_5">programme<text:s/>risk</text:span><text:span text:style-name="T856_6">s</text:span><text:span text:style-name="T856_7"><text:s/></text:span><text:span text:style-name="T856_8">on<text:s/>a<text:s/>monthly<text:s/>basis</text:span><text:span text:style-name="T856_9"><text:s/>to<text:s/>ensure<text:s/>it<text:s/>is<text:s/>sighted<text:s/>on<text:s/></text:span><text:span text:style-name="T856_10">early<text:s/>stage<text:s/>or<text:s/>sudden<text:s/>changes</text:span><text:span text:style-name="T856_11">.<text:s/></text:span><text:span text:style-name="T856_12">Formal<text:s/>risk<text:s/>reviews<text:s/>will<text:s/>be<text:s/>done<text:s/>at<text:s/>least<text:s/>quarterly<text:s/>by<text:s/>the<text:s/>programme<text:s/>team.<text:s/></text:span></text:p>
              </text:list-item>
              <text:list-item>
                <text:p text:style-name="P857"><text:span text:style-name="T857_1">Dedicate<text:s/>appropriate<text:s/>staff<text:s/>resources<text:s/>to<text:s/>each<text:s/>partnership.<text:s/></text:span><text:span text:style-name="T857_2">This<text:s/>approach<text:s/>requires<text:s/></text:span><text:span text:style-name="T857_3">a<text:s/>range<text:s/>of<text:s/>technical<text:s/>expertise<text:s/>but<text:s/>also<text:s/>programme<text:s/>management<text:s/>capacity<text:s/>to<text:s/>ensure<text:s/>effective<text:s/>delivery</text:span><text:span text:style-name="T857_4"><text:s/>–<text:s/>this<text:s/></text:span><text:span text:style-name="T857_5">will<text:s/>be<text:s/>spelled<text:s/>out<text:s/>in<text:s/>the<text:s/>stage<text:s/>1<text:s/>appraisal,<text:s/></text:span><text:span text:style-name="T857_6">both<text:s/>to<text:s/>ensure<text:s/>BEH<text:s/>commits<text:s/>sufficient<text:s/>resource<text:s/>to<text:s/>each<text:s/>partnership,<text:s/>and<text:s/>so<text:s/>that<text:s/>it<text:s/>can<text:s/>monitor<text:s/>overall<text:s/>staff<text:s/>capacity</text:span><text:span text:style-name="T857_7"><text:s/>and<text:s/>stretch</text:span><text:span text:style-name="T857_8">.<text:s/></text:span></text:p>
              </text:list-item>
            </text:list>
          </text:list-item>
        </text:list>
        <text:p text:style-name="P858"/>
        <text:list text:style-name="LS40" xml:id="list345" text:continue-list="list186">
          <text:list-item>
            <text:p text:style-name="P859"><text:span text:style-name="T859_1">The<text:s/>PPB<text:s/>monitors<text:s/>risk<text:s/>to<text:s/>the<text:s/>delivery<text:s/>of<text:s/>the<text:s/>development<text:s/>portfolio<text:s/>and<text:s/>provides<text:s/>a<text:s/>forum<text:s/>for<text:s/>programme<text:s/>staff<text:s/>to<text:s/>escalate<text:s/>and<text:s/>discuss<text:s/>risks<text:s/>and<text:s/>mitigations</text:span><text:span text:style-name="T859_2">,</text:span><text:span text:style-name="T859_3"><text:s/>and<text:s/>senior<text:s/>leaders<text:s/>provide<text:s/>a<text:s/>challenge<text:s/>function,<text:s/>to<text:s/>improve<text:s/>risk<text:s/>managemen</text:span><text:span text:style-name="T859_4">t</text:span><text:span text:style-name="T859_5">.</text:span><text:span text:style-name="T859_6"><text:s/></text:span></text:p>
          </text:list-item>
        </text:list>
        <text:p text:style-name="P860"/>
        <text:list text:style-name="LS40" xml:id="list346" text:continue-list="list186">
          <text:list-item>
            <text:p text:style-name="P861"><text:span text:style-name="T861_1">Risks<text:s/>are<text:s/>escalated</text:span><text:span text:style-name="T861_2"><text:s/></text:span><text:span text:style-name="T861_3">(as</text:span><text:span text:style-name="T861_4"><text:s/></text:span><text:span text:style-name="T861_5">appropriate)</text:span><text:span text:style-name="T861_6"><text:s/></text:span><text:span text:style-name="T861_7">to<text:s/>Directors<text:s/>through<text:s/>the<text:s/>weekly</text:span><text:span text:style-name="T861_8"><text:s/></text:span><text:span text:style-name="T861_9">HoM<text:s/>calls</text:span><text:span text:style-name="T861_10"><text:s/></text:span><text:span text:style-name="T861_11">and</text:span><text:span text:style-name="T861_12"><text:s/></text:span><text:span text:style-name="T861_13">also</text:span><text:span text:style-name="T861_14"><text:s/></text:span><text:span text:style-name="T861_15">through</text:span><text:span text:style-name="T861_16"><text:s/></text:span><text:span text:style-name="T861_17">the</text:span><text:span text:style-name="T861_18"><text:s/></text:span><text:span text:style-name="T861_19">formal</text:span><text:span text:style-name="T861_20"><text:s/></text:span><text:span text:style-name="T861_21">quarterly</text:span><text:span text:style-name="T861_22"><text:s/></text:span><text:span text:style-name="T861_23">Directorate<text:s/>risk<text:s/>escalation<text:s/>processes</text:span><text:span text:style-name="T861_24">.<text:s/>This<text:s/>can<text:s/>happen</text:span><text:span text:style-name="T861_25">,<text:s/>for<text:s/>example</text:span><text:span text:style-name="T861_26">,</text:span><text:span text:style-name="T861_27"><text:s/></text:span><text:span text:style-name="T861_28">when<text:s/>a<text:s/></text:span><text:span text:style-name="T861_29">live<text:s/>risk<text:s/></text:span><text:span text:style-name="T861_30">is<text:s/>assessed<text:s/>to<text:s/>be<text:s/>outside<text:s/>of<text:s/>our<text:s/>risk<text:s/>appetite</text:span><text:span text:style-name="T861_31"><text:s/>after<text:s/>applying<text:s/>mitigation<text:s/>measures</text:span><text:span text:style-name="T861_32">.<text:s/></text:span></text:p>
          </text:list-item>
        </text:list>
        <text:p text:style-name="P862"/>
        <text:list text:style-name="LS40" xml:id="list347" text:continue-list="list186">
          <text:list-item>
            <text:p text:style-name="P863"><text:span text:style-name="T863_1">The<text:s/>programme<text:s/></text:span><text:span text:style-name="T863_2">SRO</text:span><text:span text:style-name="T863_3">,<text:s/></text:span><text:span text:style-name="T863_4">PRO<text:s/>and<text:s/></text:span><text:span text:style-name="T863_5">project<text:s/>leads</text:span><text:span text:style-name="T863_6"><text:s/></text:span><text:span text:style-name="T863_7">maintain</text:span><text:span text:style-name="T863_8"><text:s/></text:span><text:span text:style-name="T863_9">responsibility<text:s/>for<text:s/>active<text:s/>risk<text:s/>management<text:s/>and<text:s/>ensuring<text:s/>alignment<text:s/>and<text:s/>co</text:span><text:span text:style-name="T863_10">mpliance</text:span><text:span text:style-name="T863_11"><text:s/>with<text:s/>corporate<text:s/>rules<text:s/>and<text:s/>guidance.</text:span><text:span text:style-name="T863_12"><text:s/></text:span><text:span text:style-name="T863_13">Each<text:s/>risk<text:s/>is<text:s/>assigned<text:s/>an<text:s/>owner,<text:s/>who<text:s/></text:span><text:span text:style-name="T863_14">is<text:s/>responsible<text:s/>for<text:s/></text:span><text:span text:style-name="T863_15">proactively<text:s/>manag</text:span><text:span text:style-name="T863_16">ing<text:s/>that<text:s/></text:span><text:span text:style-name="T863_17">risk<text:s/></text:span><text:span text:style-name="T863_18">and</text:span><text:span text:style-name="T863_19"><text:s/></text:span><text:span text:style-name="T863_20">regularly<text:s/>recording<text:s/>updates<text:s/>on<text:s/></text:span><text:span text:style-name="T863_21">the<text:s/>FCDO’s<text:s/>Aid<text:s/>Management<text:s/>Platform<text:s/>(</text:span><text:span text:style-name="T863_22">AMP</text:span><text:span text:style-name="T863_23">)</text:span><text:span text:style-name="T863_24">.</text:span><text:span text:style-name="T863_25"><text:s/></text:span><text:span text:style-name="T863_26">As<text:s/>new<text:s/>programme<text:s/>risks<text:s/>arise,<text:s/>they<text:s/></text:span><text:span text:style-name="T863_27">will</text:span><text:span text:style-name="T863_28"><text:s/>be<text:s/>captured<text:s/>on<text:s/>AMP<text:s/>and<text:s/>a<text:s/>risk<text:s/>owner<text:s/>assigned. </text:span></text:p>
          </text:list-item>
        </text:list>
        <text:p text:style-name="P864"/>
        <text:list text:style-name="LS40" xml:id="list348" text:continue-list="list186">
          <text:list-item>
            <text:p text:style-name="P865"><text:span text:style-name="T865_1">The<text:s/>Embassy<text:s/>will<text:s/>regularly<text:s/>conduct<text:s/>risk<text:s/>management<text:s/>trainings<text:s/>in<text:s/>house,<text:s/>and<text:s/>with<text:s/></text:span><text:span text:style-name="T865_2">external<text:s/></text:span><text:span text:style-name="T865_3">delivery<text:s/>partners,<text:s/>especially<text:s/>on<text:s/>critical<text:s/>topics<text:s/>such<text:s/>as<text:s/></text:span><text:span text:style-name="T865_4">fiduciary</text:span><text:span text:style-name="T865_5"><text:s/>risk,<text:s/>bribery<text:s/>and<text:s/>corruption,</text:span><text:span text:style-name="T865_6"><text:s/></text:span><text:span text:style-name="T865_7">fraud</text:span><text:span text:style-name="T865_8"><text:s/>and</text:span><text:span text:style-name="T865_9"><text:s/></text:span><text:span text:style-name="T865_10">safeguarding</text:span><text:span text:style-name="T865_11"><text:s/>risk<text:s/>management</text:span><text:span text:style-name="T865_12">.<text:s/></text:span></text:p>
          </text:list-item>
        </text:list>
        <text:p text:style-name="P866"/>
        <text:list text:style-name="LS40" xml:id="list349" text:continue-list="list186">
          <text:list-item>
            <text:p text:style-name="P867"><text:span text:style-name="T867_1">The<text:s/>risk<text:s/>appetites<text:s/>by<text:s/>category<text:s/>for<text:s/>this<text:s/>programme<text:s/>are<text:s/>set<text:s/>out<text:s/>below.</text:span></text:p>
          </text:list-item>
        </text:list>
        <text:p text:style-name="P868"/>
        <text:p text:style-name="P869"><text:span text:style-name="T869_1">Table<text:s/></text:span><text:span text:style-name="T869_2">7</text:span><text:span text:style-name="T869_3">.<text:s/>Risk<text:s/>Appetites<text:s/>by<text:s/>Risk<text:s/>Category</text:span></text:p>
        <text:p text:style-name="P870"/>
        <table:table table:style-name="Table15">
          <table:table-column table:style-name="Column38"/>
          <table:table-column table:style-name="Column39"/>
          <table:table-column table:style-name="Column40"/>
          <table:table-row table:style-name="Row71">
            <table:table-cell table:style-name="Cell240">
              <text:p text:style-name="P871"><text:span text:style-name="T871_1">Risk<text:s/>Category</text:span></text:p>
            </table:table-cell>
            <table:table-cell table:style-name="Cell241">
              <text:p text:style-name="P872"><text:span text:style-name="T872_1">Risk<text:s/>Appetite</text:span></text:p>
            </table:table-cell>
            <table:table-cell table:style-name="Cell242">
              <text:p text:style-name="P873"><text:span text:style-name="T873_1">Risk<text:s/>Appetite<text:s/>Statement</text:span></text:p>
            </table:table-cell>
          </table:table-row>
          <table:table-row table:style-name="Row72">
            <table:table-cell table:style-name="Cell243">
              <text:p text:style-name="P874"><text:span text:style-name="T874_1">Strategy<text:s/>&amp;<text:s/>Context</text:span></text:p>
            </table:table-cell>
            <table:table-cell table:style-name="Cell244">
              <text:p text:style-name="P875"><text:span text:style-name="T875_1">Receptive</text:span></text:p>
            </table:table-cell>
            <table:table-cell table:style-name="Cell245">
              <text:p text:style-name="P876"><text:span text:style-name="T876_1">We<text:s/>are<text:s/>willing<text:s/>to<text:s/>engag</text:span><text:span text:style-name="T876_2">e</text:span><text:span text:style-name="T876_3"><text:s/>a<text:s/>broad<text:s/>spectrum<text:s/>of<text:s/>stakeholders,<text:s/>including<text:s/>government<text:s/>and<text:s/>private<text:s/>sector<text:s/>partners,<text:s/>to<text:s/>assess<text:s/>political<text:s/>stability,<text:s/>economic<text:s/>policies,<text:s/>and<text:s/>social<text:s/>dynamics.<text:s/>By<text:s/>understanding<text:s/>these<text:s/>critical<text:s/>elements,<text:s/>we<text:s/>aim<text:s/>to<text:s/>ensure<text:s/>evidence-based<text:s/>decision-making<text:s/>and<text:s/>the<text:s/>implementation<text:s/>of<text:s/>diversified<text:s/>interventions,<text:s/>enabling<text:s/>the<text:s/>development<text:s/>and<text:s/>execution<text:s/>of<text:s/>a<text:s/>robust<text:s/>and<text:s/>adaptive<text:s/>strategy.<text:s/></text:span></text:p>
            </table:table-cell>
          </table:table-row>
          <table:table-row table:style-name="Row73">
            <table:table-cell table:style-name="Cell246">
              <text:p text:style-name="P877"><text:span text:style-name="T877_1">Policy<text:s/>&amp;<text:s/>Programme<text:s/>Delivery</text:span></text:p>
            </table:table-cell>
            <table:table-cell table:style-name="Cell247">
              <text:p text:style-name="P878"><text:span text:style-name="T878_1">Receptive</text:span></text:p>
            </table:table-cell>
            <table:table-cell table:style-name="Cell248">
              <text:p text:style-name="P879"><text:span text:style-name="T879_1">Through<text:s/>this<text:s/>programme<text:s/>we</text:span><text:span text:style-name="T879_2"><text:s/>are<text:s/>willing<text:s/>to<text:s/>invest<text:s/>in<text:s/>new,<text:s/></text:span><text:span text:style-name="T879_3">locally</text:span><text:span text:style-name="T879_4">-</text:span><text:span text:style-name="T879_5">led</text:span><text:span text:style-name="T879_6"><text:s/>partnerships,<text:s/>as<text:s/>well<text:s/>as<text:s/>those<text:s/>with<text:s/>diaspora,<text:s/>private<text:s/>sector<text:s/>and<text:s/>UK<text:s/>expertise,<text:s/>that<text:s/>can<text:s/>catalyse<text:s/>greater<text:s/>impact<text:s/>and<text:s/>value<text:s/>for<text:s/>money,<text:s/>shifting<text:s/>away<text:s/>from<text:s/>more<text:s/>traditional<text:s/>and<text:s/>tested<text:s/>large-scale<text:s/>UN-led<text:s/>approaches.<text:s/></text:span><text:span text:style-name="T879_7">With<text:s/>a<text:s/>signific</text:span><text:span text:style-name="T879_8">antly<text:s/>reduced<text:s/>ODA<text:s/>budget,<text:s/></text:span><text:span text:style-name="T879_9">the<text:s/>new<text:s/>approach<text:s/>will<text:s/>necessitate<text:s/>funding<text:s/>much<text:s/>smaller<text:s/>value<text:s/>partnerships<text:s/>which<text:s/>will<text:s/></text:span><text:span text:style-name="T879_10">need<text:s/>to<text:s/>take<text:s/>greater<text:s/>risk<text:s/></text:span><text:span text:style-name="T879_11">in<text:s/>order<text:s/>to</text:span><text:span text:style-name="T879_12"><text:s/></text:span><text:span text:style-name="T879_13">test<text:s/></text:span><text:span text:style-name="T879_14">new<text:s/>approaches</text:span><text:span text:style-name="T879_15">,<text:s/></text:span><text:span text:style-name="T879_16">work<text:s/>in<text:s/>an<text:s/>agile<text:s/>way<text:s/>to<text:s/>respond<text:s/>to<text:s/>opportunities<text:s/>and<text:s/>risks,</text:span><text:span text:style-name="T879_17"><text:s/>or<text:s/>work<text:s/></text:span><text:span text:style-name="T879_18">in<text:s/>new<text:s/>ways<text:s/>with<text:s/>new<text:s/>or<text:s/>non-traditional<text:s/>partners.<text:s/></text:span><text:span text:style-name="T879_19">To<text:s/>complement<text:s/>the<text:s/>programme<text:s/>engagement,<text:s/>we</text:span><text:span text:style-name="T879_20"><text:s/>are<text:s/>willing<text:s/>to<text:s/>invest<text:s/>in<text:s/>building<text:s/>new<text:s/>relationships<text:s/>with<text:s/>ruling<text:s/>party<text:s/>and<text:s/>political<text:s/>influencers<text:s/>where<text:s/>traditionally<text:s/>we<text:s/>have<text:s/>struggled<text:s/>to<text:s/>get<text:s/>traction.</text:span><text:span text:style-name="T879_21"><text:s/></text:span></text:p>
            </table:table-cell>
          </table:table-row>
          <table:table-row table:style-name="Row74">
            <table:table-cell table:style-name="Cell249">
              <text:p text:style-name="P880"><text:span text:style-name="T880_1">Financial<text:s/>&amp;<text:s/>Fiduciary</text:span></text:p>
            </table:table-cell>
            <table:table-cell table:style-name="Cell250">
              <text:p text:style-name="P881"><text:span text:style-name="T881_1">Receptive</text:span></text:p>
            </table:table-cell>
            <table:table-cell table:style-name="Cell251">
              <text:p text:style-name="P882"><text:span text:style-name="T882_1">In<text:s/>the<text:s/>new<text:s/>programme,<text:s/>w</text:span><text:span text:style-name="T882_2">e</text:span><text:span text:style-name="T882_3"><text:s/>are<text:s/>prepared<text:s/>to<text:s/>invest<text:s/>for<text:s/>benefit<text:s/>and<text:s/>to<text:s/>accept<text:s/>the<text:s/>possibility<text:s/>of<text:s/>some<text:s/>financial<text:s/>loss<text:s/>given<text:s/>the<text:s/>difficult<text:s/>operating<text:s/>context<text:s/>and<text:s/>choice<text:s/>of<text:s/>partners<text:s/>we<text:s/>are<text:s/></text:span><text:span text:style-name="T882_4">choosing<text:s/>to<text:s/>work<text:s/>with.<text:s/></text:span><text:span text:style-name="T882_5"><text:s/>Zimbabwe<text:s/>faces<text:s/>economic<text:s/>challenges<text:s/>which<text:s/>has<text:s/>had<text:s/>a<text:s/>negative<text:s/>impact<text:s/>on<text:s/>financial<text:s/>stability<text:s/>for<text:s/>citizens<text:s/>due<text:s/>to<text:s/>lack<text:s/>of<text:s/>employment<text:s/>and<text:s/>basic<text:s/>services,<text:s/>low<text:s/>wages<text:s/>and<text:s/>rising<text:s/>cost<text:s/>of<text:s/>living.<text:s/>This<text:s/>has<text:s/>created<text:s/>financial<text:s/>pressures<text:s/>motivating<text:s/>the<text:s/>need<text:s/>and<text:s/>justification<text:s/>to<text:s/>commit<text:s/>fraud.<text:s/>The<text:s/>difficult<text:s/>operating<text:s/>context<text:s/>has<text:s/>further<text:s/>created<text:s/>challenging<text:s/>market<text:s/>conditions<text:s/>for<text:s/>suppliers<text:s/>with<text:s/>observed<text:s/>shortages<text:s/>within<text:s/>the<text:s/>supply<text:s/>chain.<text:s/>Additionally,<text:s/>Zimbabwe<text:s/>has<text:s/>one<text:s/>of<text:s/>the<text:s/>highest<text:s/>rates<text:s/>of<text:s/>corruption<text:s/>having<text:s/>scored<text:s/></text:span><text:span text:style-name="T882_6">2</text:span><text:span text:style-name="T882_7">2</text:span><text:span text:style-name="T882_8"><text:s/>on<text:s/>the<text:s/>C</text:span><text:span text:style-name="T882_9">orruption<text:s/>Perceptions<text:s/>Index</text:span><text:span text:style-name="T882_10"><text:s/>and<text:s/></text:span><text:span text:style-name="T882_11">rank</text:span><text:span text:style-name="T882_12">s</text:span><text:span text:style-name="T882_13"><text:s/></text:span><text:span text:style-name="T882_14">15</text:span><text:span text:style-name="T882_15">7</text:span><text:span text:style-name="T882_16"><text:s/>out<text:s/>of<text:s/>180<text:s/>countries.<text:s text:c="2"/>The<text:s/>difficult<text:s/>operating<text:s/>context</text:span><text:span text:style-name="T882_17"><text:s/>is</text:span><text:span text:style-name="T882_18"><text:s/>compounded<text:s/>by<text:s/>the<text:s/>scaling<text:s/>down<text:s/>of<text:s/>aid<text:s/>by<text:s/></text:span><text:span text:style-name="T882_19">development<text:s/>agencies</text:span><text:span text:style-name="T882_20"><text:s/>causing<text:s/>further<text:s/>financial<text:s/>pressures.</text:span><text:span text:style-name="T882_21"><text:s/></text:span><text:span text:style-name="T882_22">The<text:s/>shift<text:s/>to<text:s/>working<text:s/>with<text:s/>smaller<text:s/>partners<text:s/>in<text:s/>the<text:s/>new<text:s/>programme<text:s/>will<text:s/>allow<text:s/></text:span><text:span text:style-name="T882_23">us<text:s/>to<text:s/>have<text:s/>more<text:s/>oversight<text:s/></text:span><text:span text:style-name="T882_24">how<text:s/>funds<text:s/>are<text:s/>used.<text:s/>However,<text:s/>we<text:s/>do<text:s/>recognise<text:s/>that<text:s/>these<text:s/>partner</text:span><text:span text:style-name="T882_25">s</text:span><text:span text:style-name="T882_26"><text:s/>may<text:s/>not<text:s/>h</text:span><text:span text:style-name="T882_27">ave</text:span><text:span text:style-name="T882_28"><text:s/>internal<text:s/>contr</text:span><text:span text:style-name="T882_29">ols</text:span><text:span text:style-name="T882_30"><text:s/></text:span><text:span text:style-name="T882_31">strong<text:s/>enough<text:s/></text:span><text:span text:style-name="T882_32">to<text:s/>safeguard<text:s/>FCDO<text:s/>funds<text:s/>from<text:s/>fraud<text:s/></text:span><text:span text:style-name="T882_33">and<text:s/>error.<text:s text:c="2"/></text:span><text:span text:style-name="T882_34">We<text:s/>will<text:s/>therefore<text:s/>ensure</text:span><text:span text:style-name="T882_35"><text:s/></text:span><text:span text:style-name="T882_36">we<text:s/>carry<text:s/>out<text:s/>a<text:s/>robust<text:s/>assessment<text:s/>of<text:s/>partners<text:s/>capacity<text:s/>at<text:s/>the<text:s/></text:span><text:span text:style-name="T882_37">pre-contracting<text:s/>stage</text:span><text:span text:style-name="T882_38">,<text:s/>actively<text:s/></text:span><text:span text:style-name="T882_39">scrutinise</text:span><text:span text:style-name="T882_40"><text:s/>spend<text:s/>throughout<text:s/>implementation<text:s/>and<text:s/></text:span><text:span text:style-name="T882_41">ensure<text:s/>our<text:s/></text:span><text:span text:style-name="T882_42">fraud<text:s/>risk<text:s/>assessment</text:span><text:span text:style-name="T882_43"><text:s/>is<text:s/></text:span><text:span text:style-name="T882_44">responsive<text:s/>to</text:span><text:span text:style-name="T882_45"><text:s/>emerging<text:s/>risks</text:span><text:span text:style-name="T882_46"><text:s/>and<text:s/></text:span><text:span text:style-name="T882_47">mitigation<text:s/>actions<text:s/>are<text:s/>implemented<text:s/>and<text:s/>monitored.<text:s/></text:span></text:p>
            </table:table-cell>
          </table:table-row>
          <table:table-row table:style-name="Row75">
            <table:table-cell table:style-name="Cell252">
              <text:p text:style-name="P883"><text:span text:style-name="T883_1">Public<text:s/>Service<text:s/>Delivery<text:s/>&amp;<text:s/>Operations</text:span></text:p>
            </table:table-cell>
            <table:table-cell table:style-name="Cell253">
              <text:p text:style-name="P884"><text:span text:style-name="T884_1">Cautious</text:span></text:p>
            </table:table-cell>
            <table:table-cell table:style-name="Cell254">
              <text:p text:style-name="P885"><text:span text:style-name="T885_1">This<text:s/>reflects<text:s/>our<text:s/>limited<text:s/>acceptance<text:s/>of<text:s/>risk<text:s/>in<text:s/>areas<text:s/>of<text:s/>our<text:s/>internal<text:s/>operations<text:s/>including<text:s/>security,<text:s/>property,<text:s/>legal<text:s/>and<text:s/>technology<text:s/>where,<text:s/>despite<text:s/>a<text:s/>challenging<text:s/>operating<text:s/>environment<text:s/>in<text:s/>Zimbabwe,<text:s/>we<text:s/></text:span><text:span text:style-name="T885_2">are<text:s/>able<text:s/>to</text:span><text:span text:style-name="T885_3"><text:s/>consistently<text:s/>implement<text:s/>controls<text:s/>through<text:s/>application<text:s/>of<text:s/>FCDO<text:s/>policy<text:s/>even<text:s/>where<text:s/>this<text:s/>goes<text:s/>further<text:s/>than<text:s/>local<text:s/>requirements<text:s/>and<text:s/>using<text:s/>in<text:s/>house<text:s/>expertise.<text:s/>We<text:s/>accept<text:s/>limited<text:s/>risk<text:s/>to<text:s/>support<text:s/>UK<text:s/>citizens<text:s/>and<text:s/>the<text:s/>business<text:s/>effectively<text:s/>during<text:s/>crises<text:s/>or<text:s/>internal<text:s/>change.</text:span></text:p>
            </table:table-cell>
          </table:table-row>
          <table:table-row table:style-name="Row76">
            <table:table-cell table:style-name="Cell255">
              <text:p text:style-name="P886"><text:span text:style-name="T886_1">People</text:span></text:p>
            </table:table-cell>
            <table:table-cell table:style-name="Cell256">
              <text:p text:style-name="P887"><text:span text:style-name="T887_1">Cautious</text:span></text:p>
            </table:table-cell>
            <table:table-cell table:style-name="Cell257">
              <text:p text:style-name="P888"><text:span text:style-name="T888_1">We<text:s/>accept<text:s/>limited<text:s/>risks<text:s/>to<text:s/>our<text:s/>workforce<text:s/>capacity<text:s/>and<text:s/>capability<text:s/>as<text:s/>we<text:s/>aim<text:s/>for<text:s/>a<text:s/>high<text:s/>performing<text:s/>team<text:s/>with<text:s/>the<text:s/>right<text:s/>capacity<text:s/>and<text:s/>capabilities<text:s/>needed<text:s/>to<text:s/>deliver<text:s/>our<text:s/>Country<text:s/>Business<text:s/>Plan</text:span><text:span text:style-name="T888_2"><text:s/>and<text:s/>to<text:s/>deliver<text:s/>this<text:s/>portfolio<text:s/>programme</text:span><text:span text:style-name="T888_3">.<text:s/>We<text:s/>recognise<text:s/>that<text:s/>aligning<text:s/>our<text:s/>workforce<text:s/>with<text:s/>changing<text:s/>priorities<text:s/>may<text:s/>require<text:s/>difficult<text:s/>decisions<text:s/>that<text:s/>impact<text:s/>individuals<text:s/>and<text:s/>teams.<text:s/>We<text:s/>recognise<text:s/>the<text:s/>need<text:s/>to<text:s/>adapt<text:s/>and<text:s/>respond<text:s/>and<text:s/>support<text:s/>staff<text:s/>with<text:s/>the<text:s/>skills<text:s/>and<text:s/>expertise<text:s/>needed<text:s/>to<text:s/>deliver.<text:s/></text:span></text:p>
            </table:table-cell>
          </table:table-row>
          <table:table-row table:style-name="Row77">
            <table:table-cell table:style-name="Cell258">
              <text:p text:style-name="P889"><text:span text:style-name="T889_1">Safeguarding</text:span></text:p>
            </table:table-cell>
            <table:table-cell table:style-name="Cell259">
              <text:p text:style-name="P890"><text:span text:style-name="T890_1">Receptive</text:span></text:p>
            </table:table-cell>
            <table:table-cell table:style-name="Cell260">
              <text:p text:style-name="P891"><text:span text:style-name="T891_1">I</text:span><text:span text:style-name="T891_2">n</text:span><text:span text:style-name="T891_3"><text:s/>our<text:s/>programming,<text:s/>we<text:s/>are<text:s/>receptive.<text:s/>This<text:s/>means<text:s/>we<text:s/>are<text:s/>willing<text:s/>to<text:s/>engage<text:s/>in<text:s/>sectors<text:s/>and<text:s/>contexts<text:s/>where<text:s/>we<text:s/>are<text:s/>most<text:s/>exposed<text:s/>to<text:s/>safeguarding<text:s/>risk,<text:s/>where<text:s/>the<text:s/>benefits<text:s/>of<text:s/>engaging<text:s/>outweigh<text:s/>the<text:s/>risks<text:s/>and<text:s/>can<text:s/>be<text:s/>clearly<text:s/>justified.<text:s/>We<text:s/>are<text:s/>willing<text:s/>to<text:s/>accept<text:s/>that<text:s/>consistent<text:s/>implementation<text:s/>of<text:s/>controls<text:s/>may<text:s/>be<text:s/>challenging<text:s/>due<text:s/>to<text:s/>choice<text:s/>of<text:s/>partners<text:s/>or<text:s/>context.<text:s/>This<text:s/>reflects<text:s/>the<text:s/>wider<text:s/>context<text:s/>in<text:s/>Zimbabwe<text:s/>of<text:s/>high<text:s/>levels<text:s/>of<text:s/>GBV,<text:s/>early<text:s/>marriage<text:s/>and<text:s/>adolescent<text:s/>pregnancy,<text:s/>together<text:s/>with<text:s/>often<text:s/>long<text:s/>delivery<text:s/>chains<text:s/>to<text:s/>reach<text:s/>remote<text:s/>geographical<text:s/>areas.<text:s/></text:span><text:span text:style-name="T891_4">Note<text:s/>that<text:s/>as<text:s/>we<text:s/>ultimately<text:s/>shift<text:s/>out<text:s/>of<text:s/>service<text:s/>delivery<text:s/>and<text:s/>into<text:s/>technical<text:s/>assistance<text:s/>and<text:s/>expertise,<text:s/></text:span><text:span text:style-name="T891_5">our<text:s/>overall<text:s/>level<text:s/>of<text:s/>safeguarding<text:s/>risk<text:s/>is<text:s/>likely<text:s/>to<text:s/>decline.<text:s/></text:span><text:span text:style-name="T891_6"><text:s/></text:span></text:p>
            </table:table-cell>
          </table:table-row>
          <table:table-row table:style-name="Row78">
            <table:table-cell table:style-name="Cell261">
              <text:p text:style-name="P892"><text:span text:style-name="T892_1">Reputational</text:span></text:p>
            </table:table-cell>
            <table:table-cell table:style-name="Cell262">
              <text:p text:style-name="P893"><text:span text:style-name="T893_1">Cautious</text:span></text:p>
            </table:table-cell>
            <table:table-cell table:style-name="Cell263">
              <text:p text:style-name="P894"><text:span text:style-name="T894_1">We<text:s/>are<text:s/>prepared<text:s/>to<text:s/>accept<text:s/>moderate<text:s/>reputational<text:s/>risk<text:s/>in<text:s/>situations<text:s/>where<text:s/>the<text:s/>potential<text:s/>returns<text:s/>justify<text:s/>such<text:s/>exposure,<text:s/>provided<text:s/>that<text:s/>robust<text:s/>and<text:s/>effective<text:s/>reputational<text:s/>risk<text:s/>controls<text:s/>are<text:s/>firmly<text:s/>in<text:s/>place.<text:s/>Our<text:s/>approach<text:s/>ensures<text:s/>that<text:s/>all<text:s/>actions<text:s/>align<text:s/>with<text:s/>our<text:s/>values,<text:s/>stakeholder<text:s/>expectations,<text:s/>and<text:s/>long-term<text:s/>strategic<text:s/>goals,<text:s/>while<text:s/>maintaining<text:s/>transparency<text:s/>and<text:s/>accountability.<text:s/></text:span></text:p>
            </table:table-cell>
          </table:table-row>
        </table:table>
        <text:p text:style-name="P895"/>
        <text:list text:style-name="LS40" xml:id="list350" text:continue-list="list186">
          <text:list-item>
            <text:p text:style-name="P896"><text:span text:style-name="T896_1">The<text:s/>primary<text:s/>risks<text:s/>are:</text:span></text:p>
          </text:list-item>
        </text:list>
        <text:p text:style-name="P897"/>
        <text:list text:style-name="LS40" xml:id="list351" text:continue-list="list186">
          <text:list-item>
            <text:list>
              <text:list-item>
                <text:p text:style-name="P898"><text:span text:style-name="T898_1">Strategy<text:s/>&amp;<text:s/></text:span><text:span text:style-name="T898_2">Context</text:span><text:span text:style-name="T898_3">:<text:s/>Zimbabwe’s<text:s/></text:span><text:span text:style-name="T898_4">complex<text:s/></text:span><text:span text:style-name="T898_5">political<text:s/></text:span><text:span text:style-name="T898_6">and<text:s/>economic<text:s/></text:span><text:span text:style-name="T898_7">environment<text:s/>may<text:s/>challenge<text:s/>delivery.<text:s/></text:span><text:span text:style-name="T898_8">This<text:s/>will<text:s/>be<text:s/>m</text:span><text:span text:style-name="T898_9">itigated<text:s/>through<text:s/></text:span><text:span text:style-name="T898_10">rigorous<text:s/></text:span><text:span text:style-name="T898_11">political<text:s/>economy<text:s/>analysis</text:span><text:span text:style-name="T898_12"><text:s/>from<text:s/>the<text:s/>outset</text:span><text:span text:style-name="T898_13"><text:s/>and<text:s/>adaptive<text:s/>programming.<text:s/></text:span><text:span text:style-name="T898_14">Risk:<text:s/>M</text:span><text:span text:style-name="T898_15">ajor</text:span><text:span text:style-name="T898_16">.<text:s/>Appetite:<text:s/>Receptive</text:span></text:p>
              </text:list-item>
              <text:list-item>
                <text:p text:style-name="P899"><text:span text:style-name="T899_1">Policy</text:span><text:span text:style-name="T899_2"><text:s/>&amp;<text:s/>Programme<text:s/></text:span><text:span text:style-name="T899_3">Delivery</text:span><text:span text:style-name="T899_4">:<text:s/>Limited<text:s/>ODA<text:s/>and<text:s/>ambitious<text:s/>goals<text:s/>make<text:s/>it<text:s/>difficult<text:s/>to<text:s/>consistently<text:s/>identify<text:s/>high-impact<text:s/>policy<text:s/>areas</text:span><text:span text:style-name="T899_5"><text:s/>and<text:s/>partnerships<text:s/>that<text:s/>can<text:s/>be<text:s/>delivered<text:s/>with<text:s/></text:span><text:span text:style-name="T899_6">only<text:s/>very<text:s/>targeted<text:s/>resources</text:span><text:span text:style-name="T899_7">.<text:s/>Performance<text:s/>will<text:s/>be<text:s/>managed<text:s/>by<text:s/>shifting<text:s/>resources<text:s/>to<text:s/>the<text:s/>most<text:s/>effective<text:s/>interventions.<text:s/></text:span><text:span text:style-name="T899_8">Risk:<text:s/></text:span><text:span text:style-name="T899_9">Major</text:span><text:span text:style-name="T899_10">.<text:s/>Appetite:<text:s/></text:span><text:span text:style-name="T899_11">Receptive</text:span><text:span text:style-name="T899_12">.<text:s/></text:span></text:p>
              </text:list-item>
              <text:list-item>
                <text:p text:style-name="P900"><text:span text:style-name="T900_1">Reputational</text:span><text:span text:style-name="T900_2">:<text:s/>Transitioning<text:s/></text:span><text:span text:style-name="T900_3">away<text:s/></text:span><text:span text:style-name="T900_4">from<text:s/></text:span><text:span text:style-name="T900_5">large-scale<text:s/></text:span><text:span text:style-name="T900_6">service<text:s/>delivery<text:s/>to<text:s/></text:span><text:span text:style-name="T900_7">more<text:s/>focused<text:s/></text:span><text:span text:style-name="T900_8">technical<text:s/>support<text:s/>may<text:s/>attract<text:s/></text:span><text:span text:style-name="T900_9">external<text:s/></text:span><text:span text:style-name="T900_10">criticism,<text:s/>especially<text:s/>amid<text:s/>worsening<text:s/>poverty<text:s/></text:span><text:span text:style-name="T900_11">and<text:s/>human<text:s/>development<text:s/></text:span><text:span text:style-name="T900_12">indicators</text:span><text:span text:style-name="T900_13">.<text:s/></text:span><text:span text:style-name="T900_14">We<text:s/>will<text:s/>m</text:span><text:span text:style-name="T900_15">itigate<text:s/></text:span><text:span text:style-name="T900_16">this<text:s/>through<text:s/></text:span><text:span text:style-name="T900_17">strong<text:s/>Embassy<text:s/>strategic<text:s/>leadership<text:s/>and<text:s/>communications<text:s/>in<text:s/>our<text:s/>sectors<text:s/>of<text:s/>intervention</text:span><text:span text:style-name="T900_18">,<text:s/></text:span><text:span text:style-name="T900_19">particularly<text:s/>through<text:s/>direct<text:s/>UK-Zimbabwe<text:s/>partnerships.</text:span><text:span text:style-name="T900_20"><text:s/></text:span><text:span text:style-name="T900_21">Risk:<text:s/></text:span><text:span text:style-name="T900_22">Moderate.<text:s/>Appetite:<text:s/>Cautious.<text:s/></text:span></text:p>
              </text:list-item>
              <text:list-item>
                <text:p text:style-name="P901"><text:span text:style-name="T901_1">Financial<text:s/>&amp;<text:s/>Fiduciary</text:span><text:span text:style-name="T901_2">:<text:s/></text:span><text:span text:style-name="T901_3">Moving<text:s/>from<text:s/>large</text:span><text:span text:style-name="T901_4">,<text:s/>established</text:span><text:span text:style-name="T901_5"><text:s/>(e.g.<text:s/>UN)<text:s/>platforms<text:s/>to<text:s/>smaller,<text:s/></text:span><text:span text:style-name="T901_6">locally-led</text:span><text:span text:style-name="T901_7"><text:s/>partnerships<text:s/></text:span><text:span text:style-name="T901_8">increases</text:span><text:span text:style-name="T901_9"><text:s/>risk<text:s/>as<text:s/>partners<text:s/>may<text:s/>have<text:s/>less<text:s/>developed<text:s/>systems<text:s/>and<text:s/>controls</text:span><text:span text:style-name="T901_10">,<text:s/>although<text:s/>it</text:span><text:span text:style-name="T901_11"><text:s/>allows<text:s/></text:span><text:span text:style-name="T901_12">for<text:s/></text:span><text:span text:style-name="T901_13">greater<text:s/>UK<text:s/>recognition,<text:s/>oversight,<text:s/>sustainability<text:s/>and<text:s/>responsiveness.<text:s/></text:span><text:span text:style-name="T901_14">This<text:s/></text:span><text:span text:style-name="T901_15">risk<text:s/></text:span><text:span text:style-name="T901_16">will<text:s/>be<text:s/>mitigated<text:s/></text:span><text:span text:style-name="T901_17">firstly<text:s/>by<text:s/>ensuring<text:s/>robust<text:s/>due<text:s/>diligence<text:s/>assessments<text:s/>are<text:s/>conducted<text:s/>in<text:s/>advance<text:s/>of<text:s/>funds<text:s/>disbursement;<text:s/>secondly<text:s/>by<text:s/>close<text:s/>monitoring;<text:s/>and<text:s/>thirdly<text:s/></text:span><text:span text:style-name="T901_18">by<text:s/>w</text:span><text:span text:style-name="T901_19">orking<text:s/>closely<text:s/>with<text:s/>partners</text:span><text:span text:style-name="T901_20"><text:s/>to<text:s/></text:span><text:span text:style-name="T901_21">strengthening<text:s/>their<text:s/>delivery<text:s/>and<text:s/>operational<text:s/>systems<text:s/></text:span><text:span text:style-name="T901_22">via</text:span><text:span text:style-name="T901_23"><text:s/>capacity<text:s/>building</text:span><text:span text:style-name="T901_24"><text:s/>where<text:s/>necessary</text:span><text:span text:style-name="T901_25">.</text:span><text:span text:style-name="T901_26"><text:s/></text:span><text:span text:style-name="T901_27">Risk:<text:s/>Moderat</text:span><text:span text:style-name="T901_28">e</text:span><text:span text:style-name="T901_29">.<text:s/>Appetite:<text:s/>Receptive.</text:span></text:p>
              </text:list-item>
              <text:list-item>
                <text:p text:style-name="P902"><text:span text:style-name="T902_1">People:<text:s/></text:span><text:span text:style-name="T902_2">To<text:s/>deliver<text:s/>th</text:span><text:span text:style-name="T902_3">is<text:s/>portfolio<text:s/>programme<text:s/>effectivel</text:span><text:span text:style-name="T902_4">y<text:s/>we<text:s/></text:span><text:span text:style-name="T902_5">need<text:s/></text:span><text:span text:style-name="T902_6">a<text:s/>high<text:s/>level<text:s/>of<text:s/></text:span><text:span text:style-name="T902_7">technical<text:s/></text:span><text:span text:style-name="T902_8">and<text:s/>programme<text:s/>management<text:s/></text:span><text:span text:style-name="T902_9">expertise</text:span><text:span text:style-name="T902_10"><text:s/>matched<text:s/>with<text:s/>strong<text:s/>political<text:s/>skills</text:span><text:span text:style-name="T902_11"><text:s/>and<text:s/>a<text:s/>new<text:s/>approach<text:s/>to<text:s/>brokering<text:s/>partnerships</text:span><text:span text:style-name="T902_12"><text:s/>that<text:s/>harness<text:s/>the<text:s/>range<text:s/>of<text:s/>what<text:s/>the<text:s/>UK<text:s/>has<text:s/>to<text:s/>offer</text:span><text:span text:style-name="T902_13">.</text:span><text:span text:style-name="T902_14"><text:s/></text:span><text:span text:style-name="T902_15">Current<text:s/>in</text:span><text:span text:style-name="T902_16">-</text:span><text:span text:style-name="T902_17">house<text:s/>and<text:s/>externally<text:s/>available<text:s/>expertise<text:s/>is<text:s/>good,<text:s/>but<text:s/>there<text:s/>are<text:s/>risks<text:s/>that</text:span><text:span text:style-name="T902_18"><text:s/>UK<text:s/>civil<text:s/>service<text:s/>and<text:s/>FCDO<text:s/></text:span><text:span text:style-name="T902_19">restructuring<text:s/>affects<text:s/>our<text:s/>ability<text:s/>to<text:s/>maintain<text:s/>or<text:s/>secure<text:s/>the<text:s/>right<text:s/>skills<text:s/>and<text:s/>expertise.<text:s/></text:span><text:span text:style-name="T902_20">We<text:s/>will<text:s/>balance<text:s/>our<text:s/>ambition<text:s/>within<text:s/>the<text:s/>available<text:s/>resources</text:span><text:span text:style-name="T902_21"><text:s/></text:span><text:span text:style-name="T902_22">by<text:s/>prioritising<text:s/>areas<text:s/>for<text:s/>maximised<text:s/>delivery.</text:span><text:span text:style-name="T902_23"><text:s/></text:span><text:span text:style-name="T902_24">Risk:<text:s/>Moderate.<text:s/>Appetite:<text:s/></text:span><text:span text:style-name="T902_25">Cautious</text:span><text:span text:style-name="T902_26">.<text:s/></text:span></text:p>
              </text:list-item>
            </text:list>
          </text:list-item>
        </text:list>
        <text:p text:style-name="P903"/>
        <text:list text:style-name="LS40" xml:id="list356" text:continue-list="list186">
          <text:list-item>
            <text:p text:style-name="P904"><text:span text:style-name="T904_1">A<text:s/>fuller<text:s/>risk</text:span><text:span text:style-name="T904_2"><text:s/>matrix<text:s/>will<text:s/>be<text:s/>managed<text:s/>on<text:s/>a<text:s/>live<text:s/>basis<text:s/>in<text:s/>FCDO’s<text:s/>Aid<text:s/>Management<text:s/>Platform<text:s/>(AMP).</text:span><text:span text:style-name="T904_3"><text:s/>The<text:s/>risks<text:s/>are<text:s/>currently<text:s/>within<text:s/>appetite.<text:s/></text:span></text:p>
          </text:list-item>
        </text:list>
        <text:p text:style-name="P905"/>
        <text:p text:style-name="P906"><text:span text:style-name="T906_1">Delivery<text:s/>chain<text:s/>risk<text:s/>mapping</text:span></text:p>
        <text:p text:style-name="P907"/>
        <text:list text:style-name="LS40" xml:id="list357" text:continue-list="list186">
          <text:list-item>
            <text:p text:style-name="P908"><text:span text:style-name="T908_1">As<text:s/>mentioned</text:span><text:span text:style-name="T908_2"><text:s/>in<text:s/>the<text:s/>commercial<text:s/>case,<text:s/>there<text:s/>are<text:s/>a<text:s/>range<text:s/>of<text:s/>potential<text:s/>delivery<text:s/>mechanisms<text:s/>that<text:s/>will<text:s/>be<text:s/>utilised<text:s/>under<text:s/>this<text:s/>programme.<text:s/>Indicative<text:s/>delivery<text:s/>chain<text:s/>risk<text:s/>mappings<text:s/>are<text:s/>set<text:s/>out<text:s/>below<text:s/>for</text:span><text:span text:style-name="T908_3"><text:s/></text:span><text:span text:style-name="T908_4">the<text:s/>four<text:s/>main<text:s/>mechanisms<text:s/>(NGO;<text:s/>Multilateral;<text:s/>Government<text:s/>and<text:s/>Consulting<text:s/>Firm).<text:s/>Full<text:s/>delivery<text:s/>chain<text:s/>risk<text:s/>mappings<text:s/>will<text:s/>be<text:s/>conducted<text:s/></text:span><text:span text:style-name="T908_5">as<text:s/>new<text:s/>partnerships<text:s/>are<text:s/>agreed<text:s/>during<text:s/>programme<text:s/>implementation.<text:s/></text:span></text:p>
          </text:list-item>
        </text:list>
        <text:p text:style-name="P909"/>
        <text:p text:style-name="P910"><text:span text:style-name="T910_1">Figure<text:s/>1:<text:s/>Delivery<text:s/>Chain<text:s/>Mapping</text:span></text:p>
        <text:p text:style-name="P911"/>
        <text:p text:style-name="P912"><text:span text:style-name="T912_1"><text:tab/></text:span><text:span text:style-name="T912_2"><text:tab/></text:span><text:span text:style-name="T912_3"><text:tab/></text:span><text:span text:style-name="T912_4"><text:tab/></text:span><text:span text:style-name="T912_5"><text:tab/></text:span><text:span text:style-name="T912_6">Multilateral</text:span><text:span text:style-name="T912_7"><text:tab/></text:span><text:span text:style-name="T912_8"><text:tab/></text:span><text:span text:style-name="T912_9"><text:tab/></text:span><text:span text:style-name="T912_10"><text:tab/></text:span><text:span text:style-name="T912_11"><text:tab/></text:span><text:span text:style-name="T912_12"><text:tab/></text:span><text:span text:style-name="T912_13"><text:tab/></text:span><text:span text:style-name="T912_14"><text:tab/></text:span><text:span text:style-name="T912_15"><text:tab/></text:span><text:span text:style-name="T912_16"><text:tab/></text:span><text:span text:style-name="T912_17"><text:tab/></text:span><text:span text:style-name="T912_18"><text:tab/></text:span><text:span text:style-name="T912_19"><text:tab/></text:span><text:span text:style-name="T912_20">NGO<text:s/>/<text:s/>Charity<text:s/>/</text:span><text:span text:style-name="T912_21"><text:s/></text:span><text:span text:style-name="T912_22">Consulting<text:s/>Firm</text:span><text:span text:style-name="T912_23"><text:s/></text:span></text:p>
        <text:p text:style-name="P913"/>
        <text:p text:style-name="P914"><draw:frame svg:x="0cm" svg:y="0cm" svg:width="12.685cm" svg:height="6.213cm" draw:style-name="FR4" text:anchor-type="as-char" draw:z-index="0"><draw:image xlink:href="Pictures/image3.png" xlink:type="simple" xlink:show="embed" xlink:actuate="onLoad"/></draw:frame><text:span text:style-name="T914_1"><text:s/></text:span><text:span text:style-name="T914_2"><text:s/></text:span><draw:frame svg:x="0cm" svg:y="0cm" svg:width="5.725cm" svg:height="6.979cm" draw:style-name="FR5" text:anchor-type="as-char" draw:z-index="0"><draw:image xlink:href="Pictures/image4.png" xlink:type="simple" xlink:show="embed" xlink:actuate="onLoad"/></draw:frame></text:p>
        <text:p text:style-name="P915"/>
        <text:p text:style-name="P916"><text:span text:style-name="T916_1">Table<text:s/>8.<text:s/>Delivery<text:s/>chain<text:s/>risk<text:s/>mapping</text:span></text:p>
        <text:p text:style-name="P917"/>
        <table:table table:style-name="Table16"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row table:style-name="Row79">
            <table:table-cell table:style-name="Cell264">
              <text:p text:style-name="P918"><text:span text:style-name="T918_1">Risk<text:s/>category</text:span><text:span text:style-name="T918_2"><text:s text:c="2"/></text:span></text:p>
            </table:table-cell>
            <table:table-cell table:style-name="Cell265">
              <text:p text:style-name="P919"><text:span text:style-name="T919_1">Description</text:span></text:p>
            </table:table-cell>
            <table:table-cell table:style-name="Cell266">
              <text:p text:style-name="P920"><text:span text:style-name="T920_1">NGO</text:span></text:p>
            </table:table-cell>
            <table:table-cell table:style-name="Cell267">
              <text:p text:style-name="P921"><text:span text:style-name="T921_1">Multilateral</text:span></text:p>
            </table:table-cell>
            <table:table-cell table:style-name="Cell268">
              <text:p text:style-name="P922"><text:span text:style-name="T922_1">Governmen</text:span><text:span text:style-name="T922_2">t</text:span></text:p>
            </table:table-cell>
            <table:table-cell table:style-name="Cell269">
              <text:p text:style-name="P923"><text:span text:style-name="T923_1">Consulting<text:s/>Firm</text:span></text:p>
            </table:table-cell>
            <table:table-cell table:style-name="Cell270">
              <text:p text:style-name="P924"><text:span text:style-name="T924_1">Likelihood</text:span></text:p>
            </table:table-cell>
            <table:table-cell table:style-name="Cell271">
              <text:p text:style-name="P925"><text:span text:style-name="T925_1">Impact</text:span></text:p>
            </table:table-cell>
            <table:table-cell table:style-name="Cell272">
              <text:p text:style-name="P926"><text:span text:style-name="T926_1">Overall<text:s/>risk<text:s/></text:span><text:span text:style-name="T926_2"><text:s/></text:span></text:p>
            </table:table-cell>
            <table:table-cell table:style-name="Cell273">
              <text:p text:style-name="P927"><text:span text:style-name="T927_1">Mitigations</text:span><text:span text:style-name="T927_2"><text:s/></text:span></text:p>
            </table:table-cell>
            <table:table-cell table:style-name="Cell274">
              <text:p text:style-name="P928"><text:span text:style-name="T928_1">Residual<text:s/>risk</text:span></text:p>
            </table:table-cell>
          </table:table-row>
          <table:table-row table:style-name="Row80">
            <table:table-cell table:style-name="Cell275" table:number-rows-spanned="3">
              <text:p text:style-name="P929"><text:span text:style-name="T929_1">Policy<text:s/>and<text:s/>Programme<text:s/>Delivery<text:s/></text:span></text:p>
            </table:table-cell>
            <table:table-cell table:style-name="Cell276" table:number-rows-spanned="3">
              <text:p text:style-name="P930"><text:span text:style-name="T930_1">Delayed<text:s/>delivery<text:s/>or<text:s/>poor<text:s/>quality<text:s/>of<text:s/>goods<text:s/>and<text:s/>services<text:s/>delivered<text:s/>from<text:s/>subcontractors/suppliers<text:s/>could<text:s/>lead<text:s/>delayed<text:s/>implementation<text:s/>of<text:s/>programmes<text:s/>or<text:s/>additional<text:s/>transportation<text:s/>costs.</text:span></text:p>
            </table:table-cell>
            <table:table-cell table:style-name="Cell277" table:number-rows-spanned="3">
              <text:p text:style-name="P931"><text:span text:style-name="T931_1">Yes</text:span></text:p>
            </table:table-cell>
            <table:table-cell table:style-name="Cell278" table:number-rows-spanned="3">
              <text:p text:style-name="P932"><text:span text:style-name="T932_1">Yes</text:span></text:p>
            </table:table-cell>
            <table:table-cell table:style-name="Cell279" table:number-rows-spanned="3">
              <text:p text:style-name="P933"><text:span text:style-name="T933_1">Yes</text:span></text:p>
            </table:table-cell>
            <table:table-cell table:style-name="Cell280" table:number-rows-spanned="3">
              <text:p text:style-name="P934"><text:span text:style-name="T934_1">Yes</text:span></text:p>
            </table:table-cell>
            <table:table-cell table:style-name="Cell281" table:number-rows-spanned="3">
              <text:p text:style-name="P935"><text:span text:style-name="T935_1">Med<text:s/></text:span></text:p>
            </table:table-cell>
            <table:table-cell table:style-name="Cell282" table:number-rows-spanned="3">
              <text:p text:style-name="P936"><text:span text:style-name="T936_1">High<text:s/></text:span></text:p>
            </table:table-cell>
            <table:table-cell table:style-name="Cell283" table:number-rows-spanned="3">
              <text:p text:style-name="P937"><text:span text:style-name="T937_1">Med</text:span><text:span text:style-name="T937_2">ium</text:span></text:p>
            </table:table-cell>
            <table:table-cell table:style-name="Cell284">
              <text:p text:style-name="P938"><text:span text:style-name="T938_1">NGO/</text:span><text:span text:style-name="T938_2">Government/Consulting<text:s/>firm</text:span></text:p>
              <text:p text:style-name="P939"><text:span text:style-name="T939_1">Carrying<text:s/>out<text:s/>supplier<text:s/>site<text:s/>visits<text:s/>to<text:s/>check<text:s/>the<text:s/>progress<text:s/>of<text:s/>production<text:s/>and<text:s/>do<text:s/>follow-ups<text:s/>via<text:s/>telephone<text:s/>calls<text:s/>to<text:s/>ensure<text:s/>delivery<text:s/>timelines<text:s/>are<text:s/>met.</text:span></text:p>
            </table:table-cell>
            <table:table-cell table:style-name="Cell285">
              <text:p text:style-name="P940"><text:span text:style-name="T940_1">Low<text:s/></text:span></text:p>
            </table:table-cell>
          </table:table-row>
          <table:table-row table:style-name="Row81">
            <table:covered-table-cell table:style-name="Cell286">
              <text:p text:style-name="P941"/>
            </table:covered-table-cell>
            <table:covered-table-cell table:style-name="Cell287">
              <text:p text:style-name="P942"/>
            </table:covered-table-cell>
            <table:covered-table-cell table:style-name="Cell288">
              <text:p text:style-name="P943"/>
            </table:covered-table-cell>
            <table:covered-table-cell table:style-name="Cell289">
              <text:p text:style-name="P944"/>
            </table:covered-table-cell>
            <table:covered-table-cell table:style-name="Cell290">
              <text:p text:style-name="P945"/>
            </table:covered-table-cell>
            <table:covered-table-cell table:style-name="Cell291">
              <text:p text:style-name="P946"/>
            </table:covered-table-cell>
            <table:covered-table-cell table:style-name="Cell292">
              <text:p text:style-name="P947"/>
            </table:covered-table-cell>
            <table:covered-table-cell table:style-name="Cell293">
              <text:p text:style-name="P948"/>
            </table:covered-table-cell>
            <table:covered-table-cell table:style-name="Cell294">
              <text:p text:style-name="P949"/>
            </table:covered-table-cell>
            <table:table-cell table:style-name="Cell295">
              <text:p text:style-name="P950"><text:span text:style-name="T950_1">NGO/Consulting<text:s/>firm</text:span><text:span text:style-name="T950_2"><text:line-break/></text:span><text:span text:style-name="T950_3">Contract<text:s/>award<text:s/>is<text:s/>done<text:s/>through<text:s/>a<text:s/>competitive<text:s/>process<text:s/>depending<text:s/>on<text:s/>the<text:s/>threshold<text:s/>that<text:s/>the<text:s/>procurement<text:s/>falls<text:s/>in,<text:s/>and<text:s/>the<text:s/>supplier<text:s/>selection<text:s/>documents<text:s/>clearly<text:s/>highlighting<text:s/>the<text:s/>terms<text:s/>and<text:s/>conditions<text:s/>applicable<text:s/>to<text:s/>us</text:span><text:span text:style-name="T950_4">.</text:span></text:p>
            </table:table-cell>
            <table:table-cell table:style-name="Cell296">
              <text:p text:style-name="P951"><text:span text:style-name="T951_1">Low</text:span></text:p>
            </table:table-cell>
          </table:table-row>
          <table:table-row table:style-name="Row82">
            <table:covered-table-cell table:style-name="Cell297">
              <text:p text:style-name="P952"/>
            </table:covered-table-cell>
            <table:covered-table-cell table:style-name="Cell298">
              <text:p text:style-name="P953"/>
            </table:covered-table-cell>
            <table:covered-table-cell table:style-name="Cell299">
              <text:p text:style-name="P954"/>
            </table:covered-table-cell>
            <table:covered-table-cell table:style-name="Cell300">
              <text:p text:style-name="P955"/>
            </table:covered-table-cell>
            <table:covered-table-cell table:style-name="Cell301">
              <text:p text:style-name="P956"/>
            </table:covered-table-cell>
            <table:covered-table-cell table:style-name="Cell302">
              <text:p text:style-name="P957"/>
            </table:covered-table-cell>
            <table:covered-table-cell table:style-name="Cell303">
              <text:p text:style-name="P958"/>
            </table:covered-table-cell>
            <table:covered-table-cell table:style-name="Cell304">
              <text:p text:style-name="P959"/>
            </table:covered-table-cell>
            <table:covered-table-cell table:style-name="Cell305">
              <text:p text:style-name="P960"/>
            </table:covered-table-cell>
            <table:table-cell table:style-name="Cell306">
              <text:p text:style-name="P961"><text:span text:style-name="T961_1">NGO/Multilateral</text:span><text:span text:style-name="T961_2">/Consulting<text:s/>firm</text:span><text:span text:style-name="T961_3"><text:s/></text:span></text:p>
              <text:p text:style-name="P962"><text:span text:style-name="T962_1">Due<text:s/>diligence<text:s/>will<text:s/>be<text:s/>undertaken<text:s/>as<text:s/>part<text:s/>of<text:s/>the<text:s/>tender<text:s/>process<text:s/>by<text:s/>requesting<text:s/>company<text:s/>registration<text:s/>documents,<text:s/>requesting<text:s/>references,<text:s/>contacting<text:s/>them<text:s/>to<text:s/>provide<text:s/>feedback<text:s/>on<text:s/>a<text:s/>certain<text:s/>supplier<text:s/>and<text:s/>tax<text:s/>compliance<text:s/>documents.</text:span></text:p>
            </table:table-cell>
            <table:table-cell table:style-name="Cell307">
              <text:p text:style-name="P963"><text:span text:style-name="T963_1">Low</text:span></text:p>
            </table:table-cell>
          </table:table-row>
          <table:table-row table:style-name="Row83">
            <table:table-cell table:style-name="Cell308" table:number-rows-spanned="2">
              <text:p text:style-name="P964"><text:span text:style-name="T964_1">Reputational</text:span><text:span text:style-name="T964_2"><text:s/></text:span></text:p>
            </table:table-cell>
            <table:table-cell table:style-name="Cell309" table:number-rows-spanned="2">
              <text:p text:style-name="P965"><text:span text:style-name="T965_1">Reputational</text:span><text:span text:style-name="T965_2"><text:s/>risk<text:s/>associated<text:s/>with<text:s/>the<text:s/>failure<text:s/></text:span><text:span text:style-name="T965_3">to<text:s/>pay<text:s/></text:span><text:span text:style-name="T965_4">partners<text:s/>on<text:s/>time<text:s/>to<text:s/>allow<text:s/>programme<text:s/>delivery</text:span><text:span text:style-name="T965_5">.<text:s/></text:span></text:p>
            </table:table-cell>
            <table:table-cell table:style-name="Cell310" table:number-rows-spanned="2">
              <text:p text:style-name="P966"><text:span text:style-name="T966_1">Yes</text:span></text:p>
            </table:table-cell>
            <table:table-cell table:style-name="Cell311" table:number-rows-spanned="2">
              <text:p text:style-name="P967"><text:span text:style-name="T967_1">No</text:span></text:p>
            </table:table-cell>
            <table:table-cell table:style-name="Cell312" table:number-rows-spanned="2">
              <text:p text:style-name="P968"><text:span text:style-name="T968_1">Yes</text:span></text:p>
            </table:table-cell>
            <table:table-cell table:style-name="Cell313" table:number-rows-spanned="2">
              <text:p text:style-name="P969"><text:span text:style-name="T969_1">Yes</text:span></text:p>
            </table:table-cell>
            <table:table-cell table:style-name="Cell314" table:number-rows-spanned="2">
              <text:p text:style-name="P970"><text:span text:style-name="T970_1">Med</text:span></text:p>
            </table:table-cell>
            <table:table-cell table:style-name="Cell315" table:number-rows-spanned="2">
              <text:p text:style-name="P971"><text:span text:style-name="T971_1">High<text:s/></text:span></text:p>
            </table:table-cell>
            <table:table-cell table:style-name="Cell316" table:number-rows-spanned="2">
              <text:p text:style-name="P972"><text:span text:style-name="T972_1">Med</text:span><text:span text:style-name="T972_2">ium</text:span></text:p>
            </table:table-cell>
            <table:table-cell table:style-name="Cell317">
              <text:p text:style-name="P973"><text:span text:style-name="T973_1">NGO/Multilateral</text:span><text:span text:style-name="T973_2">/Consulting<text:s/>firm/Government</text:span></text:p>
              <text:p text:style-name="P974"><text:span text:style-name="T974_1">To</text:span><text:span text:style-name="T974_2"><text:s/></text:span><text:span text:style-name="T974_3">collaborat</text:span><text:span text:style-name="T974_4">e<text:s/>with<text:s/>partners</text:span><text:span text:style-name="T974_5"><text:s/></text:span><text:span text:style-name="T974_6">in<text:s/>resource<text:s/>forecasting<text:s/>so<text:s/>that<text:s/>sufficient<text:s/>funds<text:s/>are<text:s/>available<text:s/>on<text:s/>time.</text:span></text:p>
            </table:table-cell>
            <table:table-cell table:style-name="Cell318">
              <text:p text:style-name="P975"><text:span text:style-name="T975_1">Low<text:s/></text:span></text:p>
            </table:table-cell>
          </table:table-row>
          <table:table-row table:style-name="Row84">
            <table:covered-table-cell table:style-name="Cell319">
              <text:p text:style-name="P976"/>
            </table:covered-table-cell>
            <table:covered-table-cell table:style-name="Cell320">
              <text:p text:style-name="P977"/>
            </table:covered-table-cell>
            <table:covered-table-cell table:style-name="Cell321">
              <text:p text:style-name="P978"/>
            </table:covered-table-cell>
            <table:covered-table-cell table:style-name="Cell322">
              <text:p text:style-name="P979"/>
            </table:covered-table-cell>
            <table:covered-table-cell table:style-name="Cell323">
              <text:p text:style-name="P980"/>
            </table:covered-table-cell>
            <table:covered-table-cell table:style-name="Cell324">
              <text:p text:style-name="P981"/>
            </table:covered-table-cell>
            <table:covered-table-cell table:style-name="Cell325">
              <text:p text:style-name="P982"/>
            </table:covered-table-cell>
            <table:covered-table-cell table:style-name="Cell326">
              <text:p text:style-name="P983"/>
            </table:covered-table-cell>
            <table:covered-table-cell table:style-name="Cell327">
              <text:p text:style-name="P984"/>
            </table:covered-table-cell>
            <table:table-cell table:style-name="Cell328">
              <text:p text:style-name="P985"><text:span text:style-name="T985_1">NGO/Multilateral</text:span><text:span text:style-name="T985_2">/Consulting<text:s/>firm/Government</text:span></text:p>
              <text:p text:style-name="P986"><text:span text:style-name="T986_1">Sati</text:span><text:span text:style-name="T986_2">sfactory<text:s/></text:span><text:span text:style-name="T986_3">supplier<text:s/>management<text:s/>to<text:s/>ensure<text:s/>that<text:s/>they<text:s/>provide<text:s/>adequate<text:s/>documentation<text:s/>to<text:s/>avoid<text:s/>delays<text:s/>in<text:s/>the<text:s/>payment<text:s/>process.<text:s/></text:span></text:p>
            </table:table-cell>
            <table:table-cell table:style-name="Cell329">
              <text:p text:style-name="P987"><text:span text:style-name="T987_1">Low</text:span></text:p>
            </table:table-cell>
          </table:table-row>
          <table:table-row table:style-name="Row85">
            <table:table-cell table:style-name="Cell330" table:number-rows-spanned="3">
              <text:p text:style-name="P988"><text:span text:style-name="T988_1">Financial<text:s/>and<text:s/>Fiduciary<text:s/></text:span></text:p>
            </table:table-cell>
            <table:table-cell table:style-name="Cell331" table:number-rows-spanned="3">
              <text:p text:style-name="P989"><text:span text:style-name="T989_1">Fraud</text:span><text:span text:style-name="T989_2">,</text:span><text:span text:style-name="T989_3"><text:s/>corruption<text:s/>and<text:s/>bribery<text:s/>could<text:s/>undermine<text:s/></text:span><text:span text:style-name="T989_4">portfolio</text:span><text:span text:style-name="T989_5"><text:s/>implementation<text:s/>and<text:s/>value<text:s/>for<text:s/>money<text:s/>may<text:s/>not<text:s/>be<text:s/>realised<text:s/></text:span></text:p>
            </table:table-cell>
            <table:table-cell table:style-name="Cell332" table:number-rows-spanned="3">
              <text:p text:style-name="P990"><text:span text:style-name="T990_1">Yes</text:span></text:p>
            </table:table-cell>
            <table:table-cell table:style-name="Cell333" table:number-rows-spanned="3">
              <text:p text:style-name="P991"><text:span text:style-name="T991_1">Yes</text:span></text:p>
            </table:table-cell>
            <table:table-cell table:style-name="Cell334" table:number-rows-spanned="3">
              <text:p text:style-name="P992"><text:span text:style-name="T992_1">Yes</text:span></text:p>
            </table:table-cell>
            <table:table-cell table:style-name="Cell335" table:number-rows-spanned="3">
              <text:p text:style-name="P993"><text:span text:style-name="T993_1">Low</text:span></text:p>
            </table:table-cell>
            <table:table-cell table:style-name="Cell336" table:number-rows-spanned="3">
              <text:p text:style-name="P994"><text:span text:style-name="T994_1">High</text:span></text:p>
            </table:table-cell>
            <table:table-cell table:style-name="Cell337" table:number-rows-spanned="3">
              <text:p text:style-name="P995"><text:span text:style-name="T995_1">Med<text:s/></text:span></text:p>
            </table:table-cell>
            <table:table-cell table:style-name="Cell338" table:number-rows-spanned="3">
              <text:p text:style-name="P996"><text:span text:style-name="T996_1">Medium<text:s/></text:span></text:p>
            </table:table-cell>
            <table:table-cell table:style-name="Cell339">
              <text:p text:style-name="P997"><text:span text:style-name="T997_1">NGO/Multilateral</text:span><text:span text:style-name="T997_2">/Consulting<text:s/>firm/Government</text:span></text:p>
              <text:p text:style-name="P998"><text:span text:style-name="T998_1">Strong<text:s/>internal<text:s/>controls<text:s/>related<text:s/>to<text:s/>approvals,<text:s/>procurements,<text:s/>internal<text:s/>and<text:s/>external<text:s/></text:span><text:span text:style-name="T998_2">a</text:span><text:span text:style-name="T998_3">udit<text:s/>are<text:s/>in<text:s/>place<text:s/>for<text:s/>the<text:s/></text:span><text:span text:style-name="T998_4">portfolio</text:span><text:span text:style-name="T998_5"><text:s/></text:span></text:p>
            </table:table-cell>
            <table:table-cell table:style-name="Cell340">
              <text:p text:style-name="P999"><text:span text:style-name="T999_1">Medium<text:s/></text:span></text:p>
            </table:table-cell>
          </table:table-row>
          <table:table-row table:style-name="Row86">
            <table:covered-table-cell table:style-name="Cell341">
              <text:p text:style-name="P1000"/>
            </table:covered-table-cell>
            <table:covered-table-cell table:style-name="Cell342">
              <text:p text:style-name="P1001"/>
            </table:covered-table-cell>
            <table:covered-table-cell table:style-name="Cell343">
              <text:p text:style-name="P1002"/>
            </table:covered-table-cell>
            <table:covered-table-cell table:style-name="Cell344">
              <text:p text:style-name="P1003"/>
            </table:covered-table-cell>
            <table:covered-table-cell table:style-name="Cell345">
              <text:p text:style-name="P1004"/>
            </table:covered-table-cell>
            <table:covered-table-cell table:style-name="Cell346">
              <text:p text:style-name="P1005"/>
            </table:covered-table-cell>
            <table:covered-table-cell table:style-name="Cell347">
              <text:p text:style-name="P1006"/>
            </table:covered-table-cell>
            <table:covered-table-cell table:style-name="Cell348">
              <text:p text:style-name="P1007"/>
            </table:covered-table-cell>
            <table:covered-table-cell table:style-name="Cell349">
              <text:p text:style-name="P1008"/>
            </table:covered-table-cell>
            <table:table-cell table:style-name="Cell350">
              <text:p text:style-name="P1009"><text:span text:style-name="T1009_1"><text:s/></text:span><text:span text:style-name="T1009_2">NGO/Multilateral</text:span><text:span text:style-name="T1009_3">/Consulting<text:s/>firm/Government</text:span></text:p>
              <text:p text:style-name="P1010"><text:span text:style-name="T1010_1">Awareness<text:s/></text:span><text:span text:style-name="T1010_2">of<text:s/></text:span><text:span text:style-name="T1010_3">anti-fraud<text:s/>and<text:s/>corruptions</text:span><text:span text:style-name="T1010_4"><text:s/>procedures<text:s/>and<text:s/>training<text:s/>for<text:s/>staff<text:s/>and<text:s/>suppliers<text:s/>are<text:s/>undertaken</text:span><text:span text:style-name="T1010_5">.</text:span></text:p>
            </table:table-cell>
            <table:table-cell table:style-name="Cell351">
              <text:p text:style-name="P1011"><text:span text:style-name="T1011_1">Low</text:span></text:p>
            </table:table-cell>
          </table:table-row>
          <table:table-row table:style-name="Row87">
            <table:covered-table-cell table:style-name="Cell352">
              <text:p text:style-name="P1012"/>
            </table:covered-table-cell>
            <table:covered-table-cell table:style-name="Cell353">
              <text:p text:style-name="P1013"/>
            </table:covered-table-cell>
            <table:covered-table-cell table:style-name="Cell354">
              <text:p text:style-name="P1014"/>
            </table:covered-table-cell>
            <table:covered-table-cell table:style-name="Cell355">
              <text:p text:style-name="P1015"/>
            </table:covered-table-cell>
            <table:covered-table-cell table:style-name="Cell356">
              <text:p text:style-name="P1016"/>
            </table:covered-table-cell>
            <table:covered-table-cell table:style-name="Cell357">
              <text:p text:style-name="P1017"/>
            </table:covered-table-cell>
            <table:covered-table-cell table:style-name="Cell358">
              <text:p text:style-name="P1018"/>
            </table:covered-table-cell>
            <table:covered-table-cell table:style-name="Cell359">
              <text:p text:style-name="P1019"/>
            </table:covered-table-cell>
            <table:covered-table-cell table:style-name="Cell360">
              <text:p text:style-name="P1020"/>
            </table:covered-table-cell>
            <table:table-cell table:style-name="Cell361">
              <text:p text:style-name="P1021"><text:span text:style-name="T1021_1">NGO/Multilateral</text:span><text:span text:style-name="T1021_2">/Consulting<text:s/>firm/Government</text:span></text:p>
              <text:p text:style-name="P1022"><text:span text:style-name="T1022_1">Use<text:s/>of<text:s/></text:span><text:span text:style-name="T1022_2">reputable</text:span><text:span text:style-name="T1022_3"><text:s/>financ</text:span><text:span text:style-name="T1022_4">ial</text:span><text:span text:style-name="T1022_5"><text:s/>system</text:span><text:span text:style-name="T1022_6">s</text:span><text:span text:style-name="T1022_7">,<text:s/></text:span><text:span text:style-name="T1022_8"><text:line-break/></text:span><text:span text:style-name="T1022_9"><text:s/>providing<text:s/>more<text:s/>guidance<text:s/>on<text:s/>FCDO<text:s/>financial<text:s/>management<text:s/></text:span><text:span text:style-name="T1022_10">policies</text:span><text:span text:style-name="T1022_11"><text:s/>and<text:s/>practices</text:span><text:span text:style-name="T1022_12">.</text:span><text:span text:style-name="T1022_13"><text:s/></text:span></text:p>
            </table:table-cell>
            <table:table-cell table:style-name="Cell362">
              <text:p text:style-name="P1023"><text:span text:style-name="T1023_1">Low</text:span></text:p>
            </table:table-cell>
          </table:table-row>
          <table:table-row table:style-name="Row88">
            <table:table-cell table:style-name="Cell363" table:number-rows-spanned="2">
              <text:p text:style-name="P1024"><text:span text:style-name="T1024_1">Reputational</text:span></text:p>
            </table:table-cell>
            <table:table-cell table:style-name="Cell364" table:number-rows-spanned="2">
              <text:p text:style-name="P1025"><text:span text:style-name="T1025_1">Weak<text:s/></text:span><text:span text:style-name="T1025_2">portfolio</text:span><text:span text:style-name="T1025_3"><text:s/>Management<text:s/>-<text:s/>Risks<text:s/></text:span><text:span text:style-name="T1025_4">include</text:span><text:span text:style-name="T1025_5"><text:s/>ethical<text:s/>violations,<text:s/>child<text:s/>labour,<text:s/>lack<text:s/>of<text:s/>sustainability,<text:s/>systemic<text:s/>or<text:s/>repeated<text:s/>failures<text:s/>or<text:s/>poor<text:s/>quality<text:s/>or<text:s/>lack<text:s/>of<text:s/>innovation,<text:s/>leading<text:s/>to<text:s/>damages<text:s/>to<text:s/>reputation<text:s/>and<text:s/>or<text:s/>destruction<text:s/>of<text:s/>trust<text:s/>and<text:s/>relations.</text:span></text:p>
            </table:table-cell>
            <table:table-cell table:style-name="Cell365" table:number-rows-spanned="2">
              <text:p text:style-name="P1026"><text:span text:style-name="T1026_1">Yes</text:span></text:p>
            </table:table-cell>
            <table:table-cell table:style-name="Cell366" table:number-rows-spanned="2">
              <text:p text:style-name="P1027"><text:span text:style-name="T1027_1">Yes</text:span></text:p>
            </table:table-cell>
            <table:table-cell table:style-name="Cell367" table:number-rows-spanned="2">
              <text:p text:style-name="P1028"><text:span text:style-name="T1028_1">Yes</text:span></text:p>
            </table:table-cell>
            <table:table-cell table:style-name="Cell368" table:number-rows-spanned="2">
              <text:p text:style-name="P1029"><text:span text:style-name="T1029_1">Yes</text:span></text:p>
            </table:table-cell>
            <table:table-cell table:style-name="Cell369" table:number-rows-spanned="2">
              <text:p text:style-name="P1030"><text:span text:style-name="T1030_1">Low</text:span></text:p>
            </table:table-cell>
            <table:table-cell table:style-name="Cell370" table:number-rows-spanned="2">
              <text:p text:style-name="P1031"><text:span text:style-name="T1031_1">Med<text:s/></text:span></text:p>
            </table:table-cell>
            <table:table-cell table:style-name="Cell371" table:number-rows-spanned="2">
              <text:p text:style-name="P1032"><text:span text:style-name="T1032_1">Low<text:s/></text:span></text:p>
            </table:table-cell>
            <table:table-cell table:style-name="Cell372">
              <text:p text:style-name="P1033"><text:span text:style-name="T1033_1">NGO/Multilateral</text:span><text:span text:style-name="T1033_2">/Consulting<text:s/>firm/Government</text:span></text:p>
              <text:p text:style-name="P1034"><text:span text:style-name="T1034_1">Quarterly/</text:span><text:span text:style-name="T1034_2">m</text:span><text:span text:style-name="T1034_3">onthly<text:s/></text:span><text:span text:style-name="T1034_4">programme<text:s/></text:span><text:span text:style-name="T1034_5">monitoring<text:s/>and<text:s/>implementation<text:s/>meetings;<text:s/>reviewing<text:s/>partner<text:s/></text:span><text:span text:style-name="T1034_6">adherence</text:span><text:span text:style-name="T1034_7"><text:s/>to<text:s/>policies,<text:s/>statutes<text:s/>and<text:s/>FCDO<text:s/>related<text:s/>values.</text:span></text:p>
            </table:table-cell>
            <table:table-cell table:style-name="Cell373">
              <text:p text:style-name="P1035"><text:span text:style-name="T1035_1">Low<text:s/></text:span></text:p>
            </table:table-cell>
          </table:table-row>
          <table:table-row table:style-name="Row89">
            <table:covered-table-cell table:style-name="Cell374">
              <text:p text:style-name="P1036"/>
            </table:covered-table-cell>
            <table:covered-table-cell table:style-name="Cell375">
              <text:p text:style-name="P1037"/>
            </table:covered-table-cell>
            <table:covered-table-cell table:style-name="Cell376">
              <text:p text:style-name="P1038"/>
            </table:covered-table-cell>
            <table:covered-table-cell table:style-name="Cell377">
              <text:p text:style-name="P1039"/>
            </table:covered-table-cell>
            <table:covered-table-cell table:style-name="Cell378">
              <text:p text:style-name="P1040"/>
            </table:covered-table-cell>
            <table:covered-table-cell table:style-name="Cell379">
              <text:p text:style-name="P1041"/>
            </table:covered-table-cell>
            <table:covered-table-cell table:style-name="Cell380">
              <text:p text:style-name="P1042"/>
            </table:covered-table-cell>
            <table:covered-table-cell table:style-name="Cell381">
              <text:p text:style-name="P1043"/>
            </table:covered-table-cell>
            <table:covered-table-cell table:style-name="Cell382">
              <text:p text:style-name="P1044"/>
            </table:covered-table-cell>
            <table:table-cell table:style-name="Cell383">
              <text:p text:style-name="P1045"><text:span text:style-name="T1045_1">NGO/Multilateral</text:span><text:span text:style-name="T1045_2">/Consulting<text:s/>firm</text:span></text:p>
              <text:p text:style-name="P1046"><text:span text:style-name="T1046_1"><text:s/>Capacity<text:s/>building<text:s/>of<text:s/>partners<text:s/>were<text:s/>policies<text:s/>and<text:s/>procedures<text:s/>are<text:s/>not<text:s/>present<text:s/>or<text:s/>adhered<text:s/>to.<text:s/></text:span></text:p>
            </table:table-cell>
            <table:table-cell table:style-name="Cell384">
              <text:p text:style-name="P1047"><text:span text:style-name="T1047_1">Low</text:span></text:p>
            </table:table-cell>
          </table:table-row>
          <table:table-row table:style-name="Row90">
            <table:table-cell table:style-name="Cell385" table:number-rows-spanned="2">
              <text:p text:style-name="P1048"><text:span text:style-name="T1048_1">Safeguarding</text:span></text:p>
            </table:table-cell>
            <table:table-cell table:style-name="Cell386" table:number-rows-spanned="2">
              <text:p text:style-name="P1049"><text:span text:style-name="T1049_1">Partners’<text:s/>e</text:span><text:span text:style-name="T1049_2">mployee<text:s/>misconduct<text:s/>in<text:s/>the<text:s/>communities<text:s/>which<text:s/>affects<text:s/></text:span><text:span text:style-name="T1049_3">FCDO</text:span><text:span text:style-name="T1049_4"><text:s/></text:span><text:span text:style-name="T1049_5">programme's<text:s/>reputation.<text:s/></text:span><text:span text:style-name="T1049_6">Stakeholders<text:s/></text:span><text:span text:style-name="T1049_7">may<text:s/>be<text:s/></text:span><text:span text:style-name="T1049_8">requested</text:span><text:span text:style-name="T1049_9"><text:s/>to<text:s/>pay<text:s/>bribes<text:s/>or<text:s/>sexually<text:s/>harassed<text:s/>by<text:s/></text:span><text:span text:style-name="T1049_10">access</text:span><text:span text:style-name="T1049_11"><text:s/>benefits</text:span><text:span text:style-name="T1049_12"><text:s/></text:span><text:span text:style-name="T1049_13">derived<text:s/>from<text:s/>programmes’<text:s/>outcome<text:s/>and<text:s/>outputs</text:span><text:span text:style-name="T1049_14">.<text:s text:c="2"/></text:span></text:p>
            </table:table-cell>
            <table:table-cell table:style-name="Cell387" table:number-rows-spanned="2">
              <text:p text:style-name="P1050"><text:span text:style-name="T1050_1">Yes</text:span></text:p>
            </table:table-cell>
            <table:table-cell table:style-name="Cell388" table:number-rows-spanned="2">
              <text:p text:style-name="P1051"><text:span text:style-name="T1051_1">Yes</text:span></text:p>
            </table:table-cell>
            <table:table-cell table:style-name="Cell389" table:number-rows-spanned="2">
              <text:p text:style-name="P1052"><text:span text:style-name="T1052_1">Yes</text:span></text:p>
            </table:table-cell>
            <table:table-cell table:style-name="Cell390" table:number-rows-spanned="2">
              <text:p text:style-name="P1053"><text:span text:style-name="T1053_1">Yes</text:span></text:p>
            </table:table-cell>
            <table:table-cell table:style-name="Cell391" table:number-rows-spanned="2">
              <text:p text:style-name="P1054"><text:span text:style-name="T1054_1">Med</text:span></text:p>
            </table:table-cell>
            <table:table-cell table:style-name="Cell392" table:number-rows-spanned="2">
              <text:p text:style-name="P1055"><text:span text:style-name="T1055_1">High<text:s/></text:span></text:p>
            </table:table-cell>
            <table:table-cell table:style-name="Cell393" table:number-rows-spanned="2">
              <text:p text:style-name="P1056"><text:span text:style-name="T1056_1">Medium<text:s/></text:span></text:p>
            </table:table-cell>
            <table:table-cell table:style-name="Cell394">
              <text:p text:style-name="P1057"><text:span text:style-name="T1057_1">NGO/Multilateral</text:span><text:span text:style-name="T1057_2">/Consulting<text:s/>firm</text:span><text:span text:style-name="T1057_3">/Government</text:span></text:p>
              <text:p text:style-name="P1058"><text:span text:style-name="T1058_1">Prov</text:span><text:span text:style-name="T1058_2">ision</text:span><text:span text:style-name="T1058_3"><text:s/>of<text:s/>orientation<text:s/>and<text:s/>training<text:s/>on<text:s/></text:span><text:span text:style-name="T1058_4">safeguarding<text:s/>and<text:s/></text:span><text:span text:style-name="T1058_5">sexua</text:span><text:span text:style-name="T1058_6">l<text:s/>exploitation<text:s/>and<text:s/>harassment<text:s/></text:span><text:span text:style-name="T1058_7">policies<text:s/>and<text:s/>procedures</text:span><text:span text:style-name="T1058_8">.</text:span></text:p>
              <text:p text:style-name="P1059"/>
            </table:table-cell>
            <table:table-cell table:style-name="Cell395">
              <text:p text:style-name="P1060"><text:span text:style-name="T1060_1">Low</text:span></text:p>
            </table:table-cell>
          </table:table-row>
          <table:table-row table:style-name="Row91">
            <table:covered-table-cell table:style-name="Cell396">
              <text:p text:style-name="P1061"/>
            </table:covered-table-cell>
            <table:covered-table-cell table:style-name="Cell397">
              <text:p text:style-name="P1062"/>
            </table:covered-table-cell>
            <table:covered-table-cell table:style-name="Cell398">
              <text:p text:style-name="P1063"/>
            </table:covered-table-cell>
            <table:covered-table-cell table:style-name="Cell399">
              <text:p text:style-name="P1064"/>
            </table:covered-table-cell>
            <table:covered-table-cell table:style-name="Cell400">
              <text:p text:style-name="P1065"/>
            </table:covered-table-cell>
            <table:covered-table-cell table:style-name="Cell401">
              <text:p text:style-name="P1066"/>
            </table:covered-table-cell>
            <table:covered-table-cell table:style-name="Cell402">
              <text:p text:style-name="P1067"/>
            </table:covered-table-cell>
            <table:covered-table-cell table:style-name="Cell403">
              <text:p text:style-name="P1068"/>
            </table:covered-table-cell>
            <table:covered-table-cell table:style-name="Cell404">
              <text:p text:style-name="P1069"/>
            </table:covered-table-cell>
            <table:table-cell table:style-name="Cell405">
              <text:p text:style-name="P1070"><text:span text:style-name="T1070_1">NGO/Multilateral</text:span><text:span text:style-name="T1070_2">/Consulting<text:s/>firm/Government</text:span></text:p>
              <text:p text:style-name="P1071"><text:span text:style-name="T1071_1">Review<text:s/>the<text:s/>evidence<text:s/>that<text:s/>shows<text:s/>the<text:s/>delivery<text:s/>of<text:s/>safeguarding<text:s/>training<text:s/>is<text:s/>being<text:s/>conducted<text:s/>at<text:s/>partner<text:s/>and<text:s/>stakeholder<text:s/>level</text:span><text:span text:style-name="T1071_2">.</text:span></text:p>
            </table:table-cell>
            <table:table-cell table:style-name="Cell406">
              <text:p text:style-name="P1072"><text:span text:style-name="T1072_1">Low</text:span></text:p>
            </table:table-cell>
          </table:table-row>
          <table:table-row table:style-name="Row92">
            <table:table-cell table:style-name="Cell407">
              <text:p text:style-name="P1073"><text:span text:style-name="T1073_1">Strategy<text:s/>and<text:s/>Context</text:span></text:p>
            </table:table-cell>
            <table:table-cell table:style-name="Cell408">
              <text:p text:style-name="P1074"><text:span text:style-name="T1074_1">Risks<text:s/>arising<text:s/>from<text:s/>identifying<text:s/>and<text:s/>pursuing<text:s/>a<text:s/>strategy<text:s/>which<text:s/>is<text:s/>poorly<text:s/>defined<text:s/>and<text:s/>based<text:s/>on<text:s/>inaccurate<text:s/>data<text:s/>or<text:s/>fails<text:s/>to<text:s/>support<text:s/>the<text:s/>delivery<text:s/>of<text:s/>commitments,<text:s/>plans<text:s/>or<text:s/>objectives<text:s/>due<text:s/>to<text:s/>a<text:s/>changing<text:s/>macro-environment<text:s/>(e.g.<text:s/>political,<text:s/>economic,<text:s/>social,<text:s/></text:span><text:span text:style-name="T1074_2">technological</text:span><text:span text:style-name="T1074_3">,<text:s/>environment<text:s/>and<text:s/>legislative<text:s/>change)</text:span></text:p>
            </table:table-cell>
            <table:table-cell table:style-name="Cell409">
              <text:p text:style-name="P1075"><text:span text:style-name="T1075_1">Yes</text:span></text:p>
            </table:table-cell>
            <table:table-cell table:style-name="Cell410">
              <text:p text:style-name="P1076"><text:span text:style-name="T1076_1">Yes</text:span></text:p>
            </table:table-cell>
            <table:table-cell table:style-name="Cell411">
              <text:p text:style-name="P1077"><text:span text:style-name="T1077_1">No</text:span></text:p>
            </table:table-cell>
            <table:table-cell table:style-name="Cell412">
              <text:p text:style-name="P1078"><text:span text:style-name="T1078_1">Yes</text:span></text:p>
            </table:table-cell>
            <table:table-cell table:style-name="Cell413">
              <text:p text:style-name="P1079"><text:span text:style-name="T1079_1">Med</text:span></text:p>
            </table:table-cell>
            <table:table-cell table:style-name="Cell414">
              <text:p text:style-name="P1080"><text:span text:style-name="T1080_1">Med<text:s/></text:span></text:p>
            </table:table-cell>
            <table:table-cell table:style-name="Cell415">
              <text:p text:style-name="P1081"><text:span text:style-name="T1081_1">Low<text:s/></text:span></text:p>
            </table:table-cell>
            <table:table-cell table:style-name="Cell416">
              <text:p text:style-name="P1082"><text:span text:style-name="T1082_1">NGO/Multilateral</text:span><text:span text:style-name="T1082_2">/Consulting<text:s/>firm/Government</text:span></text:p>
              <text:p text:style-name="P1083"><text:span text:style-name="T1083_1">Ensure<text:s/>that<text:s/>all<text:s/>partners<text:s/>are<text:s/>implementing<text:s/></text:span><text:span text:style-name="T1083_2">activities</text:span><text:span text:style-name="T1083_3"><text:s/>in<text:s/>line<text:s/>with<text:s/>the<text:s/>National<text:s/>Government<text:s/>Priorities<text:s/>-<text:s/>NDS<text:s/>2<text:s/>and<text:s/>aligned<text:s/>to<text:s/>the<text:s/>scope<text:s/>of<text:s/>the<text:s/>FCDO<text:s/>Business<text:s/>Case.<text:s/>FCDO<text:s/>to<text:s/></text:span><text:span text:style-name="T1083_4">continuously</text:span><text:span text:style-name="T1083_5"><text:s/>monitor<text:s/>the<text:s/>Constitution<text:s/></text:span><text:span text:style-name="T1083_6">Amendment</text:span><text:span text:style-name="T1083_7"><text:s/>Processes<text:s/>and<text:s/>guide<text:s/>partners<text:s/>in<text:s/>line<text:s/>with<text:s/></text:span><text:span text:style-name="T1083_8">prevailing</text:span><text:span text:style-name="T1083_9"><text:s/>political<text:s/></text:span><text:span text:style-name="T1083_10">changes</text:span><text:span text:style-name="T1083_11"><text:s/></text:span><text:span text:style-name="T1083_12">e.g</text:span><text:span text:style-name="T1083_13"><text:s/>PVO<text:s/>Act</text:span><text:span text:style-name="T1083_14">.</text:span></text:p>
            </table:table-cell>
            <table:table-cell table:style-name="Cell417">
              <text:p text:style-name="P1084"><text:span text:style-name="T1084_1">Low</text:span></text:p>
            </table:table-cell>
          </table:table-row>
        </table:table>
        <text:p text:style-name="P1085"/>
        <text:p text:style-name="P1086"><text:span text:style-name="T1086_1">Approach<text:s/>to<text:s/>monitoring<text:s/>and<text:s/>evaluation</text:span></text:p>
        <text:p text:style-name="P1087"/>
        <text:list text:style-name="LS40" xml:id="list358" text:continue-list="list186">
          <text:list-item>
            <text:p text:style-name="P1088"><text:span text:style-name="T1088_1">Annual<text:s/>reviews<text:s/>will<text:s/>be<text:s/>undertaken<text:s/>in<text:s/>line<text:s/>with<text:s/>FCDO<text:s/>Smart<text:s/>Rules,<text:s/>assessing<text:s/>progress<text:s/>against<text:s/>the<text:s/>portfolio’s<text:s/>results<text:s/>framework,<text:s/>value<text:s/>for<text:s/>money,<text:s/>risk<text:s/>management,<text:s/>and<text:s/>contribution<text:s/>to<text:s/>the<text:s/>overarching<text:s/>impact<text:s/>of<text:s/>inclusive<text:s/>and<text:s/>sustainable<text:s/>growth.<text:s/>If<text:s/>the<text:s/>programme<text:s/>is<text:s/>approved,<text:s/>a<text:s/>detailed<text:s/>logframe<text:s/>will<text:s/>be<text:s/>developed<text:s/>during<text:s/>inception<text:s/>to<text:s/>provide<text:s/>clear<text:s/>indicators,<text:s/>baselines,<text:s/>milestones,<text:s/>and<text:s/>assumptions<text:s/>for<text:s/>each<text:s/>outcome<text:s/>area,<text:s/>forming<text:s/>the<text:s/>backbone<text:s/>of<text:s/>ongoing<text:s/>monitoring.<text:s/>Given<text:s/>the<text:s/>adaptive<text:s/>nature<text:s/>of<text:s/>the<text:s/>programme,<text:s/>monitoring<text:s/>will<text:s/>combine<text:s/>routine<text:s/>portfolio</text:span><text:span text:style-name="T1088_2">‑level<text:s/>data,<text:s/></text:span><text:span text:style-name="T1088_3">and<text:s/></text:span><text:span text:style-name="T1088_4">periodic<text:s/>deep<text:s/>dives<text:s/>on<text:s/>priority<text:s/></text:span><text:span text:style-name="T1088_5">outcome<text:s/>areas</text:span><text:span text:style-name="T1088_6">.<text:s/>Annual<text:s/>reviews<text:s/>will<text:s/>assess<text:s/>whether<text:s/>interventions<text:s/>remain<text:s/>feasible,<text:s/>effective,<text:s/>and<text:s/>evidence</text:span><text:span text:style-name="T1088_7">‑based,<text:s/>and<text:s/>will<text:s/>serve<text:s/>as<text:s/>structured<text:s/>decision<text:s/>points<text:s/>to<text:s/>adjust<text:s/>activities,<text:s/>reallocate<text:s/>resources,<text:s/>and<text:s/>refine<text:s/>assumptions<text:s/>in<text:s/>response<text:s/>to<text:s/>contextual<text:s/>shifts.<text:s/>This<text:s/>ensures<text:s/>continuous<text:s/>learning,<text:s/>accountability,<text:s/>and<text:s/>disciplined,<text:s/>evidence</text:span><text:span text:style-name="T1088_8">‑driven<text:s/>portfolio<text:s/>management.</text:span><text:span text:style-name="T1088_9"><text:s/></text:span></text:p>
          </text:list-item>
        </text:list>
        <text:p text:style-name="P1089"/>
        <text:p text:style-name="P1090"/>
        <text:p text:style-name="P1091"/>
        <text:p text:style-name="P1092"><text:span text:style-name="T1092_1">Bibliography<text:s/>(Primary<text:s/>Sources<text:s/>Only)</text:span></text:p>
        <text:p text:style-name="P1093"/>
        <text:p text:style-name="P1094"><text:span text:style-name="T1094_1">Acemoglu,<text:s/>D.,<text:s/>Johnson,<text:s/>S.<text:s/>&amp;<text:s/>Robinson,<text:s/>J.</text:span><text:span text:style-name="T1094_2"><text:s/>(2005).<text:s/></text:span><text:span text:style-name="T1094_3">Institutions<text:s/>as<text:s/>the<text:s/>Fundamental<text:s/>Cause<text:s/>of<text:s/>Long<text:s/>Run<text:s/>Growth.</text:span><text:span text:style-name="T1094_4"><text:s/>In:<text:s/>Aghion<text:s/>&amp;<text:s/></text:span><text:span text:style-name="T1094_5">Durlauf</text:span><text:span text:style-name="T1094_6"><text:s/>(eds.),<text:s/></text:span><text:span text:style-name="T1094_7">Handbook<text:s/>of<text:s/>Economic<text:s/>Growth</text:span><text:span text:style-name="T1094_8">.</text:span></text:p>
        <text:p text:style-name="P1095"><text:span text:style-name="T1095_1">Acemoglu,<text:s/>D.<text:s/>&amp;<text:s/>Johnson,<text:s/>S.</text:span><text:span text:style-name="T1095_2"><text:s/>(2005).<text:s/></text:span><text:span text:style-name="T1095_3">Unbundling<text:s/>Institutions.</text:span><text:span text:style-name="T1095_4"><text:s/>Journal<text:s/>of<text:s/>Political<text:s/>Economy,<text:s/>113(5).</text:span></text:p>
        <text:p text:style-name="P1096"><text:span text:style-name="T1096_1">Asmamaw</text:span><text:span text:style-name="T1096_2">,</text:span><text:span text:style-name="T1096_3"><text:s/>M</text:span><text:span text:style-name="T1096_4">.</text:span><text:span text:style-name="T1096_5">,<text:s/>Mereta</text:span><text:span text:style-name="T1096_6">,</text:span><text:span text:style-name="T1096_7"><text:s/>S</text:span><text:span text:style-name="T1096_8">.<text:s/>&amp;</text:span><text:span text:style-name="T1096_9"><text:s/>Ambelu</text:span><text:span text:style-name="T1096_10">,</text:span><text:span text:style-name="T1096_11"><text:s/>A</text:span><text:span text:style-name="T1096_12">.</text:span><text:span text:style-name="T1096_13"><text:s/>(2019)</text:span><text:span text:style-name="T1096_14">.</text:span><text:span text:style-name="T1096_15"><text:s/>Exploring<text:s/>households’<text:s/>resilience<text:s/>to<text:s/>climate<text:s/>change-induced<text:s/>shocks<text:s/>using<text:s/>Climate<text:s/>Resilience<text:s/>Index<text:s/>in<text:s/></text:span><text:span text:style-name="T1096_16">Dinki</text:span><text:span text:style-name="T1096_17"><text:s/>watershed,<text:s/>central<text:s/>highlands<text:s/>of<text:s/>Ethiopia</text:span><text:span text:style-name="T1096_18">.<text:s/>Public<text:s/>Library<text:s/>of<text:s/>Science<text:s/>(</text:span><text:span text:style-name="T1096_19">PLoS</text:span><text:span text:style-name="T1096_20">)</text:span><text:span text:style-name="T1096_21"><text:s/>ONE<text:s/>14(7)</text:span><text:span text:style-name="T1096_22">.</text:span></text:p>
        <text:p text:style-name="P1097"><text:span text:style-name="T1097_1">Bacchetta,<text:s/>M.<text:s/>et<text:s/>al.</text:span><text:span text:style-name="T1097_2"><text:s/>(2021).<text:s/></text:span><text:span text:style-name="T1097_3">Trade<text:s/>and<text:s/>Inclusive<text:s/>Growth.</text:span><text:span text:style-name="T1097_4"><text:s/>IMF<text:s/>Working<text:s/>Paper<text:s/>WP/21/74.</text:span></text:p>
        <text:p text:style-name="P1098"><text:span text:style-name="T1098_1">Badur,<text:s/>M.M.<text:s/>&amp;<text:s/>Sohag,<text:s/>K.</text:span><text:span text:style-name="T1098_2"><text:s/>(2024/25).<text:s/></text:span><text:span text:style-name="T1098_3">The<text:s/>Nexus<text:s/>Between<text:s/>ICT<text:s/>Diffusion<text:s/>and<text:s/>Income<text:s/>Disparity.</text:span><text:span text:style-name="T1098_4"><text:s/>Journal<text:s/>of<text:s/>the<text:s/>Knowledge<text:s/>Economy,<text:s/>16.</text:span></text:p>
        <text:p text:style-name="P1099"><text:span text:style-name="T1099_1">Balasubramanian,<text:s/>et<text:s/>al.</text:span><text:span text:style-name="T1099_2"><text:s/>(2023).<text:s/></text:span><text:span text:style-name="T1099_3">Does<text:s/>Economic<text:s/>Growth<text:s/>Reduce<text:s/>Multidimensional<text:s/>Poverty?</text:span><text:span text:style-name="T1099_4"><text:s/>(LMIC<text:s/>panel<text:s/>evidence.)</text:span></text:p>
        <text:p text:style-name="P1100"><text:span text:style-name="T1100_1">Bloom,<text:s/>D.E.<text:s/>et<text:s/>al.</text:span><text:span text:style-name="T1100_2"><text:s/>(2022).<text:s/></text:span><text:span text:style-name="T1100_3">Health<text:s/>and<text:s/>Economic<text:s/>Growth:<text:s/>Reconciling<text:s/>Micro<text:s/>and<text:s/>Macro<text:s/>Evidence.</text:span><text:span text:style-name="T1100_4"><text:s/>NBER<text:s/>Working<text:s/>Paper<text:s/>26003.</text:span></text:p>
        <text:p text:style-name="P1101"><text:span text:style-name="T1101_1">Bloom,<text:s/>D.E.,<text:s/>Kuhn,<text:s/>M.<text:s/>&amp;<text:s/>Prettner,<text:s/>K.</text:span><text:span text:style-name="T1101_2"><text:s/>(2022).<text:s/></text:span><text:span text:style-name="T1101_3">Health<text:s/>and<text:s/>Economic<text:s/>Growth.</text:span><text:span text:style-name="T1101_4"><text:s/>Journal<text:s/>of<text:s/>Economic<text:s/>Literature.</text:span></text:p>
        <text:p text:style-name="P1102"><text:span text:style-name="T1102_1">Bolt,<text:s/>J.<text:s/>&amp;<text:s/>van<text:s/>Zanden,<text:s/>J.L.</text:span><text:span text:style-name="T1102_2"><text:s/>(2023).<text:s/></text:span><text:span text:style-name="T1102_3">Maddison<text:s/>Project<text:s/></text:span><text:span text:style-name="T1102_4">Database</text:span><text:span text:style-name="T1102_5"><text:s/>2023.</text:span></text:p>
        <text:p text:style-name="P1103"><text:span text:style-name="T1103_1">Chizema</text:span><text:span text:style-name="T1103_2">,<text:s/>D.</text:span><text:span text:style-name="T1103_3"><text:s/>et</text:span><text:span text:style-name="T1103_4"><text:s/>al</text:span><text:span text:style-name="T1103_5">.<text:s/></text:span><text:span text:style-name="T1103_6">(2025).<text:s/>The<text:s/>Impact<text:s/>of<text:s/>Corruption<text:s/>on<text:s/>Economic<text:s/>Growth<text:s/>in<text:s/>SADC.<text:s/></text:span><text:span text:style-name="T1103_7">Economies</text:span><text:span text:style-name="T1103_8">,</text:span><text:span text:style-name="T1103_9"><text:s/>2025</text:span><text:span text:style-name="T1103_10"><text:s/>13(4)</text:span><text:span text:style-name="T1103_11">,<text:s/>106.</text:span></text:p>
        <text:p text:style-name="P1104"><text:span text:style-name="T1104_1">Dollar,<text:s/>D.<text:s/>&amp;<text:s/>Kraay,<text:s/>A.</text:span><text:span text:style-name="T1104_2"><text:s/>(2002).<text:s/></text:span><text:span text:style-name="T1104_3">Growth<text:s/>is<text:s/>Good<text:s/>for<text:s/>the<text:s/>Poor.</text:span><text:span text:style-name="T1104_4"><text:s/>Journal<text:s/>of<text:s/>Economic<text:s/>Growth,<text:s/>7(3),<text:s/>195–225.</text:span></text:p>
        <text:p text:style-name="P1105"><text:span text:style-name="T1105_1">Hanushek,<text:s/>E.<text:s/>&amp;<text:s/></text:span><text:span text:style-name="T1105_2">Woessmann</text:span><text:span text:style-name="T1105_3">,<text:s/>L.</text:span><text:span text:style-name="T1105_4"><text:s/>(2023).<text:s/></text:span><text:span text:style-name="T1105_5">The<text:s/>Knowledge<text:s/>Capital<text:s/>of<text:s/>Nations.</text:span><text:span text:style-name="T1105_6"><text:s/>MIT<text:s/>Press.</text:span></text:p>
        <text:p text:style-name="P1106"><text:span text:style-name="T1106_1">IPCC</text:span><text:span text:style-name="T1106_2"><text:s/>(2022).<text:s/></text:span><text:span text:style-name="T1106_3">AR6<text:s/>Working<text:s/>Group<text:s/>II<text:s/>–<text:s/>Chapter<text:s/>8:<text:s/>Poverty,<text:s/>Livelihoods<text:s/>&amp;<text:s/>Sustainable<text:s/>Development.</text:span></text:p>
        <text:p text:style-name="P1107"><text:span text:style-name="T1107_1">Iwasaki,<text:s/>I.<text:s/>&amp;<text:s/></text:span><text:span text:style-name="T1107_2">Kočenda</text:span><text:span text:style-name="T1107_3">,<text:s/>E.</text:span><text:span text:style-name="T1107_4"><text:s/>(2024).<text:s/></text:span><text:span text:style-name="T1107_5">Quest<text:s/>for<text:s/>the<text:s/>General<text:s/>Effect<text:s/>Size<text:s/>of<text:s/>Finance<text:s/>on<text:s/>Growth:<text:s/>A<text:s/>Meta</text:span><text:span text:style-name="T1107_6">‑Analysis.</text:span><text:span text:style-name="T1107_7"><text:s/>Empirical<text:s/>Economics,<text:s/>66.</text:span></text:p>
        <text:p text:style-name="P1108"><text:span text:style-name="T1108_1">Lee,<text:s/>H.<text:s/>&amp;<text:s/>Lee,<text:s/>J</text:span><text:span text:style-name="T1108_2">‑W.</text:span><text:span text:style-name="T1108_3"><text:s/>(2024).<text:s/></text:span><text:span text:style-name="T1108_4">Educational<text:s/>Quality<text:s/>and<text:s/>Disparities<text:s/>in<text:s/>Income<text:s/>and<text:s/>Growth<text:s/>Across<text:s/>Countries.</text:span><text:span text:style-name="T1108_5"><text:s/>Journal<text:s/>of<text:s/>Economic<text:s/>Growth.</text:span></text:p>
        <text:p text:style-name="P1109"><text:span text:style-name="T1109_1">Özçelik,<text:s/>E.<text:s/>&amp;<text:s/>Özmen,<text:s/>E.</text:span><text:span text:style-name="T1109_2"><text:s/>(2023).<text:s/></text:span><text:span text:style-name="T1109_3">Premature<text:s/>Deindustrialisation:<text:s/>International<text:s/>Evidence.</text:span><text:span text:style-name="T1109_4"><text:s/>Cambridge<text:s/>Journal<text:s/>of<text:s/>Economics.</text:span></text:p>
        <text:p text:style-name="P1110"><text:span text:style-name="T1110_1">Pinto,<text:s/>H.<text:s/>et<text:s/>al.</text:span><text:span text:style-name="T1110_2"><text:s/>(2025).<text:s/></text:span><text:span text:style-name="T1110_3">Pathways<text:s/>to<text:s/>Progress:<text:s/>Structural<text:s/>Change<text:s/>in<text:s/>Africa.</text:span><text:span text:style-name="T1110_4"><text:s/>Economies,<text:s/>13(1).</text:span></text:p>
        <text:p text:style-name="P1111"><text:span text:style-name="T1111_1">Pritchett,<text:s/>L.</text:span><text:span text:style-name="T1111_2"><text:s/>(2022).<text:s/></text:span><text:span text:style-name="T1111_3">National<text:s/>Development<text:s/>Delivers:<text:s/>And<text:s/></text:span><text:span text:style-name="T1111_4">How</text:span><text:span text:style-name="T1111_5">!</text:span></text:p>
        <text:p text:style-name="P1112"><text:span text:style-name="T1112_1">Ravallion</text:span><text:span text:style-name="T1112_2">,<text:s/>M.</text:span><text:span text:style-name="T1112_3"><text:s/>(2022).<text:s/></text:span><text:span text:style-name="T1112_4">Growth<text:s/>Elasticities<text:s/>of<text:s/>Poverty<text:s/>Reduction.</text:span><text:span text:style-name="T1112_5"><text:s/>NBER<text:s/>Working<text:s/>Paper<text:s/>30401.</text:span></text:p>
        <text:p text:style-name="P1113"><text:span text:style-name="T1113_1">Santos,<text:s/>M.<text:s/>et<text:s/>al.</text:span><text:span text:style-name="T1113_2"><text:s/>(2016).<text:s/></text:span><text:span text:style-name="T1113_3">Growth<text:s/>and<text:s/>Poverty<text:s/>Revisited<text:s/>from<text:s/>a<text:s/>Multidimensional<text:s/>Perspective.</text:span></text:p>
        <text:p text:style-name="P1114"><text:span text:style-name="T1114_1">Tun<text:s/>Nessa,<text:s/>H.<text:s/>&amp;<text:s/>Imai,<text:s/>K.</text:span><text:span text:style-name="T1114_2"><text:s/>(2023).<text:s/></text:span><text:span text:style-name="T1114_3">Trade<text:s/>Openness<text:s/>and<text:s/>Working<text:s/>Poverty.</text:span><text:span text:style-name="T1114_4"><text:s/>International<text:s/>Trade,<text:s/>Politics<text:s/>and<text:s/>Development.</text:span></text:p>
        <text:p text:style-name="P1115"><text:span text:style-name="T1115_1">UNCTAD</text:span><text:span text:style-name="T1115_2"><text:s/>(2024).<text:s/></text:span><text:span text:style-name="T1115_3">World<text:s/>Investment<text:s/>Report<text:s/>2024.</text:span></text:p>
        <text:p text:style-name="P1116"><text:span text:style-name="T1116_1">Valickova,<text:s/>P.,<text:s/>Havranek,<text:s/>T.<text:s/>&amp;<text:s/>Horvath,<text:s/>R.</text:span><text:span text:style-name="T1116_2"><text:s/>(2015).<text:s/></text:span><text:span text:style-name="T1116_3">Financial<text:s/>Development<text:s/>and<text:s/>Economic<text:s/>Growth:<text:s/>A<text:s/>Meta</text:span><text:span text:style-name="T1116_4">‑Analysis.</text:span><text:span text:style-name="T1116_5"><text:s/>Journal<text:s/>of<text:s/>Economic<text:s/>Surveys.</text:span></text:p>
        <text:p text:style-name="P1117"><text:span text:style-name="T1117_1">World<text:s/>Bank</text:span><text:span text:style-name="T1117_2"><text:s/>(2024a).<text:s/></text:span><text:span text:style-name="T1117_3">Poverty,<text:s/>Prosperity<text:s/>and<text:s/>Planet.</text:span></text:p>
        <text:p text:style-name="P1118"><text:span text:style-name="T1118_1">World<text:s/>Bank</text:span><text:span text:style-name="T1118_2"><text:s/>(2024b).<text:s/></text:span><text:span text:style-name="T1118_3">The<text:s/>Changing<text:s/>Wealth<text:s/>of<text:s/>Nations<text:s/>2024.</text:span></text:p>
        <text:p text:style-name="P1119"><text:span text:style-name="T1119_1">World<text:s/>Bank</text:span><text:span text:style-name="T1119_2"><text:s/>(2025a).<text:s/></text:span><text:span text:style-name="T1119_3">Africa’s<text:s/>Pulse<text:s/>31.</text:span></text:p>
        <text:p text:style-name="P1120"><text:span text:style-name="T1120_1">World<text:s/>Bank</text:span><text:span text:style-name="T1120_2"><text:s/>(2025b).<text:s/></text:span><text:span text:style-name="T1120_3">Poverty<text:s/>&amp;<text:s/>Inequality<text:s/>Platform.</text:span></text:p>
        <text:p text:style-name="P1121"/>
        <text:p text:style-name="P1122"/>
        <text:p text:style-name="P1123"/>
        <text:p text:style-name="P1124"><text:span text:style-name="T1124_1">LIST<text:s/>OF<text:s/>ANNEXES</text:span></text:p>
        <text:p text:style-name="P1125"/>
        <text:p text:style-name="P1126"><text:span text:style-name="T1126_1">ANNEX<text:s/>A.<text:s/>Evidence<text:s/></text:span><text:span text:style-name="T1126_2">Summary<text:s/>Table</text:span></text:p>
        <text:p text:style-name="P1127"/>
        <text:p text:style-name="P1128"><text:span text:style-name="T1128_1">ANNEX<text:s/>B.<text:s/></text:span><text:span text:style-name="T1128_2">Theory<text:s/>of<text:s/>Change</text:span></text:p>
        <text:p text:style-name="P1129"/>
        <text:p text:style-name="P1130"><text:span text:style-name="T1130_1">ANNEX<text:s/>C.<text:s/></text:span><text:span text:style-name="T1130_2">Project<text:s/>Appraisal<text:s/>Template<text:s/></text:span></text:p>
        <text:p text:style-name="P1131"/>
        <text:p text:style-name="P1132"><text:span text:style-name="T1132_1">ANNEX<text:s/></text:span><text:span text:style-name="T1132_2">D</text:span><text:span text:style-name="T1132_3">.<text:s/>Programme<text:s/>Funded<text:s/>Post<text:s/>V</text:span><text:span text:style-name="T1132_4">FM</text:span><text:span text:style-name="T1132_5"><text:s/>Assessment</text:span></text:p>
        <text:p text:style-name="P1133"/>
        <text:p text:style-name="P1134"/>
        <text:p text:style-name="P1135"/>
        <text:p text:style-name="P1136"/>
        <text:p text:style-name="P1137"/>
        <text:p text:style-name="P1138"><text:span text:style-name="T1138_1">ANNEX<text:s/>A.<text:s/>Evidence<text:s/>Summary<text:s/>Table</text:span></text:p>
        <text:p text:style-name="P1139"/>
        <text:p text:style-name="P1140"><text:span text:style-name="T1140_1">This<text:s/>is<text:s/>an<text:s/>extensive<text:s/>table<text:s/>and<text:s/>so<text:s/>is<text:s/>saved<text:s/>as<text:s/>a<text:s/>separate<text:s/>file.<text:s/></text:span></text:p>
        <text:p text:style-name="P1141"/>
        <text:p text:style-name="P1142"/>
        <text:p text:style-name="P1143"><text:span text:style-name="T1143_1">ANNEX<text:s/>B.<text:s/></text:span><text:span text:style-name="T1143_2">Theory<text:s/>of<text:s/>Change</text:span></text:p>
        <text:p text:style-name="P1144"/>
        <table:table table:style-name="Table17">
          <table:table-column table:style-name="Column52"/>
          <table:table-column table:style-name="Column53"/>
          <table:table-column table:style-name="Column54"/>
          <table:table-column table:style-name="Column55"/>
          <table:table-row table:style-name="Row93">
            <table:table-cell table:style-name="Cell418">
              <text:p text:style-name="P1145"><text:span text:style-name="T1145_1">Pillar</text:span><text:span text:style-name="T1145_2"><text:s/>1.</text:span></text:p>
            </table:table-cell>
            <table:table-cell table:style-name="Cell419" table:number-columns-spanned="3">
              <text:p text:style-name="P1146"><text:span text:style-name="T1146_1">Strengthen<text:s/>the<text:s/>Foundations<text:s/>for<text:s/></text:span><text:span text:style-name="T1146_2">Inclusive<text:s/>and<text:s/>Sustainable<text:s/></text:span><text:span text:style-name="T1146_3">Growth</text:span></text:p>
            </table:table-cell>
            <table:covered-table-cell/>
            <table:covered-table-cell/>
          </table:table-row>
          <table:table-row table:style-name="Row94">
            <table:table-cell table:style-name="Cell420">
              <text:p text:style-name="P1147"><text:span text:style-name="T1147_1">Outcome<text:s/>Group</text:span></text:p>
            </table:table-cell>
            <table:table-cell table:style-name="Cell421">
              <text:p text:style-name="P1148"><text:span text:style-name="T1148_1">1</text:span><text:span text:style-name="T1148_2">A</text:span><text:span text:style-name="T1148_3">.<text:s/>Human<text:s/>Capital</text:span></text:p>
            </table:table-cell>
            <table:table-cell table:style-name="Cell422">
              <text:p text:style-name="P1149"><text:span text:style-name="T1149_1">1</text:span><text:span text:style-name="T1149_2">B</text:span><text:span text:style-name="T1149_3">.<text:s/>Governance<text:s/>&amp;<text:s/>Policy<text:s/>Environment</text:span></text:p>
            </table:table-cell>
            <table:table-cell table:style-name="Cell423">
              <text:p text:style-name="P1150"><text:span text:style-name="T1150_1">1C.<text:s/>Sustainability<text:s/>&amp;<text:s/>Resilience</text:span></text:p>
            </table:table-cell>
          </table:table-row>
          <table:table-row table:style-name="Row95">
            <table:table-cell table:style-name="Cell424">
              <text:p text:style-name="P1151"><text:span text:style-name="T1151_1">Outcomes</text:span></text:p>
            </table:table-cell>
            <table:table-cell table:style-name="Cell425">
              <text:p text:style-name="P1152"/>
              <text:list text:style-name="LS34" xml:id="list359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53"><text:span text:style-name="T1153_1">Improved<text:s/>utilisation<text:s/>of<text:s/>health<text:s/>and<text:s/>education<text:s/>budgets</text:span></text:p>
                            </text:list-item>
                            <text:list-item>
                              <text:p text:style-name="P1154"><text:span text:style-name="T1154_1">More<text:s/>efficient<text:s/>delivery<text:s/>of<text:s/>publicly<text:s/>funded<text:s/>health<text:s/>and<text:s/>education<text:s/>services,<text:s/>including<text:s/>through<text:s/>catalytic<text:s/>investments<text:s/>and<text:s/>innovative<text:s/>partnerships</text:span><text:span text:style-name="T1154_2"><text:s/></text:span></text:p>
                            </text:list-item>
                            <text:list-item>
                              <text:p text:style-name="P1155"><text:span text:style-name="T1155_1">Improved<text:s/>efficiency<text:s/>and<text:s/>impact<text:s/>of<text:s/>multilateral<text:s/>investments<text:s/>in<text:s/>health<text:s/>and<text:s/>education<text:s/>sectors</text:span></text:p>
                            </text:list-item>
                            <text:list-item>
                              <text:p text:style-name="P1156"><text:span text:style-name="T1156_1">Strengthened<text:s/></text:span><text:span text:style-name="T1156_2">health<text:s/>workforc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1157"/>
              <text:p text:style-name="P1158"/>
            </table:table-cell>
            <table:table-cell table:style-name="Cell426">
              <text:list text:style-name="LS34" xml:id="list363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59"><text:span text:style-name="T1159_1">Improved<text:s/>regulatory<text:s/></text:span><text:span text:style-name="T1159_2">environment<text:s/>for<text:s/>ease<text:s/>of<text:s/>doing<text:s/>business<text:s/>offering<text:s/>fewer<text:s/>opportunities<text:s/>for<text:s/>corrupt<text:s/>practices</text:span></text:p>
                            </text:list-item>
                            <text:list-item>
                              <text:p text:style-name="P1160"><text:span text:style-name="T1160_1">Greater<text:s/>policy<text:s/>consistency<text:s/>and<text:s/>macroeconomic<text:s/>stability</text:span></text:p>
                            </text:list-item>
                            <text:list-item>
                              <text:p text:style-name="P1161"><text:span text:style-name="T1161_1">Improved<text:s/>government<text:s/>capacity<text:s/>to<text:s/>deliver<text:s/>economic<text:s/>reforms</text:span></text:p>
                            </text:list-item>
                            <text:list-item>
                              <text:p text:style-name="P1162"><text:span text:style-name="T1162_1">Robust<text:s/>and<text:s/>consistent<text:s/>frameworks<text:s/>developed<text:s/>to<text:s/>uphold<text:s/>rule<text:s/>of<text:s/>law,<text:s/></text:span><text:span text:style-name="T1162_2">anti-corruption</text:span><text:span text:style-name="T1162_3"><text:s/>measures</text:span><text:span text:style-name="T1162_4">,<text:s/></text:span><text:span text:style-name="T1162_5">transparency,<text:s/>inclusion<text:s/>and<text:s/>accountability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27">
              <text:list text:style-name="LS34" xml:id="list367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63"><text:span text:style-name="T1163_1">Improved<text:s/></text:span><text:span text:style-name="T1163_2">policy<text:s/></text:span><text:span text:style-name="T1163_3">environment<text:s/>for<text:s/>protecting<text:s/>natural<text:s/>assets<text:s/>(soil,<text:s/>water,<text:s/>forests,<text:s/>wetlands)</text:span></text:p>
                            </text:list-item>
                            <text:list-item>
                              <text:p text:style-name="P1164"><text:span text:style-name="T1164_1">Increased<text:s/>clean<text:s/>energy<text:s/>generation</text:span><text:span text:style-name="T1164_2">,<text:s/></text:span><text:span text:style-name="T1164_3">access<text:s/></text:span><text:span text:style-name="T1164_4">and<text:s/></text:span><text:span text:style-name="T1164_5">financing</text:span><text:span text:style-name="T1164_6"><text:s/></text:span><text:span text:style-name="T1164_7">(solar,<text:s/>hydro,<text:s/>biomass,<text:s/>wind;<text:s/></text:span><text:span text:style-name="T1164_8">mini-grids</text:span><text:span text:style-name="T1164_9">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Row96">
            <table:table-cell table:style-name="Cell428">
              <text:p text:style-name="P1165"><text:span text:style-name="T1165_1">Outputs</text:span></text:p>
            </table:table-cell>
            <table:table-cell table:style-name="Cell429">
              <text:list text:style-name="LS34" xml:id="list369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66"><text:span text:style-name="T1166_1">P</text:span><text:span text:style-name="T1166_2">ublic<text:s/>financial<text:s/>management<text:s/>(PFM)</text:span><text:span text:style-name="T1166_3"><text:s/></text:span><text:span text:style-name="T1166_4">r</text:span><text:span text:style-name="T1166_5">eview<text:s/>conducted</text:span></text:p>
                            </text:list-item>
                            <text:list-item>
                              <text:p text:style-name="P1167"><text:span text:style-name="T1167_1">Sector<text:s/>financing<text:s/>policies<text:s/>approved</text:span></text:p>
                            </text:list-item>
                            <text:list-item>
                              <text:p text:style-name="P1168"><text:span text:style-name="T1168_1">Procurement<text:s/>improvement<text:s/>processes<text:s/>implemented</text:span></text:p>
                            </text:list-item>
                            <text:list-item>
                              <text:p text:style-name="P1169"><text:span text:style-name="T1169_1">Policy<text:s/>and<text:s/>data<text:s/>hubs</text:span><text:span text:style-name="T1169_2"><text:s/>established</text:span></text:p>
                            </text:list-item>
                            <text:list-item>
                              <text:p text:style-name="P1170"><text:span text:style-name="T1170_1">UK-Zimbabwe<text:s/>scalable<text:s/>expertise<text:s/>partnerships</text:span></text:p>
                            </text:list-item>
                            <text:list-item>
                              <text:p text:style-name="P1171"><text:span text:style-name="T1171_1">TBC<text:s/>health,<text:s/>social<text:s/>protection<text:s/>and<text:s/>education<text:s/>deliverables<text:s/>milestones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30">
              <text:list text:style-name="LS34" xml:id="list375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72"><text:span text:style-name="T1172_1">Strengthened<text:s/>capacity<text:s/>of<text:s/>technical<text:s/>teams<text:s/>in<text:s/>key<text:s/>policy<text:s/>functions<text:s/>for<text:s/>economic<text:s/>and<text:s/>business<text:s/>environment<text:s/>through<text:s/>expert<text:s/>t</text:span><text:span text:style-name="T1172_2">echnical<text:s/>assistance</text:span><text:span text:style-name="T1172_3"><text:s/>and<text:s/>peer-to-peer<text:s/>advice<text:s/></text:span></text:p>
                            </text:list-item>
                            <text:list-item>
                              <text:p text:style-name="P1173"><text:span text:style-name="T1173_1">Advocacy<text:s/>support</text:span></text:p>
                            </text:list-item>
                            <text:list-item>
                              <text:p text:style-name="P1174"><text:span text:style-name="T1174_1">Women’s<text:s/>rights<text:s/>organisations<text:s/>supported<text:s/>to<text:s/>be<text:s/>more<text:s/>financially</text:span><text:span text:style-name="T1174_2"><text:s/>sustainable<text:s/>and<text:s/>new<text:s/>partnerships<text:s/>developed<text:s/>with<text:s/>corporates<text:s/>on<text:s/>gender-based<text:s/>violence<text:s/>(GBV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1175"/>
            </table:table-cell>
            <table:table-cell table:style-name="Cell431">
              <text:list text:style-name="LS34" xml:id="list378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76"><text:span text:style-name="T1176_1">Policy<text:s/>briefs<text:s/>published<text:s/>on<text:s/>key<text:s/>areas<text:s/>(e.g.<text:s/>soil,<text:s/>wetlands,<text:s/>forests,<text:s/>water<text:s/>conservation),<text:s/>each<text:s/>with<text:s/>actionable<text:s/>policy<text:s/>recommendations<text:s/>targeted<text:s/>at<text:s/>government<text:s/>and<text:s/>other<text:s/>stakeholders</text:span></text:p>
                            </text:list-item>
                            <text:list-item>
                              <text:p text:style-name="P1177"><text:span text:style-name="T1177_1">National<text:s/>natural<text:s/>capital<text:s/>valuation<text:s/>framework<text:s/>developed</text:span></text:p>
                            </text:list-item>
                            <text:list-item>
                              <text:p text:style-name="P1178"><text:span text:style-name="T1178_1">Nature</text:span><text:span text:style-name="T1178_2">‑based<text:s/>Solutions<text:s/>(NbS)<text:s/>implementation<text:s/>strategy<text:s/>established.</text:span></text:p>
                            </text:list-item>
                            <text:list-item>
                              <text:p text:style-name="P1179"><text:span text:style-name="T1179_1">Digital<text:s/>Conservation<text:s/>Toolset<text:s/>developed</text:span></text:p>
                            </text:list-item>
                            <text:list-item>
                              <text:p text:style-name="P1180"><text:span text:style-name="T1180_1">Technical<text:s/>standards<text:s/>and<text:s/>models<text:s/>established<text:s/>for<text:s/>energy<text:s/>efficiency,<text:s/>planning,<text:s/>tariffs<text:s/>and<text:s/>MRV<text:s/>to<text:s/>support<text:s/>NDC<text:s/>mitigation</text:span></text:p>
                            </text:list-item>
                            <text:list-item>
                              <text:p text:style-name="P1181"><text:span text:style-name="T1181_1">Bankable<text:s/>project<text:s/>preparation<text:s/>guide<text:s/>and<text:s/>investment<text:s/>roadmap,<text:s/>including<text:s/>high-integrity<text:s/>carbon<text:s/>credit<text:s/>pathways,<text:s/>developed<text:s/>with<text:s/>industry<text:s/>buy-in.<text:s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1182"/>
            </table:table-cell>
          </table:table-row>
          <table:table-row table:style-name="Row97">
            <table:table-cell table:style-name="Cell432">
              <text:p text:style-name="P1183"><text:span text:style-name="T1183_1">Possible<text:s/>delivery<text:s/>mechanisms/<text:s/>partners</text:span></text:p>
            </table:table-cell>
            <table:table-cell table:style-name="Cell433">
              <text:list text:style-name="LS34" xml:id="list384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84"><text:span text:style-name="T1184_1">Leveraging<text:s/>global/<text:s/>multilateral<text:s/>funds<text:s/>(eg<text:s/>GPE,<text:s/>GFATM,<text:s/>GAVI)</text:span></text:p>
                            </text:list-item>
                            <text:list-item>
                              <text:p text:style-name="P1185"><text:span text:style-name="T1185_1">UK<text:s/>Centres<text:s/>of<text:s/>Expertise</text:span></text:p>
                            </text:list-item>
                            <text:list-item>
                              <text:p text:style-name="P1186"><text:span text:style-name="T1186_1">World<text:s/>Bank<text:s/>trust<text:s/>fund<text:s/></text:span></text:p>
                            </text:list-item>
                            <text:list-item>
                              <text:p text:style-name="P1187"><text:span text:style-name="T1187_1">UK-Zimbabwe<text:s/></text:span><text:span text:style-name="T1187_2">technical</text:span><text:span text:style-name="T1187_3"><text:s/>expertise<text:s/>partnerships,<text:s/>including<text:s/>universities,<text:s/>hospitals<text:s/>and<text:s/>private<text:s/>sector<text:s/>partnerships<text:s/>(e</text:span><text:span text:style-name="T1187_4">.</text:span><text:span text:style-name="T1187_5">g</text:span><text:span text:style-name="T1187_6">.</text:span><text:span text:style-name="T1187_7"><text:s/>Neotree,<text:s/>Global<text:s/>Health<text:s/>Partnerships)</text:span></text:p>
                            </text:list-item>
                            <text:list-item>
                              <text:p text:style-name="P1188"><text:span text:style-name="T1188_1">HMG/<text:s/>public<text:s/>sector<text:s/>experts<text:s/>(HMRC,<text:s/>British<text:s/>Council,<text:s/>NHS<text:s/>Connect)</text:span></text:p>
                            </text:list-item>
                            <text:list-item>
                              <text:p text:style-name="P1189"><text:span text:style-name="T1189_1">Direct<text:s/>local<text:s/>NGO<text:s/>contracting</text:span></text:p>
                            </text:list-item>
                            <text:list-item>
                              <text:p text:style-name="P1190"><text:span text:style-name="T1190_1">Technical<text:s/>assistance<text:s/>and<text:s/>support<text:s/>for<text:s/>delivery<text:s/>units<text:s/>in<text:s/>education<text:s/>and<text:s/>health<text:s/>sectors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34">
              <text:list text:style-name="LS34" xml:id="list391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91"><text:span text:style-name="T1191_1">World<text:s/>Bank<text:s/>trust<text:s/>fund<text:s/></text:span></text:p>
                            </text:list-item>
                            <text:list-item>
                              <text:p text:style-name="P1192"><text:span text:style-name="T1192_1">UK<text:s/>Centres<text:s/>of<text:s/>Expertise<text:s/></text:span></text:p>
                            </text:list-item>
                            <text:list-item>
                              <text:p text:style-name="P1193"><text:span text:style-name="T1193_1">HMG<text:s/>experts<text:s/>(HMT,<text:s/>HMRC,<text:s/>ONS)</text:span></text:p>
                            </text:list-item>
                            <text:list-item>
                              <text:p text:style-name="P1194"><text:span text:style-name="T1194_1">Direct<text:s/>local<text:s/>NGO<text:s/></text:span><text:span text:style-name="T1194_2">or<text:s/>commercial<text:s/></text:span><text:span text:style-name="T1194_3">contracting</text:span></text:p>
                            </text:list-item>
                            <text:list-item>
                              <text:p text:style-name="P1195"><text:span text:style-name="T1195_1">Women’s<text:s/>rights<text:s/>organisations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35">
              <text:list text:style-name="LS34" xml:id="list396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96"><text:span text:style-name="T1196_1">UK<text:s/>C</text:span><text:span text:style-name="T1196_2">entres<text:s/>of<text:s/>Expertise</text:span><text:span text:style-name="T1196_3"><text:s/>(Green<text:s/>Cities/Infra</text:span><text:span text:style-name="T1196_4">structure,<text:s/></text:span><text:span text:style-name="T1196_5">BGS,<text:s/>Met<text:s/>Office,<text:s/>Kew<text:s/>Gardens,<text:s/>Durham<text:s/>Uni</text:span><text:span text:style-name="T1196_6">versity)</text:span></text:p>
                            </text:list-item>
                            <text:list-item>
                              <text:p text:style-name="P1197"><text:span text:style-name="T1197_1">HMG<text:s/>experts<text:s/>(DEFRA,<text:s/>DESNZ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</table:table>
        <text:p text:style-name="P1198"/>
        <text:p text:style-name="P1199"><text:span text:style-name="T1199_1"><text:s/></text:span></text:p>
        <table:table table:style-name="Table18">
          <table:table-column table:style-name="Column56"/>
          <table:table-column table:style-name="Column57"/>
          <table:table-column table:style-name="Column58"/>
          <table:table-column table:style-name="Column59"/>
          <table:table-row table:style-name="Row98">
            <table:table-cell table:style-name="Cell436">
              <text:p text:style-name="P1200"><text:span text:style-name="T1200_1">Pillar</text:span><text:span text:style-name="T1200_2"><text:s/>2.</text:span></text:p>
            </table:table-cell>
            <table:table-cell table:style-name="Cell437" table:number-columns-spanned="3">
              <text:p text:style-name="P1201"><text:span text:style-name="T1201_1">Accelerate<text:s/>the<text:s/></text:span><text:span text:style-name="T1201_2">Most<text:s/></text:span><text:span text:style-name="T1201_3">Transformative<text:s/>Drivers<text:s/>of<text:s/></text:span><text:span text:style-name="T1201_4">Inclusive<text:s/>and<text:s/>Sustainable<text:s/></text:span><text:span text:style-name="T1201_5">Growth</text:span></text:p>
            </table:table-cell>
            <table:covered-table-cell/>
            <table:covered-table-cell/>
          </table:table-row>
          <table:table-row table:style-name="Row99">
            <table:table-cell table:style-name="Cell438">
              <text:p text:style-name="P1202"><text:span text:style-name="T1202_1">Outcome<text:s/>Group</text:span></text:p>
            </table:table-cell>
            <table:table-cell table:style-name="Cell439">
              <text:p text:style-name="P1203"><text:span text:style-name="T1203_1">2A.<text:s/>Finance<text:s/>&amp;<text:s/>Investment</text:span></text:p>
            </table:table-cell>
            <table:table-cell table:style-name="Cell440">
              <text:p text:style-name="P1204"><text:span text:style-name="T1204_1">2B.<text:s/>Private<text:s/>Sector<text:s/>Productivity<text:s/>&amp;<text:s/>Innovation</text:span><text:span text:style-name="T1204_2"><text:s/></text:span></text:p>
              <text:p text:style-name="P1205"/>
            </table:table-cell>
            <table:table-cell table:style-name="Cell441">
              <text:p text:style-name="P1206"><text:span text:style-name="T1206_1">2C.<text:s/>Trade<text:s/>&amp;<text:s/>Market<text:s/>Access</text:span></text:p>
              <text:p text:style-name="P1207"/>
            </table:table-cell>
          </table:table-row>
          <table:table-row table:style-name="Row100">
            <table:table-cell table:style-name="Cell442">
              <text:p text:style-name="P1208"><text:span text:style-name="T1208_1">Outcomes</text:span></text:p>
            </table:table-cell>
            <table:table-cell table:style-name="Cell443">
              <text:list text:style-name="LS34" xml:id="list398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09"><text:span text:style-name="T1209_1">Expanded<text:s/>inclusive<text:s/>access<text:s/>to<text:s/>finance<text:s/>(especially<text:s/>for<text:s/>women<text:s/>and<text:s/>youth)</text:span></text:p>
                            </text:list-item>
                            <text:list-item>
                              <text:p text:style-name="P1210"><text:span text:style-name="T1210_1">Increased<text:s/>access<text:s/>to<text:s/></text:span><text:span text:style-name="T1210_2">opportunities<text:s/>that<text:s/>unlock</text:span><text:span text:style-name="T1210_3"><text:s/>climate<text:s/>finance</text:span><text:span text:style-name="T1210_4"><text:s/></text:span></text:p>
                            </text:list-item>
                            <text:list-item>
                              <text:p text:style-name="P1211"><text:span text:style-name="T1211_1">Strengthened<text:s/>capacity<text:s/></text:span><text:span text:style-name="T1211_2">of<text:s/>key<text:s/>institutions<text:s/></text:span><text:span text:style-name="T1211_3">to<text:s/>attract<text:s/>foreign<text:s/>investment<text:s/>into<text:s/>inclusive,<text:s/>export-oriented<text:s/>sectors<text:s/>(e.g.<text:s/>horticulture)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44">
              <text:list text:style-name="LS34" xml:id="list401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12"><text:span text:style-name="T1212_1">Improved<text:s/>private<text:s/>sector<text:s/>productivity<text:s/>and<text:s/>technology<text:s/>adoption</text:span></text:p>
                            </text:list-item>
                            <text:list-item>
                              <text:p text:style-name="P1213"><text:span text:style-name="T1213_1">Innovative<text:s/>entrepreneurs<text:s/>and<text:s/>early-stage<text:s/>businesses<text:s/>supported<text:s/>to<text:s/>grow</text:span></text:p>
                            </text:list-item>
                            <text:list-item>
                              <text:p text:style-name="P1214"><text:span text:style-name="T1214_1">Improved<text:s/>ESG<text:s/>and<text:s/>competitiveness<text:s/>in<text:s/>mining<text:s/>sector</text:span></text:p>
                            </text:list-item>
                            <text:list-item>
                              <text:p text:style-name="P1215"><text:span text:style-name="T1215_1">A<text:s/>strengthened<text:s/>innovation<text:s/>ecosystem<text:s/>supported<text:s/>by<text:s/>university</text:span><text:span text:style-name="T1215_2">/</text:span><text:span text:style-name="T1215_3">industry<text:s/>linkages,<text:s/>R&amp;D<text:s/>capability,<text:s/>and<text:s/>talent<text:s/>development</text:span><text:span text:style-name="T1215_4">‑industry<text:s/>linkages,<text:s/>R&amp;D<text:s/>capability,<text:s/>and<text:s/>talent<text:s/>development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1216"/>
            </table:table-cell>
            <table:table-cell table:style-name="Cell445">
              <text:list text:style-name="LS34" xml:id="list405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17"><text:span text:style-name="T1217_1">Increased<text:s/>trade<text:s/>through<text:s/>streamlined<text:s/>processes<text:s/>and<text:s/>reduced<text:s/>barriers</text:span></text:p>
                            </text:list-item>
                            <text:list-item>
                              <text:p text:style-name="P1218"><text:span text:style-name="T1218_1">Growth<text:s/>businesses<text:s/>equipped<text:s/>to<text:s/>compete<text:s/>in<text:s/>international<text:s/>markets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Row101">
            <table:table-cell table:style-name="Cell446">
              <text:p text:style-name="P1219"><text:span text:style-name="T1219_1">Outputs</text:span></text:p>
            </table:table-cell>
            <table:table-cell table:style-name="Cell447">
              <text:list text:style-name="LS34" xml:id="list407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20"><text:span text:style-name="T1220_1">Financial<text:s/>institutions<text:s/>and<text:s/>support<text:s/>organisations<text:s/>strengthened<text:s/>to<text:s/>extend<text:s/>inclusive<text:s/>financial<text:s/>services<text:s/>to<text:s/>women<text:s/>and<text:s/>youth</text:span><text:span text:style-name="T1220_2">.</text:span></text:p>
                            </text:list-item>
                            <text:list-item>
                              <text:p text:style-name="P1221"><text:span text:style-name="T1221_1">Loan<text:s/>products<text:s/>designed<text:s/>and<text:s/>delivered<text:s/>through<text:s/>a<text:s/>sustainable<text:s/>revolving<text:s/>loan<text:s/>fund<text:s/>to<text:s/>expand<text:s/>access<text:s/>to<text:s/>appropriate<text:s/>finance</text:span><text:span text:style-name="T1221_2">.</text:span></text:p>
                            </text:list-item>
                            <text:list-item>
                              <text:p text:style-name="P1222"><text:span text:style-name="T1222_1">Climate</text:span><text:span text:style-name="T1222_2"><text:s/></text:span><text:span text:style-name="T1222_3">finance<text:s/>channels<text:s/>developed<text:s/>to<text:s/>enable<text:s/>Zimbabwean<text:s/>partners<text:s/>to<text:s/>access<text:s/>international<text:s/>climate<text:s/>finance<text:s/>facilities<text:s/>that<text:s/>support<text:s/>resilience<text:s/>and<text:s/>green<text:s/>growth.</text:span></text:p>
                            </text:list-item>
                            <text:list-item>
                              <text:p text:style-name="P1223"><text:span text:style-name="T1223_1">Key<text:s/></text:span><text:span text:style-name="T1223_2">investmentpromotion</text:span><text:span text:style-name="T1223_3"><text:s/>institutions<text:s/>strengthened<text:s/>to<text:s/></text:span><text:span text:style-name="T1223_4">attract<text:s/>foreign<text:s/>investment<text:s/>into<text:s/>priority<text:s/></text:span><text:span text:style-name="T1223_5">export</text:span><text:span text:style-name="T1223_6"><text:s/></text:span><text:span text:style-name="T1223_7">oriented</text:span><text:span text:style-name="T1223_8"><text:s/>sectors.</text:span></text:p>
                            </text:list-item>
                            <text:list-item>
                              <text:p text:style-name="P1224"><text:span text:style-name="T1224_1">Sector</text:span><text:span text:style-name="T1224_2">‑specific<text:s/>investment<text:s/>briefs<text:s/>produced<text:s/>and<text:s/>proactively<text:s/>marketed<text:s/>to<text:s/>highlight<text:s/>competitive<text:s/>advantages<text:s/>and<text:s/>investment-ready<text:s/>opportunities.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48">
              <text:list text:style-name="LS34" xml:id="list412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25"><text:span text:style-name="T1225_1">Businesses<text:s/>supported<text:s/>to<text:s/>adopt<text:s/>productivity-enhancing<text:s/>technologies,<text:s/>improved<text:s/>management<text:s/>practices,<text:s/>and<text:s/>innovation<text:s/>capabilities.</text:span></text:p>
                            </text:list-item>
                            <text:list-item>
                              <text:p text:style-name="P1226"><text:span text:style-name="T1226_1">Regulatory<text:s/>and<text:s/>business-environment<text:s/>reforms<text:s/>implemented<text:s/>to<text:s/>reduce<text:s/>costs<text:s/>and<text:s/>improve<text:s/>competitiveness<text:s/>across<text:s/>key<text:s/>sectors.</text:span></text:p>
                            </text:list-item>
                            <text:list-item>
                              <text:p text:style-name="P1227"><text:span text:style-name="T1227_1">Innovative<text:s/>entrepreneurs<text:s/>provided<text:s/>with<text:s/>tailored<text:s/>business<text:s/>development<text:s/>services<text:s/>and<text:s/>early-stage<text:s/>growth<text:s/>support.</text:span></text:p>
                            </text:list-item>
                            <text:list-item>
                              <text:p text:style-name="P1228"><text:span text:style-name="T1228_1">Improved<text:s/>environment<text:s/>for<text:s/>m</text:span><text:span text:style-name="T1228_2">ining<text:s/>companies<text:s/>to<text:s/>strengthen<text:s/>ESG<text:s/>performance<text:s/></text:span><text:span text:style-name="T1228_3">and<text:s/>align<text:s/>with<text:s/>responsible<text:s/>industry<text:s/>standards.</text:span></text:p>
                            </text:list-item>
                            <text:list-item>
                              <text:p text:style-name="P1229"><text:span text:style-name="T1229_1">UK-Zimbabwe<text:s/>innovation-focused<text:s/>partnerships</text:span><text:span text:style-name="T1229_2"><text:s/>developed<text:s/>which</text:span><text:span text:style-name="T1229_3"><text:s/>driv</text:span><text:span text:style-name="T1229_4">e</text:span><text:span text:style-name="T1229_5"><text:s/>improved<text:s/>digital<text:s/>and<text:s/>R&amp;D<text:s/>environment<text:s/>that<text:s/></text:span><text:span text:style-name="T1229_6">supports</text:span><text:span text:style-name="T1229_7"><text:s/>growth.</text:span><text:span text:style-name="T1229_8"><text:s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49">
              <text:list text:style-name="LS34" xml:id="list417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30"><text:span text:style-name="T1230_1">Standards<text:s/>bodies<text:s/>and<text:s/>trade<text:s/>associations<text:s/>strengthened<text:s/>to<text:s/>prepare<text:s/>firms<text:s/>for<text:s/>international<text:s/>certification<text:s/>and<text:s/>compliance</text:span><text:span text:style-name="T1230_2">.</text:span></text:p>
                            </text:list-item>
                            <text:list-item>
                              <text:p text:style-name="P1231"><text:span text:style-name="T1231_1">Horticultural<text:s/>exporters<text:s/>supported<text:s/>to<text:s/>meet<text:s/>UK/EU<text:s/>market<text:s/>requirements<text:s/>through<text:s/>strengthened<text:s/>traceability,<text:s/>quality<text:s/>systems<text:s/>and<text:s/>readiness<text:s/>for<text:s/>export</text:span><text:span text:style-name="T1231_2">.</text:span></text:p>
                            </text:list-item>
                            <text:list-item>
                              <text:p text:style-name="P1232"><text:span text:style-name="T1232_1">Export</text:span><text:span text:style-name="T1232_2">‑oriented<text:s/>firms<text:s/>connected<text:s/>to<text:s/>new<text:s/>market</text:span><text:span text:style-name="T1232_3">s</text:span><text:span text:style-name="T1232_4"><text:s/>and<text:s/>partnerships,<text:s/>expanding<text:s/>access<text:s/>to<text:s/>regional<text:s/>and<text:s/>global<text:s/>value<text:s/>chains</text:span><text:span text:style-name="T1232_5">.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Row102">
            <table:table-cell table:style-name="Cell450">
              <text:p text:style-name="P1233"><text:span text:style-name="T1233_1">Potential<text:s/>delivery<text:s/>mechanisms/<text:s/></text:span></text:p>
              <text:p text:style-name="P1234"><text:span text:style-name="T1234_1">partners</text:span></text:p>
            </table:table-cell>
            <table:table-cell table:style-name="Cell451">
              <text:list text:style-name="LS34" xml:id="list420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35"><text:span text:style-name="T1235_1">Horticultural<text:s/>Development<text:s/>Council</text:span></text:p>
                            </text:list-item>
                            <text:list-item>
                              <text:p text:style-name="P1236"><text:span text:style-name="T1236_1">Zimbabwe<text:s/>Agricultural<text:s/>Development<text:s/>Trust</text:span></text:p>
                            </text:list-item>
                            <text:list-item>
                              <text:p text:style-name="P1237"><text:span text:style-name="T1237_1">Green<text:s/>Climate<text:s/>Fund</text:span></text:p>
                            </text:list-item>
                            <text:list-item>
                              <text:p text:style-name="P1238"><text:span text:style-name="T1238_1">F</text:span><text:span text:style-name="T1238_2">inancial<text:s/>Sector<text:s/>Deepening<text:s/>Africa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1239"/>
            </table:table-cell>
            <table:table-cell table:style-name="Cell452">
              <text:list text:style-name="LS34" xml:id="list424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40"><text:span text:style-name="T1240_1">UK<text:s/>C</text:span><text:span text:style-name="T1240_2">entres<text:s/>of<text:s/>Expertise</text:span></text:p>
                            </text:list-item>
                            <text:list-item>
                              <text:p text:style-name="P1241"><text:span text:style-name="T1241_1">Value<text:s/>Creation<text:s/>Challenge</text:span></text:p>
                            </text:list-item>
                            <text:list-item>
                              <text:p text:style-name="P1242"><text:span text:style-name="T1242_1">Horticultural<text:s/>Development<text:s/>Counci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  <table:table-cell table:style-name="Cell453">
              <text:list text:style-name="LS34" xml:id="list427"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243"><text:span text:style-name="T1243_1">TradeMark<text:s/>Africa</text:span></text:p>
                            </text:list-item>
                            <text:list-item>
                              <text:p text:style-name="P1244"><text:span text:style-name="T1244_1">UK<text:s/>Centres<text:s/>of<text:s/>Expertise</text:span></text:p>
                            </text:list-item>
                            <text:list-item>
                              <text:p text:style-name="P1245"><text:span text:style-name="T1245_1">British<text:s/>Standards<text:s/>Institutio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able:table-cell>
          </table:table-row>
        </table:table>
        <text:p text:style-name="P1246"/>
        <text:p text:style-name="P1247"/>
        <text:p text:style-name="P1248"/>
        <text:p text:style-name="P1249"/>
        <text:p text:style-name="P1250"><text:span text:style-name="T1250_1">ANNEX<text:s/>C.<text:s/></text:span><text:span text:style-name="T1250_2">Project<text:s/></text:span><text:span text:style-name="T1250_3">Proposal<text:s/>and<text:s/></text:span><text:span text:style-name="T1250_4">Appraisal<text:s/></text:span><text:span text:style-name="T1250_5">System<text:s/></text:span><text:span text:style-name="T1250_6">Template<text:s/></text:span></text:p>
        <text:p text:style-name="P1251"/>
        <text:p text:style-name="P1252"><text:span text:style-name="T1252_1">This<text:s/>annex<text:s/>sets<text:s/>out<text:s/>a<text:s/>clear<text:s/>two</text:span><text:span text:style-name="T1252_2">‑stage<text:s/>process<text:s/>for<text:s/>developing<text:s/>and<text:s/>approving<text:s/>investments<text:s/>under<text:s/></text:span><text:span text:style-name="T1252_3">the<text:s/></text:span><text:span text:style-name="T1252_4">Partnerships<text:s/>for<text:s/></text:span><text:span text:style-name="T1252_5">Inclusive<text:s/>and<text:s/>Sustainable<text:s/></text:span><text:span text:style-name="T1252_6">Growth</text:span><text:span text:style-name="T1252_7"><text:s/>portfolio<text:s/>business<text:s/>case</text:span><text:span text:style-name="T1252_8">.<text:s/>The<text:s/>approach<text:s/>separates<text:s/></text:span><text:span text:style-name="T1252_9">strategic<text:s/>decision</text:span><text:span text:style-name="T1252_10">‑making</text:span><text:span text:style-name="T1252_11"><text:s/>from<text:s/></text:span><text:span text:style-name="T1252_12">operational<text:s/>design<text:s/>appraisal</text:span><text:span text:style-name="T1252_13">,<text:s/>ensuring<text:s/>that:</text:span></text:p>
        <text:p text:style-name="P1253"/>
        <text:list text:style-name="LS70" xml:id="list430">
          <text:list-item>
            <text:p text:style-name="P1254"><text:span text:style-name="T1254_1">only<text:s/>strategically<text:s/>compelling<text:s/>proposals<text:s/>progress,</text:span></text:p>
          </text:list-item>
          <text:list-item>
            <text:p text:style-name="P1255"><text:span text:style-name="T1255_1">detailed<text:s/>work<text:s/>is<text:s/>undertaken<text:s/></text:span><text:span text:style-name="T1255_2">only<text:s/>when<text:s/>justified</text:span><text:span text:style-name="T1255_3">,<text:s/>and</text:span></text:p>
          </text:list-item>
          <text:list-item>
            <text:p text:style-name="P1256"><text:span text:style-name="T1256_1">final<text:s/>investments<text:s/>are<text:s/>operationally<text:s/>robust,<text:s/>politically<text:s/>feasible,<text:s/>and<text:s/>aligned<text:s/>with<text:s/>portfolio<text:s/>objectives.</text:span></text:p>
          </text:list-item>
        </text:list>
        <text:p text:style-name="P1257"><text:span text:style-name="T1257_1">This<text:s/>approach<text:s/>improves<text:s/>efficiency,<text:s/>strengthens<text:s/>decision<text:s/>quality,<text:s/>and<text:s/>ensures<text:s/>proportionality<text:s/>across<text:s/>all<text:s/>stages<text:s/>of<text:s/>the<text:s/>investment<text:s/>cycle.</text:span></text:p>
        <text:p text:style-name="P1258"/>
        <text:p text:style-name="P1259"><text:span text:style-name="T1259_1">Stage<text:s/>1<text:s/>–<text:s/>Strategic<text:s/>Screening<text:s/>(Maximum<text:s/>2-3<text:s/>Pages)</text:span></text:p>
        <text:p text:style-name="P1260"/>
        <text:p text:style-name="P1261"><text:span text:style-name="T1261_1">Purpose:<text:s/>“Should<text:s/>we<text:s/>do<text:s/>this?”</text:span></text:p>
        <text:p text:style-name="P1262"/>
        <text:p text:style-name="P1263"><text:span text:style-name="T1263_1">Stage<text:s/>1<text:s/>provides<text:s/>a<text:s/>high</text:span><text:span text:style-name="T1263_2">‑level,<text:s/>strategic<text:s/>assessment<text:s/>to<text:s/>determine<text:s/>whether<text:s/>an<text:s/>idea<text:s/>merits<text:s/>investment<text:s/>of<text:s/>UK<text:s/>staff<text:s/>time<text:s/>and<text:s/>development<text:s/>resources.<text:s/>It<text:s/>focuses<text:s/>on<text:s/>the<text:s/></text:span><text:span text:style-name="T1263_3">big<text:s/>picture</text:span><text:span text:style-name="T1263_4"><text:s/>and<text:s/>avoids<text:s/>operational<text:s/>detail.</text:span></text:p>
        <text:p text:style-name="P1264"><text:span text:style-name="T1264_1"><text:s/></text:span></text:p>
        <table:table table:style-name="Table19">
          <table:table-column table:style-name="Column60"/>
          <table:table-column table:style-name="Column61"/>
          <table:table-row table:style-name="Row103">
            <table:table-cell table:style-name="Cell454">
              <text:p text:style-name="P1265"><text:span text:style-name="T1265_1">Section</text:span></text:p>
            </table:table-cell>
            <table:table-cell table:style-name="Cell455">
              <text:p text:style-name="P1266"><text:span text:style-name="T1266_1">What<text:s/>to<text:s/>Include<text:s/>(Guidance)</text:span></text:p>
            </table:table-cell>
          </table:table-row>
          <table:table-row table:style-name="Row104">
            <table:table-cell table:style-name="Cell456">
              <text:p text:style-name="P1267"><text:span text:style-name="T1267_1">Summary<text:s/>(100<text:s/>words)</text:span></text:p>
            </table:table-cell>
            <table:table-cell table:style-name="Cell457">
              <text:p text:style-name="P1268"><text:span text:style-name="T1268_1">Brief<text:s/>description<text:s/>of<text:s/>the<text:s/>proposed<text:s/>intervention:<text:s/>purpose,<text:s/>intended<text:s/>partners,<text:s/>expected<text:s/>results,<text:s/>timeframe,<text:s/>approximate<text:s/>cost.<text:s/>Keep<text:s/>concise<text:s/>and<text:s/>high</text:span><text:span text:style-name="T1268_2">‑level.</text:span></text:p>
            </table:table-cell>
          </table:table-row>
          <table:table-row table:style-name="Row105">
            <table:table-cell table:style-name="Cell458">
              <text:p text:style-name="P1269"><text:span text:style-name="T1269_1">Strategic<text:s/>Rationale<text:s/>&amp;<text:s/>Alignment</text:span></text:p>
            </table:table-cell>
            <table:table-cell table:style-name="Cell459">
              <text:p text:style-name="P1270"><text:span text:style-name="T1270_1">Explain<text:s/>the<text:s/>development<text:s/>challenge<text:s/>and<text:s/>why<text:s/>it<text:s/>matters<text:s/>now.<text:s/>Assess<text:s/>alignment<text:s/>with<text:s/></text:span><text:span text:style-name="T1270_2">UK<text:s/>priorities<text:s/>(e.g.,<text:s/>UK<text:s/>Africa<text:s/>Approach)</text:span><text:span text:style-name="T1270_3"><text:s/>and<text:s/></text:span><text:span text:style-name="T1270_4">Zimbabwe’s<text:s/>NDS<text:s/></text:span><text:span text:style-name="T1270_5">2</text:span><text:span text:style-name="T1270_6">.<text:s/>Note<text:s/>that<text:s/>alignment<text:s/>is<text:s/></text:span><text:span text:style-name="T1270_7">necessary<text:s/>but<text:s/>not<text:s/>sufficient</text:span><text:span text:style-name="T1270_8"><text:s/>—<text:s/>be<text:s/>explicit<text:s/>on<text:s/>what<text:s/>makes<text:s/>this<text:s/>strategically<text:s/>compelling<text:s/>beyond<text:s/>broad<text:s/>document<text:s/>alignment.</text:span></text:p>
            </table:table-cell>
          </table:table-row>
          <table:table-row table:style-name="Row106">
            <table:table-cell table:style-name="Cell460">
              <text:p text:style-name="P1271"><text:span text:style-name="T1271_1">Government<text:s/>of<text:s/>Zimbabwe<text:s/>Commitment</text:span></text:p>
            </table:table-cell>
            <table:table-cell table:style-name="Cell461">
              <text:p text:style-name="P1272"><text:span text:style-name="T1272_1">Evidence<text:s/>of<text:s/>GoZ<text:s/>interest,<text:s/>traction,<text:s/>political<text:s/>will,<text:s/>or<text:s/>requests.<text:s/>What<text:s/>ministries<text:s/>or<text:s/>agencies<text:s/>are<text:s/>engaged?<text:s/>Likelihood<text:s/>of<text:s/>GoZ<text:s/>ownership/leadership</text:span><text:span text:style-name="T1272_2">?</text:span><text:span text:style-name="T1272_3"><text:s/>Assess<text:s/>commitment<text:s/>as<text:s/></text:span><text:span text:style-name="T1272_4">High<text:s/>/<text:s/>Medium<text:s/>/<text:s/>Low</text:span><text:span text:style-name="T1272_5">.</text:span></text:p>
            </table:table-cell>
          </table:table-row>
          <table:table-row table:style-name="Row107">
            <table:table-cell table:style-name="Cell462">
              <text:p text:style-name="P1273"><text:span text:style-name="T1273_1">Political<text:s/>Economy<text:s/>Analysis<text:s/>(STEP</text:span><text:span text:style-name="T1273_2">‑led)</text:span></text:p>
            </table:table-cell>
            <table:table-cell table:style-name="Cell463">
              <text:p text:style-name="P1274"><text:span text:style-name="T1274_1">Summarise<text:s/>incentives<text:s/>and<text:s/>feasibility<text:s/>of<text:s/>reform.<text:s/>Identify<text:s/>actors<text:s/>who<text:s/>can<text:s/>enable<text:s/>or<text:s/>obstruct<text:s/>progress.</text:span></text:p>
            </table:table-cell>
          </table:table-row>
          <table:table-row table:style-name="Row108">
            <table:table-cell table:style-name="Cell464">
              <text:p text:style-name="P1275"><text:span text:style-name="T1275_1">Leverage<text:s/>&amp;<text:s/></text:span><text:span text:style-name="T1275_2">Complementarity</text:span></text:p>
            </table:table-cell>
            <table:table-cell table:style-name="Cell465">
              <text:p text:style-name="P1276"><text:span text:style-name="T1276_1">Set<text:s/>out<text:s/>how<text:s/>this<text:s/>intervention<text:s/>will<text:s/>crowd<text:s/>in,<text:s/>complement<text:s/>or<text:s/>maximise<text:s/>use<text:s/>of<text:s/>wider<text:s/>UK<text:s/>levers<text:s/>(central<text:s/>programmes,<text:s/>policy<text:s/>initiatives,<text:s/></text:span><text:span text:style-name="T1276_2">development<text:s/>finance<text:s/>institutions</text:span><text:span text:style-name="T1276_3"><text:s/>etc.).<text:s/></text:span><text:span text:style-name="T1276_4">Map<text:s/>overlap,<text:s/>duplication,<text:s/>or<text:s/>gaps<text:s/>with</text:span><text:span text:style-name="T1276_5"><text:s/>other<text:s/>partners<text:s/>such<text:s/>as</text:span><text:span text:style-name="T1276_6"><text:s/>multilaterals<text:s/>(World<text:s/>Bank,<text:s/>AfDB),<text:s/></text:span><text:span text:style-name="T1276_7">bilaterals</text:span><text:span text:style-name="T1276_8">,<text:s/>INGOs</text:span><text:span text:style-name="T1276_9">,<text:s/>UN</text:span><text:span text:style-name="T1276_10">.<text:s/></text:span></text:p>
            </table:table-cell>
          </table:table-row>
          <table:table-row table:style-name="Row109">
            <table:table-cell table:style-name="Cell466">
              <text:p text:style-name="P1277"><text:span text:style-name="T1277_1">Effectiveness<text:s/>&amp;<text:s/>Feasibility</text:span></text:p>
            </table:table-cell>
            <table:table-cell table:style-name="Cell467">
              <text:p text:style-name="P1278"><text:span text:style-name="T1278_1">Summarise<text:s/>evidence<text:s/>for<text:s/>what<text:s/>works<text:s/>globally<text:s/>and<text:s/>locally.<text:s/>Highlight<text:s/>feasibility<text:s/>given<text:s/>Zimbabwe’s<text:s/>institutional<text:s/>capacity,<text:s/>market<text:s/>conditions,<text:s/>and<text:s/>geography.<text:s/>Note<text:s/>if<text:s/>opportunities<text:s/>exist<text:s/>to<text:s/>layer<text:s/>interventions<text:s/>(e.g.,<text:s/>focusing<text:s/>multiple<text:s/>programmes<text:s/>in<text:s/>one<text:s/>region).</text:span></text:p>
            </table:table-cell>
          </table:table-row>
          <table:table-row table:style-name="Row110">
            <table:table-cell table:style-name="Cell468">
              <text:p text:style-name="P1279"><text:span text:style-name="T1279_1">UK<text:s/>Additionality</text:span></text:p>
            </table:table-cell>
            <table:table-cell table:style-name="Cell469">
              <text:p text:style-name="P1280"><text:span text:style-name="T1280_1">Identify<text:s/>the<text:s/>distinctive<text:s/>UK<text:s/>value</text:span><text:span text:style-name="T1280_2">add:</text:span><text:span text:style-name="T1280_3"><text:s/>convening<text:s/>power,<text:s/>ability<text:s/>to<text:s/>unlock<text:s/>political<text:s/>traction,<text:s/>technical<text:s/>expertise,<text:s/>access<text:s/>to<text:s/>UK<text:s/>institutions,<text:s/>reputation,<text:s/>or<text:s/>innovation.<text:s/>Explain<text:s/>why<text:s/>this<text:s/>would<text:s/></text:span><text:span text:style-name="T1280_4">not</text:span><text:span text:style-name="T1280_5"><text:s/>happen<text:s/>without<text:s/>UK<text:s/>involvement.</text:span></text:p>
            </table:table-cell>
          </table:table-row>
          <table:table-row table:style-name="Row111">
            <table:table-cell table:style-name="Cell470">
              <text:p text:style-name="P1281"><text:span text:style-name="T1281_1">Scalability</text:span></text:p>
            </table:table-cell>
            <table:table-cell table:style-name="Cell471">
              <text:p text:style-name="P1282"><text:span text:style-name="T1282_1">Initial<text:s/>assessment<text:s/>of<text:s/>whether<text:s/>the<text:s/>idea<text:s/>can<text:s/>be<text:s/>scaled<text:s/>through<text:s/>government<text:s/>adoption,<text:s/>market<text:s/>uptake,<text:s/>replication<text:s/>by<text:s/>others,<text:s/>or<text:s/>integration<text:s/>into<text:s/>larger<text:s/>reforms.<text:s/>Mention<text:s/>systems</text:span><text:span text:style-name="T1282_2">‑level<text:s/>relevance<text:s/>and<text:s/>any<text:s/>early<text:s/>signals<text:s/>of<text:s/>financing<text:s/>or<text:s/>institutional<text:s/>pathways<text:s/>to<text:s/>scale.</text:span></text:p>
            </table:table-cell>
          </table:table-row>
          <table:table-row table:style-name="Row112">
            <table:table-cell table:style-name="Cell472">
              <text:p text:style-name="P1283"><text:span text:style-name="T1283_1">Strategic<text:s/>Risk</text:span></text:p>
            </table:table-cell>
            <table:table-cell table:style-name="Cell473">
              <text:p text:style-name="P1284"><text:span text:style-name="T1284_1">Identify<text:s/>risks<text:s/>that<text:s/>could<text:s/>undermine<text:s/>the<text:s/>case<text:s/>for<text:s/>proceeding:<text:s/>political<text:s/>instability,<text:s/>climate<text:s/>shocks,<text:s/>economic<text:s/>downturns,<text:s/>reputational<text:s/>risks,<text:s/>delivery<text:s/>constraints.<text:s/>State<text:s/>whether<text:s/>risks<text:s/>are<text:s/></text:span><text:span text:style-name="T1284_2">manageable</text:span><text:span text:style-name="T1284_3"><text:s/>and<text:s/>list<text:s/>proposed<text:s/>high</text:span><text:span text:style-name="T1284_4">‑level<text:s/>mitigations.</text:span></text:p>
            </table:table-cell>
          </table:table-row>
          <table:table-row table:style-name="Row113">
            <table:table-cell table:style-name="Cell474">
              <text:p text:style-name="P1285"><text:span text:style-name="T1285_1">Alternatives<text:s/>Considered</text:span></text:p>
            </table:table-cell>
            <table:table-cell table:style-name="Cell475">
              <text:p text:style-name="P1286"><text:span text:style-name="T1286_1">Briefly<text:s/>list<text:s/>other<text:s/>options<text:s/>reviewed,<text:s/>including<text:s/>“do<text:s/>nothing”.<text:s/>Explain<text:s/>why<text:s/>these<text:s/>were<text:s/>rejected<text:s/>(e.g.,<text:s/>low<text:s/>feasibility,<text:s/>limited<text:s/>GoZ<text:s/>buy</text:span><text:span text:style-name="T1286_2">‑in,<text:s/>duplication<text:s/>etc.).</text:span></text:p>
            </table:table-cell>
          </table:table-row>
          <table:table-row table:style-name="Row114">
            <table:table-cell table:style-name="Cell476">
              <text:p text:style-name="P1287"><text:span text:style-name="T1287_1">High</text:span><text:span text:style-name="T1287_2">‑Level<text:s/>Resources</text:span></text:p>
            </table:table-cell>
            <table:table-cell table:style-name="Cell477">
              <text:p text:style-name="P1288"><text:span text:style-name="T1288_1">Estimated<text:s/>annual<text:s/>budget,<text:s/>duration,<text:s/>and<text:s/>staffing<text:s/>(e.g.,<text:s/>%<text:s/>FTE<text:s/>for<text:s/>programme<text:s/>and<text:s/>technical<text:s/>staff).<text:s/>Include<text:s/>whether<text:s/>specialist<text:s/>skills<text:s/>are<text:s/>needed<text:s/>from<text:s/>STEP<text:s/>or<text:s/>other<text:s/>HMG<text:s/>teams.</text:span></text:p>
            </table:table-cell>
          </table:table-row>
        </table:table>
        <text:p text:style-name="P1289"/>
        <text:p text:style-name="P1290"><text:span text:style-name="T1290_1">Outcome</text:span><text:span text:style-name="T1290_2"><text:s/>(following<text:s/>Policy<text:s/>and<text:s/>Programme<text:s/>Board)</text:span><text:span text:style-name="T1290_3">:</text:span></text:p>
        <text:p text:style-name="P1291"/>
        <text:list text:style-name="LS71" xml:id="list433">
          <text:list-item>
            <text:p text:style-name="P1292"><text:span text:style-name="T1292_1">Proceed<text:s/>to<text:s/>Stage<text:s/>2</text:span><text:span text:style-name="T1292_2">,</text:span></text:p>
          </text:list-item>
          <text:list-item>
            <text:p text:style-name="P1293"><text:span text:style-name="T1293_1">Revise</text:span><text:span text:style-name="T1293_2">,<text:s/>or</text:span></text:p>
          </text:list-item>
          <text:list-item>
            <text:p text:style-name="P1294"><text:span text:style-name="T1294_1">Do<text:s/>not<text:s/>proceed</text:span><text:span text:style-name="T1294_2">.</text:span></text:p>
          </text:list-item>
        </text:list>
        <text:p text:style-name="P1295"/>
        <text:p text:style-name="P1296"><text:span text:style-name="T1296_1">Only<text:s/>proposals<text:s/>that<text:s/>present<text:s/>a<text:s/>compelling<text:s/></text:span><text:span text:style-name="T1296_2">strategic<text:s/>case</text:span><text:span text:style-name="T1296_3"><text:s/>should<text:s/>pass<text:s/>Stage<text:s/>1.<text:s/>No<text:s/>detailed<text:s/>design,<text:s/>theory<text:s/>of<text:s/>change<text:s/>or<text:s/>operational<text:s/>planning<text:s/>is<text:s/>required<text:s/>at<text:s/>this<text:s/>stage.</text:span></text:p>
        <text:p text:style-name="P1297"/>
        <text:p text:style-name="P1298"/>
        <text:p text:style-name="P1299"><text:span text:style-name="T1299_1">Stage<text:s/>2<text:s/>–<text:s/>Operational<text:s/>Appraisal<text:s/>(5–7<text:s/>Pages)</text:span></text:p>
        <text:p text:style-name="P1300"/>
        <text:p text:style-name="P1301"><text:span text:style-name="T1301_1">Purpose:<text:s/>“Can<text:s/>we<text:s/>do<text:s/>this<text:s/>well?”</text:span></text:p>
        <text:p text:style-name="P1302"/>
        <text:p text:style-name="P1303"><text:span text:style-name="T1303_1">Stage<text:s/>2<text:s/>assesses<text:s/>the<text:s/>technical,<text:s/>operational<text:s/>and<text:s/>systems</text:span><text:span text:style-name="T1303_2">‑level<text:s/>quality<text:s/>of<text:s/>proposals<text:s/>that<text:s/>have<text:s/>passed<text:s/>the<text:s/>strategic<text:s/>gateway.<text:s/>It<text:s/>focuses<text:s/>on<text:s/>how<text:s/>the<text:s/>intervention<text:s/>will<text:s/>be<text:s/>delivered,<text:s/>the<text:s/>mechanisms<text:s/>for<text:s/>achieving<text:s/>results,<text:s/>and<text:s/>the<text:s/>quality<text:s/>of<text:s/>risk<text:s/>and<text:s/>value</text:span><text:span text:style-name="T1303_3">‑for</text:span><text:span text:style-name="T1303_4">‑money<text:s/>considerations.</text:span></text:p>
        <text:p text:style-name="P1304"/>
        <text:p text:style-name="P1305"><text:span text:style-name="T1305_1">Required<text:s/>Content:</text:span></text:p>
        <text:p text:style-name="P1306"/>
        <table:table table:style-name="Table20">
          <table:table-column table:style-name="Column62"/>
          <table:table-column table:style-name="Column63"/>
          <table:table-row table:style-name="Row115">
            <table:table-cell table:style-name="Cell478">
              <text:p text:style-name="P1307"><text:span text:style-name="T1307_1">Section</text:span></text:p>
            </table:table-cell>
            <table:table-cell table:style-name="Cell479">
              <text:p text:style-name="P1308"><text:span text:style-name="T1308_1">What<text:s/>to<text:s/>Include<text:s/>(Guidance)</text:span></text:p>
            </table:table-cell>
          </table:table-row>
          <table:table-row table:style-name="Row116">
            <table:table-cell table:style-name="Cell480">
              <text:p text:style-name="P1309"><text:span text:style-name="T1309_1">Delivery<text:s/>Approach<text:s/>&amp;<text:s/>Theory<text:s/>of<text:s/>Change</text:span></text:p>
            </table:table-cell>
            <table:table-cell table:style-name="Cell481">
              <text:p text:style-name="P1310"><text:span text:style-name="T1310_1">Set<text:s/>out<text:s/>the<text:s/>causal<text:s/>pathway:<text:s/>inputs<text:s/>→<text:s/>activities<text:s/>→<text:s/>outputs<text:s/>→<text:s/>outcomes<text:s/>→<text:s/>impact.<text:s/>Describe<text:s/>assumptions,<text:s/>evidence<text:s/>behind<text:s/>causal<text:s/>links,<text:s/>and<text:s/>how<text:s/>the<text:s/>delivery<text:s/>approach<text:s/>mitigates<text:s/>operational<text:s/>risks.<text:s/>State<text:s/>delivery<text:s/>partners<text:s/>and<text:s/>modalities<text:s/>(grants,<text:s/>TAs,<text:s/>catalytic<text:s/>funds,<text:s/>etc.).</text:span></text:p>
            </table:table-cell>
          </table:table-row>
          <table:table-row table:style-name="Row117">
            <table:table-cell table:style-name="Cell482">
              <text:p text:style-name="P1311"><text:span text:style-name="T1311_1">Strategic<text:s/>Alignment<text:s/>(Detailed)</text:span></text:p>
            </table:table-cell>
            <table:table-cell table:style-name="Cell483">
              <text:p text:style-name="P1312"><text:span text:style-name="T1312_1">Demonstrate<text:s/></text:span><text:span text:style-name="T1312_2">specific</text:span><text:span text:style-name="T1312_3"><text:s/>alignment<text:s/>with<text:s/>UK<text:s/>strategic<text:s/>objectives<text:s/>and<text:s/>Zimbabwe’s<text:s/>NDS<text:s/>II<text:s/>commitments.<text:s/>Show<text:s/>how<text:s/>this<text:s/>complements<text:s/>the<text:s/>portfolio<text:s/>and<text:s/>supports<text:s/>the<text:s/>Country<text:s/>Plan's<text:s/>priority<text:s/>outcomes.</text:span></text:p>
            </table:table-cell>
          </table:table-row>
          <table:table-row table:style-name="Row118">
            <table:table-cell table:style-name="Cell484">
              <text:p text:style-name="P1313"><text:span text:style-name="T1313_1">Government<text:s/>Commitment<text:s/>&amp;<text:s/>Political<text:s/>Feasibility</text:span></text:p>
            </table:table-cell>
            <table:table-cell table:style-name="Cell485">
              <text:p text:style-name="P1314"><text:span text:style-name="T1314_1">Provide<text:s/>a<text:s/>deeper<text:s/>assessment<text:s/>of<text:s/>GoZ<text:s/>incentives,<text:s/>reform<text:s/>windows,<text:s/>institutional<text:s/>capacity,<text:s/>stakeholders,<text:s/>risks<text:s/>of<text:s/>blockage,<text:s/>and<text:s/>feasibility<text:s/>of<text:s/>sustained<text:s/>implementation.<text:s/>Include<text:s/>indicative<text:s/>GoZ<text:s/>contributions<text:s/>(financial<text:s/>or<text:s/>in</text:span><text:span text:style-name="T1314_2">‑kind).</text:span></text:p>
            </table:table-cell>
          </table:table-row>
          <table:table-row table:style-name="Row119">
            <table:table-cell table:style-name="Cell486">
              <text:p text:style-name="P1315"><text:span text:style-name="T1315_1">Catalytic<text:s/>Leverage<text:s/>&amp;<text:s/>Partnership<text:s/>Finance</text:span></text:p>
            </table:table-cell>
            <table:table-cell table:style-name="Cell487">
              <text:p text:style-name="P1316"><text:span text:style-name="T1316_1">Explain<text:s/>mechanisms<text:s/>to<text:s/>crowd<text:s/>in:<text:s/>GoZ<text:s/>co</text:span><text:span text:style-name="T1316_2">‑financing,<text:s/>private<text:s/>sector<text:s/>investment,<text:s/>multilateral<text:s/>funds,<text:s/></text:span><text:span text:style-name="T1316_3">development<text:s/>finance<text:s/></text:span><text:span text:style-name="T1316_4">or<text:s/>philanthropic<text:s/>f</text:span><text:span text:style-name="T1316_5">unding</text:span><text:span text:style-name="T1316_6">.<text:s/>Identify<text:s/>which<text:s/>partners<text:s/>have<text:s/>shown<text:s/>interest<text:s/>and<text:s/>the<text:s/>expected<text:s/>leverage<text:s/>ratio</text:span><text:span text:style-name="T1316_7"><text:s/>where<text:s/>possible</text:span><text:span text:style-name="T1316_8">.</text:span></text:p>
            </table:table-cell>
          </table:table-row>
          <table:table-row table:style-name="Row120">
            <table:table-cell table:style-name="Cell488">
              <text:p text:style-name="P1317"><text:span text:style-name="T1317_1">UK<text:s/>Additionality<text:s/>&amp;<text:s/>Mutual<text:s/>Interest</text:span></text:p>
            </table:table-cell>
            <table:table-cell table:style-name="Cell489">
              <text:p text:style-name="P1318"><text:span text:style-name="T1318_1">Specify<text:s/>UK<text:s/>strengths<text:s/>to<text:s/>be<text:s/>deployed:<text:s/>diplomatic<text:s/>convening,<text:s/>UK<text:s/>centres<text:s/>of<text:s/>excellence,<text:s/>regulatory<text:s/>expertise,<text:s/>access<text:s/>to<text:s/>UK<text:s/>research<text:s/>or<text:s/>innovation,<text:s/>influence<text:s/>with<text:s/>multilaterals.<text:s/>Clarify<text:s/>benefits<text:s/>to<text:s/>both<text:s/>UK<text:s/>and<text:s/>Zimbabwe.</text:span></text:p>
            </table:table-cell>
          </table:table-row>
          <table:table-row table:style-name="Row121">
            <table:table-cell table:style-name="Cell490">
              <text:p text:style-name="P1319"><text:span text:style-name="T1319_1">Complementarity<text:s/>(Operational)</text:span></text:p>
            </table:table-cell>
            <table:table-cell table:style-name="Cell491">
              <text:p text:style-name="P1320"><text:span text:style-name="T1320_1">Describe<text:s/>how<text:s/>delivery<text:s/>will<text:s/>coordinate<text:s/>with<text:s/>other<text:s/>donor<text:s/>interventions,<text:s/>climate<text:s/>funds,<text:s/>humanitarian<text:s/>actors,<text:s/>HMG<text:s/>departments,<text:s/>and<text:s/></text:span><text:span text:style-name="T1320_2">arms-length<text:s/>bodies</text:span><text:span text:style-name="T1320_3">.<text:s/>Include<text:s/>any<text:s/>joint<text:s/>programming<text:s/>opportunities,<text:s/>sequencing,<text:s/>or<text:s/>division<text:s/>of<text:s/>labour.</text:span></text:p>
            </table:table-cell>
          </table:table-row>
          <table:table-row table:style-name="Row122">
            <table:table-cell table:style-name="Cell492">
              <text:p text:style-name="P1321"><text:span text:style-name="T1321_1">Effectiveness<text:s/>&amp;<text:s/>Feasibility<text:s/>(Operational)</text:span></text:p>
            </table:table-cell>
            <table:table-cell table:style-name="Cell493">
              <text:p text:style-name="P1322"><text:span text:style-name="T1322_1">Provide<text:s/>evidence<text:s/>that<text:s/>the<text:s/>approach<text:s/>is<text:s/>feasible<text:s/>given<text:s/>political<text:s/>realities,<text:s/>economic<text:s/>structures,<text:s/>markets,<text:s/>capacity,<text:s/>and<text:s/>geography.<text:s/>Include<text:s/>operational<text:s/>considerations<text:s/>such<text:s/>as<text:s/>procurement,<text:s/>grant<text:s/>management,<text:s/>monitoring<text:s/>feasibility,<text:s/>or<text:s/>security/access<text:s/>constraints.</text:span></text:p>
            </table:table-cell>
          </table:table-row>
          <table:table-row table:style-name="Row123">
            <table:table-cell table:style-name="Cell494">
              <text:p text:style-name="P1323"><text:span text:style-name="T1323_1">Scalability,<text:s/>Replicability<text:s/>&amp;<text:s/>Sustainability</text:span></text:p>
            </table:table-cell>
            <table:table-cell table:style-name="Cell495">
              <text:p text:style-name="P1324"><text:span text:style-name="T1324_1">Detail<text:s/>the<text:s/>pathway<text:s/>to<text:s/>scale:<text:s/>government<text:s/>adoption,<text:s/>institutionalisation,<text:s/>market<text:s/>uptake,<text:s/>cost<text:s/>reductions,<text:s/>policy<text:s/>changes,<text:s/>or<text:s/>replication.<text:s/>Assess<text:s/>long</text:span><text:span text:style-name="T1324_2">‑term<text:s/>financial<text:s/>sustainability<text:s/>and<text:s/>incentives<text:s/>for<text:s/>sustained<text:s/>impact<text:s/>beyond<text:s/>FCDO<text:s/>funding.</text:span></text:p>
            </table:table-cell>
          </table:table-row>
          <table:table-row table:style-name="Row124">
            <table:table-cell table:style-name="Cell496">
              <text:p text:style-name="P1325"><text:span text:style-name="T1325_1">Cross</text:span><text:span text:style-name="T1325_2">‑Cutting<text:s/>Impact</text:span></text:p>
            </table:table-cell>
            <table:table-cell table:style-name="Cell497">
              <text:p text:style-name="P1326"><text:span text:style-name="T1326_1">Assess<text:s/>gender,<text:s/>inclusion,<text:s/>disability,<text:s/>conflict<text:s/>sensitivity,<text:s/>climate/environmental<text:s/>risks<text:s/>and<text:s/>opportunities.<text:s/>Indicate<text:s/>whether<text:s/>safeguards<text:s/>or<text:s/>specialist<text:s/>inputs<text:s/>are<text:s/>required.</text:span></text:p>
            </table:table-cell>
          </table:table-row>
          <table:table-row table:style-name="Row125">
            <table:table-cell table:style-name="Cell498">
              <text:p text:style-name="P1327"><text:span text:style-name="T1327_1">Strategic<text:s/>Risk,<text:s/>Learning<text:s/>&amp;<text:s/>Adaptive<text:s/>Management</text:span></text:p>
            </table:table-cell>
            <table:table-cell table:style-name="Cell499">
              <text:p text:style-name="P1328"><text:span text:style-name="T1328_1">Set<text:s/>out<text:s/>operational,<text:s/>fiduciary,<text:s/>climate,<text:s/>political<text:s/>and<text:s/>delivery<text:s/>risks.<text:s/>Explain<text:s/>risk<text:s/>appetite.<text:s/>Describe<text:s/>how<text:s/>the<text:s/>programme<text:s/>will<text:s/>generate<text:s/>learning,<text:s/>adapt<text:s/>course,<text:s/>and<text:s/>contribute<text:s/>to<text:s/>portfolio</text:span><text:span text:style-name="T1328_2">‑wide<text:s/>diversification.</text:span></text:p>
            </table:table-cell>
          </table:table-row>
        </table:table>
        <text:p text:style-name="P1329"/>
        <text:p text:style-name="P1330"><text:span text:style-name="T1330_1">Governance</text:span></text:p>
        <text:p text:style-name="P1331"/>
        <text:list text:style-name="LS72" xml:id="list436">
          <text:list-item>
            <text:p text:style-name="P1332"><text:span text:style-name="T1332_1">Stage<text:s/>1</text:span><text:span text:style-name="T1332_2"><text:s/>decisions<text:s/>determine<text:s/>whether<text:s/>an<text:s/>idea<text:s/>is<text:s/>strategically<text:s/>justified.</text:span></text:p>
          </text:list-item>
          <text:list-item>
            <text:p text:style-name="P1333"><text:span text:style-name="T1333_1">Stage<text:s/>2</text:span><text:span text:style-name="T1333_2"><text:s/>decisions<text:s/>determine<text:s/>whether<text:s/>the<text:s/>proposal<text:s/>is<text:s/>technically<text:s/>and<text:s/>operationally<text:s/>sound<text:s/>enough<text:s/>to<text:s/>commit<text:s/>funds.</text:span></text:p>
          </text:list-item>
          <text:list-item>
            <text:p text:style-name="P1334"><text:span text:style-name="T1334_1">Routine<text:s/>decisions<text:s/>sit<text:s/>with<text:s/>the<text:s/>P&amp;P<text:s/>Board;<text:s/>novel<text:s/>or<text:s/>contentious<text:s/>items<text:s/>escalate<text:s/>to<text:s/>the<text:s/>Country<text:s/>Board<text:s/>or<text:s/>ministers<text:s/>if<text:s/>they<text:s/>exceed<text:s/>risk<text:s/>appetite</text:span><text:span text:style-name="T1334_2">.</text:span></text:p>
          </text:list-item>
        </text:list>
        <text:p text:style-name="P1335"/>
        <text:p text:style-name="P1336"/>
        <text:p text:style-name="P1337"/>
      </text:section>
      <text:section text:style-name="S4" text:name="S4">
        <text:p text:style-name="P1338"><text:span text:style-name="T1338_1">ANNEX<text:s/></text:span><text:span text:style-name="T1338_2">D</text:span><text:span text:style-name="T1338_3">.<text:s/>Programme<text:s/>Funded<text:s/>Post<text:s/>VFM<text:s/>Assessment<text:s/></text:span><text:span text:style-name="T1338_4">[</text:span><text:span text:style-name="T1338_5">commercially<text:s/>sensitive]</text:span><text:span text:style-name="T1338_6"><text:s/></text:span></text:p>
        <text:p text:style-name="P1339"/>
        <text:p text:style-name="P134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Mincho" svg:font-family="MS Mincho" style:font-pitch="fixed" style:font-family-generic="modern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Aptos Narrow" svg:font-family="Aptos Narrow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0.4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line-height="108%" fo:margin-top="0.423cm" fo:keep-with-next="always" fo:keep-together="always"/>
      <style:text-properties fo:color="#365f91" style:font-name="Cambria" fo:font-size="16pt" style:font-name-asian="ＭＳ ゴシック" style:font-size-asian="16pt" style:font-name-complex="Times New Roman" style:font-size-complex="16pt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0cm" fo:margin-left="1.27cm"/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Submission_20_numbered_20_paragraph" style:display-name="Submission numbered paragraph" style:family="paragraph">
      <style:paragraph-properties fo:text-indent="-0.801cm" fo:line-height="0.494cm" fo:margin-bottom="0.423cm" fo:margin-left="0.801cm">
        <style:tab-stops>
          <style:tab-stop style:type="left" style:leader-style="none" style:position="0cm"/>
        </style:tab-stops>
      </style:paragraph-properties>
      <style:text-properties style:font-name="Arial" fo:font-size="11pt" style:font-size-asian="11pt" style:font-size-complex="11pt"/>
    </style:style>
    <style:style style:name="Submission_20_numbered_20_paragraph_20_Char" style:display-name="Submission numbered paragraph Char" style:family="text">
      <style:text-properties style:font-name="Arial" fo:font-size="11pt" style:font-size-asian="11pt" style:font-size-complex="11pt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ＭＳ ゴシック" style:font-size-asian="16pt" style:font-name-complex="Times New Roman" style:font-size-complex="16pt" fo:language-asian="en" fo:country-asian="US" style:letter-kerning="true"/>
    </style:style>
    <style:style style:name="Mention" style:family="text" style:parent-style-name="Default_20_Paragraph_20_Font">
      <style:text-properties fo:background-color="#e1dfdd" fo:color="#2b579a"/>
    </style:style>
    <style:style style:name="LS107" style:family="paragraph" style:parent-style-name="No_20_List"/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A" text:style-name="List2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 fo:font-size="9pt" style:font-size-asian="9pt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Arial" style:font-name-asian="Times New Roman" style:font-name-complex="Aria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-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Times New Roman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Times New Roman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font-style="italic" style:font-style-asian="italic" style:font-style-complex="italic"/>
    </style:style>
    <style:style style:name="List15Level1" style:family="text">
      <style:text-properties style:font-name="Symbol"/>
    </style:style>
    <text:list-style style:name="LS15">
      <text:list-level-style-number style:num-format="i" text:style-name="List15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style="italic" style:font-style-asian="italic" style:font-style-complex="italic"/>
      </text:list-level-style-number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Arial"/>
    </style:style>
    <style:style style:name="List17Level1" style:family="text">
      <style:text-properties style:font-name="Arial"/>
    </style:style>
    <style:style style:name="List17Level2" style:family="text">
      <style:text-properties style:font-name="Arial"/>
    </style:style>
    <style:style style:name="List17Level3" style:family="text">
      <style:text-properties style:font-name="Arial"/>
    </style:style>
    <style:style style:name="List17Level4" style:family="text">
      <style:text-properties style:font-name="Arial"/>
    </style:style>
    <style:style style:name="List17Level5" style:family="text">
      <style:text-properties style:font-name="Arial"/>
    </style:style>
    <style:style style:name="List17Level6" style:family="text">
      <style:text-properties style:font-name="Arial"/>
    </style:style>
    <style:style style:name="List17Level7" style:family="text">
      <style:text-properties style:font-name="Arial"/>
    </style:style>
    <style:style style:name="List17Level8" style:family="text">
      <style:text-properties style:font-name="Arial"/>
    </style:style>
    <text:list-style style:name="LS17">
      <text:list-level-style-bullet text:bullet-char="•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•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/>
      </text:list-level-style-bullet>
      <text:list-level-style-bullet text:bullet-char="•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/>
      </text:list-level-style-bullet>
      <text:list-level-style-bullet text:bullet-char="•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/>
      </text:list-level-style-bullet>
      <text:list-level-style-bullet text:bullet-char="•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Arial"/>
      </text:list-level-style-bullet>
      <text:list-level-style-bullet text:bullet-char="•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Arial"/>
      </text:list-level-style-bullet>
      <text:list-level-style-bullet text:bullet-char="•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Arial"/>
      </text:list-level-style-bullet>
      <text:list-level-style-bullet text:bullet-char="•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Arial"/>
      </text:list-level-style-bullet>
      <text:list-level-style-bullet text:bullet-char="•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Arial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rial"/>
    </style:style>
    <style:style style:name="List20Level1" style:family="text">
      <style:text-properties style:font-name="Arial"/>
    </style:style>
    <style:style style:name="List20Level2" style:family="text">
      <style:text-properties style:font-name="Arial"/>
    </style:style>
    <style:style style:name="List20Level3" style:family="text">
      <style:text-properties style:font-name="Arial"/>
    </style:style>
    <style:style style:name="List20Level4" style:family="text">
      <style:text-properties style:font-name="Arial"/>
    </style:style>
    <style:style style:name="List20Level5" style:family="text">
      <style:text-properties style:font-name="Arial"/>
    </style:style>
    <style:style style:name="List20Level6" style:family="text">
      <style:text-properties style:font-name="Arial"/>
    </style:style>
    <style:style style:name="List20Level7" style:family="text">
      <style:text-properties style:font-name="Arial"/>
    </style:style>
    <style:style style:name="List20Level8" style:family="text">
      <style:text-properties style:font-name="Arial"/>
    </style:style>
    <text:list-style style:name="LS20">
      <text:list-level-style-bullet text:bullet-char="•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•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/>
      </text:list-level-style-bullet>
      <text:list-level-style-bullet text:bullet-char="•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/>
      </text:list-level-style-bullet>
      <text:list-level-style-bullet text:bullet-char="•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/>
      </text:list-level-style-bullet>
      <text:list-level-style-bullet text:bullet-char="•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Arial"/>
      </text:list-level-style-bullet>
      <text:list-level-style-bullet text:bullet-char="•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Arial"/>
      </text:list-level-style-bullet>
      <text:list-level-style-bullet text:bullet-char="•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Arial"/>
      </text:list-level-style-bullet>
      <text:list-level-style-bullet text:bullet-char="•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Arial"/>
      </text:list-level-style-bullet>
      <text:list-level-style-bullet text:bullet-char="•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Arial"/>
      </text:list-level-style-bullet>
    </text:list-style>
    <style:style style:name="List21Level0" style:family="text">
      <style:text-properties style:font-name="Arial"/>
    </style:style>
    <style:style style:name="List21Level1" style:family="text">
      <style:text-properties style:font-name="Arial"/>
    </style:style>
    <style:style style:name="List21Level2" style:family="text">
      <style:text-properties style:font-name="Arial"/>
    </style:style>
    <style:style style:name="List21Level3" style:family="text">
      <style:text-properties style:font-name="Arial"/>
    </style:style>
    <style:style style:name="List21Level4" style:family="text">
      <style:text-properties style:font-name="Arial"/>
    </style:style>
    <style:style style:name="List21Level5" style:family="text">
      <style:text-properties style:font-name="Arial"/>
    </style:style>
    <style:style style:name="List21Level6" style:family="text">
      <style:text-properties style:font-name="Arial"/>
    </style:style>
    <style:style style:name="List21Level7" style:family="text">
      <style:text-properties style:font-name="Arial"/>
    </style:style>
    <style:style style:name="List21Level8" style:family="text">
      <style:text-properties style:font-name="Arial"/>
    </style:style>
    <text:list-style style:name="LS21">
      <text:list-level-style-bullet text:bullet-char="•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•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/>
      </text:list-level-style-bullet>
      <text:list-level-style-bullet text:bullet-char="•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/>
      </text:list-level-style-bullet>
      <text:list-level-style-bullet text:bullet-char="•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/>
      </text:list-level-style-bullet>
      <text:list-level-style-bullet text:bullet-char="•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Arial"/>
      </text:list-level-style-bullet>
      <text:list-level-style-bullet text:bullet-char="•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Arial"/>
      </text:list-level-style-bullet>
      <text:list-level-style-bullet text:bullet-char="•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Arial"/>
      </text:list-level-style-bullet>
      <text:list-level-style-bullet text:bullet-char="•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Arial"/>
      </text:list-level-style-bullet>
      <text:list-level-style-bullet text:bullet-char="•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Arial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5Level0" style:family="text">
      <style:text-properties style:font-name="Arial" style:font-name-asian="Arial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7Level0" style:family="text">
      <style:text-properties style:font-name="Symbol" fo:font-size="9pt" style:font-size-asian="9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i" text:style-name="List2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9Level1" style:family="text">
      <style:text-properties style:font-name="Symbol" fo:font-size="9pt" style:font-size-asian="9pt"/>
    </style: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9pt" style:font-size-asian="9pt"/>
      </text:list-level-style-bullet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i" text:style-name="List30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1Level0" style:family="text">
      <style:text-properties style:font-name="Symbol" fo:font-size="9pt" style:font-size-asian="9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2Level0" style:family="text">
      <style:text-properties style:font-name="Symbol" fo:font-size="9pt" style:font-size-asian="9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9pt" style:font-size-asian="9pt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1.499cm" text:min-label-width="0.635cm" fo:text-align="start" text:list-level-position-and-space-mode="label-alignment">
          <style:list-level-label-alignment text:label-followed-by="listtab" fo:margin-left="2.134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0Level0" style:family="text" style:parent-style-name="LS107">
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</style:style>
    <text:list-style style:name="LS40">
      <text:list-level-style-number style:num-format="1" text:start-value="42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font-size="11pt" style:font-size-asian="11pt" style:font-size-complex="11pt" fo:font-weight="normal" style:font-weight-asian="normal" style:font-weight-complex="normal"/>
      </text:list-level-style-number>
      <text:list-level-style-number style:num-format="I" text:style-name="List40Level1" style:num-suffix="." text:level="2">
        <style:list-level-properties text:min-label-width="1.905cm" text:min-label-distance="0.635cm" fo:text-align="end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41Level0" style:family="text" style:parent-style-name="LS107">
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</style:style>
    <text:list-style style:name="LS41">
      <text:list-level-style-number style:num-format="1" text:start-value="42" text:style-name="List4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  </text:list-level-style-number>
      <text:list-level-style-number style:num-format="I" text:style-name="List41Level1" style:num-suffix="." text:level="2">
        <style:list-level-properties text:min-label-width="1.905cm" text:min-label-distance="0.635cm" fo:text-align="end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Courier New" fo:font-size="10pt" style:font-size-asian="10pt" style:font-name-complex="Times New Roman"/>
    </style:style>
    <style:style style:name="List43Level2" style:family="text">
      <style:text-properties style:font-name="Wingdings" fo:font-size="10pt" style:font-size-asian="10pt"/>
    </style:style>
    <style:style style:name="List43Level3" style:family="text">
      <style:text-properties style:font-name="Wingdings" fo:font-size="10pt" style:font-size-asian="10pt"/>
    </style:style>
    <style:style style:name="List43Level4" style:family="text">
      <style:text-properties style:font-name="Wingdings" fo:font-size="10pt" style:font-size-asian="10pt"/>
    </style:style>
    <style:style style:name="List43Level5" style:family="text">
      <style:text-properties style:font-name="Wingdings" fo:font-size="10pt" style:font-size-asian="10pt"/>
    </style:style>
    <style:style style:name="List43Level6" style:family="text">
      <style:text-properties style:font-name="Wingdings" fo:font-size="10pt" style:font-size-asian="10pt"/>
    </style:style>
    <style:style style:name="List43Level7" style:family="text">
      <style:text-properties style:font-name="Wingdings" fo:font-size="10pt" style:font-size-asian="10pt"/>
    </style:style>
    <style:style style:name="List43Level8" style:family="text">
      <style:text-properties style:font-name="Wingdings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4Level0" style:family="text">
      <style:text-properties style:font-name="Symbol" fo:font-size="10pt" style:font-size-asian="10pt"/>
    </style:style>
    <style:style style:name="List44Level1" style:family="text">
      <style:text-properties style:font-name="Courier New" fo:font-size="10pt" style:font-size-asian="10pt" style:font-name-complex="Times New Roman"/>
    </style:style>
    <style:style style:name="List44Level2" style:family="text">
      <style:text-properties style:font-name="Wingdings" fo:font-size="10pt" style:font-size-asian="10pt"/>
    </style:style>
    <style:style style:name="List44Level3" style:family="text">
      <style:text-properties style:font-name="Wingdings" fo:font-size="10pt" style:font-size-asian="10pt"/>
    </style:style>
    <style:style style:name="List44Level4" style:family="text">
      <style:text-properties style:font-name="Wingdings" fo:font-size="10pt" style:font-size-asian="10pt"/>
    </style:style>
    <style:style style:name="List44Level5" style:family="text">
      <style:text-properties style:font-name="Wingdings" fo:font-size="10pt" style:font-size-asian="10pt"/>
    </style:style>
    <style:style style:name="List44Level6" style:family="text">
      <style:text-properties style:font-name="Wingdings" fo:font-size="10pt" style:font-size-asian="10pt"/>
    </style:style>
    <style:style style:name="List44Level7" style:family="text">
      <style:text-properties style:font-name="Wingdings" fo:font-size="10pt" style:font-size-asian="10pt"/>
    </style:style>
    <style:style style:name="List44Level8" style:family="text">
      <style:text-properties style:font-name="Wingdings" fo:font-size="10pt" style:font-size-asian="10pt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/>
    </style:style>
    <style:style style:name="List45Level8" style:family="text">
      <style:text-properties style:font-name="Wingdings"/>
    </style:style>
    <text:list-style style:name="LS45">
      <text:list-level-style-bullet text:bullet-char="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/>
    </style:style>
    <style:style style:name="List46Level8" style:family="text">
      <style:text-properties style:font-name="Wingdings"/>
    </style:style>
    <text:list-style style:name="LS46">
      <text:list-level-style-bullet text:bullet-char="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/>
    </style:style>
    <style:style style:name="List47Level8" style:family="text">
      <style:text-properties style:font-name="Wingdings"/>
    </style:style>
    <text:list-style style:name="LS47">
      <text:list-level-style-bullet text:bullet-char="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/>
    </style:style>
    <style:style style:name="List48Level8" style:family="text">
      <style:text-properties style:font-name="Wingdings"/>
    </style:style>
    <text:list-style style:name="LS48">
      <text:list-level-style-bullet text:bullet-char="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9">
      <text:list-level-style-number style:num-format="1" text:style-name="List4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50Level0" style:family="text">
      <style:text-properties style:font-name="Courier New" fo:font-size="10pt" style:font-size-asian="10pt"/>
    </style:style>
    <style:style style:name="List50Level1" style:family="text">
      <style:text-properties style:font-name="Courier New" fo:font-size="10pt" style:font-size-asian="10pt"/>
    </style:style>
    <style:style style:name="List50Level2" style:family="text">
      <style:text-properties style:font-name="Courier New" fo:font-size="10pt" style:font-size-asian="10pt"/>
    </style:style>
    <style:style style:name="List50Level3" style:family="text">
      <style:text-properties style:font-name="Courier New" fo:font-size="10pt" style:font-size-asian="10pt"/>
    </style:style>
    <style:style style:name="List50Level4" style:family="text">
      <style:text-properties style:font-name="Courier New" fo:font-size="10pt" style:font-size-asian="10pt"/>
    </style:style>
    <style:style style:name="List50Level5" style:family="text">
      <style:text-properties style:font-name="Courier New" fo:font-size="10pt" style:font-size-asian="10pt"/>
    </style:style>
    <style:style style:name="List50Level6" style:family="text">
      <style:text-properties style:font-name="Courier New" fo:font-size="10pt" style:font-size-asian="10pt"/>
    </style:style>
    <style:style style:name="List50Level7" style:family="text">
      <style:text-properties style:font-name="Courier New" fo:font-size="10pt" style:font-size-asian="10pt"/>
    </style:style>
    <style:style style:name="List50Level8" style:family="text">
      <style:text-properties style:font-name="Courier New" fo:font-size="10pt" style:font-size-asian="10pt"/>
    </style:style>
    <text:list-style style:name="LS50">
      <text:list-level-style-bullet text:bullet-char="o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51Level0" style:family="text">
      <style:text-properties style:font-name="Courier New" fo:font-size="10pt" style:font-size-asian="10pt"/>
    </style:style>
    <style:style style:name="List51Level1" style:family="text">
      <style:text-properties style:font-name="Courier New" fo:font-size="10pt" style:font-size-asian="10pt"/>
    </style:style>
    <style:style style:name="List51Level2" style:family="text">
      <style:text-properties style:font-name="Courier New" fo:font-size="10pt" style:font-size-asian="10pt"/>
    </style:style>
    <style:style style:name="List51Level3" style:family="text">
      <style:text-properties style:font-name="Courier New" fo:font-size="10pt" style:font-size-asian="10pt"/>
    </style:style>
    <style:style style:name="List51Level4" style:family="text">
      <style:text-properties style:font-name="Courier New" fo:font-size="10pt" style:font-size-asian="10pt"/>
    </style:style>
    <style:style style:name="List51Level5" style:family="text">
      <style:text-properties style:font-name="Courier New" fo:font-size="10pt" style:font-size-asian="10pt"/>
    </style:style>
    <style:style style:name="List51Level6" style:family="text">
      <style:text-properties style:font-name="Courier New" fo:font-size="10pt" style:font-size-asian="10pt"/>
    </style:style>
    <style:style style:name="List51Level7" style:family="text">
      <style:text-properties style:font-name="Courier New" fo:font-size="10pt" style:font-size-asian="10pt"/>
    </style:style>
    <style:style style:name="List51Level8" style:family="text">
      <style:text-properties style:font-name="Courier New" fo:font-size="10pt" style:font-size-asian="10pt"/>
    </style:style>
    <text:list-style style:name="LS51">
      <text:list-level-style-bullet text:bullet-char="o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52Level0" style:family="text">
      <style:text-properties style:font-name="Symbol" fo:font-size="10pt" style:font-size-asian="10pt"/>
    </style:style>
    <style:style style:name="List52Level1" style:family="text">
      <style:text-properties style:font-name="Symbol" fo:font-size="10pt" style:font-size-asian="10pt"/>
    </style:style>
    <style:style style:name="List52Level2" style:family="text">
      <style:text-properties style:font-name="Symbol" fo:font-size="10pt" style:font-size-asian="10pt"/>
    </style:style>
    <style:style style:name="List52Level3" style:family="text">
      <style:text-properties style:font-name="Symbol" fo:font-size="10pt" style:font-size-asian="10pt"/>
    </style:style>
    <style:style style:name="List52Level4" style:family="text">
      <style:text-properties style:font-name="Symbol" fo:font-size="10pt" style:font-size-asian="10pt"/>
    </style:style>
    <style:style style:name="List52Level5" style:family="text">
      <style:text-properties style:font-name="Symbol" fo:font-size="10pt" style:font-size-asian="10pt"/>
    </style:style>
    <style:style style:name="List52Level6" style:family="text">
      <style:text-properties style:font-name="Symbol" fo:font-size="10pt" style:font-size-asian="10pt"/>
    </style:style>
    <style:style style:name="List52Level7" style:family="text">
      <style:text-properties style:font-name="Symbol" fo:font-size="10pt" style:font-size-asian="10pt"/>
    </style:style>
    <style:style style:name="List52Level8" style:family="text">
      <style:text-properties style:font-name="Symbol" fo:font-size="10pt" style:font-size-asian="10pt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3Level0" style:family="text">
      <style:text-properties style:font-name="Symbol" fo:font-size="10pt" style:font-size-asian="10pt"/>
    </style:style>
    <style:style style:name="List53Level1" style:family="text">
      <style:text-properties style:font-name="Symbol" fo:font-size="10pt" style:font-size-asian="10pt"/>
    </style:style>
    <style:style style:name="List53Level2" style:family="text">
      <style:text-properties style:font-name="Symbol" fo:font-size="10pt" style:font-size-asian="10pt"/>
    </style:style>
    <style:style style:name="List53Level3" style:family="text">
      <style:text-properties style:font-name="Symbol" fo:font-size="10pt" style:font-size-asian="10pt"/>
    </style:style>
    <style:style style:name="List53Level4" style:family="text">
      <style:text-properties style:font-name="Symbol" fo:font-size="10pt" style:font-size-asian="10pt"/>
    </style:style>
    <style:style style:name="List53Level5" style:family="text">
      <style:text-properties style:font-name="Symbol" fo:font-size="10pt" style:font-size-asian="10pt"/>
    </style:style>
    <style:style style:name="List53Level6" style:family="text">
      <style:text-properties style:font-name="Symbol" fo:font-size="10pt" style:font-size-asian="10pt"/>
    </style:style>
    <style:style style:name="List53Level7" style:family="text">
      <style:text-properties style:font-name="Symbol" fo:font-size="10pt" style:font-size-asian="10pt"/>
    </style:style>
    <style:style style:name="List53Level8" style:family="text">
      <style:text-properties style:font-name="Symbol" fo:font-size="10pt" style:font-size-asian="10pt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4Level0" style:family="text">
      <style:text-properties fo:font-style="normal" style:font-style-asian="normal" fo:font-weight="normal" style:font-weight-asian="normal"/>
    </style:style>
    <style:style style:name="List54Level2" style:family="text">
      <style:text-properties fo:font-weight="normal" style:font-weight-asian="normal"/>
    </style:style>
    <text:list-style style:name="LS54">
      <text:list-level-style-number style:num-format="1" text:style-name="List5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5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fo:font-weight="normal" style:font-weight-asian="normal"/>
      </text:list-level-style-number>
      <text:list-level-style-number style:num-format="1" text:style-name="List5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5Level0" style:family="text">
      <style:text-properties style:font-name="Symbol"/>
    </style:style>
    <style:style style:name="List55Level1" style:family="text">
      <style:text-properties style:font-name="Courier New" style:font-name-complex="Courier New"/>
    </style:style>
    <style:style style:name="List55Level2" style:family="text">
      <style:text-properties style:font-name="Wingdings"/>
    </style:style>
    <style:style style:name="List55Level3" style:family="text">
      <style:text-properties style:font-name="Symbol"/>
    </style:style>
    <style:style style:name="List55Level4" style:family="text">
      <style:text-properties style:font-name="Courier New" style:font-name-complex="Courier New"/>
    </style:style>
    <style:style style:name="List55Level5" style:family="text">
      <style:text-properties style:font-name="Wingdings"/>
    </style:style>
    <style:style style:name="List55Level6" style:family="text">
      <style:text-properties style:font-name="Symbol"/>
    </style:style>
    <style:style style:name="List55Level7" style:family="text">
      <style:text-properties style:font-name="Courier New" style:font-name-complex="Courier New"/>
    </style:style>
    <style:style style:name="List55Level8" style:family="text">
      <style:text-properties style:font-name="Wingdings"/>
    </style:style>
    <text:list-style style:name="LS55">
      <text:list-level-style-bullet text:bullet-char="" text:style-name="List5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6Level0" style:family="text">
      <style:text-properties style:font-name="Symbol"/>
    </style:style>
    <style:style style:name="List56Level1" style:family="text">
      <style:text-properties style:font-name="Courier New"/>
    </style:style>
    <style:style style:name="List56Level2" style:family="text">
      <style:text-properties style:font-name="Wingdings"/>
    </style:style>
    <style:style style:name="List56Level3" style:family="text">
      <style:text-properties style:font-name="Symbol"/>
    </style:style>
    <style:style style:name="List56Level4" style:family="text">
      <style:text-properties style:font-name="Courier New"/>
    </style:style>
    <style:style style:name="List56Level5" style:family="text">
      <style:text-properties style:font-name="Wingdings"/>
    </style:style>
    <style:style style:name="List56Level6" style:family="text">
      <style:text-properties style:font-name="Symbol"/>
    </style:style>
    <style:style style:name="List56Level7" style:family="text">
      <style:text-properties style:font-name="Courier New"/>
    </style:style>
    <style:style style:name="List56Level8" style:family="text">
      <style:text-properties style:font-name="Wingdings"/>
    </style:style>
    <text:list-style style:name="LS56">
      <text:list-level-style-bullet text:bullet-char="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7">
      <text:list-level-style-number style:num-format="1" text:style-name="List5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8Level0" style:family="text">
      <style:text-properties style:font-name="Symbol"/>
    </style:style>
    <style:style style:name="List58Level1" style:family="text">
      <style:text-properties style:font-name="Courier New" style:font-name-complex="Courier New"/>
    </style:style>
    <style:style style:name="List58Level2" style:family="text">
      <style:text-properties style:font-name="Wingdings"/>
    </style:style>
    <style:style style:name="List58Level3" style:family="text">
      <style:text-properties style:font-name="Symbol"/>
    </style:style>
    <style:style style:name="List58Level4" style:family="text">
      <style:text-properties style:font-name="Courier New" style:font-name-complex="Courier New"/>
    </style:style>
    <style:style style:name="List58Level5" style:family="text">
      <style:text-properties style:font-name="Wingdings"/>
    </style:style>
    <style:style style:name="List58Level6" style:family="text">
      <style:text-properties style:font-name="Symbol"/>
    </style:style>
    <style:style style:name="List58Level7" style:family="text">
      <style:text-properties style:font-name="Courier New" style:font-name-complex="Courier New"/>
    </style:style>
    <style:style style:name="List58Level8" style:family="text">
      <style:text-properties style:font-name="Wingdings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9Level0" style:family="text">
      <style:text-properties style:font-name="Symbol"/>
    </style:style>
    <style:style style:name="List59Level1" style:family="text">
      <style:text-properties style:font-name="Courier New" style:font-name-complex="Courier New"/>
    </style:style>
    <style:style style:name="List59Level2" style:family="text">
      <style:text-properties style:font-name="Wingdings"/>
    </style:style>
    <style:style style:name="List59Level3" style:family="text">
      <style:text-properties style:font-name="Symbol"/>
    </style:style>
    <style:style style:name="List59Level4" style:family="text">
      <style:text-properties style:font-name="Courier New" style:font-name-complex="Courier New"/>
    </style:style>
    <style:style style:name="List59Level5" style:family="text">
      <style:text-properties style:font-name="Wingdings"/>
    </style:style>
    <style:style style:name="List59Level6" style:family="text">
      <style:text-properties style:font-name="Symbol"/>
    </style:style>
    <style:style style:name="List59Level7" style:family="text">
      <style:text-properties style:font-name="Courier New" style:font-name-complex="Courier New"/>
    </style:style>
    <style:style style:name="List59Level8" style:family="text">
      <style:text-properties style:font-name="Wingdings"/>
    </style:style>
    <text:list-style style:name="LS59">
      <text:list-level-style-bullet text:bullet-char="" text:style-name="List5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0Level0" style:family="text">
      <style:text-properties style:font-name="Symbol"/>
    </style:style>
    <style:style style:name="List60Level1" style:family="text">
      <style:text-properties style:font-name="Courier New" style:font-name-complex="Courier New"/>
    </style:style>
    <style:style style:name="List60Level2" style:family="text">
      <style:text-properties style:font-name="Wingdings"/>
    </style:style>
    <style:style style:name="List60Level3" style:family="text">
      <style:text-properties style:font-name="Symbol"/>
    </style:style>
    <style:style style:name="List60Level4" style:family="text">
      <style:text-properties style:font-name="Courier New" style:font-name-complex="Courier New"/>
    </style:style>
    <style:style style:name="List60Level5" style:family="text">
      <style:text-properties style:font-name="Wingdings"/>
    </style:style>
    <style:style style:name="List60Level6" style:family="text">
      <style:text-properties style:font-name="Symbol"/>
    </style:style>
    <style:style style:name="List60Level7" style:family="text">
      <style:text-properties style:font-name="Courier New" style:font-name-complex="Courier New"/>
    </style:style>
    <style:style style:name="List60Level8" style:family="text">
      <style:text-properties style:font-name="Wingdings"/>
    </style:style>
    <text:list-style style:name="LS60">
      <text:list-level-style-bullet text:bullet-char="" text:style-name="List6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1Level0" style:family="text">
      <style:text-properties style:font-name="Symbol"/>
    </style:style>
    <style:style style:name="List61Level1" style:family="text">
      <style:text-properties style:font-name="Courier New" style:font-name-complex="Courier New"/>
    </style:style>
    <style:style style:name="List61Level2" style:family="text">
      <style:text-properties style:font-name="Wingdings"/>
    </style:style>
    <style:style style:name="List61Level3" style:family="text">
      <style:text-properties style:font-name="Symbol"/>
    </style:style>
    <style:style style:name="List61Level4" style:family="text">
      <style:text-properties style:font-name="Courier New" style:font-name-complex="Courier New"/>
    </style:style>
    <style:style style:name="List61Level5" style:family="text">
      <style:text-properties style:font-name="Wingdings"/>
    </style:style>
    <style:style style:name="List61Level6" style:family="text">
      <style:text-properties style:font-name="Symbol"/>
    </style:style>
    <style:style style:name="List61Level7" style:family="text">
      <style:text-properties style:font-name="Courier New" style:font-name-complex="Courier New"/>
    </style:style>
    <style:style style:name="List61Level8" style:family="text">
      <style:text-properties style:font-name="Wingdings"/>
    </style:style>
    <text:list-style style:name="LS61">
      <text:list-level-style-bullet text:bullet-char="" text:style-name="List6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2Level0" style:family="text">
      <style:text-properties style:font-name="Symbol"/>
    </style:style>
    <style:style style:name="List62Level1" style:family="text">
      <style:text-properties style:font-name="Courier New" style:font-name-complex="Courier New"/>
    </style:style>
    <style:style style:name="List62Level2" style:family="text">
      <style:text-properties style:font-name="Wingdings"/>
    </style:style>
    <style:style style:name="List62Level3" style:family="text">
      <style:text-properties style:font-name="Symbol"/>
    </style:style>
    <style:style style:name="List62Level4" style:family="text">
      <style:text-properties style:font-name="Courier New" style:font-name-complex="Courier New"/>
    </style:style>
    <style:style style:name="List62Level5" style:family="text">
      <style:text-properties style:font-name="Wingdings"/>
    </style:style>
    <style:style style:name="List62Level6" style:family="text">
      <style:text-properties style:font-name="Symbol"/>
    </style:style>
    <style:style style:name="List62Level7" style:family="text">
      <style:text-properties style:font-name="Courier New" style:font-name-complex="Courier New"/>
    </style:style>
    <style:style style:name="List62Level8" style:family="text">
      <style:text-properties style:font-name="Wingdings"/>
    </style:style>
    <text:list-style style:name="LS62">
      <text:list-level-style-bullet text:bullet-char="" text:style-name="List6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3Level0" style:family="text">
      <style:text-properties style:font-name="Symbol"/>
    </style:style>
    <style:style style:name="List63Level1" style:family="text">
      <style:text-properties style:font-name="Courier New" style:font-name-complex="Courier New"/>
    </style:style>
    <style:style style:name="List63Level2" style:family="text">
      <style:text-properties style:font-name="Wingdings"/>
    </style:style>
    <style:style style:name="List63Level3" style:family="text">
      <style:text-properties style:font-name="Symbol"/>
    </style:style>
    <style:style style:name="List63Level4" style:family="text">
      <style:text-properties style:font-name="Courier New" style:font-name-complex="Courier New"/>
    </style:style>
    <style:style style:name="List63Level5" style:family="text">
      <style:text-properties style:font-name="Wingdings"/>
    </style:style>
    <style:style style:name="List63Level6" style:family="text">
      <style:text-properties style:font-name="Symbol"/>
    </style:style>
    <style:style style:name="List63Level7" style:family="text">
      <style:text-properties style:font-name="Courier New" style:font-name-complex="Courier New"/>
    </style:style>
    <style:style style:name="List63Level8" style:family="text">
      <style:text-properties style:font-name="Wingdings"/>
    </style:style>
    <text:list-style style:name="LS63">
      <text:list-level-style-bullet text:bullet-char="" text:style-name="List6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4Level0" style:family="text">
      <style:text-properties style:font-name="Symbol"/>
    </style:style>
    <style:style style:name="List64Level1" style:family="text">
      <style:text-properties style:font-name="Courier New" style:font-name-complex="Courier New"/>
    </style:style>
    <style:style style:name="List64Level2" style:family="text">
      <style:text-properties style:font-name="Wingdings"/>
    </style:style>
    <style:style style:name="List64Level3" style:family="text">
      <style:text-properties style:font-name="Symbol"/>
    </style:style>
    <style:style style:name="List64Level4" style:family="text">
      <style:text-properties style:font-name="Courier New" style:font-name-complex="Courier New"/>
    </style:style>
    <style:style style:name="List64Level5" style:family="text">
      <style:text-properties style:font-name="Wingdings"/>
    </style:style>
    <style:style style:name="List64Level6" style:family="text">
      <style:text-properties style:font-name="Symbol"/>
    </style:style>
    <style:style style:name="List64Level7" style:family="text">
      <style:text-properties style:font-name="Courier New" style:font-name-complex="Courier New"/>
    </style:style>
    <style:style style:name="List64Level8" style:family="text">
      <style:text-properties style:font-name="Wingdings"/>
    </style:style>
    <text:list-style style:name="LS64">
      <text:list-level-style-bullet text:bullet-char="" text:style-name="List6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5Level0" style:family="text">
      <style:text-properties style:font-name="Symbol"/>
    </style:style>
    <style:style style:name="List65Level1" style:family="text">
      <style:text-properties style:font-name="Courier New" style:font-name-complex="Courier New"/>
    </style:style>
    <style:style style:name="List65Level2" style:family="text">
      <style:text-properties style:font-name="Wingdings"/>
    </style:style>
    <style:style style:name="List65Level3" style:family="text">
      <style:text-properties style:font-name="Symbol"/>
    </style:style>
    <style:style style:name="List65Level4" style:family="text">
      <style:text-properties style:font-name="Courier New" style:font-name-complex="Courier New"/>
    </style:style>
    <style:style style:name="List65Level5" style:family="text">
      <style:text-properties style:font-name="Wingdings"/>
    </style:style>
    <style:style style:name="List65Level6" style:family="text">
      <style:text-properties style:font-name="Symbol"/>
    </style:style>
    <style:style style:name="List65Level7" style:family="text">
      <style:text-properties style:font-name="Courier New" style:font-name-complex="Courier New"/>
    </style:style>
    <style:style style:name="List65Level8" style:family="text">
      <style:text-properties style:font-name="Wingdings"/>
    </style:style>
    <text:list-style style:name="LS65">
      <text:list-level-style-bullet text:bullet-char="" text:style-name="List6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6Level0" style:family="text">
      <style:text-properties style:font-name="Symbol"/>
    </style:style>
    <style:style style:name="List66Level1" style:family="text">
      <style:text-properties style:font-name="Courier New" style:font-name-complex="Courier New"/>
    </style:style>
    <style:style style:name="List66Level2" style:family="text">
      <style:text-properties style:font-name="Wingdings"/>
    </style:style>
    <style:style style:name="List66Level3" style:family="text">
      <style:text-properties style:font-name="Symbol"/>
    </style:style>
    <style:style style:name="List66Level4" style:family="text">
      <style:text-properties style:font-name="Courier New" style:font-name-complex="Courier New"/>
    </style:style>
    <style:style style:name="List66Level5" style:family="text">
      <style:text-properties style:font-name="Wingdings"/>
    </style:style>
    <style:style style:name="List66Level6" style:family="text">
      <style:text-properties style:font-name="Symbol"/>
    </style:style>
    <style:style style:name="List66Level7" style:family="text">
      <style:text-properties style:font-name="Courier New" style:font-name-complex="Courier New"/>
    </style:style>
    <style:style style:name="List66Level8" style:family="text">
      <style:text-properties style:font-name="Wingdings"/>
    </style:style>
    <text:list-style style:name="LS66">
      <text:list-level-style-bullet text:bullet-char="" text:style-name="List6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7Level0" style:family="text">
      <style:text-properties style:font-name="Symbol"/>
    </style:style>
    <style:style style:name="List67Level1" style:family="text">
      <style:text-properties style:font-name="Courier New" style:font-name-complex="Courier New"/>
    </style:style>
    <style:style style:name="List67Level2" style:family="text">
      <style:text-properties style:font-name="Wingdings"/>
    </style:style>
    <style:style style:name="List67Level3" style:family="text">
      <style:text-properties style:font-name="Symbol"/>
    </style:style>
    <style:style style:name="List67Level4" style:family="text">
      <style:text-properties style:font-name="Courier New" style:font-name-complex="Courier New"/>
    </style:style>
    <style:style style:name="List67Level5" style:family="text">
      <style:text-properties style:font-name="Wingdings"/>
    </style:style>
    <style:style style:name="List67Level6" style:family="text">
      <style:text-properties style:font-name="Symbol"/>
    </style:style>
    <style:style style:name="List67Level7" style:family="text">
      <style:text-properties style:font-name="Courier New" style:font-name-complex="Courier New"/>
    </style:style>
    <style:style style:name="List67Level8" style:family="text">
      <style:text-properties style:font-name="Wingdings"/>
    </style:style>
    <text:list-style style:name="LS67">
      <text:list-level-style-bullet text:bullet-char="" text:style-name="List6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8Level0" style:family="text">
      <style:text-properties style:font-name="Symbol"/>
    </style:style>
    <style:style style:name="List68Level1" style:family="text">
      <style:text-properties style:font-name="Courier New" style:font-name-complex="Courier New"/>
    </style:style>
    <style:style style:name="List68Level2" style:family="text">
      <style:text-properties style:font-name="Wingdings"/>
    </style:style>
    <style:style style:name="List68Level3" style:family="text">
      <style:text-properties style:font-name="Symbol"/>
    </style:style>
    <style:style style:name="List68Level4" style:family="text">
      <style:text-properties style:font-name="Courier New" style:font-name-complex="Courier New"/>
    </style:style>
    <style:style style:name="List68Level5" style:family="text">
      <style:text-properties style:font-name="Wingdings"/>
    </style:style>
    <style:style style:name="List68Level6" style:family="text">
      <style:text-properties style:font-name="Symbol"/>
    </style:style>
    <style:style style:name="List68Level7" style:family="text">
      <style:text-properties style:font-name="Courier New" style:font-name-complex="Courier New"/>
    </style:style>
    <style:style style:name="List68Level8" style:family="text">
      <style:text-properties style:font-name="Wingdings"/>
    </style:style>
    <text:list-style style:name="LS68">
      <text:list-level-style-bullet text:bullet-char="" text:style-name="List6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9">
      <text:list-level-style-number style:num-format="1" text:style-name="List6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0Level0" style:family="text">
      <style:text-properties style:font-name="Symbol" fo:font-size="10pt" style:font-size-asian="10pt"/>
    </style:style>
    <style:style style:name="List70Level1" style:family="text">
      <style:text-properties style:font-name="Courier New" fo:font-size="10pt" style:font-size-asian="10pt"/>
    </style:style>
    <style:style style:name="List70Level2" style:family="text">
      <style:text-properties style:font-name="Wingdings" fo:font-size="10pt" style:font-size-asian="10pt"/>
    </style:style>
    <style:style style:name="List70Level3" style:family="text">
      <style:text-properties style:font-name="Wingdings" fo:font-size="10pt" style:font-size-asian="10pt"/>
    </style:style>
    <style:style style:name="List70Level4" style:family="text">
      <style:text-properties style:font-name="Wingdings" fo:font-size="10pt" style:font-size-asian="10pt"/>
    </style:style>
    <style:style style:name="List70Level5" style:family="text">
      <style:text-properties style:font-name="Wingdings" fo:font-size="10pt" style:font-size-asian="10pt"/>
    </style:style>
    <style:style style:name="List70Level6" style:family="text">
      <style:text-properties style:font-name="Wingdings" fo:font-size="10pt" style:font-size-asian="10pt"/>
    </style:style>
    <style:style style:name="List70Level7" style:family="text">
      <style:text-properties style:font-name="Wingdings" fo:font-size="10pt" style:font-size-asian="10pt"/>
    </style:style>
    <style:style style:name="List70Level8" style:family="text">
      <style:text-properties style:font-name="Wingdings" fo:font-size="10pt" style:font-size-asian="10pt"/>
    </style:style>
    <text:list-style style:name="LS70">
      <text:list-level-style-bullet text:bullet-char="" text:style-name="List7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1Level0" style:family="text">
      <style:text-properties style:font-name="Symbol" fo:font-size="10pt" style:font-size-asian="10pt"/>
    </style:style>
    <style:style style:name="List71Level1" style:family="text">
      <style:text-properties style:font-name="Courier New" fo:font-size="10pt" style:font-size-asian="10pt"/>
    </style:style>
    <style:style style:name="List71Level2" style:family="text">
      <style:text-properties style:font-name="Wingdings" fo:font-size="10pt" style:font-size-asian="10pt"/>
    </style:style>
    <style:style style:name="List71Level3" style:family="text">
      <style:text-properties style:font-name="Wingdings" fo:font-size="10pt" style:font-size-asian="10pt"/>
    </style:style>
    <style:style style:name="List71Level4" style:family="text">
      <style:text-properties style:font-name="Wingdings" fo:font-size="10pt" style:font-size-asian="10pt"/>
    </style:style>
    <style:style style:name="List71Level5" style:family="text">
      <style:text-properties style:font-name="Wingdings" fo:font-size="10pt" style:font-size-asian="10pt"/>
    </style:style>
    <style:style style:name="List71Level6" style:family="text">
      <style:text-properties style:font-name="Wingdings" fo:font-size="10pt" style:font-size-asian="10pt"/>
    </style:style>
    <style:style style:name="List71Level7" style:family="text">
      <style:text-properties style:font-name="Wingdings" fo:font-size="10pt" style:font-size-asian="10pt"/>
    </style:style>
    <style:style style:name="List71Level8" style:family="text">
      <style:text-properties style:font-name="Wingdings" fo:font-size="10pt" style:font-size-asian="10pt"/>
    </style:style>
    <text:list-style style:name="LS71">
      <text:list-level-style-bullet text:bullet-char="" text:style-name="List7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2Level0" style:family="text">
      <style:text-properties style:font-name="Symbol" fo:font-size="10pt" style:font-size-asian="10pt"/>
    </style:style>
    <style:style style:name="List72Level1" style:family="text">
      <style:text-properties style:font-name="Courier New" fo:font-size="10pt" style:font-size-asian="10pt"/>
    </style:style>
    <style:style style:name="List72Level2" style:family="text">
      <style:text-properties style:font-name="Wingdings" fo:font-size="10pt" style:font-size-asian="10pt"/>
    </style:style>
    <style:style style:name="List72Level3" style:family="text">
      <style:text-properties style:font-name="Wingdings" fo:font-size="10pt" style:font-size-asian="10pt"/>
    </style:style>
    <style:style style:name="List72Level4" style:family="text">
      <style:text-properties style:font-name="Wingdings" fo:font-size="10pt" style:font-size-asian="10pt"/>
    </style:style>
    <style:style style:name="List72Level5" style:family="text">
      <style:text-properties style:font-name="Wingdings" fo:font-size="10pt" style:font-size-asian="10pt"/>
    </style:style>
    <style:style style:name="List72Level6" style:family="text">
      <style:text-properties style:font-name="Wingdings" fo:font-size="10pt" style:font-size-asian="10pt"/>
    </style:style>
    <style:style style:name="List72Level7" style:family="text">
      <style:text-properties style:font-name="Wingdings" fo:font-size="10pt" style:font-size-asian="10pt"/>
    </style:style>
    <style:style style:name="List72Level8" style:family="text">
      <style:text-properties style:font-name="Wingdings" fo:font-size="10pt" style:font-size-asian="10pt"/>
    </style:style>
    <text:list-style style:name="LS72">
      <text:list-level-style-bullet text:bullet-char="" text:style-name="List7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3Level0" style:family="text">
      <style:text-properties style:font-name="Symbol"/>
    </style:style>
    <style:style style:name="List73Level1" style:family="text">
      <style:text-properties style:font-name="Courier New" style:font-name-complex="Courier New"/>
    </style:style>
    <style:style style:name="List73Level2" style:family="text">
      <style:text-properties style:font-name="Wingdings"/>
    </style:style>
    <style:style style:name="List73Level3" style:family="text">
      <style:text-properties style:font-name="Symbol"/>
    </style:style>
    <style:style style:name="List73Level4" style:family="text">
      <style:text-properties style:font-name="Courier New" style:font-name-complex="Courier New"/>
    </style:style>
    <style:style style:name="List73Level5" style:family="text">
      <style:text-properties style:font-name="Wingdings"/>
    </style:style>
    <style:style style:name="List73Level6" style:family="text">
      <style:text-properties style:font-name="Symbol"/>
    </style:style>
    <style:style style:name="List73Level7" style:family="text">
      <style:text-properties style:font-name="Courier New" style:font-name-complex="Courier New"/>
    </style:style>
    <style:style style:name="List73Level8" style:family="text">
      <style:text-properties style:font-name="Wingdings"/>
    </style:style>
    <text:list-style style:name="LS73">
      <text:list-level-style-bullet text:bullet-char="" text:style-name="List7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4Level0" style:family="text">
      <style:text-properties style:font-name="Symbol" fo:font-size="10pt" style:font-size-asian="10pt"/>
    </style:style>
    <style:style style:name="List74Level1" style:family="text">
      <style:text-properties style:font-name="Courier New" fo:font-size="10pt" style:font-size-asian="10pt"/>
    </style:style>
    <style:style style:name="List74Level2" style:family="text">
      <style:text-properties style:font-name="Wingdings" fo:font-size="10pt" style:font-size-asian="10pt"/>
    </style:style>
    <style:style style:name="List74Level3" style:family="text">
      <style:text-properties style:font-name="Wingdings" fo:font-size="10pt" style:font-size-asian="10pt"/>
    </style:style>
    <style:style style:name="List74Level4" style:family="text">
      <style:text-properties style:font-name="Wingdings" fo:font-size="10pt" style:font-size-asian="10pt"/>
    </style:style>
    <style:style style:name="List74Level5" style:family="text">
      <style:text-properties style:font-name="Wingdings" fo:font-size="10pt" style:font-size-asian="10pt"/>
    </style:style>
    <style:style style:name="List74Level6" style:family="text">
      <style:text-properties style:font-name="Wingdings" fo:font-size="10pt" style:font-size-asian="10pt"/>
    </style:style>
    <style:style style:name="List74Level7" style:family="text">
      <style:text-properties style:font-name="Wingdings" fo:font-size="10pt" style:font-size-asian="10pt"/>
    </style:style>
    <style:style style:name="List74Level8" style:family="text">
      <style:text-properties style:font-name="Wingdings" fo:font-size="10pt" style:font-size-asian="10pt"/>
    </style:style>
    <text:list-style style:name="LS74">
      <text:list-level-style-bullet text:bullet-char="" text:style-name="List7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5Level0" style:family="text">
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</style:style>
    <style:style style:name="List75Level1" style:family="text">
      <style:text-properties style:font-name="Symbol" fo:font-size="9pt" style:font-size-asian="9pt"/>
    </style:style>
    <text:list-style style:name="LS75">
      <text:list-level-style-number style:num-format="1" text:start-value="42" text:style-name="List7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  </text:list-level-style-number>
      <text:list-level-style-bullet text:bullet-char="" text:style-name="List7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9pt" style:font-size-asian="9pt"/>
      </text:list-level-style-bullet>
      <text:list-level-style-number style:num-format="i" text:style-name="List75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75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75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75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75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75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75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76Level0" style:family="text">
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</style:style>
    <style:style style:name="List76Level1" style:family="text">
      <style:text-properties style:font-name="Symbol" fo:font-size="9pt" style:font-size-asian="9pt"/>
    </style:style>
    <text:list-style style:name="LS76">
      <text:list-level-style-number style:num-format="1" text:start-value="42" text:style-name="List7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font-size="12pt" style:font-size-asian="12pt" style:font-size-complex="12pt" fo:font-weight="normal" style:font-weight-asian="normal" style:font-weight-complex="normal"/>
      </text:list-level-style-number>
      <text:list-level-style-bullet text:bullet-char="" text:style-name="List7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9pt" style:font-size-asian="9pt"/>
      </text:list-level-style-bullet>
      <text:list-level-style-number style:num-format="i" text:style-name="List76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76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76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76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76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76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76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77Level0" style:family="text">
      <style:text-properties style:font-name="Arial"/>
    </style:style>
    <style:style style:name="List77Level1" style:family="text">
      <style:text-properties style:font-name="Arial"/>
    </style:style>
    <style:style style:name="List77Level2" style:family="text">
      <style:text-properties style:font-name="Arial"/>
    </style:style>
    <style:style style:name="List77Level3" style:family="text">
      <style:text-properties style:font-name="Arial"/>
    </style:style>
    <style:style style:name="List77Level4" style:family="text">
      <style:text-properties style:font-name="Arial"/>
    </style:style>
    <style:style style:name="List77Level5" style:family="text">
      <style:text-properties style:font-name="Arial"/>
    </style:style>
    <style:style style:name="List77Level6" style:family="text">
      <style:text-properties style:font-name="Arial"/>
    </style:style>
    <style:style style:name="List77Level7" style:family="text">
      <style:text-properties style:font-name="Arial"/>
    </style:style>
    <style:style style:name="List77Level8" style:family="text">
      <style:text-properties style:font-name="Arial"/>
    </style:style>
    <text:list-style style:name="LS77">
      <text:list-level-style-bullet text:bullet-char="–" text:style-name="List7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–" text:style-name="List7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/>
      </text:list-level-style-bullet>
      <text:list-level-style-bullet text:bullet-char="–" text:style-name="List7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/>
      </text:list-level-style-bullet>
      <text:list-level-style-bullet text:bullet-char="–" text:style-name="List7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/>
      </text:list-level-style-bullet>
      <text:list-level-style-bullet text:bullet-char="–" text:style-name="List7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Arial"/>
      </text:list-level-style-bullet>
      <text:list-level-style-bullet text:bullet-char="–" text:style-name="List7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Arial"/>
      </text:list-level-style-bullet>
      <text:list-level-style-bullet text:bullet-char="–" text:style-name="List7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Arial"/>
      </text:list-level-style-bullet>
      <text:list-level-style-bullet text:bullet-char="–" text:style-name="List7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Arial"/>
      </text:list-level-style-bullet>
      <text:list-level-style-bullet text:bullet-char="–" text:style-name="List7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Arial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" style:family="paragraph" style:parent-style-name="Header" style:master-page-name="MasterPage3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>
      <style:paragraph-properties fo:margin-top="0.212cm"/>
    </style:style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5" style:family="paragraph" style:parent-style-name="Footer">
      <style:paragraph-properties fo:margin-top="0.212cm"/>
    </style:style>
    <style:style style:name="T5_1" style:family="text">
      <style:text-properties fo:color="#808080" fo:font-size="9pt" style:font-size-asian="9pt" style:font-size-complex="9pt" fo:font-weight="bold" style:font-weight-asian="bold"/>
    </style:style>
    <style:style style:name="T5_2" style:family="text">
      <style:text-properties fo:color="#808080" fo:font-size="9pt" style:font-size-asian="9pt" style:font-size-complex="9pt" fo:font-weight="bold" style:font-weight-asian="bold"/>
    </style:style>
    <style:style style:name="T5_3" style:family="text">
      <style:text-properties fo:color="#808080" fo:font-size="9pt" style:font-size-asian="9pt" style:font-size-complex="9pt" fo:font-weight="bold" style:font-weight-asian="bold"/>
    </style:style>
    <style:style style:name="T5_4" style:family="text">
      <style:text-properties fo:color="#808080" fo:font-size="9pt" style:font-size-asian="9pt" style:font-size-complex="9pt" fo:font-weight="bold" style:font-weight-asian="bold"/>
    </style:style>
    <style:style style:name="T5_5" style:family="text">
      <style:text-properties fo:color="#808080" fo:font-size="9pt" style:font-size-asian="9pt" style:font-size-complex="9pt" fo:font-weight="bold" style:font-weight-asian="bold"/>
    </style:style>
    <style:style style:name="T5_6" style:family="text">
      <style:text-properties fo:color="#808080" fo:font-size="9pt" style:font-size-asian="9pt" style:font-size-complex="9pt" fo:font-weight="bold" style:font-weight-asian="bold"/>
    </style:style>
    <style:style style:name="T5_7" style:family="text">
      <style:text-properties fo:color="#808080" fo:font-size="9pt" style:font-size-asian="9pt" style:font-size-complex="9pt" fo:font-weight="bold" style:font-weight-asian="bold"/>
    </style:style>
    <style:style style:name="T5_8" style:family="text">
      <style:text-properties fo:color="#808080" fo:font-size="9pt" style:font-size-asian="9pt" style:font-size-complex="9pt" fo:font-weight="bold" style:font-weight-asian="bold"/>
    </style:style>
    <style:style style:name="T5_9" style:family="text">
      <style:text-properties fo:color="#808080" fo:font-size="9pt" style:font-size-asian="9pt" style:font-size-complex="9pt" fo:font-weight="bold" style:font-weight-asian="bold"/>
    </style:style>
    <style:style style:name="P6" style:family="paragraph" style:parent-style-name="Footer">
      <style:paragraph-properties fo:text-align="right"/>
    </style:style>
    <style:style style:name="T6_1" style:family="text"/>
    <style:style style:name="P7" style:family="paragraph" style:parent-style-name="Footer"/>
    <style:page-layout style:name="pm2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cm" style:dynamic-spacing="true"/>
      </style:header-style>
      <style:footer-style>
        <style:header-footer-properties fo:min-height="1.071cm" style:dynamic-spacing="true"/>
      </style:footer-style>
    </style:page-layout>
    <style:style style:name="P8" style:family="paragraph" style:parent-style-name="Header"/>
    <style:style style:name="FR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" style:family="paragraph" style:parent-style-name="Normal"/>
    <style:style style:name="T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0" style:family="paragraph" style:parent-style-name="Footer">
      <style:paragraph-properties fo:margin-top="0.212cm"/>
    </style:style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" style:family="paragraph" style:parent-style-name="Normal"/>
    <style:style style:name="T1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2" style:family="paragraph" style:parent-style-name="Footer">
      <style:paragraph-properties fo:margin-top="0.212cm"/>
    </style:style>
    <style:style style:name="T12_1" style:family="text">
      <style:text-properties fo:color="#808080" fo:font-size="9pt" style:font-size-asian="9pt" style:font-size-complex="9pt" fo:font-weight="bold" style:font-weight-asian="bold"/>
    </style:style>
    <style:style style:name="T12_2" style:family="text">
      <style:text-properties fo:color="#808080" fo:font-size="9pt" style:font-size-asian="9pt" style:font-size-complex="9pt" fo:font-weight="bold" style:font-weight-asian="bold"/>
    </style:style>
    <style:style style:name="T12_3" style:family="text">
      <style:text-properties fo:color="#808080" fo:font-size="9pt" style:font-size-asian="9pt" style:font-size-complex="9pt" fo:font-weight="bold" style:font-weight-asian="bold"/>
    </style:style>
    <style:style style:name="T12_4" style:family="text">
      <style:text-properties fo:color="#808080" fo:font-size="9pt" style:font-size-asian="9pt" style:font-size-complex="9pt" fo:font-weight="bold" style:font-weight-asian="bold"/>
    </style:style>
    <style:style style:name="T12_5" style:family="text">
      <style:text-properties fo:color="#808080" fo:font-size="9pt" style:font-size-asian="9pt" style:font-size-complex="9pt" fo:font-weight="bold" style:font-weight-asian="bold"/>
    </style:style>
    <style:style style:name="T12_6" style:family="text">
      <style:text-properties fo:color="#808080" fo:font-size="9pt" style:font-size-asian="9pt" style:font-size-complex="9pt" fo:font-weight="bold" style:font-weight-asian="bold"/>
    </style:style>
    <style:style style:name="T12_7" style:family="text">
      <style:text-properties fo:color="#808080" fo:font-size="9pt" style:font-size-asian="9pt" style:font-size-complex="9pt" fo:font-weight="bold" style:font-weight-asian="bold"/>
    </style:style>
    <style:style style:name="T12_8" style:family="text">
      <style:text-properties fo:color="#808080" fo:font-size="9pt" style:font-size-asian="9pt" style:font-size-complex="9pt" fo:font-weight="bold" style:font-weight-asian="bold"/>
    </style:style>
    <style:style style:name="T12_9" style:family="text">
      <style:text-properties fo:color="#808080" fo:font-size="9pt" style:font-size-asian="9pt" style:font-size-complex="9pt" fo:font-weight="bold" style:font-weight-asian="bold"/>
    </style:style>
    <style:style style:name="P13" style:family="paragraph" style:parent-style-name="Footer">
      <style:paragraph-properties fo:text-align="right"/>
    </style:style>
    <style:style style:name="T13_1" style:family="text"/>
    <style:style style:name="P14" style:family="paragraph" style:parent-style-name="Footer"/>
    <style:page-layout style:name="pm3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5" style:family="paragraph" style:parent-style-name="Header"/>
    <style:style style:name="FR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6" style:family="paragraph" style:parent-style-name="Normal"/>
    <style:style style:name="T1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7" style:family="paragraph" style:parent-style-name="Footer">
      <style:paragraph-properties fo:margin-top="0.212cm"/>
    </style:style>
    <style:style style:name="FR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/>
    <style:style style:name="T1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9" style:family="paragraph" style:parent-style-name="Footer">
      <style:paragraph-properties fo:margin-top="0.212cm"/>
    </style:style>
    <style:style style:name="T19_1" style:family="text">
      <style:text-properties fo:color="#808080" fo:font-size="9pt" style:font-size-asian="9pt" style:font-size-complex="9pt" fo:font-weight="bold" style:font-weight-asian="bold"/>
    </style:style>
    <style:style style:name="T19_2" style:family="text">
      <style:text-properties fo:color="#808080" fo:font-size="9pt" style:font-size-asian="9pt" style:font-size-complex="9pt" fo:font-weight="bold" style:font-weight-asian="bold"/>
    </style:style>
    <style:style style:name="T19_3" style:family="text">
      <style:text-properties fo:color="#808080" fo:font-size="9pt" style:font-size-asian="9pt" style:font-size-complex="9pt" fo:font-weight="bold" style:font-weight-asian="bold"/>
    </style:style>
    <style:style style:name="T19_4" style:family="text">
      <style:text-properties fo:color="#808080" fo:font-size="9pt" style:font-size-asian="9pt" style:font-size-complex="9pt" fo:font-weight="bold" style:font-weight-asian="bold"/>
    </style:style>
    <style:style style:name="T19_5" style:family="text">
      <style:text-properties fo:color="#808080" fo:font-size="9pt" style:font-size-asian="9pt" style:font-size-complex="9pt" fo:font-weight="bold" style:font-weight-asian="bold"/>
    </style:style>
    <style:style style:name="T19_6" style:family="text">
      <style:text-properties fo:color="#808080" fo:font-size="9pt" style:font-size-asian="9pt" style:font-size-complex="9pt" fo:font-weight="bold" style:font-weight-asian="bold"/>
    </style:style>
    <style:style style:name="T19_7" style:family="text">
      <style:text-properties fo:color="#808080" fo:font-size="9pt" style:font-size-asian="9pt" style:font-size-complex="9pt" fo:font-weight="bold" style:font-weight-asian="bold"/>
    </style:style>
    <style:style style:name="T19_8" style:family="text">
      <style:text-properties fo:color="#808080" fo:font-size="9pt" style:font-size-asian="9pt" style:font-size-complex="9pt" fo:font-weight="bold" style:font-weight-asian="bold"/>
    </style:style>
    <style:style style:name="T19_9" style:family="text">
      <style:text-properties fo:color="#808080" fo:font-size="9pt" style:font-size-asian="9pt" style:font-size-complex="9pt" fo:font-weight="bold" style:font-weight-asian="bold"/>
    </style:style>
    <style:style style:name="P20" style:family="paragraph" style:parent-style-name="Footer">
      <style:paragraph-properties fo:text-align="right"/>
    </style:style>
    <style:style style:name="T20_1" style:family="text"/>
    <style:style style:name="P21" style:family="paragraph" style:parent-style-name="Footer"/>
    <style:page-layout style:name="pm4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22" style:family="paragraph" style:parent-style-name="Header"/>
    <style:style style:name="FR7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3" style:family="paragraph" style:parent-style-name="Normal"/>
    <style:style style:name="T2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24" style:family="paragraph" style:parent-style-name="Footer">
      <style:paragraph-properties fo:margin-top="0.212cm"/>
    </style:style>
    <style:style style:name="FR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5" style:family="paragraph" style:parent-style-name="Normal"/>
    <style:style style:name="T2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26" style:family="paragraph" style:parent-style-name="Footer">
      <style:paragraph-properties fo:margin-top="0.212cm"/>
    </style:style>
    <style:style style:name="T26_1" style:family="text">
      <style:text-properties fo:color="#808080" fo:font-size="9pt" style:font-size-asian="9pt" style:font-size-complex="9pt" fo:font-weight="bold" style:font-weight-asian="bold"/>
    </style:style>
    <style:style style:name="T26_2" style:family="text">
      <style:text-properties fo:color="#808080" fo:font-size="9pt" style:font-size-asian="9pt" style:font-size-complex="9pt" fo:font-weight="bold" style:font-weight-asian="bold"/>
    </style:style>
    <style:style style:name="T26_3" style:family="text">
      <style:text-properties fo:color="#808080" fo:font-size="9pt" style:font-size-asian="9pt" style:font-size-complex="9pt" fo:font-weight="bold" style:font-weight-asian="bold"/>
    </style:style>
    <style:style style:name="T26_4" style:family="text">
      <style:text-properties fo:color="#808080" fo:font-size="9pt" style:font-size-asian="9pt" style:font-size-complex="9pt" fo:font-weight="bold" style:font-weight-asian="bold"/>
    </style:style>
    <style:style style:name="T26_5" style:family="text">
      <style:text-properties fo:color="#808080" fo:font-size="9pt" style:font-size-asian="9pt" style:font-size-complex="9pt" fo:font-weight="bold" style:font-weight-asian="bold"/>
    </style:style>
    <style:style style:name="T26_6" style:family="text">
      <style:text-properties fo:color="#808080" fo:font-size="9pt" style:font-size-asian="9pt" style:font-size-complex="9pt" fo:font-weight="bold" style:font-weight-asian="bold"/>
    </style:style>
    <style:style style:name="T26_7" style:family="text">
      <style:text-properties fo:color="#808080" fo:font-size="9pt" style:font-size-asian="9pt" style:font-size-complex="9pt" fo:font-weight="bold" style:font-weight-asian="bold"/>
    </style:style>
    <style:style style:name="T26_8" style:family="text">
      <style:text-properties fo:color="#808080" fo:font-size="9pt" style:font-size-asian="9pt" style:font-size-complex="9pt" fo:font-weight="bold" style:font-weight-asian="bold"/>
    </style:style>
    <style:style style:name="T26_9" style:family="text">
      <style:text-properties fo:color="#808080" fo:font-size="9pt" style:font-size-asian="9pt" style:font-size-complex="9pt" fo:font-weight="bold" style:font-weight-asian="bold"/>
    </style:style>
    <style:style style:name="P27" style:family="paragraph" style:parent-style-name="Footer">
      <style:paragraph-properties fo:text-align="right"/>
    </style:style>
    <style:style style:name="T27_1" style:family="text"/>
    <style:style style:name="P28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3.161cm" svg:height="0.96cm" draw:style-name="FR1" text:anchor-type="page" draw:z-index="0"><draw:text-box fo:min-height="0.96cm"><text:p text:style-name="P2"><text:span text:style-name="T2_1">OFFICIAL-SENSITIVE</text:span></text:p></draw:text-box><svg:desc>OFFICIAL-SENSITIVE</svg:desc></draw:frame></text:p>
      </style:header>
      <style:footer>
        <text:p text:style-name="P3"><draw:frame svg:x="0cm" svg:y="0cm" svg:width="3.161cm" svg:height="0.96cm" draw:style-name="FR2" text:anchor-type="page" draw:z-index="10"><draw:text-box fo:min-height="0.96cm"><text:p text:style-name="P4"><text:span text:style-name="T4_1">OFFICIAL-SENSITIVE</text:span></text:p></draw:text-box><svg:desc>OFFICIAL-SENSITIVE</svg:desc></draw:frame></text:p>
        <text:p text:style-name="P5"><text:span text:style-name="T5_1">Zimbabwe<text:s/>Partnerships<text:s/>for<text:s/></text:span><text:span text:style-name="T5_2">Inclusive<text:s/>and<text:s/>Sustainable<text:s/></text:span><text:span text:style-name="T5_3">Growth</text:span><text:span text:style-name="T5_4"><text:s/>Business<text:s/>Case</text:span><text:span text:style-name="T5_5">,<text:s/></text:span><text:span text:style-name="T5_6">April</text:span><text:span text:style-name="T5_7"><text:s/></text:span><text:span text:style-name="T5_8">202</text:span><text:span text:style-name="T5_9">6</text:span></text:p>
        <text:p text:style-name="P6"><text:span text:style-name="T6_1"><text:page-number text:select-page="current"/></text:span></text:p>
        <text:p text:style-name="P7"/>
      </style:footer>
    </style:master-page>
    <style:master-page style:name="MasterPage1" style:page-layout-name="pm2">
      <style:header>
        <text:p text:style-name="P8"><draw:frame svg:x="0cm" svg:y="0cm" svg:width="3.161cm" svg:height="0.96cm" draw:style-name="FR3" text:anchor-type="page" draw:z-index="0"><draw:text-box fo:min-height="0.96cm"><text:p text:style-name="P9"><text:span text:style-name="T9_1">OFFICIAL-SENSITIVE</text:span></text:p></draw:text-box><svg:desc>OFFICIAL-SENSITIVE</svg:desc></draw:frame></text:p>
      </style:header>
      <style:footer>
        <text:p text:style-name="P10"><draw:frame svg:x="0cm" svg:y="0cm" svg:width="3.161cm" svg:height="0.96cm" draw:style-name="FR4" text:anchor-type="page" draw:z-index="10"><draw:text-box fo:min-height="0.96cm"><text:p text:style-name="P11"><text:span text:style-name="T11_1">OFFICIAL-SENSITIVE</text:span></text:p></draw:text-box><svg:desc>OFFICIAL-SENSITIVE</svg:desc></draw:frame></text:p>
        <text:p text:style-name="P12"><text:span text:style-name="T12_1">Zimbabwe<text:s/>Partnerships<text:s/>for<text:s/></text:span><text:span text:style-name="T12_2">Inclusive<text:s/>and<text:s/>Sustainable<text:s/></text:span><text:span text:style-name="T12_3">Growth</text:span><text:span text:style-name="T12_4"><text:s/>Business<text:s/>Case</text:span><text:span text:style-name="T12_5">,<text:s/></text:span><text:span text:style-name="T12_6">April</text:span><text:span text:style-name="T12_7"><text:s/></text:span><text:span text:style-name="T12_8">202</text:span><text:span text:style-name="T12_9">6</text:span></text:p>
        <text:p text:style-name="P13"><text:span text:style-name="T13_1"><text:page-number text:select-page="current"/></text:span></text:p>
        <text:p text:style-name="P14"/>
      </style:footer>
    </style:master-page>
    <style:master-page style:name="MasterPage2" style:page-layout-name="pm3">
      <style:header>
        <text:p text:style-name="P15"><draw:frame svg:x="0cm" svg:y="0cm" svg:width="3.161cm" svg:height="0.96cm" draw:style-name="FR5" text:anchor-type="page" draw:z-index="0"><draw:text-box fo:min-height="0.96cm"><text:p text:style-name="P16"><text:span text:style-name="T16_1">OFFICIAL-SENSITIVE</text:span></text:p></draw:text-box><svg:desc>OFFICIAL-SENSITIVE</svg:desc></draw:frame></text:p>
      </style:header>
      <style:footer>
        <text:p text:style-name="P17"><draw:frame svg:x="0cm" svg:y="0cm" svg:width="3.161cm" svg:height="0.96cm" draw:style-name="FR6" text:anchor-type="page" draw:z-index="10"><draw:text-box fo:min-height="0.96cm"><text:p text:style-name="P18"><text:span text:style-name="T18_1">OFFICIAL-SENSITIVE</text:span></text:p></draw:text-box><svg:desc>OFFICIAL-SENSITIVE</svg:desc></draw:frame></text:p>
        <text:p text:style-name="P19"><text:span text:style-name="T19_1">Zimbabwe<text:s/>Partnerships<text:s/>for<text:s/></text:span><text:span text:style-name="T19_2">Inclusive<text:s/>and<text:s/>Sustainable<text:s/></text:span><text:span text:style-name="T19_3">Growth</text:span><text:span text:style-name="T19_4"><text:s/>Business<text:s/>Case</text:span><text:span text:style-name="T19_5">,<text:s/></text:span><text:span text:style-name="T19_6">April</text:span><text:span text:style-name="T19_7"><text:s/></text:span><text:span text:style-name="T19_8">202</text:span><text:span text:style-name="T19_9">6</text:span></text:p>
        <text:p text:style-name="P20"><text:span text:style-name="T20_1"><text:page-number text:select-page="current"/></text:span></text:p>
        <text:p text:style-name="P21"/>
      </style:footer>
    </style:master-page>
    <style:master-page style:name="MasterPage3" style:page-layout-name="pm4">
      <style:header>
        <text:p text:style-name="P22"><draw:frame svg:x="0cm" svg:y="0cm" svg:width="3.161cm" svg:height="0.96cm" draw:style-name="FR7" text:anchor-type="page" draw:z-index="0"><draw:text-box fo:min-height="0.96cm"><text:p text:style-name="P23"><text:span text:style-name="T23_1">OFFICIAL-SENSITIVE</text:span></text:p></draw:text-box><svg:desc>OFFICIAL-SENSITIVE</svg:desc></draw:frame></text:p>
      </style:header>
      <style:footer>
        <text:p text:style-name="P24"><draw:frame svg:x="0cm" svg:y="0cm" svg:width="3.161cm" svg:height="0.96cm" draw:style-name="FR8" text:anchor-type="page" draw:z-index="10"><draw:text-box fo:min-height="0.96cm"><text:p text:style-name="P25"><text:span text:style-name="T25_1">OFFICIAL-SENSITIVE</text:span></text:p></draw:text-box><svg:desc>OFFICIAL-SENSITIVE</svg:desc></draw:frame></text:p>
        <text:p text:style-name="P26"><text:span text:style-name="T26_1">Zimbabwe<text:s/>Partnerships<text:s/>for<text:s/></text:span><text:span text:style-name="T26_2">Inclusive<text:s/>and<text:s/>Sustainable<text:s/></text:span><text:span text:style-name="T26_3">Growth</text:span><text:span text:style-name="T26_4"><text:s/>Business<text:s/>Case</text:span><text:span text:style-name="T26_5">,<text:s/></text:span><text:span text:style-name="T26_6">April</text:span><text:span text:style-name="T26_7"><text:s/></text:span><text:span text:style-name="T26_8">202</text:span><text:span text:style-name="T26_9">6</text:span></text:p>
        <text:p text:style-name="P27"><text:span text:style-name="T27_1"><text:page-number text:select-page="current"/></text:span></text:p>
        <text:p text:style-name="P2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</dc:title>
    <meta:initial-creator>FCDO</meta:initial-creator>
    <meta:creation-date>2026-04-22T12:53:00</meta:creation-date>
    <dc:creator>Martin Alsop</dc:creator>
    <dc:date>2026-04-22T12:53:00</dc:date>
    <meta:print-date>2018-12-21T21:07:00</meta:print-date>
    <meta:template xlink:href="Template_Business Case - Risk rating drop-down" xlink:type="simple"/>
    <meta:editing-cycles>2</meta:editing-cycles>
    <meta:editing-duration>PT1M</meta:editing-duration>
    <meta:document-statistic meta:page-count="45" meta:paragraph-count="283" meta:row-count="1005" meta:word-count="21172" meta:character-count="141573" meta:non-whitespace-character-count="120684"/>
    <meta:user-defined meta:name="Business Document Type">Business Case and Summary</meta:user-defined>
    <meta:user-defined meta:name="ClassificationContentMarkingFooterFontProps">#000000,10,Aptos</meta:user-defined>
    <meta:user-defined meta:name="ClassificationContentMarkingFooterShapeIds">437e2f7e,65ba4e1a,72983266</meta:user-defined>
    <meta:user-defined meta:name="ClassificationContentMarkingFooterText">OFFICIAL-SENSITIVE</meta:user-defined>
    <meta:user-defined meta:name="ClassificationContentMarkingHeaderFontProps">#000000,10,Aptos</meta:user-defined>
    <meta:user-defined meta:name="ClassificationContentMarkingHeaderShapeIds">68135ee4,50af5bc1,2c8f51f9</meta:user-defined>
    <meta:user-defined meta:name="ClassificationContentMarkingHeaderText">OFFICIAL-SENSITIVE</meta:user-defined>
    <meta:user-defined meta:name="ContentTypeId">0x010100A9E804AD2130B047BEB1B1355903FA5901003EA7687E736B1A40A92466AEEB8034C1</meta:user-defined>
    <meta:user-defined meta:name="docLang">en</meta:user-defined>
    <meta:user-defined meta:name="MediaServiceImageTags"/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