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  <manifest:file-entry manifest:media-type="image/png" manifest:full-path="Pictures/image3.png"/>
  <manifest:file-entry manifest:media-type="image/png" manifest:full-path="Pictures/image4.png"/>
  <manifest:file-entry manifest:media-type="image/png" manifest:full-path="Pictures/image5.png"/>
  <manifest:file-entry manifest:media-type="image/png" manifest:full-path="Pictures/image6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Aptos" svg:font-family="Aptos" style:font-pitch="variable" style:font-family-generic="swiss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Georgia" svg:font-family="Georgia" style:font-pitch="variable" style:font-family-generic="roman"/>
    <style:font-face style:name="Arial Black" svg:font-family="Arial Black" style:font-pitch="variable" style:font-family-generic="swiss"/>
    <style:font-face style:name="Helvetica" svg:font-family="Helvetica" style:font-pitch="variable" style:font-family-generic="swiss"/>
    <style:font-face style:name="Calibri" svg:font-family="Calibri" style:font-pitch="variable" style:font-family-generic="swiss"/>
    <style:font-face style:name="MS Gothic" svg:font-family="MS Gothic" style:font-pitch="fixed" style:font-family-generic="modern"/>
    <style:font-face style:name="Cambria" svg:font-family="Cambria" style:font-pitch="variable" style:font-family-generic="roman"/>
    <style:font-face style:name="Segoe UI" svg:font-family="Segoe UI" style:font-pitch="variable" style:font-family-generic="swiss"/>
    <style:font-face style:name="ＭＳ 明朝" svg:font-family="ＭＳ 明朝"/>
  </office:font-face-decls>
  <office:automatic-styles>
    <style:style style:name="P1" style:family="paragraph" style:parent-style-name="Normal" style:master-page-name="Standard">
      <style:paragraph-properties fo:text-align="center" fo:margin-top="1.27cm" fo:margin-bottom="0.423cm"/>
    </style:style>
    <style:style style:name="T1_1" style:family="text">
      <style:text-properties fo:font-size="14pt" style:font-size-asian="14pt" style:font-size-complex="14pt" fo:font-weight="bold" style:font-weight-asian="bold" style:font-weight-complex="bold"/>
    </style:style>
    <style:style style:name="Table1" style:family="table">
      <style:table-properties table:align="left" style:width="17.993cm" fo:margin-left="0cm"/>
    </style:style>
    <style:style style:name="Column1" style:family="table-column">
      <style:table-column-properties style:column-width="5.493cm"/>
    </style:style>
    <style:style style:name="Column2" style:family="table-column">
      <style:table-column-properties style:column-width="3.5cm"/>
    </style:style>
    <style:style style:name="Column3" style:family="table-column">
      <style:table-column-properties style:column-width="2.752cm"/>
    </style:style>
    <style:style style:name="Column4" style:family="table-column">
      <style:table-column-properties style:column-width="6.249cm"/>
    </style:style>
    <style:style style:name="Row1" style:family="table-row"/>
    <style:style style:name="Cell1" style:family="table-cell">
      <style:table-cell-properties fo:background-color="#f2f2f2" style:vertical-align="top" fo:padding-top="0.176cm" fo:border-top="#000000 0.018cm solid" fo:padding-bottom="0.176cm" fo:border-bottom="#000000 0.018cm solid" fo:padding-left="0.247cm" fo:border-left="#000000 0.018cm solid" fo:padding-right="0.247cm" fo:border-right="#000000 0.018cm solid" fo:wrap-option="wrap"/>
    </style:style>
    <style:style style:name="P2" style:family="paragraph" style:parent-style-name="Normal">
      <style:paragraph-properties fo:line-height="110%" fo:margin-top="0.106cm" fo:margin-bottom="0.106cm"/>
    </style:style>
    <style:style style:name="T2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 fo:font-weight="bold" style:font-weight-asian="bold"/>
    </style:style>
    <style:style style:name="Row2" style:family="table-row"/>
    <style:style style:name="Cell2" style:family="table-cell">
      <style:table-cell-properties style:vertical-align="top" fo:padding-top="0.176cm" fo:border-top="#000000 0.018cm solid" fo:padding-bottom="0.176cm" fo:border-bottom="#000000 0.018cm solid" fo:padding-left="0.247cm" fo:border-left="#000000 0.018cm solid" fo:padding-right="0.247cm" fo:border-right="#000000 0.018cm solid" fo:wrap-option="wrap"/>
    </style:style>
    <style:style style:name="P3" style:family="paragraph" style:parent-style-name="Normal">
      <style:paragraph-properties fo:line-height="110%" fo:margin-top="0.106cm">
        <style:tab-stops>
          <style:tab-stop style:type="left" style:leader-style="none" style:position="3.986cm"/>
        </style:tab-stops>
      </style:paragraph-properties>
    </style:style>
    <style:style style:name="T3_1" style:family="text">
      <style:text-properties fo:color="#000000" style:font-name="Arial" style:font-name-asian="Arial" style:font-name-complex="Arial" fo:language="it" fo:language-asian="ja" fo:language-complex="ar" fo:country="IT" fo:country-asian="JP" fo:country-complex="SA" fo:font-weight="bold" style:font-weight-asian="bold" style:font-weight-complex="bold"/>
    </style:style>
    <style:style style:name="T3_2" style:family="text">
      <style:text-properties fo:font-style="italic" style:font-style-asian="italic" style:font-style-complex="italic" fo:color="#000000" style:font-name="Arial" style:font-name-asian="Arial" style:font-name-complex="Arial" fo:language="it" fo:language-asian="ja" fo:language-complex="ar" fo:country="IT" fo:country-asian="JP" fo:country-complex="SA"/>
    </style:style>
    <style:style style:name="T3_3" style:family="text">
      <style:text-properties fo:font-style="italic" style:font-style-asian="italic" style:font-style-complex="italic" fo:color="#000000" style:font-name="Arial" style:font-name-asian="Arial" style:font-name-complex="Arial" fo:language="it" fo:language-asian="ja" fo:language-complex="ar" fo:country="IT" fo:country-asian="JP" fo:country-complex="SA"/>
    </style:style>
    <style:style style:name="T3_4" style:family="text">
      <style:text-properties fo:color="#000000" style:font-name="Arial" style:font-name-asian="Arial" style:font-name-complex="Arial" fo:language="it" fo:language-asian="ja" fo:language-complex="ar" fo:country="IT" fo:country-asian="JP" fo:country-complex="SA"/>
    </style:style>
    <style:style style:name="P4" style:family="paragraph" style:parent-style-name="Normal">
      <style:paragraph-properties fo:line-height="110%" fo:margin-top="0.106cm">
        <style:tab-stops>
          <style:tab-stop style:type="left" style:leader-style="none" style:position="3.986cm"/>
        </style:tab-stops>
      </style:paragraph-properties>
    </style:style>
    <style:style style:name="T4_1" style:family="text">
      <style:text-properties fo:color="#404040" style:font-name="Arial" style:font-name-asian="Arial" style:font-name-complex="Arial" fo:language="it" fo:language-asian="ja" fo:language-complex="ar" fo:country="IT" fo:country-asian="JP" fo:country-complex="SA" fo:font-weight="bold" style:font-weight-asian="bold" style:font-weight-complex="bold"/>
    </style:style>
    <style:style style:name="T4_2" style:family="text">
      <style:text-properties fo:color="#000000" style:font-name="Arial" style:font-name-asian="Arial" style:font-name-complex="Arial" fo:language="it" fo:language-asian="ja" fo:language-complex="ar" fo:country="IT" fo:country-asian="JP" fo:country-complex="SA" fo:font-weight="bold" style:font-weight-asian="bold" style:font-weight-complex="bold"/>
    </style:style>
    <style:style style:name="T4_3" style:family="text">
      <style:text-properties fo:color="#000000" style:font-name="Arial" style:font-name-asian="Arial" style:font-name-complex="Arial" fo:language="it" fo:language-asian="ja" fo:language-complex="ar" fo:country="IT" fo:country-asian="JP" fo:country-complex="SA" fo:font-weight="bold" style:font-weight-asian="bold" style:font-weight-complex="bold"/>
    </style:style>
    <style:style style:name="T4_4" style:family="text">
      <style:text-properties fo:color="#000000" style:font-name="Arial" style:font-name-asian="Arial" style:font-name-complex="Arial" fo:language="it" fo:language-asian="ja" fo:language-complex="ar" fo:country="IT" fo:country-asian="JP" fo:country-complex="SA"/>
    </style:style>
    <style:style style:name="P5" style:family="paragraph" style:parent-style-name="Normal">
      <style:paragraph-properties fo:line-height="110%" fo:margin-top="0.106cm" fo:margin-bottom="0.106cm">
        <style:tab-stops>
          <style:tab-stop style:type="left" style:leader-style="none" style:position="3.986cm"/>
        </style:tab-stops>
      </style:paragraph-properties>
    </style:style>
    <style:style style:name="T5_1" style:family="text">
      <style:text-properties fo:color="#404040" style:font-name="Arial" style:font-name-asian="Arial" style:font-name-complex="Arial" fo:language="it" fo:language-asian="ja" fo:language-complex="ar" fo:country="IT" fo:country-asian="JP" fo:country-complex="SA" fo:font-weight="bold" style:font-weight-asian="bold" style:font-weight-complex="bold"/>
    </style:style>
    <style:style style:name="T5_2" style:family="text">
      <style:text-properties fo:color="#000000" style:font-name="Arial" style:font-name-asian="Arial" style:font-name-complex="Arial" fo:language="it" fo:language-asian="ja" fo:language-complex="ar" fo:country="IT" fo:country-asian="JP" fo:country-complex="SA" fo:font-weight="bold" style:font-weight-asian="bold" style:font-weight-complex="bold"/>
    </style:style>
    <style:style style:name="T5_3" style:family="text">
      <style:text-properties fo:color="#000000" style:font-name="Arial" style:font-name-asian="Arial" style:font-name-complex="Arial" fo:language="it" fo:language-asian="ja" fo:language-complex="ar" fo:country="IT" fo:country-asian="JP" fo:country-complex="SA" fo:font-weight="bold" style:font-weight-asian="bold" style:font-weight-complex="bold"/>
    </style:style>
    <style:style style:name="T5_4" style:family="text">
      <style:text-properties fo:color="#404040" style:font-name="Arial" style:font-name-asian="Arial" style:font-name-complex="Arial" fo:language="it" fo:language-asian="ja" fo:language-complex="ar" fo:country="IT" fo:country-asian="JP" fo:country-complex="SA" fo:font-weight="bold" style:font-weight-asian="bold" style:font-weight-complex="bold"/>
    </style:style>
    <style:style style:name="T5_5" style:family="text">
      <style:text-properties fo:color="#000000" style:font-name="Arial" style:font-name-asian="Arial" style:font-name-complex="Arial" fo:language="it" fo:language-asian="ja" fo:language-complex="ar" fo:country="IT" fo:country-asian="JP" fo:country-complex="SA"/>
    </style:style>
    <style:style style:name="T5_6" style:family="text">
      <style:text-properties fo:color="#000000" style:font-name="Arial" style:font-name-asian="Arial" style:font-name-complex="Arial" fo:language="it" fo:language-asian="ja" fo:language-complex="ar" fo:country="IT" fo:country-asian="JP" fo:country-complex="SA"/>
    </style:style>
    <style:style style:name="T5_7" style:family="text">
      <style:text-properties fo:color="#000000" style:font-name="Arial" style:font-name-asian="Arial" style:font-name-complex="Arial" fo:language="it" fo:language-asian="ja" fo:language-complex="ar" fo:country="IT" fo:country-asian="JP" fo:country-complex="SA"/>
    </style:style>
    <style:style style:name="Cell3" style:family="table-cell">
      <style:table-cell-properties style:vertical-align="top" fo:padding-top="0.176cm" fo:border-top="#000000 0.018cm solid" fo:padding-bottom="0.176cm" fo:border-bottom="#000000 0.018cm solid" fo:padding-left="0.247cm" fo:border-left="#000000 0.018cm solid" fo:padding-right="0.247cm" fo:border-right="#000000 0.018cm solid" fo:wrap-option="wrap"/>
    </style:style>
    <style:style style:name="P6" style:family="paragraph" style:parent-style-name="Normal">
      <style:paragraph-properties fo:line-height="110%" fo:margin-top="0.106cm" fo:margin-bottom="0.106cm"/>
    </style:style>
    <style:style style:name="T6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 fo:font-weight="bold" style:font-weight-asian="bold" style:font-weight-complex="bold"/>
    </style:style>
    <style:style style:name="T6_2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 fo:font-weight="bold" style:font-weight-asian="bold" style:font-weight-complex="bold"/>
    </style:style>
    <style:style style:name="T6_3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 fo:font-weight="bold" style:font-weight-asian="bold" style:font-weight-complex="bold"/>
    </style:style>
    <style:style style:name="T6_4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Row3" style:family="table-row"/>
    <style:style style:name="Cell4" style:family="table-cell">
      <style:table-cell-properties style:vertical-align="top" fo:padding-top="0.176cm" fo:border-top="#000000 0.018cm solid" fo:padding-bottom="0.176cm" fo:border-bottom="#000000 0.018cm solid" fo:padding-left="0.247cm" fo:border-left="#000000 0.018cm solid" fo:padding-right="0.247cm" fo:border-right="#000000 0.018cm solid" fo:wrap-option="wrap"/>
    </style:style>
    <style:style style:name="P7" style:family="paragraph" style:parent-style-name="Normal">
      <style:paragraph-properties fo:line-height="110%" fo:margin-top="0.106cm" fo:margin-bottom="0.106cm"/>
    </style:style>
    <style:style style:name="T7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 fo:font-weight="bold" style:font-weight-asian="bold"/>
    </style:style>
    <style:style style:name="T7_2" style:family="text">
      <style:text-properties fo:color="#000000" style:font-name="Arial" style:font-name-asian="Arial" style:font-name-complex="Arial" fo:language="en" fo:language-asian="ja" fo:language-complex="ar" fo:country="US" fo:country-asian="JP" fo:country-complex="SA"/>
    </style:style>
    <style:style style:name="Cell5" style:family="table-cell">
      <style:table-cell-properties style:vertical-align="top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8" style:family="paragraph" style:parent-style-name="Normal">
      <style:paragraph-properties fo:line-height="110%" fo:margin-top="0.106cm" fo:margin-bottom="0.106cm"/>
    </style:style>
    <style:style style:name="T8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 fo:font-weight="bold" style:font-weight-asian="bold"/>
    </style:style>
    <style:style style:name="T8_2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 fo:font-weight="bold" style:font-weight-asian="bold"/>
    </style:style>
    <style:style style:name="T8_3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 fo:font-weight="bold" style:font-weight-asian="bold"/>
    </style:style>
    <style:style style:name="T8_4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8_5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Cell6" style:family="table-cell">
      <style:table-cell-properties style:vertical-align="top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9" style:family="paragraph" style:parent-style-name="Normal">
      <style:paragraph-properties fo:line-height="110%" fo:margin-top="0.106cm" fo:margin-bottom="0.106cm"/>
    </style:style>
    <style:style style:name="T9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 fo:font-weight="bold" style:font-weight-asian="bold"/>
    </style:style>
    <style:style style:name="T9_2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 fo:font-weight="bold" style:font-weight-asian="bold"/>
    </style:style>
    <style:style style:name="T9_3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 fo:font-weight="bold" style:font-weight-asian="bold"/>
    </style:style>
    <style:style style:name="T9_4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9_5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P10" style:family="paragraph" style:parent-style-name="Normal">
      <style:paragraph-properties fo:margin-top="0.141cm" fo:margin-bottom="0.141cm"/>
    </style:style>
    <style:style style:name="P11" style:family="paragraph" style:parent-style-name="Heading_20_4"/>
    <style:style style:name="T11_1" style:family="text">
      <style:text-properties fo:language="en" fo:country="GB"/>
    </style:style>
    <style:style style:name="Table2" style:family="table">
      <style:table-properties table:align="left" style:width="17.981cm" fo:margin-left="0cm"/>
    </style:style>
    <style:style style:name="Column5" style:family="table-column">
      <style:table-column-properties style:column-width="6.99cm" style:use-optimal-column-width="false"/>
    </style:style>
    <style:style style:name="Column6" style:family="table-column">
      <style:table-column-properties style:column-width="3.664cm" style:use-optimal-column-width="false"/>
    </style:style>
    <style:style style:name="Column7" style:family="table-column">
      <style:table-column-properties style:column-width="3.664cm" style:use-optimal-column-width="false"/>
    </style:style>
    <style:style style:name="Column8" style:family="table-column">
      <style:table-column-properties style:column-width="3.664cm" style:use-optimal-column-width="false"/>
    </style:style>
    <style:style style:name="Row4" style:family="table-row">
      <style:table-row-properties style:use-optimal-row-height="false"/>
    </style:style>
    <style:style style:name="Cell7" style:family="table-cell">
      <style:table-cell-properties fo:background-color="#b8cce4"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2" style:family="paragraph" style:parent-style-name="Normal">
      <style:paragraph-properties fo:line-height="110%" fo:margin-top="0.141cm" fo:margin-bottom="0.141cm"/>
    </style:style>
    <style:style style:name="T12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Cell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3" style:family="paragraph" style:parent-style-name="Normal">
      <style:paragraph-properties fo:text-align="center" fo:line-height="110%" fo:margin-top="0.141cm" fo:margin-bottom="0.141cm"/>
    </style:style>
    <style:style style:name="T13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 style:font-weight-complex="bold"/>
    </style:style>
    <style:style style:name="Cell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4" style:family="paragraph" style:parent-style-name="Normal">
      <style:paragraph-properties fo:text-align="center" fo:line-height="110%" fo:margin-top="0.141cm" fo:margin-bottom="0.141cm"/>
    </style:style>
    <style:style style:name="T14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 style:font-weight-complex="bold"/>
    </style:style>
    <style:style style:name="Cell1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5" style:family="paragraph" style:parent-style-name="Normal">
      <style:paragraph-properties fo:text-align="center" fo:line-height="110%" fo:margin-top="0.141cm" fo:margin-bottom="0.141cm"/>
    </style:style>
    <style:style style:name="T15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 style:font-weight-complex="bold"/>
    </style:style>
    <style:style style:name="Row5" style:family="table-row">
      <style:table-row-properties style:use-optimal-row-height="false"/>
    </style:style>
    <style:style style:name="Cell11" style:family="table-cell">
      <style:table-cell-properties fo:background-color="#b8cce4"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6" style:family="paragraph" style:parent-style-name="Normal">
      <style:paragraph-properties fo:line-height="110%" fo:margin-top="0.141cm" fo:margin-bottom="0.141cm"/>
    </style:style>
    <style:style style:name="T16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Cell12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7" style:family="paragraph" style:parent-style-name="Normal">
      <style:paragraph-properties fo:text-align="center" fo:line-height="110%" fo:margin-top="0.141cm" fo:margin-bottom="0.141cm"/>
    </style:style>
    <style:style style:name="T17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Cell13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8" style:family="paragraph" style:parent-style-name="Normal">
      <style:paragraph-properties fo:text-align="center" fo:line-height="110%" fo:margin-top="0.141cm" fo:margin-bottom="0.141cm"/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Cell14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9" style:family="paragraph" style:parent-style-name="Normal">
      <style:paragraph-properties fo:text-align="center" fo:line-height="110%" fo:margin-top="0.141cm" fo:margin-bottom="0.141cm"/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Row6" style:family="table-row">
      <style:table-row-properties style:min-row-height="0.545cm" style:use-optimal-row-height="false"/>
    </style:style>
    <style:style style:name="Cell15" style:family="table-cell">
      <style:table-cell-properties fo:background-color="#b8cce4"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0" style:family="paragraph" style:parent-style-name="Normal">
      <style:paragraph-properties fo:line-height="110%" fo:margin-top="0.141cm" fo:margin-bottom="0.141cm"/>
    </style:style>
    <style:style style:name="T20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Cell1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1" style:family="paragraph" style:parent-style-name="Normal">
      <style:paragraph-properties fo:text-align="center" fo:line-height="110%" fo:margin-top="0.141cm" fo:margin-bottom="0.141cm"/>
    </style:style>
    <style:style style:name="T21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Cell17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2" style:family="paragraph" style:parent-style-name="Normal">
      <style:paragraph-properties fo:text-align="center" fo:line-height="110%" fo:margin-top="0.141cm" fo:margin-bottom="0.141cm"/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Cell18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3" style:family="paragraph" style:parent-style-name="Normal">
      <style:paragraph-properties fo:text-align="center" fo:line-height="110%" fo:margin-top="0.141cm" fo:margin-bottom="0.141cm"/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P24" style:family="paragraph" style:parent-style-name="Normal"/>
    <style:style style:name="Table3" style:family="table">
      <style:table-properties table:align="left" style:width="18.002cm" fo:margin-left="-0.009cm"/>
    </style:style>
    <style:style style:name="Column9" style:family="table-column">
      <style:table-column-properties style:column-width="7.001cm" style:use-optimal-column-width="false"/>
    </style:style>
    <style:style style:name="Column10" style:family="table-column">
      <style:table-column-properties style:column-width="11.001cm" style:use-optimal-column-width="false"/>
    </style:style>
    <style:style style:name="Row7" style:family="table-row">
      <style:table-row-properties style:min-row-height="0.626cm" style:use-optimal-row-height="false"/>
    </style:style>
    <style:style style:name="Cell19" style:family="table-cell">
      <style:table-cell-properties fo:background-color="#b8cce4"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25" style:family="paragraph" style:parent-style-name="Normal">
      <style:paragraph-properties fo:line-height="110%" fo:margin-top="0.141cm" fo:margin-bottom="0.141cm"/>
    </style:style>
    <style:style style:name="T25_1" style:family="text">
      <style:text-properties fo:color="#404040" style:font-name="Arial" style:font-name-asian="Arial Black" style:font-name-complex="Arial" fo:language="en" fo:language-asian="ja" fo:language-complex="ar" fo:country="GB" fo:country-asian="JP" fo:country-complex="SA"/>
    </style:style>
    <style:style style:name="Cell20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26" style:family="paragraph" style:parent-style-name="Norm_20_Tbl">
      <style:paragraph-properties fo:text-align="left" fo:line-height="105%" fo:margin-top="0.106cm" fo:margin-bottom="0.141cm"/>
    </style:style>
    <style:style style:name="T26_1" style:family="text"/>
    <style:style style:name="T26_2" style:family="text" style:parent-style-name="Internet_20_link">
      <style:text-properties fo:color="#0000ff" style:font-name="Arial" style:font-name-asian="Arial" style:font-name-complex="Arial" style:font-size-complex="12pt" fo:language="en" fo:language-asian="en" fo:language-complex="ar" fo:country="GB" fo:country-asian="US" fo:country-complex="SA" style:text-underline-style="solid" style:text-underline-color="font-color"/>
    </style:style>
    <style:style style:name="Row8" style:family="table-row">
      <style:table-row-properties style:min-row-height="0.711cm" style:use-optimal-row-height="false"/>
    </style:style>
    <style:style style:name="Cell21" style:family="table-cell">
      <style:table-cell-properties fo:background-color="#b8cce4"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27" style:family="paragraph" style:parent-style-name="Normal">
      <style:paragraph-properties fo:line-height="110%" fo:margin-top="0.141cm" fo:margin-bottom="0.141cm"/>
    </style:style>
    <style:style style:name="T27_1" style:family="text">
      <style:text-properties fo:color="#404040" style:font-name="Arial" style:font-name-asian="Arial Black" style:font-name-complex="Arial" fo:language="en" fo:language-asian="ja" fo:language-complex="ar" fo:country="GB" fo:country-asian="JP" fo:country-complex="SA"/>
    </style:style>
    <style:style style:name="Cell22" style:family="table-cell">
      <style:table-cell-properties style:vertical-align="top" fo:border-top="#000000 0.018cm solid" fo:border-bottom="#000000 0.018cm solid" fo:padding-left="0.203cm" fo:border-left="#000000 0.018cm solid" fo:padding-right="0.203cm" fo:border-right="#000000 0.018cm solid" fo:wrap-option="wrap"/>
    </style:style>
    <style:style style:name="P28" style:family="paragraph" style:parent-style-name="Norm_20_Tbl">
      <style:paragraph-properties fo:text-align="left" fo:line-height="105%" fo:margin-top="0.106cm" fo:margin-bottom="0.141cm"/>
    </style:style>
    <style:style style:name="T28_1" style:family="text">
      <style:text-properties fo:font-style="italic" style:font-style-asian="italic" style:font-style-complex="italic" fo:color="#404040" style:font-name="Arial" style:font-name-asian="Arial Black" style:font-name-complex="Arial" style:font-size-complex="12pt" fo:language="en" fo:language-asian="en" fo:language-complex="ar" fo:country="GB" fo:country-asian="US" fo:country-complex="SA"/>
    </style:style>
    <style:style style:name="P29" style:family="paragraph" style:parent-style-name="Normal"/>
    <style:style style:name="P30" style:family="paragraph" style:parent-style-name="Heading_20_4"/>
    <style:style style:name="T30_1" style:family="text">
      <style:text-properties fo:language="en" fo:country="GB"/>
    </style:style>
    <style:style style:name="P31" style:family="paragraph" style:parent-style-name="Toc_20_1">
      <style:paragraph-properties>
        <style:tab-stops>
          <style:tab-stop style:type="right" style:leader-style="dotted" style:leader-text="." style:position="17.981cm"/>
        </style:tab-stops>
      </style:paragraph-properties>
    </style:style>
    <style:style style:name="T31_1" style:family="text"/>
    <style:style style:name="T31_2" style:family="text"/>
    <style:style style:name="P32" style:family="paragraph" style:parent-style-name="Toc_20_1">
      <style:paragraph-properties>
        <style:tab-stops>
          <style:tab-stop style:type="right" style:leader-style="dotted" style:leader-text="." style:position="17.981cm"/>
        </style:tab-stops>
      </style:paragraph-properties>
    </style:style>
    <style:style style:name="T32_1" style:family="text"/>
    <style:style style:name="T32_2" style:family="text"/>
    <style:style style:name="P33" style:family="paragraph" style:parent-style-name="Toc_20_1">
      <style:paragraph-properties>
        <style:tab-stops>
          <style:tab-stop style:type="right" style:leader-style="dotted" style:leader-text="." style:position="17.981cm"/>
        </style:tab-stops>
      </style:paragraph-properties>
    </style:style>
    <style:style style:name="T33_1" style:family="text"/>
    <style:style style:name="T33_2" style:family="text"/>
    <style:style style:name="P34" style:family="paragraph" style:parent-style-name="Toc_20_1">
      <style:paragraph-properties>
        <style:tab-stops>
          <style:tab-stop style:type="right" style:leader-style="dotted" style:leader-text="." style:position="17.981cm"/>
        </style:tab-stops>
      </style:paragraph-properties>
    </style:style>
    <style:style style:name="T34_1" style:family="text"/>
    <style:style style:name="T34_2" style:family="text"/>
    <style:style style:name="P35" style:family="paragraph" style:parent-style-name="Toc_20_1">
      <style:paragraph-properties>
        <style:tab-stops>
          <style:tab-stop style:type="right" style:leader-style="dotted" style:leader-text="." style:position="17.981cm"/>
        </style:tab-stops>
      </style:paragraph-properties>
    </style:style>
    <style:style style:name="T35_1" style:family="text"/>
    <style:style style:name="T35_2" style:family="text"/>
    <style:style style:name="P36" style:family="paragraph" style:parent-style-name="Toc_20_1">
      <style:paragraph-properties>
        <style:tab-stops>
          <style:tab-stop style:type="right" style:leader-style="dotted" style:leader-text="." style:position="17.981cm"/>
        </style:tab-stops>
      </style:paragraph-properties>
    </style:style>
    <style:style style:name="T36_1" style:family="text"/>
    <style:style style:name="T36_2" style:family="text"/>
    <style:style style:name="P37" style:family="paragraph" style:parent-style-name="Toc_20_1">
      <style:paragraph-properties>
        <style:tab-stops>
          <style:tab-stop style:type="right" style:leader-style="dotted" style:leader-text="." style:position="17.981cm"/>
        </style:tab-stops>
      </style:paragraph-properties>
    </style:style>
    <style:style style:name="T37_1" style:family="text"/>
    <style:style style:name="T37_2" style:family="text"/>
    <style:style style:name="P38" style:family="paragraph" style:parent-style-name="Toc_20_1">
      <style:paragraph-properties>
        <style:tab-stops>
          <style:tab-stop style:type="right" style:leader-style="dotted" style:leader-text="." style:position="17.981cm"/>
        </style:tab-stops>
      </style:paragraph-properties>
    </style:style>
    <style:style style:name="T38_1" style:family="text"/>
    <style:style style:name="T38_2" style:family="text"/>
    <style:style style:name="P39" style:family="paragraph" style:parent-style-name="Toc_20_1">
      <style:paragraph-properties>
        <style:tab-stops>
          <style:tab-stop style:type="right" style:leader-style="dotted" style:leader-text="." style:position="17.981cm"/>
        </style:tab-stops>
      </style:paragraph-properties>
    </style:style>
    <style:style style:name="T39_1" style:family="text"/>
    <style:style style:name="T39_2" style:family="text"/>
    <style:style style:name="P40" style:family="paragraph" style:parent-style-name="Toc_20_1">
      <style:paragraph-properties>
        <style:tab-stops>
          <style:tab-stop style:type="right" style:leader-style="dotted" style:leader-text="." style:position="17.981cm"/>
        </style:tab-stops>
      </style:paragraph-properties>
    </style:style>
    <style:style style:name="T40_1" style:family="text"/>
    <style:style style:name="T40_2" style:family="text">
      <style:text-properties style:font-weight-complex="bold"/>
    </style:style>
    <style:style style:name="T40_3" style:family="text"/>
    <style:style style:name="P41" style:family="paragraph" style:parent-style-name="Normal"/>
    <style:style style:name="P42" style:family="paragraph" style:parent-style-name="Heading_20_1">
      <style:paragraph-properties fo:break-before="page"/>
    </style:style>
    <style:style style:name="T42_1" style:family="text"/>
    <style:style style:name="P43" style:family="paragraph" style:parent-style-name="Heading_20_2"/>
    <style:style style:name="T43_1" style:family="text"/>
    <style:style style:name="P44" style:family="paragraph" style:parent-style-name="Normal"/>
    <style:style style:name="T44_1" style:family="text"/>
    <style:style style:name="P45" style:family="paragraph" style:parent-style-name="Normal"/>
    <style:style style:name="T45_1" style:family="text"/>
    <style:style style:name="T45_2" style:family="text"/>
    <style:style style:name="T45_3" style:family="text"/>
    <style:style style:name="T45_4" style:family="text"/>
    <style:style style:name="T45_5" style:family="text"/>
    <style:style style:name="T45_6" style:family="text"/>
    <style:style style:name="T45_7" style:family="text"/>
    <style:style style:name="T45_8" style:family="text">
      <style:text-properties fo:font-weight="bold" style:font-weight-asian="bold"/>
    </style:style>
    <style:style style:name="T45_9" style:family="text"/>
    <style:style style:name="T45_10" style:family="text"/>
    <style:style style:name="T45_11" style:family="text"/>
    <style:style style:name="T45_12" style:family="text"/>
    <style:style style:name="T45_13" style:family="text"/>
    <style:style style:name="T45_14" style:family="text"/>
    <style:style style:name="T45_15" style:family="text"/>
    <style:style style:name="T45_16" style:family="text"/>
    <style:style style:name="T45_17" style:family="text"/>
    <style:style style:name="T45_18" style:family="text"/>
    <style:style style:name="T45_19" style:family="text"/>
    <style:style style:name="T45_20" style:family="text"/>
    <style:style style:name="T45_21" style:family="text"/>
    <style:style style:name="T45_22" style:family="text"/>
    <style:style style:name="T45_23" style:family="text"/>
    <style:style style:name="T45_24" style:family="text"/>
    <style:style style:name="T45_25" style:family="text"/>
    <style:style style:name="T45_26" style:family="text"/>
    <style:style style:name="T45_27" style:family="text"/>
    <style:style style:name="T45_28" style:family="text"/>
    <style:style style:name="T45_29" style:family="text"/>
    <style:style style:name="T45_30" style:family="text"/>
    <style:style style:name="T45_31" style:family="text"/>
    <style:style style:name="T45_32" style:family="text"/>
    <style:style style:name="T45_33" style:family="text"/>
    <style:style style:name="T45_34" style:family="text">
      <style:text-properties fo:font-weight="bold" style:font-weight-asian="bold" style:font-weight-complex="bold"/>
    </style:style>
    <style:style style:name="T45_35" style:family="text">
      <style:text-properties fo:font-weight="bold" style:font-weight-asian="bold"/>
    </style:style>
    <style:style style:name="T45_36" style:family="text"/>
    <style:style style:name="P46" style:family="paragraph" style:parent-style-name="Normal"/>
    <style:style style:name="T46_1" style:family="text"/>
    <style:style style:name="P47" style:family="paragraph" style:parent-style-name="Normal"/>
    <style:style style:name="T47_1" style:family="text">
      <style:text-properties fo:font-weight="bold" style:font-weight-asian="bold" style:font-weight-complex="bold"/>
    </style:style>
    <style:style style:name="T47_2" style:family="text"/>
    <style:style style:name="T47_3" style:family="text"/>
    <style:style style:name="T47_4" style:family="text">
      <style:text-properties fo:font-weight="bold" style:font-weight-asian="bold" style:font-weight-complex="bold"/>
    </style:style>
    <style:style style:name="T47_5" style:family="text"/>
    <style:style style:name="T47_6" style:family="text"/>
    <style:style style:name="T47_7" style:family="text"/>
    <style:style style:name="P48" style:family="paragraph" style:parent-style-name="Normal"/>
    <style:style style:name="T48_1" style:family="text">
      <style:text-properties fo:font-weight="bold" style:font-weight-asian="bold" style:font-weight-complex="bold"/>
    </style:style>
    <style:style style:name="T48_2" style:family="text"/>
    <style:style style:name="T48_3" style:family="text" style:parent-style-name="Normal"/>
    <style:style style:name="P49" style:family="paragraph" style:parent-style-name="Footnote_20_text"/>
    <style:style style:name="T49_1" style:family="text"/>
    <style:style style:name="T49_2" style:family="text">
      <style:text-properties fo:font-size="9pt" style:font-size-asian="9pt" style:font-size-complex="9pt"/>
    </style:style>
    <style:style style:name="T49_3" style:family="text"/>
    <style:style style:name="T49_4" style:family="text"/>
    <style:style style:name="T49_5" style:family="text" style:parent-style-name="Internet_20_link"/>
    <style:style style:name="T49_6" style:family="text"/>
    <style:style style:name="T49_7" style:family="text"/>
    <style:style style:name="T49_8" style:family="text"/>
    <style:style style:name="T49_9" style:family="text"/>
    <style:style style:name="T49_10" style:family="text"/>
    <style:style style:name="P50" style:family="paragraph" style:parent-style-name="Normal"/>
    <style:style style:name="T50_1" style:family="text">
      <style:text-properties fo:font-weight="bold" style:font-weight-asian="bold" style:font-weight-complex="bold"/>
    </style:style>
    <style:style style:name="T50_2" style:family="text"/>
    <style:style style:name="T50_3" style:family="text">
      <style:text-properties fo:font-weight="bold" style:font-weight-asian="bold" style:font-weight-complex="bold"/>
    </style:style>
    <style:style style:name="T50_4" style:family="text"/>
    <style:style style:name="P51" style:family="paragraph" style:parent-style-name="Normal"/>
    <style:style style:name="T51_1" style:family="text"/>
    <style:style style:name="T51_2" style:family="text"/>
    <style:style style:name="T51_3" style:family="text"/>
    <style:style style:name="T51_4" style:family="text"/>
    <style:style style:name="T51_5" style:family="text" style:parent-style-name="Internet_20_link"/>
    <style:style style:name="T51_6" style:family="text"/>
    <style:style style:name="T51_7" style:family="text"/>
    <style:style style:name="T51_8" style:family="text"/>
    <style:style style:name="T51_9" style:family="text"/>
    <style:style style:name="T51_10" style:family="text"/>
    <style:style style:name="T51_11" style:family="text"/>
    <style:style style:name="T51_12" style:family="text"/>
    <style:style style:name="T51_13" style:family="text"/>
    <style:style style:name="T51_14" style:family="text"/>
    <style:style style:name="T51_15" style:family="text"/>
    <style:style style:name="T51_16" style:family="text" style:parent-style-name="Internet_20_link"/>
    <style:style style:name="T51_17" style:family="text"/>
    <style:style style:name="T51_18" style:family="text"/>
    <style:style style:name="T51_19" style:family="text"/>
    <style:style style:name="T51_20" style:family="text"/>
    <style:style style:name="T51_21" style:family="text"/>
    <style:style style:name="T51_22" style:family="text"/>
    <style:style style:name="T51_23" style:family="text"/>
    <style:style style:name="T51_24" style:family="text"/>
    <style:style style:name="T51_25" style:family="text"/>
    <style:style style:name="T51_26" style:family="text"/>
    <style:style style:name="T51_27" style:family="text"/>
    <style:style style:name="T51_28" style:family="text"/>
    <style:style style:name="P52" style:family="paragraph" style:parent-style-name="Heading_20_2">
      <style:paragraph-properties>
        <style:tab-stops>
          <style:tab-stop style:type="right" style:leader-style="none" style:position="17.999cm"/>
        </style:tab-stops>
      </style:paragraph-properties>
    </style:style>
    <style:style style:name="T52_1" style:family="text"/>
    <style:style style:name="T52_2" style:family="text"/>
    <style:style style:name="P53" style:family="paragraph" style:parent-style-name="Normal"/>
    <style:style style:name="T53_1" style:family="text"/>
    <style:style style:name="T53_2" style:family="text"/>
    <style:style style:name="T53_3" style:family="text"/>
    <style:style style:name="T53_4" style:family="text"/>
    <style:style style:name="T53_5" style:family="text"/>
    <style:style style:name="T53_6" style:family="text"/>
    <style:style style:name="T53_7" style:family="text"/>
    <style:style style:name="T53_8" style:family="text"/>
    <style:style style:name="T53_9" style:family="text"/>
    <style:style style:name="T53_10" style:family="text"/>
    <style:style style:name="T53_11" style:family="text"/>
    <style:style style:name="T53_12" style:family="text"/>
    <style:style style:name="P54" style:family="paragraph" style:parent-style-name="Normal"/>
    <style:style style:name="T54_1" style:family="text"/>
    <style:style style:name="T54_2" style:family="text"/>
    <style:style style:name="T54_3" style:family="text"/>
    <style:style style:name="T54_4" style:family="text"/>
    <style:style style:name="T54_5" style:family="text"/>
    <style:style style:name="T54_6" style:family="text"/>
    <style:style style:name="T54_7" style:family="text"/>
    <style:style style:name="T54_8" style:family="text"/>
    <style:style style:name="T54_9" style:family="text"/>
    <style:style style:name="T54_10" style:family="text"/>
    <style:style style:name="T54_11" style:family="text"/>
    <style:style style:name="T54_12" style:family="text"/>
    <style:style style:name="T54_13" style:family="text"/>
    <style:style style:name="T54_14" style:family="text"/>
    <style:style style:name="T54_15" style:family="text"/>
    <style:style style:name="P55" style:family="paragraph" style:parent-style-name="Heading_20_2"/>
    <style:style style:name="T55_1" style:family="text"/>
    <style:style style:name="P56" style:family="paragraph" style:parent-style-name="Normal"/>
    <style:style style:name="T56_1" style:family="text"/>
    <style:style style:name="T56_2" style:family="text">
      <style:text-properties fo:font-weight="bold" style:font-weight-asian="bold" style:font-weight-complex="bold"/>
    </style:style>
    <style:style style:name="T56_3" style:family="text"/>
    <style:style style:name="T56_4" style:family="text"/>
    <style:style style:name="T56_5" style:family="text">
      <style:text-properties fo:font-weight="bold" style:font-weight-asian="bold" style:font-weight-complex="bold"/>
    </style:style>
    <style:style style:name="T56_6" style:family="text"/>
    <style:style style:name="P57" style:family="paragraph" style:parent-style-name="Normal"/>
    <style:style style:name="T57_1" style:family="text"/>
    <style:style style:name="T57_2" style:family="text">
      <style:text-properties fo:font-weight="bold" style:font-weight-asian="bold" style:font-weight-complex="bold"/>
    </style:style>
    <style:style style:name="T57_3" style:family="text"/>
    <style:style style:name="P58" style:family="paragraph" style:parent-style-name="Caption"/>
    <style:style style:name="T58_1" style:family="text"/>
    <style:style style:name="T58_2" style:family="text"/>
    <style:style style:name="T58_3" style:family="text"/>
    <style:style style:name="Table4" style:family="table">
      <style:table-properties table:align="left" style:width="18.011cm" fo:margin-left="0cm"/>
    </style:style>
    <style:style style:name="Column11" style:family="table-column">
      <style:table-column-properties style:column-width="0.746cm"/>
    </style:style>
    <style:style style:name="Column12" style:family="table-column">
      <style:table-column-properties style:column-width="10.001cm"/>
    </style:style>
    <style:style style:name="Column13" style:family="table-column">
      <style:table-column-properties style:column-width="2.916cm"/>
    </style:style>
    <style:style style:name="Column14" style:family="table-column">
      <style:table-column-properties style:column-width="2.291cm"/>
    </style:style>
    <style:style style:name="Column15" style:family="table-column">
      <style:table-column-properties style:column-width="2.057cm"/>
    </style:style>
    <style:style style:name="Row9" style:family="table-row"/>
    <style:style style:name="Cell23" style:family="table-cell">
      <style:table-cell-properties fo:background-color="#c6d9f0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59" style:family="paragraph" style:parent-style-name="Normal">
      <style:paragraph-properties fo:line-height="110%" fo:margin-top="0cm"/>
    </style:style>
    <style:style style:name="T59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 fo:font-weight="bold" style:font-weight-asian="bold" style:font-weight-complex="bold"/>
    </style:style>
    <style:style style:name="Cell24" style:family="table-cell">
      <style:table-cell-properties fo:background-color="#c6d9f0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60" style:family="paragraph" style:parent-style-name="Normal">
      <style:paragraph-properties fo:line-height="110%" fo:margin-top="0cm"/>
    </style:style>
    <style:style style:name="T60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 fo:font-weight="bold" style:font-weight-asian="bold" style:font-weight-complex="bold"/>
    </style:style>
    <style:style style:name="Cell25" style:family="table-cell">
      <style:table-cell-properties fo:background-color="#c6d9f0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61" style:family="paragraph" style:parent-style-name="Normal">
      <style:paragraph-properties fo:text-align="center" fo:line-height="110%" fo:margin-top="0cm"/>
    </style:style>
    <style:style style:name="T61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 fo:font-weight="bold" style:font-weight-asian="bold" style:font-weight-complex="bold"/>
    </style:style>
    <style:style style:name="Cell26" style:family="table-cell">
      <style:table-cell-properties fo:background-color="#c6d9f0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62" style:family="paragraph" style:parent-style-name="Normal">
      <style:paragraph-properties fo:text-align="center" fo:line-height="110%" fo:margin-top="0cm"/>
    </style:style>
    <style:style style:name="T62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 fo:font-weight="bold" style:font-weight-asian="bold" style:font-weight-complex="bold"/>
    </style:style>
    <style:style style:name="Cell27" style:family="table-cell">
      <style:table-cell-properties fo:background-color="#c6d9f0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63" style:family="paragraph" style:parent-style-name="Normal">
      <style:paragraph-properties fo:text-align="center" fo:line-height="110%" fo:margin-top="0cm"/>
    </style:style>
    <style:style style:name="T63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 fo:font-weight="bold" style:font-weight-asian="bold" style:font-weight-complex="bold"/>
    </style:style>
    <style:style style:name="Row10" style:family="table-row"/>
    <style:style style:name="Cell28" style:family="table-cell">
      <style:table-cell-properties fo:background-color="#ffffff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64" style:family="paragraph" style:parent-style-name="Normal">
      <style:paragraph-properties fo:line-height="110%" fo:margin-top="0cm"/>
    </style:style>
    <style:style style:name="T64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Cell29" style:family="table-cell">
      <style:table-cell-properties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65" style:family="paragraph" style:parent-style-name="Normal">
      <style:paragraph-properties fo:line-height="110%" fo:margin-top="0cm"/>
    </style:style>
    <style:style style:name="T65_1" style:family="text">
      <style:text-properties fo:font-style="italic" style:font-style-asian="italic" style:font-style-complex="italic" fo:color="#444444" style:font-name="Arial" style:font-name-asian="Arial" style:font-name-complex="Arial" fo:language="en" fo:language-asian="ja" fo:language-complex="ar" fo:country="GB" fo:country-asian="JP" fo:country-complex="SA"/>
    </style:style>
    <style:style style:name="Cell30" style:family="table-cell">
      <style:table-cell-properties fo:background-color="#ffffff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66" style:family="paragraph" style:parent-style-name="Normal">
      <style:paragraph-properties fo:text-align="center" fo:line-height="110%" fo:margin-top="0cm"/>
    </style:style>
    <style:style style:name="T66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Cell31" style:family="table-cell">
      <style:table-cell-properties fo:background-color="#ffffff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67" style:family="paragraph" style:parent-style-name="Normal">
      <style:paragraph-properties fo:text-align="center" fo:line-height="110%" fo:margin-top="0cm"/>
    </style:style>
    <style:style style:name="T67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67_2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Cell32" style:family="table-cell">
      <style:table-cell-properties fo:background-color="#c3d69b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68" style:family="paragraph" style:parent-style-name="Normal">
      <style:paragraph-properties fo:text-align="center" fo:line-height="110%" fo:margin-top="0cm"/>
    </style:style>
    <style:style style:name="T68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 fo:font-weight="bold" style:font-weight-asian="bold" style:font-weight-complex="bold"/>
    </style:style>
    <style:style style:name="Row11" style:family="table-row"/>
    <style:style style:name="Cell33" style:family="table-cell">
      <style:table-cell-properties fo:background-color="#ffffff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69" style:family="paragraph" style:parent-style-name="Normal">
      <style:paragraph-properties fo:line-height="110%" fo:margin-top="0cm"/>
    </style:style>
    <style:style style:name="T69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Cell34" style:family="table-cell">
      <style:table-cell-properties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70" style:family="paragraph" style:parent-style-name="Normal">
      <style:paragraph-properties fo:line-height="110%" fo:margin-top="0cm"/>
    </style:style>
    <style:style style:name="T70_1" style:family="text">
      <style:text-properties fo:font-style="italic" style:font-style-asian="italic" style:font-style-complex="italic" fo:color="#444444" style:font-name="Arial" style:font-name-asian="Arial" style:font-name-complex="Arial" fo:language="en" fo:language-asian="ja" fo:language-complex="ar" fo:country="GB" fo:country-asian="JP" fo:country-complex="SA"/>
    </style:style>
    <style:style style:name="Cell35" style:family="table-cell">
      <style:table-cell-properties fo:background-color="#ffffff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71" style:family="paragraph" style:parent-style-name="Normal">
      <style:paragraph-properties fo:text-align="center" fo:line-height="110%" fo:margin-top="0cm"/>
    </style:style>
    <style:style style:name="T71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Cell36" style:family="table-cell">
      <style:table-cell-properties fo:background-color="#ffffff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72" style:family="paragraph" style:parent-style-name="Normal">
      <style:paragraph-properties fo:text-align="center" fo:line-height="110%" fo:margin-top="0cm"/>
    </style:style>
    <style:style style:name="T72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Cell37" style:family="table-cell">
      <style:table-cell-properties fo:background-color="#c3d69b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73" style:family="paragraph" style:parent-style-name="Normal">
      <style:paragraph-properties fo:text-align="center" fo:line-height="110%" fo:margin-top="0cm"/>
    </style:style>
    <style:style style:name="T73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 fo:font-weight="bold" style:font-weight-asian="bold" style:font-weight-complex="bold"/>
    </style:style>
    <style:style style:name="Row12" style:family="table-row"/>
    <style:style style:name="Cell38" style:family="table-cell">
      <style:table-cell-properties fo:background-color="#ffffff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74" style:family="paragraph" style:parent-style-name="Normal">
      <style:paragraph-properties fo:line-height="110%" fo:margin-top="0cm"/>
    </style:style>
    <style:style style:name="T74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Cell39" style:family="table-cell">
      <style:table-cell-properties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75" style:family="paragraph" style:parent-style-name="Normal">
      <style:paragraph-properties fo:line-height="110%" fo:margin-top="0cm"/>
    </style:style>
    <style:style style:name="T75_1" style:family="text">
      <style:text-properties fo:font-style="italic" style:font-style-asian="italic" style:font-style-complex="italic" fo:color="#444444" style:font-name="Arial" style:font-name-asian="Arial" style:font-name-complex="Arial" fo:language="en" fo:language-asian="ja" fo:language-complex="ar" fo:country="GB" fo:country-asian="JP" fo:country-complex="SA"/>
    </style:style>
    <style:style style:name="Cell40" style:family="table-cell">
      <style:table-cell-properties fo:background-color="#ffffff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76" style:family="paragraph" style:parent-style-name="Normal">
      <style:paragraph-properties fo:text-align="center" fo:line-height="110%" fo:margin-top="0cm"/>
    </style:style>
    <style:style style:name="T76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Cell41" style:family="table-cell">
      <style:table-cell-properties fo:background-color="#ffffff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77" style:family="paragraph" style:parent-style-name="Normal">
      <style:paragraph-properties fo:text-align="center" fo:line-height="110%" fo:margin-top="0cm"/>
    </style:style>
    <style:style style:name="T77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Cell42" style:family="table-cell">
      <style:table-cell-properties fo:background-color="#9bbb59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78" style:family="paragraph" style:parent-style-name="Normal">
      <style:paragraph-properties fo:text-align="center" fo:line-height="110%" fo:margin-top="0cm"/>
    </style:style>
    <style:style style:name="T78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Row13" style:family="table-row"/>
    <style:style style:name="Cell43" style:family="table-cell">
      <style:table-cell-properties fo:background-color="#ffffff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79" style:family="paragraph" style:parent-style-name="Normal">
      <style:paragraph-properties fo:line-height="110%" fo:margin-top="0cm"/>
    </style:style>
    <style:style style:name="T79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Cell44" style:family="table-cell">
      <style:table-cell-properties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80" style:family="paragraph" style:parent-style-name="Normal">
      <style:paragraph-properties fo:line-height="110%" fo:margin-top="0cm"/>
    </style:style>
    <style:style style:name="T80_1" style:family="text">
      <style:text-properties fo:font-style="italic" style:font-style-asian="italic" style:font-style-complex="italic" fo:color="#444444" style:font-name="Arial" style:font-name-asian="Arial" style:font-name-complex="Arial" fo:language="en" fo:language-asian="ja" fo:language-complex="ar" fo:country="GB" fo:country-asian="JP" fo:country-complex="SA"/>
    </style:style>
    <style:style style:name="Cell45" style:family="table-cell">
      <style:table-cell-properties fo:background-color="#ffffff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81" style:family="paragraph" style:parent-style-name="Normal">
      <style:paragraph-properties fo:text-align="center" fo:line-height="110%" fo:margin-top="0cm"/>
    </style:style>
    <style:style style:name="T81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Cell46" style:family="table-cell">
      <style:table-cell-properties fo:background-color="#ffffff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82" style:family="paragraph" style:parent-style-name="Normal">
      <style:paragraph-properties fo:text-align="center" fo:line-height="110%" fo:margin-top="0cm"/>
    </style:style>
    <style:style style:name="T82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82_2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Cell47" style:family="table-cell">
      <style:table-cell-properties fo:background-color="#c3d69b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83" style:family="paragraph" style:parent-style-name="Normal">
      <style:paragraph-properties fo:text-align="center" fo:line-height="110%" fo:margin-top="0cm"/>
    </style:style>
    <style:style style:name="T83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Row14" style:family="table-row"/>
    <style:style style:name="Cell48" style:family="table-cell">
      <style:table-cell-properties fo:background-color="#ffffff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84" style:family="paragraph" style:parent-style-name="Normal">
      <style:paragraph-properties fo:line-height="110%" fo:margin-top="0cm"/>
    </style:style>
    <style:style style:name="T84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Cell49" style:family="table-cell">
      <style:table-cell-properties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85" style:family="paragraph" style:parent-style-name="Normal">
      <style:paragraph-properties fo:line-height="110%" fo:margin-top="0cm"/>
    </style:style>
    <style:style style:name="T85_1" style:family="text">
      <style:text-properties fo:font-style="italic" style:font-style-asian="italic" style:font-style-complex="italic" fo:color="#444444" style:font-name="Arial" style:font-name-asian="Arial" style:font-name-complex="Arial" fo:language="en" fo:language-asian="ja" fo:language-complex="ar" fo:country="GB" fo:country-asian="JP" fo:country-complex="SA"/>
    </style:style>
    <style:style style:name="Cell50" style:family="table-cell">
      <style:table-cell-properties fo:background-color="#ffffff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86" style:family="paragraph" style:parent-style-name="Normal">
      <style:paragraph-properties fo:text-align="center" fo:line-height="110%" fo:margin-top="0cm"/>
    </style:style>
    <style:style style:name="T86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Cell51" style:family="table-cell">
      <style:table-cell-properties fo:background-color="#ffffff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87" style:family="paragraph" style:parent-style-name="Normal">
      <style:paragraph-properties fo:text-align="center" fo:line-height="110%" fo:margin-top="0cm"/>
    </style:style>
    <style:style style:name="T87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87_2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Cell52" style:family="table-cell">
      <style:table-cell-properties fo:background-color="#9bbb59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88" style:family="paragraph" style:parent-style-name="Normal">
      <style:paragraph-properties fo:text-align="center" fo:line-height="110%" fo:margin-top="0cm"/>
    </style:style>
    <style:style style:name="T88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P89" style:family="paragraph" style:parent-style-name="Normal"/>
    <style:style style:name="T89_1" style:family="text"/>
    <style:style style:name="T89_2" style:family="text"/>
    <style:style style:name="T89_3" style:family="text"/>
    <style:style style:name="T89_4" style:family="text"/>
    <style:style style:name="T89_5" style:family="text"/>
    <style:style style:name="T89_6" style:family="text"/>
    <style:style style:name="T89_7" style:family="text"/>
    <style:style style:name="T89_8" style:family="text">
      <style:text-properties fo:font-weight="bold" style:font-weight-asian="bold" style:font-weight-complex="bold"/>
    </style:style>
    <style:style style:name="T89_9" style:family="text"/>
    <style:style style:name="T89_10" style:family="text">
      <style:text-properties fo:font-weight="bold" style:font-weight-asian="bold" style:font-weight-complex="bold"/>
    </style:style>
    <style:style style:name="T89_11" style:family="text">
      <style:text-properties fo:font-weight="bold" style:font-weight-asian="bold" style:font-weight-complex="bold"/>
    </style:style>
    <style:style style:name="T89_12" style:family="text"/>
    <style:style style:name="T89_13" style:family="text"/>
    <style:style style:name="T89_14" style:family="text"/>
    <style:style style:name="T89_15" style:family="text"/>
    <style:style style:name="T89_16" style:family="text"/>
    <style:style style:name="T89_17" style:family="text">
      <style:text-properties fo:font-weight="bold" style:font-weight-asian="bold" style:font-weight-complex="bold"/>
    </style:style>
    <style:style style:name="T89_18" style:family="text"/>
    <style:style style:name="T89_19" style:family="text"/>
    <style:style style:name="P90" style:family="paragraph" style:parent-style-name="Normal"/>
    <style:style style:name="FR1" style:family="graphic" style:parent-style-name="Normal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90_1" style:family="text" style:parent-style-name="Normal"/>
    <style:style style:name="FR2" style:family="graphic" style:parent-style-name="Normal">
      <style:graphic-properties draw:stroke="solid" svg:stroke-width="0.026cm" svg:stroke-color="#000000" draw:fill-color="#dae5f1" fo:background-color="#dae5f1" fo:border-top="#000000 0.026cm solid" fo:margin-top="0.127cm" fo:border-bottom="#000000 0.026cm solid" fo:margin-bottom="0.127cm" fo:border-left="#000000 0.026cm solid" fo:margin-left="0.318cm" fo:border-right="#000000 0.026cm solid" fo:margin-right="0.318cm" style:flow-with-text="false" style:run-through="foreground" fo:wrap-option="wrap" draw:auto-grow-height="false" draw:auto-grow-width="false"/>
    </style:style>
    <style:style style:name="P91" style:family="paragraph" style:parent-style-name="Normal">
      <style:paragraph-properties fo:line-height="108%" fo:margin-top="0cm" fo:margin-bottom="0cm"/>
    </style:style>
    <style:style style:name="T91_1" style:family="text">
      <style:text-properties fo:font-size="11pt" style:font-size-asian="11pt" style:font-size-complex="11pt" fo:font-weight="bold" style:font-weight-asian="bold" style:font-weight-complex="bold"/>
    </style:style>
    <style:style style:name="T91_2" style:family="text">
      <style:text-properties fo:font-size="11pt" style:font-size-asian="11pt" style:font-size-complex="11pt" fo:font-weight="bold" style:font-weight-asian="bold" style:font-weight-complex="bold"/>
    </style:style>
    <style:style style:name="T91_3" style:family="text">
      <style:text-properties fo:font-size="11pt" style:font-size-asian="11pt" style:font-size-complex="11pt" fo:font-weight="bold" style:font-weight-asian="bold" style:font-weight-complex="bold"/>
    </style:style>
    <style:style style:name="P92" style:family="paragraph" style:parent-style-name="Normal">
      <style:paragraph-properties fo:line-height="108%" fo:margin-top="0cm" fo:margin-bottom="0cm" fo:margin-right="5.218cm"/>
    </style:style>
    <style:style style:name="T92_1" style:family="text"/>
    <style:style style:name="T92_2" style:family="text"/>
    <style:style style:name="T92_3" style:family="text"/>
    <style:style style:name="T92_4" style:family="text">
      <style:text-properties fo:font-weight="bold" style:font-weight-asian="bold" style:font-weight-complex="bold"/>
    </style:style>
    <style:style style:name="T92_5" style:family="text">
      <style:text-properties fo:font-weight="bold" style:font-weight-asian="bold" style:font-weight-complex="bold"/>
    </style:style>
    <style:style style:name="T92_6" style:family="text"/>
    <style:style style:name="T92_7" style:family="text"/>
    <style:style style:name="T92_8" style:family="text"/>
    <style:style style:name="T92_9" style:family="text"/>
    <style:style style:name="T92_10" style:family="text"/>
    <style:style style:name="T92_11" style:family="text"/>
    <style:style style:name="T92_12" style:family="text"/>
    <style:style style:name="T92_13" style:family="text"/>
    <style:style style:name="T92_14" style:family="text"/>
    <style:style style:name="P93" style:family="paragraph" style:parent-style-name="Normal">
      <style:paragraph-properties fo:line-height="108%" fo:margin-top="0cm" fo:margin-bottom="0cm" fo:margin-right="5.218cm"/>
    </style:style>
    <style:style style:name="T93_1" style:family="text"/>
    <style:style style:name="T93_2" style:family="text"/>
    <style:style style:name="T93_3" style:family="text"/>
    <style:style style:name="T93_4" style:family="text"/>
    <style:style style:name="T93_5" style:family="text"/>
    <style:style style:name="T93_6" style:family="text"/>
    <style:style style:name="T93_7" style:family="text"/>
    <style:style style:name="T93_8" style:family="text"/>
    <style:style style:name="T93_9" style:family="text"/>
    <style:style style:name="T93_10" style:family="text"/>
    <style:style style:name="T93_11" style:family="text"/>
    <style:style style:name="P94" style:family="paragraph" style:parent-style-name="Normal">
      <style:paragraph-properties fo:margin-top="0cm" fo:margin-bottom="0cm"/>
    </style:style>
    <style:style style:name="P95" style:family="paragraph" style:parent-style-name="Normal">
      <style:paragraph-properties fo:margin-top="0cm" fo:margin-bottom="0cm"/>
    </style:style>
    <style:style style:name="P96" style:family="paragraph" style:parent-style-name="Normal">
      <style:paragraph-properties fo:margin-top="0cm" fo:margin-bottom="0cm"/>
    </style:style>
    <style:style style:name="P97" style:family="paragraph" style:parent-style-name="Normal">
      <style:paragraph-properties fo:margin-top="0cm" fo:margin-bottom="0cm"/>
    </style:style>
    <style:style style:name="P98" style:family="paragraph" style:parent-style-name="Normal">
      <style:paragraph-properties fo:margin-top="0cm" fo:margin-bottom="0cm"/>
    </style:style>
    <style:style style:name="P99" style:family="paragraph" style:parent-style-name="Normal">
      <style:paragraph-properties fo:margin-top="0cm" fo:margin-bottom="0cm"/>
    </style:style>
    <style:style style:name="P100" style:family="paragraph" style:parent-style-name="Normal">
      <style:paragraph-properties fo:margin-top="0cm" fo:margin-bottom="0cm"/>
    </style:style>
    <style:style style:name="P101" style:family="paragraph" style:parent-style-name="Normal"/>
    <style:style style:name="T101_1" style:family="text"/>
    <style:style style:name="T101_2" style:family="text">
      <style:text-properties fo:font-weight="bold" style:font-weight-asian="bold" style:font-weight-complex="bold"/>
    </style:style>
    <style:style style:name="T101_3" style:family="text"/>
    <style:style style:name="T101_4" style:family="text">
      <style:text-properties fo:font-weight="bold" style:font-weight-asian="bold" style:font-weight-complex="bold"/>
    </style:style>
    <style:style style:name="T101_5" style:family="text">
      <style:text-properties fo:font-weight="bold" style:font-weight-asian="bold" style:font-weight-complex="bold"/>
    </style:style>
    <style:style style:name="T101_6" style:family="text"/>
    <style:style style:name="T101_7" style:family="text">
      <style:text-properties fo:font-weight="bold" style:font-weight-asian="bold" style:font-weight-complex="bold"/>
    </style:style>
    <style:style style:name="T101_8" style:family="text"/>
    <style:style style:name="T101_9" style:family="text">
      <style:text-properties fo:font-weight="bold" style:font-weight-asian="bold" style:font-weight-complex="bold"/>
    </style:style>
    <style:style style:name="T101_10" style:family="text">
      <style:text-properties fo:font-weight="bold" style:font-weight-asian="bold" style:font-weight-complex="bold"/>
    </style:style>
    <style:style style:name="T101_11" style:family="text">
      <style:text-properties fo:font-weight="bold" style:font-weight-asian="bold" style:font-weight-complex="bold"/>
    </style:style>
    <style:style style:name="T101_12" style:family="text">
      <style:text-properties fo:font-weight="bold" style:font-weight-asian="bold" style:font-weight-complex="bold"/>
    </style:style>
    <style:style style:name="T101_13" style:family="text"/>
    <style:style style:name="T101_14" style:family="text"/>
    <style:style style:name="T101_15" style:family="text"/>
    <style:style style:name="T101_16" style:family="text"/>
    <style:style style:name="T101_17" style:family="text"/>
    <style:style style:name="T101_18" style:family="text">
      <style:text-properties fo:font-weight="bold" style:font-weight-asian="bold" style:font-weight-complex="bold"/>
    </style:style>
    <style:style style:name="T101_19" style:family="text"/>
    <style:style style:name="T101_20" style:family="text"/>
    <style:style style:name="T101_21" style:family="text"/>
    <style:style style:name="T101_22" style:family="text"/>
    <style:style style:name="T101_23" style:family="text"/>
    <style:style style:name="T101_24" style:family="text"/>
    <style:style style:name="P102" style:family="paragraph" style:parent-style-name="Normal"/>
    <style:style style:name="T102_1" style:family="text"/>
    <style:style style:name="T102_2" style:family="text">
      <style:text-properties fo:font-weight="bold" style:font-weight-asian="bold" style:font-weight-complex="bold"/>
    </style:style>
    <style:style style:name="T102_3" style:family="text"/>
    <style:style style:name="T102_4" style:family="text">
      <style:text-properties fo:font-weight="bold" style:font-weight-asian="bold" style:font-weight-complex="bold"/>
    </style:style>
    <style:style style:name="T102_5" style:family="text">
      <style:text-properties fo:font-weight="bold" style:font-weight-asian="bold" style:font-weight-complex="bold"/>
    </style:style>
    <style:style style:name="T102_6" style:family="text"/>
    <style:style style:name="T102_7" style:family="text"/>
    <style:style style:name="T102_8" style:family="text"/>
    <style:style style:name="T102_9" style:family="text"/>
    <style:style style:name="T102_10" style:family="text"/>
    <style:style style:name="T102_11" style:family="text"/>
    <style:style style:name="T102_12" style:family="text"/>
    <style:style style:name="T102_13" style:family="text"/>
    <style:style style:name="T102_14" style:family="text"/>
    <style:style style:name="T102_15" style:family="text"/>
    <style:style style:name="T102_16" style:family="text"/>
    <style:style style:name="T102_17" style:family="text"/>
    <style:style style:name="T102_18" style:family="text"/>
    <style:style style:name="T102_19" style:family="text"/>
    <style:style style:name="T102_20" style:family="text"/>
    <style:style style:name="P103" style:family="paragraph" style:parent-style-name="Normal"/>
    <style:style style:name="T103_1" style:family="text"/>
    <style:style style:name="T103_2" style:family="text">
      <style:text-properties fo:font-weight="bold" style:font-weight-asian="bold" style:font-weight-complex="bold"/>
    </style:style>
    <style:style style:name="T103_3" style:family="text">
      <style:text-properties fo:font-weight="bold" style:font-weight-asian="bold" style:font-weight-complex="bold"/>
    </style:style>
    <style:style style:name="T103_4" style:family="text">
      <style:text-properties fo:font-weight="bold" style:font-weight-asian="bold" style:font-weight-complex="bold"/>
    </style:style>
    <style:style style:name="T103_5" style:family="text"/>
    <style:style style:name="T103_6" style:family="text"/>
    <style:style style:name="T103_7" style:family="text"/>
    <style:style style:name="T103_8" style:family="text"/>
    <style:style style:name="T103_9" style:family="text"/>
    <style:style style:name="P104" style:family="paragraph" style:parent-style-name="Normal"/>
    <style:style style:name="FR3" style:family="graphic" style:parent-style-name="Normal">
      <style:graphic-properties draw:stroke="solid" svg:stroke-width="0.026cm" svg:stroke-color="#000000" draw:fill-color="#dae5f1" fo:background-color="#dae5f1" fo:border-top="#000000 0.026cm solid" fo:border-bottom="#000000 0.026cm solid" fo:border-left="#000000 0.026cm solid" fo:margin-left="0.318cm" fo:border-right="#000000 0.026cm solid" fo:margin-right="0.318cm" style:horizontal-pos="from-left" style:horizontal-rel="paragraph" style:vertical-pos="from-top" style:vertical-rel="paragraph" style:flow-with-text="false" style:wrap="none" style:run-through="foreground" fo:wrap-option="wrap" draw:auto-grow-height="false" draw:auto-grow-width="false"/>
    </style:style>
    <style:style style:name="P105" style:family="paragraph" style:parent-style-name="Normal">
      <style:paragraph-properties fo:line-height="108%" fo:margin-top="0cm" fo:margin-bottom="0cm"/>
    </style:style>
    <style:style style:name="T105_1" style:family="text">
      <style:text-properties fo:font-size="11pt" style:font-size-asian="11pt" style:font-size-complex="11pt" fo:font-weight="bold" style:font-weight-asian="bold" style:font-weight-complex="bold"/>
    </style:style>
    <style:style style:name="T105_2" style:family="text">
      <style:text-properties fo:font-size="11pt" style:font-size-asian="11pt" style:font-size-complex="11pt" fo:font-weight="bold" style:font-weight-asian="bold" style:font-weight-complex="bold"/>
    </style:style>
    <style:style style:name="T105_3" style:family="text">
      <style:text-properties fo:font-size="11pt" style:font-size-asian="11pt" style:font-size-complex="11pt" fo:font-weight="bold" style:font-weight-asian="bold" style:font-weight-complex="bold"/>
    </style:style>
    <style:style style:name="T105_4" style:family="text">
      <style:text-properties fo:font-size="11pt" style:font-size-asian="11pt" style:font-size-complex="11pt" fo:font-weight="bold" style:font-weight-asian="bold" style:font-weight-complex="bold"/>
    </style:style>
    <style:style style:name="T105_5" style:family="text">
      <style:text-properties fo:font-size="11pt" style:font-size-asian="11pt" style:font-size-complex="11pt" fo:font-weight="bold" style:font-weight-asian="bold" style:font-weight-complex="bold"/>
    </style:style>
    <style:style style:name="T105_6" style:family="text">
      <style:text-properties fo:font-size="11pt" style:font-size-asian="11pt" style:font-size-complex="11pt" fo:font-weight="bold" style:font-weight-asian="bold" style:font-weight-complex="bold"/>
    </style:style>
    <style:style style:name="P106" style:family="paragraph" style:parent-style-name="Normal"/>
    <style:style style:name="T106_1" style:family="text"/>
    <style:style style:name="P107" style:family="paragraph" style:parent-style-name="Normal"/>
    <style:style style:name="T107_1" style:family="text"/>
    <style:style style:name="T107_2" style:family="text"/>
    <style:style style:name="T107_3" style:family="text"/>
    <style:style style:name="T107_4" style:family="text">
      <style:text-properties fo:font-weight="bold" style:font-weight-asian="bold" style:font-weight-complex="bold"/>
    </style:style>
    <style:style style:name="T107_5" style:family="text"/>
    <style:style style:name="T107_6" style:family="text">
      <style:text-properties fo:font-weight="bold" style:font-weight-asian="bold" style:font-weight-complex="bold"/>
    </style:style>
    <style:style style:name="T107_7" style:family="text"/>
    <style:style style:name="T107_8" style:family="text"/>
    <style:style style:name="P108" style:family="paragraph" style:parent-style-name="Normal">
      <style:paragraph-properties fo:line-height="108%" fo:margin-top="0cm" fo:margin-bottom="0cm"/>
    </style:style>
    <style:style style:name="T108_1" style:family="text">
      <style:text-properties fo:font-weight="bold" style:font-weight-asian="bold" style:font-weight-complex="bold"/>
    </style:style>
    <style:style style:name="T108_2" style:family="text"/>
    <style:style style:name="T108_3" style:family="text"/>
    <style:style style:name="T108_4" style:family="text"/>
    <style:style style:name="T108_5" style:family="text"/>
    <style:style style:name="T108_6" style:family="text"/>
    <style:style style:name="T108_7" style:family="text">
      <style:text-properties fo:font-weight="bold" style:font-weight-asian="bold" style:font-weight-complex="bold"/>
    </style:style>
    <style:style style:name="T108_8" style:family="text">
      <style:text-properties fo:font-weight="bold" style:font-weight-asian="bold" style:font-weight-complex="bold"/>
    </style:style>
    <style:style style:name="T108_9" style:family="text"/>
    <style:style style:name="T108_10" style:family="text">
      <style:text-properties fo:font-weight="bold" style:font-weight-asian="bold" style:font-weight-complex="bold"/>
    </style:style>
    <style:style style:name="T108_11" style:family="text"/>
    <style:style style:name="T108_12" style:family="text">
      <style:text-properties fo:font-weight="bold" style:font-weight-asian="bold" style:font-weight-complex="bold"/>
    </style:style>
    <style:style style:name="T108_13" style:family="text"/>
    <style:style style:name="T108_14" style:family="text"/>
    <style:style style:name="T108_15" style:family="text"/>
    <style:style style:name="T108_16" style:family="text">
      <style:text-properties fo:font-weight="bold" style:font-weight-asian="bold" style:font-weight-complex="bold"/>
    </style:style>
    <style:style style:name="T108_17" style:family="text"/>
    <style:style style:name="T108_18" style:family="text"/>
    <style:style style:name="T108_19" style:family="text"/>
    <style:style style:name="T108_20" style:family="text"/>
    <style:style style:name="T108_21" style:family="text"/>
    <style:style style:name="T108_22" style:family="text"/>
    <style:style style:name="T108_23" style:family="text"/>
    <style:style style:name="P109" style:family="paragraph" style:parent-style-name="Normal"/>
    <style:style style:name="T109_1" style:family="text"/>
    <style:style style:name="P110" style:family="paragraph" style:parent-style-name="Normal"/>
    <style:style style:name="T110_1" style:family="text"/>
    <style:style style:name="P111" style:family="paragraph" style:parent-style-name="Normal"/>
    <style:style style:name="T111_1" style:family="text"/>
    <style:style style:name="T111_2" style:family="text">
      <style:text-properties fo:font-weight="bold" style:font-weight-asian="bold" style:font-weight-complex="bold"/>
    </style:style>
    <style:style style:name="T111_3" style:family="text"/>
    <style:style style:name="P112" style:family="paragraph" style:parent-style-name="Normal"/>
    <style:style style:name="P113" style:family="paragraph" style:parent-style-name="Heading_20_2"/>
    <style:style style:name="T113_1" style:family="text"/>
    <style:style style:name="Table5" style:family="table">
      <style:table-properties table:align="left" style:width="17.988cm" style:rel-width="100%" fo:margin-left="0cm"/>
    </style:style>
    <style:style style:name="Column16" style:family="table-column">
      <style:table-column-properties style:column-width="9.167cm"/>
    </style:style>
    <style:style style:name="Column17" style:family="table-column">
      <style:table-column-properties style:column-width="8.821cm"/>
    </style:style>
    <style:style style:name="Row15" style:family="table-row"/>
    <style:style style:name="Cell53" style:family="table-cell">
      <style:table-cell-properties fo:background-color="#c6d9f0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114" style:family="paragraph" style:parent-style-name="Normal">
      <style:paragraph-properties fo:line-height="110%" fo:margin-top="0.106cm" fo:margin-bottom="0.106cm" fo:keep-with-next="always"/>
    </style:style>
    <style:style style:name="T114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 fo:font-weight="bold" style:font-weight-asian="bold" style:font-weight-complex="bold"/>
    </style:style>
    <style:style style:name="Cell54" style:family="table-cell">
      <style:table-cell-properties fo:background-color="#c6d9f0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115" style:family="paragraph" style:parent-style-name="Normal">
      <style:paragraph-properties fo:line-height="110%" fo:margin-top="0.106cm" fo:margin-bottom="0.106cm" fo:keep-with-next="always"/>
    </style:style>
    <style:style style:name="T115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 fo:font-weight="bold" style:font-weight-asian="bold" style:font-weight-complex="bold"/>
    </style:style>
    <style:style style:name="Row16" style:family="table-row"/>
    <style:style style:name="Cell55" style:family="table-cell">
      <style:table-cell-properties fo:background-color="#ffffff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116" style:family="paragraph" style:parent-style-name="Normal">
      <style:paragraph-properties fo:line-height="110%" fo:margin-top="0.106cm" fo:margin-bottom="0.106cm"/>
    </style:style>
    <style:style style:name="T116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16_2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16_3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16_4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16_5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16_6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Cell56" style:family="table-cell">
      <style:table-cell-properties fo:background-color="#ffffff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117" style:family="paragraph" style:parent-style-name="Normal">
      <style:paragraph-properties fo:line-height="110%" fo:margin-top="0.106cm" fo:margin-bottom="0.106cm"/>
    </style:style>
    <style:style style:name="T117_1" style:family="text">
      <style:text-properties fo:color="#4f81bd" style:font-name="Arial" style:font-name-asian="Arial" style:font-name-complex="Arial" fo:language="en" fo:language-asian="ja" fo:language-complex="ar" fo:country="GB" fo:country-asian="JP" fo:country-complex="SA"/>
    </style:style>
    <style:style style:name="T117_2" style:family="text">
      <style:text-properties fo:color="#4f81bd" style:font-name="Arial" style:font-name-asian="Arial" style:font-name-complex="Arial" fo:language="en" fo:language-asian="ja" fo:language-complex="ar" fo:country="GB" fo:country-asian="JP" fo:country-complex="SA"/>
    </style:style>
    <style:style style:name="T117_3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Row17" style:family="table-row"/>
    <style:style style:name="Cell57" style:family="table-cell">
      <style:table-cell-properties fo:background-color="#ffffff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118" style:family="paragraph" style:parent-style-name="Normal">
      <style:paragraph-properties fo:line-height="110%" fo:margin-top="0.106cm" fo:margin-bottom="0.106cm"/>
    </style:style>
    <style:style style:name="T118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18_2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18_3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Cell58" style:family="table-cell">
      <style:table-cell-properties fo:background-color="#ffffff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119" style:family="paragraph" style:parent-style-name="Normal">
      <style:paragraph-properties fo:line-height="110%" fo:margin-top="0.106cm" fo:margin-bottom="0.106cm"/>
    </style:style>
    <style:style style:name="T119_1" style:family="text" style:parent-style-name="Strong">
      <style:text-properties fo:color="#4f81bd" style:font-name="Arial" style:font-name-asian="Arial" style:font-name-complex="Arial" fo:language="en" fo:language-asian="ja" fo:language-complex="ar" fo:country="GB" fo:country-asian="JP" fo:country-complex="SA" fo:font-weight="normal" style:font-weight-asian="normal" style:font-weight-complex="normal"/>
    </style:style>
    <style:style style:name="T119_2" style:family="text" style:parent-style-name="Strong">
      <style:text-properties fo:color="#4f81bd" style:font-name="Arial" style:font-name-asian="Arial" style:font-name-complex="Arial" fo:language="en" fo:language-asian="ja" fo:language-complex="ar" fo:country="GB" fo:country-asian="JP" fo:country-complex="SA" fo:font-weight="normal" style:font-weight-asian="normal" style:font-weight-complex="normal"/>
    </style:style>
    <style:style style:name="T119_3" style:family="text" style:parent-style-name="Strong">
      <style:text-properties fo:color="#4f81bd" style:font-name="Arial" style:font-name-asian="Arial" style:font-name-complex="Arial" fo:language="en" fo:language-asian="ja" fo:language-complex="ar" fo:country="GB" fo:country-asian="JP" fo:country-complex="SA" fo:font-weight="normal" style:font-weight-asian="normal" style:font-weight-complex="normal"/>
    </style:style>
    <style:style style:name="T119_4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19_5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19_6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19_7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19_8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19_9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Row18" style:family="table-row"/>
    <style:style style:name="Cell59" style:family="table-cell">
      <style:table-cell-properties fo:background-color="#ffffff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120" style:family="paragraph" style:parent-style-name="Normal">
      <style:paragraph-properties fo:line-height="110%" fo:margin-top="0.106cm" fo:margin-bottom="0.106cm"/>
    </style:style>
    <style:style style:name="T120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Cell60" style:family="table-cell">
      <style:table-cell-properties fo:background-color="#ffffff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121" style:family="paragraph" style:parent-style-name="Normal">
      <style:paragraph-properties fo:line-height="110%" fo:margin-top="0.106cm" fo:margin-bottom="0.106cm"/>
    </style:style>
    <style:style style:name="T121_1" style:family="text" style:parent-style-name="Strong">
      <style:text-properties fo:color="#4f81bd" style:font-name="Arial" style:font-name-asian="Arial" style:font-name-complex="Arial" fo:language="en" fo:language-asian="ja" fo:language-complex="ar" fo:country="GB" fo:country-asian="JP" fo:country-complex="SA" fo:font-weight="normal" style:font-weight-asian="normal" style:font-weight-complex="normal"/>
    </style:style>
    <style:style style:name="T121_2" style:family="text" style:parent-style-name="Strong">
      <style:text-properties fo:color="#4f81bd" style:font-name="Arial" style:font-name-asian="Arial" style:font-name-complex="Arial" fo:language="en" fo:language-asian="ja" fo:language-complex="ar" fo:country="GB" fo:country-asian="JP" fo:country-complex="SA" fo:font-weight="normal" style:font-weight-asian="normal" style:font-weight-complex="normal"/>
    </style:style>
    <style:style style:name="T121_3" style:family="text" style:parent-style-name="Strong">
      <style:text-properties fo:color="#4f81bd" style:font-name="Arial" style:font-name-asian="Arial" style:font-name-complex="Arial" fo:language="en" fo:language-asian="ja" fo:language-complex="ar" fo:country="GB" fo:country-asian="JP" fo:country-complex="SA" fo:font-weight="normal" style:font-weight-asian="normal" style:font-weight-complex="normal"/>
    </style:style>
    <style:style style:name="T121_4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21_5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21_6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21_7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21_8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21_9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21_10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21_1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21_12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Row19" style:family="table-row"/>
    <style:style style:name="Cell61" style:family="table-cell">
      <style:table-cell-properties fo:background-color="#ffffff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122" style:family="paragraph" style:parent-style-name="Normal">
      <style:paragraph-properties fo:line-height="110%" fo:margin-top="0.106cm" fo:margin-bottom="0.106cm"/>
    </style:style>
    <style:style style:name="T122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Cell62" style:family="table-cell">
      <style:table-cell-properties fo:background-color="#ffffff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123" style:family="paragraph" style:parent-style-name="Normal">
      <style:paragraph-properties fo:line-height="110%" fo:margin-top="0.106cm" fo:margin-bottom="0.106cm"/>
    </style:style>
    <style:style style:name="T123_1" style:family="text" style:parent-style-name="Strong">
      <style:text-properties fo:color="#4f81bd" style:font-name="Arial" style:font-name-asian="Arial" style:font-name-complex="Arial" fo:language="en" fo:language-asian="ja" fo:language-complex="ar" fo:country="GB" fo:country-asian="JP" fo:country-complex="SA" fo:font-weight="normal" style:font-weight-asian="normal" style:font-weight-complex="normal"/>
    </style:style>
    <style:style style:name="T123_2" style:family="text" style:parent-style-name="Strong">
      <style:text-properties fo:color="#4f81bd" style:font-name="Arial" style:font-name-asian="Arial" style:font-name-complex="Arial" fo:language="en" fo:language-asian="ja" fo:language-complex="ar" fo:country="GB" fo:country-asian="JP" fo:country-complex="SA" fo:font-weight="normal" style:font-weight-asian="normal" style:font-weight-complex="normal"/>
    </style:style>
    <style:style style:name="T123_3" style:family="text" style:parent-style-name="Strong">
      <style:text-properties fo:color="#4f81bd" style:font-name="Arial" style:font-name-asian="Arial" style:font-name-complex="Arial" fo:language="en" fo:language-asian="ja" fo:language-complex="ar" fo:country="GB" fo:country-asian="JP" fo:country-complex="SA" fo:font-weight="normal" style:font-weight-asian="normal" style:font-weight-complex="normal"/>
    </style:style>
    <style:style style:name="T123_4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23_5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23_6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23_7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23_8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Row20" style:family="table-row"/>
    <style:style style:name="Cell63" style:family="table-cell">
      <style:table-cell-properties fo:background-color="#ffffff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124" style:family="paragraph" style:parent-style-name="Normal">
      <style:paragraph-properties fo:line-height="110%" fo:margin-top="0.106cm" fo:margin-bottom="0.106cm"/>
    </style:style>
    <style:style style:name="T124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24_2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24_3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Cell64" style:family="table-cell">
      <style:table-cell-properties fo:background-color="#ffffff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125" style:family="paragraph" style:parent-style-name="Normal">
      <style:paragraph-properties fo:line-height="110%" fo:margin-top="0.106cm" fo:margin-bottom="0.106cm"/>
    </style:style>
    <style:style style:name="T125_1" style:family="text" style:parent-style-name="Strong">
      <style:text-properties fo:color="#4f81bd" style:font-name="Arial" style:font-name-asian="Arial" style:font-name-complex="Arial" fo:language="en" fo:language-asian="ja" fo:language-complex="ar" fo:country="GB" fo:country-asian="JP" fo:country-complex="SA" fo:font-weight="normal" style:font-weight-asian="normal" style:font-weight-complex="normal"/>
    </style:style>
    <style:style style:name="T125_2" style:family="text" style:parent-style-name="Strong">
      <style:text-properties fo:color="#4f81bd" style:font-name="Arial" style:font-name-asian="Arial" style:font-name-complex="Arial" fo:language="en" fo:language-asian="ja" fo:language-complex="ar" fo:country="GB" fo:country-asian="JP" fo:country-complex="SA" fo:font-weight="normal" style:font-weight-asian="normal" style:font-weight-complex="normal"/>
    </style:style>
    <style:style style:name="T125_3" style:family="text" style:parent-style-name="Strong">
      <style:text-properties fo:color="#4f81bd" style:font-name="Arial" style:font-name-asian="Arial" style:font-name-complex="Arial" fo:language="en" fo:language-asian="ja" fo:language-complex="ar" fo:country="GB" fo:country-asian="JP" fo:country-complex="SA" fo:font-weight="normal" style:font-weight-asian="normal" style:font-weight-complex="normal"/>
    </style:style>
    <style:style style:name="T125_4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25_5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25_6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25_7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25_8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25_9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25_10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25_1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Row21" style:family="table-row"/>
    <style:style style:name="Cell65" style:family="table-cell">
      <style:table-cell-properties fo:background-color="#ffffff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126" style:family="paragraph" style:parent-style-name="Normal">
      <style:paragraph-properties fo:line-height="110%" fo:margin-top="0.106cm" fo:margin-bottom="0.106cm"/>
    </style:style>
    <style:style style:name="T126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26_2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Cell66" style:family="table-cell">
      <style:table-cell-properties fo:background-color="#ffffff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127" style:family="paragraph" style:parent-style-name="Normal">
      <style:paragraph-properties fo:line-height="110%" fo:margin-top="0.106cm" fo:margin-bottom="0.106cm"/>
    </style:style>
    <style:style style:name="T127_1" style:family="text" style:parent-style-name="Strong">
      <style:text-properties fo:color="#4f81bd" style:font-name="Arial" style:font-name-asian="Arial" style:font-name-complex="Arial" fo:language="en" fo:language-asian="ja" fo:language-complex="ar" fo:country="GB" fo:country-asian="JP" fo:country-complex="SA" fo:font-weight="normal" style:font-weight-asian="normal" style:font-weight-complex="normal"/>
    </style:style>
    <style:style style:name="T127_2" style:family="text" style:parent-style-name="Strong">
      <style:text-properties fo:color="#4f81bd" style:font-name="Arial" style:font-name-asian="Arial" style:font-name-complex="Arial" fo:language="en" fo:language-asian="ja" fo:language-complex="ar" fo:country="GB" fo:country-asian="JP" fo:country-complex="SA" fo:font-weight="normal" style:font-weight-asian="normal" style:font-weight-complex="normal"/>
    </style:style>
    <style:style style:name="T127_3" style:family="text" style:parent-style-name="Strong">
      <style:text-properties fo:color="#4f81bd" style:font-name="Arial" style:font-name-asian="Arial" style:font-name-complex="Arial" fo:language="en" fo:language-asian="ja" fo:language-complex="ar" fo:country="GB" fo:country-asian="JP" fo:country-complex="SA" fo:font-weight="normal" style:font-weight-asian="normal" style:font-weight-complex="normal"/>
    </style:style>
    <style:style style:name="T127_4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27_5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27_6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27_7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27_8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27_9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27_10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27_1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27_12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27_13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27_14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27_15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27_16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27_17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Row22" style:family="table-row"/>
    <style:style style:name="Cell67" style:family="table-cell">
      <style:table-cell-properties fo:background-color="#ffffff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128" style:family="paragraph" style:parent-style-name="Normal">
      <style:paragraph-properties fo:line-height="110%" fo:margin-top="0.106cm" fo:margin-bottom="0.106cm"/>
    </style:style>
    <style:style style:name="T128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28_2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28_3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Cell68" style:family="table-cell">
      <style:table-cell-properties fo:background-color="#ffffff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129" style:family="paragraph" style:parent-style-name="Normal">
      <style:paragraph-properties fo:line-height="110%" fo:margin-top="0.106cm" fo:margin-bottom="0.106cm"/>
    </style:style>
    <style:style style:name="T129_1" style:family="text" style:parent-style-name="Strong">
      <style:text-properties fo:color="#4f81bd" style:font-name="Arial" style:font-name-asian="Arial" style:font-name-complex="Arial" fo:language="en" fo:language-asian="ja" fo:language-complex="ar" fo:country="GB" fo:country-asian="JP" fo:country-complex="SA" fo:font-weight="normal" style:font-weight-asian="normal" style:font-weight-complex="normal"/>
    </style:style>
    <style:style style:name="T129_2" style:family="text" style:parent-style-name="Strong">
      <style:text-properties fo:color="#4f81bd" style:font-name="Arial" style:font-name-asian="Arial" style:font-name-complex="Arial" fo:language="en" fo:language-asian="ja" fo:language-complex="ar" fo:country="GB" fo:country-asian="JP" fo:country-complex="SA" fo:font-weight="normal" style:font-weight-asian="normal" style:font-weight-complex="normal"/>
    </style:style>
    <style:style style:name="T129_3" style:family="text" style:parent-style-name="Strong">
      <style:text-properties fo:color="#4f81bd" style:font-name="Arial" style:font-name-asian="Arial" style:font-name-complex="Arial" fo:language="en" fo:language-asian="ja" fo:language-complex="ar" fo:country="GB" fo:country-asian="JP" fo:country-complex="SA" fo:font-weight="normal" style:font-weight-asian="normal" style:font-weight-complex="normal"/>
    </style:style>
    <style:style style:name="T129_4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29_5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29_6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Row23" style:family="table-row"/>
    <style:style style:name="Cell69" style:family="table-cell">
      <style:table-cell-properties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130" style:family="paragraph" style:parent-style-name="Normal">
      <style:paragraph-properties fo:line-height="110%" fo:margin-top="0.106cm" fo:margin-bottom="0.106cm"/>
    </style:style>
    <style:style style:name="T130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30_2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30_3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Cell70" style:family="table-cell">
      <style:table-cell-properties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131" style:family="paragraph" style:parent-style-name="Normal">
      <style:paragraph-properties fo:line-height="110%" fo:margin-top="0.106cm" fo:margin-bottom="0.106cm"/>
    </style:style>
    <style:style style:name="T131_1" style:family="text" style:parent-style-name="Strong">
      <style:text-properties fo:color="#4f81bd" style:font-name="Arial" style:font-name-asian="Arial" style:font-name-complex="Arial" fo:language="en" fo:language-asian="ja" fo:language-complex="ar" fo:country="GB" fo:country-asian="JP" fo:country-complex="SA" fo:font-weight="normal" style:font-weight-asian="normal" style:font-weight-complex="normal"/>
    </style:style>
    <style:style style:name="T131_2" style:family="text" style:parent-style-name="Strong">
      <style:text-properties fo:color="#4f81bd" style:font-name="Arial" style:font-name-asian="Arial" style:font-name-complex="Arial" fo:language="en" fo:language-asian="ja" fo:language-complex="ar" fo:country="GB" fo:country-asian="JP" fo:country-complex="SA" fo:font-weight="normal" style:font-weight-asian="normal" style:font-weight-complex="normal"/>
    </style:style>
    <style:style style:name="T131_3" style:family="text" style:parent-style-name="Strong">
      <style:text-properties fo:color="#4f81bd" style:font-name="Arial" style:font-name-asian="Arial" style:font-name-complex="Arial" fo:language="en" fo:language-asian="ja" fo:language-complex="ar" fo:country="GB" fo:country-asian="JP" fo:country-complex="SA" fo:font-weight="normal" style:font-weight-asian="normal" style:font-weight-complex="normal"/>
    </style:style>
    <style:style style:name="T131_4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 fo:font-weight="bold" style:font-weight-asian="bold" style:font-weight-complex="bold"/>
    </style:style>
    <style:style style:name="T131_5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31_6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31_7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31_8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31_9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31_10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31_1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Row24" style:family="table-row"/>
    <style:style style:name="Cell71" style:family="table-cell">
      <style:table-cell-properties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132" style:family="paragraph" style:parent-style-name="Normal">
      <style:paragraph-properties fo:line-height="110%" fo:margin-top="0.106cm" fo:margin-bottom="0.106cm"/>
    </style:style>
    <style:style style:name="T132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Cell72" style:family="table-cell">
      <style:table-cell-properties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133" style:family="paragraph" style:parent-style-name="Normal">
      <style:paragraph-properties fo:line-height="110%" fo:margin-top="0.106cm" fo:margin-bottom="0.106cm"/>
    </style:style>
    <style:style style:name="T133_1" style:family="text" style:parent-style-name="Strong">
      <style:text-properties fo:color="#4f81bd" style:font-name="Arial" style:font-name-asian="Arial" style:font-name-complex="Arial" fo:language="en" fo:language-asian="ja" fo:language-complex="ar" fo:country="GB" fo:country-asian="JP" fo:country-complex="SA" fo:font-weight="normal" style:font-weight-asian="normal" style:font-weight-complex="normal"/>
    </style:style>
    <style:style style:name="T133_2" style:family="text" style:parent-style-name="Strong">
      <style:text-properties fo:color="#4f81bd" style:font-name="Arial" style:font-name-asian="Arial" style:font-name-complex="Arial" fo:language="en" fo:language-asian="ja" fo:language-complex="ar" fo:country="GB" fo:country-asian="JP" fo:country-complex="SA" fo:font-weight="normal" style:font-weight-asian="normal" style:font-weight-complex="normal"/>
    </style:style>
    <style:style style:name="T133_3" style:family="text" style:parent-style-name="Strong">
      <style:text-properties fo:color="#4f81bd" style:font-name="Arial" style:font-name-asian="Arial" style:font-name-complex="Arial" fo:language="en" fo:language-asian="ja" fo:language-complex="ar" fo:country="GB" fo:country-asian="JP" fo:country-complex="SA" fo:font-weight="normal" style:font-weight-asian="normal" style:font-weight-complex="normal"/>
    </style:style>
    <style:style style:name="T133_4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33_5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33_6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33_7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33_8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33_9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33_10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33_1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33_12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33_13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33_14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33_15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33_16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33_17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133_18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P134" style:family="paragraph" style:parent-style-name="Heading_20_1">
      <style:paragraph-properties fo:break-before="page"/>
    </style:style>
    <style:style style:name="T134_1" style:family="text"/>
    <style:style style:name="P135" style:family="paragraph" style:parent-style-name="Heading_20_2"/>
    <style:style style:name="T135_1" style:family="text"/>
    <style:style style:name="P136" style:family="paragraph" style:parent-style-name="Normal"/>
    <style:style style:name="FR4" style:family="graphic" style:parent-style-name="Normal">
      <style:graphic-properties draw:stroke="none" draw:fill="none" fo:border-top="none" fo:border-bottom="none" fo:border-left="none" fo:border-right="none" fo:clip="rect(1.193cm 2.569cm 0cm 2.248cm)" style:flow-with-text="false" style:run-through="foreground" draw:auto-grow-height="false" draw:auto-grow-width="false"/>
    </style:style>
    <style:style style:name="T136_1" style:family="text"/>
    <style:style style:name="T136_2" style:family="text">
      <style:text-properties fo:font-style="italic" style:font-style-asian="italic" style:font-style-complex="italic" fo:font-weight="bold" style:font-weight-asian="bold" style:font-weight-complex="bold"/>
    </style:style>
    <style:style style:name="T136_3" style:family="text">
      <style:text-properties fo:font-style="italic" style:font-style-asian="italic" style:font-style-complex="italic" fo:font-weight="bold" style:font-weight-asian="bold" style:font-weight-complex="bold"/>
    </style:style>
    <style:style style:name="T136_4" style:family="text">
      <style:text-properties fo:font-style="italic" style:font-style-asian="italic" style:font-style-complex="italic" fo:font-weight="bold" style:font-weight-asian="bold" style:font-weight-complex="bold"/>
    </style:style>
    <style:style style:name="T136_5" style:family="text"/>
    <style:style style:name="T136_6" style:family="text"/>
    <style:style style:name="T136_7" style:family="text"/>
    <style:style style:name="T136_8" style:family="text"/>
    <style:style style:name="T136_9" style:family="text"/>
    <style:style style:name="T136_10" style:family="text"/>
    <style:style style:name="T136_11" style:family="text">
      <style:text-properties fo:font-style="italic" style:font-style-asian="italic" style:font-style-complex="italic" fo:font-weight="bold" style:font-weight-asian="bold" style:font-weight-complex="bold"/>
    </style:style>
    <style:style style:name="T136_12" style:family="text">
      <style:text-properties fo:font-style="italic" style:font-style-asian="italic" style:font-style-complex="italic" fo:font-weight="bold" style:font-weight-asian="bold" style:font-weight-complex="bold"/>
    </style:style>
    <style:style style:name="T136_13" style:family="text">
      <style:text-properties fo:font-weight="bold" style:font-weight-asian="bold" style:font-weight-complex="bold"/>
    </style:style>
    <style:style style:name="T136_14" style:family="text"/>
    <style:style style:name="T136_15" style:family="text"/>
    <style:style style:name="T136_16" style:family="text"/>
    <style:style style:name="T136_17" style:family="text"/>
    <style:style style:name="T136_18" style:family="text">
      <style:text-properties fo:font-style="italic" style:font-style-asian="italic" style:font-style-complex="italic" fo:font-weight="bold" style:font-weight-asian="bold" style:font-weight-complex="bold"/>
    </style:style>
    <style:style style:name="T136_19" style:family="text">
      <style:text-properties fo:font-style="italic" style:font-style-asian="italic" style:font-style-complex="italic" fo:font-weight="bold" style:font-weight-asian="bold" style:font-weight-complex="bold"/>
    </style:style>
    <style:style style:name="T136_20" style:family="text"/>
    <style:style style:name="T136_21" style:family="text">
      <style:text-properties fo:font-style="italic" style:font-style-asian="italic" style:font-style-complex="italic" fo:font-weight="bold" style:font-weight-asian="bold" style:font-weight-complex="bold"/>
    </style:style>
    <style:style style:name="T136_22" style:family="text">
      <style:text-properties fo:font-style="italic" style:font-style-asian="italic" style:font-style-complex="italic" fo:font-weight="bold" style:font-weight-asian="bold" style:font-weight-complex="bold"/>
    </style:style>
    <style:style style:name="T136_23" style:family="text">
      <style:text-properties fo:font-weight="bold" style:font-weight-asian="bold" style:font-weight-complex="bold"/>
    </style:style>
    <style:style style:name="T136_24" style:family="text"/>
    <style:style style:name="P137" style:family="paragraph" style:parent-style-name="Normal"/>
    <style:style style:name="T137_1" style:family="text"/>
    <style:style style:name="T137_2" style:family="text"/>
    <style:style style:name="T137_3" style:family="text"/>
    <style:style style:name="T137_4" style:family="text"/>
    <style:style style:name="T137_5" style:family="text"/>
    <style:style style:name="T137_6" style:family="text"/>
    <style:style style:name="T137_7" style:family="text"/>
    <style:style style:name="T137_8" style:family="text"/>
    <style:style style:name="T137_9" style:family="text"/>
    <style:style style:name="T137_10" style:family="text"/>
    <style:style style:name="T137_11" style:family="text"/>
    <style:style style:name="T137_12" style:family="text"/>
    <style:style style:name="T137_13" style:family="text"/>
    <style:style style:name="T137_14" style:family="text"/>
    <style:style style:name="T137_15" style:family="text"/>
    <style:style style:name="T137_16" style:family="text"/>
    <style:style style:name="T137_17" style:family="text"/>
    <style:style style:name="T137_18" style:family="text"/>
    <style:style style:name="T137_19" style:family="text"/>
    <style:style style:name="T137_20" style:family="text"/>
    <style:style style:name="T137_21" style:family="text"/>
    <style:style style:name="T137_22" style:family="text"/>
    <style:style style:name="T137_23" style:family="text"/>
    <style:style style:name="T137_24" style:family="text"/>
    <style:style style:name="T137_25" style:family="text"/>
    <style:style style:name="T137_26" style:family="text"/>
    <style:style style:name="T137_27" style:family="text"/>
    <style:style style:name="T137_28" style:family="text"/>
    <style:style style:name="T137_29" style:family="text"/>
    <style:style style:name="T137_30" style:family="text"/>
    <style:style style:name="T137_31" style:family="text"/>
    <style:style style:name="T137_32" style:family="text"/>
    <style:style style:name="T137_33" style:family="text"/>
    <style:style style:name="T137_34" style:family="text"/>
    <style:style style:name="T137_35" style:family="text"/>
    <style:style style:name="T137_36" style:family="text"/>
    <style:style style:name="T137_37" style:family="text"/>
    <style:style style:name="T137_38" style:family="text"/>
    <style:style style:name="T137_39" style:family="text"/>
    <style:style style:name="T137_40" style:family="text"/>
    <style:style style:name="T137_41" style:family="text"/>
    <style:style style:name="T137_42" style:family="text"/>
    <style:style style:name="T137_43" style:family="text"/>
    <style:style style:name="T137_44" style:family="text"/>
    <style:style style:name="T137_45" style:family="text"/>
    <style:style style:name="T137_46" style:family="text"/>
    <style:style style:name="T137_47" style:family="text"/>
    <style:style style:name="T137_48" style:family="text"/>
    <style:style style:name="T137_49" style:family="text"/>
    <style:style style:name="P138" style:family="paragraph" style:parent-style-name="Normal"/>
    <style:style style:name="T138_1" style:family="text"/>
    <style:style style:name="T138_2" style:family="text"/>
    <style:style style:name="T138_3" style:family="text"/>
    <style:style style:name="T138_4" style:family="text"/>
    <style:style style:name="T138_5" style:family="text"/>
    <style:style style:name="T138_6" style:family="text"/>
    <style:style style:name="P139" style:family="paragraph" style:parent-style-name="Heading_20_2">
      <style:paragraph-properties fo:margin-top="0.141cm" fo:margin-bottom="0.141cm"/>
    </style:style>
    <style:style style:name="T139_1" style:family="text"/>
    <style:style style:name="Table6" style:family="table">
      <style:table-properties table:align="left" style:width="18.018cm" fo:margin-left="0cm"/>
    </style:style>
    <style:style style:name="Column18" style:family="table-column">
      <style:table-column-properties style:column-width="10.25cm"/>
    </style:style>
    <style:style style:name="Column19" style:family="table-column">
      <style:table-column-properties style:column-width="3.498cm"/>
    </style:style>
    <style:style style:name="Column20" style:family="table-column">
      <style:table-column-properties style:column-width="4.27cm"/>
    </style:style>
    <style:style style:name="Row25" style:family="table-row"/>
    <style:style style:name="Cell73" style:family="table-cell">
      <style:table-cell-properties fo:background-color="#c6d9f0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140" style:family="paragraph" style:parent-style-name="Normal">
      <style:paragraph-properties fo:line-height="110%" fo:margin-top="0cm" fo:keep-with-next="always" fo:keep-together="always"/>
    </style:style>
    <style:style style:name="T140_1" style:family="text">
      <style:text-properties fo:color="#00000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Cell74" style:family="table-cell">
      <style:table-cell-properties fo:background-color="#c6d9f0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141" style:family="paragraph" style:parent-style-name="Normal">
      <style:paragraph-properties fo:line-height="110%" fo:margin-top="0cm" fo:keep-with-next="always" fo:keep-together="always"/>
    </style:style>
    <style:style style:name="T141_1" style:family="text">
      <style:text-properties fo:color="#00000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Cell75" style:family="table-cell">
      <style:table-cell-properties fo:background-color="#c6d9f0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142" style:family="paragraph" style:parent-style-name="Normal">
      <style:paragraph-properties fo:text-align="left" fo:line-height="110%" fo:margin-top="0cm" fo:keep-with-next="always" fo:keep-together="always"/>
    </style:style>
    <style:style style:name="T142_1" style:family="text">
      <style:text-properties fo:color="#00000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Row26" style:family="table-row"/>
    <style:style style:name="Cell76" style:family="table-cell">
      <style:table-cell-properties fo:background-color="#d6e4f0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143" style:family="paragraph" style:parent-style-name="Normal">
      <style:paragraph-properties fo:text-align="left" fo:line-height="110%" fo:margin-top="0cm" fo:keep-with-next="always" fo:keep-together="always"/>
    </style:style>
    <style:style style:name="T143_1" style:family="text">
      <style:text-properties fo:color="#2e75b6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Row27" style:family="table-row"/>
    <style:style style:name="Cell77" style:family="table-cell">
      <style:table-cell-properties fo:background-color="#ffffff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144" style:family="paragraph" style:parent-style-name="Normal">
      <style:paragraph-properties fo:line-height="110%" fo:margin-top="0cm" fo:keep-with-next="always" fo:keep-together="always"/>
    </style:style>
    <style:style style:name="T144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144_2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144_3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Cell78" style:family="table-cell">
      <style:table-cell-properties fo:background-color="#ffffff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145" style:family="paragraph" style:parent-style-name="Normal">
      <style:paragraph-properties fo:line-height="110%" fo:margin-top="0cm" fo:keep-with-next="always" fo:keep-together="always"/>
    </style:style>
    <style:style style:name="T145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Cell79" style:family="table-cell">
      <style:table-cell-properties fo:background-color="#bfbfbf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146" style:family="paragraph" style:parent-style-name="Normal">
      <style:paragraph-properties fo:text-align="left" fo:line-height="110%" fo:margin-top="0cm" fo:keep-with-next="always" fo:keep-together="always"/>
    </style:style>
    <style:style style:name="T146_1" style:family="text">
      <style:text-properties fo:font-style="italic" style:font-style-asian="italic" style:font-style-complex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146_2" style:family="text">
      <style:text-properties fo:font-style="italic" style:font-style-asian="italic" style:font-style-complex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146_3" style:family="text">
      <style:text-properties fo:font-style="italic" style:font-style-asian="italic" style:font-style-complex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146_4" style:family="text">
      <style:text-properties fo:font-style="italic" style:font-style-asian="italic" style:font-style-complex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146_5" style:family="text">
      <style:text-properties fo:font-style="italic" style:font-style-asian="italic" style:font-style-complex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146_6" style:family="text">
      <style:text-properties fo:font-style="italic" style:font-style-asian="italic" style:font-style-complex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Row28" style:family="table-row">
      <style:table-row-properties style:min-row-height="0.838cm"/>
    </style:style>
    <style:style style:name="Cell80" style:family="table-cell">
      <style:table-cell-properties fo:background-color="#d6e4f0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147" style:family="paragraph" style:parent-style-name="Normal">
      <style:paragraph-properties fo:text-align="left" fo:line-height="110%" fo:margin-top="0cm" fo:keep-with-next="always" fo:keep-together="always"/>
    </style:style>
    <style:style style:name="T147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Row29" style:family="table-row"/>
    <style:style style:name="Cell81" style:family="table-cell">
      <style:table-cell-properties fo:background-color="#ffffff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148" style:family="paragraph" style:parent-style-name="Normal">
      <style:paragraph-properties fo:line-height="110%" fo:margin-top="0cm" fo:keep-with-next="always" fo:keep-together="always"/>
    </style:style>
    <style:style style:name="T148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Cell82" style:family="table-cell">
      <style:table-cell-properties fo:background-color="#ffffff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149" style:family="paragraph" style:parent-style-name="Normal">
      <style:paragraph-properties fo:line-height="110%" fo:margin-top="0cm" fo:keep-with-next="always" fo:keep-together="always"/>
    </style:style>
    <style:style style:name="T149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Cell83" style:family="table-cell">
      <style:table-cell-properties fo:background-color="#c3d69b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150" style:family="paragraph" style:parent-style-name="Normal">
      <style:paragraph-properties fo:text-align="left" fo:line-height="110%" fo:margin-top="0cm" fo:keep-with-next="always" fo:keep-together="always"/>
    </style:style>
    <style:style style:name="T150_1" style:family="text">
      <style:text-properties fo:font-style="italic" style:font-style-asian="italic" style:font-style-complex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150_2" style:family="text">
      <style:text-properties fo:font-style="italic" style:font-style-asian="italic" style:font-style-complex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Row30" style:family="table-row"/>
    <style:style style:name="Cell84" style:family="table-cell">
      <style:table-cell-properties fo:background-color="#d6e4f0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151" style:family="paragraph" style:parent-style-name="Normal">
      <style:paragraph-properties fo:text-align="left" fo:line-height="110%" fo:margin-top="0cm" fo:keep-with-next="always" fo:keep-together="always"/>
    </style:style>
    <style:style style:name="T151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T151_2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T151_3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T151_4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T151_5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Row31" style:family="table-row"/>
    <style:style style:name="Cell85" style:family="table-cell">
      <style:table-cell-properties fo:background-color="#ffffff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152" style:family="paragraph" style:parent-style-name="Normal">
      <style:paragraph-properties fo:line-height="110%" fo:margin-top="0cm" fo:keep-with-next="always" fo:keep-together="always"/>
    </style:style>
    <style:style style:name="T152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Cell86" style:family="table-cell">
      <style:table-cell-properties fo:background-color="#ffffff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153" style:family="paragraph" style:parent-style-name="Normal">
      <style:paragraph-properties fo:line-height="110%" fo:margin-top="0cm" fo:keep-with-next="always" fo:keep-together="always"/>
    </style:style>
    <style:style style:name="T153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Cell87" style:family="table-cell">
      <style:table-cell-properties fo:background-color="#c3d69b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154" style:family="paragraph" style:parent-style-name="Normal">
      <style:paragraph-properties fo:text-align="left" fo:line-height="110%" fo:margin-top="0cm" fo:keep-with-next="always" fo:keep-together="always"/>
    </style:style>
    <style:style style:name="T154_1" style:family="text">
      <style:text-properties fo:font-style="italic" style:font-style-asian="italic" style:font-style-complex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154_2" style:family="text">
      <style:text-properties fo:font-style="italic" style:font-style-asian="italic" style:font-style-complex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Row32" style:family="table-row"/>
    <style:style style:name="Cell88" style:family="table-cell">
      <style:table-cell-properties fo:background-color="#ffffff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155" style:family="paragraph" style:parent-style-name="Normal">
      <style:paragraph-properties fo:line-height="110%" fo:margin-top="0cm" fo:keep-with-next="always" fo:keep-together="always"/>
    </style:style>
    <style:style style:name="T155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Cell89" style:family="table-cell">
      <style:table-cell-properties fo:background-color="#ffffff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156" style:family="paragraph" style:parent-style-name="Normal">
      <style:paragraph-properties fo:line-height="110%" fo:margin-top="0cm" fo:keep-with-next="always" fo:keep-together="always"/>
    </style:style>
    <style:style style:name="T156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Cell90" style:family="table-cell">
      <style:table-cell-properties fo:background-color="#9bbb59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157" style:family="paragraph" style:parent-style-name="Normal">
      <style:paragraph-properties fo:text-align="left" fo:line-height="110%" fo:margin-top="0cm" fo:keep-with-next="always" fo:keep-together="always"/>
    </style:style>
    <style:style style:name="T157_1" style:family="text">
      <style:text-properties fo:font-style="italic" style:font-style-asian="italic" style:font-style-complex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157_2" style:family="text">
      <style:text-properties fo:font-style="italic" style:font-style-asian="italic" style:font-style-complex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157_3" style:family="text">
      <style:text-properties fo:font-style="italic" style:font-style-asian="italic" style:font-style-complex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157_4" style:family="text">
      <style:text-properties fo:font-style="italic" style:font-style-asian="italic" style:font-style-complex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157_5" style:family="text">
      <style:text-properties fo:font-style="italic" style:font-style-asian="italic" style:font-style-complex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157_6" style:family="text">
      <style:text-properties fo:font-style="italic" style:font-style-asian="italic" style:font-style-complex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157_7" style:family="text">
      <style:text-properties fo:font-style="italic" style:font-style-asian="italic" style:font-style-complex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Row33" style:family="table-row"/>
    <style:style style:name="Cell91" style:family="table-cell">
      <style:table-cell-properties fo:background-color="#d6e4f0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158" style:family="paragraph" style:parent-style-name="Normal">
      <style:paragraph-properties fo:text-align="left" fo:line-height="110%" fo:margin-top="0cm" fo:keep-with-next="always" fo:keep-together="always"/>
    </style:style>
    <style:style style:name="T158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Row34" style:family="table-row"/>
    <style:style style:name="Cell92" style:family="table-cell">
      <style:table-cell-properties fo:background-color="#ffffff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159" style:family="paragraph" style:parent-style-name="Normal">
      <style:paragraph-properties fo:line-height="110%" fo:margin-top="0cm" fo:keep-with-next="always" fo:keep-together="always"/>
    </style:style>
    <style:style style:name="T159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Cell93" style:family="table-cell">
      <style:table-cell-properties fo:background-color="#ffffff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160" style:family="paragraph" style:parent-style-name="Normal">
      <style:paragraph-properties fo:line-height="110%" fo:margin-top="0cm" fo:keep-with-next="always" fo:keep-together="always"/>
    </style:style>
    <style:style style:name="T160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Cell94" style:family="table-cell">
      <style:table-cell-properties fo:background-color="#9bbb59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161" style:family="paragraph" style:parent-style-name="Normal">
      <style:paragraph-properties fo:text-align="left" fo:line-height="110%" fo:margin-top="0cm" fo:keep-with-next="always" fo:keep-together="always"/>
    </style:style>
    <style:style style:name="T161_1" style:family="text">
      <style:text-properties fo:font-style="italic" style:font-style-asian="italic" style:font-style-complex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161_2" style:family="text">
      <style:text-properties fo:font-style="italic" style:font-style-asian="italic" style:font-style-complex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161_3" style:family="text">
      <style:text-properties fo:font-style="italic" style:font-style-asian="italic" style:font-style-complex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Row35" style:family="table-row"/>
    <style:style style:name="Cell95" style:family="table-cell">
      <style:table-cell-properties fo:background-color="#ffffff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162" style:family="paragraph" style:parent-style-name="Normal">
      <style:paragraph-properties fo:line-height="110%" fo:margin-top="0cm" fo:keep-with-next="always" fo:keep-together="always"/>
    </style:style>
    <style:style style:name="T162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Cell96" style:family="table-cell">
      <style:table-cell-properties fo:background-color="#ffffff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163" style:family="paragraph" style:parent-style-name="Normal">
      <style:paragraph-properties fo:line-height="110%" fo:margin-top="0cm" fo:keep-with-next="always" fo:keep-together="always"/>
    </style:style>
    <style:style style:name="T163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163_2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Cell97" style:family="table-cell">
      <style:table-cell-properties fo:background-color="#9bbb59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164" style:family="paragraph" style:parent-style-name="Normal">
      <style:paragraph-properties fo:text-align="left" fo:line-height="110%" fo:margin-top="0cm" fo:keep-with-next="always" fo:keep-together="always"/>
    </style:style>
    <style:style style:name="T164_1" style:family="text">
      <style:text-properties fo:font-style="italic" style:font-style-asian="italic" style:font-style-complex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164_2" style:family="text">
      <style:text-properties fo:font-style="italic" style:font-style-asian="italic" style:font-style-complex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164_3" style:family="text">
      <style:text-properties fo:font-style="italic" style:font-style-asian="italic" style:font-style-complex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Row36" style:family="table-row"/>
    <style:style style:name="Cell98" style:family="table-cell">
      <style:table-cell-properties fo:background-color="#d6e4f0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165" style:family="paragraph" style:parent-style-name="Normal">
      <style:paragraph-properties fo:text-align="left" fo:line-height="110%" fo:margin-top="0cm" fo:keep-with-next="always" fo:keep-together="always"/>
    </style:style>
    <style:style style:name="T165_1" style:family="text">
      <style:text-properties fo:color="#2e75b6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Row37" style:family="table-row"/>
    <style:style style:name="Cell99" style:family="table-cell">
      <style:table-cell-properties fo:background-color="#ffffff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166" style:family="paragraph" style:parent-style-name="Normal">
      <style:paragraph-properties fo:line-height="110%" fo:margin-top="0cm" fo:keep-with-next="always" fo:keep-together="always"/>
    </style:style>
    <style:style style:name="T166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Cell100" style:family="table-cell">
      <style:table-cell-properties fo:background-color="#ffffff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167" style:family="paragraph" style:parent-style-name="Normal">
      <style:paragraph-properties fo:line-height="110%" fo:margin-top="0cm" fo:keep-with-next="always" fo:keep-together="always"/>
    </style:style>
    <style:style style:name="T167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Cell101" style:family="table-cell">
      <style:table-cell-properties fo:background-color="#9bbb59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168" style:family="paragraph" style:parent-style-name="Normal">
      <style:paragraph-properties fo:text-align="left" fo:line-height="110%" fo:margin-top="0cm" fo:keep-with-next="always" fo:keep-together="always"/>
    </style:style>
    <style:style style:name="T168_1" style:family="text">
      <style:text-properties fo:font-style="italic" style:font-style-asian="italic" style:font-style-complex="italic" fo:color="#00000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168_2" style:family="text">
      <style:text-properties fo:font-style="italic" style:font-style-asian="italic" style:font-style-complex="italic" fo:color="#00000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P169" style:family="paragraph" style:parent-style-name="Heading_20_3"/>
    <style:style style:name="T169_1" style:family="text"/>
    <style:style style:name="P170" style:family="paragraph" style:parent-style-name="Normal"/>
    <style:style style:name="T170_1" style:family="text"/>
    <style:style style:name="T170_2" style:family="text"/>
    <style:style style:name="T170_3" style:family="text"/>
    <style:style style:name="T170_4" style:family="text"/>
    <style:style style:name="T170_5" style:family="text"/>
    <style:style style:name="T170_6" style:family="text"/>
    <style:style style:name="T170_7" style:family="text"/>
    <style:style style:name="T170_8" style:family="text"/>
    <style:style style:name="T170_9" style:family="text"/>
    <style:style style:name="T170_10" style:family="text"/>
    <style:style style:name="T170_11" style:family="text"/>
    <style:style style:name="T170_12" style:family="text"/>
    <style:style style:name="T170_13" style:family="text"/>
    <style:style style:name="T170_14" style:family="text"/>
    <style:style style:name="T170_15" style:family="text"/>
    <style:style style:name="T170_16" style:family="text"/>
    <style:style style:name="T170_17" style:family="text">
      <style:text-properties fo:font-weight="bold" style:font-weight-asian="bold" style:font-weight-complex="bold"/>
    </style:style>
    <style:style style:name="T170_18" style:family="text"/>
    <style:style style:name="T170_19" style:family="text"/>
    <style:style style:name="T170_20" style:family="text"/>
    <style:style style:name="T170_21" style:family="text"/>
    <style:style style:name="T170_22" style:family="text"/>
    <style:style style:name="T170_23" style:family="text"/>
    <style:style style:name="T170_24" style:family="text"/>
    <style:style style:name="T170_25" style:family="text"/>
    <style:style style:name="T170_26" style:family="text"/>
    <style:style style:name="T170_27" style:family="text"/>
    <style:style style:name="T170_28" style:family="text"/>
    <style:style style:name="P171" style:family="paragraph" style:parent-style-name="Heading_20_3"/>
    <style:style style:name="T171_1" style:family="text"/>
    <style:style style:name="P172" style:family="paragraph" style:parent-style-name="Normal"/>
    <style:style style:name="T172_1" style:family="text">
      <style:text-properties fo:font-weight="bold" style:font-weight-asian="bold" style:font-weight-complex="bold"/>
    </style:style>
    <style:style style:name="T172_2" style:family="text">
      <style:text-properties fo:font-weight="bold" style:font-weight-asian="bold" style:font-weight-complex="bold"/>
    </style:style>
    <style:style style:name="T172_3" style:family="text"/>
    <style:style style:name="T172_4" style:family="text" style:parent-style-name="Normal"/>
    <style:style style:name="P173" style:family="paragraph" style:parent-style-name="Footnote_20_text"/>
    <style:style style:name="T173_1" style:family="text"/>
    <style:style style:name="T173_2" style:family="text"/>
    <style:style style:name="T173_3" style:family="text"/>
    <style:style style:name="T173_4" style:family="text"/>
    <style:style style:name="T173_5" style:family="text"/>
    <style:style style:name="T173_6" style:family="text"/>
    <style:style style:name="T173_7" style:family="text"/>
    <style:style style:name="T173_8" style:family="text"/>
    <style:style style:name="T173_9" style:family="text"/>
    <style:style style:name="T173_10" style:family="text"/>
    <style:style style:name="T173_11" style:family="text"/>
    <style:style style:name="T173_12" style:family="text"/>
    <style:style style:name="T173_13" style:family="text"/>
    <style:style style:name="T173_14" style:family="text"/>
    <style:style style:name="T173_15" style:family="text"/>
    <style:style style:name="T173_16" style:family="text"/>
    <style:style style:name="T173_17" style:family="text"/>
    <style:style style:name="T173_18" style:family="text"/>
    <style:style style:name="T173_19" style:family="text"/>
    <style:style style:name="T173_20" style:family="text"/>
    <style:style style:name="T173_21" style:family="text"/>
    <style:style style:name="T173_22" style:family="text"/>
    <style:style style:name="P174" style:family="paragraph" style:parent-style-name="List_20_Paragraph">
      <style:paragraph-properties fo:text-indent="-0.63cm" fo:margin-top="0.141cm" fo:margin-left="0.949cm"/>
    </style:style>
    <style:style style:name="T174_1" style:family="text"/>
    <style:style style:name="T174_2" style:family="text"/>
    <style:style style:name="T174_3" style:family="text"/>
    <style:style style:name="T174_4" style:family="text"/>
    <style:style style:name="T174_5" style:family="text"/>
    <style:style style:name="T174_6" style:family="text"/>
    <style:style style:name="T174_7" style:family="text" style:parent-style-name="Internet_20_link">
      <style:text-properties fo:font-weight="bold" style:font-weight-asian="bold" style:font-weight-complex="bold"/>
    </style:style>
    <style:style style:name="T174_8" style:family="text"/>
    <style:style style:name="T174_9" style:family="text"/>
    <style:style style:name="T174_10" style:family="text"/>
    <style:style style:name="T174_11" style:family="text"/>
    <style:style style:name="T174_12" style:family="text"/>
    <style:style style:name="T174_13" style:family="text"/>
    <style:style style:name="T174_14" style:family="text"/>
    <style:style style:name="T174_15" style:family="text"/>
    <style:style style:name="T174_16" style:family="text"/>
    <style:style style:name="T174_17" style:family="text"/>
    <style:style style:name="T174_18" style:family="text"/>
    <style:style style:name="T174_19" style:family="text"/>
    <style:style style:name="T174_20" style:family="text"/>
    <style:style style:name="T174_21" style:family="text"/>
    <style:style style:name="T174_22" style:family="text"/>
    <style:style style:name="T174_23" style:family="text"/>
    <style:style style:name="T174_24" style:family="text"/>
    <style:style style:name="T174_25" style:family="text"/>
    <style:style style:name="T174_26" style:family="text"/>
    <style:style style:name="T174_27" style:family="text"/>
    <style:style style:name="T174_28" style:family="text"/>
    <style:style style:name="T174_29" style:family="text"/>
    <style:style style:name="P175" style:family="paragraph" style:parent-style-name="List_20_Paragraph">
      <style:paragraph-properties fo:text-indent="-0.63cm" fo:margin-top="0.141cm" fo:margin-left="0.949cm"/>
    </style:style>
    <style:style style:name="T175_1" style:family="text"/>
    <style:style style:name="T175_2" style:family="text"/>
    <style:style style:name="T175_3" style:family="text" style:parent-style-name="Internet_20_link">
      <style:text-properties fo:font-weight="bold" style:font-weight-asian="bold" style:font-weight-complex="bold"/>
    </style:style>
    <style:style style:name="T175_4" style:family="text"/>
    <style:style style:name="T175_5" style:family="text"/>
    <style:style style:name="T175_6" style:family="text"/>
    <style:style style:name="T175_7" style:family="text"/>
    <style:style style:name="T175_8" style:family="text"/>
    <style:style style:name="T175_9" style:family="text"/>
    <style:style style:name="T175_10" style:family="text"/>
    <style:style style:name="T175_11" style:family="text"/>
    <style:style style:name="T175_12" style:family="text"/>
    <style:style style:name="T175_13" style:family="text"/>
    <style:style style:name="T175_14" style:family="text"/>
    <style:style style:name="T175_15" style:family="text"/>
    <style:style style:name="T175_16" style:family="text"/>
    <style:style style:name="T175_17" style:family="text"/>
    <style:style style:name="T175_18" style:family="text"/>
    <style:style style:name="T175_19" style:family="text"/>
    <style:style style:name="T175_20" style:family="text"/>
    <style:style style:name="P176" style:family="paragraph" style:parent-style-name="List_20_Paragraph">
      <style:paragraph-properties fo:margin-top="0.141cm"/>
    </style:style>
    <style:style style:name="T176_1" style:family="text"/>
    <style:style style:name="T176_2" style:family="text">
      <style:text-properties fo:font-weight="bold" style:font-weight-asian="bold" style:font-weight-complex="bold"/>
    </style:style>
    <style:style style:name="T176_3" style:family="text"/>
    <style:style style:name="T176_4" style:family="text"/>
    <style:style style:name="T176_5" style:family="text"/>
    <style:style style:name="T176_6" style:family="text"/>
    <style:style style:name="T176_7" style:family="text"/>
    <style:style style:name="T176_8" style:family="text"/>
    <style:style style:name="T176_9" style:family="text"/>
    <style:style style:name="T176_10" style:family="text"/>
    <style:style style:name="T176_11" style:family="text"/>
    <style:style style:name="T176_12" style:family="text"/>
    <style:style style:name="T176_13" style:family="text"/>
    <style:style style:name="T176_14" style:family="text"/>
    <style:style style:name="T176_15" style:family="text"/>
    <style:style style:name="T176_16" style:family="text"/>
    <style:style style:name="T176_17" style:family="text"/>
    <style:style style:name="T176_18" style:family="text"/>
    <style:style style:name="T176_19" style:family="text"/>
    <style:style style:name="T176_20" style:family="text"/>
    <style:style style:name="T176_21" style:family="text"/>
    <style:style style:name="T176_22" style:family="text"/>
    <style:style style:name="T176_23" style:family="text"/>
    <style:style style:name="T176_24" style:family="text"/>
    <style:style style:name="P177" style:family="paragraph" style:parent-style-name="List_20_Paragraph">
      <style:paragraph-properties fo:text-indent="-0.63cm" fo:margin-top="0.141cm" fo:margin-left="0.949cm"/>
    </style:style>
    <style:style style:name="T177_1" style:family="text"/>
    <style:style style:name="T177_2" style:family="text" style:parent-style-name="Internet_20_link">
      <style:text-properties fo:font-weight="bold" style:font-weight-asian="bold" style:font-weight-complex="bold"/>
    </style:style>
    <style:style style:name="T177_3" style:family="text"/>
    <style:style style:name="T177_4" style:family="text"/>
    <style:style style:name="T177_5" style:family="text"/>
    <style:style style:name="T177_6" style:family="text"/>
    <style:style style:name="T177_7" style:family="text"/>
    <style:style style:name="T177_8" style:family="text"/>
    <style:style style:name="T177_9" style:family="text"/>
    <style:style style:name="T177_10" style:family="text"/>
    <style:style style:name="T177_11" style:family="text"/>
    <style:style style:name="T177_12" style:family="text"/>
    <style:style style:name="P178" style:family="paragraph" style:parent-style-name="List_20_Paragraph">
      <style:paragraph-properties fo:text-indent="-0.63cm" fo:margin-top="0.141cm" fo:margin-left="0.949cm"/>
    </style:style>
    <style:style style:name="T178_1" style:family="text"/>
    <style:style style:name="T178_2" style:family="text"/>
    <style:style style:name="T178_3" style:family="text"/>
    <style:style style:name="T178_4" style:family="text" style:parent-style-name="Internet_20_link">
      <style:text-properties fo:font-weight="bold" style:font-weight-asian="bold" style:font-weight-complex="bold"/>
    </style:style>
    <style:style style:name="T178_5" style:family="text"/>
    <style:style style:name="T178_6" style:family="text"/>
    <style:style style:name="T178_7" style:family="text"/>
    <style:style style:name="T178_8" style:family="text"/>
    <style:style style:name="T178_9" style:family="text"/>
    <style:style style:name="T178_10" style:family="text"/>
    <style:style style:name="T178_11" style:family="text"/>
    <style:style style:name="T178_12" style:family="text"/>
    <style:style style:name="T178_13" style:family="text"/>
    <style:style style:name="T178_14" style:family="text"/>
    <style:style style:name="T178_15" style:family="text"/>
    <style:style style:name="T178_16" style:family="text"/>
    <style:style style:name="T178_17" style:family="text"/>
    <style:style style:name="T178_18" style:family="text"/>
    <style:style style:name="T178_19" style:family="text"/>
    <style:style style:name="T178_20" style:family="text"/>
    <style:style style:name="T178_21" style:family="text"/>
    <style:style style:name="T178_22" style:family="text"/>
    <style:style style:name="P179" style:family="paragraph" style:parent-style-name="Heading_20_3"/>
    <style:style style:name="T179_1" style:family="text"/>
    <style:style style:name="T179_2" style:family="text"/>
    <style:style style:name="T179_3" style:family="text"/>
    <style:style style:name="T179_4" style:family="text"/>
    <style:style style:name="T179_5" style:family="text"/>
    <style:style style:name="P180" style:family="paragraph" style:parent-style-name="Normal"/>
    <style:style style:name="T180_1" style:family="text"/>
    <style:style style:name="T180_2" style:family="text"/>
    <style:style style:name="T180_3" style:family="text"/>
    <style:style style:name="T180_4" style:family="text"/>
    <style:style style:name="T180_5" style:family="text"/>
    <style:style style:name="T180_6" style:family="text"/>
    <style:style style:name="T180_7" style:family="text">
      <style:text-properties fo:font-style="italic" style:font-style-asian="italic" style:font-style-complex="italic" fo:font-weight="bold" style:font-weight-asian="bold" style:font-weight-complex="bold"/>
    </style:style>
    <style:style style:name="T180_8" style:family="text"/>
    <style:style style:name="T180_9" style:family="text"/>
    <style:style style:name="T180_10" style:family="text"/>
    <style:style style:name="T180_11" style:family="text"/>
    <style:style style:name="T180_12" style:family="text"/>
    <style:style style:name="T180_13" style:family="text"/>
    <style:style style:name="T180_14" style:family="text"/>
    <style:style style:name="T180_15" style:family="text"/>
    <style:style style:name="T180_16" style:family="text"/>
    <style:style style:name="T180_17" style:family="text"/>
    <style:style style:name="T180_18" style:family="text"/>
    <style:style style:name="T180_19" style:family="text"/>
    <style:style style:name="T180_20" style:family="text"/>
    <style:style style:name="T180_21" style:family="text"/>
    <style:style style:name="T180_22" style:family="text"/>
    <style:style style:name="T180_23" style:family="text"/>
    <style:style style:name="T180_24" style:family="text"/>
    <style:style style:name="T180_25" style:family="text"/>
    <style:style style:name="T180_26" style:family="text"/>
    <style:style style:name="T180_27" style:family="text"/>
    <style:style style:name="T180_28" style:family="text"/>
    <style:style style:name="T180_29" style:family="text"/>
    <style:style style:name="T180_30" style:family="text"/>
    <style:style style:name="T180_31" style:family="text"/>
    <style:style style:name="T180_32" style:family="text"/>
    <style:style style:name="T180_33" style:family="text"/>
    <style:style style:name="T180_34" style:family="text"/>
    <style:style style:name="T180_35" style:family="text"/>
    <style:style style:name="T180_36" style:family="text"/>
    <style:style style:name="T180_37" style:family="text" style:parent-style-name="Internet_20_link">
      <style:text-properties fo:font-weight="bold" style:font-weight-asian="bold" style:font-weight-complex="bold"/>
    </style:style>
    <style:style style:name="T180_38" style:family="text"/>
    <style:style style:name="T180_39" style:family="text"/>
    <style:style style:name="T180_40" style:family="text"/>
    <style:style style:name="T180_41" style:family="text"/>
    <style:style style:name="T180_42" style:family="text"/>
    <style:style style:name="T180_43" style:family="text"/>
    <style:style style:name="T180_44" style:family="text"/>
    <style:style style:name="T180_45" style:family="text"/>
    <style:style style:name="T180_46" style:family="text"/>
    <style:style style:name="T180_47" style:family="text"/>
    <style:style style:name="T180_48" style:family="text"/>
    <style:style style:name="T180_49" style:family="text"/>
    <style:style style:name="T180_50" style:family="text"/>
    <style:style style:name="T180_51" style:family="text"/>
    <style:style style:name="T180_52" style:family="text"/>
    <style:style style:name="T180_53" style:family="text"/>
    <style:style style:name="T180_54" style:family="text"/>
    <style:style style:name="T180_55" style:family="text"/>
    <style:style style:name="T180_56" style:family="text"/>
    <style:style style:name="T180_57" style:family="text"/>
    <style:style style:name="T180_58" style:family="text"/>
    <style:style style:name="T180_59" style:family="text"/>
    <style:style style:name="P181" style:family="paragraph" style:parent-style-name="Normal"/>
    <style:style style:name="T181_1" style:family="text"/>
    <style:style style:name="T181_2" style:family="text"/>
    <style:style style:name="T181_3" style:family="text"/>
    <style:style style:name="T181_4" style:family="text"/>
    <style:style style:name="T181_5" style:family="text"/>
    <style:style style:name="T181_6" style:family="text"/>
    <style:style style:name="T181_7" style:family="text"/>
    <style:style style:name="T181_8" style:family="text"/>
    <style:style style:name="T181_9" style:family="text"/>
    <style:style style:name="T181_10" style:family="text"/>
    <style:style style:name="T181_11" style:family="text"/>
    <style:style style:name="P182" style:family="paragraph" style:parent-style-name="Body_20_Bullet">
      <style:paragraph-properties fo:text-indent="-0.63cm" fo:margin-left="1.259cm"/>
    </style:style>
    <style:style style:name="T182_1" style:family="text"/>
    <style:style style:name="P183" style:family="paragraph" style:parent-style-name="Body_20_Bullet">
      <style:paragraph-properties fo:text-indent="-0.63cm" fo:margin-left="1.259cm"/>
    </style:style>
    <style:style style:name="T183_1" style:family="text"/>
    <style:style style:name="P184" style:family="paragraph" style:parent-style-name="Body_20_Bullet">
      <style:paragraph-properties fo:text-indent="-0.63cm" fo:margin-left="1.259cm"/>
    </style:style>
    <style:style style:name="T184_1" style:family="text"/>
    <style:style style:name="T184_2" style:family="text"/>
    <style:style style:name="T184_3" style:family="text"/>
    <style:style style:name="T184_4" style:family="text"/>
    <style:style style:name="P185" style:family="paragraph" style:parent-style-name="Heading_20_3"/>
    <style:style style:name="T185_1" style:family="text"/>
    <style:style style:name="P186" style:family="paragraph" style:parent-style-name="Normal"/>
    <style:style style:name="T186_1" style:family="text"/>
    <style:style style:name="T186_2" style:family="text"/>
    <style:style style:name="T186_3" style:family="text"/>
    <style:style style:name="T186_4" style:family="text"/>
    <style:style style:name="T186_5" style:family="text"/>
    <style:style style:name="T186_6" style:family="text"/>
    <style:style style:name="T186_7" style:family="text"/>
    <style:style style:name="T186_8" style:family="text"/>
    <style:style style:name="T186_9" style:family="text"/>
    <style:style style:name="T186_10" style:family="text"/>
    <style:style style:name="T186_11" style:family="text">
      <style:text-properties fo:font-weight="bold" style:font-weight-asian="bold" style:font-weight-complex="bold"/>
    </style:style>
    <style:style style:name="T186_12" style:family="text">
      <style:text-properties fo:font-weight="bold" style:font-weight-asian="bold" style:font-weight-complex="bold"/>
    </style:style>
    <style:style style:name="T186_13" style:family="text">
      <style:text-properties fo:font-weight="bold" style:font-weight-asian="bold" style:font-weight-complex="bold"/>
    </style:style>
    <style:style style:name="T186_14" style:family="text">
      <style:text-properties fo:font-weight="bold" style:font-weight-asian="bold" style:font-weight-complex="bold"/>
    </style:style>
    <style:style style:name="T186_15" style:family="text">
      <style:text-properties fo:font-weight="bold" style:font-weight-asian="bold" style:font-weight-complex="bold"/>
    </style:style>
    <style:style style:name="T186_16" style:family="text"/>
    <style:style style:name="P187" style:family="paragraph" style:parent-style-name="Body_20_Bullet">
      <style:paragraph-properties fo:text-indent="-0.63cm" fo:margin-left="1.259cm"/>
    </style:style>
    <style:style style:name="T187_1" style:family="text">
      <style:text-properties fo:language-asian="en" fo:country-asian="GB"/>
    </style:style>
    <style:style style:name="T187_2" style:family="text">
      <style:text-properties fo:language-asian="en" fo:country-asian="GB"/>
    </style:style>
    <style:style style:name="T187_3" style:family="text">
      <style:text-properties fo:language-asian="en" fo:country-asian="GB"/>
    </style:style>
    <style:style style:name="T187_4" style:family="text">
      <style:text-properties fo:language-asian="en" fo:country-asian="GB"/>
    </style:style>
    <style:style style:name="T187_5" style:family="text">
      <style:text-properties fo:language-asian="en" fo:country-asian="GB"/>
    </style:style>
    <style:style style:name="T187_6" style:family="text">
      <style:text-properties fo:language-asian="en" fo:country-asian="GB"/>
    </style:style>
    <style:style style:name="T187_7" style:family="text">
      <style:text-properties fo:language-asian="en" fo:country-asian="GB"/>
    </style:style>
    <style:style style:name="T187_8" style:family="text">
      <style:text-properties fo:language-asian="en" fo:country-asian="GB" fo:font-weight="bold" style:font-weight-asian="bold" style:font-weight-complex="bold"/>
    </style:style>
    <style:style style:name="T187_9" style:family="text">
      <style:text-properties fo:language-asian="en" fo:country-asian="GB"/>
    </style:style>
    <style:style style:name="P188" style:family="paragraph" style:parent-style-name="Body_20_Bullet">
      <style:paragraph-properties fo:text-indent="-0.63cm" fo:margin-left="1.259cm"/>
    </style:style>
    <style:style style:name="T188_1" style:family="text">
      <style:text-properties fo:language-asian="en" fo:country-asian="GB"/>
    </style:style>
    <style:style style:name="T188_2" style:family="text">
      <style:text-properties fo:language-asian="en" fo:country-asian="GB"/>
    </style:style>
    <style:style style:name="T188_3" style:family="text">
      <style:text-properties fo:language-asian="en" fo:country-asian="GB"/>
    </style:style>
    <style:style style:name="T188_4" style:family="text">
      <style:text-properties fo:language-asian="en" fo:country-asian="GB"/>
    </style:style>
    <style:style style:name="T188_5" style:family="text"/>
    <style:style style:name="T188_6" style:family="text" style:parent-style-name="Internet_20_link">
      <style:text-properties fo:language-asian="en" fo:country-asian="GB" fo:font-weight="bold" style:font-weight-asian="bold" style:font-weight-complex="bold"/>
    </style:style>
    <style:style style:name="T188_7" style:family="text" style:parent-style-name="Internet_20_link">
      <style:text-properties fo:language-asian="en" fo:country-asian="GB" fo:font-weight="bold" style:font-weight-asian="bold" style:font-weight-complex="bold"/>
    </style:style>
    <style:style style:name="T188_8" style:family="text" style:parent-style-name="Internet_20_link">
      <style:text-properties fo:language-asian="en" fo:country-asian="GB" fo:font-weight="bold" style:font-weight-asian="bold" style:font-weight-complex="bold"/>
    </style:style>
    <style:style style:name="T188_9" style:family="text" style:parent-style-name="Internet_20_link">
      <style:text-properties fo:language-asian="en" fo:country-asian="GB" fo:font-weight="bold" style:font-weight-asian="bold" style:font-weight-complex="bold"/>
    </style:style>
    <style:style style:name="T188_10" style:family="text" style:parent-style-name="Internet_20_link">
      <style:text-properties fo:language-asian="en" fo:country-asian="GB" fo:font-weight="bold" style:font-weight-asian="bold" style:font-weight-complex="bold"/>
    </style:style>
    <style:style style:name="T188_11" style:family="text" style:parent-style-name="Internet_20_link">
      <style:text-properties fo:language-asian="en" fo:country-asian="GB" fo:font-weight="bold" style:font-weight-asian="bold" style:font-weight-complex="bold"/>
    </style:style>
    <style:style style:name="T188_12" style:family="text">
      <style:text-properties fo:language-asian="en" fo:country-asian="GB"/>
    </style:style>
    <style:style style:name="T188_13" style:family="text">
      <style:text-properties fo:language-asian="en" fo:country-asian="GB"/>
    </style:style>
    <style:style style:name="T188_14" style:family="text">
      <style:text-properties fo:language-asian="en" fo:country-asian="GB"/>
    </style:style>
    <style:style style:name="T188_15" style:family="text">
      <style:text-properties fo:language-asian="en" fo:country-asian="GB"/>
    </style:style>
    <style:style style:name="T188_16" style:family="text">
      <style:text-properties fo:language-asian="en" fo:country-asian="GB"/>
    </style:style>
    <style:style style:name="T188_17" style:family="text">
      <style:text-properties fo:language-asian="en" fo:country-asian="GB"/>
    </style:style>
    <style:style style:name="T188_18" style:family="text">
      <style:text-properties fo:language-asian="en" fo:country-asian="GB"/>
    </style:style>
    <style:style style:name="T188_19" style:family="text">
      <style:text-properties fo:language-asian="en" fo:country-asian="GB"/>
    </style:style>
    <style:style style:name="T188_20" style:family="text">
      <style:text-properties fo:language-asian="en" fo:country-asian="GB"/>
    </style:style>
    <style:style style:name="P189" style:family="paragraph" style:parent-style-name="Body_20_Bullet">
      <style:paragraph-properties fo:text-indent="-0.63cm" fo:margin-left="1.259cm"/>
    </style:style>
    <style:style style:name="T189_1" style:family="text">
      <style:text-properties fo:language-asian="en" fo:country-asian="GB" fo:font-weight="bold" style:font-weight-asian="bold" style:font-weight-complex="bold"/>
    </style:style>
    <style:style style:name="T189_2" style:family="text">
      <style:text-properties fo:language-asian="en" fo:country-asian="GB" fo:font-weight="bold" style:font-weight-asian="bold" style:font-weight-complex="bold"/>
    </style:style>
    <style:style style:name="T189_3" style:family="text">
      <style:text-properties fo:language-asian="en" fo:country-asian="GB"/>
    </style:style>
    <style:style style:name="T189_4" style:family="text">
      <style:text-properties fo:language-asian="en" fo:country-asian="GB"/>
    </style:style>
    <style:style style:name="T189_5" style:family="text">
      <style:text-properties fo:language-asian="en" fo:country-asian="GB"/>
    </style:style>
    <style:style style:name="T189_6" style:family="text">
      <style:text-properties fo:language-asian="en" fo:country-asian="GB"/>
    </style:style>
    <style:style style:name="T189_7" style:family="text">
      <style:text-properties fo:language-asian="en" fo:country-asian="GB"/>
    </style:style>
    <style:style style:name="T189_8" style:family="text">
      <style:text-properties fo:language-asian="en" fo:country-asian="GB"/>
    </style:style>
    <style:style style:name="T189_9" style:family="text">
      <style:text-properties fo:language-asian="en" fo:country-asian="GB"/>
    </style:style>
    <style:style style:name="T189_10" style:family="text">
      <style:text-properties fo:language-asian="en" fo:country-asian="GB"/>
    </style:style>
    <style:style style:name="T189_11" style:family="text">
      <style:text-properties fo:language-asian="en" fo:country-asian="GB"/>
    </style:style>
    <style:style style:name="T189_12" style:family="text">
      <style:text-properties fo:language-asian="en" fo:country-asian="GB"/>
    </style:style>
    <style:style style:name="T189_13" style:family="text">
      <style:text-properties fo:language-asian="en" fo:country-asian="GB"/>
    </style:style>
    <style:style style:name="T189_14" style:family="text">
      <style:text-properties fo:language-asian="en" fo:country-asian="GB"/>
    </style:style>
    <style:style style:name="T189_15" style:family="text">
      <style:text-properties fo:language-asian="en" fo:country-asian="GB"/>
    </style:style>
    <style:style style:name="T189_16" style:family="text">
      <style:text-properties fo:language-asian="en" fo:country-asian="GB"/>
    </style:style>
    <style:style style:name="T189_17" style:family="text">
      <style:text-properties fo:language-asian="en" fo:country-asian="GB"/>
    </style:style>
    <style:style style:name="T189_18" style:family="text">
      <style:text-properties fo:language-asian="en" fo:country-asian="GB"/>
    </style:style>
    <style:style style:name="T189_19" style:family="text">
      <style:text-properties fo:language-asian="en" fo:country-asian="GB"/>
    </style:style>
    <style:style style:name="T189_20" style:family="text">
      <style:text-properties fo:language-asian="en" fo:country-asian="GB"/>
    </style:style>
    <style:style style:name="P190" style:family="paragraph" style:parent-style-name="Normal"/>
    <style:style style:name="T190_1" style:family="text">
      <style:text-properties fo:language-asian="en" fo:country-asian="GB"/>
    </style:style>
    <style:style style:name="T190_2" style:family="text"/>
    <style:style style:name="T190_3" style:family="text"/>
    <style:style style:name="T190_4" style:family="text"/>
    <style:style style:name="T190_5" style:family="text"/>
    <style:style style:name="T190_6" style:family="text"/>
    <style:style style:name="T190_7" style:family="text"/>
    <style:style style:name="T190_8" style:family="text"/>
    <style:style style:name="T190_9" style:family="text"/>
    <style:style style:name="T190_10" style:family="text"/>
    <style:style style:name="T190_11" style:family="text"/>
    <style:style style:name="T190_12" style:family="text"/>
    <style:style style:name="T190_13" style:family="text"/>
    <style:style style:name="T190_14" style:family="text"/>
    <style:style style:name="T190_15" style:family="text"/>
    <style:style style:name="T190_16" style:family="text"/>
    <style:style style:name="T190_17" style:family="text"/>
    <style:style style:name="T190_18" style:family="text"/>
    <style:style style:name="T190_19" style:family="text"/>
    <style:style style:name="P191" style:family="paragraph" style:parent-style-name="Heading_20_3"/>
    <style:style style:name="T191_1" style:family="text"/>
    <style:style style:name="P192" style:family="paragraph" style:parent-style-name="Normal"/>
    <style:style style:name="T192_1" style:family="text"/>
    <style:style style:name="T192_2" style:family="text"/>
    <style:style style:name="T192_3" style:family="text">
      <style:text-properties fo:font-weight="bold" style:font-weight-asian="bold" style:font-weight-complex="bold"/>
    </style:style>
    <style:style style:name="T192_4" style:family="text">
      <style:text-properties fo:font-weight="bold" style:font-weight-asian="bold" style:font-weight-complex="bold"/>
    </style:style>
    <style:style style:name="T192_5" style:family="text"/>
    <style:style style:name="T192_6" style:family="text">
      <style:text-properties fo:font-weight="bold" style:font-weight-asian="bold" style:font-weight-complex="bold"/>
    </style:style>
    <style:style style:name="T192_7" style:family="text"/>
    <style:style style:name="T192_8" style:family="text">
      <style:text-properties fo:font-weight="bold" style:font-weight-asian="bold" style:font-weight-complex="bold"/>
    </style:style>
    <style:style style:name="T192_9" style:family="text"/>
    <style:style style:name="T192_10" style:family="text"/>
    <style:style style:name="T192_11" style:family="text"/>
    <style:style style:name="T192_12" style:family="text"/>
    <style:style style:name="T192_13" style:family="text" style:parent-style-name="Internet_20_link">
      <style:text-properties fo:font-weight="bold" style:font-weight-asian="bold" style:font-weight-complex="bold"/>
    </style:style>
    <style:style style:name="T192_14" style:family="text"/>
    <style:style style:name="T192_15" style:family="text"/>
    <style:style style:name="T192_16" style:family="text"/>
    <style:style style:name="T192_17" style:family="text"/>
    <style:style style:name="T192_18" style:family="text"/>
    <style:style style:name="T192_19" style:family="text" style:parent-style-name="Internet_20_link">
      <style:text-properties fo:font-weight="bold" style:font-weight-asian="bold" style:font-weight-complex="bold"/>
    </style:style>
    <style:style style:name="T192_20" style:family="text"/>
    <style:style style:name="T192_21" style:family="text"/>
    <style:style style:name="T192_22" style:family="text"/>
    <style:style style:name="T192_23" style:family="text" style:parent-style-name="Internet_20_link">
      <style:text-properties fo:font-weight="bold" style:font-weight-asian="bold" style:font-weight-complex="bold"/>
    </style:style>
    <style:style style:name="T192_24" style:family="text"/>
    <style:style style:name="T192_25" style:family="text"/>
    <style:style style:name="T192_26" style:family="text"/>
    <style:style style:name="T192_27" style:family="text"/>
    <style:style style:name="T192_28" style:family="text"/>
    <style:style style:name="T192_29" style:family="text"/>
    <style:style style:name="T192_30" style:family="text"/>
    <style:style style:name="T192_31" style:family="text"/>
    <style:style style:name="T192_32" style:family="text"/>
    <style:style style:name="T192_33" style:family="text"/>
    <style:style style:name="T192_34" style:family="text"/>
    <style:style style:name="T192_35" style:family="text"/>
    <style:style style:name="T192_36" style:family="text"/>
    <style:style style:name="P193" style:family="paragraph" style:parent-style-name="Normal"/>
    <style:style style:name="T193_1" style:family="text"/>
    <style:style style:name="T193_2" style:family="text"/>
    <style:style style:name="T193_3" style:family="text">
      <style:text-properties fo:font-weight="bold" style:font-weight-asian="bold" style:font-weight-complex="bold"/>
    </style:style>
    <style:style style:name="T193_4" style:family="text"/>
    <style:style style:name="T193_5" style:family="text">
      <style:text-properties fo:font-weight="bold" style:font-weight-asian="bold" style:font-weight-complex="bold"/>
    </style:style>
    <style:style style:name="T193_6" style:family="text"/>
    <style:style style:name="T193_7" style:family="text"/>
    <style:style style:name="T193_8" style:family="text"/>
    <style:style style:name="T193_9" style:family="text"/>
    <style:style style:name="T193_10" style:family="text"/>
    <style:style style:name="T193_11" style:family="text"/>
    <style:style style:name="T193_12" style:family="text"/>
    <style:style style:name="T193_13" style:family="text"/>
    <style:style style:name="T193_14" style:family="text"/>
    <style:style style:name="T193_15" style:family="text"/>
    <style:style style:name="T193_16" style:family="text"/>
    <style:style style:name="T193_17" style:family="text"/>
    <style:style style:name="T193_18" style:family="text"/>
    <style:style style:name="T193_19" style:family="text"/>
    <style:style style:name="T193_20" style:family="text"/>
    <style:style style:name="T193_21" style:family="text"/>
    <style:style style:name="T193_22" style:family="text"/>
    <style:style style:name="T193_23" style:family="text"/>
    <style:style style:name="T193_24" style:family="text"/>
    <style:style style:name="T193_25" style:family="text"/>
    <style:style style:name="T193_26" style:family="text"/>
    <style:style style:name="P194" style:family="paragraph" style:parent-style-name="Heading_20_2"/>
    <style:style style:name="T194_1" style:family="text"/>
    <style:style style:name="P195" style:family="paragraph" style:parent-style-name="Normal"/>
    <style:style style:name="T195_1" style:family="text">
      <style:text-properties fo:background-color="#ffffff"/>
    </style:style>
    <style:style style:name="T195_2" style:family="text">
      <style:text-properties fo:background-color="#ffffff"/>
    </style:style>
    <style:style style:name="T195_3" style:family="text">
      <style:text-properties fo:background-color="#ffffff"/>
    </style:style>
    <style:style style:name="T195_4" style:family="text">
      <style:text-properties fo:background-color="#ffffff"/>
    </style:style>
    <style:style style:name="T195_5" style:family="text">
      <style:text-properties fo:background-color="#ffffff"/>
    </style:style>
    <style:style style:name="T195_6" style:family="text">
      <style:text-properties fo:background-color="#ffffff"/>
    </style:style>
    <style:style style:name="T195_7" style:family="text">
      <style:text-properties fo:background-color="#ffffff"/>
    </style:style>
    <style:style style:name="T195_8" style:family="text">
      <style:text-properties fo:background-color="#ffffff"/>
    </style:style>
    <style:style style:name="T195_9" style:family="text">
      <style:text-properties fo:background-color="#ffffff"/>
    </style:style>
    <style:style style:name="T195_10" style:family="text">
      <style:text-properties fo:background-color="#ffffff"/>
    </style:style>
    <style:style style:name="T195_11" style:family="text"/>
    <style:style style:name="P196" style:family="paragraph" style:parent-style-name="Heading_20_1">
      <style:paragraph-properties fo:break-before="page"/>
    </style:style>
    <style:style style:name="T196_1" style:family="text"/>
    <style:style style:name="P197" style:family="paragraph" style:parent-style-name="Normal">
      <style:paragraph-properties fo:margin-bottom="0.423cm"/>
    </style:style>
    <style:style style:name="T197_1" style:family="text"/>
    <style:style style:name="T197_2" style:family="text"/>
    <style:style style:name="T197_3" style:family="text"/>
    <style:style style:name="T197_4" style:family="text"/>
    <style:style style:name="T197_5" style:family="text"/>
    <style:style style:name="T197_6" style:family="text"/>
    <style:style style:name="T197_7" style:family="text"/>
    <style:style style:name="T197_8" style:family="text"/>
    <style:style style:name="T197_9" style:family="text"/>
    <style:style style:name="T197_10" style:family="text"/>
    <style:style style:name="T197_11" style:family="text"/>
    <style:style style:name="T197_12" style:family="text"/>
    <style:style style:name="T197_13" style:family="text"/>
    <style:style style:name="T197_14" style:family="text"/>
    <style:style style:name="T197_15" style:family="text"/>
    <style:style style:name="T197_16" style:family="text"/>
    <style:style style:name="T197_17" style:family="text"/>
    <style:style style:name="T197_18" style:family="text"/>
    <style:style style:name="Table7" style:family="table">
      <style:table-properties table:align="left" style:width="18cm" fo:margin-left="0cm"/>
    </style:style>
    <style:style style:name="Column21" style:family="table-column">
      <style:table-column-properties style:column-width="4.5cm"/>
    </style:style>
    <style:style style:name="Column22" style:family="table-column">
      <style:table-column-properties style:column-width="4.5cm"/>
    </style:style>
    <style:style style:name="Column23" style:family="table-column">
      <style:table-column-properties style:column-width="4.5cm"/>
    </style:style>
    <style:style style:name="Column24" style:family="table-column">
      <style:table-column-properties style:column-width="4.501cm"/>
    </style:style>
    <style:style style:name="Row38" style:family="table-row"/>
    <style:style style:name="Cell102" style:family="table-cell">
      <style:table-cell-properties fo:background-color="#d6e4f0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198" style:family="paragraph" style:parent-style-name="Normal">
      <style:paragraph-properties fo:line-height="110%" fo:margin-top="0.106cm" fo:margin-bottom="0.106cm"/>
    </style:style>
    <style:style style:name="T198_1" style:family="text">
      <style:text-properties fo:color="#4f81bd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/>
    </style:style>
    <style:style style:name="T198_2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Row39" style:family="table-row"/>
    <style:style style:name="Cell103" style:family="table-cell">
      <style:table-cell-properties fo:background-color="#f2f2f2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199" style:family="paragraph" style:parent-style-name="Normal">
      <style:paragraph-properties fo:line-height="110%" fo:margin-top="0.106cm" fo:margin-bottom="0.106cm"/>
    </style:style>
    <style:style style:name="T199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Cell104" style:family="table-cell">
      <style:table-cell-properties style:vertical-align="top" fo:border-top="#a6a6a6 0.009cm solid" fo:border-bottom="#a6a6a6 0.009cm solid" fo:padding-left="0.199cm" fo:border-left="#a6a6a6 0.009cm solid" fo:padding-right="0.018cm" fo:border-right="#a6a6a6 0.009cm solid" fo:wrap-option="wrap"/>
    </style:style>
    <style:style style:name="P200" style:family="paragraph" style:parent-style-name="Normal">
      <style:paragraph-properties fo:line-height="100%" fo:margin-top="0.106cm" fo:margin-bottom="0.106cm"/>
    </style:style>
    <style:style style:name="T200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Cell105" style:family="table-cell">
      <style:table-cell-properties fo:background-color="#f2f2f2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201" style:family="paragraph" style:parent-style-name="Normal">
      <style:paragraph-properties fo:line-height="110%" fo:margin-top="0.106cm" fo:margin-bottom="0.106cm"/>
    </style:style>
    <style:style style:name="T201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Cell106" style:family="table-cell">
      <style:table-cell-properties fo:background-color="#c3d69b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202" style:family="paragraph" style:parent-style-name="Normal">
      <style:paragraph-properties fo:line-height="110%" fo:margin-top="0.106cm" fo:margin-bottom="0.106cm"/>
    </style:style>
    <style:style style:name="T202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Row40" style:family="table-row"/>
    <style:style style:name="Cell107" style:family="table-cell">
      <style:table-cell-properties fo:background-color="#f2f2f2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203" style:family="paragraph" style:parent-style-name="Normal">
      <style:paragraph-properties fo:line-height="110%" fo:margin-top="0.106cm" fo:margin-bottom="0.106cm"/>
    </style:style>
    <style:style style:name="T203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Cell108" style:family="table-cell">
      <style:table-cell-properties style:vertical-align="top" fo:border-top="#a6a6a6 0.009cm solid" fo:border-bottom="#a6a6a6 0.009cm solid" fo:padding-left="0.199cm" fo:border-left="#a6a6a6 0.009cm solid" fo:padding-right="0.018cm" fo:border-right="#a6a6a6 0.009cm solid" fo:wrap-option="wrap"/>
    </style:style>
    <style:style style:name="P204" style:family="paragraph" style:parent-style-name="Normal">
      <style:paragraph-properties fo:line-height="100%" fo:margin-top="0.106cm" fo:margin-bottom="0.106cm"/>
    </style:style>
    <style:style style:name="T204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Cell109" style:family="table-cell">
      <style:table-cell-properties fo:background-color="#f2f2f2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205" style:family="paragraph" style:parent-style-name="Normal">
      <style:paragraph-properties fo:line-height="110%" fo:margin-top="0.106cm" fo:margin-bottom="0.106cm"/>
    </style:style>
    <style:style style:name="T205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 fo:font-weight="bold" style:font-weight-asian="bold" style:font-weight-complex="bold"/>
    </style:style>
    <style:style style:name="Cell110" style:family="table-cell">
      <style:table-cell-properties style:vertical-align="top" fo:border-top="#a6a6a6 0.009cm solid" fo:border-bottom="#a6a6a6 0.009cm solid" fo:padding-left="0.199cm" fo:border-left="#a6a6a6 0.009cm solid" fo:padding-right="0.018cm" fo:border-right="#a6a6a6 0.009cm solid" fo:wrap-option="wrap"/>
    </style:style>
    <style:style style:name="P206" style:family="paragraph" style:parent-style-name="Normal">
      <style:paragraph-properties fo:line-height="110%" fo:margin-top="0.106cm" fo:margin-bottom="0.106cm"/>
    </style:style>
    <style:style style:name="T206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P207" style:family="paragraph" style:parent-style-name="Heading_20_5"/>
    <style:style style:name="T207_1" style:family="text"/>
    <style:style style:name="Table8" style:family="table">
      <style:table-properties table:align="left" style:width="18cm" fo:margin-left="0cm"/>
    </style:style>
    <style:style style:name="Column25" style:family="table-column">
      <style:table-column-properties style:column-width="11.996cm" style:use-optimal-column-width="false"/>
    </style:style>
    <style:style style:name="Column26" style:family="table-column">
      <style:table-column-properties style:column-width="3.251cm" style:use-optimal-column-width="false"/>
    </style:style>
    <style:style style:name="Column27" style:family="table-column">
      <style:table-column-properties style:column-width="2.753cm" style:use-optimal-column-width="false"/>
    </style:style>
    <style:style style:name="Row41" style:family="table-row">
      <style:table-row-properties style:min-row-height="0.035cm" style:use-optimal-row-height="false"/>
    </style:style>
    <style:style style:name="Cell111" style:family="table-cell">
      <style:table-cell-properties fo:background-color="#c6d9f0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208" style:family="paragraph" style:parent-style-name="Normal">
      <style:paragraph-properties fo:line-height="110%" fo:margin-top="0.106cm" fo:margin-bottom="0.106cm"/>
    </style:style>
    <style:style style:name="T208_1" style:family="text">
      <style:text-properties fo:color="#00000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Cell112" style:family="table-cell">
      <style:table-cell-properties fo:background-color="#c6d9f0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209" style:family="paragraph" style:parent-style-name="Normal">
      <style:paragraph-properties fo:text-align="center" fo:line-height="110%" fo:margin-top="0.106cm" fo:margin-bottom="0.106cm"/>
    </style:style>
    <style:style style:name="T209_1" style:family="text">
      <style:text-properties fo:color="#00000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Cell113" style:family="table-cell">
      <style:table-cell-properties fo:background-color="#c6d9f0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210" style:family="paragraph" style:parent-style-name="Normal">
      <style:paragraph-properties fo:text-align="center" fo:line-height="110%" fo:margin-top="0.106cm" fo:margin-bottom="0.106cm"/>
    </style:style>
    <style:style style:name="T210_1" style:family="text">
      <style:text-properties fo:color="#00000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Row42" style:family="table-row">
      <style:table-row-properties style:use-optimal-row-height="false"/>
    </style:style>
    <style:style style:name="Cell114" style:family="table-cell">
      <style:table-cell-properties fo:background-color="#ffffff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211" style:family="paragraph" style:parent-style-name="Normal">
      <style:paragraph-properties fo:line-height="110%" fo:margin-top="0.106cm" fo:margin-bottom="0.106cm"/>
    </style:style>
    <style:style style:name="T211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Cell115" style:family="table-cell">
      <style:table-cell-properties fo:background-color="#ffffff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212" style:family="paragraph" style:parent-style-name="Normal">
      <style:paragraph-properties fo:text-align="center" fo:line-height="110%" fo:margin-top="0.106cm" fo:margin-bottom="0.106cm"/>
    </style:style>
    <style:style style:name="T212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Cell116" style:family="table-cell">
      <style:table-cell-properties fo:background-color="#c3d69b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213" style:family="paragraph" style:parent-style-name="Normal">
      <style:paragraph-properties fo:text-align="center" fo:line-height="110%" fo:margin-top="0.106cm" fo:margin-bottom="0.106cm"/>
    </style:style>
    <style:style style:name="T213_1" style:family="text">
      <style:text-properties fo:font-style="italic" style:font-style-asian="italic" style:font-style-complex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213_2" style:family="text">
      <style:text-properties fo:font-style="italic" style:font-style-asian="italic" style:font-style-complex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P214" style:family="paragraph" style:parent-style-name="Heading_20_2"/>
    <style:style style:name="T214_1" style:family="text"/>
    <style:style style:name="P215" style:family="paragraph" style:parent-style-name="Normal"/>
    <style:style style:name="T215_1" style:family="text">
      <style:text-properties fo:font-weight="bold" style:font-weight-asian="bold" style:font-weight-complex="bold"/>
    </style:style>
    <style:style style:name="T215_2" style:family="text">
      <style:text-properties fo:font-weight="bold" style:font-weight-asian="bold" style:font-weight-complex="bold"/>
    </style:style>
    <style:style style:name="T215_3" style:family="text">
      <style:text-properties fo:font-weight="bold" style:font-weight-asian="bold" style:font-weight-complex="bold"/>
    </style:style>
    <style:style style:name="T215_4" style:family="text">
      <style:text-properties fo:font-weight="bold" style:font-weight-asian="bold" style:font-weight-complex="bold"/>
    </style:style>
    <style:style style:name="T215_5" style:family="text">
      <style:text-properties fo:font-weight="bold" style:font-weight-asian="bold" style:font-weight-complex="bold"/>
    </style:style>
    <style:style style:name="T215_6" style:family="text">
      <style:text-properties fo:font-weight="bold" style:font-weight-asian="bold" style:font-weight-complex="bold"/>
    </style:style>
    <style:style style:name="T215_7" style:family="text">
      <style:text-properties fo:font-weight="bold" style:font-weight-asian="bold" style:font-weight-complex="bold"/>
    </style:style>
    <style:style style:name="T215_8" style:family="text">
      <style:text-properties fo:font-weight="bold" style:font-weight-asian="bold" style:font-weight-complex="bold"/>
    </style:style>
    <style:style style:name="T215_9" style:family="text">
      <style:text-properties fo:font-weight="bold" style:font-weight-asian="bold" style:font-weight-complex="bold"/>
    </style:style>
    <style:style style:name="T215_10" style:family="text">
      <style:text-properties fo:font-weight="bold" style:font-weight-asian="bold" style:font-weight-complex="bold"/>
    </style:style>
    <style:style style:name="T215_11" style:family="text">
      <style:text-properties fo:font-weight="bold" style:font-weight-asian="bold" style:font-weight-complex="bold"/>
    </style:style>
    <style:style style:name="T215_12" style:family="text">
      <style:text-properties fo:font-weight="bold" style:font-weight-asian="bold" style:font-weight-complex="bold"/>
    </style:style>
    <style:style style:name="T215_13" style:family="text">
      <style:text-properties fo:font-weight="bold" style:font-weight-asian="bold" style:font-weight-complex="bold"/>
    </style:style>
    <style:style style:name="T215_14" style:family="text">
      <style:text-properties fo:font-weight="bold" style:font-weight-asian="bold" style:font-weight-complex="bold"/>
    </style:style>
    <style:style style:name="T215_15" style:family="text">
      <style:text-properties fo:font-weight="bold" style:font-weight-asian="bold" style:font-weight-complex="bold"/>
    </style:style>
    <style:style style:name="T215_16" style:family="text">
      <style:text-properties fo:font-weight="bold" style:font-weight-asian="bold" style:font-weight-complex="bold"/>
    </style:style>
    <style:style style:name="P216" style:family="paragraph" style:parent-style-name="Normal"/>
    <style:style style:name="T216_1" style:family="text"/>
    <style:style style:name="T216_2" style:family="text"/>
    <style:style style:name="T216_3" style:family="text">
      <style:text-properties fo:font-weight="bold" style:font-weight-asian="bold" style:font-weight-complex="bold"/>
    </style:style>
    <style:style style:name="T216_4" style:family="text"/>
    <style:style style:name="T216_5" style:family="text"/>
    <style:style style:name="T216_6" style:family="text"/>
    <style:style style:name="T216_7" style:family="text"/>
    <style:style style:name="T216_8" style:family="text"/>
    <style:style style:name="T216_9" style:family="text"/>
    <style:style style:name="T216_10" style:family="text"/>
    <style:style style:name="T216_11" style:family="text"/>
    <style:style style:name="T216_12" style:family="text"/>
    <style:style style:name="T216_13" style:family="text"/>
    <style:style style:name="T216_14" style:family="text"/>
    <style:style style:name="T216_15" style:family="text"/>
    <style:style style:name="T216_16" style:family="text"/>
    <style:style style:name="T216_17" style:family="text"/>
    <style:style style:name="T216_18" style:family="text"/>
    <style:style style:name="T216_19" style:family="text"/>
    <style:style style:name="T216_20" style:family="text"/>
    <style:style style:name="T216_21" style:family="text"/>
    <style:style style:name="T216_22" style:family="text"/>
    <style:style style:name="T216_23" style:family="text"/>
    <style:style style:name="T216_24" style:family="text"/>
    <style:style style:name="T216_25" style:family="text"/>
    <style:style style:name="T216_26" style:family="text"/>
    <style:style style:name="T216_27" style:family="text"/>
    <style:style style:name="T216_28" style:family="text"/>
    <style:style style:name="T216_29" style:family="text"/>
    <style:style style:name="T216_30" style:family="text"/>
    <style:style style:name="T216_31" style:family="text"/>
    <style:style style:name="T216_32" style:family="text"/>
    <style:style style:name="T216_33" style:family="text"/>
    <style:style style:name="T216_34" style:family="text"/>
    <style:style style:name="T216_35" style:family="text"/>
    <style:style style:name="T216_36" style:family="text"/>
    <style:style style:name="T216_37" style:family="text"/>
    <style:style style:name="T216_38" style:family="text"/>
    <style:style style:name="T216_39" style:family="text"/>
    <style:style style:name="T216_40" style:family="text"/>
    <style:style style:name="T216_41" style:family="text"/>
    <style:style style:name="T216_42" style:family="text"/>
    <style:style style:name="T216_43" style:family="text"/>
    <style:style style:name="T216_44" style:family="text"/>
    <style:style style:name="T216_45" style:family="text"/>
    <style:style style:name="T216_46" style:family="text"/>
    <style:style style:name="T216_47" style:family="text"/>
    <style:style style:name="T216_48" style:family="text"/>
    <style:style style:name="T216_49" style:family="text"/>
    <style:style style:name="T216_50" style:family="text"/>
    <style:style style:name="T216_51" style:family="text" style:parent-style-name="Internet_20_link">
      <style:text-properties fo:font-weight="bold" style:font-weight-asian="bold" style:font-weight-complex="bold"/>
    </style:style>
    <style:style style:name="T216_52" style:family="text" style:parent-style-name="Internet_20_link">
      <style:text-properties fo:font-weight="bold" style:font-weight-asian="bold" style:font-weight-complex="bold"/>
    </style:style>
    <style:style style:name="T216_53" style:family="text"/>
    <style:style style:name="T216_54" style:family="text"/>
    <style:style style:name="T216_55" style:family="text"/>
    <style:style style:name="T216_56" style:family="text"/>
    <style:style style:name="T216_57" style:family="text"/>
    <style:style style:name="T216_58" style:family="text"/>
    <style:style style:name="T216_59" style:family="text"/>
    <style:style style:name="T216_60" style:family="text"/>
    <style:style style:name="P217" style:family="paragraph" style:parent-style-name="Heading_20_2"/>
    <style:style style:name="T217_1" style:family="text"/>
    <style:style style:name="T217_2" style:family="text"/>
    <style:style style:name="T217_3" style:family="text"/>
    <style:style style:name="T217_4" style:family="text">
      <style:text-properties fo:color="#a6a6a6"/>
    </style:style>
    <style:style style:name="P218" style:family="paragraph" style:parent-style-name="Normal">
      <style:paragraph-properties fo:line-height="108%" fo:margin-top="0.141cm" fo:margin-bottom="0.141cm"/>
    </style:style>
    <style:style style:name="T218_1" style:family="text"/>
    <style:style style:name="T218_2" style:family="text"/>
    <style:style style:name="T218_3" style:family="text"/>
    <style:style style:name="T218_4" style:family="text"/>
    <style:style style:name="T218_5" style:family="text"/>
    <style:style style:name="T218_6" style:family="text"/>
    <style:style style:name="T218_7" style:family="text"/>
    <style:style style:name="T218_8" style:family="text"/>
    <style:style style:name="T218_9" style:family="text"/>
    <style:style style:name="T218_10" style:family="text"/>
    <style:style style:name="T218_11" style:family="text"/>
    <style:style style:name="T218_12" style:family="text"/>
    <style:style style:name="T218_13" style:family="text"/>
    <style:style style:name="T218_14" style:family="text"/>
    <style:style style:name="T218_15" style:family="text"/>
    <style:style style:name="T218_16" style:family="text"/>
    <style:style style:name="T218_17" style:family="text"/>
    <style:style style:name="T218_18" style:family="text"/>
    <style:style style:name="T218_19" style:family="text"/>
    <style:style style:name="T218_20" style:family="text">
      <style:text-properties fo:font-weight="bold" style:font-weight-asian="bold" style:font-weight-complex="bold"/>
    </style:style>
    <style:style style:name="T218_21" style:family="text"/>
    <style:style style:name="T218_22" style:family="text"/>
    <style:style style:name="T218_23" style:family="text"/>
    <style:style style:name="T218_24" style:family="text">
      <style:text-properties fo:font-weight="bold" style:font-weight-asian="bold" style:font-weight-complex="bold"/>
    </style:style>
    <style:style style:name="T218_25" style:family="text">
      <style:text-properties fo:font-weight="bold" style:font-weight-asian="bold" style:font-weight-complex="bold"/>
    </style:style>
    <style:style style:name="T218_26" style:family="text"/>
    <style:style style:name="T218_27" style:family="text"/>
    <style:style style:name="T218_28" style:family="text">
      <style:text-properties fo:font-style="italic" style:font-style-asian="italic" fo:color="#4f81bd" fo:font-weight="bold" style:font-weight-asian="bold"/>
    </style:style>
    <style:style style:name="T218_29" style:family="text">
      <style:text-properties fo:font-style="italic" style:font-style-asian="italic" fo:color="#4f81bd" style:font-weight-complex="bold"/>
    </style:style>
    <style:style style:name="T218_30" style:family="text">
      <style:text-properties fo:color="#4f81bd" style:font-weight-complex="bold"/>
    </style:style>
    <style:style style:name="T218_31" style:family="text">
      <style:text-properties fo:color="#4f81bd" style:font-weight-complex="bold"/>
    </style:style>
    <style:style style:name="T218_32" style:family="text">
      <style:text-properties fo:color="#4f81bd" style:font-weight-complex="bold"/>
    </style:style>
    <style:style style:name="T218_33" style:family="text">
      <style:text-properties fo:color="#4f81bd" style:font-weight-complex="bold"/>
    </style:style>
    <style:style style:name="T218_34" style:family="text">
      <style:text-properties fo:color="#4f81bd" style:font-weight-complex="bold"/>
    </style:style>
    <style:style style:name="T218_35" style:family="text">
      <style:text-properties fo:color="#4f81bd" style:font-weight-complex="bold"/>
    </style:style>
    <style:style style:name="T218_36" style:family="text">
      <style:text-properties fo:color="#4f81bd" style:font-weight-complex="bold"/>
    </style:style>
    <style:style style:name="T218_37" style:family="text">
      <style:text-properties fo:color="#4f81bd" style:font-weight-complex="bold"/>
    </style:style>
    <style:style style:name="T218_38" style:family="text">
      <style:text-properties fo:color="#4f81bd" style:font-weight-complex="bold"/>
    </style:style>
    <style:style style:name="T218_39" style:family="text">
      <style:text-properties fo:color="#4f81bd" style:font-weight-complex="bold"/>
    </style:style>
    <style:style style:name="T218_40" style:family="text">
      <style:text-properties fo:color="#4f81bd" style:font-weight-complex="bold"/>
    </style:style>
    <style:style style:name="T218_41" style:family="text">
      <style:text-properties fo:color="#4f81bd" style:font-weight-complex="bold"/>
    </style:style>
    <style:style style:name="T218_42" style:family="text">
      <style:text-properties fo:color="#4f81bd" style:font-weight-complex="bold"/>
    </style:style>
    <style:style style:name="P219" style:family="paragraph" style:parent-style-name="Heading_20_2"/>
    <style:style style:name="T219_1" style:family="text"/>
    <style:style style:name="P220" style:family="paragraph" style:parent-style-name="Normal"/>
    <style:style style:name="T220_1" style:family="text"/>
    <style:style style:name="T220_2" style:family="text"/>
    <style:style style:name="T220_3" style:family="text"/>
    <style:style style:name="T220_4" style:family="text"/>
    <style:style style:name="T220_5" style:family="text"/>
    <style:style style:name="T220_6" style:family="text"/>
    <style:style style:name="T220_7" style:family="text"/>
    <style:style style:name="T220_8" style:family="text"/>
    <style:style style:name="T220_9" style:family="text"/>
    <style:style style:name="T220_10" style:family="text"/>
    <style:style style:name="T220_11" style:family="text"/>
    <style:style style:name="T220_12" style:family="text">
      <style:text-properties fo:font-style="italic" style:font-style-asian="italic" style:font-style-complex="italic" fo:color="#4f81bd" fo:font-weight="bold" style:font-weight-asian="bold" style:font-weight-complex="bold"/>
    </style:style>
    <style:style style:name="T220_13" style:family="text">
      <style:text-properties fo:color="#4f81bd"/>
    </style:style>
    <style:style style:name="T220_14" style:family="text">
      <style:text-properties fo:color="#4f81bd"/>
    </style:style>
    <style:style style:name="T220_15" style:family="text">
      <style:text-properties fo:color="#4f81bd"/>
    </style:style>
    <style:style style:name="T220_16" style:family="text">
      <style:text-properties fo:color="#4f81bd"/>
    </style:style>
    <style:style style:name="T220_17" style:family="text">
      <style:text-properties fo:color="#4f81bd"/>
    </style:style>
    <style:style style:name="T220_18" style:family="text">
      <style:text-properties fo:color="#4f81bd"/>
    </style:style>
    <style:style style:name="T220_19" style:family="text">
      <style:text-properties fo:color="#4f81bd"/>
    </style:style>
    <style:style style:name="T220_20" style:family="text">
      <style:text-properties fo:color="#4f81bd"/>
    </style:style>
    <style:style style:name="T220_21" style:family="text">
      <style:text-properties fo:color="#4f81bd"/>
    </style:style>
    <style:style style:name="T220_22" style:family="text">
      <style:text-properties fo:color="#4f81bd"/>
    </style:style>
    <style:style style:name="T220_23" style:family="text">
      <style:text-properties fo:color="#4f81bd"/>
    </style:style>
    <style:style style:name="T220_24" style:family="text">
      <style:text-properties fo:color="#4f81bd"/>
    </style:style>
    <style:style style:name="T220_25" style:family="text">
      <style:text-properties fo:color="#4f81bd"/>
    </style:style>
    <style:style style:name="T220_26" style:family="text">
      <style:text-properties fo:color="#4f81bd"/>
    </style:style>
    <style:style style:name="T220_27" style:family="text">
      <style:text-properties fo:color="#4f81bd"/>
    </style:style>
    <style:style style:name="P221" style:family="paragraph" style:parent-style-name="Normal"/>
    <style:style style:name="T221_1" style:family="text"/>
    <style:style style:name="T221_2" style:family="text"/>
    <style:style style:name="T221_3" style:family="text"/>
    <style:style style:name="T221_4" style:family="text"/>
    <style:style style:name="T221_5" style:family="text"/>
    <style:style style:name="T221_6" style:family="text"/>
    <style:style style:name="T221_7" style:family="text">
      <style:text-properties fo:font-style="italic" style:font-style-asian="italic" fo:color="#4f81bd" fo:font-weight="bold" style:font-weight-asian="bold"/>
    </style:style>
    <style:style style:name="T221_8" style:family="text">
      <style:text-properties fo:color="#4f81bd"/>
    </style:style>
    <style:style style:name="T221_9" style:family="text">
      <style:text-properties fo:color="#4f81bd"/>
    </style:style>
    <style:style style:name="T221_10" style:family="text">
      <style:text-properties fo:color="#4f81bd"/>
    </style:style>
    <style:style style:name="T221_11" style:family="text">
      <style:text-properties fo:color="#4f81bd"/>
    </style:style>
    <style:style style:name="T221_12" style:family="text">
      <style:text-properties fo:color="#4f81bd"/>
    </style:style>
    <style:style style:name="T221_13" style:family="text">
      <style:text-properties fo:color="#4f81bd"/>
    </style:style>
    <style:style style:name="T221_14" style:family="text">
      <style:text-properties fo:color="#4f81bd"/>
    </style:style>
    <style:style style:name="T221_15" style:family="text">
      <style:text-properties fo:color="#4f81bd"/>
    </style:style>
    <style:style style:name="T221_16" style:family="text">
      <style:text-properties fo:color="#4f81bd"/>
    </style:style>
    <style:style style:name="T221_17" style:family="text">
      <style:text-properties fo:color="#4f81bd"/>
    </style:style>
    <style:style style:name="T221_18" style:family="text">
      <style:text-properties fo:color="#4f81bd"/>
    </style:style>
    <style:style style:name="T221_19" style:family="text">
      <style:text-properties fo:color="#4f81bd"/>
    </style:style>
    <style:style style:name="T221_20" style:family="text">
      <style:text-properties fo:color="#4f81bd"/>
    </style:style>
    <style:style style:name="T221_21" style:family="text">
      <style:text-properties fo:color="#4f81bd"/>
    </style:style>
    <style:style style:name="T221_22" style:family="text">
      <style:text-properties fo:color="#4f81bd"/>
    </style:style>
    <style:style style:name="P222" style:family="paragraph" style:parent-style-name="Normal"/>
    <style:style style:name="T222_1" style:family="text"/>
    <style:style style:name="T222_2" style:family="text"/>
    <style:style style:name="T222_3" style:family="text"/>
    <style:style style:name="T222_4" style:family="text"/>
    <style:style style:name="T222_5" style:family="text"/>
    <style:style style:name="T222_6" style:family="text"/>
    <style:style style:name="T222_7" style:family="text"/>
    <style:style style:name="T222_8" style:family="text"/>
    <style:style style:name="T222_9" style:family="text"/>
    <style:style style:name="T222_10" style:family="text"/>
    <style:style style:name="T222_11" style:family="text"/>
    <style:style style:name="T222_12" style:family="text"/>
    <style:style style:name="T222_13" style:family="text"/>
    <style:style style:name="T222_14" style:family="text"/>
    <style:style style:name="T222_15" style:family="text"/>
    <style:style style:name="T222_16" style:family="text"/>
    <style:style style:name="T222_17" style:family="text"/>
    <style:style style:name="T222_18" style:family="text">
      <style:text-properties fo:font-style="italic" style:font-style-asian="italic" fo:color="#4f81bd" fo:font-weight="bold" style:font-weight-asian="bold"/>
    </style:style>
    <style:style style:name="T222_19" style:family="text">
      <style:text-properties fo:color="#4f81bd"/>
    </style:style>
    <style:style style:name="T222_20" style:family="text">
      <style:text-properties fo:color="#4f81bd"/>
    </style:style>
    <style:style style:name="T222_21" style:family="text">
      <style:text-properties fo:color="#4f81bd"/>
    </style:style>
    <style:style style:name="T222_22" style:family="text">
      <style:text-properties fo:color="#4f81bd"/>
    </style:style>
    <style:style style:name="T222_23" style:family="text">
      <style:text-properties fo:color="#4f81bd"/>
    </style:style>
    <style:style style:name="T222_24" style:family="text">
      <style:text-properties fo:color="#4f81bd"/>
    </style:style>
    <style:style style:name="T222_25" style:family="text">
      <style:text-properties fo:color="#4f81bd"/>
    </style:style>
    <style:style style:name="T222_26" style:family="text">
      <style:text-properties fo:color="#4f81bd"/>
    </style:style>
    <style:style style:name="T222_27" style:family="text">
      <style:text-properties fo:color="#4f81bd"/>
    </style:style>
    <style:style style:name="T222_28" style:family="text">
      <style:text-properties fo:color="#4f81bd"/>
    </style:style>
    <style:style style:name="T222_29" style:family="text">
      <style:text-properties fo:color="#4f81bd"/>
    </style:style>
    <style:style style:name="T222_30" style:family="text">
      <style:text-properties fo:color="#4f81bd"/>
    </style:style>
    <style:style style:name="T222_31" style:family="text">
      <style:text-properties fo:color="#4f81bd"/>
    </style:style>
    <style:style style:name="T222_32" style:family="text">
      <style:text-properties fo:color="#4f81bd"/>
    </style:style>
    <style:style style:name="T222_33" style:family="text">
      <style:text-properties fo:color="#4f81bd"/>
    </style:style>
    <style:style style:name="T222_34" style:family="text">
      <style:text-properties fo:color="#4f81bd"/>
    </style:style>
    <style:style style:name="T222_35" style:family="text">
      <style:text-properties fo:color="#4f81bd"/>
    </style:style>
    <style:style style:name="T222_36" style:family="text">
      <style:text-properties fo:color="#4f81bd"/>
    </style:style>
    <style:style style:name="T222_37" style:family="text">
      <style:text-properties fo:color="#4f81bd"/>
    </style:style>
    <style:style style:name="T222_38" style:family="text">
      <style:text-properties fo:color="#4f81bd"/>
    </style:style>
    <style:style style:name="T222_39" style:family="text">
      <style:text-properties fo:color="#4f81bd"/>
    </style:style>
    <style:style style:name="T222_40" style:family="text">
      <style:text-properties fo:color="#4f81bd"/>
    </style:style>
    <style:style style:name="T222_41" style:family="text">
      <style:text-properties fo:color="#4f81bd"/>
    </style:style>
    <style:style style:name="T222_42" style:family="text">
      <style:text-properties fo:color="#4f81bd"/>
    </style:style>
    <style:style style:name="T222_43" style:family="text">
      <style:text-properties fo:color="#4f81bd"/>
    </style:style>
    <style:style style:name="T222_44" style:family="text">
      <style:text-properties fo:color="#4f81bd"/>
    </style:style>
    <style:style style:name="T222_45" style:family="text">
      <style:text-properties fo:color="#4f81bd"/>
    </style:style>
    <style:style style:name="T222_46" style:family="text">
      <style:text-properties fo:color="#4f81bd"/>
    </style:style>
    <style:style style:name="T222_47" style:family="text">
      <style:text-properties fo:color="#4f81bd"/>
    </style:style>
    <style:style style:name="T222_48" style:family="text">
      <style:text-properties fo:color="#4f81bd"/>
    </style:style>
    <style:style style:name="T222_49" style:family="text">
      <style:text-properties fo:color="#4f81bd"/>
    </style:style>
    <style:style style:name="T222_50" style:family="text">
      <style:text-properties fo:color="#4f81bd"/>
    </style:style>
    <style:style style:name="P223" style:family="paragraph" style:parent-style-name="Normal"/>
    <style:style style:name="P224" style:family="paragraph" style:parent-style-name="Normal"/>
    <style:style style:name="Table9" style:family="table">
      <style:table-properties table:align="left" style:width="18cm" fo:margin-left="0cm"/>
    </style:style>
    <style:style style:name="Column28" style:family="table-column">
      <style:table-column-properties style:column-width="4.5cm"/>
    </style:style>
    <style:style style:name="Column29" style:family="table-column">
      <style:table-column-properties style:column-width="4.5cm"/>
    </style:style>
    <style:style style:name="Column30" style:family="table-column">
      <style:table-column-properties style:column-width="4.5cm"/>
    </style:style>
    <style:style style:name="Column31" style:family="table-column">
      <style:table-column-properties style:column-width="4.501cm"/>
    </style:style>
    <style:style style:name="Row43" style:family="table-row"/>
    <style:style style:name="Cell117" style:family="table-cell">
      <style:table-cell-properties fo:background-color="#d6e4f0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225" style:family="paragraph" style:parent-style-name="Normal">
      <style:paragraph-properties fo:line-height="110%" fo:margin-top="0.106cm" fo:margin-bottom="0.106cm"/>
    </style:style>
    <style:style style:name="T225_1" style:family="text">
      <style:text-properties fo:color="#4f81bd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/>
    </style:style>
    <style:style style:name="T225_2" style:family="text">
      <style:text-properties fo:color="#4f81bd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/>
    </style:style>
    <style:style style:name="T225_3" style:family="text">
      <style:text-properties fo:color="#4f81bd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/>
    </style:style>
    <style:style style:name="T225_4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T225_5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T225_6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T225_7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T225_8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T225_9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T225_10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T225_1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T225_12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T225_13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T225_14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T225_15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T225_16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T225_17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T225_18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Row44" style:family="table-row"/>
    <style:style style:name="Cell118" style:family="table-cell">
      <style:table-cell-properties fo:background-color="#f2f2f2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226" style:family="paragraph" style:parent-style-name="Normal">
      <style:paragraph-properties fo:line-height="110%" fo:margin-top="0.106cm" fo:margin-bottom="0.106cm"/>
    </style:style>
    <style:style style:name="T226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Cell119" style:family="table-cell">
      <style:table-cell-properties style:vertical-align="top" fo:border-top="#a6a6a6 0.009cm solid" fo:border-bottom="#a6a6a6 0.009cm solid" fo:padding-left="0.199cm" fo:border-left="#a6a6a6 0.009cm solid" fo:padding-right="0.018cm" fo:border-right="#a6a6a6 0.009cm solid" fo:wrap-option="wrap"/>
    </style:style>
    <style:style style:name="P227" style:family="paragraph" style:parent-style-name="Normal">
      <style:paragraph-properties fo:line-height="100%" fo:margin-top="0.106cm" fo:margin-bottom="0.106cm"/>
    </style:style>
    <style:style style:name="T227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Cell120" style:family="table-cell">
      <style:table-cell-properties fo:background-color="#f2f2f2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228" style:family="paragraph" style:parent-style-name="Normal">
      <style:paragraph-properties fo:line-height="110%" fo:margin-top="0.106cm" fo:margin-bottom="0.106cm"/>
    </style:style>
    <style:style style:name="T228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Cell121" style:family="table-cell">
      <style:table-cell-properties fo:background-color="#c3d69b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229" style:family="paragraph" style:parent-style-name="Normal">
      <style:paragraph-properties fo:line-height="110%" fo:margin-top="0.106cm" fo:margin-bottom="0.106cm"/>
    </style:style>
    <style:style style:name="T229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Row45" style:family="table-row"/>
    <style:style style:name="Cell122" style:family="table-cell">
      <style:table-cell-properties fo:background-color="#f2f2f2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230" style:family="paragraph" style:parent-style-name="Normal">
      <style:paragraph-properties fo:line-height="110%" fo:margin-top="0.106cm" fo:margin-bottom="0.106cm"/>
    </style:style>
    <style:style style:name="T230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Cell123" style:family="table-cell">
      <style:table-cell-properties style:vertical-align="top" fo:border-top="#a6a6a6 0.009cm solid" fo:border-bottom="#a6a6a6 0.009cm solid" fo:padding-left="0.199cm" fo:border-left="#a6a6a6 0.009cm solid" fo:padding-right="0.018cm" fo:border-right="#a6a6a6 0.009cm solid" fo:wrap-option="wrap"/>
    </style:style>
    <style:style style:name="P231" style:family="paragraph" style:parent-style-name="Normal">
      <style:paragraph-properties fo:line-height="100%" fo:margin-top="0.106cm" fo:margin-bottom="0.106cm"/>
    </style:style>
    <style:style style:name="T231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231_2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Cell124" style:family="table-cell">
      <style:table-cell-properties fo:background-color="#f2f2f2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232" style:family="paragraph" style:parent-style-name="Normal">
      <style:paragraph-properties fo:line-height="110%" fo:margin-top="0.106cm" fo:margin-bottom="0.106cm"/>
    </style:style>
    <style:style style:name="T232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Cell125" style:family="table-cell">
      <style:table-cell-properties style:vertical-align="top" fo:border-top="#a6a6a6 0.009cm solid" fo:border-bottom="#a6a6a6 0.009cm solid" fo:padding-left="0.199cm" fo:border-left="#a6a6a6 0.009cm solid" fo:padding-right="0.018cm" fo:border-right="#a6a6a6 0.009cm solid" fo:wrap-option="wrap"/>
    </style:style>
    <style:style style:name="P233" style:family="paragraph" style:parent-style-name="Normal">
      <style:paragraph-properties fo:line-height="110%" fo:margin-top="0.106cm" fo:margin-bottom="0.106cm"/>
    </style:style>
    <style:style style:name="T233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P234" style:family="paragraph" style:parent-style-name="Heading_20_5"/>
    <style:style style:name="T234_1" style:family="text"/>
    <style:style style:name="T234_2" style:family="text"/>
    <style:style style:name="T234_3" style:family="text"/>
    <style:style style:name="T234_4" style:family="text"/>
    <style:style style:name="Table10" style:family="table">
      <style:table-properties table:align="left" style:width="18cm" fo:margin-left="0cm"/>
    </style:style>
    <style:style style:name="Column32" style:family="table-column">
      <style:table-column-properties style:column-width="11.996cm" style:use-optimal-column-width="false"/>
    </style:style>
    <style:style style:name="Column33" style:family="table-column">
      <style:table-column-properties style:column-width="3.251cm" style:use-optimal-column-width="false"/>
    </style:style>
    <style:style style:name="Column34" style:family="table-column">
      <style:table-column-properties style:column-width="2.753cm" style:use-optimal-column-width="false"/>
    </style:style>
    <style:style style:name="Row46" style:family="table-row">
      <style:table-row-properties style:min-row-height="0.035cm" style:use-optimal-row-height="false"/>
    </style:style>
    <style:style style:name="Cell126" style:family="table-cell">
      <style:table-cell-properties fo:background-color="#c6d9f0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235" style:family="paragraph" style:parent-style-name="Normal">
      <style:paragraph-properties fo:line-height="110%" fo:margin-top="0.106cm" fo:margin-bottom="0.106cm"/>
    </style:style>
    <style:style style:name="T235_1" style:family="text">
      <style:text-properties fo:color="#00000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Cell127" style:family="table-cell">
      <style:table-cell-properties fo:background-color="#c6d9f0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236" style:family="paragraph" style:parent-style-name="Normal">
      <style:paragraph-properties fo:text-align="center" fo:line-height="110%" fo:margin-top="0.106cm" fo:margin-bottom="0.106cm"/>
    </style:style>
    <style:style style:name="T236_1" style:family="text">
      <style:text-properties fo:color="#00000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Cell128" style:family="table-cell">
      <style:table-cell-properties fo:background-color="#c6d9f0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237" style:family="paragraph" style:parent-style-name="Normal">
      <style:paragraph-properties fo:text-align="center" fo:line-height="110%" fo:margin-top="0.106cm" fo:margin-bottom="0.106cm"/>
    </style:style>
    <style:style style:name="T237_1" style:family="text">
      <style:text-properties fo:color="#00000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Row47" style:family="table-row">
      <style:table-row-properties style:use-optimal-row-height="false"/>
    </style:style>
    <style:style style:name="Cell129" style:family="table-cell">
      <style:table-cell-properties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238" style:family="paragraph" style:parent-style-name="Normal">
      <style:paragraph-properties fo:line-height="110%" fo:margin-top="0.106cm" fo:margin-bottom="0.106cm"/>
    </style:style>
    <style:style style:name="T238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238_2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238_3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238_4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Cell130" style:family="table-cell">
      <style:table-cell-properties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239" style:family="paragraph" style:parent-style-name="Normal">
      <style:paragraph-properties fo:text-align="center" fo:line-height="110%" fo:margin-top="0.106cm" fo:margin-bottom="0.106cm"/>
    </style:style>
    <style:style style:name="T239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Cell131" style:family="table-cell">
      <style:table-cell-properties fo:background-color="#9bbb59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240" style:family="paragraph" style:parent-style-name="Normal">
      <style:paragraph-properties fo:text-align="center" fo:line-height="110%" fo:margin-top="0.106cm" fo:margin-bottom="0.106cm"/>
    </style:style>
    <style:style style:name="T240_1" style:family="text">
      <style:text-properties fo:font-style="italic" style:font-style-asian="italic" style:font-style-complex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240_2" style:family="text">
      <style:text-properties fo:font-style="italic" style:font-style-asian="italic" style:font-style-complex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Row48" style:family="table-row">
      <style:table-row-properties style:use-optimal-row-height="false"/>
    </style:style>
    <style:style style:name="Cell132" style:family="table-cell">
      <style:table-cell-properties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241" style:family="paragraph" style:parent-style-name="Normal">
      <style:paragraph-properties fo:line-height="110%" fo:margin-top="0.106cm" fo:margin-bottom="0.106cm"/>
    </style:style>
    <style:style style:name="T241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241_2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241_3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241_4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241_5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241_6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241_7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241_8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241_9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241_10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241_1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241_12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Cell133" style:family="table-cell">
      <style:table-cell-properties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242" style:family="paragraph" style:parent-style-name="Normal">
      <style:paragraph-properties fo:text-align="center" fo:line-height="110%" fo:margin-top="0.106cm"/>
    </style:style>
    <style:style style:name="T242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P243" style:family="paragraph" style:parent-style-name="Normal">
      <style:paragraph-properties fo:text-align="center" fo:line-height="110%" fo:margin-top="0.106cm" fo:margin-bottom="0.106cm"/>
    </style:style>
    <style:style style:name="T243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Cell134" style:family="table-cell">
      <style:table-cell-properties fo:background-color="#c3d69b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244" style:family="paragraph" style:parent-style-name="Normal">
      <style:paragraph-properties fo:text-align="center" fo:line-height="110%" fo:margin-top="0.106cm" fo:margin-bottom="0.106cm"/>
    </style:style>
    <style:style style:name="T244_1" style:family="text">
      <style:text-properties fo:font-style="italic" style:font-style-asian="italic" style:font-style-complex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244_2" style:family="text">
      <style:text-properties fo:font-style="italic" style:font-style-asian="italic" style:font-style-complex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244_3" style:family="text">
      <style:text-properties fo:font-style="italic" style:font-style-asian="italic" style:font-style-complex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Row49" style:family="table-row">
      <style:table-row-properties style:use-optimal-row-height="false"/>
    </style:style>
    <style:style style:name="Cell135" style:family="table-cell">
      <style:table-cell-properties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245" style:family="paragraph" style:parent-style-name="Normal">
      <style:paragraph-properties fo:line-height="110%" fo:margin-top="0.106cm" fo:margin-bottom="0.106cm"/>
    </style:style>
    <style:style style:name="T245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245_2" style:family="text" style:parent-style-name="Normal">
      <style:text-properties fo:font-size="9pt" style:font-size-asian="9pt" style:font-size-complex="9pt"/>
    </style:style>
    <style:style style:name="P246" style:family="paragraph" style:parent-style-name="Footnote_20_text"/>
    <style:style style:name="T246_1" style:family="text"/>
    <style:style style:name="T246_2" style:family="text"/>
    <style:style style:name="T246_3" style:family="text"/>
    <style:style style:name="T246_4" style:family="text"/>
    <style:style style:name="T246_5" style:family="text"/>
    <style:style style:name="T246_6" style:family="text"/>
    <style:style style:name="T246_7" style:family="text"/>
    <style:style style:name="T246_8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Cell136" style:family="table-cell">
      <style:table-cell-properties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247" style:family="paragraph" style:parent-style-name="Normal">
      <style:paragraph-properties fo:text-align="center" fo:line-height="110%" fo:margin-top="0.106cm" fo:margin-bottom="0.106cm"/>
    </style:style>
    <style:style style:name="T247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Cell137" style:family="table-cell">
      <style:table-cell-properties fo:background-color="#d99694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248" style:family="paragraph" style:parent-style-name="Normal">
      <style:paragraph-properties fo:text-align="center" fo:line-height="110%" fo:margin-top="0.106cm" fo:margin-bottom="0.106cm"/>
    </style:style>
    <style:style style:name="T248_1" style:family="text">
      <style:text-properties fo:font-style="italic" style:font-style-asian="italic" style:font-style-complex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248_2" style:family="text">
      <style:text-properties fo:font-style="italic" style:font-style-asian="italic" style:font-style-complex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Row50" style:family="table-row">
      <style:table-row-properties style:use-optimal-row-height="false"/>
    </style:style>
    <style:style style:name="Cell138" style:family="table-cell">
      <style:table-cell-properties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249" style:family="paragraph" style:parent-style-name="Normal">
      <style:paragraph-properties fo:line-height="110%" fo:margin-top="0.106cm" fo:margin-bottom="0.106cm"/>
    </style:style>
    <style:style style:name="T249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Cell139" style:family="table-cell">
      <style:table-cell-properties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250" style:family="paragraph" style:parent-style-name="Normal">
      <style:paragraph-properties fo:text-align="center" fo:line-height="110%" fo:margin-top="0.106cm" fo:margin-bottom="0.106cm"/>
    </style:style>
    <style:style style:name="T250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Cell140" style:family="table-cell">
      <style:table-cell-properties fo:background-color="#bfbfbf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251" style:family="paragraph" style:parent-style-name="Normal">
      <style:paragraph-properties fo:text-align="center" fo:line-height="110%" fo:margin-top="0.106cm" fo:margin-bottom="0.106cm"/>
    </style:style>
    <style:style style:name="T251_1" style:family="text">
      <style:text-properties fo:font-style="italic" style:font-style-asian="italic" style:font-style-complex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251_2" style:family="text" style:parent-style-name="Normal">
      <style:text-properties fo:font-style="italic" style:font-style-asian="italic" style:font-style-complex="italic" fo:font-size="9pt" style:font-size-asian="9pt" style:font-size-complex="9pt"/>
    </style:style>
    <style:style style:name="P252" style:family="paragraph" style:parent-style-name="Footnote_20_text"/>
    <style:style style:name="T252_1" style:family="text"/>
    <style:style style:name="T252_2" style:family="text"/>
    <style:style style:name="T252_3" style:family="text"/>
    <style:style style:name="P253" style:family="paragraph" style:parent-style-name="Heading_20_2"/>
    <style:style style:name="T253_1" style:family="text"/>
    <style:style style:name="P254" style:family="paragraph" style:parent-style-name="Normal"/>
    <style:style style:name="T254_1" style:family="text">
      <style:text-properties fo:font-weight="bold" style:font-weight-asian="bold" style:font-weight-complex="bold"/>
    </style:style>
    <style:style style:name="T254_2" style:family="text">
      <style:text-properties fo:font-weight="bold" style:font-weight-asian="bold" style:font-weight-complex="bold"/>
    </style:style>
    <style:style style:name="T254_3" style:family="text">
      <style:text-properties fo:font-weight="bold" style:font-weight-asian="bold" style:font-weight-complex="bold"/>
    </style:style>
    <style:style style:name="T254_4" style:family="text">
      <style:text-properties fo:font-weight="bold" style:font-weight-asian="bold" style:font-weight-complex="bold"/>
    </style:style>
    <style:style style:name="P255" style:family="paragraph" style:parent-style-name="Normal"/>
    <style:style style:name="T255_1" style:family="text"/>
    <style:style style:name="T255_2" style:family="text"/>
    <style:style style:name="T255_3" style:family="text"/>
    <style:style style:name="T255_4" style:family="text"/>
    <style:style style:name="T255_5" style:family="text"/>
    <style:style style:name="T255_6" style:family="text"/>
    <style:style style:name="T255_7" style:family="text"/>
    <style:style style:name="T255_8" style:family="text"/>
    <style:style style:name="T255_9" style:family="text"/>
    <style:style style:name="T255_10" style:family="text"/>
    <style:style style:name="T255_11" style:family="text"/>
    <style:style style:name="T255_12" style:family="text">
      <style:text-properties style:text-position="super 58%"/>
    </style:style>
    <style:style style:name="T255_13" style:family="text"/>
    <style:style style:name="T255_14" style:family="text"/>
    <style:style style:name="T255_15" style:family="text"/>
    <style:style style:name="T255_16" style:family="text"/>
    <style:style style:name="T255_17" style:family="text"/>
    <style:style style:name="T255_18" style:family="text"/>
    <style:style style:name="T255_19" style:family="text"/>
    <style:style style:name="T255_20" style:family="text"/>
    <style:style style:name="T255_21" style:family="text"/>
    <style:style style:name="T255_22" style:family="text"/>
    <style:style style:name="T255_23" style:family="text"/>
    <style:style style:name="T255_24" style:family="text"/>
    <style:style style:name="T255_25" style:family="text"/>
    <style:style style:name="T255_26" style:family="text"/>
    <style:style style:name="T255_27" style:family="text"/>
    <style:style style:name="T255_28" style:family="text"/>
    <style:style style:name="T255_29" style:family="text"/>
    <style:style style:name="T255_30" style:family="text"/>
    <style:style style:name="T255_31" style:family="text"/>
    <style:style style:name="T255_32" style:family="text"/>
    <style:style style:name="T255_33" style:family="text"/>
    <style:style style:name="T255_34" style:family="text"/>
    <style:style style:name="T255_35" style:family="text"/>
    <style:style style:name="T255_36" style:family="text"/>
    <style:style style:name="T255_37" style:family="text"/>
    <style:style style:name="T255_38" style:family="text"/>
    <style:style style:name="T255_39" style:family="text">
      <style:text-properties style:text-position="super 58%"/>
    </style:style>
    <style:style style:name="T255_40" style:family="text"/>
    <style:style style:name="T255_41" style:family="text"/>
    <style:style style:name="T255_42" style:family="text"/>
    <style:style style:name="T255_43" style:family="text"/>
    <style:style style:name="T255_44" style:family="text"/>
    <style:style style:name="T255_45" style:family="text"/>
    <style:style style:name="T255_46" style:family="text"/>
    <style:style style:name="T255_47" style:family="text"/>
    <style:style style:name="T255_48" style:family="text"/>
    <style:style style:name="T255_49" style:family="text"/>
    <style:style style:name="T255_50" style:family="text"/>
    <style:style style:name="T255_51" style:family="text"/>
    <style:style style:name="T255_52" style:family="text"/>
    <style:style style:name="P256" style:family="paragraph" style:parent-style-name="List_20_Paragraph">
      <style:paragraph-properties fo:text-indent="-0.63cm" fo:margin-top="0.141cm" fo:margin-left="1.259cm"/>
    </style:style>
    <style:style style:name="T256_1" style:family="text">
      <style:text-properties fo:font-weight="bold" style:font-weight-asian="bold" style:font-weight-complex="bold"/>
    </style:style>
    <style:style style:name="T256_2" style:family="text">
      <style:text-properties fo:font-weight="bold" style:font-weight-asian="bold" style:font-weight-complex="bold"/>
    </style:style>
    <style:style style:name="T256_3" style:family="text">
      <style:text-properties fo:font-weight="bold" style:font-weight-asian="bold" style:font-weight-complex="bold"/>
    </style:style>
    <style:style style:name="T256_4" style:family="text"/>
    <style:style style:name="T256_5" style:family="text"/>
    <style:style style:name="T256_6" style:family="text"/>
    <style:style style:name="T256_7" style:family="text"/>
    <style:style style:name="T256_8" style:family="text"/>
    <style:style style:name="T256_9" style:family="text"/>
    <style:style style:name="T256_10" style:family="text"/>
    <style:style style:name="T256_11" style:family="text"/>
    <style:style style:name="T256_12" style:family="text"/>
    <style:style style:name="T256_13" style:family="text"/>
    <style:style style:name="T256_14" style:family="text"/>
    <style:style style:name="T256_15" style:family="text"/>
    <style:style style:name="T256_16" style:family="text"/>
    <style:style style:name="T256_17" style:family="text"/>
    <style:style style:name="T256_18" style:family="text"/>
    <style:style style:name="T256_19" style:family="text"/>
    <style:style style:name="T256_20" style:family="text"/>
    <style:style style:name="T256_21" style:family="text"/>
    <style:style style:name="T256_22" style:family="text"/>
    <style:style style:name="T256_23" style:family="text"/>
    <style:style style:name="T256_24" style:family="text"/>
    <style:style style:name="T256_25" style:family="text"/>
    <style:style style:name="T256_26" style:family="text"/>
    <style:style style:name="T256_27" style:family="text"/>
    <style:style style:name="T256_28" style:family="text"/>
    <style:style style:name="T256_29" style:family="text"/>
    <style:style style:name="T256_30" style:family="text"/>
    <style:style style:name="P257" style:family="paragraph" style:parent-style-name="List_20_Paragraph">
      <style:paragraph-properties fo:text-indent="-0.63cm" fo:margin-top="0.141cm" fo:margin-left="1.259cm"/>
    </style:style>
    <style:style style:name="T257_1" style:family="text">
      <style:text-properties fo:font-weight="bold" style:font-weight-asian="bold" style:font-weight-complex="bold"/>
    </style:style>
    <style:style style:name="T257_2" style:family="text"/>
    <style:style style:name="T257_3" style:family="text"/>
    <style:style style:name="T257_4" style:family="text"/>
    <style:style style:name="T257_5" style:family="text"/>
    <style:style style:name="T257_6" style:family="text"/>
    <style:style style:name="T257_7" style:family="text"/>
    <style:style style:name="T257_8" style:family="text"/>
    <style:style style:name="T257_9" style:family="text"/>
    <style:style style:name="T257_10" style:family="text"/>
    <style:style style:name="T257_11" style:family="text"/>
    <style:style style:name="T257_12" style:family="text"/>
    <style:style style:name="T257_13" style:family="text"/>
    <style:style style:name="T257_14" style:family="text"/>
    <style:style style:name="T257_15" style:family="text"/>
    <style:style style:name="T257_16" style:family="text"/>
    <style:style style:name="P258" style:family="paragraph" style:parent-style-name="List_20_Paragraph">
      <style:paragraph-properties fo:text-indent="-0.63cm" fo:margin-top="0.141cm" fo:margin-left="1.259cm"/>
    </style:style>
    <style:style style:name="T258_1" style:family="text">
      <style:text-properties fo:font-weight="bold" style:font-weight-asian="bold" style:font-weight-complex="bold"/>
    </style:style>
    <style:style style:name="T258_2" style:family="text">
      <style:text-properties fo:font-weight="bold" style:font-weight-asian="bold" style:font-weight-complex="bold"/>
    </style:style>
    <style:style style:name="T258_3" style:family="text">
      <style:text-properties fo:font-weight="bold" style:font-weight-asian="bold" style:font-weight-complex="bold"/>
    </style:style>
    <style:style style:name="T258_4" style:family="text">
      <style:text-properties fo:font-weight="bold" style:font-weight-asian="bold" style:font-weight-complex="bold"/>
    </style:style>
    <style:style style:name="T258_5" style:family="text">
      <style:text-properties fo:font-weight="bold" style:font-weight-asian="bold" style:font-weight-complex="bold"/>
    </style:style>
    <style:style style:name="T258_6" style:family="text">
      <style:text-properties fo:font-weight="bold" style:font-weight-asian="bold" style:font-weight-complex="bold"/>
    </style:style>
    <style:style style:name="T258_7" style:family="text"/>
    <style:style style:name="T258_8" style:family="text"/>
    <style:style style:name="T258_9" style:family="text"/>
    <style:style style:name="T258_10" style:family="text"/>
    <style:style style:name="T258_11" style:family="text"/>
    <style:style style:name="T258_12" style:family="text"/>
    <style:style style:name="T258_13" style:family="text"/>
    <style:style style:name="T258_14" style:family="text"/>
    <style:style style:name="P259" style:family="paragraph" style:parent-style-name="List_20_Paragraph">
      <style:paragraph-properties fo:text-indent="-0.63cm" fo:margin-top="0.141cm" fo:margin-left="1.259cm"/>
    </style:style>
    <style:style style:name="T259_1" style:family="text">
      <style:text-properties fo:font-weight="bold" style:font-weight-asian="bold" style:font-weight-complex="bold"/>
    </style:style>
    <style:style style:name="T259_2" style:family="text">
      <style:text-properties fo:font-weight="bold" style:font-weight-asian="bold" style:font-weight-complex="bold"/>
    </style:style>
    <style:style style:name="T259_3" style:family="text">
      <style:text-properties fo:font-weight="bold" style:font-weight-asian="bold" style:font-weight-complex="bold"/>
    </style:style>
    <style:style style:name="T259_4" style:family="text"/>
    <style:style style:name="T259_5" style:family="text"/>
    <style:style style:name="T259_6" style:family="text"/>
    <style:style style:name="T259_7" style:family="text"/>
    <style:style style:name="T259_8" style:family="text"/>
    <style:style style:name="T259_9" style:family="text"/>
    <style:style style:name="T259_10" style:family="text"/>
    <style:style style:name="T259_11" style:family="text"/>
    <style:style style:name="P260" style:family="paragraph" style:parent-style-name="Normal"/>
    <style:style style:name="T260_1" style:family="text" style:parent-style-name="Normal"/>
    <style:style style:name="FR5" style:family="graphic" style:parent-style-name="Normal">
      <style:graphic-properties draw:stroke="solid" svg:stroke-width="0.026cm" svg:stroke-color="#000000" draw:fill-color="#dae5f1" fo:background-color="#dae5f1" fo:border-top="#000000 0.026cm solid" fo:margin-top="0.127cm" fo:border-bottom="#000000 0.026cm solid" fo:margin-bottom="0.127cm" fo:border-left="#000000 0.026cm solid" fo:margin-left="0.318cm" fo:border-right="#000000 0.026cm solid" fo:margin-right="0.318cm" style:flow-with-text="false" style:run-through="foreground" fo:wrap-option="wrap" draw:auto-grow-height="false" draw:auto-grow-width="false"/>
    </style:style>
    <style:style style:name="P261" style:family="paragraph" style:parent-style-name="Normal">
      <style:paragraph-properties fo:line-height="108%" fo:margin-top="0cm" fo:margin-bottom="0cm"/>
    </style:style>
    <style:style style:name="T261_1" style:family="text">
      <style:text-properties fo:font-size="11pt" style:font-size-asian="11pt" style:font-size-complex="11pt" fo:font-weight="bold" style:font-weight-asian="bold" style:font-weight-complex="bold"/>
    </style:style>
    <style:style style:name="T261_2" style:family="text">
      <style:text-properties fo:font-size="11pt" style:font-size-asian="11pt" style:font-size-complex="11pt" fo:font-weight="bold" style:font-weight-asian="bold" style:font-weight-complex="bold"/>
    </style:style>
    <style:style style:name="T261_3" style:family="text">
      <style:text-properties fo:font-size="11pt" style:font-size-asian="11pt" style:font-size-complex="11pt" fo:font-weight="bold" style:font-weight-asian="bold" style:font-weight-complex="bold"/>
    </style:style>
    <style:style style:name="T261_4" style:family="text">
      <style:text-properties fo:font-size="11pt" style:font-size-asian="11pt" style:font-size-complex="11pt" fo:font-weight="bold" style:font-weight-asian="bold" style:font-weight-complex="bold"/>
    </style:style>
    <style:style style:name="T261_5" style:family="text"/>
    <style:style style:name="T261_6" style:family="text" style:parent-style-name="Internet_20_link">
      <style:text-properties fo:font-size="11pt" style:font-size-asian="11pt" style:font-size-complex="11pt" fo:font-weight="bold" style:font-weight-asian="bold" style:font-weight-complex="bold"/>
    </style:style>
    <style:style style:name="T261_7" style:family="text">
      <style:text-properties fo:font-size="11pt" style:font-size-asian="11pt" style:font-size-complex="11pt" fo:font-weight="bold" style:font-weight-asian="bold" style:font-weight-complex="bold"/>
    </style:style>
    <style:style style:name="T261_8" style:family="text">
      <style:text-properties fo:font-size="11pt" style:font-size-asian="11pt" style:font-size-complex="11pt" fo:font-weight="bold" style:font-weight-asian="bold" style:font-weight-complex="bold"/>
    </style:style>
    <style:style style:name="T261_9" style:family="text">
      <style:text-properties fo:font-size="11pt" style:font-size-asian="11pt" style:font-size-complex="11pt" fo:font-weight="bold" style:font-weight-asian="bold" style:font-weight-complex="bold"/>
    </style:style>
    <style:style style:name="P262" style:family="paragraph" style:parent-style-name="Normal"/>
    <style:style style:name="T262_1" style:family="text"/>
    <style:style style:name="T262_2" style:family="text"/>
    <style:style style:name="T262_3" style:family="text"/>
    <style:style style:name="T262_4" style:family="text"/>
    <style:style style:name="T262_5" style:family="text"/>
    <style:style style:name="T262_6" style:family="text"/>
    <style:style style:name="T262_7" style:family="text"/>
    <style:style style:name="T262_8" style:family="text"/>
    <style:style style:name="T262_9" style:family="text"/>
    <style:style style:name="P263" style:family="paragraph" style:parent-style-name="Normal"/>
    <style:style style:name="T263_1" style:family="text"/>
    <style:style style:name="T263_2" style:family="text"/>
    <style:style style:name="T263_3" style:family="text"/>
    <style:style style:name="P264" style:family="paragraph" style:parent-style-name="Normal"/>
    <style:style style:name="T264_1" style:family="text"/>
    <style:style style:name="P265" style:family="paragraph" style:parent-style-name="Normal">
      <style:paragraph-properties fo:margin-top="0cm" fo:margin-bottom="0cm"/>
    </style:style>
    <style:style style:name="P266" style:family="paragraph" style:parent-style-name="Normal">
      <style:paragraph-properties fo:margin-top="0cm" fo:margin-bottom="0cm"/>
    </style:style>
    <style:style style:name="P267" style:family="paragraph" style:parent-style-name="Normal">
      <style:paragraph-properties fo:margin-top="0cm" fo:margin-bottom="0cm"/>
    </style:style>
    <style:style style:name="P268" style:family="paragraph" style:parent-style-name="Normal">
      <style:paragraph-properties fo:margin-top="0cm" fo:margin-bottom="0cm"/>
    </style:style>
    <style:style style:name="P269" style:family="paragraph" style:parent-style-name="Normal">
      <style:paragraph-properties fo:margin-top="0cm" fo:margin-bottom="0cm"/>
    </style:style>
    <style:style style:name="P270" style:family="paragraph" style:parent-style-name="Normal">
      <style:paragraph-properties fo:margin-top="0cm" fo:margin-bottom="0cm"/>
    </style:style>
    <style:style style:name="P271" style:family="paragraph" style:parent-style-name="Normal">
      <style:paragraph-properties fo:margin-top="0cm" fo:margin-bottom="0cm"/>
    </style:style>
    <style:style style:name="P272" style:family="paragraph" style:parent-style-name="Normal"/>
    <style:style style:name="T272_1" style:family="text"/>
    <style:style style:name="T272_2" style:family="text"/>
    <style:style style:name="T272_3" style:family="text"/>
    <style:style style:name="T272_4" style:family="text"/>
    <style:style style:name="T272_5" style:family="text"/>
    <style:style style:name="T272_6" style:family="text"/>
    <style:style style:name="T272_7" style:family="text"/>
    <style:style style:name="T272_8" style:family="text"/>
    <style:style style:name="T272_9" style:family="text"/>
    <style:style style:name="T272_10" style:family="text"/>
    <style:style style:name="T272_11" style:family="text"/>
    <style:style style:name="T272_12" style:family="text"/>
    <style:style style:name="T272_13" style:family="text"/>
    <style:style style:name="T272_14" style:family="text"/>
    <style:style style:name="T272_15" style:family="text"/>
    <style:style style:name="T272_16" style:family="text"/>
    <style:style style:name="T272_17" style:family="text"/>
    <style:style style:name="T272_18" style:family="text">
      <style:text-properties fo:font-weight="bold" style:font-weight-asian="bold" style:font-weight-complex="bold"/>
    </style:style>
    <style:style style:name="T272_19" style:family="text">
      <style:text-properties fo:font-weight="bold" style:font-weight-asian="bold" style:font-weight-complex="bold"/>
    </style:style>
    <style:style style:name="T272_20" style:family="text">
      <style:text-properties fo:font-weight="bold" style:font-weight-asian="bold" style:font-weight-complex="bold"/>
    </style:style>
    <style:style style:name="T272_21" style:family="text">
      <style:text-properties fo:font-weight="bold" style:font-weight-asian="bold" style:font-weight-complex="bold"/>
    </style:style>
    <style:style style:name="T272_22" style:family="text">
      <style:text-properties fo:font-weight="bold" style:font-weight-asian="bold" style:font-weight-complex="bold"/>
    </style:style>
    <style:style style:name="T272_23" style:family="text">
      <style:text-properties fo:font-weight="bold" style:font-weight-asian="bold" style:font-weight-complex="bold"/>
    </style:style>
    <style:style style:name="T272_24" style:family="text">
      <style:text-properties fo:font-weight="bold" style:font-weight-asian="bold" style:font-weight-complex="bold"/>
    </style:style>
    <style:style style:name="T272_25" style:family="text">
      <style:text-properties fo:font-weight="bold" style:font-weight-asian="bold" style:font-weight-complex="bold"/>
    </style:style>
    <style:style style:name="P273" style:family="paragraph" style:parent-style-name="Normal"/>
    <style:style style:name="T273_1" style:family="text"/>
    <style:style style:name="T273_2" style:family="text"/>
    <style:style style:name="T273_3" style:family="text"/>
    <style:style style:name="T273_4" style:family="text"/>
    <style:style style:name="T273_5" style:family="text"/>
    <style:style style:name="T273_6" style:family="text"/>
    <style:style style:name="T273_7" style:family="text"/>
    <style:style style:name="T273_8" style:family="text"/>
    <style:style style:name="T273_9" style:family="text"/>
    <style:style style:name="T273_10" style:family="text"/>
    <style:style style:name="T273_11" style:family="text"/>
    <style:style style:name="T273_12" style:family="text"/>
    <style:style style:name="T273_13" style:family="text"/>
    <style:style style:name="T273_14" style:family="text"/>
    <style:style style:name="T273_15" style:family="text"/>
    <style:style style:name="T273_16" style:family="text"/>
    <style:style style:name="T273_17" style:family="text">
      <style:text-properties fo:font-weight="bold" style:font-weight-asian="bold" style:font-weight-complex="bold"/>
    </style:style>
    <style:style style:name="T273_18" style:family="text">
      <style:text-properties fo:font-weight="bold" style:font-weight-asian="bold" style:font-weight-complex="bold"/>
    </style:style>
    <style:style style:name="T273_19" style:family="text"/>
    <style:style style:name="T273_20" style:family="text"/>
    <style:style style:name="T273_21" style:family="text"/>
    <style:style style:name="T273_22" style:family="text">
      <style:text-properties fo:font-weight="bold" style:font-weight-asian="bold" style:font-weight-complex="bold"/>
    </style:style>
    <style:style style:name="T273_23" style:family="text">
      <style:text-properties fo:font-weight="bold" style:font-weight-asian="bold" style:font-weight-complex="bold"/>
    </style:style>
    <style:style style:name="T273_24" style:family="text"/>
    <style:style style:name="T273_25" style:family="text"/>
    <style:style style:name="P274" style:family="paragraph" style:parent-style-name="Normal"/>
    <style:style style:name="FR6" style:family="graphic" style:parent-style-name="Normal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274_1" style:family="text" style:parent-style-name="Normal"/>
    <style:style style:name="FR7" style:family="graphic" style:parent-style-name="Normal">
      <style:graphic-properties draw:stroke="solid" svg:stroke-width="0.026cm" svg:stroke-color="#000000" draw:fill-color="#dae5f1" fo:background-color="#dae5f1" fo:border-top="#000000 0.026cm solid" fo:margin-top="0.127cm" fo:border-bottom="#000000 0.026cm solid" fo:margin-bottom="0.127cm" fo:border-left="#000000 0.026cm solid" fo:margin-left="0.318cm" fo:border-right="#000000 0.026cm solid" fo:margin-right="0.318cm" style:flow-with-text="false" style:run-through="foreground" fo:wrap-option="wrap" draw:auto-grow-height="false" draw:auto-grow-width="false"/>
    </style:style>
    <style:style style:name="P275" style:family="paragraph" style:parent-style-name="Normal">
      <style:paragraph-properties fo:line-height="108%" fo:margin-top="0cm" fo:margin-bottom="0cm"/>
    </style:style>
    <style:style style:name="T275_1" style:family="text">
      <style:text-properties fo:font-size="11pt" style:font-size-asian="11pt" style:font-size-complex="11pt" fo:font-weight="bold" style:font-weight-asian="bold" style:font-weight-complex="bold"/>
    </style:style>
    <style:style style:name="T275_2" style:family="text">
      <style:text-properties fo:font-size="11pt" style:font-size-asian="11pt" style:font-size-complex="11pt" fo:font-weight="bold" style:font-weight-asian="bold" style:font-weight-complex="bold"/>
    </style:style>
    <style:style style:name="T275_3" style:family="text">
      <style:text-properties fo:font-size="11pt" style:font-size-asian="11pt" style:font-size-complex="11pt" fo:font-weight="bold" style:font-weight-asian="bold" style:font-weight-complex="bold"/>
    </style:style>
    <style:style style:name="T275_4" style:family="text">
      <style:text-properties fo:font-size="11pt" style:font-size-asian="11pt" style:font-size-complex="11pt" fo:font-weight="bold" style:font-weight-asian="bold" style:font-weight-complex="bold"/>
    </style:style>
    <style:style style:name="T275_5" style:family="text">
      <style:text-properties fo:font-size="11pt" style:font-size-asian="11pt" style:font-size-complex="11pt" fo:font-weight="bold" style:font-weight-asian="bold" style:font-weight-complex="bold"/>
    </style:style>
    <style:style style:name="T275_6" style:family="text"/>
    <style:style style:name="T275_7" style:family="text" style:parent-style-name="Internet_20_link">
      <style:text-properties fo:font-size="11pt" style:font-size-asian="11pt" style:font-size-complex="11pt" fo:font-weight="bold" style:font-weight-asian="bold" style:font-weight-complex="bold"/>
    </style:style>
    <style:style style:name="T275_8" style:family="text">
      <style:text-properties fo:font-size="11pt" style:font-size-asian="11pt" style:font-size-complex="11pt" fo:font-weight="bold" style:font-weight-asian="bold" style:font-weight-complex="bold"/>
    </style:style>
    <style:style style:name="T275_9" style:family="text">
      <style:text-properties fo:font-size="11pt" style:font-size-asian="11pt" style:font-size-complex="11pt" fo:font-weight="bold" style:font-weight-asian="bold" style:font-weight-complex="bold"/>
    </style:style>
    <style:style style:name="T275_10" style:family="text">
      <style:text-properties fo:font-size="11pt" style:font-size-asian="11pt" style:font-size-complex="11pt" fo:font-weight="bold" style:font-weight-asian="bold" style:font-weight-complex="bold"/>
    </style:style>
    <style:style style:name="T275_11" style:family="text">
      <style:text-properties fo:font-size="11pt" style:font-size-asian="11pt" style:font-size-complex="11pt" fo:font-weight="bold" style:font-weight-asian="bold" style:font-weight-complex="bold"/>
    </style:style>
    <style:style style:name="T275_12" style:family="text">
      <style:text-properties fo:font-size="11pt" style:font-size-asian="11pt" style:font-size-complex="11pt" fo:font-weight="bold" style:font-weight-asian="bold" style:font-weight-complex="bold"/>
    </style:style>
    <style:style style:name="T275_13" style:family="text">
      <style:text-properties fo:font-size="11pt" style:font-size-asian="11pt" style:font-size-complex="11pt" fo:font-weight="bold" style:font-weight-asian="bold" style:font-weight-complex="bold"/>
    </style:style>
    <style:style style:name="T275_14" style:family="text">
      <style:text-properties fo:font-size="11pt" style:font-size-asian="11pt" style:font-size-complex="11pt" fo:font-weight="bold" style:font-weight-asian="bold" style:font-weight-complex="bold"/>
    </style:style>
    <style:style style:name="P276" style:family="paragraph" style:parent-style-name="Normal">
      <style:paragraph-properties fo:margin-top="0cm" fo:margin-bottom="0cm" fo:margin-right="5.71cm"/>
    </style:style>
    <style:style style:name="T276_1" style:family="text"/>
    <style:style style:name="T276_2" style:family="text"/>
    <style:style style:name="T276_3" style:family="text"/>
    <style:style style:name="T276_4" style:family="text"/>
    <style:style style:name="T276_5" style:family="text"/>
    <style:style style:name="T276_6" style:family="text"/>
    <style:style style:name="T276_7" style:family="text"/>
    <style:style style:name="T276_8" style:family="text"/>
    <style:style style:name="T276_9" style:family="text"/>
    <style:style style:name="T276_10" style:family="text"/>
    <style:style style:name="P277" style:family="paragraph" style:parent-style-name="Normal">
      <style:paragraph-properties fo:margin-top="0cm" fo:margin-bottom="0cm" fo:margin-right="5.711cm"/>
    </style:style>
    <style:style style:name="T277_1" style:family="text"/>
    <style:style style:name="T277_2" style:family="text"/>
    <style:style style:name="P278" style:family="paragraph" style:parent-style-name="Normal">
      <style:paragraph-properties fo:margin-top="0cm" fo:margin-bottom="0cm" fo:margin-right="-0.041cm"/>
    </style:style>
    <style:style style:name="T278_1" style:family="text"/>
    <style:style style:name="T278_2" style:family="text"/>
    <style:style style:name="T278_3" style:family="text"/>
    <style:style style:name="T278_4" style:family="text"/>
    <style:style style:name="T278_5" style:family="text"/>
    <style:style style:name="P279" style:family="paragraph" style:parent-style-name="Normal">
      <style:paragraph-properties fo:margin-top="0cm" fo:margin-bottom="0cm"/>
    </style:style>
    <style:style style:name="P280" style:family="paragraph" style:parent-style-name="Normal"/>
    <style:style style:name="T280_1" style:family="text">
      <style:text-properties fo:font-weight="bold" style:font-weight-asian="bold" style:font-weight-complex="bold"/>
    </style:style>
    <style:style style:name="P281" style:family="paragraph" style:parent-style-name="Normal"/>
    <style:style style:name="T281_1" style:family="text"/>
    <style:style style:name="T281_2" style:family="text"/>
    <style:style style:name="T281_3" style:family="text"/>
    <style:style style:name="T281_4" style:family="text"/>
    <style:style style:name="T281_5" style:family="text"/>
    <style:style style:name="T281_6" style:family="text"/>
    <style:style style:name="T281_7" style:family="text"/>
    <style:style style:name="T281_8" style:family="text"/>
    <style:style style:name="T281_9" style:family="text">
      <style:text-properties fo:font-weight="bold" style:font-weight-asian="bold" style:font-weight-complex="bold"/>
    </style:style>
    <style:style style:name="T281_10" style:family="text"/>
    <style:style style:name="T281_11" style:family="text"/>
    <style:style style:name="T281_12" style:family="text"/>
    <style:style style:name="T281_13" style:family="text"/>
    <style:style style:name="T281_14" style:family="text" style:parent-style-name="Internet_20_link"/>
    <style:style style:name="T281_15" style:family="text"/>
    <style:style style:name="T281_16" style:family="text"/>
    <style:style style:name="T281_17" style:family="text" style:parent-style-name="Internet_20_link"/>
    <style:style style:name="T281_18" style:family="text"/>
    <style:style style:name="T281_19" style:family="text"/>
    <style:style style:name="T281_20" style:family="text" style:parent-style-name="Internet_20_link"/>
    <style:style style:name="T281_21" style:family="text"/>
    <style:style style:name="T281_22" style:family="text"/>
    <style:style style:name="T281_23" style:family="text"/>
    <style:style style:name="T281_24" style:family="text"/>
    <style:style style:name="T281_25" style:family="text">
      <style:text-properties fo:font-weight="bold" style:font-weight-asian="bold" style:font-weight-complex="bold"/>
    </style:style>
    <style:style style:name="T281_26" style:family="text"/>
    <style:style style:name="T281_27" style:family="text">
      <style:text-properties fo:font-weight="bold" style:font-weight-asian="bold" style:font-weight-complex="bold"/>
    </style:style>
    <style:style style:name="T281_28" style:family="text"/>
    <style:style style:name="P282" style:family="paragraph" style:parent-style-name="Normal"/>
    <style:style style:name="T282_1" style:family="text"/>
    <style:style style:name="T282_2" style:family="text">
      <style:text-properties fo:font-weight="bold" style:font-weight-asian="bold" style:font-weight-complex="bold"/>
    </style:style>
    <style:style style:name="T282_3" style:family="text"/>
    <style:style style:name="T282_4" style:family="text">
      <style:text-properties fo:font-weight="bold" style:font-weight-asian="bold" style:font-weight-complex="bold"/>
    </style:style>
    <style:style style:name="T282_5" style:family="text"/>
    <style:style style:name="T282_6" style:family="text">
      <style:text-properties fo:font-weight="bold" style:font-weight-asian="bold" style:font-weight-complex="bold"/>
    </style:style>
    <style:style style:name="T282_7" style:family="text">
      <style:text-properties fo:font-weight="bold" style:font-weight-asian="bold" style:font-weight-complex="bold"/>
    </style:style>
    <style:style style:name="T282_8" style:family="text"/>
    <style:style style:name="T282_9" style:family="text">
      <style:text-properties fo:font-weight="bold" style:font-weight-asian="bold" style:font-weight-complex="bold"/>
    </style:style>
    <style:style style:name="T282_10" style:family="text">
      <style:text-properties fo:font-weight="bold" style:font-weight-asian="bold" style:font-weight-complex="bold"/>
    </style:style>
    <style:style style:name="T282_11" style:family="text"/>
    <style:style style:name="T282_12" style:family="text"/>
    <style:style style:name="T282_13" style:family="text"/>
    <style:style style:name="T282_14" style:family="text"/>
    <style:style style:name="T282_15" style:family="text" style:parent-style-name="Internet_20_link"/>
    <style:style style:name="T282_16" style:family="text"/>
    <style:style style:name="P283" style:family="paragraph" style:parent-style-name="Normal"/>
    <style:style style:name="T283_1" style:family="text">
      <style:text-properties fo:font-weight="bold" style:font-weight-asian="bold" style:font-weight-complex="bold"/>
    </style:style>
    <style:style style:name="T283_2" style:family="text">
      <style:text-properties fo:font-weight="bold" style:font-weight-asian="bold" style:font-weight-complex="bold"/>
    </style:style>
    <style:style style:name="T283_3" style:family="text">
      <style:text-properties fo:font-weight="bold" style:font-weight-asian="bold" style:font-weight-complex="bold"/>
    </style:style>
    <style:style style:name="T283_4" style:family="text">
      <style:text-properties fo:font-weight="bold" style:font-weight-asian="bold" style:font-weight-complex="bold"/>
    </style:style>
    <style:style style:name="T283_5" style:family="text">
      <style:text-properties fo:font-weight="bold" style:font-weight-asian="bold" style:font-weight-complex="bold"/>
    </style:style>
    <style:style style:name="T283_6" style:family="text">
      <style:text-properties fo:font-weight="bold" style:font-weight-asian="bold" style:font-weight-complex="bold"/>
    </style:style>
    <style:style style:name="T283_7" style:family="text"/>
    <style:style style:name="T283_8" style:family="text">
      <style:text-properties fo:font-weight="bold" style:font-weight-asian="bold" style:font-weight-complex="bold"/>
    </style:style>
    <style:style style:name="T283_9" style:family="text"/>
    <style:style style:name="T283_10" style:family="text"/>
    <style:style style:name="P284" style:family="paragraph" style:parent-style-name="List_20_Paragraph">
      <style:paragraph-properties fo:text-indent="-0.63cm" fo:margin-top="0.141cm" fo:margin-left="1.259cm"/>
    </style:style>
    <style:style style:name="T284_1" style:family="text"/>
    <style:style style:name="T284_2" style:family="text">
      <style:text-properties fo:font-weight="bold" style:font-weight-asian="bold" style:font-weight-complex="bold"/>
    </style:style>
    <style:style style:name="T284_3" style:family="text"/>
    <style:style style:name="T284_4" style:family="text"/>
    <style:style style:name="T284_5" style:family="text"/>
    <style:style style:name="T284_6" style:family="text"/>
    <style:style style:name="T284_7" style:family="text"/>
    <style:style style:name="T284_8" style:family="text"/>
    <style:style style:name="T284_9" style:family="text"/>
    <style:style style:name="T284_10" style:family="text"/>
    <style:style style:name="T284_11" style:family="text"/>
    <style:style style:name="T284_12" style:family="text"/>
    <style:style style:name="T284_13" style:family="text"/>
    <style:style style:name="T284_14" style:family="text"/>
    <style:style style:name="T284_15" style:family="text"/>
    <style:style style:name="T284_16" style:family="text"/>
    <style:style style:name="P285" style:family="paragraph" style:parent-style-name="List_20_Paragraph">
      <style:paragraph-properties fo:text-indent="-0.63cm" fo:margin-top="0.141cm" fo:margin-left="1.259cm"/>
    </style:style>
    <style:style style:name="T285_1" style:family="text"/>
    <style:style style:name="T285_2" style:family="text"/>
    <style:style style:name="T285_3" style:family="text"/>
    <style:style style:name="T285_4" style:family="text"/>
    <style:style style:name="T285_5" style:family="text">
      <style:text-properties fo:font-weight="bold" style:font-weight-asian="bold" style:font-weight-complex="bold"/>
    </style:style>
    <style:style style:name="T285_6" style:family="text">
      <style:text-properties fo:font-weight="bold" style:font-weight-asian="bold" style:font-weight-complex="bold"/>
    </style:style>
    <style:style style:name="T285_7" style:family="text">
      <style:text-properties fo:font-weight="bold" style:font-weight-asian="bold" style:font-weight-complex="bold"/>
    </style:style>
    <style:style style:name="T285_8" style:family="text"/>
    <style:style style:name="T285_9" style:family="text"/>
    <style:style style:name="T285_10" style:family="text"/>
    <style:style style:name="T285_11" style:family="text"/>
    <style:style style:name="T285_12" style:family="text"/>
    <style:style style:name="T285_13" style:family="text"/>
    <style:style style:name="T285_14" style:family="text"/>
    <style:style style:name="T285_15" style:family="text"/>
    <style:style style:name="T285_16" style:family="text"/>
    <style:style style:name="T285_17" style:family="text"/>
    <style:style style:name="T285_18" style:family="text"/>
    <style:style style:name="T285_19" style:family="text"/>
    <style:style style:name="T285_20" style:family="text"/>
    <style:style style:name="T285_21" style:family="text" style:parent-style-name="Internet_20_link">
      <style:text-properties fo:font-weight="bold" style:font-weight-asian="bold" style:font-weight-complex="bold"/>
    </style:style>
    <style:style style:name="T285_22" style:family="text" style:parent-style-name="Internet_20_link">
      <style:text-properties fo:font-weight="bold" style:font-weight-asian="bold" style:font-weight-complex="bold"/>
    </style:style>
    <style:style style:name="T285_23" style:family="text" style:parent-style-name="Internet_20_link">
      <style:text-properties fo:font-weight="bold" style:font-weight-asian="bold" style:font-weight-complex="bold"/>
    </style:style>
    <style:style style:name="T285_24" style:family="text" style:parent-style-name="Internet_20_link">
      <style:text-properties fo:font-weight="bold" style:font-weight-asian="bold" style:font-weight-complex="bold"/>
    </style:style>
    <style:style style:name="T285_25" style:family="text" style:parent-style-name="Internet_20_link">
      <style:text-properties fo:font-weight="bold" style:font-weight-asian="bold" style:font-weight-complex="bold"/>
    </style:style>
    <style:style style:name="T285_26" style:family="text" style:parent-style-name="Internet_20_link">
      <style:text-properties fo:font-weight="bold" style:font-weight-asian="bold" style:font-weight-complex="bold"/>
    </style:style>
    <style:style style:name="T285_27" style:family="text">
      <style:text-properties fo:font-weight="bold" style:font-weight-asian="bold" style:font-weight-complex="bold"/>
    </style:style>
    <style:style style:name="T285_28" style:family="text"/>
    <style:style style:name="T285_29" style:family="text"/>
    <style:style style:name="T285_30" style:family="text"/>
    <style:style style:name="T285_31" style:family="text"/>
    <style:style style:name="T285_32" style:family="text"/>
    <style:style style:name="T285_33" style:family="text"/>
    <style:style style:name="T285_34" style:family="text"/>
    <style:style style:name="T285_35" style:family="text"/>
    <style:style style:name="T285_36" style:family="text"/>
    <style:style style:name="T285_37" style:family="text"/>
    <style:style style:name="T285_38" style:family="text"/>
    <style:style style:name="P286" style:family="paragraph" style:parent-style-name="Normal"/>
    <style:style style:name="T286_1" style:family="text">
      <style:text-properties fo:font-weight="bold" style:font-weight-asian="bold" style:font-weight-complex="bold"/>
    </style:style>
    <style:style style:name="T286_2" style:family="text">
      <style:text-properties fo:font-weight="bold" style:font-weight-asian="bold" style:font-weight-complex="bold"/>
    </style:style>
    <style:style style:name="T286_3" style:family="text">
      <style:text-properties fo:font-weight="bold" style:font-weight-asian="bold" style:font-weight-complex="bold"/>
    </style:style>
    <style:style style:name="P287" style:family="paragraph" style:parent-style-name="Normal"/>
    <style:style style:name="T287_1" style:family="text"/>
    <style:style style:name="T287_2" style:family="text">
      <style:text-properties fo:font-weight="bold" style:font-weight-asian="bold" style:font-weight-complex="bold"/>
    </style:style>
    <style:style style:name="T287_3" style:family="text"/>
    <style:style style:name="T287_4" style:family="text"/>
    <style:style style:name="T287_5" style:family="text"/>
    <style:style style:name="T287_6" style:family="text"/>
    <style:style style:name="T287_7" style:family="text"/>
    <style:style style:name="T287_8" style:family="text"/>
    <style:style style:name="T287_9" style:family="text"/>
    <style:style style:name="T287_10" style:family="text"/>
    <style:style style:name="T287_11" style:family="text"/>
    <style:style style:name="T287_12" style:family="text"/>
    <style:style style:name="T287_13" style:family="text"/>
    <style:style style:name="P288" style:family="paragraph" style:parent-style-name="Normal"/>
    <style:style style:name="T288_1" style:family="text"/>
    <style:style style:name="T288_2" style:family="text"/>
    <style:style style:name="T288_3" style:family="text"/>
    <style:style style:name="T288_4" style:family="text"/>
    <style:style style:name="T288_5" style:family="text"/>
    <style:style style:name="T288_6" style:family="text"/>
    <style:style style:name="T288_7" style:family="text"/>
    <style:style style:name="T288_8" style:family="text"/>
    <style:style style:name="T288_9" style:family="text"/>
    <style:style style:name="T288_10" style:family="text"/>
    <style:style style:name="T288_11" style:family="text"/>
    <style:style style:name="T288_12" style:family="text"/>
    <style:style style:name="T288_13" style:family="text"/>
    <style:style style:name="T288_14" style:family="text"/>
    <style:style style:name="T288_15" style:family="text"/>
    <style:style style:name="T288_16" style:family="text"/>
    <style:style style:name="T288_17" style:family="text"/>
    <style:style style:name="T288_18" style:family="text"/>
    <style:style style:name="T288_19" style:family="text"/>
    <style:style style:name="P289" style:family="paragraph" style:parent-style-name="Normal">
      <style:paragraph-properties fo:line-height="108%"/>
    </style:style>
    <style:style style:name="T289_1" style:family="text">
      <style:text-properties fo:font-weight="bold" style:font-weight-asian="bold" style:font-weight-complex="bold"/>
    </style:style>
    <style:style style:name="T289_2" style:family="text">
      <style:text-properties fo:font-weight="bold" style:font-weight-asian="bold" style:font-weight-complex="bold"/>
    </style:style>
    <style:style style:name="T289_3" style:family="text">
      <style:text-properties fo:font-weight="bold" style:font-weight-asian="bold" style:font-weight-complex="bold"/>
    </style:style>
    <style:style style:name="P290" style:family="paragraph" style:parent-style-name="Normal"/>
    <style:style style:name="T290_1" style:family="text"/>
    <style:style style:name="T290_2" style:family="text"/>
    <style:style style:name="T290_3" style:family="text"/>
    <style:style style:name="T290_4" style:family="text"/>
    <style:style style:name="T290_5" style:family="text"/>
    <style:style style:name="T290_6" style:family="text"/>
    <style:style style:name="T290_7" style:family="text"/>
    <style:style style:name="T290_8" style:family="text"/>
    <style:style style:name="T290_9" style:family="text"/>
    <style:style style:name="T290_10" style:family="text"/>
    <style:style style:name="T290_11" style:family="text"/>
    <style:style style:name="T290_12" style:family="text"/>
    <style:style style:name="T290_13" style:family="text"/>
    <style:style style:name="T290_14" style:family="text"/>
    <style:style style:name="T290_15" style:family="text"/>
    <style:style style:name="T290_16" style:family="text"/>
    <style:style style:name="P291" style:family="paragraph" style:parent-style-name="Normal"/>
    <style:style style:name="T291_1" style:family="text"/>
    <style:style style:name="T291_2" style:family="text"/>
    <style:style style:name="T291_3" style:family="text"/>
    <style:style style:name="P292" style:family="paragraph" style:parent-style-name="Normal"/>
    <style:style style:name="T292_1" style:family="text"/>
    <style:style style:name="P293" style:family="paragraph" style:parent-style-name="Normal"/>
    <style:style style:name="T293_1" style:family="text"/>
    <style:style style:name="T293_2" style:family="text"/>
    <style:style style:name="T293_3" style:family="text"/>
    <style:style style:name="T293_4" style:family="text"/>
    <style:style style:name="T293_5" style:family="text"/>
    <style:style style:name="P294" style:family="paragraph" style:parent-style-name="Normal"/>
    <style:style style:name="T294_1" style:family="text"/>
    <style:style style:name="T294_2" style:family="text"/>
    <style:style style:name="T294_3" style:family="text"/>
    <style:style style:name="T294_4" style:family="text"/>
    <style:style style:name="T294_5" style:family="text"/>
    <style:style style:name="T294_6" style:family="text">
      <style:text-properties fo:font-weight="bold" style:font-weight-asian="bold" style:font-weight-complex="bold"/>
    </style:style>
    <style:style style:name="T294_7" style:family="text"/>
    <style:style style:name="T294_8" style:family="text"/>
    <style:style style:name="T294_9" style:family="text"/>
    <style:style style:name="T294_10" style:family="text"/>
    <style:style style:name="T294_11" style:family="text">
      <style:text-properties fo:font-weight="bold" style:font-weight-asian="bold" style:font-weight-complex="bold"/>
    </style:style>
    <style:style style:name="T294_12" style:family="text"/>
    <style:style style:name="T294_13" style:family="text"/>
    <style:style style:name="T294_14" style:family="text"/>
    <style:style style:name="T294_15" style:family="text"/>
    <style:style style:name="T294_16" style:family="text"/>
    <style:style style:name="P295" style:family="paragraph" style:parent-style-name="Heading_20_2"/>
    <style:style style:name="T295_1" style:family="text"/>
    <style:style style:name="T295_2" style:family="text"/>
    <style:style style:name="T295_3" style:family="text"/>
    <style:style style:name="T295_4" style:family="text">
      <style:text-properties fo:color="#a6a6a6"/>
    </style:style>
    <style:style style:name="P296" style:family="paragraph" style:parent-style-name="Normal"/>
    <style:style style:name="T296_1" style:family="text"/>
    <style:style style:name="T296_2" style:family="text"/>
    <style:style style:name="T296_3" style:family="text"/>
    <style:style style:name="T296_4" style:family="text"/>
    <style:style style:name="T296_5" style:family="text"/>
    <style:style style:name="T296_6" style:family="text"/>
    <style:style style:name="T296_7" style:family="text"/>
    <style:style style:name="T296_8" style:family="text"/>
    <style:style style:name="T296_9" style:family="text"/>
    <style:style style:name="T296_10" style:family="text"/>
    <style:style style:name="T296_11" style:family="text"/>
    <style:style style:name="T296_12" style:family="text"/>
    <style:style style:name="T296_13" style:family="text"/>
    <style:style style:name="T296_14" style:family="text"/>
    <style:style style:name="T296_15" style:family="text"/>
    <style:style style:name="T296_16" style:family="text"/>
    <style:style style:name="T296_17" style:family="text"/>
    <style:style style:name="T296_18" style:family="text"/>
    <style:style style:name="T296_19" style:family="text"/>
    <style:style style:name="T296_20" style:family="text"/>
    <style:style style:name="T296_21" style:family="text"/>
    <style:style style:name="T296_22" style:family="text"/>
    <style:style style:name="T296_23" style:family="text"/>
    <style:style style:name="T296_24" style:family="text"/>
    <style:style style:name="T296_25" style:family="text">
      <style:text-properties fo:font-style="italic" style:font-style-asian="italic" fo:color="#4f81bd" fo:font-weight="bold" style:font-weight-asian="bold"/>
    </style:style>
    <style:style style:name="T296_26" style:family="text">
      <style:text-properties fo:color="#4f81bd"/>
    </style:style>
    <style:style style:name="T296_27" style:family="text">
      <style:text-properties fo:color="#4f81bd"/>
    </style:style>
    <style:style style:name="T296_28" style:family="text">
      <style:text-properties fo:color="#4f81bd"/>
    </style:style>
    <style:style style:name="T296_29" style:family="text">
      <style:text-properties fo:color="#4f81bd"/>
    </style:style>
    <style:style style:name="T296_30" style:family="text">
      <style:text-properties fo:color="#4f81bd"/>
    </style:style>
    <style:style style:name="T296_31" style:family="text">
      <style:text-properties fo:color="#4f81bd"/>
    </style:style>
    <style:style style:name="T296_32" style:family="text">
      <style:text-properties fo:color="#4f81bd"/>
    </style:style>
    <style:style style:name="T296_33" style:family="text">
      <style:text-properties fo:color="#4f81bd"/>
    </style:style>
    <style:style style:name="T296_34" style:family="text">
      <style:text-properties fo:color="#4f81bd"/>
    </style:style>
    <style:style style:name="T296_35" style:family="text">
      <style:text-properties fo:color="#4f81bd"/>
    </style:style>
    <style:style style:name="T296_36" style:family="text">
      <style:text-properties fo:color="#4f81bd"/>
    </style:style>
    <style:style style:name="T296_37" style:family="text">
      <style:text-properties fo:color="#4f81bd"/>
    </style:style>
    <style:style style:name="T296_38" style:family="text">
      <style:text-properties fo:color="#4f81bd"/>
    </style:style>
    <style:style style:name="T296_39" style:family="text">
      <style:text-properties fo:color="#4f81bd"/>
    </style:style>
    <style:style style:name="T296_40" style:family="text">
      <style:text-properties fo:color="#4f81bd"/>
    </style:style>
    <style:style style:name="T296_41" style:family="text">
      <style:text-properties fo:color="#4f81bd"/>
    </style:style>
    <style:style style:name="T296_42" style:family="text">
      <style:text-properties fo:color="#4f81bd"/>
    </style:style>
    <style:style style:name="T296_43" style:family="text">
      <style:text-properties fo:color="#4f81bd"/>
    </style:style>
    <style:style style:name="T296_44" style:family="text">
      <style:text-properties fo:color="#4f81bd"/>
    </style:style>
    <style:style style:name="T296_45" style:family="text">
      <style:text-properties fo:color="#4f81bd"/>
    </style:style>
    <style:style style:name="T296_46" style:family="text">
      <style:text-properties fo:color="#4f81bd"/>
    </style:style>
    <style:style style:name="T296_47" style:family="text">
      <style:text-properties fo:color="#4f81bd"/>
    </style:style>
    <style:style style:name="T296_48" style:family="text">
      <style:text-properties fo:color="#4f81bd"/>
    </style:style>
    <style:style style:name="T296_49" style:family="text">
      <style:text-properties fo:color="#4f81bd"/>
    </style:style>
    <style:style style:name="T296_50" style:family="text">
      <style:text-properties fo:color="#4f81bd"/>
    </style:style>
    <style:style style:name="T296_51" style:family="text">
      <style:text-properties fo:color="#4f81bd"/>
    </style:style>
    <style:style style:name="T296_52" style:family="text">
      <style:text-properties fo:color="#4f81bd"/>
    </style:style>
    <style:style style:name="T296_53" style:family="text">
      <style:text-properties fo:color="#4f81bd"/>
    </style:style>
    <style:style style:name="T296_54" style:family="text">
      <style:text-properties fo:color="#4f81bd"/>
    </style:style>
    <style:style style:name="T296_55" style:family="text">
      <style:text-properties fo:color="#4f81bd"/>
    </style:style>
    <style:style style:name="T296_56" style:family="text">
      <style:text-properties fo:color="#4f81bd"/>
    </style:style>
    <style:style style:name="T296_57" style:family="text">
      <style:text-properties fo:color="#4f81bd"/>
    </style:style>
    <style:style style:name="T296_58" style:family="text">
      <style:text-properties fo:color="#4f81bd"/>
    </style:style>
    <style:style style:name="P297" style:family="paragraph" style:parent-style-name="Heading_20_2"/>
    <style:style style:name="T297_1" style:family="text"/>
    <style:style style:name="P298" style:family="paragraph" style:parent-style-name="Normal"/>
    <style:style style:name="T298_1" style:family="text">
      <style:text-properties fo:font-weight="bold" style:font-weight-asian="bold" style:font-weight-complex="bold"/>
    </style:style>
    <style:style style:name="P299" style:family="paragraph" style:parent-style-name="List_20_Paragraph">
      <style:paragraph-properties fo:margin-top="0.141cm"/>
    </style:style>
    <style:style style:name="T299_1" style:family="text">
      <style:text-properties fo:font-weight="bold" style:font-weight-asian="bold" style:font-weight-complex="bold"/>
    </style:style>
    <style:style style:name="T299_2" style:family="text"/>
    <style:style style:name="T299_3" style:family="text"/>
    <style:style style:name="T299_4" style:family="text"/>
    <style:style style:name="T299_5" style:family="text"/>
    <style:style style:name="T299_6" style:family="text"/>
    <style:style style:name="T299_7" style:family="text"/>
    <style:style style:name="T299_8" style:family="text">
      <style:text-properties fo:font-style="italic" style:font-style-asian="italic" style:font-style-complex="italic" fo:color="#4f81bd" fo:font-weight="bold" style:font-weight-asian="bold" style:font-weight-complex="bold"/>
    </style:style>
    <style:style style:name="T299_9" style:family="text">
      <style:text-properties fo:color="#4f81bd"/>
    </style:style>
    <style:style style:name="T299_10" style:family="text">
      <style:text-properties fo:color="#4f81bd"/>
    </style:style>
    <style:style style:name="T299_11" style:family="text">
      <style:text-properties fo:color="#4f81bd"/>
    </style:style>
    <style:style style:name="T299_12" style:family="text">
      <style:text-properties fo:color="#4f81bd"/>
    </style:style>
    <style:style style:name="T299_13" style:family="text">
      <style:text-properties fo:color="#4f81bd"/>
    </style:style>
    <style:style style:name="T299_14" style:family="text">
      <style:text-properties fo:color="#4f81bd"/>
    </style:style>
    <style:style style:name="T299_15" style:family="text">
      <style:text-properties fo:color="#4f81bd"/>
    </style:style>
    <style:style style:name="T299_16" style:family="text">
      <style:text-properties fo:color="#4f81bd"/>
    </style:style>
    <style:style style:name="T299_17" style:family="text">
      <style:text-properties fo:color="#4f81bd"/>
    </style:style>
    <style:style style:name="T299_18" style:family="text">
      <style:text-properties fo:color="#4f81bd"/>
    </style:style>
    <style:style style:name="T299_19" style:family="text">
      <style:text-properties fo:color="#4f81bd"/>
    </style:style>
    <style:style style:name="T299_20" style:family="text">
      <style:text-properties fo:color="#4f81bd"/>
    </style:style>
    <style:style style:name="T299_21" style:family="text">
      <style:text-properties fo:color="#4f81bd"/>
    </style:style>
    <style:style style:name="T299_22" style:family="text">
      <style:text-properties fo:color="#4f81bd"/>
    </style:style>
    <style:style style:name="T299_23" style:family="text">
      <style:text-properties fo:color="#4f81bd"/>
    </style:style>
    <style:style style:name="T299_24" style:family="text">
      <style:text-properties fo:color="#4f81bd"/>
    </style:style>
    <style:style style:name="P300" style:family="paragraph" style:parent-style-name="List_20_Paragraph">
      <style:paragraph-properties fo:margin-top="0.141cm"/>
    </style:style>
    <style:style style:name="T300_1" style:family="text">
      <style:text-properties fo:font-weight="bold" style:font-weight-asian="bold"/>
    </style:style>
    <style:style style:name="T300_2" style:family="text"/>
    <style:style style:name="T300_3" style:family="text"/>
    <style:style style:name="T300_4" style:family="text"/>
    <style:style style:name="T300_5" style:family="text"/>
    <style:style style:name="T300_6" style:family="text"/>
    <style:style style:name="P301" style:family="paragraph" style:parent-style-name="Normal"/>
    <style:style style:name="T301_1" style:family="text">
      <style:text-properties fo:font-weight="bold" style:font-weight-asian="bold" style:font-weight-complex="bold"/>
    </style:style>
    <style:style style:name="P302" style:family="paragraph" style:parent-style-name="List_20_Paragraph">
      <style:paragraph-properties fo:text-indent="-0.63cm" fo:margin-top="0.141cm" fo:margin-left="1.259cm"/>
    </style:style>
    <style:style style:name="T302_1" style:family="text">
      <style:text-properties fo:font-weight="bold" style:font-weight-asian="bold" style:font-weight-complex="bold"/>
    </style:style>
    <style:style style:name="T302_2" style:family="text"/>
    <style:style style:name="T302_3" style:family="text"/>
    <style:style style:name="T302_4" style:family="text"/>
    <style:style style:name="T302_5" style:family="text"/>
    <style:style style:name="T302_6" style:family="text"/>
    <style:style style:name="T302_7" style:family="text"/>
    <style:style style:name="T302_8" style:family="text"/>
    <style:style style:name="T302_9" style:family="text"/>
    <style:style style:name="T302_10" style:family="text"/>
    <style:style style:name="T302_11" style:family="text"/>
    <style:style style:name="T302_12" style:family="text"/>
    <style:style style:name="T302_13" style:family="text"/>
    <style:style style:name="T302_14" style:family="text"/>
    <style:style style:name="T302_15" style:family="text"/>
    <style:style style:name="T302_16" style:family="text"/>
    <style:style style:name="T302_17" style:family="text"/>
    <style:style style:name="T302_18" style:family="text"/>
    <style:style style:name="T302_19" style:family="text"/>
    <style:style style:name="P303" style:family="paragraph" style:parent-style-name="Body_20_Bullet">
      <style:paragraph-properties fo:text-indent="-0.63cm" fo:margin-left="1.259cm"/>
    </style:style>
    <style:style style:name="T303_1" style:family="text">
      <style:text-properties fo:font-weight="bold" style:font-weight-asian="bold" style:font-weight-complex="bold"/>
    </style:style>
    <style:style style:name="T303_2" style:family="text"/>
    <style:style style:name="T303_3" style:family="text"/>
    <style:style style:name="T303_4" style:family="text"/>
    <style:style style:name="T303_5" style:family="text"/>
    <style:style style:name="T303_6" style:family="text"/>
    <style:style style:name="T303_7" style:family="text"/>
    <style:style style:name="T303_8" style:family="text"/>
    <style:style style:name="T303_9" style:family="text"/>
    <style:style style:name="T303_10" style:family="text"/>
    <style:style style:name="T303_11" style:family="text">
      <style:text-properties fo:font-style="italic" style:font-style-asian="italic" style:font-style-complex="italic" fo:color="#4f81bd" fo:font-weight="bold" style:font-weight-asian="bold" style:font-weight-complex="bold"/>
    </style:style>
    <style:style style:name="T303_12" style:family="text">
      <style:text-properties fo:color="#4f81bd"/>
    </style:style>
    <style:style style:name="T303_13" style:family="text" style:parent-style-name="Body_20_Bullet">
      <style:text-properties fo:color="#4f81bd"/>
    </style:style>
    <style:style style:name="P304" style:family="paragraph" style:parent-style-name="Normal">
      <style:paragraph-properties fo:margin-top="0cm"/>
    </style:style>
    <style:style style:name="T304_1" style:family="text"/>
    <style:style style:name="T304_2" style:family="text">
      <style:text-properties fo:font-size="9pt" style:font-size-asian="9pt" style:font-size-complex="9pt"/>
    </style:style>
    <style:style style:name="T304_3" style:family="text">
      <style:text-properties fo:font-size="9pt" style:font-size-asian="9pt" style:font-size-complex="9pt"/>
    </style:style>
    <style:style style:name="T304_4" style:family="text">
      <style:text-properties fo:font-size="9pt" style:font-size-asian="9pt" style:font-size-complex="9pt"/>
    </style:style>
    <style:style style:name="T304_5" style:family="text">
      <style:text-properties fo:font-size="9pt" style:font-size-asian="9pt" style:font-size-complex="9pt"/>
    </style:style>
    <style:style style:name="T304_6" style:family="text">
      <style:text-properties fo:font-size="9pt" style:font-size-asian="9pt" style:font-size-complex="9pt"/>
    </style:style>
    <style:style style:name="T304_7" style:family="text">
      <style:text-properties fo:font-size="9pt" style:font-size-asian="9pt" style:font-size-complex="9pt"/>
    </style:style>
    <style:style style:name="P305" style:family="paragraph" style:parent-style-name="Body_20_Bullet">
      <style:paragraph-properties fo:text-indent="-0.63cm" fo:margin-top="0cm" fo:margin-left="1.259cm"/>
    </style:style>
    <style:style style:name="T305_1" style:family="text">
      <style:text-properties fo:font-size="9pt" style:font-size-asian="9pt" style:font-size-complex="9pt"/>
    </style:style>
    <style:style style:name="P306" style:family="paragraph" style:parent-style-name="Body_20_Bullet">
      <style:paragraph-properties fo:text-indent="-0.63cm" fo:margin-top="0cm" fo:margin-left="1.259cm"/>
    </style:style>
    <style:style style:name="T306_1" style:family="text">
      <style:text-properties fo:font-size="9pt" style:font-size-asian="9pt" style:font-size-complex="9pt"/>
    </style:style>
    <style:style style:name="P307" style:family="paragraph" style:parent-style-name="Body_20_Bullet">
      <style:paragraph-properties fo:text-indent="-0.63cm" fo:margin-top="0cm" fo:margin-left="1.259cm"/>
    </style:style>
    <style:style style:name="T307_1" style:family="text">
      <style:text-properties fo:font-size="9pt" style:font-size-asian="9pt" style:font-size-complex="9pt"/>
    </style:style>
    <style:style style:name="P308" style:family="paragraph" style:parent-style-name="Body_20_Bullet">
      <style:paragraph-properties fo:text-indent="-0.63cm" fo:margin-top="0cm" fo:margin-left="1.259cm"/>
    </style:style>
    <style:style style:name="T308_1" style:family="text">
      <style:text-properties fo:font-size="9pt" style:font-size-asian="9pt" style:font-size-complex="9pt"/>
    </style:style>
    <style:style style:name="P309" style:family="paragraph" style:parent-style-name="Body_20_Bullet">
      <style:paragraph-properties fo:text-indent="-0.63cm" fo:margin-top="0cm" fo:margin-left="1.259cm"/>
    </style:style>
    <style:style style:name="T309_1" style:family="text">
      <style:text-properties fo:font-size="9pt" style:font-size-asian="9pt" style:font-size-complex="9pt"/>
    </style:style>
    <style:style style:name="T309_2" style:family="text"/>
    <style:style style:name="P310" style:family="paragraph" style:parent-style-name="Footnote_20_text"/>
    <style:style style:name="T310_1" style:family="text">
      <style:text-properties fo:color="#4f81bd"/>
    </style:style>
    <style:style style:name="T310_2" style:family="text">
      <style:text-properties fo:color="#4f81bd"/>
    </style:style>
    <style:style style:name="P311" style:family="paragraph" style:parent-style-name="List_20_Paragraph">
      <style:paragraph-properties fo:text-indent="-0.63cm" fo:margin-top="0.141cm" fo:margin-left="1.259cm"/>
    </style:style>
    <style:style style:name="T311_1" style:family="text">
      <style:text-properties fo:font-weight="bold" style:font-weight-asian="bold" style:font-weight-complex="bold"/>
    </style:style>
    <style:style style:name="T311_2" style:family="text"/>
    <style:style style:name="T311_3" style:family="text"/>
    <style:style style:name="T311_4" style:family="text"/>
    <style:style style:name="T311_5" style:family="text"/>
    <style:style style:name="T311_6" style:family="text"/>
    <style:style style:name="T311_7" style:family="text"/>
    <style:style style:name="T311_8" style:family="text"/>
    <style:style style:name="T311_9" style:family="text"/>
    <style:style style:name="T311_10" style:family="text"/>
    <style:style style:name="T311_11" style:family="text"/>
    <style:style style:name="T311_12" style:family="text"/>
    <style:style style:name="T311_13" style:family="text"/>
    <style:style style:name="P312" style:family="paragraph" style:parent-style-name="Normal"/>
    <style:style style:name="T312_1" style:family="text">
      <style:text-properties fo:font-weight="bold" style:font-weight-asian="bold" style:font-weight-complex="bold"/>
    </style:style>
    <style:style style:name="P313" style:family="paragraph" style:parent-style-name="Body_20_Bullet">
      <style:paragraph-properties fo:text-indent="-0.63cm" fo:margin-left="1.259cm"/>
    </style:style>
    <style:style style:name="T313_1" style:family="text">
      <style:text-properties fo:language-asian="en" fo:country-asian="GB" fo:font-weight="bold" style:font-weight-asian="bold" style:font-weight-complex="bold"/>
    </style:style>
    <style:style style:name="T313_2" style:family="text">
      <style:text-properties fo:language-asian="en" fo:country-asian="GB"/>
    </style:style>
    <style:style style:name="T313_3" style:family="text">
      <style:text-properties fo:font-style="italic" style:font-style-asian="italic" style:font-style-complex="italic" fo:color="#4f81bd" fo:language-asian="en" fo:country-asian="GB" fo:font-weight="bold" style:font-weight-asian="bold" style:font-weight-complex="bold"/>
    </style:style>
    <style:style style:name="T313_4" style:family="text">
      <style:text-properties fo:color="#4f81bd" fo:language-asian="en" fo:country-asian="GB"/>
    </style:style>
    <style:style style:name="T313_5" style:family="text">
      <style:text-properties fo:color="#4f81bd" fo:language-asian="en" fo:country-asian="GB"/>
    </style:style>
    <style:style style:name="T313_6" style:family="text">
      <style:text-properties fo:color="#4f81bd" fo:language-asian="en" fo:country-asian="GB"/>
    </style:style>
    <style:style style:name="T313_7" style:family="text">
      <style:text-properties fo:color="#4f81bd" fo:language-asian="en" fo:country-asian="GB"/>
    </style:style>
    <style:style style:name="P314" style:family="paragraph" style:parent-style-name="Body_20_Bullet">
      <style:paragraph-properties fo:text-indent="-0.63cm" fo:margin-left="1.259cm"/>
    </style:style>
    <style:style style:name="T314_1" style:family="text">
      <style:text-properties fo:language-asian="en" fo:country-asian="GB" fo:font-weight="bold" style:font-weight-asian="bold" style:font-weight-complex="bold"/>
    </style:style>
    <style:style style:name="T314_2" style:family="text">
      <style:text-properties fo:language-asian="en" fo:country-asian="GB"/>
    </style:style>
    <style:style style:name="T314_3" style:family="text">
      <style:text-properties fo:language-asian="en" fo:country-asian="GB"/>
    </style:style>
    <style:style style:name="T314_4" style:family="text">
      <style:text-properties fo:language-asian="en" fo:country-asian="GB"/>
    </style:style>
    <style:style style:name="T314_5" style:family="text">
      <style:text-properties fo:language-asian="en" fo:country-asian="GB"/>
    </style:style>
    <style:style style:name="T314_6" style:family="text">
      <style:text-properties fo:language-asian="en" fo:country-asian="GB"/>
    </style:style>
    <style:style style:name="T314_7" style:family="text">
      <style:text-properties fo:language-asian="en" fo:country-asian="GB"/>
    </style:style>
    <style:style style:name="T314_8" style:family="text">
      <style:text-properties fo:language-asian="en" fo:country-asian="GB"/>
    </style:style>
    <style:style style:name="T314_9" style:family="text">
      <style:text-properties fo:language-asian="en" fo:country-asian="GB"/>
    </style:style>
    <style:style style:name="T314_10" style:family="text">
      <style:text-properties fo:language-asian="en" fo:country-asian="GB"/>
    </style:style>
    <style:style style:name="T314_11" style:family="text">
      <style:text-properties fo:language-asian="en" fo:country-asian="GB"/>
    </style:style>
    <style:style style:name="T314_12" style:family="text">
      <style:text-properties fo:language-asian="en" fo:country-asian="GB"/>
    </style:style>
    <style:style style:name="T314_13" style:family="text">
      <style:text-properties fo:language-asian="en" fo:country-asian="GB"/>
    </style:style>
    <style:style style:name="T314_14" style:family="text">
      <style:text-properties fo:font-style="italic" style:font-style-asian="italic" style:font-style-complex="italic" fo:color="#4f81bd" fo:language-asian="en" fo:country-asian="GB" fo:font-weight="bold" style:font-weight-asian="bold" style:font-weight-complex="bold"/>
    </style:style>
    <style:style style:name="T314_15" style:family="text">
      <style:text-properties fo:color="#4f81bd" fo:language-asian="en" fo:country-asian="GB"/>
    </style:style>
    <style:style style:name="T314_16" style:family="text">
      <style:text-properties fo:color="#4f81bd" fo:language-asian="en" fo:country-asian="GB"/>
    </style:style>
    <style:style style:name="T314_17" style:family="text">
      <style:text-properties fo:color="#4f81bd" fo:language-asian="en" fo:country-asian="GB"/>
    </style:style>
    <style:style style:name="T314_18" style:family="text">
      <style:text-properties fo:color="#4f81bd" fo:language-asian="en" fo:country-asian="GB"/>
    </style:style>
    <style:style style:name="T314_19" style:family="text">
      <style:text-properties fo:language-asian="en" fo:country-asian="GB"/>
    </style:style>
    <style:style style:name="P315" style:family="paragraph" style:parent-style-name="Normal"/>
    <style:style style:name="T315_1" style:family="text">
      <style:text-properties fo:font-weight="bold" style:font-weight-asian="bold" style:font-weight-complex="bold"/>
    </style:style>
    <style:style style:name="P316" style:family="paragraph" style:parent-style-name="List_20_Paragraph">
      <style:paragraph-properties fo:text-indent="-0.63cm" fo:margin-top="0.141cm" fo:margin-left="1.259cm"/>
    </style:style>
    <style:style style:name="T316_1" style:family="text"/>
    <style:style style:name="P317" style:family="paragraph" style:parent-style-name="List_20_Paragraph">
      <style:paragraph-properties fo:text-indent="-0.63cm" fo:margin-top="0.141cm" fo:margin-left="1.259cm"/>
    </style:style>
    <style:style style:name="T317_1" style:family="text"/>
    <style:style style:name="T317_2" style:family="text"/>
    <style:style style:name="T317_3" style:family="text"/>
    <style:style style:name="T317_4" style:family="text">
      <style:text-properties fo:font-weight="bold" style:font-weight-asian="bold" style:font-weight-complex="bold"/>
    </style:style>
    <style:style style:name="T317_5" style:family="text"/>
    <style:style style:name="T317_6" style:family="text"/>
    <style:style style:name="T317_7" style:family="text">
      <style:text-properties fo:font-style="italic" style:font-style-asian="italic" style:font-style-complex="italic" fo:color="#4f81bd" fo:font-weight="bold" style:font-weight-asian="bold" style:font-weight-complex="bold"/>
    </style:style>
    <style:style style:name="T317_8" style:family="text">
      <style:text-properties fo:color="#4f81bd"/>
    </style:style>
    <style:style style:name="T317_9" style:family="text">
      <style:text-properties fo:color="#4f81bd"/>
    </style:style>
    <style:style style:name="T317_10" style:family="text">
      <style:text-properties fo:color="#4f81bd"/>
    </style:style>
    <style:style style:name="T317_11" style:family="text">
      <style:text-properties fo:color="#4f81bd"/>
    </style:style>
    <style:style style:name="T317_12" style:family="text">
      <style:text-properties fo:color="#4f81bd"/>
    </style:style>
    <style:style style:name="T317_13" style:family="text">
      <style:text-properties fo:color="#4f81bd"/>
    </style:style>
    <style:style style:name="T317_14" style:family="text">
      <style:text-properties fo:color="#4f81bd"/>
    </style:style>
    <style:style style:name="T317_15" style:family="text">
      <style:text-properties fo:color="#4f81bd"/>
    </style:style>
    <style:style style:name="T317_16" style:family="text">
      <style:text-properties fo:color="#4f81bd"/>
    </style:style>
    <style:style style:name="T317_17" style:family="text">
      <style:text-properties fo:color="#4f81bd"/>
    </style:style>
    <style:style style:name="T317_18" style:family="text">
      <style:text-properties fo:color="#4f81bd"/>
    </style:style>
    <style:style style:name="T317_19" style:family="text">
      <style:text-properties fo:color="#4f81bd"/>
    </style:style>
    <style:style style:name="T317_20" style:family="text">
      <style:text-properties fo:color="#4f81bd"/>
    </style:style>
    <style:style style:name="T317_21" style:family="text">
      <style:text-properties fo:color="#4f81bd"/>
    </style:style>
    <style:style style:name="T317_22" style:family="text">
      <style:text-properties fo:color="#4f81bd"/>
    </style:style>
    <style:style style:name="T317_23" style:family="text">
      <style:text-properties fo:color="#4f81bd"/>
    </style:style>
    <style:style style:name="T317_24" style:family="text">
      <style:text-properties fo:color="#4f81bd"/>
    </style:style>
    <style:style style:name="T317_25" style:family="text">
      <style:text-properties fo:color="#4f81bd"/>
    </style:style>
    <style:style style:name="T317_26" style:family="text">
      <style:text-properties fo:color="#4f81bd"/>
    </style:style>
    <style:style style:name="T317_27" style:family="text">
      <style:text-properties fo:color="#4f81bd"/>
    </style:style>
    <style:style style:name="T317_28" style:family="text">
      <style:text-properties fo:color="#4f81bd"/>
    </style:style>
    <style:style style:name="T317_29" style:family="text">
      <style:text-properties fo:color="#4f81bd"/>
    </style:style>
    <style:style style:name="T317_30" style:family="text">
      <style:text-properties fo:color="#4f81bd"/>
    </style:style>
    <style:style style:name="T317_31" style:family="text">
      <style:text-properties fo:color="#4f81bd"/>
    </style:style>
    <style:style style:name="T317_32" style:family="text">
      <style:text-properties fo:color="#4f81bd"/>
    </style:style>
    <style:style style:name="P318" style:family="paragraph" style:parent-style-name="Normal">
      <style:paragraph-properties fo:margin-top="0.141cm" fo:margin-bottom="0.176cm"/>
      <style:text-properties fo:color="#000000" style:font-name="Calibri" fo:font-size="11pt" style:font-name-asian="Calibri" style:font-size-asian="11pt" style:font-name-complex="Calibri" style:font-size-complex="11pt" fo:font-weight="bold" style:font-weight-asian="bold" style:font-weight-complex="bold"/>
    </style:style>
    <style:style style:name="P319" style:family="paragraph" style:parent-style-name="Normal"/>
    <style:style style:name="Table11" style:family="table">
      <style:table-properties table:align="left" style:width="18cm" fo:margin-left="0cm"/>
    </style:style>
    <style:style style:name="Column35" style:family="table-column">
      <style:table-column-properties style:column-width="4.5cm"/>
    </style:style>
    <style:style style:name="Column36" style:family="table-column">
      <style:table-column-properties style:column-width="4.5cm"/>
    </style:style>
    <style:style style:name="Column37" style:family="table-column">
      <style:table-column-properties style:column-width="4.5cm"/>
    </style:style>
    <style:style style:name="Column38" style:family="table-column">
      <style:table-column-properties style:column-width="4.501cm"/>
    </style:style>
    <style:style style:name="Row51" style:family="table-row"/>
    <style:style style:name="Cell141" style:family="table-cell">
      <style:table-cell-properties fo:background-color="#d6e4f0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320" style:family="paragraph" style:parent-style-name="Normal">
      <style:paragraph-properties fo:line-height="110%" fo:margin-top="0.106cm" fo:margin-bottom="0.106cm" fo:keep-with-next="always" fo:keep-together="always"/>
    </style:style>
    <style:style style:name="T320_1" style:family="text">
      <style:text-properties fo:color="#4f81bd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/>
    </style:style>
    <style:style style:name="T320_2" style:family="text">
      <style:text-properties fo:color="#2e75b6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/>
    </style:style>
    <style:style style:name="T320_3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Row52" style:family="table-row"/>
    <style:style style:name="Cell142" style:family="table-cell">
      <style:table-cell-properties fo:background-color="#f2f2f2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321" style:family="paragraph" style:parent-style-name="Normal">
      <style:paragraph-properties fo:line-height="110%" fo:margin-top="0.106cm" fo:margin-bottom="0.106cm"/>
    </style:style>
    <style:style style:name="T321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Cell143" style:family="table-cell">
      <style:table-cell-properties style:vertical-align="top" fo:border-top="#a6a6a6 0.009cm solid" fo:border-bottom="#a6a6a6 0.009cm solid" fo:padding-left="0.199cm" fo:border-left="#a6a6a6 0.009cm solid" fo:padding-right="0.018cm" fo:border-right="#a6a6a6 0.009cm solid" fo:wrap-option="wrap"/>
    </style:style>
    <style:style style:name="P322" style:family="paragraph" style:parent-style-name="Normal">
      <style:paragraph-properties fo:line-height="100%" fo:margin-top="0.106cm" fo:margin-bottom="0.106cm"/>
    </style:style>
    <style:style style:name="T322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Cell144" style:family="table-cell">
      <style:table-cell-properties fo:background-color="#f2f2f2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323" style:family="paragraph" style:parent-style-name="Normal">
      <style:paragraph-properties fo:line-height="110%" fo:margin-top="0.106cm" fo:margin-bottom="0.106cm"/>
    </style:style>
    <style:style style:name="T323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Cell145" style:family="table-cell">
      <style:table-cell-properties fo:background-color="#9bbb59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324" style:family="paragraph" style:parent-style-name="Normal">
      <style:paragraph-properties fo:line-height="110%" fo:margin-top="0.106cm" fo:margin-bottom="0.106cm"/>
    </style:style>
    <style:style style:name="T324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T324_2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Row53" style:family="table-row"/>
    <style:style style:name="Cell146" style:family="table-cell">
      <style:table-cell-properties fo:background-color="#f2f2f2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325" style:family="paragraph" style:parent-style-name="Normal">
      <style:paragraph-properties fo:line-height="110%" fo:margin-top="0.106cm" fo:margin-bottom="0.106cm"/>
    </style:style>
    <style:style style:name="T325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Cell147" style:family="table-cell">
      <style:table-cell-properties style:vertical-align="top" fo:border-top="#a6a6a6 0.009cm solid" fo:border-bottom="#a6a6a6 0.009cm solid" fo:padding-left="0.199cm" fo:border-left="#a6a6a6 0.009cm solid" fo:padding-right="0.018cm" fo:border-right="#a6a6a6 0.009cm solid" fo:wrap-option="wrap"/>
    </style:style>
    <style:style style:name="P326" style:family="paragraph" style:parent-style-name="Normal">
      <style:paragraph-properties fo:line-height="100%" fo:margin-top="0.106cm" fo:margin-bottom="0.106cm"/>
    </style:style>
    <style:style style:name="T326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326_2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Cell148" style:family="table-cell">
      <style:table-cell-properties fo:background-color="#f2f2f2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327" style:family="paragraph" style:parent-style-name="Normal">
      <style:paragraph-properties fo:line-height="110%" fo:margin-top="0.106cm" fo:margin-bottom="0.106cm"/>
    </style:style>
    <style:style style:name="T327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Cell149" style:family="table-cell">
      <style:table-cell-properties style:vertical-align="top" fo:border-top="#a6a6a6 0.009cm solid" fo:border-bottom="#a6a6a6 0.009cm solid" fo:padding-left="0.199cm" fo:border-left="#a6a6a6 0.009cm solid" fo:padding-right="0.018cm" fo:border-right="#a6a6a6 0.009cm solid" fo:wrap-option="wrap"/>
    </style:style>
    <style:style style:name="P328" style:family="paragraph" style:parent-style-name="Normal">
      <style:paragraph-properties fo:line-height="110%" fo:margin-top="0.106cm" fo:margin-bottom="0.106cm"/>
    </style:style>
    <style:style style:name="T328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P329" style:family="paragraph" style:parent-style-name="Heading_20_5"/>
    <style:style style:name="T329_1" style:family="text"/>
    <style:style style:name="Table12" style:family="table">
      <style:table-properties table:align="left" style:width="18cm" fo:margin-left="0cm"/>
    </style:style>
    <style:style style:name="Column39" style:family="table-column">
      <style:table-column-properties style:column-width="11.996cm" style:use-optimal-column-width="false"/>
    </style:style>
    <style:style style:name="Column40" style:family="table-column">
      <style:table-column-properties style:column-width="3.251cm" style:use-optimal-column-width="false"/>
    </style:style>
    <style:style style:name="Column41" style:family="table-column">
      <style:table-column-properties style:column-width="2.753cm" style:use-optimal-column-width="false"/>
    </style:style>
    <style:style style:name="Row54" style:family="table-row">
      <style:table-row-properties style:min-row-height="0.035cm" style:use-optimal-row-height="false"/>
    </style:style>
    <style:style style:name="Cell150" style:family="table-cell">
      <style:table-cell-properties fo:background-color="#c6d9f0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330" style:family="paragraph" style:parent-style-name="Normal">
      <style:paragraph-properties fo:line-height="110%" fo:margin-top="0.106cm" fo:margin-bottom="0.106cm"/>
    </style:style>
    <style:style style:name="T330_1" style:family="text">
      <style:text-properties fo:color="#00000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Cell151" style:family="table-cell">
      <style:table-cell-properties fo:background-color="#c6d9f0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331" style:family="paragraph" style:parent-style-name="Normal">
      <style:paragraph-properties fo:text-align="center" fo:line-height="110%" fo:margin-top="0.106cm" fo:margin-bottom="0.106cm"/>
    </style:style>
    <style:style style:name="T331_1" style:family="text">
      <style:text-properties fo:color="#00000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Cell152" style:family="table-cell">
      <style:table-cell-properties fo:background-color="#c6d9f0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332" style:family="paragraph" style:parent-style-name="Normal">
      <style:paragraph-properties fo:text-align="center" fo:line-height="110%" fo:margin-top="0.106cm" fo:margin-bottom="0.106cm"/>
    </style:style>
    <style:style style:name="T332_1" style:family="text">
      <style:text-properties fo:color="#00000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Row55" style:family="table-row">
      <style:table-row-properties style:use-optimal-row-height="false"/>
    </style:style>
    <style:style style:name="Cell153" style:family="table-cell">
      <style:table-cell-properties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333" style:family="paragraph" style:parent-style-name="Normal">
      <style:paragraph-properties fo:line-height="110%" fo:margin-top="0.106cm" fo:margin-bottom="0.106cm"/>
    </style:style>
    <style:style style:name="T333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333_2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T333_3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Cell154" style:family="table-cell">
      <style:table-cell-properties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334" style:family="paragraph" style:parent-style-name="Normal">
      <style:paragraph-properties fo:text-align="center" fo:line-height="110%" fo:margin-top="0.106cm" fo:margin-bottom="0.106cm"/>
    </style:style>
    <style:style style:name="T334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Cell155" style:family="table-cell">
      <style:table-cell-properties fo:background-color="#9bbb59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335" style:family="paragraph" style:parent-style-name="Normal">
      <style:paragraph-properties fo:text-align="center" fo:line-height="110%" fo:margin-top="0.106cm" fo:margin-bottom="0.106cm"/>
    </style:style>
    <style:style style:name="T335_1" style:family="text">
      <style:text-properties fo:font-style="italic" style:font-style-asian="italic" style:font-style-complex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335_2" style:family="text">
      <style:text-properties fo:font-style="italic" style:font-style-asian="italic" style:font-style-complex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335_3" style:family="text">
      <style:text-properties fo:font-style="italic" style:font-style-asian="italic" style:font-style-complex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Row56" style:family="table-row">
      <style:table-row-properties style:use-optimal-row-height="false"/>
    </style:style>
    <style:style style:name="Cell156" style:family="table-cell">
      <style:table-cell-properties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336" style:family="paragraph" style:parent-style-name="Normal">
      <style:paragraph-properties fo:line-height="110%" fo:margin-top="0.106cm" fo:margin-bottom="0.106cm"/>
    </style:style>
    <style:style style:name="T336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336_2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T336_3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336_4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336_5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336_6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Cell157" style:family="table-cell">
      <style:table-cell-properties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337" style:family="paragraph" style:parent-style-name="Normal">
      <style:paragraph-properties fo:text-align="center" fo:line-height="110%" fo:margin-top="0.106cm" fo:margin-bottom="0.106cm"/>
    </style:style>
    <style:style style:name="T337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Cell158" style:family="table-cell">
      <style:table-cell-properties fo:background-color="#bfbfbf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338" style:family="paragraph" style:parent-style-name="Normal">
      <style:paragraph-properties fo:text-align="center" fo:line-height="110%" fo:margin-top="0.106cm" fo:margin-bottom="0.106cm"/>
    </style:style>
    <style:style style:name="T338_1" style:family="text">
      <style:text-properties fo:font-style="italic" style:font-style-asian="italic" style:font-style-complex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338_2" style:family="text">
      <style:text-properties fo:font-style="italic" style:font-style-asian="italic" style:font-style-complex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338_3" style:family="text">
      <style:text-properties fo:font-style="italic" style:font-style-asian="italic" style:font-style-complex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Row57" style:family="table-row">
      <style:table-row-properties style:use-optimal-row-height="false"/>
    </style:style>
    <style:style style:name="Cell159" style:family="table-cell">
      <style:table-cell-properties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339" style:family="paragraph" style:parent-style-name="Normal">
      <style:paragraph-properties fo:line-height="110%" fo:margin-top="0.106cm" fo:margin-bottom="0.106cm"/>
    </style:style>
    <style:style style:name="T339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339_2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T339_3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Cell160" style:family="table-cell">
      <style:table-cell-properties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340" style:family="paragraph" style:parent-style-name="Normal">
      <style:paragraph-properties fo:text-align="center" fo:line-height="110%" fo:margin-top="0.106cm" fo:margin-bottom="0.106cm"/>
    </style:style>
    <style:style style:name="T340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Cell161" style:family="table-cell">
      <style:table-cell-properties fo:background-color="#c3d69b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341" style:family="paragraph" style:parent-style-name="Normal">
      <style:paragraph-properties fo:text-align="center" fo:line-height="110%" fo:margin-top="0.106cm" fo:margin-bottom="0.106cm"/>
    </style:style>
    <style:style style:name="T341_1" style:family="text">
      <style:text-properties fo:font-style="italic" style:font-style-asian="italic" style:font-style-complex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341_2" style:family="text">
      <style:text-properties fo:font-style="italic" style:font-style-asian="italic" style:font-style-complex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P342" style:family="paragraph" style:parent-style-name="Heading_20_2"/>
    <style:style style:name="T342_1" style:family="text"/>
    <style:style style:name="P343" style:family="paragraph" style:parent-style-name="Normal"/>
    <style:style style:name="T343_1" style:family="text"/>
    <style:style style:name="P344" style:family="paragraph" style:parent-style-name="Normal"/>
    <style:style style:name="T344_1" style:family="text"/>
    <style:style style:name="T344_2" style:family="text">
      <style:text-properties fo:font-weight="bold" style:font-weight-asian="bold" style:font-weight-complex="bold"/>
    </style:style>
    <style:style style:name="T344_3" style:family="text">
      <style:text-properties fo:font-weight="bold" style:font-weight-asian="bold" style:font-weight-complex="bold"/>
    </style:style>
    <style:style style:name="T344_4" style:family="text">
      <style:text-properties fo:font-weight="bold" style:font-weight-asian="bold" style:font-weight-complex="bold"/>
    </style:style>
    <style:style style:name="T344_5" style:family="text"/>
    <style:style style:name="T344_6" style:family="text">
      <style:text-properties fo:font-weight="bold" style:font-weight-asian="bold" style:font-weight-complex="bold"/>
    </style:style>
    <style:style style:name="T344_7" style:family="text"/>
    <style:style style:name="T344_8" style:family="text"/>
    <style:style style:name="T344_9" style:family="text"/>
    <style:style style:name="T344_10" style:family="text"/>
    <style:style style:name="T344_11" style:family="text">
      <style:text-properties fo:font-weight="bold" style:font-weight-asian="bold" style:font-weight-complex="bold"/>
    </style:style>
    <style:style style:name="T344_12" style:family="text"/>
    <style:style style:name="T344_13" style:family="text"/>
    <style:style style:name="T344_14" style:family="text"/>
    <style:style style:name="T344_15" style:family="text">
      <style:text-properties fo:font-weight="bold" style:font-weight-asian="bold" style:font-weight-complex="bold"/>
    </style:style>
    <style:style style:name="T344_16" style:family="text"/>
    <style:style style:name="T344_17" style:family="text"/>
    <style:style style:name="P345" style:family="paragraph" style:parent-style-name="Normal"/>
    <style:style style:name="FR8" style:family="graphic" style:parent-style-name="Normal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345_1" style:family="text" style:parent-style-name="Normal"/>
    <style:style style:name="FR9" style:family="graphic" style:parent-style-name="Normal">
      <style:graphic-properties draw:stroke="solid" svg:stroke-width="0.026cm" svg:stroke-color="#000000" draw:fill-color="#dae5f1" fo:background-color="#dae5f1" fo:border-top="#000000 0.026cm solid" fo:margin-top="0.127cm" fo:border-bottom="#000000 0.026cm solid" fo:margin-bottom="0.127cm" fo:border-left="#000000 0.026cm solid" fo:margin-left="0.318cm" fo:border-right="#000000 0.026cm solid" fo:margin-right="0.318cm" style:flow-with-text="false" style:run-through="foreground" fo:wrap-option="wrap" draw:auto-grow-height="false" draw:auto-grow-width="false"/>
    </style:style>
    <style:style style:name="P346" style:family="paragraph" style:parent-style-name="Normal">
      <style:paragraph-properties fo:line-height="108%" fo:margin-top="0cm" fo:margin-bottom="0cm"/>
    </style:style>
    <style:style style:name="T346_1" style:family="text">
      <style:text-properties fo:font-size="11pt" style:font-size-asian="11pt" style:font-size-complex="11pt" fo:font-weight="bold" style:font-weight-asian="bold" style:font-weight-complex="bold"/>
    </style:style>
    <style:style style:name="T346_2" style:family="text">
      <style:text-properties fo:font-size="11pt" style:font-size-asian="11pt" style:font-size-complex="11pt" fo:font-weight="bold" style:font-weight-asian="bold" style:font-weight-complex="bold"/>
    </style:style>
    <style:style style:name="T346_3" style:family="text">
      <style:text-properties fo:font-size="11pt" style:font-size-asian="11pt" style:font-size-complex="11pt" fo:font-weight="bold" style:font-weight-asian="bold" style:font-weight-complex="bold"/>
    </style:style>
    <style:style style:name="T346_4" style:family="text">
      <style:text-properties fo:font-size="11pt" style:font-size-asian="11pt" style:font-size-complex="11pt" fo:font-weight="bold" style:font-weight-asian="bold" style:font-weight-complex="bold"/>
    </style:style>
    <style:style style:name="T346_5" style:family="text">
      <style:text-properties fo:font-size="11pt" style:font-size-asian="11pt" style:font-size-complex="11pt" fo:font-weight="bold" style:font-weight-asian="bold" style:font-weight-complex="bold"/>
    </style:style>
    <style:style style:name="T346_6" style:family="text">
      <style:text-properties fo:font-size="11pt" style:font-size-asian="11pt" style:font-size-complex="11pt" fo:font-weight="bold" style:font-weight-asian="bold" style:font-weight-complex="bold"/>
    </style:style>
    <style:style style:name="P347" style:family="paragraph" style:parent-style-name="Normal"/>
    <style:style style:name="T347_1" style:family="text"/>
    <style:style style:name="T347_2" style:family="text"/>
    <style:style style:name="T347_3" style:family="text" style:parent-style-name="Internet_20_link"/>
    <style:style style:name="T347_4" style:family="text"/>
    <style:style style:name="P348" style:family="paragraph" style:parent-style-name="Normal">
      <style:paragraph-properties fo:margin-top="0cm" fo:margin-bottom="0cm" fo:margin-left="6.752cm"/>
    </style:style>
    <style:style style:name="T348_1" style:family="text">
      <style:text-properties fo:font-style="italic" style:font-style-asian="italic" style:font-style-complex="italic"/>
    </style:style>
    <style:style style:name="P349" style:family="paragraph" style:parent-style-name="Normal">
      <style:paragraph-properties fo:margin-top="0cm" fo:margin-bottom="0cm"/>
    </style:style>
    <style:style style:name="P350" style:family="paragraph" style:parent-style-name="Normal">
      <style:paragraph-properties fo:margin-top="0cm" fo:margin-bottom="0cm"/>
    </style:style>
    <style:style style:name="P351" style:family="paragraph" style:parent-style-name="Normal">
      <style:paragraph-properties fo:margin-top="0cm" fo:margin-bottom="0cm"/>
    </style:style>
    <style:style style:name="P352" style:family="paragraph" style:parent-style-name="Normal">
      <style:paragraph-properties fo:margin-top="0cm" fo:margin-bottom="0cm"/>
    </style:style>
    <style:style style:name="P353" style:family="paragraph" style:parent-style-name="Normal">
      <style:paragraph-properties fo:margin-top="0cm" fo:margin-bottom="0cm"/>
    </style:style>
    <style:style style:name="P354" style:family="paragraph" style:parent-style-name="Normal">
      <style:paragraph-properties fo:margin-top="0cm" fo:margin-bottom="0cm"/>
    </style:style>
    <style:style style:name="P355" style:family="paragraph" style:parent-style-name="Normal">
      <style:paragraph-properties fo:keep-with-next="always"/>
    </style:style>
    <style:style style:name="T355_1" style:family="text"/>
    <style:style style:name="T355_2" style:family="text"/>
    <style:style style:name="P356" style:family="paragraph" style:parent-style-name="List_20_Paragraph">
      <style:paragraph-properties fo:margin-top="0.141cm"/>
    </style:style>
    <style:style style:name="T356_1" style:family="text">
      <style:text-properties fo:font-weight="bold" style:font-weight-asian="bold" style:font-weight-complex="bold"/>
    </style:style>
    <style:style style:name="T356_2" style:family="text">
      <style:text-properties fo:font-weight="bold" style:font-weight-asian="bold" style:font-weight-complex="bold"/>
    </style:style>
    <style:style style:name="T356_3" style:family="text">
      <style:text-properties fo:font-weight="bold" style:font-weight-asian="bold" style:font-weight-complex="bold"/>
    </style:style>
    <style:style style:name="T356_4" style:family="text">
      <style:text-properties fo:font-weight="bold" style:font-weight-asian="bold" style:font-weight-complex="bold"/>
    </style:style>
    <style:style style:name="T356_5" style:family="text">
      <style:text-properties fo:font-weight="bold" style:font-weight-asian="bold" style:font-weight-complex="bold"/>
    </style:style>
    <style:style style:name="T356_6" style:family="text">
      <style:text-properties fo:font-weight="bold" style:font-weight-asian="bold" style:font-weight-complex="bold"/>
    </style:style>
    <style:style style:name="T356_7" style:family="text">
      <style:text-properties fo:font-weight="bold" style:font-weight-asian="bold" style:font-weight-complex="bold"/>
    </style:style>
    <style:style style:name="T356_8" style:family="text"/>
    <style:style style:name="P357" style:family="paragraph" style:parent-style-name="List_20_Paragraph">
      <style:paragraph-properties fo:margin-top="0.141cm"/>
    </style:style>
    <style:style style:name="T357_1" style:family="text">
      <style:text-properties fo:font-weight="bold" style:font-weight-asian="bold" style:font-weight-complex="bold"/>
    </style:style>
    <style:style style:name="T357_2" style:family="text">
      <style:text-properties fo:font-weight="bold" style:font-weight-asian="bold" style:font-weight-complex="bold"/>
    </style:style>
    <style:style style:name="T357_3" style:family="text">
      <style:text-properties fo:font-weight="bold" style:font-weight-asian="bold" style:font-weight-complex="bold"/>
    </style:style>
    <style:style style:name="T357_4" style:family="text">
      <style:text-properties fo:font-weight="bold" style:font-weight-asian="bold" style:font-weight-complex="bold"/>
    </style:style>
    <style:style style:name="T357_5" style:family="text">
      <style:text-properties fo:font-weight="bold" style:font-weight-asian="bold" style:font-weight-complex="bold"/>
    </style:style>
    <style:style style:name="T357_6" style:family="text"/>
    <style:style style:name="T357_7" style:family="text"/>
    <style:style style:name="T357_8" style:family="text"/>
    <style:style style:name="T357_9" style:family="text" style:parent-style-name="Internet_20_link"/>
    <style:style style:name="T357_10" style:family="text"/>
    <style:style style:name="T357_11" style:family="text"/>
    <style:style style:name="T357_12" style:family="text"/>
    <style:style style:name="T357_13" style:family="text"/>
    <style:style style:name="T357_14" style:family="text"/>
    <style:style style:name="T357_15" style:family="text"/>
    <style:style style:name="T357_16" style:family="text"/>
    <style:style style:name="T357_17" style:family="text"/>
    <style:style style:name="T357_18" style:family="text"/>
    <style:style style:name="T357_19" style:family="text"/>
    <style:style style:name="T357_20" style:family="text"/>
    <style:style style:name="T357_21" style:family="text"/>
    <style:style style:name="T357_22" style:family="text"/>
    <style:style style:name="P358" style:family="paragraph" style:parent-style-name="List_20_Paragraph">
      <style:paragraph-properties fo:margin-top="0.141cm" fo:margin-bottom="0.212cm"/>
    </style:style>
    <style:style style:name="FR10" style:family="graphic" style:parent-style-name="List_20_Paragraph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59" style:family="paragraph" style:parent-style-name="List_20_Paragraph">
      <style:paragraph-properties fo:margin-top="0.141cm"/>
    </style:style>
    <style:style style:name="T359_1" style:family="text">
      <style:text-properties fo:font-weight="bold" style:font-weight-asian="bold" style:font-weight-complex="bold"/>
    </style:style>
    <style:style style:name="T359_2" style:family="text">
      <style:text-properties fo:font-weight="bold" style:font-weight-asian="bold" style:font-weight-complex="bold"/>
    </style:style>
    <style:style style:name="T359_3" style:family="text">
      <style:text-properties fo:font-weight="bold" style:font-weight-asian="bold" style:font-weight-complex="bold"/>
    </style:style>
    <style:style style:name="T359_4" style:family="text"/>
    <style:style style:name="T359_5" style:family="text">
      <style:text-properties fo:font-weight="bold" style:font-weight-asian="bold" style:font-weight-complex="bold"/>
    </style:style>
    <style:style style:name="T359_6" style:family="text"/>
    <style:style style:name="P360" style:family="paragraph" style:parent-style-name="Normal"/>
    <style:style style:name="T360_1" style:family="text"/>
    <style:style style:name="T360_2" style:family="text"/>
    <style:style style:name="T360_3" style:family="text"/>
    <style:style style:name="T360_4" style:family="text"/>
    <style:style style:name="T360_5" style:family="text"/>
    <style:style style:name="T360_6" style:family="text"/>
    <style:style style:name="T360_7" style:family="text"/>
    <style:style style:name="T360_8" style:family="text"/>
    <style:style style:name="T360_9" style:family="text"/>
    <style:style style:name="T360_10" style:family="text"/>
    <style:style style:name="T360_11" style:family="text"/>
    <style:style style:name="T360_12" style:family="text"/>
    <style:style style:name="T360_13" style:family="text"/>
    <style:style style:name="T360_14" style:family="text"/>
    <style:style style:name="T360_15" style:family="text"/>
    <style:style style:name="T360_16" style:family="text"/>
    <style:style style:name="T360_17" style:family="text"/>
    <style:style style:name="T360_18" style:family="text"/>
    <style:style style:name="T360_19" style:family="text"/>
    <style:style style:name="P361" style:family="paragraph" style:parent-style-name="Normal"/>
    <style:style style:name="T361_1" style:family="text"/>
    <style:style style:name="T361_2" style:family="text"/>
    <style:style style:name="T361_3" style:family="text"/>
    <style:style style:name="T361_4" style:family="text"/>
    <style:style style:name="T361_5" style:family="text"/>
    <style:style style:name="T361_6" style:family="text"/>
    <style:style style:name="T361_7" style:family="text"/>
    <style:style style:name="T361_8" style:family="text"/>
    <style:style style:name="T361_9" style:family="text"/>
    <style:style style:name="T361_10" style:family="text"/>
    <style:style style:name="T361_11" style:family="text"/>
    <style:style style:name="T361_12" style:family="text"/>
    <style:style style:name="T361_13" style:family="text"/>
    <style:style style:name="T361_14" style:family="text"/>
    <style:style style:name="T361_15" style:family="text"/>
    <style:style style:name="T361_16" style:family="text"/>
    <style:style style:name="P362" style:family="paragraph" style:parent-style-name="Normal"/>
    <style:style style:name="FR11" style:family="graphic" style:parent-style-name="Normal">
      <style:graphic-properties draw:stroke="none" draw:fill="none" fo:border-top="none" fo:border-bottom="none" fo:border-left="none" fo:border-right="none" fo:clip="rect(1.101cm 0cm 0cm 0cm)" style:flow-with-text="false" style:run-through="foreground" draw:auto-grow-height="false" draw:auto-grow-width="false"/>
    </style:style>
    <style:style style:name="P363" style:family="paragraph" style:parent-style-name="Normal"/>
    <style:style style:name="T363_1" style:family="text"/>
    <style:style style:name="T363_2" style:family="text"/>
    <style:style style:name="T363_3" style:family="text"/>
    <style:style style:name="T363_4" style:family="text"/>
    <style:style style:name="T363_5" style:family="text"/>
    <style:style style:name="T363_6" style:family="text">
      <style:text-properties fo:font-weight="bold" style:font-weight-asian="bold" style:font-weight-complex="bold"/>
    </style:style>
    <style:style style:name="T363_7" style:family="text"/>
    <style:style style:name="T363_8" style:family="text"/>
    <style:style style:name="T363_9" style:family="text"/>
    <style:style style:name="T363_10" style:family="text"/>
    <style:style style:name="T363_11" style:family="text"/>
    <style:style style:name="T363_12" style:family="text"/>
    <style:style style:name="T363_13" style:family="text"/>
    <style:style style:name="T363_14" style:family="text"/>
    <style:style style:name="T363_15" style:family="text"/>
    <style:style style:name="P364" style:family="paragraph" style:parent-style-name="Heading_20_2"/>
    <style:style style:name="T364_1" style:family="text"/>
    <style:style style:name="T364_2" style:family="text"/>
    <style:style style:name="T364_3" style:family="text"/>
    <style:style style:name="T364_4" style:family="text">
      <style:text-properties fo:color="#a6a6a6"/>
    </style:style>
    <style:style style:name="P365" style:family="paragraph" style:parent-style-name="Normal"/>
    <style:style style:name="T365_1" style:family="text"/>
    <style:style style:name="T365_2" style:family="text"/>
    <style:style style:name="T365_3" style:family="text"/>
    <style:style style:name="T365_4" style:family="text"/>
    <style:style style:name="T365_5" style:family="text"/>
    <style:style style:name="T365_6" style:family="text"/>
    <style:style style:name="T365_7" style:family="text"/>
    <style:style style:name="T365_8" style:family="text"/>
    <style:style style:name="T365_9" style:family="text"/>
    <style:style style:name="T365_10" style:family="text"/>
    <style:style style:name="T365_11" style:family="text"/>
    <style:style style:name="T365_12" style:family="text"/>
    <style:style style:name="T365_13" style:family="text"/>
    <style:style style:name="P366" style:family="paragraph" style:parent-style-name="Heading_20_2"/>
    <style:style style:name="T366_1" style:family="text"/>
    <style:style style:name="P367" style:family="paragraph" style:parent-style-name="Normal"/>
    <style:style style:name="T367_1" style:family="text">
      <style:text-properties fo:font-weight="bold" style:font-weight-asian="bold" style:font-weight-complex="bold"/>
    </style:style>
    <style:style style:name="T367_2" style:family="text">
      <style:text-properties fo:font-weight="bold" style:font-weight-asian="bold" style:font-weight-complex="bold"/>
    </style:style>
    <style:style style:name="T367_3" style:family="text">
      <style:text-properties fo:font-weight="bold" style:font-weight-asian="bold" style:font-weight-complex="bold"/>
    </style:style>
    <style:style style:name="T367_4" style:family="text">
      <style:text-properties fo:font-weight="bold" style:font-weight-asian="bold" style:font-weight-complex="bold"/>
    </style:style>
    <style:style style:name="T367_5" style:family="text">
      <style:text-properties fo:font-weight="bold" style:font-weight-asian="bold" style:font-weight-complex="bold"/>
    </style:style>
    <style:style style:name="T367_6" style:family="text"/>
    <style:style style:name="T367_7" style:family="text"/>
    <style:style style:name="T367_8" style:family="text">
      <style:text-properties fo:font-style="italic" style:font-style-asian="italic" style:font-style-complex="italic" fo:color="#4f81bd" fo:font-weight="bold" style:font-weight-asian="bold" style:font-weight-complex="bold"/>
    </style:style>
    <style:style style:name="T367_9" style:family="text">
      <style:text-properties fo:color="#4f81bd" fo:font-weight="bold" style:font-weight-asian="bold" style:font-weight-complex="bold"/>
    </style:style>
    <style:style style:name="T367_10" style:family="text">
      <style:text-properties fo:color="#4f81bd" fo:font-weight="bold" style:font-weight-asian="bold" style:font-weight-complex="bold"/>
    </style:style>
    <style:style style:name="T367_11" style:family="text">
      <style:text-properties fo:color="#4f81bd" fo:font-weight="bold" style:font-weight-asian="bold" style:font-weight-complex="bold"/>
    </style:style>
    <style:style style:name="T367_12" style:family="text">
      <style:text-properties fo:color="#4f81bd" fo:font-weight="bold" style:font-weight-asian="bold" style:font-weight-complex="bold"/>
    </style:style>
    <style:style style:name="T367_13" style:family="text">
      <style:text-properties fo:color="#4f81bd"/>
    </style:style>
    <style:style style:name="T367_14" style:family="text">
      <style:text-properties fo:color="#4f81bd"/>
    </style:style>
    <style:style style:name="T367_15" style:family="text">
      <style:text-properties fo:color="#4f81bd"/>
    </style:style>
    <style:style style:name="T367_16" style:family="text">
      <style:text-properties fo:color="#4f81bd"/>
    </style:style>
    <style:style style:name="T367_17" style:family="text">
      <style:text-properties fo:color="#4f81bd"/>
    </style:style>
    <style:style style:name="T367_18" style:family="text">
      <style:text-properties fo:color="#4f81bd"/>
    </style:style>
    <style:style style:name="T367_19" style:family="text">
      <style:text-properties fo:color="#4f81bd"/>
    </style:style>
    <style:style style:name="P368" style:family="paragraph" style:parent-style-name="Normal"/>
    <style:style style:name="T368_1" style:family="text">
      <style:text-properties fo:font-weight="bold" style:font-weight-asian="bold" style:font-weight-complex="bold"/>
    </style:style>
    <style:style style:name="T368_2" style:family="text"/>
    <style:style style:name="T368_3" style:family="text"/>
    <style:style style:name="T368_4" style:family="text">
      <style:text-properties fo:font-style="italic" style:font-style-asian="italic" style:font-style-complex="italic" fo:color="#4f81bd" fo:font-weight="bold" style:font-weight-asian="bold" style:font-weight-complex="bold"/>
    </style:style>
    <style:style style:name="T368_5" style:family="text">
      <style:text-properties fo:font-style="italic" style:font-style-asian="italic" style:font-style-complex="italic" fo:color="#4f81bd" fo:font-weight="bold" style:font-weight-asian="bold" style:font-weight-complex="bold"/>
    </style:style>
    <style:style style:name="T368_6" style:family="text">
      <style:text-properties fo:color="#4f81bd" fo:font-weight="bold" style:font-weight-asian="bold" style:font-weight-complex="bold"/>
    </style:style>
    <style:style style:name="T368_7" style:family="text">
      <style:text-properties fo:color="#4f81bd" fo:font-weight="bold" style:font-weight-asian="bold" style:font-weight-complex="bold"/>
    </style:style>
    <style:style style:name="T368_8" style:family="text">
      <style:text-properties fo:color="#4f81bd" fo:font-weight="bold" style:font-weight-asian="bold" style:font-weight-complex="bold"/>
    </style:style>
    <style:style style:name="T368_9" style:family="text">
      <style:text-properties fo:color="#4f81bd"/>
    </style:style>
    <style:style style:name="P369" style:family="paragraph" style:parent-style-name="Normal"/>
    <style:style style:name="T369_1" style:family="text">
      <style:text-properties fo:font-weight="bold" style:font-weight-asian="bold" style:font-weight-complex="bold"/>
    </style:style>
    <style:style style:name="T369_2" style:family="text"/>
    <style:style style:name="T369_3" style:family="text"/>
    <style:style style:name="T369_4" style:family="text"/>
    <style:style style:name="T369_5" style:family="text"/>
    <style:style style:name="T369_6" style:family="text"/>
    <style:style style:name="T369_7" style:family="text"/>
    <style:style style:name="T369_8" style:family="text"/>
    <style:style style:name="T369_9" style:family="text"/>
    <style:style style:name="T369_10" style:family="text"/>
    <style:style style:name="T369_11" style:family="text">
      <style:text-properties fo:font-style="italic" style:font-style-asian="italic" style:font-style-complex="italic" fo:color="#4f81bd" fo:font-weight="bold" style:font-weight-asian="bold" style:font-weight-complex="bold"/>
    </style:style>
    <style:style style:name="T369_12" style:family="text">
      <style:text-properties fo:color="#4f81bd"/>
    </style:style>
    <style:style style:name="T369_13" style:family="text">
      <style:text-properties fo:color="#4f81bd"/>
    </style:style>
    <style:style style:name="P370" style:family="paragraph" style:parent-style-name="Normal"/>
    <style:style style:name="T370_1" style:family="text">
      <style:text-properties fo:font-weight="bold" style:font-weight-asian="bold" style:font-weight-complex="bold"/>
    </style:style>
    <style:style style:name="T370_2" style:family="text"/>
    <style:style style:name="T370_3" style:family="text"/>
    <style:style style:name="T370_4" style:family="text"/>
    <style:style style:name="T370_5" style:family="text"/>
    <style:style style:name="T370_6" style:family="text"/>
    <style:style style:name="T370_7" style:family="text"/>
    <style:style style:name="T370_8" style:family="text"/>
    <style:style style:name="T370_9" style:family="text"/>
    <style:style style:name="T370_10" style:family="text"/>
    <style:style style:name="T370_11" style:family="text"/>
    <style:style style:name="T370_12" style:family="text">
      <style:text-properties fo:font-style="italic" style:font-style-asian="italic" style:font-style-complex="italic" fo:color="#4f81bd" fo:font-weight="bold" style:font-weight-asian="bold" style:font-weight-complex="bold"/>
    </style:style>
    <style:style style:name="T370_13" style:family="text">
      <style:text-properties fo:color="#4f81bd"/>
    </style:style>
    <style:style style:name="T370_14" style:family="text">
      <style:text-properties fo:color="#4f81bd"/>
    </style:style>
    <style:style style:name="T370_15" style:family="text">
      <style:text-properties fo:color="#4f81bd"/>
    </style:style>
    <style:style style:name="T370_16" style:family="text">
      <style:text-properties fo:color="#4f81bd"/>
    </style:style>
    <style:style style:name="T370_17" style:family="text">
      <style:text-properties fo:color="#4f81bd"/>
    </style:style>
    <style:style style:name="T370_18" style:family="text">
      <style:text-properties fo:color="#4f81bd"/>
    </style:style>
    <style:style style:name="T370_19" style:family="text">
      <style:text-properties fo:color="#4f81bd"/>
    </style:style>
    <style:style style:name="T370_20" style:family="text">
      <style:text-properties fo:color="#4f81bd"/>
    </style:style>
    <style:style style:name="T370_21" style:family="text">
      <style:text-properties fo:color="#4f81bd"/>
    </style:style>
    <style:style style:name="T370_22" style:family="text">
      <style:text-properties fo:color="#4f81bd"/>
    </style:style>
    <style:style style:name="T370_23" style:family="text">
      <style:text-properties fo:color="#4f81bd"/>
    </style:style>
    <style:style style:name="T370_24" style:family="text">
      <style:text-properties fo:color="#4f81bd"/>
    </style:style>
    <style:style style:name="T370_25" style:family="text">
      <style:text-properties fo:color="#4f81bd"/>
    </style:style>
    <style:style style:name="T370_26" style:family="text">
      <style:text-properties fo:color="#4f81bd"/>
    </style:style>
    <style:style style:name="T370_27" style:family="text">
      <style:text-properties fo:color="#4f81bd"/>
    </style:style>
    <style:style style:name="T370_28" style:family="text">
      <style:text-properties fo:color="#4f81bd"/>
    </style:style>
    <style:style style:name="T370_29" style:family="text">
      <style:text-properties fo:color="#4f81bd"/>
    </style:style>
    <style:style style:name="P371" style:family="paragraph" style:parent-style-name="Normal">
      <style:paragraph-properties fo:margin-top="0.141cm" fo:margin-bottom="0.176cm"/>
      <style:text-properties fo:color="#000000" style:font-name="Calibri" fo:font-size="11pt" style:font-name-asian="Calibri" style:font-size-asian="11pt" style:font-name-complex="Calibri" style:font-size-complex="11pt" fo:font-weight="bold" style:font-weight-asian="bold" style:font-weight-complex="bold"/>
    </style:style>
    <style:style style:name="P372" style:family="paragraph" style:parent-style-name="Normal"/>
    <style:style style:name="Table13" style:family="table">
      <style:table-properties table:align="left" style:width="18cm" fo:margin-left="0cm"/>
    </style:style>
    <style:style style:name="Column42" style:family="table-column">
      <style:table-column-properties style:column-width="4.5cm"/>
    </style:style>
    <style:style style:name="Column43" style:family="table-column">
      <style:table-column-properties style:column-width="4.5cm"/>
    </style:style>
    <style:style style:name="Column44" style:family="table-column">
      <style:table-column-properties style:column-width="4.5cm"/>
    </style:style>
    <style:style style:name="Column45" style:family="table-column">
      <style:table-column-properties style:column-width="4.501cm"/>
    </style:style>
    <style:style style:name="Row58" style:family="table-row"/>
    <style:style style:name="Cell162" style:family="table-cell">
      <style:table-cell-properties fo:background-color="#d6e4f0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373" style:family="paragraph" style:parent-style-name="Normal">
      <style:paragraph-properties fo:line-height="110%" fo:margin-top="0.106cm" fo:margin-bottom="0.106cm"/>
    </style:style>
    <style:style style:name="T373_1" style:family="text">
      <style:text-properties fo:color="#4f81bd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/>
    </style:style>
    <style:style style:name="T373_2" style:family="text">
      <style:text-properties fo:color="#2e75b6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/>
    </style:style>
    <style:style style:name="T373_3" style:family="text">
      <style:text-properties fo:color="#2e75b6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T373_4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Row59" style:family="table-row"/>
    <style:style style:name="Cell163" style:family="table-cell">
      <style:table-cell-properties fo:background-color="#f2f2f2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374" style:family="paragraph" style:parent-style-name="Normal">
      <style:paragraph-properties fo:line-height="110%" fo:margin-top="0.106cm" fo:margin-bottom="0.106cm"/>
    </style:style>
    <style:style style:name="T374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Cell164" style:family="table-cell">
      <style:table-cell-properties style:vertical-align="top" fo:border-top="#a6a6a6 0.009cm solid" fo:border-bottom="#a6a6a6 0.009cm solid" fo:padding-left="0.199cm" fo:border-left="#a6a6a6 0.009cm solid" fo:padding-right="0.018cm" fo:border-right="#a6a6a6 0.009cm solid" fo:wrap-option="wrap"/>
    </style:style>
    <style:style style:name="P375" style:family="paragraph" style:parent-style-name="Normal">
      <style:paragraph-properties fo:line-height="100%" fo:margin-top="0.106cm" fo:margin-bottom="0.106cm"/>
    </style:style>
    <style:style style:name="T375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Cell165" style:family="table-cell">
      <style:table-cell-properties fo:background-color="#f2f2f2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376" style:family="paragraph" style:parent-style-name="Normal">
      <style:paragraph-properties fo:line-height="110%" fo:margin-top="0.106cm" fo:margin-bottom="0.106cm"/>
    </style:style>
    <style:style style:name="T376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Cell166" style:family="table-cell">
      <style:table-cell-properties fo:background-color="#c3d69b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377" style:family="paragraph" style:parent-style-name="Normal">
      <style:paragraph-properties fo:line-height="110%" fo:margin-top="0.106cm" fo:margin-bottom="0.106cm"/>
    </style:style>
    <style:style style:name="T377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Row60" style:family="table-row"/>
    <style:style style:name="Cell167" style:family="table-cell">
      <style:table-cell-properties fo:background-color="#f2f2f2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378" style:family="paragraph" style:parent-style-name="Normal">
      <style:paragraph-properties fo:line-height="110%" fo:margin-top="0.106cm" fo:margin-bottom="0.106cm"/>
    </style:style>
    <style:style style:name="T378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Cell168" style:family="table-cell">
      <style:table-cell-properties style:vertical-align="top" fo:border-top="#a6a6a6 0.009cm solid" fo:border-bottom="#a6a6a6 0.009cm solid" fo:padding-left="0.199cm" fo:border-left="#a6a6a6 0.009cm solid" fo:padding-right="0.018cm" fo:border-right="#a6a6a6 0.009cm solid" fo:wrap-option="wrap"/>
    </style:style>
    <style:style style:name="P379" style:family="paragraph" style:parent-style-name="Normal">
      <style:paragraph-properties fo:line-height="100%" fo:margin-top="0.106cm" fo:margin-bottom="0.106cm"/>
    </style:style>
    <style:style style:name="T379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379_2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Cell169" style:family="table-cell">
      <style:table-cell-properties fo:background-color="#f2f2f2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380" style:family="paragraph" style:parent-style-name="Normal">
      <style:paragraph-properties fo:line-height="110%" fo:margin-top="0.106cm" fo:margin-bottom="0.106cm"/>
    </style:style>
    <style:style style:name="T380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Cell170" style:family="table-cell">
      <style:table-cell-properties style:vertical-align="top" fo:border-top="#a6a6a6 0.009cm solid" fo:border-bottom="#a6a6a6 0.009cm solid" fo:padding-left="0.199cm" fo:border-left="#a6a6a6 0.009cm solid" fo:padding-right="0.018cm" fo:border-right="#a6a6a6 0.009cm solid" fo:wrap-option="wrap"/>
    </style:style>
    <style:style style:name="P381" style:family="paragraph" style:parent-style-name="Normal">
      <style:paragraph-properties fo:line-height="110%" fo:margin-top="0.106cm" fo:margin-bottom="0.106cm"/>
    </style:style>
    <style:style style:name="T381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P382" style:family="paragraph" style:parent-style-name="Heading_20_5"/>
    <style:style style:name="T382_1" style:family="text"/>
    <style:style style:name="Table14" style:family="table">
      <style:table-properties table:align="left" style:width="18cm" fo:margin-left="0cm"/>
    </style:style>
    <style:style style:name="Column46" style:family="table-column">
      <style:table-column-properties style:column-width="11.996cm" style:use-optimal-column-width="false"/>
    </style:style>
    <style:style style:name="Column47" style:family="table-column">
      <style:table-column-properties style:column-width="3.251cm" style:use-optimal-column-width="false"/>
    </style:style>
    <style:style style:name="Column48" style:family="table-column">
      <style:table-column-properties style:column-width="2.753cm" style:use-optimal-column-width="false"/>
    </style:style>
    <style:style style:name="Row61" style:family="table-row">
      <style:table-row-properties style:min-row-height="0.035cm" style:use-optimal-row-height="false"/>
    </style:style>
    <style:style style:name="Cell171" style:family="table-cell">
      <style:table-cell-properties fo:background-color="#c6d9f0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383" style:family="paragraph" style:parent-style-name="Normal">
      <style:paragraph-properties fo:line-height="110%" fo:margin-top="0.106cm" fo:margin-bottom="0.106cm"/>
    </style:style>
    <style:style style:name="T383_1" style:family="text">
      <style:text-properties fo:color="#00000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Cell172" style:family="table-cell">
      <style:table-cell-properties fo:background-color="#c6d9f0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384" style:family="paragraph" style:parent-style-name="Normal">
      <style:paragraph-properties fo:text-align="center" fo:line-height="110%" fo:margin-top="0.106cm" fo:margin-bottom="0.106cm"/>
    </style:style>
    <style:style style:name="T384_1" style:family="text">
      <style:text-properties fo:color="#00000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Cell173" style:family="table-cell">
      <style:table-cell-properties fo:background-color="#c6d9f0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385" style:family="paragraph" style:parent-style-name="Normal">
      <style:paragraph-properties fo:text-align="center" fo:line-height="110%" fo:margin-top="0.106cm" fo:margin-bottom="0.106cm"/>
    </style:style>
    <style:style style:name="T385_1" style:family="text">
      <style:text-properties fo:color="#00000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Row62" style:family="table-row">
      <style:table-row-properties style:use-optimal-row-height="false"/>
    </style:style>
    <style:style style:name="Cell174" style:family="table-cell">
      <style:table-cell-properties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386" style:family="paragraph" style:parent-style-name="Normal">
      <style:paragraph-properties fo:line-height="110%" fo:margin-top="0.106cm" fo:margin-bottom="0.106cm"/>
    </style:style>
    <style:style style:name="T386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Cell175" style:family="table-cell">
      <style:table-cell-properties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387" style:family="paragraph" style:parent-style-name="Normal">
      <style:paragraph-properties fo:text-align="center" fo:line-height="110%" fo:margin-top="0.106cm" fo:margin-bottom="0.106cm"/>
    </style:style>
    <style:style style:name="T387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Cell176" style:family="table-cell">
      <style:table-cell-properties fo:background-color="#c3d69b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388" style:family="paragraph" style:parent-style-name="Normal">
      <style:paragraph-properties fo:text-align="center" fo:line-height="110%" fo:margin-top="0.106cm" fo:margin-bottom="0.106cm"/>
    </style:style>
    <style:style style:name="T388_1" style:family="text">
      <style:text-properties fo:font-style="italic" style:font-style-asian="italic" style:font-style-complex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388_2" style:family="text">
      <style:text-properties fo:font-style="italic" style:font-style-asian="italic" style:font-style-complex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388_3" style:family="text">
      <style:text-properties fo:font-style="italic" style:font-style-asian="italic" style:font-style-complex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Row63" style:family="table-row">
      <style:table-row-properties style:use-optimal-row-height="false"/>
    </style:style>
    <style:style style:name="Cell177" style:family="table-cell">
      <style:table-cell-properties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389" style:family="paragraph" style:parent-style-name="Normal">
      <style:paragraph-properties fo:line-height="110%" fo:margin-top="0.106cm" fo:margin-bottom="0.106cm"/>
    </style:style>
    <style:style style:name="T389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Cell178" style:family="table-cell">
      <style:table-cell-properties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390" style:family="paragraph" style:parent-style-name="Normal">
      <style:paragraph-properties fo:text-align="center" fo:line-height="110%" fo:margin-top="0.106cm" fo:margin-bottom="0.106cm"/>
    </style:style>
    <style:style style:name="T390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Cell179" style:family="table-cell">
      <style:table-cell-properties fo:background-color="#fac090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391" style:family="paragraph" style:parent-style-name="Normal">
      <style:paragraph-properties fo:text-align="center" fo:line-height="110%" fo:margin-top="0.106cm" fo:margin-bottom="0.106cm"/>
    </style:style>
    <style:style style:name="T391_1" style:family="text">
      <style:text-properties fo:font-style="italic" style:font-style-asian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391_2" style:family="text">
      <style:text-properties fo:font-style="italic" style:font-style-asian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391_3" style:family="text">
      <style:text-properties fo:font-style="italic" style:font-style-asian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391_4" style:family="text">
      <style:text-properties fo:font-style="italic" style:font-style-asian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Row64" style:family="table-row">
      <style:table-row-properties style:use-optimal-row-height="false"/>
    </style:style>
    <style:style style:name="Cell180" style:family="table-cell">
      <style:table-cell-properties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392" style:family="paragraph" style:parent-style-name="Normal">
      <style:paragraph-properties fo:line-height="110%" fo:margin-top="0.106cm" fo:margin-bottom="0.106cm"/>
    </style:style>
    <style:style style:name="T392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Cell181" style:family="table-cell">
      <style:table-cell-properties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393" style:family="paragraph" style:parent-style-name="Normal">
      <style:paragraph-properties fo:text-align="center" fo:line-height="110%" fo:margin-top="0.106cm" fo:margin-bottom="0.106cm"/>
    </style:style>
    <style:style style:name="T393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Cell182" style:family="table-cell">
      <style:table-cell-properties fo:background-color="#c3d69b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394" style:family="paragraph" style:parent-style-name="Normal">
      <style:paragraph-properties fo:text-align="center" fo:line-height="110%" fo:margin-top="0.106cm" fo:margin-bottom="0.106cm"/>
    </style:style>
    <style:style style:name="T394_1" style:family="text">
      <style:text-properties fo:font-style="italic" style:font-style-asian="italic" style:font-style-complex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394_2" style:family="text">
      <style:text-properties fo:font-style="italic" style:font-style-asian="italic" style:font-style-complex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P395" style:family="paragraph" style:parent-style-name="Heading_20_2"/>
    <style:style style:name="T395_1" style:family="text"/>
    <style:style style:name="P396" style:family="paragraph" style:parent-style-name="Normal"/>
    <style:style style:name="T396_1" style:family="text">
      <style:text-properties fo:font-weight="bold" style:font-weight-asian="bold" style:font-weight-complex="bold"/>
    </style:style>
    <style:style style:name="P397" style:family="paragraph" style:parent-style-name="Normal"/>
    <style:style style:name="T397_1" style:family="text"/>
    <style:style style:name="P398" style:family="paragraph" style:parent-style-name="Normal"/>
    <style:style style:name="T398_1" style:family="text"/>
    <style:style style:name="T398_2" style:family="text"/>
    <style:style style:name="T398_3" style:family="text" style:parent-style-name="Internet_20_link"/>
    <style:style style:name="T398_4" style:family="text"/>
    <style:style style:name="T398_5" style:family="text"/>
    <style:style style:name="T398_6" style:family="text"/>
    <style:style style:name="T398_7" style:family="text"/>
    <style:style style:name="T398_8" style:family="text"/>
    <style:style style:name="T398_9" style:family="text"/>
    <style:style style:name="T398_10" style:family="text"/>
    <style:style style:name="T398_11" style:family="text"/>
    <style:style style:name="P399" style:family="paragraph" style:parent-style-name="Normal">
      <style:paragraph-properties fo:line-height="108%"/>
    </style:style>
    <style:style style:name="T399_1" style:family="text"/>
    <style:style style:name="T399_2" style:family="text"/>
    <style:style style:name="T399_3" style:family="text"/>
    <style:style style:name="T399_4" style:family="text"/>
    <style:style style:name="T399_5" style:family="text"/>
    <style:style style:name="T399_6" style:family="text"/>
    <style:style style:name="T399_7" style:family="text"/>
    <style:style style:name="T399_8" style:family="text"/>
    <style:style style:name="T399_9" style:family="text"/>
    <style:style style:name="T399_10" style:family="text"/>
    <style:style style:name="T399_11" style:family="text"/>
    <style:style style:name="T399_12" style:family="text"/>
    <style:style style:name="P400" style:family="paragraph" style:parent-style-name="Normal"/>
    <style:style style:name="T400_1" style:family="text">
      <style:text-properties fo:font-weight="bold" style:font-weight-asian="bold" style:font-weight-complex="bold"/>
    </style:style>
    <style:style style:name="P401" style:family="paragraph" style:parent-style-name="Normal"/>
    <style:style style:name="T401_1" style:family="text"/>
    <style:style style:name="T401_2" style:family="text"/>
    <style:style style:name="T401_3" style:family="text"/>
    <style:style style:name="T401_4" style:family="text"/>
    <style:style style:name="P402" style:family="paragraph" style:parent-style-name="Normal"/>
    <style:style style:name="T402_1" style:family="text"/>
    <style:style style:name="T402_2" style:family="text"/>
    <style:style style:name="T402_3" style:family="text"/>
    <style:style style:name="T402_4" style:family="text" style:parent-style-name="Internet_20_link"/>
    <style:style style:name="T402_5" style:family="text"/>
    <style:style style:name="T402_6" style:family="text"/>
    <style:style style:name="T402_7" style:family="text" style:parent-style-name="Internet_20_link"/>
    <style:style style:name="T402_8" style:family="text"/>
    <style:style style:name="P403" style:family="paragraph" style:parent-style-name="Normal"/>
    <style:style style:name="T403_1" style:family="text"/>
    <style:style style:name="T403_2" style:family="text"/>
    <style:style style:name="T403_3" style:family="text"/>
    <style:style style:name="T403_4" style:family="text"/>
    <style:style style:name="T403_5" style:family="text"/>
    <style:style style:name="T403_6" style:family="text" style:parent-style-name="Internet_20_link"/>
    <style:style style:name="T403_7" style:family="text"/>
    <style:style style:name="T403_8" style:family="text"/>
    <style:style style:name="T403_9" style:family="text" style:parent-style-name="Internet_20_link"/>
    <style:style style:name="T403_10" style:family="text"/>
    <style:style style:name="T403_11" style:family="text"/>
    <style:style style:name="T403_12" style:family="text"/>
    <style:style style:name="T403_13" style:family="text"/>
    <style:style style:name="T403_14" style:family="text" style:parent-style-name="Internet_20_link"/>
    <style:style style:name="T403_15" style:family="text"/>
    <style:style style:name="T403_16" style:family="text"/>
    <style:style style:name="T403_17" style:family="text" style:parent-style-name="Internet_20_link"/>
    <style:style style:name="T403_18" style:family="text"/>
    <style:style style:name="T403_19" style:family="text"/>
    <style:style style:name="T403_20" style:family="text"/>
    <style:style style:name="T403_21" style:family="text" style:parent-style-name="Internet_20_link"/>
    <style:style style:name="T403_22" style:family="text"/>
    <style:style style:name="T403_23" style:family="text"/>
    <style:style style:name="T403_24" style:family="text"/>
    <style:style style:name="T403_25" style:family="text" style:parent-style-name="Internet_20_link"/>
    <style:style style:name="T403_26" style:family="text"/>
    <style:style style:name="P404" style:family="paragraph" style:parent-style-name="Normal"/>
    <style:style style:name="T404_1" style:family="text"/>
    <style:style style:name="T404_2" style:family="text"/>
    <style:style style:name="T404_3" style:family="text"/>
    <style:style style:name="T404_4" style:family="text"/>
    <style:style style:name="T404_5" style:family="text"/>
    <style:style style:name="T404_6" style:family="text"/>
    <style:style style:name="T404_7" style:family="text"/>
    <style:style style:name="P405" style:family="paragraph" style:parent-style-name="Normal"/>
    <style:style style:name="T405_1" style:family="text">
      <style:text-properties fo:font-weight="bold" style:font-weight-asian="bold" style:font-weight-complex="bold"/>
    </style:style>
    <style:style style:name="T405_2" style:family="text">
      <style:text-properties fo:font-weight="bold" style:font-weight-asian="bold" style:font-weight-complex="bold"/>
    </style:style>
    <style:style style:name="T405_3" style:family="text">
      <style:text-properties fo:font-weight="bold" style:font-weight-asian="bold" style:font-weight-complex="bold"/>
    </style:style>
    <style:style style:name="P406" style:family="paragraph" style:parent-style-name="Normal"/>
    <style:style style:name="T406_1" style:family="text"/>
    <style:style style:name="T406_2" style:family="text"/>
    <style:style style:name="T406_3" style:family="text"/>
    <style:style style:name="T406_4" style:family="text"/>
    <style:style style:name="T406_5" style:family="text"/>
    <style:style style:name="T406_6" style:family="text"/>
    <style:style style:name="T406_7" style:family="text"/>
    <style:style style:name="P407" style:family="paragraph" style:parent-style-name="Normal"/>
    <style:style style:name="T407_1" style:family="text"/>
    <style:style style:name="T407_2" style:family="text"/>
    <style:style style:name="T407_3" style:family="text" style:parent-style-name="Internet_20_link">
      <style:text-properties fo:font-weight="bold" style:font-weight-asian="bold" style:font-weight-complex="bold"/>
    </style:style>
    <style:style style:name="T407_4" style:family="text"/>
    <style:style style:name="T407_5" style:family="text"/>
    <style:style style:name="T407_6" style:family="text"/>
    <style:style style:name="T407_7" style:family="text" style:parent-style-name="Internet_20_link">
      <style:text-properties fo:font-weight="bold" style:font-weight-asian="bold" style:font-weight-complex="bold"/>
    </style:style>
    <style:style style:name="T407_8" style:family="text"/>
    <style:style style:name="T407_9" style:family="text"/>
    <style:style style:name="T407_10" style:family="text"/>
    <style:style style:name="T407_11" style:family="text"/>
    <style:style style:name="T407_12" style:family="text"/>
    <style:style style:name="T407_13" style:family="text"/>
    <style:style style:name="T407_14" style:family="text" style:parent-style-name="Internet_20_link">
      <style:text-properties fo:font-weight="bold" style:font-weight-asian="bold" style:font-weight-complex="bold"/>
    </style:style>
    <style:style style:name="T407_15" style:family="text"/>
    <style:style style:name="T407_16" style:family="text"/>
    <style:style style:name="T407_17" style:family="text" style:parent-style-name="Internet_20_link">
      <style:text-properties fo:font-weight="bold" style:font-weight-asian="bold" style:font-weight-complex="bold"/>
    </style:style>
    <style:style style:name="T407_18" style:family="text"/>
    <style:style style:name="T407_19" style:family="text"/>
    <style:style style:name="P408" style:family="paragraph" style:parent-style-name="Normal"/>
    <style:style style:name="T408_1" style:family="text"/>
    <style:style style:name="T408_2" style:family="text"/>
    <style:style style:name="T408_3" style:family="text"/>
    <style:style style:name="T408_4" style:family="text"/>
    <style:style style:name="P409" style:family="paragraph" style:parent-style-name="Heading_20_2"/>
    <style:style style:name="T409_1" style:family="text"/>
    <style:style style:name="T409_2" style:family="text"/>
    <style:style style:name="T409_3" style:family="text"/>
    <style:style style:name="T409_4" style:family="text">
      <style:text-properties fo:color="#a6a6a6"/>
    </style:style>
    <style:style style:name="P410" style:family="paragraph" style:parent-style-name="Normal"/>
    <style:style style:name="T410_1" style:family="text"/>
    <style:style style:name="P411" style:family="paragraph" style:parent-style-name="Heading_20_2"/>
    <style:style style:name="T411_1" style:family="text"/>
    <style:style style:name="P412" style:family="paragraph" style:parent-style-name="Normal"/>
    <style:style style:name="T412_1" style:family="text">
      <style:text-properties fo:font-weight="bold" style:font-weight-asian="bold" style:font-weight-complex="bold"/>
    </style:style>
    <style:style style:name="T412_2" style:family="text"/>
    <style:style style:name="T412_3" style:family="text"/>
    <style:style style:name="T412_4" style:family="text"/>
    <style:style style:name="T412_5" style:family="text"/>
    <style:style style:name="T412_6" style:family="text"/>
    <style:style style:name="T412_7" style:family="text"/>
    <style:style style:name="T412_8" style:family="text"/>
    <style:style style:name="T412_9" style:family="text"/>
    <style:style style:name="T412_10" style:family="text"/>
    <style:style style:name="T412_11" style:family="text"/>
    <style:style style:name="T412_12" style:family="text"/>
    <style:style style:name="T412_13" style:family="text"/>
    <style:style style:name="T412_14" style:family="text"/>
    <style:style style:name="T412_15" style:family="text"/>
    <style:style style:name="T412_16" style:family="text"/>
    <style:style style:name="T412_17" style:family="text"/>
    <style:style style:name="T412_18" style:family="text"/>
    <style:style style:name="T412_19" style:family="text"/>
    <style:style style:name="T412_20" style:family="text"/>
    <style:style style:name="P413" style:family="paragraph" style:parent-style-name="Normal"/>
    <style:style style:name="T413_1" style:family="text">
      <style:text-properties fo:font-style="italic" style:font-style-asian="italic" style:font-style-complex="italic" fo:color="#4f81bd" fo:font-weight="bold" style:font-weight-asian="bold" style:font-weight-complex="bold"/>
    </style:style>
    <style:style style:name="T413_2" style:family="text">
      <style:text-properties fo:color="#4f81bd"/>
    </style:style>
    <style:style style:name="P414" style:family="paragraph" style:parent-style-name="Normal"/>
    <style:style style:name="Table15" style:family="table">
      <style:table-properties table:align="left" style:width="18cm" fo:margin-left="0cm"/>
    </style:style>
    <style:style style:name="Column49" style:family="table-column">
      <style:table-column-properties style:column-width="4.5cm"/>
    </style:style>
    <style:style style:name="Column50" style:family="table-column">
      <style:table-column-properties style:column-width="4.5cm"/>
    </style:style>
    <style:style style:name="Column51" style:family="table-column">
      <style:table-column-properties style:column-width="4.5cm"/>
    </style:style>
    <style:style style:name="Column52" style:family="table-column">
      <style:table-column-properties style:column-width="4.501cm"/>
    </style:style>
    <style:style style:name="Row65" style:family="table-row"/>
    <style:style style:name="Cell183" style:family="table-cell">
      <style:table-cell-properties fo:background-color="#d6e4f0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415" style:family="paragraph" style:parent-style-name="Normal">
      <style:paragraph-properties fo:line-height="110%" fo:margin-top="0.106cm" fo:margin-bottom="0.106cm"/>
    </style:style>
    <style:style style:name="T415_1" style:family="text">
      <style:text-properties fo:color="#4f81bd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/>
    </style:style>
    <style:style style:name="T415_2" style:family="text">
      <style:text-properties fo:color="#2e75b6" style:font-name="Arial" style:font-name-asian="Arial" style:font-name-complex="Arial" fo:language="en" fo:language-asian="ja" fo:language-complex="ar" fo:country="GB" fo:country-asian="JP" fo:country-complex="SA" fo:font-weight="bold" style:font-weight-asian="bold"/>
    </style:style>
    <style:style style:name="T415_3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 fo:font-weight="bold" style:font-weight-asian="bold"/>
    </style:style>
    <style:style style:name="Row66" style:family="table-row"/>
    <style:style style:name="Cell184" style:family="table-cell">
      <style:table-cell-properties fo:background-color="#f2f2f2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416" style:family="paragraph" style:parent-style-name="Normal">
      <style:paragraph-properties fo:line-height="110%" fo:margin-top="0.106cm" fo:margin-bottom="0.106cm"/>
    </style:style>
    <style:style style:name="T416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Cell185" style:family="table-cell">
      <style:table-cell-properties style:vertical-align="top" fo:border-top="#a6a6a6 0.009cm solid" fo:border-bottom="#a6a6a6 0.009cm solid" fo:padding-left="0.199cm" fo:border-left="#a6a6a6 0.009cm solid" fo:padding-right="0.018cm" fo:border-right="#a6a6a6 0.009cm solid" fo:wrap-option="wrap"/>
    </style:style>
    <style:style style:name="P417" style:family="paragraph" style:parent-style-name="Normal">
      <style:paragraph-properties fo:line-height="100%" fo:margin-top="0.106cm" fo:margin-bottom="0.106cm"/>
    </style:style>
    <style:style style:name="T417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Cell186" style:family="table-cell">
      <style:table-cell-properties fo:background-color="#f2f2f2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418" style:family="paragraph" style:parent-style-name="Normal">
      <style:paragraph-properties fo:line-height="110%" fo:margin-top="0.106cm" fo:margin-bottom="0.106cm"/>
    </style:style>
    <style:style style:name="T418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Cell187" style:family="table-cell">
      <style:table-cell-properties fo:background-color="#9bbb59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419" style:family="paragraph" style:parent-style-name="Normal">
      <style:paragraph-properties fo:line-height="110%" fo:margin-top="0.106cm" fo:margin-bottom="0.106cm"/>
    </style:style>
    <style:style style:name="T419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Row67" style:family="table-row"/>
    <style:style style:name="Cell188" style:family="table-cell">
      <style:table-cell-properties fo:background-color="#f2f2f2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420" style:family="paragraph" style:parent-style-name="Normal">
      <style:paragraph-properties fo:line-height="110%" fo:margin-top="0.106cm" fo:margin-bottom="0.106cm"/>
    </style:style>
    <style:style style:name="T420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Cell189" style:family="table-cell">
      <style:table-cell-properties style:vertical-align="top" fo:border-top="#a6a6a6 0.009cm solid" fo:border-bottom="#a6a6a6 0.009cm solid" fo:padding-left="0.199cm" fo:border-left="#a6a6a6 0.009cm solid" fo:padding-right="0.018cm" fo:border-right="#a6a6a6 0.009cm solid" fo:wrap-option="wrap"/>
    </style:style>
    <style:style style:name="P421" style:family="paragraph" style:parent-style-name="Normal">
      <style:paragraph-properties fo:line-height="100%" fo:margin-top="0.106cm" fo:margin-bottom="0.106cm"/>
    </style:style>
    <style:style style:name="T421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421_2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Cell190" style:family="table-cell">
      <style:table-cell-properties fo:background-color="#f2f2f2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422" style:family="paragraph" style:parent-style-name="Normal">
      <style:paragraph-properties fo:line-height="110%" fo:margin-top="0.106cm" fo:margin-bottom="0.106cm"/>
    </style:style>
    <style:style style:name="T422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Cell191" style:family="table-cell">
      <style:table-cell-properties style:vertical-align="top" fo:border-top="#a6a6a6 0.009cm solid" fo:border-bottom="#a6a6a6 0.009cm solid" fo:padding-left="0.199cm" fo:border-left="#a6a6a6 0.009cm solid" fo:padding-right="0.018cm" fo:border-right="#a6a6a6 0.009cm solid" fo:wrap-option="wrap"/>
    </style:style>
    <style:style style:name="P423" style:family="paragraph" style:parent-style-name="Normal">
      <style:paragraph-properties fo:line-height="110%" fo:margin-top="0.106cm" fo:margin-bottom="0.106cm"/>
    </style:style>
    <style:style style:name="T423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P424" style:family="paragraph" style:parent-style-name="Heading_20_5"/>
    <style:style style:name="T424_1" style:family="text"/>
    <style:style style:name="T424_2" style:family="text"/>
    <style:style style:name="T424_3" style:family="text"/>
    <style:style style:name="T424_4" style:family="text"/>
    <style:style style:name="T424_5" style:family="text"/>
    <style:style style:name="Table16" style:family="table">
      <style:table-properties table:align="left" style:width="18cm" fo:margin-left="0cm"/>
    </style:style>
    <style:style style:name="Column53" style:family="table-column">
      <style:table-column-properties style:column-width="11.996cm" style:use-optimal-column-width="false"/>
    </style:style>
    <style:style style:name="Column54" style:family="table-column">
      <style:table-column-properties style:column-width="3.251cm" style:use-optimal-column-width="false"/>
    </style:style>
    <style:style style:name="Column55" style:family="table-column">
      <style:table-column-properties style:column-width="2.753cm" style:use-optimal-column-width="false"/>
    </style:style>
    <style:style style:name="Row68" style:family="table-row">
      <style:table-row-properties style:min-row-height="0.035cm" style:use-optimal-row-height="false"/>
    </style:style>
    <style:style style:name="Cell192" style:family="table-cell">
      <style:table-cell-properties fo:background-color="#c6d9f0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425" style:family="paragraph" style:parent-style-name="Normal">
      <style:paragraph-properties fo:line-height="110%" fo:margin-top="0.106cm" fo:margin-bottom="0.106cm" fo:keep-with-next="always" fo:keep-together="always"/>
    </style:style>
    <style:style style:name="T425_1" style:family="text">
      <style:text-properties fo:color="#00000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Cell193" style:family="table-cell">
      <style:table-cell-properties fo:background-color="#c6d9f0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426" style:family="paragraph" style:parent-style-name="Normal">
      <style:paragraph-properties fo:text-align="center" fo:line-height="110%" fo:margin-top="0.106cm" fo:margin-bottom="0.106cm" fo:keep-with-next="always" fo:keep-together="always"/>
    </style:style>
    <style:style style:name="T426_1" style:family="text">
      <style:text-properties fo:color="#00000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Cell194" style:family="table-cell">
      <style:table-cell-properties fo:background-color="#c6d9f0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427" style:family="paragraph" style:parent-style-name="Normal">
      <style:paragraph-properties fo:text-align="center" fo:line-height="110%" fo:margin-top="0.106cm" fo:margin-bottom="0.106cm" fo:keep-with-next="always" fo:keep-together="always"/>
    </style:style>
    <style:style style:name="T427_1" style:family="text">
      <style:text-properties fo:color="#00000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Row69" style:family="table-row">
      <style:table-row-properties style:use-optimal-row-height="false"/>
    </style:style>
    <style:style style:name="Cell195" style:family="table-cell">
      <style:table-cell-properties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428" style:family="paragraph" style:parent-style-name="Normal">
      <style:paragraph-properties fo:line-height="110%" fo:margin-top="0.106cm" fo:margin-bottom="0.106cm"/>
    </style:style>
    <style:style style:name="T428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Cell196" style:family="table-cell">
      <style:table-cell-properties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429" style:family="paragraph" style:parent-style-name="Normal">
      <style:paragraph-properties fo:text-align="center" fo:line-height="110%" fo:margin-top="0.106cm" fo:margin-bottom="0.106cm"/>
    </style:style>
    <style:style style:name="T429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Cell197" style:family="table-cell">
      <style:table-cell-properties fo:background-color="#9bbb59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430" style:family="paragraph" style:parent-style-name="Normal">
      <style:paragraph-properties fo:text-align="center" fo:line-height="110%" fo:margin-top="0.106cm" fo:margin-bottom="0.106cm"/>
    </style:style>
    <style:style style:name="T430_1" style:family="text">
      <style:text-properties fo:font-style="italic" style:font-style-asian="italic" style:font-style-complex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430_2" style:family="text">
      <style:text-properties fo:font-style="italic" style:font-style-asian="italic" style:font-style-complex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430_3" style:family="text">
      <style:text-properties fo:font-style="italic" style:font-style-asian="italic" style:font-style-complex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Row70" style:family="table-row">
      <style:table-row-properties style:use-optimal-row-height="false"/>
    </style:style>
    <style:style style:name="Cell198" style:family="table-cell">
      <style:table-cell-properties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431" style:family="paragraph" style:parent-style-name="Normal">
      <style:paragraph-properties fo:line-height="110%" fo:margin-top="0.106cm" fo:margin-bottom="0.106cm"/>
    </style:style>
    <style:style style:name="T431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Cell199" style:family="table-cell">
      <style:table-cell-properties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432" style:family="paragraph" style:parent-style-name="Normal">
      <style:paragraph-properties fo:text-align="center" fo:line-height="110%" fo:margin-top="0.106cm" fo:margin-bottom="0.106cm"/>
    </style:style>
    <style:style style:name="T432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Cell200" style:family="table-cell">
      <style:table-cell-properties fo:background-color="#9bbb59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433" style:family="paragraph" style:parent-style-name="Normal">
      <style:paragraph-properties fo:text-align="center" fo:line-height="110%" fo:margin-top="0.106cm" fo:margin-bottom="0.106cm"/>
    </style:style>
    <style:style style:name="T433_1" style:family="text">
      <style:text-properties fo:font-style="italic" style:font-style-asian="italic" style:font-style-complex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433_2" style:family="text">
      <style:text-properties fo:font-style="italic" style:font-style-asian="italic" style:font-style-complex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Row71" style:family="table-row">
      <style:table-row-properties style:use-optimal-row-height="false"/>
    </style:style>
    <style:style style:name="Cell201" style:family="table-cell">
      <style:table-cell-properties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434" style:family="paragraph" style:parent-style-name="Normal">
      <style:paragraph-properties fo:line-height="110%" fo:margin-top="0.106cm" fo:margin-bottom="0.106cm"/>
    </style:style>
    <style:style style:name="T434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Cell202" style:family="table-cell">
      <style:table-cell-properties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435" style:family="paragraph" style:parent-style-name="Normal">
      <style:paragraph-properties fo:text-align="center" fo:line-height="110%" fo:margin-top="0.106cm" fo:margin-bottom="0.106cm"/>
    </style:style>
    <style:style style:name="T435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Cell203" style:family="table-cell">
      <style:table-cell-properties fo:background-color="#c3d69b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436" style:family="paragraph" style:parent-style-name="Normal">
      <style:paragraph-properties fo:text-align="center" fo:line-height="110%" fo:margin-top="0.106cm" fo:margin-bottom="0.106cm"/>
    </style:style>
    <style:style style:name="T436_1" style:family="text">
      <style:text-properties fo:font-style="italic" style:font-style-asian="italic" style:font-style-complex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436_2" style:family="text">
      <style:text-properties fo:font-style="italic" style:font-style-asian="italic" style:font-style-complex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436_3" style:family="text">
      <style:text-properties fo:font-style="italic" style:font-style-asian="italic" style:font-style-complex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Row72" style:family="table-row">
      <style:table-row-properties style:use-optimal-row-height="false"/>
    </style:style>
    <style:style style:name="Cell204" style:family="table-cell">
      <style:table-cell-properties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437" style:family="paragraph" style:parent-style-name="Normal">
      <style:paragraph-properties fo:line-height="110%" fo:margin-top="0.106cm" fo:margin-bottom="0.106cm"/>
    </style:style>
    <style:style style:name="T437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Cell205" style:family="table-cell">
      <style:table-cell-properties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438" style:family="paragraph" style:parent-style-name="Normal">
      <style:paragraph-properties fo:text-align="center" fo:line-height="110%" fo:margin-top="0.106cm" fo:margin-bottom="0.106cm"/>
    </style:style>
    <style:style style:name="T438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Cell206" style:family="table-cell">
      <style:table-cell-properties fo:background-color="#9bbb59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439" style:family="paragraph" style:parent-style-name="Normal">
      <style:paragraph-properties fo:text-align="center" fo:line-height="110%" fo:margin-top="0.106cm" fo:margin-bottom="0.106cm"/>
    </style:style>
    <style:style style:name="T439_1" style:family="text">
      <style:text-properties fo:font-style="italic" style:font-style-asian="italic" style:font-style-complex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439_2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439_3" style:family="text">
      <style:text-properties fo:font-style="italic" style:font-style-asian="italic" style:font-style-complex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439_4" style:family="text">
      <style:text-properties fo:font-style="italic" style:font-style-asian="italic" style:font-style-complex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Row73" style:family="table-row">
      <style:table-row-properties style:use-optimal-row-height="false"/>
    </style:style>
    <style:style style:name="Cell207" style:family="table-cell">
      <style:table-cell-properties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440" style:family="paragraph" style:parent-style-name="Normal">
      <style:paragraph-properties fo:line-height="110%" fo:margin-top="0.106cm" fo:margin-bottom="0.106cm"/>
    </style:style>
    <style:style style:name="T440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Cell208" style:family="table-cell">
      <style:table-cell-properties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441" style:family="paragraph" style:parent-style-name="Normal">
      <style:paragraph-properties fo:text-align="center" fo:line-height="110%" fo:margin-top="0.106cm" fo:margin-bottom="0.106cm"/>
    </style:style>
    <style:style style:name="T441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Cell209" style:family="table-cell">
      <style:table-cell-properties fo:background-color="#c3d69b" style:vertical-align="top" fo:padding-top="0.176cm" fo:border-top="#a6a6a6 0.009cm solid" fo:padding-bottom="0.176cm" fo:border-bottom="#a6a6a6 0.009cm solid" fo:padding-left="0.247cm" fo:border-left="#a6a6a6 0.009cm solid" fo:padding-right="0.247cm" fo:border-right="#a6a6a6 0.009cm solid" fo:wrap-option="wrap"/>
    </style:style>
    <style:style style:name="P442" style:family="paragraph" style:parent-style-name="Normal">
      <style:paragraph-properties fo:text-align="center" fo:line-height="110%" fo:margin-top="0.106cm" fo:margin-bottom="0.106cm"/>
    </style:style>
    <style:style style:name="T442_1" style:family="text">
      <style:text-properties fo:font-style="italic" style:font-style-asian="italic" style:font-style-complex="italic"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P443" style:family="paragraph" style:parent-style-name="Heading_20_2"/>
    <style:style style:name="T443_1" style:family="text"/>
    <style:style style:name="P444" style:family="paragraph" style:parent-style-name="Normal"/>
    <style:style style:name="T444_1" style:family="text">
      <style:text-properties fo:font-weight="bold" style:font-weight-asian="bold" style:font-weight-complex="bold"/>
    </style:style>
    <style:style style:name="P445" style:family="paragraph" style:parent-style-name="Normal"/>
    <style:style style:name="T445_1" style:family="text"/>
    <style:style style:name="T445_2" style:family="text"/>
    <style:style style:name="T445_3" style:family="text">
      <style:text-properties fo:font-weight="bold" style:font-weight-asian="bold" style:font-weight-complex="bold"/>
    </style:style>
    <style:style style:name="T445_4" style:family="text">
      <style:text-properties fo:font-weight="bold" style:font-weight-asian="bold" style:font-weight-complex="bold"/>
    </style:style>
    <style:style style:name="T445_5" style:family="text">
      <style:text-properties fo:font-weight="bold" style:font-weight-asian="bold" style:font-weight-complex="bold"/>
    </style:style>
    <style:style style:name="T445_6" style:family="text">
      <style:text-properties fo:font-weight="bold" style:font-weight-asian="bold" style:font-weight-complex="bold"/>
    </style:style>
    <style:style style:name="T445_7" style:family="text">
      <style:text-properties fo:font-weight="bold" style:font-weight-asian="bold" style:font-weight-complex="bold"/>
    </style:style>
    <style:style style:name="T445_8" style:family="text">
      <style:text-properties fo:font-weight="bold" style:font-weight-asian="bold" style:font-weight-complex="bold"/>
    </style:style>
    <style:style style:name="T445_9" style:family="text"/>
    <style:style style:name="T445_10" style:family="text"/>
    <style:style style:name="T445_11" style:family="text"/>
    <style:style style:name="T445_12" style:family="text"/>
    <style:style style:name="T445_13" style:family="text"/>
    <style:style style:name="T445_14" style:family="text"/>
    <style:style style:name="T445_15" style:family="text"/>
    <style:style style:name="T445_16" style:family="text"/>
    <style:style style:name="T445_17" style:family="text"/>
    <style:style style:name="T445_18" style:family="text"/>
    <style:style style:name="T445_19" style:family="text"/>
    <style:style style:name="T445_20" style:family="text"/>
    <style:style style:name="T445_21" style:family="text"/>
    <style:style style:name="T445_22" style:family="text"/>
    <style:style style:name="T445_23" style:family="text"/>
    <style:style style:name="T445_24" style:family="text"/>
    <style:style style:name="T445_25" style:family="text"/>
    <style:style style:name="T445_26" style:family="text"/>
    <style:style style:name="T445_27" style:family="text"/>
    <style:style style:name="T445_28" style:family="text"/>
    <style:style style:name="T445_29" style:family="text">
      <style:text-properties fo:color="#1155cc" fo:font-weight="bold" style:font-weight-asian="bold" style:text-underline-style="solid" style:text-underline-color="font-color"/>
    </style:style>
    <style:style style:name="T445_30" style:family="text"/>
    <style:style style:name="T445_31" style:family="text">
      <style:text-properties fo:color="#1155cc" fo:font-weight="bold" style:font-weight-asian="bold" style:text-underline-style="solid" style:text-underline-color="font-color"/>
    </style:style>
    <style:style style:name="T445_32" style:family="text"/>
    <style:style style:name="T445_33" style:family="text">
      <style:text-properties fo:color="#1155cc" fo:font-weight="bold" style:font-weight-asian="bold" style:text-underline-style="solid" style:text-underline-color="font-color"/>
    </style:style>
    <style:style style:name="T445_34" style:family="text"/>
    <style:style style:name="T445_35" style:family="text"/>
    <style:style style:name="T445_36" style:family="text">
      <style:text-properties fo:color="#1155cc" fo:font-weight="bold" style:font-weight-asian="bold" style:text-underline-style="solid" style:text-underline-color="font-color"/>
    </style:style>
    <style:style style:name="T445_37" style:family="text"/>
    <style:style style:name="T445_38" style:family="text"/>
    <style:style style:name="T445_39" style:family="text">
      <style:text-properties fo:color="#1155cc" fo:font-weight="bold" style:font-weight-asian="bold" style:text-underline-style="solid" style:text-underline-color="font-color"/>
    </style:style>
    <style:style style:name="T445_40" style:family="text"/>
    <style:style style:name="T445_41" style:family="text"/>
    <style:style style:name="T445_42" style:family="text">
      <style:text-properties fo:color="#1155cc" fo:font-weight="bold" style:font-weight-asian="bold" style:text-underline-style="solid" style:text-underline-color="font-color"/>
    </style:style>
    <style:style style:name="T445_43" style:family="text"/>
    <style:style style:name="T445_44" style:family="text">
      <style:text-properties fo:color="#1155cc" fo:font-weight="bold" style:font-weight-asian="bold" style:text-underline-style="solid" style:text-underline-color="font-color"/>
    </style:style>
    <style:style style:name="T445_45" style:family="text"/>
    <style:style style:name="T445_46" style:family="text">
      <style:text-properties fo:color="#1155cc" fo:font-weight="bold" style:font-weight-asian="bold" style:text-underline-style="solid" style:text-underline-color="font-color"/>
    </style:style>
    <style:style style:name="T445_47" style:family="text"/>
    <style:style style:name="T445_48" style:family="text">
      <style:text-properties fo:color="#1155cc" fo:font-weight="bold" style:font-weight-asian="bold" style:text-underline-style="solid" style:text-underline-color="font-color"/>
    </style:style>
    <style:style style:name="T445_49" style:family="text"/>
    <style:style style:name="T445_50" style:family="text">
      <style:text-properties fo:color="#1155cc" fo:font-weight="bold" style:font-weight-asian="bold" style:text-underline-style="solid" style:text-underline-color="font-color"/>
    </style:style>
    <style:style style:name="T445_51" style:family="text"/>
    <style:style style:name="T445_52" style:family="text"/>
    <style:style style:name="T445_53" style:family="text"/>
    <style:style style:name="T445_54" style:family="text"/>
    <style:style style:name="T445_55" style:family="text">
      <style:text-properties fo:color="#1155cc" fo:font-weight="bold" style:font-weight-asian="bold" style:text-underline-style="solid" style:text-underline-color="font-color"/>
    </style:style>
    <style:style style:name="T445_56" style:family="text"/>
    <style:style style:name="T445_57" style:family="text">
      <style:text-properties fo:color="#1155cc" fo:font-weight="bold" style:font-weight-asian="bold" style:text-underline-style="solid" style:text-underline-color="font-color"/>
    </style:style>
    <style:style style:name="T445_58" style:family="text"/>
    <style:style style:name="T445_59" style:family="text">
      <style:text-properties fo:color="#1155cc" fo:font-weight="bold" style:font-weight-asian="bold" style:text-underline-style="solid" style:text-underline-color="font-color"/>
    </style:style>
    <style:style style:name="T445_60" style:family="text"/>
    <style:style style:name="T445_61" style:family="text">
      <style:text-properties fo:color="#1155cc" fo:font-weight="bold" style:font-weight-asian="bold" style:text-underline-style="solid" style:text-underline-color="font-color"/>
    </style:style>
    <style:style style:name="T445_62" style:family="text"/>
    <style:style style:name="T445_63" style:family="text">
      <style:text-properties fo:color="#1155cc" fo:font-weight="bold" style:font-weight-asian="bold" style:text-underline-style="solid" style:text-underline-color="font-color"/>
    </style:style>
    <style:style style:name="T445_64" style:family="text"/>
    <style:style style:name="T445_65" style:family="text">
      <style:text-properties fo:color="#1155cc" fo:font-weight="bold" style:font-weight-asian="bold" style:text-underline-style="solid" style:text-underline-color="font-color"/>
    </style:style>
    <style:style style:name="T445_66" style:family="text"/>
    <style:style style:name="T445_67" style:family="text">
      <style:text-properties fo:color="#1155cc" fo:font-weight="bold" style:font-weight-asian="bold" style:text-underline-style="solid" style:text-underline-color="font-color"/>
    </style:style>
    <style:style style:name="T445_68" style:family="text"/>
    <style:style style:name="T445_69" style:family="text">
      <style:text-properties fo:color="#1155cc" fo:font-weight="bold" style:font-weight-asian="bold" style:text-underline-style="solid" style:text-underline-color="font-color"/>
    </style:style>
    <style:style style:name="T445_70" style:family="text"/>
    <style:style style:name="T445_71" style:family="text">
      <style:text-properties fo:color="#1155cc" fo:font-weight="bold" style:font-weight-asian="bold" style:text-underline-style="solid" style:text-underline-color="font-color"/>
    </style:style>
    <style:style style:name="T445_72" style:family="text"/>
    <style:style style:name="T445_73" style:family="text">
      <style:text-properties fo:color="#1155cc" fo:font-weight="bold" style:font-weight-asian="bold" style:text-underline-style="solid" style:text-underline-color="font-color"/>
    </style:style>
    <style:style style:name="T445_74" style:family="text"/>
    <style:style style:name="T445_75" style:family="text">
      <style:text-properties fo:color="#1155cc" fo:font-weight="bold" style:font-weight-asian="bold" style:text-underline-style="solid" style:text-underline-color="font-color"/>
    </style:style>
    <style:style style:name="T445_76" style:family="text"/>
    <style:style style:name="T445_77" style:family="text"/>
    <style:style style:name="T445_78" style:family="text"/>
    <style:style style:name="T445_79" style:family="text"/>
    <style:style style:name="T445_80" style:family="text"/>
    <style:style style:name="T445_81" style:family="text"/>
    <style:style style:name="T445_82" style:family="text"/>
    <style:style style:name="T445_83" style:family="text"/>
    <style:style style:name="T445_84" style:family="text"/>
    <style:style style:name="T445_85" style:family="text" style:parent-style-name="Internet_20_link">
      <style:text-properties fo:font-weight="bold" style:font-weight-asian="bold" style:font-weight-complex="bold"/>
    </style:style>
    <style:style style:name="T445_86" style:family="text"/>
    <style:style style:name="T445_87" style:family="text"/>
    <style:style style:name="T445_88" style:family="text" style:parent-style-name="Internet_20_link">
      <style:text-properties fo:font-weight="bold" style:font-weight-asian="bold" style:font-weight-complex="bold"/>
    </style:style>
    <style:style style:name="T445_89" style:family="text"/>
    <style:style style:name="T445_90" style:family="text"/>
    <style:style style:name="T445_91" style:family="text" style:parent-style-name="Internet_20_link">
      <style:text-properties fo:font-weight="bold" style:font-weight-asian="bold" style:font-weight-complex="bold"/>
    </style:style>
    <style:style style:name="T445_92" style:family="text"/>
    <style:style style:name="T445_93" style:family="text">
      <style:text-properties fo:font-weight="bold" style:font-weight-asian="bold" style:font-weight-complex="bold"/>
    </style:style>
    <style:style style:name="T445_94" style:family="text">
      <style:text-properties fo:font-weight="bold" style:font-weight-asian="bold" style:font-weight-complex="bold"/>
    </style:style>
    <style:style style:name="T445_95" style:family="text"/>
    <style:style style:name="T445_96" style:family="text" style:parent-style-name="Internet_20_link">
      <style:text-properties fo:font-weight="bold" style:font-weight-asian="bold" style:font-weight-complex="bold"/>
    </style:style>
    <style:style style:name="T445_97" style:family="text">
      <style:text-properties fo:font-weight="bold" style:font-weight-asian="bold" style:font-weight-complex="bold"/>
    </style:style>
    <style:style style:name="T445_98" style:family="text"/>
    <style:style style:name="T445_99" style:family="text" style:parent-style-name="Internet_20_link">
      <style:text-properties fo:font-weight="bold" style:font-weight-asian="bold" style:font-weight-complex="bold"/>
    </style:style>
    <style:style style:name="T445_100" style:family="text">
      <style:text-properties fo:font-weight="bold" style:font-weight-asian="bold" style:font-weight-complex="bold"/>
    </style:style>
    <style:style style:name="T445_101" style:family="text"/>
    <style:style style:name="T445_102" style:family="text" style:parent-style-name="Internet_20_link">
      <style:text-properties fo:font-weight="bold" style:font-weight-asian="bold" style:font-weight-complex="bold"/>
    </style:style>
    <style:style style:name="T445_103" style:family="text">
      <style:text-properties fo:font-weight="bold" style:font-weight-asian="bold" style:font-weight-complex="bold"/>
    </style:style>
    <style:style style:name="T445_104" style:family="text"/>
    <style:style style:name="P446" style:family="paragraph" style:parent-style-name="Normal"/>
    <style:style style:name="T446_1" style:family="text">
      <style:text-properties fo:font-weight="bold" style:font-weight-asian="bold" style:font-weight-complex="bold"/>
    </style:style>
    <style:style style:name="T446_2" style:family="text">
      <style:text-properties fo:font-weight="bold" style:font-weight-asian="bold" style:font-weight-complex="bold"/>
    </style:style>
    <style:style style:name="T446_3" style:family="text">
      <style:text-properties fo:font-weight="bold" style:font-weight-asian="bold" style:font-weight-complex="bold"/>
    </style:style>
    <style:style style:name="T446_4" style:family="text">
      <style:text-properties fo:font-weight="bold" style:font-weight-asian="bold" style:font-weight-complex="bold"/>
    </style:style>
    <style:style style:name="T446_5" style:family="text">
      <style:text-properties fo:font-weight="bold" style:font-weight-asian="bold" style:font-weight-complex="bold"/>
    </style:style>
    <style:style style:name="T446_6" style:family="text"/>
    <style:style style:name="T446_7" style:family="text"/>
    <style:style style:name="T446_8" style:family="text"/>
    <style:style style:name="T446_9" style:family="text"/>
    <style:style style:name="T446_10" style:family="text"/>
    <style:style style:name="T446_11" style:family="text"/>
    <style:style style:name="T446_12" style:family="text"/>
    <style:style style:name="T446_13" style:family="text"/>
    <style:style style:name="T446_14" style:family="text"/>
    <style:style style:name="T446_15" style:family="text"/>
    <style:style style:name="T446_16" style:family="text">
      <style:text-properties fo:color="#1155cc" style:text-underline-style="solid" style:text-underline-color="font-color"/>
    </style:style>
    <style:style style:name="T446_17" style:family="text"/>
    <style:style style:name="T446_18" style:family="text">
      <style:text-properties fo:color="#1155cc"/>
    </style:style>
    <style:style style:name="T446_19" style:family="text"/>
    <style:style style:name="T446_20" style:family="text"/>
    <style:style style:name="T446_21" style:family="text"/>
    <style:style style:name="T446_22" style:family="text"/>
    <style:style style:name="T446_23" style:family="text"/>
    <style:style style:name="T446_24" style:family="text"/>
    <style:style style:name="T446_25" style:family="text"/>
    <style:style style:name="T446_26" style:family="text"/>
    <style:style style:name="T446_27" style:family="text">
      <style:text-properties fo:color="#1155cc" fo:font-weight="bold" style:font-weight-asian="bold" style:text-underline-style="solid" style:text-underline-color="font-color"/>
    </style:style>
    <style:style style:name="T446_28" style:family="text"/>
    <style:style style:name="T446_29" style:family="text">
      <style:text-properties fo:color="#1155cc" fo:font-weight="bold" style:font-weight-asian="bold" style:text-underline-style="solid" style:text-underline-color="font-color"/>
    </style:style>
    <style:style style:name="T446_30" style:family="text"/>
    <style:style style:name="T446_31" style:family="text">
      <style:text-properties fo:color="#1155cc" fo:font-weight="bold" style:font-weight-asian="bold" style:text-underline-style="solid" style:text-underline-color="font-color"/>
    </style:style>
    <style:style style:name="T446_32" style:family="text"/>
    <style:style style:name="T446_33" style:family="text">
      <style:text-properties fo:color="#1155cc" fo:font-weight="bold" style:font-weight-asian="bold" style:text-underline-style="solid" style:text-underline-color="font-color"/>
    </style:style>
    <style:style style:name="T446_34" style:family="text"/>
    <style:style style:name="T446_35" style:family="text">
      <style:text-properties fo:color="#1155cc" fo:font-weight="bold" style:font-weight-asian="bold" style:text-underline-style="solid" style:text-underline-color="font-color"/>
    </style:style>
    <style:style style:name="T446_36" style:family="text"/>
    <style:style style:name="T446_37" style:family="text">
      <style:text-properties fo:color="#1155cc" fo:font-weight="bold" style:font-weight-asian="bold" style:text-underline-style="solid" style:text-underline-color="font-color"/>
    </style:style>
    <style:style style:name="T446_38" style:family="text"/>
    <style:style style:name="T446_39" style:family="text">
      <style:text-properties fo:color="#1155cc" fo:font-weight="bold" style:font-weight-asian="bold" style:text-underline-style="solid" style:text-underline-color="font-color"/>
    </style:style>
    <style:style style:name="T446_40" style:family="text"/>
    <style:style style:name="T446_41" style:family="text">
      <style:text-properties fo:color="#1155cc" fo:font-weight="bold" style:font-weight-asian="bold" style:text-underline-style="solid" style:text-underline-color="font-color"/>
    </style:style>
    <style:style style:name="T446_42" style:family="text"/>
    <style:style style:name="T446_43" style:family="text">
      <style:text-properties fo:color="#1155cc" fo:font-weight="bold" style:font-weight-asian="bold" style:text-underline-style="solid" style:text-underline-color="font-color"/>
    </style:style>
    <style:style style:name="T446_44" style:family="text"/>
    <style:style style:name="T446_45" style:family="text">
      <style:text-properties fo:color="#1155cc" fo:font-weight="bold" style:font-weight-asian="bold"/>
    </style:style>
    <style:style style:name="T446_46" style:family="text"/>
    <style:style style:name="T446_47" style:family="text">
      <style:text-properties fo:color="#1155cc" fo:font-weight="bold" style:font-weight-asian="bold" style:text-underline-style="solid" style:text-underline-color="font-color"/>
    </style:style>
    <style:style style:name="T446_48" style:family="text"/>
    <style:style style:name="T446_49" style:family="text">
      <style:text-properties fo:color="#1155cc" fo:font-weight="bold" style:font-weight-asian="bold" style:text-underline-style="solid" style:text-underline-color="font-color"/>
    </style:style>
    <style:style style:name="T446_50" style:family="text"/>
    <style:style style:name="T446_51" style:family="text">
      <style:text-properties fo:color="#1155cc" fo:font-weight="bold" style:font-weight-asian="bold" style:text-underline-style="solid" style:text-underline-color="font-color"/>
    </style:style>
    <style:style style:name="T446_52" style:family="text"/>
    <style:style style:name="T446_53" style:family="text"/>
    <style:style style:name="T446_54" style:family="text"/>
    <style:style style:name="T446_55" style:family="text">
      <style:text-properties fo:font-weight="bold" style:font-weight-asian="bold"/>
    </style:style>
    <style:style style:name="T446_56" style:family="text"/>
    <style:style style:name="T446_57" style:family="text"/>
    <style:style style:name="T446_58" style:family="text">
      <style:text-properties fo:color="#1155cc"/>
    </style:style>
    <style:style style:name="T446_59" style:family="text"/>
    <style:style style:name="T446_60" style:family="text">
      <style:text-properties fo:color="#1155cc" style:text-underline-style="solid" style:text-underline-color="font-color"/>
    </style:style>
    <style:style style:name="T446_61" style:family="text"/>
    <style:style style:name="T446_62" style:family="text">
      <style:text-properties fo:color="#1155cc" style:text-underline-style="solid" style:text-underline-color="font-color"/>
    </style:style>
    <style:style style:name="T446_63" style:family="text"/>
    <style:style style:name="T446_64" style:family="text">
      <style:text-properties fo:color="#1155cc" style:text-underline-style="solid" style:text-underline-color="font-color"/>
    </style:style>
    <style:style style:name="T446_65" style:family="text"/>
    <style:style style:name="T446_66" style:family="text">
      <style:text-properties fo:color="#1155cc" style:text-underline-style="solid" style:text-underline-color="font-color"/>
    </style:style>
    <style:style style:name="T446_67" style:family="text"/>
    <style:style style:name="T446_68" style:family="text">
      <style:text-properties fo:color="#1155cc" style:text-underline-style="solid" style:text-underline-color="font-color"/>
    </style:style>
    <style:style style:name="T446_69" style:family="text"/>
    <style:style style:name="T446_70" style:family="text">
      <style:text-properties fo:color="#1155cc" style:text-underline-style="solid" style:text-underline-color="font-color"/>
    </style:style>
    <style:style style:name="T446_71" style:family="text"/>
    <style:style style:name="T446_72" style:family="text">
      <style:text-properties fo:color="#1155cc" style:text-underline-style="solid" style:text-underline-color="font-color"/>
    </style:style>
    <style:style style:name="T446_73" style:family="text"/>
    <style:style style:name="T446_74" style:family="text">
      <style:text-properties fo:color="#1155cc" style:text-underline-style="solid" style:text-underline-color="font-color"/>
    </style:style>
    <style:style style:name="T446_75" style:family="text"/>
    <style:style style:name="T446_76" style:family="text">
      <style:text-properties fo:color="#1155cc" style:text-underline-style="solid" style:text-underline-color="font-color"/>
    </style:style>
    <style:style style:name="T446_77" style:family="text"/>
    <style:style style:name="T446_78" style:family="text">
      <style:text-properties fo:color="#1155cc" style:text-underline-style="solid" style:text-underline-color="font-color"/>
    </style:style>
    <style:style style:name="T446_79" style:family="text"/>
    <style:style style:name="T446_80" style:family="text">
      <style:text-properties fo:color="#1155cc" style:text-underline-style="solid" style:text-underline-color="font-color"/>
    </style:style>
    <style:style style:name="T446_81" style:family="text">
      <style:text-properties fo:color="#1155cc" style:text-underline-style="solid" style:text-underline-color="font-color"/>
    </style:style>
    <style:style style:name="T446_82" style:family="text"/>
    <style:style style:name="T446_83" style:family="text"/>
    <style:style style:name="T446_84" style:family="text"/>
    <style:style style:name="T446_85" style:family="text">
      <style:text-properties fo:font-style="italic" style:font-style-asian="italic" fo:color="#999999"/>
    </style:style>
    <style:style style:name="P447" style:family="paragraph" style:parent-style-name="Normal">
      <style:paragraph-properties fo:keep-with-next="always"/>
    </style:style>
    <style:style style:name="T447_1" style:family="text">
      <style:text-properties fo:font-weight="bold" style:font-weight-asian="bold" style:font-weight-complex="bold"/>
    </style:style>
    <style:style style:name="T447_2" style:family="text">
      <style:text-properties fo:font-weight="bold" style:font-weight-asian="bold" style:font-weight-complex="bold"/>
    </style:style>
    <style:style style:name="T447_3" style:family="text">
      <style:text-properties fo:font-weight="bold" style:font-weight-asian="bold" style:font-weight-complex="bold"/>
    </style:style>
    <style:style style:name="T447_4" style:family="text">
      <style:text-properties fo:font-weight="bold" style:font-weight-asian="bold" style:font-weight-complex="bold"/>
    </style:style>
    <style:style style:name="T447_5" style:family="text">
      <style:text-properties fo:font-weight="bold" style:font-weight-asian="bold" style:font-weight-complex="bold"/>
    </style:style>
    <style:style style:name="T447_6" style:family="text">
      <style:text-properties fo:font-weight="bold" style:font-weight-asian="bold" style:font-weight-complex="bold"/>
    </style:style>
    <style:style style:name="T447_7" style:family="text">
      <style:text-properties fo:font-weight="bold" style:font-weight-asian="bold" style:font-weight-complex="bold"/>
    </style:style>
    <style:style style:name="T447_8" style:family="text">
      <style:text-properties fo:font-weight="bold" style:font-weight-asian="bold" style:font-weight-complex="bold"/>
    </style:style>
    <style:style style:name="T447_9" style:family="text">
      <style:text-properties fo:font-weight="bold" style:font-weight-asian="bold" style:font-weight-complex="bold"/>
    </style:style>
    <style:style style:name="P448" style:family="paragraph" style:parent-style-name="Normal"/>
    <style:style style:name="T448_1" style:family="text"/>
    <style:style style:name="T448_2" style:family="text">
      <style:text-properties fo:font-weight="bold" style:font-weight-asian="bold" style:font-weight-complex="bold"/>
    </style:style>
    <style:style style:name="T448_3" style:family="text">
      <style:text-properties fo:font-weight="bold" style:font-weight-asian="bold" style:font-weight-complex="bold"/>
    </style:style>
    <style:style style:name="T448_4" style:family="text"/>
    <style:style style:name="P449" style:family="paragraph" style:parent-style-name="Normal"/>
    <style:style style:name="T449_1" style:family="text"/>
    <style:style style:name="T449_2" style:family="text"/>
    <style:style style:name="T449_3" style:family="text"/>
    <style:style style:name="T449_4" style:family="text"/>
    <style:style style:name="T449_5" style:family="text"/>
    <style:style style:name="T449_6" style:family="text"/>
    <style:style style:name="T449_7" style:family="text"/>
    <style:style style:name="T449_8" style:family="text"/>
    <style:style style:name="T449_9" style:family="text"/>
    <style:style style:name="T449_10" style:family="text"/>
    <style:style style:name="T449_11" style:family="text"/>
    <style:style style:name="T449_12" style:family="text"/>
    <style:style style:name="T449_13" style:family="text"/>
    <style:style style:name="T449_14" style:family="text"/>
    <style:style style:name="T449_15" style:family="text"/>
    <style:style style:name="T449_16" style:family="text"/>
    <style:style style:name="T449_17" style:family="text"/>
    <style:style style:name="T449_18" style:family="text"/>
    <style:style style:name="P450" style:family="paragraph" style:parent-style-name="Normal"/>
    <style:style style:name="T450_1" style:family="text"/>
    <style:style style:name="T450_2" style:family="text"/>
    <style:style style:name="T450_3" style:family="text"/>
    <style:style style:name="T450_4" style:family="text"/>
    <style:style style:name="T450_5" style:family="text"/>
    <style:style style:name="T450_6" style:family="text"/>
    <style:style style:name="T450_7" style:family="text"/>
    <style:style style:name="T450_8" style:family="text"/>
    <style:style style:name="T450_9" style:family="text"/>
    <style:style style:name="T450_10" style:family="text"/>
    <style:style style:name="T450_11" style:family="text"/>
    <style:style style:name="T450_12" style:family="text"/>
    <style:style style:name="T450_13" style:family="text"/>
    <style:style style:name="T450_14" style:family="text"/>
    <style:style style:name="T450_15" style:family="text"/>
    <style:style style:name="T450_16" style:family="text"/>
    <style:style style:name="P451" style:family="paragraph" style:parent-style-name="Normal"/>
    <style:style style:name="T451_1" style:family="text">
      <style:text-properties fo:font-weight="bold" style:font-weight-asian="bold" style:font-weight-complex="bold"/>
    </style:style>
    <style:style style:name="T451_2" style:family="text">
      <style:text-properties fo:font-weight="bold" style:font-weight-asian="bold" style:font-weight-complex="bold"/>
    </style:style>
    <style:style style:name="P452" style:family="paragraph" style:parent-style-name="Normal"/>
    <style:style style:name="T452_1" style:family="text"/>
    <style:style style:name="T452_2" style:family="text"/>
    <style:style style:name="T452_3" style:family="text"/>
    <style:style style:name="T452_4" style:family="text"/>
    <style:style style:name="T452_5" style:family="text"/>
    <style:style style:name="T452_6" style:family="text"/>
    <style:style style:name="T452_7" style:family="text"/>
    <style:style style:name="T452_8" style:family="text"/>
    <style:style style:name="T452_9" style:family="text"/>
    <style:style style:name="T452_10" style:family="text"/>
    <style:style style:name="T452_11" style:family="text"/>
    <style:style style:name="T452_12" style:family="text"/>
    <style:style style:name="T452_13" style:family="text"/>
    <style:style style:name="T452_14" style:family="text"/>
    <style:style style:name="T452_15" style:family="text"/>
    <style:style style:name="T452_16" style:family="text"/>
    <style:style style:name="T452_17" style:family="text"/>
    <style:style style:name="T452_18" style:family="text"/>
    <style:style style:name="T452_19" style:family="text"/>
    <style:style style:name="T452_20" style:family="text"/>
    <style:style style:name="T452_21" style:family="text"/>
    <style:style style:name="T452_22" style:family="text"/>
    <style:style style:name="T452_23" style:family="text"/>
    <style:style style:name="T452_24" style:family="text"/>
    <style:style style:name="T452_25" style:family="text"/>
    <style:style style:name="T452_26" style:family="text"/>
    <style:style style:name="P453" style:family="paragraph" style:parent-style-name="Normal"/>
    <style:style style:name="T453_1" style:family="text"/>
    <style:style style:name="T453_2" style:family="text"/>
    <style:style style:name="T453_3" style:family="text"/>
    <style:style style:name="P454" style:family="paragraph" style:parent-style-name="Heading_20_2"/>
    <style:style style:name="T454_1" style:family="text"/>
    <style:style style:name="T454_2" style:family="text"/>
    <style:style style:name="T454_3" style:family="text"/>
    <style:style style:name="T454_4" style:family="text">
      <style:text-properties fo:color="#a6a6a6"/>
    </style:style>
    <style:style style:name="P455" style:family="paragraph" style:parent-style-name="Normal"/>
    <style:style style:name="T455_1" style:family="text"/>
    <style:style style:name="T455_2" style:family="text"/>
    <style:style style:name="T455_3" style:family="text"/>
    <style:style style:name="T455_4" style:family="text"/>
    <style:style style:name="T455_5" style:family="text"/>
    <style:style style:name="T455_6" style:family="text"/>
    <style:style style:name="T455_7" style:family="text"/>
    <style:style style:name="P456" style:family="paragraph" style:parent-style-name="Normal"/>
    <style:style style:name="T456_1" style:family="text"/>
    <style:style style:name="T456_2" style:family="text"/>
    <style:style style:name="T456_3" style:family="text"/>
    <style:style style:name="T456_4" style:family="text"/>
    <style:style style:name="T456_5" style:family="text"/>
    <style:style style:name="T456_6" style:family="text"/>
    <style:style style:name="T456_7" style:family="text"/>
    <style:style style:name="T456_8" style:family="text"/>
    <style:style style:name="P457" style:family="paragraph" style:parent-style-name="Heading_20_2"/>
    <style:style style:name="T457_1" style:family="text"/>
    <style:style style:name="P458" style:family="paragraph" style:parent-style-name="Normal"/>
    <style:style style:name="T458_1" style:family="text">
      <style:text-properties fo:font-weight="bold" style:font-weight-asian="bold" style:font-weight-complex="bold"/>
    </style:style>
    <style:style style:name="T458_2" style:family="text"/>
    <style:style style:name="T458_3" style:family="text"/>
    <style:style style:name="T458_4" style:family="text"/>
    <style:style style:name="T458_5" style:family="text"/>
    <style:style style:name="T458_6" style:family="text"/>
    <style:style style:name="T458_7" style:family="text"/>
    <style:style style:name="T458_8" style:family="text"/>
    <style:style style:name="T458_9" style:family="text"/>
    <style:style style:name="T458_10" style:family="text"/>
    <style:style style:name="T458_11" style:family="text"/>
    <style:style style:name="T458_12" style:family="text"/>
    <style:style style:name="T458_13" style:family="text"/>
    <style:style style:name="T458_14" style:family="text"/>
    <style:style style:name="T458_15" style:family="text"/>
    <style:style style:name="T458_16" style:family="text"/>
    <style:style style:name="T458_17" style:family="text"/>
    <style:style style:name="T458_18" style:family="text"/>
    <style:style style:name="T458_19" style:family="text"/>
    <style:style style:name="T458_20" style:family="text"/>
    <style:style style:name="T458_21" style:family="text"/>
    <style:style style:name="T458_22" style:family="text"/>
    <style:style style:name="T458_23" style:family="text"/>
    <style:style style:name="T458_24" style:family="text"/>
    <style:style style:name="T458_25" style:family="text"/>
    <style:style style:name="T458_26" style:family="text"/>
    <style:style style:name="T458_27" style:family="text"/>
    <style:style style:name="T458_28" style:family="text"/>
    <style:style style:name="T458_29" style:family="text"/>
    <style:style style:name="T458_30" style:family="text"/>
    <style:style style:name="T458_31" style:family="text"/>
    <style:style style:name="T458_32" style:family="text"/>
    <style:style style:name="T458_33" style:family="text"/>
    <style:style style:name="T458_34" style:family="text"/>
    <style:style style:name="T458_35" style:family="text"/>
    <style:style style:name="T458_36" style:family="text"/>
    <style:style style:name="T458_37" style:family="text">
      <style:text-properties fo:font-style="italic" style:font-style-asian="italic" style:font-style-complex="italic" fo:color="#4f81bd" fo:font-weight="bold" style:font-weight-asian="bold" style:font-weight-complex="bold"/>
    </style:style>
    <style:style style:name="T458_38" style:family="text">
      <style:text-properties fo:color="#4f81bd"/>
    </style:style>
    <style:style style:name="T458_39" style:family="text">
      <style:text-properties fo:color="#4f81bd"/>
    </style:style>
    <style:style style:name="T458_40" style:family="text">
      <style:text-properties fo:color="#4f81bd"/>
    </style:style>
    <style:style style:name="P459" style:family="paragraph" style:parent-style-name="Normal"/>
    <style:style style:name="T459_1" style:family="text">
      <style:text-properties fo:font-weight="bold" style:font-weight-asian="bold" style:font-weight-complex="bold"/>
    </style:style>
    <style:style style:name="T459_2" style:family="text"/>
    <style:style style:name="T459_3" style:family="text"/>
    <style:style style:name="T459_4" style:family="text"/>
    <style:style style:name="T459_5" style:family="text"/>
    <style:style style:name="T459_6" style:family="text">
      <style:text-properties fo:font-style="italic" style:font-style-asian="italic" style:font-style-complex="italic" fo:color="#4f81bd" fo:font-weight="bold" style:font-weight-asian="bold" style:font-weight-complex="bold"/>
    </style:style>
    <style:style style:name="T459_7" style:family="text">
      <style:text-properties fo:color="#4f81bd"/>
    </style:style>
    <style:style style:name="T459_8" style:family="text">
      <style:text-properties fo:color="#4f81bd"/>
    </style:style>
    <style:style style:name="T459_9" style:family="text">
      <style:text-properties fo:color="#4f81bd"/>
    </style:style>
    <style:style style:name="P460" style:family="paragraph" style:parent-style-name="Normal"/>
    <style:style style:name="T460_1" style:family="text">
      <style:text-properties fo:font-weight="bold" style:font-weight-asian="bold" style:font-weight-complex="bold"/>
    </style:style>
    <style:style style:name="T460_2" style:family="text"/>
    <style:style style:name="T460_3" style:family="text">
      <style:text-properties fo:font-style="italic" style:font-style-asian="italic" style:font-style-complex="italic" fo:color="#4f81bd" fo:font-weight="bold" style:font-weight-asian="bold" style:font-weight-complex="bold"/>
    </style:style>
    <style:style style:name="T460_4" style:family="text">
      <style:text-properties fo:color="#4f81bd"/>
    </style:style>
    <style:style style:name="T460_5" style:family="text">
      <style:text-properties fo:color="#4f81bd"/>
    </style:style>
    <style:style style:name="T460_6" style:family="text">
      <style:text-properties fo:color="#4f81bd"/>
    </style:style>
    <style:style style:name="T460_7" style:family="text"/>
    <style:style style:name="T460_8" style:family="text"/>
    <style:style style:name="T460_9" style:family="text"/>
    <style:style style:name="T460_10" style:family="text"/>
    <style:style style:name="T460_11" style:family="text"/>
    <style:style style:name="T460_12" style:family="text"/>
    <style:style style:name="T460_13" style:family="text"/>
    <style:style style:name="T460_14" style:family="text"/>
    <style:style style:name="P461" style:family="paragraph" style:parent-style-name="Normal"/>
    <style:style style:name="T461_1" style:family="text">
      <style:text-properties fo:font-weight="bold" style:font-weight-asian="bold" style:font-weight-complex="bold"/>
    </style:style>
    <style:style style:name="T461_2" style:family="text"/>
    <style:style style:name="T461_3" style:family="text"/>
    <style:style style:name="T461_4" style:family="text"/>
    <style:style style:name="T461_5" style:family="text">
      <style:text-properties fo:font-style="italic" style:font-style-asian="italic" style:font-style-complex="italic" fo:color="#4f81bd" fo:font-weight="bold" style:font-weight-asian="bold" style:font-weight-complex="bold"/>
    </style:style>
    <style:style style:name="T461_6" style:family="text">
      <style:text-properties fo:color="#4f81bd"/>
    </style:style>
    <style:style style:name="P462" style:family="paragraph" style:parent-style-name="Normal"/>
    <style:style style:name="P463" style:family="paragraph" style:parent-style-name="Heading_20_1"/>
    <style:style style:name="T463_1" style:family="text"/>
    <style:style style:name="P464" style:family="paragraph" style:parent-style-name="Heading_20_2"/>
    <style:style style:name="T464_1" style:family="text"/>
    <style:style style:name="P465" style:family="paragraph" style:parent-style-name="Normal"/>
    <style:style style:name="T465_1" style:family="text"/>
    <style:style style:name="T465_2" style:family="text"/>
    <style:style style:name="P466" style:family="paragraph" style:parent-style-name="Normal"/>
    <style:style style:name="T466_1" style:family="text">
      <style:text-properties fo:font-weight="bold" style:font-weight-asian="bold" style:font-weight-complex="bold"/>
    </style:style>
    <style:style style:name="T466_2" style:family="text"/>
    <style:style style:name="T466_3" style:family="text"/>
    <style:style style:name="T466_4" style:family="text"/>
    <style:style style:name="T466_5" style:family="text"/>
    <style:style style:name="T466_6" style:family="text"/>
    <style:style style:name="T466_7" style:family="text"/>
    <style:style style:name="T466_8" style:family="text"/>
    <style:style style:name="T466_9" style:family="text"/>
    <style:style style:name="T466_10" style:family="text"/>
    <style:style style:name="T466_11" style:family="text"/>
    <style:style style:name="T466_12" style:family="text"/>
    <style:style style:name="T466_13" style:family="text"/>
    <style:style style:name="T466_14" style:family="text"/>
    <style:style style:name="T466_15" style:family="text"/>
    <style:style style:name="T466_16" style:family="text"/>
    <style:style style:name="T466_17" style:family="text"/>
    <style:style style:name="T466_18" style:family="text"/>
    <style:style style:name="T466_19" style:family="text"/>
    <style:style style:name="T466_20" style:family="text"/>
    <style:style style:name="T466_21" style:family="text"/>
    <style:style style:name="T466_22" style:family="text"/>
    <style:style style:name="T466_23" style:family="text"/>
    <style:style style:name="T466_24" style:family="text"/>
    <style:style style:name="T466_25" style:family="text"/>
    <style:style style:name="T466_26" style:family="text"/>
    <style:style style:name="T466_27" style:family="text"/>
    <style:style style:name="T466_28" style:family="text"/>
    <style:style style:name="T466_29" style:family="text"/>
    <style:style style:name="T466_30" style:family="text"/>
    <style:style style:name="T466_31" style:family="text"/>
    <style:style style:name="P467" style:family="paragraph" style:parent-style-name="Normal"/>
    <style:style style:name="T467_1" style:family="text">
      <style:text-properties fo:font-weight="bold" style:font-weight-asian="bold" style:font-weight-complex="bold"/>
    </style:style>
    <style:style style:name="T467_2" style:family="text"/>
    <style:style style:name="T467_3" style:family="text"/>
    <style:style style:name="T467_4" style:family="text"/>
    <style:style style:name="T467_5" style:family="text"/>
    <style:style style:name="T467_6" style:family="text"/>
    <style:style style:name="T467_7" style:family="text"/>
    <style:style style:name="T467_8" style:family="text"/>
    <style:style style:name="T467_9" style:family="text"/>
    <style:style style:name="T467_10" style:family="text"/>
    <style:style style:name="T467_11" style:family="text"/>
    <style:style style:name="T467_12" style:family="text"/>
    <style:style style:name="T467_13" style:family="text"/>
    <style:style style:name="T467_14" style:family="text"/>
    <style:style style:name="T467_15" style:family="text"/>
    <style:style style:name="P468" style:family="paragraph" style:parent-style-name="Normal"/>
    <style:style style:name="T468_1" style:family="text">
      <style:text-properties fo:font-weight="bold" style:font-weight-asian="bold" style:font-weight-complex="bold"/>
    </style:style>
    <style:style style:name="T468_2" style:family="text"/>
    <style:style style:name="T468_3" style:family="text"/>
    <style:style style:name="T468_4" style:family="text"/>
    <style:style style:name="T468_5" style:family="text"/>
    <style:style style:name="T468_6" style:family="text"/>
    <style:style style:name="T468_7" style:family="text"/>
    <style:style style:name="T468_8" style:family="text"/>
    <style:style style:name="T468_9" style:family="text"/>
    <style:style style:name="T468_10" style:family="text"/>
    <style:style style:name="T468_11" style:family="text"/>
    <style:style style:name="T468_12" style:family="text"/>
    <style:style style:name="T468_13" style:family="text"/>
    <style:style style:name="P469" style:family="paragraph" style:parent-style-name="Normal"/>
    <style:style style:name="T469_1" style:family="text">
      <style:text-properties fo:font-weight="bold" style:font-weight-asian="bold" style:font-weight-complex="bold"/>
    </style:style>
    <style:style style:name="T469_2" style:family="text"/>
    <style:style style:name="T469_3" style:family="text"/>
    <style:style style:name="T469_4" style:family="text"/>
    <style:style style:name="T469_5" style:family="text"/>
    <style:style style:name="T469_6" style:family="text"/>
    <style:style style:name="T469_7" style:family="text"/>
    <style:style style:name="T469_8" style:family="text"/>
    <style:style style:name="P470" style:family="paragraph" style:parent-style-name="Normal"/>
    <style:style style:name="T470_1" style:family="text"/>
    <style:style style:name="P471" style:family="paragraph" style:parent-style-name="Heading_20_2"/>
    <style:style style:name="T471_1" style:family="text"/>
    <style:style style:name="P472" style:family="paragraph" style:parent-style-name="Normal">
      <style:paragraph-properties fo:line-height="108%" fo:margin-top="0.141cm" fo:margin-bottom="0.141cm"/>
    </style:style>
    <style:style style:name="T472_1" style:family="text"/>
    <style:style style:name="T472_2" style:family="text"/>
    <style:style style:name="T472_3" style:family="text"/>
    <style:style style:name="T472_4" style:family="text"/>
    <style:style style:name="T472_5" style:family="text"/>
    <style:style style:name="T472_6" style:family="text"/>
    <style:style style:name="T472_7" style:family="text"/>
    <style:style style:name="T472_8" style:family="text"/>
    <style:style style:name="T472_9" style:family="text"/>
    <style:style style:name="T472_10" style:family="text"/>
    <style:style style:name="T472_11" style:family="text"/>
    <style:style style:name="P473" style:family="paragraph" style:parent-style-name="Heading_20_2"/>
    <style:style style:name="T473_1" style:family="text"/>
    <style:style style:name="P474" style:family="paragraph" style:parent-style-name="Normal"/>
    <style:style style:name="T474_1" style:family="text"/>
    <style:style style:name="P475" style:family="paragraph" style:parent-style-name="Heading_20_1"/>
    <style:style style:name="T475_1" style:family="text"/>
    <style:style style:name="P476" style:family="paragraph" style:parent-style-name="Heading_20_2"/>
    <style:style style:name="T476_1" style:family="text"/>
    <style:style style:name="P477" style:family="paragraph" style:parent-style-name="Normal"/>
    <style:style style:name="T477_1" style:family="text"/>
    <style:style style:name="T477_2" style:family="text">
      <style:text-properties fo:font-weight="bold" style:font-weight-asian="bold" style:font-weight-complex="bold"/>
    </style:style>
    <style:style style:name="T477_3" style:family="text"/>
    <style:style style:name="P478" style:family="paragraph" style:parent-style-name="Normal"/>
    <style:style style:name="T478_1" style:family="text"/>
    <style:style style:name="T478_2" style:family="text"/>
    <style:style style:name="T478_3" style:family="text"/>
    <style:style style:name="P479" style:family="paragraph" style:parent-style-name="Normal"/>
    <style:style style:name="T479_1" style:family="text"/>
    <style:style style:name="P480" style:family="paragraph" style:parent-style-name="Normal"/>
    <style:style style:name="T480_1" style:family="text"/>
    <style:style style:name="P481" style:family="paragraph" style:parent-style-name="Normal"/>
    <style:style style:name="T481_1" style:family="text"/>
    <style:style style:name="T481_2" style:family="text"/>
    <style:style style:name="T481_3" style:family="text"/>
    <style:style style:name="T481_4" style:family="text"/>
    <style:style style:name="T481_5" style:family="text"/>
    <style:style style:name="T481_6" style:family="text"/>
    <style:style style:name="T481_7" style:family="text"/>
    <style:style style:name="P482" style:family="paragraph" style:parent-style-name="Normal"/>
    <style:style style:name="T482_1" style:family="text"/>
    <style:style style:name="P483" style:family="paragraph" style:parent-style-name="Normal"/>
    <style:style style:name="T483_1" style:family="text"/>
    <style:style style:name="P484" style:family="paragraph" style:parent-style-name="Heading_20_1">
      <style:paragraph-properties fo:text-align="left"/>
    </style:style>
    <style:style style:name="T484_1" style:family="text"/>
    <style:style style:name="P485" style:family="paragraph" style:parent-style-name="Heading_20_2"/>
    <style:style style:name="T485_1" style:family="text"/>
    <style:style style:name="P486" style:family="paragraph" style:parent-style-name="Normal"/>
    <style:style style:name="T486_1" style:family="text"/>
    <style:style style:name="T486_2" style:family="text"/>
    <style:style style:name="T486_3" style:family="text"/>
    <style:style style:name="P487" style:family="paragraph" style:parent-style-name="Normal"/>
    <style:style style:name="T487_1" style:family="text"/>
    <style:style style:name="T487_2" style:family="text"/>
    <style:style style:name="T487_3" style:family="text"/>
    <style:style style:name="T487_4" style:family="text"/>
    <style:style style:name="T487_5" style:family="text"/>
    <style:style style:name="P488" style:family="paragraph" style:parent-style-name="Normal"/>
    <style:style style:name="T488_1" style:family="text"/>
    <style:style style:name="P489" style:family="paragraph" style:parent-style-name="Normal"/>
    <style:style style:name="T489_1" style:family="text"/>
    <style:style style:name="P490" style:family="paragraph" style:parent-style-name="Normal"/>
    <style:style style:name="T490_1" style:family="text"/>
    <style:style style:name="P491" style:family="paragraph" style:parent-style-name="Normal"/>
    <style:style style:name="T491_1" style:family="text"/>
    <style:style style:name="P492" style:family="paragraph" style:parent-style-name="Normal"/>
    <style:style style:name="T492_1" style:family="text"/>
    <style:style style:name="P493" style:family="paragraph" style:parent-style-name="Normal"/>
    <style:style style:name="T493_1" style:family="text"/>
    <style:style style:name="P494" style:family="paragraph" style:parent-style-name="Normal">
      <style:paragraph-properties fo:margin-left="0.318cm"/>
    </style:style>
    <style:style style:name="Table17" style:family="table">
      <style:table-properties table:align="left" style:width="16.51cm" fo:margin-left="0cm"/>
    </style:style>
    <style:style style:name="Column56" style:family="table-column">
      <style:table-column-properties style:column-width="2.896cm"/>
    </style:style>
    <style:style style:name="Column57" style:family="table-column">
      <style:table-column-properties style:column-width="5.274cm"/>
    </style:style>
    <style:style style:name="Column58" style:family="table-column">
      <style:table-column-properties style:column-width="3.041cm"/>
    </style:style>
    <style:style style:name="Column59" style:family="table-column">
      <style:table-column-properties style:column-width="5.299cm"/>
    </style:style>
    <style:style style:name="Row74" style:family="table-row"/>
    <style:style style:name="Cell210" style:family="table-cell">
      <style:table-cell-properties fo:background-color="#f2f2f2" style:vertical-align="top" fo:padding-top="0.176cm" fo:border-top="#cccccc 0.004cm solid" fo:padding-bottom="0.176cm" fo:border-bottom="#cccccc 0.004cm solid" fo:padding-left="0.247cm" fo:border-left="#cccccc 0.004cm solid" fo:padding-right="0.247cm" fo:border-right="#cccccc 0.004cm solid" fo:wrap-option="wrap"/>
    </style:style>
    <style:style style:name="P495" style:family="paragraph" style:parent-style-name="Normal">
      <style:paragraph-properties fo:text-align="left" fo:line-height="110%" fo:margin-top="0cm"/>
    </style:style>
    <style:style style:name="T495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Cell211" style:family="table-cell">
      <style:table-cell-properties fo:background-color="#ffffff" style:vertical-align="top" fo:padding-top="0.176cm" fo:border-top="#cccccc 0.004cm solid" fo:padding-bottom="0.176cm" fo:border-bottom="#cccccc 0.004cm solid" fo:padding-left="0.247cm" fo:border-left="#cccccc 0.004cm solid" fo:padding-right="0.247cm" fo:border-right="#cccccc 0.004cm solid" fo:wrap-option="wrap"/>
    </style:style>
    <style:style style:name="P496" style:family="paragraph" style:parent-style-name="Normal">
      <style:paragraph-properties fo:text-align="left" fo:line-height="110%" fo:margin-top="0cm"/>
    </style:style>
    <style:style style:name="T496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496_2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496_3" style:family="text">
      <style:text-properties fo:color="#000000" style:font-name="Segoe UI" fo:font-size="10.5pt" style:font-name-asian="Times New Roman" style:font-size-asian="10.5pt" style:font-name-complex="Segoe UI" style:font-size-complex="10.5pt" fo:language="en" fo:language-asian="en" fo:language-complex="ar" fo:country="GB" fo:country-asian="GB" fo:country-complex="SA"/>
    </style:style>
    <style:style style:name="T496_4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P497" style:family="paragraph" style:parent-style-name="Normal">
      <style:paragraph-properties fo:text-align="left" fo:line-height="110%" fo:margin-top="0cm"/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P498" style:family="paragraph" style:parent-style-name="Normal">
      <style:paragraph-properties fo:text-align="left" fo:line-height="110%" fo:margin-top="0cm"/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Cell212" style:family="table-cell">
      <style:table-cell-properties fo:background-color="#f2f2f2" style:vertical-align="top" fo:padding-top="0.176cm" fo:border-top="#cccccc 0.004cm solid" fo:padding-bottom="0.176cm" fo:border-bottom="#cccccc 0.004cm solid" fo:padding-left="0.247cm" fo:border-left="#cccccc 0.004cm solid" fo:padding-right="0.247cm" fo:border-right="#cccccc 0.004cm solid" fo:wrap-option="wrap"/>
    </style:style>
    <style:style style:name="P499" style:family="paragraph" style:parent-style-name="Normal">
      <style:paragraph-properties fo:text-align="left" fo:line-height="110%" fo:margin-top="0cm"/>
    </style:style>
    <style:style style:name="T499_1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Cell213" style:family="table-cell">
      <style:table-cell-properties fo:background-color="#ffffff" style:vertical-align="top" fo:padding-top="0.176cm" fo:border-top="#cccccc 0.004cm solid" fo:padding-bottom="0.176cm" fo:border-bottom="#cccccc 0.004cm solid" fo:padding-left="0.247cm" fo:border-left="#cccccc 0.004cm solid" fo:padding-right="0.247cm" fo:border-right="#cccccc 0.004cm solid" fo:wrap-option="wrap"/>
    </style:style>
    <style:style style:name="P500" style:family="paragraph" style:parent-style-name="Normal">
      <style:paragraph-properties fo:text-align="left" fo:line-height="110%" fo:margin-top="0cm"/>
    </style:style>
    <style:style style:name="T500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500_2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500_3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T500_4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500_5" style:family="text">
      <style:text-properties fo:color="#404040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/>
    </style:style>
    <style:style style:name="P501" style:family="paragraph" style:parent-style-name="Normal"/>
    <style:style style:name="P502" style:family="paragraph" style:parent-style-name="Heading_20_2">
      <style:paragraph-properties fo:margin-top="0.141cm" fo:margin-bottom="0.141cm"/>
    </style:style>
    <style:style style:name="T502_1" style:family="text"/>
    <style:style style:name="P503" style:family="paragraph" style:parent-style-name="Normal"/>
    <style:style style:name="T503_1" style:family="text"/>
    <style:style style:name="P504" style:family="paragraph" style:parent-style-name="Normal"/>
    <style:style style:name="P505" style:family="paragraph" style:parent-style-name="Heading_20_1">
      <style:paragraph-properties fo:break-before="page"/>
    </style:style>
    <style:style style:name="T505_1" style:family="text"/>
    <style:style style:name="P506" style:family="paragraph" style:parent-style-name="Normal"/>
    <style:style style:name="T506_1" style:family="text"/>
    <style:style style:name="T506_2" style:family="text"/>
    <style:style style:name="T506_3" style:family="text"/>
    <style:style style:name="T506_4" style:family="text"/>
    <style:style style:name="T506_5" style:family="text"/>
    <style:style style:name="T506_6" style:family="text"/>
    <style:style style:name="T506_7" style:family="text"/>
    <style:style style:name="P507" style:family="paragraph" style:parent-style-name="Heading_20_2"/>
    <style:style style:name="T507_1" style:family="text"/>
    <style:style style:name="P508" style:family="paragraph" style:parent-style-name="Normal"/>
    <style:style style:name="T508_1" style:family="text"/>
    <style:style style:name="T508_2" style:family="text"/>
    <style:style style:name="T508_3" style:family="text"/>
    <style:style style:name="T508_4" style:family="text"/>
    <style:style style:name="T508_5" style:family="text"/>
    <style:style style:name="P509" style:family="paragraph" style:parent-style-name="Body_20_Bullet">
      <style:paragraph-properties fo:text-indent="-0.63cm" fo:margin-left="1.259cm"/>
    </style:style>
    <style:style style:name="T509_1" style:family="text">
      <style:text-properties fo:font-weight="bold" style:font-weight-asian="bold" style:font-weight-complex="bold"/>
    </style:style>
    <style:style style:name="T509_2" style:family="text"/>
    <style:style style:name="T509_3" style:family="text">
      <style:text-properties fo:font-weight="bold" style:font-weight-asian="bold" style:font-weight-complex="bold"/>
    </style:style>
    <style:style style:name="T509_4" style:family="text"/>
    <style:style style:name="T509_5" style:family="text"/>
    <style:style style:name="T509_6" style:family="text"/>
    <style:style style:name="P510" style:family="paragraph" style:parent-style-name="Body_20_Bullet">
      <style:paragraph-properties fo:text-indent="-0.63cm" fo:margin-left="1.259cm"/>
    </style:style>
    <style:style style:name="T510_1" style:family="text">
      <style:text-properties fo:font-weight="bold" style:font-weight-asian="bold" style:font-weight-complex="bold"/>
    </style:style>
    <style:style style:name="T510_2" style:family="text"/>
    <style:style style:name="P511" style:family="paragraph" style:parent-style-name="Body_20_Bullet">
      <style:paragraph-properties fo:text-indent="-0.63cm" fo:margin-left="1.259cm"/>
    </style:style>
    <style:style style:name="T511_1" style:family="text">
      <style:text-properties fo:font-weight="bold" style:font-weight-asian="bold" style:font-weight-complex="bold"/>
    </style:style>
    <style:style style:name="T511_2" style:family="text"/>
    <style:style style:name="P512" style:family="paragraph" style:parent-style-name="Heading_20_2"/>
    <style:style style:name="T512_1" style:family="text"/>
    <style:style style:name="P513" style:family="paragraph" style:parent-style-name="Normal"/>
    <style:style style:name="T513_1" style:family="text"/>
    <style:style style:name="T513_2" style:family="text">
      <style:text-properties fo:font-weight="bold" style:font-weight-asian="bold" style:font-weight-complex="bold"/>
    </style:style>
    <style:style style:name="T513_3" style:family="text">
      <style:text-properties fo:font-weight="bold" style:font-weight-asian="bold" style:font-weight-complex="bold"/>
    </style:style>
    <style:style style:name="T513_4" style:family="text"/>
    <style:style style:name="P514" style:family="paragraph" style:parent-style-name="Normal"/>
    <style:style style:name="T514_1" style:family="text"/>
    <style:style style:name="T514_2" style:family="text">
      <style:text-properties fo:font-weight="bold" style:font-weight-asian="bold" style:font-weight-complex="bold"/>
    </style:style>
    <style:style style:name="T514_3" style:family="text"/>
    <style:style style:name="P515" style:family="paragraph" style:parent-style-name="Heading_20_2"/>
    <style:style style:name="T515_1" style:family="text"/>
    <style:style style:name="P516" style:family="paragraph" style:parent-style-name="Normal"/>
    <style:style style:name="T516_1" style:family="text"/>
    <style:style style:name="P517" style:family="paragraph" style:parent-style-name="Normal"/>
    <style:style style:name="T517_1" style:family="text"/>
    <style:style style:name="T517_2" style:family="text">
      <style:text-properties fo:font-weight="bold" style:font-weight-asian="bold" style:font-weight-complex="bold"/>
    </style:style>
    <style:style style:name="T517_3" style:family="text"/>
    <style:style style:name="P518" style:family="paragraph" style:parent-style-name="Body_20_Bullet">
      <style:paragraph-properties fo:text-indent="-0.63cm" fo:margin-left="1.259cm"/>
    </style:style>
    <style:style style:name="T518_1" style:family="text">
      <style:text-properties fo:font-weight="bold" style:font-weight-asian="bold" style:font-weight-complex="bold"/>
    </style:style>
    <style:style style:name="T518_2" style:family="text"/>
    <style:style style:name="P519" style:family="paragraph" style:parent-style-name="Body_20_Bullet">
      <style:paragraph-properties fo:text-indent="-0.63cm" fo:margin-left="1.259cm"/>
    </style:style>
    <style:style style:name="T519_1" style:family="text">
      <style:text-properties fo:font-weight="bold" style:font-weight-asian="bold" style:font-weight-complex="bold"/>
    </style:style>
    <style:style style:name="T519_2" style:family="text"/>
    <style:style style:name="T519_3" style:family="text"/>
    <style:style style:name="T519_4" style:family="text"/>
    <style:style style:name="P520" style:family="paragraph" style:parent-style-name="Body_20_Bullet">
      <style:paragraph-properties fo:text-indent="-0.63cm" fo:margin-left="1.259cm"/>
    </style:style>
    <style:style style:name="T520_1" style:family="text">
      <style:text-properties fo:font-weight="bold" style:font-weight-asian="bold" style:font-weight-complex="bold"/>
    </style:style>
    <style:style style:name="T520_2" style:family="text"/>
    <style:style style:name="P521" style:family="paragraph" style:parent-style-name="Normal"/>
    <style:style style:name="T521_1" style:family="text"/>
    <style:style style:name="P522" style:family="paragraph" style:parent-style-name="Heading_20_1">
      <style:paragraph-properties fo:break-before="page"/>
    </style:style>
    <style:style style:name="T522_1" style:family="text"/>
    <style:style style:name="T522_2" style:family="text"/>
    <style:style style:name="T522_3" style:family="text"/>
    <style:style style:name="T522_4" style:family="text"/>
    <style:style style:name="T522_5" style:family="text"/>
    <style:style style:name="T522_6" style:family="text"/>
    <style:style style:name="T522_7" style:family="text"/>
    <style:style style:name="T522_8" style:family="text"/>
    <style:style style:name="T522_9" style:family="text"/>
    <style:style style:name="P523" style:family="paragraph" style:parent-style-name="Normal"/>
    <style:style style:name="Table18" style:family="table">
      <style:table-properties table:align="left" style:width="17.985cm" fo:margin-left="0cm"/>
    </style:style>
    <style:style style:name="Column60" style:family="table-column">
      <style:table-column-properties style:column-width="5.484cm"/>
    </style:style>
    <style:style style:name="Column61" style:family="table-column">
      <style:table-column-properties style:column-width="2.131cm"/>
    </style:style>
    <style:style style:name="Column62" style:family="table-column">
      <style:table-column-properties style:column-width="3.12cm"/>
    </style:style>
    <style:style style:name="Column63" style:family="table-column">
      <style:table-column-properties style:column-width="3.249cm"/>
    </style:style>
    <style:style style:name="Column64" style:family="table-column">
      <style:table-column-properties style:column-width="4cm"/>
    </style:style>
    <style:style style:name="Row75" style:family="table-row">
      <style:table-row-properties style:min-row-height="0.529cm"/>
    </style:style>
    <style:style style:name="Cell214" style:family="table-cell">
      <style:table-cell-properties fo:background-color="#1f4e79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24" style:family="paragraph" style:parent-style-name="Normal">
      <style:paragraph-properties fo:text-align="left" fo:line-height="110%" fo:margin-top="0.071cm" fo:margin-bottom="0.071cm"/>
    </style:style>
    <style:style style:name="T524_1" style:family="text">
      <style:text-properties fo:color="#ffffff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Cell215" style:family="table-cell">
      <style:table-cell-properties fo:background-color="#1f4e79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25" style:family="paragraph" style:parent-style-name="Normal">
      <style:paragraph-properties fo:text-align="left" fo:line-height="110%" fo:margin-top="0.071cm" fo:margin-bottom="0.071cm"/>
    </style:style>
    <style:style style:name="T525_1" style:family="text">
      <style:text-properties fo:color="#ffffff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Cell216" style:family="table-cell">
      <style:table-cell-properties fo:background-color="#1f4e79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26" style:family="paragraph" style:parent-style-name="Normal">
      <style:paragraph-properties fo:text-align="left" fo:line-height="110%" fo:margin-top="0.071cm" fo:margin-bottom="0.071cm"/>
    </style:style>
    <style:style style:name="T526_1" style:family="text">
      <style:text-properties fo:color="#ffffff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Cell217" style:family="table-cell">
      <style:table-cell-properties fo:background-color="#1f4e79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27" style:family="paragraph" style:parent-style-name="Normal">
      <style:paragraph-properties fo:text-align="left" fo:line-height="110%" fo:margin-top="0.071cm" fo:margin-bottom="0.071cm"/>
    </style:style>
    <style:style style:name="T527_1" style:family="text">
      <style:text-properties fo:color="#ffffff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Cell218" style:family="table-cell">
      <style:table-cell-properties fo:background-color="#1f4e79" style:vertical-align="top" fo:border-top="#cccccc 0.035cm solid" fo:border-bottom="#cccccc 0.035cm solid" fo:padding-left="0.19cm" fo:border-left="#cccccc 0.035cm solid" fo:padding-right="0.19cm" fo:border-right="#cccccc 0.035cm solid" fo:wrap-option="wrap"/>
    </style:style>
    <style:style style:name="P528" style:family="paragraph" style:parent-style-name="Normal">
      <style:paragraph-properties fo:text-align="left" fo:line-height="110%" fo:margin-top="0.071cm" fo:margin-bottom="0.071cm"/>
    </style:style>
    <style:style style:name="T528_1" style:family="text">
      <style:text-properties fo:color="#ffffff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Row76" style:family="table-row">
      <style:table-row-properties style:min-row-height="0.529cm"/>
    </style:style>
    <style:style style:name="Cell219" style:family="table-cell">
      <style:table-cell-properties fo:background-color="#ffffff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29" style:family="paragraph" style:parent-style-name="Normal">
      <style:paragraph-properties fo:text-align="left" fo:line-height="110%" fo:margin-top="0.071cm" fo:margin-bottom="0.071cm"/>
    </style:style>
    <style:style style:name="T529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20" style:family="table-cell">
      <style:table-cell-properties fo:background-color="#ffffff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30" style:family="paragraph" style:parent-style-name="Normal">
      <style:paragraph-properties fo:text-align="left" fo:line-height="110%" fo:margin-top="0.071cm" fo:margin-bottom="0.071cm"/>
    </style:style>
    <style:style style:name="T530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21" style:family="table-cell">
      <style:table-cell-properties fo:background-color="#ffffff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31" style:family="paragraph" style:parent-style-name="Normal">
      <style:paragraph-properties fo:text-align="left" fo:line-height="110%" fo:margin-top="0.071cm" fo:margin-bottom="0.071cm"/>
    </style:style>
    <style:style style:name="T531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22" style:family="table-cell">
      <style:table-cell-properties fo:background-color="#ffffff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32" style:family="paragraph" style:parent-style-name="Normal">
      <style:paragraph-properties fo:text-align="left" fo:line-height="110%" fo:margin-top="0.071cm" fo:margin-bottom="0.071cm"/>
    </style:style>
    <style:style style:name="T532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23" style:family="table-cell">
      <style:table-cell-properties fo:background-color="#ffffff" style:vertical-align="top" fo:border-top="#cccccc 0.035cm solid" fo:border-bottom="#cccccc 0.035cm solid" fo:padding-left="0.19cm" fo:border-left="#cccccc 0.035cm solid" fo:padding-right="0.19cm" fo:border-right="#cccccc 0.035cm solid" fo:wrap-option="wrap"/>
    </style:style>
    <style:style style:name="P533" style:family="paragraph" style:parent-style-name="Normal">
      <style:paragraph-properties fo:text-align="left" fo:line-height="110%" fo:margin-top="0.071cm" fo:margin-bottom="0.071cm"/>
    </style:style>
    <style:style style:name="T533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Row77" style:family="table-row">
      <style:table-row-properties style:min-row-height="0.529cm"/>
    </style:style>
    <style:style style:name="Cell224" style:family="table-cell">
      <style:table-cell-properties fo:background-color="#ebf3fb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34" style:family="paragraph" style:parent-style-name="Normal">
      <style:paragraph-properties fo:text-align="left" fo:line-height="110%" fo:margin-top="0.071cm" fo:margin-bottom="0.071cm"/>
    </style:style>
    <style:style style:name="T534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25" style:family="table-cell">
      <style:table-cell-properties fo:background-color="#ebf3fb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35" style:family="paragraph" style:parent-style-name="Normal">
      <style:paragraph-properties fo:text-align="left" fo:line-height="110%" fo:margin-top="0.071cm" fo:margin-bottom="0.071cm"/>
    </style:style>
    <style:style style:name="T535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26" style:family="table-cell">
      <style:table-cell-properties fo:background-color="#ebf3fb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36" style:family="paragraph" style:parent-style-name="Normal">
      <style:paragraph-properties fo:text-align="left" fo:line-height="110%" fo:margin-top="0.071cm" fo:margin-bottom="0.071cm"/>
    </style:style>
    <style:style style:name="T536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27" style:family="table-cell">
      <style:table-cell-properties fo:background-color="#ebf3fb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37" style:family="paragraph" style:parent-style-name="Normal">
      <style:paragraph-properties fo:text-align="left" fo:line-height="110%" fo:margin-top="0.071cm" fo:margin-bottom="0.071cm"/>
    </style:style>
    <style:style style:name="T537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28" style:family="table-cell">
      <style:table-cell-properties fo:background-color="#ebf3fb" style:vertical-align="top" fo:border-top="#cccccc 0.035cm solid" fo:border-bottom="#cccccc 0.035cm solid" fo:padding-left="0.19cm" fo:border-left="#cccccc 0.035cm solid" fo:padding-right="0.19cm" fo:border-right="#cccccc 0.035cm solid" fo:wrap-option="wrap"/>
    </style:style>
    <style:style style:name="P538" style:family="paragraph" style:parent-style-name="Normal">
      <style:paragraph-properties fo:text-align="left" fo:line-height="110%" fo:margin-top="0.071cm" fo:margin-bottom="0.071cm"/>
    </style:style>
    <style:style style:name="T538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Row78" style:family="table-row">
      <style:table-row-properties style:min-row-height="0.529cm"/>
    </style:style>
    <style:style style:name="Cell229" style:family="table-cell">
      <style:table-cell-properties fo:background-color="#ffffff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39" style:family="paragraph" style:parent-style-name="Normal">
      <style:paragraph-properties fo:text-align="left" fo:line-height="110%" fo:margin-top="0.071cm" fo:margin-bottom="0.071cm"/>
    </style:style>
    <style:style style:name="T539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30" style:family="table-cell">
      <style:table-cell-properties fo:background-color="#ffffff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40" style:family="paragraph" style:parent-style-name="Normal">
      <style:paragraph-properties fo:text-align="left" fo:line-height="110%" fo:margin-top="0.071cm" fo:margin-bottom="0.071cm"/>
    </style:style>
    <style:style style:name="T540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31" style:family="table-cell">
      <style:table-cell-properties fo:background-color="#ffffff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41" style:family="paragraph" style:parent-style-name="Normal">
      <style:paragraph-properties fo:text-align="left" fo:line-height="110%" fo:margin-top="0.071cm" fo:margin-bottom="0.071cm"/>
    </style:style>
    <style:style style:name="T541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32" style:family="table-cell">
      <style:table-cell-properties fo:background-color="#ffffff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42" style:family="paragraph" style:parent-style-name="Normal">
      <style:paragraph-properties fo:text-align="left" fo:line-height="110%" fo:margin-top="0.071cm" fo:margin-bottom="0.071cm"/>
    </style:style>
    <style:style style:name="T542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33" style:family="table-cell">
      <style:table-cell-properties fo:background-color="#ffffff" style:vertical-align="top" fo:border-top="#cccccc 0.035cm solid" fo:border-bottom="#cccccc 0.035cm solid" fo:padding-left="0.19cm" fo:border-left="#cccccc 0.035cm solid" fo:padding-right="0.19cm" fo:border-right="#cccccc 0.035cm solid" fo:wrap-option="wrap"/>
    </style:style>
    <style:style style:name="P543" style:family="paragraph" style:parent-style-name="Normal">
      <style:paragraph-properties fo:text-align="left" fo:line-height="110%" fo:margin-top="0.071cm" fo:margin-bottom="0.071cm"/>
    </style:style>
    <style:style style:name="T543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Row79" style:family="table-row">
      <style:table-row-properties style:min-row-height="0.529cm"/>
    </style:style>
    <style:style style:name="Cell234" style:family="table-cell">
      <style:table-cell-properties fo:background-color="#ebf3fb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44" style:family="paragraph" style:parent-style-name="Normal">
      <style:paragraph-properties fo:text-align="left" fo:line-height="110%" fo:margin-top="0.071cm" fo:margin-bottom="0.071cm"/>
    </style:style>
    <style:style style:name="T544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35" style:family="table-cell">
      <style:table-cell-properties fo:background-color="#ebf3fb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45" style:family="paragraph" style:parent-style-name="Normal">
      <style:paragraph-properties fo:text-align="left" fo:line-height="110%" fo:margin-top="0.071cm" fo:margin-bottom="0.071cm"/>
    </style:style>
    <style:style style:name="T545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36" style:family="table-cell">
      <style:table-cell-properties fo:background-color="#ebf3fb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46" style:family="paragraph" style:parent-style-name="Normal">
      <style:paragraph-properties fo:text-align="left" fo:line-height="110%" fo:margin-top="0.071cm" fo:margin-bottom="0.071cm"/>
    </style:style>
    <style:style style:name="T546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37" style:family="table-cell">
      <style:table-cell-properties fo:background-color="#ebf3fb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47" style:family="paragraph" style:parent-style-name="Normal">
      <style:paragraph-properties fo:text-align="left" fo:line-height="110%" fo:margin-top="0.071cm" fo:margin-bottom="0.071cm"/>
    </style:style>
    <style:style style:name="T547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38" style:family="table-cell">
      <style:table-cell-properties fo:background-color="#ebf3fb" style:vertical-align="top" fo:border-top="#cccccc 0.035cm solid" fo:border-bottom="#cccccc 0.035cm solid" fo:padding-left="0.19cm" fo:border-left="#cccccc 0.035cm solid" fo:padding-right="0.19cm" fo:border-right="#cccccc 0.035cm solid" fo:wrap-option="wrap"/>
    </style:style>
    <style:style style:name="P548" style:family="paragraph" style:parent-style-name="Normal">
      <style:paragraph-properties fo:text-align="left" fo:line-height="110%" fo:margin-top="0.071cm" fo:margin-bottom="0.071cm"/>
    </style:style>
    <style:style style:name="T548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Row80" style:family="table-row">
      <style:table-row-properties style:min-row-height="0.529cm"/>
    </style:style>
    <style:style style:name="Cell239" style:family="table-cell">
      <style:table-cell-properties fo:background-color="#ffffff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49" style:family="paragraph" style:parent-style-name="Normal">
      <style:paragraph-properties fo:text-align="left" fo:line-height="110%" fo:margin-top="0.071cm" fo:margin-bottom="0.071cm"/>
    </style:style>
    <style:style style:name="T549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40" style:family="table-cell">
      <style:table-cell-properties fo:background-color="#ffffff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50" style:family="paragraph" style:parent-style-name="Normal">
      <style:paragraph-properties fo:text-align="left" fo:line-height="110%" fo:margin-top="0.071cm" fo:margin-bottom="0.071cm"/>
    </style:style>
    <style:style style:name="T550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41" style:family="table-cell">
      <style:table-cell-properties fo:background-color="#ffffff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51" style:family="paragraph" style:parent-style-name="Normal">
      <style:paragraph-properties fo:text-align="left" fo:line-height="110%" fo:margin-top="0.071cm" fo:margin-bottom="0.071cm"/>
    </style:style>
    <style:style style:name="T551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42" style:family="table-cell">
      <style:table-cell-properties fo:background-color="#ffffff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52" style:family="paragraph" style:parent-style-name="Normal">
      <style:paragraph-properties fo:text-align="left" fo:line-height="110%" fo:margin-top="0.071cm" fo:margin-bottom="0.071cm"/>
    </style:style>
    <style:style style:name="T552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43" style:family="table-cell">
      <style:table-cell-properties fo:background-color="#ffffff" style:vertical-align="top" fo:border-top="#cccccc 0.035cm solid" fo:border-bottom="#cccccc 0.035cm solid" fo:padding-left="0.19cm" fo:border-left="#cccccc 0.035cm solid" fo:padding-right="0.19cm" fo:border-right="#cccccc 0.035cm solid" fo:wrap-option="wrap"/>
    </style:style>
    <style:style style:name="P553" style:family="paragraph" style:parent-style-name="Normal">
      <style:paragraph-properties fo:text-align="left" fo:line-height="110%" fo:margin-top="0.071cm" fo:margin-bottom="0.071cm"/>
    </style:style>
    <style:style style:name="T553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Row81" style:family="table-row">
      <style:table-row-properties style:min-row-height="0.529cm"/>
    </style:style>
    <style:style style:name="Cell244" style:family="table-cell">
      <style:table-cell-properties fo:background-color="#ebf3fb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54" style:family="paragraph" style:parent-style-name="Normal">
      <style:paragraph-properties fo:text-align="left" fo:line-height="110%" fo:margin-top="0.071cm" fo:margin-bottom="0.071cm"/>
    </style:style>
    <style:style style:name="T554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45" style:family="table-cell">
      <style:table-cell-properties fo:background-color="#ebf3fb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55" style:family="paragraph" style:parent-style-name="Normal">
      <style:paragraph-properties fo:text-align="left" fo:line-height="110%" fo:margin-top="0.071cm" fo:margin-bottom="0.071cm"/>
    </style:style>
    <style:style style:name="T555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46" style:family="table-cell">
      <style:table-cell-properties fo:background-color="#ebf3fb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56" style:family="paragraph" style:parent-style-name="Normal">
      <style:paragraph-properties fo:text-align="left" fo:line-height="110%" fo:margin-top="0.071cm" fo:margin-bottom="0.071cm"/>
    </style:style>
    <style:style style:name="T556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47" style:family="table-cell">
      <style:table-cell-properties fo:background-color="#ebf3fb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57" style:family="paragraph" style:parent-style-name="Normal">
      <style:paragraph-properties fo:text-align="left" fo:line-height="110%" fo:margin-top="0.071cm" fo:margin-bottom="0.071cm"/>
    </style:style>
    <style:style style:name="T557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48" style:family="table-cell">
      <style:table-cell-properties fo:background-color="#ebf3fb" style:vertical-align="top" fo:border-top="#cccccc 0.035cm solid" fo:border-bottom="#cccccc 0.035cm solid" fo:padding-left="0.19cm" fo:border-left="#cccccc 0.035cm solid" fo:padding-right="0.19cm" fo:border-right="#cccccc 0.035cm solid" fo:wrap-option="wrap"/>
    </style:style>
    <style:style style:name="P558" style:family="paragraph" style:parent-style-name="Normal">
      <style:paragraph-properties fo:text-align="left" fo:line-height="110%" fo:margin-top="0.071cm" fo:margin-bottom="0.071cm"/>
    </style:style>
    <style:style style:name="T558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Row82" style:family="table-row">
      <style:table-row-properties style:min-row-height="0.529cm"/>
    </style:style>
    <style:style style:name="Cell249" style:family="table-cell">
      <style:table-cell-properties fo:background-color="#ffffff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59" style:family="paragraph" style:parent-style-name="Normal">
      <style:paragraph-properties fo:text-align="left" fo:line-height="110%" fo:margin-top="0.071cm" fo:margin-bottom="0.071cm"/>
    </style:style>
    <style:style style:name="T559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50" style:family="table-cell">
      <style:table-cell-properties fo:background-color="#ffffff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60" style:family="paragraph" style:parent-style-name="Normal">
      <style:paragraph-properties fo:text-align="left" fo:line-height="110%" fo:margin-top="0.071cm" fo:margin-bottom="0.071cm"/>
    </style:style>
    <style:style style:name="T560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51" style:family="table-cell">
      <style:table-cell-properties fo:background-color="#ffffff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61" style:family="paragraph" style:parent-style-name="Normal">
      <style:paragraph-properties fo:text-align="left" fo:line-height="110%" fo:margin-top="0.071cm" fo:margin-bottom="0.071cm"/>
    </style:style>
    <style:style style:name="T561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52" style:family="table-cell">
      <style:table-cell-properties fo:background-color="#ffffff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62" style:family="paragraph" style:parent-style-name="Normal">
      <style:paragraph-properties fo:text-align="left" fo:line-height="110%" fo:margin-top="0.071cm" fo:margin-bottom="0.071cm"/>
    </style:style>
    <style:style style:name="T562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53" style:family="table-cell">
      <style:table-cell-properties fo:background-color="#ffffff" style:vertical-align="top" fo:border-top="#cccccc 0.035cm solid" fo:border-bottom="#cccccc 0.035cm solid" fo:padding-left="0.19cm" fo:border-left="#cccccc 0.035cm solid" fo:padding-right="0.19cm" fo:border-right="#cccccc 0.035cm solid" fo:wrap-option="wrap"/>
    </style:style>
    <style:style style:name="P563" style:family="paragraph" style:parent-style-name="Normal">
      <style:paragraph-properties fo:text-align="left" fo:line-height="110%" fo:margin-top="0.071cm" fo:margin-bottom="0.071cm"/>
    </style:style>
    <style:style style:name="T563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Row83" style:family="table-row">
      <style:table-row-properties style:min-row-height="0.529cm"/>
    </style:style>
    <style:style style:name="Cell254" style:family="table-cell">
      <style:table-cell-properties fo:background-color="#ebf3fb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64" style:family="paragraph" style:parent-style-name="Normal">
      <style:paragraph-properties fo:text-align="left" fo:line-height="110%" fo:margin-top="0.071cm" fo:margin-bottom="0.071cm"/>
    </style:style>
    <style:style style:name="T564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55" style:family="table-cell">
      <style:table-cell-properties fo:background-color="#ebf3fb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65" style:family="paragraph" style:parent-style-name="Normal">
      <style:paragraph-properties fo:text-align="left" fo:line-height="110%" fo:margin-top="0.071cm" fo:margin-bottom="0.071cm"/>
    </style:style>
    <style:style style:name="T565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56" style:family="table-cell">
      <style:table-cell-properties fo:background-color="#ebf3fb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66" style:family="paragraph" style:parent-style-name="Normal">
      <style:paragraph-properties fo:text-align="left" fo:line-height="110%" fo:margin-top="0.071cm" fo:margin-bottom="0.071cm"/>
    </style:style>
    <style:style style:name="T566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57" style:family="table-cell">
      <style:table-cell-properties fo:background-color="#ebf3fb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67" style:family="paragraph" style:parent-style-name="Normal">
      <style:paragraph-properties fo:text-align="left" fo:line-height="110%" fo:margin-top="0.071cm" fo:margin-bottom="0.071cm"/>
    </style:style>
    <style:style style:name="T567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58" style:family="table-cell">
      <style:table-cell-properties fo:background-color="#ebf3fb" style:vertical-align="top" fo:border-top="#cccccc 0.035cm solid" fo:border-bottom="#cccccc 0.035cm solid" fo:padding-left="0.19cm" fo:border-left="#cccccc 0.035cm solid" fo:padding-right="0.19cm" fo:border-right="#cccccc 0.035cm solid" fo:wrap-option="wrap"/>
    </style:style>
    <style:style style:name="P568" style:family="paragraph" style:parent-style-name="Normal">
      <style:paragraph-properties fo:text-align="left" fo:line-height="110%" fo:margin-top="0.071cm" fo:margin-bottom="0.071cm"/>
    </style:style>
    <style:style style:name="T568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Row84" style:family="table-row">
      <style:table-row-properties style:min-row-height="0.529cm"/>
    </style:style>
    <style:style style:name="Cell259" style:family="table-cell">
      <style:table-cell-properties fo:background-color="#ffffff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69" style:family="paragraph" style:parent-style-name="Normal">
      <style:paragraph-properties fo:text-align="left" fo:line-height="110%" fo:margin-top="0.071cm" fo:margin-bottom="0.071cm"/>
    </style:style>
    <style:style style:name="T569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60" style:family="table-cell">
      <style:table-cell-properties fo:background-color="#ffffff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70" style:family="paragraph" style:parent-style-name="Normal">
      <style:paragraph-properties fo:text-align="left" fo:line-height="110%" fo:margin-top="0.071cm" fo:margin-bottom="0.071cm"/>
    </style:style>
    <style:style style:name="T570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61" style:family="table-cell">
      <style:table-cell-properties fo:background-color="#ffffff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71" style:family="paragraph" style:parent-style-name="Normal">
      <style:paragraph-properties fo:text-align="left" fo:line-height="110%" fo:margin-top="0.071cm" fo:margin-bottom="0.071cm"/>
    </style:style>
    <style:style style:name="T571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62" style:family="table-cell">
      <style:table-cell-properties fo:background-color="#ffffff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72" style:family="paragraph" style:parent-style-name="Normal">
      <style:paragraph-properties fo:text-align="left" fo:line-height="110%" fo:margin-top="0.071cm" fo:margin-bottom="0.071cm"/>
    </style:style>
    <style:style style:name="T572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63" style:family="table-cell">
      <style:table-cell-properties fo:background-color="#ffffff" style:vertical-align="top" fo:border-top="#cccccc 0.035cm solid" fo:border-bottom="#cccccc 0.035cm solid" fo:padding-left="0.19cm" fo:border-left="#cccccc 0.035cm solid" fo:padding-right="0.19cm" fo:border-right="#cccccc 0.035cm solid" fo:wrap-option="wrap"/>
    </style:style>
    <style:style style:name="P573" style:family="paragraph" style:parent-style-name="Normal">
      <style:paragraph-properties fo:text-align="left" fo:line-height="110%" fo:margin-top="0.071cm" fo:margin-bottom="0.071cm"/>
    </style:style>
    <style:style style:name="T573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T573_2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Row85" style:family="table-row">
      <style:table-row-properties style:min-row-height="0.529cm"/>
    </style:style>
    <style:style style:name="Cell264" style:family="table-cell">
      <style:table-cell-properties fo:background-color="#ebf3fb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74" style:family="paragraph" style:parent-style-name="Normal">
      <style:paragraph-properties fo:text-align="left" fo:line-height="110%" fo:margin-top="0.071cm" fo:margin-bottom="0.071cm"/>
    </style:style>
    <style:style style:name="T574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65" style:family="table-cell">
      <style:table-cell-properties fo:background-color="#ebf3fb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75" style:family="paragraph" style:parent-style-name="Normal">
      <style:paragraph-properties fo:text-align="left" fo:line-height="110%" fo:margin-top="0.071cm" fo:margin-bottom="0.071cm"/>
    </style:style>
    <style:style style:name="T575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66" style:family="table-cell">
      <style:table-cell-properties fo:background-color="#ebf3fb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76" style:family="paragraph" style:parent-style-name="Normal">
      <style:paragraph-properties fo:text-align="left" fo:line-height="110%" fo:margin-top="0.071cm" fo:margin-bottom="0.071cm"/>
    </style:style>
    <style:style style:name="T576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67" style:family="table-cell">
      <style:table-cell-properties fo:background-color="#ebf3fb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77" style:family="paragraph" style:parent-style-name="Normal">
      <style:paragraph-properties fo:text-align="left" fo:line-height="110%" fo:margin-top="0.071cm" fo:margin-bottom="0.071cm"/>
    </style:style>
    <style:style style:name="T577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68" style:family="table-cell">
      <style:table-cell-properties fo:background-color="#ebf3fb" style:vertical-align="top" fo:border-top="#cccccc 0.035cm solid" fo:border-bottom="#cccccc 0.035cm solid" fo:padding-left="0.19cm" fo:border-left="#cccccc 0.035cm solid" fo:padding-right="0.19cm" fo:border-right="#cccccc 0.035cm solid" fo:wrap-option="wrap"/>
    </style:style>
    <style:style style:name="P578" style:family="paragraph" style:parent-style-name="Normal">
      <style:paragraph-properties fo:text-align="left" fo:line-height="110%" fo:margin-top="0.071cm" fo:margin-bottom="0.071cm"/>
    </style:style>
    <style:style style:name="T578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T578_2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Row86" style:family="table-row">
      <style:table-row-properties style:min-row-height="0.529cm"/>
    </style:style>
    <style:style style:name="Cell269" style:family="table-cell">
      <style:table-cell-properties fo:background-color="#ffffff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79" style:family="paragraph" style:parent-style-name="Normal">
      <style:paragraph-properties fo:text-align="left" fo:line-height="110%" fo:margin-top="0.071cm" fo:margin-bottom="0.071cm"/>
    </style:style>
    <style:style style:name="T579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70" style:family="table-cell">
      <style:table-cell-properties fo:background-color="#ffffff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80" style:family="paragraph" style:parent-style-name="Normal">
      <style:paragraph-properties fo:text-align="left" fo:line-height="110%" fo:margin-top="0.071cm" fo:margin-bottom="0.071cm"/>
    </style:style>
    <style:style style:name="T580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71" style:family="table-cell">
      <style:table-cell-properties fo:background-color="#ffffff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81" style:family="paragraph" style:parent-style-name="Normal">
      <style:paragraph-properties fo:text-align="left" fo:line-height="110%" fo:margin-top="0.071cm" fo:margin-bottom="0.071cm"/>
    </style:style>
    <style:style style:name="T581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72" style:family="table-cell">
      <style:table-cell-properties fo:background-color="#ffffff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82" style:family="paragraph" style:parent-style-name="Normal">
      <style:paragraph-properties fo:text-align="left" fo:line-height="110%" fo:margin-top="0.071cm" fo:margin-bottom="0.071cm"/>
    </style:style>
    <style:style style:name="T582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73" style:family="table-cell">
      <style:table-cell-properties fo:background-color="#ffffff" style:vertical-align="top" fo:border-top="#cccccc 0.035cm solid" fo:border-bottom="#cccccc 0.035cm solid" fo:padding-left="0.19cm" fo:border-left="#cccccc 0.035cm solid" fo:padding-right="0.19cm" fo:border-right="#cccccc 0.035cm solid" fo:wrap-option="wrap"/>
    </style:style>
    <style:style style:name="P583" style:family="paragraph" style:parent-style-name="Normal">
      <style:paragraph-properties fo:text-align="left" fo:line-height="110%" fo:margin-top="0.071cm" fo:margin-bottom="0.071cm"/>
    </style:style>
    <style:style style:name="T583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T583_2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Row87" style:family="table-row">
      <style:table-row-properties style:min-row-height="0.529cm"/>
    </style:style>
    <style:style style:name="Cell274" style:family="table-cell">
      <style:table-cell-properties fo:background-color="#ebf3fb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84" style:family="paragraph" style:parent-style-name="Normal">
      <style:paragraph-properties fo:text-align="left" fo:line-height="110%" fo:margin-top="0.071cm" fo:margin-bottom="0.071cm"/>
    </style:style>
    <style:style style:name="T584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75" style:family="table-cell">
      <style:table-cell-properties fo:background-color="#ebf3fb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85" style:family="paragraph" style:parent-style-name="Normal">
      <style:paragraph-properties fo:text-align="left" fo:line-height="110%" fo:margin-top="0.071cm" fo:margin-bottom="0.071cm"/>
    </style:style>
    <style:style style:name="T585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76" style:family="table-cell">
      <style:table-cell-properties fo:background-color="#ebf3fb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86" style:family="paragraph" style:parent-style-name="Normal">
      <style:paragraph-properties fo:text-align="left" fo:line-height="110%" fo:margin-top="0.071cm" fo:margin-bottom="0.071cm"/>
    </style:style>
    <style:style style:name="T586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77" style:family="table-cell">
      <style:table-cell-properties fo:background-color="#ebf3fb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87" style:family="paragraph" style:parent-style-name="Normal">
      <style:paragraph-properties fo:text-align="left" fo:line-height="110%" fo:margin-top="0.071cm" fo:margin-bottom="0.071cm"/>
    </style:style>
    <style:style style:name="T587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78" style:family="table-cell">
      <style:table-cell-properties fo:background-color="#ebf3fb" style:vertical-align="top" fo:border-top="#cccccc 0.035cm solid" fo:border-bottom="#cccccc 0.035cm solid" fo:padding-left="0.19cm" fo:border-left="#cccccc 0.035cm solid" fo:padding-right="0.19cm" fo:border-right="#cccccc 0.035cm solid" fo:wrap-option="wrap"/>
    </style:style>
    <style:style style:name="P588" style:family="paragraph" style:parent-style-name="Normal">
      <style:paragraph-properties fo:text-align="left" fo:line-height="110%" fo:margin-top="0.071cm" fo:margin-bottom="0.071cm"/>
    </style:style>
    <style:style style:name="T588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Row88" style:family="table-row">
      <style:table-row-properties style:min-row-height="0.529cm"/>
    </style:style>
    <style:style style:name="Cell279" style:family="table-cell">
      <style:table-cell-properties fo:background-color="#ffffff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89" style:family="paragraph" style:parent-style-name="Normal">
      <style:paragraph-properties fo:text-align="left" fo:line-height="110%" fo:margin-top="0.071cm" fo:margin-bottom="0.071cm"/>
    </style:style>
    <style:style style:name="T589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80" style:family="table-cell">
      <style:table-cell-properties fo:background-color="#ffffff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90" style:family="paragraph" style:parent-style-name="Normal">
      <style:paragraph-properties fo:text-align="left" fo:line-height="110%" fo:margin-top="0.071cm" fo:margin-bottom="0.071cm"/>
    </style:style>
    <style:style style:name="T590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81" style:family="table-cell">
      <style:table-cell-properties fo:background-color="#ffffff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91" style:family="paragraph" style:parent-style-name="Normal">
      <style:paragraph-properties fo:text-align="left" fo:line-height="110%" fo:margin-top="0.071cm" fo:margin-bottom="0.071cm"/>
    </style:style>
    <style:style style:name="T591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82" style:family="table-cell">
      <style:table-cell-properties fo:background-color="#ffffff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92" style:family="paragraph" style:parent-style-name="Normal">
      <style:paragraph-properties fo:text-align="left" fo:line-height="110%" fo:margin-top="0.071cm" fo:margin-bottom="0.071cm"/>
    </style:style>
    <style:style style:name="T592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83" style:family="table-cell">
      <style:table-cell-properties fo:background-color="#ffffff" style:vertical-align="top" fo:border-top="#cccccc 0.035cm solid" fo:border-bottom="#cccccc 0.035cm solid" fo:padding-left="0.19cm" fo:border-left="#cccccc 0.035cm solid" fo:padding-right="0.19cm" fo:border-right="#cccccc 0.035cm solid" fo:wrap-option="wrap"/>
    </style:style>
    <style:style style:name="P593" style:family="paragraph" style:parent-style-name="Normal">
      <style:paragraph-properties fo:text-align="left" fo:line-height="110%" fo:margin-top="0.071cm" fo:margin-bottom="0.071cm"/>
    </style:style>
    <style:style style:name="T593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Row89" style:family="table-row">
      <style:table-row-properties style:min-row-height="0.529cm"/>
    </style:style>
    <style:style style:name="Cell284" style:family="table-cell">
      <style:table-cell-properties fo:background-color="#ebf3fb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94" style:family="paragraph" style:parent-style-name="Normal">
      <style:paragraph-properties fo:text-align="left" fo:line-height="110%" fo:margin-top="0.071cm" fo:margin-bottom="0.071cm"/>
    </style:style>
    <style:style style:name="T594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85" style:family="table-cell">
      <style:table-cell-properties fo:background-color="#ebf3fb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95" style:family="paragraph" style:parent-style-name="Normal">
      <style:paragraph-properties fo:text-align="left" fo:line-height="110%" fo:margin-top="0.071cm" fo:margin-bottom="0.071cm"/>
    </style:style>
    <style:style style:name="T595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86" style:family="table-cell">
      <style:table-cell-properties fo:background-color="#ebf3fb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96" style:family="paragraph" style:parent-style-name="Normal">
      <style:paragraph-properties fo:text-align="left" fo:line-height="110%" fo:margin-top="0.071cm" fo:margin-bottom="0.071cm"/>
    </style:style>
    <style:style style:name="T596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87" style:family="table-cell">
      <style:table-cell-properties fo:background-color="#ebf3fb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97" style:family="paragraph" style:parent-style-name="Normal">
      <style:paragraph-properties fo:text-align="left" fo:line-height="110%" fo:margin-top="0.071cm" fo:margin-bottom="0.071cm"/>
    </style:style>
    <style:style style:name="T597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88" style:family="table-cell">
      <style:table-cell-properties fo:background-color="#ebf3fb" style:vertical-align="top" fo:border-top="#cccccc 0.035cm solid" fo:border-bottom="#cccccc 0.035cm solid" fo:padding-left="0.19cm" fo:border-left="#cccccc 0.035cm solid" fo:padding-right="0.19cm" fo:border-right="#cccccc 0.035cm solid" fo:wrap-option="wrap"/>
    </style:style>
    <style:style style:name="P598" style:family="paragraph" style:parent-style-name="Normal">
      <style:paragraph-properties fo:text-align="left" fo:line-height="110%" fo:margin-top="0.071cm" fo:margin-bottom="0.071cm"/>
    </style:style>
    <style:style style:name="T598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Row90" style:family="table-row">
      <style:table-row-properties style:min-row-height="0.529cm"/>
    </style:style>
    <style:style style:name="Cell289" style:family="table-cell">
      <style:table-cell-properties fo:background-color="#ffffff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599" style:family="paragraph" style:parent-style-name="Normal">
      <style:paragraph-properties fo:text-align="left" fo:line-height="110%" fo:margin-top="0.071cm" fo:margin-bottom="0.071cm"/>
    </style:style>
    <style:style style:name="T599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90" style:family="table-cell">
      <style:table-cell-properties fo:background-color="#ffffff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600" style:family="paragraph" style:parent-style-name="Normal">
      <style:paragraph-properties fo:text-align="left" fo:line-height="110%" fo:margin-top="0.071cm" fo:margin-bottom="0.071cm"/>
    </style:style>
    <style:style style:name="T600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91" style:family="table-cell">
      <style:table-cell-properties fo:background-color="#ffffff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601" style:family="paragraph" style:parent-style-name="Normal">
      <style:paragraph-properties fo:text-align="left" fo:line-height="110%" fo:margin-top="0.071cm" fo:margin-bottom="0.071cm"/>
    </style:style>
    <style:style style:name="T601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92" style:family="table-cell">
      <style:table-cell-properties fo:background-color="#ffffff" style:vertical-align="top" fo:padding-top="0.141cm" fo:border-top="#cccccc 0.035cm solid" fo:padding-bottom="0.141cm" fo:border-bottom="#cccccc 0.035cm solid" fo:padding-left="0.212cm" fo:border-left="#cccccc 0.035cm solid" fo:padding-right="0.212cm" fo:border-right="#cccccc 0.035cm solid" fo:wrap-option="wrap"/>
    </style:style>
    <style:style style:name="P602" style:family="paragraph" style:parent-style-name="Normal">
      <style:paragraph-properties fo:text-align="left" fo:line-height="110%" fo:margin-top="0.071cm" fo:margin-bottom="0.071cm"/>
    </style:style>
    <style:style style:name="T602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93" style:family="table-cell">
      <style:table-cell-properties fo:background-color="#ffffff" style:vertical-align="top" fo:border-top="#cccccc 0.035cm solid" fo:border-bottom="#cccccc 0.035cm solid" fo:padding-left="0.19cm" fo:border-left="#cccccc 0.035cm solid" fo:padding-right="0.19cm" fo:border-right="#cccccc 0.035cm solid" fo:wrap-option="wrap"/>
    </style:style>
    <style:style style:name="P603" style:family="paragraph" style:parent-style-name="Normal">
      <style:paragraph-properties fo:text-align="left" fo:line-height="110%" fo:margin-top="0.071cm" fo:margin-bottom="0.071cm"/>
    </style:style>
    <style:style style:name="T603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P604" style:family="paragraph" style:parent-style-name="Heading_20_1">
      <style:paragraph-properties fo:break-before="page" fo:keep-with-next="always"/>
    </style:style>
    <style:style style:name="T604_1" style:family="text"/>
    <style:style style:name="T604_2" style:family="text"/>
    <style:style style:name="T604_3" style:family="text"/>
    <style:style style:name="T604_4" style:family="text"/>
    <style:style style:name="T604_5" style:family="text"/>
    <style:style style:name="T604_6" style:family="text"/>
    <style:style style:name="T604_7" style:family="text"/>
    <style:style style:name="T604_8" style:family="text"/>
    <style:style style:name="T604_9" style:family="text"/>
    <style:style style:name="T604_10" style:family="text"/>
    <style:style style:name="T604_11" style:family="text"/>
    <style:style style:name="T604_12" style:family="text"/>
    <style:style style:name="T604_13" style:family="text"/>
    <style:style style:name="P605" style:family="paragraph" style:parent-style-name="Normal">
      <style:text-properties fo:font-style="italic" style:font-style-asian="italic" style:font-style-complex="italic" fo:color="#666666"/>
    </style:style>
    <style:style style:name="Table19" style:family="table">
      <style:table-properties table:align="left" style:width="17.985cm" fo:margin-left="0cm"/>
    </style:style>
    <style:style style:name="Column65" style:family="table-column">
      <style:table-column-properties style:column-width="6.983cm" style:use-optimal-column-width="false"/>
    </style:style>
    <style:style style:name="Column66" style:family="table-column">
      <style:table-column-properties style:column-width="2.501cm" style:use-optimal-column-width="false"/>
    </style:style>
    <style:style style:name="Column67" style:family="table-column">
      <style:table-column-properties style:column-width="4.5cm" style:use-optimal-column-width="false"/>
    </style:style>
    <style:style style:name="Column68" style:family="table-column">
      <style:table-column-properties style:column-width="4cm" style:use-optimal-column-width="false"/>
    </style:style>
    <style:style style:name="Row91" style:family="table-row">
      <style:table-row-properties style:min-row-height="0.529cm" style:use-optimal-row-height="false"/>
    </style:style>
    <style:style style:name="Cell294" style:family="table-cell">
      <style:table-cell-properties fo:background-color="#7b3f00"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06" style:family="paragraph" style:parent-style-name="Normal">
      <style:paragraph-properties fo:line-height="110%" fo:margin-top="0.071cm" fo:margin-bottom="0.071cm"/>
    </style:style>
    <style:style style:name="T606_1" style:family="text">
      <style:text-properties fo:color="#ffffff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Cell295" style:family="table-cell">
      <style:table-cell-properties fo:background-color="#7b3f00"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07" style:family="paragraph" style:parent-style-name="Normal">
      <style:paragraph-properties fo:text-align="left" fo:line-height="110%" fo:margin-top="0.071cm" fo:margin-bottom="0.071cm"/>
    </style:style>
    <style:style style:name="T607_1" style:family="text">
      <style:text-properties fo:color="#ffffff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Cell296" style:family="table-cell">
      <style:table-cell-properties fo:background-color="#7b3f00"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08" style:family="paragraph" style:parent-style-name="Normal">
      <style:paragraph-properties fo:line-height="110%" fo:margin-top="0.071cm" fo:margin-bottom="0.071cm"/>
    </style:style>
    <style:style style:name="T608_1" style:family="text">
      <style:text-properties fo:color="#ffffff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Cell297" style:family="table-cell">
      <style:table-cell-properties fo:background-color="#7b3f00"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09" style:family="paragraph" style:parent-style-name="Normal">
      <style:paragraph-properties fo:line-height="110%" fo:margin-top="0.071cm" fo:margin-bottom="0.071cm"/>
    </style:style>
    <style:style style:name="T609_1" style:family="text">
      <style:text-properties fo:color="#ffffff" style:font-name="Arial" fo:font-size="9pt" style:font-name-asian="Arial" style:font-size-asian="9pt" style:font-name-complex="Arial" style:font-size-complex="9pt" fo:language="en" fo:language-asian="ja" fo:language-complex="ar" fo:country="GB" fo:country-asian="JP" fo:country-complex="SA" fo:font-weight="bold" style:font-weight-asian="bold" style:font-weight-complex="bold"/>
    </style:style>
    <style:style style:name="Row92" style:family="table-row">
      <style:table-row-properties style:min-row-height="0.529cm" style:use-optimal-row-height="false"/>
    </style:style>
    <style:style style:name="Cell298" style:family="table-cell">
      <style:table-cell-properties fo:background-color="#fdf3e7"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10" style:family="paragraph" style:parent-style-name="Normal">
      <style:paragraph-properties fo:text-align="left" fo:line-height="110%" fo:margin-top="0.071cm" fo:margin-bottom="0.071cm"/>
    </style:style>
    <style:style style:name="T610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T610_2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299" style:family="table-cell">
      <style:table-cell-properties fo:background-color="#fdf3e7"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11" style:family="paragraph" style:parent-style-name="Normal">
      <style:paragraph-properties fo:text-align="left" fo:line-height="110%" fo:margin-top="0.071cm" fo:margin-bottom="0.071cm"/>
    </style:style>
    <style:style style:name="T611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300" style:family="table-cell">
      <style:table-cell-properties fo:background-color="#fdf3e7"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12" style:family="paragraph" style:parent-style-name="Normal">
      <style:paragraph-properties fo:text-align="left" fo:line-height="110%" fo:margin-top="0.071cm" fo:margin-bottom="0.071cm"/>
    </style:style>
    <style:style style:name="T612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301" style:family="table-cell">
      <style:table-cell-properties fo:background-color="#fdf3e7"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13" style:family="paragraph" style:parent-style-name="Normal">
      <style:paragraph-properties fo:text-align="left" fo:line-height="110%" fo:margin-top="0.071cm" fo:margin-bottom="0.071cm"/>
    </style:style>
    <style:style style:name="T613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Row93" style:family="table-row">
      <style:table-row-properties style:min-row-height="0.529cm" style:use-optimal-row-height="false"/>
    </style:style>
    <style:style style:name="Cell302" style:family="table-cell">
      <style:table-cell-properties fo:background-color="#ffffff"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14" style:family="paragraph" style:parent-style-name="Normal">
      <style:paragraph-properties fo:text-align="left" fo:line-height="110%" fo:margin-top="0.071cm" fo:margin-bottom="0.071cm"/>
    </style:style>
    <style:style style:name="T614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303" style:family="table-cell">
      <style:table-cell-properties fo:background-color="#ffffff"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15" style:family="paragraph" style:parent-style-name="Normal">
      <style:paragraph-properties fo:text-align="left" fo:line-height="110%" fo:margin-top="0.071cm" fo:margin-bottom="0.071cm"/>
    </style:style>
    <style:style style:name="T615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304" style:family="table-cell">
      <style:table-cell-properties fo:background-color="#ffffff"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16" style:family="paragraph" style:parent-style-name="Normal">
      <style:paragraph-properties fo:text-align="left" fo:line-height="110%" fo:margin-top="0.071cm" fo:margin-bottom="0.071cm"/>
    </style:style>
    <style:style style:name="T616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305" style:family="table-cell">
      <style:table-cell-properties fo:background-color="#ffffff"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17" style:family="paragraph" style:parent-style-name="Normal">
      <style:paragraph-properties fo:text-align="left" fo:line-height="110%" fo:margin-top="0.071cm" fo:margin-bottom="0.071cm"/>
    </style:style>
    <style:style style:name="T617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Row94" style:family="table-row">
      <style:table-row-properties style:min-row-height="0.529cm" style:use-optimal-row-height="false"/>
    </style:style>
    <style:style style:name="Cell306" style:family="table-cell">
      <style:table-cell-properties fo:background-color="#fdf3e7"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18" style:family="paragraph" style:parent-style-name="Normal">
      <style:paragraph-properties fo:text-align="left" fo:line-height="110%" fo:margin-top="0.071cm" fo:margin-bottom="0.071cm"/>
    </style:style>
    <style:style style:name="T618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307" style:family="table-cell">
      <style:table-cell-properties fo:background-color="#fdf3e7"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19" style:family="paragraph" style:parent-style-name="Normal">
      <style:paragraph-properties fo:text-align="left" fo:line-height="110%" fo:margin-top="0.071cm" fo:margin-bottom="0.071cm"/>
    </style:style>
    <style:style style:name="T619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308" style:family="table-cell">
      <style:table-cell-properties fo:background-color="#fdf3e7"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20" style:family="paragraph" style:parent-style-name="Normal">
      <style:paragraph-properties fo:text-align="left" fo:line-height="110%" fo:margin-top="0.071cm" fo:margin-bottom="0.071cm"/>
    </style:style>
    <style:style style:name="T620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309" style:family="table-cell">
      <style:table-cell-properties fo:background-color="#fdf3e7"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21" style:family="paragraph" style:parent-style-name="Normal">
      <style:paragraph-properties fo:text-align="left" fo:line-height="110%" fo:margin-top="0.071cm" fo:margin-bottom="0.071cm"/>
    </style:style>
    <style:style style:name="T621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Row95" style:family="table-row">
      <style:table-row-properties style:min-row-height="0.529cm" style:use-optimal-row-height="false"/>
    </style:style>
    <style:style style:name="Cell310" style:family="table-cell">
      <style:table-cell-properties fo:background-color="#ffffff"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22" style:family="paragraph" style:parent-style-name="Normal">
      <style:paragraph-properties fo:text-align="left" fo:line-height="110%" fo:margin-top="0.071cm" fo:margin-bottom="0.071cm"/>
    </style:style>
    <style:style style:name="T622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311" style:family="table-cell">
      <style:table-cell-properties fo:background-color="#ffffff"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23" style:family="paragraph" style:parent-style-name="Normal">
      <style:paragraph-properties fo:text-align="left" fo:line-height="110%" fo:margin-top="0.071cm" fo:margin-bottom="0.071cm"/>
    </style:style>
    <style:style style:name="T623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312" style:family="table-cell">
      <style:table-cell-properties fo:background-color="#ffffff"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24" style:family="paragraph" style:parent-style-name="Normal">
      <style:paragraph-properties fo:text-align="left" fo:line-height="110%" fo:margin-top="0.071cm" fo:margin-bottom="0.071cm"/>
    </style:style>
    <style:style style:name="T624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313" style:family="table-cell">
      <style:table-cell-properties fo:background-color="#ffffff"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25" style:family="paragraph" style:parent-style-name="Normal">
      <style:paragraph-properties fo:text-align="left" fo:line-height="110%" fo:margin-top="0.071cm" fo:margin-bottom="0.071cm"/>
    </style:style>
    <style:style style:name="T625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Row96" style:family="table-row">
      <style:table-row-properties style:min-row-height="0.529cm" style:use-optimal-row-height="false"/>
    </style:style>
    <style:style style:name="Cell314" style:family="table-cell">
      <style:table-cell-properties fo:background-color="#fdf3e7"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26" style:family="paragraph" style:parent-style-name="Normal">
      <style:paragraph-properties fo:text-align="left" fo:line-height="110%" fo:margin-top="0.071cm" fo:margin-bottom="0.071cm"/>
    </style:style>
    <style:style style:name="T626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315" style:family="table-cell">
      <style:table-cell-properties fo:background-color="#fdf3e7"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27" style:family="paragraph" style:parent-style-name="Normal">
      <style:paragraph-properties fo:text-align="left" fo:line-height="110%" fo:margin-top="0.071cm" fo:margin-bottom="0.071cm"/>
    </style:style>
    <style:style style:name="T627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316" style:family="table-cell">
      <style:table-cell-properties fo:background-color="#fdf3e7"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28" style:family="paragraph" style:parent-style-name="Normal">
      <style:paragraph-properties fo:text-align="left" fo:line-height="110%" fo:margin-top="0.071cm" fo:margin-bottom="0.071cm"/>
    </style:style>
    <style:style style:name="T628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317" style:family="table-cell">
      <style:table-cell-properties fo:background-color="#fdf3e7"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29" style:family="paragraph" style:parent-style-name="Normal">
      <style:paragraph-properties fo:text-align="left" fo:line-height="110%" fo:margin-top="0.071cm" fo:margin-bottom="0.071cm"/>
    </style:style>
    <style:style style:name="T629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T629_2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Row97" style:family="table-row">
      <style:table-row-properties style:min-row-height="0.529cm" style:use-optimal-row-height="false"/>
    </style:style>
    <style:style style:name="Cell318" style:family="table-cell">
      <style:table-cell-properties fo:background-color="#ffffff"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30" style:family="paragraph" style:parent-style-name="Normal">
      <style:paragraph-properties fo:text-align="left" fo:line-height="110%" fo:margin-top="0.071cm" fo:margin-bottom="0.071cm"/>
    </style:style>
    <style:style style:name="T630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319" style:family="table-cell">
      <style:table-cell-properties fo:background-color="#ffffff"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31" style:family="paragraph" style:parent-style-name="Normal">
      <style:paragraph-properties fo:text-align="left" fo:line-height="110%" fo:margin-top="0.071cm" fo:margin-bottom="0.071cm"/>
    </style:style>
    <style:style style:name="T631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320" style:family="table-cell">
      <style:table-cell-properties fo:background-color="#ffffff"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32" style:family="paragraph" style:parent-style-name="Normal">
      <style:paragraph-properties fo:text-align="left" fo:line-height="110%" fo:margin-top="0.071cm" fo:margin-bottom="0.071cm"/>
    </style:style>
    <style:style style:name="T632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321" style:family="table-cell">
      <style:table-cell-properties fo:background-color="#ffffff"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33" style:family="paragraph" style:parent-style-name="Normal">
      <style:paragraph-properties fo:text-align="left" fo:line-height="110%" fo:margin-top="0.071cm" fo:margin-bottom="0.071cm"/>
    </style:style>
    <style:style style:name="T633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Row98" style:family="table-row">
      <style:table-row-properties style:min-row-height="0.529cm" style:use-optimal-row-height="false"/>
    </style:style>
    <style:style style:name="Cell322" style:family="table-cell">
      <style:table-cell-properties fo:background-color="#fdf3e7"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34" style:family="paragraph" style:parent-style-name="Normal">
      <style:paragraph-properties fo:text-align="left" fo:line-height="110%" fo:margin-top="0.071cm" fo:margin-bottom="0.071cm"/>
    </style:style>
    <style:style style:name="T634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323" style:family="table-cell">
      <style:table-cell-properties fo:background-color="#fdf3e7"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35" style:family="paragraph" style:parent-style-name="Normal">
      <style:paragraph-properties fo:text-align="left" fo:line-height="110%" fo:margin-top="0.071cm" fo:margin-bottom="0.071cm"/>
    </style:style>
    <style:style style:name="T635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324" style:family="table-cell">
      <style:table-cell-properties fo:background-color="#fdf3e7"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36" style:family="paragraph" style:parent-style-name="Normal">
      <style:paragraph-properties fo:text-align="left" fo:line-height="110%" fo:margin-top="0.071cm" fo:margin-bottom="0.071cm"/>
    </style:style>
    <style:style style:name="T636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325" style:family="table-cell">
      <style:table-cell-properties fo:background-color="#fdf3e7"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37" style:family="paragraph" style:parent-style-name="Normal">
      <style:paragraph-properties fo:text-align="left" fo:line-height="110%" fo:margin-top="0.071cm" fo:margin-bottom="0.071cm"/>
    </style:style>
    <style:style style:name="T637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Row99" style:family="table-row">
      <style:table-row-properties style:min-row-height="0.529cm" style:use-optimal-row-height="false"/>
    </style:style>
    <style:style style:name="Cell326" style:family="table-cell">
      <style:table-cell-properties fo:background-color="#ffffff"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38" style:family="paragraph" style:parent-style-name="Normal">
      <style:paragraph-properties fo:text-align="left" fo:line-height="110%" fo:margin-top="0.071cm" fo:margin-bottom="0.071cm"/>
    </style:style>
    <style:style style:name="T638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327" style:family="table-cell">
      <style:table-cell-properties fo:background-color="#ffffff"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39" style:family="paragraph" style:parent-style-name="Normal">
      <style:paragraph-properties fo:text-align="left" fo:line-height="110%" fo:margin-top="0.071cm" fo:margin-bottom="0.071cm"/>
    </style:style>
    <style:style style:name="T639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328" style:family="table-cell">
      <style:table-cell-properties fo:background-color="#ffffff"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40" style:family="paragraph" style:parent-style-name="Normal">
      <style:paragraph-properties fo:text-align="left" fo:line-height="110%" fo:margin-top="0.071cm" fo:margin-bottom="0.071cm"/>
    </style:style>
    <style:style style:name="T640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329" style:family="table-cell">
      <style:table-cell-properties fo:background-color="#ffffff"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41" style:family="paragraph" style:parent-style-name="Normal">
      <style:paragraph-properties fo:text-align="left" fo:line-height="110%" fo:margin-top="0.071cm" fo:margin-bottom="0.071cm"/>
    </style:style>
    <style:style style:name="T641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Row100" style:family="table-row">
      <style:table-row-properties style:min-row-height="0.529cm" style:use-optimal-row-height="false"/>
    </style:style>
    <style:style style:name="Cell330" style:family="table-cell">
      <style:table-cell-properties fo:background-color="#fdf3e7"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42" style:family="paragraph" style:parent-style-name="Normal">
      <style:paragraph-properties fo:text-align="left" fo:line-height="110%" fo:margin-top="0.071cm" fo:margin-bottom="0.071cm"/>
    </style:style>
    <style:style style:name="T642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331" style:family="table-cell">
      <style:table-cell-properties fo:background-color="#fdf3e7"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43" style:family="paragraph" style:parent-style-name="Normal">
      <style:paragraph-properties fo:text-align="left" fo:line-height="110%" fo:margin-top="0.071cm" fo:margin-bottom="0.071cm"/>
    </style:style>
    <style:style style:name="T643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332" style:family="table-cell">
      <style:table-cell-properties fo:background-color="#fdf3e7"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44" style:family="paragraph" style:parent-style-name="Normal">
      <style:paragraph-properties fo:text-align="left" fo:line-height="110%" fo:margin-top="0.071cm" fo:margin-bottom="0.071cm"/>
    </style:style>
    <style:style style:name="T644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333" style:family="table-cell">
      <style:table-cell-properties fo:background-color="#fdf3e7"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45" style:family="paragraph" style:parent-style-name="Normal">
      <style:paragraph-properties fo:text-align="left" fo:line-height="110%" fo:margin-top="0.071cm" fo:margin-bottom="0.071cm"/>
    </style:style>
    <style:style style:name="T645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Row101" style:family="table-row">
      <style:table-row-properties style:min-row-height="0.529cm" style:use-optimal-row-height="false"/>
    </style:style>
    <style:style style:name="Cell334" style:family="table-cell">
      <style:table-cell-properties fo:background-color="#ffffff"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46" style:family="paragraph" style:parent-style-name="Normal">
      <style:paragraph-properties fo:text-align="left" fo:line-height="110%" fo:margin-top="0.071cm" fo:margin-bottom="0.071cm"/>
    </style:style>
    <style:style style:name="T646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335" style:family="table-cell">
      <style:table-cell-properties fo:background-color="#ffffff"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47" style:family="paragraph" style:parent-style-name="Normal">
      <style:paragraph-properties fo:text-align="left" fo:line-height="110%" fo:margin-top="0.071cm" fo:margin-bottom="0.071cm"/>
    </style:style>
    <style:style style:name="T647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336" style:family="table-cell">
      <style:table-cell-properties fo:background-color="#ffffff"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48" style:family="paragraph" style:parent-style-name="Normal">
      <style:paragraph-properties fo:text-align="left" fo:line-height="110%" fo:margin-top="0.071cm" fo:margin-bottom="0.071cm"/>
    </style:style>
    <style:style style:name="T648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337" style:family="table-cell">
      <style:table-cell-properties fo:background-color="#ffffff"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49" style:family="paragraph" style:parent-style-name="Normal">
      <style:paragraph-properties fo:text-align="left" fo:line-height="110%" fo:margin-top="0.071cm" fo:margin-bottom="0.071cm"/>
    </style:style>
    <style:style style:name="T649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T649_2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Row102" style:family="table-row">
      <style:table-row-properties style:min-row-height="0.529cm" style:use-optimal-row-height="false"/>
    </style:style>
    <style:style style:name="Cell338" style:family="table-cell">
      <style:table-cell-properties fo:background-color="#fdf3e7"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50" style:family="paragraph" style:parent-style-name="Normal">
      <style:paragraph-properties fo:text-align="left" fo:line-height="110%" fo:margin-top="0.071cm" fo:margin-bottom="0.071cm"/>
    </style:style>
    <style:style style:name="T650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339" style:family="table-cell">
      <style:table-cell-properties fo:background-color="#fdf3e7"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51" style:family="paragraph" style:parent-style-name="Normal">
      <style:paragraph-properties fo:text-align="left" fo:line-height="110%" fo:margin-top="0.071cm" fo:margin-bottom="0.071cm"/>
    </style:style>
    <style:style style:name="T651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340" style:family="table-cell">
      <style:table-cell-properties fo:background-color="#fdf3e7"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52" style:family="paragraph" style:parent-style-name="Normal">
      <style:paragraph-properties fo:text-align="left" fo:line-height="110%" fo:margin-top="0.071cm" fo:margin-bottom="0.071cm"/>
    </style:style>
    <style:style style:name="T652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341" style:family="table-cell">
      <style:table-cell-properties fo:background-color="#fdf3e7"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53" style:family="paragraph" style:parent-style-name="Normal">
      <style:paragraph-properties fo:text-align="left" fo:line-height="110%" fo:margin-top="0.071cm" fo:margin-bottom="0.071cm"/>
    </style:style>
    <style:style style:name="T653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Row103" style:family="table-row">
      <style:table-row-properties style:min-row-height="0.529cm" style:use-optimal-row-height="false"/>
    </style:style>
    <style:style style:name="Cell342" style:family="table-cell">
      <style:table-cell-properties fo:background-color="#ffffff"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54" style:family="paragraph" style:parent-style-name="Normal">
      <style:paragraph-properties fo:text-align="left" fo:line-height="110%" fo:margin-top="0.071cm" fo:margin-bottom="0.071cm"/>
    </style:style>
    <style:style style:name="T654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T654_2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T654_3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343" style:family="table-cell">
      <style:table-cell-properties fo:background-color="#ffffff"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55" style:family="paragraph" style:parent-style-name="Normal">
      <style:paragraph-properties fo:text-align="left" fo:line-height="110%" fo:margin-top="0.071cm" fo:margin-bottom="0.071cm"/>
    </style:style>
    <style:style style:name="T655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344" style:family="table-cell">
      <style:table-cell-properties fo:background-color="#ffffff"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56" style:family="paragraph" style:parent-style-name="Normal">
      <style:paragraph-properties fo:text-align="left" fo:line-height="110%" fo:margin-top="0.071cm" fo:margin-bottom="0.071cm"/>
    </style:style>
    <style:style style:name="T656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345" style:family="table-cell">
      <style:table-cell-properties fo:background-color="#ffffff"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57" style:family="paragraph" style:parent-style-name="Normal">
      <style:paragraph-properties fo:text-align="left" fo:line-height="110%" fo:margin-top="0.071cm" fo:margin-bottom="0.071cm"/>
    </style:style>
    <style:style style:name="T657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Row104" style:family="table-row">
      <style:table-row-properties style:min-row-height="0.529cm" style:use-optimal-row-height="false"/>
    </style:style>
    <style:style style:name="Cell346" style:family="table-cell">
      <style:table-cell-properties fo:background-color="#fdf3e7"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58" style:family="paragraph" style:parent-style-name="Normal">
      <style:paragraph-properties fo:text-align="left" fo:line-height="110%" fo:margin-top="0.071cm" fo:margin-bottom="0.071cm"/>
    </style:style>
    <style:style style:name="T658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347" style:family="table-cell">
      <style:table-cell-properties fo:background-color="#fdf3e7"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59" style:family="paragraph" style:parent-style-name="Normal">
      <style:paragraph-properties fo:text-align="left" fo:line-height="110%" fo:margin-top="0.071cm" fo:margin-bottom="0.071cm"/>
    </style:style>
    <style:style style:name="T659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348" style:family="table-cell">
      <style:table-cell-properties fo:background-color="#fdf3e7"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60" style:family="paragraph" style:parent-style-name="Normal">
      <style:paragraph-properties fo:text-align="left" fo:line-height="110%" fo:margin-top="0.071cm" fo:margin-bottom="0.071cm"/>
    </style:style>
    <style:style style:name="T660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349" style:family="table-cell">
      <style:table-cell-properties fo:background-color="#fdf3e7"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61" style:family="paragraph" style:parent-style-name="Normal">
      <style:paragraph-properties fo:text-align="left" fo:line-height="110%" fo:margin-top="0.071cm" fo:margin-bottom="0.071cm"/>
    </style:style>
    <style:style style:name="T661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Row105" style:family="table-row">
      <style:table-row-properties style:min-row-height="0.529cm" style:use-optimal-row-height="false"/>
    </style:style>
    <style:style style:name="Cell350" style:family="table-cell">
      <style:table-cell-properties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62" style:family="paragraph" style:parent-style-name="Normal">
      <style:paragraph-properties fo:text-align="left" fo:line-height="110%" fo:margin-top="0.071cm" fo:margin-bottom="0.071cm"/>
    </style:style>
    <style:style style:name="T662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T662_2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351" style:family="table-cell">
      <style:table-cell-properties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63" style:family="paragraph" style:parent-style-name="Normal">
      <style:paragraph-properties fo:text-align="left" fo:line-height="110%" fo:margin-top="0.071cm" fo:margin-bottom="0.071cm"/>
    </style:style>
    <style:style style:name="T663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352" style:family="table-cell">
      <style:table-cell-properties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64" style:family="paragraph" style:parent-style-name="Normal">
      <style:paragraph-properties fo:text-align="left" fo:line-height="110%" fo:margin-top="0.071cm" fo:margin-bottom="0.071cm"/>
    </style:style>
    <style:style style:name="T664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Cell353" style:family="table-cell">
      <style:table-cell-properties style:vertical-align="top" fo:padding-top="0.141cm" fo:border-top="#a6a6a6 0.035cm solid" fo:padding-bottom="0.141cm" fo:border-bottom="#a6a6a6 0.035cm solid" fo:padding-left="0.212cm" fo:border-left="#a6a6a6 0.035cm solid" fo:padding-right="0.212cm" fo:border-right="#a6a6a6 0.035cm solid" fo:wrap-option="wrap"/>
    </style:style>
    <style:style style:name="P665" style:family="paragraph" style:parent-style-name="Normal">
      <style:paragraph-properties fo:text-align="left" fo:line-height="110%" fo:margin-top="0.071cm" fo:margin-bottom="0.071cm"/>
    </style:style>
    <style:style style:name="T665_1" style:family="text">
      <style:text-properties fo:color="#000000" style:font-name="Arial" style:font-name-asian="Arial" style:font-name-complex="Arial" fo:language="en" fo:language-asian="ja" fo:language-complex="ar" fo:country="GB" fo:country-asian="JP" fo:country-complex="SA"/>
    </style:style>
    <style:style style:name="P666" style:family="paragraph" style:parent-style-name="Normal"/>
    <style:style style:name="P667" style:family="paragraph" style:parent-style-name="Normal">
      <style:paragraph-properties fo:break-before="page" fo:line-height="100%"/>
    </style:style>
    <style:style style:name="P668" style:family="paragraph" style:parent-style-name="Heading_20_1"/>
    <style:style style:name="T668_1" style:family="text"/>
    <style:style style:name="T668_2" style:family="text"/>
    <style:style style:name="T668_3" style:family="text">
      <style:text-properties style:font-weight-complex="bold"/>
    </style:style>
    <style:style style:name="P669" style:family="paragraph" style:parent-style-name="Normal"/>
    <style:style style:name="T669_1" style:family="text"/>
    <style:style style:name="Table20" style:family="table">
      <style:table-properties table:align="left" style:width="17.981cm" fo:margin-left="0cm"/>
    </style:style>
    <style:style style:name="Column69" style:family="table-column">
      <style:table-column-properties style:column-width="3.743cm"/>
    </style:style>
    <style:style style:name="Column70" style:family="table-column">
      <style:table-column-properties style:column-width="3cm"/>
    </style:style>
    <style:style style:name="Column71" style:family="table-column">
      <style:table-column-properties style:column-width="11.238cm"/>
    </style:style>
    <style:style style:name="Row106" style:family="table-row"/>
    <style:style style:name="Cell354" style:family="table-cell">
      <style:table-cell-properties fo:background-color="#9bbb59" style:vertical-align="top" fo:padding-top="0.199cm" fo:border-top="#9bbb59 0.018cm solid" fo:padding-bottom="0.199cm" fo:border-bottom="#9bbb59 0.018cm solid" fo:padding-left="0.19cm" fo:border-left="#9bbb59 0.018cm solid" fo:padding-right="0.19cm" fo:wrap-option="wrap"/>
    </style:style>
    <style:style style:name="P670" style:family="paragraph" style:parent-style-name="Normal">
      <style:paragraph-properties fo:text-align="left" fo:line-height="110%" fo:margin-top="0cm"/>
    </style:style>
    <style:style style:name="T670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 fo:font-weight="bold" style:font-weight-asian="bold" style:font-weight-complex="bold"/>
    </style:style>
    <style:style style:name="Cell355" style:family="table-cell">
      <style:table-cell-properties fo:background-color="#9bbb59" style:vertical-align="top" fo:padding-top="0.199cm" fo:border-top="#9bbb59 0.018cm solid" fo:padding-bottom="0.199cm" fo:border-bottom="#9bbb59 0.018cm solid" fo:padding-left="0.19cm" fo:padding-right="0.19cm" fo:wrap-option="wrap"/>
    </style:style>
    <style:style style:name="P671" style:family="paragraph" style:parent-style-name="Normal">
      <style:paragraph-properties fo:text-align="left" fo:line-height="110%" fo:margin-top="0cm"/>
    </style:style>
    <style:style style:name="T671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 fo:font-weight="bold" style:font-weight-asian="bold" style:font-weight-complex="bold"/>
    </style:style>
    <style:style style:name="Cell356" style:family="table-cell">
      <style:table-cell-properties fo:background-color="#9bbb59" style:vertical-align="top" fo:padding-top="0.199cm" fo:border-top="#9bbb59 0.018cm solid" fo:padding-bottom="0.199cm" fo:border-bottom="#9bbb59 0.018cm solid" fo:padding-left="0.19cm" fo:padding-right="0.19cm" fo:border-right="#9bbb59 0.018cm solid" fo:wrap-option="wrap"/>
    </style:style>
    <style:style style:name="P672" style:family="paragraph" style:parent-style-name="Normal">
      <style:paragraph-properties fo:line-height="110%" fo:margin-top="0cm"/>
    </style:style>
    <style:style style:name="T672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 fo:font-weight="bold" style:font-weight-asian="bold" style:font-weight-complex="bold"/>
    </style:style>
    <style:style style:name="Row107" style:family="table-row"/>
    <style:style style:name="Cell357" style:family="table-cell">
      <style:table-cell-properties fo:background-color="#eaf1dd" style:vertical-align="top" fo:border-top="#c3d69b 0.018cm solid" fo:border-bottom="#c3d69b 0.018cm solid" fo:padding-left="0.19cm" fo:border-left="#c3d69b 0.018cm solid" fo:padding-right="0.19cm" fo:border-right="#c3d69b 0.018cm solid" fo:wrap-option="wrap"/>
    </style:style>
    <style:style style:name="P673" style:family="paragraph" style:parent-style-name="Normal">
      <style:paragraph-properties fo:text-align="left" fo:line-height="110%" fo:margin-top="0cm"/>
    </style:style>
    <style:style style:name="T673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 fo:font-weight="bold" style:font-weight-asian="bold" style:font-weight-complex="bold"/>
    </style:style>
    <style:style style:name="Cell358" style:family="table-cell">
      <style:table-cell-properties fo:background-color="#eaf1dd" style:vertical-align="top" fo:border-top="#c3d69b 0.018cm solid" fo:border-bottom="#c3d69b 0.018cm solid" fo:padding-left="0.19cm" fo:border-left="#c3d69b 0.018cm solid" fo:padding-right="0.19cm" fo:border-right="#c3d69b 0.018cm solid" fo:wrap-option="wrap"/>
    </style:style>
    <style:style style:name="P674" style:family="paragraph" style:parent-style-name="Normal">
      <style:paragraph-properties fo:text-align="left" fo:line-height="110%" fo:margin-top="0cm"/>
    </style:style>
    <style:style style:name="T674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Cell359" style:family="table-cell">
      <style:table-cell-properties fo:background-color="#eaf1dd" style:vertical-align="top" fo:border-top="#c3d69b 0.018cm solid" fo:border-bottom="#c3d69b 0.018cm solid" fo:padding-left="0.19cm" fo:border-left="#c3d69b 0.018cm solid" fo:padding-right="0.19cm" fo:border-right="#c3d69b 0.018cm solid" fo:wrap-option="wrap"/>
    </style:style>
    <style:style style:name="P675" style:family="paragraph" style:parent-style-name="Normal">
      <style:paragraph-properties fo:line-height="110%" fo:margin-top="0cm"/>
    </style:style>
    <style:style style:name="T675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675_2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675_3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675_4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Row108" style:family="table-row"/>
    <style:style style:name="Cell360" style:family="table-cell">
      <style:table-cell-properties style:vertical-align="top" fo:border-top="#c3d69b 0.018cm solid" fo:border-bottom="#c3d69b 0.018cm solid" fo:padding-left="0.19cm" fo:border-left="#c3d69b 0.018cm solid" fo:padding-right="0.19cm" fo:border-right="#c3d69b 0.018cm solid" fo:wrap-option="wrap"/>
    </style:style>
    <style:style style:name="P676" style:family="paragraph" style:parent-style-name="Normal">
      <style:paragraph-properties fo:text-align="left" fo:line-height="110%" fo:margin-top="0cm"/>
    </style:style>
    <style:style style:name="T676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 fo:font-weight="bold" style:font-weight-asian="bold" style:font-weight-complex="bold"/>
    </style:style>
    <style:style style:name="Cell361" style:family="table-cell">
      <style:table-cell-properties style:vertical-align="top" fo:border-top="#c3d69b 0.018cm solid" fo:border-bottom="#c3d69b 0.018cm solid" fo:padding-left="0.19cm" fo:border-left="#c3d69b 0.018cm solid" fo:padding-right="0.19cm" fo:border-right="#c3d69b 0.018cm solid" fo:wrap-option="wrap"/>
    </style:style>
    <style:style style:name="P677" style:family="paragraph" style:parent-style-name="Normal">
      <style:paragraph-properties fo:text-align="left" fo:line-height="110%" fo:margin-top="0cm"/>
    </style:style>
    <style:style style:name="T677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Cell362" style:family="table-cell">
      <style:table-cell-properties style:vertical-align="top" fo:border-top="#c3d69b 0.018cm solid" fo:border-bottom="#c3d69b 0.018cm solid" fo:padding-left="0.19cm" fo:border-left="#c3d69b 0.018cm solid" fo:padding-right="0.19cm" fo:border-right="#c3d69b 0.018cm solid" fo:wrap-option="wrap"/>
    </style:style>
    <style:style style:name="P678" style:family="paragraph" style:parent-style-name="Normal">
      <style:paragraph-properties fo:line-height="110%" fo:margin-top="0cm"/>
    </style:style>
    <style:style style:name="T678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678_2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Row109" style:family="table-row"/>
    <style:style style:name="Cell363" style:family="table-cell">
      <style:table-cell-properties fo:background-color="#eaf1dd" style:vertical-align="top" fo:border-top="#c3d69b 0.018cm solid" fo:border-bottom="#c3d69b 0.018cm solid" fo:padding-left="0.19cm" fo:border-left="#c3d69b 0.018cm solid" fo:padding-right="0.19cm" fo:border-right="#c3d69b 0.018cm solid" fo:wrap-option="wrap"/>
    </style:style>
    <style:style style:name="P679" style:family="paragraph" style:parent-style-name="Normal">
      <style:paragraph-properties fo:text-align="left" fo:line-height="110%" fo:margin-top="0cm"/>
    </style:style>
    <style:style style:name="T679_1" style:family="text"/>
    <style:style style:name="T679_2" style:family="text" style:parent-style-name="Internet_20_link">
      <style:text-properties fo:color="#0000ff" style:font-name="Arial" style:font-name-asian="Arial" style:font-name-complex="Arial" fo:language="en" fo:language-asian="ja" fo:language-complex="ar" fo:country="GB" fo:country-asian="JP" fo:country-complex="SA" fo:font-weight="bold" style:font-weight-asian="bold" style:font-weight-complex="bold" style:text-underline-style="solid" style:text-underline-color="font-color"/>
    </style:style>
    <style:style style:name="Cell364" style:family="table-cell">
      <style:table-cell-properties fo:background-color="#eaf1dd" style:vertical-align="top" fo:border-top="#c3d69b 0.018cm solid" fo:border-bottom="#c3d69b 0.018cm solid" fo:padding-left="0.19cm" fo:border-left="#c3d69b 0.018cm solid" fo:padding-right="0.19cm" fo:border-right="#c3d69b 0.018cm solid" fo:wrap-option="wrap"/>
    </style:style>
    <style:style style:name="P680" style:family="paragraph" style:parent-style-name="Normal">
      <style:paragraph-properties fo:text-align="left" fo:line-height="110%" fo:margin-top="0cm"/>
    </style:style>
    <style:style style:name="T680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Cell365" style:family="table-cell">
      <style:table-cell-properties fo:background-color="#eaf1dd" style:vertical-align="top" fo:border-top="#c3d69b 0.018cm solid" fo:border-bottom="#c3d69b 0.018cm solid" fo:padding-left="0.19cm" fo:border-left="#c3d69b 0.018cm solid" fo:padding-right="0.19cm" fo:border-right="#c3d69b 0.018cm solid" fo:wrap-option="wrap"/>
    </style:style>
    <style:style style:name="P681" style:family="paragraph" style:parent-style-name="Normal">
      <style:paragraph-properties fo:line-height="110%" fo:margin-top="0cm"/>
    </style:style>
    <style:style style:name="T681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Row110" style:family="table-row"/>
    <style:style style:name="Cell366" style:family="table-cell">
      <style:table-cell-properties style:vertical-align="top" fo:border-top="#c3d69b 0.018cm solid" fo:border-bottom="#c3d69b 0.018cm solid" fo:padding-left="0.19cm" fo:border-left="#c3d69b 0.018cm solid" fo:padding-right="0.19cm" fo:border-right="#c3d69b 0.018cm solid" fo:wrap-option="wrap"/>
    </style:style>
    <style:style style:name="P682" style:family="paragraph" style:parent-style-name="Normal">
      <style:paragraph-properties fo:text-align="left" fo:line-height="110%" fo:margin-top="0cm"/>
    </style:style>
    <style:style style:name="T682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 fo:font-weight="bold" style:font-weight-asian="bold" style:font-weight-complex="bold"/>
    </style:style>
    <style:style style:name="T682_2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 fo:font-weight="bold" style:font-weight-asian="bold" style:font-weight-complex="bold"/>
    </style:style>
    <style:style style:name="Cell367" style:family="table-cell">
      <style:table-cell-properties style:vertical-align="top" fo:border-top="#c3d69b 0.018cm solid" fo:border-bottom="#c3d69b 0.018cm solid" fo:padding-left="0.19cm" fo:border-left="#c3d69b 0.018cm solid" fo:padding-right="0.19cm" fo:border-right="#c3d69b 0.018cm solid" fo:wrap-option="wrap"/>
    </style:style>
    <style:style style:name="P683" style:family="paragraph" style:parent-style-name="Normal">
      <style:paragraph-properties fo:text-align="left" fo:line-height="110%" fo:margin-top="0cm"/>
    </style:style>
    <style:style style:name="T683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Cell368" style:family="table-cell">
      <style:table-cell-properties style:vertical-align="top" fo:border-top="#c3d69b 0.018cm solid" fo:border-bottom="#c3d69b 0.018cm solid" fo:padding-left="0.19cm" fo:border-left="#c3d69b 0.018cm solid" fo:padding-right="0.19cm" fo:border-right="#c3d69b 0.018cm solid" fo:wrap-option="wrap"/>
    </style:style>
    <style:style style:name="P684" style:family="paragraph" style:parent-style-name="Normal">
      <style:paragraph-properties fo:line-height="110%" fo:margin-top="0cm"/>
    </style:style>
    <style:style style:name="T684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Row111" style:family="table-row"/>
    <style:style style:name="Cell369" style:family="table-cell">
      <style:table-cell-properties fo:background-color="#eaf1dd" style:vertical-align="top" fo:border-top="#c3d69b 0.018cm solid" fo:border-bottom="#c3d69b 0.018cm solid" fo:padding-left="0.19cm" fo:border-left="#c3d69b 0.018cm solid" fo:padding-right="0.19cm" fo:border-right="#c3d69b 0.018cm solid" fo:wrap-option="wrap"/>
    </style:style>
    <style:style style:name="P685" style:family="paragraph" style:parent-style-name="Normal">
      <style:paragraph-properties fo:text-align="left" fo:line-height="110%" fo:margin-top="0cm"/>
    </style:style>
    <style:style style:name="T685_1" style:family="text"/>
    <style:style style:name="T685_2" style:family="text" style:parent-style-name="Internet_20_link">
      <style:text-properties fo:color="#0000ff" style:font-name="Arial" style:font-name-asian="Arial" style:font-name-complex="Arial" fo:language="en" fo:language-asian="ja" fo:language-complex="ar" fo:country="GB" fo:country-asian="JP" fo:country-complex="SA" fo:font-weight="bold" style:font-weight-asian="bold" style:font-weight-complex="bold" style:text-underline-style="solid" style:text-underline-color="font-color"/>
    </style:style>
    <style:style style:name="Cell370" style:family="table-cell">
      <style:table-cell-properties fo:background-color="#eaf1dd" style:vertical-align="top" fo:border-top="#c3d69b 0.018cm solid" fo:border-bottom="#c3d69b 0.018cm solid" fo:padding-left="0.19cm" fo:border-left="#c3d69b 0.018cm solid" fo:padding-right="0.19cm" fo:border-right="#c3d69b 0.018cm solid" fo:wrap-option="wrap"/>
    </style:style>
    <style:style style:name="P686" style:family="paragraph" style:parent-style-name="Normal">
      <style:paragraph-properties fo:text-align="left" fo:line-height="110%" fo:margin-top="0cm"/>
    </style:style>
    <style:style style:name="T686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Cell371" style:family="table-cell">
      <style:table-cell-properties fo:background-color="#eaf1dd" style:vertical-align="top" fo:border-top="#c3d69b 0.018cm solid" fo:border-bottom="#c3d69b 0.018cm solid" fo:padding-left="0.19cm" fo:border-left="#c3d69b 0.018cm solid" fo:padding-right="0.19cm" fo:border-right="#c3d69b 0.018cm solid" fo:wrap-option="wrap"/>
    </style:style>
    <style:style style:name="P687" style:family="paragraph" style:parent-style-name="Normal">
      <style:paragraph-properties fo:line-height="110%" fo:margin-top="0cm"/>
    </style:style>
    <style:style style:name="T687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687_2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687_3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687_4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687_5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Row112" style:family="table-row"/>
    <style:style style:name="Cell372" style:family="table-cell">
      <style:table-cell-properties style:vertical-align="top" fo:border-top="#c3d69b 0.018cm solid" fo:border-bottom="#c3d69b 0.018cm solid" fo:padding-left="0.19cm" fo:border-left="#c3d69b 0.018cm solid" fo:padding-right="0.19cm" fo:border-right="#c3d69b 0.018cm solid" fo:wrap-option="wrap"/>
    </style:style>
    <style:style style:name="P688" style:family="paragraph" style:parent-style-name="Normal">
      <style:paragraph-properties fo:text-align="left" fo:line-height="110%" fo:margin-top="0cm"/>
    </style:style>
    <style:style style:name="T688_1" style:family="text"/>
    <style:style style:name="T688_2" style:family="text" style:parent-style-name="Internet_20_link">
      <style:text-properties fo:color="#0000ff" style:font-name="Arial" style:font-name-asian="Arial" style:font-name-complex="Arial" fo:language="en" fo:language-asian="ja" fo:language-complex="ar" fo:country="GB" fo:country-asian="JP" fo:country-complex="SA" fo:font-weight="bold" style:font-weight-asian="bold" style:font-weight-complex="bold" style:text-underline-style="solid" style:text-underline-color="font-color"/>
    </style:style>
    <style:style style:name="T688_3" style:family="text" style:parent-style-name="Internet_20_link">
      <style:text-properties style:text-position="super 58%" fo:color="#0000ff" style:font-name="Arial" style:font-name-asian="Arial" style:font-name-complex="Arial" fo:language="en" fo:language-asian="ja" fo:language-complex="ar" fo:country="GB" fo:country-asian="JP" fo:country-complex="SA" fo:font-weight="bold" style:font-weight-asian="bold" style:font-weight-complex="bold" style:text-underline-style="solid" style:text-underline-color="font-color"/>
    </style:style>
    <style:style style:name="T688_4" style:family="text" style:parent-style-name="Internet_20_link">
      <style:text-properties fo:color="#0000ff" style:font-name="Arial" style:font-name-asian="Arial" style:font-name-complex="Arial" fo:language="en" fo:language-asian="ja" fo:language-complex="ar" fo:country="GB" fo:country-asian="JP" fo:country-complex="SA" fo:font-weight="bold" style:font-weight-asian="bold" style:font-weight-complex="bold" style:text-underline-style="solid" style:text-underline-color="font-color"/>
    </style:style>
    <style:style style:name="T688_5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 fo:font-weight="bold" style:font-weight-asian="bold" style:font-weight-complex="bold"/>
    </style:style>
    <style:style style:name="Cell373" style:family="table-cell">
      <style:table-cell-properties style:vertical-align="top" fo:border-top="#c3d69b 0.018cm solid" fo:border-bottom="#c3d69b 0.018cm solid" fo:padding-left="0.19cm" fo:border-left="#c3d69b 0.018cm solid" fo:padding-right="0.19cm" fo:border-right="#c3d69b 0.018cm solid" fo:wrap-option="wrap"/>
    </style:style>
    <style:style style:name="P689" style:family="paragraph" style:parent-style-name="Normal">
      <style:paragraph-properties fo:text-align="left" fo:line-height="110%" fo:margin-top="0cm"/>
    </style:style>
    <style:style style:name="T689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Cell374" style:family="table-cell">
      <style:table-cell-properties style:vertical-align="top" fo:border-top="#c3d69b 0.018cm solid" fo:border-bottom="#c3d69b 0.018cm solid" fo:padding-left="0.19cm" fo:border-left="#c3d69b 0.018cm solid" fo:padding-right="0.19cm" fo:border-right="#c3d69b 0.018cm solid" fo:wrap-option="wrap"/>
    </style:style>
    <style:style style:name="P690" style:family="paragraph" style:parent-style-name="Normal">
      <style:paragraph-properties fo:line-height="110%" fo:margin-top="0cm"/>
    </style:style>
    <style:style style:name="T690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690_2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690_3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690_4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Row113" style:family="table-row"/>
    <style:style style:name="Cell375" style:family="table-cell">
      <style:table-cell-properties fo:background-color="#eaf1dd" style:vertical-align="top" fo:border-top="#c3d69b 0.018cm solid" fo:border-bottom="#c3d69b 0.018cm solid" fo:padding-left="0.19cm" fo:border-left="#c3d69b 0.018cm solid" fo:padding-right="0.19cm" fo:border-right="#c3d69b 0.018cm solid" fo:wrap-option="wrap"/>
    </style:style>
    <style:style style:name="P691" style:family="paragraph" style:parent-style-name="Normal">
      <style:paragraph-properties fo:text-align="left" fo:line-height="110%" fo:margin-top="0cm"/>
    </style:style>
    <style:style style:name="T691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 fo:font-weight="bold" style:font-weight-asian="bold" style:font-weight-complex="bold"/>
    </style:style>
    <style:style style:name="Cell376" style:family="table-cell">
      <style:table-cell-properties fo:background-color="#eaf1dd" style:vertical-align="top" fo:border-top="#c3d69b 0.018cm solid" fo:border-bottom="#c3d69b 0.018cm solid" fo:padding-left="0.19cm" fo:border-left="#c3d69b 0.018cm solid" fo:padding-right="0.19cm" fo:border-right="#c3d69b 0.018cm solid" fo:wrap-option="wrap"/>
    </style:style>
    <style:style style:name="P692" style:family="paragraph" style:parent-style-name="Normal">
      <style:paragraph-properties fo:text-align="left" fo:line-height="110%" fo:margin-top="0cm"/>
    </style:style>
    <style:style style:name="T692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Cell377" style:family="table-cell">
      <style:table-cell-properties fo:background-color="#eaf1dd" style:vertical-align="top" fo:border-top="#c3d69b 0.018cm solid" fo:border-bottom="#c3d69b 0.018cm solid" fo:padding-left="0.19cm" fo:border-left="#c3d69b 0.018cm solid" fo:padding-right="0.19cm" fo:border-right="#c3d69b 0.018cm solid" fo:wrap-option="wrap"/>
    </style:style>
    <style:style style:name="P693" style:family="paragraph" style:parent-style-name="Normal">
      <style:paragraph-properties fo:line-height="110%" fo:margin-top="0cm"/>
    </style:style>
    <style:style style:name="T693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693_2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Row114" style:family="table-row"/>
    <style:style style:name="Cell378" style:family="table-cell">
      <style:table-cell-properties style:vertical-align="top" fo:border-top="#c3d69b 0.018cm solid" fo:border-bottom="#c3d69b 0.018cm solid" fo:padding-left="0.19cm" fo:border-left="#c3d69b 0.018cm solid" fo:padding-right="0.19cm" fo:border-right="#c3d69b 0.018cm solid" fo:wrap-option="wrap"/>
    </style:style>
    <style:style style:name="P694" style:family="paragraph" style:parent-style-name="Normal">
      <style:paragraph-properties fo:text-align="left" fo:line-height="110%" fo:margin-top="0cm"/>
    </style:style>
    <style:style style:name="T694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 fo:font-weight="bold" style:font-weight-asian="bold" style:font-weight-complex="bold"/>
    </style:style>
    <style:style style:name="Cell379" style:family="table-cell">
      <style:table-cell-properties style:vertical-align="top" fo:border-top="#c3d69b 0.018cm solid" fo:border-bottom="#c3d69b 0.018cm solid" fo:padding-left="0.19cm" fo:border-left="#c3d69b 0.018cm solid" fo:padding-right="0.19cm" fo:border-right="#c3d69b 0.018cm solid" fo:wrap-option="wrap"/>
    </style:style>
    <style:style style:name="P695" style:family="paragraph" style:parent-style-name="Normal">
      <style:paragraph-properties fo:text-align="left" fo:line-height="110%" fo:margin-top="0cm"/>
    </style:style>
    <style:style style:name="T695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Cell380" style:family="table-cell">
      <style:table-cell-properties style:vertical-align="top" fo:border-top="#c3d69b 0.018cm solid" fo:border-bottom="#c3d69b 0.018cm solid" fo:padding-left="0.19cm" fo:border-left="#c3d69b 0.018cm solid" fo:padding-right="0.19cm" fo:border-right="#c3d69b 0.018cm solid" fo:wrap-option="wrap"/>
    </style:style>
    <style:style style:name="P696" style:family="paragraph" style:parent-style-name="Normal">
      <style:paragraph-properties fo:line-height="110%" fo:margin-top="0cm"/>
    </style:style>
    <style:style style:name="T696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696_2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696_3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696_4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696_5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Row115" style:family="table-row"/>
    <style:style style:name="Cell381" style:family="table-cell">
      <style:table-cell-properties fo:background-color="#eaf1dd" style:vertical-align="top" fo:border-top="#c3d69b 0.018cm solid" fo:border-bottom="#c3d69b 0.018cm solid" fo:padding-left="0.19cm" fo:border-left="#c3d69b 0.018cm solid" fo:padding-right="0.19cm" fo:border-right="#c3d69b 0.018cm solid" fo:wrap-option="wrap"/>
    </style:style>
    <style:style style:name="P697" style:family="paragraph" style:parent-style-name="Normal">
      <style:paragraph-properties fo:text-align="left" fo:line-height="110%" fo:margin-top="0cm"/>
    </style:style>
    <style:style style:name="T697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 fo:font-weight="bold" style:font-weight-asian="bold" style:font-weight-complex="bold"/>
    </style:style>
    <style:style style:name="Cell382" style:family="table-cell">
      <style:table-cell-properties fo:background-color="#eaf1dd" style:vertical-align="top" fo:border-top="#c3d69b 0.018cm solid" fo:border-bottom="#c3d69b 0.018cm solid" fo:padding-left="0.19cm" fo:border-left="#c3d69b 0.018cm solid" fo:padding-right="0.19cm" fo:border-right="#c3d69b 0.018cm solid" fo:wrap-option="wrap"/>
    </style:style>
    <style:style style:name="P698" style:family="paragraph" style:parent-style-name="Normal">
      <style:paragraph-properties fo:text-align="left" fo:line-height="110%" fo:margin-top="0cm"/>
    </style:style>
    <style:style style:name="T698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Cell383" style:family="table-cell">
      <style:table-cell-properties fo:background-color="#eaf1dd" style:vertical-align="top" fo:border-top="#c3d69b 0.018cm solid" fo:border-bottom="#c3d69b 0.018cm solid" fo:padding-left="0.19cm" fo:border-left="#c3d69b 0.018cm solid" fo:padding-right="0.19cm" fo:border-right="#c3d69b 0.018cm solid" fo:wrap-option="wrap"/>
    </style:style>
    <style:style style:name="P699" style:family="paragraph" style:parent-style-name="Normal">
      <style:paragraph-properties fo:line-height="110%" fo:margin-top="0cm"/>
    </style:style>
    <style:style style:name="T699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699_2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Row116" style:family="table-row"/>
    <style:style style:name="Cell384" style:family="table-cell">
      <style:table-cell-properties style:vertical-align="top" fo:border-top="#c3d69b 0.018cm solid" fo:border-bottom="#c3d69b 0.018cm solid" fo:padding-left="0.19cm" fo:border-left="#c3d69b 0.018cm solid" fo:padding-right="0.19cm" fo:border-right="#c3d69b 0.018cm solid" fo:wrap-option="wrap"/>
    </style:style>
    <style:style style:name="P700" style:family="paragraph" style:parent-style-name="Normal">
      <style:paragraph-properties fo:text-align="left" fo:line-height="110%" fo:margin-top="0cm"/>
    </style:style>
    <style:style style:name="T700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 fo:font-weight="bold" style:font-weight-asian="bold" style:font-weight-complex="bold"/>
    </style:style>
    <style:style style:name="Cell385" style:family="table-cell">
      <style:table-cell-properties style:vertical-align="top" fo:border-top="#c3d69b 0.018cm solid" fo:border-bottom="#c3d69b 0.018cm solid" fo:padding-left="0.19cm" fo:border-left="#c3d69b 0.018cm solid" fo:padding-right="0.19cm" fo:border-right="#c3d69b 0.018cm solid" fo:wrap-option="wrap"/>
    </style:style>
    <style:style style:name="P701" style:family="paragraph" style:parent-style-name="Normal">
      <style:paragraph-properties fo:text-align="left" fo:line-height="110%" fo:margin-top="0cm"/>
    </style:style>
    <style:style style:name="T701_1" style:family="text">
      <style:text-properties fo:color="#404040" style:font-name="Arial" style:font-name-asian="Arial" style:font-name-complex="Arial" fo:language="sv" fo:language-asian="ja" fo:language-complex="ar" fo:country="SE" fo:country-asian="JP" fo:country-complex="SA"/>
    </style:style>
    <style:style style:name="Cell386" style:family="table-cell">
      <style:table-cell-properties style:vertical-align="top" fo:border-top="#c3d69b 0.018cm solid" fo:border-bottom="#c3d69b 0.018cm solid" fo:padding-left="0.19cm" fo:border-left="#c3d69b 0.018cm solid" fo:padding-right="0.19cm" fo:border-right="#c3d69b 0.018cm solid" fo:wrap-option="wrap"/>
    </style:style>
    <style:style style:name="P702" style:family="paragraph" style:parent-style-name="Normal">
      <style:paragraph-properties fo:line-height="110%" fo:margin-top="0cm"/>
    </style:style>
    <style:style style:name="T702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702_2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Row117" style:family="table-row"/>
    <style:style style:name="Cell387" style:family="table-cell">
      <style:table-cell-properties fo:background-color="#eaf1dd" style:vertical-align="top" fo:border-top="#c3d69b 0.018cm solid" fo:border-bottom="#c3d69b 0.018cm solid" fo:padding-left="0.19cm" fo:border-left="#c3d69b 0.018cm solid" fo:padding-right="0.19cm" fo:border-right="#c3d69b 0.018cm solid" fo:wrap-option="wrap"/>
    </style:style>
    <style:style style:name="P703" style:family="paragraph" style:parent-style-name="Normal">
      <style:paragraph-properties fo:text-align="left" fo:line-height="110%" fo:margin-top="0cm"/>
    </style:style>
    <style:style style:name="T703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 fo:font-weight="bold" style:font-weight-asian="bold" style:font-weight-complex="bold"/>
    </style:style>
    <style:style style:name="Cell388" style:family="table-cell">
      <style:table-cell-properties fo:background-color="#eaf1dd" style:vertical-align="top" fo:border-top="#c3d69b 0.018cm solid" fo:border-bottom="#c3d69b 0.018cm solid" fo:padding-left="0.19cm" fo:border-left="#c3d69b 0.018cm solid" fo:padding-right="0.19cm" fo:border-right="#c3d69b 0.018cm solid" fo:wrap-option="wrap"/>
    </style:style>
    <style:style style:name="P704" style:family="paragraph" style:parent-style-name="Normal">
      <style:paragraph-properties fo:text-align="left" fo:line-height="110%" fo:margin-top="0cm"/>
    </style:style>
    <style:style style:name="T704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Cell389" style:family="table-cell">
      <style:table-cell-properties fo:background-color="#eaf1dd" style:vertical-align="top" fo:border-top="#c3d69b 0.018cm solid" fo:border-bottom="#c3d69b 0.018cm solid" fo:padding-left="0.19cm" fo:border-left="#c3d69b 0.018cm solid" fo:padding-right="0.19cm" fo:border-right="#c3d69b 0.018cm solid" fo:wrap-option="wrap"/>
    </style:style>
    <style:style style:name="P705" style:family="paragraph" style:parent-style-name="Normal">
      <style:paragraph-properties fo:line-height="110%" fo:margin-top="0cm"/>
    </style:style>
    <style:style style:name="T705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Row118" style:family="table-row"/>
    <style:style style:name="Cell390" style:family="table-cell">
      <style:table-cell-properties style:vertical-align="top" fo:border-top="#c3d69b 0.018cm solid" fo:border-bottom="#c3d69b 0.018cm solid" fo:padding-left="0.19cm" fo:border-left="#c3d69b 0.018cm solid" fo:padding-right="0.19cm" fo:border-right="#c3d69b 0.018cm solid" fo:wrap-option="wrap"/>
    </style:style>
    <style:style style:name="P706" style:family="paragraph" style:parent-style-name="Normal">
      <style:paragraph-properties fo:text-align="left" fo:line-height="110%" fo:margin-top="0cm"/>
    </style:style>
    <style:style style:name="T706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 fo:font-weight="bold" style:font-weight-asian="bold" style:font-weight-complex="bold"/>
    </style:style>
    <style:style style:name="Cell391" style:family="table-cell">
      <style:table-cell-properties style:vertical-align="top" fo:border-top="#c3d69b 0.018cm solid" fo:border-bottom="#c3d69b 0.018cm solid" fo:padding-left="0.19cm" fo:border-left="#c3d69b 0.018cm solid" fo:padding-right="0.19cm" fo:border-right="#c3d69b 0.018cm solid" fo:wrap-option="wrap"/>
    </style:style>
    <style:style style:name="P707" style:family="paragraph" style:parent-style-name="Normal">
      <style:paragraph-properties fo:text-align="left" fo:line-height="110%" fo:margin-top="0cm"/>
    </style:style>
    <style:style style:name="T707_1" style:family="text">
      <style:text-properties fo:color="#404040" style:font-name="Arial" style:font-name-asian="Arial" style:font-name-complex="Arial" fo:language="de" fo:language-asian="ja" fo:language-complex="ar" fo:country="DE" fo:country-asian="JP" fo:country-complex="SA"/>
    </style:style>
    <style:style style:name="Cell392" style:family="table-cell">
      <style:table-cell-properties style:vertical-align="top" fo:border-top="#c3d69b 0.018cm solid" fo:border-bottom="#c3d69b 0.018cm solid" fo:padding-left="0.19cm" fo:border-left="#c3d69b 0.018cm solid" fo:padding-right="0.19cm" fo:border-right="#c3d69b 0.018cm solid" fo:wrap-option="wrap"/>
    </style:style>
    <style:style style:name="P708" style:family="paragraph" style:parent-style-name="Normal">
      <style:paragraph-properties fo:line-height="110%" fo:margin-top="0cm"/>
    </style:style>
    <style:style style:name="T708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708_2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708_3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708_4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708_5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P709" style:family="paragraph" style:parent-style-name="Normal">
      <style:paragraph-properties fo:line-height="110%" fo:margin-top="0cm"/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Row119" style:family="table-row"/>
    <style:style style:name="Cell393" style:family="table-cell">
      <style:table-cell-properties fo:background-color="#eaf1dd" style:vertical-align="top" fo:border-top="#c3d69b 0.018cm solid" fo:border-bottom="#c3d69b 0.018cm solid" fo:padding-left="0.19cm" fo:border-left="#c3d69b 0.018cm solid" fo:padding-right="0.19cm" fo:border-right="#c3d69b 0.018cm solid" fo:wrap-option="wrap"/>
    </style:style>
    <style:style style:name="P710" style:family="paragraph" style:parent-style-name="Normal">
      <style:paragraph-properties fo:text-align="left" fo:line-height="110%" fo:margin-top="0cm"/>
    </style:style>
    <style:style style:name="T710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 fo:font-weight="bold" style:font-weight-asian="bold" style:font-weight-complex="bold"/>
    </style:style>
    <style:style style:name="Cell394" style:family="table-cell">
      <style:table-cell-properties fo:background-color="#eaf1dd" style:vertical-align="top" fo:border-top="#c3d69b 0.018cm solid" fo:border-bottom="#c3d69b 0.018cm solid" fo:padding-left="0.19cm" fo:border-left="#c3d69b 0.018cm solid" fo:padding-right="0.19cm" fo:border-right="#c3d69b 0.018cm solid" fo:wrap-option="wrap"/>
    </style:style>
    <style:style style:name="P711" style:family="paragraph" style:parent-style-name="Normal">
      <style:paragraph-properties fo:text-align="left" fo:line-height="110%" fo:margin-top="0cm"/>
    </style:style>
    <style:style style:name="T711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Cell395" style:family="table-cell">
      <style:table-cell-properties fo:background-color="#eaf1dd" style:vertical-align="top" fo:border-top="#c3d69b 0.018cm solid" fo:border-bottom="#c3d69b 0.018cm solid" fo:padding-left="0.19cm" fo:border-left="#c3d69b 0.018cm solid" fo:padding-right="0.19cm" fo:border-right="#c3d69b 0.018cm solid" fo:wrap-option="wrap"/>
    </style:style>
    <style:style style:name="P712" style:family="paragraph" style:parent-style-name="Normal">
      <style:paragraph-properties fo:line-height="110%" fo:margin-top="0cm"/>
    </style:style>
    <style:style style:name="T712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712_2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712_3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712_4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712_5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Row120" style:family="table-row"/>
    <style:style style:name="Cell396" style:family="table-cell">
      <style:table-cell-properties style:vertical-align="top" fo:border-top="#c3d69b 0.018cm solid" fo:border-bottom="#c3d69b 0.018cm solid" fo:padding-left="0.19cm" fo:border-left="#c3d69b 0.018cm solid" fo:padding-right="0.19cm" fo:border-right="#c3d69b 0.018cm solid" fo:wrap-option="wrap"/>
    </style:style>
    <style:style style:name="P713" style:family="paragraph" style:parent-style-name="Normal">
      <style:paragraph-properties fo:text-align="left" fo:line-height="110%" fo:margin-top="0cm"/>
    </style:style>
    <style:style style:name="T713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 fo:font-weight="bold" style:font-weight-asian="bold" style:font-weight-complex="bold"/>
    </style:style>
    <style:style style:name="Cell397" style:family="table-cell">
      <style:table-cell-properties style:vertical-align="top" fo:border-top="#c3d69b 0.018cm solid" fo:border-bottom="#c3d69b 0.018cm solid" fo:padding-left="0.19cm" fo:border-left="#c3d69b 0.018cm solid" fo:padding-right="0.19cm" fo:border-right="#c3d69b 0.018cm solid" fo:wrap-option="wrap"/>
    </style:style>
    <style:style style:name="P714" style:family="paragraph" style:parent-style-name="Normal">
      <style:paragraph-properties fo:text-align="left" fo:line-height="110%" fo:margin-top="0cm"/>
    </style:style>
    <style:style style:name="T714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Cell398" style:family="table-cell">
      <style:table-cell-properties style:vertical-align="top" fo:border-top="#c3d69b 0.018cm solid" fo:border-bottom="#c3d69b 0.018cm solid" fo:padding-left="0.19cm" fo:border-left="#c3d69b 0.018cm solid" fo:padding-right="0.19cm" fo:border-right="#c3d69b 0.018cm solid" fo:wrap-option="wrap"/>
    </style:style>
    <style:style style:name="P715" style:family="paragraph" style:parent-style-name="Normal">
      <style:paragraph-properties fo:line-height="110%" fo:margin-top="0cm"/>
    </style:style>
    <style:style style:name="T715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715_2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715_3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715_4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715_5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715_6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Row121" style:family="table-row"/>
    <style:style style:name="Cell399" style:family="table-cell">
      <style:table-cell-properties fo:background-color="#eaf1dd" style:vertical-align="top" fo:border-top="#c3d69b 0.018cm solid" fo:border-bottom="#c3d69b 0.018cm solid" fo:padding-left="0.19cm" fo:border-left="#c3d69b 0.018cm solid" fo:padding-right="0.19cm" fo:border-right="#c3d69b 0.018cm solid" fo:wrap-option="wrap"/>
    </style:style>
    <style:style style:name="P716" style:family="paragraph" style:parent-style-name="Normal">
      <style:paragraph-properties fo:text-align="left" fo:line-height="110%" fo:margin-top="0cm"/>
    </style:style>
    <style:style style:name="T716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 fo:font-weight="bold" style:font-weight-asian="bold" style:font-weight-complex="bold"/>
    </style:style>
    <style:style style:name="Cell400" style:family="table-cell">
      <style:table-cell-properties fo:background-color="#eaf1dd" style:vertical-align="top" fo:border-top="#c3d69b 0.018cm solid" fo:border-bottom="#c3d69b 0.018cm solid" fo:padding-left="0.19cm" fo:border-left="#c3d69b 0.018cm solid" fo:padding-right="0.19cm" fo:border-right="#c3d69b 0.018cm solid" fo:wrap-option="wrap"/>
    </style:style>
    <style:style style:name="P717" style:family="paragraph" style:parent-style-name="Normal">
      <style:paragraph-properties fo:text-align="left" fo:line-height="110%" fo:margin-top="0cm"/>
    </style:style>
    <style:style style:name="T717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Cell401" style:family="table-cell">
      <style:table-cell-properties fo:background-color="#eaf1dd" style:vertical-align="top" fo:border-top="#c3d69b 0.018cm solid" fo:border-bottom="#c3d69b 0.018cm solid" fo:padding-left="0.19cm" fo:border-left="#c3d69b 0.018cm solid" fo:padding-right="0.19cm" fo:border-right="#c3d69b 0.018cm solid" fo:wrap-option="wrap"/>
    </style:style>
    <style:style style:name="P718" style:family="paragraph" style:parent-style-name="Normal">
      <style:paragraph-properties fo:line-height="110%" fo:margin-top="0cm"/>
    </style:style>
    <style:style style:name="T718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718_2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T718_3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Row122" style:family="table-row">
      <style:table-row-properties style:min-row-height="0.529cm"/>
    </style:style>
    <style:style style:name="Cell402" style:family="table-cell">
      <style:table-cell-properties style:vertical-align="top" fo:border-top="#c3d69b 0.018cm solid" fo:border-bottom="#c3d69b 0.018cm solid" fo:padding-left="0.19cm" fo:border-left="#c3d69b 0.018cm solid" fo:padding-right="0.19cm" fo:border-right="#c3d69b 0.018cm solid" fo:wrap-option="wrap"/>
    </style:style>
    <style:style style:name="P719" style:family="paragraph" style:parent-style-name="Normal">
      <style:paragraph-properties fo:text-align="left" fo:line-height="110%"/>
    </style:style>
    <style:style style:name="T719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 fo:font-weight="bold" style:font-weight-asian="bold" style:font-weight-complex="bold"/>
    </style:style>
    <style:style style:name="Cell403" style:family="table-cell">
      <style:table-cell-properties style:vertical-align="top" fo:border-top="#c3d69b 0.018cm solid" fo:border-bottom="#c3d69b 0.018cm solid" fo:padding-left="0.19cm" fo:border-left="#c3d69b 0.018cm solid" fo:padding-right="0.19cm" fo:border-right="#c3d69b 0.018cm solid" fo:wrap-option="wrap"/>
    </style:style>
    <style:style style:name="P720" style:family="paragraph" style:parent-style-name="Normal">
      <style:paragraph-properties fo:text-align="left" fo:line-height="110%"/>
    </style:style>
    <style:style style:name="T720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Cell404" style:family="table-cell">
      <style:table-cell-properties style:vertical-align="top" fo:border-top="#c3d69b 0.018cm solid" fo:border-bottom="#c3d69b 0.018cm solid" fo:padding-left="0.19cm" fo:border-left="#c3d69b 0.018cm solid" fo:padding-right="0.19cm" fo:border-right="#c3d69b 0.018cm solid" fo:wrap-option="wrap"/>
    </style:style>
    <style:style style:name="P721" style:family="paragraph" style:parent-style-name="Normal">
      <style:paragraph-properties fo:line-height="110%" fo:margin-top="0cm"/>
    </style:style>
    <style:style style:name="T721_1" style:family="text">
      <style:text-properties fo:color="#404040" style:font-name="Arial" style:font-name-asian="Arial" style:font-name-complex="Arial" fo:language="en" fo:language-asian="ja" fo:language-complex="ar" fo:country="GB" fo:country-asian="JP" fo:country-complex="SA"/>
    </style:style>
    <style:style style:name="P722" style:family="paragraph" style:parent-style-name="Normal"/>
  </office:automatic-styles>
  <office:body>
    <office:text>
      <text:tracked-changes text:track-changes="true"/>
      <text:p text:style-name="P1"><text:span text:style-name="T1_1">Annual<text:s/>Review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4">
            <text:p text:style-name="P2"><text:span text:style-name="T2_1">Title:<text:s/>Frontier<text:s/>Technologies<text:s/>Hub<text:s/>–<text:s/>Testing<text:s/>New<text:s/>Solutions<text:s/>for<text:s/>Global<text:s/>Development<text:s/>and<text:s/>Diplomacy</text:span></text:p>
          </table:table-cell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3"><text:span text:style-name="T3_1">Programme<text:s/>Value:</text:span><text:span text:style-name="T3_2"><text:tab/></text:span><text:span text:style-name="T3_3">£</text:span><text:span text:style-name="T3_4">4,900,000</text:span></text:p>
            <text:p text:style-name="P4"><text:span text:style-name="T4_1"><text:s text:c="4"/></text:span><text:span text:style-name="T4_2">ODA:</text:span><text:span text:style-name="T4_3"><text:tab/></text:span><text:span text:style-name="T4_4">£4,285,000</text:span></text:p>
            <text:p text:style-name="P5"><text:span text:style-name="T5_1"><text:s text:c="4"/></text:span><text:span text:style-name="T5_2">Non-ODA:</text:span><text:span text:style-name="T5_3"><text:tab/></text:span><text:span text:style-name="T5_4"><text:s text:c="3"/></text:span><text:span text:style-name="T5_5">£</text:span><text:span text:style-name="T5_6">6</text:span><text:span text:style-name="T5_7">15,000</text:span></text:p>
          </table:table-cell>
          <table:covered-table-cell/>
          <table:table-cell table:style-name="Cell3" table:number-columns-spanned="2">
            <text:p text:style-name="P6"><text:span text:style-name="T6_1">Review</text:span><text:span text:style-name="T6_2"><text:s/></text:span><text:span text:style-name="T6_3">Date:<text:s/></text:span><text:span text:style-name="T6_4">13<text:s/>August<text:s/>2026</text:span></text:p>
          </table:table-cell>
          <table:covered-table-cell/>
        </table:table-row>
        <table:table-row table:style-name="Row3">
          <table:table-cell table:style-name="Cell4">
            <text:p text:style-name="P7"><text:span text:style-name="T7_1">Programme<text:s/>Code:<text:s/></text:span><text:span text:style-name="T7_2">400756</text:span></text:p>
          </table:table-cell>
          <table:table-cell table:style-name="Cell5" table:number-columns-spanned="2">
            <text:p text:style-name="P8"><text:span text:style-name="T8_1"><text:s/></text:span><text:span text:style-name="T8_2"><text:s/></text:span><text:span text:style-name="T8_3">AMP<text:s/>Start<text:s/>Date:</text:span><text:span text:style-name="T8_4"><text:s/></text:span><text:span text:style-name="T8_5">20<text:s/>August<text:s/>2025</text:span></text:p>
          </table:table-cell>
          <table:covered-table-cell/>
          <table:table-cell table:style-name="Cell6">
            <text:p text:style-name="P9"><text:span text:style-name="T9_1"><text:s/></text:span><text:span text:style-name="T9_2"><text:s/></text:span><text:span text:style-name="T9_3">AMP<text:s/>End<text:s/>Date:</text:span><text:span text:style-name="T9_4"><text:s/></text:span><text:span text:style-name="T9_5">31<text:s/>March<text:s/>2028</text:span></text:p>
          </table:table-cell>
        </table:table-row>
      </table:table>
      <text:p text:style-name="P10"/>
      <text:h text:style-name="P11" text:outline-level="4"><text:span text:style-name="T11_1">Summary<text:s/>of<text:s/>Programme<text:s/>Performance</text:span></text:h>
      <table:table table:style-name="Table2">
        <table:table-column table:style-name="Column5"/>
        <table:table-column table:style-name="Column6"/>
        <table:table-column table:style-name="Column7"/>
        <table:table-column table:style-name="Column8"/>
        <table:table-row table:style-name="Row4">
          <table:table-cell table:style-name="Cell7">
            <text:p text:style-name="P12"><text:span text:style-name="T12_1">Year</text:span></text:p>
          </table:table-cell>
          <table:table-cell table:style-name="Cell8">
            <text:p text:style-name="P13"><text:span text:style-name="T13_1">2026</text:span></text:p>
          </table:table-cell>
          <table:table-cell table:style-name="Cell9">
            <text:p text:style-name="P14"><text:span text:style-name="T14_1">2027</text:span></text:p>
          </table:table-cell>
          <table:table-cell table:style-name="Cell10">
            <text:p text:style-name="P15"><text:span text:style-name="T15_1">2028</text:span></text:p>
          </table:table-cell>
        </table:table-row>
        <table:table-row table:style-name="Row5">
          <table:table-cell table:style-name="Cell11">
            <text:p text:style-name="P16"><text:span text:style-name="T16_1">Overall<text:s/>Output<text:s/>Score</text:span></text:p>
          </table:table-cell>
          <table:table-cell table:style-name="Cell12">
            <text:p text:style-name="P17"><text:span text:style-name="T17_1">A</text:span></text:p>
          </table:table-cell>
          <table:table-cell table:style-name="Cell13">
            <text:p text:style-name="P18"/>
          </table:table-cell>
          <table:table-cell table:style-name="Cell14">
            <text:p text:style-name="P19"/>
          </table:table-cell>
        </table:table-row>
        <table:table-row table:style-name="Row6">
          <table:table-cell table:style-name="Cell15">
            <text:p text:style-name="P20"><text:span text:style-name="T20_1">Risk<text:s/>Rating<text:s/></text:span></text:p>
          </table:table-cell>
          <table:table-cell table:style-name="Cell16">
            <text:p text:style-name="P21"><text:span text:style-name="T21_1">Moderate</text:span></text:p>
          </table:table-cell>
          <table:table-cell table:style-name="Cell17">
            <text:p text:style-name="P22"/>
          </table:table-cell>
          <table:table-cell table:style-name="Cell18">
            <text:p text:style-name="P23"/>
          </table:table-cell>
        </table:table-row>
      </table:table>
      <text:p text:style-name="P24"/>
      <table:table table:style-name="Table3">
        <table:table-column table:style-name="Column9"/>
        <table:table-column table:style-name="Column10"/>
        <table:table-row table:style-name="Row7">
          <table:table-cell table:style-name="Cell19">
            <text:p text:style-name="P25"><text:span text:style-name="T25_1">DevTracker<text:s/>Link<text:s/>to<text:s/>Business<text:s/>Case:<text:s/></text:span></text:p>
          </table:table-cell>
          <table:table-cell table:style-name="Cell20">
            <text:p text:style-name="P26"><text:span text:style-name="T26_1"><text:a xlink:type="simple" xlink:href="https://view.officeapps.live.com/op/view.aspx?src=https%3A%2F%2Fiati.fcdo.gov.uk%2Fiati_documents%2FS40075615.odt&amp;wdOrigin=BROWSELINK"><text:span text:style-name="T26_2">S40075615.odt</text:span></text:a></text:span></text:p>
          </table:table-cell>
        </table:table-row>
        <table:table-row table:style-name="Row8">
          <table:table-cell table:style-name="Cell21">
            <text:p text:style-name="P27"><text:span text:style-name="T27_1">DevTracker<text:s/>Link<text:s/>to<text:s/>results<text:s/>framework:<text:s/></text:span></text:p>
          </table:table-cell>
          <table:table-cell table:style-name="Cell22">
            <text:p text:style-name="P28"><text:span text:style-name="T28_1">Pending<text:s/>publication</text:span></text:p>
          </table:table-cell>
        </table:table-row>
      </table:table>
      <text:p text:style-name="P29"/>
      <text:h text:style-name="P30" text:outline-level="4"><text:span text:style-name="T30_1">Contents</text:span></text:h>
      <text:table-of-content>
        <text:table-of-content-source text:outline-level="1">
          <text:index-title-template/>
          <text:table-of-content-entry-template text:outline-level="1" text:style-name="Toc_20_1">
            <text:index-entry-chapter/>
            <text:index-entry-text/>
            <text:index-entry-tab-stop style:type="right" style:leader-char="."/>
            <text:index-entry-page-number/>
          </text:table-of-content-entry-template>
        </text:table-of-content-source>
        <text:index-body>
          <text:p text:style-name="P31"><text:a xlink:type="simple" xlink:href="#_Toc237356063"><text:span text:style-name="T31_1">A.<text:s/>SUMMARY<text:s/>AND<text:s/>OVERVIEW</text:span><text:span text:style-name="T31_2"><text:tab/></text:span><text:bookmark-ref text:reference-format="page" text:ref-name="_Toc237356063">2</text:bookmark-ref></text:a></text:p>
          <text:p text:style-name="P32"><text:a xlink:type="simple" xlink:href="#_Toc237356064"><text:span text:style-name="T32_1">B.<text:s/>THEORY<text:s/>OF<text:s/>CHANGE<text:s/>AND<text:s/>PROGRESS<text:s/>TOWARDS<text:s/>OUTCOMES</text:span><text:span text:style-name="T32_2"><text:tab/></text:span><text:bookmark-ref text:reference-format="page" text:ref-name="_Toc237356064">9</text:bookmark-ref></text:a></text:p>
          <text:p text:style-name="P33"><text:a xlink:type="simple" xlink:href="#_Toc237356065"><text:span text:style-name="T33_1">C.<text:s/>DETAILED<text:s/>OUTPUT<text:s/>SCORING</text:span><text:span text:style-name="T33_2"><text:tab/></text:span><text:bookmark-ref text:reference-format="page" text:ref-name="_Toc237356065">13</text:bookmark-ref></text:a></text:p>
          <text:p text:style-name="P34"><text:a xlink:type="simple" xlink:href="#_Toc237356066"><text:span text:style-name="T34_1">D.<text:s/>VALUE<text:s/>FOR<text:s/>MONEY</text:span><text:span text:style-name="T34_2"><text:tab/></text:span><text:bookmark-ref text:reference-format="page" text:ref-name="_Toc237356066">26</text:bookmark-ref></text:a></text:p>
          <text:p text:style-name="P35"><text:a xlink:type="simple" xlink:href="#_Toc237356067"><text:span text:style-name="T35_1">E.<text:s/>RISK</text:span><text:span text:style-name="T35_2"><text:tab/></text:span><text:bookmark-ref text:reference-format="page" text:ref-name="_Toc237356067">27</text:bookmark-ref></text:a></text:p>
          <text:p text:style-name="P36"><text:a xlink:type="simple" xlink:href="#_Toc237356068"><text:span text:style-name="T36_1">F.<text:s/>PROGRAMME<text:s/>MANAGEMENT:<text:s/>DELIVERY,<text:s/>COMMERCIAL<text:s/>&amp;<text:s/>FINANCIAL<text:s/>PERFORMANCE</text:span><text:span text:style-name="T36_2"><text:tab/></text:span><text:bookmark-ref text:reference-format="page" text:ref-name="_Toc237356068">28</text:bookmark-ref></text:a></text:p>
          <text:p text:style-name="P37"><text:a xlink:type="simple" xlink:href="#_Toc237356069"><text:span text:style-name="T37_1">G.<text:s/>MONITORING,<text:s/>EVIDENCE<text:s/>AND<text:s/>LEARNING</text:span><text:span text:style-name="T37_2"><text:tab/></text:span><text:bookmark-ref text:reference-format="page" text:ref-name="_Toc237356069">29</text:bookmark-ref></text:a></text:p>
          <text:p text:style-name="P38"><text:a xlink:type="simple" xlink:href="#_Toc237356070"><text:span text:style-name="T38_1">ANNEX<text:s/>1:<text:s/>New<text:s/>pilots<text:s/>started<text:s/>in<text:s/>FT<text:s/>programme<text:s/>(15<text:s/>pilots)</text:span><text:span text:style-name="T38_2"><text:tab/></text:span><text:bookmark-ref text:reference-format="page" text:ref-name="_Toc237356070">30</text:bookmark-ref></text:a></text:p>
          <text:p text:style-name="P39"><text:a xlink:type="simple" xlink:href="#_Toc237356071"><text:span text:style-name="T39_1">ANNEX<text:s/>2:<text:s/>Pilots<text:s/>started<text:s/>in<text:s/>predecessor<text:s/>I2I<text:s/>programme<text:s/>and<text:s/>continued<text:s/>in<text:s/>FT<text:s/>(13<text:s/>pilots)</text:span><text:span text:style-name="T39_2"><text:tab/></text:span><text:bookmark-ref text:reference-format="page" text:ref-name="_Toc237356071">31</text:bookmark-ref></text:a></text:p>
          <text:p text:style-name="P40"><text:a xlink:type="simple" xlink:href="#_Toc237356072"><text:span text:style-name="T40_1">ANNEX<text:s/>3:<text:s text:c="2"/>FT<text:s/>Hub<text:s/></text:span><text:span text:style-name="T40_2">events<text:s/>and<text:s/>learning<text:s/>engagements</text:span><text:span text:style-name="T40_3"><text:tab/></text:span><text:bookmark-ref text:reference-format="page" text:ref-name="_Toc237356072">32</text:bookmark-ref></text:a></text:p>
        </text:index-body>
      </text:table-of-content>
      <text:p text:style-name="P41"/>
      <text:h text:style-name="P42" text:outline-level="1"><text:bookmark-start text:name="_Toc237356063"/><text:span text:style-name="T42_1">A.<text:s/>SUMMARY<text:s/>AND<text:s/>OVERVIEW</text:span><text:bookmark-end text:name="_Toc237356063"/></text:h>
      <text:h text:style-name="P43" text:outline-level="2"><text:bookmark-start text:name="_Toc236054822"/><text:span text:style-name="T43_1">Description<text:s/>of<text:s/>Programme</text:span><text:bookmark-end text:name="_Toc236054822"/></text:h>
      <text:p text:style-name="P44"><text:span text:style-name="T44_1">Interlinked<text:s/>global<text:s/>crises<text:s/>are<text:s/>placing<text:s/>development<text:s/>progress<text:s/>under<text:s/>increasing<text:s/>strain<text:s/>and<text:s/>demanding<text:s/>new<text:s/>ways<text:s/>of<text:s/>working.<text:s/>This<text:s/>programme<text:s/>supports<text:s/>the<text:s/>Foreign<text:s/>Secretary’s<text:s/>priority<text:s/>of<text:s/>modernising<text:s/>development<text:s/>through<text:s/>practical,<text:s/>technology-enabled<text:s/>solutions.</text:span></text:p>
      <text:p text:style-name="P45"><text:span text:style-name="T45_1">Rapid<text:s/>advances<text:s/>in<text:s/>frontier<text:s/>technologies,<text:s/>especially<text:s/>artificial<text:s/>intelligence,<text:s/></text:span><text:span text:style-name="T45_2">could<text:s/>create</text:span><text:span text:style-name="T45_3"><text:s/>new<text:s/></text:span><text:span text:style-name="T45_4">development<text:s/></text:span><text:span text:style-name="T45_5">opportunities<text:s/>for</text:span><text:span text:style-name="T45_6"><text:s/>FCDO;</text:span><text:span text:style-name="T45_7"><text:s/></text:span><text:span text:style-name="T45_8">lower-cost,<text:s/>high-impact<text:s/>ways<text:s/>to<text:s/>improve<text:s/>delivery,<text:s/>generate<text:s/>better<text:s/>evidence,<text:s/>and<text:s/>respond<text:s/>more<text:s/>quickly<text:s/>to<text:s/>emerging<text:s/>challenges</text:span><text:span text:style-name="T45_9">.</text:span><text:span text:style-name="T45_10"><text:s/></text:span><text:span text:style-name="T45_11">However,<text:s/></text:span><text:span text:style-name="T45_12">t</text:span><text:span text:style-name="T45_13">hese<text:s/>same<text:s/>technologies<text:s/></text:span><text:span text:style-name="T45_14">also<text:s/></text:span><text:span text:style-name="T45_15">carry<text:s/></text:span><text:span text:style-name="T45_16">considerable</text:span><text:span text:style-name="T45_17"><text:s/>risks,<text:s/>from<text:s/>data<text:s/>misuse<text:s/></text:span><text:span text:style-name="T45_18">and<text:s/>exploitation</text:span><text:span text:style-name="T45_19"><text:s/>to<text:s/></text:span><text:span text:style-name="T45_20">bias<text:s/></text:span><text:span text:style-name="T45_21">and<text:s/></text:span><text:span text:style-name="T45_22">exclusion<text:s/>at<text:s/>scale</text:span><text:span text:style-name="T45_23">.</text:span><text:span text:style-name="T45_24"><text:s/>Moreover,<text:s/></text:span><text:span text:style-name="T45_25">the<text:s/>potential<text:s/>impact<text:s/>of<text:s/>AI<text:s/>in<text:s/>development<text:s/>outcomes<text:s/></text:span><text:span text:style-name="T45_26">often</text:span><text:span text:style-name="T45_27"><text:s/></text:span><text:span text:style-name="T45_28">remains<text:s/>reliant</text:span><text:span text:style-name="T45_29"><text:s/>on<text:s/>the<text:s/>strengths<text:s/>existing<text:s/>in<text:s/>underlying<text:s/>systems</text:span><text:span text:style-name="T45_30">.</text:span><text:span text:style-name="T45_31"><text:s/>FT<text:s/>provides<text:s/>the<text:s/>necessary<text:s/>thought<text:s/>leadership<text:s/>and<text:s/>support<text:s/>to<text:s/>help<text:s/>Posts,<text:s/>programmes<text:s/>and<text:s/>policy<text:s/>teams<text:s/>to</text:span><text:span text:style-name="T45_32"><text:s/>responsibly<text:s/>and<text:s/>safely</text:span><text:span text:style-name="T45_33"><text:s/></text:span><text:span text:style-name="T45_34">explore,<text:s/></text:span><text:span text:style-name="T45_35">test,<text:s/>adopt<text:s/>and<text:s/>scale<text:s/>approaches</text:span><text:span text:style-name="T45_36"><text:s/>in<text:s/>support<text:s/>of<text:s/>UK<text:s/>development<text:s/>and<text:s/>foreign<text:s/>policy<text:s/>objectives.</text:span></text:p>
      <text:p text:style-name="P46"><text:span text:style-name="T46_1">The<text:s/>programme<text:s/>works<text:s/>across<text:s/>three<text:s/>pillars:</text:span></text:p>
      <text:p text:style-name="P47"><text:span text:style-name="T47_1">Pillar<text:s/>1<text:s/>–<text:s/>Exploration:</text:span><text:span text:style-name="T47_2"><text:s/>this<text:s/>pillar<text:s/>drives<text:s/>research,<text:s/>scoping<text:s/>and<text:s/>foresight<text:s/>on<text:s/>new<text:s/>and<text:s/>emerging<text:s/>technologies<text:s/>that<text:s/>are<text:s/>likely<text:s/>to<text:s/>become<text:s/>increasingly<text:s/>relevant<text:s/>to<text:s/>the<text:s/>FCDO<text:s/>and<text:s/>the<text:s/>wider<text:s/>development<text:s/>community<text:s/>in<text:s/>the<text:s/>short<text:s/>to<text:s/>medium<text:s/>term.<text:s text:c="2"/>By<text:s/>identifying<text:s/>applications,<text:s/>opportunities,<text:s/>and<text:s/>potential<text:s/>risks<text:s/>of<text:s/>new<text:s/>technology<text:s/>in<text:s/>development<text:s/>and<text:s/>foreign<text:s/>policy<text:s/>contexts,<text:s/>the<text:s/>programme<text:s/>promotes<text:s/>informed<text:s/>decision-making<text:s/>of,<text:s/>and<text:s/>innovative<text:s/>solutions<text:s/>for,<text:s/>FCDO<text:s/>Posts,<text:s/>policy<text:s/>and<text:s/>programme<text:s/>teams.<text:s text:c="2"/></text:span><text:span text:style-name="T47_3">A<text:s/>recent<text:s/>example<text:s/>of<text:s/>this<text:s/>is<text:s/>the<text:s/>“Fieldtrip<text:s/>to<text:s/>the<text:s/>Future”<text:s/>which<text:s/>the<text:s/>FT<text:s/>Hub<text:s/>delivered<text:s/>with<text:s/>the<text:s/>British<text:s/>Embassy<text:s/>Kathmandu<text:s/>to<text:s/>challenge<text:s/>staff<text:s/>thinking<text:s/>on<text:s/>AI's<text:s/>potential<text:s/>impact<text:s/>on<text:s/>future<text:s/>communications<text:s/>work.<text:s/>The<text:s/>immersive<text:s/>workshop<text:s/>placed<text:s/>48<text:s/>FCDO<text:s/>staff<text:s/>in<text:s/>a<text:s/>simulated<text:s/>2036<text:s/>misinformation<text:s/>crisis,<text:s/>prompting<text:s/>reflection<text:s/>on<text:s/>the<text:s/>distinctive<text:s/>role<text:s/>of<text:s/>diplomats<text:s/>in<text:s/>an<text:s/>increasingly<text:s/>AI-enabled<text:s/>environment<text:s/>(see<text:s/></text:span><text:span text:style-name="T47_4">Box<text:s/>1</text:span><text:span text:style-name="T47_5"><text:s/></text:span><text:span text:style-name="T47_6">below<text:s/></text:span><text:span text:style-name="T47_7">for<text:s/>more<text:s/>details).</text:span></text:p>
      <text:p text:style-name="P48"><text:span text:style-name="T48_1">Pillar<text:s/>2<text:s/>–<text:s/>Experimentation:</text:span><text:span text:style-name="T48_2"><text:s/>the<text:s/>programme<text:s/>draws<text:s/>on<text:s/>a<text:s/>unique<text:s/>award-winning</text:span><text:span text:style-name="T48_3"><text:note text:note-class="footnote"><text:note-citation/><text:note-body><text:p text:style-name="P49"><text:span text:style-name="T49_1"><text:s/></text:span><text:span text:style-name="T49_2">In<text:s/>November<text:s/>2017,<text:s/>the<text:s/>‘Livestreaming’<text:s/>strand<text:s/>of<text:s/>the<text:s/>Frontier<text:s/>Technologies<text:s/>work<text:s/>(under<text:s/>the<text:s/>Ideas<text:s/>to<text:s/>Impact<text:s/>programme),<text:s/>that<text:s/>allowed<text:s/>FCDO<text:s/>staff<text:s/>to<text:s/>pilot<text:s/>new<text:s/>technology<text:s/>ideas,<text:s/>won<text:s/>the<text:s/>Civil<text:s/>Service<text:s/>Award<text:s/>for<text:s/>Innovation,<text:s/>recognizing<text:s/>its<text:s/>success<text:s/>in<text:s/>inspiring<text:s/>innovation<text:s/>across<text:s/>DFID<text:s/>and<text:s/>the<text:s/>Civil<text:s/>Service.</text:span></text:p></text:note-body></text:note></text:span><text:span text:style-name="T49_3"><text:s/>model<text:s/>of<text:s/>enabling<text:s/>FCDO<text:s/>staff<text:s/>and<text:s/>programmes<text:s/>to<text:s/>design,<text:s/>build<text:s/>and<text:s/>test<text:s/>prototype<text:s/>solutions<text:s/>to<text:s/>global<text:s/>challenges.<text:s/>It<text:s/>provides<text:s/>innovation<text:s/>coaching,<text:s/>small<text:s/>grants<text:s/>and<text:s/>partner<text:s/>management<text:s/>to<text:s/>drive<text:s/>technological<text:s/>innovation<text:s/>to<text:s/>increase<text:s/>efficiency<text:s/>and<text:s/>effectiveness<text:s/>of<text:s/>FCDO<text:s/>delivery<text:s/>and<text:s/>contribute<text:s/>to<text:s/>the<text:s/>FCDO’s<text:s/>ambition<text:s/>to<text:s/>be<text:s/>at<text:s/>the<text:s/>technological<text:s/>cutting<text:s/>edge.<text:s text:c="2"/>Experimentation<text:s/>focuses<text:s/>on<text:s/>proving<text:s/>tech<text:s/>concepts<text:s/>as<text:s/>quickly<text:s/>as<text:s/>possible<text:s/>as<text:s/>well<text:s/>as<text:s/>giving<text:s/>due<text:s/>consideration<text:s/>to<text:s/>what<text:s/>is<text:s/>needed<text:s/>for<text:s/>tech<text:s/>scale<text:s/>up<text:s/>and<text:s/>impact.<text:s text:c="2"/>A<text:s/>newly<text:s/>launched<text:s/>pilot<text:s/>is<text:s/></text:span><text:span text:style-name="T49_4"><text:a xlink:type="simple" xlink:href="https://www.frontiertechhub.org/pilot-portfolio/speaksafe"><text:span text:style-name="T49_5">‘SpeakSafe’</text:span></text:a></text:span><text:span text:style-name="T49_6"><text:s/></text:span><text:span text:style-name="T49_7">which<text:s/>is<text:s/></text:span><text:span text:style-name="T49_8">building<text:s/>and<text:s/>testing<text:s/>a<text:s/>solar-powered,<text:s/>offline<text:s/>translation<text:s/>device<text:s/>to<text:s/>help<text:s/>vulnerable<text:s/>refugees<text:s/>communicate<text:s/>their<text:s/>medical<text:s/>needs<text:s/>in<text:s/>humanitarian<text:s/>clinics</text:span><text:span text:style-name="T49_9">,<text:s/>with<text:s/></text:span><text:span text:style-name="T49_10">clear<text:s/>potential<text:s/>to<text:s/>improve<text:s/>access<text:s/>to<text:s/>care<text:s/>and<text:s/>protection<text:s/>in<text:s/>challenging<text:s/>low-connectivity<text:s/>settings.</text:span></text:p>
      <text:p text:style-name="P50"><text:span text:style-name="T50_1">Pillar<text:s/>3<text:s/>–<text:s/>Adoption:<text:s/></text:span><text:span text:style-name="T50_2">the<text:s/>programme<text:s/>provides<text:s/>dedicated<text:s/>support<text:s/>to<text:s/>improve<text:s/>the<text:s/>understanding<text:s/>and<text:s/>adoption<text:s/>of<text:s/>both<text:s/>new<text:s/>technologies<text:s/>and<text:s/>innovative<text:s/>approaches<text:s/>within<text:s/>FCDO<text:s/>supported</text:span><text:span text:style-name="T50_3"><text:s/></text:span><text:span text:style-name="T50_4">activities.<text:s text:c="2"/>This<text:s/>ensures<text:s/>relevant<text:s/>FCDO<text:s/>teams<text:s/>are<text:s/>equipped<text:s/>to<text:s/>put<text:s/>technological<text:s/>advances<text:s/>to<text:s/>use<text:s/>at<text:s/>scale<text:s/>and<text:s/>deliver<text:s/>greater<text:s/>impact<text:s/>on<text:s/>UK<text:s/>development<text:s/>priorities.<text:s text:c="2"/>For<text:s/>example,<text:s/>support<text:s/>to<text:s/>FCDO<text:s/>Somalia<text:s/>is<text:s/>helping<text:s/>the<text:s/>team<text:s/>apply<text:s/>Artificial<text:s/>Intelligence<text:s/>(AI)<text:s/>into<text:s/>practical<text:s/>workflows<text:s/>for<text:s/>programme<text:s/>delivery<text:s/>(including<text:s/>business<text:s/>case<text:s/>design,<text:s/>risk<text:s/>and<text:s/>financial<text:s/>management)<text:s/>and<text:s/>will<text:s/>explore<text:s/>how<text:s/>cutting-edge<text:s/>agentic<text:s/>AI<text:s/>technology<text:s/>can<text:s/>be<text:s/>incorporated<text:s/>into<text:s/>a<text:s/>tool<text:s/>to<text:s/>support<text:s/>applying<text:s/>political<text:s/>economy<text:s/>analysis<text:s/>to<text:s/>guide<text:s/>UK<text:s/>delivery<text:s/>in<text:s/>this<text:s/>complex<text:s/>fragile<text:s/>setting.</text:span></text:p>
      <text:p text:style-name="P51"><text:span text:style-name="T51_1">Th</text:span><text:span text:style-name="T51_2">rough<text:s/>the</text:span><text:span text:style-name="T51_3"><text:s/></text:span><text:span text:style-name="T51_4"><text:a xlink:type="simple" xlink:href="https://www.frontiertechhub.org/"><text:span text:style-name="T51_5">FT<text:s/>Hub</text:span></text:a></text:span><text:span text:style-name="T51_6">,<text:s/>the<text:s/>pro</text:span><text:span text:style-name="T51_7">g</text:span><text:span text:style-name="T51_8">ramme<text:s/></text:span><text:span text:style-name="T51_9">also<text:s/>generates<text:s/>evidence<text:s/>of<text:s/>what<text:s/>does<text:s/>and<text:s/>doesn’t<text:s/>work<text:s/>and<text:s/>generates<text:s/>a<text:s/>range<text:s/>of<text:s/>evidence<text:s/>and<text:s/>learning<text:s/>outputs<text:s/>tailored<text:s/>to<text:s/>different<text:s/>audiences</text:span><text:span text:style-name="T51_10">.<text:s text:c="2"/>This<text:s/></text:span><text:span text:style-name="T51_11">contributes<text:s/></text:span><text:span text:style-name="T51_12">to<text:s/></text:span><text:span text:style-name="T51_13">the<text:s/></text:span><text:span text:style-name="T51_14">UK<text:s/></text:span><text:span text:style-name="T51_15"><text:a xlink:type="simple" xlink:href="https://www.grtd.fcdo.gov.uk/"><text:span text:style-name="T51_16">Global<text:s/>Research<text:s/>and<text:s/>Technology<text:s/>Development</text:span></text:a></text:span><text:span text:style-name="T51_17"><text:s/></text:span><text:span text:style-name="T51_18">portfolio</text:span><text:span text:style-name="T51_19"><text:s/></text:span><text:span text:style-name="T51_20">which<text:s/></text:span><text:span text:style-name="T51_21">priori</text:span><text:span text:style-name="T51_22">tises</text:span><text:span text:style-name="T51_23"><text:s/>creating<text:s/></text:span><text:span text:style-name="T51_24">valuable<text:s/></text:span><text:span text:style-name="T51_25">research<text:s/>and<text:s/>technologies</text:span><text:span text:style-name="T51_26"><text:s/>that<text:s/>are<text:s/></text:span><text:span text:style-name="T51_27">generalisable<text:s/>global<text:s/>public<text:s/>good</text:span><text:span text:style-name="T51_28">s.</text:span></text:p>
      <text:h text:style-name="P52" text:outline-level="2"><text:bookmark-start text:name="_Toc236054823"/><text:span text:style-name="T52_1">Approach<text:s/>to<text:s/>this<text:s/>Annual<text:s/>Review</text:span><text:bookmark-end text:name="_Toc236054823"/><text:span text:style-name="T52_2"><text:tab/></text:span></text:h>
      <text:p text:style-name="P53"><text:span text:style-name="T53_1">This<text:s/>Annual<text:s/>Review<text:s/>covers<text:s/>the<text:s/>first<text:s/>eight<text:s/>months<text:s/>of<text:s/>the<text:s/>FT3<text:s/>programme<text:s/></text:span><text:span text:style-name="T53_2">from<text:s/>inception<text:s/></text:span><text:span text:style-name="T53_3">(September<text:s/>2025</text:span><text:span text:style-name="T53_4">)<text:s/>to<text:s/>the<text:s/>end<text:s/>of<text:s/>the<text:s/>financial<text:s/>and<text:s/>reporting<text:s/>year<text:s/>(</text:span><text:span text:style-name="T53_5">March<text:s/>2026)</text:span><text:span text:style-name="T53_6">.<text:s text:c="2"/>It<text:s/></text:span><text:span text:style-name="T53_7">is<text:s/>shorter<text:s/>than<text:s/>a<text:s/>standard<text:s/>annual<text:s/></text:span><text:span text:style-name="T53_8">review<text:s/>but</text:span><text:span text:style-name="T53_9"><text:s/></text:span><text:span text:style-name="T53_10">synchroni</text:span><text:span text:style-name="T53_11">ses<text:s/>the<text:s/>programme<text:s/>going<text:s/>forwards<text:s/>with<text:s/></text:span><text:span text:style-name="T53_12">financial<text:s/>year<text:s/>reporting.</text:span></text:p>
      <text:p text:style-name="P54"><text:span text:style-name="T54_1">The<text:s/>review<text:s/>was<text:s/>led<text:s/>by<text:s/></text:span><text:span text:style-name="T54_2">the<text:s/>FT<text:s/>Hub</text:span><text:span text:style-name="T54_3"><text:s/>MEL<text:s/>Lead<text:s/>and<text:s/>the</text:span><text:span text:style-name="T54_4"><text:s/>FCDO</text:span><text:span text:style-name="T54_5"><text:s/>Senior<text:s/>Responsible<text:s/>Owner<text:s/>(SRO),<text:s/>with<text:s/>critical<text:s/></text:span><text:span text:style-name="T54_6">input</text:span><text:span text:style-name="T54_7"><text:s/>from<text:s/></text:span><text:span text:style-name="T54_8">the<text:s/>FT<text:s/>Hub<text:s/>Director,<text:s/></text:span><text:span text:style-name="T54_9">Pillar<text:s/>Leads<text:s/>and<text:s/></text:span><text:span text:style-name="T54_10">many<text:s/></text:span><text:span text:style-name="T54_11">colleagues<text:s/></text:span><text:span text:style-name="T54_12">from<text:s/></text:span><text:span text:style-name="T54_13">across<text:s/>the<text:s/></text:span><text:span text:style-name="T54_14">FT<text:s/></text:span><text:span text:style-name="T54_15">team.<text:s/>To<text:s/>supplement<text:s/>internal<text:s/>analysis,<text:s/>surveys<text:s/>were<text:s/>conducted<text:s/>to<text:s/>gather<text:s/>targeted<text:s/>feedback<text:s/>from<text:s/>key<text:s/>stakeholders.<text:s/>Where<text:s/>data<text:s/>or<text:s/>evidence<text:s/>is<text:s/>partial<text:s/>due<text:s/>to<text:s/>the<text:s/>early<text:s/>stage<text:s/>of<text:s/>the<text:s/>programme,<text:s/>this<text:s/>is<text:s/>noted<text:s/>in<text:s/>relevant<text:s/>sections.</text:span></text:p>
      <text:h text:style-name="P55" text:outline-level="2"><text:bookmark-start text:name="_Toc236054824"/><text:span text:style-name="T55_1">Summary<text:s/>Supporting<text:s/>Narrative<text:s/>for<text:s/>the<text:s/>Overall<text:s/>Score</text:span><text:bookmark-end text:name="_Toc236054824"/></text:h>
      <text:p text:style-name="P56"><text:bookmark-start text:name="_Toc236054825"/><text:span text:style-name="T56_1">Overall,<text:s/>the<text:s/>FT<text:s/>programme<text:s/>has<text:s/></text:span><text:span text:style-name="T56_2">met<text:s/>expectations<text:s/>and<text:s/>scored<text:s/>an<text:s/>A</text:span><text:span text:style-name="T56_3"><text:s/>in<text:s/>this<text:s/>annual<text:s/>review</text:span><text:span text:style-name="T56_4">,<text:s/>with<text:s/>a<text:s/>risk<text:s/>rating<text:s/>of<text:s/></text:span><text:span text:style-name="T56_5">moderate</text:span><text:span text:style-name="T56_6">.<text:s/></text:span></text:p>
      <text:p text:style-name="P57"><text:span text:style-name="T57_1">In<text:s/>its<text:s/>first<text:s/>eight<text:s/>months,<text:s/>the<text:s/>programme<text:s/>has<text:s/>successfully<text:s/>moved<text:s/>from<text:s/>inception<text:s/>into<text:s/>delivery,<text:s/>maintained<text:s/>continuity<text:s/>from<text:s/>the<text:s/>predecessor<text:s/></text:span><text:span text:style-name="T57_2">Ideas<text:s/>to<text:s/>Impact</text:span><text:span text:style-name="T57_3"><text:s/>programme,<text:s/>and<text:s/>demonstrated<text:s/>that<text:s/>the<text:s/>FT<text:s/>Hub<text:s/>remains<text:s/>a<text:s/>distinctive<text:s/>and<text:s/>increasingly<text:s/>relevant<text:s/>mechanism<text:s/>for<text:s/>helping<text:s/>FCDO<text:s/>explore,<text:s/>test<text:s/>and<text:s/>responsibly<text:s/>adopt<text:s/>frontier<text:s/>technologies<text:s/>in<text:s/>support<text:s/>of<text:s/>development<text:s/>and<text:s/>diplomatic<text:s/>objectives.</text:span></text:p>
      <text:p text:style-name="P58"><text:span text:style-name="T58_1">Table<text:s/>1.<text:s/>Summary<text:s/>of<text:s/>Output<text:s/>Scores</text:span><text:bookmark-end text:name="_Toc236054825"/><text:span text:style-name="T58_2"><text:s/>which<text:s/>are<text:s/>combined<text:s/>to<text:s/></text:span><text:span text:style-name="T58_3">generate<text:s/>the<text:s/>review’s<text:s/>overall<text:s/>score.</text:span></text:p>
      <table:table table:style-name="Table4"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row table:style-name="Row9">
          <table:table-cell table:style-name="Cell23">
            <text:p text:style-name="P59"><text:span text:style-name="T59_1">#</text:span></text:p>
          </table:table-cell>
          <table:table-cell table:style-name="Cell24">
            <text:p text:style-name="P60"><text:span text:style-name="T60_1">Output<text:s/>Statement</text:span></text:p>
          </table:table-cell>
          <table:table-cell table:style-name="Cell25">
            <text:p text:style-name="P61"><text:span text:style-name="T61_1">Contributing<text:s/>Workstreams</text:span></text:p>
          </table:table-cell>
          <table:table-cell table:style-name="Cell26">
            <text:p text:style-name="P62"><text:span text:style-name="T62_1">Weighting</text:span></text:p>
          </table:table-cell>
          <table:table-cell table:style-name="Cell27">
            <text:p text:style-name="P63"><text:span text:style-name="T63_1">Score</text:span></text:p>
          </table:table-cell>
        </table:table-row>
        <table:table-row table:style-name="Row10">
          <table:table-cell table:style-name="Cell28">
            <text:p text:style-name="P64"><text:span text:style-name="T64_1">1</text:span></text:p>
          </table:table-cell>
          <table:table-cell table:style-name="Cell29">
            <text:p text:style-name="P65"><text:span text:style-name="T65_1">FCDO<text:s/>teams<text:s/>understand<text:s/>and<text:s/>better<text:s/>identify<text:s/>trends,<text:s/>opportunities<text:s/>and<text:s/>emerging<text:s/>challenges<text:s/>relating<text:s/>to<text:s/>technology,<text:s/>and<text:s/>implications<text:s/>for<text:s/>their<text:s/>work.</text:span></text:p>
          </table:table-cell>
          <table:table-cell table:style-name="Cell30">
            <text:p text:style-name="P66"><text:span text:style-name="T66_1">Pillar<text:s/>1</text:span></text:p>
          </table:table-cell>
          <table:table-cell table:style-name="Cell31">
            <text:p text:style-name="P67"><text:span text:style-name="T67_1">10</text:span><text:span text:style-name="T67_2">%</text:span></text:p>
          </table:table-cell>
          <table:table-cell table:style-name="Cell32">
            <text:p text:style-name="P68"><text:span text:style-name="T68_1">A</text:span></text:p>
          </table:table-cell>
        </table:table-row>
        <table:table-row table:style-name="Row11">
          <table:table-cell table:style-name="Cell33">
            <text:p text:style-name="P69"><text:span text:style-name="T69_1">2</text:span></text:p>
          </table:table-cell>
          <table:table-cell table:style-name="Cell34">
            <text:p text:style-name="P70"><text:span text:style-name="T70_1">Ideas<text:s/>are<text:s/>generated<text:s/>and<text:s/>chosen<text:s/>technology<text:s/>partners<text:s/>are<text:s/>effectively<text:s/>supported<text:s/>to<text:s/>deliver<text:s/>high<text:s/>quality<text:s/>explorations<text:s/>of<text:s/>new<text:s/>solutions<text:s/>mindful<text:s/>of<text:s/>intersectional<text:s/>identities<text:s/>and<text:s/>equity<text:s/>concerns.</text:span></text:p>
          </table:table-cell>
          <table:table-cell table:style-name="Cell35">
            <text:p text:style-name="P71"><text:span text:style-name="T71_1">Pillar<text:s/>2</text:span></text:p>
          </table:table-cell>
          <table:table-cell table:style-name="Cell36">
            <text:p text:style-name="P72"><text:span text:style-name="T72_1">55%</text:span></text:p>
          </table:table-cell>
          <table:table-cell table:style-name="Cell37">
            <text:p text:style-name="P73"><text:span text:style-name="T73_1">A</text:span></text:p>
          </table:table-cell>
        </table:table-row>
        <table:table-row table:style-name="Row12">
          <table:table-cell table:style-name="Cell38">
            <text:p text:style-name="P74"><text:span text:style-name="T74_1">3</text:span></text:p>
          </table:table-cell>
          <table:table-cell table:style-name="Cell39">
            <text:p text:style-name="P75"><text:span text:style-name="T75_1">FCDO<text:s/>staff<text:s/>have<text:s/>explored<text:s/>the<text:s/>adoption<text:s/>of<text:s/>tech/AI<text:s/>and<text:s/>have<text:s/>a<text:s/>better<text:s/>understanding<text:s/>of<text:s/>how<text:s/>to<text:s/>apply<text:s/>this<text:s/>to<text:s/>their<text:s/>work.</text:span></text:p>
          </table:table-cell>
          <table:table-cell table:style-name="Cell40">
            <text:p text:style-name="P76"><text:span text:style-name="T76_1">Pillar<text:s/>3</text:span></text:p>
          </table:table-cell>
          <table:table-cell table:style-name="Cell41">
            <text:p text:style-name="P77"><text:span text:style-name="T77_1">20%</text:span></text:p>
          </table:table-cell>
          <table:table-cell table:style-name="Cell42">
            <text:p text:style-name="P78"><text:span text:style-name="T78_1">A+</text:span></text:p>
          </table:table-cell>
        </table:table-row>
        <table:table-row table:style-name="Row13">
          <table:table-cell table:style-name="Cell43">
            <text:p text:style-name="P79"><text:span text:style-name="T79_1">4</text:span></text:p>
          </table:table-cell>
          <table:table-cell table:style-name="Cell44">
            <text:p text:style-name="P80"><text:span text:style-name="T80_1">FT<text:s/>Hub<text:s/>produce<text:s/>relevant<text:s/>learning<text:s/>outputs<text:s/>on<text:s/>suitability<text:s/>and<text:s/>value<text:s/>of<text:s/>frontier<text:s/>tech<text:s/>in<text:s/>context,<text:s/>which<text:s/>is<text:s/>shared<text:s/>with<text:s/>key<text:s/>audiences<text:s/>with<text:s/>an<text:s/>aim<text:s/>of<text:s/>supporting<text:s/>decision<text:s/>making<text:s/>on<text:s/>adoption<text:s/>of<text:s/>frontier<text:s/>technologies.</text:span></text:p>
          </table:table-cell>
          <table:table-cell table:style-name="Cell45">
            <text:p text:style-name="P81"><text:span text:style-name="T81_1">All<text:s/>Pillars</text:span></text:p>
          </table:table-cell>
          <table:table-cell table:style-name="Cell46">
            <text:p text:style-name="P82"><text:span text:style-name="T82_1">5</text:span><text:span text:style-name="T82_2">%</text:span></text:p>
          </table:table-cell>
          <table:table-cell table:style-name="Cell47">
            <text:p text:style-name="P83"><text:span text:style-name="T83_1">A</text:span></text:p>
          </table:table-cell>
        </table:table-row>
        <table:table-row table:style-name="Row14">
          <table:table-cell table:style-name="Cell48">
            <text:p text:style-name="P84"><text:span text:style-name="T84_1">5</text:span></text:p>
          </table:table-cell>
          <table:table-cell table:style-name="Cell49">
            <text:p text:style-name="P85"><text:span text:style-name="T85_1">Cross-portfolio<text:s/>learning<text:s/>is<text:s/>facilitated,<text:s/>captured<text:s/>and<text:s/>shared<text:s/>within<text:s/>FCDO<text:s/>and<text:s/>with<text:s/>wider<text:s/>audiences.</text:span></text:p>
          </table:table-cell>
          <table:table-cell table:style-name="Cell50">
            <text:p text:style-name="P86"><text:span text:style-name="T86_1">All<text:s/>Pillars</text:span></text:p>
          </table:table-cell>
          <table:table-cell table:style-name="Cell51">
            <text:p text:style-name="P87"><text:span text:style-name="T87_1">10</text:span><text:span text:style-name="T87_2">%</text:span></text:p>
          </table:table-cell>
          <table:table-cell table:style-name="Cell52">
            <text:p text:style-name="P88"><text:span text:style-name="T88_1">A+</text:span></text:p>
          </table:table-cell>
        </table:table-row>
      </table:table>
      <text:p text:style-name="P89"><text:span text:style-name="T89_1">Performance<text:s/>has<text:s/>been<text:s/>strongest<text:s/>where<text:s/>the<text:s/></text:span><text:span text:style-name="T89_2">FT<text:s/></text:span><text:span text:style-name="T89_3">Hub<text:s/>combines<text:s/>practical<text:s/>technology<text:s/>expertise<text:s/>with<text:s/>applied<text:s/>innovation<text:s/>support</text:span><text:span text:style-name="T89_4"><text:s/>in<text:s/></text:span><text:span text:style-name="T89_5">tackling<text:s/>challenging<text:s/>development<text:s/>and<text:s/>diplomatic</text:span><text:span text:style-name="T89_6"><text:s/>issues</text:span><text:span text:style-name="T89_7">.<text:s/>Under<text:s/></text:span><text:span text:style-name="T89_8">Pillar<text:s/>1<text:s/>/</text:span><text:span text:style-name="T89_9"><text:s/></text:span><text:span text:style-name="T89_10">Output<text:s/>1</text:span><text:span text:style-name="T89_11"><text:s/>(exploration)</text:span><text:span text:style-name="T89_12">,<text:s/>the<text:s/>programme<text:s/>met<text:s/>its<text:s/>target<text:s/>by<text:s/>delivering<text:s/>two<text:s/>Fieldtrips<text:s/>to<text:s/>the<text:s/>Future</text:span><text:span text:style-name="T89_13"><text:s/>(FTTF)</text:span><text:span text:style-name="T89_14">,<text:s/>helping<text:s/>FCDO<text:s/>and<text:s/>external<text:s/>partners<text:s/>engage<text:s/>with<text:s/>emerging<text:s/>technological<text:s/>change<text:s/>in<text:s/>a<text:s/>practical<text:s/>and<text:s/>decision-focused<text:s/>way.<text:s/></text:span><text:span text:style-name="T89_15">The<text:s/>Fieldtrip<text:s/>with<text:s/>British<text:s/>Embassy<text:s/>Kathmandu<text:s/>is<text:s/>a<text:s/>good<text:s/>example</text:span><text:span text:style-name="T89_16">,<text:s/>as<text:s/>shown<text:s/>in<text:s/></text:span><text:span text:style-name="T89_17">Box<text:s/>1</text:span><text:span text:style-name="T89_18"><text:s/>below,<text:s/>where</text:span><text:span text:style-name="T89_19"><text:s/>participants<text:s/>were<text:s/>dropped<text:s/>into<text:s/>AI-generated<text:s/>"live"<text:s/>scenarios,<text:s/>such<text:s/>as<text:s/>responding<text:s/>to<text:s/>a<text:s/>developing<text:s/>high-tech<text:s/>misinformation<text:s/>threat,<text:s/>helping<text:s/>them<text:s/>move<text:s/>from<text:s/>awareness<text:s/>of<text:s/>emerging<text:s/>trends<text:s/>to<text:s/>a<text:s/>clearer<text:s/>sense<text:s/>of<text:s/>the<text:s/>practical<text:s/>implications<text:s/>and<text:s/>their<text:s/>agency<text:s/>to<text:s/>respond.<text:s/>The<text:s/>exercise<text:s/>also<text:s/>generated<text:s/>visible<text:s/>internal<text:s/>demand,<text:s/>prompting<text:s/>an<text:s/>internal<text:s/>blog<text:s/>by<text:s/>a<text:s/>local<text:s/>champion<text:s/>and<text:s/>follow-on<text:s/>requests<text:s/>for<text:s/>Futures<text:s/>support<text:s/>from<text:s/>a<text:s/>further<text:s/>three<text:s/>country<text:s/>teams.<text:s/></text:span></text:p>
      <text:p text:style-name="P90"><draw:frame svg:x="12.716cm" svg:y="0.302cm" svg:width="5.069cm" svg:height="8.546cm" draw:style-name="FR1" text:anchor-type="char" draw:z-index="0"><draw:image xlink:href="Pictures/image1.png" xlink:type="simple" xlink:show="embed" xlink:actuate="onLoad"/></draw:frame><text:span text:style-name="T90_1"><draw:frame svg:x="-0.026cm" svg:y="-0.026cm" svg:width="18.052cm" svg:height="9.092cm" draw:style-name="FR2" text:anchor-type="as-char" draw:z-index="0"><draw:text-box><text:p text:style-name="P91"><text:span text:style-name="T91_1">Box<text:s/>1.<text:s/></text:span><text:span text:style-name="T91_2">Fieldtrip</text:span><text:span text:style-name="T91_3"><text:s/>to<text:s/>the<text:s/>Future:<text:s/>British<text:s/>Embassy<text:s/>Kathmandu<text:s/></text:span></text:p><text:p text:style-name="P92"><text:span text:style-name="T92_1">T</text:span><text:span text:style-name="T92_2">he<text:s/>FT<text:s/>Hub<text:s/></text:span><text:span text:style-name="T92_3">collaborated<text:s/>with<text:s/>the<text:s/>British<text:s/>Embassy<text:s/>in<text:s/>Kathmandu<text:s/>to<text:s/>design<text:s/>and<text:s/>deliver<text:s/>a<text:s/></text:span><text:span text:style-name="T92_4">Fieldtrip</text:span><text:span text:style-name="T92_5"><text:s/>to<text:s/>the<text:s/>Future</text:span><text:span text:style-name="T92_6"><text:s/></text:span><text:span text:style-name="T92_7">to<text:s/>challenge<text:s/>thinking<text:s/>on<text:s/>AI’s<text:s/>potential<text:s/>impact<text:s/>on<text:s/></text:span><text:span text:style-name="T92_8">future<text:s/></text:span><text:span text:style-name="T92_9">comms<text:s/></text:span><text:span text:style-name="T92_10">in<text:s/>the<text:s/>office.</text:span><text:span text:style-name="T92_11"><text:s/></text:span><text:span text:style-name="T92_12"><text:s/>The<text:s/>immersive,<text:s/>gamified<text:s/>workshop<text:s/>engaged<text:s/>48</text:span><text:span text:style-name="T92_13"><text:s/></text:span><text:span text:style-name="T92_14">FCDO<text:s/>staff<text:s/>(40<text:s/>in<text:s/>person<text:s/>and<text:s/>8<text:s/>online)<text:s/>in<text:s/>a<text:s/>simulated<text:s/>2036<text:s/>misinformation<text:s/>crisis,<text:s/>using<text:s/>future<text:s/>scenarios,<text:s/>artefacts<text:s/>and<text:s/>a<text:s/>bespoke<text:s/>AI-enabled<text:s/>dashboard<text:s/>to<text:s/>explore<text:s/>how<text:s/>emerging<text:s/>technologies<text:s/>could<text:s/>reshape<text:s/>decision-making,<text:s/>information<text:s/>management<text:s/>and<text:s/>the<text:s/>work<text:s/>of<text:s/>diplomats<text:s/>in<text:s/>the<text:s/>future.<text:s/></text:span></text:p><text:p text:style-name="P93"><text:span text:style-name="T93_1">Participants<text:s/>used<text:s/>their<text:s/>phones<text:s/>to<text:s/>interact<text:s/>with<text:s/>the<text:s/>simulation,<text:s/>vote<text:s/>on<text:s/>real-time<text:s/>responses<text:s/>and<text:s/>navigate<text:s/>trade-offs<text:s/>around<text:s/>trust,<text:s/>human<text:s/>judgement,<text:s/>automation<text:s/>and<text:s/>the<text:s/>changing<text:s/>skills<text:s/>required<text:s/>in<text:s/>a<text:s/>digitally<text:s/>enabled<text:s/>mission.<text:s/>70%<text:s/></text:span><text:span text:style-name="T93_2">of<text:s/>post-survey<text:s/>respondents<text:s/></text:span><text:span text:style-name="T93_3">reported<text:s/>that<text:s/>the<text:s/>exercise<text:s/>increased<text:s/>their<text:s/>knowledge<text:s/>of<text:s/>AI</text:span><text:span text:style-name="T93_4">,<text:s/>including<text:s/></text:span><text:span text:style-name="T93_5">better<text:s/>understand</text:span><text:span text:style-name="T93_6">ing</text:span><text:span text:style-name="T93_7"><text:s/>how<text:s/>AI<text:s/>could<text:s/>shape<text:s/>future<text:s/>diplomatic<text:s/>work.<text:s/>It<text:s/>prompted<text:s/>reflection<text:s/>on<text:s/>the<text:s/>distinctive<text:s/>role<text:s/>of<text:s/>diplomats<text:s/>in<text:s/>an<text:s/>increasingly<text:s/>AI-enabled<text:s/>environment</text:span><text:span text:style-name="T93_8">,<text:s/>with<text:s/>the<text:s/>embassy<text:s/>Strategy<text:s/>Manager<text:s/>noting<text:s/>that</text:span><text:span text:style-name="T93_9"><text:s/>“</text:span><text:span text:style-name="T93_10">o</text:span><text:span text:style-name="T93_11">verall,<text:s/>the<text:s/>exercise<text:s/>helped<text:s/>us<text:s/>think<text:s/>about<text:s/>the<text:s/>distinctive<text:s/>value<text:s/>we<text:s/>add<text:s/>as<text:s/>humans<text:s/>representing<text:s/>our<text:s/>country<text:s/>overseas,<text:s/>how<text:s/>we<text:s/>can<text:s/>double<text:s/>down<text:s/>on<text:s/>that<text:s/>and<text:s/>automate<text:s/>the<text:s/>rest<text:s/>in<text:s/>our<text:s/>ambition<text:s/>towards<text:s/>becoming<text:s/>a<text:s/>digitally<text:s/>enabled<text:s/>mission.”</text:span></text:p><text:p text:style-name="P94"/><text:p text:style-name="P95"/><text:p text:style-name="P96"/><text:p text:style-name="P97"/><text:p text:style-name="P98"/><text:p text:style-name="P99"/><text:p text:style-name="P100"/></draw:text-box></draw:frame></text:span></text:p>
      <text:p text:style-name="P101"><text:span text:style-name="T101_1">Under<text:s/></text:span><text:span text:style-name="T101_2">Pillar<text:s/>2<text:s/>/</text:span><text:span text:style-name="T101_3"><text:s/></text:span><text:span text:style-name="T101_4">Output<text:s/>2</text:span><text:span text:style-name="T101_5"><text:s/>(experimentation)</text:span><text:span text:style-name="T101_6">,<text:s/>which<text:s/>carries<text:s/>the<text:s/>largest<text:s/>weighting,<text:s/>the<text:s/>programme<text:s/>met<text:s/>or<text:s/>exceeded<text:s/>its<text:s/>main<text:s/>delivery<text:s/>targets.<text:s/>The<text:s/>tenth<text:s/>Call<text:s/>for<text:s/>Ideas<text:s/>attracted<text:s/></text:span><text:span text:style-name="T101_7">106<text:s/>applications<text:s/>from<text:s/>FCDO<text:s/>staff<text:s/>across<text:s/>38<text:s/>countries</text:span><text:span text:style-name="T101_8">,<text:s/>significantly<text:s/>above<text:s/>the<text:s/>target<text:s/>of<text:s/>75,<text:s/>demonstrating<text:s/>strong<text:s/>demand<text:s/>across<text:s/>the<text:s/>network.<text:s/>The<text:s/>Hub<text:s/>selected<text:s/>and<text:s/>supported<text:s/></text:span><text:span text:style-name="T101_9">15<text:s/>new<text:s/>pilots<text:s/>and<text:s/>4<text:s/></text:span><text:span text:style-name="T101_10">existing<text:s/>pilots<text:s/>with<text:s/>potential<text:s/>for<text:s/>high-impact<text:s/>received<text:s/></text:span><text:span text:style-name="T101_11">follow-on </text:span><text:span text:style-name="T101_12">investments</text:span><text:span text:style-name="T101_13">.<text:s text:c="2"/>The<text:s/>FT<text:s/>Hub<text:s/>is<text:s/></text:span><text:span text:style-name="T101_14">beginning<text:s/>to<text:s/>test<text:s/>a<text:s/>more<text:s/>strategic<text:s/>portfolio</text:span><text:span text:style-name="T101_15">-based<text:s/></text:span><text:span text:style-name="T101_16">approach<text:s/>in<text:s/>areas<text:s/>such<text:s/>as<text:s/>information<text:s/>integrity<text:s/>and<text:s/>climate<text:s/>adaptation</text:span><text:span text:style-name="T101_17">,<text:s/>where<text:s/>clusters<text:s/>of<text:s/>pilots<text:s/>generate<text:s/>additional<text:s/>learning,<text:s/>credibility<text:s/>and<text:s/>partner<text:s/>traction<text:s/>where<text:s/>individual<text:s/>pilots<text:s/>wouldn’t<text:s/>–<text:s/>see<text:s/></text:span><text:span text:style-name="T101_18">Box<text:s/>2</text:span><text:span text:style-name="T101_19"><text:s/>below</text:span><text:span text:style-name="T101_20">.<text:s/></text:span><text:span text:style-name="T101_21"><text:s/></text:span><text:span text:style-name="T101_22">Several<text:s/>FT-supported<text:s/>innovations<text:s/>are<text:s/>already<text:s/>showing<text:s/>credible<text:s/>pathways<text:s/>to<text:s/>scale<text:s/>or<text:s/>wider<text:s/>uptake,<text:s/>including</text:span><text:span text:style-name="T101_23"><text:s/></text:span><text:span text:style-name="T101_24">FOUND<text:s/>being<text:s/>formally<text:s/>adopted<text:s/>into<text:s/>Mexico’s<text:s/>National<text:s/>Search<text:s/>Commission<text:s/>toolkit;<text:s/>and<text:s/>Kijenzi<text:s/>establishing<text:s/>a<text:s/>viable<text:s/>manufacturing<text:s/>model<text:s/>in<text:s/>Kenya<text:s/>with<text:s/>more<text:s/>than<text:s/>one<text:s/>million<text:s/>units<text:s/>produced<text:s/>for<text:s/>a<text:s/>major<text:s/>customer.</text:span></text:p>
      <text:p text:style-name="P102"><text:span text:style-name="T102_1">Under<text:s/></text:span><text:span text:style-name="T102_2">Pillar<text:s/>3<text:s/>/</text:span><text:span text:style-name="T102_3"><text:s/></text:span><text:span text:style-name="T102_4">Output<text:s/>3</text:span><text:span text:style-name="T102_5"><text:s/>(adoption)</text:span><text:span text:style-name="T102_6">,<text:s/>the<text:s/>programme<text:s/>exceeded<text:s/>expectations,<text:s/>scoring<text:s/>A+.<text:s/>This<text:s/>reflects<text:s/>the<text:s/>growing<text:s/>importance<text:s/>of<text:s/>FT’s<text:s/>role<text:s/>in<text:s/>helping<text:s/>FCDO<text:s/>understand<text:s/>and<text:s/>apply<text:s/>AI<text:s/>beyond<text:s/>generic<text:s/>productivity<text:s/>use<text:s/>cases</text:span><text:span text:style-name="T102_7"><text:s/>or<text:s/>abstract<text:s/>AI<text:s/>discussions</text:span><text:span text:style-name="T102_8">,<text:s/>and</text:span><text:span text:style-name="T102_9"><text:s/></text:span><text:span text:style-name="T102_10">towards<text:s/>realistic<text:s/>testing<text:s/>of<text:s/>where<text:s/></text:span><text:span text:style-name="T102_11">AI<text:s/></text:span><text:span text:style-name="T102_12">can<text:s/>improve<text:s/>evidence<text:s/>use,<text:s/>decision-making<text:s/>and<text:s/>delivery.</text:span><text:span text:style-name="T102_13"><text:s text:c="2"/></text:span><text:span text:style-name="T102_14">The<text:s/>Hub<text:s/>exceeded<text:s/>its<text:s/>target<text:s/>for<text:s/>AI<text:s/>opportunity<text:s/>scans,<text:s/>delivering<text:s/>four<text:s/>against<text:s/>a<text:s/>target<text:s/>of<text:s/>two,<text:s/>and<text:s/>met<text:s/>its<text:s/>target<text:s/>for<text:s/>new<text:s/>AI-powered<text:s/>tools<text:s/>and<text:s/>prototypes.<text:s/></text:span><text:span text:style-name="T102_15">The<text:s/>work<text:s/>covered<text:s/>humanitarian<text:s/>policy,<text:s/>evaluation<text:s/>evidence,<text:s/>transport<text:s/>data<text:s/>and<text:s/>programme<text:s/>delivery<text:s/>in<text:s/>Somalia,<text:s/>showing<text:s/>that<text:s/>the<text:s/>programme<text:s/>is<text:s/>adding<text:s/>value<text:s/>across<text:s/>a<text:s/>diverse<text:s/>range<text:s/>of<text:s/>business<text:s/>problems.<text:s/>This<text:s/>included<text:s/>development<text:s/>of<text:s/>a<text:s/>prototype<text:s/>tool<text:s/>to<text:s/></text:span><text:span text:style-name="T102_16">reliably<text:s/></text:span><text:span text:style-name="T102_17">analyse<text:s/>multilateral<text:s/>partner<text:s/>performance<text:s/>from<text:s/>Annual<text:s/>Reviews<text:s/>and<text:s/>related<text:s/>documents;<text:s/>EvalExplorer,<text:s/>which<text:s/>helps<text:s/>make<text:s/>FCDO’s<text:s/>evaluation<text:s/>library<text:s/>more<text:s/>usable;<text:s/>and<text:s/>practical<text:s/>work<text:s/>on<text:s/>how<text:s/>AI<text:s/>could<text:s/>support<text:s/>business<text:s/>case<text:s/>development,<text:s/>compliance<text:s/>and<text:s/>risk<text:s/>management<text:s/>in<text:s/>fragile<text:s/>settings.</text:span><text:span text:style-name="T102_18"><text:s text:c="2"/></text:span><text:span text:style-name="T102_19">The<text:s/>internal<text:s/>PairUp<text:s/>app<text:s/>further<text:s/>demonstrated<text:s/>this<text:s/>potential,<text:s/>moving<text:s/>from<text:s/>idea<text:s/>to<text:s/>a<text:s/>fully<text:s/>assured,<text:s/>approved<text:s/>and<text:s/>operational<text:s/>FCDO<text:s/>service<text:s/>in<text:s/>under<text:s/>eight<text:s/>weeks,<text:s/>without<text:s/>cutting<text:s/>security<text:s/>or<text:s/>governance<text:s/>corners.<text:s/>This<text:s/>is<text:s/>a<text:s/>strong<text:s/>example<text:s/>of<text:s/>FT<text:s/>helping<text:s/>to<text:s/>test<text:s/>new<text:s/>ways<text:s/>of<text:s/>working<text:s/>inside<text:s/>FCDO<text:s/>itself</text:span><text:span text:style-name="T102_20">.</text:span></text:p>
      <text:p text:style-name="P103"><text:span text:style-name="T103_1">Performance<text:s/>on<text:s/></text:span><text:span text:style-name="T103_2">Output<text:s/>4</text:span><text:span text:style-name="T103_3"><text:s/>(</text:span><text:span text:style-name="T103_4">generating<text:s/>learning)</text:span><text:span text:style-name="T103_5"><text:s/>was<text:s/>more<text:s/>mixed<text:s/>and<text:s/>scores<text:s/>a<text:s/>B.<text:s/>The<text:s/>Hub<text:s/>met<text:s/>its<text:s/></text:span><text:span text:style-name="T103_6">F</text:span><text:span text:style-name="T103_7">utures<text:s/>learning<text:s/>output<text:s/>target<text:s/>and<text:s/>produced<text:s/>useful<text:s/>pilot<text:s/>learning<text:s/>through<text:s/>sprint<text:s/>reviews,<text:s/>blogs<text:s/>and<text:s/>case<text:s/>studies,<text:s/>but<text:s/>did<text:s/>not<text:s/>yet<text:s/>meet<text:s/>the<text:s/>target<text:s/>for<text:s/>all<text:s/>pilots<text:s/>producing<text:s/>high-quality<text:s/>learning<text:s/>outputs.<text:s/>This<text:s/>mainly<text:s/>reflects<text:s/>the<text:s/>early<text:s/>stage<text:s/>of<text:s/>newer<text:s/>pilots,<text:s/>many<text:s/>of<text:s/>which<text:s/>had<text:s/>not<text:s/>yet<text:s/>completed<text:s/>their<text:s/>first<text:s/>sprint<text:s/>by<text:s/>the<text:s/>end<text:s/>of<text:s/>the<text:s/>reporting<text:s/>period.<text:s/>The<text:s/>programme’s<text:s/>learning<text:s/>model<text:s/>remains<text:s/>sound,<text:s/>particularly<text:s/>its<text:s/>emphasis<text:s/>on<text:s/>honest<text:s/>reflection,<text:s/>failure,<text:s/>pivots<text:s/>and<text:s/>adoption<text:s/>pathways.<text:s/>As<text:s/>the<text:s/>newer<text:s/>pilots<text:s/>mature,<text:s/>this<text:s/>output<text:s/></text:span><text:span text:style-name="T103_8">is<text:s/>expected<text:s/>to<text:s/></text:span><text:span text:style-name="T103_9">improve.</text:span></text:p>
      <text:p text:style-name="P104"><draw:frame svg:x="-0.019cm" svg:y="-0.019cm" svg:width="18.052cm" svg:height="11.721cm" draw:style-name="FR3" text:anchor-type="char" draw:z-index="1"><draw:text-box><text:p text:style-name="P105"><text:span text:style-name="T105_1">Bo</text:span><text:span text:style-name="T105_2">x<text:s/></text:span><text:span text:style-name="T105_3">2</text:span><text:span text:style-name="T105_4">.</text:span><text:span text:style-name="T105_5"><text:s/></text:span><text:span text:style-name="T105_6">Using<text:s/>AI<text:s/>to<text:s/>counter<text:s/>mis<text:s/>and<text:s/>disinformation<text:s/>–<text:s/>running<text:s/>a<text:s/>pilot<text:s/>portfolio</text:span></text:p><text:p text:style-name="P106"><text:span text:style-name="T106_1">Between<text:s/>January<text:s/>and<text:s/>April<text:s/>2026,<text:s/>the<text:s/>FT<text:s/>Hub<text:s/>launched<text:s/>and<text:s/>closed<text:s/>its<text:s/>first<text:s/>portfolio<text:s/>of<text:s/>pilots<text:s/>exploring<text:s/>how<text:s/>AI<text:s/>can<text:s/>strengthen<text:s/>information<text:s/>resilience<text:s/>across<text:s/>parts<text:s/>of<text:s/>Eastern<text:s/>Europe.<text:s text:c="2"/>The<text:s/>FT<text:s/>Hub<text:s/>supported<text:s/>three<text:s/>civil<text:s/>society<text:s/>organisations<text:s/>to<text:s/>build<text:s/>and<text:s/>deploy<text:s/>AI-powered<text:s/>tools,<text:s/>each<text:s/>starting<text:s/>from<text:s/>a<text:s/>real,<text:s/>locally<text:s/>identified<text:s/>problem<text:s/>and<text:s/>supported<text:s/>with<text:s/>grant<text:s/>funding,<text:s/>innovation<text:s/>coaching,<text:s/>and<text:s/>access<text:s/>to<text:s/>an<text:s/>independent<text:s/>AI<text:s/>and<text:s/>ethics<text:s/>expert.<text:s/>The<text:s/>three<text:s/>pilots:<text:s/>the<text:s/>AI<text:s/>Literacy<text:s/>Lab,<text:s/>the<text:s/>Online<text:s/>Amplification<text:s/>Networks<text:s/>Detector,<text:s/>and<text:s/>the<text:s/>Economic<text:s/>Truth<text:s/>Dashboard,<text:s/>addressed<text:s/>different<text:s/>points<text:s/>in<text:s/>the<text:s/>information<text:s/>ecosystem:<text:s/>building<text:s/>audience<text:s/>resilience<text:s/>to<text:s/>synthetic<text:s/>media,<text:s/>detecting<text:s/>coordinated<text:s/>amplification<text:s/>at<text:s/>scale,<text:s/>and<text:s/>countering<text:s/>misleading<text:s/>narratives<text:s/>by<text:s/>making<text:s/>trustworthy<text:s/>economic<text:s/>data<text:s/>accessible.</text:span></text:p><text:p text:style-name="P107"><text:span text:style-name="T107_1">All<text:s/>three<text:s/>pilots<text:s/>moved<text:s/>from<text:s/>concept<text:s/>to<text:s/></text:span><text:span text:style-name="T107_2">viable<text:s/></text:span><text:span text:style-name="T107_3">user-facing<text:s/>product<text:s/>within<text:s/>three<text:s/>months,<text:s/>and<text:s/>demand<text:s/>exceeded<text:s/>expectations<text:s/>from<text:s/>launch.<text:s/>The<text:s/></text:span><text:span text:style-name="T107_4">AI<text:s/>Literacy<text:s/>Lab</text:span><text:span text:style-name="T107_5"><text:s/>reached<text:s/>around<text:s/>110<text:s/>students<text:s/>through<text:s/>five<text:s/>classroom<text:s/>workshops,<text:s/>with<text:s/>90%<text:s/>reporting<text:s/>a<text:s/>learning<text:s/>benefit<text:s/>and<text:s/>all<text:s/>participating<text:s/>teachers<text:s/>requesting<text:s/>future<text:s/>access.<text:s/>The<text:s/></text:span><text:span text:style-name="T107_6">Online<text:s/>Amplification<text:s/>Networks<text:s/>Detector</text:span><text:span text:style-name="T107_7"><text:s/>informed<text:s/>published<text:s/>analysis<text:s/>of<text:s/>Telegram<text:s/>channels<text:s/>ahead<text:s/>of<text:s/>Bulgaria’s<text:s/>national<text:s/>elections,<text:s/>identifying<text:s/>dense<text:s/>cross-channel<text:s/>content<text:s/>circulation<text:s/>linked<text:s/>to<text:s/>known<text:s/>information<text:s/>operations</text:span><text:span text:style-name="T107_8"><text:s/>–demonstrating<text:s/>real-world<text:s/>utility.</text:span></text:p><text:p text:style-name="P108"><text:span text:style-name="T108_1">Key<text:s/>learnings<text:s/>included:</text:span><text:span text:style-name="T108_2"><text:s/></text:span><text:span text:style-name="T108_3">The<text:s/>pilots<text:s/>showed<text:s/>that<text:s/>uptake<text:s/>depended<text:s/>more<text:s/>on<text:s/>contextual<text:s/>fit<text:s/>than<text:s/>technical<text:s/>novelty.<text:s/>For<text:s/>example,<text:s/>teachers<text:s/>used<text:s/>the<text:s/>AI<text:s/>Literacy<text:s/>Lab<text:s/>because<text:s/>it<text:s/>was<text:s/>built<text:s/>in<text:s/>Lithuanian<text:s/>with<text:s/>relevant<text:s/>local<text:s/>examples,<text:s/>after<text:s/>finding<text:s/>English-language<text:s/>materials<text:s/>unusable.<text:s/>The<text:s/>Economic<text:s/>Truth<text:s/>Dashboard<text:s/>also<text:s/>benefited<text:s/>from<text:s/>presenting<text:s/>economic<text:s/>data<text:s/>through<text:s/>culturally<text:s/>familiar<text:s/>products.<text:s/>The<text:s/>portfolio<text:s/>further<text:s/>showed<text:s/>that<text:s/>AI<text:s/>can<text:s/>support<text:s/>resilience<text:s/>across<text:s/>the<text:s/>full<text:s/>spectrum,<text:s/>from<text:s/>prevention<text:s/>to<text:s/>detection.<text:s/>It<text:s/>also<text:s/>found<text:s/>that<text:s/>responsible<text:s/>AI<text:s/>needs<text:s/>to<text:s/>be<text:s/>designed<text:s/>in<text:s/>from<text:s/>the<text:s/>outset:<text:s/>an<text:s/>independent<text:s/>review<text:s/>found<text:s/>human<text:s/>oversight<text:s/>was<text:s/>happening<text:s/>in<text:s/></text:span><text:span text:style-name="T108_4">practice,<text:s/>but</text:span><text:span text:style-name="T108_5"><text:s/>had<text:s/>not<text:s/>been<text:s/>intentionally<text:s/>built<text:s/>in<text:s/>or<text:s/>documented.<text:s/>The<text:s/>clearest<text:s/>strategic<text:s/>lesson<text:s/>was<text:s/>that<text:s/>the<text:s/>main<text:s/>constraint<text:s/>is<text:s/>no<text:s/>longer<text:s/>whether<text:s/>these<text:s/>solutions<text:s/>can<text:s/>be<text:s/>built,<text:s/>but<text:s/>how<text:s/>they<text:s/>can<text:s/>be<text:s/>sustained<text:s/>and<text:s/>scaled.</text:span></text:p></draw:text-box></draw:frame><text:span text:style-name="T108_6">Under<text:s/></text:span><text:span text:style-name="T108_7">Output<text:s/>5</text:span><text:span text:style-name="T108_8"><text:s/>(learning<text:s/>dissemination)</text:span><text:span text:style-name="T108_9">,<text:s/>the<text:s/>Hub<text:s/>again<text:s/>exceeded<text:s/>expectations,<text:s/>scoring<text:s/>A+.<text:s/>It<text:s/>produced<text:s/>and<text:s/>shared<text:s/></text:span><text:span text:style-name="T108_10">16<text:s/>cross-portfolio<text:s/>learning<text:s/>outputs</text:span><text:span text:style-name="T108_11"><text:s/>against<text:s/>a<text:s/>target<text:s/>of<text:s/>12,<text:s/>reached<text:s/></text:span><text:span text:style-name="T108_12">27,308<text:s/>unique<text:s/>website<text:s/>visitors</text:span><text:span text:style-name="T108_13"><text:s/>against<text:s/>a<text:s/>target<text:s/>of<text:s/>20,000,<text:s/>and<text:s/></text:span><text:span text:style-name="T108_14">hosted<text:s/>or<text:s/></text:span><text:span text:style-name="T108_15">contributed<text:s/>to<text:s/></text:span><text:span text:style-name="T108_16">18<text:s/>events</text:span><text:span text:style-name="T108_17"><text:s/>against<text:s/>a<text:s/>target<text:s/>of<text:s/>4.<text:s/>Newsletter<text:s/>engagement,<text:s/>website<text:s/>traffic,<text:s/>LinkedIn<text:s/>growth<text:s/>and<text:s/>external<text:s/>interest<text:s/>from<text:s/>organisations<text:s/>such<text:s/>as<text:s/>DEFRA<text:s/>and<text:s/>the<text:s/>Amal<text:s/>Clooney<text:s/>Foundation<text:s/></text:span><text:span text:style-name="T108_18">illustrates<text:s/>the<text:s/></text:span><text:span text:style-name="T108_19">Hub</text:span><text:span text:style-name="T108_20">’s<text:s/>credibility<text:s/>as<text:s/>a<text:s/>voice<text:s/></text:span><text:span text:style-name="T108_21">on<text:s/>the<text:s/>practical<text:s/>use<text:s/>of<text:s/>frontier<text:s/>technology<text:s/>for<text:s/>complex<text:s/>development<text:s/>challenges.<text:s/>The<text:s/>strongest<text:s/>engagement<text:s/>came<text:s/>from<text:s/>substantive,<text:s/>challenge-focused<text:s/>content<text:s/>and<text:s/>human-centred<text:s/>stories,<text:s/>rather<text:s/>than<text:s/>trend-led<text:s/>communications<text:s/>alone.<text:s/>This<text:s/>reinforces<text:s/>the<text:s/>Hub’s<text:s/>value<text:s/>as<text:s/>both<text:s/>a</text:span><text:span text:style-name="T108_22"><text:s/>solution</text:span><text:span text:style-name="T108_23"><text:s/>delivery<text:s/>mechanism<text:s/>and<text:s/>a<text:s/>learning<text:s/>platform.</text:span></text:p>
      <text:p text:style-name="P109"><text:span text:style-name="T109_1">The<text:s/>programme<text:s/>also<text:s/>strengthened<text:s/>its<text:s/>management,<text:s/>governance<text:s/>and<text:s/>value<text:s/>for<text:s/>money<text:s/>during<text:s/>the<text:s/>review<text:s/>period.<text:s/>The<text:s/>introduction<text:s/>of<text:s/>a<text:s/>Programme<text:s/>Board,<text:s/>Investment<text:s/>Committee,<text:s/>strengthened<text:s/>senior<text:s/>leadership<text:s/>arrangements,<text:s/>a<text:s/>Contracts<text:s/>Management<text:s/>Unit,<text:s/>improved<text:s/>financial<text:s/>systems<text:s/>and<text:s/>more<text:s/>structured<text:s/>portfolio<text:s/>management<text:s/>helped<text:s/>preserve<text:s/>delivery<text:s/>momentum<text:s/>while<text:s/>increasing<text:s/>discipline<text:s/>in<text:s/>how<text:s/>resources<text:s/>are<text:s/>allocated.<text:s/>The<text:s/>overall<text:s/>risk<text:s/>rating<text:s/>remains<text:s/>moderate,<text:s/>which<text:s/>is<text:s/>appropriate<text:s/>for<text:s/>an<text:s/>innovation<text:s/>programme<text:s/>operating<text:s/>across<text:s/>complex<text:s/>technologies,<text:s/>countries<text:s/>and<text:s/>partner<text:s/>types.</text:span></text:p>
      <text:p text:style-name="P110"><text:span text:style-name="T110_1">There<text:s/>are<text:s/>clear<text:s/>areas<text:s/>for<text:s/>improvement.<text:s/>Impact<text:s/>data<text:s/>is<text:s/>still<text:s/>early,<text:s/>adoption<text:s/>journeys<text:s/>had<text:s/>not<text:s/>formally<text:s/>started<text:s/>by<text:s/>the<text:s/>end<text:s/>of<text:s/>the<text:s/>period,<text:s/>GEDSI<text:s/>performance<text:s/>needs<text:s/>to<text:s/>become<text:s/>more<text:s/>consistent,<text:s/>and<text:s/>learning<text:s/>capture<text:s/>is<text:s/>not<text:s/>yet<text:s/>fully<text:s/>mature<text:s/>across<text:s/>all<text:s/>pilots.<text:s/>However,<text:s/>these<text:s/>are<text:s/>credible<text:s/>early-stage<text:s/>implementation<text:s/>issues<text:s/>rather<text:s/>than<text:s/>signs<text:s/>of<text:s/>underperformance.<text:s/>The<text:s/>programme<text:s/>has<text:s/>met<text:s/>or<text:s/>exceeded<text:s/>most<text:s/>of<text:s/>its<text:s/>key<text:s/>milestones,<text:s/>generated<text:s/>strong<text:s/>demand<text:s/>from<text:s/>FCDO<text:s/>teams,<text:s/>supported<text:s/>innovations<text:s/>with<text:s/>credible<text:s/>routes<text:s/>to<text:s/>scale,<text:s/>strengthened<text:s/>internal<text:s/>AI<text:s/>capability,<text:s/>and<text:s/>built<text:s/>a<text:s/>growing<text:s/>evidence<text:s/>and<text:s/>learning<text:s/>platform.</text:span></text:p>
      <text:p text:style-name="P111"><text:span text:style-name="T111_1">On<text:s/>balance,<text:s/>an<text:s/></text:span><text:span text:style-name="T111_2">A<text:s/>score<text:s/>is<text:s/>justified</text:span><text:span text:style-name="T111_3">.<text:s/>The<text:s/>FT<text:s/>Hub<text:s/>has<text:s/>met<text:s/>expectations<text:s/>in<text:s/>a<text:s/>short<text:s/>first<text:s/>reporting<text:s/>period<text:s/>and<text:s/>has<text:s/>created<text:s/>a<text:s/>strong<text:s/>platform<text:s/>for<text:s/>greater<text:s/>impact<text:s/>in<text:s/>2026/27.<text:s/>Its<text:s/>strategic<text:s/>value<text:s/>lies<text:s/>in<text:s/>its<text:s/>ability<text:s/>to<text:s/>connect<text:s/>emerging<text:s/>technology,<text:s/>development<text:s/>expertise,<text:s/>practical<text:s/>experimentation,<text:s/>responsible<text:s/>adoption<text:s/>and<text:s/>cross-portfolio<text:s/>learning.<text:s/>With<text:s/>clearer<text:s/>prioritisation,<text:s/>stronger<text:s/>impact<text:s/>tracking<text:s/>and<text:s/>a<text:s/>more<text:s/>systematic<text:s/>approach<text:s/>to<text:s/>AI<text:s/>and<text:s/>portfolio<text:s/>development,<text:s/>the<text:s/>programme<text:s/>has<text:s/>significant<text:s/>potential<text:s/>to<text:s/>become<text:s/>an<text:s/>even<text:s/>more<text:s/>important<text:s/>mechanism<text:s/>for<text:s/>helping<text:s/>FCDO<text:s/>modernise<text:s/>development<text:s/>and<text:s/>diplomacy<text:s/>responsibly.</text:span></text:p>
      <text:p text:style-name="P112"/>
      <text:h text:style-name="P113" text:outline-level="2"><text:bookmark-start text:name="_Toc236054826"/><text:span text:style-name="T113_1">Major<text:s/>Lessons<text:s/>and<text:s/>Recommendations<text:s/>for<text:s/>the<text:s/>Year<text:s/>Ahead</text:span><text:bookmark-end text:name="_Toc236054826"/></text:h>
      <table:table table:style-name="Table5">
        <table:table-column table:style-name="Column16"/>
        <table:table-column table:style-name="Column17"/>
        <table:table-row table:style-name="Row15">
          <table:table-cell table:style-name="Cell53">
            <text:p text:style-name="P114"><text:span text:style-name="T114_1">Lesson<text:s/>Learned</text:span></text:p>
          </table:table-cell>
          <table:table-cell table:style-name="Cell54">
            <text:p text:style-name="P115"><text:span text:style-name="T115_1">Recommendation<text:s/>for<text:s/>Year<text:s/>Ahead</text:span></text:p>
          </table:table-cell>
        </table:table-row>
        <table:table-row table:style-name="Row16">
          <table:table-cell table:style-name="Cell55">
            <text:p text:style-name="P116"><text:span text:style-name="T116_1">There<text:s/>is<text:s/></text:span><text:span text:style-name="T116_2">a<text:s/>significant<text:s/>amount<text:s/>of<text:s/>internal<text:s/>demand<text:s/>for<text:s/>FT<text:s/>Hub<text:s/></text:span><text:span text:style-name="T116_3">activities<text:s/>and<text:s/></text:span><text:span text:style-name="T116_4">services</text:span><text:span text:style-name="T116_5"><text:s/>from<text:s/>other<text:s/>FCDO<text:s/>departments<text:s/>and<text:s/>country<text:s/>offices,<text:s/>but<text:s/>the<text:s/>business<text:s/>case<text:s/>headroom<text:s/>has<text:s/>limited<text:s/>the<text:s/>amount<text:s/>of<text:s/>demand<text:s/>the<text:s/>FT<text:s/>Hub<text:s/>can<text:s/>take<text:s/>on</text:span><text:span text:style-name="T116_6">.</text:span></text:p>
          </table:table-cell>
          <table:table-cell table:style-name="Cell56">
            <text:p text:style-name="P117"><text:span text:style-name="T117_1">#1<text:s/>-<text:s/></text:span><text:span text:style-name="T117_2">Provide<text:s/>an<text:s/>FT<text:s/>buy-in<text:s/>service<text:s/></text:span><text:span text:style-name="T117_3">to<text:s/>extend<text:s/>the<text:s/>impact<text:s/>of<text:s/>the<text:s/>FT<text:s/>programme<text:s/>by<text:s/>enabling<text:s/>more<text:s/>FCDO<text:s/>teams<text:s/>and<text:s/>posts<text:s/>to<text:s/>‘buy<text:s/>into’<text:s/>the<text:s/>FT<text:s/>Hub<text:s/>services<text:s/>offered</text:span></text:p>
          </table:table-cell>
        </table:table-row>
        <table:table-row table:style-name="Row17">
          <table:table-cell table:style-name="Cell57">
            <text:p text:style-name="P118"><text:span text:style-name="T118_1">The<text:s/>Fieldtrip<text:s/>to<text:s/>the<text:s/>Future<text:s/>(FTTF)<text:s/>methodology<text:s/>effectively<text:s/>bridges<text:s/>the<text:s/>"imagination<text:s/>gap"<text:s/>by<text:s/>making<text:s/>possible<text:s/>futures<text:s/>tangible,<text:s/>helping<text:s/>FCDO<text:s/>teams<text:s/>move<text:s/>from<text:s/>awareness<text:s/>of<text:s/>emerging<text:s/>trends<text:s/>to<text:s/>understanding<text:s/>their<text:s/>practical<text:s/>implications<text:s/>and<text:s/>agency<text:s/>to<text:s/>respond.<text:s/>FTTFs<text:s/>are<text:s/>most<text:s/>effective<text:s/>when<text:s/>integrated<text:s/>with<text:s/>foresighting<text:s/>and<text:s/>wider<text:s/>strategy<text:s/>processes<text:s/>rather<text:s/>than<text:s/>delivered<text:s/>as<text:s/>standalone<text:s/>events</text:span><text:span text:style-name="T118_2">,<text:s/>and<text:s/>when<text:s/>it<text:s/>targets<text:s/>teams<text:s/>with<text:s/>a<text:s/>clearly<text:s/>articulated<text:s/>problem<text:s/>or<text:s/>decision<text:s/>context<text:s/>and<text:s/>identified<text:s/>decision<text:s/>owners.<text:s/>The<text:s/>FT<text:s/>Hub’s<text:s/>combination<text:s/>of<text:s/></text:span><text:span text:style-name="T118_3">frontier<text:s/>tech<text:s/>expertise,<text:s/>futures<text:s/>methods,<text:s/>facilitation<text:s/>and<text:s/>immersive<text:s/>design<text:s/>is<text:s/>a<text:s/>distinctive<text:s/>capability<text:s/>not<text:s/>widely<text:s/>available<text:s/>elsewhere<text:s/>in<text:s/>FCDO,<text:s/>but<text:s/>FTTF<text:s/>are<text:s/>relatively<text:s/>expensive<text:s/>to<text:s/>design<text:s/>and<text:s/>run<text:s/>as<text:s/>single<text:s/>L&amp;D<text:s/>events.<text:s/>The<text:s/>scenarios<text:s/>tackled<text:s/>to<text:s/>date<text:s/>(e.g.<text:s/>high-tech<text:s/>disinformation)<text:s/>are<text:s/>not<text:s/>post-specific<text:s/>and<text:s/>are<text:s/>therefore<text:s/>transferable<text:s/>and<text:s/>reusable,<text:s/>offering<text:s/>an<text:s/>opportunity<text:s/>to<text:s/>mainstream<text:s/>the<text:s/>approach<text:s/>more<text:s/>widely.</text:span></text:p>
          </table:table-cell>
          <table:table-cell table:style-name="Cell58">
            <text:p text:style-name="P119"><text:span text:style-name="T119_1">#</text:span><text:span text:style-name="T119_2">2</text:span><text:span text:style-name="T119_3"><text:s/>–<text:s/>Embed<text:s/>FTTFs<text:s/>within<text:s/>broader<text:s/>foresight<text:s/>and<text:s/>strategy<text:s/>processes.</text:span><text:span text:style-name="T119_4"><text:s/>Use<text:s/>the<text:s/>FTTF<text:s/>as<text:s/>a<text:s/>learning<text:s/>and<text:s/>testing<text:s/>module<text:s/>within<text:s/>wider<text:s/>future-technology<text:s/>explorations,<text:s/>targeting<text:s/>teams<text:s/>with<text:s/>a<text:s/>clear<text:s/>shared<text:s/>problem<text:s/>context<text:s/>and<text:s/>decision<text:s/>owners<text:s/>identified<text:s/>upfront,<text:s/>so<text:s/>outputs<text:s/>feed<text:s/>directly<text:s/>into<text:s/>decisions.<text:s/>This<text:s/>learning<text:s/>is<text:s/>already<text:s/>informing<text:s/>work<text:s/>with<text:s/>EECAD<text:s/>(information<text:s/>integrity)<text:s/>and<text:s/>FCDO<text:s/>Philippines<text:s/>(technology-enabled<text:s/>anti-corruption).</text:span><text:span text:style-name="T119_5"><text:s/></text:span><text:span text:style-name="T119_6"><text:s/></text:span><text:span text:style-name="T119_7">An<text:s/>option<text:s/>here<text:s/>is<text:s/>to<text:s/>engage<text:s/>more<text:s/>closely<text:s/>with<text:s/>the<text:s/>College<text:s/>of<text:s/>Diplomacy<text:s/>and<text:s/>support<text:s/>thei</text:span><text:span text:style-name="T119_8">r<text:s/>professional<text:s/>development<text:s/>training<text:s/>with<text:s/>the<text:s/>deployment<text:s/>of<text:s/>FTTFs</text:span><text:span text:style-name="T119_9"><text:s/>and<text:s/>other<text:s/>immersive<text:s/>learning<text:s/>approaches</text:span></text:p>
          </table:table-cell>
        </table:table-row>
        <table:table-row table:style-name="Row18">
          <table:table-cell table:style-name="Cell59">
            <text:p text:style-name="P120"><text:span text:style-name="T120_1">The<text:s/>quality<text:s/>of<text:s/>the<text:s/>FCDO<text:s/>staff<text:s/>member(s)<text:s/>and<text:s/>partner(s)<text:s/>is<text:s/>a<text:s/>strong<text:s/>predictor<text:s/>of<text:s/>investment<text:s/>success.<text:s/>Reflections<text:s/>from<text:s/>the<text:s/>Investment<text:s/>Committee,<text:s/>supported<text:s/>by<text:s/>an<text:s/>external<text:s/>Pillar<text:s/>2<text:s/>expert<text:s/>review,<text:s/>showed<text:s/>that<text:s/>relying<text:s/>on<text:s/>coaching<text:s/>to<text:s/>compensate<text:s/>for<text:s/>weaker<text:s/>teams<text:s/>is<text:s/>less<text:s/>effective<text:s/>than<text:s/>selecting<text:s/>strong<text:s/>teams<text:s/>from<text:s/>the<text:s/>outset.<text:s/>The<text:s/>strongest<text:s/>pitches<text:s/>also<text:s/>combined<text:s/>clear<text:s/>data<text:s/>and<text:s/>evidence<text:s/>within<text:s/>a<text:s/>coherent<text:s/>investment<text:s/>thesis.</text:span></text:p>
          </table:table-cell>
          <table:table-cell table:style-name="Cell60">
            <text:p text:style-name="P121"><text:span text:style-name="T121_1">#</text:span><text:span text:style-name="T121_2">3</text:span><text:span text:style-name="T121_3"><text:s/>–<text:s/>Weight<text:s/>team<text:s/>and<text:s/>partner<text:s/>quality<text:s/>more<text:s/>heavily<text:s/>in<text:s/>selection</text:span><text:span text:style-name="T121_4"><text:s/>(</text:span><text:span text:style-name="T121_5">through<text:s/>the<text:s/></text:span><text:span text:style-name="T121_6">open<text:s/>calls<text:s/>and<text:s/>Investment<text:s/>Committees),<text:s/>and<text:s/>place<text:s/>greater<text:s/>emphasis<text:s/>on<text:s/></text:span><text:span text:style-name="T121_7">the<text:s/>quality<text:s/>of<text:s/>evidence</text:span><text:span text:style-name="T121_8"><text:s/>and<text:s/>competitive</text:span><text:span text:style-name="T121_9">ness<text:s/>against<text:s/>other<text:s/>solutions</text:span><text:span text:style-name="T121_10">.<text:s/>Build<text:s/>the<text:s/>Pillar<text:s/>2<text:s/>expert<text:s/>review<text:s/>recommendations<text:s/>into<text:s/>Call<text:s/>11<text:s/>design<text:s/>and<text:s/></text:span><text:span text:style-name="T121_11">future<text:s/>coaching<text:s/>offers</text:span><text:span text:style-name="T121_12">.</text:span></text:p>
          </table:table-cell>
        </table:table-row>
        <table:table-row table:style-name="Row19">
          <table:table-cell table:style-name="Cell61">
            <text:p text:style-name="P122"><text:span text:style-name="T122_1">Grouping<text:s/>investments<text:s/>around<text:s/>a<text:s/>shared<text:s/>problem<text:s/>generates<text:s/>more<text:s/>than<text:s/>the<text:s/>sum<text:s/>of<text:s/>individual<text:s/>pilots.<text:s/>Thematic<text:s/>portfolios<text:s/>(e.g.<text:s/>information<text:s/>integrity<text:s/>and<text:s/>climate<text:s/>adaptation)<text:s/>surface<text:s/>cross-cutting<text:s/>insights,<text:s/>build<text:s/>credibility<text:s/>and<text:s/>thought<text:s/>leadership,<text:s/>and<text:s/>attract<text:s/>partners<text:s/>and<text:s/>co-investment<text:s/>that<text:s/>fragmented<text:s/>pilots<text:s/>do<text:s/>not<text:s/>(e.g.<text:s/>EECAD<text:s/>co-investment<text:s/>in<text:s/>information<text:s/>integrity).</text:span></text:p>
          </table:table-cell>
          <table:table-cell table:style-name="Cell62">
            <text:p text:style-name="P123"><text:span text:style-name="T123_1">#</text:span><text:span text:style-name="T123_2">4</text:span><text:span text:style-name="T123_3"><text:s/>–<text:s/>Expand<text:s/>thematic<text:s/>portfolios</text:span><text:span text:style-name="T123_4"><text:s/>as<text:s/>a<text:s/>sourcing<text:s/>mechanism,</text:span><text:span text:style-name="T123_5"><text:s/>given<text:s/>the<text:s/>success<text:s/>of<text:s/>two<text:s/>existing<text:s/>thematic<text:s/>portfolios.<text:s/>Options<text:s/>include<text:s/>a<text:s/>portfolio<text:s/>on<text:s/>access<text:s/>to<text:s/>justice<text:s/>and<text:s/>violence<text:s/>against<text:s/>women<text:s/>and<text:s/>girls<text:s/>(given<text:s/>the<text:s/>number<text:s/>of<text:s/>pilot</text:span><text:span text:style-name="T123_6"><text:s/>innovations</text:span><text:span text:style-name="T123_7">);<text:s/>the<text:s/>Hub<text:s/>would<text:s/>propose<text:s/>one<text:s/>new<text:s/>portfolio<text:s/></text:span><text:span text:style-name="T123_8">through<text:s/>the<text:s/>AR<text:s/>period<text:s/>26/27</text:span></text:p>
          </table:table-cell>
        </table:table-row>
        <table:table-row table:style-name="Row20">
          <table:table-cell table:style-name="Cell63">
            <text:p text:style-name="P124"><text:span text:style-name="T124_1">The<text:s/>FT<text:s/>Hub<text:s/>is<text:s/>primarily<text:s/>a</text:span><text:span text:style-name="T124_2"><text:s/></text:span><text:span text:style-name="T124_3">research<text:s/>and<text:s/>learning<text:s/>programme<text:s/>but<text:s/>also<text:s/>aims<text:s/>to<text:s/>scale<text:s/>some<text:s/>investments.<text:s/>These<text:s/>objectives<text:s/>are<text:s/>complementary<text:s/>but<text:s/>not<text:s/>always<text:s/>aligned,<text:s/>which<text:s/>affects<text:s/>both<text:s/>investment<text:s/>selection<text:s/>and<text:s/>programme<text:s/>design.</text:span></text:p>
          </table:table-cell>
          <table:table-cell table:style-name="Cell64">
            <text:p text:style-name="P125"><text:span text:style-name="T125_1">#</text:span><text:span text:style-name="T125_2">5</text:span><text:span text:style-name="T125_3"><text:s/>–<text:s/>Review<text:s/>Pillar<text:s/>2<text:s/>investments<text:s/>as<text:s/>a<text:s/>portfolio,<text:s/>not<text:s/>individually.<text:s/></text:span><text:span text:style-name="T125_4">Some<text:s/>are<text:s/></text:span><text:span text:style-name="T125_5">higher<text:s/>risk</text:span><text:span text:style-name="T125_6"><text:s/>in<text:s/>their<text:s/>likelihood<text:s/>to<text:s/>scale</text:span><text:span text:style-name="T125_7">,<text:s/>others<text:s/>more<text:s/>likely<text:s/>to<text:s/>reach<text:s/>proof<text:s/>of<text:s/>concept;<text:s/>some<text:s/>are<text:s/>deliberately<text:s/>exploratory<text:s/>for<text:s/>deeper<text:s/>learning,<text:s/>others</text:span><text:span text:style-name="T125_8"><text:s/>are</text:span><text:span text:style-name="T125_9"><text:s/>proven<text:s/>in<text:s/>one<text:s/>context<text:s/>and<text:s/>adapted<text:s/>to<text:s/>another.<text:s/>Assess</text:span><text:span text:style-name="T125_10"><text:s/>the</text:span><text:span text:style-name="T125_11"><text:s/>success<text:s/>through<text:s/>Call<text:s/>11<text:s/>on<text:s/>the<text:s/>strength<text:s/>of<text:s/>the<text:s/>portfolio<text:s/>rather<text:s/>than<text:s/>any<text:s/>single<text:s/>pilot.</text:span></text:p>
          </table:table-cell>
        </table:table-row>
        <table:table-row table:style-name="Row21">
          <table:table-cell table:style-name="Cell65">
            <text:p text:style-name="P126"><text:span text:style-name="T126_1">Many<text:s/>Call<text:s/>10<text:s/>applicants<text:s/>used<text:s/>AI<text:s/>to<text:s/>draft<text:s/>applications,<text:s/>boosting<text:s/>volume<text:s/>but<text:s/>sometimes<text:s/>producing<text:s/>generic<text:s/></text:span><text:span text:style-name="T126_2">content<text:s/>weakly<text:s/>grounded<text:s/>in<text:s/>operational<text:s/>evidence.<text:s/>The<text:s/>Hub<text:s/>also<text:s/>received<text:s/>few<text:s/>non-ODA<text:s/>applications,<text:s/>suggesting<text:s/>the<text:s/>current<text:s/>call<text:s/>model<text:s/>is<text:s/>better<text:s/>suited<text:s/>to<text:s/>ODA<text:s/>pilots.</text:span></text:p>
          </table:table-cell>
          <table:table-cell table:style-name="Cell66">
            <text:p text:style-name="P127"><text:span text:style-name="T127_1">#</text:span><text:span text:style-name="T127_2">6</text:span><text:span text:style-name="T127_3"><text:s/>–<text:s/>Strengthen<text:s/>the<text:s/>Call<text:s/>11<text:s/>process</text:span><text:span text:style-name="T127_4">,<text:s/>with<text:s/>clearer<text:s/>guidance<text:s/>on<text:s/>responsible<text:s/>AI<text:s/>use</text:span><text:span text:style-name="T127_5">.<text:s/>There<text:s/>is<text:s/>the<text:s/>potential<text:s/></text:span><text:span text:style-name="T127_6">to<text:s/></text:span><text:span text:style-name="T127_7">further<text:s/>develop</text:span><text:span text:style-name="T127_8"><text:s/></text:span><text:span text:style-name="T127_9">the<text:s/>Call<text:s/>10<text:s/></text:span><text:span text:style-name="T127_10">"Application<text:s/>Support<text:s/>Agent"<text:s/></text:span><text:span text:style-name="T127_11">that<text:s/>challenges<text:s/>an<text:s/>applicant</text:span><text:span text:style-name="T127_12"><text:s/>to<text:s/>sharpen<text:s/></text:span><text:span text:style-name="T127_13">ideas<text:s/>and</text:span><text:span text:style-name="T127_14"><text:s/>define<text:s/>the<text:s/>programme's<text:s/>non-ODA<text:s/>"sweet<text:s/>spot"<text:s/>and<text:s/>whether<text:s/>a<text:s/>different<text:s/>approach<text:s/>is<text:s/>needed.</text:span><text:span text:style-name="T127_15"><text:s/>This<text:s/>is<text:s/>subject<text:s/>to<text:s/>ethical<text:s/>considerations<text:s/>and<text:s/>ope</text:span><text:span text:style-name="T127_16">r</text:span><text:span text:style-name="T127_17">ational<text:s/>feasibility<text:s/></text:span></text:p>
          </table:table-cell>
        </table:table-row>
        <table:table-row table:style-name="Row22">
          <table:table-cell table:style-name="Cell67">
            <text:p text:style-name="P128"><text:span text:style-name="T128_1">The<text:s/>GEDSI<text:s/>framework<text:s/>worked<text:s/>best<text:s/>as<text:s/>a<text:s/>prompt<text:s/>for<text:s/>reflection<text:s/>rather<text:s/>than<text:s/>a<text:s/>rigid<text:s/>compliance<text:s/></text:span><text:span text:style-name="T128_2">tool<text:s/>and</text:span><text:span text:style-name="T128_3"><text:s/>highlighted<text:s/>a<text:s/>wider<text:s/>set<text:s/>of<text:s/>inequities<text:s/>technology<text:s/>can<text:s/>unintentionally<text:s/>reinforce<text:s/>in<text:s/>sensitive<text:s/>LMIC<text:s/>contexts.<text:s/>Separately,<text:s/>development<text:s/>is<text:s/>often<text:s/>most<text:s/>sustainable<text:s/>when<text:s/>delivered<text:s/>by<text:s/>local<text:s/>partners.</text:span></text:p>
          </table:table-cell>
          <table:table-cell table:style-name="Cell68">
            <text:p text:style-name="P129"><text:span text:style-name="T129_1">#</text:span><text:span text:style-name="T129_2">7</text:span><text:span text:style-name="T129_3"><text:s/>–<text:s/>Deepen<text:s/>inclusive<text:s/>and<text:s/>locally-grounded<text:s/>delivery.</text:span><text:span text:style-name="T129_4"><text:s/>Develop<text:s/>practical<text:s/>responsible-and-inclusive<text:s/>AI<text:s/>guidance<text:s/>and<text:s/>tooling<text:s/>(as<text:s/>part<text:s/>of<text:s/></text:span><text:span text:style-name="T129_5">a<text:s/>broader<text:s/>GEDSI<text:s/>strategy</text:span><text:span text:style-name="T129_6">)<text:s/>and<text:s/>share<text:s/>it<text:s/>across<text:s/>FCDO<text:s/>and<text:s/>externally<text:s/>via<text:s/>IDIA;<text:s/>and,<text:s/>before<text:s/>setting<text:s/>any<text:s/>local-implementation<text:s/>target,<text:s/>run<text:s/>a<text:s/>light-touch<text:s/>portfolio<text:s/>analysis<text:s/>of<text:s/>where<text:s/>different<text:s/>partner<text:s/>mixes<text:s/>succeed.</text:span></text:p>
          </table:table-cell>
        </table:table-row>
        <table:table-row table:style-name="Row23">
          <table:table-cell table:style-name="Cell69">
            <text:p text:style-name="P130"><text:span text:style-name="T130_1">The<text:s/>FT<text:s/>Hub<text:s/>has<text:s/>a<text:s/>distinctive<text:s/>but<text:s/>overlapping<text:s/>role<text:s/>in<text:s/>a<text:s/>crowded<text:s/>internal<text:s/>AI<text:s/>landscape<text:s/>(alongside<text:s/>FCDO.ai,<text:s/>FCDOx<text:s/>and<text:s/>the<text:s/>AI<text:s/>Catalyst<text:s/>team).<text:s/>Six<text:s/>opportunities<text:s/>were<text:s/>productively<text:s/>handed<text:s/>to<text:s/>AI<text:s/>Catalyst<text:s/>this<text:s/>period,<text:s/>but<text:s/>these<text:s/>decisions<text:s/>were<text:s/>made<text:s/>case<text:s/>by<text:s/>case<text:s/>rather<text:s/>than<text:s/>through<text:s/>a<text:s/>consistent<text:s/>framework.<text:s/>Sharper,<text:s/>well-evidenced<text:s/>choices<text:s/>are<text:s/>needed<text:s/>on<text:s/>where<text:s/>the<text:s/>Hub<text:s/>adds<text:s/>most<text:s/>value.</text:span><text:span text:style-name="T130_2"><text:s/></text:span><text:span text:style-name="T130_3">Each<text:s/>AI<text:s/>tool<text:s/>built<text:s/>to<text:s/>date<text:s/>(e.g.<text:s/>DevExplorer,<text:s/>EvalExplorer,<text:s/>the<text:s/>Partner<text:s/>Performance<text:s/>Monitoring<text:s/>Tool<text:s/>and<text:s/>the<text:s/>Somalia<text:s/>workflow<text:s/>prototypes)<text:s/>provides<text:s/>a<text:s/>foundation<text:s/>for<text:s/>reusable,<text:s/>low-cost<text:s/>tooling:<text:s/>taking<text:s/>proven<text:s/>components<text:s/>"off<text:s/>the<text:s/>shelf"<text:s/>lets<text:s/>the<text:s/>team<text:s/>focus<text:s/>effort<text:s/>on<text:s/>validating<text:s/>impact<text:s/>and<text:s/>accelerating<text:s/>adoption,<text:s/>rather<text:s/>than<text:s/>building<text:s/>every<text:s/>solution<text:s/>from<text:s/>scratch.</text:span></text:p>
          </table:table-cell>
          <table:table-cell table:style-name="Cell70">
            <text:p text:style-name="P131"><text:span text:style-name="T131_1">#</text:span><text:span text:style-name="T131_2">8</text:span><text:span text:style-name="T131_3"><text:s/>–<text:s/>Establish<text:s/>a<text:s/>more<text:s/>systematic<text:s/>approach<text:s/>to<text:s/>AI-tool<text:s/>building</text:span><text:span text:style-name="T131_4">,</text:span><text:span text:style-name="T131_5"><text:s/>including<text:s/>a<text:s/>clear<text:s/>decision-making<text:s/>framework<text:s/>for<text:s/>the<text:s/>design,<text:s/>development<text:s/>and<text:s/>deployment<text:s/>of<text:s/>new<text:s/>AI<text:s/>tools,<text:s/>and<text:s/>defined<text:s/></text:span><text:span text:style-name="T131_6">touchpoints</text:span><text:span text:style-name="T131_7"><text:s/>with<text:s/>FCDO.ai,<text:s/>FCDOx<text:s/>and<text:s/>AI<text:s/>Catalyst<text:s/>for<text:s/>the<text:s/>long-term<text:s/>uptake<text:s/>of<text:s/>internal<text:s/>builds</text:span><text:span text:style-name="T131_8"><text:s/>(dependent<text:s/>on<text:s/>FCDO<text:s/>internal<text:s/>review<text:s/>currently<text:s/>underway)</text:span><text:span text:style-name="T131_9">.</text:span><text:span text:style-name="T131_10"><text:s/></text:span><text:span text:style-name="T131_11">Build<text:s/>and<text:s/>maintain<text:s/>a<text:s/>reusable<text:s/>library<text:s/>of<text:s/>proven,<text:s/>low-cost<text:s/>AI<text:s/>tools,<text:s/>code<text:s/>and<text:s/>guidance<text:s/>that<text:s/>can<text:s/>be<text:s/>deployed<text:s/>and<text:s/>adapted<text:s/>across<text:s/>FCDO<text:s/>teams<text:s/>and<text:s/>Posts,<text:s/>reducing<text:s/>duplication<text:s/>and<text:s/>accelerating<text:s/>testing<text:s/>and<text:s/>adoption<text:s/>at<text:s/>scale.</text:span></text:p>
          </table:table-cell>
        </table:table-row>
        <table:table-row table:style-name="Row24">
          <table:table-cell table:style-name="Cell71">
            <text:p text:style-name="P132"><text:span text:style-name="T132_1">Demand<text:s/>significantly<text:s/>exceeds<text:s/>current<text:s/>capacity,<text:s/>with<text:s/>substantial<text:s/>unmet<text:s/>need<text:s/>to<text:s/>help<text:s/>teams<text:s/>apply<text:s/>AI<text:s/>beyond<text:s/>productivity<text:s/>chatbots.<text:s/>AI<text:s/>tools<text:s/>also<text:s/>require<text:s/>behaviour<text:s/>change<text:s/>to<text:s/>embed<text:s/>in<text:s/>daily<text:s/>workflows,<text:s/>which<text:s/>can<text:s/>itself<text:s/>be<text:s/>a<text:s/>barrier<text:s/>to<text:s/>uptake.</text:span></text:p>
          </table:table-cell>
          <table:table-cell table:style-name="Cell72">
            <text:p text:style-name="P133"><text:span text:style-name="T133_1">#</text:span><text:span text:style-name="T133_2">9</text:span><text:span text:style-name="T133_3"><text:s/>–<text:s/>Scale<text:s/>reach<text:s/>and<text:s/>embed<text:s/>adoption.</text:span><text:span text:style-name="T133_4"><text:s/>Explore<text:s/></text:span><text:span text:style-name="T133_5">option<text:s/>for<text:s/></text:span><text:span text:style-name="T133_6">lighter-touch<text:s/>opportunity<text:s/>scans<text:s/></text:span><text:span text:style-name="T133_7">with<text:s/>FCDO<text:s/>teams<text:s/>and<text:s/>programmes<text:s/></text:span><text:span text:style-name="T133_8">that<text:s/>identify<text:s/>opportunities<text:s/>and<text:s/>risks<text:s/>without<text:s/>committing<text:s/>to<text:s/>a<text:s/></text:span><text:span text:style-name="T133_9">tool<text:s/></text:span><text:span text:style-name="T133_10">build</text:span><text:span text:style-name="T133_11">ing</text:span><text:span text:style-name="T133_12">.<text:s/>The<text:s/>FT<text:s/>Hub<text:s/>will<text:s/>continue<text:s/>to<text:s/>have<text:s/>conversations<text:s/>and<text:s/>explore<text:s/>the<text:s/>opportunity<text:s/>to<text:s/>support</text:span><text:span text:style-name="T133_13"><text:s/>programmes<text:s/>to<text:s/></text:span><text:span text:style-name="T133_14">engage<text:s/>with<text:s/></text:span><text:span text:style-name="T133_15">additional<text:s/></text:span><text:span text:style-name="T133_16">AI<text:s/>expertise<text:s/>(secondments,<text:s/>embedded<text:s/>experts<text:s/>or<text:s/>specialist<text:s/>partners)</text:span><text:span text:style-name="T133_17">,</text:span><text:span text:style-name="T133_18"><text:s/>particularly<text:s/>in<text:s/>specialised<text:s/>sectors</text:span></text:p>
          </table:table-cell>
        </table:table-row>
      </table:table>
      <text:h text:style-name="P134" text:outline-level="1"><text:bookmark-start text:name="_Toc237356064"/><text:span text:style-name="T134_1">B.<text:s/>THEORY<text:s/>OF<text:s/>CHANGE<text:s/>AND<text:s/>PROGRESS<text:s/>TOWARDS<text:s/>OUTCOMES</text:span><text:bookmark-end text:name="_Toc237356064"/></text:h>
      <text:h text:style-name="P135" text:outline-level="2"><text:span text:style-name="T135_1">Summarise<text:s/>the<text:s/>Programme's<text:s/>Theory<text:s/>of<text:s/>Change</text:span></text:h>
      <text:p text:style-name="P136"><draw:frame svg:x="0cm" svg:y="0cm" svg:width="17.999cm" svg:height="14.867cm" draw:style-name="FR4" text:anchor-type="as-char" draw:z-index="0"><draw:image xlink:href="Pictures/image2.png" xlink:type="simple" xlink:show="embed" xlink:actuate="onLoad"/></draw:frame><text:span text:style-name="T136_1">To<text:s/>generate<text:s/>the<text:s/>desired<text:s/>Impact<text:s/>of<text:s/></text:span><text:span text:style-name="T136_2">‘</text:span><text:span text:style-name="T136_3">p</text:span><text:span text:style-name="T136_4">eople<text:s/>globally<text:s/>reached<text:s/>by<text:s/>life-improving<text:s/>technologies<text:s/>and<text:s/>solutions’</text:span><text:span text:style-name="T136_5">,<text:s/>t</text:span><text:span text:style-name="T136_6">he<text:s/></text:span><text:span text:style-name="T136_7">Frontier<text:s/>Tech<text:s/></text:span><text:span text:style-name="T136_8">Theory<text:s/>of<text:s/>Change<text:s/>frames<text:s/>the<text:s/></text:span><text:span text:style-name="T136_9">necessary<text:s/></text:span><text:span text:style-name="T136_10">outcome<text:s/>as:<text:s/></text:span><text:span text:style-name="T136_11">‘</text:span><text:span text:style-name="T136_12">responsibly<text:s/>developed<text:s/>technology<text:s/>innovations<text:s/>continue<text:s/>to<text:s/>deliver<text:s/>impact<text:s/>beyond<text:s/>FT<text:s/>programme<text:s/>support</text:span><text:span text:style-name="T136_13">’</text:span><text:span text:style-name="T136_14">,<text:s/>with<text:s/>t</text:span><text:span text:style-name="T136_15">wo</text:span><text:span text:style-name="T136_16"><text:s/>sub-outcomes:<text:s/></text:span><text:span text:style-name="T136_17">(1)<text:s/></text:span><text:span text:style-name="T136_18">‘k</text:span><text:span text:style-name="T136_19">ey<text:s/>stakeholders<text:s/>have<text:s/>improved<text:s/>innovation<text:s/>skills<text:s/>and<text:s/>knowledge<text:s/>of<text:s/>the<text:s/>potential<text:s/>of<text:s/>frontier<text:s/>tech<text:s/>in<text:s/>their<text:s/>context’</text:span><text:span text:style-name="T136_20"><text:s/>and<text:s/>(2)<text:s/></text:span><text:span text:style-name="T136_21">‘k</text:span><text:span text:style-name="T136_22">ey<text:s/>stakeholders<text:s/>enact<text:s/>change<text:s/>to<text:s/>support<text:s/>the<text:s/>responsible<text:s/>uptake<text:s/>of<text:s/>frontier<text:s/>technologies’</text:span><text:span text:style-name="T136_23">.</text:span><text:span text:style-name="T136_24"><text:s/></text:span></text:p>
      <text:p text:style-name="P137"><text:span text:style-name="T137_1">The<text:s/>FT<text:s/>Hub<text:s/>has<text:s/>three<text:s/>main<text:s/>pillars<text:s/>of<text:s/></text:span><text:span text:style-name="T137_2">delivery<text:s/></text:span><text:span text:style-name="T137_3">that<text:s/>enable<text:s/>these<text:s/>outcomes,<text:s/>namely:<text:s/></text:span><text:span text:style-name="T137_4">(1)<text:s/></text:span><text:span text:style-name="T137_5">scoping</text:span><text:span text:style-name="T137_6">,<text:s/>(2)<text:s/></text:span><text:span text:style-name="T137_7">experimentation</text:span><text:span text:style-name="T137_8">,<text:s/>and<text:s/>(3)<text:s/>application<text:s/>of<text:s/>frontier<text:s/>technologies.</text:span><text:span text:style-name="T137_9"><text:s/>Each<text:s/>of<text:s/>these<text:s/>pillars<text:s/>builds<text:s/>on<text:s/>the<text:s/>scope<text:s/>of<text:s/>the<text:s/>others</text:span><text:span text:style-name="T137_10">.</text:span><text:span text:style-name="T137_11"><text:s/></text:span><text:span text:style-name="T137_12">Pillar<text:s/>1</text:span><text:span text:style-name="T137_13"><text:s/>ensure</text:span><text:span text:style-name="T137_14">s</text:span><text:span text:style-name="T137_15"><text:s/>that<text:s/>there<text:s/>is<text:s/>awareness<text:s/>of<text:s/></text:span><text:span text:style-name="T137_16">new<text:s/>and<text:s/>emerging<text:s/></text:span><text:span text:style-name="T137_17">technologies<text:s/>(horizon<text:s/>scanning)<text:s/>and<text:s/>how<text:s/>they<text:s/>might<text:s/></text:span><text:span text:style-name="T137_18">affect<text:s/>the<text:s/>real-world<text:s/>context<text:s/>(Futures<text:s/>Explorations</text:span><text:span text:style-name="T137_19">/Fieldtrip<text:s/>to<text:s/>the<text:s/>Future</text:span><text:span text:style-name="T137_20">),<text:s/>while<text:s/>Pillar<text:s/>3<text:s/></text:span><text:span text:style-name="T137_21">ensures<text:s/>that<text:s/>FCDO<text:s/>has<text:s/>the<text:s/>skills,<text:s/>knowledge,<text:s/>and<text:s/></text:span><text:span text:style-name="T137_22">capabilities</text:span><text:span text:style-name="T137_23"><text:s/>needed<text:s/>to<text:s/>uptake<text:s/></text:span><text:span text:style-name="T137_24">frontier<text:s/>tech<text:s/>into<text:s/>their<text:s/>work<text:s/>(</text:span><text:span text:style-name="T137_25">opportunity<text:s/>scans,<text:s/></text:span><text:span text:style-name="T137_26">tech<text:s/>adoption<text:s/>journeys</text:span><text:span text:style-name="T137_27"><text:s/>and<text:s/>AI<text:s/>tool<text:s/>building</text:span><text:span text:style-name="T137_28">)<text:s/>and<text:s/>build<text:s/>AI<text:s/>powered<text:s/>tools<text:s/>(AI<text:s/>sandbox).<text:s/></text:span><text:span text:style-name="T137_29">Pillar<text:s/>2<text:s/>focuses<text:s/>on<text:s/>external<text:s/>testing<text:s/>of<text:s/>frontier<text:s/>tech</text:span><text:span text:style-name="T137_30"><text:s/>pilots</text:span><text:span text:style-name="T137_31">,<text:s/>through<text:s/>direct<text:s/>funding<text:s/>and<text:s/>support<text:s/>to<text:s/></text:span><text:span text:style-name="T137_32">very<text:s/></text:span><text:span text:style-name="T137_33">early-stage</text:span><text:span text:style-name="T137_34"><text:s/></text:span><text:span text:style-name="T137_35">ideas<text:s/></text:span><text:span text:style-name="T137_36">and<text:s/></text:span><text:span text:style-name="T137_37">then<text:s/></text:span><text:span text:style-name="T137_38">follow-on<text:s/>funding<text:s/>(</text:span><text:span text:style-name="T137_39">high<text:s/>impact<text:s/>strategic<text:s/>investments</text:span><text:span text:style-name="T137_40">)<text:s/>to</text:span><text:span text:style-name="T137_41"><text:s/></text:span><text:span text:style-name="T137_42">push<text:s/>pilots<text:s/>through<text:s/>Proof-of-Concept</text:span><text:span text:style-name="T137_43"><text:s/>stage</text:span><text:span text:style-name="T137_44">.<text:s/></text:span><text:span text:style-name="T137_45"><text:s/></text:span><text:span text:style-name="T137_46">Each<text:s/>of<text:s/>these<text:s/>pillars<text:s/></text:span><text:span text:style-name="T137_47">come</text:span><text:span text:style-name="T137_48">s</text:span><text:span text:style-name="T137_49"><text:s/>from<text:s/>a<text:s/>slightly<text:s/>different<text:s/>angle<text:s/>to<text:s/>contribute<text:s/>to<text:s/>the<text:s/>key<text:s/>outputs<text:s/>in<text:s/>the<text:s/>Theory<text:s/>of<text:s/>Change.</text:span></text:p>
      <text:p text:style-name="P138"><text:span text:style-name="T138_1">The<text:s/>steps<text:s/>in<text:s/>the<text:s/>theory<text:s/>of<text:s/>change<text:s/></text:span><text:span text:style-name="T138_2">have<text:s/></text:span><text:span text:style-name="T138_3">held<text:s/>up<text:s/></text:span><text:span text:style-name="T138_4">across<text:s/>programme<text:s/>implementation<text:s/></text:span><text:span text:style-name="T138_5">during<text:s/>this<text:s/>review<text:s/>period</text:span><text:span text:style-name="T138_6">.<text:s/></text:span></text:p>
      <text:h text:style-name="P139" text:outline-level="2"><text:span text:style-name="T139_1">Describe<text:s/>Progress<text:s/>Towards<text:s/>Expected<text:s/>Outcomes<text:s/>and<text:s/>Impact</text:span></text:h>
      <table:table table:style-name="Table6">
        <table:table-column table:style-name="Column18"/>
        <table:table-column table:style-name="Column19"/>
        <table:table-column table:style-name="Column20"/>
        <table:table-row table:style-name="Row25">
          <table:table-cell table:style-name="Cell73">
            <text:p text:style-name="P140"><text:span text:style-name="T140_1">Indicator</text:span></text:p>
          </table:table-cell>
          <table:table-cell table:style-name="Cell74">
            <text:p text:style-name="P141"><text:span text:style-name="T141_1">Milestone<text:s/>2025/26</text:span></text:p>
          </table:table-cell>
          <table:table-cell table:style-name="Cell75">
            <text:p text:style-name="P142"><text:span text:style-name="T142_1">Progress</text:span></text:p>
          </table:table-cell>
        </table:table-row>
        <table:table-row table:style-name="Row26">
          <table:table-cell table:style-name="Cell76" table:number-columns-spanned="3">
            <text:p text:style-name="P143"><text:span text:style-name="T143_1">IMPACT<text:s/>–<text:s/>Increased<text:s/>number<text:s/>of<text:s/>people<text:s/>globally<text:s/>are<text:s/>reached<text:s/>by<text:s/>life<text:s/>improving<text:s/>solutions/technologies,<text:s/>and/or<text:s/>have<text:s/>improved<text:s/>lives<text:s/>as<text:s/>result<text:s/>of<text:s/>technology.</text:span></text:p>
          </table:table-cell>
          <table:covered-table-cell/>
          <table:covered-table-cell/>
        </table:table-row>
        <table:table-row table:style-name="Row27">
          <table:table-cell table:style-name="Cell77">
            <text:p text:style-name="P144"><text:span text:style-name="T144_1">#<text:s/>of<text:s/>people<text:s/>reached,<text:s/>combined<text:s/>with<text:s/>confidence-adjusted<text:s/>projection<text:s/>of<text:s/>#<text:s/>reached<text:s/></text:span><text:span text:style-name="T144_2">with</text:span><text:span text:style-name="T144_3"><text:s/>access<text:s/>to<text:s/>life-improving<text:s/>technologies/solutions</text:span></text:p>
          </table:table-cell>
          <table:table-cell table:style-name="Cell78">
            <text:p text:style-name="P145"><text:span text:style-name="T145_1">–</text:span></text:p>
          </table:table-cell>
          <table:table-cell table:style-name="Cell79">
            <text:p text:style-name="P146"><text:span text:style-name="T146_1">Too<text:s/>early<text:s/>to<text:s/></text:span><text:span text:style-name="T146_2">record</text:span><text:span text:style-name="T146_3"><text:s/>–<text:s/></text:span><text:span text:style-name="T146_4">see<text:s/>narrative<text:s/></text:span><text:span text:style-name="T146_5">section<text:s/></text:span><text:span text:style-name="T146_6">below</text:span></text:p>
          </table:table-cell>
        </table:table-row>
        <table:table-row table:style-name="Row28">
          <table:table-cell table:style-name="Cell80" table:number-columns-spanned="3">
            <text:p text:style-name="P147"><text:span text:style-name="T147_1">HIGH-LEVEL<text:s/>OUTCOME<text:s/>1<text:s/>–<text:s/>Tech<text:s/>innovations<text:s/>continue<text:s/>to<text:s/>deliver<text:s/>impact<text:s/>through<text:s/>responsible<text:s/>uptake<text:s/>(beyond<text:s/>FT<text:s/>programme<text:s/>support).</text:span></text:p>
          </table:table-cell>
          <table:covered-table-cell/>
          <table:covered-table-cell/>
        </table:table-row>
        <table:table-row table:style-name="Row29">
          <table:table-cell table:style-name="Cell81">
            <text:p text:style-name="P148"><text:span text:style-name="T148_1">Number<text:s/>of<text:s/>FT<text:s/>supported<text:s/>solutions<text:s/>that<text:s/>have<text:s/>gone<text:s/>on<text:s/>to<text:s/>reach<text:s/>people<text:s/>at<text:s/>scale<text:s/>having<text:s/>initially<text:s/>received<text:s/>FT<text:s/>Hub<text:s/>support</text:span></text:p>
          </table:table-cell>
          <table:table-cell table:style-name="Cell82">
            <text:p text:style-name="P149"><text:span text:style-name="T149_1">5</text:span></text:p>
          </table:table-cell>
          <table:table-cell table:style-name="Cell83">
            <text:p text:style-name="P150"><text:span text:style-name="T150_1">Met:<text:s/></text:span><text:span text:style-name="T150_2">5</text:span></text:p>
          </table:table-cell>
        </table:table-row>
        <table:table-row table:style-name="Row30">
          <table:table-cell table:style-name="Cell84" table:number-columns-spanned="3">
            <text:p text:style-name="P151"><text:span text:style-name="T151_1">SUB-OUTCOME<text:s/>1<text:s/>–<text:s/>A<text:s/>pipeline<text:s/>of<text:s/>FT<text:s/>innovations<text:s/></text:span><text:span text:style-name="T151_2">show</text:span><text:span text:style-name="T151_3"><text:s/>proven<text:s/>potential<text:s/>for<text:s/>impact<text:s/>and<text:s/>secure<text:s/>additional<text:s/>investment<text:s/></text:span><text:span text:style-name="T151_4">in<text:s/>order<text:s/>to</text:span><text:span text:style-name="T151_5"><text:s/>support<text:s/>FT<text:s/>innovations<text:s/>on<text:s/>their<text:s/>journey<text:s/>to<text:s/>scale.</text:span></text:p>
          </table:table-cell>
          <table:covered-table-cell/>
          <table:covered-table-cell/>
        </table:table-row>
        <table:table-row table:style-name="Row31">
          <table:table-cell table:style-name="Cell85">
            <text:p text:style-name="P152"><text:span text:style-name="T152_1">%<text:s/>of<text:s/>FT<text:s/>Hub<text:s/>supported<text:s/>innovations<text:s/>that<text:s/>meet<text:s/>requirements<text:s/>of<text:s/>the<text:s/>'readiness<text:s/>to<text:s/>scale'<text:s/>framework<text:s/>at<text:s/>the<text:s/>end<text:s/>of<text:s/>their<text:s/>pilot</text:span></text:p>
          </table:table-cell>
          <table:table-cell table:style-name="Cell86">
            <text:p text:style-name="P153"><text:span text:style-name="T153_1">10%</text:span></text:p>
          </table:table-cell>
          <table:table-cell table:style-name="Cell87">
            <text:p text:style-name="P154"><text:span text:style-name="T154_1">Met:<text:s/></text:span><text:span text:style-name="T154_2">10%<text:s/>(3/30)</text:span></text:p>
          </table:table-cell>
        </table:table-row>
        <table:table-row table:style-name="Row32">
          <table:table-cell table:style-name="Cell88">
            <text:p text:style-name="P155"><text:span text:style-name="T155_1">%<text:s/>of<text:s/>FT<text:s/>Hub<text:s/>pilots<text:s/>that<text:s/>leverage<text:s/>additional<text:s/>funding<text:s/>for<text:s/>their<text:s/>innovation<text:s/>during<text:s/>or<text:s/>after<text:s/>FT<text:s/>Hub<text:s/>support</text:span></text:p>
          </table:table-cell>
          <table:table-cell table:style-name="Cell89">
            <text:p text:style-name="P156"><text:span text:style-name="T156_1">0%</text:span></text:p>
          </table:table-cell>
          <table:table-cell table:style-name="Cell90">
            <text:p text:style-name="P157"><text:span text:style-name="T157_1">Exceeded<text:s/>initial<text:s/>expectation:<text:s/></text:span><text:span text:style-name="T157_2">1</text:span><text:span text:style-name="T157_3">0</text:span><text:span text:style-name="T157_4">%</text:span><text:span text:style-name="T157_5"><text:s/>(</text:span><text:span text:style-name="T157_6">3</text:span><text:span text:style-name="T157_7">/30)</text:span></text:p>
          </table:table-cell>
        </table:table-row>
        <table:table-row table:style-name="Row33">
          <table:table-cell table:style-name="Cell91" table:number-columns-spanned="3">
            <text:p text:style-name="P158"><text:span text:style-name="T158_1">SUB-OUTCOME<text:s/>2<text:s/>–<text:s/>Key<text:s/>stakeholders<text:s/>(FCDO<text:s/>and<text:s/>external)<text:s/>build<text:s/>skills<text:s/>and<text:s/>knowledge<text:s/>which<text:s/>enable<text:s/>them<text:s/>to<text:s/>enact<text:s/>changes<text:s/>to<text:s/>support<text:s/>the<text:s/>responsible<text:s/>uptake<text:s/>of<text:s/>frontier<text:s/>technologies.</text:span></text:p>
          </table:table-cell>
          <table:covered-table-cell/>
          <table:covered-table-cell/>
        </table:table-row>
        <table:table-row table:style-name="Row34">
          <table:table-cell table:style-name="Cell92">
            <text:p text:style-name="P159"><text:span text:style-name="T159_1">#<text:s/>of<text:s/>changes<text:s/>to<text:s/>policies,<text:s/>programmes,<text:s/>and<text:s/>ways<text:s/>of<text:s/>working<text:s/>of<text:s/>key<text:s/>stakeholders<text:s/>(FCDO<text:s/>and<text:s/>external),<text:s/>that<text:s/>involve<text:s/>adoption<text:s/>of<text:s/>frontier<text:s/>technologies,<text:s/>or<text:s/>lead<text:s/>to<text:s/>a<text:s/>more<text:s/>enabling<text:s/>environment<text:s/>for<text:s/>the<text:s/>exploration,<text:s/>development,<text:s/>and<text:s/>application<text:s/>of<text:s/>frontier<text:s/>technologies</text:span></text:p>
          </table:table-cell>
          <table:table-cell table:style-name="Cell93">
            <text:p text:style-name="P160"><text:span text:style-name="T160_1">2</text:span></text:p>
          </table:table-cell>
          <table:table-cell table:style-name="Cell94">
            <text:p text:style-name="P161"><text:span text:style-name="T161_1">Exceeded</text:span><text:span text:style-name="T161_2">:<text:s/></text:span><text:span text:style-name="T161_3">3</text:span></text:p>
          </table:table-cell>
        </table:table-row>
        <table:table-row table:style-name="Row35">
          <table:table-cell table:style-name="Cell95">
            <text:p text:style-name="P162"><text:span text:style-name="T162_1">%<text:s/>of<text:s/>FCDO<text:s/>Staff<text:s/>who<text:s/>report<text:s/>improving<text:s/>their<text:s/>skills<text:s/>and<text:s/>literacy<text:s/>with<text:s/>frontier<text:s/>technologies</text:span></text:p>
          </table:table-cell>
          <table:table-cell table:style-name="Cell96">
            <text:p text:style-name="P163"><text:span text:style-name="T163_1">60</text:span><text:span text:style-name="T163_2">%</text:span></text:p>
          </table:table-cell>
          <table:table-cell table:style-name="Cell97">
            <text:p text:style-name="P164"><text:span text:style-name="T164_1">Exceeded:</text:span><text:span text:style-name="T164_2"><text:s/></text:span><text:span text:style-name="T164_3">79%<text:s/>(11/14)</text:span></text:p>
          </table:table-cell>
        </table:table-row>
        <table:table-row table:style-name="Row36">
          <table:table-cell table:style-name="Cell98" table:number-columns-spanned="3">
            <text:p text:style-name="P165"><text:span text:style-name="T165_1">SUB-OUTCOME<text:s/>3<text:s/>–<text:s/>Partnerships<text:s/>are<text:s/>established<text:s/>with<text:s/>key<text:s/>stakeholders<text:s/>to<text:s/>support<text:s/>the<text:s/>uptake<text:s/>and<text:s/>development<text:s/>of<text:s/>frontier<text:s/>technologies.</text:span></text:p>
          </table:table-cell>
          <table:covered-table-cell/>
          <table:covered-table-cell/>
        </table:table-row>
        <table:table-row table:style-name="Row37">
          <table:table-cell table:style-name="Cell99">
            <text:p text:style-name="P166"><text:span text:style-name="T166_1">#<text:s/>of<text:s/>formal<text:s/>and<text:s/>informal<text:s/>partnerships<text:s/>with<text:s/>stakeholders<text:s/>(both<text:s/>internal<text:s/>and<text:s/>external<text:s/>to<text:s/>FCDO)<text:s/>which<text:s/>are<text:s/>established<text:s/>and<text:s/>enable<text:s/>partners<text:s/>to<text:s/>support<text:s/>the<text:s/>responsible<text:s/>uptake<text:s/>of<text:s/>frontier<text:s/>technologies</text:span></text:p>
          </table:table-cell>
          <table:table-cell table:style-name="Cell100">
            <text:p text:style-name="P167"><text:span text:style-name="T167_1">2</text:span></text:p>
          </table:table-cell>
          <table:table-cell table:style-name="Cell101">
            <text:p text:style-name="P168"><text:span text:style-name="T168_1">Exceeded:<text:s/></text:span><text:span text:style-name="T168_2">8</text:span></text:p>
          </table:table-cell>
        </table:table-row>
      </table:table>
      <text:h text:style-name="P169" text:outline-level="3"><text:bookmark-start text:name="_Toc236054831"/><text:span text:style-name="T169_1">Impact<text:s/>–<text:s/>Increased<text:s/>number<text:s/>of<text:s/>people<text:s/>globally<text:s/>are<text:s/>reached<text:s/>by<text:s/>life<text:s/>improving<text:s/>solutions/technologies,<text:s/>and/or<text:s/>have<text:s/>improved<text:s/>lives<text:s/>as<text:s/>result<text:s/>of<text:s/>technology.</text:span><text:bookmark-end text:name="_Toc236054831"/></text:h>
      <text:p text:style-name="P170"><text:span text:style-name="T170_1">After<text:s/>just<text:s/>8<text:s/>months,<text:s/>it<text:s/>is<text:s/>not<text:s/>yet<text:s/>possible<text:s/></text:span><text:span text:style-name="T170_2">to<text:s/>collect<text:s/></text:span><text:span text:style-name="T170_3">either<text:s/></text:span><text:span text:style-name="T170_4">robust<text:s/>numbers<text:s/>of<text:s/></text:span><text:span text:style-name="T170_5">current<text:s/></text:span><text:span text:style-name="T170_6">beneficiaries</text:span><text:span text:style-name="T170_7"><text:s/>or<text:s/></text:span><text:span text:style-name="T170_8">those<text:s/>projected<text:s/>to<text:s/>be<text:s/>reached<text:s/>in<text:s/>the<text:s/>future</text:span><text:span text:style-name="T170_9">,<text:s/>hence<text:s/>the<text:s/>lack<text:s/>of<text:s/>a</text:span><text:span text:style-name="T170_10">n<text:s/>Impact<text:s/></text:span><text:span text:style-name="T170_11">logframe<text:s/>target<text:s/></text:span><text:span text:style-name="T170_12">for<text:s/>FY2526.<text:s/></text:span><text:span text:style-name="T170_13"><text:s/>Estimates<text:s/>of<text:s/>potential<text:s/></text:span><text:span text:style-name="T170_14">beneficiaries<text:s/>(</text:span><text:span text:style-name="T170_15">through<text:s/>the<text:s/>use<text:s/>of</text:span><text:span text:style-name="T170_16"><text:s/>a<text:s/></text:span><text:span text:style-name="T170_17">Project<text:s/>Impact<text:s/>Estimator</text:span><text:span text:style-name="T170_18"><text:s/>framework)<text:s/>will<text:s/>be<text:s/>completed<text:s/>for<text:s/></text:span><text:span text:style-name="T170_19">pilots<text:s/>at<text:s/></text:span><text:span text:style-name="T170_20">the</text:span><text:span text:style-name="T170_21">ir</text:span><text:span text:style-name="T170_22"><text:s/></text:span><text:span text:style-name="T170_23">half-way<text:s/>point<text:s/>in<text:s/>July/August<text:s/>2026</text:span><text:span text:style-name="T170_24"><text:s/>and<text:s/>used<text:s/>for<text:s/>future<text:s/>reporting</text:span><text:span text:style-name="T170_25">.</text:span><text:span text:style-name="T170_26"><text:s/>The<text:s/>Project<text:s/>Impact<text:s/>Estimator<text:s/>not<text:s/>only<text:s/>encourages<text:s/>pilots<text:s/>to<text:s/>go<text:s/>through<text:s/>a<text:s/>clear<text:s/>process<text:s/>of<text:s/>researching<text:s/>and<text:s/>considering<text:s/>the<text:s/>actual<text:s/>numbers<text:s/>that<text:s/>might<text:s/>be<text:s/>reached<text:s/>by<text:s/>their<text:s/>proposed<text:s/>intervention,<text:s/>but<text:s/>also<text:s/>considers<text:s/>the<text:s/>depth<text:s/>of<text:s/>the<text:s/>impact</text:span><text:span text:style-name="T170_27">,<text:s/>as<text:s/>well<text:s/>as</text:span><text:span text:style-name="T170_28"><text:s/>equity<text:s/>and<text:s/>inclusion<text:s/>considerations.<text:s/></text:span></text:p>
      <text:h text:style-name="P171" text:outline-level="3"><text:bookmark-start text:name="_Toc236054832"/><text:span text:style-name="T171_1">High-Level<text:s/>Outcome<text:s/>–<text:s/>Tech<text:s/>innovations<text:s/>continue<text:s/>to<text:s/>deliver<text:s/>impact<text:s/>through<text:s/>responsible<text:s/>uptake<text:s/>(beyond<text:s/>FT<text:s/>programme<text:s/>support).</text:span><text:bookmark-end text:name="_Toc236054832"/></text:h>
      <text:p text:style-name="P172"><text:span text:style-name="T172_1">This<text:s/>high-level<text:s/>outcome<text:s/>has<text:s/>been<text:s/></text:span><text:span text:style-name="T172_2">achieved</text:span><text:span text:style-name="T172_3"><text:s/>with<text:s/>at<text:s/>least<text:s/>5<text:s/>FT<text:s/>supported</text:span><text:span text:style-name="T172_4"><text:note text:note-class="footnote"><text:note-citation/><text:note-body><text:p text:style-name="P173"><text:span text:style-name="T173_1"><text:s/></text:span><text:span text:style-name="T173_2">Given<text:s/>the<text:s/></text:span><text:span text:style-name="T173_3">nascent<text:s/>stage<text:s/>of<text:s/>FT<text:s/>pilots,<text:s/>and<text:s/>the<text:s/>time<text:s/>it<text:s/>typically<text:s/>takes<text:s/>them<text:s/>to<text:s/>mature</text:span><text:span text:style-name="T173_4"><text:s/>and<text:s/>generate<text:s/>real<text:s/>world<text:s/>impact,<text:s/>t</text:span><text:span text:style-name="T173_5">he<text:s/>pilots<text:s/>contributing<text:s/>to<text:s/>the<text:s/>programme’s<text:s/>outcomes<text:s/>were<text:s/>started<text:s/>under<text:s/>the<text:s/>predecessor<text:s/>Ideas<text:s/>to<text:s/>Impact<text:s/>programme<text:s/>and<text:s/>have<text:s/>subsequently<text:s/></text:span><text:span text:style-name="T173_6">received<text:s/>support<text:s/>through<text:s/>th</text:span><text:span text:style-name="T173_7">is</text:span><text:span text:style-name="T173_8"><text:s/></text:span><text:span text:style-name="T173_9">successor<text:s/>Frontier<text:s/>Technologies</text:span><text:span text:style-name="T173_10"><text:s/>programme<text:s/>to<text:s/>push<text:s/>them<text:s/>towards<text:s/>scale.<text:s text:c="2"/>Support<text:s/>has<text:s/>been<text:s/>in<text:s/>the<text:s/>form<text:s/>of<text:s/>either<text:s/>additional<text:s/>investment,<text:s/>coaching<text:s/>or<text:s/>both.</text:span></text:p></text:note-body></text:note></text:span><text:span text:style-name="T173_11"><text:s/>solutions<text:s/></text:span><text:span text:style-name="T173_12">gaining<text:s/>sustainable<text:s/></text:span><text:span text:style-name="T173_13">external<text:s/>support<text:s/>and<text:s/></text:span><text:span text:style-name="T173_14">on<text:s/></text:span><text:span text:style-name="T173_15">the<text:s/>path<text:s/></text:span><text:span text:style-name="T173_16">to<text:s/>reach</text:span><text:span text:style-name="T173_17">ing</text:span><text:span text:style-name="T173_18"><text:s/>people<text:s/>at<text:s/>scale</text:span><text:span text:style-name="T173_19">.<text:s/>The<text:s/>details<text:s/>of<text:s/>these<text:s/>pilots<text:s/></text:span><text:span text:style-name="T173_20">that<text:s/></text:span><text:span text:style-name="T173_21">are</text:span><text:span text:style-name="T173_22">:</text:span></text:p>
      <text:list text:style-name="LS10" xml:id="list0">
        <text:list-item>
          <text:p text:style-name="P174"><text:span text:style-name="T174_1">Mexico’s<text:s/>National<text:s/>Search<text:s/>Commission<text:s/></text:span><text:span text:style-name="T174_2">has<text:s/></text:span><text:span text:style-name="T174_3">formally<text:s/>add</text:span><text:span text:style-name="T174_4">ed</text:span><text:span text:style-name="T174_5"><text:s/>the<text:s/></text:span><text:span text:style-name="T174_6"><text:a xlink:type="simple" xlink:href="https://www.frontiertechhub.org/pilot-portfolio/found-technologies-to-locate-clandestine-graves"><text:span text:style-name="T174_7">FOUND</text:span></text:a></text:span><text:span text:style-name="T174_8"><text:s/></text:span><text:span text:style-name="T174_9">platform<text:s/>to<text:s/>its<text:s/>official<text:s/>toolkit<text:s/>through<text:s/>a<text:s/>March<text:s/>2026<text:s/>MoU</text:span><text:span text:style-name="T174_10">.<text:s text:c="2"/></text:span><text:span text:style-name="T174_11">Colombia</text:span><text:span text:style-name="T174_12">’s<text:s/>aut</text:span><text:span text:style-name="T174_13">horities<text:s/>are</text:span><text:span text:style-name="T174_14"><text:s/></text:span><text:span text:style-name="T174_15">beginning<text:s/>uptake<text:s/>after</text:span><text:span text:style-name="T174_16"><text:s/>training<text:s/>in</text:span><text:span text:style-name="T174_17"><text:s/>February</text:span><text:span text:style-name="T174_18">.<text:s text:c="2"/>C</text:span><text:span text:style-name="T174_19">o-funding<text:s/></text:span><text:span text:style-name="T174_20">has<text:s/>been<text:s/></text:span><text:span text:style-name="T174_21">secured<text:s/>from<text:s/>national<text:s/>and<text:s/>state<text:s/>governments</text:span><text:span text:style-name="T174_22">,</text:span><text:span text:style-name="T174_23"><text:s/>and<text:s/></text:span><text:span text:style-name="T174_24">the<text:s/>UN<text:s/></text:span><text:span text:style-name="T174_25">Population<text:s/>Fund<text:s/></text:span><text:span text:style-name="T174_26">(</text:span><text:span text:style-name="T174_27">UNFPA</text:span><text:span text:style-name="T174_28">)</text:span><text:span text:style-name="T174_29">.</text:span></text:p>
        </text:list-item>
        <text:list-item>
          <text:p text:style-name="P175"><text:span text:style-name="T175_1">In<text:s/>Nepal,<text:s/>the<text:s/></text:span><text:span text:style-name="T175_2"><text:a xlink:type="simple" xlink:href="https://www.frontiertechhub.org/pilot-portfolio/bioplastic-nepal"><text:span text:style-name="T175_3">Bioplastics</text:span></text:a></text:span><text:span text:style-name="T175_4"><text:s/>pilot<text:s/></text:span><text:span text:style-name="T175_5">has<text:s/></text:span><text:span text:style-name="T175_6">sold<text:s/>more<text:s/>than<text:s/>500kg<text:s/>of<text:s/>biodegradable<text:s/>bags,<text:s/>increas</text:span><text:span text:style-name="T175_7">ing</text:span><text:span text:style-name="T175_8"><text:s/>its<text:s/>business<text:s/>customer<text:s/>base<text:s/>from<text:s/>15<text:s/>to<text:s/>more<text:s/>than<text:s/>80,<text:s/>and<text:s/>generat</text:span><text:span text:style-name="T175_9">ing</text:span><text:span text:style-name="T175_10"><text:s/>demand<text:s/>across<text:s/>six<text:s/>market<text:s/>segments</text:span><text:span text:style-name="T175_11">.<text:s text:c="2"/>Market<text:s/>traction<text:s/>has<text:s/>justified<text:s/></text:span><text:span text:style-name="T175_12">investment<text:s/>in<text:s/>a<text:s/>commercial-scale<text:s/>production<text:s/>line</text:span><text:span text:style-name="T175_13">,<text:s/>which<text:s/>has<text:s/>led<text:s/>to<text:s/></text:span><text:span text:style-name="T175_14">a<text:s/>supply<text:s/>contract<text:s/>with<text:s/></text:span><text:span text:style-name="T175_15">Dhulikhel</text:span><text:span text:style-name="T175_16"><text:s/>Hospital</text:span><text:span text:style-name="T175_17"><text:s/>and<text:s/>opening<text:s/>routes<text:s/>into<text:s/>higher-volume<text:s/>categories<text:s/>like<text:s/>agricultural<text:s/>mulch</text:span><text:span text:style-name="T175_18"><text:s/></text:span><text:span text:style-name="T175_19">sheeting</text:span><text:span text:style-name="T175_20">.</text:span></text:p>
        </text:list-item>
        <text:list-item>
          <text:p text:style-name="P176"><text:span text:style-name="T176_1">Over<text:s/>6<text:s/>months,<text:s/>the<text:s/></text:span><text:span text:style-name="T176_2">Rollback<text:s/>of<text:s/>Rights</text:span><text:span text:style-name="T176_3"><text:s/></text:span><text:span text:style-name="T176_4">pilot<text:s/></text:span><text:span text:style-name="T176_5">has<text:s/></text:span><text:span text:style-name="T176_6">moved<text:s/>from<text:s/></text:span><text:span text:style-name="T176_7">an<text:s/>idea<text:s/>about<text:s/>how<text:s/>to<text:s/>‘predict<text:s/>threats<text:s/>to<text:s/>human<text:s/>rights’<text:s/></text:span><text:span text:style-name="T176_8">to<text:s/>a<text:s/>fully<text:s/></text:span><text:span text:style-name="T176_9">operational<text:s/>AI<text:s/>media<text:s/>intelligence<text:s/>platform</text:span><text:span text:style-name="T176_10">.<text:s text:c="2"/>C</text:span><text:span text:style-name="T176_11">overing<text:s/>15<text:s/>countries</text:span><text:span text:style-name="T176_12"><text:s/>and</text:span><text:span text:style-name="T176_13"><text:s/>processing<text:s/>more<text:s/>than<text:s/>115,000<text:s/>signals</text:span><text:span text:style-name="T176_14">,<text:s/>the<text:s/>tool<text:s/>has<text:s/></text:span><text:span text:style-name="T176_15">reduc</text:span><text:span text:style-name="T176_16">ed</text:span><text:span text:style-name="T176_17"><text:s/>manual<text:s/>review<text:s/>time<text:s/>from<text:s/>more<text:s/></text:span><text:span text:style-name="T176_18">5+<text:s/></text:span><text:span text:style-name="T176_19">minutes<text:s/></text:span><text:span text:style-name="T176_20">per<text:s/>document<text:s/></text:span><text:span text:style-name="T176_21">to<text:s/>near-instant</text:span><text:span text:style-name="T176_22">,<text:s/>with</text:span><text:span text:style-name="T176_23"><text:s/></text:span><text:span text:style-name="T176_24">Phase<text:s/>Two<text:s/>funding<text:s/>secured<text:s/>through<text:s/>2028.<text:s/></text:span></text:p>
        </text:list-item>
        <text:list-item>
          <text:p text:style-name="P177"><text:span text:style-name="T177_1"><text:a xlink:type="simple" xlink:href="https://www.frontiertechhub.org/insights/littlemakertakingonglobalsupplychains"><text:span text:style-name="T177_2">Kijenzi</text:span></text:a></text:span><text:span text:style-name="T177_3">,<text:s/>in<text:s/>Kenya,</text:span><text:span text:style-name="T177_4"><text:s/></text:span><text:span text:style-name="T177_5">has<text:s/></text:span><text:span text:style-name="T177_6">pivoted<text:s/>from<text:s/>3D-printed<text:s/>prosthetics<text:s/>to<text:s/>a<text:s/>viable<text:s/></text:span><text:span text:style-name="T177_7">business-to-business</text:span><text:span text:style-name="T177_8"><text:s/>manufacturing<text:s/>model,<text:s/>producing<text:s/>more<text:s/>than<text:s/>one<text:s/></text:span><text:span text:style-name="T177_9">million<text:s/>injection-</text:span><text:span text:style-name="T177_10">molded</text:span><text:span text:style-name="T177_11"><text:s/></text:span><text:span text:style-name="T177_12">fertiliser<text:s/>scoops<text:s/>for<text:s/>One<text:s/>Acre<text:s/>Fund<text:s/>across<text:s/>five<text:s/>countries<text:s/>at<text:s/>China-competitive<text:s/>prices<text:s/>and<text:s/>reducing<text:s/>lead<text:s/>times<text:s/>from<text:s/>three<text:s/>months<text:s/>to<text:s/>under<text:s/>15<text:s/>days.</text:span></text:p>
        </text:list-item>
        <text:list-item>
          <text:p text:style-name="P178"><text:span text:style-name="T178_1">In<text:s/>Pasig<text:s/>City,<text:s/></text:span><text:span text:style-name="T178_2">the<text:s/></text:span><text:span text:style-name="T178_3"><text:a xlink:type="simple" xlink:href="https://www.frontiertechhub.org/pilot-portfolio/etriage-social-inclusion"><text:span text:style-name="T178_4">eTriage</text:span></text:a></text:span><text:span text:style-name="T178_5"><text:s/></text:span><text:span text:style-name="T178_6">team<text:s/>responded<text:s/>to<text:s/>user<text:s/>research<text:s/>and<text:s/>pivoted<text:s/>from<text:s/>an<text:s/></text:span><text:span text:style-name="T178_7">ambitious</text:span><text:span text:style-name="T178_8"><text:s/>AI<text:s/>vision<text:s/>idea<text:s/>to<text:s/>a<text:s/></text:span><text:span text:style-name="T178_9">fundamental<text:s/>‘</text:span><text:span text:style-name="T178_10">Lost-to-Follow-Up</text:span><text:span text:style-name="T178_11">’<text:s/>support<text:s/>tool.<text:s text:c="2"/>The<text:s/>tool<text:s/>has<text:s/>been<text:s/>incorporated<text:s/>into<text:s/></text:span><text:span text:style-name="T178_12">a<text:s/>system<text:s/>used<text:s/>in<text:s/>more<text:s/>than<text:s/>50<text:s/>facilities,<text:s/>now<text:s/>reaching<text:s/>250,000<text:s/>registered<text:s/>patients</text:span><text:span text:style-name="T178_13"><text:s/>and</text:span><text:span text:style-name="T178_14"><text:s/>identifying<text:s/>more<text:s/>than<text:s/>24,000<text:s/>patients<text:s/></text:span><text:span text:style-name="T178_15">who<text:s/>have<text:s/>not<text:s/>been<text:s/></text:span><text:span text:style-name="T178_16">seen<text:s/>for<text:s/>12<text:s/>months<text:s/>or<text:s/>more</text:span><text:span text:style-name="T178_17">.<text:s text:c="2"/>The<text:s/>team<text:s/>have<text:s/></text:span><text:span text:style-name="T178_18">secur</text:span><text:span text:style-name="T178_19">ed</text:span><text:span text:style-name="T178_20"><text:s/>a<text:s/>city<text:s/>policy<text:s/>mandate<text:s/></text:span><text:span text:style-name="T178_21">and<text:s/></text:span><text:span text:style-name="T178_22">10.6<text:s/>million<text:s/>pesos<text:s/>of<text:s/>follow-on<text:s/>funding<text:s/>to<text:s/>extend<text:s/>into<text:s/>mental<text:s/>health.</text:span></text:p>
        </text:list-item>
      </text:list>
      <text:h text:style-name="P179" text:outline-level="3"><text:bookmark-start text:name="_Toc236054833"/><text:span text:style-name="T179_1">Sub-Outcome<text:s/>1<text:s/>–<text:s/>A<text:s/>pipeline<text:s/>of<text:s/>FT<text:s/>innovations<text:s/></text:span><text:span text:style-name="T179_2">show</text:span><text:span text:style-name="T179_3"><text:s/>proven<text:s/>potential<text:s/>for<text:s/>impact<text:s/>and<text:s/>secure<text:s/>additional<text:s/>investment<text:s/></text:span><text:span text:style-name="T179_4">in<text:s/>order<text:s/>to</text:span><text:span text:style-name="T179_5"><text:s/>support<text:s/>FT<text:s/>innovations<text:s/>on<text:s/>their<text:s/>journey<text:s/>to<text:s/>scale.</text:span><text:bookmark-end text:name="_Toc236054833"/></text:h>
      <text:p text:style-name="P180"><text:span text:style-name="T180_1">To<text:s/>help<text:s/>pilots<text:s/>demonstrate<text:s/>potential<text:s/></text:span><text:span text:style-name="T180_2">for<text:s/></text:span><text:span text:style-name="T180_3">impact</text:span><text:span text:style-name="T180_4"><text:s/>and<text:s/></text:span><text:span text:style-name="T180_5">therefore<text:s/></text:span><text:span text:style-name="T180_6">investment,<text:s/>the<text:s/>FT<text:s/>Hub<text:s/>has<text:s/>updated<text:s/>the<text:s/></text:span><text:span text:style-name="T180_7">‘readiness<text:s/>to<text:s/>scale’<text:s/></text:span><text:span text:style-name="T180_8">framework</text:span><text:span text:style-name="T180_9">,<text:s/>which<text:s/>guide</text:span><text:span text:style-name="T180_10">s</text:span><text:span text:style-name="T180_11"><text:s/>pilots<text:s/>through<text:s/>scaling<text:s/>requirements<text:s/>investors<text:s/>will<text:s/>look<text:s/>for</text:span><text:span text:style-name="T180_12">.<text:s text:c="2"/></text:span><text:span text:style-name="T180_13">4<text:s/></text:span><text:span text:style-name="T180_14">new<text:s/>Call<text:s/>10<text:s/>pilots<text:s/></text:span><text:span text:style-name="T180_15">are<text:s/>using<text:s/>the<text:s/>framework<text:s/></text:span><text:span text:style-name="T180_16">which<text:s/>will<text:s/></text:span><text:span text:style-name="T180_17">also<text:s/></text:span><text:span text:style-name="T180_18">be<text:s/></text:span><text:span text:style-name="T180_19">used<text:s/>for<text:s/>any<text:s/>pilots<text:s/>that<text:s/>are<text:s/></text:span><text:span text:style-name="T180_20">successful</text:span><text:span text:style-name="T180_21"><text:s/>following<text:s/>the<text:s/>May<text:s/>2026<text:s/>Investment<text:s/>Committee.<text:s/></text:span><text:span text:style-name="T180_22"><text:s/></text:span><text:span text:style-name="T180_23">Of<text:s/>the<text:s/>pilots<text:s/>already<text:s/>using<text:s/>the<text:s/>framework,<text:s/></text:span><text:span text:style-name="T180_24">several<text:s/>have<text:s/>clearly<text:s/>progressed<text:s/>along<text:s/>the<text:s/>scaling<text:s/>framework<text:s/>in<text:s/>the<text:s/>September<text:s/></text:span><text:span text:style-name="T180_25">-</text:span><text:span text:style-name="T180_26"><text:s/>March<text:s/>reporting<text:s/>period.<text:s/></text:span><text:span text:style-name="T180_27">As<text:s/>noted<text:s/>above,<text:s/></text:span><text:span text:style-name="T180_28">FOUND<text:s/>has<text:s/></text:span><text:span text:style-name="T180_29">achieved<text:s/>progress</text:span><text:span text:style-name="T180_30"><text:s/>on<text:s/></text:span><text:span text:style-name="T180_31">its</text:span><text:span text:style-name="T180_32"><text:s/></text:span><text:span text:style-name="T180_33">market<text:s/>and<text:s/>adoption<text:s/>pathway,<text:s/>moving<text:s/>from<text:s/>early<text:s/>engagement<text:s/>with<text:s/>potential<text:s/>users<text:s/>to<text:s/>a<text:s/>defined<text:s/>and<text:s/>growing<text:s/></text:span><text:span text:style-name="T180_34">national<text:s/>and<text:s/>state<text:s/></text:span><text:span text:style-name="T180_35">adoption<text:s/>base.<text:s/></text:span><text:span text:style-name="T180_36"><text:a xlink:type="simple" xlink:href="https://www.google.com/url?sa=t&amp;rct=j&amp;q=&amp;esrc=s&amp;source=web&amp;cd=&amp;cad=rja&amp;uact=8&amp;ved=2ahUKEwiP-4S3vJKWAxUCYEEAHZ6MNFQQFnoECBcQAQ&amp;url=https%3A%2F%2Fwww.frontiertechhub.org%2Fpilot-portfolio%2Fstop-the-spread&amp;usg=AOvVaw1Yb_LSUHKj7sgoQTL8TWp1&amp;opi=89978449"><text:span text:style-name="T180_37">Stop<text:s/>the<text:s/>Spread</text:span></text:a></text:span><text:span text:style-name="T180_38"><text:s/>(</text:span><text:span text:style-name="T180_39">Nanobiogels)<text:s/>has<text:s/></text:span><text:span text:style-name="T180_40">pushed<text:s/>the</text:span><text:span text:style-name="T180_41">ir</text:span><text:span text:style-name="T180_42"><text:s/>fire-retardant<text:s/>gel<text:s/></text:span><text:span text:style-name="T180_43">from<text:s/></text:span><text:span text:style-name="T180_44">prevent</text:span><text:span text:style-name="T180_45">ing</text:span><text:span text:style-name="T180_46"><text:s/>fire<text:s/>spread</text:span><text:span text:style-name="T180_47"><text:s/>in<text:s/>controlled<text:s/>conditions<text:s/>to<text:s/>a<text:s/>stable,<text:s/></text:span><text:span text:style-name="T180_48">real-world</text:span><text:span text:style-name="T180_49">-tested<text:s/>product</text:span><text:span text:style-name="T180_50"><text:s/>with<text:s/></text:span><text:span text:style-name="T180_51">demonstra</text:span><text:span text:style-name="T180_52">ble</text:span><text:span text:style-name="T180_53"><text:s/>effectiveness<text:s/></text:span><text:span text:style-name="T180_54">up</text:span><text:span text:style-name="T180_55">on<text:s/>application</text:span><text:span text:style-name="T180_56"><text:s/>–<text:s/>it<text:s/>has<text:s/></text:span><text:span text:style-name="T180_57">its<text:s/>first<text:s/></text:span><text:span text:style-name="T180_58">paying<text:s/>customer</text:span><text:span text:style-name="T180_59">.</text:span></text:p>
      <text:p text:style-name="P181"><text:span text:style-name="T181_1">Given<text:s/>the<text:s/>short<text:s/>reporting<text:s/>period,<text:s/>the<text:s/>logframe<text:s/>assumed<text:s/>that<text:s/>no<text:s/>pilots<text:s/>would<text:s/>yet<text:s/>have<text:s/>secured<text:s/>follow-on<text:s/>funding.<text:s/>However,<text:s/>in<text:s/>practice,<text:s/></text:span><text:span text:style-name="T181_2">pilots<text:s/></text:span><text:span text:style-name="T181_3">from<text:s/>earlier<text:s/>calls<text:s/>that<text:s/>have<text:s/>received<text:s/>follow-on<text:s/>FT<text:s/>support<text:s/>have<text:s/></text:span><text:span text:style-name="T181_4">successfully<text:s/></text:span><text:span text:style-name="T181_5">leverag</text:span><text:span text:style-name="T181_6">ed</text:span><text:span text:style-name="T181_7"><text:s/>additional<text:s/></text:span><text:span text:style-name="T181_8">external<text:s/></text:span><text:span text:style-name="T181_9">support<text:s/>between<text:s/>September<text:s/>2025<text:s/>and<text:s/>March<text:s/>2026.<text:s/></text:span><text:span text:style-name="T181_10">These<text:s/>pilots<text:s/></text:span><text:span text:style-name="T181_11">include:</text:span></text:p>
      <text:list text:style-name="LS32" xml:id="list5">
        <text:list-item>
          <text:p text:style-name="P182"><text:span text:style-name="T182_1">£48,000<text:s/>secured<text:s/>from<text:s/>Mexico’s<text:s/>Ministry<text:s/>of<text:s/>Science<text:s/>and<text:s/>Technology<text:s/>for<text:s/>FOUND.</text:span></text:p>
        </text:list-item>
        <text:list-item>
          <text:p text:style-name="P183"><text:span text:style-name="T183_1">Around<text:s/>£37,000<text:s/>($50,000)<text:s/>in<text:s/>follow-on<text:s/>funding<text:s/>from<text:s/>the<text:s/>Global<text:s/>Resilience<text:s/>Partnership<text:s/>for<text:s/>the<text:s/>Call<text:s/>7<text:s/>climate<text:s/>change<text:s/>scenarios<text:s/>pilot<text:s/>in<text:s/>Nepal,<text:s/>which<text:s/>closed<text:s/>in<text:s/>April<text:s/>2026.</text:span></text:p>
        </text:list-item>
        <text:list-item>
          <text:p text:style-name="P184"><text:span text:style-name="T184_1">A<text:s/>consortium<text:s/>including<text:s/>FT3<text:s/>implementing<text:s/>partner<text:s/>Emergente<text:s/>secured<text:s/>£970,000<text:s/>in<text:s/>government<text:s/>funding<text:s/>to<text:s/>expand<text:s/>the<text:s/>Energy<text:s/>Community<text:s/>pilot’s<text:s/>smart<text:s/>metering<text:s/>approach<text:s/>in<text:s/></text:span><text:span text:style-name="T184_2">Palmor</text:span><text:span text:style-name="T184_3">,<text:s/>Colombia</text:span><text:span text:style-name="T184_4">.</text:span></text:p>
        </text:list-item>
      </text:list>
      <text:h text:style-name="P185" text:outline-level="3"><text:bookmark-start text:name="_Toc236054834"/><text:span text:style-name="T185_1">Sub-Outcome<text:s/>2<text:s/>–<text:s/>Key<text:s/>stakeholders<text:s/>(FCDO<text:s/>and<text:s/>external)<text:s/>build<text:s/>skills<text:s/>and<text:s/>knowledge<text:s/>which<text:s/>enable<text:s/>them<text:s/>to<text:s/>enact<text:s/>changes<text:s/>to<text:s/>support<text:s/>the<text:s/>responsible<text:s/>uptake<text:s/>of<text:s/>frontier<text:s/>technologies.</text:span><text:bookmark-end text:name="_Toc236054834"/></text:h>
      <text:p text:style-name="P186"><text:span text:style-name="T186_1">The<text:s/>FT<text:s/></text:span><text:span text:style-name="T186_2">target<text:s/>for<text:s/></text:span><text:span text:style-name="T186_3">meaningful<text:s/></text:span><text:span text:style-name="T186_4">changes<text:s/>to<text:s/>policies,<text:s/>programmes<text:s/>and<text:s/>ways<text:s/>of<text:s/>working<text:s/></text:span><text:span text:style-name="T186_5">from<text:s/></text:span><text:span text:style-name="T186_6">September<text:s/>2025<text:s/></text:span><text:span text:style-name="T186_7">to<text:s/></text:span><text:span text:style-name="T186_8">March<text:s/>2026<text:s/>was<text:s/>2</text:span><text:span text:style-name="T186_9">,</text:span><text:span text:style-name="T186_10"><text:s/>and</text:span><text:span text:style-name="T186_11"><text:s/>t</text:span><text:span text:style-name="T186_12">his<text:s/>target<text:s/></text:span><text:span text:style-name="T186_13">was<text:s/></text:span><text:span text:style-name="T186_14">exceeded</text:span><text:span text:style-name="T186_15"><text:s/></text:span><text:span text:style-name="T186_16">with<text:s/>the<text:s/>following<text:s/>results:<text:s/></text:span></text:p>
      <text:list text:style-name="LS32" xml:id="list8">
        <text:list-item>
          <text:p text:style-name="P187"><text:span text:style-name="T187_1">In<text:s/>Jalisco<text:s/>State,<text:s/>Mexico,<text:s/>the<text:s/>budget<text:s/>for<text:s/>searching<text:s/>for<text:s/>missing<text:s/>people<text:s/>increased<text:s/>by<text:s/>28%.<text:s/>The<text:s/>Search<text:s/>Commissioner<text:s/>attributed<text:s/>this<text:s/>both<text:s/>to<text:s/>sustained<text:s/>pressure<text:s/>from<text:s/>searching<text:s/>groups<text:s/>and<text:s/>mothers,<text:s/>and<text:s/>to<text:s/>the<text:s/>demonstrated<text:s/>potential<text:s/>of<text:s/>new<text:s/>technologies</text:span><text:span text:style-name="T187_2"><text:s/>to<text:s/>improve<text:s/>search<text:s/>methods</text:span><text:span text:style-name="T187_3">,<text:s/></text:span><text:span text:style-name="T187_4">specifically</text:span><text:span text:style-name="T187_5"><text:s/>those<text:s/></text:span><text:span text:style-name="T187_6">demonstrated<text:s/></text:span><text:span text:style-name="T187_7">through<text:s/></text:span><text:span text:style-name="T187_8">FOUND</text:span><text:span text:style-name="T187_9">.</text:span></text:p>
        </text:list-item>
        <text:list-item>
          <text:p text:style-name="P188"><text:span text:style-name="T188_1">The</text:span><text:span text:style-name="T188_2"><text:s/></text:span><text:span text:style-name="T188_3">FT<text:s/>Hub</text:span><text:span text:style-name="T188_4">’s<text:s/></text:span><text:span text:style-name="T188_5"><text:a xlink:type="simple" xlink:href="https://www.frontiertechhub.org/fttf-tomorrows-cities"><text:span text:style-name="T188_6">Urban<text:s/>Field</text:span><text:span text:style-name="T188_7">t</text:span><text:span text:style-name="T188_8">rip</text:span><text:span text:style-name="T188_9"><text:s/></text:span><text:span text:style-name="T188_10">to<text:s/></text:span><text:span text:style-name="T188_11">Nairobi<text:s/>2045</text:span></text:a></text:span><text:span text:style-name="T188_12"><text:s/></text:span><text:span text:style-name="T188_13">(a<text:s/>Pillar<text:s/>1<text:s/>activity)<text:s/></text:span><text:span text:style-name="T188_14">at<text:s/>the<text:s/></text:span><text:span text:style-name="T188_15">International<text:s/>Development<text:s/>Innovation<text:s/>Alliance’s<text:s/></text:span><text:span text:style-name="T188_16">Global<text:s/>Forum<text:s/>helped<text:s/>senior<text:s/>leaders<text:s/>refine<text:s/>the</text:span><text:span text:style-name="T188_17">ir</text:span><text:span text:style-name="T188_18"><text:s/>Urban<text:s/>Futures<text:s/>Collective<text:s/>Impact<text:s/>Track,<text:s/>moving<text:s/>from<text:s/>a<text:s/>broad<text:s/>set<text:s/>of<text:s/>challenges<text:s/>to<text:s/>clearer<text:s/>priorities<text:s/>and<text:s/>outcomes.<text:s/>This<text:s/></text:span><text:span text:style-name="T188_19">let<text:s/>to</text:span><text:span text:style-name="T188_20"><text:s/>proposed<text:s/>changes<text:s/>to<text:s/>IDIA’s<text:s/>ways<text:s/>of<text:s/>working,<text:s/>including<text:s/>a<text:s/>Steering<text:s/>Committee,<text:s/>Collective<text:s/>Impact<text:s/>Charter,<text:s/>Theory<text:s/>of<text:s/>Change,<text:s/>and<text:s/>shared<text:s/>goals<text:s/>and<text:s/>indicators.</text:span></text:p>
        </text:list-item>
        <text:list-item>
          <text:p text:style-name="P189"><text:bookmark-start text:name="_Toc236054835"/><text:span text:style-name="T189_1">PairUp</text:span><text:span text:style-name="T189_2"><text:s/></text:span><text:span text:style-name="T189_3">is<text:s/></text:span><text:span text:style-name="T189_4">a</text:span><text:span text:style-name="T189_5">n<text:s/>internal<text:s/>FCDO</text:span><text:span text:style-name="T189_6"><text:s/>job-share<text:s/>matching<text:s/></text:span><text:span text:style-name="T189_7">app</text:span><text:span text:style-name="T189_8">,<text:s/>developed<text:s/>by<text:s/>the<text:s/>FT<text:s/>Hub,<text:s/>that<text:s/>moved<text:s/>from</text:span><text:span text:style-name="T189_9"><text:s/>idea<text:s/>to<text:s/>fully<text:s/>assured,<text:s/>approved<text:s/>and<text:s/>operational<text:s/>service<text:s/>in<text:s/>under<text:s/>eight<text:s/>weeks.<text:s/></text:span><text:span text:style-name="T189_10"><text:s/>Using<text:s/>AI<text:s/>assistance<text:s/>(‘vibe<text:s/>coding’)<text:s/>to<text:s/>create<text:s/>and<text:s/>iterate<text:s/>a<text:s/></text:span><text:span text:style-name="T189_11">demo<text:s/>app<text:s/>in<text:s/>less<text:s/>than<text:s/>a<text:s/>day,<text:s/>t</text:span><text:span text:style-name="T189_12">he<text:s/>Hub<text:s/>demonstrated<text:s/>a<text:s/>new<text:s/>way<text:s/>of<text:s/>delivering<text:s/>digital<text:s/>services<text:s/>in<text:s/>FCDO</text:span><text:span text:style-name="T189_13">,<text:s/>faster<text:s/>but<text:s/>without<text:s/>compromising<text:s/>security<text:s/>or<text:s/>governance</text:span><text:span text:style-name="T189_14">.<text:s text:c="2"/></text:span><text:span text:style-name="T189_15">Since<text:s/>its<text:s/>launch<text:s/></text:span><text:span text:style-name="T189_16">in<text:s/>time<text:s/>for<text:s/>the<text:s/>FCDO2030<text:s/>restructuring<text:s/>process,<text:s/></text:span><text:span text:style-name="T189_17">69<text:s/></text:span><text:span text:style-name="T189_18">FCDO<text:s/></text:span><text:span text:style-name="T189_19">staff<text:s/>have<text:s/>signed<text:s/>up<text:s/>to<text:s/>the<text:s/>app,<text:s/></text:span><text:span text:style-name="T189_20">with<text:s/>700+<text:s/>suggested<text:s/>matches<text:s/>viewed<text:s/>and<text:s/>50<text:s/>connection<text:s/>emails<text:s/>generated.</text:span></text:p>
        </text:list-item>
      </text:list>
      <text:p text:style-name="P190"><text:span text:style-name="T190_1">70%<text:s/>of<text:s/>Nepal<text:s/>FTTF<text:s/></text:span><text:span text:style-name="T190_2">o</text:span><text:span text:style-name="T190_3">f<text:s/>participants<text:s/>who<text:s/>provided<text:s/>feedback</text:span><text:span text:style-name="T190_4"><text:s/>(7/10)</text:span><text:span text:style-name="T190_5">,</text:span><text:span text:style-name="T190_6"><text:s/></text:span><text:span text:style-name="T190_7">reported<text:s/>that<text:s/>the<text:s/>exercise<text:s/>increased<text:s/>their<text:s/>knowledge<text:s/>of<text:s/>AI.<text:s/>Specifically,<text:s/>feedback<text:s/>suggested<text:s/>that<text:s/>the<text:s/>exercise<text:s/>helped<text:s/>staff<text:s/>better<text:s/>understand<text:s/>how<text:s/>AI<text:s/>could<text:s/>shape<text:s/>future<text:s/>diplomatic<text:s/>work.<text:s/>It<text:s/>prompted<text:s/>reflection<text:s/>on<text:s/>the<text:s/>distinctive<text:s/>role<text:s/>of<text:s/>diplomats<text:s/>in<text:s/>an<text:s/>increasingly<text:s/>AI-enabled<text:s/>environment.</text:span><text:span text:style-name="T190_8"><text:s text:c="2"/></text:span><text:span text:style-name="T190_9">Additionally</text:span><text:span text:style-name="T190_10"><text:s/>f</text:span><text:span text:style-name="T190_11">rom<text:s/>pilots<text:s/>that<text:s/>exited,<text:s/>all<text:s/>4<text:s/>pioneers<text:s/>that<text:s/>provided<text:s/>feedback<text:s/>reported<text:s/>that<text:s/>their<text:s/></text:span><text:span text:style-name="T190_12">skills<text:s/>and<text:s/>literacy<text:s/>with<text:s/>frontier<text:s/>technologies<text:s/>had<text:s/>significantly<text:s/>improved</text:span><text:span text:style-name="T190_13">,<text:s/>highlighting<text:s/>sprint<text:s/>methodology</text:span><text:span text:style-name="T190_14">,</text:span><text:span text:style-name="T190_15"><text:s/>AI<text:s/>and<text:s/></text:span><text:span text:style-name="T190_16">tech<text:s/></text:span><text:span text:style-name="T190_17">ethics</text:span><text:span text:style-name="T190_18">,<text:s/>as<text:s/>areas<text:s/>of<text:s/>growth</text:span><text:span text:style-name="T190_19">.</text:span></text:p>
      <text:h text:style-name="P191" text:outline-level="3"><text:span text:style-name="T191_1">Sub-Outcome<text:s/>3<text:s/>–<text:s/>Partnerships<text:s/>are<text:s/>established<text:s/>with<text:s/>key<text:s/>stakeholders<text:s/>to<text:s/>support<text:s/>the<text:s/>uptake<text:s/>and<text:s/>development<text:s/>of<text:s/>frontier<text:s/>technologies.</text:span><text:bookmark-end text:name="_Toc236054835"/></text:h>
      <text:p text:style-name="P192"><text:span text:style-name="T192_1">Across<text:s/>the<text:s/>FT<text:s/>Hub,<text:s/>partnerships<text:s/>have<text:s/>been<text:s/>a<text:s/>key<text:s/>route<text:s/>to<text:s/>supporting<text:s/>uptake<text:s/>of<text:s/>frontier<text:s/>technologies,<text:s/>and<text:s/>the<text:s/>programme<text:s/>exceeded<text:s/>its<text:s/>target<text:s/>of<text:s/>two<text:s/>within<text:s/>this<text:s/>short<text:s/>reporting<text:s/>period.<text:s/>Strong<text:s/>examples<text:s/>include</text:span><text:span text:style-name="T192_2">:</text:span><text:span text:style-name="T192_3"><text:s/></text:span><text:span text:style-name="T192_4">MinION</text:span><text:span text:style-name="T192_5"><text:s/>establishing<text:s/>sustained<text:s/>partnerships<text:s/>with<text:s/>nine<text:s/>Environmental<text:s/>Regional<text:s/>Authorities<text:s/>in<text:s/>Colombia;<text:s/></text:span><text:span text:style-name="T192_6">FOUND</text:span><text:span text:style-name="T192_7"><text:s/>securing<text:s/>an<text:s/>MoU<text:s/>with<text:s/>Mexico’s<text:s/>National<text:s/>Search<text:s/>Commission,<text:s/>partnerships<text:s/>with<text:s/>search<text:s/>bodies<text:s/>in<text:s/>Mexico<text:s/>and<text:s/>Colombia,<text:s/>and<text:s/>helping<text:s/>searching<text:s/>families<text:s/>form<text:s/>a<text:s/>Binational<text:s/>Search<text:s/>Collective;<text:s/>and<text:s/>the<text:s/></text:span><text:span text:style-name="T192_8">Nepal<text:s/>climate<text:s/>adaptation<text:s/>scenarios</text:span><text:span text:style-name="T192_9"><text:s/>pilot<text:s/></text:span><text:span text:style-name="T192_10">formalising<text:s/></text:span><text:span text:style-name="T192_11">its<text:s/>relationship<text:s/>with<text:s/>Nepal’s<text:s/>National<text:s/>Disaster<text:s/>Risk<text:s/>Reduction<text:s/>Management<text:s/>Authority<text:s/>and<text:s/>wider<text:s/>government<text:s/>data<text:s/>ecosystem.<text:s/>Other<text:s/>pilots<text:s/>also<text:s/>built<text:s/>strong<text:s/>partnership<text:s/>models,<text:s/>including<text:s/></text:span><text:span text:style-name="T192_12"><text:a xlink:type="simple" xlink:href="https://www.google.com/url?sa=t&amp;rct=j&amp;q=&amp;esrc=s&amp;source=web&amp;cd=&amp;cad=rja&amp;uact=8&amp;ved=2ahUKEwierprL-ZKWAxXeTUEAHcj5IpYQFnoECBgQAQ&amp;url=https%3A%2F%2Fwww.frontiertechhub.org%2Finsights%2Ftag%2FHILLRIDGE&amp;usg=AOvVaw2G-__oJRgWgNXU0nU2PjRo&amp;opi=89978449"><text:span text:style-name="T192_13">Hillridge</text:span></text:a></text:span><text:span text:style-name="T192_14">’s</text:span><text:span text:style-name="T192_15"><text:s/>network<text:s/>of<text:s/></text:span><text:span text:style-name="T192_16">premium<text:s/></text:span><text:span text:style-name="T192_17">coffee<text:s/>buyers<text:s/>and<text:s/>aggregators<text:s/>in<text:s/>Vietnam,<text:s/></text:span><text:span text:style-name="T192_18"><text:a xlink:type="simple" xlink:href="https://www.google.com/url?sa=t&amp;rct=j&amp;q=&amp;esrc=s&amp;source=web&amp;cd=&amp;cad=rja&amp;uact=8&amp;ved=2ahUKEwigw5XV-ZKWAxVaW0EAHbKrG28QFnoECBkQAQ&amp;url=https%3A%2F%2Fwww.frontiertechhub.org%2Fpilot-portfolio%2Frare&amp;usg=AOvVaw1KiVmBG-6yE0LYPGaYNi8y&amp;opi=89978449"><text:span text:style-name="T192_19">Rare</text:span></text:a></text:span><text:span text:style-name="T192_20">’s</text:span><text:span text:style-name="T192_21"><text:s/>public<text:s/>and<text:s/>fintech<text:s/>partnerships<text:s/>for<text:s/>last-mile<text:s/>climate<text:s/>insurance<text:s/>payouts<text:s/>in<text:s/>the<text:s/>Philippines,<text:s/>and<text:s/></text:span><text:span text:style-name="T192_22"><text:a xlink:type="simple" xlink:href="https://www.frontiertechhub.org/pilot-portfolio/mayani"><text:span text:style-name="T192_23">Mayani</text:span></text:a></text:span><text:span text:style-name="T192_24">’s</text:span><text:span text:style-name="T192_25"><text:s/>cross-sector<text:s/>coalition<text:s/>for<text:s/>market-backed<text:s/>climate<text:s/>insurance<text:s/>for<text:s/>fisherfolk</text:span><text:span text:style-name="T192_26">,<text:s/>including<text:s/></text:span><text:span text:style-name="T192_27">the<text:s/>local<text:s/>government<text:s/>of<text:s/>Lian<text:s/>and<text:s/>BFAR</text:span><text:span text:style-name="T192_28">.</text:span><text:span text:style-name="T192_29"><text:s text:c="2"/>The<text:s/>AI<text:s/>work<text:s/>under<text:s/>pillar<text:s/>3<text:s/>has<text:s/>generated<text:s/>formal<text:s/>agreements<text:s/>with<text:s/></text:span><text:span text:style-name="T192_30">partners<text:s/>including<text:s/></text:span><text:span text:style-name="T192_31">the<text:s/></text:span><text:span text:style-name="T192_32">International<text:s/>Lesbian,<text:s/>Gay,<text:s/>Bisexual,<text:s/>Trans<text:s/>and<text:s/>Intersex<text:s/>Association </text:span><text:span text:style-name="T192_33">(</text:span><text:span text:style-name="T192_34">ILGA</text:span><text:span text:style-name="T192_35">)</text:span><text:span text:style-name="T192_36"><text:s/>and<text:s/>the<text:s/>FCDO<text:s/>teams<text:s/>who<text:s/>are<text:s/>now<text:s/>co-funding<text:s/>ongoing<text:s/>development<text:s/>of<text:s/>the<text:s/>pilots.</text:span></text:p>
      <text:p text:style-name="P193"><text:span text:style-name="T193_1">These<text:s/>delivery<text:s/>partnerships<text:s/>are<text:s/>complemented<text:s/>by<text:s/>the</text:span><text:span text:style-name="T193_2"><text:s/></text:span><text:span text:style-name="T193_3">FT</text:span><text:span text:style-name="T193_4"><text:s/></text:span><text:span text:style-name="T193_5">Global<text:s/>Hub</text:span><text:span text:style-name="T193_6">,<text:s/>which<text:s/>is<text:s/></text:span><text:span text:style-name="T193_7">responding<text:s/>to<text:s/>FCDO’s<text:s/>push<text:s/>to<text:s/>modernise<text:s/>development<text:s/>through<text:s/>increased<text:s/>global<text:s/>partnerships<text:s/></text:span><text:span text:style-name="T193_8">by<text:s/></text:span><text:span text:style-name="T193_9">helping<text:s/>the<text:s/>FT<text:s/>Hub<text:s/>become<text:s/>more<text:s/></text:span><text:span text:style-name="T193_10">externally<text:s/>facing<text:s/>to<text:s/>new<text:s/>audiences,<text:s/>partnerships<text:s/>and<text:s/>potential<text:s/>co-financers.<text:s text:c="2"/></text:span><text:span text:style-name="T193_11">I</text:span><text:span text:style-name="T193_12">n<text:s/>an<text:s/>ODA-constrained<text:s/>environment<text:s/></text:span><text:span text:style-name="T193_13">the<text:s/>FT<text:s/>Global<text:s/>Hub<text:s/></text:span><text:span text:style-name="T193_14">is<text:s/></text:span><text:span text:style-name="T193_15">developing<text:s/>new<text:s/>concepts,<text:s/>partnerships<text:s/>and<text:s/>co-financing<text:s/>opportunities</text:span><text:span text:style-name="T193_16">,<text:s/>based<text:s/>on<text:s/></text:span><text:span text:style-name="T193_17">existing<text:s/>FT<text:s/>Hub<text:s/>learning<text:s/>and<text:s/>service<text:s/>offering</text:span><text:span text:style-name="T193_18">,<text:s/>strengthening<text:s/>the<text:s/>long-term<text:s/>sustainability<text:s/>and<text:s/>viability<text:s/>of<text:s/>the<text:s/>programme<text:s/>beyond<text:s/>FCDO<text:s/>support<text:s/>alone</text:span><text:span text:style-name="T193_19">.<text:s/></text:span><text:span text:style-name="T193_20">The<text:s/>Global<text:s/>H</text:span><text:span text:style-name="T193_21">ub</text:span><text:span text:style-name="T193_22"><text:s/>is<text:s/>currently<text:s/></text:span><text:span text:style-name="T193_23">supporting<text:s/>four<text:s/>concepts:<text:s/>the<text:s/>FIRST<text:s/>Fund,<text:s/>the<text:s/>Information<text:s/>Integrity<text:s/>portfolio,<text:s/>OASIS<text:s/>and<text:s/>the<text:s/>Bridge<text:s/>Fund.<text:s/>It<text:s/>also<text:s/>remained<text:s/>responsive<text:s/>to<text:s/>external<text:s/>opportunities,<text:s/>including<text:s/>selection<text:s/>as<text:s/></text:span><text:span text:style-name="T193_24">a<text:s/>delivery<text:s/>partner<text:s/>on<text:s/></text:span><text:span text:style-name="T193_25">one<text:s/>of<text:s/>four<text:s/>projects<text:s/>for<text:s/>the<text:s/>COAST<text:s/>technical<text:s/>assistance<text:s/>tender,<text:s/>although<text:s/>funding<text:s/>cuts<text:s/>delayed<text:s/>further<text:s/>progress</text:span><text:span text:style-name="T193_26">.</text:span></text:p>
      <text:h text:style-name="P194" text:outline-level="2"><text:span text:style-name="T194_1">Justify<text:s/>whether<text:s/>the<text:s/>programme<text:s/>should<text:s/>continue,<text:s/>based<text:s/>on<text:s/>its<text:s/>own<text:s/>merits<text:s/>and<text:s/>in<text:s/>the<text:s/>context<text:s/>of<text:s/>the<text:s/>wider<text:s/>portfolio</text:span></text:h>
      <text:p text:style-name="P195"><text:span text:style-name="T195_1">The<text:s/>programme<text:s/>should<text:s/>continue<text:s/>because<text:s/>it<text:s/>is<text:s/>already<text:s/>demonstrating<text:s/>that<text:s/>it<text:s/>meets<text:s/>a<text:s/>clear<text:s/>departmental<text:s/>need<text:s/>and<text:s/>fills<text:s/>a<text:s/>distinct<text:s/>role<text:s/>in<text:s/>the<text:s/>wider<text:s/>portfolio.<text:s/>Early<text:s/>delivery<text:s/></text:span><text:span text:style-name="T195_2">of<text:s/>the<text:s/>new<text:s/>programme<text:s/></text:span><text:span text:style-name="T195_3">shows<text:s/>strong<text:s/>demand<text:s/>from<text:s/>across<text:s/>the<text:s/>FCDO<text:s/>network,<text:s/>with<text:s/>106<text:s/>staff<text:s/>proposals<text:s/>generating<text:s/>eight<text:s/>live<text:s/>pilots,<text:s/>while<text:s/>the<text:s/>programme<text:s/>is<text:s/>producing<text:s/>practical<text:s/>support,<text:s/>evidence<text:s/>and<text:s/>learning<text:s/>across<text:s/>programming,<text:s/>policy<text:s/>and<text:s/>operations.<text:s/></text:span><text:span text:style-name="T195_4"><text:s/>A<text:s/></text:span><text:span text:style-name="T195_5">Business<text:s/>Case<text:s/>Addendum<text:s/></text:span><text:span text:style-name="T195_6">has<text:s/>been<text:s/></text:span><text:span text:style-name="T195_7">developed<text:s/>to<text:s/>extend<text:s/>the<text:s/>programme<text:s/>further,<text:s/>arguing<text:s/></text:span><text:span text:style-name="T195_8">that<text:s/>FT<text:s/>is<text:s/>a<text:s/>core<text:s/>mechanism<text:s/>for<text:s/>helping<text:s/>FCDO<text:s/>test,<text:s/>adopt<text:s/>and<text:s/>scale<text:s/>emerging<text:s/>technologies,<text:s/>especially<text:s/>AI,<text:s/>in<text:s/>support<text:s/>of<text:s/>development<text:s/>and<text:s/>diplomatic<text:s/>objectives,<text:s/>and<text:s/>that<text:s/>its<text:s/>relevance<text:s/>has<text:s/>increased<text:s/>rather<text:s/>than<text:s/>diminished<text:s/>as<text:s/>demand<text:s/>for<text:s/>applied<text:s/>AI<text:s/>and<text:s/>innovation<text:s/>support<text:s/>has<text:s/>grown.<text:s/>In<text:s/></text:span><text:span text:style-name="T195_9">FCDO’s<text:s/>Research<text:s/>and<text:s/>Evidence<text:s/></text:span><text:span text:style-name="T195_10">portfolio,<text:s/>FT<text:s/>has<text:s/>been<text:s/>explicitly<text:s/>prioritised<text:s/>within<text:s/>the<text:s/>R&amp;D<text:s/>settlement<text:s/>and<text:s/>positioned<text:s/>as<text:s/>an<text:s/>integral<text:s/>offer<text:s/>under<text:s/>the<text:s/>Technology<text:s/>Community<text:s/>of<text:s/>Expertise,<text:s/>so<text:s/>continuation<text:s/>is<text:s/>aligned<text:s/>with<text:s/>agreed<text:s/>strategic<text:s/>choices<text:s/>rather<text:s/>than<text:s/>crowding<text:s/>out<text:s/>other<text:s/>priorities.<text:s/>Continuation<text:s/>also<text:s/>offers<text:s/>better<text:s/>value<text:s/>than<text:s/>closure<text:s/>or<text:s/>replacement,<text:s/>because<text:s/>it<text:s/>extends<text:s/>a<text:s/>proven<text:s/>model<text:s/>with<text:s/>established<text:s/>delivery<text:s/>arrangements,<text:s/>allows<text:s/>more<text:s/>time<text:s/>for<text:s/>pilots<text:s/>to<text:s/>mature<text:s/>into<text:s/>adoption<text:s/>and<text:s/>scaling,<text:s/>and<text:s/>creates<text:s/>scope<text:s/>for<text:s/>additional<text:s/>buy-in<text:s/>from<text:s/>other<text:s/>teams,<text:s/>increasing<text:s/>impact<text:s/>while<text:s/>sharing<text:s/>overheads</text:span><text:span text:style-name="T195_11">.</text:span></text:p>
      <text:h text:style-name="P196" text:outline-level="1"><text:bookmark-start text:name="_Toc237356065"/><text:span text:style-name="T196_1">C.<text:s/>DETAILED<text:s/>OUTPUT<text:s/>SCORING</text:span><text:bookmark-end text:name="_Toc237356065"/></text:h>
      <text:p text:style-name="P197"><text:span text:style-name="T197_1">The<text:s/></text:span><text:span text:style-name="T197_2">FT<text:s/></text:span><text:span text:style-name="T197_3">outputs<text:s/></text:span><text:span text:style-name="T197_4">are<text:s/></text:span><text:span text:style-name="T197_5">designed<text:s/>primarily<text:s/>around<text:s/></text:span><text:span text:style-name="T197_6">the<text:s/></text:span><text:span text:style-name="T197_7">three<text:s/></text:span><text:span text:style-name="T197_8">core<text:s/></text:span><text:span text:style-name="T197_9">pillars</text:span><text:span text:style-name="T197_10">:<text:s/>explore,<text:s/>test<text:s/>and<text:s/>adopt</text:span><text:span text:style-name="T197_11"><text:s/>(outputs<text:s/>1-3)</text:span><text:span text:style-name="T197_12">.<text:s/></text:span><text:span text:style-name="T197_13"><text:s/></text:span><text:span text:style-name="T197_14">There<text:s/>are<text:s/>two<text:s/></text:span><text:span text:style-name="T197_15">further<text:s/>outputs<text:s/>(4<text:s/>and<text:s/>5)<text:s/>covering<text:s/></text:span><text:span text:style-name="T197_16">learning<text:s/>and<text:s/>the<text:s/>dissemination<text:s/>of<text:s/>results<text:s/>across<text:s/>the<text:s/>programme</text:span><text:span text:style-name="T197_17"><text:s/>respectively</text:span><text:span text:style-name="T197_18">.</text:span></text:p>
      <table:table table:style-name="Table7">
        <table:table-column table:style-name="Column21"/>
        <table:table-column table:style-name="Column22"/>
        <table:table-column table:style-name="Column23"/>
        <table:table-column table:style-name="Column24"/>
        <table:table-row table:style-name="Row38">
          <table:table-cell table:style-name="Cell102" table:number-columns-spanned="4">
            <text:p text:style-name="P198"><text:span text:style-name="T198_1">Output<text:s/>1:<text:s/></text:span><text:span text:style-name="T198_2">FCDO<text:s/>teams<text:s/>understand<text:s/>and<text:s/>better<text:s/>identify<text:s/>trends,<text:s/>opportunities<text:s/>and<text:s/>emerging<text:s/>challenges<text:s/>relating<text:s/>to<text:s/>technology,<text:s/>and<text:s/>implications<text:s/>for<text:s/>their<text:s/>work.</text:span></text:p>
          </table:table-cell>
          <table:covered-table-cell/>
          <table:covered-table-cell/>
          <table:covered-table-cell/>
        </table:table-row>
        <table:table-row table:style-name="Row39">
          <table:table-cell table:style-name="Cell103">
            <text:p text:style-name="P199"><text:span text:style-name="T199_1">Output<text:s/>Number:</text:span></text:p>
          </table:table-cell>
          <table:table-cell table:style-name="Cell104">
            <text:p text:style-name="P200"><text:span text:style-name="T200_1">1</text:span></text:p>
          </table:table-cell>
          <table:table-cell table:style-name="Cell105">
            <text:p text:style-name="P201"><text:span text:style-name="T201_1">Output<text:s/>Score:</text:span></text:p>
          </table:table-cell>
          <table:table-cell table:style-name="Cell106">
            <text:p text:style-name="P202"><text:span text:style-name="T202_1">A</text:span></text:p>
          </table:table-cell>
        </table:table-row>
        <table:table-row table:style-name="Row40">
          <table:table-cell table:style-name="Cell107">
            <text:p text:style-name="P203"><text:span text:style-name="T203_1">Impact<text:s/>Weighting:</text:span></text:p>
          </table:table-cell>
          <table:table-cell table:style-name="Cell108">
            <text:p text:style-name="P204"><text:span text:style-name="T204_1">10%</text:span></text:p>
          </table:table-cell>
          <table:table-cell table:style-name="Cell109">
            <text:p text:style-name="P205"><text:span text:style-name="T205_1">Weighting<text:s/>revised?</text:span></text:p>
          </table:table-cell>
          <table:table-cell table:style-name="Cell110">
            <text:p text:style-name="P206"><text:span text:style-name="T206_1">N/A</text:span></text:p>
          </table:table-cell>
        </table:table-row>
      </table:table>
      <text:h text:style-name="P207" text:outline-level="5"><text:span text:style-name="T207_1">Output<text:s/>1:<text:s/>FCDO<text:s/>teams<text:s/>understand<text:s/>and<text:s/>better<text:s/>identify<text:s/>trends,<text:s/>opportunities<text:s/>and<text:s/>emerging<text:s/>challenges<text:s/>relating<text:s/>to<text:s/>technology,<text:s/>and<text:s/>implications<text:s/>for<text:s/>their<text:s/>work.</text:span></text:h>
      <table:table table:style-name="Table8">
        <table:table-column table:style-name="Column25"/>
        <table:table-column table:style-name="Column26"/>
        <table:table-column table:style-name="Column27"/>
        <table:table-row table:style-name="Row41">
          <table:table-cell table:style-name="Cell111">
            <text:p text:style-name="P208"><text:span text:style-name="T208_1">Indicator(s)</text:span></text:p>
          </table:table-cell>
          <table:table-cell table:style-name="Cell112">
            <text:p text:style-name="P209"><text:span text:style-name="T209_1">Milestone<text:s/>2025/26</text:span></text:p>
          </table:table-cell>
          <table:table-cell table:style-name="Cell113">
            <text:p text:style-name="P210"><text:span text:style-name="T210_1">Progress</text:span></text:p>
          </table:table-cell>
        </table:table-row>
        <table:table-row table:style-name="Row42">
          <table:table-cell table:style-name="Cell114">
            <text:p text:style-name="P211"><text:span text:style-name="T211_1">Number<text:s/>of<text:s/>completed<text:s/>scoping<text:s/>studies<text:s/>and<text:s/>futures<text:s/>explorations<text:s/>resulting<text:s/>in<text:s/>insights<text:s/>for<text:s/>informing<text:s/>FCDO<text:s/>policies,<text:s/>strategies<text:s/>and<text:s/>programmes.</text:span></text:p>
          </table:table-cell>
          <table:table-cell table:style-name="Cell115">
            <text:p text:style-name="P212"><text:span text:style-name="T212_1">2</text:span></text:p>
          </table:table-cell>
          <table:table-cell table:style-name="Cell116">
            <text:p text:style-name="P213"><text:span text:style-name="T213_1">Met:<text:s/></text:span><text:span text:style-name="T213_2">2</text:span></text:p>
          </table:table-cell>
        </table:table-row>
      </table:table>
      <text:h text:style-name="P214" text:outline-level="2"><text:bookmark-start text:name="_Toc236054837"/><text:span text:style-name="T214_1">Briefly<text:s/>describe<text:s/>the<text:s/>output's<text:s/>activities<text:s/>and<text:s/>provide<text:s/>supporting<text:s/>narrative<text:s/>for<text:s/>the<text:s/>score</text:span><text:bookmark-end text:name="_Toc236054837"/></text:h>
      <text:p text:style-name="P215"><text:span text:style-name="T215_1">The<text:s/></text:span><text:span text:style-name="T215_2">target<text:s/>for<text:s/>this<text:s/>output<text:s/>has<text:s/>been<text:s/></text:span><text:span text:style-name="T215_3">met</text:span><text:span text:style-name="T215_4"><text:s/>with<text:s/></text:span><text:span text:style-name="T215_5">the<text:s/>FT<text:s/>Hub<text:s/>running<text:s/></text:span><text:span text:style-name="T215_6">two<text:s/></text:span><text:span text:style-name="T215_7">successful<text:s/></text:span><text:span text:style-name="T215_8">‘</text:span><text:span text:style-name="T215_9">Fieldtrip</text:span><text:span text:style-name="T215_10">s<text:s/>to<text:s/>the<text:s/></text:span><text:span text:style-name="T215_11">Future</text:span><text:span text:style-name="T215_12">’</text:span><text:span text:style-name="T215_13"><text:s/>(</text:span><text:span text:style-name="T215_14">FTTF</text:span><text:span text:style-name="T215_15">)<text:s/></text:span><text:span text:style-name="T215_16">between<text:s/>September<text:s/>2025<text:s/>and<text:s/>March<text:s/>2026.</text:span></text:p>
      <text:p text:style-name="P216"><text:span text:style-name="T216_1">Across<text:s/>engagements<text:s/>with<text:s/>British<text:s/>Embassy<text:s/>Kathmandu<text:s/></text:span><text:span text:style-name="T216_2">(see<text:s/></text:span><text:span text:style-name="T216_3">Box<text:s/>1</text:span><text:span text:style-name="T216_4"><text:s/></text:span><text:span text:style-name="T216_5">above</text:span><text:span text:style-name="T216_6">)<text:s/></text:span><text:span text:style-name="T216_7">and<text:s/>the<text:s/></text:span><text:span text:style-name="T216_8">International<text:s/>Development<text:s/>Innovation<text:s/>Alliance’s<text:s/>(</text:span><text:span text:style-name="T216_9">IDIA</text:span><text:span text:style-name="T216_10">)</text:span><text:span text:style-name="T216_11"><text:s/>Global<text:s/>Summit,<text:s/></text:span><text:span text:style-name="T216_12">FTTF</text:span><text:span text:style-name="T216_13">s<text:s/></text:span><text:span text:style-name="T216_14">involved<text:s/>generating<text:s/></text:span><text:span text:style-name="T216_15">immersive<text:s/>simulations<text:s/></text:span><text:span text:style-name="T216_16">of<text:s/>potential<text:s/>future<text:s/>AI<text:s/></text:span><text:span text:style-name="T216_17">related<text:s/></text:span><text:span text:style-name="T216_18">threats<text:s/>and<text:s/>op</text:span><text:span text:style-name="T216_19">portunities.<text:s text:c="2"/>P</text:span><text:span text:style-name="T216_20">articipants<text:s/>were<text:s/></text:span><text:span text:style-name="T216_21">dropped<text:s/>into<text:s/></text:span><text:span text:style-name="T216_22">AI<text:s/>generated<text:s/></text:span><text:span text:style-name="T216_23">‘live’<text:s/>scenarios<text:s/>where<text:s/></text:span><text:span text:style-name="T216_24">they<text:s/>were<text:s/>required<text:s/>to<text:s/>respond<text:s/>to<text:s/>developing<text:s/></text:span><text:span text:style-name="T216_25">futuristic<text:s/></text:span><text:span text:style-name="T216_26">situations</text:span><text:span text:style-name="T216_27"><text:s/></text:span><text:span text:style-name="T216_28">such<text:s/>as<text:s/>responding<text:s/>to<text:s/></text:span><text:span text:style-name="T216_29">a<text:s/>developing<text:s/></text:span><text:span text:style-name="T216_30">high-tech<text:s/>mis-information</text:span><text:span text:style-name="T216_31"><text:s/>threat</text:span><text:span text:style-name="T216_32">.<text:s text:c="2"/></text:span><text:span text:style-name="T216_33">The<text:s/></text:span><text:span text:style-name="T216_34">hypothesis<text:s/>of<text:s/></text:span><text:span text:style-name="T216_35">‘</text:span><text:span text:style-name="T216_36">fieldtrip</text:span><text:span text:style-name="T216_37">s’<text:s/></text:span><text:span text:style-name="T216_38">is<text:s/>that<text:s/>they<text:s/></text:span><text:span text:style-name="T216_39">help<text:s/>bridge<text:s/>an<text:s/>“imagination<text:s/>gap”<text:s/>between<text:s/>an<text:s/>awareness<text:s/>(and<text:s/>sometimes<text:s/>avoidance)<text:s/>of<text:s/>emerging<text:s/>trends<text:s/>and<text:s/>moving<text:s/>to<text:s/>understand<text:s/>their<text:s/>practical<text:s/>implications<text:s/>and</text:span><text:span text:style-name="T216_40"><text:s/></text:span><text:span text:style-name="T216_41">a<text:s/>team’s<text:s/>preferences<text:s/>and<text:s/>their<text:s/>agency<text:s/>to</text:span><text:span text:style-name="T216_42"><text:s/></text:span><text:span text:style-name="T216_43">respond<text:s/>to<text:s/>them.</text:span><text:span text:style-name="T216_44"><text:s text:c="2"/></text:span><text:span text:style-name="T216_45">For<text:s/>example,<text:s/>at<text:s/>the<text:s/>IDIA<text:s/>Global<text:s/>Summit,<text:s/>the<text:s/></text:span><text:span text:style-name="T216_46">FTTF</text:span><text:span text:style-name="T216_47"><text:s/>facilitated<text:s/>by<text:s/>the<text:s/></text:span><text:span text:style-name="T216_48">FT</text:span><text:span text:style-name="T216_49"><text:s/>Hub<text:s/>helped<text:s/>participants<text:s/>explore<text:s/>alternative<text:s/></text:span><text:span text:style-name="T216_50"><text:a xlink:type="simple" xlink:href="https://www.frontiertechhub.org/fttf-tomorrows-cities"><text:span text:style-name="T216_51">tech-enhanced<text:s/>urban<text:s/>futures<text:s/>of<text:s/>Nairobi<text:s/>in<text:s/>204</text:span><text:span text:style-name="T216_52">5</text:span></text:a></text:span><text:span text:style-name="T216_53"><text:s/></text:span><text:span text:style-name="T216_54">to<text:s/></text:span><text:span text:style-name="T216_55">help<text:s/>participants<text:s/>build<text:s/>and<text:s/>articulate<text:s/></text:span><text:span text:style-name="T216_56">a</text:span><text:span text:style-name="T216_57"><text:s/></text:span><text:span text:style-name="T216_58">shared<text:s/>vision<text:s/>of<text:s/>inclusive,<text:s/>empowering<text:s/>and<text:s/>people-centred<text:s/>African<text:s/>cities</text:span><text:span text:style-name="T216_59"><text:s/>that<text:s/>IDIA<text:s/>should<text:s/>be<text:s/>working<text:s/>towards</text:span><text:span text:style-name="T216_60">.</text:span></text:p>
      <text:h text:style-name="P217" text:outline-level="2"><text:bookmark-start text:name="_Toc236054838"/><text:span text:style-name="T217_1">Describe<text:s/>any<text:s/>changes<text:s/>to<text:s/>this<text:s/>output<text:s/>during<text:s/>the<text:s/>past<text:s/>year,<text:s/>and<text:s/>any<text:s/>planned<text:s/>changes<text:s/></text:span><text:span text:style-name="T217_2">as<text:s/>a<text:s/>result<text:s/>of</text:span><text:span text:style-name="T217_3"><text:s/>this<text:s/>review</text:span><text:span text:style-name="T217_4"><text:s/></text:span></text:h>
      <text:p text:style-name="P218"><text:bookmark-end text:name="_Toc236054838"/><text:span text:style-name="T218_1">The<text:s/></text:span><text:span text:style-name="T218_2">feedback<text:s/>from<text:s/>the<text:s/>two<text:s/></text:span><text:span text:style-name="T218_3">FTTF</text:span><text:span text:style-name="T218_4">’s<text:s/>described<text:s/>above<text:s/>was<text:s/></text:span><text:span text:style-name="T218_5">positive,<text:s/></text:span><text:span text:style-name="T218_6">with<text:s/></text:span><text:span text:style-name="T218_7">participants<text:s/></text:span><text:span text:style-name="T218_8">recognising<text:s/>that<text:s/></text:span><text:span text:style-name="T218_9">immersive<text:s/>simulations<text:s/>helped<text:s/></text:span><text:span text:style-name="T218_10">them<text:s/></text:span><text:span text:style-name="T218_11">engage<text:s/>with<text:s/>technological<text:s/>and<text:s/>societal<text:s/>uncertainty<text:s/>by<text:s/>making<text:s/>possible<text:s/>futures<text:s/>tangible<text:s/>rather<text:s/>than<text:s/>abstract.</text:span><text:span text:style-name="T218_12"><text:s text:c="2"/></text:span><text:span text:style-name="T218_13">However,<text:s/></text:span><text:span text:style-name="T218_14">given<text:s/>the<text:s/>timeframe,<text:s/></text:span><text:span text:style-name="T218_15">t</text:span><text:span text:style-name="T218_16">he<text:s/>current<text:s/>output<text:s/>indicator<text:s/></text:span><text:span text:style-name="T218_17">mainly</text:span><text:span text:style-name="T218_18"><text:s/></text:span><text:span text:style-name="T218_19">captures<text:s/>the<text:s/></text:span><text:span text:style-name="T218_20">activity</text:span><text:span text:style-name="T218_21">,</text:span><text:span text:style-name="T218_22"><text:s/>rather<text:s/>than<text:s/>its</text:span><text:span text:style-name="T218_23"><text:s/></text:span><text:span text:style-name="T218_24">perceived<text:s/></text:span><text:span text:style-name="T218_25">benefit</text:span><text:span text:style-name="T218_26">,<text:s/>which<text:s/>is<text:s/>the<text:s/>purpose<text:s/>of<text:s/>the<text:s/>activity</text:span><text:span text:style-name="T218_27">.<text:s text:c="2"/></text:span><text:span text:style-name="T218_28">Recommendation:</text:span><text:span text:style-name="T218_29"><text:s/></text:span><text:span text:style-name="T218_30">For<text:s/>the<text:s/>next<text:s/>year,<text:s/></text:span><text:span text:style-name="T218_31">reporting<text:s/>for<text:s/>this</text:span><text:span text:style-name="T218_32"><text:s/></text:span><text:span text:style-name="T218_33">output<text:s/></text:span><text:span text:style-name="T218_34">indicator<text:s/></text:span><text:span text:style-name="T218_35">will</text:span><text:span text:style-name="T218_36"><text:s/>be<text:s/></text:span><text:span text:style-name="T218_37">focused<text:s/>more<text:s/>strongly<text:s/>on</text:span><text:span text:style-name="T218_38"><text:s/></text:span><text:span text:style-name="T218_39">captur</text:span><text:span text:style-name="T218_40">ing</text:span><text:span text:style-name="T218_41"><text:s/>the<text:s/></text:span><text:span text:style-name="T218_42">participant<text:s/>benefit<text:s/>rather<text:s/>than<text:s/>activity<text:s/>alone,<text:s/>providing<text:s/>an<text:s/>early<text:s/>measure<text:s/>of<text:s/>whether<text:s/>FTTFs<text:s/>lead<text:s/>to<text:s/>changed<text:s/>behaviour<text:s/>and<text:s/>more<text:s/>informed<text:s/>use<text:s/>of<text:s/>AI.</text:span></text:p>
      <text:h text:style-name="P219" text:outline-level="2"><text:span text:style-name="T219_1">Progress<text:s/>on<text:s/>recommendations<text:s/>from<text:s/>the<text:s/>previous<text:s/>AR<text:s/>(if<text:s/>completed),<text:s/>lessons<text:s/>learned<text:s/>this<text:s/>year<text:s/>and<text:s/>recommendations<text:s/>for<text:s/>the<text:s/>year<text:s/>ahead</text:span></text:h>
      <text:p text:style-name="P220"><text:span text:style-name="T220_1">The<text:s/>FT<text:s/>Hub<text:s/>is<text:s/>well<text:s/>placed<text:s/>to<text:s/>build<text:s/>on<text:s/>the<text:s/>successful<text:s/>testing<text:s/>of<text:s/>this<text:s/>new<text:s/></text:span><text:span text:style-name="T220_2">FTTF</text:span><text:span text:style-name="T220_3"><text:s/>mode<text:s/>of<text:s/></text:span><text:span text:style-name="T220_4">learning.<text:s text:c="2"/></text:span><text:span text:style-name="T220_5">This<text:s/>is<text:s/></text:span><text:span text:style-name="T220_6">at<text:s/>the<text:s/>same<text:s/>time<text:s/>that</text:span><text:span text:style-name="T220_7"><text:s/>the<text:s/>FCDO’s<text:s/></text:span><text:span text:style-name="T220_8">College<text:s/>of<text:s/>Diplomacy<text:s/></text:span><text:span text:style-name="T220_9">(central<text:s/>learning<text:s/>and<text:s/>development<text:s/>function)<text:s/></text:span><text:span text:style-name="T220_10">is<text:s/>also<text:s/>looking<text:s/>to<text:s/>use<text:s/>AI<text:s/>to<text:s/>generate<text:s/>more<text:s/></text:span><text:span text:style-name="T220_11">engaging<text:s/>learning<text:s/>content.<text:s text:c="2"/></text:span><text:span text:style-name="T220_12">Recommendation:<text:s/></text:span><text:span text:style-name="T220_13">t</text:span><text:span text:style-name="T220_14">he<text:s/>FT<text:s/>Hub<text:s/></text:span><text:span text:style-name="T220_15">will<text:s/>look<text:s/>to<text:s/></text:span><text:span text:style-name="T220_16">collaborate<text:s/></text:span><text:span text:style-name="T220_17">with<text:s/>the<text:s/>College<text:s/></text:span><text:span text:style-name="T220_18">of<text:s/>Diplomacy<text:s/></text:span><text:span text:style-name="T220_19">to<text:s/>provide<text:s/>support<text:s/>to<text:s/>their<text:s/></text:span><text:span text:style-name="T220_20">new<text:s/>activities<text:s/>which<text:s/>are<text:s/>currently<text:s/>being<text:s/>defined.<text:s/>This<text:s/>could<text:s/>include<text:s/>FTTFs<text:s/>and<text:s/>other<text:s/>immersive<text:s/>learning<text:s/>approaches</text:span><text:span text:style-name="T220_21">.<text:s/>The<text:s/>FT<text:s/>Hub<text:s/>will<text:s/>also<text:s/>explore<text:s/>how<text:s/>the<text:s/>College<text:s/>of<text:s/>Diplomacy<text:s/>can<text:s/></text:span><text:span text:style-name="T220_22">provide<text:s/>internal<text:s/>connections<text:s/></text:span><text:span text:style-name="T220_23">to<text:s/>surface<text:s/></text:span><text:span text:style-name="T220_24">ideas<text:s/>and<text:s/></text:span><text:span text:style-name="T220_25">demand<text:s/>for<text:s/></text:span><text:span text:style-name="T220_26">high<text:s/>potential<text:s/></text:span><text:span text:style-name="T220_27">foresighting<text:s/>activity.</text:span></text:p>
      <text:p text:style-name="P221"><text:span text:style-name="T221_1">While<text:s/></text:span><text:span text:style-name="T221_2">FTTF</text:span><text:span text:style-name="T221_3">s<text:s/>have<text:s/>always<text:s/>been<text:s/>demand<text:s/>led<text:s/>(by<text:s/>FCDO<text:s/>teams),<text:s/>the<text:s/></text:span><text:span text:style-name="T221_4">longer-term</text:span><text:span text:style-name="T221_5"><text:s/>impact<text:s/></text:span><text:span text:style-name="T221_6">has<text:s/>not<text:s/>always<text:s/>been<text:s/>obvious.<text:s text:c="2"/></text:span><text:span text:style-name="T221_7">Recommendation:<text:s/></text:span><text:span text:style-name="T221_8">To<text:s/>ensure<text:s/>maximum<text:s/>impact<text:s/>of<text:s/>the<text:s/></text:span><text:span text:style-name="T221_9">FTTF</text:span><text:span text:style-name="T221_10">s,<text:s/></text:span><text:span text:style-name="T221_11">they<text:s/>should</text:span><text:span text:style-name="T221_12"><text:s/>continue<text:s/>to</text:span><text:span text:style-name="T221_13"><text:s/>focus<text:s/>on<text:s/>teams<text:s/>with<text:s/>a<text:s/></text:span><text:span text:style-name="T221_14">clearly<text:s/>articulated<text:s/></text:span><text:span text:style-name="T221_15">problem<text:s/>or<text:s/>decision<text:s/></text:span><text:span text:style-name="T221_16">context,<text:s/>and</text:span><text:span text:style-name="T221_17"><text:s/>identify<text:s/>clearer<text:s/>decision<text:s/>owners<text:s/>upfront.<text:s/>This<text:s/>learning<text:s/>is<text:s/>already<text:s/></text:span><text:span text:style-name="T221_18">informing<text:s/>future<text:s/>work<text:s/>with<text:s/>FCDO<text:s/>teams<text:s/>on<text:s/>information<text:s/>integrity<text:s/>and<text:s/>technology-enabled<text:s/>anti-corruption<text:s/>initiatives,<text:s/>with<text:s/></text:span><text:span text:style-name="T221_19">the<text:s/></text:span><text:span text:style-name="T221_20">Eastern<text:s/>Europe<text:s/>and<text:s/>Central<text:s/>Asia<text:s/>Directorate<text:s/>(EECAD)</text:span><text:span text:style-name="T221_21"><text:s/>and<text:s/>FCDO<text:s/>Philippines<text:s/>respectively</text:span><text:span text:style-name="T221_22">.</text:span></text:p>
      <text:p text:style-name="P222"><text:span text:style-name="T222_1">As<text:s/>single<text:s/>L&amp;D<text:s/>events</text:span><text:span text:style-name="T222_2">,<text:s/></text:span><text:span text:style-name="T222_3">there<text:s/>are<text:s/>continuing<text:s/>questions<text:s/>over<text:s/>value<text:s/>for<text:s/>money,<text:s/>particularly<text:s/>in<text:s/>relation<text:s/>to<text:s/>impact</text:span><text:span text:style-name="T222_4">.<text:s/></text:span><text:span text:style-name="T222_5">,</text:span><text:span text:style-name="T222_6"><text:s/></text:span><text:span text:style-name="T222_7">The</text:span><text:span text:style-name="T222_8"><text:s/>future<text:s/>concepts</text:span><text:span text:style-name="T222_9"><text:s/>that<text:s/>have<text:s/>been<text:s/>tackled</text:span><text:span text:style-name="T222_10"><text:s/>to<text:s/>date</text:span><text:span text:style-name="T222_11">,<text:s/>such<text:s/>as<text:s/>tackling<text:s/>high<text:s/>tech<text:s/>dis-information</text:span><text:span text:style-name="T222_12">,</text:span><text:span text:style-name="T222_13"><text:s/></text:span><text:span text:style-name="T222_14">have<text:s/>not<text:s/>been<text:s/></text:span><text:span text:style-name="T222_15">unique<text:s/>to<text:s/>a<text:s/>single<text:s/>post,<text:s/>so<text:s/>are<text:s/>transferable<text:s/>and<text:s/>the<text:s/>material<text:s/></text:span><text:span text:style-name="T222_16">could<text:s/></text:span><text:span text:style-name="T222_17">easily<text:s/>be<text:s/>reused.<text:s text:c="2"/></text:span><text:span text:style-name="T222_18">Recommendation:</text:span><text:span text:style-name="T222_19"><text:s/>where<text:s/>possible<text:s/>the<text:s/>FT<text:s/>Hub<text:s/></text:span><text:span text:style-name="T222_20">should<text:s/></text:span><text:span text:style-name="T222_21">promote<text:s/>much<text:s/>wider<text:s/></text:span><text:span text:style-name="T222_22">participation<text:s/>in<text:s/>the<text:s/></text:span><text:span text:style-name="T222_23">FTTF</text:span><text:span text:style-name="T222_24">s,<text:s/>but</text:span><text:span text:style-name="T222_25"><text:s/></text:span><text:span text:style-name="T222_26">packag</text:span><text:span text:style-name="T222_27">ing</text:span><text:span text:style-name="T222_28"><text:s/></text:span><text:span text:style-name="T222_29">the</text:span><text:span text:style-name="T222_30">m<text:s/></text:span><text:span text:style-name="T222_31">in<text:s/>a<text:s/>way<text:s/>that<text:s/>would<text:s/>enable<text:s/></text:span><text:span text:style-name="T222_32">any<text:s/></text:span><text:span text:style-name="T222_33">post<text:s/>or<text:s/>team,<text:s/></text:span><text:span text:style-name="T222_34">with<text:s/>similar<text:s/>interests,</text:span><text:span text:style-name="T222_35"><text:s/>to<text:s/></text:span><text:span text:style-name="T222_36">self-run<text:s/></text:span><text:span text:style-name="T222_37">the</text:span><text:span text:style-name="T222_38"><text:s/></text:span><text:span text:style-name="T222_39">fieldtrip</text:span><text:span text:style-name="T222_40">s</text:span><text:span text:style-name="T222_41"><text:s/>as<text:s/></text:span><text:span text:style-name="T222_42">a<text:s/></text:span><text:span text:style-name="T222_43">learning<text:s/></text:span><text:span text:style-name="T222_44">exercise</text:span><text:span text:style-name="T222_45">,</text:span><text:span text:style-name="T222_46"><text:s/>or<text:s/></text:span><text:span text:style-name="T222_47">with<text:s/></text:span><text:span text:style-name="T222_48">minimal<text:s/>facilitation<text:s/></text:span><text:span text:style-name="T222_49">or<text:s/>training<text:s/>of<text:s/>a<text:s/>facilitator</text:span><text:span text:style-name="T222_50">.</text:span></text:p>
      <text:p text:style-name="P223"/>
      <text:p text:style-name="P224"/>
      <table:table table:style-name="Table9">
        <table:table-column table:style-name="Column28"/>
        <table:table-column table:style-name="Column29"/>
        <table:table-column table:style-name="Column30"/>
        <table:table-column table:style-name="Column31"/>
        <table:table-row table:style-name="Row43">
          <table:table-cell table:style-name="Cell117" table:number-columns-spanned="4">
            <text:p text:style-name="P225"><text:span text:style-name="T225_1">Output<text:s/></text:span><text:span text:style-name="T225_2">2</text:span><text:span text:style-name="T225_3">:<text:s/></text:span><text:span text:style-name="T225_4">New<text:s/>i</text:span><text:span text:style-name="T225_5">deas<text:s/>are<text:s/></text:span><text:span text:style-name="T225_6">surfaced</text:span><text:span text:style-name="T225_7"><text:s/>and<text:s/></text:span><text:span text:style-name="T225_8">s</text:span><text:span text:style-name="T225_9">elected<text:s/></text:span><text:span text:style-name="T225_10">technology<text:s/>partners<text:s/>are<text:s/>effectively<text:s/>supported<text:s/>to<text:s/>deliver<text:s/>high<text:s/>quality<text:s/>exploration<text:s/>of<text:s/></text:span><text:span text:style-name="T225_11">frontier<text:s/>technology<text:s/></text:span><text:span text:style-name="T225_12">solutions</text:span><text:span text:style-name="T225_13">,<text:s/></text:span><text:span text:style-name="T225_14">with<text:s/>due<text:s/>regard<text:s/></text:span><text:span text:style-name="T225_15">for<text:s/></text:span><text:span text:style-name="T225_16">equity<text:s/></text:span><text:span text:style-name="T225_17">and<text:s/>inclusion</text:span><text:span text:style-name="T225_18">.</text:span></text:p>
          </table:table-cell>
          <table:covered-table-cell/>
          <table:covered-table-cell/>
          <table:covered-table-cell/>
        </table:table-row>
        <table:table-row table:style-name="Row44">
          <table:table-cell table:style-name="Cell118">
            <text:p text:style-name="P226"><text:span text:style-name="T226_1">Output<text:s/>Number:</text:span></text:p>
          </table:table-cell>
          <table:table-cell table:style-name="Cell119">
            <text:p text:style-name="P227"><text:span text:style-name="T227_1">2</text:span></text:p>
          </table:table-cell>
          <table:table-cell table:style-name="Cell120">
            <text:p text:style-name="P228"><text:span text:style-name="T228_1">Output<text:s/>Score:</text:span></text:p>
          </table:table-cell>
          <table:table-cell table:style-name="Cell121">
            <text:p text:style-name="P229"><text:span text:style-name="T229_1">A</text:span></text:p>
          </table:table-cell>
        </table:table-row>
        <table:table-row table:style-name="Row45">
          <table:table-cell table:style-name="Cell122">
            <text:p text:style-name="P230"><text:span text:style-name="T230_1">Impact<text:s/>Weighting:</text:span></text:p>
          </table:table-cell>
          <table:table-cell table:style-name="Cell123">
            <text:p text:style-name="P231"><text:span text:style-name="T231_1">55</text:span><text:span text:style-name="T231_2">%</text:span></text:p>
          </table:table-cell>
          <table:table-cell table:style-name="Cell124">
            <text:p text:style-name="P232"><text:span text:style-name="T232_1">Weighting<text:s/>revised?</text:span></text:p>
          </table:table-cell>
          <table:table-cell table:style-name="Cell125">
            <text:p text:style-name="P233"><text:span text:style-name="T233_1">N/A</text:span></text:p>
          </table:table-cell>
        </table:table-row>
      </table:table>
      <text:h text:style-name="P234" text:outline-level="5"><text:span text:style-name="T234_1">Output<text:s/></text:span><text:span text:style-name="T234_2">2</text:span><text:span text:style-name="T234_3">:<text:s/>Ideas<text:s/>are<text:s/>generated</text:span><text:span text:style-name="T234_4">…</text:span></text:h>
      <table:table table:style-name="Table10">
        <table:table-column table:style-name="Column32"/>
        <table:table-column table:style-name="Column33"/>
        <table:table-column table:style-name="Column34"/>
        <table:table-row table:style-name="Row46">
          <table:table-cell table:style-name="Cell126">
            <text:p text:style-name="P235"><text:span text:style-name="T235_1">Indicator(s)</text:span></text:p>
          </table:table-cell>
          <table:table-cell table:style-name="Cell127">
            <text:p text:style-name="P236"><text:span text:style-name="T236_1">Milestone<text:s/>2025/26</text:span></text:p>
          </table:table-cell>
          <table:table-cell table:style-name="Cell128">
            <text:p text:style-name="P237"><text:span text:style-name="T237_1">Progress</text:span></text:p>
          </table:table-cell>
        </table:table-row>
        <table:table-row table:style-name="Row47">
          <table:table-cell table:style-name="Cell129">
            <text:p text:style-name="P238"><text:span text:style-name="T238_1">Number<text:s/>of<text:s/>applications<text:s/>received<text:s/>from<text:s/>FCDO<text:s/>staff<text:s/></text:span><text:span text:style-name="T238_2">for<text:s/>an<text:s/>internal<text:s/>‘</text:span><text:span text:style-name="T238_3">Calls<text:s/>for<text:s/>Ideas</text:span><text:span text:style-name="T238_4">’</text:span></text:p>
          </table:table-cell>
          <table:table-cell table:style-name="Cell130">
            <text:p text:style-name="P239"><text:span text:style-name="T239_1">75</text:span></text:p>
          </table:table-cell>
          <table:table-cell table:style-name="Cell131">
            <text:p text:style-name="P240"><text:span text:style-name="T240_1">Exceeded:<text:s/></text:span><text:span text:style-name="T240_2">106</text:span></text:p>
          </table:table-cell>
        </table:table-row>
        <table:table-row table:style-name="Row48">
          <table:table-cell table:style-name="Cell132">
            <text:p text:style-name="P241"><text:span text:style-name="T241_1">Number<text:s/>of<text:s/>innovation<text:s/>pilots<text:s/>supported<text:s/>to<text:s/>experiment<text:s/>with<text:s/>new<text:s/>and<text:s/>emerging<text:s/>technologies<text:s/>for<text:s/>development<text:s/>impact</text:span><text:span text:style-name="T241_2"><text:s/>(</text:span><text:span text:style-name="T241_3">split<text:s/>between<text:s/></text:span><text:span text:style-name="T241_4">new<text:s/>pilots<text:s/>and<text:s/></text:span><text:span text:style-name="T241_5">existing<text:s/>pilots<text:s/>with<text:s/></text:span><text:span text:style-name="T241_6">potential<text:s/>for<text:s/></text:span><text:span text:style-name="T241_7">high</text:span><text:span text:style-name="T241_8"><text:s/></text:span><text:span text:style-name="T241_9">impact</text:span><text:span text:style-name="T241_10">,<text:s/></text:span><text:span text:style-name="T241_11">which<text:s/>receive<text:s/>additional<text:s/>follow-on<text:s/>funding</text:span><text:span text:style-name="T241_12">,<text:s/>i.e.<text:s/>high-impact<text:s/>investments,<text:s/>HII)</text:span></text:p>
          </table:table-cell>
          <table:table-cell table:style-name="Cell133">
            <text:p text:style-name="P242"><text:span text:style-name="T242_1">15<text:s/>new<text:s/>pilots<text:s/>/<text:s/></text:span></text:p>
            <text:p text:style-name="P243"><text:span text:style-name="T243_1">4<text:s/>new<text:s/>HII</text:span></text:p>
          </table:table-cell>
          <table:table-cell table:style-name="Cell134">
            <text:p text:style-name="P244"><text:span text:style-name="T244_1">Met:<text:s/></text:span><text:span text:style-name="T244_2"><text:line-break/></text:span><text:span text:style-name="T244_3">15<text:s/>new<text:s/>pilots<text:s/>/<text:s/>4<text:s/>new<text:s/>HII</text:span></text:p>
          </table:table-cell>
        </table:table-row>
        <table:table-row table:style-name="Row49">
          <table:table-cell table:style-name="Cell135">
            <text:p text:style-name="P245"><text:span text:style-name="T245_1">%<text:s/>of<text:s/>new<text:s/>pilots<text:s/>which<text:s/>effectively<text:s/>explore<text:s/>GEDSI</text:span><text:span text:style-name="T245_2"><text:note text:note-class="footnote"><text:note-citation/><text:note-body><text:p text:style-name="P246"><text:span text:style-name="T246_1"><text:s/>GEDSI</text:span><text:span text:style-name="T246_2"><text:s/>(</text:span><text:span text:style-name="T246_3">Gender<text:s/>Equality,<text:s/>Disability<text:s/>and<text:s/>Social<text:s/>Inclusion</text:span><text:span text:style-name="T246_4">)<text:s/>is<text:s/>a</text:span><text:span text:style-name="T246_5">n<text:s/>FT<text:s/></text:span><text:span text:style-name="T246_6">priority</text:span><text:span text:style-name="T246_7">.</text:span></text:p></text:note-body></text:note></text:span><text:span text:style-name="T246_8"><text:s/>risks<text:s/>and<text:s/>opportunities</text:span></text:p>
          </table:table-cell>
          <table:table-cell table:style-name="Cell136">
            <text:p text:style-name="P247"><text:span text:style-name="T247_1">80%</text:span></text:p>
          </table:table-cell>
          <table:table-cell table:style-name="Cell137">
            <text:p text:style-name="P248"><text:span text:style-name="T248_1">Did<text:s/>not<text:s/>meet:<text:s/></text:span><text:span text:style-name="T248_2">37%<text:s/>(7/19)</text:span></text:p>
          </table:table-cell>
        </table:table-row>
        <table:table-row table:style-name="Row50">
          <table:table-cell table:style-name="Cell138">
            <text:p text:style-name="P249"><text:span text:style-name="T249_1">%<text:s/>of<text:s/>pilots<text:s/>which<text:s/>are<text:s/>locally<text:s/>implemented</text:span></text:p>
          </table:table-cell>
          <table:table-cell table:style-name="Cell139">
            <text:p text:style-name="P250"><text:span text:style-name="T250_1">No<text:s/>target<text:s/>set<text:s/>yet</text:span></text:p>
          </table:table-cell>
          <table:table-cell table:style-name="Cell140">
            <text:p text:style-name="P251"><text:span text:style-name="T251_1">60%<text:s/>(18/30)</text:span><text:span text:style-name="T251_2"><text:note text:note-class="footnote"><text:note-citation/><text:note-body><text:p text:style-name="P252"><text:span text:style-name="T252_1"><text:s/>Target<text:s/></text:span><text:span text:style-name="T252_2">to<text:s/>be<text:s/>set<text:s/>ahead<text:s/>of<text:s/>next<text:s/>pioneer<text:s/>selection<text:s/>(Call,<text:s/>11,<text:s/>Feb<text:s/>2027)<text:s/>reflecting<text:s/>learnings<text:s/>from<text:s/>Call<text:s/>10</text:span><text:span text:style-name="T252_3">.</text:span></text:p></text:note-body></text:note></text:span></text:p>
          </table:table-cell>
        </table:table-row>
      </table:table>
      <text:h text:style-name="P253" text:outline-level="2"><text:bookmark-start text:name="_Toc236054839"/><text:span text:style-name="T253_1">Briefly<text:s/>describe<text:s/>the<text:s/>output's<text:s/>activities<text:s/>and<text:s/>provide<text:s/>supporting<text:s/>narrative<text:s/>for<text:s/>the<text:s/>score</text:span><text:bookmark-end text:name="_Toc236054839"/></text:h>
      <text:p text:style-name="P254"><text:span text:style-name="T254_1">Call<text:s/>10:<text:s/>exceeding<text:s/>our<text:s/></text:span><text:span text:style-name="T254_2">FCDO<text:s/>staff<text:s/></text:span><text:span text:style-name="T254_3">application<text:s/>target</text:span><text:span text:style-name="T254_4">.</text:span></text:p>
      <text:p text:style-name="P255"><text:span text:style-name="T255_1">The<text:s/>primary<text:s/>way<text:s/>that<text:s/>FCDO<text:s/>staff<text:s/>can<text:s/>get<text:s/>support<text:s/></text:span><text:span text:style-name="T255_2">from<text:s/>the<text:s/>FT<text:s/>Hub<text:s/></text:span><text:span text:style-name="T255_3">to<text:s/>test<text:s/>an<text:s/>idea<text:s/>is<text:s/>by<text:s/></text:span><text:span text:style-name="T255_4">submitting<text:s/></text:span><text:span text:style-name="T255_5">an<text:s/>application</text:span><text:span text:style-name="T255_6"><text:s/>during<text:s/>a<text:s/>‘Call<text:s/>for<text:s/>Ideas’</text:span><text:span text:style-name="T255_7">.<text:s text:c="2"/>Since<text:s/>2016,<text:s/>through<text:s/>the<text:s/>predecessor<text:s/>Ideas<text:s/>to<text:s/>Impact<text:s/>programme,<text:s/></text:span><text:span text:style-name="T255_8">the<text:s/>FT<text:s/>Hub<text:s/>has<text:s/>run<text:s/>9<text:s/>calls<text:s/>for<text:s/>ideas,<text:s/>approximately<text:s/>one<text:s/>per<text:s/>year.<text:s text:c="2"/>Soon<text:s/>after<text:s/>the<text:s/>start<text:s/>of<text:s/>this<text:s/>new<text:s/>programme,<text:s/>t</text:span><text:span text:style-name="T255_9">he<text:s/></text:span><text:span text:style-name="T255_10">FT<text:s/>Hub<text:s/>opened<text:s/>the<text:s/></text:span><text:span text:style-name="T255_11">10</text:span><text:span text:style-name="T255_12">th</text:span><text:span text:style-name="T255_13"><text:s/>call<text:s/>for<text:s/>ideas<text:s/></text:span><text:span text:style-name="T255_14">from<text:s/></text:span><text:span text:style-name="T255_15">mid</text:span><text:span text:style-name="T255_16">-</text:span><text:span text:style-name="T255_17">September<text:s/></text:span><text:span text:style-name="T255_18">to<text:s/>mid-October<text:s/></text:span><text:span text:style-name="T255_19">2025.<text:s text:c="2"/></text:span><text:span text:style-name="T255_20">T</text:span><text:span text:style-name="T255_21">he<text:s/></text:span><text:span text:style-name="T255_22">earlier</text:span><text:span text:style-name="T255_23"><text:s/></text:span><text:span text:style-name="T255_24">9<text:s/>calls<text:s/>ha</text:span><text:span text:style-name="T255_25">ve</text:span><text:span text:style-name="T255_26"><text:s/>averaged<text:s/></text:span><text:span text:style-name="T255_27">44<text:s/></text:span><text:span text:style-name="T255_28">applicants<text:s/></text:span><text:span text:style-name="T255_29">from<text:s/>FCDO<text:s/>staff<text:s/></text:span><text:span text:style-name="T255_30">per<text:s/></text:span><text:span text:style-name="T255_31">call<text:s/></text:span><text:span text:style-name="T255_32">window,<text:s/>so<text:s/>the<text:s/>target<text:s/>of<text:s/>75<text:s/></text:span><text:span text:style-name="T255_33">applications<text:s/></text:span><text:span text:style-name="T255_34">was<text:s/>a<text:s/>stretch<text:s/>target.<text:s text:c="2"/>However,<text:s/>th</text:span><text:span text:style-name="T255_35">is</text:span><text:span text:style-name="T255_36"><text:s/></text:span><text:span text:style-name="T255_37">target<text:s/>was<text:s/>significantly<text:s/>exceeded<text:s/>as<text:s/>the<text:s/></text:span><text:span text:style-name="T255_38">10</text:span><text:span text:style-name="T255_39">th</text:span><text:span text:style-name="T255_40"><text:s/>Call</text:span><text:span text:style-name="T255_41"><text:s/>attracted<text:s/></text:span><text:span text:style-name="T255_42">106<text:s/>applications<text:s/>from<text:s/>across<text:s/>38<text:s/>countries.</text:span><text:span text:style-name="T255_43"><text:s text:c="2"/></text:span><text:span text:style-name="T255_44">Likely<text:s/></text:span><text:span text:style-name="T255_45">reasons<text:s/>for<text:s/></text:span><text:span text:style-name="T255_46">this</text:span><text:span text:style-name="T255_47"><text:s/></text:span><text:span text:style-name="T255_48">strong</text:span><text:span text:style-name="T255_49"><text:s/>number<text:s/>of<text:s/>applications</text:span><text:span text:style-name="T255_50"><text:s/></text:span><text:span text:style-name="T255_51">include</text:span><text:span text:style-name="T255_52">:</text:span></text:p>
      <text:list text:style-name="LS19" xml:id="list11">
        <text:list-item>
          <text:p text:style-name="P256"><text:span text:style-name="T256_1">D</text:span><text:span text:style-name="T256_2">eliberate<text:s/>and<text:s/>wide-reaching<text:s/>outreach<text:s/>effort</text:span><text:span text:style-name="T256_3"><text:s/>by<text:s/>the<text:s/>FT<text:s/>Hub<text:s/>and<text:s/>FCDO<text:s/>team</text:span><text:span text:style-name="T256_4">.<text:s/>This<text:s/></text:span><text:span text:style-name="T256_5">includ</text:span><text:span text:style-name="T256_6">ed</text:span><text:span text:style-name="T256_7"><text:s/></text:span><text:span text:style-name="T256_8">two<text:s/>official<text:s/>launch<text:s/>webinars<text:s/>(staggered<text:s/>across<text:s/>time<text:s/>zones)<text:s/></text:span><text:span text:style-name="T256_9">with<text:s/></text:span><text:span text:style-name="T256_10">a<text:s/>pre-recorded<text:s/>message<text:s/>from<text:s/>the<text:s/>FCDO's<text:s/>Chief<text:s/>Scientific<text:s/>Adviser.</text:span><text:span text:style-name="T256_11"><text:s/></text:span><text:span text:style-name="T256_12"><text:s/></text:span><text:span text:style-name="T256_13">The<text:s/>FT<text:s/>team</text:span><text:span text:style-name="T256_14"><text:s/>ran<text:s/>in-person<text:s/>engagement<text:s/>sessions<text:s/>in<text:s/>embassies<text:s/>where<text:s/>these<text:s/>coincided<text:s/>with<text:s/>our<text:s/>global<text:s/>presence<text:s/>and<text:s/>travel<text:s/>(including<text:s/>Mexico<text:s/>and<text:s/>the<text:s/>Philippines),<text:s/>and<text:s/>a<text:s/>dedicated<text:s/>online<text:s/>event<text:s/>for<text:s/>Embassy<text:s/>staff<text:s/>in<text:s/>India<text:s/></text:span><text:span text:style-name="T256_15">–</text:span><text:span text:style-name="T256_16"><text:s/></text:span><text:span text:style-name="T256_17">the<text:s/></text:span><text:span text:style-name="T256_18">single<text:s/>largest<text:s/>source<text:s/>of<text:s/>applications<text:s/></text:span><text:span text:style-name="T256_19">(11)</text:span><text:span text:style-name="T256_20">.<text:s/>Outreach<text:s/>was<text:s/>amplified<text:s/>through<text:s/>a<text:s/></text:span><text:span text:style-name="T256_21">DipTel</text:span><text:span text:style-name="T256_22">,<text:s/>an<text:s/>internal<text:s/>FCDO<text:s/>SharePoint<text:s/></text:span><text:span text:style-name="T256_23">blog</text:span><text:span text:style-name="T256_24">,<text:s/>and<text:s/></text:span><text:span text:style-name="T256_25">workshops<text:s/>presenting<text:s/></text:span><text:span text:style-name="T256_26">a<text:s/>bespoke<text:s/>AI<text:s/></text:span><text:span text:style-name="T256_27">tool<text:s/>to<text:s/>help<text:s/>develop<text:s/>ideas<text:s/>and<text:s/>write<text:s/></text:span><text:span text:style-name="T256_28">application</text:span><text:span text:style-name="T256_29">s</text:span><text:span text:style-name="T256_30">.</text:span></text:p>
        </text:list-item>
        <text:list-item>
          <text:p text:style-name="P257"><text:span text:style-name="T257_1">Simplified<text:s/>application<text:s/>process</text:span><text:span text:style-name="T257_2">.</text:span><text:span text:style-name="T257_3"><text:s/></text:span><text:span text:style-name="T257_4">Compared<text:s/>to<text:s/>previous<text:s/>calls,<text:s/>the<text:s/>application<text:s/>form<text:s/>and<text:s/>criteria<text:s/></text:span><text:span text:style-name="T257_5">we</text:span><text:span text:style-name="T257_6">re</text:span><text:span text:style-name="T257_7"><text:s/>simplified<text:s/></text:span><text:span text:style-name="T257_8">to<text:s/>reduce<text:s/>the<text:s/></text:span><text:span text:style-name="T257_9">initial<text:s/></text:span><text:span text:style-name="T257_10">burden<text:s/>on<text:s/>applicants,<text:s/></text:span><text:span text:style-name="T257_11">with<text:s/></text:span><text:span text:style-name="T257_12">more<text:s/>detail<text:s/>required<text:s/>from<text:s/>applicants<text:s/>if<text:s/>they<text:s/>got<text:s/>through<text:s/>to<text:s/>the<text:s/></text:span><text:span text:style-name="T257_13">subsequent<text:s/>D</text:span><text:span text:style-name="T257_14">ragon’s<text:s/></text:span><text:span text:style-name="T257_15">D</text:span><text:span text:style-name="T257_16">en<text:s/>selection<text:s/>stage.</text:span></text:p>
        </text:list-item>
        <text:list-item>
          <text:p text:style-name="P258"><text:span text:style-name="T258_1">It</text:span><text:span text:style-name="T258_2">’</text:span><text:span text:style-name="T258_3">s<text:s/>easier<text:s/>to<text:s/>come<text:s/>up<text:s/>with</text:span><text:span text:style-name="T258_4"><text:s/>AI</text:span><text:span text:style-name="T258_5">-related<text:s/>ideas</text:span><text:span text:style-name="T258_6">.</text:span><text:span text:style-name="T258_7"><text:s/></text:span><text:span text:style-name="T258_8"><text:s/>Of<text:s/>the<text:s/>106<text:s/>applications</text:span><text:span text:style-name="T258_9"><text:s/>received</text:span><text:span text:style-name="T258_10">,<text:s/>100<text:s/>included<text:s/>some<text:s/>reference<text:s/>to<text:s/>AI<text:s/>in<text:s/>the<text:s/>solution.</text:span><text:span text:style-name="T258_11"><text:s text:c="2"/>It<text:s/>is<text:s/>likely<text:s/>that<text:s/>AI<text:s/>is<text:s/>presenting<text:s/>FCDO<text:s/>staff<text:s/>with<text:s/>more<text:s/>easily<text:s/>imaginable<text:s/>solutions<text:s/>to<text:s/></text:span><text:span text:style-name="T258_12">challenges<text:s/>their<text:s/>facing,<text:s/>which<text:s/>in<text:s/>turn<text:s/></text:span><text:span text:style-name="T258_13">results<text:s/></text:span><text:span text:style-name="T258_14">into<text:s/>more<text:s/>FT<text:s/>applications.</text:span></text:p>
        </text:list-item>
        <text:list-item>
          <text:p text:style-name="P259"><text:span text:style-name="T259_1">It’s<text:s/>easier<text:s/>to<text:s/></text:span><text:span text:style-name="T259_2">develop<text:s/>ideas<text:s/>and<text:s/></text:span><text:span text:style-name="T259_3">write<text:s/>applications<text:s/>with<text:s/>AI.</text:span><text:span text:style-name="T259_4"><text:s text:c="2"/></text:span><text:span text:style-name="T259_5">As<text:s/>noted<text:s/></text:span><text:span text:style-name="T259_6">in<text:s/>the<text:s/>lessons<text:s/>section<text:s/>below,<text:s/></text:span><text:span text:style-name="T259_7">many<text:s/>applications<text:s/>were<text:s/>clearly<text:s/>written<text:s/>with<text:s/>the<text:s/>aid<text:s/>of<text:s/></text:span><text:span text:style-name="T259_8">AI<text:s/></text:span><text:span text:style-name="T259_9">tools<text:s/>such<text:s/>as<text:s/>copilot.<text:s text:c="2"/>Additionally,<text:s/></text:span><text:span text:style-name="T259_10">an<text:s/>‘FT<text:s/>Application’<text:s/>persona<text:s/>was<text:s/>developed<text:s/>to<text:s/>help<text:s/></text:span><text:span text:style-name="T259_11">FCDO<text:s/>staff<text:s/>use<text:s/>the<text:s/>internal<text:s/>FCDO<text:s/>chatbot<text:s/>(DUNE)<text:s/>to<text:s/>write<text:s/>better<text:s/>and<text:s/>quicker<text:s/>applications.</text:span></text:p>
        </text:list-item>
      </text:list>
      <text:p text:style-name="P260"><text:span text:style-name="T260_1"><draw:frame svg:x="-0.026cm" svg:y="-0.026cm" svg:width="18.052cm" svg:height="7.858cm" draw:style-name="FR5" text:anchor-type="as-char" draw:z-index="0"><draw:text-box><text:p text:style-name="P261"><text:span text:style-name="T261_1">Bo</text:span><text:span text:style-name="T261_2">x<text:s/></text:span><text:span text:style-name="T261_3">3</text:span><text:span text:style-name="T261_4">.<text:s/></text:span><text:span text:style-name="T261_5"><text:a xlink:type="simple" xlink:href="https://www.frontiertechhub.org/pilot-portfolio/identia"><text:span text:style-name="T261_6">The<text:s/>IdentIA<text:s/>pilot</text:span></text:a></text:span><text:span text:style-name="T261_7"><text:s/>–<text:s/>improving<text:s/>identification<text:s/>of<text:s/>bodies</text:span><text:span text:style-name="T261_8"><text:s/>in</text:span><text:span text:style-name="T261_9"><text:s/>Mexico.</text:span></text:p><text:p text:style-name="P262"><text:span text:style-name="T262_1">B</text:span><text:span text:style-name="T262_2">uild</text:span><text:span text:style-name="T262_3">ing<text:s/>on<text:s/></text:span><text:span text:style-name="T262_4">the<text:s/>work<text:s/>done<text:s/>under<text:s/>the<text:s/>FT<text:s/>Hub<text:s/>FOUND<text:s/>pilot</text:span><text:span text:style-name="T262_5">,<text:s/>this<text:s/>pilot<text:s/>also<text:s/>supports<text:s/></text:span><text:span text:style-name="T262_6">tackling<text:s/>the<text:s/>country's<text:s/>missing<text:s/>persons<text:s/>crisis</text:span><text:span text:style-name="T262_7"><text:s/>–<text:s/>in<text:s/>Mexico,<text:s/></text:span><text:span text:style-name="T262_8">over<text:s/>133,000<text:s/>people<text:s/>are<text:s/>missing,<text:s/>and<text:s/>more<text:s/>than<text:s/>72,000<text:s/>bodies<text:s/></text:span><text:span text:style-name="T262_9">remain<text:s/>unidentified<text:s/>as<text:s/>of<text:s/>October<text:s/>2025.<text:s text:c="2"/></text:span></text:p><text:p text:style-name="P263"><text:span text:style-name="T263_1">Forensic<text:s/>identification<text:s/>has<text:s/>traditionally<text:s/>relied<text:s/>on<text:s/>manual<text:s/>review<text:s/>of<text:s/>photographs,<text:s/>a<text:s/>process<text:s/>that<text:s/>can<text:s/>take<text:s/>months<text:s/>or<text:s/>years<text:s/>and<text:s/>places<text:s/>heavy<text:s/>strain<text:s/>on<text:s/>both<text:s/>forensic<text:s/>institutions<text:s/>and<text:s/>grieving<text:s/>families,<text:s/>mostly<text:s/>women,<text:s/>who<text:s/>must<text:s/>sift<text:s/>through<text:s/>distressing<text:s/>images.<text:s text:c="2"/>The<text:s/>pilot<text:s/>will<text:s/>use</text:span><text:span text:style-name="T263_2"><text:s/>an<text:s/>AI<text:s/>tool<text:s/>combining<text:s/>computer<text:s/>vision<text:s/>and<text:s/>natural<text:s/>language<text:s/>processing<text:s/>to<text:s/>recognise,<text:s/>classify<text:s/>and<text:s/>compare<text:s/>distinguishing<text:s/>features<text:s/>like<text:s/>tattoos,<text:s/></text:span><text:span text:style-name="T263_3">scars<text:s/>and<text:s/>clothing<text:s/>across<text:s/>forensic<text:s/>records,<text:s/>letting<text:s/>users<text:s/>search<text:s/>by<text:s/>text<text:s/>description<text:s/>or<text:s/>photo,<text:s/>and<text:s/>retrieve<text:s/>similar<text:s/>cases<text:s/>in<text:s/>seconds.<text:s/></text:span></text:p><text:p text:style-name="P264"><text:span text:style-name="T264_1">Built<text:s/>on<text:s/>a<text:s/>modular<text:s/>architecture<text:s/>compatible<text:s/>with<text:s/>existing<text:s/>systems<text:s/>and<text:s/>secure<text:s/>local<text:s/>servers,<text:s/>it<text:s/>avoids<text:s/>the<text:s/>need<text:s/>for<text:s/>costly<text:s/>new<text:s/>hardware<text:s/>and<text:s/>is<text:s/>being<text:s/>co-designed<text:s/>with<text:s/>family<text:s/>collectives,<text:s/>forensic<text:s/>services<text:s/>and<text:s/>attorney<text:s/>general's<text:s/>offices.<text:s/>The<text:s/>aim<text:s/>is<text:s/>to<text:s/>raise<text:s/>identification<text:s/>rates,<text:s/>ease<text:s/>the<text:s/>emotional<text:s/>toll<text:s/>on<text:s/>families,<text:s/>and<text:s/>improve<text:s/>institutional<text:s/>efficiency,<text:s/>while<text:s/>producing<text:s/>blueprints<text:s/>that<text:s/>could<text:s/>be<text:s/>replicated<text:s/>across<text:s/>Latin<text:s/>America<text:s/>and<text:s/>eventually<text:s/>integrated<text:s/>with<text:s/>national<text:s/>and<text:s/>regional<text:s/>databases.</text:span></text:p><text:p text:style-name="P265"/><text:p text:style-name="P266"/><text:p text:style-name="P267"/><text:p text:style-name="P268"/><text:p text:style-name="P269"/><text:p text:style-name="P270"/><text:p text:style-name="P271"/></draw:text-box></draw:frame></text:span></text:p>
      <text:p text:style-name="P272"><text:span text:style-name="T272_1">The<text:s/>106<text:s/>applications<text:s/>went<text:s/>through<text:s/>a<text:s/>rigorous<text:s/>selection<text:s/>process,<text:s/>including<text:s/></text:span><text:span text:style-name="T272_2">27<text:s/></text:span><text:span text:style-name="T272_3">selected<text:s/>to<text:s/></text:span><text:span text:style-name="T272_4">progress<text:s/>to<text:s/></text:span><text:span text:style-name="T272_5">a</text:span><text:span text:style-name="T272_6">n</text:span><text:span text:style-name="T272_7"><text:s/>intermediate</text:span><text:span text:style-name="T272_8"><text:s/></text:span><text:span text:style-name="T272_9">Dragon's<text:s/>Den</text:span><text:span text:style-name="T272_10"><text:s/>stage</text:span><text:span text:style-name="T272_11">.<text:s text:c="2"/>Here<text:s/>staff<text:s/></text:span><text:span text:style-name="T272_12">pitch</text:span><text:span text:style-name="T272_13">ed</text:span><text:span text:style-name="T272_14"><text:s/>their<text:s/></text:span><text:span text:style-name="T272_15">ideas<text:s/>to<text:s/>a<text:s/>panel<text:s/>of<text:s/>tech<text:s/>and<text:s/>innovation<text:s/>experts.</text:span><text:span text:style-name="T272_16"><text:s/></text:span><text:span text:style-name="T272_17"><text:s/></text:span><text:span text:style-name="T272_18">8<text:s/></text:span><text:span text:style-name="T272_19">ideas<text:s/>were<text:s/></text:span><text:span text:style-name="T272_20">ultimately<text:s/></text:span><text:span text:style-name="T272_21">selected<text:s/>to<text:s/></text:span><text:span text:style-name="T272_22">move<text:s/>to<text:s/>full<text:s/></text:span><text:span text:style-name="T272_23">pilot</text:span><text:span text:style-name="T272_24">s</text:span><text:span text:style-name="T272_25">.</text:span></text:p>
      <text:p text:style-name="P273"><text:span text:style-name="T273_1">By<text:s/></text:span><text:span text:style-name="T273_2">the<text:s/></text:span><text:span text:style-name="T273_3">end<text:s/></text:span><text:span text:style-name="T273_4">of<text:s/></text:span><text:span text:style-name="T273_5">March</text:span><text:span text:style-name="T273_6"><text:s/>2026</text:span><text:span text:style-name="T273_7">,<text:s/></text:span><text:span text:style-name="T273_8">5</text:span><text:span text:style-name="T273_9"><text:s/>of<text:s/></text:span><text:span text:style-name="T273_10">the<text:s/></text:span><text:span text:style-name="T273_11">8<text:s/>pilots<text:s/>had<text:s/>partners<text:s/>or<text:s/>technical<text:s/>assistance<text:s/>in<text:s/>place<text:s/></text:span><text:span text:style-name="T273_12">with</text:span><text:span text:style-name="T273_13"><text:s/>learning<text:s/>underway.<text:s/></text:span><text:span text:style-name="T273_14"><text:s/></text:span><text:span text:style-name="T273_15">Examples<text:s/>of<text:s/>Call<text:s/>10<text:s/>pilots<text:s/></text:span><text:span text:style-name="T273_16">are<text:s/>shown<text:s/>in<text:s/></text:span><text:span text:style-name="T273_17">Box<text:s/></text:span><text:span text:style-name="T273_18">3</text:span><text:span text:style-name="T273_19"><text:s/></text:span><text:span text:style-name="T273_20">above<text:s/></text:span><text:span text:style-name="T273_21">and<text:s/></text:span><text:span text:style-name="T273_22">Box<text:s/></text:span><text:span text:style-name="T273_23">4</text:span><text:span text:style-name="T273_24"><text:s/>below<text:s/>and<text:s/>a<text:s/>full<text:s/>list<text:s/>is<text:s/>shown<text:s/>in<text:s/></text:span><text:bookmark-ref text:reference-format="text" text:ref-name="_Ref236957185">ANNEX 1: New pilots started in FT programme (15 pilots)</text:bookmark-ref><text:span text:style-name="T273_25">.</text:span></text:p>
      <text:p text:style-name="P274"><draw:frame svg:x="12.25cm" svg:y="1.667cm" svg:width="5.354cm" svg:height="5.45cm" draw:style-name="FR6" text:anchor-type="char" draw:z-index="3"><draw:image xlink:href="Pictures/image3.png" xlink:type="simple" xlink:show="embed" xlink:actuate="onLoad"/></draw:frame><text:span text:style-name="T274_1"><draw:frame svg:x="-0.026cm" svg:y="-0.026cm" svg:width="18.052cm" svg:height="9.075cm" draw:style-name="FR7" text:anchor-type="as-char" draw:z-index="0"><draw:text-box><text:p text:style-name="P275"><text:span text:style-name="T275_1">Bo</text:span><text:span text:style-name="T275_2">x<text:s/></text:span><text:span text:style-name="T275_3">4</text:span><text:span text:style-name="T275_4">.</text:span><text:span text:style-name="T275_5"><text:s/></text:span><text:span text:style-name="T275_6"><text:a xlink:type="simple" xlink:href="https://www.frontiertechhub.org/pilot-portfolio/cool-by-design"><text:span text:style-name="T275_7">Cool<text:s/>by<text:s/>Design</text:span></text:a></text:span><text:span text:style-name="T275_8"><text:s/>–<text:s/></text:span><text:span text:style-name="T275_9">c</text:span><text:span text:style-name="T275_10">an<text:s/>ancient<text:s/>desert<text:s/>technologies<text:s/>support<text:s/></text:span><text:span text:style-name="T275_11">climate<text:s/></text:span><text:span text:style-name="T275_12">resilient<text:s/></text:span><text:span text:style-name="T275_13">living</text:span><text:span text:style-name="T275_14">?</text:span></text:p><text:p text:style-name="P276"><text:span text:style-name="T276_1">In<text:s/>the<text:s/>Sahel,<text:s/></text:span><text:span text:style-name="T276_2">this<text:s/>pilot<text:s/>is<text:s/></text:span><text:span text:style-name="T276_3">explor</text:span><text:span text:style-name="T276_4">ing</text:span><text:span text:style-name="T276_5"><text:s/></text:span><text:span text:style-name="T276_6">whether<text:s/>ancient<text:s/>desert<text:s/>building<text:s/>technologies<text:s/>can<text:s/>support<text:s/>safer<text:s/>living<text:s/>conditions<text:s/>and<text:s/>stronger<text:s/>climate<text:s/>adaptation<text:s/>for<text:s/>people<text:s/>facing<text:s/>prolonged<text:s/>displacement.<text:s/>It<text:s/>responds<text:s/>to<text:s/>the<text:s/>Sahel's<text:s/>extreme<text:s/>heat,<text:s/>water<text:s/>scarcity<text:s/>and<text:s/>food<text:s/>insecurity,<text:s/>worsened<text:s/>by<text:s/>rapid<text:s/>urban<text:s/>growth,<text:s/>conflict-driven<text:s/>displacement<text:s/>and<text:s/>shifting<text:s/>settlement<text:s/>patterns,<text:s/>which<text:s/>have<text:s/>pushed<text:s/>many<text:s/>communities<text:s/>into<text:s/>buildings<text:s/>poorly<text:s/>suited<text:s/>to<text:s/>the<text:s/>climate</text:span><text:span text:style-name="T276_7">.<text:s text:c="2"/>While<text:s/></text:span><text:span text:style-name="T276_8">traditional<text:s/>earthen<text:s/>and<text:s/>adobe<text:s/>techniques<text:s/>once<text:s/>offered<text:s/>passive<text:s/>cooling<text:s/>through<text:s/>thick<text:s/>walls,<text:s/>natural<text:s/>ventilation<text:s/>and<text:s/>thermal<text:s/>mass,<text:s/></text:span><text:span text:style-name="T276_9">now<text:s/></text:span><text:span text:style-name="T276_10">market<text:s/>pressure<text:s/>toward<text:s/>imported<text:s/>materials<text:s/>and<text:s/>the<text:s/>speed<text:s/>of<text:s/>informal<text:s/>settlement<text:s/>growth<text:s/>have<text:s/>sidelined<text:s/>them<text:s/>in<text:s/>favour<text:s/>of<text:s/>cement<text:s/>and<text:s/>corrugated<text:s/>metal,<text:s/>intensifying<text:s/>indoor<text:s/>heat.<text:s/></text:span></text:p><text:p text:style-name="P277"><text:span text:style-name="T277_1">The<text:s/>pilot<text:s/>tests<text:s/>how<text:s/>these<text:s/>passive<text:s/>cooling<text:s/>strategies,<text:s/>including<text:s/>earthen<text:s/>walls,<text:s/>ventilation<text:s/>systems<text:s/>and<text:s/>water-wise<text:s/>design,<text:s/>can<text:s/>be<text:s/>revived,<text:s/></text:span><text:span text:style-name="T277_2">modernised<text:s/>and</text:span></text:p><text:p text:style-name="P278"><text:span text:style-name="T278_1">combined<text:s/>with<text:s/>appropriate<text:s/>frontier<text:s/>technologies<text:s/>to<text:s/>create<text:s/>cooler,<text:s/>safer<text:s/></text:span><text:span text:style-name="T278_2">affordable<text:s/></text:span><text:span text:style-name="T278_3">living<text:s/>and<text:s/>storage<text:s/>spaces.<text:s/></text:span><text:span text:style-name="T278_4"><text:s/></text:span><text:span text:style-name="T278_5">Drawing<text:s/>on<text:s/>vernacular<text:s/>knowledge<text:s/>from<text:s/>Chad,<text:s/>the<text:s/>Sahel<text:s/>and<text:s/>other<text:s/>desert<text:s/>regions,<text:s/>it<text:s/>aims<text:s/>to<text:s/>co-design<text:s/>culturally<text:s/>rooted,<text:s/>climate-resilient<text:s/>solutions<text:s/>with<text:s/>humanitarian<text:s/>actors<text:s/>and<text:s/>communities<text:s/>that<text:s/>reduce<text:s/>dependence<text:s/>on<text:s/>resource-intensive<text:s/>cooling<text:s/>and<text:s/>construction.</text:span></text:p><text:p text:style-name="P279"/></draw:text-box></draw:frame></text:span></text:p>
      <text:p text:style-name="P280"><text:span text:style-name="T280_1">6<text:s/>new<text:s/>pilots<text:s/>originated<text:s/>from<text:s/>earlier<text:s/>Future<text:s/>Bets<text:s/>explorations</text:span></text:p>
      <text:p text:style-name="P281"><text:span text:style-name="T281_1">At<text:s/>the<text:s/>end<text:s/>of<text:s/>the<text:s/>predecessor<text:s/>programme,<text:s/>Ideas<text:s/>to<text:s/>Impact,<text:s/>t</text:span><text:span text:style-name="T281_2">he<text:s/></text:span><text:span text:style-name="T281_3">FT<text:s/></text:span><text:span text:style-name="T281_4">Hub<text:s/>partnered<text:s/>with<text:s/>FCDO<text:s/>and<text:s/>wider<text:s/>ecosystem<text:s/>actors<text:s/>to<text:s/>explore<text:s/>four<text:s/>emerging<text:s/>topics<text:s/></text:span><text:span text:style-name="T281_5">where<text:s/>frontier<text:s/>technologies<text:s/>could<text:s/>play<text:s/>an<text:s/>increasingly<text:s/>important<text:s/>role.<text:s text:c="2"/>The<text:s/></text:span><text:span text:style-name="T281_6">four<text:s/>areas<text:s/></text:span><text:span text:style-name="T281_7">covered<text:s/>by<text:s/>thi</text:span><text:span text:style-name="T281_8">s<text:s/></text:span><text:span text:style-name="T281_9">Future<text:s/>Bets</text:span><text:span text:style-name="T281_10"><text:s/>activity</text:span><text:span text:style-name="T281_11"><text:s/>were</text:span><text:span text:style-name="T281_12">:<text:s/></text:span><text:span text:style-name="T281_13"><text:a xlink:type="simple" xlink:href="https://www.frontiertechhub.org/robotics-for-development"><text:span text:style-name="T281_14">robotics<text:s/>for<text:s/>development</text:span></text:a></text:span><text:span text:style-name="T281_15">;<text:s/></text:span><text:span text:style-name="T281_16"><text:a xlink:type="simple" xlink:href="https://www.frontiertechhub.org/underhyped-tech"><text:span text:style-name="T281_17">underhyped<text:s/>frontier<text:s/>tech</text:span></text:a></text:span><text:span text:style-name="T281_18">;<text:s/>tech<text:s/>to<text:s/>combat<text:s/>mis/disinformation;<text:s/>and<text:s/></text:span><text:span text:style-name="T281_19"><text:a xlink:type="simple" xlink:href="https://www.frontiertechhub.org/insights/unlocking-investment-for-climate-adaptation"><text:span text:style-name="T281_20">tech<text:s/>for<text:s/>climate<text:s/>adaptation</text:span></text:a></text:span><text:span text:style-name="T281_21">.<text:s text:c="2"/></text:span><text:span text:style-name="T281_22">As<text:s/>well<text:s/>as<text:s/>generating<text:s/></text:span><text:span text:style-name="T281_23">insights<text:s/>for<text:s/>FCDO<text:s/>and<text:s/>wider<text:s/>audiences</text:span><text:span text:style-name="T281_24">,<text:s/>the<text:s/></text:span><text:span text:style-name="T281_25">mis/disinformation</text:span><text:span text:style-name="T281_26"><text:s/>and<text:s/></text:span><text:span text:style-name="T281_27">tech<text:s/>for<text:s/>climate<text:s/>adaptation</text:span><text:span text:style-name="T281_28"><text:s/>studies<text:s/>highlighted<text:s/>promising<text:s/>opportunities<text:s/>to<text:s/>pilot<text:s/>new<text:s/>solutions.</text:span></text:p>
      <text:p text:style-name="P282"><text:span text:style-name="T282_1">Building<text:s/>on<text:s/>these<text:s/>studies<text:s/>and<text:s/>the<text:s/>partner<text:s/>relationships<text:s/>developed<text:s/>during<text:s/>the<text:s/>explorations,<text:s/>the<text:s/>FT<text:s/>Hub<text:s/>launched<text:s/>and<text:s/>closed<text:s/>two<text:s/>new<text:s/>portfolios<text:s/>of<text:s/>pilots<text:s/>–<text:s/>3<text:s/>pilots<text:s/>in<text:s/>each<text:s/>of<text:s/>the<text:s/></text:span><text:span text:style-name="T282_2">mis/disinformation</text:span><text:span text:style-name="T282_3"><text:s/>and<text:s/></text:span><text:span text:style-name="T282_4">tech<text:s/>for<text:s/>climate<text:s/>adaptation</text:span><text:span text:style-name="T282_5"><text:s/>topic<text:s/>areas.<text:s text:c="2"/>This<text:s/>approach<text:s/>responds<text:s/>to<text:s/>a<text:s/>recommendation<text:s/>from<text:s/>the<text:s/>2024<text:s/>Independent<text:s/>Evaluation<text:s/>of<text:s/>the<text:s/>Frontier<text:s/>Tech<text:s/>model,<text:s/>which<text:s/>was<text:s/>to<text:s/>test<text:s/>a<text:s/>portfolio<text:s/>approach<text:s/>to<text:s/>pilot<text:s/>selection,<text:s/>rather<text:s/>than<text:s/>relying<text:s/>solely<text:s/>on<text:s/>ad-hoc<text:s/>applications.<text:s text:c="2"/>The<text:s/>experience<text:s/>of<text:s/>the<text:s/></text:span><text:span text:style-name="T282_6">mis<text:s/>and<text:s/>disinformation<text:s/>portfolio</text:span><text:span text:style-name="T282_7"><text:s/></text:span><text:span text:style-name="T282_8">is<text:s/>covered<text:s/>in<text:s/></text:span><text:span text:style-name="T282_9">Box<text:s/></text:span><text:span text:style-name="T282_10">2</text:span><text:span text:style-name="T282_11"><text:s/></text:span><text:span text:style-name="T282_12">above</text:span><text:span text:style-name="T282_13"><text:s/>and<text:s/>the<text:s/>climate<text:s/>adaptation<text:s/>pilots<text:s/>are<text:s/>written<text:s/>up<text:s/>on<text:s/>the<text:s/>FT<text:s/>website:<text:s/></text:span><text:span text:style-name="T282_14"><text:a xlink:type="simple" xlink:href="https://www.frontiertechhub.org/insights/stabilisingfoodsystems"><text:span text:style-name="T282_15">Systemic<text:s/>investing<text:s/>and<text:s/>the<text:s/>path<text:s/>to<text:s/>stabilise<text:s/>our<text:s/>food<text:s/>systems<text:s/>from<text:s/>climate<text:s/>risks</text:span></text:a></text:span><text:span text:style-name="T282_16">.</text:span></text:p>
      <text:p text:style-name="P283"><text:span text:style-name="T283_1">Two<text:s/></text:span><text:span text:style-name="T283_2">key<text:s/></text:span><text:span text:style-name="T283_3">finding</text:span><text:span text:style-name="T283_4">s</text:span><text:span text:style-name="T283_5"><text:s/>from<text:s/></text:span><text:span text:style-name="T283_6">grouping<text:s/>pilots</text:span><text:span text:style-name="T283_7"><text:s/></text:span><text:span text:style-name="T283_8">around<text:s/>a<text:s/>shared<text:s/>problem</text:span><text:span text:style-name="T283_9"><text:s/></text:span><text:span text:style-name="T283_10">are:<text:s/></text:span></text:p>
      <text:list text:style-name="LS22" xml:id="list15">
        <text:list-item>
          <text:p text:style-name="P284"><text:span text:style-name="T284_1">they<text:s/></text:span><text:span text:style-name="T284_2">generate<text:s/>cross-cutting<text:s/>insights</text:span><text:span text:style-name="T284_3"><text:s/></text:span><text:span text:style-name="T284_4">and<text:s/>a<text:s/>more<text:s/>comprehensive<text:s/>picture<text:s/>of<text:s/>the<text:s/></text:span><text:span text:style-name="T284_5">problem</text:span><text:span text:style-name="T284_6">,<text:s/></text:span><text:span text:style-name="T284_7">key<text:s/>barriers</text:span><text:span text:style-name="T284_8"><text:s/></text:span><text:span text:style-name="T284_9">and<text:s/>potential<text:s/>solution<text:s/>adoption<text:s/>pathways</text:span><text:span text:style-name="T284_10">,<text:s/></text:span><text:span text:style-name="T284_11">in<text:s/>a<text:s/>way<text:s/></text:span><text:span text:style-name="T284_12">tha</text:span><text:span text:style-name="T284_13">t</text:span><text:span text:style-name="T284_14"><text:s/>individual<text:s/>pilots<text:s/>alone<text:s/>would<text:s/>not<text:s/>reveal</text:span><text:span text:style-name="T284_15">.<text:s text:c="2"/>This<text:s/>was<text:s/>particularly<text:s/>noticeable<text:s/>across<text:s/>the<text:s/>3<text:s/>climate<text:s/>adaptation<text:s/></text:span><text:span text:style-name="T284_16">insurance<text:s/>pilots<text:s/>working<text:s/>with<text:s/>different<text:s/>partners<text:s/>on<text:s/>different<text:s/>angles<text:s/>of<text:s/>the<text:s/>problem.</text:span></text:p>
        </text:list-item>
        <text:list-item>
          <text:p text:style-name="P285"><text:span text:style-name="T285_1">the<text:s/></text:span><text:span text:style-name="T285_2">pilot<text:s/>teams<text:s/></text:span><text:span text:style-name="T285_3">generate<text:s/>more<text:s/></text:span><text:span text:style-name="T285_4">knowledge<text:s/>and<text:s/>therefore<text:s/></text:span><text:span text:style-name="T285_5">authority<text:s/>and<text:s/></text:span><text:span text:style-name="T285_6">credibility<text:s/>to<text:s/>contribute<text:s/></text:span><text:span text:style-name="T285_7">thought-leadership</text:span><text:span text:style-name="T285_8"><text:s/></text:span><text:span text:style-name="T285_9">to<text:s/></text:span><text:span text:style-name="T285_10">the<text:s/>relevant<text:s/></text:span><text:span text:style-name="T285_11">development<text:s/></text:span><text:span text:style-name="T285_12">fora</text:span><text:span text:style-name="T285_13">,<text:s/>as<text:s/>well<text:s/>as<text:s/>potentially<text:s/>attract<text:s/>more<text:s/>funding</text:span><text:span text:style-name="T285_14">.</text:span><text:span text:style-name="T285_15"><text:s/></text:span><text:span text:style-name="T285_16"><text:s/></text:span><text:span text:style-name="T285_17">The<text:s/>British<text:s/>Embassy<text:s/>Manilla<text:s/>has<text:s/>been<text:s/>empowered<text:s/>to<text:s/></text:span><text:span text:style-name="T285_18">co-host<text:s/></text:span><text:span text:style-name="T285_19">the<text:s/></text:span><text:span text:style-name="T285_20"><text:a xlink:type="simple" xlink:href="https://www.bfar.da.gov.ph/2026/07/15/bfar-british-embassy-manila-to-co-host-safet-2026-positioning-the-philippines-at-the-forefront-of-fisheries-technology-and-innovation/"><text:span text:style-name="T285_21">S</text:span><text:span text:style-name="T285_22">eafood<text:s/>and<text:s/>Fisheries<text:s/>Emerging<text:s/>Technology<text:s/></text:span><text:span text:style-name="T285_23">Conference<text:s/>2026</text:span><text:span text:style-name="T285_24"><text:s/>with<text:s/></text:span><text:span text:style-name="T285_25">the<text:s/>Philippine<text:s/></text:span><text:span text:style-name="T285_26">Bureau<text:s/>of<text:s/>Fisheries<text:s/>and<text:s/>Aquatic<text:s/>Resources<text:s/>(BFAR)</text:span></text:a></text:span><text:span text:style-name="T285_27"><text:s/></text:span><text:span text:style-name="T285_28">which<text:s/>the<text:s/>FT<text:s/>Hub<text:s/>will<text:s/>be<text:s/>prese</text:span><text:span text:style-name="T285_29">nting<text:s/>at.</text:span><text:span text:style-name="T285_30"><text:s text:c="2"/>Similarly,<text:s/>the<text:s/></text:span><text:span text:style-name="T285_31">information<text:s/>integrity<text:s/>portfolio<text:s/></text:span><text:span text:style-name="T285_32">has<text:s/></text:span><text:span text:style-name="T285_33">dr</text:span><text:span text:style-name="T285_34">awn</text:span><text:span text:style-name="T285_35"><text:s/>engagement,<text:s/>technical<text:s/>support<text:s/>and<text:s/>prospective<text:s/>co-funding<text:s/>from<text:s/>FCDO’s<text:s/></text:span><text:span text:style-name="T285_36">Eastern<text:s/>European<text:s/></text:span><text:span text:style-name="T285_37">and<text:s/>Central<text:s/>Asian<text:s/>Directorate</text:span><text:span text:style-name="T285_38">.</text:span></text:p>
        </text:list-item>
      </text:list>
      <text:p text:style-name="P286"><text:span text:style-name="T286_1">Progressing<text:s/>pilots<text:s/>started<text:s/>under<text:s/>the<text:s/>predecessor<text:s/>I2I<text:s/>programme<text:s/>–<text:s/>introduction<text:s/>of<text:s/>the<text:s/></text:span><text:span text:style-name="T286_2">Investment<text:s/>Committee</text:span><text:span text:style-name="T286_3"><text:s/></text:span></text:p>
      <text:p text:style-name="P287"><text:span text:style-name="T287_1">One<text:s/>month<text:s/>into<text:s/>the<text:s/>FT<text:s/>programme<text:s/>inception<text:s/>phase,<text:s/>the<text:s/>FT<text:s/>Hub<text:s/>introduced<text:s/>a<text:s/>new<text:s/></text:span><text:span text:style-name="T287_2">Investment<text:s/>Committee</text:span><text:span text:style-name="T287_3"><text:s/>process<text:s/>to<text:s/>decide<text:s/>which<text:s/>existing<text:s/></text:span><text:span text:style-name="T287_4">I2I<text:s/></text:span><text:span text:style-name="T287_5">pilots<text:s/>should<text:s/>continue<text:s/>receiving<text:s/>support<text:s/>under<text:s/></text:span><text:span text:style-name="T287_6">the<text:s/>new<text:s/></text:span><text:span text:style-name="T287_7">FT</text:span><text:span text:style-name="T287_8"><text:s/>programme</text:span><text:span text:style-name="T287_9">.<text:s/>These<text:s/>pilots<text:s/>had<text:s/>been<text:s/>disrupted<text:s/>by<text:s/>ODA<text:s/>pauses<text:s/>and<text:s/>budget<text:s/>cuts,<text:s/>and<text:s/>while<text:s/>follow-on<text:s/>funding<text:s/>had<text:s/></text:span><text:span text:style-name="T287_10">previously<text:s/></text:span><text:span text:style-name="T287_11">been<text:s/>earmarked,<text:s/>the<text:s/>Hub<text:s/>wanted<text:s/></text:span><text:span text:style-name="T287_12">to<text:s/>formalise<text:s/>a</text:span><text:span text:style-name="T287_13"><text:s/>rigorous<text:s/>and<text:s/>competitive<text:s/>mechanism<text:s/>for<text:s/>allocating<text:s/>limited<text:s/>resources,<text:s/>with<text:s/>greater<text:s/>focus<text:s/>on<text:s/>commercial<text:s/>viability<text:s/>and<text:s/>scaling<text:s/>potential.</text:span></text:p>
      <text:p text:style-name="P288"><text:span text:style-name="T288_1">Fourteen<text:s/>pilots<text:s/>participated<text:s/>in<text:s/>a<text:s/>pitch-based<text:s/>assessment<text:s/>process,<text:s/>informed<text:s/>by<text:s/>coach<text:s/>and<text:s/>pioneer<text:s/>recommendations<text:s/>and<text:s/>reviewed<text:s/>by<text:s/>a<text:s/>panel<text:s/>with<text:s/>commercial<text:s/>and<text:s/>scaling<text:s/>expertise.<text:s/>Following<text:s/>moderation,<text:s/>one<text:s/>pilot<text:s/>was<text:s/></text:span><text:span text:style-name="T288_2">exited</text:span><text:span text:style-name="T288_3"><text:s/>entirely,<text:s/></text:span><text:span text:style-name="T288_4">while<text:s/>three<text:s/>others<text:s/>(Rice<text:s/>Husks,<text:s/>Energy<text:s/>Communities,<text:s/>and<text:s/>Education<text:s/>VR/XR)<text:s/>received<text:s/>smaller<text:s/>grants<text:s/>combined<text:s/>with<text:s/>technical<text:s/>assistance<text:s/>instead<text:s/>of<text:s/>the<text:s/>standard<text:s/>£25k<text:s/>award.<text:s/>This<text:s/>created<text:s/>a<text:s/>more<text:s/>deliberate,<text:s/>value-focused<text:s/>approach<text:s/>to<text:s/>directing<text:s/>constrained<text:s/>funding<text:s/>through<text:s/>to<text:s/>March<text:s/>2026.</text:span><text:span text:style-name="T288_5"><text:s text:c="2"/>It<text:s/>also<text:s/>responded<text:s/></text:span><text:span text:style-name="T288_6">to<text:s/>previous<text:s/>le</text:span><text:span text:style-name="T288_7">arning<text:s/></text:span><text:span text:style-name="T288_8">that<text:s/>pilots<text:s/></text:span><text:span text:style-name="T288_9">with<text:s/></text:span><text:span text:style-name="T288_10">aspirations<text:s/></text:span><text:span text:style-name="T288_11">to<text:s/>scale<text:s/></text:span><text:span text:style-name="T288_12">need<text:s/>to<text:s/></text:span><text:span text:style-name="T288_13">ensure<text:s/>a<text:s/>clear<text:s/>focus<text:s/>on<text:s/></text:span><text:span text:style-name="T288_14">commercial<text:s/></text:span><text:span text:style-name="T288_15">viability<text:s/>as<text:s/>well<text:s/>as<text:s/>technic</text:span><text:span text:style-name="T288_16">al<text:s/>viability.</text:span><text:span text:style-name="T288_17"><text:s text:c="2"/>These<text:s/>follow-on<text:s/>pilots<text:s/>are<text:s/></text:span><text:span text:style-name="T288_18">listed<text:s/>in<text:s/></text:span><text:bookmark-ref text:reference-format="text" text:ref-name="_Ref236995227">ANNEX 2: Pilots started in predecessor I2I programme and continued in FT (13 pilots)</text:bookmark-ref><text:span text:style-name="T288_19">.</text:span></text:p>
      <text:p text:style-name="P289"><text:span text:style-name="T289_1">Pilots<text:s/></text:span><text:span text:style-name="T289_2">are<text:s/></text:span><text:span text:style-name="T289_3">actively<text:s/>exploring<text:s/>GEDSI<text:s/>risks<text:s/>and<text:s/>opportunities</text:span></text:p>
      <text:p text:style-name="P290"><text:span text:style-name="T290_1">Following<text:s/>recommendations<text:s/>from<text:s/>the<text:s/>2024<text:s/></text:span><text:span text:style-name="T290_2">Independent<text:s/>Evaluation,<text:s/></text:span><text:span text:style-name="T290_3">the<text:s/></text:span><text:span text:style-name="T290_4">FT</text:span><text:span text:style-name="T290_5"><text:s/></text:span><text:span text:style-name="T290_6">Hub<text:s/></text:span><text:span text:style-name="T290_7">is<text:s/>taking<text:s/>a<text:s/></text:span><text:span text:style-name="T290_8">much<text:s/>more<text:s/>deliberate<text:s/></text:span><text:span text:style-name="T290_9">and<text:s/></text:span><text:span text:style-name="T290_10">proactive<text:s/>approach<text:s/>to<text:s/></text:span><text:span text:style-name="T290_11">Gender<text:s/>Equality,<text:s/>Disability<text:s/>and<text:s/>Social<text:s/>Inclusion</text:span><text:span text:style-name="T290_12"><text:s/>(GEDSI)</text:span><text:span text:style-name="T290_13">,<text:s/>starting<text:s/>with<text:s/>development<text:s/>of<text:s/>a<text:s/></text:span><text:span text:style-name="T290_14">GEDSI<text:s/>strateg</text:span><text:span text:style-name="T290_15">y</text:span><text:span text:style-name="T290_16">,<text:s/>with<text:s/>input<text:s/>from<text:s/>FCDO<text:s/>and<text:s/>partners<text:s/>including<text:s/>GSMA<text:s/>and<text:s/>GDI<text:s/>Hub.<text:s/></text:span></text:p>
      <text:p text:style-name="P291"><text:span text:style-name="T291_1">With<text:s/>the<text:s/>launch<text:s/>of<text:s/>Call<text:s/>10,<text:s/>the<text:s/>FT<text:s/>Hub<text:s/>rolled<text:s/>out<text:s/>a<text:s/>new<text:s/>GEDSI<text:s/>framework<text:s/>tool<text:s/></text:span><text:span text:style-name="T291_2">to<text:s/></text:span><text:span text:style-name="T291_3">help<text:s/>pilots<text:s/>assess<text:s/>their<text:s/>position<text:s/>on<text:s/>a<text:s/>spectrum<text:s/>from<text:s/>‘Unaware’<text:s/>to<text:s/>‘Transformative’<text:s/>across<text:s/>gender<text:s/>and<text:s/>disability<text:s/>inclusion,<text:s/>while<text:s/>recognising<text:s/>that<text:s/>a<text:s/>single<text:s/>approach<text:s/>will<text:s/>not<text:s/>suit<text:s/>the<text:s/>diversity<text:s/>of<text:s/>pilots<text:s/>supported.</text:span></text:p>
      <text:p text:style-name="P292"><text:span text:style-name="T292_1">The<text:s/>GEDSI<text:s/>lead<text:s/>worked<text:s/>with<text:s/>Call<text:s/>10<text:s/>coaches<text:s/>to<text:s/>support<text:s/>use<text:s/>of<text:s/>the<text:s/>framework,<text:s/>either<text:s/>directly<text:s/>or<text:s/>as<text:s/>the<text:s/>basis<text:s/>for<text:s/>adapted<text:s/>risk<text:s/>and<text:s/>opportunity<text:s/>assessments.<text:s/>As<text:s/>a<text:s/>result,<text:s/>7<text:s/>of<text:s/>8<text:s/>Call<text:s/>10<text:s/>pilots<text:s/>have<text:s/>already<text:s/>explored<text:s/>GEDSI<text:s/>considerations,<text:s/>with<text:s/>the<text:s/>remaining<text:s/>pilot<text:s/>awaiting<text:s/>confirmation<text:s/>of<text:s/>its<text:s/>delivery<text:s/>partner.</text:span></text:p>
      <text:p text:style-name="P293"><text:span text:style-name="T293_1">The<text:s/>programme<text:s/>has<text:s/>not<text:s/>yet<text:s/>reached<text:s/>its<text:s/>80%<text:s/>target<text:s/>for<text:s/>GEDSI<text:s/>framework<text:s/>adoption<text:s/>because<text:s/></text:span><text:span text:style-name="T293_2">initial<text:s/></text:span><text:span text:style-name="T293_3">rollout<text:s/>has<text:s/>been<text:s/>limited<text:s/>to<text:s/>Call<text:s/>10<text:s/>pilots.</text:span><text:span text:style-name="T293_4"><text:s/></text:span><text:span text:style-name="T293_5"><text:s/>However,<text:s/>the<text:s/>framework<text:s/>will<text:s/>be<text:s/>applied<text:s/>to<text:s/>all<text:s/>new<text:s/>pilots<text:s/>funded<text:s/>after<text:s/>the<text:s/>May<text:s/>2026<text:s/>Investment<text:s/>Committee.</text:span></text:p>
      <text:p text:style-name="P294"><text:span text:style-name="T294_1">Building<text:s/>on<text:s/>the<text:s/>GEDSI<text:s/>approach,<text:s/>the<text:s/>Hub<text:s/>has<text:s/>also<text:s/></text:span><text:span text:style-name="T294_2">held<text:s/>r</text:span><text:span text:style-name="T294_3">eflection<text:s/>sessions<text:s/>with<text:s/>coaches<text:s/></text:span><text:span text:style-name="T294_4">to<text:s/></text:span><text:span text:style-name="T294_5">inform<text:s/>development<text:s/>of<text:s/>a<text:s/></text:span><text:span text:style-name="T294_6">Responsible<text:s/>and<text:s/>Inclusive<text:s/>AI<text:s/>tool</text:span><text:span text:style-name="T294_7"><text:s/>for<text:s/>pilots<text:s/>working<text:s/>on<text:s/>sensitive<text:s/>issues,<text:s/>including<text:s/>access<text:s/>to<text:s/>safe<text:s/>abortion<text:s/>in<text:s/>South<text:s/>Africa<text:s/>and<text:s/>access<text:s/>to<text:s/>justice<text:s/>for<text:s/>marginalised<text:s/>women<text:s/>in<text:s/>Tanzania.<text:s/>This<text:s/>work<text:s/>will</text:span><text:span text:style-name="T294_8"><text:s/></text:span><text:span text:style-name="T294_9">be<text:s/>combined<text:s/>with<text:s/>the<text:s/>GEDSI<text:s/>work<text:s/>to<text:s/>create<text:s/>a<text:s/></text:span><text:span text:style-name="T294_10">broader<text:s/></text:span><text:span text:style-name="T294_11">Inclusion<text:s/>and<text:s/>Equity<text:s/>Strategy</text:span><text:span text:style-name="T294_12"><text:s/>for<text:s/>the<text:s/>FT<text:s/>Hub,<text:s/>designed<text:s/>to<text:s/>reflect<text:s/>the<text:s/>complex<text:s/>contexts<text:s/></text:span><text:span text:style-name="T294_13">and<text:s/>sets<text:s/>of<text:s/>actors,<text:s/></text:span><text:span text:style-name="T294_14">and<text:s/>emerging<text:s/>technologies<text:s/>involved<text:s/>in<text:s/>frontier<text:s/>tech<text:s/>programming</text:span><text:span text:style-name="T294_15"><text:s/>in<text:s/>LMICs</text:span><text:span text:style-name="T294_16">.</text:span></text:p>
      <text:h text:style-name="P295" text:outline-level="2"><text:span text:style-name="T295_1">Describe<text:s/>any<text:s/>changes<text:s/>to<text:s/>this<text:s/>output<text:s/>during<text:s/>the<text:s/>past<text:s/>year,<text:s/>and<text:s/>any<text:s/>planned<text:s/>changes<text:s/></text:span><text:span text:style-name="T295_2">as<text:s/>a<text:s/>result<text:s/>of</text:span><text:span text:style-name="T295_3"><text:s/>this<text:s/>review</text:span><text:span text:style-name="T295_4"><text:s/></text:span></text:h>
      <text:p text:style-name="P296"><text:span text:style-name="T296_1">Part<text:s/>of<text:s/>FCDO’s<text:s/>modern<text:s/>development<text:s/>approach</text:span><text:span text:style-name="T296_2"><text:s/>recognises<text:s/></text:span><text:span text:style-name="T296_3">that<text:s/></text:span><text:span text:style-name="T296_4">development<text:s/>is<text:s/>often<text:s/></text:span><text:span text:style-name="T296_5">most<text:s/>appropriate<text:s/>and<text:s/>most<text:s/>sustainable<text:s/>when<text:s/></text:span><text:span text:style-name="T296_6">delivered<text:s/>by</text:span><text:span text:style-name="T296_7"><text:s/>local<text:s/>partners.<text:s text:c="2"/></text:span><text:span text:style-name="T296_8">To<text:s/>date,<text:s/>t</text:span><text:span text:style-name="T296_9">he</text:span><text:span text:style-name="T296_10"><text:s/>FT<text:s/>Hub<text:s/></text:span><text:span text:style-name="T296_11">has<text:s/></text:span><text:span text:style-name="T296_12">welcomed<text:s/></text:span><text:span text:style-name="T296_13">supplier<text:s/>applications<text:s/></text:span><text:span text:style-name="T296_14">and<text:s/>partnerships<text:s/>from<text:s/></text:span><text:span text:style-name="T296_15">any<text:s/></text:span><text:span text:style-name="T296_16">geographical<text:s/></text:span><text:span text:style-name="T296_17">location<text:s/>but</text:span><text:span text:style-name="T296_18"><text:s/>is<text:s/></text:span><text:span text:style-name="T296_19">now<text:s/>considering<text:s/>whether<text:s/>it<text:s/></text:span><text:span text:style-name="T296_20">should<text:s/>increase<text:s/></text:span><text:span text:style-name="T296_21">the<text:s/>focus<text:s/>on<text:s/>local<text:s/>partners</text:span><text:span text:style-name="T296_22">,<text:s/>including<text:s/>capturing<text:s/>the<text:s/>‘percent<text:s/>of<text:s/>pilots<text:s/>which<text:s/>are<text:s/>locally<text:s/>implemented’<text:s/>in<text:s/>the<text:s/>results<text:s/>framework.</text:span><text:span text:style-name="T296_23"><text:s/></text:span><text:span text:style-name="T296_24"><text:s/></text:span><text:span text:style-name="T296_25">Recommendation:</text:span><text:span text:style-name="T296_26"><text:s/></text:span><text:span text:style-name="T296_27">b</text:span><text:span text:style-name="T296_28">efore<text:s/>setting<text:s/>an<text:s/>arbitrary<text:s/>target</text:span><text:span text:style-name="T296_29">,<text:s/>the<text:s/>FT<text:s/>Hub<text:s/>should<text:s/>do<text:s/>a<text:s/>light<text:s/>touch<text:s/>analysis<text:s/></text:span><text:span text:style-name="T296_30">across<text:s/>the<text:s/></text:span><text:span text:style-name="T296_31">full<text:s/>pilot<text:s/>portfolio<text:s/></text:span><text:span text:style-name="T296_32">to<text:s/></text:span><text:span text:style-name="T296_33">better<text:s/>understand<text:s/>the<text:s/>conditions<text:s/>in<text:s/>which<text:s/></text:span><text:span text:style-name="T296_34">different<text:s/></text:span><text:span text:style-name="T296_35">partners</text:span><text:span text:style-name="T296_36"><text:s/>or<text:s/>combinations<text:s/>of<text:s/>partners</text:span><text:span text:style-name="T296_37"><text:s/></text:span><text:span text:style-name="T296_38">succeed<text:s/>and</text:span><text:span text:style-name="T296_39"><text:s/>use<text:s/>this<text:s/>to</text:span><text:span text:style-name="T296_40"><text:s/>inform<text:s/>the<text:s/></text:span><text:span text:style-name="T296_41">optimum<text:s/>partner<text:s/></text:span><text:span text:style-name="T296_42">mix</text:span><text:span text:style-name="T296_43"><text:s/></text:span><text:span text:style-name="T296_44">for<text:s/>different<text:s/></text:span><text:span text:style-name="T296_45">pilot<text:s/></text:span><text:span text:style-name="T296_46">types</text:span><text:span text:style-name="T296_47">.</text:span><text:span text:style-name="T296_48"><text:s text:c="2"/>This<text:s/>work<text:s/>should<text:s/>be<text:s/>completed<text:s/></text:span><text:span text:style-name="T296_49">in<text:s/>time<text:s/></text:span><text:span text:style-name="T296_50">to<text:s/></text:span><text:span text:style-name="T296_51">support<text:s/></text:span><text:span text:style-name="T296_52">partner<text:s/>selection<text:s/></text:span><text:span text:style-name="T296_53">after<text:s/></text:span><text:span text:style-name="T296_54">Call<text:s/>11</text:span><text:span text:style-name="T296_55"><text:s/></text:span><text:span text:style-name="T296_56">subject<text:s/>to<text:s/>FT<text:s/>programme<text:s/>extension<text:s/></text:span><text:span text:style-name="T296_57">(by<text:s/>Feb<text:s/>2027)</text:span><text:span text:style-name="T296_58">.</text:span></text:p>
      <text:h text:style-name="P297" text:outline-level="2"><text:bookmark-start text:name="_Toc236054840"/><text:span text:style-name="T297_1">Progress<text:s/>on<text:s/>recommendations<text:s/>from<text:s/>the<text:s/>previous<text:s/>AR<text:s/>(if<text:s/>completed),<text:s/>lessons<text:s/>learned<text:s/>this<text:s/>year<text:s/>and<text:s/>recommendations<text:s/>for<text:s/>the<text:s/>year<text:s/>ahead</text:span></text:h>
      <text:p text:style-name="P298"><text:bookmark-end text:name="_Toc236054840"/><text:span text:style-name="T298_1">Learning<text:s/>from<text:s/>the<text:s/>Call<text:s/>10<text:s/>process</text:span></text:p>
      <text:list text:style-name="LS11" xml:id="list17">
        <text:list-item>
          <text:p text:style-name="P299"><text:span text:style-name="T299_1">AI<text:s/>in<text:s/>applications:</text:span><text:span text:style-name="T299_2"><text:s/></text:span><text:span text:style-name="T299_3">m</text:span><text:span text:style-name="T299_4">any<text:s/>applicants<text:s/>used<text:s/>AI<text:s/>tools<text:s/>to<text:s/>support<text:s/>drafting<text:s/>applications,<text:s/>contributing<text:s/>to<text:s/>strong<text:s/>application<text:s/>volumes.<text:s/></text:span><text:span text:style-name="T299_5"><text:s/></text:span><text:span text:style-name="T299_6">However,<text:s/>weaker<text:s/>applications<text:s/>often<text:s/>relied<text:s/>on<text:s/>generic<text:s/>AI-generated<text:s/>content<text:s/>without<text:s/>sufficient<text:s/>grounding<text:s/>in<text:s/>operational<text:s/>experience<text:s/>or<text:s/>evidence.</text:span><text:span text:style-name="T299_7"><text:s text:c="2"/></text:span><text:span text:style-name="T299_8">Recommendation:</text:span><text:span text:style-name="T299_9"><text:s/>Call<text:s/>11<text:s/></text:span><text:span text:style-name="T299_10">will<text:s/></text:span><text:span text:style-name="T299_11">include<text:s/>clearer<text:s/>guidance<text:s/>on<text:s/>effective<text:s/>and<text:s/>responsible<text:s/>use<text:s/>of<text:s/>AI<text:s/>in<text:s/>applications</text:span><text:span text:style-name="T299_12">,<text:s/>including<text:s/>updating<text:s/>the<text:s/></text:span><text:span text:style-name="T299_13">previous<text:s/></text:span><text:span text:style-name="T299_14">‘</text:span><text:span text:style-name="T299_15">Call<text:s/>10<text:s/></text:span><text:span text:style-name="T299_16">Application<text:s/>Support<text:s/>Agent’</text:span><text:span text:style-name="T299_17"><text:s/></text:span><text:span text:style-name="T299_18">which</text:span><text:span text:style-name="T299_19"><text:s/></text:span><text:span text:style-name="T299_20">will<text:s/>appropriately<text:s/>challenge<text:s/>applicants<text:s/>to<text:s/>strengthen<text:s/>ideas<text:s/>and<text:s/>applications.</text:span><text:span text:style-name="T299_21"><text:s/>The<text:s/>provision<text:s/>of<text:s/>this<text:s/>is<text:s/>subject<text:s/>to<text:s/>ethical<text:s/></text:span><text:span text:style-name="T299_22">discussions<text:s/>and<text:s/>operational<text:s/>testing</text:span><text:span text:style-name="T299_23">.</text:span><text:span text:style-name="T299_24"><text:s/></text:span></text:p>
        </text:list-item>
        <text:list-item>
          <text:p text:style-name="P300"><text:span text:style-name="T300_1">Non-ODA<text:s/>applications:</text:span><text:span text:style-name="T300_2"><text:s/></text:span><text:span text:style-name="T300_3">the<text:s/>FT<text:s/>Hub<text:s/></text:span><text:span text:style-name="T300_4">received<text:s/>few<text:s/>non-ODA<text:s/>applications,<text:s/>highlighting<text:s/>that<text:s/>the<text:s/>current<text:s/>call<text:s/>model<text:s/>is<text:s/>better<text:s/>suited<text:s/>to<text:s/>ODA<text:s/>pilots.<text:s/></text:span><text:span text:style-name="T300_5"><text:s/></text:span><text:span text:style-name="T300_6">This<text:s/>prompted<text:s/>work<text:s/>to<text:s/>define<text:s/>the<text:s/>programme’s<text:s/>non-ODA<text:s/>“sweet<text:s/>spot”<text:s/>and<text:s/>assess<text:s/>whether<text:s/>a<text:s/>different<text:s/>approach<text:s/>is<text:s/>needed<text:s/>for<text:s/>future<text:s/>non-ODA<text:s/>opportunities.</text:span></text:p>
        </text:list-item>
      </text:list>
      <text:p text:style-name="P301"><text:span text:style-name="T301_1">Learning<text:s/>from<text:s/>the<text:s/>October<text:s/>Investment<text:s/>Committee<text:s/>to<text:s/>inform<text:s/>the<text:s/>next<text:s/>one<text:s/>(May)</text:span></text:p>
      <text:list text:style-name="LS11" xml:id="list19">
        <text:list-item>
          <text:p text:style-name="P302"><text:span text:style-name="T302_1">Evidence<text:s/>matters:</text:span><text:span text:style-name="T302_2"><text:s/></text:span><text:span text:style-name="T302_3">the<text:s/>s</text:span><text:span text:style-name="T302_4">tronge</text:span><text:span text:style-name="T302_5">st</text:span><text:span text:style-name="T302_6"><text:s/>pitches<text:s/>combined<text:s/>clear<text:s/></text:span><text:span text:style-name="T302_7">data<text:s/>and<text:s/></text:span><text:span text:style-name="T302_8">evidence</text:span><text:span text:style-name="T302_9"><text:s/></text:span><text:span text:style-name="T302_10">of<text:s/>pilot<text:s/>progress</text:span><text:span text:style-name="T302_11"><text:s/>towards<text:s/>addressing<text:s/>critical<text:s/>uncertaint</text:span><text:span text:style-name="T302_12">ies,<text:s/>as<text:s/>part<text:s/>of<text:s/>clear<text:s/>investment<text:s/>theses</text:span><text:span text:style-name="T302_13">.<text:s/>Future<text:s/>Committees<text:s/>will<text:s/>place<text:s/>greater<text:s/></text:span><text:span text:style-name="T302_14">emphasis<text:s/>on<text:s/>evidence<text:s/>quality<text:s/>and<text:s/>competitive<text:s/>rigour</text:span><text:span text:style-name="T302_15">,<text:s/>and<text:s/>the<text:s/>committee<text:s/>will<text:s/></text:span><text:span text:style-name="T302_16">need<text:s/>more<text:s/>bite<text:s/>and<text:s/>competitive<text:s/>tension<text:s/>to<text:s/>sharpen<text:s/>the<text:s/>urgency<text:s/></text:span><text:span text:style-name="T302_17">and<text:s/>quality<text:s/></text:span><text:span text:style-name="T302_18">of<text:s/>pitching</text:span><text:span text:style-name="T302_19">.</text:span></text:p>
        </text:list-item>
      </text:list>
      <text:list text:style-name="LS32" xml:id="list20">
        <text:list-item>
          <text:p text:style-name="P303"><text:span text:style-name="T303_1">Team<text:s/>quality<text:s/>predicts<text:s/>success:</text:span><text:span text:style-name="T303_2"><text:s/></text:span><text:span text:style-name="T303_3">r</text:span><text:span text:style-name="T303_4">eflections<text:s/>from<text:s/>the<text:s/>Investment<text:s/>Committee,<text:s/>supported<text:s/>by<text:s/>an<text:s/>external<text:s/>business/investment<text:s/>expert<text:s/>review<text:s/></text:span><text:span text:style-name="T303_5">of<text:s/></text:span><text:span text:style-name="T303_6">Pillar<text:s/>2,<text:s/>showed<text:s/>that<text:s/>relying<text:s/>on<text:s/></text:span><text:span text:style-name="T303_7">FT<text:s/>Hub<text:s/></text:span><text:span text:style-name="T303_8">coaching<text:s/>to<text:s/>compensate<text:s/>for<text:s/>weaker<text:s/>teams<text:s/>is<text:s/>less<text:s/>effective<text:s/>than<text:s/></text:span><text:span text:style-name="T303_9">selecting<text:s/>strong<text:s/>teams<text:s/>from<text:s/>the<text:s/>outset.</text:span><text:span text:style-name="T303_10"><text:s text:c="2"/></text:span><text:span text:style-name="T303_11">Recommendation:</text:span><text:span text:style-name="T303_12"><text:s/>Weight<text:s/>FCDO<text:s/>staff<text:s/>and<text:s/>partner<text:s/>quality<text:s/>more<text:s/>heavily<text:s/>in<text:s/>selection,<text:s/>for<text:s/>both<text:s/>open<text:s/>calls<text:s/>and<text:s/>Investment<text:s/>Committees,<text:s/>and<text:s/>build<text:s/>the<text:s/>Pillar<text:s/>2<text:s/>expert<text:s/>review<text:s/>recommendations</text:span><text:span text:style-name="T303_13"><text:note text:note-class="footnote"><text:note-citation/><text:note-body><text:p text:style-name="P304"><text:span text:style-name="T304_1"><text:s/></text:span><text:span text:style-name="T304_2">The<text:s/>ex</text:span><text:span text:style-name="T304_3">pert<text:s/>reviewer</text:span><text:span text:style-name="T304_4"><text:s/>recommendations<text:s/></text:span><text:span text:style-name="T304_5">to<text:s/>improve<text:s/></text:span><text:span text:style-name="T304_6">pilot<text:s/>coaching<text:s/></text:span><text:span text:style-name="T304_7">include:</text:span></text:p><text:list text:style-name="LS32" xml:id="list20"><text:list-item><text:p text:style-name="P305"><text:span text:style-name="T305_1">Define<text:s/>financial<text:s/>and<text:s/>operating<text:s/>sustainability<text:s/>early</text:span></text:p></text:list-item><text:list-item><text:p text:style-name="P306"><text:span text:style-name="T306_1">Interrogate<text:s/>the<text:s/>full<text:s/>breadth<text:s/>of<text:s/>"make<text:s/>or<text:s/>break"<text:s/>questions<text:s/></text:span></text:p></text:list-item><text:list-item><text:p text:style-name="P307"><text:span text:style-name="T307_1">Move<text:s/>beyond<text:s/>demonstrating<text:s/>the<text:s/>technology<text:s/>itself<text:s/>and<text:s/>toward<text:s/>building<text:s/>the<text:s/>value<text:s/>case<text:s/>and<text:s/>operating<text:s/>model<text:s/>alongside<text:s/>it</text:span></text:p></text:list-item><text:list-item><text:p text:style-name="P308"><text:span text:style-name="T308_1">Use<text:s/>cost<text:s/>and<text:s/>financial<text:s/>modelling<text:s/>as<text:s/>a<text:s/>structured<text:s/>tool<text:s/>to<text:s/>surface<text:s/>operating<text:s/>model<text:s/>details<text:s/></text:span></text:p></text:list-item><text:list-item><text:p text:style-name="P309"><text:span text:style-name="T309_1">Support<text:s/>pilots<text:s/>with<text:s/>more<text:s/>short-term,<text:s/>opportunist,<text:s/>or<text:s/>consultant-style<text:s/>approaches<text:s/>to<text:s/>adopt<text:s/>a<text:s/>more<text:s/>entrepreneurial<text:s/>or<text:s/>systems-building<text:s/>mindset,<text:s/>helping<text:s/>them<text:s/>plan<text:s/>medium-<text:s/>and<text:s/>long-term<text:s/>milestones<text:s/>rather<text:s/>than<text:s/>focusing<text:s/>solely<text:s/>on<text:s/>the<text:s/>immediate<text:s/>next<text:s/>step</text:span><text:span text:style-name="T309_2">.</text:span></text:p></text:list-item></text:list><text:p text:style-name="P310"/></text:note-body></text:note></text:span><text:span text:style-name="T310_1"><text:s/>into<text:s/>Call<text:s/>11<text:s/>design<text:s/>and<text:s/>coaching</text:span><text:span text:style-name="T310_2">.</text:span></text:p>
        </text:list-item>
      </text:list>
      <text:list text:style-name="LS11" xml:id="list26">
        <text:list-item>
          <text:p text:style-name="P311"><text:span text:style-name="T311_1">Scaling<text:s/>while<text:s/>learning:</text:span><text:span text:style-name="T311_2"><text:s/>The<text:s/></text:span><text:span text:style-name="T311_3">Investment<text:s/></text:span><text:span text:style-name="T311_4">Committee<text:s/>highlighted<text:s/>a<text:s/>core<text:s/>tension<text:s/></text:span><text:span text:style-name="T311_5">that<text:s/>can<text:s/>emerge<text:s/>in<text:s/>some<text:s/>pilots<text:s/></text:span><text:span text:style-name="T311_6">between<text:s/>supporting<text:s/>experimentation<text:s/></text:span><text:span text:style-name="T311_7">for<text:s/>research<text:s/>and<text:s/>learning<text:s/>vs<text:s/></text:span><text:span text:style-name="T311_8">backing<text:s/>ideas<text:s/>with<text:s/>clear<text:s/>scaling<text:s/>potential.<text:s/></text:span><text:span text:style-name="T311_9"><text:s/></text:span><text:span text:style-name="T311_10">In<text:s/>response,<text:s/>the<text:s/>FT<text:s/>Hub<text:s/>commissioned<text:s/>external<text:s/>investment<text:s/>expertise<text:s/>to<text:s/>strengthen<text:s/>its<text:s/>approach<text:s/>to<text:s/>scaling,<text:s/>business<text:s/>models<text:s/>and<text:s/>investment<text:s/>readiness</text:span><text:span text:style-name="T311_11">,<text:s/>while<text:s/>also</text:span><text:span text:style-name="T311_12"><text:s/>being<text:s/>deliberate<text:s/>in</text:span><text:span text:style-name="T311_13"><text:s/>recognising<text:s/>that<text:s/>the<text:s/>value<text:s/>of<text:s/>some<text:s/>pilots<text:s/>may<text:s/>be<text:s/>in<text:s/>the<text:s/>immediate<text:s/>technical<text:s/>learning.</text:span></text:p>
        </text:list-item>
      </text:list>
      <text:p text:style-name="P312"><text:span text:style-name="T312_1">Taking<text:s/>a<text:s/>portfolio-level<text:s/>approach<text:s/>is<text:s/>proving<text:s/>to<text:s/>be<text:s/>a<text:s/>promising<text:s/>model</text:span></text:p>
      <text:list text:style-name="LS32" xml:id="list27">
        <text:list-item>
          <text:p text:style-name="P313"><text:span text:style-name="T313_1">Learning:<text:s/>Grouping<text:s/>investments<text:s/>around<text:s/>a<text:s/>shared<text:s/>problem<text:s/>generates<text:s/>more<text:s/>than<text:s/>the<text:s/>sum<text:s/>of<text:s/>individual<text:s/>pilots.</text:span><text:span text:style-name="T313_2"><text:s/>Thematic<text:s/>portfolios<text:s/>(e.g.<text:s/>information<text:s/>integrity<text:s/>and<text:s/>climate<text:s/>adaptation)<text:s/>surface<text:s/>cross-cutting<text:s/>insights,<text:s/>build<text:s/>credibility<text:s/>and<text:s/>thought<text:s/>leadership,<text:s/>and<text:s/>attract<text:s/>partners<text:s/>and<text:s/>co-investment<text:s/>that<text:s/>fragmented<text:s/>pilots<text:s/>do<text:s/>not<text:s/>(e.g.<text:s/>EECAD<text:s/>co-investment<text:s/>in<text:s/>information<text:s/>integrity).<text:s/></text:span><text:span text:style-name="T313_3">Recommendation:</text:span><text:span text:style-name="T313_4"><text:s/>Expand<text:s/>thematic<text:s/>portfolios<text:s/>as<text:s/>a<text:s/>sourcing<text:s/>mechanism<text:s/>(with<text:s/>proposed<text:s/>portfolios<text:s/>on</text:span><text:span text:style-name="T313_5"><text:s/>either</text:span><text:span text:style-name="T313_6"><text:s/>access<text:s/>to<text:s/>justice<text:s/>and<text:s/>violence<text:s/>against<text:s/>women<text:s/>and<text:s/>girls)</text:span><text:span text:style-name="T313_7"><text:s/></text:span></text:p>
        </text:list-item>
        <text:list-item>
          <text:p text:style-name="P314"><text:span text:style-name="T314_1">Learning:<text:s/>There<text:s/>is<text:s/>a<text:s/>productive<text:s/>tension<text:s/>between<text:s/>the<text:s/>Hub's<text:s/>research/learning<text:s/>purpose<text:s/>and<text:s/>its<text:s/>secondary<text:s/>aim<text:s/>of<text:s/>scaling<text:s/>some<text:s/>investments.</text:span><text:span text:style-name="T314_2"><text:s/>While<text:s/>the<text:s/>FT<text:s/>Hub<text:s/>is<text:s/>primarily<text:s/></text:span><text:span text:style-name="T314_3">a<text:s/>research</text:span><text:span text:style-name="T314_4"><text:s/>and<text:s/>learning<text:s/>programme,<text:s/>it<text:s/>has<text:s/>maintained<text:s/>a<text:s/>secondary<text:s/>objective<text:s/>of<text:s/>scaling<text:s/>investments</text:span><text:span text:style-name="T314_5"><text:s/>to<text:s/>generate<text:s/>maximum<text:s/>long-term<text:s/>impact</text:span><text:span text:style-name="T314_6">.<text:s/>The<text:s/>two<text:s/>objectives<text:s/>are<text:s/>complementary<text:s/>but<text:s/></text:span><text:span text:style-name="T314_7">not<text:s/>always<text:s/></text:span><text:span text:style-name="T314_8">aligned,<text:s/></text:span><text:span text:style-name="T314_9">for<text:s/>example<text:s/></text:span><text:span text:style-name="T314_10">if<text:s/>a<text:s/>pilot<text:s/>lends<text:s/>itself<text:s/>to<text:s/></text:span><text:span text:style-name="T314_11">useful<text:s/>research<text:s/>more<text:s/>than<text:s/>an<text:s/>immediate<text:s/>investment<text:s/>opportunity.<text:s text:c="2"/>This<text:s/></text:span><text:span text:style-name="T314_12">can<text:s/></text:span><text:span text:style-name="T314_13">affect<text:s/>both<text:s/>investment<text:s/>selection<text:s/>and<text:s/>programme<text:s/>design.<text:s/></text:span><text:span text:style-name="T314_14">Recommendation:</text:span><text:span text:style-name="T314_15"><text:s/>Assess<text:s/>Pillar<text:s/>2<text:s/>investments<text:s/>as<text:s/>a<text:s/>portfolio<text:s/>rather<text:s/>than<text:s/>individually.<text:s/>Some<text:s/>investments<text:s/>are<text:s/></text:span><text:span text:style-name="T314_16">higher<text:s/>risk</text:span><text:span text:style-name="T314_17"><text:s/>for<text:s/>scaling</text:span><text:span text:style-name="T314_18">;<text:s/>others<text:s/>are<text:s/>more<text:s/>likely<text:s/>to<text:s/>reach<text:s/>proof<text:s/>of<text:s/>concept;<text:s/>some<text:s/>are<text:s/>deliberately<text:s/>exploratory<text:s/>and<text:s/>expected<text:s/>to<text:s/>generate<text:s/>deeper<text:s/>learning;<text:s/>and<text:s/>others<text:s/>are<text:s/>proven<text:s/>in<text:s/>one<text:s/>context<text:s/>and<text:s/>being<text:s/>adapted<text:s/>to<text:s/>another.</text:span><text:span text:style-name="T314_19"><text:s/></text:span></text:p>
        </text:list-item>
      </text:list>
      <text:p text:style-name="P315"><text:span text:style-name="T315_1">Exploring<text:s/>GEDSI<text:s/>risks<text:s/>and<text:s/>opportunities</text:span></text:p>
      <text:list text:style-name="LS20" xml:id="list29">
        <text:list-item>
          <text:p text:style-name="P316"><text:span text:style-name="T316_1">Implementation<text:s/>of<text:s/>the<text:s/>GEDSI<text:s/>framework<text:s/>highlighted<text:s/>the<text:s/>importance<text:s/>of<text:s/>flexibility<text:s/>across<text:s/>diverse<text:s/>pilot<text:s/>contexts.<text:s/>The<text:s/>tool<text:s/>proved<text:s/>most<text:s/>effective<text:s/>as<text:s/>a<text:s/>prompt<text:s/>for<text:s/>discussion<text:s/>and<text:s/>reflection,<text:s/>rather<text:s/>than<text:s/>a<text:s/>rigid<text:s/>compliance<text:s/>exercise.</text:span></text:p>
        </text:list-item>
        <text:list-item>
          <text:p text:style-name="P317"><text:span text:style-name="T317_1">The<text:s/>work<text:s/>also<text:s/>reinforced<text:s/>the<text:s/>need<text:s/>to<text:s/>consider<text:s/>a<text:s/>wider<text:s/>range<text:s/>of<text:s/>inequities<text:s/>that<text:s/>technology<text:s/>interventions<text:s/>may<text:s/>unintentionally<text:s/>reinforce,<text:s/></text:span><text:span text:style-name="T317_2">beyond<text:s/>GEDSI,<text:s/></text:span><text:span text:style-name="T317_3">particularly<text:s/>in<text:s/>sensitive<text:s/>contexts<text:s/>involving<text:s/>marginalised<text:s/>groups<text:s/>in<text:s/>LMICs.<text:s/>In<text:s/>response,<text:s/>the<text:s/>FT<text:s/>Hub<text:s/>is<text:s/>developing<text:s/>dedicated<text:s/>guidance<text:s/>on<text:s/></text:span><text:span text:style-name="T317_4">responsible<text:s/>and<text:s/>inclusive<text:s/>AI</text:span><text:span text:style-name="T317_5"><text:s/>as<text:s/>part<text:s/>of<text:s/>a<text:s/>broader<text:s/>Inclusion<text:s/>and<text:s/>Equity<text:s/>Strategy.</text:span><text:span text:style-name="T317_6"><text:s text:c="2"/></text:span><text:span text:style-name="T317_7">Recommendation:</text:span><text:span text:style-name="T317_8"><text:s/></text:span><text:span text:style-name="T317_9">b</text:span><text:span text:style-name="T317_10">uilding<text:s/>on</text:span><text:span text:style-name="T317_11"><text:s/>the<text:s/></text:span><text:span text:style-name="T317_12">GEDSI<text:s/>framework,</text:span><text:span text:style-name="T317_13"><text:s/>develop<text:s/></text:span><text:span text:style-name="T317_14">practical<text:s/></text:span><text:span text:style-name="T317_15">responsible-and-inclusive<text:s/>AI<text:s/></text:span><text:span text:style-name="T317_16">guidance</text:span><text:span text:style-name="T317_17"><text:s/>and</text:span><text:span text:style-name="T317_18"><text:s/>tooling<text:s/>for<text:s/>emerging</text:span><text:span text:style-name="T317_19">-</text:span><text:span text:style-name="T317_20">technology<text:s/>pilots</text:span><text:span text:style-name="T317_21">,<text:s/>and</text:span><text:span text:style-name="T317_22"><text:s/></text:span><text:span text:style-name="T317_23">share<text:s/></text:span><text:span text:style-name="T317_24">it<text:s/></text:span><text:span text:style-name="T317_25">more<text:s/>widely<text:s/>across<text:s/></text:span><text:span text:style-name="T317_26">FCDO<text:s/>and<text:s/>externally,<text:s/>including<text:s/>through<text:s/>the<text:s/>International<text:s/>Development<text:s/>Innovation<text:s/>Alliance</text:span><text:span text:style-name="T317_27">.</text:span><text:span text:style-name="T317_28"><text:s/>This<text:s/>is<text:s/>buil</text:span><text:span text:style-name="T317_29">t</text:span><text:span text:style-name="T317_30"><text:s/>on<text:s/>existing<text:s/>work<text:s/>that<text:s/>FT<text:s/>Hub<text:s/>undertook<text:s/>in<text:s/>2025<text:s/>with<text:s/></text:span><text:span text:style-name="T317_31">Colectiv</text:span><text:span text:style-name="T317_32">.<text:s/></text:span></text:p>
        </text:list-item>
      </text:list>
      <text:p text:style-name="P318"/>
      <text:p text:style-name="P319"/>
      <table:table table:style-name="Table11">
        <table:table-column table:style-name="Column35"/>
        <table:table-column table:style-name="Column36"/>
        <table:table-column table:style-name="Column37"/>
        <table:table-column table:style-name="Column38"/>
        <table:table-row table:style-name="Row51">
          <table:table-cell table:style-name="Cell141" table:number-columns-spanned="4">
            <text:p text:style-name="P320"><text:span text:style-name="T320_1">Output<text:s/></text:span><text:span text:style-name="T320_2">3:<text:s/></text:span><text:span text:style-name="T320_3">FCDO<text:s/>staff<text:s/>have<text:s/>explored<text:s/>the<text:s/>adoption<text:s/>of<text:s/>tech/AI<text:s/>and<text:s/>have<text:s/>a<text:s/>better<text:s/>understanding<text:s/>of<text:s/>how<text:s/>to<text:s/>apply<text:s/>this<text:s/>to<text:s/>their<text:s/>work.</text:span></text:p>
          </table:table-cell>
          <table:covered-table-cell/>
          <table:covered-table-cell/>
          <table:covered-table-cell/>
        </table:table-row>
        <table:table-row table:style-name="Row52">
          <table:table-cell table:style-name="Cell142">
            <text:p text:style-name="P321"><text:span text:style-name="T321_1">Output<text:s/>Number:</text:span></text:p>
          </table:table-cell>
          <table:table-cell table:style-name="Cell143">
            <text:p text:style-name="P322"><text:span text:style-name="T322_1">3</text:span></text:p>
          </table:table-cell>
          <table:table-cell table:style-name="Cell144">
            <text:p text:style-name="P323"><text:span text:style-name="T323_1">Output<text:s/>Score:</text:span></text:p>
          </table:table-cell>
          <table:table-cell table:style-name="Cell145">
            <text:p text:style-name="P324"><text:span text:style-name="T324_1">A</text:span><text:span text:style-name="T324_2">+</text:span></text:p>
          </table:table-cell>
        </table:table-row>
        <table:table-row table:style-name="Row53">
          <table:table-cell table:style-name="Cell146">
            <text:p text:style-name="P325"><text:span text:style-name="T325_1">Impact<text:s/>Weighting:</text:span></text:p>
          </table:table-cell>
          <table:table-cell table:style-name="Cell147">
            <text:p text:style-name="P326"><text:span text:style-name="T326_1">20</text:span><text:span text:style-name="T326_2">%</text:span></text:p>
          </table:table-cell>
          <table:table-cell table:style-name="Cell148">
            <text:p text:style-name="P327"><text:span text:style-name="T327_1">Weighting<text:s/>revised?</text:span></text:p>
          </table:table-cell>
          <table:table-cell table:style-name="Cell149">
            <text:p text:style-name="P328"><text:span text:style-name="T328_1">N/A</text:span></text:p>
          </table:table-cell>
        </table:table-row>
      </table:table>
      <text:h text:style-name="P329" text:outline-level="5"><text:span text:style-name="T329_1">Output<text:s/>3:<text:s/>FCDO<text:s/>staff<text:s/>have<text:s/>explored<text:s/>the<text:s/>adoption<text:s/>…</text:span></text:h>
      <table:table table:style-name="Table12">
        <table:table-column table:style-name="Column39"/>
        <table:table-column table:style-name="Column40"/>
        <table:table-column table:style-name="Column41"/>
        <table:table-row table:style-name="Row54">
          <table:table-cell table:style-name="Cell150">
            <text:p text:style-name="P330"><text:span text:style-name="T330_1">Indicator(s)</text:span></text:p>
          </table:table-cell>
          <table:table-cell table:style-name="Cell151">
            <text:p text:style-name="P331"><text:span text:style-name="T331_1">Milestone<text:s/>2025/26</text:span></text:p>
          </table:table-cell>
          <table:table-cell table:style-name="Cell152">
            <text:p text:style-name="P332"><text:span text:style-name="T332_1">Progress</text:span></text:p>
          </table:table-cell>
        </table:table-row>
        <table:table-row table:style-name="Row55">
          <table:table-cell table:style-name="Cell153">
            <text:p text:style-name="P333"><text:span text:style-name="T333_1">#<text:s/>of<text:s/></text:span><text:span text:style-name="T333_2">AI<text:s/>opportunity<text:s/>scans/technical<text:s/>reports</text:span><text:span text:style-name="T333_3"><text:s/>that<text:s/>outline<text:s/>how<text:s/>FCDO<text:s/>staff<text:s/>can<text:s/>apply<text:s/>AI/tech<text:s/>in<text:s/>their<text:s/>programming/policy<text:s/>work</text:span></text:p>
          </table:table-cell>
          <table:table-cell table:style-name="Cell154">
            <text:p text:style-name="P334"><text:span text:style-name="T334_1">2</text:span></text:p>
          </table:table-cell>
          <table:table-cell table:style-name="Cell155">
            <text:p text:style-name="P335"><text:span text:style-name="T335_1">Significantly<text:s/></text:span><text:span text:style-name="T335_2">Exceeded:<text:s/></text:span><text:span text:style-name="T335_3">4</text:span></text:p>
          </table:table-cell>
        </table:table-row>
        <table:table-row table:style-name="Row56">
          <table:table-cell table:style-name="Cell156">
            <text:p text:style-name="P336"><text:span text:style-name="T336_1">#<text:s/>of<text:s/>FCDO<text:s/>teams<text:s/>that<text:s/>take<text:s/>part<text:s/>in<text:s/>a<text:s/></text:span><text:span text:style-name="T336_2">tech/AI<text:s/>adoption<text:s/>journey</text:span><text:span text:style-name="T336_3"><text:s/>and<text:s/></text:span><text:span text:style-name="T336_4">subsequently<text:s/></text:span><text:span text:style-name="T336_5">adopt<text:s/></text:span><text:span text:style-name="T336_6">tech/AI<text:s/>in<text:s/>their<text:s/>work/programme</text:span></text:p>
          </table:table-cell>
          <table:table-cell table:style-name="Cell157">
            <text:p text:style-name="P337"><text:span text:style-name="T337_1">0</text:span></text:p>
          </table:table-cell>
          <table:table-cell table:style-name="Cell158">
            <text:p text:style-name="P338"><text:span text:style-name="T338_1">Not<text:s/>completed<text:s/>any<text:s/>adoption<text:s/>journeys<text:s/>yet</text:span><text:span text:style-name="T338_2"><text:s/>–<text:s/></text:span><text:span text:style-name="T338_3">see<text:s/>narrative<text:s/>section<text:s/>below</text:span></text:p>
          </table:table-cell>
        </table:table-row>
        <table:table-row table:style-name="Row57">
          <table:table-cell table:style-name="Cell159">
            <text:p text:style-name="P339"><text:span text:style-name="T339_1">#<text:s/>of<text:s/>new<text:s/></text:span><text:span text:style-name="T339_2">AI<text:s/>powered<text:s/>tools/prototypes/workflows</text:span><text:span text:style-name="T339_3"><text:s/>developed<text:s/>and/or<text:s/>enhanced<text:s/>to<text:s/>support<text:s/>FCDO<text:s/>staff,<text:s/>FCDO<text:s/>implementing<text:s/>partners<text:s/>or<text:s/>broader<text:s/>international<text:s/>development<text:s/>ecosystem<text:s/>actors<text:s/>with<text:s/>their<text:s/>work</text:span></text:p>
          </table:table-cell>
          <table:table-cell table:style-name="Cell160">
            <text:p text:style-name="P340"><text:span text:style-name="T340_1">2</text:span></text:p>
          </table:table-cell>
          <table:table-cell table:style-name="Cell161">
            <text:p text:style-name="P341"><text:span text:style-name="T341_1">Met:<text:s/></text:span><text:span text:style-name="T341_2">2</text:span></text:p>
          </table:table-cell>
        </table:table-row>
      </table:table>
      <text:h text:style-name="P342" text:outline-level="2"><text:bookmark-start text:name="_Toc236054841"/><text:span text:style-name="T342_1">Briefly<text:s/>describe<text:s/>the<text:s/>output's<text:s/>activities<text:s/>and<text:s/>provide<text:s/>supporting<text:s/>narrative<text:s/>for<text:s/>the<text:s/>score</text:span><text:bookmark-end text:name="_Toc236054841"/></text:h>
      <text:p text:style-name="P343"><text:span text:style-name="T343_1">This<text:s/>output<text:s/>is<text:s/>intended<text:s/>to<text:s/>help<text:s/>FCDO<text:s/>teams<text:s/>move<text:s/>from<text:s/>broad<text:s/>interest<text:s/>in<text:s/>frontier<text:s/>technology<text:s/>and<text:s/>AI<text:s/>to<text:s/>a<text:s/>clearer<text:s/>and<text:s/>more<text:s/>practical<text:s/>understanding<text:s/>of<text:s/>where<text:s/>these<text:s/>technologies<text:s/>could<text:s/>improve<text:s/>policy,<text:s/>programming<text:s/>and<text:s/>operational<text:s/>work.<text:s/>In<text:s/>practice,<text:s/>this<text:s/>means<text:s/>helping<text:s/>teams<text:s/>identify<text:s/>credible<text:s/>use<text:s/>cases,<text:s/>assess<text:s/>whether<text:s/>they<text:s/>are<text:s/>worth<text:s/>pursuing,<text:s/>and,<text:s/>where<text:s/>justified,<text:s/>develop<text:s/>early<text:s/>tools<text:s/>or<text:s/>workflows<text:s/>that<text:s/>make<text:s/>the<text:s/>opportunity<text:s/>more<text:s/>tangible<text:s/>and<text:s/>support<text:s/>future<text:s/>adoption.</text:span></text:p>
      <text:p text:style-name="P344"><text:span text:style-name="T344_1">Performance<text:s/>under<text:s/>this<text:s/>output<text:s/>was<text:s/>strong.<text:s/>The<text:s/>FT<text:s/>Hub<text:s/></text:span><text:span text:style-name="T344_2">exceeded<text:s/>its<text:s/>target<text:s/>for<text:s/>AI</text:span><text:span text:style-name="T344_3"><text:s/></text:span><text:span text:style-name="T344_4">opportunity<text:s/>scans,<text:s/>delivering<text:s/>four</text:span><text:span text:style-name="T344_5"><text:s/>against<text:s/>a<text:s/>target<text:s/>of<text:s/>two,<text:s/>and<text:s/></text:span><text:span text:style-name="T344_6">met<text:s/>its<text:s/>target<text:s/>for<text:s/>new<text:s/>AI-powered<text:s/>tools<text:s/>and<text:s/>prototypes,<text:s/>delivering<text:s/>two</text:span><text:span text:style-name="T344_7">.<text:s/>The<text:s/>work<text:s/>covered<text:s/>four<text:s/>distinct<text:s/>use<text:s/>cases<text:s/>across<text:s/>humanitarian<text:s/>policy,<text:s/>evaluation,<text:s/>infrastructure<text:s/>and<text:s/>country-office<text:s/>programming,<text:s/>showing<text:s/>both<text:s/>strong<text:s/>demand<text:s/>from<text:s/>FCDO<text:s/>teams<text:s/>and<text:s/>the<text:s/>adaptability<text:s/>of<text:s/>the<text:s/>offer<text:s/>across<text:s/>different<text:s/>business<text:s/>problems.</text:span><text:span text:style-name="T344_8"><text:s/></text:span><text:span text:style-name="T344_9"><text:s/></text:span><text:span text:style-name="T344_10">See<text:s/></text:span><text:span text:style-name="T344_11">Box<text:s/>5</text:span><text:span text:style-name="T344_12"><text:s/>for<text:s/>an<text:s/>example<text:s/>of<text:s/>how<text:s/>a<text:s/>new<text:s/>FT-built<text:s/>AI<text:s/>tool<text:s/>enabled<text:s/>real-time<text:s/>evidence-based<text:s/>decision-making<text:s/>for<text:s/>FCDO<text:s/>in<text:s/>an<text:s/>active<text:s/>humanitarian<text:s/>crisis.<text:s/></text:span><text:span text:style-name="T344_13"><text:s/></text:span><text:span text:style-name="T344_14">While<text:s/></text:span><text:span text:style-name="T344_15">no<text:s/>formal<text:s/>Adoption<text:s/>Journeys<text:s/>had<text:s/>started<text:s/>by<text:s/>the<text:s/>end<text:s/>of<text:s/>the<text:s/>review<text:s/>period</text:span><text:span text:style-name="T344_16">,<text:s/>this<text:s/>was<text:s/>in<text:s/>line<text:s/>with<text:s/>expectations<text:s/>and<text:s/>reflects<text:s/>the<text:s/>sequencing<text:s/>of<text:s/>the<text:s/>offer,<text:s/>with<text:s/>fuller<text:s/>adoption<text:s/>support<text:s/>expected<text:s/>to<text:s/>begin<text:s/>in<text:s/>2026/27.</text:span><text:span text:style-name="T344_17"><text:s/></text:span></text:p>
      <text:p text:style-name="P345"><draw:frame svg:x="0.298cm" svg:y="5.179cm" svg:width="6.56cm" svg:height="3.218cm" draw:style-name="FR8" text:anchor-type="char" draw:z-index="4"><draw:image xlink:href="Pictures/image4.png" xlink:type="simple" xlink:show="embed" xlink:actuate="onLoad"/></draw:frame><text:span text:style-name="T345_1"><draw:frame svg:x="-0.026cm" svg:y="-0.026cm" svg:width="18.052cm" svg:height="8.343cm" draw:style-name="FR9" text:anchor-type="as-char" draw:z-index="0"><draw:text-box><text:p text:style-name="P346"><text:span text:style-name="T346_1">Bo</text:span><text:span text:style-name="T346_2">x<text:s/></text:span><text:span text:style-name="T346_3">5</text:span><text:span text:style-name="T346_4">.<text:s/></text:span><text:span text:style-name="T346_5">AI<text:s/>to<text:s/>make<text:s/>FCDO<text:s/>evaluations<text:s/>easily<text:s/>accessible<text:s/>–<text:s/>Evaluation<text:s/>Unit</text:span><text:span text:style-name="T346_6"><text:s/></text:span></text:p><text:p text:style-name="P347"><text:span text:style-name="T347_1">Building<text:s/>on<text:s/>the<text:s/>earlier<text:s/>AI<text:s/></text:span><text:span text:style-name="T347_2"><text:a xlink:type="simple" xlink:href="https://www.devexplorer.ai/"><text:span text:style-name="T347_3">DevExplorer</text:span></text:a></text:span><text:span text:style-name="T347_4"><text:s/>tool,<text:s/>the<text:s/>Evaluation<text:s/>Unit<text:s/>approached<text:s/>the<text:s/>FT<text:s/>Hub<text:s/>to<text:s/>explore<text:s/>whether<text:s/>a<text:s/>similar<text:s/>approach<text:s/>could<text:s/>be<text:s/>used<text:s/>to<text:s/>provide<text:s/>structured,<text:s/>searchable<text:s/>access<text:s/>to<text:s/>FCDO’s<text:s/>under-used<text:s/>library<text:s/>of<text:s/>around<text:s/>1,500<text:s/>evaluations.<text:s/>The<text:s/>engagement<text:s/>helped<text:s/>define<text:s/>an<text:s/>approach<text:s/>for<text:s/>a<text:s/>tool<text:s/>that<text:s/>could<text:s/>support<text:s/>easier<text:s/>discovery<text:s/>and<text:s/>synthesis<text:s/>of<text:s/>evaluation<text:s/>evidence,<text:s/>with<text:s/>the<text:s/>broader<text:s/>aim<text:s/>of<text:s/>contributing<text:s/>to<text:s/>a<text:s/>more<text:s/>evidence-led<text:s/>culture<text:s/>in<text:s/>the<text:s/>FCDO.<text:s/>Alongside<text:s/>this,<text:s/>the<text:s/>FT<text:s/>Hub<text:s/>developed<text:s/>EvalExplorer,<text:s/>a<text:s/>public<text:s/>alpha<text:s/>tool<text:s/>capable<text:s/>of<text:s/>intelligent<text:s/>extraction,<text:s/>semantic<text:s/>classification<text:s/>and<text:s/>cross-portfolio<text:s/>analysis,<text:s/>while<text:s/>retaining<text:s/>traceability<text:s/>to<text:s/>source<text:s/>material.<text:s/>The<text:s/>team<text:s/>also<text:s/>developed<text:s/>a<text:s/>Theory<text:s/>of<text:s/>Change<text:s/>to<text:s/>assess<text:s/>whether<text:s/>the<text:s/>eventual<text:s/>tool<text:s/>supports<text:s/>more<text:s/>evidence-based<text:s/>decision-making.<text:s text:c="2"/>EvalExplorer<text:s/>demonstrated<text:s/>its<text:s/>potential<text:s/>value<text:s/>during<text:s/>the<text:s/>recent<text:s/>Ebola<text:s/>crisis<text:s/>work.</text:span></text:p><text:p text:style-name="P348"><text:span text:style-name="T348_1">“I<text:s/>was<text:s/>part<text:s/>of<text:s/>the<text:s/>Ebola<text:s/>[crisis]<text:s/>work.<text:s/>We<text:s/>were<text:s/>asked<text:s/>to<text:s/>provide<text:s/>information<text:s/>on<text:s/>what<text:s/>we<text:s/>had<text:s/>done<text:s/>previously<text:s/>on<text:s/>Ebola,<text:s/>what<text:s/>had<text:s/>worked,<text:s/>lessons<text:s/>learned<text:s/>etc,<text:s/>to<text:s/>feed<text:s/>into<text:s/>a<text:s/>Best<text:s/>Buy<text:s/>on<text:s/>Ebola<text:s/>interventions.<text:s/>I<text:s/>had<text:s/>about<text:s/>30<text:s/>mins<text:s/>to<text:s/>do<text:s/>this<text:s/>and<text:s/>used<text:s/>EvalExplorer<text:s/>to<text:s/>identify<text:s/>the<text:s/>previous<text:s/>relevant<text:s/>evaluations<text:s/>and<text:s/>summarise<text:s/>their<text:s/>key<text:s/>points.<text:s/>There<text:s/>is<text:s/>no<text:s/>way<text:s/>I<text:s/>would<text:s/>have<text:s/>been<text:s/>able<text:s/>to<text:s/>do<text:s/>this<text:s/>in<text:s/>the<text:s/>time<text:s/>requested<text:s/>previously.”<text:s/>–<text:s/>FCDO<text:s/>evaluation<text:s/>adviser</text:span></text:p><text:p text:style-name="P349"/><text:p text:style-name="P350"/><text:p text:style-name="P351"/><text:p text:style-name="P352"/><text:p text:style-name="P353"/><text:p text:style-name="P354"/></draw:text-box></draw:frame></text:span></text:p>
      <text:p text:style-name="P355"><text:span text:style-name="T355_1">Additional<text:s/></text:span><text:span text:style-name="T355_2">AI<text:s/>opportunity<text:s/>scans<text:s/>and<text:s/>tools<text:s/>developed<text:s/>include:</text:span></text:p>
      <text:list text:style-name="LS20" xml:id="list31">
        <text:list-item>
          <text:p text:style-name="P356"><text:span text:style-name="T356_1">AI<text:s/>to<text:s/></text:span><text:span text:style-name="T356_2">robustly<text:s/>analyse<text:s/>development<text:s/>partner<text:s/>performance<text:s/>across<text:s/>multiple<text:s/>programmes</text:span><text:span text:style-name="T356_3"><text:s/>–</text:span><text:span text:style-name="T356_4"><text:s/></text:span><text:span text:style-name="T356_5">Humanitarian<text:s/>Policy<text:s/>and<text:s/>Partnerships<text:s/>Team</text:span><text:span text:style-name="T356_6">.</text:span><text:span text:style-name="T356_7"><text:s/></text:span><text:span text:style-name="T356_8">The<text:s/>team<text:s/>wanted<text:s/>to<text:s/>understand<text:s/>how<text:s/>it<text:s/>could<text:s/>more<text:s/>efficiently<text:s/>extract<text:s/>and<text:s/>compare<text:s/>insights<text:s/>from<text:s/>Annual<text:s/>Reviews<text:s/>and<text:s/>related<text:s/>documents<text:s/>on<text:s/>multilateral<text:s/>partners<text:s/>operating<text:s/>across<text:s/>multiple<text:s/>programmes.<text:s/>Working<text:s/>with<text:s/>the<text:s/>team<text:s/>to<text:s/>clarify<text:s/>priority<text:s/>questions,<text:s/>including<text:s/>partner<text:s/>performance<text:s/>and<text:s/>issues<text:s/>linked<text:s/>to<text:s/>FCDO<text:s/>priorities<text:s/>such<text:s/>as<text:s/>safeguarding,<text:s/>the<text:s/>FT<text:s/>Hub<text:s/>developed<text:s/>both<text:s/>an<text:s/>opportunity<text:s/>scan<text:s/>and<text:s/>a<text:s/>proof-of-concept<text:s/>Partner<text:s/>Performance<text:s/>Monitoring<text:s/>Tool.<text:s/>The<text:s/>prototype<text:s/>provides<text:s/>analysis<text:s/>of<text:s/>WFP<text:s/>partner<text:s/>performance<text:s/>and<text:s/>allows<text:s/>findings<text:s/>to<text:s/>be<text:s/>traced<text:s/>back<text:s/>to<text:s/>source<text:s/>material<text:s/>in<text:s/>Annual<text:s/>Reviews<text:s/>and<text:s/>Project<text:s/>Completion<text:s/>Reports.<text:s/>This<text:s/>helped<text:s/>move<text:s/>the<text:s/>engagement<text:s/>beyond<text:s/>a<text:s/>conceptual<text:s/>use<text:s/>case<text:s/>into<text:s/>a<text:s/>practical<text:s/>demonstration<text:s/>of<text:s/>how<text:s/>AI<text:s/>could<text:s/>support<text:s/>portfolio<text:s/>oversight.<text:s/>Based<text:s/>on<text:s/>the<text:s/>success<text:s/>of<text:s/>the<text:s/>pilot,<text:s/>the<text:s/>team<text:s/>are<text:s/>now<text:s/>exploring<text:s/>how<text:s/>the<text:s/>capability<text:s/>could<text:s/>potentially<text:s/>be<text:s/>adopted<text:s/>more<text:s/>formally<text:s/>within<text:s/>FCDO<text:s/>systems.</text:span></text:p>
        </text:list-item>
        <text:list-item>
          <text:p text:style-name="P357"><text:span text:style-name="T357_1">Concept<text:s/>for<text:s/>how<text:s/>AI<text:s/>could<text:s/>make<text:s/>huge<text:s/>volumes<text:s/>of<text:s/>transport<text:s/>data<text:s/></text:span><text:span text:style-name="T357_2">more<text:s/>usable<text:s/>and<text:s/>actionable<text:s/>–<text:s/></text:span><text:span text:style-name="T357_3">Research<text:s/>on<text:s/>Infrastructure<text:s/>in<text:s/>Developing<text:s/>Economies<text:s/>(RIDE)</text:span><text:span text:style-name="T357_4">.</text:span><text:span text:style-name="T357_5"><text:s/></text:span><text:span text:style-name="T357_6"><text:s/></text:span><text:span text:style-name="T357_7">RIDE<text:s/>was<text:s/>exploring<text:s/>how<text:s/>global<text:s/>transport<text:s/>data<text:s/>could<text:s/>better<text:s/>support<text:s/>practical<text:s/>decision-making.<text:s/>The<text:s/>FT<text:s/>Hub’s<text:s/>scan<text:s/>found<text:s/>that<text:s/>transport<text:s/>data<text:s/>is<text:s/>often<text:s/>fragmented<text:s/>across<text:s/>platforms,<text:s/>uneven<text:s/>in<text:s/>quality<text:s/>and<text:s/>difficult<text:s/>to<text:s/>use<text:s/>across<text:s/>geographies,<text:s/>modes<text:s/>and<text:s/>data<text:s/>types.<text:s/>Working<text:s/>with<text:s/>RIDE,<text:s/>the<text:s/>Hub<text:s/>developed<text:s/>a<text:s/>plan<text:s/>for<text:s/>a<text:s/></text:span><text:span text:style-name="T357_8"><text:a xlink:type="simple" xlink:href="https://www.tgis.ai/"><text:span text:style-name="T357_9">Transport<text:s/>Global<text:s/>Intelligence<text:s/>System</text:span></text:a></text:span><text:span text:style-name="T357_10">:<text:s/>a<text:s/>layered,<text:s/>geospatially<text:s/>enabled<text:s/>tool<text:s/>intended<text:s/>to<text:s/>make<text:s/>transport<text:s/>data<text:s/>more<text:s/>usable<text:s/>and<text:s/>actionable.<text:s/></text:span><text:span text:style-name="T357_11">The<text:s/></text:span><text:span text:style-name="T357_12">concept<text:s/>explores<text:s/>the<text:s/>frontier<text:s/>of<text:s/>AI,<text:s/>specifically<text:s/></text:span><text:span text:style-name="T357_13">how<text:s/>‘agentic<text:s/>AI’<text:s/>can<text:s/>reason<text:s/>through<text:s/>a<text:s/>problem</text:span><text:span text:style-name="T357_14">,<text:s/>such<text:s/>as<text:s/>in<text:s/>the<text:s/>screen<text:s/>shot<text:s/>below<text:s/></text:span><text:span text:style-name="T357_15">where<text:s/>the<text:s/>tools<text:s/>is<text:s/></text:span><text:span text:style-name="T357_16">explor</text:span><text:span text:style-name="T357_17">ing</text:span><text:span text:style-name="T357_18"><text:s/></text:span><text:span text:style-name="T357_19">sustainable<text:s/>urban<text:s/>planning<text:s/>to<text:s/>support<text:s/>growth<text:s/>–<text:s/>working<text:s/>out<text:s/>what<text:s/>data<text:s/>is<text:s/>needed,<text:s/>how<text:s/>to<text:s/>analyse<text:s/>the<text:s/>data<text:s/>to<text:s/>answer<text:s/>the<text:s/>problem,<text:s/>and<text:s/>how<text:s/>to<text:s/>present<text:s/>analysis<text:s/>back<text:s/>to<text:s/>the<text:s/>user<text:s/>to<text:s/>facilitate<text:s/>decision<text:s/>making.<text:s/></text:span><text:span text:style-name="T357_20">This<text:s/>remained<text:s/>at<text:s/>the<text:s/>opportunity<text:s/>and<text:s/>design<text:s/>stage<text:s/>within<text:s/>the<text:s/>review<text:s/>period</text:span><text:span text:style-name="T357_21">.</text:span><text:span text:style-name="T357_22"><text:s/></text:span></text:p>
        </text:list-item>
      </text:list>
      <text:p text:style-name="P358"><draw:frame svg:x="0cm" svg:y="0cm" svg:width="16.775cm" svg:height="9.55cm" draw:style-name="FR10" text:anchor-type="as-char" draw:z-index="0"><draw:image xlink:href="Pictures/image5.png" xlink:type="simple" xlink:show="embed" xlink:actuate="onLoad"/></draw:frame></text:p>
      <text:list text:style-name="LS20" xml:id="list33">
        <text:list-item>
          <text:p text:style-name="P359"><text:span text:style-name="T359_1">AI<text:s/>for<text:s/>business<text:s/>case<text:s/>development,<text:s/>plus<text:s/>compliance<text:s/>and<text:s/>risk<text:s/>management<text:s/>–<text:s/></text:span><text:span text:style-name="T359_2">FCDO<text:s/>Somalia</text:span><text:span text:style-name="T359_3">.<text:s text:c="2"/></text:span><text:span text:style-name="T359_4">FCDO<text:s/>Somalia<text:s/>highlighted<text:s/>a<text:s/>challenge<text:s/>common<text:s/>across<text:s/>many<text:s/>FCDO<text:s/>teams:<text:s/>development<text:s/>programming<text:s/>often<text:s/>operates<text:s/>under<text:s/>time<text:s/>pressure,<text:s/>incomplete<text:s/>information<text:s/>and<text:s/>complex<text:s/>trade-offs.<text:s/>The<text:s/>opportunity<text:s/>scan<text:s/>explored<text:s/>how<text:s/>AI<text:s/>could<text:s/>support<text:s/>more<text:s/>efficient<text:s/>and<text:s/>evidence-based<text:s/>delivery,<text:s/>with<text:s/>Somalia<text:s/>acting<text:s/>as<text:s/>a<text:s/>potential<text:s/>first<text:s/>user<text:s/>for<text:s/>approaches<text:s/>that<text:s/>could<text:s/>later<text:s/>be<text:s/>adapted<text:s/>elsewhere.<text:s/>The<text:s/>work<text:s/>tested<text:s/>business<text:s/>case<text:s/>development<text:s/>and<text:s/>compliance<text:s/>and<text:s/>risk<text:s/>management<text:s/>workflows,<text:s/>producing<text:s/>reusable<text:s/>prompts,<text:s/>agent<text:s/>designs<text:s/>and<text:s/>workflow<text:s/>guidance.<text:s/>A<text:s/>discovery<text:s/>session<text:s/>on<text:s/>political<text:s/>economy<text:s/>analysis<text:s/>also<text:s/>generated<text:s/>a<text:s/>promising<text:s/>concept<text:s/>for<text:s/>a<text:s/></text:span><text:span text:style-name="T359_5">Continuous<text:s/>Political<text:s/>Economy<text:s/>Analysis</text:span><text:span text:style-name="T359_6"><text:s/>tool,<text:s/>which<text:s/>is<text:s/>expected<text:s/>to<text:s/>be<text:s/>taken<text:s/>forward<text:s/>in<text:s/>2026/27.</text:span></text:p>
        </text:list-item>
      </text:list>
      <text:p text:style-name="P360"><text:span text:style-name="T360_1">Alongside<text:s/>these<text:s/>four<text:s/>engagements,<text:s/>the<text:s/>FT<text:s/>Hub<text:s/>received<text:s/>a<text:s/>wider<text:s/>pipeline<text:s/>of<text:s/>requests<text:s/>from<text:s/>across<text:s/>the<text:s/>FCDO.<text:s/>In<text:s/></text:span><text:span text:style-name="T360_2">six<text:s/></text:span><text:span text:style-name="T360_3">cases,<text:s/>after<text:s/>initial<text:s/>engagement</text:span><text:span text:style-name="T360_4"><text:s/>and<text:s/>advice</text:span><text:span text:style-name="T360_5">,<text:s/>opportunities<text:s/>were<text:s/>handed<text:s/>to<text:s/></text:span><text:span text:style-name="T360_6">the<text:s/></text:span><text:span text:style-name="T360_7">FCDO’s<text:s/>internal<text:s/>AI<text:s/>Catalyst<text:s/>team<text:s/>where<text:s/>they<text:s/>aligned<text:s/>more<text:s/>closely<text:s/>with<text:s/>departmental<text:s/>productivity,<text:s/>service<text:s/>delivery<text:s/>or<text:s/>enterprise<text:s/>capability<text:s/>priorities.<text:s/>This<text:s/></text:span><text:span text:style-name="T360_8">highlights<text:s/></text:span><text:span text:style-name="T360_9">a<text:s/>useful<text:s/>complementarity</text:span><text:span text:style-name="T360_10"><text:s/>with</text:span><text:span text:style-name="T360_11"><text:s/>the<text:s/>FT<text:s/>Hub<text:s/>help</text:span><text:span text:style-name="T360_12">ing</text:span><text:span text:style-name="T360_13"><text:s/>teams<text:s/>identify<text:s/>and<text:s/>shape<text:s/>opportunities,<text:s/>while<text:s/></text:span><text:span text:style-name="T360_14">the<text:s/></text:span><text:span text:style-name="T360_15">AI<text:s/></text:span><text:span text:style-name="T360_16">Catalyst<text:s/>can<text:s/>take<text:s/>forward<text:s/>those<text:s/>better<text:s/>suited<text:s/>to<text:s/>internal<text:s/>implementation</text:span><text:span text:style-name="T360_17"><text:s/>and<text:s/>hosting</text:span><text:span text:style-name="T360_18">.<text:s/></text:span><text:span text:style-name="T360_19">The<text:s/>FT<text:s/>Hub<text:s/>remains<text:s/>focused<text:s/>on<text:s/>more<text:s/>technically<text:s/>complex,<text:s/>experimental<text:s/>or<text:s/>development-facing<text:s/>opportunities.</text:span></text:p>
      <text:p text:style-name="P361"><text:span text:style-name="T361_1">Given<text:s/>limited<text:s/>budget<text:s/>and<text:s/>capacity,<text:s/>the<text:s/>FT<text:s/>Hub<text:s/>can<text:s/>support<text:s/>only<text:s/>a<text:s/>small<text:s/>number<text:s/>of<text:s/>in-depth<text:s/>opportunity<text:s/>scans<text:s/>and<text:s/>associated<text:s/>pilots<text:s/>each<text:s/>year.<text:s/>It<text:s/>has<text:s/>therefore<text:s/>become<text:s/>more<text:s/>strategic<text:s/>in<text:s/>selecting<text:s/>engagements<text:s/>that<text:s/>not<text:s/>only<text:s/>address<text:s/>priority<text:s/></text:span><text:span text:style-name="T361_2">use</text:span><text:span text:style-name="T361_3"><text:s/></text:span><text:span text:style-name="T361_4">cases,<text:s/>but</text:span><text:span text:style-name="T361_5"><text:s/>also<text:s/>build<text:s/>a<text:s/>more<text:s/>coherent<text:s/>portfolio<text:s/>of<text:s/>complementary<text:s/>tools<text:s/>and<text:s/>capabilities</text:span><text:span text:style-name="T361_6">.<text:s text:c="2"/></text:span><text:span text:style-name="T361_7">Rather<text:s/>than<text:s/>supporting<text:s/>isolated<text:s/>ad<text:s/>hoc<text:s/>projects,<text:s/>the<text:s/>intention<text:s/>is<text:s/>increasingly<text:s/>to<text:s/></text:span><text:span text:style-name="T361_8">develop<text:s/>connected<text:s/></text:span><text:span text:style-name="T361_9">capabilities<text:s/>that<text:s/>can<text:s/>build<text:s/>on<text:s/>one<text:s/>another<text:s/>over<text:s/>time,<text:s/>moving<text:s/>progressively<text:s/>from<text:s/>simple<text:s/>retrieval<text:s/>and<text:s/>analysis<text:s/>tools<text:s/>towards<text:s/>more<text:s/>advanced<text:s/>AI-supported<text:s/>workflows,<text:s/>agentic<text:s/>systems<text:s/>and<text:s/>decision-support<text:s/>capabilities</text:span><text:span text:style-name="T361_10">,<text:s/>as<text:s/>show<text:s/>in<text:s/>this<text:s/>timeline<text:s/>of<text:s/></text:span><text:span text:style-name="T361_11">development</text:span><text:span text:style-name="T361_12">-</text:span><text:span text:style-name="T361_13">focused<text:s/></text:span><text:span text:style-name="T361_14">FT<text:s/></text:span><text:span text:style-name="T361_15">pilots</text:span><text:span text:style-name="T361_16">.</text:span></text:p>
      <text:p text:style-name="P362"><draw:frame svg:x="0cm" svg:y="0cm" svg:width="17.999cm" svg:height="7.322cm" draw:style-name="FR11" text:anchor-type="as-char" draw:z-index="0"><draw:image xlink:href="Pictures/image6.png" xlink:type="simple" xlink:show="embed" xlink:actuate="onLoad"/></draw:frame></text:p>
      <text:p text:style-name="P363"><text:span text:style-name="T363_1">The<text:s/></text:span><text:span text:style-name="T363_2">FT<text:s/></text:span><text:span text:style-name="T363_3">Hub<text:s/></text:span><text:span text:style-name="T363_4">has<text:s/></text:span><text:span text:style-name="T363_5">also<text:s/>supported<text:s/>the<text:s/>pilot<text:s/>phase<text:s/>of<text:s/></text:span><text:span text:style-name="T363_6">FCDO’s<text:s/>Technology<text:s/>Community<text:s/>of<text:s/>Expertise<text:s/>(TCoE)</text:span><text:span text:style-name="T363_7">,<text:s/>providing<text:s/>trusted<text:s/>technology<text:s/>and<text:s/>innovation<text:s/>expertise<text:s/>for<text:s/>early<text:s/>helpdesk<text:s/>requests<text:s/>and<text:s/>helping<text:s/>posts<text:s/>and<text:s/>teams<text:s/>access<text:s/>practical<text:s/>frontier<text:s/>technology<text:s/>advice.<text:s/>Following<text:s/></text:span><text:span text:style-name="T363_8">success<text:s/>of<text:s/></text:span><text:span text:style-name="T363_9">th</text:span><text:span text:style-name="T363_10">e</text:span><text:span text:style-name="T363_11"><text:s/>initial<text:s/></text:span><text:span text:style-name="T363_12">pilot<text:s/></text:span><text:span text:style-name="T363_13">support</text:span><text:span text:style-name="T363_14"><text:s/>to<text:s/>FCDO<text:s/>Ethiopia<text:s/>and<text:s/>FCDO<text:s/>Tanzania</text:span><text:span text:style-name="T363_15">,<text:s/>FT<text:s/>and<text:s/>TCoE<text:s/>have<text:s/>agreed<text:s/>an<text:s/>ongoing<text:s/>collaboration<text:s/>under<text:s/>which<text:s/>the<text:s/>Hub<text:s/>will<text:s/>provide<text:s/>a<text:s/>dedicated<text:s/>quota<text:s/>of<text:s/>jointly<text:s/>funded<text:s/>helpdesk<text:s/>support<text:s/>covering<text:s/>exploratory<text:s/>innovation,<text:s/>research<text:s/>and<text:s/>operational<text:s/>technology<text:s/>advice.</text:span></text:p>
      <text:h text:style-name="P364" text:outline-level="2"><text:span text:style-name="T364_1">Describe<text:s/>any<text:s/>changes<text:s/>to<text:s/>this<text:s/>output<text:s/>during<text:s/>the<text:s/>past<text:s/>year,<text:s/>and<text:s/>any<text:s/>planned<text:s/>changes<text:s/></text:span><text:span text:style-name="T364_2">as<text:s/>a<text:s/>result<text:s/>of</text:span><text:span text:style-name="T364_3"><text:s/>this<text:s/>review</text:span><text:span text:style-name="T364_4"><text:s/></text:span></text:h>
      <text:p text:style-name="P365"><text:span text:style-name="T365_1">The<text:s/>indicators<text:s/>for<text:s/>this<text:s/>output<text:s/>will<text:s/>need<text:s/>to<text:s/>be<text:s/>updated<text:s/>to<text:s/>incorporate<text:s/>any<text:s/>changes<text:s/></text:span><text:span text:style-name="T365_2">as<text:s/>a<text:s/>result<text:s/>of</text:span><text:span text:style-name="T365_3"><text:s/>responding<text:s/>to<text:s/>the<text:s/>recommendations<text:s/>in<text:s/>the<text:s/>next<text:s/>section.</text:span><text:span text:style-name="T365_4"><text:s/>As<text:s/>mentioned<text:s/>above,<text:s/></text:span><text:span text:style-name="T365_5">the<text:s/>FT<text:s/>Hub<text:s/></text:span><text:span text:style-name="T365_6">ha</text:span><text:span text:style-name="T365_7">s</text:span><text:span text:style-name="T365_8"><text:s/>not<text:s/>yet<text:s/>completed<text:s/>any<text:s/>tech/AI<text:s/>adoption<text:s/>journeys,<text:s/>as<text:s/>they,<text:s/>by<text:s/>design,<text:s/>sequentially<text:s/>happen<text:s/>only<text:s/>after<text:s/>the<text:s/>completion<text:s/>of<text:s/>an<text:s/>AI<text:s/>Opportunity<text:s/>Scan/Technical<text:s/>Report.<text:s/></text:span><text:span text:style-name="T365_9">The<text:s/>Hub</text:span><text:span text:style-name="T365_10"><text:s/>will<text:s/>begin<text:s/>tracking<text:s/>these<text:s/>journeys<text:s/>to<text:s/>see<text:s/>how<text:s/>they<text:s/>track<text:s/>against<text:s/>the<text:s/>target<text:s/>milestone<text:s/></text:span><text:span text:style-name="T365_11">of<text:s/>3<text:s/></text:span><text:span text:style-name="T365_12">for<text:s/>202</text:span><text:span text:style-name="T365_13">6/2027.</text:span></text:p>
      <text:h text:style-name="P366" text:outline-level="2"><text:bookmark-start text:name="_Toc236054842"/><text:span text:style-name="T366_1">Progress<text:s/>on<text:s/>recommendations<text:s/>from<text:s/>the<text:s/>previous<text:s/>AR<text:s/>(if<text:s/>completed),<text:s/>lessons<text:s/>learned<text:s/>this<text:s/>year<text:s/>and<text:s/>recommendations<text:s/>for<text:s/>the<text:s/>year<text:s/>ahead</text:span></text:h>
      <text:p text:style-name="P367"><text:bookmark-end text:name="_Toc236054842"/><text:span text:style-name="T367_1">Learning:<text:s/>The<text:s/>FT<text:s/>Hub<text:s/>has<text:s/>a<text:s/>distinctive<text:s/>but<text:s/>overlapping<text:s/>role<text:s/>in<text:s/>the<text:s/>FCDO<text:s/>AI<text:s/></text:span><text:span text:style-name="T367_2">landscape,<text:s/>and</text:span><text:span text:style-name="T367_3"><text:s/>needs<text:s/>to<text:s/>make<text:s/></text:span><text:span text:style-name="T367_4">more<text:s/>strategic<text:s/>and<text:s/>defensible<text:s/></text:span><text:span text:style-name="T367_5">decisions<text:s/>on<text:s/>where<text:s/>it<text:s/>adds<text:s/>most<text:s/>value.</text:span><text:span text:style-name="T367_6"><text:s/>FT<text:s/>Hub<text:s/>operates<text:s/>in<text:s/>an<text:s/>internal<text:s/>environment<text:s/>where<text:s/>multiple<text:s/>teams,<text:s/>departments<text:s/>and<text:s/>divisions<text:s/>–<text:s/>including<text:s/>FCDO.ai,<text:s/>FCDOx<text:s/>and<text:s/>the<text:s/>AI<text:s/>Catalyst<text:s/>team<text:s/>–<text:s/>are<text:s/>grappling<text:s/>with<text:s/>the<text:s/>deployment<text:s/>of<text:s/>frontier<text:s/>technologies,<text:s/>particularly<text:s/>AI.<text:s/>This<text:s/>is<text:s/>set<text:s/>against<text:s/>an<text:s/>external<text:s/>environment<text:s/>where<text:s/>AI<text:s/>in<text:s/>development<text:s/>is<text:s/>attracting<text:s/>significant<text:s/>attention.<text:s/>During<text:s/>this<text:s/>period,<text:s/>six<text:s/>opportunities<text:s/>were<text:s/>handed<text:s/>to<text:s/>the<text:s/>AI<text:s/>Catalyst<text:s/>team<text:s/>where<text:s/>they<text:s/>aligned<text:s/>more<text:s/>closely<text:s/>with<text:s/>departmental<text:s/>productivity<text:s/>or<text:s/>enterprise<text:s/>capability<text:s/>priorities,<text:s/>demonstrating<text:s/>a<text:s/>useful<text:s/>complementarity.<text:s/>However,<text:s/>these<text:s/>decisions<text:s/>were<text:s/>made<text:s/>case<text:s/>by<text:s/>case<text:s/>rather<text:s/>than<text:s/>through<text:s/>a<text:s/>consistent<text:s/>framework.<text:s/>It<text:s/>is<text:s/>increasingly<text:s/>important<text:s/>that<text:s/>the<text:s/>FT<text:s/>Hub<text:s/>makes<text:s/>deliberate,<text:s/>well-evidenced<text:s/>decisions<text:s/>on<text:s/>where<text:s/>to<text:s/>invest<text:s/>its<text:s/>time,<text:s/>resources<text:s/>and<text:s/>partnerships,<text:s/>and<text:s/>that<text:s/>it<text:s/>works<text:s/>more<text:s/>systematically<text:s/>with<text:s/>other<text:s/>internal<text:s/>teams<text:s/>so<text:s/>that<text:s/>promising<text:s/>builds<text:s/>can<text:s/>be<text:s/>handed<text:s/>off<text:s/>or<text:s/>adopted<text:s/>at<text:s/>scale.</text:span><text:span text:style-name="T367_7"><text:s text:c="2"/></text:span><text:span text:style-name="T367_8">Recommendation:</text:span><text:span text:style-name="T367_9"><text:s/></text:span><text:span text:style-name="T367_10">e</text:span><text:span text:style-name="T367_11">stablish<text:s/>a<text:s/>more<text:s/>systematic<text:s/>approach<text:s/>to<text:s/>AI-tool<text:s/>building</text:span><text:span text:style-name="T367_12"><text:s/></text:span><text:span text:style-name="T367_13">including</text:span><text:span text:style-name="T367_14"><text:s/>a<text:s/>clear<text:s/>decision-making<text:s/>framework<text:s/></text:span><text:span text:style-name="T367_15">for<text:s/>the<text:s/>undertaking<text:s/>of<text:s/>a<text:s/>new<text:s/>design,<text:s/>development<text:s/>and<text:s/>deployment<text:s/>of<text:s/>an<text:s/>AI<text:s/>tool,<text:s/>as<text:s/>well<text:s/>as<text:s/>establishing<text:s/></text:span><text:span text:style-name="T367_16">touchpoints</text:span><text:span text:style-name="T367_17"><text:s/>with<text:s/>FCDO.ai<text:s/>and<text:s/>FCDOx<text:s/>for<text:s/>long-term<text:s/>uptake<text:s/>of<text:s/>internal<text:s/>tool<text:s/>builds</text:span><text:span text:style-name="T367_18"><text:s/>(subject<text:s/>to<text:s/>current<text:s/>internal<text:s/>review)</text:span><text:span text:style-name="T367_19">.</text:span></text:p>
      <text:p text:style-name="P368"><text:span text:style-name="T368_1">Learning:<text:s/>The<text:s/>FT<text:s/>Hub<text:s/>can<text:s/>develop<text:s/>reusable,<text:s/>low-cost<text:s/>AI<text:s/>tooling<text:s/>that<text:s/>addresses<text:s/>multiple<text:s/>use<text:s/>cases,<text:s/>rather<text:s/>than<text:s/>building<text:s/>bespoke<text:s/>solutions<text:s/>for<text:s/>each<text:s/>team.</text:span><text:span text:style-name="T368_2"><text:s/>Each<text:s/>tool<text:s/>developed<text:s/>to<text:s/>date,<text:s/>both<text:s/>under<text:s/>Pillar<text:s/>3<text:s/>and<text:s/>other<text:s/>pillars<text:s/>(including<text:s/>DevExplorer,<text:s/>EvalExplorer,<text:s/>the<text:s/>Partner<text:s/>Performance<text:s/>Monitoring<text:s/>Tool<text:s/>and<text:s/>the<text:s/>Somalia<text:s/>workflow<text:s/>prototypes),<text:s/>provides<text:s/>a<text:s/>foundation<text:s/>for<text:s/>a<text:s/>wider<text:s/>library<text:s/>of<text:s/>AI<text:s/>components<text:s/>and<text:s/>guidance.<text:s/>Rather<text:s/>than<text:s/>developing<text:s/>every<text:s/>solution<text:s/>from<text:s/>scratch,<text:s/>proven<text:s/>tools<text:s/>can<text:s/>be<text:s/>taken<text:s/>"off<text:s/>the<text:s/>shelf"<text:s/>to<text:s/>rapidly<text:s/>build<text:s/>new<text:s/>prototypes,<text:s/>allowing<text:s/>the<text:s/>team<text:s/>to<text:s/>focus<text:s/>effort<text:s/>on<text:s/>validating<text:s/>impact<text:s/>and<text:s/>accelerating<text:s/>adoption<text:s/>earlier<text:s/>in<text:s/>the<text:s/>product<text:s/>cycle.<text:s/>Successful<text:s/>validation<text:s/>can<text:s/>then<text:s/>act<text:s/>as<text:s/>a<text:s/>gateway<text:s/>to<text:s/>more<text:s/>in-depth<text:s/>builds,<text:s/>targeting<text:s/>the<text:s/>use<text:s/>cases<text:s/>with<text:s/>the<text:s/>highest<text:s/>potential.</text:span><text:span text:style-name="T368_3"><text:s text:c="2"/></text:span><text:span text:style-name="T368_4">Recommendation</text:span><text:span text:style-name="T368_5">:</text:span><text:span text:style-name="T368_6"><text:s/></text:span><text:span text:style-name="T368_7">b</text:span><text:span text:style-name="T368_8">uild<text:s/>and<text:s/>maintain<text:s/>a<text:s/>reusable<text:s/>library<text:s/>of<text:s/>proven,<text:s/>low-cost<text:s/>AI<text:s/>tools,<text:s/>code<text:s/>and<text:s/>guidance</text:span><text:span text:style-name="T368_9"><text:s/>that<text:s/>can<text:s/>be<text:s/>deployed<text:s/>and<text:s/>adapted<text:s/>across<text:s/>FCDO<text:s/>teams<text:s/>and<text:s/>Posts.<text:s/>This<text:s/>will<text:s/>reduce<text:s/>duplication,<text:s/>lower<text:s/>the<text:s/>cost<text:s/>and<text:s/>time<text:s/>of<text:s/>each<text:s/>new<text:s/>build,<text:s/>and<text:s/>accelerate<text:s/>testing<text:s/>and<text:s/>adoption<text:s/>at<text:s/>scale.</text:span></text:p>
      <text:p text:style-name="P369"><text:span text:style-name="T369_1">Learning:<text:s/></text:span><text:span text:style-name="T369_2">Early<text:s/>indications<text:s/></text:span><text:span text:style-name="T369_3">from<text:s/>the<text:s/>FT<text:s/>Hub’s<text:s/>wider<text:s/>portfolio<text:s/>of<text:s/>AI<text:s/>projects,<text:s/>are<text:s/></text:span><text:span text:style-name="T369_4">that<text:s/></text:span><text:span text:style-name="T369_5">the<text:s/></text:span><text:span text:style-name="T369_6">AI<text:s/>tools<text:s/></text:span><text:span text:style-name="T369_7">are<text:s/>simultaneously<text:s/>offering<text:s/>significant<text:s/>new<text:s/>value<text:s/>and<text:s/>capability<text:s/>to<text:s/>users,<text:s/>but<text:s/>at<text:s/>the<text:s/>same<text:s/>time<text:s/>requiring<text:s/>behaviour<text:s/>change<text:s/>to<text:s/>incorporate<text:s/>them<text:s/>into<text:s/>daily<text:s/>workflows</text:span><text:span text:style-name="T369_8"><text:s/>–<text:s/>this<text:s/>behaviour<text:s/>change<text:s/>may<text:s/>prove<text:s/>a<text:s/>barrier<text:s/>to<text:s/>utilisation</text:span><text:span text:style-name="T369_9"><text:s/>and<text:s/>impact</text:span><text:span text:style-name="T369_10">.<text:s text:c="2"/></text:span><text:span text:style-name="T369_11">Recommendation:</text:span><text:span text:style-name="T369_12"><text:s/></text:span><text:span text:style-name="T369_13"><text:s text:c="2"/>As<text:s/>per<text:s/>the<text:s/>EvalExplorer<text:s/>pilot’s<text:s/>work<text:s/>on<text:s/>a<text:s/>theory<text:s/>of<text:s/>change<text:s/>to<text:s/>test<text:s/>the<text:s/>tool’s<text:s/>effectiveness<text:s/>as<text:s/>driving<text:s/>more<text:s/>evidence-based<text:s/>decision-making,<text:s/>the<text:s/>FT<text:s/>Hub<text:s/>must<text:s/>complement<text:s/>the<text:s/>strong<text:s/>technical<text:s/>development<text:s/>of<text:s/>AI<text:s/>tools<text:s/>with<text:s/>research<text:s/>on<text:s/>how<text:s/>and<text:s/>when<text:s/>user<text:s/>will<text:s/>adopt<text:s/>them<text:s/>and<text:s/>realise<text:s/>the<text:s/>benefits.</text:span></text:p>
      <text:p text:style-name="P370"><text:span text:style-name="T370_1">Learning:<text:s/></text:span><text:span text:style-name="T370_2">Demand<text:s/>for<text:s/>support<text:s/>significantly<text:s/>exceeds<text:s/>current<text:s/>capacity,<text:s/>and<text:s/>discussions<text:s/>with<text:s/>FCDO<text:s/>colleagues<text:s/>suggest<text:s/>there<text:s/>is<text:s/>substantial<text:s/>unmet<text:s/>need<text:s/>for<text:s/></text:span><text:span text:style-name="T370_3">support<text:s/>to<text:s/>help<text:s/>teams<text:s/>understand<text:s/>how<text:s/></text:span><text:span text:style-name="T370_4">AI<text:s/></text:span><text:span text:style-name="T370_5">and<text:s/>machine<text:s/>learning<text:s/>should<text:s/>be<text:s/>incorporated<text:s/>into<text:s/>their<text:s/>work,<text:s/>beyond<text:s/>simply<text:s/>as<text:s/>a<text:s/>productivity<text:s/>enhancing<text:s/>chatbot</text:span><text:span text:style-name="T370_6">.<text:s/>However,<text:s/>given<text:s/>current<text:s/>resource<text:s/>constraints,<text:s/>the<text:s/>FT<text:s/>Hub<text:s/>has<text:s/></text:span><text:span text:style-name="T370_7">been<text:s/>forced<text:s/>to<text:s/></text:span><text:span text:style-name="T370_8">limit<text:s/>wider<text:s/>promotion<text:s/>of<text:s/>the<text:s/>opportunity<text:s/>scan<text:s/>offer<text:s/></text:span><text:span text:style-name="T370_9">in<text:s/>order<text:s/>to</text:span><text:span text:style-name="T370_10"><text:s/>maintain<text:s/>delivery<text:s/>quality<text:s/>and<text:s/>focus<text:s/>support<text:s/>where<text:s/>it<text:s/>can<text:s/>generate<text:s/>the<text:s/>greatest<text:s/>strategic<text:s/>value.</text:span><text:span text:style-name="T370_11"><text:s text:c="2"/></text:span><text:span text:style-name="T370_12">Recommendation:<text:s/></text:span><text:span text:style-name="T370_13">the<text:s/>FT<text:s/>Hub<text:s/>must<text:s/>take<text:s/>a<text:s/>more<text:s/>proactive<text:s/></text:span><text:span text:style-name="T370_14">approach<text:s/></text:span><text:span text:style-name="T370_15">to<text:s/>meet<text:s/>higher<text:s/>demand</text:span><text:span text:style-name="T370_16">,<text:s/>including<text:s/></text:span><text:span text:style-name="T370_17">explor</text:span><text:span text:style-name="T370_18">ing</text:span><text:span text:style-name="T370_19"><text:s/></text:span><text:span text:style-name="T370_20">ways<text:s/>to<text:s/>provide<text:s/>more,<text:s/></text:span><text:span text:style-name="T370_21">lighter-touch<text:s/>AI<text:s/>opportunity<text:s/>scan</text:span><text:span text:style-name="T370_22">s<text:s/></text:span><text:span text:style-name="T370_23">that<text:s/>help<text:s/>teams<text:s/></text:span><text:span text:style-name="T370_24">identify<text:s/>opportunities<text:s/>and<text:s/>risks<text:s/>without<text:s/>necessarily<text:s/>committing<text:s/>the<text:s/></text:span><text:span text:style-name="T370_25">FT<text:s/></text:span><text:span text:style-name="T370_26">programme<text:s/>to<text:s/>building<text:s/>or<text:s/>piloting<text:s/>new<text:s/>AI<text:s/>tools.<text:s/>Furthermore</text:span><text:span text:style-name="T370_27">,<text:s/>the<text:s/>FT<text:s/>Hub<text:s/>will<text:s/>develop<text:s/>a<text:s/>plan<text:s/>for<text:s/>helping<text:s/>programmes<text:s/>access<text:s/></text:span><text:span text:style-name="T370_28">(non-FT)<text:s/></text:span><text:span text:style-name="T370_29">AI<text:s/>expertise<text:s/>more<text:s/>directly,<text:s/>including<text:s/>through<text:s/>secondments,<text:s/>embedded<text:s/>experts<text:s/>or<text:s/>partnerships<text:s/>with<text:s/>specialist<text:s/>AI<text:s/>organisations.</text:span></text:p>
      <text:p text:style-name="P371"/>
      <text:p text:style-name="P372"/>
      <table:table table:style-name="Table13">
        <table:table-column table:style-name="Column42"/>
        <table:table-column table:style-name="Column43"/>
        <table:table-column table:style-name="Column44"/>
        <table:table-column table:style-name="Column45"/>
        <table:table-row table:style-name="Row58">
          <table:table-cell table:style-name="Cell162" table:number-columns-spanned="4">
            <text:p text:style-name="P373"><text:span text:style-name="T373_1">Output<text:s/></text:span><text:span text:style-name="T373_2">4:</text:span><text:span text:style-name="T373_3"><text:s/></text:span><text:span text:style-name="T373_4">FT<text:s/>Hub<text:s/>produces<text:s/>relevant<text:s/>learning<text:s/>outputs<text:s/>on<text:s/>suitability<text:s/>and<text:s/>value<text:s/>of<text:s/>frontier<text:s/>tech<text:s/>in<text:s/>context,<text:s/>which<text:s/>is<text:s/>shared<text:s/>with<text:s/>key<text:s/>audiences<text:s/>with<text:s/>the<text:s/>aim<text:s/>of<text:s/>supporting<text:s/>decision<text:s/>making<text:s/>on<text:s/>adoption<text:s/>of<text:s/>frontier<text:s/>technologies.</text:span></text:p>
          </table:table-cell>
          <table:covered-table-cell/>
          <table:covered-table-cell/>
          <table:covered-table-cell/>
        </table:table-row>
        <table:table-row table:style-name="Row59">
          <table:table-cell table:style-name="Cell163">
            <text:p text:style-name="P374"><text:span text:style-name="T374_1">Output<text:s/>Number:</text:span></text:p>
          </table:table-cell>
          <table:table-cell table:style-name="Cell164">
            <text:p text:style-name="P375"><text:span text:style-name="T375_1">4</text:span></text:p>
          </table:table-cell>
          <table:table-cell table:style-name="Cell165">
            <text:p text:style-name="P376"><text:span text:style-name="T376_1">Output<text:s/>Score:</text:span></text:p>
          </table:table-cell>
          <table:table-cell table:style-name="Cell166">
            <text:p text:style-name="P377"><text:span text:style-name="T377_1">A</text:span></text:p>
          </table:table-cell>
        </table:table-row>
        <table:table-row table:style-name="Row60">
          <table:table-cell table:style-name="Cell167">
            <text:p text:style-name="P378"><text:span text:style-name="T378_1">Impact<text:s/>Weighting:</text:span></text:p>
          </table:table-cell>
          <table:table-cell table:style-name="Cell168">
            <text:p text:style-name="P379"><text:span text:style-name="T379_1">5</text:span><text:span text:style-name="T379_2">%</text:span></text:p>
          </table:table-cell>
          <table:table-cell table:style-name="Cell169">
            <text:p text:style-name="P380"><text:span text:style-name="T380_1">Weighting<text:s/>revised?</text:span></text:p>
          </table:table-cell>
          <table:table-cell table:style-name="Cell170">
            <text:p text:style-name="P381"><text:span text:style-name="T381_1">N/A</text:span></text:p>
          </table:table-cell>
        </table:table-row>
      </table:table>
      <text:h text:style-name="P382" text:outline-level="5"><text:span text:style-name="T382_1">Output<text:s/>4:<text:s/>FT<text:s/>Hub<text:s/>produces<text:s/>relevant<text:s/>learning<text:s/>output<text:s/>…</text:span></text:h>
      <table:table table:style-name="Table14">
        <table:table-column table:style-name="Column46"/>
        <table:table-column table:style-name="Column47"/>
        <table:table-column table:style-name="Column48"/>
        <table:table-row table:style-name="Row61">
          <table:table-cell table:style-name="Cell171">
            <text:p text:style-name="P383"><text:span text:style-name="T383_1">Indicator(s)</text:span></text:p>
          </table:table-cell>
          <table:table-cell table:style-name="Cell172">
            <text:p text:style-name="P384"><text:span text:style-name="T384_1">Milestone<text:s/>2025/26</text:span></text:p>
          </table:table-cell>
          <table:table-cell table:style-name="Cell173">
            <text:p text:style-name="P385"><text:span text:style-name="T385_1">Progress</text:span></text:p>
          </table:table-cell>
        </table:table-row>
        <table:table-row table:style-name="Row62">
          <table:table-cell table:style-name="Cell174">
            <text:p text:style-name="P386"><text:span text:style-name="T386_1">#<text:s/>of<text:s/>learning<text:s/>outputs<text:s/>produced<text:s/>through<text:s/>Futures<text:s/>activities</text:span></text:p>
          </table:table-cell>
          <table:table-cell table:style-name="Cell175">
            <text:p text:style-name="P387"><text:span text:style-name="T387_1">2</text:span></text:p>
          </table:table-cell>
          <table:table-cell table:style-name="Cell176">
            <text:p text:style-name="P388"><text:span text:style-name="T388_1">Met:</text:span><text:span text:style-name="T388_2"><text:s/></text:span><text:span text:style-name="T388_3">2</text:span></text:p>
          </table:table-cell>
        </table:table-row>
        <table:table-row table:style-name="Row63">
          <table:table-cell table:style-name="Cell177">
            <text:p text:style-name="P389"><text:span text:style-name="T389_1">%<text:s/>of<text:s/>pilots<text:s/>which<text:s/>produce<text:s/>high-quality<text:s/>learning<text:s/>outputs<text:s/>capturing<text:s/>learning<text:s/>and<text:s/>evidence<text:s/>from<text:s/>pilots</text:span></text:p>
          </table:table-cell>
          <table:table-cell table:style-name="Cell178">
            <text:p text:style-name="P390"><text:span text:style-name="T390_1">100%</text:span></text:p>
          </table:table-cell>
          <table:table-cell table:style-name="Cell179">
            <text:p text:style-name="P391"><text:span text:style-name="T391_1">Did<text:s/>not<text:s/></text:span><text:span text:style-name="T391_2">meet:</text:span><text:span text:style-name="T391_3"><text:s/></text:span><text:span text:style-name="T391_4">73%</text:span></text:p>
          </table:table-cell>
        </table:table-row>
        <table:table-row table:style-name="Row64">
          <table:table-cell table:style-name="Cell180">
            <text:p text:style-name="P392"><text:span text:style-name="T392_1">%<text:s/>of<text:s/>implementing<text:s/>partners<text:s/>that<text:s/>share<text:s/>pilot<text:s/>learning<text:s/>with<text:s/>wider<text:s/>ecosystem<text:s/>actors,<text:s/>including<text:s/>prospective<text:s/>investors</text:span></text:p>
          </table:table-cell>
          <table:table-cell table:style-name="Cell181">
            <text:p text:style-name="P393"><text:span text:style-name="T393_1">Learnings<text:s/>not<text:s/>anticipated<text:s/>to<text:s/>be<text:s/>ready</text:span></text:p>
          </table:table-cell>
          <table:table-cell table:style-name="Cell182">
            <text:p text:style-name="P394"><text:span text:style-name="T394_1">Exceeded<text:s/>expectation:<text:s/></text:span><text:span text:style-name="T394_2">33%</text:span></text:p>
          </table:table-cell>
        </table:table-row>
      </table:table>
      <text:h text:style-name="P395" text:outline-level="2"><text:span text:style-name="T395_1">Briefly<text:s/>describe<text:s/>the<text:s/>output's<text:s/>activities<text:s/>and<text:s/>provide<text:s/>supporting<text:s/>narrative<text:s/>for<text:s/>the<text:s/>score</text:span></text:h>
      <text:p text:style-name="P396"><text:span text:style-name="T396_1">#<text:s/>of<text:s/>learning<text:s/>outputs<text:s/>produced<text:s/>through<text:s/>Futures<text:s/>activities</text:span></text:p>
      <text:p text:style-name="P397"><text:span text:style-name="T397_1">The<text:s/>programme<text:s/>met<text:s/>its<text:s/>milestone<text:s/>for<text:s/>Futures<text:s/>learning<text:s/>outputs<text:s/>during<text:s/>the<text:s/>reporting<text:s/>period.</text:span></text:p>
      <text:p text:style-name="P398"><text:span text:style-name="T398_1">Following<text:s/>the<text:s/>IDIA<text:s/>Global<text:s/>Summit,<text:s/>the<text:s/>team<text:s/>published<text:s/></text:span><text:span text:style-name="T398_2"><text:a xlink:type="simple" xlink:href="https://www.frontiertechhub.org/fttf-tomorrows-cities"><text:span text:style-name="T398_3">Fieldtrip<text:s/>to<text:s/>the<text:s/>Future:<text:s/>Tomorrow’s<text:s/>Cities</text:span></text:a></text:span><text:span text:style-name="T398_4"><text:s/>a<text:s/>public-facing<text:s/>resource<text:s/>capturing<text:s/>learning<text:s/>from<text:s/>futures<text:s/>research,<text:s/>scenario<text:s/>development<text:s/>and<text:s/>workshop<text:s/>design.<text:s/>The<text:s/>resource<text:s/></text:span><text:span text:style-name="T398_5">presents<text:s/>the<text:s/>Nairobi<text:s/></text:span><text:span text:style-name="T398_6">2045</text:span><text:span text:style-name="T398_7"><text:s/>scenarios<text:s/>and<text:s/></text:span><text:span text:style-name="T398_8">the<text:s/>20<text:s/></text:span><text:span text:style-name="T398_9">drivers<text:s/>of<text:s/>change</text:span><text:span text:style-name="T398_10"><text:s/>that<text:s/>informed<text:s/>them</text:span><text:span text:style-name="T398_11">,<text:s/>alongside<text:s/>interactive<text:s/>tools<text:s/>and<text:s/>downloadable<text:s/>materials<text:s/>to<text:s/>support<text:s/>wider<text:s/>reflection<text:s/>on<text:s/>urban<text:s/>risks,<text:s/>priorities<text:s/>and<text:s/>strategic<text:s/>choices.</text:span></text:p>
      <text:p text:style-name="P399"><text:span text:style-name="T399_1">The<text:s/>programme<text:s/>supported<text:s/>internal<text:s/>learning<text:s/>across<text:s/>FCDO.<text:s/>Following<text:s/>the<text:s/>British<text:s/>Embassy<text:s/>Kathmandu<text:s/></text:span><text:span text:style-name="T399_2">Fieldtrip</text:span><text:span text:style-name="T399_3"><text:s/>to<text:s/>the<text:s/>Future,<text:s/>the<text:s/>team<text:s/></text:span><text:span text:style-name="T399_4">supported<text:s/></text:span><text:span text:style-name="T399_5">an<text:s/>internal<text:s/>blog<text:s/>by<text:s/>a<text:s/>local<text:s/>champion,<text:s/>helping<text:s/>raise<text:s/>visibility<text:s/>of<text:s/>the<text:s/></text:span><text:span text:style-name="T399_6">F</text:span><text:span text:style-name="T399_7">utures<text:s/>offer<text:s/>across<text:s/>the<text:s/>organisation<text:s/>and<text:s/>generating<text:s/></text:span><text:span text:style-name="T399_8">request<text:s/>for<text:s/>Futures<text:s/>support<text:s/></text:span><text:span text:style-name="T399_9">from<text:s/></text:span><text:span text:style-name="T399_10">a<text:s/>further<text:s/>3<text:s/></text:span><text:span text:style-name="T399_11">country<text:s/>teams</text:span><text:span text:style-name="T399_12">.</text:span></text:p>
      <text:p text:style-name="P400"><text:span text:style-name="T400_1">%<text:s/>pilots<text:s/>which<text:s/>produce<text:s/>high-quality<text:s/>learning<text:s/>outputs<text:s/>capturing<text:s/>learning<text:s/>and<text:s/>evidence<text:s/>from<text:s/>pilots<text:s/></text:span></text:p>
      <text:p text:style-name="P401"><text:span text:style-name="T401_1">P</text:span><text:span text:style-name="T401_2">ilots<text:s/>are<text:s/>producing<text:s/>structured<text:s/>and<text:s/>useful<text:s/>learning<text:s/>outputs<text:s/>through<text:s/>the<text:s/>Hub’s<text:s/>established<text:s/>sprint<text:s/>planning<text:s/>and<text:s/>review<text:s/>processes.<text:s/></text:span><text:span text:style-name="T401_3"><text:s/></text:span><text:span text:style-name="T401_4">Partners<text:s/>are<text:s/>supported<text:s/>to<text:s/>test<text:s/>assumptions,<text:s/>capture<text:s/>evidence<text:s/>against<text:s/>clear<text:s/>learning<text:s/>questions,<text:s/>and<text:s/>report<text:s/>candidly<text:s/>on<text:s/>both<text:s/>successes<text:s/>and<text:s/>challenges.</text:span></text:p>
      <text:p text:style-name="P402"><text:span text:style-name="T402_1">A<text:s/>key<text:s/>strength<text:s/>of<text:s/>the<text:s/>approach<text:s/>is<text:s/>its<text:s/>emphasis<text:s/>on<text:s/>Lean<text:s/>Impact<text:s/>methodology,<text:s/>treating<text:s/>evidence<text:s/>of<text:s/>what<text:s/>has<text:s/>not<text:s/>worked<text:s/>as<text:s/>equally<text:s/>valuable<text:s/>where<text:s/>this<text:s/>leads<text:s/>to<text:s/>justified<text:s/>pivots<text:s/>or<text:s/>early<text:s/>decisions<text:s/>not<text:s/>to<text:s/>scale.<text:s/>During<text:s/>the<text:s/>reporting<text:s/>period,<text:s/>the<text:s/>Hub<text:s/>published<text:s/></text:span><text:span text:style-name="T402_2">two<text:s/>blogs<text:s/>on<text:s/>failure,<text:s/></text:span><text:span text:style-name="T402_3"><text:a xlink:type="simple" xlink:href="https://www.frontiertechhub.org/insights/five-failures-from-the-frontier"><text:span text:style-name="T402_4">Five<text:s/>Failures<text:s/>from<text:s/>the<text:s/>Frontier</text:span></text:a></text:span><text:span text:style-name="T402_5"><text:s/>and<text:s/></text:span><text:span text:style-name="T402_6"><text:a xlink:type="simple" xlink:href="https://www.frontiertechhub.org/insights/why-failure-matters"><text:span text:style-name="T402_7">Why<text:s/>failure<text:s/>matters</text:span></text:a></text:span><text:span text:style-name="T402_8">,<text:s/>drawing<text:s/>out<text:s/>how<text:s/>things<text:s/>not<text:s/>working<text:s/>as<text:s/>expected<text:s/>led<text:s/>to<text:s/>effective<text:s/>pivots<text:s/>and<text:s/>stronger<text:s/>pilots.</text:span></text:p>
      <text:p text:style-name="P403"><text:span text:style-name="T403_1">The<text:s/>Hub<text:s/>has<text:s/>also<text:s/>started<text:s/>generating<text:s/>portfolio<text:s/>level<text:s/>learning</text:span><text:span text:style-name="T403_2"><text:s/>from<text:s/>the</text:span><text:span text:style-name="T403_3"><text:s/>climate<text:s/>adaptation<text:s/>and<text:s/>information<text:s/>integrity<text:s/>portfolios</text:span><text:span text:style-name="T403_4">:<text:s/></text:span><text:span text:style-name="T403_5"><text:a xlink:type="simple" xlink:href="https://www.frontiertechhub.org/insights/information-integrity-portfolio-insights"><text:span text:style-name="T403_6">In<text:s/>the<text:s/>battle<text:s/>for<text:s/>trust</text:span></text:a></text:span><text:span text:style-name="T403_7"><text:s/>and<text:s/></text:span><text:span text:style-name="T403_8"><text:a xlink:type="simple" xlink:href="https://www.frontiertechhub.org/insights/investing-in-climate-adaptation-startups"><text:span text:style-name="T403_9">What<text:s/>investors<text:s/>really<text:s/>want<text:s/>to<text:s/>see<text:s/>in<text:s/>climate<text:s/>adaptation<text:s/>startups</text:span></text:a></text:span><text:span text:style-name="T403_10">.<text:s/></text:span><text:span text:style-name="T403_11"><text:s/>Pilot<text:s/>reports<text:s/>were<text:s/>also<text:s/>published<text:s/></text:span><text:span text:style-name="T403_12">for<text:s/>pilots<text:s/>that<text:s/>have<text:s/>exited,<text:s/>including<text:s/></text:span><text:span text:style-name="T403_13"><text:a xlink:type="simple" xlink:href="https://www.frontiertechhub.org/insights/banana-waste-for-yam-losses"><text:span text:style-name="T403_14">Banana<text:s/>fibres</text:span></text:a></text:span><text:span text:style-name="T403_15">,<text:s/></text:span><text:span text:style-name="T403_16"><text:a xlink:type="simple" xlink:href="https://www.frontiertechhub.org/insights/ai-forest-carbon-markets"><text:span text:style-name="T403_17">forest<text:s/>carbon<text:s/>markets<text:s/>in<text:s/>Tanzania</text:span></text:a></text:span><text:span text:style-name="T403_18">,</text:span><text:span text:style-name="T403_19"><text:s/></text:span><text:span text:style-name="T403_20"><text:a xlink:type="simple" xlink:href="https://www.frontiertechhub.org/insights/ai-forest-pakistan"><text:span text:style-name="T403_21">AI<text:s/>early-warning<text:s/>systems<text:s/>for<text:s/>forest<text:s/>fires</text:span></text:a></text:span><text:span text:style-name="T403_22">,</text:span><text:span text:style-name="T403_23"><text:s/></text:span><text:span text:style-name="T403_24"><text:a xlink:type="simple" xlink:href="https://www.frontiertechhub.org/insights/ai-for-wash-report"><text:span text:style-name="T403_25">AI<text:s/>for<text:s/>WASH<text:s/>infrastructure</text:span></text:a></text:span><text:span text:style-name="T403_26">.</text:span></text:p>
      <text:p text:style-name="P404"><text:span text:style-name="T404_1">Performance<text:s/>is<text:s/>not<text:s/>yet<text:s/>at<text:s/>100%<text:s/>primarily<text:s/>because<text:s/>many<text:s/>newer<text:s/>Call<text:s/>10<text:s/>pilots<text:s/>had<text:s/>not<text:s/>completed<text:s/>their<text:s/>first<text:s/>sprint<text:s/>by<text:s/>the<text:s/>end<text:s/>of<text:s/>the<text:s/>reporting<text:s/>period,<text:s/>meaning<text:s/>formal<text:s/>learning<text:s/>capture<text:s/>and<text:s/>review<text:s/>was<text:s/>not<text:s/>yet<text:s/>due.<text:s/></text:span><text:span text:style-name="T404_2">This<text:s/>is<text:s/>due<text:s/>to<text:s/>the<text:s/>time<text:s/>horizon<text:s/>of</text:span><text:span text:style-name="T404_3"><text:s/></text:span><text:span text:style-name="T404_4">the<text:s/>reporting<text:s/>period<text:s/>not<text:s/>aligning<text:s/>with<text:s/>pilots,<text:s/>rather<text:s/>than<text:s/>a<text:s/>delay<text:s/>in<text:s/>processes.</text:span><text:span text:style-name="T404_5"><text:s/></text:span><text:span text:style-name="T404_6">Performance<text:s/>is<text:s/>expected<text:s/>to<text:s/>improve<text:s/>as<text:s/>these<text:s/>pilots<text:s/>mature<text:s/>and<text:s/>complete<text:s/>their<text:s/>initial<text:s/>learning<text:s/>cycles</text:span><text:span text:style-name="T404_7">,<text:s/>with<text:s/>all<text:s/>pilots<text:s/>predicted<text:s/>to<text:s/>produce<text:s/>high-quality<text:s/>learning<text:s/>within<text:s/>the<text:s/>next<text:s/>FY<text:s/>(in<text:s/>line<text:s/>with<text:s/>targets).</text:span></text:p>
      <text:p text:style-name="P405"><text:span text:style-name="T405_1">%<text:s/>of<text:s/>implementing<text:s/>partners<text:s/>that<text:s/>share<text:s/>pilot<text:s/>learning<text:s/>with<text:s/>wider<text:s/></text:span><text:span text:style-name="T405_2">ecosytem</text:span><text:span text:style-name="T405_3"><text:s/>actors,<text:s/>including<text:s/>prospective<text:s/>investors<text:s/></text:span></text:p>
      <text:p text:style-name="P406"><text:span text:style-name="T406_1">Sharing<text:s/>learning<text:s/>with<text:s/>wider<text:s/>ecosystem<text:s/>actors<text:s/>is<text:s/>increasingly<text:s/>embedded<text:s/>within<text:s/>pilot<text:s/>delivery.<text:s/>Partners<text:s/>are<text:s/>encouraged<text:s/>to<text:s/>engage<text:s/>likely<text:s/>adopters,<text:s/>investors<text:s/>and<text:s/>other<text:s/>stakeholders<text:s/>early<text:s/></text:span><text:span text:style-name="T406_2">to<text:s/>both<text:s/>learn<text:s/></text:span><text:span text:style-name="T406_3">what<text:s/>they<text:s/>see<text:s/>as<text:s/>the<text:s/>critical<text:s/></text:span><text:span text:style-name="T406_4">unknowns<text:s/>on<text:s/>the<text:s/>path<text:s/>to<text:s/>investment,<text:s/>and<text:s/>to<text:s/>share<text:s/>and<text:s/>test<text:s/></text:span><text:span text:style-name="T406_5">learning<text:s/></text:span><text:span text:style-name="T406_6">and<text:s/>progress<text:s/></text:span><text:span text:style-name="T406_7">throughout<text:s/>the<text:s/>pilot<text:s/>lifecycle.</text:span></text:p>
      <text:p text:style-name="P407"><text:span text:style-name="T407_1">Examples<text:s/>during<text:s/>the<text:s/>reporting<text:s/>period<text:s/>included<text:s/></text:span><text:span text:style-name="T407_2"><text:a xlink:type="simple" xlink:href="https://www.google.com/url?sa=t&amp;rct=j&amp;q=&amp;esrc=s&amp;source=web&amp;cd=&amp;cad=rja&amp;uact=8&amp;ved=2ahUKEwiyr4mdwI6WAxVlVUEAHU4YM-sQFnoECBoQAQ&amp;url=https%3A%2F%2Fwww.frontiertechhub.org%2Fpilot-portfolio%2Ffound-technologies-to-locate-clandestine-graves&amp;usg=AOvVaw0snvvz4FPsoykhIXVB6Bj1&amp;opi=89978449"><text:span text:style-name="T407_3">FOUND</text:span></text:a></text:span><text:span text:style-name="T407_4"><text:s/>sharing<text:s/>learning<text:s/>between<text:s/>counterparts<text:s/>in<text:s/>Mexico<text:s/>and<text:s/>Colombia<text:s/>to<text:s/>support<text:s/>technology<text:s/>transfer<text:s/>and<text:s/>adoption<text:s/>discussions</text:span><text:span text:style-name="T407_5">.<text:s text:c="2"/></text:span><text:span text:style-name="T407_6"><text:a xlink:type="simple" xlink:href="https://www.google.com/url?sa=t&amp;rct=j&amp;q=&amp;esrc=s&amp;source=web&amp;cd=&amp;cad=rja&amp;uact=8&amp;ved=2ahUKEwior9CjwI6WAxWpT0EAHaBDCUUQFnoECBgQAQ&amp;url=https%3A%2F%2Fwww.frontiertechhub.org%2Fpilot-portfolio%2Fstop-the-spread&amp;usg=AOvVaw1Yb_LSUHKj7sgoQTL8TWp1&amp;opi=89978449"><text:span text:style-name="T407_7">Stop<text:s/>the<text:s/>Spread</text:span></text:a></text:span><text:span text:style-name="T407_8"><text:s/>convening<text:s/>government,<text:s/>academic<text:s/>and<text:s/>technical<text:s/>stakeholders<text:s/>in<text:s/>Recife<text:s/>to<text:s/>share<text:s/>field-testing<text:s/>results</text:span><text:span text:style-name="T407_9">,<text:s/>alongside<text:s/>the<text:s/>British<text:s/>Consulate<text:s/>and<text:s/>SECTI<text:s/>(Pernambuco's<text:s/>State<text:s/>Secretariat<text:s/>of<text:s/>Science,<text:s/>Technology<text:s/>and<text:s/>Innovation)</text:span><text:span text:style-name="T407_10">.</text:span><text:span text:style-name="T407_11"><text:s/></text:span><text:span text:style-name="T407_12"><text:s/></text:span><text:span text:style-name="T407_13"><text:a xlink:type="simple" xlink:href="https://www.google.com/url?sa=t&amp;rct=j&amp;q=&amp;esrc=s&amp;source=web&amp;cd=&amp;cad=rja&amp;uact=8&amp;ved=2ahUKEwig2uKpwI6WAxW6Z0EAHSJGHh8QFnoECCEQAQ&amp;url=https%3A%2F%2Fwww.frontiertechhub.org%2Finsights%2Fminion-report&amp;usg=AOvVaw2gWDU9X8RiTQy_Qk2yUkN-&amp;opi=89978449"><text:span text:style-name="T407_14">MinION</text:span></text:a></text:span><text:span text:style-name="T407_15"><text:s/>shared<text:s/>genetic<text:s/>information<text:s/>and<text:s/>barcodes<text:s/>with<text:s/>nine<text:s/>Environmental<text:s/>Regional<text:s/>Authorities<text:s/>in<text:s/>Colombia,<text:s/>following<text:s/>a<text:s/>learning<text:s/>workshop<text:s/>attended<text:s/>by<text:s/>23,<text:s/>both<text:s/>disseminating<text:s/>learning<text:s/>and<text:s/>validating<text:s/>an<text:s/>adoption<text:s/>pathway.<text:s/></text:span><text:span text:style-name="T407_16"><text:a xlink:type="simple" xlink:href="https://www.google.com/url?sa=t&amp;rct=j&amp;q=&amp;esrc=s&amp;source=web&amp;cd=&amp;cad=rja&amp;uact=8&amp;ved=2ahUKEwjgtPe7wI6WAxWGaEEAHWX_FC0QFnoECBkQAQ&amp;url=https%3A%2F%2Fwww.frontiertechhub.org%2Fpilot-portfolio%2Fidentia&amp;usg=AOvVaw1fwwNUlGLYrRMyJ8o9eYM7&amp;opi=89978449"><text:span text:style-name="T407_17">IdentIA</text:span></text:a></text:span><text:span text:style-name="T407_18"><text:s/>presented<text:s/>its<text:s/>AI<text:s/>tattoo-identification<text:s/>tool<text:s/>to<text:s/>the<text:s/>UK<text:s/>Minister<text:s/>for<text:s/>Latin<text:s/>America<text:s/>and<text:s/>the<text:s/>Caribbean<text:s/>and<text:s/>the<text:s/>British<text:s/>Embassy<text:s/>in<text:s/>Mexico<text:s/>City,<text:s/>sharing<text:s/>the<text:s/>pilot's<text:s/>progress<text:s/>with<text:s/>senior<text:s/>stakeholders.<text:s text:c="2"/></text:span><text:span text:style-name="T407_19">These<text:s/>engagements<text:s/>helped<text:s/>validate<text:s/>adoption<text:s/>pathways,<text:s/>strengthen<text:s/>credibility<text:s/>and<text:s/>support<text:s/>prospects<text:s/>for<text:s/>follow-on<text:s/>uptake<text:s/>and<text:s/>investment.</text:span></text:p>
      <text:p text:style-name="P408"><text:span text:style-name="T408_1">As<text:s/>pilots<text:s/>mature,<text:s/>this<text:s/>output<text:s/>is<text:s/>expected<text:s/>to<text:s/>reach<text:s/></text:span><text:span text:style-name="T408_2">80</text:span><text:span text:style-name="T408_3">%<text:s/>by<text:s/>the<text:s/>end<text:s/>of<text:s/>the<text:s/>next<text:s/>reporting<text:s/>period</text:span><text:span text:style-name="T408_4">,<text:s/>which<text:s/>will<text:s/>be<text:s/>the<text:s/>target<text:s/>for<text:s/>next<text:s/>FY.</text:span></text:p>
      <text:h text:style-name="P409" text:outline-level="2"><text:bookmark-start text:name="_Toc236054844"/><text:span text:style-name="T409_1">Describe<text:s/>any<text:s/>changes<text:s/>to<text:s/>this<text:s/>output<text:s/>during<text:s/>the<text:s/>past<text:s/>year,<text:s/>and<text:s/>any<text:s/>planned<text:s/>changes<text:s/></text:span><text:span text:style-name="T409_2">as<text:s/>a<text:s/>result<text:s/>of</text:span><text:span text:style-name="T409_3"><text:s/>this<text:s/>review</text:span><text:span text:style-name="T409_4"><text:s/></text:span></text:h>
      <text:p text:style-name="P410"><text:span text:style-name="T410_1">None<text:s/>expected.</text:span></text:p>
      <text:h text:style-name="P411" text:outline-level="2"><text:span text:style-name="T411_1">Progress<text:s/>on<text:s/>recommendations<text:s/>from<text:s/>the<text:s/>previous<text:s/>AR<text:s/>(if<text:s/>completed),<text:s/>lessons<text:s/>learned<text:s/>this<text:s/>year<text:s/>and<text:s/>recommendations<text:s/>for<text:s/>the<text:s/>year<text:s/>ahead</text:span></text:h>
      <text:p text:style-name="P412"><text:bookmark-end text:name="_Toc236054844"/><text:span text:style-name="T412_1">Learning:<text:s/></text:span><text:span text:style-name="T412_2">Early<text:s/>and<text:s/>deliberate<text:s/>engagement<text:s/>with<text:s/>in-country<text:s/>offices<text:s/>and<text:s/>other<text:s/>learning<text:s/>partners<text:s/>improves<text:s/>understanding<text:s/>of<text:s/>how<text:s/>FCDO<text:s/>shares<text:s/>learning<text:s/>and<text:s/>increases<text:s/>opportunities<text:s/>to<text:s/>disseminate<text:s/>pilot<text:s/>evidence.<text:s/>This<text:s/>was<text:s/>successfully<text:s/>seen<text:s/>during<text:s/>the<text:s/>Futures<text:s/>activities<text:s/>with<text:s/>the<text:s/>FCDO<text:s/>office<text:s/>in<text:s/>Nepal<text:s/>which<text:s/>included<text:s/>providing<text:s/>input<text:s/>or<text:s/>presenting<text:s/>directly<text:s/>during<text:s/>internal<text:s/>FCDO<text:s/>learning<text:s/>sessions<text:s/>or<text:s/>through<text:s/>internal<text:s/>online<text:s/>platforms</text:span><text:span text:style-name="T412_3">.</text:span><text:span text:style-name="T412_4"><text:s/>Furthermore,<text:s/>u</text:span><text:span text:style-name="T412_5">sing<text:s/>visits<text:s/></text:span><text:span text:style-name="T412_6">and<text:s/>local<text:s/>FT<text:s/>Hub<text:s/></text:span><text:span text:style-name="T412_7">presence<text:s/></text:span><text:span text:style-name="T412_8">to<text:s/></text:span><text:span text:style-name="T412_9">setup</text:span><text:span text:style-name="T412_10"><text:s/>in-person<text:s/>exchanges<text:s/>with<text:s/>potential<text:s/>learning<text:s/>partners<text:s/>helps<text:s/>build<text:s/>intellectual<text:s/></text:span><text:span text:style-name="T412_11">partnerships<text:s/>early<text:s/>and<text:s/>encourages<text:s/>ongoing<text:s/>interest<text:s/>in<text:s/>pilot<text:s/>results.</text:span><text:span text:style-name="T412_12"><text:s/></text:span><text:span text:style-name="T412_13">For<text:s/>example,<text:s/>a</text:span><text:span text:style-name="T412_14"><text:s/>team<text:s/>visit<text:s/>to<text:s/>Tanzania<text:s/></text:span><text:span text:style-name="T412_15">resulted<text:s/>in<text:s/></text:span><text:span text:style-name="T412_16">5<text:s/>different<text:s/>meetings</text:span><text:span text:style-name="T412_17"><text:s/></text:span><text:span text:style-name="T412_18">with<text:s/>potential<text:s/>learning<text:s/>partners</text:span><text:span text:style-name="T412_19"><text:s/>who<text:s/>will<text:s/>now<text:s/>share<text:s/>the<text:s/>pilot<text:s/>journey<text:s/>as<text:s/></text:span><text:span text:style-name="T412_20">it<text:s/>develops.</text:span></text:p>
      <text:p text:style-name="P413"><text:span text:style-name="T413_1">Recommendation:<text:s/></text:span><text:span text:style-name="T413_2">Engage<text:s/>potential<text:s/>adopters,<text:s/>investors<text:s/>and<text:s/>learning<text:s/>partners<text:s/>earlier<text:s/>in<text:s/>pilot<text:s/>lifecycles,<text:s/>ensuring<text:s/>dissemination<text:s/>and<text:s/>adoption<text:s/>pathways<text:s/>are<text:s/>considered<text:s/>from<text:s/>the<text:s/>outset<text:s/>rather<text:s/>than<text:s/>after<text:s/>learning<text:s/>is<text:s/>generated.</text:span></text:p>
      <text:p text:style-name="P414"/>
      <table:table table:style-name="Table15">
        <table:table-column table:style-name="Column49"/>
        <table:table-column table:style-name="Column50"/>
        <table:table-column table:style-name="Column51"/>
        <table:table-column table:style-name="Column52"/>
        <table:table-row table:style-name="Row65">
          <table:table-cell table:style-name="Cell183" table:number-columns-spanned="4">
            <text:p text:style-name="P415"><text:span text:style-name="T415_1">Output<text:s/></text:span><text:span text:style-name="T415_2">5:<text:s/></text:span><text:span text:style-name="T415_3">Cross-portfolio<text:s/>learning<text:s/>is<text:s/>facilitated,<text:s/>captured<text:s/>and<text:s/>shared<text:s/>within<text:s/>FCDO<text:s/>and<text:s/>with<text:s/>wider<text:s/>audiences.</text:span></text:p>
          </table:table-cell>
          <table:covered-table-cell/>
          <table:covered-table-cell/>
          <table:covered-table-cell/>
        </table:table-row>
        <table:table-row table:style-name="Row66">
          <table:table-cell table:style-name="Cell184">
            <text:p text:style-name="P416"><text:span text:style-name="T416_1">Output<text:s/>Number:</text:span></text:p>
          </table:table-cell>
          <table:table-cell table:style-name="Cell185">
            <text:p text:style-name="P417"><text:span text:style-name="T417_1">5</text:span></text:p>
          </table:table-cell>
          <table:table-cell table:style-name="Cell186">
            <text:p text:style-name="P418"><text:span text:style-name="T418_1">Output<text:s/>Score:</text:span></text:p>
          </table:table-cell>
          <table:table-cell table:style-name="Cell187">
            <text:p text:style-name="P419"><text:span text:style-name="T419_1">A+</text:span></text:p>
          </table:table-cell>
        </table:table-row>
        <table:table-row table:style-name="Row67">
          <table:table-cell table:style-name="Cell188">
            <text:p text:style-name="P420"><text:span text:style-name="T420_1">Impact<text:s/>Weighting:</text:span></text:p>
          </table:table-cell>
          <table:table-cell table:style-name="Cell189">
            <text:p text:style-name="P421"><text:span text:style-name="T421_1">10</text:span><text:span text:style-name="T421_2">%</text:span></text:p>
          </table:table-cell>
          <table:table-cell table:style-name="Cell190">
            <text:p text:style-name="P422"><text:span text:style-name="T422_1">Weighting<text:s/>revised?</text:span></text:p>
          </table:table-cell>
          <table:table-cell table:style-name="Cell191">
            <text:p text:style-name="P423"><text:span text:style-name="T423_1">N/A</text:span></text:p>
          </table:table-cell>
        </table:table-row>
      </table:table>
      <text:h text:style-name="P424" text:outline-level="5"><text:span text:style-name="T424_1">Output<text:s/></text:span><text:span text:style-name="T424_2">5</text:span><text:span text:style-name="T424_3">:<text:s/></text:span><text:span text:style-name="T424_4">Cross-portfolio<text:s/>learning</text:span><text:span text:style-name="T424_5">…</text:span></text:h>
      <table:table table:style-name="Table16">
        <table:table-column table:style-name="Column53"/>
        <table:table-column table:style-name="Column54"/>
        <table:table-column table:style-name="Column55"/>
        <table:table-row table:style-name="Row68">
          <table:table-cell table:style-name="Cell192">
            <text:p text:style-name="P425"><text:span text:style-name="T425_1">Indicator(s)</text:span></text:p>
          </table:table-cell>
          <table:table-cell table:style-name="Cell193">
            <text:p text:style-name="P426"><text:span text:style-name="T426_1">Milestone<text:s/>2025/26</text:span></text:p>
          </table:table-cell>
          <table:table-cell table:style-name="Cell194">
            <text:p text:style-name="P427"><text:span text:style-name="T427_1">Progress</text:span></text:p>
          </table:table-cell>
        </table:table-row>
        <table:table-row table:style-name="Row69">
          <table:table-cell table:style-name="Cell195">
            <text:p text:style-name="P428"><text:span text:style-name="T428_1">#<text:s/>of<text:s/>cross-portfolio<text:s/>learning<text:s/>outputs<text:s/>developed<text:s/>and<text:s/>shared<text:s/>with<text:s/>FCDO<text:s/>network<text:s/>and<text:s/>more<text:s/>widely</text:span></text:p>
          </table:table-cell>
          <table:table-cell table:style-name="Cell196">
            <text:p text:style-name="P429"><text:span text:style-name="T429_1">12</text:span></text:p>
          </table:table-cell>
          <table:table-cell table:style-name="Cell197">
            <text:p text:style-name="P430"><text:span text:style-name="T430_1">Exceeded:</text:span><text:span text:style-name="T430_2"><text:line-break/></text:span><text:span text:style-name="T430_3">16</text:span></text:p>
          </table:table-cell>
        </table:table-row>
        <table:table-row table:style-name="Row70">
          <table:table-cell table:style-name="Cell198">
            <text:p text:style-name="P431"><text:span text:style-name="T431_1">#<text:s/>of<text:s/>unique<text:s/>visitors<text:s/>to<text:s/>FT<text:s/>website<text:s/>where<text:s/>evidence<text:s/>and<text:s/>learning<text:s/>outputs<text:s/>are<text:s/>housed</text:span></text:p>
          </table:table-cell>
          <table:table-cell table:style-name="Cell199">
            <text:p text:style-name="P432"><text:span text:style-name="T432_1">20,000</text:span></text:p>
          </table:table-cell>
          <table:table-cell table:style-name="Cell200">
            <text:p text:style-name="P433"><text:span text:style-name="T433_1">Exceeded:<text:s/></text:span><text:span text:style-name="T433_2">27,308</text:span></text:p>
          </table:table-cell>
        </table:table-row>
        <table:table-row table:style-name="Row71">
          <table:table-cell table:style-name="Cell201">
            <text:p text:style-name="P434"><text:span text:style-name="T434_1">Avg.<text:s/>(a)<text:s/>open-<text:s/>and<text:s/>(b)<text:s/>click-through<text:s/>rate<text:s/>of<text:s/>FT<text:s/>Newsletter</text:span></text:p>
          </table:table-cell>
          <table:table-cell table:style-name="Cell202">
            <text:p text:style-name="P435"><text:span text:style-name="T435_1">50%<text:s/>/<text:s/>3%</text:span></text:p>
          </table:table-cell>
          <table:table-cell table:style-name="Cell203">
            <text:p text:style-name="P436"><text:span text:style-name="T436_1">Met:<text:s/></text:span><text:span text:style-name="T436_2"><text:line-break/></text:span><text:span text:style-name="T436_3">46.9%<text:s/>/<text:s/>6.6%</text:span></text:p>
          </table:table-cell>
        </table:table-row>
        <table:table-row table:style-name="Row72">
          <table:table-cell table:style-name="Cell204">
            <text:p text:style-name="P437"><text:span text:style-name="T437_1">Number<text:s/>of<text:s/>events<text:s/>held<text:s/>or<text:s/>attended<text:s/>by<text:s/>FT<text:s/>Hub<text:s/>to<text:s/>share<text:s/>learning<text:s/>from<text:s/>the<text:s/>FT<text:s/>Hub<text:s/>work</text:span></text:p>
          </table:table-cell>
          <table:table-cell table:style-name="Cell205">
            <text:p text:style-name="P438"><text:span text:style-name="T438_1">4</text:span></text:p>
          </table:table-cell>
          <table:table-cell table:style-name="Cell206">
            <text:p text:style-name="P439"><text:span text:style-name="T439_1">Exceeded:</text:span><text:span text:style-name="T439_2"><text:line-break/></text:span><text:span text:style-name="T439_3">1</text:span><text:span text:style-name="T439_4">9</text:span></text:p>
          </table:table-cell>
        </table:table-row>
        <table:table-row table:style-name="Row73">
          <table:table-cell table:style-name="Cell207">
            <text:p text:style-name="P440"><text:span text:style-name="T440_1">#<text:s/>of<text:s/>FCDO<text:s/>staff<text:s/>attending<text:s/>FT<text:s/>Hub<text:s/>events</text:span></text:p>
          </table:table-cell>
          <table:table-cell table:style-name="Cell208">
            <text:p text:style-name="P441"><text:span text:style-name="T441_1">100</text:span></text:p>
          </table:table-cell>
          <table:table-cell table:style-name="Cell209">
            <text:p text:style-name="P442"><text:span text:style-name="T442_1">Met:<text:s/>108</text:span></text:p>
          </table:table-cell>
        </table:table-row>
      </table:table>
      <text:h text:style-name="P443" text:outline-level="2"><text:span text:style-name="T443_1">Briefly<text:s/>describe<text:s/>the<text:s/>output's<text:s/>activities<text:s/>and<text:s/>provide<text:s/>supporting<text:s/>narrative<text:s/>for<text:s/>the<text:s/>score</text:span></text:h>
      <text:p text:style-name="P444"><text:span text:style-name="T444_1">#<text:s/>of<text:s/>cross-portfolio<text:s/>learning<text:s/>outputs<text:s/>developed<text:s/>and<text:s/>shared<text:s/>with<text:s/>FCDO<text:s/>network<text:s/>and<text:s/>more<text:s/>widely<text:s/></text:span></text:p>
      <text:p text:style-name="P445"><text:span text:style-name="T445_1">Overall,<text:s/></text:span><text:span text:style-name="T445_2">the<text:s/>FT<text:s/>Hub</text:span><text:span text:style-name="T445_3"><text:s/></text:span><text:span text:style-name="T445_4">exceeded</text:span><text:span text:style-name="T445_5"><text:s/></text:span><text:span text:style-name="T445_6">the<text:s/></text:span><text:span text:style-name="T445_7">target<text:s/></text:span><text:span text:style-name="T445_8">of<text:s/>12<text:s/>with<text:s/>16<text:s/>learning<text:s/>outputs<text:s/>shared</text:span><text:span text:style-name="T445_9">.</text:span><text:span text:style-name="T445_10"><text:s/></text:span><text:span text:style-name="T445_11">The<text:s/>FT<text:s/>Hub<text:s/>ran<text:s/>a<text:s/>sustained<text:s/>campaign<text:s/></text:span><text:span text:style-name="T445_12">span</text:span><text:span text:style-name="T445_13">ning</text:span><text:span text:style-name="T445_14"><text:s/>multiple<text:s/></text:span><text:span text:style-name="T445_15">output<text:s/></text:span><text:span text:style-name="T445_16">formats</text:span><text:span text:style-name="T445_17">.<text:s text:c="2"/>This<text:s/></text:span><text:span text:style-name="T445_18">includ</text:span><text:span text:style-name="T445_19">ed:</text:span><text:span text:style-name="T445_20"><text:s/></text:span><text:span text:style-name="T445_21">deep-dive</text:span><text:span text:style-name="T445_22">s</text:span><text:span text:style-name="T445_23"><text:s/></text:span><text:span text:style-name="T445_24">in<text:s/>four<text:s/>thematic<text:s/></text:span><text:span text:style-name="T445_25">newsletter</text:span><text:span text:style-name="T445_26">s<text:s/></text:span><text:span text:style-name="T445_27">around<text:s/></text:span><text:span text:style-name="T445_28"><text:a xlink:type="simple" xlink:href="https://www.frontiertechhub.org/insights/otf-health-chatbots"><text:span text:style-name="T445_29">Health</text:span></text:a></text:span><text:span text:style-name="T445_30"><text:a xlink:type="simple" xlink:href="https://www.frontiertechhub.org/insights/otf-health-chatbots"><text:span text:style-name="T445_31"><text:s/></text:span></text:a></text:span><text:span text:style-name="T445_32"><text:a xlink:type="simple" xlink:href="https://www.frontiertechhub.org/insights/otf-health-chatbots"><text:span text:style-name="T445_33">Chatbots</text:span></text:a></text:span><text:span text:style-name="T445_34">,<text:s/></text:span><text:span text:style-name="T445_35"><text:a xlink:type="simple" xlink:href="https://us21.campaign-archive.com/?e=__test_email__&amp;u=b89906f89ac48edfadaf16434&amp;id=43ff1335dd"><text:span text:style-name="T445_36">Failure</text:span></text:a></text:span><text:span text:style-name="T445_37">,<text:s/></text:span><text:span text:style-name="T445_38"><text:a xlink:type="simple" xlink:href="https://www.frontiertechhub.org/insights/otf-biodiversity"><text:span text:style-name="T445_39">Biodiversity</text:span></text:a></text:span><text:span text:style-name="T445_40">,<text:s/>and<text:s/>a<text:s/></text:span><text:span text:style-name="T445_41"><text:a xlink:type="simple" xlink:href="https://mailchi.mp/dt-global/otf-12?e=72d6b92fbe"><text:span text:style-name="T445_42">yearly</text:span></text:a></text:span><text:span text:style-name="T445_43"><text:a xlink:type="simple" xlink:href="https://mailchi.mp/dt-global/otf-12?e=72d6b92fbe"><text:span text:style-name="T445_44"><text:s/></text:span></text:a></text:span><text:span text:style-name="T445_45"><text:a xlink:type="simple" xlink:href="https://mailchi.mp/dt-global/otf-12?e=72d6b92fbe"><text:span text:style-name="T445_46">wrap</text:span></text:a></text:span><text:span text:style-name="T445_47"><text:a xlink:type="simple" xlink:href="https://mailchi.mp/dt-global/otf-12?e=72d6b92fbe"><text:span text:style-name="T445_48"><text:s/></text:span></text:a></text:span><text:span text:style-name="T445_49"><text:a xlink:type="simple" xlink:href="https://mailchi.mp/dt-global/otf-12?e=72d6b92fbe"><text:span text:style-name="T445_50">up</text:span></text:a></text:span><text:span text:style-name="T445_51"><text:a xlink:type="simple" xlink:href="https://mailchi.mp/dt-global/otf-12?e=72d6b92fbe"><text:span text:style-name="T445_52">;</text:span></text:a></text:span><text:span text:style-name="T445_53"><text:s/>a<text:s/>film<text:s/>and<text:s/>podcast<text:s/>focused<text:s/>on<text:s/>cross-portfolio<text:s/>learnings<text:s/>about<text:s/></text:span><text:span text:style-name="T445_54"><text:a xlink:type="simple" xlink:href="https://www.frontiertechhub.org/uk-tech-for-global-biodiversity"><text:span text:style-name="T445_55">UK</text:span></text:a></text:span><text:span text:style-name="T445_56"><text:a xlink:type="simple" xlink:href="https://www.frontiertechhub.org/uk-tech-for-global-biodiversity"><text:span text:style-name="T445_57"><text:s/></text:span></text:a></text:span><text:span text:style-name="T445_58"><text:a xlink:type="simple" xlink:href="https://www.frontiertechhub.org/uk-tech-for-global-biodiversity"><text:span text:style-name="T445_59">tech</text:span></text:a></text:span><text:span text:style-name="T445_60"><text:a xlink:type="simple" xlink:href="https://www.frontiertechhub.org/uk-tech-for-global-biodiversity"><text:span text:style-name="T445_61"><text:s/></text:span></text:a></text:span><text:span text:style-name="T445_62"><text:a xlink:type="simple" xlink:href="https://www.frontiertechhub.org/uk-tech-for-global-biodiversity"><text:span text:style-name="T445_63">for</text:span></text:a></text:span><text:span text:style-name="T445_64"><text:a xlink:type="simple" xlink:href="https://www.frontiertechhub.org/uk-tech-for-global-biodiversity"><text:span text:style-name="T445_65"><text:s/></text:span></text:a></text:span><text:span text:style-name="T445_66"><text:a xlink:type="simple" xlink:href="https://www.frontiertechhub.org/uk-tech-for-global-biodiversity"><text:span text:style-name="T445_67">global</text:span></text:a></text:span><text:span text:style-name="T445_68"><text:a xlink:type="simple" xlink:href="https://www.frontiertechhub.org/uk-tech-for-global-biodiversity"><text:span text:style-name="T445_69"><text:s/></text:span></text:a></text:span><text:span text:style-name="T445_70"><text:a xlink:type="simple" xlink:href="https://www.frontiertechhub.org/uk-tech-for-global-biodiversity"><text:span text:style-name="T445_71">biodiversity</text:span></text:a></text:span><text:span text:style-name="T445_72"><text:a xlink:type="simple" xlink:href="https://www.frontiertechhub.org/uk-tech-for-global-biodiversity"><text:span text:style-name="T445_73"><text:s/></text:span></text:a></text:span><text:span text:style-name="T445_74"><text:a xlink:type="simple" xlink:href="https://www.frontiertechhub.org/uk-tech-for-global-biodiversity"><text:span text:style-name="T445_75">efforts</text:span></text:a></text:span><text:span text:style-name="T445_76">;</text:span><text:span text:style-name="T445_77"><text:s/>two<text:s/>articles<text:s/>on<text:s/></text:span><text:span text:style-name="T445_78">Sharepoint</text:span><text:span text:style-name="T445_79"><text:s/>to<text:s/>reach<text:s/>FCDO<text:s/>specifically</text:span><text:span text:style-name="T445_80">;</text:span><text:span text:style-name="T445_81"><text:s/></text:span><text:span text:style-name="T445_82">plus<text:s/></text:span><text:span text:style-name="T445_83">a<text:s/>range<text:s/>of<text:s/>blogs<text:s/>analysing<text:s/>our<text:s/>portfolio<text:s/>from<text:s/>angles<text:s/>such<text:s/>as<text:s/></text:span><text:span text:style-name="T445_84"><text:a xlink:type="simple" xlink:href="https://www.frontiertechhub.org/insights/five-failures-from-the-frontier"><text:span text:style-name="T445_85">pilot<text:s/>pivots</text:span></text:a></text:span><text:span text:style-name="T445_86">,<text:s/></text:span><text:span text:style-name="T445_87"><text:a xlink:type="simple" xlink:href="https://www.frontiertechhub.org/insights/ai-for-data-analysis"><text:span text:style-name="T445_88">AI<text:s/>for<text:s/>data<text:s/>analysts</text:span></text:a></text:span><text:span text:style-name="T445_89">,<text:s/></text:span><text:span text:style-name="T445_90"><text:a xlink:type="simple" xlink:href="https://www.frontiertechhub.org/insights/five-climate-finance-barriers"><text:span text:style-name="T445_91">climate</text:span></text:a></text:span><text:span text:style-name="T445_92"><text:s/>and<text:s/>celebrating<text:s/></text:span><text:span text:style-name="T445_93">female<text:s/>innovators</text:span><text:span text:style-name="T445_94"><text:s/>in<text:s/></text:span><text:span text:style-name="T445_95"><text:a xlink:type="simple" xlink:href="https://www.frontiertechhub.org/insights/violets-story"><text:span text:style-name="T445_96">Kenya</text:span></text:a></text:span><text:span text:style-name="T445_97">,<text:s/>the<text:s/></text:span><text:span text:style-name="T445_98"><text:a xlink:type="simple" xlink:href="https://www.frontiertechhub.org/insights/vais-story"><text:span text:style-name="T445_99">Solomon<text:s/>Islands</text:span></text:a></text:span><text:span text:style-name="T445_100">,<text:s/>and<text:s/></text:span><text:span text:style-name="T445_101"><text:a xlink:type="simple" xlink:href="https://www.frontiertechhub.org/insights/praditas-story"><text:span text:style-name="T445_102">Nepal</text:span></text:a></text:span><text:span text:style-name="T445_103"><text:s/>for<text:s/>International<text:s/>Women’s<text:s/>Day</text:span><text:span text:style-name="T445_104">.</text:span></text:p>
      <text:p text:style-name="P446"><text:span text:style-name="T446_1">Beyond<text:s/>formal<text:s/>campaigns,<text:s/>the<text:s/>team<text:s/>built<text:s/>a<text:s/>consistent<text:s/>cadence<text:s/></text:span><text:span text:style-name="T446_2">of<text:s/>news<text:s/></text:span><text:span text:style-name="T446_3">across<text:s/></text:span><text:span text:style-name="T446_4">several<text:s/></text:span><text:span text:style-name="T446_5">channels</text:span><text:span text:style-name="T446_6">:<text:s/>a<text:s/>monthly<text:s/>drumbeat<text:s/>of<text:s/></text:span><text:span text:style-name="T446_7">internal<text:s/>FCDO<text:s/></text:span><text:span text:style-name="T446_8">Viva<text:s/>Engage<text:s/>posts<text:s/>published<text:s/>through<text:s/>FCDO<text:s/>colleagues</text:span><text:span text:style-name="T446_9">;</text:span><text:span text:style-name="T446_10"><text:s/>a<text:s/>reactivation<text:s/>of<text:s/>archived<text:s/>podcast<text:s/>content<text:s/>under<text:s/>a<text:s/>social<text:s/>media<text:s/>campaign</text:span><text:span text:style-name="T446_11">;</text:span><text:span text:style-name="T446_12"><text:s/>and<text:s/>a<text:s/>further<text:s/>campaign<text:s/>putting<text:s/>Pioneers<text:s/>and<text:s/>partners<text:s/>at<text:s/>the<text:s/>centr</text:span><text:span text:style-name="T446_13">e</text:span><text:span text:style-name="T446_14"><text:s/>of<text:s/>our<text:s/>comms,<text:s/>with<text:s/>our<text:s/></text:span><text:span text:style-name="T446_15"><text:a xlink:type="simple" xlink:href="https://www.linkedin.com/posts/voicesofthehub-voicesofthehub-ai4good-share-7389278355382161408-IAh0/?utm_source=share&amp;utm_medium=member_desktop&amp;rcm=ACoAABhJeSsBzg89X9RxECVI0dd_W6xLQX33xOA"><text:span text:style-name="T446_16">#VoicesoftheHub</text:span></text:a></text:span><text:span text:style-name="T446_17"><text:a xlink:type="simple" xlink:href="https://www.linkedin.com/posts/voicesofthehub-voicesofthehub-ai4good-share-7389278355382161408-IAh0/?utm_source=share&amp;utm_medium=member_desktop&amp;rcm=ACoAABhJeSsBzg89X9RxECVI0dd_W6xLQX33xOA"><text:span text:style-name="T446_18"><text:s/></text:span></text:a></text:span><text:span text:style-name="T446_19">campaign.</text:span><text:span text:style-name="T446_20"><text:s text:c="2"/></text:span><text:span text:style-name="T446_21">LinkedIn<text:s/>continues<text:s/>to<text:s/>be<text:s/>a<text:s/>major<text:s/>tool<text:s/>for<text:s/>communication,<text:s/>and<text:s/>we<text:s/>added<text:s/>628<text:s/>new<text:s/>followers<text:s/>to<text:s/>our<text:s/>page:<text:s/>a<text:s/>22%<text:s/>increase.</text:span><text:span text:style-name="T446_22"><text:s text:c="2"/></text:span><text:span text:style-name="T446_23">The<text:s/>FT<text:s/>Hub<text:s/>is<text:s/>continuing<text:s/>its</text:span><text:span text:style-name="T446_24"><text:a xlink:type="simple" xlink:href="https://www.linkedin.com/posts/international-womens-day-2026-ugcPost-7435726827664568321-Yznf/?utm_source=share&amp;utm_medium=member_desktop&amp;rcm=ACoAABhJeSsBzg89X9RxECVI0dd_W6xLQX33xOA"><text:span text:style-name="T446_25"><text:s/></text:span></text:a></text:span><text:span text:style-name="T446_26"><text:a xlink:type="simple" xlink:href="https://www.linkedin.com/posts/international-womens-day-2026-ugcPost-7435726827664568321-Yznf/?utm_source=share&amp;utm_medium=member_desktop&amp;rcm=ACoAABhJeSsBzg89X9RxECVI0dd_W6xLQX33xOA"><text:span text:style-name="T446_27">International</text:span></text:a></text:span><text:span text:style-name="T446_28"><text:a xlink:type="simple" xlink:href="https://www.linkedin.com/posts/international-womens-day-2026-ugcPost-7435726827664568321-Yznf/?utm_source=share&amp;utm_medium=member_desktop&amp;rcm=ACoAABhJeSsBzg89X9RxECVI0dd_W6xLQX33xOA"><text:span text:style-name="T446_29"><text:s/></text:span></text:a></text:span><text:span text:style-name="T446_30"><text:a xlink:type="simple" xlink:href="https://www.linkedin.com/posts/international-womens-day-2026-ugcPost-7435726827664568321-Yznf/?utm_source=share&amp;utm_medium=member_desktop&amp;rcm=ACoAABhJeSsBzg89X9RxECVI0dd_W6xLQX33xOA"><text:span text:style-name="T446_31">Women’s</text:span></text:a></text:span><text:span text:style-name="T446_32"><text:a xlink:type="simple" xlink:href="https://www.linkedin.com/posts/international-womens-day-2026-ugcPost-7435726827664568321-Yznf/?utm_source=share&amp;utm_medium=member_desktop&amp;rcm=ACoAABhJeSsBzg89X9RxECVI0dd_W6xLQX33xOA"><text:span text:style-name="T446_33"><text:s/></text:span></text:a></text:span><text:span text:style-name="T446_34"><text:a xlink:type="simple" xlink:href="https://www.linkedin.com/posts/international-womens-day-2026-ugcPost-7435726827664568321-Yznf/?utm_source=share&amp;utm_medium=member_desktop&amp;rcm=ACoAABhJeSsBzg89X9RxECVI0dd_W6xLQX33xOA"><text:span text:style-name="T446_35">Day’s</text:span></text:a></text:span><text:span text:style-name="T446_36"><text:a xlink:type="simple" xlink:href="https://www.linkedin.com/posts/international-womens-day-2026-ugcPost-7435726827664568321-Yznf/?utm_source=share&amp;utm_medium=member_desktop&amp;rcm=ACoAABhJeSsBzg89X9RxECVI0dd_W6xLQX33xOA"><text:span text:style-name="T446_37"><text:s/></text:span></text:a></text:span><text:span text:style-name="T446_38"><text:a xlink:type="simple" xlink:href="https://www.linkedin.com/posts/international-womens-day-2026-ugcPost-7435726827664568321-Yznf/?utm_source=share&amp;utm_medium=member_desktop&amp;rcm=ACoAABhJeSsBzg89X9RxECVI0dd_W6xLQX33xOA"><text:span text:style-name="T446_39">‘women</text:span></text:a></text:span><text:span text:style-name="T446_40"><text:a xlink:type="simple" xlink:href="https://www.linkedin.com/posts/international-womens-day-2026-ugcPost-7435726827664568321-Yznf/?utm_source=share&amp;utm_medium=member_desktop&amp;rcm=ACoAABhJeSsBzg89X9RxECVI0dd_W6xLQX33xOA"><text:span text:style-name="T446_41"><text:s/></text:span></text:a></text:span><text:span text:style-name="T446_42"><text:a xlink:type="simple" xlink:href="https://www.linkedin.com/posts/international-womens-day-2026-ugcPost-7435726827664568321-Yznf/?utm_source=share&amp;utm_medium=member_desktop&amp;rcm=ACoAABhJeSsBzg89X9RxECVI0dd_W6xLQX33xOA"><text:span text:style-name="T446_43">in</text:span></text:a></text:span><text:span text:style-name="T446_44"><text:a xlink:type="simple" xlink:href="https://www.linkedin.com/posts/international-womens-day-2026-ugcPost-7435726827664568321-Yznf/?utm_source=share&amp;utm_medium=member_desktop&amp;rcm=ACoAABhJeSsBzg89X9RxECVI0dd_W6xLQX33xOA"><text:span text:style-name="T446_45"><text:s/></text:span></text:a></text:span><text:span text:style-name="T446_46"><text:a xlink:type="simple" xlink:href="https://www.linkedin.com/posts/international-womens-day-2026-ugcPost-7435726827664568321-Yznf/?utm_source=share&amp;utm_medium=member_desktop&amp;rcm=ACoAABhJeSsBzg89X9RxECVI0dd_W6xLQX33xOA"><text:span text:style-name="T446_47">innovation’</text:span></text:a></text:span><text:span text:style-name="T446_48"><text:a xlink:type="simple" xlink:href="https://www.linkedin.com/posts/international-womens-day-2026-ugcPost-7435726827664568321-Yznf/?utm_source=share&amp;utm_medium=member_desktop&amp;rcm=ACoAABhJeSsBzg89X9RxECVI0dd_W6xLQX33xOA"><text:span text:style-name="T446_49"><text:s/></text:span></text:a></text:span><text:span text:style-name="T446_50"><text:a xlink:type="simple" xlink:href="https://www.linkedin.com/posts/international-womens-day-2026-ugcPost-7435726827664568321-Yznf/?utm_source=share&amp;utm_medium=member_desktop&amp;rcm=ACoAABhJeSsBzg89X9RxECVI0dd_W6xLQX33xOA"><text:span text:style-name="T446_51">storytelling</text:span></text:a></text:span><text:span text:style-name="T446_52"><text:s/>series<text:s/>due<text:s/>to<text:s/>sustained<text:s/>audience<text:s/>engagement</text:span><text:span text:style-name="T446_53"><text:s/>over<text:s/>three<text:s/>separate<text:s/>stories<text:s/>shared<text:s/>on<text:s/>LinkedIn,<text:s/>suggesting<text:s/>appetite<text:s/>for<text:s/>more</text:span><text:span text:style-name="T446_54">.<text:s/>New<text:s/>comms<text:s/>ideas<text:s/>have<text:s/>included<text:s/>allowing<text:s/>a<text:s/>member<text:s/>of<text:s/>the<text:s/>FT<text:s/>Hub<text:s/>to<text:s/>‘take-over’<text:s/>the<text:s/>social<text:s/>media<text:s/>platform<text:s/>while<text:s/>travelling,<text:s/>a<text:s/>Network<text:s/>new-member<text:s/>welcome<text:s/>process,<text:s/>and<text:s/>the<text:s/>Hub<text:s/>was<text:s/>invited<text:s/>to<text:s/>run<text:s/>a<text:s/>second<text:s/>iteration<text:s/>of<text:s/>the<text:s/></text:span><text:span text:style-name="T446_55">FT<text:s/>tech<text:s/>storytelling<text:s/>workshop<text:s/>in<text:s/>London<text:s/>for<text:s/>23<text:s/>Ghanaian<text:s/>and<text:s/>Nigerian<text:s/>journalists</text:span><text:span text:style-name="T446_56">,<text:s/>which<text:s/>generated</text:span><text:span text:style-name="T446_57"><text:a xlink:type="simple" xlink:href="https://www.linkedin.com/posts/the-role-of-tech-in-imagining-a-better-future-ugcPost-7452270191243063297-sxS8/?utm_source=share&amp;utm_medium=member_desktop&amp;rcm=ACoAABhJeSsBzg89X9RxECVI0dd_W6xLQX33xOA"><text:span text:style-name="T446_58"><text:s/></text:span></text:a></text:span><text:span text:style-name="T446_59"><text:a xlink:type="simple" xlink:href="https://www.linkedin.com/posts/the-role-of-tech-in-imagining-a-better-future-ugcPost-7452270191243063297-sxS8/?utm_source=share&amp;utm_medium=member_desktop&amp;rcm=ACoAABhJeSsBzg89X9RxECVI0dd_W6xLQX33xOA"><text:span text:style-name="T446_60">inspiring</text:span></text:a></text:span><text:span text:style-name="T446_61"><text:a xlink:type="simple" xlink:href="https://www.linkedin.com/posts/the-role-of-tech-in-imagining-a-better-future-ugcPost-7452270191243063297-sxS8/?utm_source=share&amp;utm_medium=member_desktop&amp;rcm=ACoAABhJeSsBzg89X9RxECVI0dd_W6xLQX33xOA"><text:span text:style-name="T446_62"><text:s/></text:span></text:a></text:span><text:span text:style-name="T446_63"><text:a xlink:type="simple" xlink:href="https://www.linkedin.com/posts/the-role-of-tech-in-imagining-a-better-future-ugcPost-7452270191243063297-sxS8/?utm_source=share&amp;utm_medium=member_desktop&amp;rcm=ACoAABhJeSsBzg89X9RxECVI0dd_W6xLQX33xOA"><text:span text:style-name="T446_64">reflections</text:span></text:a></text:span><text:span text:style-name="T446_65"><text:a xlink:type="simple" xlink:href="https://www.linkedin.com/posts/the-role-of-tech-in-imagining-a-better-future-ugcPost-7452270191243063297-sxS8/?utm_source=share&amp;utm_medium=member_desktop&amp;rcm=ACoAABhJeSsBzg89X9RxECVI0dd_W6xLQX33xOA"><text:span text:style-name="T446_66"><text:s/></text:span></text:a></text:span><text:span text:style-name="T446_67"><text:a xlink:type="simple" xlink:href="https://www.linkedin.com/posts/the-role-of-tech-in-imagining-a-better-future-ugcPost-7452270191243063297-sxS8/?utm_source=share&amp;utm_medium=member_desktop&amp;rcm=ACoAABhJeSsBzg89X9RxECVI0dd_W6xLQX33xOA"><text:span text:style-name="T446_68">captured</text:span></text:a></text:span><text:span text:style-name="T446_69"><text:a xlink:type="simple" xlink:href="https://www.linkedin.com/posts/the-role-of-tech-in-imagining-a-better-future-ugcPost-7452270191243063297-sxS8/?utm_source=share&amp;utm_medium=member_desktop&amp;rcm=ACoAABhJeSsBzg89X9RxECVI0dd_W6xLQX33xOA"><text:span text:style-name="T446_70"><text:s/></text:span></text:a></text:span><text:span text:style-name="T446_71"><text:a xlink:type="simple" xlink:href="https://www.linkedin.com/posts/the-role-of-tech-in-imagining-a-better-future-ugcPost-7452270191243063297-sxS8/?utm_source=share&amp;utm_medium=member_desktop&amp;rcm=ACoAABhJeSsBzg89X9RxECVI0dd_W6xLQX33xOA"><text:span text:style-name="T446_72">in</text:span></text:a></text:span><text:span text:style-name="T446_73"><text:a xlink:type="simple" xlink:href="https://www.linkedin.com/posts/the-role-of-tech-in-imagining-a-better-future-ugcPost-7452270191243063297-sxS8/?utm_source=share&amp;utm_medium=member_desktop&amp;rcm=ACoAABhJeSsBzg89X9RxECVI0dd_W6xLQX33xOA"><text:span text:style-name="T446_74"><text:s/></text:span></text:a></text:span><text:span text:style-name="T446_75"><text:a xlink:type="simple" xlink:href="https://www.linkedin.com/posts/the-role-of-tech-in-imagining-a-better-future-ugcPost-7452270191243063297-sxS8/?utm_source=share&amp;utm_medium=member_desktop&amp;rcm=ACoAABhJeSsBzg89X9RxECVI0dd_W6xLQX33xOA"><text:span text:style-name="T446_76">a</text:span></text:a></text:span><text:span text:style-name="T446_77"><text:a xlink:type="simple" xlink:href="https://www.linkedin.com/posts/the-role-of-tech-in-imagining-a-better-future-ugcPost-7452270191243063297-sxS8/?utm_source=share&amp;utm_medium=member_desktop&amp;rcm=ACoAABhJeSsBzg89X9RxECVI0dd_W6xLQX33xOA"><text:span text:style-name="T446_78"><text:s/></text:span></text:a></text:span><text:span text:style-name="T446_79"><text:a xlink:type="simple" xlink:href="https://www.linkedin.com/posts/the-role-of-tech-in-imagining-a-better-future-ugcPost-7452270191243063297-sxS8/?utm_source=share&amp;utm_medium=member_desktop&amp;rcm=ACoAABhJeSsBzg89X9RxECVI0dd_W6xLQX33xOA"><text:span text:style-name="T446_80">vid</text:span><text:span text:style-name="T446_81">eo</text:span></text:a></text:span><text:span text:style-name="T446_82">.</text:span><text:span text:style-name="T446_83"><text:s/></text:span><text:span text:style-name="T446_84"><text:s/>Being<text:s/>invited<text:s/>to<text:s/>run<text:s/>this<text:s/>engagement<text:s/>again<text:s/>reinforces<text:s/>the<text:s/>value<text:s/>of<text:s/>the<text:s/>Hub's<text:s/>contribution<text:s/>to<text:s/>external<text:s/>knowledge-sharing<text:s/>programmes.<text:s/>Feedback<text:s/>from<text:s/>the<text:s/>event<text:s/>included<text:s/>“I<text:s/>wish<text:s/>my<text:s/>colleagues<text:s/>could<text:s/>have<text:s/>joined<text:s/>this”,<text:s/>so<text:s/>the<text:s/>FT<text:s/>Hub<text:s/>will<text:s/>be<text:s/>creating<text:s/>an<text:s/>open,<text:s/>online<text:s/>webinar<text:s/>for<text:s/>more<text:s/>journalists<text:s/>later<text:s/>this<text:s/>year.</text:span><text:span text:style-name="T446_85"><text:s/></text:span></text:p>
      <text:p text:style-name="P447"><text:span text:style-name="T447_1">#<text:s/>of<text:s/>unique<text:s/>visitors<text:s/>to<text:s/>FT<text:s/>website<text:s/></text:span><text:span text:style-name="T447_2">and<text:s/>a</text:span><text:span text:style-name="T447_3">v</text:span><text:span text:style-name="T447_4">erage</text:span><text:span text:style-name="T447_5"><text:s/>open<text:s/>and<text:s/>click-through<text:s/>rate</text:span><text:span text:style-name="T447_6">s</text:span><text:span text:style-name="T447_7"><text:s/>of<text:s/></text:span><text:span text:style-name="T447_8">the<text:s/></text:span><text:span text:style-name="T447_9">FT<text:s/>Newsletter<text:s/></text:span></text:p>
      <text:p text:style-name="P448"><text:span text:style-name="T448_1">There<text:s/>were<text:s/>27,308<text:s/>unique<text:s/>visitors<text:s/>to<text:s/>FT<text:s/>Hub<text:s/>website<text:s/>pages<text:s/>that<text:s/>house<text:s/>evidence<text:s/>and<text:s/>learning<text:s/>outputs,<text:s/></text:span><text:span text:style-name="T448_2">exceeding</text:span><text:span text:style-name="T448_3"><text:s/>the<text:s/>target<text:s/></text:span><text:span text:style-name="T448_4">of<text:s/>20,000.</text:span></text:p>
      <text:p text:style-name="P449"><text:span text:style-name="T449_1">The<text:s/></text:span><text:span text:style-name="T449_2">newsletter</text:span><text:span text:style-name="T449_3"><text:s/></text:span><text:span text:style-name="T449_4">is<text:s/>an<text:s/>important<text:s/>medium<text:s/></text:span><text:span text:style-name="T449_5">for</text:span><text:span text:style-name="T449_6"><text:s/>shar</text:span><text:span text:style-name="T449_7">ing</text:span><text:span text:style-name="T449_8"><text:s/>learning<text:s/>and<text:s/>maintain</text:span><text:span text:style-name="T449_9">ing</text:span><text:span text:style-name="T449_10"><text:s/>network<text:s/>engagement</text:span><text:span text:style-name="T449_11">,<text:s/>with<text:s/>almost<text:s/>900<text:s/>people<text:s/>in<text:s/>the<text:s/>FT<text:s/>network</text:span><text:span text:style-name="T449_12">.<text:s text:c="2"/></text:span><text:span text:style-name="T449_13">Newsletter<text:s/>performance<text:s/>was<text:s/>mixed<text:s/>but<text:s/>overall<text:s/>strong:<text:s/>the<text:s/>average<text:s/>open<text:s/>rate<text:s/>reached<text:s/>46.9%<text:s/>against<text:s/>a<text:s/>target<text:s/>of<text:s/>50%,<text:s/>while<text:s/>the<text:s/>click-through<text:s/>rate<text:s/>significantly<text:s/>exceeded<text:s/>target<text:s/>at<text:s/>6.6%<text:s/>against<text:s/>3%.</text:span><text:span text:style-name="T449_14"><text:s text:c="2"/></text:span><text:span text:style-name="T449_15">The<text:s/>biodiversity<text:s/>series<text:s/>generated<text:s/>interest<text:s/>from<text:s/>DEFRA<text:s/>and<text:s/>learning<text:s/>outputs<text:s/>linked<text:s/>to<text:s/>access<text:s/>to<text:s/>justice<text:s/></text:span><text:span text:style-name="T449_16">generated</text:span><text:span text:style-name="T449_17"><text:s/>engagement<text:s/>with<text:s/>the<text:s/>Amal<text:s/>Clooney<text:s/>Foundation,<text:s/>demonstrating<text:s/>external<text:s/>relevance<text:s/>beyond<text:s/>the<text:s/>immediate<text:s/>FT<text:s/>Hub<text:s/>network</text:span><text:span text:style-name="T449_18">,<text:s/>which<text:s/>the<text:s/>FT<text:s/>Hub<text:s/>is<text:s/>cultivating.</text:span></text:p>
      <text:p text:style-name="P450"><text:span text:style-name="T450_1">T</text:span><text:span text:style-name="T450_2">hrough<text:s/>continued<text:s/>outreach<text:s/>and<text:s/>amplification</text:span><text:span text:style-name="T450_3">,<text:s/>the<text:s/>FT<text:s/>Hub<text:s/></text:span><text:span text:style-name="T450_4">network</text:span><text:span text:style-name="T450_5"><text:s/>has<text:s/>grown<text:s/>by<text:s/>19%<text:s/>with<text:s/></text:span><text:span text:style-name="T450_6">142<text:s/>new<text:s/>members</text:span><text:span text:style-name="T450_7">.</text:span><text:span text:style-name="T450_8"><text:s/></text:span><text:span text:style-name="T450_9">60%<text:s/>of<text:s/>new<text:s/>members<text:s/>discovered<text:s/></text:span><text:span text:style-name="T450_10">the<text:s/></text:span><text:span text:style-name="T450_11">network<text:s/></text:span><text:span text:style-name="T450_12">via<text:s/>the<text:s/>FCDO<text:s/>intranet<text:s/>or<text:s/>internal<text:s/>platforms/networks</text:span><text:span text:style-name="T450_13"><text:s/></text:span><text:span text:style-name="T450_14">or<text:s/>through<text:s/></text:span><text:span text:style-name="T450_15">Word<text:s/>of<text:s/>mouth</text:span><text:span text:style-name="T450_16">.<text:s text:c="2"/>The<text:s/>FCDO<text:s/>and<text:s/>FT<text:s/>Hub<text:s/>team<text:s/>will<text:s/>continue<text:s/>to<text:s/>push<text:s/>content<text:s/>through<text:s/>these<text:s/>referral<text:s/>paths.</text:span></text:p>
      <text:p text:style-name="P451"><text:span text:style-name="T451_1">Number<text:s/>of<text:s/>events<text:s/>held<text:s/>or<text:s/>attended<text:s/>by<text:s/>FT<text:s/>Hub<text:s/>to<text:s/>share<text:s/>learning<text:s/>from<text:s/>the<text:s/>FT<text:s/>Hub<text:s/>work</text:span><text:span text:style-name="T451_2">,<text:s/>including<text:s/>number<text:s/>of<text:s/>FCDO<text:s/>staff<text:s/>attending</text:span></text:p>
      <text:p text:style-name="P452"><text:span text:style-name="T452_1">The<text:s/>Hub<text:s/></text:span><text:span text:style-name="T452_2">hosted<text:s/></text:span><text:span text:style-name="T452_3">or<text:s/></text:span><text:span text:style-name="T452_4">contributed<text:s/>to<text:s/></text:span><text:span text:style-name="T452_5">1</text:span><text:span text:style-name="T452_6">9</text:span><text:span text:style-name="T452_7"><text:s/></text:span><text:span text:style-name="T452_8">significant<text:s/></text:span><text:span text:style-name="T452_9">events<text:s/></text:span><text:span text:style-name="T452_10">to<text:s/>share<text:s/>learning<text:s/>from<text:s/>the<text:s/>FT<text:s/>Hub<text:s/>work</text:span><text:span text:style-name="T452_11">,<text:s/></text:span><text:span text:style-name="T452_12">substantially<text:s/></text:span><text:span text:style-name="T452_13">exceed</text:span><text:span text:style-name="T452_14">ing</text:span><text:span text:style-name="T452_15"><text:s/>its<text:s/>target<text:s/>of<text:s/>4<text:s/>events.<text:s/></text:span><text:span text:style-name="T452_16">These<text:s/>events<text:s/></text:span><text:span text:style-name="T452_17">ranged<text:s/>from<text:s/>conferences</text:span><text:span text:style-name="T452_18"><text:s/>and<text:s/>summits</text:span><text:span text:style-name="T452_19">,<text:s/></text:span><text:span text:style-name="T452_20">presentations<text:s/>to<text:s/>FCDO,</text:span><text:span text:style-name="T452_21"><text:s/>and</text:span><text:span text:style-name="T452_22"><text:s/></text:span><text:span text:style-name="T452_23">participation<text:s/>in<text:s/>academic<text:s/>panels.</text:span><text:span text:style-name="T452_24"><text:s/>Details<text:s/>on<text:s/>these<text:s/>events<text:s/>are<text:s/>outlined<text:s/></text:span><text:span text:style-name="T452_25">in<text:s/></text:span><text:bookmark-ref text:reference-format="text" text:ref-name="_Ref237014406">ANNEX 3:  FT Hub events and learning engagements</text:bookmark-ref><text:span text:style-name="T452_26">.</text:span></text:p>
      <text:p text:style-name="P453"><text:span text:style-name="T453_1">Cumulatively,<text:s/></text:span><text:span text:style-name="T453_2">108<text:s/></text:span><text:span text:style-name="T453_3">FCDO<text:s/>staff<text:s/>attended<text:s/>FT<text:s/>Hub<text:s/>hosted<text:s/>events,<text:s/>exceeding<text:s/>the<text:s/>target<text:s/>of<text:s/>100.</text:span></text:p>
      <text:h text:style-name="P454" text:outline-level="2"><text:bookmark-start text:name="_Toc236054846"/><text:span text:style-name="T454_1">Describe<text:s/>any<text:s/>changes<text:s/>to<text:s/>this<text:s/>output<text:s/>during<text:s/>the<text:s/>past<text:s/>year,<text:s/>and<text:s/>any<text:s/>planned<text:s/>changes<text:s/></text:span><text:span text:style-name="T454_2">as<text:s/>a<text:s/>result<text:s/>of</text:span><text:span text:style-name="T454_3"><text:s/>this<text:s/>review</text:span><text:span text:style-name="T454_4"><text:s/></text:span></text:h>
      <text:p text:style-name="P455"><text:span text:style-name="T455_1">While<text:s/>e</text:span><text:span text:style-name="T455_2">vent<text:s/>activity<text:s/></text:span><text:span text:style-name="T455_3">far<text:s/>exceeded<text:s/>the<text:s/>target<text:s/>(</text:span><text:span text:style-name="T455_4">18<text:s/>events<text:s/>against<text:s/>the<text:s/>target<text:s/>of<text:s/>4)</text:span><text:span text:style-name="T455_5">,<text:s/>tracking<text:s/>of<text:s/>audience<text:s/>composition,<text:s/>FCDO<text:s/>participation<text:s/>and<text:s/>follow-up<text:s/>actions<text:s/>was<text:s/>inconsistent.</text:span><text:span text:style-name="T455_6"><text:s text:c="2"/></text:span><text:span text:style-name="T455_7"><text:s text:c="2"/></text:span></text:p>
      <text:p text:style-name="P456"><text:span text:style-name="T456_1">U</text:span><text:span text:style-name="T456_2">sing<text:s/>a<text:s/>mix<text:s/>of<text:s/>newsletters,<text:s/>blogs,<text:s/>events<text:s/>and<text:s/>social<text:s/>media<text:s/>helped<text:s/>the<text:s/>Hub<text:s/>exceed<text:s/>most<text:s/></text:span><text:span text:style-name="T456_3">out</text:span><text:span text:style-name="T456_4">reach<text:s/>targets.<text:s/></text:span><text:span text:style-name="T456_5"><text:s/></text:span><text:span text:style-name="T456_6">However,<text:s/>current<text:s/>monitoring<text:s/>does<text:s/>not<text:s/>clearly<text:s/>show<text:s/>which<text:s/>activities<text:s/>le</text:span><text:span text:style-name="T456_7">a</text:span><text:span text:style-name="T456_8">d<text:s/>to<text:s/>longer-term<text:s/>engagement<text:s/>or<text:s/>collaboration.</text:span></text:p>
      <text:h text:style-name="P457" text:outline-level="2"><text:span text:style-name="T457_1">Progress<text:s/>on<text:s/>recommendations<text:s/>from<text:s/>the<text:s/>previous<text:s/>AR<text:s/>(if<text:s/>completed),<text:s/>lessons<text:s/>learned<text:s/>this<text:s/>year<text:s/>and<text:s/>recommendations<text:s/>for<text:s/>the<text:s/>year<text:s/>ahead</text:span></text:h>
      <text:p text:style-name="P458"><text:bookmark-end text:name="_Toc236054846"/><text:span text:style-name="T458_1">Learning:<text:s/>Substantive,<text:s/>challenge-focused<text:s/>content<text:s/>outperforms<text:s/>trend-led<text:s/>communications.</text:span><text:span text:style-name="T458_2"><text:s/></text:span><text:span text:style-name="T458_3">T</text:span><text:span text:style-name="T458_4">he<text:s/>strongest<text:s/>engagement<text:s/></text:span><text:span text:style-name="T458_5">this<text:s/>year<text:s/></text:span><text:span text:style-name="T458_6">came<text:s/>from<text:s/>content<text:s/>focused<text:s/>on<text:s/></text:span><text:span text:style-name="T458_7">complex</text:span><text:span text:style-name="T458_8"><text:s/>development<text:s/>challenges<text:s/>rather<text:s/>than<text:s/>lighter<text:s/>or<text:s/>more<text:s/></text:span><text:span text:style-name="T458_9">in-vogue<text:s/></text:span><text:span text:style-name="T458_10">technology<text:s/></text:span><text:span text:style-name="T458_11">trends</text:span><text:span text:style-name="T458_12">,<text:s/></text:span><text:span text:style-name="T458_13">for<text:s/>example,</text:span><text:span text:style-name="T458_14"><text:s/>the<text:s/>connection<text:s/>between<text:s/>UK-developed<text:s/>technologies<text:s/>and<text:s/>global<text:s/>biodiversity<text:s/>conservation</text:span><text:span text:style-name="T458_15">,<text:s/>the<text:s/>Hub's</text:span><text:span text:style-name="T458_16"><text:s/></text:span><text:span text:style-name="T458_17">work<text:s/>on<text:s/></text:span><text:span text:style-name="T458_18">technology<text:s/>for<text:s/>access<text:s/>to<text:s/>justice<text:s/>in<text:s/></text:span><text:span text:style-name="T458_19">S</text:span><text:span text:style-name="T458_20">ub-</text:span><text:span text:style-name="T458_21">S</text:span><text:span text:style-name="T458_22">aharan<text:s/>Africa</text:span><text:span text:style-name="T458_23">,</text:span><text:span text:style-name="T458_24"><text:s/>and<text:s/></text:span><text:span text:style-name="T458_25">honest<text:s/>reflection<text:s/>on<text:s/>the<text:s/>role<text:s/>of</text:span><text:span text:style-name="T458_26"><text:s/>failure<text:s/></text:span><text:span text:style-name="T458_27">in<text:s/></text:span><text:span text:style-name="T458_28">innovation</text:span><text:span text:style-name="T458_29">.</text:span><text:span text:style-name="T458_30"><text:s text:c="2"/></text:span><text:span text:style-name="T458_31">These<text:s/>honest<text:s/>dialogues<text:s/></text:span><text:span text:style-name="T458_32">helped<text:s/>generate<text:s/></text:span><text:span text:style-name="T458_33">practical<text:s/>engagement<text:s/></text:span><text:span text:style-name="T458_34">from<text:s/>external<text:s/>organisations<text:s/>including<text:s/>DEFRA<text:s/>and<text:s/>the<text:s/>Amal<text:s/>Clooney<text:s/>Foundation.</text:span><text:span text:style-name="T458_35"><text:s/></text:span><text:span text:style-name="T458_36"><text:s/></text:span><text:span text:style-name="T458_37">Recommendation:</text:span><text:span text:style-name="T458_38"><text:s/></text:span><text:span text:style-name="T458_39">p</text:span><text:span text:style-name="T458_40">rioritise<text:s/>substantive,<text:s/>challenge-focused<text:s/>content<text:s/>and<text:s/>partnerships<text:s/>over<text:s/>trend-focused<text:s/>output,<text:s/>positioning<text:s/>the<text:s/>FT<text:s/>Hub<text:s/>as<text:s/>a<text:s/>thought<text:s/>leader<text:s/>on<text:s/>technology's<text:s/>role<text:s/>in<text:s/>the<text:s/>hardest<text:s/>development<text:s/>and<text:s/>policy<text:s/>challenges,<text:s/>and<text:s/>using<text:s/>this<text:s/>distinctive<text:s/>position<text:s/>to<text:s/>attract<text:s/>external<text:s/>partners<text:s/>and<text:s/>deepen<text:s/>engagement.</text:span></text:p>
      <text:p text:style-name="P459"><text:span text:style-name="T459_1">Learning:<text:s/>Human-centred<text:s/>narratives<text:s/>have<text:s/>untapped<text:s/>potential<text:s/>beyond<text:s/>one-off<text:s/>campaigns.</text:span><text:span text:style-name="T459_2"><text:s/></text:span><text:span text:style-name="T459_3">The<text:s/>International<text:s/>Women’s<text:s/>Day<text:s/>storytelling<text:s/>series<text:s/>generated<text:s/></text:span><text:span text:style-name="T459_4">sustained<text:s/></text:span><text:span text:style-name="T459_5">strong<text:s/>social<text:s/>media<text:s/>engagement,<text:s/>showing<text:s/>clear<text:s/>audience<text:s/>interest<text:s/>in<text:s/>human-centred<text:s/>content.<text:s/>This<text:s/>suggests<text:s/>that<text:s/>audiences<text:s/>respond<text:s/>particularly<text:s/>well<text:s/>to<text:s/>stories<text:s/>rooted<text:s/>in<text:s/>individual<text:s/>experience,<text:s/>making<text:s/>personal<text:s/>narratives<text:s/>an<text:s/>effective<text:s/>way<text:s/>to<text:s/>build<text:s/>interest<text:s/>and<text:s/>connection<text:s/>across<text:s/>the<text:s/>network.<text:s/></text:span><text:span text:style-name="T459_6">Recommendation:</text:span><text:span text:style-name="T459_7"><text:s/></text:span><text:span text:style-name="T459_8">e</text:span><text:span text:style-name="T459_9">stablish<text:s/>human-centred<text:s/>narratives<text:s/>(such<text:s/>as<text:s/>the<text:s/>IWD<text:s/>women's<text:s/>stories)<text:s/>as<text:s/>an<text:s/>ongoing<text:s/>programme<text:s/>rather<text:s/>than<text:s/>seasonal<text:s/>content,<text:s/>using<text:s/>it<text:s/>as<text:s/>a<text:s/>regular<text:s/>mechanism<text:s/>for<text:s/>network<text:s/>and<text:s/>alumni<text:s/>engagement<text:s/>and<text:s/>for<text:s/>deepening<text:s/>relationships<text:s/>with<text:s/>audiences<text:s/>inside<text:s/>and<text:s/>outside<text:s/>FCDO.</text:span></text:p>
      <text:p text:style-name="P460"><text:span text:style-name="T460_1">Learning:<text:s/>Experimental<text:s/>communications<text:s/>formats<text:s/>add<text:s/>value<text:s/>but<text:s/>vary<text:s/>in<text:s/>cost.</text:span><text:span text:style-name="T460_2"><text:s/>Testing<text:s/>new<text:s/>formats,<text:s/>particularly<text:s/>FT<text:s/>Hub<text:s/>"takeovers"<text:s/>during<text:s/>team<text:s/>travel,<text:s/>proved<text:s/>valuable<text:s/>in<text:s/>offering<text:s/>authentic<text:s/>glimpses<text:s/>of<text:s/>innovation<text:s/>on<text:s/>the<text:s/>ground.<text:s/>These<text:s/>ranged<text:s/>from<text:s/>light-touch<text:s/>posts<text:s/>to<text:s/>more<text:s/>involved<text:s/>weekly<text:s/>video<text:s/>sequences,<text:s/>helping<text:s/>the<text:s/>Hub<text:s/>understand<text:s/>the<text:s/>effort<text:s/>needed<text:s/>to<text:s/>sustain<text:s/>each<text:s/>format.<text:s/></text:span><text:span text:style-name="T460_3">Recommendation:</text:span><text:span text:style-name="T460_4"><text:s/></text:span><text:span text:style-name="T460_5">c</text:span><text:span text:style-name="T460_6">ontinue<text:s/>selectively<text:s/>testing<text:s/>experimental<text:s/>formats,<text:s/>matching<text:s/>the<text:s/>level<text:s/>of<text:s/>production<text:s/>effort<text:s/>to<text:s/>the<text:s/>engagement<text:s/>value<text:s/>each<text:s/>delivers.</text:span><text:span text:style-name="T460_7"><text:s/></text:span><text:span text:style-name="T460_8">Th</text:span><text:span text:style-name="T460_9">is<text:s/>year<text:s/>the</text:span><text:span text:style-name="T460_10"><text:s/></text:span><text:span text:style-name="T460_11">FT<text:s/></text:span><text:span text:style-name="T460_12">Hub<text:s/></text:span><text:span text:style-name="T460_13">should<text:s/>explore<text:s/>ways<text:s/>to<text:s/>better<text:s/></text:span><text:span text:style-name="T460_14">understand<text:s/>and<text:s/>track<text:s/>the<text:s/>anticipated<text:s/>value<text:s/>derived<text:s/>from<text:s/>event<text:s/>hosting<text:s/>and<text:s/>attendance<text:s/>as<text:s/>well<text:s/>as<text:s/>finding<text:s/>ways<text:s/>to<text:s/>measure<text:s/>the<text:s/>longer-term<text:s/>impact<text:s/>of<text:s/>difference<text:s/>outreach<text:s/>formats.</text:span></text:p>
      <text:p text:style-name="P461"><text:span text:style-name="T461_1">Learning:<text:s/>New-member<text:s/>outreach<text:s/>works<text:s/>but<text:s/>is<text:s/>ad<text:s/>hoc.</text:span><text:span text:style-name="T461_2"><text:s/>Outreach<text:s/>continues<text:s/>to<text:s/>attract<text:s/>new<text:s/>members<text:s/>effectively</text:span><text:span text:style-name="T461_3"><text:s/></text:span><text:span text:style-name="T461_4">but<text:s/>remains<text:s/>somewhat<text:s/>opportunistic.<text:s/></text:span><text:span text:style-name="T461_5">Recommendation:</text:span><text:span text:style-name="T461_6"><text:s/>Integrate<text:s/>new-member<text:s/>outreach<text:s/>more<text:s/>clearly<text:s/>into<text:s/>the<text:s/>FT<text:s/>Hub's<text:s/>broader<text:s/>engagement<text:s/>strategy<text:s/>to<text:s/>make<text:s/>recruitment<text:s/>and<text:s/>onboarding<text:s/>more<text:s/>systematic.</text:span></text:p>
      <text:p text:style-name="P462"/>
      <text:h text:style-name="P463" text:outline-level="1"><text:bookmark-start text:name="_Toc237356066"/><text:span text:style-name="T463_1">D.<text:s/>VALUE<text:s/>FOR<text:s/>MONEY</text:span><text:bookmark-end text:name="_Toc237356066"/></text:h>
      <text:h text:style-name="P464" text:outline-level="2"><text:bookmark-start text:name="_Toc236054848"/><text:span text:style-name="T464_1">Key<text:s/>Cost<text:s/>Drivers<text:s/>and<text:s/>Performance</text:span><text:bookmark-end text:name="_Toc236054848"/></text:h>
      <text:p text:style-name="P465"><text:span text:style-name="T465_1">The<text:s/>programme<text:s/>continues<text:s/>to<text:s/>represent<text:s/>good<text:s/>value<text:s/>for<text:s/>money</text:span><text:span text:style-name="T465_2">,<text:s/>assessed<text:s/>against<text:s/>FCDO’s<text:s/>four<text:s/>Es:<text:s/>economy,<text:s/>efficiency,<text:s/>effectiveness<text:s/>and<text:s/>equity.</text:span></text:p>
      <text:p text:style-name="P466"><text:span text:style-name="T466_1">Economy.</text:span><text:span text:style-name="T466_2"><text:s/></text:span><text:span text:style-name="T466_3">This<text:s/>reporting<text:s/>period<text:s/>covered<text:s/>the<text:s/>transition<text:s/>from<text:s/></text:span><text:span text:style-name="T466_4">the<text:s/>predecessor<text:s/>Ideas<text:s/>to<text:s/>Impact</text:span><text:span text:style-name="T466_5"><text:s/></text:span><text:span text:style-name="T466_6">(I2I)<text:s/>programme<text:s/></text:span><text:span text:style-name="T466_7">to<text:s/></text:span><text:span text:style-name="T466_8">this<text:s/>Frontier<text:s/>Technologies<text:s/>programme</text:span><text:span text:style-name="T466_9">,<text:s/>including<text:s/>programme<text:s/>inception.<text:s/></text:span><text:span text:style-name="T466_10"><text:s/></text:span><text:span text:style-name="T466_11">Value<text:s/>for<text:s/>money<text:s/>was<text:s/>supported<text:s/>by<text:s/>retaining<text:s/>the<text:s/>existing<text:s/>consortium,<text:s/>delivery<text:s/>systems<text:s/>and<text:s/>key<text:s/>stakeholder<text:s/>relationships<text:s/>from<text:s/></text:span><text:span text:style-name="T466_12">I2I</text:span><text:span text:style-name="T466_13">.<text:s/>This<text:s/>preserved<text:s/>institutional<text:s/>knowledge<text:s/>and<text:s/>technical<text:s/>capability,<text:s/>avoided<text:s/>significant<text:s/>mobilisation<text:s/>costs,<text:s/>reduced<text:s/>transition<text:s/>risk,<text:s/>and<text:s/>enabled<text:s/>the<text:s/>programme<text:s/>to<text:s/>move<text:s/>quickly<text:s/>into<text:s/>delivery.</text:span><text:span text:style-name="T466_14"><text:s text:c="2"/></text:span><text:span text:style-name="T466_15">Staff<text:s/>fee<text:s/>rates<text:s/>were<text:s/></text:span><text:span text:style-name="T466_16">also<text:s/></text:span><text:span text:style-name="T466_17">reviewed<text:s/>against<text:s/>the<text:s/>previous<text:s/>phase,<text:s/>with<text:s/>around<text:s/>60%<text:s/>unchanged</text:span><text:span text:style-name="T466_18">,<text:s/>i.e.<text:s/>not<text:s/>rising<text:s/>with<text:s/>inflation</text:span><text:span text:style-name="T466_19">.<text:s/></text:span><text:span text:style-name="T466_20"><text:s/></text:span><text:span text:style-name="T466_21">Where<text:s/>rates<text:s/>increased,<text:s/>this<text:s/></text:span><text:span text:style-name="T466_22">typically<text:s/></text:span><text:span text:style-name="T466_23">reflected<text:s/></text:span><text:span text:style-name="T466_24">role<text:s/>progression<text:s/>or<text:s/>additional<text:s/>responsibilities</text:span><text:span text:style-name="T466_25">,<text:s/></text:span><text:span text:style-name="T466_26">that<text:s/>reduced<text:s/>the<text:s/>need<text:s/>for<text:s/>separate<text:s/>senior<text:s/>inputs<text:s/>and<text:s/>supported<text:s/>stronger<text:s/>delivery,<text:s/>technical<text:s/>oversight<text:s/>and<text:s/>relationship<text:s/>management.<text:s/></text:span><text:span text:style-name="T466_27"><text:s/></text:span><text:span text:style-name="T466_28">The<text:s/>programme<text:s/>also<text:s/>established<text:s/>a</text:span><text:span text:style-name="T466_29"><text:s/>dedicated<text:s/>Contracts<text:s/>Management<text:s/>Unit<text:s/>(CMU)<text:s/>to<text:s/>centralise<text:s/>grant<text:s/>and<text:s/>contract<text:s/>management,<text:s/>reducing<text:s/>reliance<text:s/>on<text:s/>higher-cost<text:s/>technical<text:s/>staff<text:s/></text:span><text:span text:style-name="T466_30">for<text:s/>administrative<text:s/>processes<text:s/></text:span><text:span text:style-name="T466_31">and<text:s/>improving<text:s/>consistency<text:s/>of<text:s/>oversight.</text:span></text:p>
      <text:p text:style-name="P467"><text:span text:style-name="T467_1">Efficiency.</text:span><text:span text:style-name="T467_2"><text:s/>The<text:s/>programme<text:s/>strengthened<text:s/>operational<text:s/>efficiency<text:s/></text:span><text:span text:style-name="T467_3">through<text:s/></text:span><text:span text:style-name="T467_4">more<text:s/>structured<text:s/></text:span><text:span text:style-name="T467_5">portfolio<text:s/>management<text:s/>and<text:s/>financial<text:s/>oversight.<text:s/>FT<text:s/>introduced<text:s/>a<text:s/>stage-gated<text:s/>investment<text:s/>approach<text:s/>through<text:s/>an<text:s/>Investment<text:s/>Committee,<text:s/>allowing<text:s/></text:span><text:span text:style-name="T467_6">pilot<text:s/>performance<text:s/>to<text:s/>be<text:s/>reviewed<text:s/>and<text:s/>support<text:s/>to<text:s/>be<text:s/>adapted<text:s/></text:span><text:span text:style-name="T467_7">where<text:s/>this<text:s/>offered<text:s/>better<text:s/>value.<text:s/>In<text:s/>the<text:s/>first<text:s/>review<text:s/>cycle,<text:s/>14<text:s/>pilots<text:s/>were<text:s/>reviewed,<text:s/>with<text:s/>one<text:s/>exited<text:s/>and<text:s/>three<text:s/>moved<text:s/>to<text:s/>more<text:s/>targeted<text:s/>support<text:s/>arrangements<text:s/>combining<text:s/>reduced<text:s/>grant<text:s/>funding<text:s/>with<text:s/>technical<text:s/>assistance.<text:s/>This<text:s/>strengthened<text:s/>discipline<text:s/>in<text:s/>resource<text:s/>allocation<text:s/>and<text:s/>helped<text:s/>focus<text:s/>funding<text:s/>on<text:s/>areas<text:s/>with<text:s/>stronger<text:s/>evidence<text:s/>of<text:s/>potential.</text:span><text:span text:style-name="T467_8"><text:s text:c="2"/></text:span><text:span text:style-name="T467_9">Operational<text:s/>systems<text:s/>were<text:s/>also<text:s/>streamlined.<text:s/>The<text:s/>programme<text:s/>introduced<text:s/>the<text:s/>Mitra<text:s/>grant<text:s/>management<text:s/>platform<text:s/>to<text:s/>improve<text:s/>tracking<text:s/>of<text:s/>grants,<text:s/>milestones<text:s/>and<text:s/>expenditure<text:s/>across<text:s/>the<text:s/>portfolio,<text:s/>alongside<text:s/>a<text:s/>single<text:s/>consolidated<text:s/>budget<text:s/>file<text:s/>to<text:s/>strengthen<text:s/>financial<text:s/>visibility<text:s/>and<text:s/>forecasting.<text:s/></text:span><text:span text:style-name="T467_10">These<text:s/>changes<text:s/></text:span><text:span text:style-name="T467_11">reduced<text:s/>duplication<text:s/>across<text:s/>teams<text:s/>and<text:s/>improved<text:s/>programme-wide<text:s/>financial<text:s/></text:span><text:span text:style-name="T467_12">management</text:span><text:span text:style-name="T467_13">.</text:span><text:span text:style-name="T467_14"><text:s/></text:span><text:span text:style-name="T467_15"><text:s/>The<text:s/>I2I<text:s/>programme<text:s/>closed<text:s/>FY2025/26<text:s/>with<text:s/>an<text:s/>overall<text:s/>variance<text:s/>of<text:s/>1%<text:s/>against<text:s/>budget</text:span></text:p>
      <text:p text:style-name="P468"><text:span text:style-name="T468_1">Effectiveness.</text:span><text:span text:style-name="T468_2"><text:s/></text:span><text:span text:style-name="T468_3">Early<text:s/>evidence<text:s/>suggests<text:s/>the<text:s/>programme<text:s/>is<text:s/>also<text:s/>delivering<text:s/>effectively</text:span><text:span text:style-name="T468_4"><text:s/>against<text:s/>its<text:s/>model</text:span><text:span text:style-name="T468_5">.<text:s/>During<text:s/>the<text:s/>reporting<text:s/>period,<text:s/></text:span><text:span text:style-name="T468_6">a</text:span><text:span text:style-name="T468_7"><text:s/>number</text:span><text:span text:style-name="T468_8"><text:s/>of</text:span><text:span text:style-name="T468_9"><text:s/></text:span><text:span text:style-name="T468_10">FT-supported<text:s/></text:span><text:span text:style-name="T468_11">innovations<text:s/></text:span><text:span text:style-name="T468_12">have<text:s/>already<text:s/></text:span><text:span text:style-name="T468_13">reached<text:s/>scale<text:s/>or<text:s/>formal<text:s/>institutional<text:s/>adoption.<text:s/>There<text:s/>are<text:s/>also<text:s/>early<text:s/>signs<text:s/>of<text:s/>increased<text:s/>uptake<text:s/>of<text:s/>frontier<text:s/>technologies<text:s/>within<text:s/>partner<text:s/>institutions<text:s/>and<text:s/>FCDO<text:s/>teams,<text:s/>including<text:s/>reported<text:s/>improvements<text:s/>in<text:s/>staff<text:s/>understanding<text:s/>of<text:s/>AI<text:s/>and<text:s/>frontier<text:s/>technology<text:s/>applications<text:s/>through<text:s/>FT-supported<text:s/>workshops<text:s/>and<text:s/>engagement<text:s/>activities.<text:s/>However,<text:s/>as<text:s/>an<text:s/>innovation<text:s/>programme,<text:s/>many<text:s/>longer-term<text:s/>benefits<text:s/>will<text:s/>only<text:s/>become<text:s/>clear<text:s/>over<text:s/>time.</text:span></text:p>
      <text:p text:style-name="P469"><text:span text:style-name="T469_1">Equity.<text:s/></text:span><text:span text:style-name="T469_2">The<text:s/>programme<text:s/>made<text:s/></text:span><text:span text:style-name="T469_3">strong</text:span><text:span text:style-name="T469_4"><text:s/>early<text:s/>progress<text:s/>on<text:s/>equity<text:s/>during<text:s/>the<text:s/>period,<text:s/>moving<text:s/>from<text:s/>limited<text:s/>systematic<text:s/>practice<text:s/>towards<text:s/>a<text:s/>clearer<text:s/>approach<text:s/>for<text:s/>new<text:s/>pilots<text:s/>and<text:s/>stronger<text:s/>internal<text:s/>accountability.<text:s/>A<text:s/>GEDSI<text:s/>framework<text:s/>was<text:s/>introduced<text:s/>for<text:s/>Call<text:s/>10<text:s/>to<text:s/>help<text:s/>identify<text:s/>gender,<text:s/>disability<text:s/>and<text:s/>wider<text:s/>inclusion<text:s/>risks<text:s/>and<text:s/>opportunities,<text:s/>and<text:s/>early<text:s/>evidence<text:s/>suggests<text:s/>it<text:s/>is<text:s/>being<text:s/>used<text:s/>by<text:s/>most<text:s/>new<text:s/>pilots,<text:s/>including<text:s/>7<text:s/>of<text:s/>8<text:s/>Call<text:s/>10<text:s/>pilots,<text:s/>to<text:s/>inform<text:s/>design<text:s/>and<text:s/>delivery.<text:s/>Accountability<text:s/>has<text:s/>also<text:s/>strengthened<text:s/>through<text:s/>a<text:s/>focal<text:s/>point<text:s/>and<text:s/>quarterly<text:s/>check-ins,<text:s/>alongside<text:s/>emerging<text:s/>equity<text:s/>approaches<text:s/>across<text:s/></text:span><text:span text:style-name="T469_5">the<text:s/>three<text:s/>pillars<text:s/>of<text:s/></text:span><text:span text:style-name="T469_6">exploration,<text:s/>experimentation<text:s/>and<text:s/>adoption.<text:s/>This<text:s/>has<text:s/>supported<text:s/>practical<text:s/>adjustments<text:s/>in<text:s/>areas<text:s/>such<text:s/>as<text:s/>user<text:s/>engagement,<text:s/>accessibility<text:s/>and<text:s/>mitigation<text:s/>of<text:s/>unintended<text:s/>exclusion.<text:s/>The<text:s/>programme<text:s/>has<text:s/>also<text:s/>begun<text:s/>to<text:s/>extend<text:s/>this<text:s/>work<text:s/>into<text:s/>broader<text:s/>responsible<text:s/>and<text:s/>inclusive<text:s/>technology<text:s/>issues,<text:s/>recognising<text:s/>the<text:s/></text:span><text:span text:style-name="T469_7">particular<text:s/>risks</text:span><text:span text:style-name="T469_8"><text:s/>of<text:s/>AI-enabled<text:s/>pilots<text:s/>working<text:s/>with<text:s/>marginalised<text:s/>groups.<text:s/>Progress<text:s/>is<text:s/>still<text:s/>at<text:s/>an<text:s/>early<text:s/>stage:<text:s/>rollout<text:s/>across<text:s/>the<text:s/>wider<text:s/>portfolio<text:s/>remains<text:s/>incomplete<text:s/>and<text:s/>evidence<text:s/>of<text:s/>results<text:s/>is<text:s/>mainly<text:s/>at<text:s/>the<text:s/>level<text:s/>of<text:s/>improved<text:s/>pilot<text:s/>design<text:s/>rather<text:s/>than<text:s/>demonstrated<text:s/>outcomes<text:s/>for<text:s/>end<text:s/>users.<text:s/>Even<text:s/>so,<text:s/>this<text:s/>represents<text:s/>reasonable<text:s/>value<text:s/>for<text:s/>money<text:s/>to<text:s/>date,<text:s/>as<text:s/>relatively<text:s/>light-touch<text:s/>tools<text:s/>and<text:s/>support<text:s/>are<text:s/>helping<text:s/>teams<text:s/>identify<text:s/>risks<text:s/>earlier,<text:s/>improve<text:s/>the<text:s/>quality<text:s/>and<text:s/>inclusiveness<text:s/>of<text:s/>experimentation,<text:s/>and<text:s/>reduce<text:s/>the<text:s/>likelihood<text:s/>of<text:s/>backing<text:s/>pilots<text:s/>that<text:s/>are<text:s/>poorly<text:s/>designed<text:s/>for<text:s/>the<text:s/>contexts<text:s/>and<text:s/>users<text:s/>they<text:s/>aim<text:s/>to<text:s/>serve.</text:span></text:p>
      <text:p text:style-name="P470"><text:span text:style-name="T470_1">Overall,<text:s/>FT<text:s/>has<text:s/>used<text:s/>the<text:s/>transition<text:s/>year<text:s/>to<text:s/>preserve<text:s/>delivery<text:s/>continuity<text:s/>while<text:s/>improving<text:s/>governance,<text:s/>financial<text:s/>oversight<text:s/>and<text:s/>investment<text:s/>discipline.<text:s/>The<text:s/>principal<text:s/>VfM<text:s/>risk<text:s/>remains<text:s/>that<text:s/>too<text:s/>many<text:s/>resources<text:s/>are<text:s/>allocated<text:s/>to<text:s/>early-stage<text:s/>innovations<text:s/>that<text:s/>will<text:s/>not<text:s/>progress<text:s/>to<text:s/>scale.<text:s/>The<text:s/>programme<text:s/>mitigates<text:s/>this<text:s/>through<text:s/>adaptive<text:s/>portfolio<text:s/>management,<text:s/>stage-gated<text:s/>investment<text:s/>decisions<text:s/>and<text:s/>continuous<text:s/>learning.</text:span></text:p>
      <text:h text:style-name="P471" text:outline-level="2"><text:bookmark-start text:name="_Toc236054850"/><text:span text:style-name="T471_1">VfM<text:s/>Performance<text:s/>Compared<text:s/>to<text:s/>the<text:s/>Original<text:s/>Business<text:s/>Case</text:span><text:bookmark-end text:name="_Toc236054850"/></text:h>
      <text:p text:style-name="P472"><text:span text:style-name="T472_1">Early<text:s/>implementation<text:s/>indicates<text:s/>that<text:s/>the<text:s/>programme<text:s/>is<text:s/>delivering<text:s/>in<text:s/>line<text:s/>with<text:s/>the<text:s/>Value<text:s/>for<text:s/>Money<text:s/>approach<text:s/>set<text:s/>out<text:s/>in<text:s/>the<text:s/>original<text:s/>proposal.<text:s/>The<text:s/>programme<text:s/>has<text:s/>successfully<text:s/>built<text:s/>on<text:s/>the<text:s/>delivery<text:s/>model<text:s/>established<text:s/>under<text:s/></text:span><text:span text:style-name="T472_2">I2I<text:s/></text:span><text:span text:style-name="T472_3">while<text:s/>strengthening<text:s/>governance,<text:s/>adaptive<text:s/></text:span><text:span text:style-name="T472_4">portfolio<text:s/>management<text:s/>and<text:s/>operational<text:s/>systems.<text:s/>Planned<text:s/>mechanisms<text:s/>to<text:s/>improve<text:s/></text:span><text:span text:style-name="T472_5">value,<text:s/></text:span><text:span text:style-name="T472_6">including<text:s/>stage-gated<text:s/>investment<text:s/>decisions,<text:s/>portfolio-based<text:s/>delivery,<text:s/>strengthened<text:s/>contract<text:s/>and<text:s/>grant<text:s/>management,<text:s/>and<text:s/>enhanced<text:s/>financial<text:s/>oversight</text:span><text:span text:style-name="T472_7"><text:s/>–<text:s/></text:span><text:span text:style-name="T472_8">have<text:s/>all<text:s/>been<text:s/>implemented<text:s/>during<text:s/>the<text:s/>inception<text:s/>period.</text:span><text:span text:style-name="T472_9"><text:s/></text:span><text:span text:style-name="T472_10">Early<text:s/>evidence<text:s/>also<text:s/>demonstrates<text:s/>the<text:s/>expected<text:s/>benefits<text:s/>of<text:s/>these<text:s/>approaches,<text:s/>including<text:s/>more<text:s/>targeted<text:s/>investment<text:s/>decisions,<text:s/>improved<text:s/>operational<text:s/>efficiency,<text:s/>strengthened<text:s/>organisational<text:s/>capability<text:s/>within<text:s/>FCDO,<text:s/>and<text:s/>emerging<text:s/>evidence<text:s/>of<text:s/>innovation<text:s/>adoption<text:s/>and<text:s/>follow-on<text:s/>in</text:span><text:span text:style-name="T472_11">vestment.<text:s/>As<text:s/>the<text:s/>portfolio<text:s/>matures,<text:s/>these<text:s/>mechanisms<text:s/>are<text:s/>expected<text:s/>to<text:s/>generate<text:s/>increasing<text:s/>value<text:s/>through<text:s/>stronger<text:s/>evidence,<text:s/>scaling<text:s/>and<text:s/>wider<text:s/>uptake<text:s/>of<text:s/>successful<text:s/>innovations.</text:span></text:p>
      <text:h text:style-name="P473" text:outline-level="2"><text:bookmark-start text:name="_Toc236054851"/><text:span text:style-name="T473_1">Assessment<text:s/>of<text:s/>Whether<text:s/>the<text:s/>Programme<text:s/>Continues<text:s/>to<text:s/>Represent<text:s/>Value<text:s/>for<text:s/>Money</text:span><text:bookmark-end text:name="_Toc236054851"/></text:h>
      <text:p text:style-name="P474"><text:span text:style-name="T474_1">The<text:s/>programme<text:s/>continues<text:s/>to<text:s/>represent<text:s/>good<text:s/>Value<text:s/>for<text:s/>Money.<text:s/>As<text:s/>an<text:s/>early-stage<text:s/>innovation<text:s/>programme,<text:s/>many<text:s/>of<text:s/>the<text:s/>programme's<text:s/>longer-term<text:s/>benefits<text:s/>cannot<text:s/>yet<text:s/>be<text:s/>fully<text:s/>quantified,<text:s/>with<text:s/>value<text:s/>expected<text:s/>to<text:s/>increase<text:s/>as<text:s/>innovations<text:s/>mature,<text:s/>secure<text:s/>follow-on<text:s/>investment<text:s/>and<text:s/>achieve<text:s/>wider<text:s/>adoption.</text:span></text:p>
      <text:h text:style-name="P475" text:outline-level="1"><text:bookmark-start text:name="_Toc237356067"/><text:span text:style-name="T475_1">E.<text:s/>RISK</text:span><text:bookmark-end text:name="_Toc237356067"/></text:h>
      <text:h text:style-name="P476" text:outline-level="2"><text:bookmark-start text:name="_Toc236054853"/><text:span text:style-name="T476_1">Overview<text:s/>of<text:s/>Risk<text:s/>Management</text:span><text:bookmark-end text:name="_Toc236054853"/></text:h>
      <text:p text:style-name="P477"><text:span text:style-name="T477_1">The<text:s/>overall<text:s/>risk<text:s/>rating<text:s/>is<text:s/></text:span><text:span text:style-name="T477_2">moderate</text:span><text:span text:style-name="T477_3">.</text:span></text:p>
      <text:p text:style-name="P478"><text:span text:style-name="T478_1">This<text:s/>remains<text:s/>consistent<text:s/>with<text:s/>the<text:s/>programme’s<text:s/>innovation<text:s/>focus<text:s/>and<text:s/>the<text:s/>operating<text:s/>environments<text:s/>of<text:s/>some<text:s/>pilots.<text:s/>Most<text:s/>current<text:s/>risks<text:s/>are<text:s/>assessed<text:s/>as<text:s/>minor<text:s/>or<text:s/>moderate,<text:s/>with<text:s/>no<text:s/>risks<text:s/>currently<text:s/>outside<text:s/>agreed<text:s/></text:span><text:span text:style-name="T478_2">risk<text:s/></text:span><text:span text:style-name="T478_3">appetite.</text:span></text:p>
      <text:p text:style-name="P479"><text:span text:style-name="T479_1">The<text:s/>most<text:s/>material<text:s/>risks<text:s/>during<text:s/>the<text:s/>reporting<text:s/>period<text:s/>related<text:s/>to<text:s/>safeguarding<text:s/>and<text:s/>travel<text:s/>security<text:s/>in<text:s/>higher-risk<text:s/>contexts,<text:s/>fiduciary<text:s/>risk<text:s/>relating<text:s/>to<text:s/>downstream<text:s/>partners,<text:s/>and<text:s/>reputational<text:s/>risk<text:s/>linked<text:s/>to<text:s/>programme<text:s/>activities.<text:s/>Several<text:s/>safeguarding<text:s/>and<text:s/>security<text:s/>risks<text:s/>relate<text:s/>to<text:s/>pilot<text:s/>delivery<text:s/>in<text:s/>locations<text:s/>with<text:s/>elevated<text:s/>operating<text:s/>risks,<text:s/>including<text:s/>parts<text:s/>of<text:s/>Mexico.<text:s/>These<text:s/>risks<text:s/>are<text:s/>being<text:s/>managed<text:s/>through<text:s/>enhanced<text:s/>travel<text:s/>approvals,<text:s/>limiting<text:s/>activity<text:s/>in<text:s/>higher-risk<text:s/>locations,<text:s/>use<text:s/>of<text:s/>trusted<text:s/>local<text:s/>partners,<text:s/>and<text:s/>adherence<text:s/>to<text:s/>FCDO<text:s/>travel<text:s/>guidance<text:s/>and<text:s/>safeguarding<text:s/>requirements.</text:span></text:p>
      <text:p text:style-name="P480"><text:span text:style-name="T480_1">Fiduciary<text:s/>risk<text:s/>remains<text:s/>inherent<text:s/>in<text:s/>working<text:s/>with<text:s/>a<text:s/>diverse<text:s/>range<text:s/>of<text:s/>downstream<text:s/>partners,<text:s/>including<text:s/>early-stage<text:s/>organisations<text:s/>with<text:s/>limited<text:s/>previous<text:s/>experience<text:s/>of<text:s/>FCDO<text:s/>funding.<text:s/>The<text:s/>programme<text:s/>strengthened<text:s/>controls<text:s/>during<text:s/>the<text:s/>reporting<text:s/>period<text:s/>through<text:s/>proportionate<text:s/>due<text:s/>diligence,<text:s/>milestone-based<text:s/>payments,<text:s/>standardised<text:s/>contracting<text:s/>processes<text:s/>and<text:s/>regular<text:s/>financial<text:s/>monitoring.<text:s/>The<text:s/>creation<text:s/>of<text:s/>the<text:s/>Contracts<text:s/>Management<text:s/>Unit<text:s/>has<text:s/>also<text:s/>improved<text:s/>consistency<text:s/>of<text:s/>grant<text:s/>and<text:s/>contract<text:s/>oversight<text:s/>across<text:s/>the<text:s/>portfolio.</text:span></text:p>
      <text:p text:style-name="P481"><text:span text:style-name="T481_1">A<text:s/>reputational<text:s/>risk<text:s/>linked<text:s/>to<text:s/>adverse<text:s/>media<text:s/>coverage<text:s/>during<text:s/>the<text:s/>reporting<text:s/>period<text:s/>was<text:s/>identified.<text:s/></text:span><text:span text:style-name="T481_2">The<text:s/>situation<text:s/>was<text:s/>kept<text:s/>under<text:s/>review<text:s/></text:span><text:span text:style-name="T481_3">by<text:s/>the<text:s/>FT<text:s/>Hub<text:s/>and<text:s/></text:span><text:span text:style-name="T481_4">FCDO</text:span><text:span text:style-name="T481_5"><text:s/>comms<text:s/>team</text:span><text:span text:style-name="T481_6">,<text:s/>with<text:s/>continued<text:s/>communication<text:s/>to<text:s/>ensure<text:s/>visibility<text:s/>of<text:s/>any<text:s/>emerging<text:s/>issues.<text:s/>No<text:s/>further<text:s/>negative<text:s/>coverage<text:s/>materialised,<text:s/>and<text:s/>the<text:s/>risk<text:s/></text:span><text:span text:style-name="T481_7">rating<text:s/>was<text:s/>subsequently<text:s/>reduced.</text:span></text:p>
      <text:p text:style-name="P482"><text:span text:style-name="T482_1">The<text:s/>programme<text:s/>also<text:s/>refreshed<text:s/>its<text:s/>wider<text:s/>risk<text:s/>management<text:s/>arrangements<text:s/>during<text:s/>mobilisation.<text:s/>This<text:s/>included<text:s/>introduction<text:s/>of<text:s/>a<text:s/>new<text:s/>FT3<text:s/>risk<text:s/>register,<text:s/>updated<text:s/>risk<text:s/>processes<text:s/>and<text:s/>clearer<text:s/>escalation<text:s/>arrangements<text:s/>across<text:s/>the<text:s/>portfolio.<text:s/>Training<text:s/>and<text:s/>guidance<text:s/>for<text:s/>delivery<text:s/>staff<text:s/>improved<text:s/>consistency<text:s/>in<text:s/>identifying<text:s/>and<text:s/>managing<text:s/>emerging<text:s/>risks.</text:span></text:p>
      <text:p text:style-name="P483"><text:span text:style-name="T483_1">Overall,<text:s/>there<text:s/>is<text:s/>no<text:s/>evidence<text:s/>of<text:s/>a<text:s/>significant<text:s/>deterioration<text:s/>in<text:s/>the<text:s/>programme’s<text:s/>risk<text:s/>profile<text:s/>during<text:s/>the<text:s/>period.<text:s/>The<text:s/>main<text:s/>challenge<text:s/>remains<text:s/>managing<text:s/>the<text:s/>uncertainty<text:s/>inherent<text:s/>in<text:s/>innovation<text:s/>programming<text:s/>while<text:s/>maintaining<text:s/>appropriate<text:s/>controls<text:s/>and<text:s/>oversight.</text:span></text:p>
      <text:h text:style-name="P484" text:outline-level="1"><text:bookmark-start text:name="_Toc237356068"/><text:span text:style-name="T484_1">F.<text:s/>PROGRAMME<text:s/>MANAGEMENT:<text:s/>DELIVERY,<text:s/>COMMERCIAL<text:s/>&amp;<text:s/>FINANCIAL<text:s/>PERFORMANCE</text:span><text:bookmark-end text:name="_Toc237356068"/></text:h>
      <text:h text:style-name="P485" text:outline-level="2"><text:bookmark-start text:name="_Toc236054857"/><text:span text:style-name="T485_1">Performance<text:s/>of<text:s/>Partners<text:s/>and<text:s/>FCDO</text:span><text:bookmark-end text:name="_Toc236054857"/></text:h>
      <text:p text:style-name="P486"><text:span text:style-name="T486_1">Programme<text:s/>management<text:s/>remained<text:s/>strong<text:s/>during<text:s/>the<text:s/>reporting<text:s/>period,<text:s/>with<text:s/>regular<text:s/>engagement<text:s/>between<text:s/>FCDO<text:s/>and<text:s/>the<text:s/>Frontier<text:s/>Tech<text:s/>Hub<text:s/>and<text:s/>strengthened<text:s/>governance<text:s/>arrangements<text:s/>introduced<text:s/>under<text:s/></text:span><text:span text:style-name="T486_2">the<text:s/>new<text:s/>Frontier<text:s/>Technology<text:s/>programme</text:span><text:span text:style-name="T486_3">.</text:span></text:p>
      <text:p text:style-name="P487"><text:span text:style-name="T487_1">Responding<text:s/>to<text:s/>recommendations<text:s/>from<text:s/>the<text:s/></text:span><text:span text:style-name="T487_2">last<text:s/></text:span><text:span text:style-name="T487_3">Annual<text:s/>Review</text:span><text:span text:style-name="T487_4"><text:s/>form<text:s/>the<text:s/>predecessor<text:s/>programme</text:span><text:span text:style-name="T487_5">,<text:s/>FT<text:s/>introduced<text:s/>a<text:s/>revised<text:s/>governance<text:s/>structure,<text:s/>including<text:s/>a<text:s/>Programme<text:s/>Board,<text:s/>Investment<text:s/>Committee<text:s/>and<text:s/>strengthened<text:s/>senior<text:s/>leadership<text:s/>arrangements.<text:s/>This<text:s/>has<text:s/>improved<text:s/>strategic<text:s/>oversight,<text:s/>accountability<text:s/>and<text:s/>investment<text:s/>decision-making.</text:span></text:p>
      <text:p text:style-name="P488"><text:span text:style-name="T488_1">A<text:s/>formal<text:s/>Senior<text:s/>Leadership<text:s/>Team<text:s/>was<text:s/>established<text:s/>during<text:s/>mobilisation,<text:s/>bringing<text:s/>together<text:s/>programme<text:s/>management,<text:s/>operations,<text:s/>MEL<text:s/>and<text:s/>Pillar<text:s/>leads<text:s/>to<text:s/>oversee<text:s/>programme<text:s/>set-up,<text:s/>manage<text:s/>operational<text:s/>risks<text:s/>and<text:s/>coordinate<text:s/>delivery<text:s/>across<text:s/>workstreams.<text:s/>During<text:s/>inception,<text:s/>the<text:s/>group<text:s/>met<text:s/>weekly<text:s/>before<text:s/>moving<text:s/>to<text:s/>a<text:s/>regular<text:s/>fortnightly<text:s/>cycle<text:s/>once<text:s/>systems<text:s/>and<text:s/>delivery<text:s/>arrangements<text:s/>had<text:s/>stabilised.</text:span></text:p>
      <text:p text:style-name="P489"><text:span text:style-name="T489_1">Commercial<text:s/>and<text:s/>financial<text:s/>management<text:s/>were<text:s/>also<text:s/>strengthened<text:s/>during<text:s/>the<text:s/>inception<text:s/>period.<text:s/>A<text:s/>dedicated<text:s/>Contracts<text:s/>Management<text:s/>Unit<text:s/>was<text:s/>established<text:s/>to<text:s/>manage<text:s/>grants,<text:s/>contracts<text:s/>and<text:s/>technical<text:s/>assistance<text:s/>more<text:s/>consistently,<text:s/>reducing<text:s/>the<text:s/>administrative<text:s/>burden<text:s/>on<text:s/>technical<text:s/>staff<text:s/>and<text:s/>strengthening<text:s/>due<text:s/>diligence<text:s/>and<text:s/>contract<text:s/>oversight.<text:s/>The<text:s/>programme<text:s/>also<text:s/>introduced<text:s/>the<text:s/>Mitra<text:s/>grant<text:s/>management<text:s/>platform<text:s/>to<text:s/>improve<text:s/>tracking<text:s/>of<text:s/>grants,<text:s/>milestones<text:s/>and<text:s/>expenditure<text:s/>across<text:s/>the<text:s/>portfolio.</text:span></text:p>
      <text:p text:style-name="P490"><text:span text:style-name="T490_1">Financial<text:s/>oversight<text:s/>improved<text:s/>through<text:s/>a<text:s/>consolidated<text:s/>programme<text:s/>budget<text:s/>and<text:s/>a<text:s/>more<text:s/>structured<text:s/>two-stage<text:s/>monthly<text:s/>forecasting<text:s/>and<text:s/>review<text:s/>process<text:s/>involving<text:s/>both<text:s/>retrospective<text:s/>spend<text:s/>review<text:s/>and<text:s/>forward<text:s/>planning<text:s/>with<text:s/>Pillar<text:s/>leads.<text:s/>These<text:s/>changes<text:s/>improved<text:s/>financial<text:s/>visibility<text:s/>and<text:s/>forecasting<text:s/>consistency<text:s/>during<text:s/>the<text:s/>transition<text:s/>from<text:s/>mobilisation<text:s/>into<text:s/>delivery.<text:s/>The<text:s/>FT2<text:s/>/I2I<text:s/>programme<text:s/>closed<text:s/>FY2025/26<text:s/>with<text:s/>a<text:s/>variance<text:s/>of<text:s/>[insert<text:s/>confirmed<text:s/>figure]<text:s/>against<text:s/>budget.<text:s/></text:span></text:p>
      <text:p text:style-name="P491"><text:span text:style-name="T491_1">Risk<text:s/>and<text:s/>operational<text:s/>management<text:s/>systems<text:s/>were<text:s/>also<text:s/>refreshed<text:s/>during<text:s/>mobilisation,<text:s/>including<text:s/>updates<text:s/>to<text:s/>core<text:s/>programme<text:s/>documentation,<text:s/>introduction<text:s/>of<text:s/>a<text:s/>new<text:s/>FT3<text:s/>risk<text:s/>register<text:s/>and<text:s/>strengthened<text:s/>portfolio<text:s/>risk<text:s/>escalation<text:s/>processes.<text:s/>Risk<text:s/>management<text:s/>guidance<text:s/>and<text:s/>refresher<text:s/>sessions<text:s/>for<text:s/>delivery<text:s/>staff<text:s/>improved<text:s/>consistency<text:s/>in<text:s/>identifying<text:s/>and<text:s/>managing<text:s/>pilot-level<text:s/>risks<text:s/>across<text:s/>the<text:s/>programme.</text:span></text:p>
      <text:p text:style-name="P492"><text:span text:style-name="T492_1">Some<text:s/>resourcing<text:s/>pressures<text:s/>were<text:s/>experienced<text:s/>during<text:s/>programme<text:s/>set-up,<text:s/>particularly<text:s/>in<text:s/>operations,<text:s/>MEL<text:s/>and<text:s/>Pillar<text:s/>3,<text:s/>reflecting<text:s/>recruitment<text:s/>and<text:s/>increasing<text:s/>demand<text:s/>in<text:s/>AI-related<text:s/>activities.<text:s/>Capacity<text:s/>had<text:s/>stabilised<text:s/>by<text:s/>the<text:s/>end<text:s/>of<text:s/>the<text:s/>reporting<text:s/>period.</text:span></text:p>
      <text:p text:style-name="P493"><text:span text:style-name="T493_1">Overall,<text:s/>the<text:s/>programme<text:s/>has<text:s/>used<text:s/>the<text:s/>inception<text:s/>period<text:s/>to<text:s/>strengthen<text:s/>management<text:s/>systems<text:s/>while<text:s/>maintaining<text:s/>delivery<text:s/>continuity.</text:span></text:p>
      <text:p text:style-name="P494"/>
      <table:table table:style-name="Table17">
        <table:table-column table:style-name="Column56"/>
        <table:table-column table:style-name="Column57"/>
        <table:table-column table:style-name="Column58"/>
        <table:table-column table:style-name="Column59"/>
        <table:table-row table:style-name="Row74">
          <table:table-cell table:style-name="Cell210">
            <text:p text:style-name="P495"><text:span text:style-name="T495_1">Date<text:s/>of<text:s/>last<text:s/>narrative<text:s/>financial<text:s/>report</text:span></text:p>
          </table:table-cell>
          <table:table-cell table:style-name="Cell211">
            <text:p text:style-name="P496"><text:span text:style-name="T496_1">30<text:s/>September<text:s/>2025</text:span><text:span text:style-name="T496_2">-</text:span><text:span text:style-name="T496_3"><text:s/></text:span><text:span text:style-name="T496_4">Financial<text:s/>year<text:s/>ending<text:s/>31<text:s/>December<text:s/>2024<text:s/>(1<text:s/>January<text:s/>2024<text:s/>-<text:s/>31<text:s/>December<text:s/>2024)</text:span></text:p>
            <text:p text:style-name="P497"/>
            <text:p text:style-name="P498"/>
          </table:table-cell>
          <table:table-cell table:style-name="Cell212">
            <text:p text:style-name="P499"><text:span text:style-name="T499_1">Date<text:s/>of<text:s/>last<text:s/>audited<text:s/>annual<text:s/>statement</text:span></text:p>
          </table:table-cell>
          <table:table-cell table:style-name="Cell213">
            <text:p text:style-name="P500"><text:span text:style-name="T500_1"><text:s/></text:span><text:span text:style-name="T500_2">30<text:s/>September<text:s/>2025</text:span><text:span text:style-name="T500_3">-</text:span><text:span text:style-name="T500_4"><text:s/></text:span><text:span text:style-name="T500_5">Financial<text:s/>year<text:s/>ending<text:s/>31<text:s/>December<text:s/>2024<text:s/>(1<text:s/>January<text:s/>2024<text:s/>-<text:s/>31<text:s/>December<text:s/>2024)</text:span></text:p>
          </table:table-cell>
        </table:table-row>
      </table:table>
      <text:p text:style-name="P501"/>
      <text:h text:style-name="P502" text:outline-level="2"><text:bookmark-start text:name="_Toc236054858"/><text:span text:style-name="T502_1">Progress<text:s/>on<text:s/>Prior<text:s/>Recommendations<text:s/>and<text:s/>New<text:s/>Recommendations</text:span><text:bookmark-end text:name="_Toc236054858"/></text:h>
      <text:p text:style-name="P503"><text:span text:style-name="T503_1">None<text:s/>at<text:s/>this<text:s/>stage.</text:span></text:p>
      <text:p text:style-name="P504"/>
      <text:h text:style-name="P505" text:outline-level="1"><text:bookmark-start text:name="_Toc237356069"/><text:span text:style-name="T505_1">G.<text:s/>MONITORING,<text:s/>EVIDENCE<text:s/>AND<text:s/>LEARNING</text:span><text:bookmark-end text:name="_Toc237356069"/></text:h>
      <text:p text:style-name="P506"><text:bookmark-start text:name="_Toc236054860"/><text:span text:style-name="T506_1">At<text:s/>the<text:s/>start<text:s/>of<text:s/>this<text:s/>new<text:s/>Frontier<text:s/>Tech<text:s/></text:span><text:span text:style-name="T506_2">programme</text:span><text:span text:style-name="T506_3">,<text:s/>the<text:s/></text:span><text:span text:style-name="T506_4">FT<text:s/>Hub<text:s/>has<text:s/></text:span><text:span text:style-name="T506_5">reinforced<text:s/>its<text:s/>MEL<text:s/>systems<text:s/>and<text:s/>built<text:s/>more<text:s/>robust<text:s/>data<text:s/>management<text:s/>processes<text:s/>and<text:s/>tools</text:span><text:span text:style-name="T506_6">,<text:s/>with<text:s/>an<text:s/>emphasis<text:s/>on<text:s/></text:span><text:span text:style-name="T506_7">capturing<text:s/>more<text:s/>historic<text:s/>alumni<text:s/>data.</text:span></text:p>
      <text:h text:style-name="P507" text:outline-level="2"><text:span text:style-name="T507_1">Monitoring<text:s/>and<text:s/>Evaluation</text:span></text:h>
      <text:p text:style-name="P508"><text:span text:style-name="T508_1">The<text:s/></text:span><text:span text:style-name="T508_2">FT<text:s/></text:span><text:span text:style-name="T508_3">Hub<text:s/></text:span><text:span text:style-name="T508_4">has<text:s/></text:span><text:span text:style-name="T508_5">strengthened<text:s/>its<text:s/>monitoring<text:s/>architecture<text:s/>in<text:s/>three<text:s/>main<text:s/>ways:</text:span></text:p>
      <text:list text:style-name="LS32" xml:id="list34">
        <text:list-item>
          <text:p text:style-name="P509"><text:span text:style-name="T509_1">Merged<text:s/>monitoring<text:s/>and<text:s/>storytelling<text:s/>functions.</text:span><text:span text:style-name="T509_2"><text:s/>Because<text:s/>MEL<text:s/>and<text:s/>Evidence<text:s/>&amp;<text:s/>Storytelling<text:s/>are<text:s/>so<text:s/>closely<text:s/>intertwined,<text:s/>the<text:s/>two<text:s/>teams<text:s/>were<text:s/>combined<text:s/>into<text:s/>a<text:s/>single<text:s/></text:span><text:span text:style-name="T509_3">Evidence,<text:s/>Learning<text:s/>and<text:s/>Storytelling<text:s/>(ELS)</text:span><text:span text:style-name="T509_4"><text:s/>team.<text:s/>This<text:s/>has<text:s/>improved<text:s/>visibility<text:s/>across<text:s/>workstreams,<text:s/>enabled<text:s/>more<text:s/>routine<text:s/>data<text:s/>collection<text:s/>and<text:s/>monitoring,<text:s/>and<text:s/>made<text:s/>it<text:s/>easier<text:s/>to<text:s/>spot<text:s/>storytelling<text:s/>opportunities<text:s/>and<text:s/>share<text:s/>them<text:s/>with<text:s/>multiple<text:s/>audiences</text:span><text:span text:style-name="T509_5">:</text:span><text:span text:style-name="T509_6"><text:s/>FCDO<text:s/>(through<text:s/>formal<text:s/>reporting<text:s/>and<text:s/>updates),<text:s/>online<text:s/>(LinkedIn,<text:s/>newsletters),<text:s/>at<text:s/>events,<text:s/>and<text:s/>as<text:s/>engagement<text:s/>tools<text:s/>with<text:s/>partners.</text:span></text:p>
        </text:list-item>
        <text:list-item>
          <text:p text:style-name="P510"><text:span text:style-name="T510_1">Improved<text:s/>internal<text:s/>tracking<text:s/>systems.</text:span><text:span text:style-name="T510_2"><text:s/>Streamlined<text:s/>systems<text:s/>now<text:s/>allow<text:s/>quicker<text:s/>monitoring<text:s/>of<text:s/>financial,<text:s/>administrative<text:s/>and<text:s/>pilot-level<text:s/>information,<text:s/>supporting<text:s/>more<text:s/>efficient<text:s/>programme<text:s/>management<text:s/>and<text:s/>enabling<text:s/>the<text:s/>ELS<text:s/>team<text:s/>to<text:s/>identify<text:s/>trends,<text:s/>themes<text:s/>and<text:s/>connections<text:s/>across<text:s/>Calls.</text:span></text:p>
        </text:list-item>
        <text:list-item>
          <text:p text:style-name="P511"><text:span text:style-name="T511_1">Real-time<text:s/>MEL<text:s/>through<text:s/>sprint<text:s/>decks.</text:span><text:span text:style-name="T511_2"><text:s/>MEL<text:s/>tracking<text:s/>data<text:s/>was<text:s/>built<text:s/>into<text:s/>pilot<text:s/>sprint<text:s/>decks<text:s/>to<text:s/>collect<text:s/>more<text:s/>routine,<text:s/>real-time<text:s/>data<text:s/>and<text:s/>improve<text:s/>synergy<text:s/>across<text:s/>the<text:s/>Hub.<text:s/>Alongside<text:s/>kick-off<text:s/>and<text:s/>close-out<text:s/>tools,<text:s/>these<text:s/>capture<text:s/>quantitative<text:s/>and<text:s/>qualitative<text:s/>data<text:s/>against<text:s/>logframe-aligned<text:s/>indicators:<text:s/>(a)<text:s/>additional<text:s/>co-investment/funding<text:s/>leveraged<text:s/>in<text:s/>the<text:s/>sprint<text:s/>period;<text:s/>(b)<text:s/>actions<text:s/>taken<text:s/>by<text:s/>external<text:s/>stakeholders<text:s/>to<text:s/>support<text:s/>responsible<text:s/>uptake<text:s/>of<text:s/>frontier<text:s/>technologies;<text:s/>(c)<text:s/>partnerships<text:s/>established;<text:s/>(d)<text:s/>learning<text:s/>outputs<text:s/>published<text:s/>and<text:s/>disseminated;<text:s/>and<text:s/>(e)<text:s/>events<text:s/>or<text:s/>workshops<text:s/>held<text:s/>and<text:s/>attendee<text:s/>numbers.</text:span></text:p>
        </text:list-item>
      </text:list>
      <text:h text:style-name="P512" text:outline-level="2"><text:span text:style-name="T512_1">Evidence</text:span></text:h>
      <text:p text:style-name="P513"><text:span text:style-name="T513_1">As<text:s/>reported<text:s/>under<text:s/>Output<text:s/>2,<text:s/>the<text:s/>Hub<text:s/>has<text:s/>deepened<text:s/>its<text:s/>understanding<text:s/>of<text:s/>the<text:s/>value<text:s/>of<text:s/>small,<text:s/>thematic<text:s/>portfolios<text:s/>of<text:s/>grants,<text:s/>which<text:s/>enable<text:s/>wider<text:s/>sensemaking<text:s/>and<text:s/>thought<text:s/>leadership<text:s/>within<text:s/>a<text:s/>topic<text:s/>area.<text:s/>This<text:s/>has<text:s/>driven<text:s/>a<text:s/>growing<text:s/>focus<text:s/>on<text:s/></text:span><text:span text:style-name="T513_2">sector</text:span><text:span text:style-name="T513_3">-portfolio-level<text:s/>learning<text:s/>outputs</text:span><text:span text:style-name="T513_4">,<text:s/>such<text:s/>as<text:s/>those<text:s/>shared<text:s/>through<text:s/>the<text:s/>recent<text:s/>AI<text:s/>mini-series.</text:span></text:p>
      <text:p text:style-name="P514"><text:span text:style-name="T514_1">In<text:s/>the<text:s/>next<text:s/>year<text:s/>we<text:s/>will<text:s/>be<text:s/>rolling<text:s/>out<text:s/>the<text:s/>use<text:s/>of<text:s/>the<text:s/></text:span><text:span text:style-name="T514_2">Project<text:s/>Impact<text:s/>Estimator</text:span><text:span text:style-name="T514_3"><text:s/>more<text:s/>widely<text:s/>to<text:s/>help<text:s/>predict<text:s/>wider<text:s/>impact<text:s/>numbers<text:s/>as<text:s/>an<text:s/>effort<text:s/>to<text:s/>reinforce<text:s/>our<text:s/>quantitative<text:s/>data<text:s/>collection<text:s/>systems.<text:s/></text:span></text:p>
      <text:h text:style-name="P515" text:outline-level="2"><text:span text:style-name="T515_1">Learning</text:span></text:h>
      <text:p text:style-name="P516"><text:span text:style-name="T516_1">The<text:s/>Hub's<text:s/>learning<text:s/>model<text:s/>continues<text:s/>to<text:s/>emphasise<text:s/>honest<text:s/>reflection<text:s/>and<text:s/>"learning<text:s/>out<text:s/>loud",<text:s/>sharing<text:s/>evidence<text:s/>across<text:s/>FCDO<text:s/>and<text:s/>wider<text:s/>audiences<text:s/>(see<text:s/>Outputs<text:s/>4<text:s/>and<text:s/>5).</text:span></text:p>
      <text:p text:style-name="P517"><text:span text:style-name="T517_1">A<text:s/>key<text:s/>learning<text:s/>priority<text:s/>this<text:s/>year<text:s/>was<text:s/></text:span><text:span text:style-name="T517_2">capturing<text:s/>longer-term<text:s/>outcomes<text:s/>beyond<text:s/>the<text:s/>pilot<text:s/>period</text:span><text:span text:style-name="T517_3">.<text:s/>The<text:s/>Hub<text:s/>identified<text:s/>that<text:s/>it<text:s/>had<text:s/>no<text:s/>systematic<text:s/>way<text:s/>of<text:s/>tracking<text:s/>which<text:s/>pilots<text:s/>continued<text:s/>after<text:s/>their<text:s/>FT<text:s/>Hub<text:s/>engagement,<text:s/>or<text:s/>which<text:s/>secured<text:s/>additional<text:s/>funding.<text:s/>In<text:s/>response,<text:s/>it<text:s/>began:</text:span></text:p>
      <text:list text:style-name="LS32" xml:id="list37">
        <text:list-item>
          <text:p text:style-name="P518"><text:span text:style-name="T518_1">Planning<text:s/>an<text:s/>alumni<text:s/>outreach<text:s/>programme</text:span><text:span text:style-name="T518_2"><text:s/>to<text:s/>receive<text:s/>updates<text:s/>from<text:s/>pilots<text:s/>that<text:s/>choose<text:s/>to<text:s/>stay<text:s/>engaged<text:s/>and<text:s/>share<text:s/>their<text:s/>progress.</text:span></text:p>
        </text:list-item>
        <text:list-item>
          <text:p text:style-name="P519"><text:span text:style-name="T519_1">Exploring<text:s/>light-touch<text:s/>alumni<text:s/>support</text:span><text:span text:style-name="T519_2">,<text:s/>responding<text:s/>to<text:s/>consistent<text:s/>feedback<text:s/>that<text:s/>securing<text:s/>funding<text:s/>and<text:s/>building<text:s/>funder<text:s/>relationships<text:s/>is<text:s/>a<text:s/>challenge,<text:s/>and<text:s/>that<text:s/>alumni<text:s/>value<text:s/>mentorship</text:span><text:span text:style-name="T519_3">,</text:span><text:span text:style-name="T519_4"><text:s/>particularly<text:s/>on<text:s/>building<text:s/>business<text:s/>cases<text:s/>and<text:s/>pitching<text:s/>their<text:s/>work.</text:span></text:p>
        </text:list-item>
        <text:list-item>
          <text:p text:style-name="P520"><text:span text:style-name="T520_1">Capturing<text:s/>alumni<text:s/>impact<text:s/>stories</text:span><text:span text:style-name="T520_2"><text:s/>to<text:s/>profile<text:s/>on<text:s/>the<text:s/>website<text:s/>and<text:s/>social<text:s/>platforms,<text:s/>increasing<text:s/>visibility<text:s/>of<text:s/>the<text:s/>impact<text:s/>partners<text:s/>are<text:s/>having<text:s/>beyond<text:s/>their<text:s/>time<text:s/>with<text:s/>the<text:s/>Hub.<text:s/>For<text:s/>International<text:s/>Women's<text:s/>Day<text:s/>in<text:s/>March,<text:s/>the<text:s/>Hub<text:s/>launched<text:s/>a<text:s/>series<text:s/>of<text:s/>profiles<text:s/>on<text:s/>women<text:s/>who<text:s/>have<text:s/>worked<text:s/>on<text:s/>pilots,<text:s/>showing<text:s/>how<text:s/>the<text:s/>projects<text:s/>shaped<text:s/>their<text:s/>careers<text:s/>in<text:s/>tech<text:s/>and<text:s/>innovation.</text:span></text:p>
        </text:list-item>
      </text:list>
      <text:p text:style-name="P521"><text:span text:style-name="T521_1">These<text:s/>methods<text:s/>will<text:s/>be<text:s/>tested<text:s/>and<text:s/>refined<text:s/>in<text:s/>the<text:s/>year<text:s/>ahead.</text:span><text:bookmark-end text:name="_Toc236054860"/></text:p>
      <text:h text:style-name="P522" text:outline-level="1"><text:bookmark-start text:name="_Ref236957185"/><text:bookmark-start text:name="_Toc237356070"/><text:span text:style-name="T522_1">ANNEX<text:s/>1:<text:s/></text:span><text:span text:style-name="T522_2">New<text:s/>p</text:span><text:span text:style-name="T522_3">ilot</text:span><text:span text:style-name="T522_4">s</text:span><text:span text:style-name="T522_5"><text:s/></text:span><text:span text:style-name="T522_6">started<text:s/>in<text:s/></text:span><text:span text:style-name="T522_7">FT</text:span><text:span text:style-name="T522_8"><text:s/>programme</text:span><text:span text:style-name="T522_9"><text:s/>(15<text:s/>pilots)</text:span><text:bookmark-end text:name="_Ref236957185"/><text:bookmark-end text:name="_Toc237356070"/></text:h>
      <text:p text:style-name="P523"/>
      <table:table table:style-name="Table18">
        <table:table-column table:style-name="Column60"/>
        <table:table-column table:style-name="Column61"/>
        <table:table-column table:style-name="Column62"/>
        <table:table-column table:style-name="Column63"/>
        <table:table-column table:style-name="Column64"/>
        <table:table-row table:style-name="Row75">
          <table:table-cell table:style-name="Cell214">
            <text:p text:style-name="P524"><text:span text:style-name="T524_1">Pilot<text:s/>Name</text:span></text:p>
          </table:table-cell>
          <table:table-cell table:style-name="Cell215">
            <text:p text:style-name="P525"><text:span text:style-name="T525_1">Country</text:span></text:p>
          </table:table-cell>
          <table:table-cell table:style-name="Cell216">
            <text:p text:style-name="P526"><text:span text:style-name="T526_1">Sector</text:span></text:p>
          </table:table-cell>
          <table:table-cell table:style-name="Cell217">
            <text:p text:style-name="P527"><text:span text:style-name="T527_1">Technology</text:span></text:p>
          </table:table-cell>
          <table:table-cell table:style-name="Cell218">
            <text:p text:style-name="P528"><text:span text:style-name="T528_1">Source<text:s/>of<text:s/>Idea</text:span></text:p>
          </table:table-cell>
        </table:table-row>
        <table:table-row table:style-name="Row76">
          <table:table-cell table:style-name="Cell219">
            <text:p text:style-name="P529"><text:span text:style-name="T529_1">IdentIA:<text:s/>Identifying<text:s/>missing<text:s/>persons<text:s/>in<text:s/>Mexico</text:span></text:p>
          </table:table-cell>
          <table:table-cell table:style-name="Cell220">
            <text:p text:style-name="P530"><text:span text:style-name="T530_1">Mexico</text:span></text:p>
          </table:table-cell>
          <table:table-cell table:style-name="Cell221">
            <text:p text:style-name="P531"><text:span text:style-name="T531_1">Humanitarian</text:span></text:p>
          </table:table-cell>
          <table:table-cell table:style-name="Cell222">
            <text:p text:style-name="P532"><text:span text:style-name="T532_1">AI</text:span></text:p>
          </table:table-cell>
          <table:table-cell table:style-name="Cell223">
            <text:p text:style-name="P533"><text:span text:style-name="T533_1">Call<text:s/>10</text:span></text:p>
          </table:table-cell>
        </table:table-row>
        <table:table-row table:style-name="Row77">
          <table:table-cell table:style-name="Cell224">
            <text:p text:style-name="P534"><text:span text:style-name="T534_1">Mekong<text:s/>at<text:s/>Risk</text:span></text:p>
          </table:table-cell>
          <table:table-cell table:style-name="Cell225">
            <text:p text:style-name="P535"><text:span text:style-name="T535_1">Mekong<text:s/>Region</text:span></text:p>
          </table:table-cell>
          <table:table-cell table:style-name="Cell226">
            <text:p text:style-name="P536"><text:span text:style-name="T536_1">Global<text:s/>Health</text:span></text:p>
          </table:table-cell>
          <table:table-cell table:style-name="Cell227">
            <text:p text:style-name="P537"><text:span text:style-name="T537_1">AI</text:span></text:p>
          </table:table-cell>
          <table:table-cell table:style-name="Cell228">
            <text:p text:style-name="P538"><text:span text:style-name="T538_1">Call<text:s/>10</text:span></text:p>
          </table:table-cell>
        </table:table-row>
        <table:table-row table:style-name="Row78">
          <table:table-cell table:style-name="Cell229">
            <text:p text:style-name="P539"><text:span text:style-name="T539_1">Cool<text:s/>by<text:s/>Design</text:span></text:p>
          </table:table-cell>
          <table:table-cell table:style-name="Cell230">
            <text:p text:style-name="P540"><text:span text:style-name="T540_1">Sahel<text:s/>Region</text:span></text:p>
          </table:table-cell>
          <table:table-cell table:style-name="Cell231">
            <text:p text:style-name="P541"><text:span text:style-name="T541_1">Climate</text:span></text:p>
          </table:table-cell>
          <table:table-cell table:style-name="Cell232">
            <text:p text:style-name="P542"><text:span text:style-name="T542_1">Nature<text:s/>Based<text:s/>Solutions</text:span></text:p>
          </table:table-cell>
          <table:table-cell table:style-name="Cell233">
            <text:p text:style-name="P543"><text:span text:style-name="T543_1">Call<text:s/>10</text:span></text:p>
          </table:table-cell>
        </table:table-row>
        <table:table-row table:style-name="Row79">
          <table:table-cell table:style-name="Cell234">
            <text:p text:style-name="P544"><text:span text:style-name="T544_1">Justice<text:s/>in<text:s/>Her<text:s/>Pocket</text:span></text:p>
          </table:table-cell>
          <table:table-cell table:style-name="Cell235">
            <text:p text:style-name="P545"><text:span text:style-name="T545_1">Tanzania</text:span></text:p>
          </table:table-cell>
          <table:table-cell table:style-name="Cell236">
            <text:p text:style-name="P546"><text:span text:style-name="T546_1">Human<text:s/>Rights<text:s/>and<text:s/>Democracy</text:span></text:p>
          </table:table-cell>
          <table:table-cell table:style-name="Cell237">
            <text:p text:style-name="P547"><text:span text:style-name="T547_1">AI</text:span></text:p>
          </table:table-cell>
          <table:table-cell table:style-name="Cell238">
            <text:p text:style-name="P548"><text:span text:style-name="T548_1">Call<text:s/>10</text:span></text:p>
          </table:table-cell>
        </table:table-row>
        <table:table-row table:style-name="Row80">
          <table:table-cell table:style-name="Cell239">
            <text:p text:style-name="P549"><text:span text:style-name="T549_1">SpeakSafe</text:span></text:p>
          </table:table-cell>
          <table:table-cell table:style-name="Cell240">
            <text:p text:style-name="P550"><text:span text:style-name="T550_1">Yemen</text:span></text:p>
          </table:table-cell>
          <table:table-cell table:style-name="Cell241">
            <text:p text:style-name="P551"><text:span text:style-name="T551_1">Humanitarian</text:span></text:p>
          </table:table-cell>
          <table:table-cell table:style-name="Cell242">
            <text:p text:style-name="P552"><text:span text:style-name="T552_1">Clean<text:s/>Tech</text:span></text:p>
          </table:table-cell>
          <table:table-cell table:style-name="Cell243">
            <text:p text:style-name="P553"><text:span text:style-name="T553_1">Call<text:s/>10</text:span></text:p>
          </table:table-cell>
        </table:table-row>
        <table:table-row table:style-name="Row81">
          <table:table-cell table:style-name="Cell244">
            <text:p text:style-name="P554"><text:span text:style-name="T554_1">Ukraine<text:s/>Investment<text:s/>Integrity</text:span></text:p>
          </table:table-cell>
          <table:table-cell table:style-name="Cell245">
            <text:p text:style-name="P555"><text:span text:style-name="T555_1">Ukraine</text:span></text:p>
          </table:table-cell>
          <table:table-cell table:style-name="Cell246">
            <text:p text:style-name="P556"><text:span text:style-name="T556_1">Other</text:span></text:p>
          </table:table-cell>
          <table:table-cell table:style-name="Cell247">
            <text:p text:style-name="P557"><text:span text:style-name="T557_1">AI</text:span></text:p>
          </table:table-cell>
          <table:table-cell table:style-name="Cell248">
            <text:p text:style-name="P558"><text:span text:style-name="T558_1">Call<text:s/>10</text:span></text:p>
          </table:table-cell>
        </table:table-row>
        <table:table-row table:style-name="Row82">
          <table:table-cell table:style-name="Cell249">
            <text:p text:style-name="P559"><text:span text:style-name="T559_1">Smart<text:s/>Estate<text:s/>Management<text:s/>Using<text:s/>BIM<text:s/>and<text:s/>IoT<text:s/>for<text:s/>Diplomatic<text:s/>Missions</text:span></text:p>
          </table:table-cell>
          <table:table-cell table:style-name="Cell250">
            <text:p text:style-name="P560"><text:span text:style-name="T560_1">Sri<text:s/>Lanka</text:span></text:p>
          </table:table-cell>
          <table:table-cell table:style-name="Cell251">
            <text:p text:style-name="P561"><text:span text:style-name="T561_1">Other</text:span></text:p>
          </table:table-cell>
          <table:table-cell table:style-name="Cell252">
            <text:p text:style-name="P562"><text:span text:style-name="T562_1">Internet<text:s/>of<text:s/>Things<text:s/>(IoT)</text:span></text:p>
          </table:table-cell>
          <table:table-cell table:style-name="Cell253">
            <text:p text:style-name="P563"><text:span text:style-name="T563_1">Call<text:s/>10</text:span></text:p>
          </table:table-cell>
        </table:table-row>
        <table:table-row table:style-name="Row83">
          <table:table-cell table:style-name="Cell254">
            <text:p text:style-name="P564"><text:span text:style-name="T564_1">GenAI<text:s/>x<text:s/>Telemedicine<text:s/>&amp;<text:s/>SRHR</text:span></text:p>
          </table:table-cell>
          <table:table-cell table:style-name="Cell255">
            <text:p text:style-name="P565"><text:span text:style-name="T565_1">South<text:s/>Africa</text:span></text:p>
          </table:table-cell>
          <table:table-cell table:style-name="Cell256">
            <text:p text:style-name="P566"><text:span text:style-name="T566_1">Global<text:s/>Health</text:span></text:p>
          </table:table-cell>
          <table:table-cell table:style-name="Cell257">
            <text:p text:style-name="P567"><text:span text:style-name="T567_1">AI</text:span></text:p>
          </table:table-cell>
          <table:table-cell table:style-name="Cell258">
            <text:p text:style-name="P568"><text:span text:style-name="T568_1">Call<text:s/>10</text:span></text:p>
          </table:table-cell>
        </table:table-row>
        <table:table-row table:style-name="Row84">
          <table:table-cell table:style-name="Cell259">
            <text:p text:style-name="P569"><text:span text:style-name="T569_1">Online<text:s/>amplification<text:s/>networks<text:s/>detector</text:span></text:p>
          </table:table-cell>
          <table:table-cell table:style-name="Cell260">
            <text:p text:style-name="P570"><text:span text:style-name="T570_1">Bulgaria</text:span></text:p>
          </table:table-cell>
          <table:table-cell table:style-name="Cell261">
            <text:p text:style-name="P571"><text:span text:style-name="T571_1">Human<text:s/>Rights<text:s/>and<text:s/>Democracy</text:span></text:p>
          </table:table-cell>
          <table:table-cell table:style-name="Cell262">
            <text:p text:style-name="P572"><text:span text:style-name="T572_1">AI</text:span></text:p>
          </table:table-cell>
          <table:table-cell table:style-name="Cell263">
            <text:p text:style-name="P573"><text:span text:style-name="T573_1">Mis-<text:s/>Dis-<text:s/>Information</text:span><text:span text:style-name="T573_2"><text:s/>Exploration</text:span></text:p>
          </table:table-cell>
        </table:table-row>
        <table:table-row table:style-name="Row85">
          <table:table-cell table:style-name="Cell264">
            <text:p text:style-name="P574"><text:span text:style-name="T574_1">AI<text:s/>Literacy<text:s/>Lab</text:span></text:p>
          </table:table-cell>
          <table:table-cell table:style-name="Cell265">
            <text:p text:style-name="P575"><text:span text:style-name="T575_1">Lithuania</text:span></text:p>
          </table:table-cell>
          <table:table-cell table:style-name="Cell266">
            <text:p text:style-name="P576"><text:span text:style-name="T576_1">Human<text:s/>Rights<text:s/>and<text:s/>Democracy</text:span></text:p>
          </table:table-cell>
          <table:table-cell table:style-name="Cell267">
            <text:p text:style-name="P577"><text:span text:style-name="T577_1">AI</text:span></text:p>
          </table:table-cell>
          <table:table-cell table:style-name="Cell268">
            <text:p text:style-name="P578"><text:span text:style-name="T578_1">Mis-<text:s/>Dis-<text:s/>Information</text:span><text:span text:style-name="T578_2"><text:s/>Exploration</text:span></text:p>
          </table:table-cell>
        </table:table-row>
        <table:table-row table:style-name="Row86">
          <table:table-cell table:style-name="Cell269">
            <text:p text:style-name="P579"><text:span text:style-name="T579_1">Economic<text:s/>Truth<text:s/>Dashboard</text:span></text:p>
          </table:table-cell>
          <table:table-cell table:style-name="Cell270">
            <text:p text:style-name="P580"><text:span text:style-name="T580_1">Moldova</text:span></text:p>
          </table:table-cell>
          <table:table-cell table:style-name="Cell271">
            <text:p text:style-name="P581"><text:span text:style-name="T581_1">Human<text:s/>Rights<text:s/>and<text:s/>Democracy</text:span></text:p>
          </table:table-cell>
          <table:table-cell table:style-name="Cell272">
            <text:p text:style-name="P582"><text:span text:style-name="T582_1">AI</text:span></text:p>
          </table:table-cell>
          <table:table-cell table:style-name="Cell273">
            <text:p text:style-name="P583"><text:span text:style-name="T583_1">Mis-<text:s/>Dis-<text:s/>Information</text:span><text:span text:style-name="T583_2"><text:s/>Exploration</text:span></text:p>
          </table:table-cell>
        </table:table-row>
        <table:table-row table:style-name="Row87">
          <table:table-cell table:style-name="Cell274">
            <text:p text:style-name="P584"><text:span text:style-name="T584_1">Market-backed<text:s/>Climate<text:s/>Insurance<text:s/>for<text:s/>Fisherfolk</text:span></text:p>
          </table:table-cell>
          <table:table-cell table:style-name="Cell275">
            <text:p text:style-name="P585"><text:span text:style-name="T585_1">Philippines</text:span></text:p>
          </table:table-cell>
          <table:table-cell table:style-name="Cell276">
            <text:p text:style-name="P586"><text:span text:style-name="T586_1">Climate</text:span></text:p>
          </table:table-cell>
          <table:table-cell table:style-name="Cell277">
            <text:p text:style-name="P587"><text:span text:style-name="T587_1">FinTech<text:s/>/<text:s/>Remote<text:s/>Sensing</text:span></text:p>
          </table:table-cell>
          <table:table-cell table:style-name="Cell278">
            <text:p text:style-name="P588"><text:span text:style-name="T588_1">Climate<text:s/>Adaptation<text:s/>Exploration</text:span></text:p>
          </table:table-cell>
        </table:table-row>
        <table:table-row table:style-name="Row88">
          <table:table-cell table:style-name="Cell279">
            <text:p text:style-name="P589"><text:span text:style-name="T589_1">Last<text:s/>Mile<text:s/>Climate<text:s/>Insurance<text:s/>Payouts</text:span></text:p>
          </table:table-cell>
          <table:table-cell table:style-name="Cell280">
            <text:p text:style-name="P590"><text:span text:style-name="T590_1">Philippines</text:span></text:p>
          </table:table-cell>
          <table:table-cell table:style-name="Cell281">
            <text:p text:style-name="P591"><text:span text:style-name="T591_1">Climate</text:span></text:p>
          </table:table-cell>
          <table:table-cell table:style-name="Cell282">
            <text:p text:style-name="P592"><text:span text:style-name="T592_1">FinTech<text:s/>/<text:s/>Digital<text:s/>Platforms</text:span></text:p>
          </table:table-cell>
          <table:table-cell table:style-name="Cell283">
            <text:p text:style-name="P593"><text:span text:style-name="T593_1">Climate<text:s/>Adaptation<text:s/>Exploration</text:span></text:p>
          </table:table-cell>
        </table:table-row>
        <table:table-row table:style-name="Row89">
          <table:table-cell table:style-name="Cell284">
            <text:p text:style-name="P594"><text:span text:style-name="T594_1">Rainfall<text:s/>Insurance<text:s/>for<text:s/>Coffee<text:s/>Farmers</text:span></text:p>
          </table:table-cell>
          <table:table-cell table:style-name="Cell285">
            <text:p text:style-name="P595"><text:span text:style-name="T595_1">Vietnam</text:span></text:p>
          </table:table-cell>
          <table:table-cell table:style-name="Cell286">
            <text:p text:style-name="P596"><text:span text:style-name="T596_1">Agriculture<text:s/>and<text:s/>Food<text:s/>Security</text:span></text:p>
          </table:table-cell>
          <table:table-cell table:style-name="Cell287">
            <text:p text:style-name="P597"><text:span text:style-name="T597_1">FinTech<text:s/>/<text:s/>Remote<text:s/>Sensing</text:span></text:p>
          </table:table-cell>
          <table:table-cell table:style-name="Cell288">
            <text:p text:style-name="P598"><text:span text:style-name="T598_1">Climate<text:s/>Adaptation<text:s/>Exploration</text:span></text:p>
          </table:table-cell>
        </table:table-row>
        <table:table-row table:style-name="Row90">
          <table:table-cell table:style-name="Cell289">
            <text:p text:style-name="P599"><text:span text:style-name="T599_1">Corals:<text:s/>A<text:s/>scalable<text:s/>imaging<text:s/>solution<text:s/>for<text:s/>coral<text:s/>conservation<text:s/>in<text:s/>the<text:s/>Caribbean</text:span></text:p>
          </table:table-cell>
          <table:table-cell table:style-name="Cell290">
            <text:p text:style-name="P600"><text:span text:style-name="T600_1">Colombia</text:span></text:p>
          </table:table-cell>
          <table:table-cell table:style-name="Cell291">
            <text:p text:style-name="P601"><text:span text:style-name="T601_1">Nature<text:s/>and<text:s/>Biodiversity</text:span></text:p>
          </table:table-cell>
          <table:table-cell table:style-name="Cell292">
            <text:p text:style-name="P602"><text:span text:style-name="T602_1">Drones<text:s/>and<text:s/>UAVs</text:span></text:p>
          </table:table-cell>
          <table:table-cell table:style-name="Cell293">
            <text:p text:style-name="P603"><text:span text:style-name="T603_1">Demand<text:s/>Led<text:s/>-<text:s/>Colombia</text:span></text:p>
          </table:table-cell>
        </table:table-row>
      </table:table>
      <text:h text:style-name="P604" text:outline-level="1"><text:bookmark-start text:name="_Ref236995227"/><text:bookmark-start text:name="_Toc237356071"/><text:span text:style-name="T604_1">ANNEX<text:s/>2:<text:s/>Pilot</text:span><text:span text:style-name="T604_2">s</text:span><text:span text:style-name="T604_3"><text:s/></text:span><text:span text:style-name="T604_4">started<text:s/>in<text:s/></text:span><text:span text:style-name="T604_5">predecessor</text:span><text:span text:style-name="T604_6"><text:s/></text:span><text:span text:style-name="T604_7">I2I<text:s/>programme<text:s/></text:span><text:span text:style-name="T604_8">and<text:s/></text:span><text:span text:style-name="T604_9">continued<text:s/>in</text:span><text:span text:style-name="T604_10"><text:s/></text:span><text:span text:style-name="T604_11">FT<text:s/>(1</text:span><text:span text:style-name="T604_12">3</text:span><text:span text:style-name="T604_13"><text:s/>pilots)</text:span><text:bookmark-end text:name="_Ref236995227"/><text:bookmark-end text:name="_Toc237356071"/></text:h>
      <text:p text:style-name="P605"/>
      <table:table table:style-name="Table19">
        <table:table-column table:style-name="Column65"/>
        <table:table-column table:style-name="Column66"/>
        <table:table-column table:style-name="Column67"/>
        <table:table-column table:style-name="Column68"/>
        <table:table-row table:style-name="Row91">
          <table:table-cell table:style-name="Cell294">
            <text:p text:style-name="P606"><text:span text:style-name="T606_1">Pilot<text:s/>Name</text:span></text:p>
          </table:table-cell>
          <table:table-cell table:style-name="Cell295">
            <text:p text:style-name="P607"><text:span text:style-name="T607_1">Country</text:span></text:p>
          </table:table-cell>
          <table:table-cell table:style-name="Cell296">
            <text:p text:style-name="P608"><text:span text:style-name="T608_1">Sector</text:span></text:p>
          </table:table-cell>
          <table:table-cell table:style-name="Cell297">
            <text:p text:style-name="P609"><text:span text:style-name="T609_1">Technology</text:span></text:p>
          </table:table-cell>
        </table:table-row>
        <table:table-row table:style-name="Row92">
          <table:table-cell table:style-name="Cell298">
            <text:p text:style-name="P610"><text:span text:style-name="T610_1">ClassSight</text:span><text:span text:style-name="T610_2"><text:s/>XR</text:span></text:p>
          </table:table-cell>
          <table:table-cell table:style-name="Cell299">
            <text:p text:style-name="P611"><text:span text:style-name="T611_1">Ethiopia</text:span></text:p>
          </table:table-cell>
          <table:table-cell table:style-name="Cell300">
            <text:p text:style-name="P612"><text:span text:style-name="T612_1">Education</text:span></text:p>
          </table:table-cell>
          <table:table-cell table:style-name="Cell301">
            <text:p text:style-name="P613"><text:span text:style-name="T613_1">AI</text:span></text:p>
          </table:table-cell>
        </table:table-row>
        <table:table-row table:style-name="Row93">
          <table:table-cell table:style-name="Cell302">
            <text:p text:style-name="P614"><text:span text:style-name="T614_1">Smart<text:s/>Monitoring<text:s/>Energy<text:s/>Communities</text:span></text:p>
          </table:table-cell>
          <table:table-cell table:style-name="Cell303">
            <text:p text:style-name="P615"><text:span text:style-name="T615_1">Colombia</text:span></text:p>
          </table:table-cell>
          <table:table-cell table:style-name="Cell304">
            <text:p text:style-name="P616"><text:span text:style-name="T616_1">Infrastructure<text:s/>and<text:s/>Energy</text:span></text:p>
          </table:table-cell>
          <table:table-cell table:style-name="Cell305">
            <text:p text:style-name="P617"><text:span text:style-name="T617_1">Clean<text:s/>Tech</text:span></text:p>
          </table:table-cell>
        </table:table-row>
        <table:table-row table:style-name="Row94">
          <table:table-cell table:style-name="Cell306">
            <text:p text:style-name="P618"><text:span text:style-name="T618_1">FOUND</text:span></text:p>
          </table:table-cell>
          <table:table-cell table:style-name="Cell307">
            <text:p text:style-name="P619"><text:span text:style-name="T619_1">Mexico</text:span></text:p>
          </table:table-cell>
          <table:table-cell table:style-name="Cell308">
            <text:p text:style-name="P620"><text:span text:style-name="T620_1">Human<text:s/>Rights<text:s/>and<text:s/>Democracy</text:span></text:p>
          </table:table-cell>
          <table:table-cell table:style-name="Cell309">
            <text:p text:style-name="P621"><text:span text:style-name="T621_1">AI<text:s/>/<text:s/>IoT</text:span></text:p>
          </table:table-cell>
        </table:table-row>
        <table:table-row table:style-name="Row95">
          <table:table-cell table:style-name="Cell310">
            <text:p text:style-name="P622"><text:span text:style-name="T622_1">Evidence<text:s/>for<text:s/>accountability:<text:s/>remote<text:s/>sensing</text:span></text:p>
          </table:table-cell>
          <table:table-cell table:style-name="Cell311">
            <text:p text:style-name="P623"><text:span text:style-name="T623_1">Bangladesh</text:span></text:p>
          </table:table-cell>
          <table:table-cell table:style-name="Cell312">
            <text:p text:style-name="P624"><text:span text:style-name="T624_1">Nature<text:s/>and<text:s/>Biodiversity</text:span></text:p>
          </table:table-cell>
          <table:table-cell table:style-name="Cell313">
            <text:p text:style-name="P625"><text:span text:style-name="T625_1">AI<text:s/>/<text:s/>IoT</text:span></text:p>
          </table:table-cell>
        </table:table-row>
        <table:table-row table:style-name="Row96">
          <table:table-cell table:style-name="Cell314">
            <text:p text:style-name="P626"><text:span text:style-name="T626_1">Stop<text:s/>the<text:s/>spread</text:span></text:p>
          </table:table-cell>
          <table:table-cell table:style-name="Cell315">
            <text:p text:style-name="P627"><text:span text:style-name="T627_1">Brazil</text:span></text:p>
          </table:table-cell>
          <table:table-cell table:style-name="Cell316">
            <text:p text:style-name="P628"><text:span text:style-name="T628_1">Nature<text:s/>and<text:s/>Biodiversity</text:span></text:p>
          </table:table-cell>
          <table:table-cell table:style-name="Cell317">
            <text:p text:style-name="P629"><text:span text:style-name="T629_1">BioTech</text:span><text:span text:style-name="T629_2"><text:s/>/<text:s/>Drones</text:span></text:p>
          </table:table-cell>
        </table:table-row>
        <table:table-row table:style-name="Row97">
          <table:table-cell table:style-name="Cell318">
            <text:p text:style-name="P630"><text:span text:style-name="T630_1">Data<text:s/>for<text:s/>matchmaking</text:span></text:p>
          </table:table-cell>
          <table:table-cell table:style-name="Cell319">
            <text:p text:style-name="P631"><text:span text:style-name="T631_1">Kenya</text:span></text:p>
          </table:table-cell>
          <table:table-cell table:style-name="Cell320">
            <text:p text:style-name="P632"><text:span text:style-name="T632_1">Sustainable<text:s/>Economic<text:s/>Development</text:span></text:p>
          </table:table-cell>
          <table:table-cell table:style-name="Cell321">
            <text:p text:style-name="P633"><text:span text:style-name="T633_1">AI</text:span></text:p>
          </table:table-cell>
        </table:table-row>
        <table:table-row table:style-name="Row98">
          <table:table-cell table:style-name="Cell322">
            <text:p text:style-name="P634"><text:span text:style-name="T634_1">Predicting<text:s/>threats<text:s/>to<text:s/>human<text:s/>rights<text:s/>with<text:s/>AI</text:span></text:p>
          </table:table-cell>
          <table:table-cell table:style-name="Cell323">
            <text:p text:style-name="P635"><text:span text:style-name="T635_1">UK</text:span></text:p>
          </table:table-cell>
          <table:table-cell table:style-name="Cell324">
            <text:p text:style-name="P636"><text:span text:style-name="T636_1">Human<text:s/>Rights<text:s/>and<text:s/>Democracy</text:span></text:p>
          </table:table-cell>
          <table:table-cell table:style-name="Cell325">
            <text:p text:style-name="P637"><text:span text:style-name="T637_1">AI</text:span></text:p>
          </table:table-cell>
        </table:table-row>
        <table:table-row table:style-name="Row99">
          <table:table-cell table:style-name="Cell326">
            <text:p text:style-name="P638"><text:span text:style-name="T638_1">Smart<text:s/>Mobility</text:span></text:p>
          </table:table-cell>
          <table:table-cell table:style-name="Cell327">
            <text:p text:style-name="P639"><text:span text:style-name="T639_1">Kenya</text:span></text:p>
          </table:table-cell>
          <table:table-cell table:style-name="Cell328">
            <text:p text:style-name="P640"><text:span text:style-name="T640_1">Infrastructure<text:s/>and<text:s/>Energy</text:span></text:p>
          </table:table-cell>
          <table:table-cell table:style-name="Cell329">
            <text:p text:style-name="P641"><text:span text:style-name="T641_1">AI</text:span></text:p>
          </table:table-cell>
        </table:table-row>
        <table:table-row table:style-name="Row100">
          <table:table-cell table:style-name="Cell330">
            <text:p text:style-name="P642"><text:span text:style-name="T642_1">Turning<text:s/>drylands<text:s/>into<text:s/>global<text:s/>carbon<text:s/>sinks</text:span></text:p>
          </table:table-cell>
          <table:table-cell table:style-name="Cell331">
            <text:p text:style-name="P643"><text:span text:style-name="T643_1">Senegal</text:span></text:p>
          </table:table-cell>
          <table:table-cell table:style-name="Cell332">
            <text:p text:style-name="P644"><text:span text:style-name="T644_1">Climate</text:span></text:p>
          </table:table-cell>
          <table:table-cell table:style-name="Cell333">
            <text:p text:style-name="P645"><text:span text:style-name="T645_1">Nature<text:s/>Based<text:s/>Solutions</text:span></text:p>
          </table:table-cell>
        </table:table-row>
        <table:table-row table:style-name="Row101">
          <table:table-cell table:style-name="Cell334">
            <text:p text:style-name="P646"><text:span text:style-name="T646_1">Rice<text:s/>husks<text:s/>to<text:s/>silica</text:span></text:p>
          </table:table-cell>
          <table:table-cell table:style-name="Cell335">
            <text:p text:style-name="P647"><text:span text:style-name="T647_1">Malaysia</text:span></text:p>
          </table:table-cell>
          <table:table-cell table:style-name="Cell336">
            <text:p text:style-name="P648"><text:span text:style-name="T648_1">Agriculture<text:s/>and<text:s/>Food<text:s/>Security</text:span></text:p>
          </table:table-cell>
          <table:table-cell table:style-name="Cell337">
            <text:p text:style-name="P649"><text:span text:style-name="T649_1">Clean<text:s/>Tech<text:s/>/<text:s/></text:span><text:span text:style-name="T649_2">BioTech</text:span></text:p>
          </table:table-cell>
        </table:table-row>
        <table:table-row table:style-name="Row102">
          <table:table-cell table:style-name="Cell338">
            <text:p text:style-name="P650"><text:span text:style-name="T650_1">AI<text:s/>predictions<text:s/>of<text:s/>forced<text:s/>displacement</text:span></text:p>
          </table:table-cell>
          <table:table-cell table:style-name="Cell339">
            <text:p text:style-name="P651"><text:span text:style-name="T651_1">Ukraine</text:span></text:p>
          </table:table-cell>
          <table:table-cell table:style-name="Cell340">
            <text:p text:style-name="P652"><text:span text:style-name="T652_1">Humanitarian</text:span></text:p>
          </table:table-cell>
          <table:table-cell table:style-name="Cell341">
            <text:p text:style-name="P653"><text:span text:style-name="T653_1">AI</text:span></text:p>
          </table:table-cell>
        </table:table-row>
        <table:table-row table:style-name="Row103">
          <table:table-cell table:style-name="Cell342">
            <text:p text:style-name="P654"><text:span text:style-name="T654_1">DNA<text:s/>forensics<text:s/>to<text:s/>tackle<text:s/>illegal<text:s/>wildlife<text:s/>trade<text:s/>with<text:s/></text:span><text:span text:style-name="T654_2">MinION</text:span><text:span text:style-name="T654_3"><text:s/>technology</text:span></text:p>
          </table:table-cell>
          <table:table-cell table:style-name="Cell343">
            <text:p text:style-name="P655"><text:span text:style-name="T655_1">Colombia</text:span></text:p>
          </table:table-cell>
          <table:table-cell table:style-name="Cell344">
            <text:p text:style-name="P656"><text:span text:style-name="T656_1">Nature<text:s/>and<text:s/>Biodiversity</text:span></text:p>
          </table:table-cell>
          <table:table-cell table:style-name="Cell345">
            <text:p text:style-name="P657"><text:span text:style-name="T657_1">BioTech</text:span></text:p>
          </table:table-cell>
        </table:table-row>
        <table:table-row table:style-name="Row104">
          <table:table-cell table:style-name="Cell346">
            <text:p text:style-name="P658"><text:span text:style-name="T658_1">Using<text:s/>climate<text:s/>change<text:s/>scenarios<text:s/>to<text:s/>inform<text:s/>community-based<text:s/>adaptation<text:s/>and<text:s/>planning<text:s/>in<text:s/>Nepal</text:span></text:p>
          </table:table-cell>
          <table:table-cell table:style-name="Cell347">
            <text:p text:style-name="P659"><text:span text:style-name="T659_1">Nepal</text:span></text:p>
          </table:table-cell>
          <table:table-cell table:style-name="Cell348">
            <text:p text:style-name="P660"><text:span text:style-name="T660_1">Climate</text:span></text:p>
          </table:table-cell>
          <table:table-cell table:style-name="Cell349">
            <text:p text:style-name="P661"><text:span text:style-name="T661_1">AI</text:span></text:p>
          </table:table-cell>
        </table:table-row>
        <table:table-row table:style-name="Row105">
          <table:table-cell table:style-name="Cell350">
            <text:p text:style-name="P662"><text:span text:style-name="T662_1">MapAid</text:span><text:span text:style-name="T662_2">:<text:s/>Predicting<text:s/>Groundwater<text:s/>Depth<text:s/>With<text:s/>AI</text:span></text:p>
          </table:table-cell>
          <table:table-cell table:style-name="Cell351">
            <text:p text:style-name="P663"><text:span text:style-name="T663_1">Ethiopia</text:span></text:p>
          </table:table-cell>
          <table:table-cell table:style-name="Cell352">
            <text:p text:style-name="P664"><text:span text:style-name="T664_1">Global<text:s/>Health</text:span></text:p>
          </table:table-cell>
          <table:table-cell table:style-name="Cell353">
            <text:p text:style-name="P665"><text:span text:style-name="T665_1">AI</text:span></text:p>
          </table:table-cell>
        </table:table-row>
      </table:table>
      <text:p text:style-name="P666"/>
      <text:p text:style-name="P667"/>
      <text:h text:style-name="P668" text:outline-level="1"><text:bookmark-start text:name="_Ref237014406"/><text:bookmark-start text:name="_Toc237356072"/><text:span text:style-name="T668_1">ANNEX<text:s/>3:</text:span><text:span text:style-name="T668_2"><text:s text:c="2"/>FT<text:s/>Hub<text:s/></text:span><text:span text:style-name="T668_3">events<text:s/>and<text:s/>learning<text:s/>engagements</text:span><text:bookmark-end text:name="_Ref237014406"/><text:bookmark-end text:name="_Toc237356072"/></text:h>
      <text:p text:style-name="P669"><text:span text:style-name="T669_1"><text:s/></text:span></text:p>
      <table:table table:style-name="Table20">
        <table:table-column table:style-name="Column69"/>
        <table:table-column table:style-name="Column70"/>
        <table:table-column table:style-name="Column71"/>
        <table:table-row table:style-name="Row106">
          <table:table-cell table:style-name="Cell354">
            <text:p text:style-name="P670"><text:span text:style-name="T670_1">Event</text:span></text:p>
          </table:table-cell>
          <table:table-cell table:style-name="Cell355">
            <text:p text:style-name="P671"><text:span text:style-name="T671_1">Location/date</text:span></text:p>
          </table:table-cell>
          <table:table-cell table:style-name="Cell356">
            <text:p text:style-name="P672"><text:span text:style-name="T672_1">Purpose<text:s/>and<text:s/>relevance</text:span></text:p>
          </table:table-cell>
        </table:table-row>
        <table:table-row table:style-name="Row107">
          <table:table-cell table:style-name="Cell357">
            <text:p text:style-name="P673"><text:span text:style-name="T673_1">IDIA<text:s/>Conference</text:span></text:p>
          </table:table-cell>
          <table:table-cell table:style-name="Cell358">
            <text:p text:style-name="P674"><text:span text:style-name="T674_1">Nairobi,<text:s/>Kenya<text:s/></text:span></text:p>
          </table:table-cell>
          <table:table-cell table:style-name="Cell359">
            <text:p text:style-name="P675"><text:span text:style-name="T675_1">Members<text:s/>of<text:s/>the<text:s/></text:span><text:span text:style-name="T675_2">FT<text:s/></text:span><text:span text:style-name="T675_3">Hub<text:s/>s</text:span><text:span text:style-name="T675_4">hared<text:s/>learning<text:s/>from<text:s/>designing<text:s/>and<text:s/>managing<text:s/>frontier<text:s/>technology<text:s/>pilots,<text:s/>including<text:s/>approaches<text:s/>to<text:s/>scaling<text:s/>and<text:s/>innovation<text:s/>collaboration.</text:span></text:p>
          </table:table-cell>
        </table:table-row>
        <table:table-row table:style-name="Row108">
          <table:table-cell table:style-name="Cell360">
            <text:p text:style-name="P676"><text:span text:style-name="T676_1">Cali<text:s/>Biodiversity<text:s/>Week</text:span></text:p>
          </table:table-cell>
          <table:table-cell table:style-name="Cell361">
            <text:p text:style-name="P677"><text:span text:style-name="T677_1">Colombia</text:span></text:p>
          </table:table-cell>
          <table:table-cell table:style-name="Cell362">
            <text:p text:style-name="P678"><text:span text:style-name="T678_1">FCDO<text:s/>Pioneer<text:s/>Alumni<text:s/>presented<text:s/></text:span><text:span text:style-name="T678_2">on<text:s/>the<text:s/>portable<text:s/>DNA<text:s/>sequencing<text:s/>technology<text:s/>to<text:s/>identify<text:s/>wildlife<text:s/>specimens<text:s/>linked<text:s/>to<text:s/>illegal<text:s/>trade.</text:span></text:p>
          </table:table-cell>
        </table:table-row>
        <table:table-row table:style-name="Row109">
          <table:table-cell table:style-name="Cell363">
            <text:p text:style-name="P679"><text:span text:style-name="T679_1"><text:a xlink:type="simple" office:target-frame-name="_blank" xlink:href="https://www.ai4development.ai/"><text:span text:style-name="T679_2">AI<text:s/>for<text:s/>Development<text:s/>and<text:s/>Impact<text:s/>Conference</text:span></text:a></text:span></text:p>
          </table:table-cell>
          <table:table-cell table:style-name="Cell364">
            <text:p text:style-name="P680"><text:span text:style-name="T680_1">Barcelona,<text:s/>Spain</text:span></text:p>
          </table:table-cell>
          <table:table-cell table:style-name="Cell365">
            <text:p text:style-name="P681"><text:span text:style-name="T681_1">Brink<text:s/>Director<text:s/>joined<text:s/>experts,<text:s/>practitioners<text:s/>and<text:s/>policymakers<text:s/>to<text:s/>reflect<text:s/>on<text:s/>AI4D’s<text:s/>role<text:s/>in<text:s/>improving<text:s/>durable<text:s/>public<text:s/>services<text:s/>and<text:s/>delivering<text:s/>real-world<text:s/>impact.</text:span></text:p>
          </table:table-cell>
        </table:table-row>
        <table:table-row table:style-name="Row110">
          <table:table-cell table:style-name="Cell366">
            <text:p text:style-name="P682"><text:span text:style-name="T682_1">ADB</text:span><text:span text:style-name="T682_2"><text:s/>International<text:s/>Education<text:s/>and<text:s/>Skills<text:s/>Forum</text:span></text:p>
          </table:table-cell>
          <table:table-cell table:style-name="Cell367">
            <text:p text:style-name="P683"><text:span text:style-name="T683_1">Philippines</text:span></text:p>
          </table:table-cell>
          <table:table-cell table:style-name="Cell368">
            <text:p text:style-name="P684"><text:span text:style-name="T684_1">The<text:s/>Hub<text:s/>contributed<text:s/>to<text:s/>discussions<text:s/>on<text:s/>how<text:s/>education<text:s/>systems<text:s/>can<text:s/>adapt<text:s/>to<text:s/>transformational<text:s/>trends<text:s/>and<text:s/>address<text:s/>persistent<text:s/>challenges<text:s/>in<text:s/>skills<text:s/>development.</text:span></text:p>
          </table:table-cell>
        </table:table-row>
        <table:table-row table:style-name="Row111">
          <table:table-cell table:style-name="Cell369">
            <text:p text:style-name="P685"><text:span text:style-name="T685_1"><text:a xlink:type="simple" office:target-frame-name="_blank" xlink:href="https://kenya.africastartupfestival.com/"><text:span text:style-name="T685_2">The<text:s/>Startup<text:s/>Festival</text:span></text:a></text:span></text:p>
          </table:table-cell>
          <table:table-cell table:style-name="Cell370">
            <text:p text:style-name="P686"><text:span text:style-name="T686_1">Nairobi,<text:s/>Kenya</text:span></text:p>
          </table:table-cell>
          <table:table-cell table:style-name="Cell371">
            <text:p text:style-name="P687"><text:span text:style-name="T687_1">Hub<text:s/></text:span><text:span text:style-name="T687_2">coach<text:s/></text:span><text:span text:style-name="T687_3">engaged<text:s/>with<text:s/>investors,<text:s/>founders,<text:s/>builders<text:s/>and<text:s/>operators<text:s/>exploring<text:s/>how<text:s/>tech</text:span><text:span text:style-name="T687_4"><text:s/></text:span><text:span text:style-name="T687_5">advances<text:s/>are<text:s/>reshaping<text:s/>industries<text:s/>across<text:s/>Africa.</text:span></text:p>
          </table:table-cell>
        </table:table-row>
        <table:table-row table:style-name="Row112">
          <table:table-cell table:style-name="Cell372">
            <text:p text:style-name="P688"><text:span text:style-name="T688_1"><text:a xlink:type="simple" office:target-frame-name="_blank" xlink:href="https://www.gopha.org/events/4th-pha-world-congress"><text:span text:style-name="T688_2">4</text:span><text:span text:style-name="T688_3">th</text:span><text:span text:style-name="T688_4"> PHA<text:s/>World<text:s/>Congress</text:span></text:a></text:span><text:span text:style-name="T688_5"> </text:span></text:p>
          </table:table-cell>
          <table:table-cell table:style-name="Cell373">
            <text:p text:style-name="P689"><text:span text:style-name="T689_1">Düsseldorf,<text:s/>Germany</text:span></text:p>
          </table:table-cell>
          <table:table-cell table:style-name="Cell374">
            <text:p text:style-name="P690"><text:span text:style-name="T690_1">Partner<text:s/></text:span><text:span text:style-name="T690_2">ZERO<text:s/>Circular</text:span><text:span text:style-name="T690_3"><text:s/></text:span><text:span text:style-name="T690_4">connected<text:s/>with<text:s/>other<text:s/>pioneers<text:s/>working<text:s/>towards<text:s/>a<text:s/>plastic-free<text:s/>and<text:s/>regenerative<text:s/>world.</text:span></text:p>
          </table:table-cell>
        </table:table-row>
        <table:table-row table:style-name="Row113">
          <table:table-cell table:style-name="Cell375">
            <text:p text:style-name="P691"><text:span text:style-name="T691_1">Nanobiogel<text:s/>pilot<text:s/>events</text:span></text:p>
          </table:table-cell>
          <table:table-cell table:style-name="Cell376">
            <text:p text:style-name="P692"><text:span text:style-name="T692_1">Recife,<text:s/>Brazil</text:span></text:p>
          </table:table-cell>
          <table:table-cell table:style-name="Cell377">
            <text:p text:style-name="P693"><text:span text:style-name="T693_1">T</text:span><text:span text:style-name="T693_2">he<text:s/>team<text:s/>presented<text:s/>results<text:s/>at<text:s/>three<text:s/>events:<text:s/>a<text:s/>dedicated<text:s/>workshop<text:s/>at<text:s/>the<text:s/>Consulate,<text:s/>a<text:s/>launch<text:s/>event<text:s/>at<text:s/>the<text:s/>University<text:s/>of<text:s/>Pernambuco,<text:s/>and<text:s/>a<text:s/>session<text:s/>at<text:s/>the<text:s/>office<text:s/>of<text:s/>the<text:s/>Secretariat<text:s/>of<text:s/>Science,<text:s/>Technology<text:s/>and<text:s/>Innovation<text:s/>of<text:s/>the<text:s/>State<text:s/>of<text:s/>Pernambuco.</text:span></text:p>
          </table:table-cell>
        </table:table-row>
        <table:table-row table:style-name="Row114">
          <table:table-cell table:style-name="Cell378">
            <text:p text:style-name="P694"><text:span text:style-name="T694_1">Reporting<text:s/>on<text:s/>Science,<text:s/>Technology<text:s/>and<text:s/>Innovation<text:s/>workshop</text:span></text:p>
          </table:table-cell>
          <table:table-cell table:style-name="Cell379">
            <text:p text:style-name="P695"><text:span text:style-name="T695_1">Ghana<text:s/>and<text:s/>Nigeria<text:s/>/<text:s/>West<text:s/>Africa</text:span></text:p>
          </table:table-cell>
          <table:table-cell table:style-name="Cell380">
            <text:p text:style-name="P696"><text:span text:style-name="T696_1">The<text:s/>team<text:s/>designed<text:s/>and<text:s/>delivered<text:s/>a<text:s/>second,<text:s/>updated<text:s/>storytelling<text:s/>workshop<text:s/>for<text:s/>23<text:s/>journalists<text:s/>from<text:s/>Ghana<text:s/>and<text:s/>Nigeria,<text:s/>helping<text:s/>them<text:s/>build<text:s/>the<text:s/>knowledge<text:s/>and<text:s/>confidence<text:s/>to<text:s/>interrogate<text:s/>and<text:s/>report<text:s/>on<text:s/>science,<text:s/>technology<text:s/>and<text:s/>innovation<text:s/>stories<text:s/>in<text:s/>West<text:s/>Africa.<text:s/></text:span><text:span text:style-name="T696_2">Aim:<text:s/></text:span><text:span text:style-name="T696_3">to<text:s/>help<text:s/>shift<text:s/>the<text:s/>narrative<text:s/>around<text:s/></text:span><text:span text:style-name="T696_4">techn</text:span><text:span text:style-name="T696_5"><text:s/>and<text:s/>support<text:s/>ecosystem<text:s/>growth.</text:span></text:p>
          </table:table-cell>
        </table:table-row>
        <table:table-row table:style-name="Row115">
          <table:table-cell table:style-name="Cell381">
            <text:p text:style-name="P697"><text:span text:style-name="T697_1">India<text:s/>AI<text:s/>Impact<text:s/>Summit<text:s/>2026</text:span></text:p>
          </table:table-cell>
          <table:table-cell table:style-name="Cell382">
            <text:p text:style-name="P698"><text:span text:style-name="T698_1">India</text:span></text:p>
          </table:table-cell>
          <table:table-cell table:style-name="Cell383">
            <text:p text:style-name="P699"><text:span text:style-name="T699_1">FT<text:s/>Hub<text:s/>director</text:span><text:span text:style-name="T699_2"><text:s/>attended<text:s/>to<text:s/>connect<text:s/>with<text:s/>people<text:s/>working<text:s/>in<text:s/>frontier<text:s/>technology<text:s/>and<text:s/>AI<text:s/>across<text:s/>health,<text:s/>climate,<text:s/>education<text:s/>and<text:s/>other<text:s/>sectors.</text:span></text:p>
          </table:table-cell>
        </table:table-row>
        <table:table-row table:style-name="Row116">
          <table:table-cell table:style-name="Cell384">
            <text:p text:style-name="P700"><text:span text:style-name="T700_1">UK-Southeast<text:s/>Asia<text:s/>Tech<text:s/>Week<text:s/>2026</text:span></text:p>
          </table:table-cell>
          <table:table-cell table:style-name="Cell385">
            <text:p text:style-name="P701"><text:span text:style-name="T701_1">Manila,<text:s/>Kuala<text:s/>Lumpur<text:s/>and<text:s/>Singapore</text:span></text:p>
          </table:table-cell>
          <table:table-cell table:style-name="Cell386">
            <text:p text:style-name="P702"><text:span text:style-name="T702_1">FT<text:s/>Hub<text:s/>director<text:s/></text:span><text:span text:style-name="T702_2">shared<text:s/>insights<text:s/>from<text:s/>the<text:s/>partnership<text:s/>with<text:s/>FCDO<text:s/>and<text:s/>discussed<text:s/>scaling<text:s/>AI<text:s/>tools<text:s/>in<text:s/>government.</text:span></text:p>
          </table:table-cell>
        </table:table-row>
        <table:table-row table:style-name="Row117">
          <table:table-cell table:style-name="Cell387">
            <text:p text:style-name="P703"><text:span text:style-name="T703_1">Colombia<text:s/>convening</text:span></text:p>
          </table:table-cell>
          <table:table-cell table:style-name="Cell388">
            <text:p text:style-name="P704"><text:span text:style-name="T704_1">Bogotá<text:s/>and<text:s/>San<text:s/>Andrés,<text:s/>Colombia</text:span></text:p>
          </table:table-cell>
          <table:table-cell table:style-name="Cell389">
            <text:p text:style-name="P705"><text:span text:style-name="T705_1">Meetings<text:s/>with<text:s/>embassy<text:s/>staff,<text:s/>delivery<text:s/>partners<text:s/>and<text:s/>environmental<text:s/>organisations<text:s/>exploring<text:s/>technology<text:s/>applications<text:s/>for<text:s/>biodiversity<text:s/>and<text:s/>sustainable<text:s/>livelihoods.</text:span></text:p>
          </table:table-cell>
        </table:table-row>
        <table:table-row table:style-name="Row118">
          <table:table-cell table:style-name="Cell390">
            <text:p text:style-name="P706"><text:span text:style-name="T706_1">Presentation<text:s/>to<text:s/>FCDO<text:s/>Tanzania</text:span></text:p>
          </table:table-cell>
          <table:table-cell table:style-name="Cell391">
            <text:p text:style-name="P707"><text:span text:style-name="T707_1">Dar<text:s/>es<text:s/>Salaam,<text:s/>Tanzania<text:s/>/<text:s/>online</text:span></text:p>
          </table:table-cell>
          <table:table-cell table:style-name="Cell392">
            <text:p text:style-name="P708"><text:span text:style-name="T708_1">FT<text:s/>Hub<text:s/></text:span><text:span text:style-name="T708_2">coach<text:s/></text:span><text:span text:style-name="T708_3">presented<text:s/>the<text:s/>FT<text:s/>programme<text:s/>to<text:s/>around<text:s/>2</text:span><text:span text:style-name="T708_4">5</text:span><text:span text:style-name="T708_5"><text:s/>FCDO<text:s/>colleagues<text:s/>from<text:s/>the<text:s/>Dar<text:s/>es<text:s/>Salaam<text:s/>High<text:s/>Commission,<text:s/>including<text:s/>the<text:s/>Development<text:s/>Director<text:s/>and<text:s/>Deputy<text:s/>High<text:s/>Commissioner.</text:span></text:p>
            <text:p text:style-name="P709"/>
          </table:table-cell>
        </table:table-row>
        <table:table-row table:style-name="Row119">
          <table:table-cell table:style-name="Cell393">
            <text:p text:style-name="P710"><text:span text:style-name="T710_1">FOUND<text:s/>Pilot:<text:s/>University<text:s/>of<text:s/>Oxford<text:s/>Panel</text:span></text:p>
          </table:table-cell>
          <table:table-cell table:style-name="Cell394">
            <text:p text:style-name="P711"><text:span text:style-name="T711_1">Oxford,<text:s/>UK</text:span></text:p>
          </table:table-cell>
          <table:table-cell table:style-name="Cell395">
            <text:p text:style-name="P712"><text:span text:style-name="T712_1">In<text:s/>June<text:s/>2025,<text:s/></text:span><text:span text:style-name="T712_2">FT<text:s/>partner<text:s/></text:span><text:span text:style-name="T712_3">participated<text:s/>in<text:s/>a<text:s/>panel<text:s/>on<text:s/>technological<text:s/>responses<text:s/>to<text:s/>disappearance<text:s/>at<text:s/>Pembroke<text:s/>College,<text:s/>University<text:s/>of<text:s/>Oxford.<text:s/>He<text:s/>introduced<text:s/>FOUND’s<text:s/>work<text:s/>and<text:s/>highlighted<text:s/>how<text:s/></text:span><text:span text:style-name="T712_4">the</text:span><text:span text:style-name="T712_5"><text:s/>lived<text:s/>experience<text:s/>of<text:s/>searching<text:s/>families<text:s/>is<text:s/>informing<text:s/>the<text:s/>project’s<text:s/>development.</text:span></text:p>
          </table:table-cell>
        </table:table-row>
        <table:table-row table:style-name="Row120">
          <table:table-cell table:style-name="Cell396">
            <text:p text:style-name="P713"><text:span text:style-name="T713_1">FOUND<text:s/>Pilot:<text:s/>IBERO<text:s/>Conference</text:span></text:p>
          </table:table-cell>
          <table:table-cell table:style-name="Cell397">
            <text:p text:style-name="P714"><text:span text:style-name="T714_1">Mexico<text:s/>City,<text:s/>Mexico</text:span></text:p>
          </table:table-cell>
          <table:table-cell table:style-name="Cell398">
            <text:p text:style-name="P715"><text:span text:style-name="T715_1">November<text:s/>2025</text:span><text:span text:style-name="T715_2">,<text:s/></text:span><text:span text:style-name="T715_3">two-day<text:s/>conference<text:s/>on<text:s/>the<text:s/>disappeared</text:span><text:span text:style-name="T715_4">.<text:s text:c="2"/>Partner<text:s/>and<text:s/>pioneer<text:s/>presented<text:s/></text:span><text:span text:style-name="T715_5">separately<text:s/>to</text:span><text:span text:style-name="T715_6"><text:s/>UN<text:s/>representatives,<text:s/>diplomats,<text:s/>searching<text:s/>mothers<text:s/>and<text:s/>academics.</text:span></text:p>
          </table:table-cell>
        </table:table-row>
        <table:table-row table:style-name="Row121">
          <table:table-cell table:style-name="Cell399">
            <text:p text:style-name="P716"><text:span text:style-name="T716_1">FOUND<text:s/>Pilot:<text:s/>CDMX<text:s/>Agreement<text:s/>Signing</text:span></text:p>
          </table:table-cell>
          <table:table-cell table:style-name="Cell400">
            <text:p text:style-name="P717"><text:span text:style-name="T717_1">British<text:s/>Embassy,<text:s/>Mexico<text:s/>City</text:span></text:p>
          </table:table-cell>
          <table:table-cell table:style-name="Cell401">
            <text:p text:style-name="P718"><text:span text:style-name="T718_1">In<text:s/>March<text:s/>2026,<text:s/>the<text:s/>team<text:s/>attended<text:s/>the<text:s/>agreement<text:s/>signing<text:s/>with<text:s/>the<text:s/>National<text:s/>Search<text:s/>Commission,<text:s/>the<text:s/>Embassy<text:s/>and<text:s/></text:span><text:span text:style-name="T718_2">CentroGeo</text:span><text:span text:style-name="T718_3">,<text:s/>marking<text:s/>an<text:s/>important<text:s/>step<text:s/>in<text:s/>formalising<text:s/>the<text:s/>project<text:s/>partnership.</text:span></text:p>
          </table:table-cell>
        </table:table-row>
        <table:table-row table:style-name="Row122">
          <table:table-cell table:style-name="Cell402">
            <text:p text:style-name="P719"><text:span text:style-name="T719_1">Technical<text:s/>presentation<text:s/>to<text:s/>FCDO<text:s/></text:span></text:p>
          </table:table-cell>
          <table:table-cell table:style-name="Cell403">
            <text:p text:style-name="P720"><text:span text:style-name="T720_1">Online</text:span></text:p>
          </table:table-cell>
          <table:table-cell table:style-name="Cell404">
            <text:p text:style-name="P721"><text:span text:style-name="T721_1">FT<text:s/>Hub<text:s/>Pioneer<text:s/>presented<text:s/>the<text:s/>FT<text:s/>programme<text:s/>to<text:s/>FCDO<text:s/>colleagues<text:s/>as<text:s/>part<text:s/>of<text:s/>a<text:s/>wider<text:s/>presentation<text:s/>on<text:s/>the<text:s/>intersection<text:s/>of<text:s/>Health<text:s/>and<text:s/>AI.<text:s/>Examples<text:s/>of<text:s/>relevant<text:s/>FT<text:s/>Hub<text:s/>pilots,<text:s/>with<text:s/>a<text:s/>focus<text:s/>on<text:s/>the<text:s/>current<text:s/>Telemedicine<text:s/>X<text:s/>SRH<text:s/>pilot<text:s/>from<text:s/>Call<text:s/>10,<text:s/>were<text:s/>shared<text:s/>during<text:s/>the<text:s/>call.<text:s/></text:span></text:p>
          </table:table-cell>
        </table:table-row>
      </table:table>
      <text:p text:style-name="P72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Aptos" svg:font-family="Aptos" style:font-pitch="variable" style:font-family-generic="swiss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Georgia" svg:font-family="Georgia" style:font-pitch="variable" style:font-family-generic="roman"/>
    <style:font-face style:name="Arial Black" svg:font-family="Arial Black" style:font-pitch="variable" style:font-family-generic="swiss"/>
    <style:font-face style:name="Helvetica" svg:font-family="Helvetica" style:font-pitch="variable" style:font-family-generic="swiss"/>
    <style:font-face style:name="Calibri" svg:font-family="Calibri" style:font-pitch="variable" style:font-family-generic="swiss"/>
    <style:font-face style:name="MS Gothic" svg:font-family="MS Gothic" style:font-pitch="fixed" style:font-family-generic="modern"/>
    <style:font-face style:name="Cambria" svg:font-family="Cambria" style:font-pitch="variable" style:font-family-generic="roman"/>
    <style:font-face style:name="Segoe UI" svg:font-family="Segoe UI" style:font-pitch="variable" style:font-family-generic="swiss"/>
    <style:font-face style:name="ＭＳ 明朝" svg:font-family="ＭＳ 明朝"/>
  </office:font-face-decls>
  <office:styles>
    <style:default-style style:family="paragraph">
      <style:paragraph-properties fo:text-align="justify" fo:margin-top="0.318cm" fo:orphans="2" fo:widows="2" style:tab-stop-distance="1.27cm"/>
      <style:text-properties style:use-window-font-color="true" style:font-name="Arial" fo:font-size="10pt" style:font-name-asian="Arial" style:font-size-asian="10pt" style:font-name-complex="Arial" style:font-size-complex="10pt" fo:language="en" fo:language-asian="ja" fo:language-complex="ar" fo:country="GB" fo:country-asian="JP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text-align="justify" fo:line-height="110%" fo:margin-top="0.318cm" fo:orphans="2" fo:widows="2"/>
      <style:text-properties fo:color="#404040" fo:font-size="10pt" style:font-size-asian="10pt" style:font-size-complex="10pt"/>
    </style:style>
    <style:style style:name="Heading_20_1" style:display-name="Heading 1" style:family="paragraph" style:parent-style-name="Normal" style:default-outline-level="1">
      <style:paragraph-properties fo:background-color="#dbe5f1" fo:padding-top="0.106cm" fo:border-top="#000000 0.018cm solid" fo:margin-top="0.847cm" fo:padding-bottom="0.106cm" fo:border-bottom="#000000 0.018cm solid" fo:margin-bottom="0.071cm" fo:padding-left="0.141cm" fo:border-left="#000000 0.018cm solid" fo:padding-right="0.141cm" fo:border-right="#000000 0.018cm solid"/>
      <style:text-properties fo:font-size="12pt" style:font-size-asian="12pt" style:font-size-complex="12pt" fo:font-weight="bold" style:font-weight-asian="bold"/>
    </style:style>
    <style:style style:name="Heading_20_2" style:display-name="Heading 2" style:family="paragraph" style:parent-style-name="Normal" style:default-outline-level="2">
      <style:paragraph-properties fo:margin-top="0.423cm" fo:margin-bottom="0.318cm" fo:keep-with-next="always"/>
      <style:text-properties fo:color="#366091" fo:font-size="11pt" style:font-size-asian="11pt" style:font-size-complex="11pt" fo:font-weight="bold" style:font-weight-asian="bold"/>
    </style:style>
    <style:style style:name="Heading_20_3" style:display-name="Heading 3" style:family="paragraph" style:parent-style-name="Normal" style:default-outline-level="3">
      <style:text-properties fo:font-weight="bold" style:font-weight-asian="bold" style:font-weight-complex="bold"/>
    </style:style>
    <style:style style:name="Heading_20_4" style:display-name="Heading 4" style:family="paragraph" style:parent-style-name="Normal" style:default-outline-level="4">
      <style:paragraph-properties fo:margin-top="0.423cm" fo:margin-bottom="0.106cm"/>
      <style:text-properties fo:font-style="italic" style:font-style-asian="italic" style:font-style-complex="italic" fo:color="#4f81bd" fo:font-size="12pt" style:font-size-asian="12pt" style:font-size-complex="12pt" fo:language="en" fo:country="US" fo:font-weight="bold" style:font-weight-asian="bold"/>
    </style:style>
    <style:style style:name="Heading_20_5" style:display-name="Heading 5" style:family="paragraph" style:parent-style-name="Normal" style:default-outline-level="5">
      <style:paragraph-properties fo:text-align="left" fo:line-height="115%" fo:margin-top="0.106cm" fo:margin-bottom="0.106cm"/>
      <style:text-properties fo:color="#ffffff" fo:font-size="4pt" style:font-size-asian="4pt" style:font-size-complex="4pt"/>
    </style:style>
    <style:style style:name="Heading_20_6" style:display-name="Heading 6" style:family="paragraph" style:parent-style-name="Normal" style:default-outline-level="6">
      <style:paragraph-properties fo:margin-top="0.353cm" fo:margin-bottom="0.071cm" fo:keep-with-next="always" fo:keep-together="always"/>
      <style:text-properties fo:font-weight="bold" style:font-weight-asian="bold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text-align="justify" fo:margin-top="0.318cm"/>
      <style:text-properties fo:font-size="10pt" style:font-size-asian="10pt" style:font-size-complex="10pt"/>
    </style:style>
    <style:style style:name="Title" style:family="paragraph" style:parent-style-name="Normal">
      <style:paragraph-properties fo:margin-top="0.847cm" fo:margin-bottom="0.212cm" fo:keep-with-next="always" fo:keep-together="always"/>
      <style:text-properties fo:font-size="36pt" style:font-size-asian="36pt" style:font-size-complex="36pt" fo:font-weight="bold" style:font-weight-asian="bold"/>
    </style:style>
    <style:style style:name="Subtitle" style:family="paragraph" style:parent-style-name="Normal">
      <style:paragraph-properties fo:margin-top="0.635cm" fo:margin-bottom="0.141cm" fo:keep-with-next="always" fo:keep-together="always"/>
      <style:text-properties fo:font-style="italic" style:font-style-asian="italic" fo:color="#666666" style:font-name="Georgia" fo:font-size="24pt" style:font-name-asian="Georgia" style:font-size-asian="24pt" style:font-name-complex="Georgia" style:font-size-complex="24pt"/>
    </style:style>
    <style:style style:name="Annotation_20_text" style:display-name="Annotation text" style:family="paragraph" style:parent-style-name="Normal"/>
    <style:style style:name="Comment_20_Text_20_Char" style:display-name="Comment Text Char" style:family="text" style:parent-style-name="Default_20_Paragraph_20_Font"/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List_20_Paragraph" style:display-name="List Paragraph" style:family="paragraph" style:parent-style-name="Normal">
      <style:paragraph-properties fo:margin-left="1.27cm"/>
    </style:style>
    <style:style style:name="Header" style:family="paragraph" style:parent-style-name="Normal">
      <style:paragraph-properties fo:margin-top="0cm">
        <style:tab-stops>
          <style:tab-stop style:type="center" style:leader-style="none" style:position="8.255cm"/>
          <style:tab-stop style:type="right" style:leader-style="none" style:position="16.51cm"/>
        </style:tab-stops>
      </style:paragraph-properties>
    </style:style>
    <style:style style:name="Header_20_Char" style:display-name="Header Char" style:family="text" style:parent-style-name="Default_20_Paragraph_20_Font"/>
    <style:style style:name="Footer" style:family="paragraph" style:parent-style-name="Normal">
      <style:paragraph-properties fo:margin-top="0cm">
        <style:tab-stops>
          <style:tab-stop style:type="center" style:leader-style="none" style:position="8.255cm"/>
          <style:tab-stop style:type="right" style:leader-style="none" style:position="16.51cm"/>
        </style:tab-stops>
      </style:paragraph-properties>
    </style:style>
    <style:style style:name="Footer_20_Char" style:display-name="Footer Char" style:family="text" style:parent-style-name="Default_20_Paragraph_20_Font"/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Footnote_20_text" style:display-name="Footnote text" style:family="paragraph" style:parent-style-name="Normal"/>
    <style:style style:name="Footnote_20_Text_20_Char" style:display-name="Footnote Text Char" style:family="text" style:parent-style-name="Default_20_Paragraph_20_Font"/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fo:font-weight="bold" style:font-weight-asian="bold" style:font-weight-complex="bold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Caption" style:family="paragraph" style:parent-style-name="Normal">
      <style:paragraph-properties fo:margin-top="0.423cm" fo:margin-bottom="0.353cm"/>
      <style:text-properties fo:font-style="italic" style:font-style-asian="italic" style:font-style-complex="italic" fo:color="#1f497d" fo:font-size="9pt" style:font-size-asian="9pt" style:font-size-complex="9pt"/>
    </style:style>
    <style:style style:name="FollowedHyperlink" style:family="text" style:parent-style-name="Default_20_Paragraph_20_Font">
      <style:text-properties fo:color="#800080" style:text-underline-style="solid" style:text-underline-color="font-color"/>
    </style:style>
    <style:style style:name="Revision" style:family="paragraph">
      <style:paragraph-properties fo:text-align="left" fo:margin-top="0cm"/>
      <style:text-properties fo:font-size="10pt" style:font-size-asian="10pt" style:font-size-complex="10pt"/>
    </style:style>
    <style:style style:name="Guidance_20_Notes" style:display-name="Guidance Notes" style:family="paragraph" style:parent-style-name="Normal">
      <style:text-properties fo:font-style="italic" style:font-style-asian="italic" style:font-style-complex="italic" fo:color="#a6a6a6" style:font-name-asian="ＭＳ 明朝" style:font-name-complex="Times New Roman" style:font-size-complex="12pt" fo:language-asian="en" fo:country-asian="GB"/>
    </style:style>
    <style:style style:name="Guidance_20_Notes_20_Char" style:display-name="Guidance Notes Char" style:family="text" style:parent-style-name="Default_20_Paragraph_20_Font">
      <style:text-properties fo:font-style="italic" style:font-style-asian="italic" style:font-style-complex="italic" fo:color="#a6a6a6" style:font-name-asian="ＭＳ 明朝" style:font-name-complex="Times New Roman" style:font-size-complex="12pt" fo:language-asian="en" fo:country-asian="GB"/>
    </style:style>
    <style:style style:name="Toc_20_1" style:display-name="Toc 1" style:family="paragraph" style:parent-style-name="Normal">
      <style:paragraph-properties fo:margin-bottom="0.176cm"/>
    </style:style>
    <style:style style:name="p1" style:family="paragraph" style:parent-style-name="Normal">
      <style:paragraph-properties fo:text-align="left" fo:margin-top="0cm"/>
      <style:text-properties fo:color="#000000" style:font-name="Helvetica" fo:font-size="7.5pt" style:font-name-asian="Times New Roman" style:font-size-asian="7.5pt" style:font-name-complex="Times New Roman" style:font-size-complex="7.5pt" fo:language-asian="en" fo:country-asian="GB"/>
    </style:style>
    <style:style style:name="s1" style:family="text" style:parent-style-name="Default_20_Paragraph_20_Font">
      <style:text-properties style:font-name="Arial" fo:font-size="7.5pt" style:font-size-asian="7.5pt" style:font-name-complex="Arial" style:font-size-complex="7.5pt"/>
    </style:style>
    <style:style style:name="Norm_20_Tbl" style:display-name="Norm Tbl" style:family="paragraph" style:parent-style-name="Normal">
      <style:paragraph-properties fo:text-align="left" fo:line-height="105%" fo:margin-top="0.106cm" fo:margin-bottom="0.141cm"/>
      <style:text-properties style:font-name-complex="Times New Roman" style:font-size-complex="12pt" fo:language-asian="en" fo:country-asian="US"/>
    </style:style>
    <style:style style:name="Norm_20_Tbl_20_Char" style:display-name="Norm Tbl Char" style:family="text" style:parent-style-name="Default_20_Paragraph_20_Font">
      <style:text-properties style:font-name-complex="Times New Roman" style:font-size-complex="12pt" fo:language-asian="en" fo:country-asian="US"/>
    </style:style>
    <style:style style:name="Normal0" style:family="paragraph">
      <style:paragraph-properties fo:text-align="justify" fo:line-height="115%" fo:margin-top="0.318cm"/>
      <style:text-properties fo:font-size="10pt" style:font-size-asian="10pt" style:font-size-complex="10pt" fo:language-asian="en" fo:country-asian="US"/>
    </style:style>
    <style:style style:name="Normal0_20_Char" style:display-name="Normal0 Char" style:family="text" style:parent-style-name="Default_20_Paragraph_20_Font">
      <style:text-properties style:font-size-complex="12pt" fo:language-asian="en" fo:country-asian="US"/>
    </style:style>
    <style:style style:name="Footnote" style:family="paragraph" style:parent-style-name="Normal">
      <style:paragraph-properties fo:margin-top="0cm" fo:margin-bottom="0.071cm"/>
      <style:text-properties fo:font-size="9pt" style:font-size-asian="9pt" style:font-size-complex="9pt" fo:language-asian="en" fo:country-asian="US"/>
    </style:style>
    <style:style style:name="Mention" style:family="text" style:parent-style-name="Default_20_Paragraph_20_Font">
      <style:text-properties fo:background-color="#e1dfdd" fo:color="#2b579a"/>
    </style:style>
    <style:style style:name="Intense_20_Reference" style:display-name="Intense Reference" style:family="text">
      <style:text-properties fo:color="#31849b" fo:font-weight="bold" style:font-weight-asian="bold" style:font-weight-complex="bold"/>
    </style:style>
    <style:style style:name="bul" style:family="paragraph" style:parent-style-name="List_20_Paragraph">
      <style:paragraph-properties fo:margin-top="0.141cm"/>
    </style:style>
    <style:style style:name="List_20_Paragraph_20_Char" style:display-name="List Paragraph Char" style:family="text" style:parent-style-name="Default_20_Paragraph_20_Font"/>
    <style:style style:name="bul_20_Char" style:display-name="bul Char" style:family="text" style:parent-style-name="List_20_Paragraph_20_Char">
      <style:text-properties fo:color="#404040"/>
    </style:style>
    <style:style style:name="Toc_20_5" style:display-name="Toc 5" style:family="paragraph" style:parent-style-name="Normal">
      <style:paragraph-properties fo:margin-bottom="0.176cm" fo:margin-left="1.411cm"/>
    </style:style>
    <style:style style:name="Body_20_Para" style:display-name="Body Para" style:family="paragraph" style:parent-style-name="List_20_Paragraph">
      <style:paragraph-properties fo:text-indent="-0.9cm" fo:margin-bottom="0.106cm" fo:margin-left="0.9cm"/>
      <style:text-properties fo:font-size="11pt" style:font-name-asian="Times New Roman" style:font-size-asian="11pt" style:font-size-complex="11pt" fo:language="en" fo:language-asian="en" fo:country="US" fo:country-asian="US"/>
    </style:style>
    <style:style style:name="Body_20_Bullet" style:display-name="Body Bullet" style:family="paragraph" style:parent-style-name="Normal">
      <style:paragraph-properties fo:text-indent="-0.63cm" fo:margin-top="0.141cm" fo:margin-left="1.259cm"/>
    </style:style>
    <style:style style:name="Body_20_Para_20_Char" style:display-name="Body Para Char" style:family="text" style:parent-style-name="Default_20_Paragraph_20_Font">
      <style:text-properties fo:color="#404040" fo:font-size="11pt" style:font-name-asian="Times New Roman" style:font-size-asian="11pt" style:font-size-complex="11pt" fo:language="en" fo:language-asian="en" fo:country="US" fo:country-asian="US"/>
    </style:style>
    <style:style style:name="Body_20_Bullet_20_Char" style:display-name="Body Bullet Char" style:family="text" style:parent-style-name="Body_20_Para_20_Char">
      <style:text-properties fo:color="#404040" fo:font-size="11pt" style:font-name-asian="Times New Roman" style:font-size-asian="11pt" style:font-size-complex="11pt" fo:language="en" fo:language-asian="en" fo:country="US" fo:country-asian="US"/>
    </style:style>
    <style:style style:name="Heading_20_4_20_Char" style:display-name="Heading 4 Char" style:family="text" style:parent-style-name="Default_20_Paragraph_20_Font">
      <style:text-properties fo:font-style="italic" style:font-style-asian="italic" style:font-style-complex="italic" fo:color="#4f81bd" fo:font-size="12pt" style:font-size-asian="12pt" style:font-size-complex="12pt" fo:language="en" fo:country="US" fo:font-weight="bold" style:font-weight-asian="bold"/>
    </style:style>
    <style:style style:name="TOC_20_Heading" style:display-name="TOC Heading" style:family="paragraph" style:parent-style-name="Heading_20_1">
      <style:paragraph-properties fo:text-align="left" fo:line-height="108%" fo:padding="0cm" fo:border-top="none" fo:margin-top="0.423cm" fo:border-bottom="none" fo:margin-bottom="0cm" fo:border-left="none" fo:border-right="none" fo:keep-with-next="always" fo:keep-together="always"/>
      <style:text-properties fo:color="#365f91" style:font-name="Calibri" fo:font-size="16pt" style:font-name-asian="ＭＳ ゴシック" style:font-size-asian="16pt" style:font-name-complex="Times New Roman" style:font-size-complex="16pt" fo:language="en" fo:language-asian="en" fo:country="US" fo:country-asian="US" fo:font-weight="normal" style:font-weight-asian="normal"/>
    </style:style>
    <style:style style:name="Toc_20_2" style:display-name="Toc 2" style:family="paragraph" style:parent-style-name="Normal">
      <style:paragraph-properties fo:margin-bottom="0.176cm" fo:margin-left="0.353cm"/>
    </style:style>
    <style:style style:name="Toc_20_3" style:display-name="Toc 3" style:family="paragraph" style:parent-style-name="Normal">
      <style:paragraph-properties fo:margin-bottom="0.176cm" fo:margin-left="0.706cm"/>
    </style:style>
    <style:style style:name="Heading_20_1_20_Char" style:display-name="Heading 1 Char" style:family="text" style:parent-style-name="Default_20_Paragraph_20_Font">
      <style:text-properties fo:background-color="#dbe5f1" fo:font-size="12pt" style:font-size-asian="12pt" style:font-size-complex="12pt" fo:font-weight="bold" style:font-weight-asian="bold"/>
    </style:style>
    <style:style style:name="Toc_20_4" style:display-name="Toc 4" style:family="paragraph" style:parent-style-name="Normal">
      <style:paragraph-properties fo:margin-bottom="0.176cm" fo:margin-left="1.164cm"/>
    </style:style>
    <style:style style:name="BVI_20_fnr_20_Char_20_Char_20_Char_20_Char_20_Char_20_Char1_20_Char" style:display-name="BVI fnr Char Char Char Char Char Char1 Char" style:family="paragraph" style:parent-style-name="Normal">
      <style:paragraph-properties fo:text-align="left" fo:line-height="0.423cm" fo:margin-top="0cm" fo:margin-bottom="0.282cm"/>
      <style:text-properties style:text-position="super 58%"/>
    </style:style>
    <style:style style:name="Quote" style:family="paragraph" style:parent-style-name="Normal">
      <style:paragraph-properties fo:margin-top="0.212cm" fo:margin-bottom="0.106cm" fo:margin-left="0.289cm" fo:margin-right="0.485cm"/>
      <style:text-properties fo:font-style="italic" style:font-style-asian="italic" fo:color="#7f7f7f" fo:font-size="11pt" style:font-size-asian="11pt" style:font-size-complex="11pt" fo:language-asian="en" fo:country-asian="US" fo:font-weight="bold" style:font-weight-asian="bold"/>
    </style:style>
    <style:style style:name="Quote_20_Char" style:display-name="Quote Char" style:family="text" style:parent-style-name="Default_20_Paragraph_20_Font">
      <style:text-properties fo:font-style="italic" style:font-style-asian="italic" fo:color="#7f7f7f" fo:font-size="11pt" style:font-size-asian="11pt" style:font-size-complex="11pt" fo:language-asian="en" fo:country-asian="US" fo:font-weight="bold" style:font-weight-asian="bold"/>
    </style:style>
    <style:style style:name="Normal_20__28_Web_29_" style:display-name="Normal (Web)" style:family="paragraph" style:parent-style-name="Normal">
      <style:text-properties style:font-name="Times New Roman" fo:font-size="12pt" style:font-size-asian="12pt" style:font-name-complex="Times New Roman" style:font-size-complex="12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List1Level0" style:family="text">
      <style:text-properties style:font-name="Symbol"/>
    </style:style>
    <style:style style:name="List1Level1" style:family="text">
      <style:text-properties style:font-name="Courier New"/>
    </style:style>
    <style:style style:name="List1Level2" style:family="text">
      <style:text-properties style:font-name="Wingdings"/>
    </style:style>
    <style:style style:name="List1Level3" style:family="text">
      <style:text-properties style:font-name="Symbol"/>
    </style:style>
    <style:style style:name="List1Level4" style:family="text">
      <style:text-properties style:font-name="Courier New"/>
    </style:style>
    <style:style style:name="List1Level5" style:family="text">
      <style:text-properties style:font-name="Wingdings"/>
    </style:style>
    <style:style style:name="List1Level6" style:family="text">
      <style:text-properties style:font-name="Symbol"/>
    </style:style>
    <style:style style:name="List1Level7" style:family="text">
      <style:text-properties style:font-name="Courier New"/>
    </style:style>
    <style:style style:name="List1Level8" style:family="text">
      <style:text-properties style:font-name="Wingdings"/>
    </style:style>
    <text:list-style style:name="LS1">
      <text:list-level-style-bullet text:bullet-char="" text:style-name="List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Level0" style:family="text">
      <style:text-properties style:font-name="Symbol"/>
    </style:style>
    <style:style style:name="List2Level1" style:family="text">
      <style:text-properties style:font-name="Courier New"/>
    </style:style>
    <style:style style:name="List2Level2" style:family="text">
      <style:text-properties style:font-name="Wingdings"/>
    </style:style>
    <style:style style:name="List2Level3" style:family="text">
      <style:text-properties style:font-name="Symbol"/>
    </style:style>
    <style:style style:name="List2Level4" style:family="text">
      <style:text-properties style:font-name="Courier New"/>
    </style:style>
    <style:style style:name="List2Level5" style:family="text">
      <style:text-properties style:font-name="Wingdings"/>
    </style:style>
    <style:style style:name="List2Level6" style:family="text">
      <style:text-properties style:font-name="Symbol"/>
    </style:style>
    <style:style style:name="List2Level7" style:family="text">
      <style:text-properties style:font-name="Courier New"/>
    </style:style>
    <style:style style:name="List2Level8" style:family="text">
      <style:text-properties style:font-name="Wingdings"/>
    </style:style>
    <text:list-style style:name="LS2">
      <text:list-level-style-bullet text:bullet-char="" text:style-name="List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Level0" style:family="text">
      <style:text-properties style:font-name="Symbol"/>
    </style:style>
    <style:style style:name="List3Level1" style:family="text">
      <style:text-properties style:font-name="Courier New"/>
    </style:style>
    <style:style style:name="List3Level2" style:family="text">
      <style:text-properties style:font-name="Wingdings"/>
    </style:style>
    <style:style style:name="List3Level3" style:family="text">
      <style:text-properties style:font-name="Symbol"/>
    </style:style>
    <style:style style:name="List3Level4" style:family="text">
      <style:text-properties style:font-name="Courier New"/>
    </style:style>
    <style:style style:name="List3Level5" style:family="text">
      <style:text-properties style:font-name="Wingdings"/>
    </style:style>
    <style:style style:name="List3Level6" style:family="text">
      <style:text-properties style:font-name="Symbol"/>
    </style:style>
    <style:style style:name="List3Level7" style:family="text">
      <style:text-properties style:font-name="Courier New"/>
    </style:style>
    <style:style style:name="List3Level8" style:family="text">
      <style:text-properties style:font-name="Wingdings"/>
    </style:style>
    <text:list-style style:name="LS3">
      <text:list-level-style-bullet text:bullet-char="" text:style-name="List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4">
      <text:list-level-style-number style:num-format="1" text:style-name="List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6Level0" style:family="text">
      <style:text-properties style:font-name="Symbol"/>
    </style:style>
    <style:style style:name="List6Level1" style:family="text">
      <style:text-properties style:font-name="Courier New"/>
    </style:style>
    <style:style style:name="List6Level2" style:family="text">
      <style:text-properties style:font-name="Wingdings"/>
    </style:style>
    <style:style style:name="List6Level3" style:family="text">
      <style:text-properties style:font-name="Symbol"/>
    </style:style>
    <style:style style:name="List6Level4" style:family="text">
      <style:text-properties style:font-name="Courier New"/>
    </style:style>
    <style:style style:name="List6Level5" style:family="text">
      <style:text-properties style:font-name="Wingdings"/>
    </style:style>
    <style:style style:name="List6Level6" style:family="text">
      <style:text-properties style:font-name="Symbol"/>
    </style:style>
    <style:style style:name="List6Level7" style:family="text">
      <style:text-properties style:font-name="Courier New"/>
    </style:style>
    <style:style style:name="List6Level8" style:family="text">
      <style:text-properties style:font-name="Wingdings"/>
    </style:style>
    <text:list-style style:name="LS6">
      <text:list-level-style-bullet text:bullet-char="" text:style-name="List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7">
      <text:list-level-style-number style:num-format="1" text:style-name="List7Level0" style:num-suffix=".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a" text:style-name="List7Level1" style:num-suffix=".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i" text:style-name="List7Level2" style:num-suffix="." text:level="3">
        <style:list-level-properties text:min-label-width="4.445cm" text:min-label-distance="0.318cm" fo:text-align="end" text:list-level-position-and-space-mode="label-alignment">
          <style:list-level-label-alignment text:label-followed-by="listtab" fo:margin-left="4.445cm" fo:text-indent="-0.318cm"/>
        </style:list-level-properties>
      </text:list-level-style-number>
      <text:list-level-style-number style:num-format="1" text:style-name="List7Level3" style:num-suffix=".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a" text:style-name="List7Level4" style:num-suffix=".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</text:list-level-style-number>
      <text:list-level-style-number style:num-format="i" text:style-name="List7Level5" style:num-suffix="." text:level="6">
        <style:list-level-properties text:min-label-width="8.255cm" text:min-label-distance="0.318cm" fo:text-align="end" text:list-level-position-and-space-mode="label-alignment">
          <style:list-level-label-alignment text:label-followed-by="listtab" fo:margin-left="8.255cm" fo:text-indent="-0.318cm"/>
        </style:list-level-properties>
      </text:list-level-style-number>
      <text:list-level-style-number style:num-format="1" text:style-name="List7Level6" style:num-suffix=".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a" text:style-name="List7Level7" style:num-suffix=".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</text:list-level-style-number>
      <text:list-level-style-number style:num-format="i" text:style-name="List7Level8" style:num-suffix="." text:level="9">
        <style:list-level-properties text:min-label-width="12.065cm" text:min-label-distance="0.318cm" fo:text-align="end" text:list-level-position-and-space-mode="label-alignment">
          <style:list-level-label-alignment text:label-followed-by="listtab" fo:margin-left="12.065cm" fo:text-indent="-0.318cm"/>
        </style:list-level-properties>
      </text:list-level-style-number>
    </text:list-style>
    <style:style style:name="List8Level0" style:family="text">
      <style:text-properties style:font-name="Symbol"/>
    </style:style>
    <style:style style:name="List8Level1" style:family="text">
      <style:text-properties style:font-name="Courier New"/>
    </style:style>
    <style:style style:name="List8Level2" style:family="text">
      <style:text-properties style:font-name="Wingdings"/>
    </style:style>
    <style:style style:name="List8Level3" style:family="text">
      <style:text-properties style:font-name="Symbol"/>
    </style:style>
    <style:style style:name="List8Level4" style:family="text">
      <style:text-properties style:font-name="Courier New"/>
    </style:style>
    <style:style style:name="List8Level5" style:family="text">
      <style:text-properties style:font-name="Wingdings"/>
    </style:style>
    <style:style style:name="List8Level6" style:family="text">
      <style:text-properties style:font-name="Symbol"/>
    </style:style>
    <style:style style:name="List8Level7" style:family="text">
      <style:text-properties style:font-name="Courier New"/>
    </style:style>
    <style:style style:name="List8Level8" style:family="text">
      <style:text-properties style:font-name="Wingdings"/>
    </style:style>
    <text:list-style style:name="LS8">
      <text:list-level-style-bullet text:bullet-char="" text:style-name="List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9Level0" style:family="text">
      <style:text-properties style:font-name="Aptos"/>
    </style:style>
    <style:style style:name="List9Level1" style:family="text">
      <style:text-properties style:font-name="Courier New"/>
    </style:style>
    <style:style style:name="List9Level2" style:family="text">
      <style:text-properties style:font-name="Wingdings"/>
    </style:style>
    <style:style style:name="List9Level3" style:family="text">
      <style:text-properties style:font-name="Symbol"/>
    </style:style>
    <style:style style:name="List9Level4" style:family="text">
      <style:text-properties style:font-name="Courier New"/>
    </style:style>
    <style:style style:name="List9Level5" style:family="text">
      <style:text-properties style:font-name="Wingdings"/>
    </style:style>
    <style:style style:name="List9Level6" style:family="text">
      <style:text-properties style:font-name="Symbol"/>
    </style:style>
    <style:style style:name="List9Level7" style:family="text">
      <style:text-properties style:font-name="Courier New"/>
    </style:style>
    <style:style style:name="List9Level8" style:family="text">
      <style:text-properties style:font-name="Wingdings"/>
    </style:style>
    <text:list-style style:name="LS9">
      <text:list-level-style-bullet text:bullet-char="-" text:style-name="List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ptos"/>
      </text:list-level-style-bullet>
      <text:list-level-style-bullet text:bullet-char="o" text:style-name="List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0Level0" style:family="text">
      <style:text-properties style:font-name="Symbol"/>
    </style:style>
    <style:style style:name="List10Level1" style:family="text">
      <style:text-properties style:font-name="Courier New"/>
    </style:style>
    <style:style style:name="List10Level2" style:family="text">
      <style:text-properties style:font-name="Wingdings"/>
    </style:style>
    <style:style style:name="List10Level3" style:family="text">
      <style:text-properties style:font-name="Symbol"/>
    </style:style>
    <style:style style:name="List10Level4" style:family="text">
      <style:text-properties style:font-name="Courier New"/>
    </style:style>
    <style:style style:name="List10Level5" style:family="text">
      <style:text-properties style:font-name="Wingdings"/>
    </style:style>
    <style:style style:name="List10Level6" style:family="text">
      <style:text-properties style:font-name="Symbol"/>
    </style:style>
    <style:style style:name="List10Level7" style:family="text">
      <style:text-properties style:font-name="Courier New"/>
    </style:style>
    <style:style style:name="List10Level8" style:family="text">
      <style:text-properties style:font-name="Wingdings"/>
    </style:style>
    <text:list-style style:name="LS10">
      <text:list-level-style-bullet text:bullet-char="" text:style-name="List10Level0" text:level="1">
        <style:list-level-properties text:space-before="0.318cm" text:min-label-width="0.635cm" fo:text-align="start" text:list-level-position-and-space-mode="label-alignment">
          <style:list-level-label-alignment text:label-followed-by="listtab" fo:margin-left="0.952cm" fo:text-indent="-0.635cm"/>
        </style:list-level-properties>
        <style:text-properties style:font-name="Symbol"/>
      </text:list-level-style-bullet>
      <text:list-level-style-bullet text:bullet-char="o" text:style-name="List10Level1" text:level="2">
        <style:list-level-properties text:space-before="1.588cm" text:min-label-width="0.635cm" fo:text-align="start" text:list-level-position-and-space-mode="label-alignment">
          <style:list-level-label-alignment text:label-followed-by="listtab" fo:margin-left="2.222cm" fo:text-indent="-0.635cm"/>
        </style:list-level-properties>
        <style:text-properties style:font-name="Courier New"/>
      </text:list-level-style-bullet>
      <text:list-level-style-bullet text:bullet-char="" text:style-name="List10Level2" text:level="3">
        <style:list-level-properties text:space-before="2.858cm" text:min-label-width="0.635cm" fo:text-align="start" text:list-level-position-and-space-mode="label-alignment">
          <style:list-level-label-alignment text:label-followed-by="listtab" fo:margin-left="3.492cm" fo:text-indent="-0.635cm"/>
        </style:list-level-properties>
        <style:text-properties style:font-name="Wingdings"/>
      </text:list-level-style-bullet>
      <text:list-level-style-bullet text:bullet-char="" text:style-name="List10Level3" text:level="4">
        <style:list-level-properties text:space-before="4.128cm" text:min-label-width="0.635cm" fo:text-align="start" text:list-level-position-and-space-mode="label-alignment">
          <style:list-level-label-alignment text:label-followed-by="listtab" fo:margin-left="4.762cm" fo:text-indent="-0.635cm"/>
        </style:list-level-properties>
        <style:text-properties style:font-name="Symbol"/>
      </text:list-level-style-bullet>
      <text:list-level-style-bullet text:bullet-char="o" text:style-name="List10Level4" text:level="5">
        <style:list-level-properties text:space-before="5.398cm" text:min-label-width="0.635cm" fo:text-align="start" text:list-level-position-and-space-mode="label-alignment">
          <style:list-level-label-alignment text:label-followed-by="listtab" fo:margin-left="6.032cm" fo:text-indent="-0.635cm"/>
        </style:list-level-properties>
        <style:text-properties style:font-name="Courier New"/>
      </text:list-level-style-bullet>
      <text:list-level-style-bullet text:bullet-char="" text:style-name="List10Level5" text:level="6">
        <style:list-level-properties text:space-before="6.668cm" text:min-label-width="0.635cm" fo:text-align="start" text:list-level-position-and-space-mode="label-alignment">
          <style:list-level-label-alignment text:label-followed-by="listtab" fo:margin-left="7.302cm" fo:text-indent="-0.635cm"/>
        </style:list-level-properties>
        <style:text-properties style:font-name="Wingdings"/>
      </text:list-level-style-bullet>
      <text:list-level-style-bullet text:bullet-char="" text:style-name="List10Level6" text:level="7">
        <style:list-level-properties text:space-before="7.938cm" text:min-label-width="0.635cm" fo:text-align="start" text:list-level-position-and-space-mode="label-alignment">
          <style:list-level-label-alignment text:label-followed-by="listtab" fo:margin-left="8.572cm" fo:text-indent="-0.635cm"/>
        </style:list-level-properties>
        <style:text-properties style:font-name="Symbol"/>
      </text:list-level-style-bullet>
      <text:list-level-style-bullet text:bullet-char="o" text:style-name="List10Level7" text:level="8">
        <style:list-level-properties text:space-before="9.208cm" text:min-label-width="0.635cm" fo:text-align="start" text:list-level-position-and-space-mode="label-alignment">
          <style:list-level-label-alignment text:label-followed-by="listtab" fo:margin-left="9.842cm" fo:text-indent="-0.635cm"/>
        </style:list-level-properties>
        <style:text-properties style:font-name="Courier New"/>
      </text:list-level-style-bullet>
      <text:list-level-style-bullet text:bullet-char="" text:style-name="List10Level8" text:level="9">
        <style:list-level-properties text:space-before="10.478cm" text:min-label-width="0.635cm" fo:text-align="start" text:list-level-position-and-space-mode="label-alignment">
          <style:list-level-label-alignment text:label-followed-by="listtab" fo:margin-left="11.112cm" fo:text-indent="-0.635cm"/>
        </style:list-level-properties>
        <style:text-properties style:font-name="Wingdings"/>
      </text:list-level-style-bullet>
    </text:list-style>
    <style:style style:name="List11Level0" style:family="text">
      <style:text-properties style:font-name="Symbol"/>
    </style:style>
    <style:style style:name="List11Level1" style:family="text">
      <style:text-properties style:font-name="Courier New" style:font-name-complex="Courier New"/>
    </style:style>
    <style:style style:name="List11Level2" style:family="text">
      <style:text-properties style:font-name="Wingdings"/>
    </style:style>
    <style:style style:name="List11Level3" style:family="text">
      <style:text-properties style:font-name="Symbol"/>
    </style:style>
    <style:style style:name="List11Level4" style:family="text">
      <style:text-properties style:font-name="Courier New" style:font-name-complex="Courier New"/>
    </style:style>
    <style:style style:name="List11Level5" style:family="text">
      <style:text-properties style:font-name="Wingdings"/>
    </style:style>
    <style:style style:name="List11Level6" style:family="text">
      <style:text-properties style:font-name="Symbol"/>
    </style:style>
    <style:style style:name="List11Level7" style:family="text">
      <style:text-properties style:font-name="Courier New" style:font-name-complex="Courier New"/>
    </style:style>
    <style:style style:name="List11Level8" style:family="text">
      <style:text-properties style:font-name="Wingdings"/>
    </style:style>
    <text:list-style style:name="LS11">
      <text:list-level-style-bullet text:bullet-char="" text:style-name="List1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2Level0" style:family="text">
      <style:text-properties style:font-name="Symbol"/>
    </style:style>
    <style:style style:name="List12Level1" style:family="text">
      <style:text-properties style:font-name="Courier New"/>
    </style:style>
    <style:style style:name="List12Level2" style:family="text">
      <style:text-properties style:font-name="Wingdings"/>
    </style:style>
    <style:style style:name="List12Level3" style:family="text">
      <style:text-properties style:font-name="Symbol"/>
    </style:style>
    <style:style style:name="List12Level4" style:family="text">
      <style:text-properties style:font-name="Courier New"/>
    </style:style>
    <style:style style:name="List12Level5" style:family="text">
      <style:text-properties style:font-name="Wingdings"/>
    </style:style>
    <style:style style:name="List12Level6" style:family="text">
      <style:text-properties style:font-name="Symbol"/>
    </style:style>
    <style:style style:name="List12Level7" style:family="text">
      <style:text-properties style:font-name="Courier New"/>
    </style:style>
    <style:style style:name="List12Level8" style:family="text">
      <style:text-properties style:font-name="Wingdings"/>
    </style:style>
    <text:list-style style:name="LS12">
      <text:list-level-style-bullet text:bullet-char="" text:style-name="List1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3Level0" style:family="text">
      <style:text-properties style:font-name="Aptos"/>
    </style:style>
    <style:style style:name="List13Level1" style:family="text">
      <style:text-properties style:font-name="Courier New"/>
    </style:style>
    <style:style style:name="List13Level2" style:family="text">
      <style:text-properties style:font-name="Wingdings"/>
    </style:style>
    <style:style style:name="List13Level3" style:family="text">
      <style:text-properties style:font-name="Symbol"/>
    </style:style>
    <style:style style:name="List13Level4" style:family="text">
      <style:text-properties style:font-name="Courier New"/>
    </style:style>
    <style:style style:name="List13Level5" style:family="text">
      <style:text-properties style:font-name="Wingdings"/>
    </style:style>
    <style:style style:name="List13Level6" style:family="text">
      <style:text-properties style:font-name="Symbol"/>
    </style:style>
    <style:style style:name="List13Level7" style:family="text">
      <style:text-properties style:font-name="Courier New"/>
    </style:style>
    <style:style style:name="List13Level8" style:family="text">
      <style:text-properties style:font-name="Wingdings"/>
    </style:style>
    <text:list-style style:name="LS13">
      <text:list-level-style-bullet text:bullet-char="-" text:style-name="List1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ptos"/>
      </text:list-level-style-bullet>
      <text:list-level-style-bullet text:bullet-char="o" text:style-name="List1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4Level0" style:family="text">
      <style:text-properties style:font-name="Symbol"/>
    </style:style>
    <style:style style:name="List14Level1" style:family="text">
      <style:text-properties style:font-name="Courier New"/>
    </style:style>
    <style:style style:name="List14Level2" style:family="text">
      <style:text-properties style:font-name="Wingdings"/>
    </style:style>
    <style:style style:name="List14Level3" style:family="text">
      <style:text-properties style:font-name="Symbol"/>
    </style:style>
    <style:style style:name="List14Level4" style:family="text">
      <style:text-properties style:font-name="Courier New"/>
    </style:style>
    <style:style style:name="List14Level5" style:family="text">
      <style:text-properties style:font-name="Wingdings"/>
    </style:style>
    <style:style style:name="List14Level6" style:family="text">
      <style:text-properties style:font-name="Symbol"/>
    </style:style>
    <style:style style:name="List14Level7" style:family="text">
      <style:text-properties style:font-name="Courier New"/>
    </style:style>
    <style:style style:name="List14Level8" style:family="text">
      <style:text-properties style:font-name="Wingdings"/>
    </style:style>
    <text:list-style style:name="LS14">
      <text:list-level-style-bullet text:bullet-char="" text:style-name="List1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5Level0" style:family="text">
      <style:text-properties style:font-name="Symbol"/>
    </style:style>
    <style:style style:name="List15Level1" style:family="text">
      <style:text-properties style:font-name="Courier New"/>
    </style:style>
    <style:style style:name="List15Level2" style:family="text">
      <style:text-properties style:font-name="Wingdings"/>
    </style:style>
    <style:style style:name="List15Level3" style:family="text">
      <style:text-properties style:font-name="Symbol"/>
    </style:style>
    <style:style style:name="List15Level4" style:family="text">
      <style:text-properties style:font-name="Courier New"/>
    </style:style>
    <style:style style:name="List15Level5" style:family="text">
      <style:text-properties style:font-name="Wingdings"/>
    </style:style>
    <style:style style:name="List15Level6" style:family="text">
      <style:text-properties style:font-name="Symbol"/>
    </style:style>
    <style:style style:name="List15Level7" style:family="text">
      <style:text-properties style:font-name="Courier New"/>
    </style:style>
    <style:style style:name="List15Level8" style:family="text">
      <style:text-properties style:font-name="Wingdings"/>
    </style:style>
    <text:list-style style:name="LS15">
      <text:list-level-style-bullet text:bullet-char="" text:style-name="List1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16">
      <text:list-level-style-number style:num-format="1" text:style-name="List16Level0" style:num-suffix=")" text:level="1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16Level1" style:num-suffix=")" text:level="2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16Level2" style:num-suffix=")" text:level="3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16Level3" style:num-suffix=")" text:level="4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16Level4" style:num-suffix=")" text:level="5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16Level5" style:num-suffix=")" text:level="6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16Level6" style:num-suffix=")" text:level="7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16Level7" style:num-suffix=")" text:level="8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  <text:list-level-style-number style:num-format="1" text:style-name="List16Level8" style:num-suffix=")" text:level="9">
        <style:list-level-properties text:space-before="1.164cm" text:min-label-width="0.635cm" fo:text-align="start" text:list-level-position-and-space-mode="label-alignment">
          <style:list-level-label-alignment text:label-followed-by="listtab" fo:margin-left="1.799cm" fo:text-indent="-0.635cm"/>
        </style:list-level-properties>
      </text:list-level-style-number>
    </text:list-style>
    <style:style style:name="List17Level0" style:family="text">
      <style:text-properties style:font-name="Symbol"/>
    </style:style>
    <style:style style:name="List17Level1" style:family="text">
      <style:text-properties style:font-name="Courier New" style:font-name-complex="Courier New"/>
    </style:style>
    <style:style style:name="List17Level2" style:family="text">
      <style:text-properties style:font-name="Wingdings"/>
    </style:style>
    <style:style style:name="List17Level3" style:family="text">
      <style:text-properties style:font-name="Symbol"/>
    </style:style>
    <style:style style:name="List17Level4" style:family="text">
      <style:text-properties style:font-name="Courier New" style:font-name-complex="Courier New"/>
    </style:style>
    <style:style style:name="List17Level5" style:family="text">
      <style:text-properties style:font-name="Wingdings"/>
    </style:style>
    <style:style style:name="List17Level6" style:family="text">
      <style:text-properties style:font-name="Symbol"/>
    </style:style>
    <style:style style:name="List17Level7" style:family="text">
      <style:text-properties style:font-name="Courier New" style:font-name-complex="Courier New"/>
    </style:style>
    <style:style style:name="List17Level8" style:family="text">
      <style:text-properties style:font-name="Wingdings"/>
    </style:style>
    <text:list-style style:name="LS17">
      <text:list-level-style-bullet text:bullet-char="" text:style-name="List1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8Level0" style:family="text">
      <style:text-properties style:font-name="Symbol"/>
    </style:style>
    <style:style style:name="List18Level1" style:family="text">
      <style:text-properties style:font-name="Courier New" style:font-name-complex="Courier New"/>
    </style:style>
    <style:style style:name="List18Level2" style:family="text">
      <style:text-properties style:font-name="Wingdings"/>
    </style:style>
    <style:style style:name="List18Level3" style:family="text">
      <style:text-properties style:font-name="Symbol"/>
    </style:style>
    <style:style style:name="List18Level4" style:family="text">
      <style:text-properties style:font-name="Courier New" style:font-name-complex="Courier New"/>
    </style:style>
    <style:style style:name="List18Level5" style:family="text">
      <style:text-properties style:font-name="Wingdings"/>
    </style:style>
    <style:style style:name="List18Level6" style:family="text">
      <style:text-properties style:font-name="Symbol"/>
    </style:style>
    <style:style style:name="List18Level7" style:family="text">
      <style:text-properties style:font-name="Courier New" style:font-name-complex="Courier New"/>
    </style:style>
    <style:style style:name="List18Level8" style:family="text">
      <style:text-properties style:font-name="Wingdings"/>
    </style:style>
    <text:list-style style:name="LS18">
      <text:list-level-style-bullet text:bullet-char="" text:style-name="List1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19">
      <text:list-level-style-number style:num-format="1" text:style-name="List19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9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9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9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0Level0" style:family="text">
      <style:text-properties style:font-name="Symbol"/>
    </style:style>
    <style:style style:name="List20Level1" style:family="text">
      <style:text-properties style:font-name="Courier New" style:font-name-complex="Courier New"/>
    </style:style>
    <style:style style:name="List20Level2" style:family="text">
      <style:text-properties style:font-name="Wingdings"/>
    </style:style>
    <style:style style:name="List20Level3" style:family="text">
      <style:text-properties style:font-name="Symbol"/>
    </style:style>
    <style:style style:name="List20Level4" style:family="text">
      <style:text-properties style:font-name="Courier New" style:font-name-complex="Courier New"/>
    </style:style>
    <style:style style:name="List20Level5" style:family="text">
      <style:text-properties style:font-name="Wingdings"/>
    </style:style>
    <style:style style:name="List20Level6" style:family="text">
      <style:text-properties style:font-name="Symbol"/>
    </style:style>
    <style:style style:name="List20Level7" style:family="text">
      <style:text-properties style:font-name="Courier New" style:font-name-complex="Courier New"/>
    </style:style>
    <style:style style:name="List20Level8" style:family="text">
      <style:text-properties style:font-name="Wingdings"/>
    </style:style>
    <text:list-style style:name="LS20">
      <text:list-level-style-bullet text:bullet-char="" text:style-name="List2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1Level0" style:family="text">
      <style:text-properties style:font-name="Arial" style:font-name-asian="Arial" style:font-name-complex="Arial"/>
    </style:style>
    <style:style style:name="List21Level1" style:family="text">
      <style:text-properties style:font-name="Courier New" style:font-name-complex="Courier New"/>
    </style:style>
    <style:style style:name="List21Level2" style:family="text">
      <style:text-properties style:font-name="Wingdings"/>
    </style:style>
    <style:style style:name="List21Level3" style:family="text">
      <style:text-properties style:font-name="Symbol"/>
    </style:style>
    <style:style style:name="List21Level4" style:family="text">
      <style:text-properties style:font-name="Courier New" style:font-name-complex="Courier New"/>
    </style:style>
    <style:style style:name="List21Level5" style:family="text">
      <style:text-properties style:font-name="Wingdings"/>
    </style:style>
    <style:style style:name="List21Level6" style:family="text">
      <style:text-properties style:font-name="Symbol"/>
    </style:style>
    <style:style style:name="List21Level7" style:family="text">
      <style:text-properties style:font-name="Courier New" style:font-name-complex="Courier New"/>
    </style:style>
    <style:style style:name="List21Level8" style:family="text">
      <style:text-properties style:font-name="Wingdings"/>
    </style:style>
    <text:list-style style:name="LS21">
      <text:list-level-style-bullet text:bullet-char="•" text:style-name="List2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Arial" style:font-name-complex="Arial"/>
      </text:list-level-style-bullet>
      <text:list-level-style-bullet text:bullet-char="o" text:style-name="List2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22">
      <text:list-level-style-number style:num-format="a" text:style-name="List22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3Level0" style:family="text">
      <style:text-properties style:font-name="Symbol" fo:font-size="10pt" style:font-size-asian="10pt"/>
    </style:style>
    <style:style style:name="List23Level1" style:family="text">
      <style:text-properties style:font-name="Courier New" fo:font-size="10pt" style:font-size-asian="10pt"/>
    </style:style>
    <style:style style:name="List23Level2" style:family="text">
      <style:text-properties style:font-name="Wingdings" fo:font-size="10pt" style:font-size-asian="10pt"/>
    </style:style>
    <style:style style:name="List23Level3" style:family="text">
      <style:text-properties style:font-name="Wingdings" fo:font-size="10pt" style:font-size-asian="10pt"/>
    </style:style>
    <style:style style:name="List23Level4" style:family="text">
      <style:text-properties style:font-name="Wingdings" fo:font-size="10pt" style:font-size-asian="10pt"/>
    </style:style>
    <style:style style:name="List23Level5" style:family="text">
      <style:text-properties style:font-name="Wingdings" fo:font-size="10pt" style:font-size-asian="10pt"/>
    </style:style>
    <style:style style:name="List23Level6" style:family="text">
      <style:text-properties style:font-name="Wingdings" fo:font-size="10pt" style:font-size-asian="10pt"/>
    </style:style>
    <style:style style:name="List23Level7" style:family="text">
      <style:text-properties style:font-name="Wingdings" fo:font-size="10pt" style:font-size-asian="10pt"/>
    </style:style>
    <style:style style:name="List23Level8" style:family="text">
      <style:text-properties style:font-name="Wingdings" fo:font-size="10pt" style:font-size-asian="10pt"/>
    </style:style>
    <text:list-style style:name="LS23">
      <text:list-level-style-bullet text:bullet-char="" text:style-name="List2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2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24Level0" style:family="text">
      <style:text-properties style:font-name="Symbol" fo:font-size="10pt" style:font-size-asian="10pt"/>
    </style:style>
    <style:style style:name="List24Level1" style:family="text">
      <style:text-properties style:font-name="Symbol" fo:font-size="10pt" style:font-size-asian="10pt"/>
    </style:style>
    <style:style style:name="List24Level2" style:family="text">
      <style:text-properties style:font-name="Symbol" fo:font-size="10pt" style:font-size-asian="10pt"/>
    </style:style>
    <style:style style:name="List24Level3" style:family="text">
      <style:text-properties style:font-name="Symbol" fo:font-size="10pt" style:font-size-asian="10pt"/>
    </style:style>
    <style:style style:name="List24Level4" style:family="text">
      <style:text-properties style:font-name="Symbol" fo:font-size="10pt" style:font-size-asian="10pt"/>
    </style:style>
    <style:style style:name="List24Level5" style:family="text">
      <style:text-properties style:font-name="Symbol" fo:font-size="10pt" style:font-size-asian="10pt"/>
    </style:style>
    <style:style style:name="List24Level6" style:family="text">
      <style:text-properties style:font-name="Symbol" fo:font-size="10pt" style:font-size-asian="10pt"/>
    </style:style>
    <style:style style:name="List24Level7" style:family="text">
      <style:text-properties style:font-name="Symbol" fo:font-size="10pt" style:font-size-asian="10pt"/>
    </style:style>
    <style:style style:name="List24Level8" style:family="text">
      <style:text-properties style:font-name="Symbol" fo:font-size="10pt" style:font-size-asian="10pt"/>
    </style:style>
    <text:list-style style:name="LS24">
      <text:list-level-style-bullet text:bullet-char="" text:style-name="List2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25Level0" style:family="text">
      <style:text-properties style:font-name="Symbol" fo:font-size="10pt" style:font-size-asian="10pt"/>
    </style:style>
    <style:style style:name="List25Level1" style:family="text">
      <style:text-properties style:font-name="Symbol" fo:font-size="10pt" style:font-size-asian="10pt"/>
    </style:style>
    <style:style style:name="List25Level2" style:family="text">
      <style:text-properties style:font-name="Symbol" fo:font-size="10pt" style:font-size-asian="10pt"/>
    </style:style>
    <style:style style:name="List25Level3" style:family="text">
      <style:text-properties style:font-name="Symbol" fo:font-size="10pt" style:font-size-asian="10pt"/>
    </style:style>
    <style:style style:name="List25Level4" style:family="text">
      <style:text-properties style:font-name="Symbol" fo:font-size="10pt" style:font-size-asian="10pt"/>
    </style:style>
    <style:style style:name="List25Level5" style:family="text">
      <style:text-properties style:font-name="Symbol" fo:font-size="10pt" style:font-size-asian="10pt"/>
    </style:style>
    <style:style style:name="List25Level6" style:family="text">
      <style:text-properties style:font-name="Symbol" fo:font-size="10pt" style:font-size-asian="10pt"/>
    </style:style>
    <style:style style:name="List25Level7" style:family="text">
      <style:text-properties style:font-name="Symbol" fo:font-size="10pt" style:font-size-asian="10pt"/>
    </style:style>
    <style:style style:name="List25Level8" style:family="text">
      <style:text-properties style:font-name="Symbol" fo:font-size="10pt" style:font-size-asian="10pt"/>
    </style:style>
    <text:list-style style:name="LS25">
      <text:list-level-style-bullet text:bullet-char="" text:style-name="List2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text:list-style style:name="LS26">
      <text:list-level-style-number style:num-format="a" text:style-name="List26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6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6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6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7">
      <text:list-level-style-number style:num-format="1" text:style-name="List27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7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7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7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8">
      <text:list-level-style-number style:num-format="1" text:style-name="List28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8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8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8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style:style style:name="List29Level0" style:family="text">
      <style:text-properties style:font-name="Symbol" fo:font-size="10pt" style:font-size-asian="10pt"/>
    </style:style>
    <style:style style:name="List29Level1" style:family="text">
      <style:text-properties style:font-name="Symbol" fo:font-size="10pt" style:font-size-asian="10pt"/>
    </style:style>
    <style:style style:name="List29Level2" style:family="text">
      <style:text-properties style:font-name="Symbol" fo:font-size="10pt" style:font-size-asian="10pt"/>
    </style:style>
    <style:style style:name="List29Level3" style:family="text">
      <style:text-properties style:font-name="Symbol" fo:font-size="10pt" style:font-size-asian="10pt"/>
    </style:style>
    <style:style style:name="List29Level4" style:family="text">
      <style:text-properties style:font-name="Symbol" fo:font-size="10pt" style:font-size-asian="10pt"/>
    </style:style>
    <style:style style:name="List29Level5" style:family="text">
      <style:text-properties style:font-name="Symbol" fo:font-size="10pt" style:font-size-asian="10pt"/>
    </style:style>
    <style:style style:name="List29Level6" style:family="text">
      <style:text-properties style:font-name="Symbol" fo:font-size="10pt" style:font-size-asian="10pt"/>
    </style:style>
    <style:style style:name="List29Level7" style:family="text">
      <style:text-properties style:font-name="Symbol" fo:font-size="10pt" style:font-size-asian="10pt"/>
    </style:style>
    <style:style style:name="List29Level8" style:family="text">
      <style:text-properties style:font-name="Symbol" fo:font-size="10pt" style:font-size-asian="10pt"/>
    </style:style>
    <text:list-style style:name="LS29">
      <text:list-level-style-bullet text:bullet-char="" text:style-name="List2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30Level0" style:family="text">
      <style:text-properties style:font-name="Symbol" fo:font-size="10pt" style:font-size-asian="10pt"/>
    </style:style>
    <style:style style:name="List30Level1" style:family="text">
      <style:text-properties style:font-name="Symbol" fo:font-size="10pt" style:font-size-asian="10pt"/>
    </style:style>
    <style:style style:name="List30Level2" style:family="text">
      <style:text-properties style:font-name="Symbol" fo:font-size="10pt" style:font-size-asian="10pt"/>
    </style:style>
    <style:style style:name="List30Level3" style:family="text">
      <style:text-properties style:font-name="Symbol" fo:font-size="10pt" style:font-size-asian="10pt"/>
    </style:style>
    <style:style style:name="List30Level4" style:family="text">
      <style:text-properties style:font-name="Symbol" fo:font-size="10pt" style:font-size-asian="10pt"/>
    </style:style>
    <style:style style:name="List30Level5" style:family="text">
      <style:text-properties style:font-name="Symbol" fo:font-size="10pt" style:font-size-asian="10pt"/>
    </style:style>
    <style:style style:name="List30Level6" style:family="text">
      <style:text-properties style:font-name="Symbol" fo:font-size="10pt" style:font-size-asian="10pt"/>
    </style:style>
    <style:style style:name="List30Level7" style:family="text">
      <style:text-properties style:font-name="Symbol" fo:font-size="10pt" style:font-size-asian="10pt"/>
    </style:style>
    <style:style style:name="List30Level8" style:family="text">
      <style:text-properties style:font-name="Symbol" fo:font-size="10pt" style:font-size-asian="10pt"/>
    </style:style>
    <text:list-style style:name="LS30">
      <text:list-level-style-bullet text:bullet-char="" text:style-name="List3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31Level0" style:family="text">
      <style:text-properties style:font-name="Symbol" fo:font-size="10pt" style:font-size-asian="10pt"/>
    </style:style>
    <style:style style:name="List31Level1" style:family="text">
      <style:text-properties style:font-name="Symbol" fo:font-size="10pt" style:font-size-asian="10pt"/>
    </style:style>
    <style:style style:name="List31Level2" style:family="text">
      <style:text-properties style:font-name="Symbol" fo:font-size="10pt" style:font-size-asian="10pt"/>
    </style:style>
    <style:style style:name="List31Level3" style:family="text">
      <style:text-properties style:font-name="Symbol" fo:font-size="10pt" style:font-size-asian="10pt"/>
    </style:style>
    <style:style style:name="List31Level4" style:family="text">
      <style:text-properties style:font-name="Symbol" fo:font-size="10pt" style:font-size-asian="10pt"/>
    </style:style>
    <style:style style:name="List31Level5" style:family="text">
      <style:text-properties style:font-name="Symbol" fo:font-size="10pt" style:font-size-asian="10pt"/>
    </style:style>
    <style:style style:name="List31Level6" style:family="text">
      <style:text-properties style:font-name="Symbol" fo:font-size="10pt" style:font-size-asian="10pt"/>
    </style:style>
    <style:style style:name="List31Level7" style:family="text">
      <style:text-properties style:font-name="Symbol" fo:font-size="10pt" style:font-size-asian="10pt"/>
    </style:style>
    <style:style style:name="List31Level8" style:family="text">
      <style:text-properties style:font-name="Symbol" fo:font-size="10pt" style:font-size-asian="10pt"/>
    </style:style>
    <text:list-style style:name="LS31">
      <text:list-level-style-bullet text:bullet-char="" text:style-name="List3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32Level0" style:family="text">
      <style:text-properties style:font-name="Symbol" fo:font-size="10pt" style:font-size-asian="10pt"/>
    </style:style>
    <style:style style:name="List32Level1" style:family="text">
      <style:text-properties style:font-name="Symbol" fo:font-size="10pt" style:font-size-asian="10pt"/>
    </style:style>
    <style:style style:name="List32Level2" style:family="text">
      <style:text-properties style:font-name="Symbol" fo:font-size="10pt" style:font-size-asian="10pt"/>
    </style:style>
    <style:style style:name="List32Level3" style:family="text">
      <style:text-properties style:font-name="Symbol" fo:font-size="10pt" style:font-size-asian="10pt"/>
    </style:style>
    <style:style style:name="List32Level4" style:family="text">
      <style:text-properties style:font-name="Symbol" fo:font-size="10pt" style:font-size-asian="10pt"/>
    </style:style>
    <style:style style:name="List32Level5" style:family="text">
      <style:text-properties style:font-name="Symbol" fo:font-size="10pt" style:font-size-asian="10pt"/>
    </style:style>
    <style:style style:name="List32Level6" style:family="text">
      <style:text-properties style:font-name="Symbol" fo:font-size="10pt" style:font-size-asian="10pt"/>
    </style:style>
    <style:style style:name="List32Level7" style:family="text">
      <style:text-properties style:font-name="Symbol" fo:font-size="10pt" style:font-size-asian="10pt"/>
    </style:style>
    <style:style style:name="List32Level8" style:family="text">
      <style:text-properties style:font-name="Symbol" fo:font-size="10pt" style:font-size-asian="10pt"/>
    </style:style>
    <text:list-style style:name="LS32">
      <text:list-level-style-bullet text:bullet-char="" text:style-name="List3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33Level0" style:family="text">
      <style:text-properties style:font-name="Symbol" fo:font-size="10pt" style:font-size-asian="10pt"/>
    </style:style>
    <style:style style:name="List33Level1" style:family="text">
      <style:text-properties style:font-name="Symbol" fo:font-size="10pt" style:font-size-asian="10pt"/>
    </style:style>
    <style:style style:name="List33Level2" style:family="text">
      <style:text-properties style:font-name="Symbol" fo:font-size="10pt" style:font-size-asian="10pt"/>
    </style:style>
    <style:style style:name="List33Level3" style:family="text">
      <style:text-properties style:font-name="Symbol" fo:font-size="10pt" style:font-size-asian="10pt"/>
    </style:style>
    <style:style style:name="List33Level4" style:family="text">
      <style:text-properties style:font-name="Symbol" fo:font-size="10pt" style:font-size-asian="10pt"/>
    </style:style>
    <style:style style:name="List33Level5" style:family="text">
      <style:text-properties style:font-name="Symbol" fo:font-size="10pt" style:font-size-asian="10pt"/>
    </style:style>
    <style:style style:name="List33Level6" style:family="text">
      <style:text-properties style:font-name="Symbol" fo:font-size="10pt" style:font-size-asian="10pt"/>
    </style:style>
    <style:style style:name="List33Level7" style:family="text">
      <style:text-properties style:font-name="Symbol" fo:font-size="10pt" style:font-size-asian="10pt"/>
    </style:style>
    <style:style style:name="List33Level8" style:family="text">
      <style:text-properties style:font-name="Symbol" fo:font-size="10pt" style:font-size-asian="10pt"/>
    </style:style>
    <text:list-style style:name="LS33">
      <text:list-level-style-bullet text:bullet-char="" text:style-name="List3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34Level0" style:family="text">
      <style:text-properties style:font-name="Symbol" fo:font-size="10pt" style:font-size-asian="10pt"/>
    </style:style>
    <style:style style:name="List34Level1" style:family="text">
      <style:text-properties style:font-name="Symbol" fo:font-size="10pt" style:font-size-asian="10pt"/>
    </style:style>
    <style:style style:name="List34Level2" style:family="text">
      <style:text-properties style:font-name="Symbol" fo:font-size="10pt" style:font-size-asian="10pt"/>
    </style:style>
    <style:style style:name="List34Level3" style:family="text">
      <style:text-properties style:font-name="Symbol" fo:font-size="10pt" style:font-size-asian="10pt"/>
    </style:style>
    <style:style style:name="List34Level4" style:family="text">
      <style:text-properties style:font-name="Symbol" fo:font-size="10pt" style:font-size-asian="10pt"/>
    </style:style>
    <style:style style:name="List34Level5" style:family="text">
      <style:text-properties style:font-name="Symbol" fo:font-size="10pt" style:font-size-asian="10pt"/>
    </style:style>
    <style:style style:name="List34Level6" style:family="text">
      <style:text-properties style:font-name="Symbol" fo:font-size="10pt" style:font-size-asian="10pt"/>
    </style:style>
    <style:style style:name="List34Level7" style:family="text">
      <style:text-properties style:font-name="Symbol" fo:font-size="10pt" style:font-size-asian="10pt"/>
    </style:style>
    <style:style style:name="List34Level8" style:family="text">
      <style:text-properties style:font-name="Symbol" fo:font-size="10pt" style:font-size-asian="10pt"/>
    </style:style>
    <text:list-style style:name="LS34">
      <text:list-level-style-bullet text:bullet-char="" text:style-name="List3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35Level0" style:family="text">
      <style:text-properties style:font-name="Symbol" fo:font-size="10pt" style:font-size-asian="10pt"/>
    </style:style>
    <style:style style:name="List35Level1" style:family="text">
      <style:text-properties style:font-name="Courier New" fo:font-size="10pt" style:font-size-asian="10pt"/>
    </style:style>
    <style:style style:name="List35Level2" style:family="text">
      <style:text-properties style:font-name="Wingdings" fo:font-size="10pt" style:font-size-asian="10pt"/>
    </style:style>
    <style:style style:name="List35Level3" style:family="text">
      <style:text-properties style:font-name="Wingdings" fo:font-size="10pt" style:font-size-asian="10pt"/>
    </style:style>
    <style:style style:name="List35Level4" style:family="text">
      <style:text-properties style:font-name="Wingdings" fo:font-size="10pt" style:font-size-asian="10pt"/>
    </style:style>
    <style:style style:name="List35Level5" style:family="text">
      <style:text-properties style:font-name="Wingdings" fo:font-size="10pt" style:font-size-asian="10pt"/>
    </style:style>
    <style:style style:name="List35Level6" style:family="text">
      <style:text-properties style:font-name="Wingdings" fo:font-size="10pt" style:font-size-asian="10pt"/>
    </style:style>
    <style:style style:name="List35Level7" style:family="text">
      <style:text-properties style:font-name="Wingdings" fo:font-size="10pt" style:font-size-asian="10pt"/>
    </style:style>
    <style:style style:name="List35Level8" style:family="text">
      <style:text-properties style:font-name="Wingdings" fo:font-size="10pt" style:font-size-asian="10pt"/>
    </style:style>
    <text:list-style style:name="LS35">
      <text:list-level-style-bullet text:bullet-char="" text:style-name="List3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6Level0" style:family="text">
      <style:text-properties style:font-name="Symbol" fo:font-size="10pt" style:font-size-asian="10pt"/>
    </style:style>
    <style:style style:name="List36Level1" style:family="text">
      <style:text-properties style:font-name="Courier New" fo:font-size="10pt" style:font-size-asian="10pt"/>
    </style:style>
    <style:style style:name="List36Level2" style:family="text">
      <style:text-properties style:font-name="Wingdings" fo:font-size="10pt" style:font-size-asian="10pt"/>
    </style:style>
    <style:style style:name="List36Level3" style:family="text">
      <style:text-properties style:font-name="Wingdings" fo:font-size="10pt" style:font-size-asian="10pt"/>
    </style:style>
    <style:style style:name="List36Level4" style:family="text">
      <style:text-properties style:font-name="Wingdings" fo:font-size="10pt" style:font-size-asian="10pt"/>
    </style:style>
    <style:style style:name="List36Level5" style:family="text">
      <style:text-properties style:font-name="Wingdings" fo:font-size="10pt" style:font-size-asian="10pt"/>
    </style:style>
    <style:style style:name="List36Level6" style:family="text">
      <style:text-properties style:font-name="Wingdings" fo:font-size="10pt" style:font-size-asian="10pt"/>
    </style:style>
    <style:style style:name="List36Level7" style:family="text">
      <style:text-properties style:font-name="Wingdings" fo:font-size="10pt" style:font-size-asian="10pt"/>
    </style:style>
    <style:style style:name="List36Level8" style:family="text">
      <style:text-properties style:font-name="Wingdings" fo:font-size="10pt" style:font-size-asian="10pt"/>
    </style:style>
    <text:list-style style:name="LS36">
      <text:list-level-style-bullet text:bullet-char="" text:style-name="List3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0.272cm" fo:padding-left="0cm" fo:margin-left="1.501cm" fo:padding-right="0cm" fo:margin-right="1.501cm"/>
      <style:footer-style>
        <style:header-footer-properties fo:min-height="1.729cm" style:dynamic-spacing="true"/>
      </style:footer-style>
    </style:page-layout>
    <style:style style:name="P1" style:family="paragraph" style:parent-style-name="Footer" style:master-page-name="Standard">
      <style:paragraph-properties fo:text-align="right"/>
    </style:style>
    <style:style style:name="FR1" style:family="graphic" style:parent-style-name="Footer">
      <style:graphic-properties draw:stroke="none" draw:fill="none" draw:opacity="0%" style:background-transparency="100%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run-through" style:run-through="foreground" fo:wrap-option="no-wrap" draw:auto-grow-height="false" draw:auto-grow-width="false"/>
    </style:style>
    <style:style style:name="P2" style:family="paragraph" style:parent-style-name="Normal"/>
    <style:style style:name="T2_1" style:family="text">
      <style:text-properties fo:color="#000000" style:font-name="Aptos" style:font-name-asian="Aptos" style:font-name-complex="Aptos"/>
    </style:style>
    <style:style style:name="T2_2" style:family="text"/>
    <style:style style:name="P3" style:family="paragraph" style:parent-style-name="Normal">
      <style:text-properties fo:color="#888888" fo:font-size="8pt" style:font-size-asian="8pt" style:font-size-complex="8pt"/>
    </style:style>
  </office:automatic-styles>
  <office:master-styles>
    <style:master-page style:name="Standard" style:page-layout-name="pm1">
      <style:footer>
        <text:tracked-changes text:track-changes="true"/>
        <text:p text:style-name="P1"><draw:frame svg:x="8.024cm" svg:y="-0.393cm" svg:width="1.441cm" svg:height="0.847cm" draw:style-name="FR1" text:anchor-type="char" draw:z-index="8"><draw:text-box><text:p text:style-name="P2"><text:span text:style-name="T2_1">OFFICIAL</text:span></text:p></draw:text-box><svg:desc>OFFICIAL</svg:desc></draw:frame><text:span text:style-name="T2_2">2</text:span></text:p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2026 FT Annual Review -Final</dc:title>
    <meta:initial-creator>Alethea Osborne</meta:initial-creator>
    <meta:creation-date>2026-08-12T06:18:00</meta:creation-date>
    <dc:creator>Maschell Wellington</dc:creator>
    <dc:date>2026-08-14T12:34:00</dc:date>
    <meta:editing-cycles>21</meta:editing-cycles>
    <meta:editing-duration>PT3M</meta:editing-duration>
    <meta:document-statistic meta:page-count="31" meta:paragraph-count="838" meta:row-count="1841" meta:word-count="17148" meta:character-count="115772" meta:non-whitespace-character-count="99462"/>
    <meta:user-defined meta:name="ClassificationContentMarkingFooterFontProps">#000000,10,Aptos</meta:user-defined>
    <meta:user-defined meta:name="ClassificationContentMarkingFooterShapeIds">65035b84,3f198c89,15a38c20</meta:user-defined>
    <meta:user-defined meta:name="ClassificationContentMarkingFooterText">OFFICIAL</meta:user-defined>
    <meta:user-defined meta:name="ClassificationContentMarkingHeaderFontProps">#000000,10,Aptos</meta:user-defined>
    <meta:user-defined meta:name="ClassificationContentMarkingHeaderShapeIds">7f5bc4b1,56aa6dc2,2c12ac8a</meta:user-defined>
    <meta:user-defined meta:name="ClassificationContentMarkingHeaderText">OFFICIAL</meta:user-defined>
    <meta:user-defined meta:name="ContentTypeId">0x010100A9E804AD2130B047BEB1B1355903FA5907000BB890528E10E34DB0F8512CA519F13D</meta:user-defined>
    <meta:user-defined meta:name="docLang">en</meta:user-defined>
    <meta:user-defined meta:name="MediaServiceImageTags"/>
  </office:meta>
</office:document-meta>
</file>