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MS Mincho" svg:font-family="MS Mincho" style:font-pitch="fixed" style:font-family-generic="modern"/>
    <style:font-face style:name="Consolas" svg:font-family="Consolas" style:font-pitch="fixed" style:font-family-generic="modern"/>
    <style:font-face style:name="Segoe UI" svg:font-family="Segoe UI" style:font-pitch="variable" style:font-family-generic="swiss"/>
    <style:font-face style:name="Tw Cen MT" svg:font-family="Tw Cen MT" style:font-pitch="variable" style:font-family-generic="swiss"/>
    <style:font-face style:name="ＭＳ 明朝" svg:font-family="ＭＳ 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fo:font-size="22pt" style:font-size-asian="22pt" style:font-size-complex="18pt" fo:font-weight="bold" style:font-weight-asian="bold"/>
    </style:style>
    <style:style style:name="T1_2" style:family="text">
      <style:text-properties fo:font-size="22pt" style:font-size-asian="22pt" style:font-size-complex="18pt" fo:font-weight="bold" style:font-weight-asian="bold"/>
    </style:style>
    <style:style style:name="T1_3" style:family="text">
      <style:text-properties fo:font-size="22pt" style:font-size-asian="22pt" style:font-size-complex="18pt" fo:font-weight="bold" style:font-weight-asian="bold"/>
    </style:style>
    <style:style style:name="T1_4" style:family="text">
      <style:text-properties fo:font-size="22pt" style:font-size-asian="22pt" style:font-size-complex="18pt" fo:font-weight="bold" style:font-weight-asian="bold"/>
    </style:style>
    <style:style style:name="T1_5" style:family="text">
      <style:text-properties fo:font-size="22pt" style:font-size-asian="22pt" style:font-size-complex="18pt" fo:font-weight="bold" style:font-weight-asian="bold"/>
    </style:style>
    <style:style style:name="P2" style:family="paragraph" style:parent-style-name="Normal">
      <style:paragraph-properties fo:text-align="center"/>
      <style:text-properties style:font-size-complex="18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22pt" style:font-size-asian="22pt" style:font-size-complex="22pt" fo:font-weight="bold" style:font-weight-asian="bold"/>
    </style:style>
    <style:style style:name="P4" style:family="paragraph" style:parent-style-name="Normal">
      <style:text-properties fo:font-weight="bold" style:font-weight-asian="bold"/>
    </style:style>
    <style:style style:name="P5" style:family="paragraph" style:parent-style-name="Normal">
      <style:text-properties fo:font-weight="bold" style:font-weight-asian="bold"/>
    </style:style>
    <style:style style:name="Table1" style:family="table">
      <style:table-properties table:align="left" style:width="17.745cm" fo:margin-left="0cm"/>
    </style:style>
    <style:style style:name="Column1" style:family="table-column">
      <style:table-column-properties style:column-width="17.745cm"/>
    </style:style>
    <style:style style:name="Row1" style:family="table-row">
      <style:table-row-properties style:min-row-height="0.878cm"/>
    </style:style>
    <style:style style:name="Cell1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6" style:family="paragraph" style:parent-style-name="Normal">
      <style:paragraph-properties fo:text-align="justify" fo:margin-top="0.212cm"/>
    </style:style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7" style:family="paragraph" style:parent-style-name="Body_20_Para">
      <style:paragraph-properties fo:text-align="justify" fo:text-indent="0cm" fo:margin-top="0.318cm" fo:margin-bottom="0.106cm" fo:margin-left="0cm"/>
    </style:style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" style:family="paragraph" style:parent-style-name="Body_20_Para">
      <style:paragraph-properties fo:text-align="justify" fo:text-indent="-0.429cm" fo:margin-top="0cm" fo:margin-bottom="0.106cm" fo:margin-left="0.559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" style:family="paragraph" style:parent-style-name="Body_20_Para">
      <style:paragraph-properties fo:text-align="justify" fo:text-indent="-0.429cm" fo:margin-top="0cm" fo:margin-bottom="0.106cm" fo:margin-left="0.559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" style:family="paragraph" style:parent-style-name="Body_20_Para">
      <style:paragraph-properties fo:text-align="justify" fo:text-indent="-0.43cm" fo:margin-top="0cm" fo:margin-bottom="0.212cm" fo:margin-left="0.561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1" style:family="paragraph" style:parent-style-name="Normal">
      <style:text-properties fo:font-weight="bold" style:font-weight-asian="bold"/>
    </style:style>
    <style:style style:name="P12" style:family="paragraph" style:parent-style-name="Normal"/>
    <style:style style:name="Table2" style:family="table">
      <style:table-properties table:align="left" style:width="17.745cm" fo:margin-left="0cm"/>
    </style:style>
    <style:style style:name="Column2" style:family="table-column">
      <style:table-column-properties style:column-width="5.3cm"/>
    </style:style>
    <style:style style:name="Column3" style:family="table-column">
      <style:table-column-properties style:column-width="2.193cm"/>
    </style:style>
    <style:style style:name="Column4" style:family="table-column">
      <style:table-column-properties style:column-width="3.108cm"/>
    </style:style>
    <style:style style:name="Column5" style:family="table-column">
      <style:table-column-properties style:column-width="7.144cm"/>
    </style:style>
    <style:style style:name="Row2" style:family="table-row">
      <style:table-row-properties style:min-row-height="0.878cm"/>
    </style:style>
    <style:style style:name="Cell2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13" style:family="paragraph" style:parent-style-name="Normal">
      <style:paragraph-properties fo:text-align="justify" fo:margin-top="0.212cm" fo:margin-bottom="0.212cm"/>
    </style:style>
    <style:style style:name="T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1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3_3" style:family="text">
      <style:text-properties fo:color="#4f81bd" style:font-name="Arial" fo:font-size="11pt" style:font-size-asian="11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0.734cm"/>
    </style:style>
    <style:style style:name="Cell3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14" style:family="paragraph" style:parent-style-name="Normal">
      <style:paragraph-properties fo:margin-top="0.212cm"/>
    </style:style>
    <style:style style:name="T14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15" style:family="paragraph" style:parent-style-name="Normal">
      <style:paragraph-properties fo:text-align="justify" fo:margin-top="0.212cm"/>
    </style:style>
    <style:style style:name="T15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3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4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5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6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7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8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9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10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1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1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13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14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15_15" style:family="text" style:parent-style-name="Normal"/>
    <style:style style:name="P16" style:family="paragraph" style:parent-style-name="Annotation_20_text"/>
    <style:style style:name="T16_1" style:family="text"/>
    <style:style style:name="T16_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P17" style:family="paragraph" style:parent-style-name="Body_20_Para">
      <style:paragraph-properties fo:text-align="justify" fo:text-indent="0cm" fo:margin-top="0.318cm" fo:margin-left="0cm" fo:keep-with-next="always"/>
    </style:style>
    <style:style style:name="T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7_8" style:family="text" style:parent-style-name="Body_20_Para"/>
    <style:style style:name="P18" style:family="paragraph" style:parent-style-name="Annotation_20_text"/>
    <style:style style:name="T18_1" style:family="text"/>
    <style:style style:name="T1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9" style:family="paragraph" style:parent-style-name="Num">
      <style:paragraph-properties fo:text-align="justify" fo:text-indent="-0.63cm" fo:line-height="108%" fo:margin-top="0.141cm" fo:margin-left="1.039cm"/>
    </style:style>
    <style:style style:name="T19_1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T19_2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19_3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19_4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19_5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19_6" style:family="text" style:parent-style-name="Num">
      <style:text-properties style:font-size-complex="11pt" style:font-weight-complex="bold"/>
    </style:style>
    <style:style style:name="P20" style:family="paragraph" style:parent-style-name="Footnote_20_text"/>
    <style:style style:name="T20_1" style:family="text"/>
    <style:style style:name="T20_2" style:family="text"/>
    <style:style style:name="T20_3" style:family="text"/>
    <style:style style:name="T20_4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5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6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7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8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9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10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0_11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12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13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14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15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16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17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18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19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20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21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22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23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24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T20_25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style:font-weight-complex="bold"/>
    </style:style>
    <style:style style:name="P21" style:family="paragraph" style:parent-style-name="Num">
      <style:paragraph-properties fo:text-align="justify" fo:text-indent="-0.63cm" fo:line-height="108%" fo:margin-top="0.141cm" fo:margin-left="1.039cm"/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_2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_3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_4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5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6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_7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8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1_9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0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1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2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3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4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5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6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7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8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19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20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21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22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1_23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P22" style:family="paragraph" style:parent-style-name="Num">
      <style:paragraph-properties fo:text-align="justify" fo:text-indent="-0.63cm" fo:line-height="108%" fo:margin-top="0.141cm" fo:margin-left="1.039cm"/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T22_1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T22_2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T22_3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 fo:font-weight="bold" style:font-weight-asian="bold"/>
    </style:style>
    <style:style style:name="T22_4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 fo:font-weight="bold" style:font-weight-asian="bold"/>
    </style:style>
    <style:style style:name="T22_5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2_6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2_7" style:family="text">
      <style:text-properties style:font-name="Arial" fo:font-size="11pt" style:font-name-asian="Arial" style:font-size-asian="11pt" style:font-name-complex="Times New Roman" style:font-size-complex="12pt" fo:language="en" fo:language-asian="en" fo:language-complex="ar" fo:country="GB" fo:country-asian="US" fo:country-complex="SA"/>
    </style:style>
    <style:style style:name="T22_8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T22_9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T22_10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T22_11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T22_12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T22_13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US" fo:country-complex="SA"/>
    </style:style>
    <style:style style:name="P23" style:family="paragraph" style:parent-style-name="Normal">
      <style:paragraph-properties fo:text-align="justify" fo:margin-top="0.212cm" fo:margin-bottom="0.423cm"/>
    </style:style>
    <style:style style:name="T23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3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4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5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6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7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8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9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10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1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1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13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14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3_15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Row4" style:family="table-row">
      <style:table-row-properties style:min-row-height="0.728cm"/>
    </style:style>
    <style:style style:name="Cell4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4" style:family="paragraph" style:parent-style-name="Normal">
      <style:paragraph-properties fo:margin-top="0.212cm"/>
    </style:style>
    <style:style style:name="T24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_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P25" style:family="paragraph" style:parent-style-name="Normal">
      <style:paragraph-properties fo:text-align="justify" fo:margin-top="0.212cm"/>
    </style:style>
    <style:style style:name="T25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5_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5_3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5_4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5_5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P26" style:family="paragraph" style:parent-style-name="Normal">
      <style:paragraph-properties fo:text-align="justify" fo:margin-top="0.212cm"/>
    </style:style>
    <style:style style:name="T26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3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4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5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6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7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8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9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10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1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6_1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P27" style:family="paragraph" style:parent-style-name="Normal">
      <style:paragraph-properties fo:text-align="justify" fo:margin-top="0.212cm" fo:margin-bottom="0.423cm"/>
    </style:style>
    <style:style style:name="T27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3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4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5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6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7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8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9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0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2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3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4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5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6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7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8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19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20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27_2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Row5" style:family="table-row">
      <style:table-row-properties style:min-row-height="0.728cm"/>
    </style:style>
    <style:style style:name="Cell5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8" style:family="paragraph" style:parent-style-name="Normal">
      <style:paragraph-properties fo:margin-top="0.212cm"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29" style:family="paragraph" style:parent-style-name="Normal">
      <style:paragraph-properties fo:margin-top="0.212cm" fo:margin-bottom="0.212cm"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9_7" style:family="text" style:parent-style-name="Normal">
      <style:text-properties style:font-size-complex="11pt"/>
    </style:style>
    <style:style style:name="P30" style:family="paragraph" style:parent-style-name="Footnote_20_text"/>
    <style:style style:name="T30_1" style:family="text"/>
    <style:style style:name="T30_2" style:family="text"/>
    <style:style style:name="T30_3" style:family="text"/>
    <style:style style:name="T3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31" style:family="paragraph" style:parent-style-name="Normal">
      <style:paragraph-properties fo:margin-top="0.212cm" fo:margin-bottom="0.212cm">
        <style:tab-stops>
          <style:tab-stop style:type="left" style:leader-style="none" style:position="2.309cm"/>
        </style:tab-stops>
      </style:paragraph-properties>
    </style:style>
    <style:style style:name="T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1_3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31_4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T3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6" style:family="table-row">
      <style:table-row-properties style:min-row-height="0.728cm"/>
    </style:style>
    <style:style style:name="Cell7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32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32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8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33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2.309cm"/>
        </style:tab-stops>
      </style:paragraph-properties>
    </style:style>
    <style:style style:name="T33_1" style:family="text">
      <style:text-properties fo:font-style="italic" style:font-style-asian="italic" style:font-style-complex="italic" fo:color="#1f497d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3_2" style:family="text">
      <style:text-properties fo:font-style="italic" style:font-style-asian="italic" style:font-style-complex="italic" fo:color="#1f497d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3_3" style:family="text">
      <style:text-properties fo:font-style="italic" style:font-style-asian="italic" style:font-style-complex="italic" fo:color="#1f497d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7" style:family="table-row">
      <style:table-row-properties style:min-row-height="0.728cm"/>
    </style:style>
    <style:style style:name="Cell9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34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34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0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35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2.309cm"/>
        </style:tab-stops>
      </style:paragraph-properties>
    </style:style>
    <style:style style:name="T35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Row8" style:family="table-row">
      <style:table-row-properties style:min-row-height="0.728cm"/>
    </style:style>
    <style:style style:name="Cell11" style:family="table-cell">
      <style:table-cell-properties style:vertical-align="top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36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3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9" style:family="table-row">
      <style:table-row-properties style:min-row-height="0.661cm"/>
    </style:style>
    <style:style style:name="Cell12" style:family="table-cell">
      <style:table-cell-properties style:vertical-align="top" fo:border-top="#808080 0.018cm solid" fo:border-bottom="#000000 0.009cm dotted" fo:padding-left="0.19cm" fo:border-left="#808080 0.018cm solid" fo:padding-right="0.19cm" fo:border-right="#808080 0.018cm solid" fo:wrap-option="wrap"/>
    </style:style>
    <style:style style:name="P37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3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3" style:family="table-cell">
      <style:table-cell-properties style:vertical-align="top" fo:border-top="#808080 0.018cm solid" fo:border-bottom="#000000 0.009cm dotted" fo:padding-left="0.19cm" fo:border-left="#808080 0.018cm solid" fo:padding-right="0.19cm" fo:border-right="#808080 0.018cm solid" fo:wrap-option="wrap"/>
    </style:style>
    <style:style style:name="P38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3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808080 0.018cm solid" fo:border-bottom="#000000 0.009cm dotted" fo:padding-left="0.19cm" fo:border-left="#808080 0.018cm solid" fo:padding-right="0.19cm" fo:border-right="#808080 0.018cm solid" fo:wrap-option="wrap"/>
    </style:style>
    <style:style style:name="P39" style:family="paragraph" style:parent-style-name="Normal">
      <style:paragraph-properties fo:margin-top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0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min-row-height="0.661cm"/>
    </style:style>
    <style:style style:name="Cell15" style:family="table-cell">
      <style:table-cell-properties style:vertical-align="top" fo:border-top="#808080 0.018cm solid" fo:border-bottom="#000000 0.009cm dotted" fo:padding-left="0.19cm" fo:border-left="#808080 0.018cm solid" fo:padding-right="0.19cm" fo:border-right="#808080 0.018cm solid" fo:wrap-option="wrap"/>
    </style:style>
    <style:style style:name="P41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4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6" style:family="table-cell">
      <style:table-cell-properties style:vertical-align="top" fo:border-top="#808080 0.018cm solid" fo:border-bottom="#000000 0.009cm dotted" fo:padding-left="0.19cm" fo:border-left="#808080 0.018cm solid" fo:padding-right="0.19cm" fo:border-right="#808080 0.018cm solid" fo:wrap-option="wrap"/>
    </style:style>
    <style:style style:name="P42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7" style:family="table-cell">
      <style:table-cell-properties style:vertical-align="top" fo:border-top="#808080 0.018cm solid" fo:border-bottom="#000000 0.009cm dotted" fo:padding-left="0.19cm" fo:border-left="#808080 0.018cm solid" fo:padding-right="0.19cm" fo:border-right="#808080 0.018cm solid" fo:wrap-option="wrap"/>
    </style:style>
    <style:style style:name="P43" style:family="paragraph" style:parent-style-name="Normal">
      <style:paragraph-properties fo:margin-top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4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" style:family="table-row">
      <style:table-row-properties style:min-row-height="0.661cm"/>
    </style:style>
    <style:style style:name="Cell18" style:family="table-cell">
      <style:table-cell-properties style:vertical-align="top" fo:border-top="#808080 0.018cm solid" fo:border-bottom="#000000 0.009cm dotted" fo:padding-left="0.19cm" fo:border-left="#808080 0.018cm solid" fo:padding-right="0.19cm" fo:border-right="#808080 0.018cm solid" fo:wrap-option="wrap"/>
    </style:style>
    <style:style style:name="P45" style:family="paragraph" style:parent-style-name="Normal">
      <style:paragraph-properties fo:margin-top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6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9" style:family="table-cell">
      <style:table-cell-properties style:vertical-align="top" fo:border-top="#808080 0.018cm solid" fo:border-bottom="#000000 0.009cm dotted" fo:padding-left="0.19cm" fo:border-left="#808080 0.018cm solid" fo:padding-right="0.19cm" fo:border-right="#808080 0.018cm solid" fo:wrap-option="wrap"/>
    </style:style>
    <style:style style:name="P47" style:family="paragraph" style:parent-style-name="Normal">
      <style:paragraph-properties fo:margin-top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8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8_5" style:family="text" style:parent-style-name="Normal"/>
    <style:style style:name="P49" style:family="paragraph" style:parent-style-name="Annotation_20_text"/>
    <style:style style:name="T49_1" style:family="text"/>
    <style:style style:name="Cell20" style:family="table-cell">
      <style:table-cell-properties style:vertical-align="top" fo:border-top="#808080 0.018cm solid" fo:border-bottom="#000000 0.009cm dotted" fo:padding-left="0.19cm" fo:border-left="#808080 0.018cm solid" fo:padding-right="0.19cm" fo:border-right="#808080 0.018cm solid" fo:wrap-option="wrap"/>
    </style:style>
    <style:style style:name="P50" style:family="paragraph" style:parent-style-name="Normal">
      <style:paragraph-properties fo:margin-top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51" style:family="paragraph" style:parent-style-name="Normal">
      <style:paragraph-properties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2" style:family="table-row">
      <style:table-row-properties style:min-row-height="1.166cm"/>
    </style:style>
    <style:style style:name="Cell21" style:family="table-cell">
      <style:table-cell-properties style:vertical-align="top" fo:border-top="#808080 0.018cm solid" fo:border-bottom="#000000 0.018cm solid" fo:padding-left="0.19cm" fo:border-left="#808080 0.018cm solid" fo:padding-right="0.19cm" fo:border-right="#808080 0.018cm solid" fo:wrap-option="wrap"/>
    </style:style>
    <style:style style:name="P52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" style:family="table-cell">
      <style:table-cell-properties style:vertical-align="top" fo:border-top="#808080 0.018cm solid" fo:border-bottom="#000000 0.018cm solid" fo:padding-left="0.19cm" fo:border-left="#808080 0.018cm solid" fo:padding-right="0.19cm" fo:border-right="#808080 0.018cm solid" fo:wrap-option="wrap"/>
    </style:style>
    <style:style style:name="P53" style:family="paragraph" style:parent-style-name="Normal">
      <style:paragraph-properties fo:text-align="justify" fo:margin-top="0.212cm" fo:margin-bottom="0.212cm">
        <style:tab-stops>
          <style:tab-stop style:type="left" style:leader-style="none" style:position="6.251cm"/>
          <style:tab-stop style:type="left" style:leader-style="none" style:position="6.752cm"/>
        </style:tab-stops>
      </style:paragraph-properties>
    </style:style>
    <style:style style:name="T5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4" style:family="paragraph" style:parent-style-name="Normal"/>
    <style:style style:name="P55" style:family="paragraph" style:parent-style-name="Normal"/>
    <style:style style:name="P56" style:family="paragraph" style:parent-style-name="Normal"/>
    <style:style style:name="P57" style:family="paragraph" style:parent-style-name="Heading_20_1">
      <style:paragraph-properties fo:break-before="auto"/>
    </style:style>
    <style:style style:name="T57_1" style:family="text"/>
    <style:style style:name="T57_2" style:family="text"/>
    <style:style style:name="T57_3" style:family="text"/>
    <style:style style:name="P58" style:family="paragraph" style:parent-style-name="Heading_20_2"/>
    <style:style style:name="T58_1" style:family="text"/>
    <style:style style:name="P59" style:family="paragraph" style:parent-style-name="Body_20_Para">
      <style:paragraph-properties fo:text-indent="-0.9cm" fo:margin-left="0.9cm"/>
    </style:style>
    <style:style style:name="T59_1" style:family="text">
      <style:text-properties fo:language="en" fo:country="GB" fo:font-weight="bold" style:font-weight-asian="bold" style:font-weight-complex="bold"/>
    </style:style>
    <style:style style:name="T59_2" style:family="text">
      <style:text-properties fo:language="en" fo:country="GB" fo:font-weight="bold" style:font-weight-asian="bold" style:font-weight-complex="bold"/>
    </style:style>
    <style:style style:name="T59_3" style:family="text">
      <style:text-properties fo:language="en" fo:country="GB" fo:font-weight="bold" style:font-weight-asian="bold" style:font-weight-complex="bold"/>
    </style:style>
    <style:style style:name="T59_4" style:family="text">
      <style:text-properties fo:language="en" fo:country="GB" fo:font-weight="bold" style:font-weight-asian="bold" style:font-weight-complex="bold"/>
    </style:style>
    <style:style style:name="T59_5" style:family="text">
      <style:text-properties fo:language="en" fo:country="GB" fo:font-weight="bold" style:font-weight-asian="bold" style:font-weight-complex="bold"/>
    </style:style>
    <style:style style:name="T59_6" style:family="text">
      <style:text-properties fo:language="en" fo:country="GB" fo:font-weight="bold" style:font-weight-asian="bold" style:font-weight-complex="bold"/>
    </style:style>
    <style:style style:name="T59_7" style:family="text">
      <style:text-properties fo:language="en" fo:country="GB" fo:font-weight="bold" style:font-weight-asian="bold" style:font-weight-complex="bold"/>
    </style:style>
    <style:style style:name="T59_8" style:family="text">
      <style:text-properties fo:language="en" fo:country="GB" fo:font-weight="bold" style:font-weight-asian="bold" style:font-weight-complex="bold"/>
    </style:style>
    <style:style style:name="T59_9" style:family="text">
      <style:text-properties fo:language="en" fo:country="GB" fo:font-weight="bold" style:font-weight-asian="bold" style:font-weight-complex="bold"/>
    </style:style>
    <style:style style:name="T59_10" style:family="text">
      <style:text-properties fo:language="en" fo:country="GB"/>
    </style:style>
    <style:style style:name="T59_11" style:family="text">
      <style:text-properties fo:language="en" fo:country="GB"/>
    </style:style>
    <style:style style:name="T59_12" style:family="text">
      <style:text-properties fo:language="en" fo:country="GB"/>
    </style:style>
    <style:style style:name="T59_13" style:family="text" style:parent-style-name="Body_20_Para">
      <style:text-properties fo:language="en" fo:country="GB"/>
    </style:style>
    <style:style style:name="P60" style:family="paragraph" style:parent-style-name="Footnote_20_text"/>
    <style:style style:name="T60_1" style:family="text"/>
    <style:style style:name="T60_2" style:family="text"/>
    <style:style style:name="T60_3" style:family="text" style:parent-style-name="Internet_20_link"/>
    <style:style style:name="T60_4" style:family="text" style:parent-style-name="Internet_20_link"/>
    <style:style style:name="T60_5" style:family="text" style:parent-style-name="Internet_20_link"/>
    <style:style style:name="T60_6" style:family="text" style:parent-style-name="Internet_20_link"/>
    <style:style style:name="T60_7" style:family="text" style:parent-style-name="Internet_20_link"/>
    <style:style style:name="T60_8" style:family="text" style:parent-style-name="Internet_20_link"/>
    <style:style style:name="T60_9" style:family="text" style:parent-style-name="Internet_20_link"/>
    <style:style style:name="T60_10" style:family="text">
      <style:text-properties fo:language="en" fo:country="GB"/>
    </style:style>
    <style:style style:name="T60_11" style:family="text">
      <style:text-properties fo:language="en" fo:country="GB"/>
    </style:style>
    <style:style style:name="T60_12" style:family="text">
      <style:text-properties fo:language="en" fo:country="GB"/>
    </style:style>
    <style:style style:name="T60_13" style:family="text">
      <style:text-properties fo:language="en" fo:country="GB"/>
    </style:style>
    <style:style style:name="T60_14" style:family="text">
      <style:text-properties fo:language="en" fo:country="GB"/>
    </style:style>
    <style:style style:name="T60_15" style:family="text">
      <style:text-properties fo:language="en" fo:country="GB"/>
    </style:style>
    <style:style style:name="T60_16" style:family="text">
      <style:text-properties fo:language="en" fo:country="GB"/>
    </style:style>
    <style:style style:name="T60_17" style:family="text">
      <style:text-properties fo:language="en" fo:country="GB"/>
    </style:style>
    <style:style style:name="T60_18" style:family="text">
      <style:text-properties fo:language="en" fo:country="GB"/>
    </style:style>
    <style:style style:name="T60_19" style:family="text">
      <style:text-properties fo:language="en" fo:country="GB"/>
    </style:style>
    <style:style style:name="T60_20" style:family="text">
      <style:text-properties fo:language="en" fo:country="GB"/>
    </style:style>
    <style:style style:name="T60_21" style:family="text" style:parent-style-name="Body_20_Para">
      <style:text-properties fo:language="en" fo:country="GB"/>
    </style:style>
    <style:style style:name="P61" style:family="paragraph" style:parent-style-name="Footnote_20_text"/>
    <style:style style:name="T61_1" style:family="text"/>
    <style:style style:name="T61_2" style:family="text"/>
    <style:style style:name="T61_3" style:family="text" style:parent-style-name="Internet_20_link"/>
    <style:style style:name="T61_4" style:family="text">
      <style:text-properties fo:language="en" fo:country="GB"/>
    </style:style>
    <style:style style:name="T61_5" style:family="text">
      <style:text-properties fo:language="en" fo:country="GB"/>
    </style:style>
    <style:style style:name="T61_6" style:family="text">
      <style:text-properties fo:language="en" fo:country="GB"/>
    </style:style>
    <style:style style:name="P62" style:family="paragraph" style:parent-style-name="Body_20_Para">
      <style:paragraph-properties fo:text-indent="-0.9cm" fo:margin-left="0.9cm"/>
    </style:style>
    <style:style style:name="T62_1" style:family="text">
      <style:text-properties fo:language="en" fo:country="GB" fo:font-weight="bold" style:font-weight-asian="bold" style:font-weight-complex="bold"/>
    </style:style>
    <style:style style:name="T62_2" style:family="text">
      <style:text-properties fo:language="en" fo:country="GB"/>
    </style:style>
    <style:style style:name="T62_3" style:family="text" style:parent-style-name="Body_20_Para">
      <style:text-properties fo:language="en" fo:country="GB"/>
    </style:style>
    <style:style style:name="P63" style:family="paragraph" style:parent-style-name="Footnote_20_text"/>
    <style:style style:name="T63_1" style:family="text"/>
    <style:style style:name="T63_2" style:family="text"/>
    <style:style style:name="T63_3" style:family="text" style:parent-style-name="Internet_20_link"/>
    <style:style style:name="T63_4" style:family="text" style:parent-style-name="Internet_20_link"/>
    <style:style style:name="T63_5" style:family="text" style:parent-style-name="Internet_20_link"/>
    <style:style style:name="T63_6" style:family="text"/>
    <style:style style:name="T63_7" style:family="text"/>
    <style:style style:name="T63_8" style:family="text" style:parent-style-name="Internet_20_link"/>
    <style:style style:name="T63_9" style:family="text"/>
    <style:style style:name="T63_10" style:family="text">
      <style:text-properties fo:language="en" fo:country="GB"/>
    </style:style>
    <style:style style:name="P64" style:family="paragraph" style:parent-style-name="Body_20_Para">
      <style:paragraph-properties fo:text-indent="-0.9cm" fo:margin-left="0.9cm"/>
    </style:style>
    <style:style style:name="T64_1" style:family="text">
      <style:text-properties fo:language="en" fo:country="GB" fo:font-weight="bold" style:font-weight-asian="bold" style:font-weight-complex="bold"/>
    </style:style>
    <style:style style:name="T64_2" style:family="text" style:parent-style-name="Body_20_Para">
      <style:text-properties fo:language="en" fo:country="GB" fo:font-weight="bold" style:font-weight-asian="bold" style:font-weight-complex="bold"/>
    </style:style>
    <style:style style:name="P65" style:family="paragraph" style:parent-style-name="Footnote_20_text"/>
    <style:style style:name="T65_1" style:family="text"/>
    <style:style style:name="T65_2" style:family="text"/>
    <style:style style:name="T65_3" style:family="text" style:parent-style-name="Internet_20_link"/>
    <style:style style:name="T65_4" style:family="text">
      <style:text-properties fo:language="en" fo:country="GB" fo:font-weight="bold" style:font-weight-asian="bold" style:font-weight-complex="bold"/>
    </style:style>
    <style:style style:name="T65_5" style:family="text">
      <style:text-properties fo:language="en" fo:country="GB" fo:font-weight="bold" style:font-weight-asian="bold" style:font-weight-complex="bold"/>
    </style:style>
    <style:style style:name="T65_6" style:family="text">
      <style:text-properties fo:language="en" fo:country="GB" fo:font-weight="bold" style:font-weight-asian="bold" style:font-weight-complex="bold"/>
    </style:style>
    <style:style style:name="T65_7" style:family="text">
      <style:text-properties fo:language="en" fo:country="GB" fo:font-weight="bold" style:font-weight-asian="bold" style:font-weight-complex="bold"/>
    </style:style>
    <style:style style:name="T65_8" style:family="text">
      <style:text-properties fo:language="en" fo:country="GB" fo:font-weight="bold" style:font-weight-asian="bold" style:font-weight-complex="bold"/>
    </style:style>
    <style:style style:name="T65_9" style:family="text">
      <style:text-properties fo:language="en" fo:country="GB" fo:font-weight="bold" style:font-weight-asian="bold" style:font-weight-complex="bold"/>
    </style:style>
    <style:style style:name="T65_10" style:family="text">
      <style:text-properties fo:language="en" fo:country="GB" fo:font-weight="bold" style:font-weight-asian="bold" style:font-weight-complex="bold"/>
    </style:style>
    <style:style style:name="T65_11" style:family="text">
      <style:text-properties fo:language="en" fo:country="GB" fo:font-weight="bold" style:font-weight-asian="bold" style:font-weight-complex="bold"/>
    </style:style>
    <style:style style:name="T65_12" style:family="text">
      <style:text-properties fo:language="en" fo:country="GB" fo:font-weight="bold" style:font-weight-asian="bold" style:font-weight-complex="bold"/>
    </style:style>
    <style:style style:name="T65_13" style:family="text">
      <style:text-properties fo:language="en" fo:country="GB" fo:font-weight="bold" style:font-weight-asian="bold" style:font-weight-complex="bold"/>
    </style:style>
    <style:style style:name="T65_14" style:family="text">
      <style:text-properties fo:language="en" fo:country="GB" fo:font-weight="bold" style:font-weight-asian="bold" style:font-weight-complex="bold"/>
    </style:style>
    <style:style style:name="T65_15" style:family="text">
      <style:text-properties fo:language="en" fo:country="GB"/>
    </style:style>
    <style:style style:name="T65_16" style:family="text">
      <style:text-properties fo:language="en" fo:country="GB"/>
    </style:style>
    <style:style style:name="T65_17" style:family="text">
      <style:text-properties fo:language="en" fo:country="GB"/>
    </style:style>
    <style:style style:name="T65_18" style:family="text">
      <style:text-properties fo:language="en" fo:country="GB"/>
    </style:style>
    <style:style style:name="T65_19" style:family="text">
      <style:text-properties fo:language="en" fo:country="GB"/>
    </style:style>
    <style:style style:name="T65_20" style:family="text">
      <style:text-properties fo:language="en" fo:country="GB"/>
    </style:style>
    <style:style style:name="T65_21" style:family="text">
      <style:text-properties fo:language="en" fo:country="GB"/>
    </style:style>
    <style:style style:name="T65_22" style:family="text">
      <style:text-properties fo:language="en" fo:country="GB"/>
    </style:style>
    <style:style style:name="T65_23" style:family="text">
      <style:text-properties fo:language="en" fo:country="GB"/>
    </style:style>
    <style:style style:name="P66" style:family="paragraph" style:parent-style-name="Body_20_Para">
      <style:paragraph-properties fo:text-indent="-0.9cm" fo:margin-left="0.9cm"/>
    </style:style>
    <style:style style:name="T66_1" style:family="text">
      <style:text-properties fo:language="en" fo:country="GB" fo:font-weight="bold" style:font-weight-asian="bold" style:font-weight-complex="bold"/>
    </style:style>
    <style:style style:name="T66_2" style:family="text">
      <style:text-properties fo:language="en" fo:country="GB" fo:font-weight="bold" style:font-weight-asian="bold" style:font-weight-complex="bold"/>
    </style:style>
    <style:style style:name="T66_3" style:family="text">
      <style:text-properties fo:language="en" fo:country="GB" fo:font-weight="bold" style:font-weight-asian="bold" style:font-weight-complex="bold"/>
    </style:style>
    <style:style style:name="T66_4" style:family="text">
      <style:text-properties fo:language="en" fo:country="GB"/>
    </style:style>
    <style:style style:name="T66_5" style:family="text">
      <style:text-properties fo:language="en" fo:country="GB"/>
    </style:style>
    <style:style style:name="T66_6" style:family="text">
      <style:text-properties fo:language="en" fo:country="GB"/>
    </style:style>
    <style:style style:name="T66_7" style:family="text">
      <style:text-properties fo:language="en" fo:country="GB"/>
    </style:style>
    <style:style style:name="T66_8" style:family="text">
      <style:text-properties fo:font-style="italic" style:font-style-asian="italic" style:font-style-complex="italic" fo:language="en" fo:country="GB"/>
    </style:style>
    <style:style style:name="T66_9" style:family="text">
      <style:text-properties fo:font-style="italic" style:font-style-asian="italic" style:font-style-complex="italic" fo:language="en" fo:country="GB"/>
    </style:style>
    <style:style style:name="T66_10" style:family="text">
      <style:text-properties fo:font-style="italic" style:font-style-asian="italic" style:font-style-complex="italic" fo:language="en" fo:country="GB"/>
    </style:style>
    <style:style style:name="T66_11" style:family="text">
      <style:text-properties fo:language="en" fo:country="GB"/>
    </style:style>
    <style:style style:name="T66_12" style:family="text">
      <style:text-properties fo:language="en" fo:country="GB"/>
    </style:style>
    <style:style style:name="T66_13" style:family="text">
      <style:text-properties fo:language="en" fo:country="GB"/>
    </style:style>
    <style:style style:name="T66_14" style:family="text">
      <style:text-properties fo:language="en" fo:country="GB"/>
    </style:style>
    <style:style style:name="T66_15" style:family="text">
      <style:text-properties fo:language="en" fo:country="GB"/>
    </style:style>
    <style:style style:name="T66_16" style:family="text">
      <style:text-properties fo:language="en" fo:country="GB"/>
    </style:style>
    <style:style style:name="T66_17" style:family="text">
      <style:text-properties fo:language="en" fo:country="GB"/>
    </style:style>
    <style:style style:name="T66_18" style:family="text">
      <style:text-properties fo:language="en" fo:country="GB"/>
    </style:style>
    <style:style style:name="T66_19" style:family="text">
      <style:text-properties fo:language="en" fo:country="GB"/>
    </style:style>
    <style:style style:name="T66_20" style:family="text">
      <style:text-properties fo:language="en" fo:country="GB"/>
    </style:style>
    <style:style style:name="T66_21" style:family="text">
      <style:text-properties fo:language="en" fo:country="GB"/>
    </style:style>
    <style:style style:name="T66_22" style:family="text">
      <style:text-properties fo:language="en" fo:country="GB"/>
    </style:style>
    <style:style style:name="T66_23" style:family="text">
      <style:text-properties fo:language="en" fo:country="GB"/>
    </style:style>
    <style:style style:name="T66_24" style:family="text">
      <style:text-properties fo:language="en" fo:country="GB"/>
    </style:style>
    <style:style style:name="T66_25" style:family="text">
      <style:text-properties fo:language="en" fo:country="GB"/>
    </style:style>
    <style:style style:name="T66_26" style:family="text">
      <style:text-properties fo:language="en" fo:country="GB"/>
    </style:style>
    <style:style style:name="T66_27" style:family="text">
      <style:text-properties fo:language="en" fo:country="GB"/>
    </style:style>
    <style:style style:name="T66_28" style:family="text">
      <style:text-properties fo:language="en" fo:country="GB"/>
    </style:style>
    <style:style style:name="T66_29" style:family="text">
      <style:text-properties fo:language="en" fo:country="GB"/>
    </style:style>
    <style:style style:name="T66_30" style:family="text">
      <style:text-properties fo:language="en" fo:country="GB"/>
    </style:style>
    <style:style style:name="P67" style:family="paragraph" style:parent-style-name="Heading_20_2"/>
    <style:style style:name="T67_1" style:family="text"/>
    <style:style style:name="T67_2" style:family="text"/>
    <style:style style:name="P68" style:family="paragraph" style:parent-style-name="Body_20_Para">
      <style:paragraph-properties fo:text-indent="-0.9cm" fo:margin-left="0.9cm" fo:keep-with-next="always"/>
    </style:style>
    <style:style style:name="T68_1" style:family="text">
      <style:text-properties fo:language="en" fo:country="GB"/>
    </style:style>
    <style:style style:name="T68_2" style:family="text">
      <style:text-properties fo:language="en" fo:country="GB"/>
    </style:style>
    <style:style style:name="T68_3" style:family="text">
      <style:text-properties fo:language="en" fo:country="GB"/>
    </style:style>
    <style:style style:name="T68_4" style:family="text">
      <style:text-properties fo:language="en" fo:country="GB"/>
    </style:style>
    <style:style style:name="T68_5" style:family="text">
      <style:text-properties fo:language="en" fo:country="GB"/>
    </style:style>
    <style:style style:name="T68_6" style:family="text">
      <style:text-properties fo:language="en" fo:country="GB"/>
    </style:style>
    <style:style style:name="T68_7" style:family="text">
      <style:text-properties fo:language="en" fo:country="GB" fo:font-weight="bold" style:font-weight-asian="bold" style:font-weight-complex="bold"/>
    </style:style>
    <style:style style:name="T68_8" style:family="text">
      <style:text-properties fo:language="en" fo:country="GB" fo:font-weight="bold" style:font-weight-asian="bold" style:font-weight-complex="bold"/>
    </style:style>
    <style:style style:name="T68_9" style:family="text">
      <style:text-properties fo:language="en" fo:country="GB" fo:font-weight="bold" style:font-weight-asian="bold" style:font-weight-complex="bold"/>
    </style:style>
    <style:style style:name="T68_10" style:family="text">
      <style:text-properties fo:language="en" fo:country="GB" fo:font-weight="bold" style:font-weight-asian="bold" style:font-weight-complex="bold"/>
    </style:style>
    <style:style style:name="T68_11" style:family="text">
      <style:text-properties fo:language="en" fo:country="GB"/>
    </style:style>
    <style:style style:name="P69" style:family="paragraph" style:parent-style-name="Num_20_a">
      <style:paragraph-properties fo:margin-left="1.501cm"/>
    </style:style>
    <style:style style:name="T69_1" style:family="text">
      <style:text-properties fo:font-weight="bold" style:font-weight-asian="bold" style:font-weight-complex="bold"/>
    </style:style>
    <style:style style:name="T69_2" style:family="text">
      <style:text-properties fo:font-weight="bold" style:font-weight-asian="bold" style:font-weight-complex="bold"/>
    </style:style>
    <style:style style:name="T69_3" style:family="text">
      <style:text-properties fo:font-weight="bold" style:font-weight-asian="bold" style:font-weight-complex="bold"/>
    </style:style>
    <style:style style:name="T69_4" style:family="text">
      <style:text-properties fo:font-weight="bold" style:font-weight-asian="bold" style:font-weight-complex="bold"/>
    </style:style>
    <style:style style:name="T69_5" style:family="text">
      <style:text-properties fo:font-weight="bold" style:font-weight-asian="bold" style:font-weight-complex="bold"/>
    </style:style>
    <style:style style:name="T69_6" style:family="text">
      <style:text-properties fo:font-weight="bold" style:font-weight-asian="bold" style:font-weight-complex="bold"/>
    </style:style>
    <style:style style:name="T69_7" style:family="text">
      <style:text-properties fo:font-weight="bold" style:font-weight-asian="bold" style:font-weight-complex="bold"/>
    </style:style>
    <style:style style:name="T69_8" style:family="text">
      <style:text-properties fo:font-weight="bold" style:font-weight-asian="bold" style:font-weight-complex="bold"/>
    </style:style>
    <style:style style:name="T69_9" style:family="text">
      <style:text-properties fo:font-weight="bold" style:font-weight-asian="bold" style:font-weight-complex="bold"/>
    </style:style>
    <style:style style:name="T69_10" style:family="text">
      <style:text-properties fo:font-weight="bold" style:font-weight-asian="bold" style:font-weight-complex="bold"/>
    </style:style>
    <style:style style:name="T69_11" style:family="text">
      <style:text-properties fo:font-weight="bold" style:font-weight-asian="bold" style:font-weight-complex="bold"/>
    </style:style>
    <style:style style:name="T69_12" style:family="text">
      <style:text-properties fo:font-weight="bold" style:font-weight-asian="bold" style:font-weight-complex="bold"/>
    </style:style>
    <style:style style:name="T69_13" style:family="text">
      <style:text-properties fo:font-weight="bold" style:font-weight-asian="bold" style:font-weight-complex="bold"/>
    </style:style>
    <style:style style:name="T69_14" style:family="text"/>
    <style:style style:name="T69_15" style:family="text"/>
    <style:style style:name="T69_16" style:family="text"/>
    <style:style style:name="T69_17" style:family="text"/>
    <style:style style:name="T69_18" style:family="text"/>
    <style:style style:name="T69_19" style:family="text"/>
    <style:style style:name="T69_20" style:family="text"/>
    <style:style style:name="T69_21" style:family="text"/>
    <style:style style:name="T69_22" style:family="text"/>
    <style:style style:name="T69_23" style:family="text"/>
    <style:style style:name="T69_24" style:family="text"/>
    <style:style style:name="T69_25" style:family="text"/>
    <style:style style:name="P70" style:family="paragraph" style:parent-style-name="Num_20_a">
      <style:paragraph-properties fo:text-indent="-0.63cm" fo:margin-left="1.529cm"/>
    </style:style>
    <style:style style:name="T70_1" style:family="text">
      <style:text-properties fo:font-weight="bold" style:font-weight-asian="bold" style:font-weight-complex="bold"/>
    </style:style>
    <style:style style:name="T70_2" style:family="text">
      <style:text-properties fo:font-weight="bold" style:font-weight-asian="bold" style:font-weight-complex="bold"/>
    </style:style>
    <style:style style:name="T70_3" style:family="text">
      <style:text-properties fo:font-weight="bold" style:font-weight-asian="bold" style:font-weight-complex="bold"/>
    </style:style>
    <style:style style:name="T70_4" style:family="text">
      <style:text-properties fo:font-weight="bold" style:font-weight-asian="bold" style:font-weight-complex="bold"/>
    </style:style>
    <style:style style:name="T70_5" style:family="text">
      <style:text-properties fo:font-weight="bold" style:font-weight-asian="bold" style:font-weight-complex="bold"/>
    </style:style>
    <style:style style:name="T70_6" style:family="text">
      <style:text-properties fo:font-weight="bold" style:font-weight-asian="bold" style:font-weight-complex="bold"/>
    </style:style>
    <style:style style:name="T70_7" style:family="text">
      <style:text-properties fo:font-weight="bold" style:font-weight-asian="bold" style:font-weight-complex="bold"/>
    </style:style>
    <style:style style:name="T70_8" style:family="text"/>
    <style:style style:name="T70_9" style:family="text"/>
    <style:style style:name="T70_10" style:family="text"/>
    <style:style style:name="T70_11" style:family="text"/>
    <style:style style:name="T70_12" style:family="text"/>
    <style:style style:name="T70_13" style:family="text"/>
    <style:style style:name="T70_14" style:family="text"/>
    <style:style style:name="T70_15" style:family="text"/>
    <style:style style:name="T70_16" style:family="text"/>
    <style:style style:name="T70_17" style:family="text"/>
    <style:style style:name="T70_18" style:family="text"/>
    <style:style style:name="T70_19" style:family="text"/>
    <style:style style:name="T70_20" style:family="text"/>
    <style:style style:name="T70_21" style:family="text"/>
    <style:style style:name="T70_22" style:family="text"/>
    <style:style style:name="T70_23" style:family="text"/>
    <style:style style:name="T70_24" style:family="text">
      <style:text-properties fo:font-style="italic" style:font-style-asian="italic" style:font-style-complex="italic"/>
    </style:style>
    <style:style style:name="T70_25" style:family="text" style:parent-style-name="Num_20_a">
      <style:text-properties fo:font-style="italic" style:font-style-asian="italic" style:font-style-complex="italic"/>
    </style:style>
    <style:style style:name="P71" style:family="paragraph" style:parent-style-name="Footnote_20_text"/>
    <style:style style:name="T71_1" style:family="text"/>
    <style:style style:name="T71_2" style:family="text" style:parent-style-name="Internet_20_link"/>
    <style:style style:name="T71_3" style:family="text"/>
    <style:style style:name="P72" style:family="paragraph" style:parent-style-name="Num_20_a">
      <style:paragraph-properties fo:text-indent="-0.63cm" fo:margin-left="1.529cm"/>
    </style:style>
    <style:style style:name="T72_1" style:family="text">
      <style:text-properties fo:font-weight="bold" style:font-weight-asian="bold" style:font-weight-complex="bold"/>
    </style:style>
    <style:style style:name="T72_2" style:family="text">
      <style:text-properties fo:font-weight="bold" style:font-weight-asian="bold" style:font-weight-complex="bold"/>
    </style:style>
    <style:style style:name="T72_3" style:family="text">
      <style:text-properties fo:font-weight="bold" style:font-weight-asian="bold" style:font-weight-complex="bold"/>
    </style:style>
    <style:style style:name="T72_4" style:family="text">
      <style:text-properties fo:font-weight="bold" style:font-weight-asian="bold" style:font-weight-complex="bold"/>
    </style:style>
    <style:style style:name="T72_5" style:family="text">
      <style:text-properties fo:font-weight="bold" style:font-weight-asian="bold" style:font-weight-complex="bold"/>
    </style:style>
    <style:style style:name="T72_6" style:family="text">
      <style:text-properties fo:font-weight="bold" style:font-weight-asian="bold" style:font-weight-complex="bold"/>
    </style:style>
    <style:style style:name="T72_7" style:family="text">
      <style:text-properties fo:font-weight="bold" style:font-weight-asian="bold" style:font-weight-complex="bold"/>
    </style:style>
    <style:style style:name="T72_8" style:family="text">
      <style:text-properties fo:font-weight="bold" style:font-weight-asian="bold" style:font-weight-complex="bold"/>
    </style:style>
    <style:style style:name="T72_9" style:family="text"/>
    <style:style style:name="T72_10" style:family="text"/>
    <style:style style:name="T72_11" style:family="text"/>
    <style:style style:name="T72_12" style:family="text"/>
    <style:style style:name="T72_13" style:family="text"/>
    <style:style style:name="T72_14" style:family="text"/>
    <style:style style:name="T72_15" style:family="text"/>
    <style:style style:name="T72_16" style:family="text"/>
    <style:style style:name="T72_17" style:family="text"/>
    <style:style style:name="T72_18" style:family="text"/>
    <style:style style:name="T72_19" style:family="text"/>
    <style:style style:name="T72_20" style:family="text"/>
    <style:style style:name="T72_21" style:family="text"/>
    <style:style style:name="T72_22" style:family="text"/>
    <style:style style:name="T72_23" style:family="text"/>
    <style:style style:name="T72_24" style:family="text"/>
    <style:style style:name="T72_25" style:family="text"/>
    <style:style style:name="T72_26" style:family="text"/>
    <style:style style:name="T72_27" style:family="text"/>
    <style:style style:name="T72_28" style:family="text"/>
    <style:style style:name="T72_29" style:family="text"/>
    <style:style style:name="T72_30" style:family="text" style:parent-style-name="Num_20_a"/>
    <style:style style:name="P73" style:family="paragraph" style:parent-style-name="Footnote_20_text"/>
    <style:style style:name="T73_1" style:family="text"/>
    <style:style style:name="T73_2" style:family="text"/>
    <style:style style:name="T73_3" style:family="text" style:parent-style-name="Internet_20_link"/>
    <style:style style:name="P74" style:family="paragraph" style:parent-style-name="Heading_20_2"/>
    <style:style style:name="T74_1" style:family="text"/>
    <style:style style:name="T74_2" style:family="text"/>
    <style:style style:name="T74_3" style:family="text"/>
    <style:style style:name="T74_4" style:family="text"/>
    <style:style style:name="P75" style:family="paragraph" style:parent-style-name="Body_20_Para">
      <style:paragraph-properties fo:text-indent="-0.9cm" fo:margin-left="0.9cm"/>
    </style:style>
    <style:style style:name="T75_1" style:family="text">
      <style:text-properties fo:language="en" fo:country="GB"/>
    </style:style>
    <style:style style:name="T75_2" style:family="text">
      <style:text-properties fo:language="en" fo:country="GB"/>
    </style:style>
    <style:style style:name="T75_3" style:family="text">
      <style:text-properties fo:language="en" fo:country="GB"/>
    </style:style>
    <style:style style:name="T75_4" style:family="text">
      <style:text-properties fo:language="en" fo:country="GB"/>
    </style:style>
    <style:style style:name="T75_5" style:family="text">
      <style:text-properties fo:language="en" fo:country="GB"/>
    </style:style>
    <style:style style:name="T75_6" style:family="text">
      <style:text-properties fo:language="en" fo:country="GB"/>
    </style:style>
    <style:style style:name="T75_7" style:family="text">
      <style:text-properties fo:language="en" fo:country="GB"/>
    </style:style>
    <style:style style:name="T75_8" style:family="text">
      <style:text-properties fo:language="en" fo:country="GB"/>
    </style:style>
    <style:style style:name="T75_9" style:family="text">
      <style:text-properties fo:language="en" fo:country="GB"/>
    </style:style>
    <style:style style:name="T75_10" style:family="text">
      <style:text-properties fo:language="en" fo:country="GB"/>
    </style:style>
    <style:style style:name="T75_11" style:family="text">
      <style:text-properties fo:language="en" fo:country="GB"/>
    </style:style>
    <style:style style:name="T75_12" style:family="text">
      <style:text-properties fo:language="en" fo:country="GB"/>
    </style:style>
    <style:style style:name="T75_13" style:family="text">
      <style:text-properties fo:language="en" fo:country="GB"/>
    </style:style>
    <style:style style:name="T75_14" style:family="text">
      <style:text-properties fo:language="en" fo:country="GB"/>
    </style:style>
    <style:style style:name="T75_15" style:family="text">
      <style:text-properties fo:language="en" fo:country="GB"/>
    </style:style>
    <style:style style:name="T75_16" style:family="text" style:parent-style-name="Body_20_Para"/>
    <style:style style:name="P76" style:family="paragraph" style:parent-style-name="Annotation_20_text"/>
    <style:style style:name="T76_1" style:family="text"/>
    <style:style style:name="T76_2" style:family="text" style:parent-style-name="Body_20_Para"/>
    <style:style style:name="P77" style:family="paragraph" style:parent-style-name="Annotation_20_text"/>
    <style:style style:name="T77_1" style:family="text"/>
    <style:style style:name="T77_2" style:family="text">
      <style:text-properties fo:language="en" fo:country="GB" fo:font-weight="bold" style:font-weight-asian="bold" style:font-weight-complex="bold"/>
    </style:style>
    <style:style style:name="P78" style:family="paragraph" style:parent-style-name="Caption">
      <style:paragraph-properties fo:margin-top="0.423cm" fo:margin-left="0.501cm"/>
    </style:style>
    <style:style style:name="FR1" style:family="graphic" style:parent-style-name="Caption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9" style:family="paragraph" style:parent-style-name="Caption"/>
    <style:style style:name="T79_1" style:family="text"/>
    <style:style style:name="T79_2" style:family="text"/>
    <style:style style:name="T79_3" style:family="text"/>
    <style:style style:name="T79_4" style:family="text"/>
    <style:style style:name="T79_5" style:family="text"/>
    <style:style style:name="P80" style:family="paragraph" style:parent-style-name="Heading_20_3"/>
    <style:style style:name="T80_1" style:family="text"/>
    <style:style style:name="T80_2" style:family="text"/>
    <style:style style:name="T80_3" style:family="text"/>
    <style:style style:name="T80_4" style:family="text"/>
    <style:style style:name="T80_5" style:family="text"/>
    <style:style style:name="P81" style:family="paragraph" style:parent-style-name="Body_20_Para">
      <style:paragraph-properties fo:text-indent="-0.9cm" fo:margin-left="0.9cm" fo:keep-with-next="always"/>
    </style:style>
    <style:style style:name="T81_1" style:family="text">
      <style:text-properties fo:language="en" fo:country="GB" fo:font-weight="bold" style:font-weight-asian="bold" style:font-weight-complex="bold"/>
    </style:style>
    <style:style style:name="T81_2" style:family="text">
      <style:text-properties fo:language="en" fo:country="GB"/>
    </style:style>
    <style:style style:name="T81_3" style:family="text">
      <style:text-properties fo:language="en" fo:country="GB"/>
    </style:style>
    <style:style style:name="T81_4" style:family="text">
      <style:text-properties fo:language="en" fo:country="GB"/>
    </style:style>
    <style:style style:name="T81_5" style:family="text">
      <style:text-properties fo:language="en" fo:country="GB"/>
    </style:style>
    <style:style style:name="T81_6" style:family="text">
      <style:text-properties fo:language="en" fo:country="GB"/>
    </style:style>
    <style:style style:name="T81_7" style:family="text">
      <style:text-properties fo:language="en" fo:country="GB"/>
    </style:style>
    <style:style style:name="T81_8" style:family="text">
      <style:text-properties fo:language="en" fo:country="GB"/>
    </style:style>
    <style:style style:name="T81_9" style:family="text">
      <style:text-properties fo:language="en" fo:country="GB"/>
    </style:style>
    <style:style style:name="T81_10" style:family="text">
      <style:text-properties fo:language="en" fo:country="GB"/>
    </style:style>
    <style:style style:name="T81_11" style:family="text">
      <style:text-properties fo:language="en" fo:country="GB"/>
    </style:style>
    <style:style style:name="P82" style:family="paragraph" style:parent-style-name="Body_20_Para">
      <style:paragraph-properties fo:text-indent="-0.9cm" fo:margin-left="0.9cm" fo:keep-with-next="always"/>
    </style:style>
    <style:style style:name="T82_1" style:family="text">
      <style:text-properties fo:language="en" fo:country="GB" fo:font-weight="bold" style:font-weight-asian="bold" style:font-weight-complex="bold"/>
    </style:style>
    <style:style style:name="T82_2" style:family="text">
      <style:text-properties fo:language="en" fo:country="GB"/>
    </style:style>
    <style:style style:name="T82_3" style:family="text">
      <style:text-properties fo:language="en" fo:country="GB"/>
    </style:style>
    <style:style style:name="T82_4" style:family="text">
      <style:text-properties fo:language="en" fo:country="GB"/>
    </style:style>
    <style:style style:name="P83" style:family="paragraph" style:parent-style-name="Body_20_Para">
      <style:paragraph-properties fo:text-indent="-0.9cm" fo:margin-left="0.9cm" fo:keep-with-next="always"/>
    </style:style>
    <style:style style:name="T83_1" style:family="text">
      <style:text-properties fo:language="en" fo:country="GB" fo:font-weight="bold" style:font-weight-asian="bold" style:font-weight-complex="bold"/>
    </style:style>
    <style:style style:name="T83_2" style:family="text">
      <style:text-properties fo:language="en" fo:country="GB" fo:font-weight="bold" style:font-weight-asian="bold" style:font-weight-complex="bold"/>
    </style:style>
    <style:style style:name="T83_3" style:family="text">
      <style:text-properties fo:language="en" fo:country="GB"/>
    </style:style>
    <style:style style:name="T83_4" style:family="text">
      <style:text-properties fo:language="en" fo:country="GB"/>
    </style:style>
    <style:style style:name="T83_5" style:family="text">
      <style:text-properties fo:language="en" fo:country="GB"/>
    </style:style>
    <style:style style:name="T83_6" style:family="text">
      <style:text-properties fo:language="en" fo:country="GB"/>
    </style:style>
    <style:style style:name="P84" style:family="paragraph" style:parent-style-name="Body_20_Bullet"/>
    <style:style style:name="T84_1" style:family="text">
      <style:text-properties fo:font-style="italic" style:font-style-asian="italic" style:font-style-complex="italic" fo:language="en" fo:country="GB" fo:font-weight="bold" style:font-weight-asian="bold" style:font-weight-complex="bold"/>
    </style:style>
    <style:style style:name="T84_2" style:family="text">
      <style:text-properties fo:font-style="italic" style:font-style-asian="italic" style:font-style-complex="italic" fo:language="en" fo:country="GB" fo:font-weight="bold" style:font-weight-asian="bold" style:font-weight-complex="bold"/>
    </style:style>
    <style:style style:name="T84_3" style:family="text">
      <style:text-properties fo:font-style="italic" style:font-style-asian="italic" style:font-style-complex="italic" fo:language="en" fo:country="GB" fo:font-weight="bold" style:font-weight-asian="bold" style:font-weight-complex="bold"/>
    </style:style>
    <style:style style:name="T84_4" style:family="text">
      <style:text-properties fo:font-style="italic" style:font-style-asian="italic" style:font-style-complex="italic" fo:language="en" fo:country="GB" fo:font-weight="bold" style:font-weight-asian="bold" style:font-weight-complex="bold"/>
    </style:style>
    <style:style style:name="T84_5" style:family="text">
      <style:text-properties fo:language="en" fo:country="GB"/>
    </style:style>
    <style:style style:name="T84_6" style:family="text">
      <style:text-properties fo:language="en" fo:country="GB"/>
    </style:style>
    <style:style style:name="T84_7" style:family="text">
      <style:text-properties fo:language="en" fo:country="GB"/>
    </style:style>
    <style:style style:name="T84_8" style:family="text">
      <style:text-properties fo:language="en" fo:country="GB"/>
    </style:style>
    <style:style style:name="T84_9" style:family="text">
      <style:text-properties fo:language="en" fo:country="GB"/>
    </style:style>
    <style:style style:name="T84_10" style:family="text">
      <style:text-properties fo:language="en" fo:country="GB"/>
    </style:style>
    <style:style style:name="T84_11" style:family="text">
      <style:text-properties fo:language="en" fo:country="GB"/>
    </style:style>
    <style:style style:name="T84_12" style:family="text">
      <style:text-properties fo:language="en" fo:country="GB"/>
    </style:style>
    <style:style style:name="T84_13" style:family="text">
      <style:text-properties fo:language="en" fo:country="GB"/>
    </style:style>
    <style:style style:name="T84_14" style:family="text">
      <style:text-properties fo:language="en" fo:country="GB"/>
    </style:style>
    <style:style style:name="T84_15" style:family="text">
      <style:text-properties fo:language="en" fo:country="GB"/>
    </style:style>
    <style:style style:name="T84_16" style:family="text">
      <style:text-properties fo:language="en" fo:country="GB"/>
    </style:style>
    <style:style style:name="T84_17" style:family="text">
      <style:text-properties fo:language="en" fo:country="GB"/>
    </style:style>
    <style:style style:name="T84_18" style:family="text">
      <style:text-properties fo:language="en" fo:country="GB"/>
    </style:style>
    <style:style style:name="T84_19" style:family="text">
      <style:text-properties fo:language="en" fo:country="GB"/>
    </style:style>
    <style:style style:name="T84_20" style:family="text">
      <style:text-properties fo:language="en" fo:country="GB"/>
    </style:style>
    <style:style style:name="T84_21" style:family="text">
      <style:text-properties fo:language="en" fo:country="GB"/>
    </style:style>
    <style:style style:name="T84_22" style:family="text">
      <style:text-properties fo:language="en" fo:country="GB"/>
    </style:style>
    <style:style style:name="T84_23" style:family="text">
      <style:text-properties fo:language="en" fo:country="GB"/>
    </style:style>
    <style:style style:name="T84_24" style:family="text">
      <style:text-properties fo:language="en" fo:country="GB"/>
    </style:style>
    <style:style style:name="T84_25" style:family="text">
      <style:text-properties fo:language="en" fo:country="GB"/>
    </style:style>
    <style:style style:name="T84_26" style:family="text">
      <style:text-properties fo:language="en" fo:country="GB"/>
    </style:style>
    <style:style style:name="T84_27" style:family="text">
      <style:text-properties fo:language="en" fo:country="GB"/>
    </style:style>
    <style:style style:name="T84_28" style:family="text">
      <style:text-properties fo:language="en" fo:country="GB"/>
    </style:style>
    <style:style style:name="T84_29" style:family="text"/>
    <style:style style:name="T84_30" style:family="text">
      <style:text-properties fo:language="en" fo:country="GB"/>
    </style:style>
    <style:style style:name="T84_31" style:family="text">
      <style:text-properties fo:language="en" fo:country="GB"/>
    </style:style>
    <style:style style:name="T84_32" style:family="text">
      <style:text-properties fo:language="en" fo:country="GB"/>
    </style:style>
    <style:style style:name="T84_33" style:family="text">
      <style:text-properties fo:language="en" fo:country="GB"/>
    </style:style>
    <style:style style:name="T84_34" style:family="text">
      <style:text-properties fo:language="en" fo:country="GB"/>
    </style:style>
    <style:style style:name="T84_35" style:family="text">
      <style:text-properties fo:language="en" fo:country="GB"/>
    </style:style>
    <style:style style:name="T84_36" style:family="text">
      <style:text-properties fo:language="en" fo:country="GB"/>
    </style:style>
    <style:style style:name="T84_37" style:family="text">
      <style:text-properties fo:language="en" fo:country="GB"/>
    </style:style>
    <style:style style:name="T84_38" style:family="text">
      <style:text-properties fo:language="en" fo:country="GB"/>
    </style:style>
    <style:style style:name="T84_39" style:family="text">
      <style:text-properties fo:language="en" fo:country="GB"/>
    </style:style>
    <style:style style:name="T84_40" style:family="text">
      <style:text-properties fo:language="en" fo:country="GB"/>
    </style:style>
    <style:style style:name="T84_41" style:family="text">
      <style:text-properties fo:language="en" fo:country="GB"/>
    </style:style>
    <style:style style:name="T84_42" style:family="text">
      <style:text-properties fo:language="en" fo:country="GB"/>
    </style:style>
    <style:style style:name="T84_43" style:family="text">
      <style:text-properties fo:language="en" fo:country="GB"/>
    </style:style>
    <style:style style:name="T84_44" style:family="text">
      <style:text-properties fo:language="en" fo:country="GB"/>
    </style:style>
    <style:style style:name="T84_45" style:family="text">
      <style:text-properties fo:language="en" fo:country="GB"/>
    </style:style>
    <style:style style:name="T84_46" style:family="text">
      <style:text-properties fo:language="en" fo:country="GB"/>
    </style:style>
    <style:style style:name="T84_47" style:family="text">
      <style:text-properties fo:language="en" fo:country="GB"/>
    </style:style>
    <style:style style:name="T84_48" style:family="text">
      <style:text-properties fo:language="en" fo:country="GB"/>
    </style:style>
    <style:style style:name="T84_49" style:family="text">
      <style:text-properties fo:language="en" fo:country="GB"/>
    </style:style>
    <style:style style:name="T84_50" style:family="text">
      <style:text-properties fo:language="en" fo:country="GB"/>
    </style:style>
    <style:style style:name="T84_51" style:family="text">
      <style:text-properties fo:language="en" fo:country="GB"/>
    </style:style>
    <style:style style:name="T84_52" style:family="text"/>
    <style:style style:name="T84_53" style:family="text" style:parent-style-name="Internet_20_link">
      <style:text-properties fo:language="en" fo:country="GB"/>
    </style:style>
    <style:style style:name="T84_54" style:family="text" style:parent-style-name="Internet_20_link">
      <style:text-properties fo:language="en" fo:country="GB"/>
    </style:style>
    <style:style style:name="T84_55" style:family="text" style:parent-style-name="Internet_20_link">
      <style:text-properties fo:language="en" fo:country="GB"/>
    </style:style>
    <style:style style:name="T84_56" style:family="text">
      <style:text-properties fo:language="en" fo:country="GB"/>
    </style:style>
    <style:style style:name="T84_57" style:family="text">
      <style:text-properties fo:language="en" fo:country="GB"/>
    </style:style>
    <style:style style:name="T84_58" style:family="text">
      <style:text-properties fo:language="en" fo:country="GB"/>
    </style:style>
    <style:style style:name="T84_59" style:family="text">
      <style:text-properties fo:language="en" fo:country="GB"/>
    </style:style>
    <style:style style:name="T84_60" style:family="text">
      <style:text-properties fo:language="en" fo:country="GB"/>
    </style:style>
    <style:style style:name="T84_61" style:family="text">
      <style:text-properties fo:language="en" fo:country="GB"/>
    </style:style>
    <style:style style:name="T84_62" style:family="text">
      <style:text-properties fo:language="en" fo:country="GB"/>
    </style:style>
    <style:style style:name="T84_63" style:family="text">
      <style:text-properties fo:language="en" fo:country="GB" fo:font-weight="bold" style:font-weight-asian="bold" style:font-weight-complex="bold"/>
    </style:style>
    <style:style style:name="T84_64" style:family="text" style:parent-style-name="Body_20_Bullet"/>
    <style:style style:name="P85" style:family="paragraph" style:parent-style-name="Annotation_20_text"/>
    <style:style style:name="T85_1" style:family="text"/>
    <style:style style:name="T85_2" style:family="text">
      <style:text-properties fo:language="en" fo:country="GB"/>
    </style:style>
    <style:style style:name="T85_3" style:family="text">
      <style:text-properties fo:language="en" fo:country="GB" fo:font-weight="bold" style:font-weight-asian="bold" style:font-weight-complex="bold"/>
    </style:style>
    <style:style style:name="T85_4" style:family="text">
      <style:text-properties fo:language="en" fo:country="GB"/>
    </style:style>
    <style:style style:name="T85_5" style:family="text">
      <style:text-properties fo:language="en" fo:country="GB"/>
    </style:style>
    <style:style style:name="T85_6" style:family="text">
      <style:text-properties fo:language="en" fo:country="GB"/>
    </style:style>
    <style:style style:name="T85_7" style:family="text">
      <style:text-properties fo:language="en" fo:country="GB"/>
    </style:style>
    <style:style style:name="T85_8" style:family="text">
      <style:text-properties fo:language="en" fo:country="GB"/>
    </style:style>
    <style:style style:name="T85_9" style:family="text">
      <style:text-properties fo:language="en" fo:country="GB"/>
    </style:style>
    <style:style style:name="P86" style:family="paragraph" style:parent-style-name="Body_20_Para">
      <style:paragraph-properties fo:text-indent="0.349cm" fo:margin-bottom="0.212cm" fo:margin-left="0.9cm"/>
      <style:text-properties fo:language="en" fo:country="GB" fo:font-weight="bold" style:font-weight-asian="bold" style:font-weight-complex="bold"/>
    </style:style>
    <style:style style:name="T86_1" style:family="text" style:parent-style-name="Body_20_Para">
      <style:text-properties fo:language="en" fo:country="GB" fo:font-weight="bold" style:font-weight-asian="bold" style:font-weight-complex="bold"/>
    </style:style>
    <style:style style:name="FR2" style:family="graphic" style:parent-style-name="Body_20_Para">
      <style:graphic-properties draw:stroke="solid" svg:stroke-width="0.018cm" svg:stroke-color="#a5a5a5" draw:fill-color="#dae5f1" fo:background-color="#dae5f1" fo:border-top="#a5a5a5 0.018cm solid" fo:border-bottom="#a5a5a5 0.018cm solid" fo:border-left="#a5a5a5 0.018cm solid" fo:border-right="#a5a5a5 0.018cm solid" style:flow-with-text="false" style:run-through="foreground" fo:wrap-option="wrap" draw:auto-grow-height="false" draw:auto-grow-width="false"/>
    </style:style>
    <style:style style:name="P87" style:family="paragraph" style:parent-style-name="Normal">
      <style:paragraph-properties fo:margin-top="0cm" fo:margin-bottom="0cm"/>
    </style:style>
    <style:style style:name="T87_1" style:family="text">
      <style:text-properties fo:font-weight="bold" style:font-weight-asian="bold" style:font-weight-complex="bold"/>
    </style:style>
    <style:style style:name="P88" style:family="paragraph" style:parent-style-name="Normal">
      <style:paragraph-properties fo:margin-top="0cm" fo:margin-bottom="0cm"/>
    </style:style>
    <style:style style:name="T88_1" style:family="text"/>
    <style:style style:name="T88_2" style:family="text"/>
    <style:style style:name="T88_3" style:family="text"/>
    <style:style style:name="T88_4" style:family="text"/>
    <style:style style:name="T88_5" style:family="text"/>
    <style:style style:name="T88_6" style:family="text"/>
    <style:style style:name="T88_7" style:family="text"/>
    <style:style style:name="T88_8" style:family="text"/>
    <style:style style:name="T88_9" style:family="text"/>
    <style:style style:name="P89" style:family="paragraph" style:parent-style-name="Normal">
      <style:paragraph-properties fo:margin-top="0cm" fo:margin-bottom="0cm"/>
    </style:style>
    <style:style style:name="T89_1" style:family="text"/>
    <style:style style:name="T89_2" style:family="text"/>
    <style:style style:name="T89_3" style:family="text"/>
    <style:style style:name="T89_4" style:family="text"/>
    <style:style style:name="T89_5" style:family="text"/>
    <style:style style:name="T89_6" style:family="text"/>
    <style:style style:name="T89_7" style:family="text"/>
    <style:style style:name="T89_8" style:family="text"/>
    <style:style style:name="P90" style:family="paragraph" style:parent-style-name="Normal">
      <style:paragraph-properties fo:margin-top="0cm" fo:margin-bottom="0cm"/>
    </style:style>
    <style:style style:name="T90_1" style:family="text"/>
    <style:style style:name="T90_2" style:family="text"/>
    <style:style style:name="T90_3" style:family="text"/>
    <style:style style:name="T90_4" style:family="text"/>
    <style:style style:name="T90_5" style:family="text"/>
    <style:style style:name="T90_6" style:family="text"/>
    <style:style style:name="T90_7" style:family="text"/>
    <style:style style:name="P91" style:family="paragraph" style:parent-style-name="Normal">
      <style:paragraph-properties fo:margin-top="0cm" fo:margin-bottom="0cm"/>
    </style:style>
    <style:style style:name="FR3" style:family="graphic" style:parent-style-name="Normal">
      <style:graphic-properties draw:stroke="none" draw:fill="none" fo:border-top="none" fo:border-bottom="none" fo:border-left="none" fo:border-right="none" fo:clip="rect(4.107cm 0cm 1.481cm 0cm)" style:flow-with-text="false" style:run-through="foreground" draw:auto-grow-height="false" draw:auto-grow-width="false"/>
    </style:style>
    <style:style style:name="T91_1" style:family="text">
      <style:text-properties fo:language="en" fo:country="US"/>
    </style:style>
    <style:style style:name="P92" style:family="paragraph" style:parent-style-name="Body_20_Bullet"/>
    <style:style style:name="T92_1" style:family="text">
      <style:text-properties fo:font-style="italic" style:font-style-asian="italic" style:font-style-complex="italic" fo:language="en" fo:country="GB" fo:font-weight="bold" style:font-weight-asian="bold" style:font-weight-complex="bold"/>
    </style:style>
    <style:style style:name="T92_2" style:family="text">
      <style:text-properties fo:font-style="italic" style:font-style-asian="italic" style:font-style-complex="italic" fo:language="en" fo:country="GB" fo:font-weight="bold" style:font-weight-asian="bold" style:font-weight-complex="bold"/>
    </style:style>
    <style:style style:name="T92_3" style:family="text">
      <style:text-properties fo:language="en" fo:country="GB"/>
    </style:style>
    <style:style style:name="T92_4" style:family="text">
      <style:text-properties fo:language="en" fo:country="GB"/>
    </style:style>
    <style:style style:name="T92_5" style:family="text">
      <style:text-properties fo:language="en" fo:country="GB"/>
    </style:style>
    <style:style style:name="T92_6" style:family="text">
      <style:text-properties fo:language="en" fo:country="GB"/>
    </style:style>
    <style:style style:name="T92_7" style:family="text">
      <style:text-properties fo:language="en" fo:country="GB"/>
    </style:style>
    <style:style style:name="T92_8" style:family="text">
      <style:text-properties fo:language="en" fo:country="GB"/>
    </style:style>
    <style:style style:name="T92_9" style:family="text">
      <style:text-properties fo:language="en" fo:country="GB"/>
    </style:style>
    <style:style style:name="T92_10" style:family="text">
      <style:text-properties fo:language="en" fo:country="GB"/>
    </style:style>
    <style:style style:name="T92_11" style:family="text">
      <style:text-properties fo:language="en" fo:country="GB"/>
    </style:style>
    <style:style style:name="T92_12" style:family="text">
      <style:text-properties fo:language="en" fo:country="GB"/>
    </style:style>
    <style:style style:name="T92_13" style:family="text">
      <style:text-properties fo:language="en" fo:country="GB"/>
    </style:style>
    <style:style style:name="T92_14" style:family="text">
      <style:text-properties fo:language="en" fo:country="GB"/>
    </style:style>
    <style:style style:name="T92_15" style:family="text">
      <style:text-properties fo:language="en" fo:country="GB"/>
    </style:style>
    <style:style style:name="T92_16" style:family="text">
      <style:text-properties fo:language="en" fo:country="GB"/>
    </style:style>
    <style:style style:name="T92_17" style:family="text">
      <style:text-properties fo:language="en" fo:country="GB"/>
    </style:style>
    <style:style style:name="T92_18" style:family="text">
      <style:text-properties fo:language="en" fo:country="GB"/>
    </style:style>
    <style:style style:name="T92_19" style:family="text">
      <style:text-properties fo:language="en" fo:country="GB"/>
    </style:style>
    <style:style style:name="T92_20" style:family="text">
      <style:text-properties fo:language="en" fo:country="GB"/>
    </style:style>
    <style:style style:name="T92_21" style:family="text">
      <style:text-properties fo:language="en" fo:country="GB"/>
    </style:style>
    <style:style style:name="T92_22" style:family="text">
      <style:text-properties fo:language="en" fo:country="GB"/>
    </style:style>
    <style:style style:name="T92_23" style:family="text">
      <style:text-properties fo:language="en" fo:country="GB"/>
    </style:style>
    <style:style style:name="T92_24" style:family="text">
      <style:text-properties fo:language="en" fo:country="GB"/>
    </style:style>
    <style:style style:name="T92_25" style:family="text">
      <style:text-properties fo:language="en" fo:country="GB"/>
    </style:style>
    <style:style style:name="T92_26" style:family="text">
      <style:text-properties fo:language="en" fo:country="GB"/>
    </style:style>
    <style:style style:name="T92_27" style:family="text">
      <style:text-properties fo:language="en" fo:country="GB"/>
    </style:style>
    <style:style style:name="T92_28" style:family="text">
      <style:text-properties fo:language="en" fo:country="GB"/>
    </style:style>
    <style:style style:name="T92_29" style:family="text"/>
    <style:style style:name="T92_30" style:family="text" style:parent-style-name="Internet_20_link">
      <style:text-properties fo:language="en" fo:country="GB"/>
    </style:style>
    <style:style style:name="T92_31" style:family="text">
      <style:text-properties fo:language="en" fo:country="GB"/>
    </style:style>
    <style:style style:name="T92_32" style:family="text">
      <style:text-properties fo:language="en" fo:country="GB"/>
    </style:style>
    <style:style style:name="T92_33" style:family="text">
      <style:text-properties fo:language="en" fo:country="GB"/>
    </style:style>
    <style:style style:name="T92_34" style:family="text"/>
    <style:style style:name="T92_35" style:family="text" style:parent-style-name="Internet_20_link">
      <style:text-properties fo:language="en" fo:country="GB"/>
    </style:style>
    <style:style style:name="T92_36" style:family="text">
      <style:text-properties fo:language="en" fo:country="GB"/>
    </style:style>
    <style:style style:name="T92_37" style:family="text"/>
    <style:style style:name="T92_38" style:family="text" style:parent-style-name="Internet_20_link">
      <style:text-properties fo:language="en" fo:country="GB"/>
    </style:style>
    <style:style style:name="T92_39" style:family="text">
      <style:text-properties fo:language="en" fo:country="GB"/>
    </style:style>
    <style:style style:name="T92_40" style:family="text">
      <style:text-properties fo:language="en" fo:country="GB"/>
    </style:style>
    <style:style style:name="T92_41" style:family="text">
      <style:text-properties fo:language="en" fo:country="GB"/>
    </style:style>
    <style:style style:name="T92_42" style:family="text">
      <style:text-properties fo:language="en" fo:country="GB"/>
    </style:style>
    <style:style style:name="T92_43" style:family="text">
      <style:text-properties fo:language="en" fo:country="GB"/>
    </style:style>
    <style:style style:name="T92_44" style:family="text">
      <style:text-properties fo:language="en" fo:country="GB"/>
    </style:style>
    <style:style style:name="T92_45" style:family="text">
      <style:text-properties fo:language="en" fo:country="GB"/>
    </style:style>
    <style:style style:name="T92_46" style:family="text">
      <style:text-properties fo:language="en" fo:country="GB"/>
    </style:style>
    <style:style style:name="T92_47" style:family="text">
      <style:text-properties fo:language="en" fo:country="GB"/>
    </style:style>
    <style:style style:name="T92_48" style:family="text">
      <style:text-properties fo:language="en" fo:country="GB"/>
    </style:style>
    <style:style style:name="T92_49" style:family="text">
      <style:text-properties fo:language="en" fo:country="GB"/>
    </style:style>
    <style:style style:name="T92_50" style:family="text" style:parent-style-name="Body_20_Bullet">
      <style:text-properties fo:language="en" fo:country="GB"/>
    </style:style>
    <style:style style:name="P93" style:family="paragraph" style:parent-style-name="Footnote_20_text"/>
    <style:style style:name="T93_1" style:family="text"/>
    <style:style style:name="T93_2" style:family="text"/>
    <style:style style:name="T93_3" style:family="text" style:parent-style-name="Internet_20_link"/>
    <style:style style:name="T93_4" style:family="text"/>
    <style:style style:name="T93_5" style:family="text">
      <style:text-properties fo:language="en" fo:country="GB"/>
    </style:style>
    <style:style style:name="T93_6" style:family="text">
      <style:text-properties fo:language="en" fo:country="GB"/>
    </style:style>
    <style:style style:name="T93_7" style:family="text">
      <style:text-properties fo:language="en" fo:country="GB"/>
    </style:style>
    <style:style style:name="P94" style:family="paragraph" style:parent-style-name="Body_20_Bullet">
      <style:paragraph-properties fo:margin-top="0.212cm" fo:margin-left="0.9cm"/>
    </style:style>
    <style:style style:name="T94_1" style:family="text">
      <style:text-properties fo:language="en" fo:country="GB" fo:font-weight="bold" style:font-weight-asian="bold" style:font-weight-complex="bold"/>
    </style:style>
    <style:style style:name="T94_2" style:family="text">
      <style:text-properties fo:language="en" fo:country="GB" fo:font-weight="bold" style:font-weight-asian="bold"/>
    </style:style>
    <style:style style:name="T94_3" style:family="text">
      <style:text-properties fo:language="en" fo:country="GB" fo:font-weight="bold" style:font-weight-asian="bold" style:font-weight-complex="bold"/>
    </style:style>
    <style:style style:name="T94_4" style:family="text">
      <style:text-properties fo:language="en" fo:country="GB" fo:font-weight="bold" style:font-weight-asian="bold"/>
    </style:style>
    <style:style style:name="T94_5" style:family="text">
      <style:text-properties fo:language="en" fo:country="GB" fo:font-weight="bold" style:font-weight-asian="bold" style:font-weight-complex="bold"/>
    </style:style>
    <style:style style:name="T94_6" style:family="text">
      <style:text-properties fo:language="en" fo:country="GB" fo:font-weight="bold" style:font-weight-asian="bold" style:font-weight-complex="bold"/>
    </style:style>
    <style:style style:name="T94_7" style:family="text">
      <style:text-properties fo:language="en" fo:country="GB" fo:font-weight="bold" style:font-weight-asian="bold" style:font-weight-complex="bold"/>
    </style:style>
    <style:style style:name="T94_8" style:family="text">
      <style:text-properties fo:language="en" fo:country="GB" fo:font-weight="bold" style:font-weight-asian="bold" style:font-weight-complex="bold"/>
    </style:style>
    <style:style style:name="T94_9" style:family="text">
      <style:text-properties fo:language="en" fo:country="GB" fo:font-weight="bold" style:font-weight-asian="bold"/>
    </style:style>
    <style:style style:name="T94_10" style:family="text">
      <style:text-properties fo:language="en" fo:country="GB" style:font-weight-complex="bold"/>
    </style:style>
    <style:style style:name="T94_11" style:family="text">
      <style:text-properties fo:language="en" fo:country="GB" fo:font-weight="bold" style:font-weight-asian="bold"/>
    </style:style>
    <style:style style:name="T94_12" style:family="text">
      <style:text-properties fo:language="en" fo:country="GB"/>
    </style:style>
    <style:style style:name="T94_13" style:family="text">
      <style:text-properties fo:language="en" fo:country="GB" fo:font-weight="bold" style:font-weight-asian="bold" style:font-weight-complex="bold"/>
    </style:style>
    <style:style style:name="T94_14" style:family="text">
      <style:text-properties fo:language="en" fo:country="GB"/>
    </style:style>
    <style:style style:name="T94_15" style:family="text">
      <style:text-properties fo:language="en" fo:country="GB"/>
    </style:style>
    <style:style style:name="T94_16" style:family="text">
      <style:text-properties fo:language="en" fo:country="GB"/>
    </style:style>
    <style:style style:name="T94_17" style:family="text">
      <style:text-properties fo:language="en" fo:country="GB"/>
    </style:style>
    <style:style style:name="T94_18" style:family="text">
      <style:text-properties fo:language="en" fo:country="GB"/>
    </style:style>
    <style:style style:name="T94_19" style:family="text">
      <style:text-properties fo:language="en" fo:country="GB"/>
    </style:style>
    <style:style style:name="T94_20" style:family="text">
      <style:text-properties fo:language="en" fo:country="GB"/>
    </style:style>
    <style:style style:name="T94_21" style:family="text">
      <style:text-properties fo:language="en" fo:country="GB"/>
    </style:style>
    <style:style style:name="T94_22" style:family="text">
      <style:text-properties fo:language="en" fo:country="GB"/>
    </style:style>
    <style:style style:name="T94_23" style:family="text">
      <style:text-properties fo:language="en" fo:country="GB"/>
    </style:style>
    <style:style style:name="T94_24" style:family="text">
      <style:text-properties fo:language="en" fo:country="GB"/>
    </style:style>
    <style:style style:name="T94_25" style:family="text">
      <style:text-properties fo:language="en" fo:country="GB"/>
    </style:style>
    <style:style style:name="T94_26" style:family="text">
      <style:text-properties fo:language="en" fo:country="GB"/>
    </style:style>
    <style:style style:name="T94_27" style:family="text">
      <style:text-properties fo:language="en" fo:country="GB"/>
    </style:style>
    <style:style style:name="T94_28" style:family="text">
      <style:text-properties fo:language="en" fo:country="GB"/>
    </style:style>
    <style:style style:name="T94_29" style:family="text">
      <style:text-properties fo:language="en" fo:country="GB"/>
    </style:style>
    <style:style style:name="T94_30" style:family="text">
      <style:text-properties fo:language="en" fo:country="GB"/>
    </style:style>
    <style:style style:name="T94_31" style:family="text">
      <style:text-properties fo:language="en" fo:country="GB"/>
    </style:style>
    <style:style style:name="T94_32" style:family="text">
      <style:text-properties fo:language="en" fo:country="GB"/>
    </style:style>
    <style:style style:name="T94_33" style:family="text">
      <style:text-properties fo:language="en" fo:country="GB"/>
    </style:style>
    <style:style style:name="T94_34" style:family="text">
      <style:text-properties fo:language="en" fo:country="GB"/>
    </style:style>
    <style:style style:name="T94_35" style:family="text">
      <style:text-properties fo:language="en" fo:country="GB"/>
    </style:style>
    <style:style style:name="T94_36" style:family="text">
      <style:text-properties fo:language="en" fo:country="GB"/>
    </style:style>
    <style:style style:name="T94_37" style:family="text">
      <style:text-properties fo:language="en" fo:country="GB"/>
    </style:style>
    <style:style style:name="T94_38" style:family="text">
      <style:text-properties fo:language="en" fo:country="GB"/>
    </style:style>
    <style:style style:name="T94_39" style:family="text">
      <style:text-properties fo:language="en" fo:country="GB"/>
    </style:style>
    <style:style style:name="T94_40" style:family="text">
      <style:text-properties fo:language="en" fo:country="GB"/>
    </style:style>
    <style:style style:name="T94_41" style:family="text">
      <style:text-properties fo:language="en" fo:country="GB"/>
    </style:style>
    <style:style style:name="T94_42" style:family="text">
      <style:text-properties fo:language="en" fo:country="GB"/>
    </style:style>
    <style:style style:name="T94_43" style:family="text">
      <style:text-properties fo:language="en" fo:country="GB"/>
    </style:style>
    <style:style style:name="T94_44" style:family="text">
      <style:text-properties fo:language="en" fo:country="GB"/>
    </style:style>
    <style:style style:name="T94_45" style:family="text">
      <style:text-properties fo:language="en" fo:country="GB"/>
    </style:style>
    <style:style style:name="T94_46" style:family="text">
      <style:text-properties fo:language="en" fo:country="GB"/>
    </style:style>
    <style:style style:name="T94_47" style:family="text">
      <style:text-properties fo:language="en" fo:country="GB"/>
    </style:style>
    <style:style style:name="T94_48" style:family="text">
      <style:text-properties fo:language="en" fo:country="GB"/>
    </style:style>
    <style:style style:name="T94_49" style:family="text">
      <style:text-properties fo:language="en" fo:country="GB"/>
    </style:style>
    <style:style style:name="T94_50" style:family="text">
      <style:text-properties fo:language="en" fo:country="GB"/>
    </style:style>
    <style:style style:name="T94_51" style:family="text">
      <style:text-properties fo:language="en" fo:country="GB"/>
    </style:style>
    <style:style style:name="P95" style:family="paragraph" style:parent-style-name="Heading_20_3"/>
    <style:style style:name="T95_1" style:family="text"/>
    <style:style style:name="T95_2" style:family="text"/>
    <style:style style:name="T95_3" style:family="text"/>
    <style:style style:name="T95_4" style:family="text"/>
    <style:style style:name="P96" style:family="paragraph" style:parent-style-name="Body_20_Para">
      <style:paragraph-properties fo:text-indent="-0.9cm" fo:margin-left="0.9cm" fo:keep-with-next="always"/>
    </style:style>
    <style:style style:name="T96_1" style:family="text">
      <style:text-properties fo:language="en" fo:country="GB" fo:font-weight="bold" style:font-weight-asian="bold" style:font-weight-complex="bold"/>
    </style:style>
    <style:style style:name="T96_2" style:family="text">
      <style:text-properties fo:language="en" fo:country="GB"/>
    </style:style>
    <style:style style:name="T96_3" style:family="text">
      <style:text-properties fo:language="en" fo:country="GB"/>
    </style:style>
    <style:style style:name="T96_4" style:family="text">
      <style:text-properties fo:language="en" fo:country="GB"/>
    </style:style>
    <style:style style:name="T96_5" style:family="text">
      <style:text-properties fo:language="en" fo:country="GB"/>
    </style:style>
    <style:style style:name="T96_6" style:family="text">
      <style:text-properties fo:language="en" fo:country="GB"/>
    </style:style>
    <style:style style:name="T96_7" style:family="text">
      <style:text-properties style:font-name-asian="Arial"/>
    </style:style>
    <style:style style:name="P97" style:family="paragraph" style:parent-style-name="Body_20_Para">
      <style:paragraph-properties fo:text-indent="-0.9cm" fo:margin-left="0.9cm" fo:keep-with-next="always"/>
    </style:style>
    <style:style style:name="T97_1" style:family="text">
      <style:text-properties fo:language="en" fo:country="GB" fo:font-weight="bold" style:font-weight-asian="bold" style:font-weight-complex="bold"/>
    </style:style>
    <style:style style:name="T97_2" style:family="text">
      <style:text-properties fo:language="en" fo:country="GB"/>
    </style:style>
    <style:style style:name="T97_3" style:family="text">
      <style:text-properties fo:language="en" fo:country="GB"/>
    </style:style>
    <style:style style:name="T97_4" style:family="text" style:parent-style-name="Body_20_Para">
      <style:text-properties fo:language="en" fo:country="GB"/>
    </style:style>
    <style:style style:name="P98" style:family="paragraph" style:parent-style-name="Footnote_20_text"/>
    <style:style style:name="T98_1" style:family="text"/>
    <style:style style:name="T98_2" style:family="text"/>
    <style:style style:name="T98_3" style:family="text"/>
    <style:style style:name="T98_4" style:family="text"/>
    <style:style style:name="T98_5" style:family="text"/>
    <style:style style:name="T98_6" style:family="text"/>
    <style:style style:name="T98_7" style:family="text"/>
    <style:style style:name="T98_8" style:family="text"/>
    <style:style style:name="T98_9" style:family="text"/>
    <style:style style:name="T98_10" style:family="text"/>
    <style:style style:name="T98_11" style:family="text"/>
    <style:style style:name="T98_12" style:family="text"/>
    <style:style style:name="T98_13" style:family="text"/>
    <style:style style:name="T98_14" style:family="text"/>
    <style:style style:name="T98_15" style:family="text">
      <style:text-properties fo:language="en" fo:country="GB"/>
    </style:style>
    <style:style style:name="T98_16" style:family="text">
      <style:text-properties fo:language="en" fo:country="GB"/>
    </style:style>
    <style:style style:name="T98_17" style:family="text">
      <style:text-properties fo:language="en" fo:country="GB"/>
    </style:style>
    <style:style style:name="T98_18" style:family="text">
      <style:text-properties fo:language="en" fo:country="GB"/>
    </style:style>
    <style:style style:name="T98_19" style:family="text">
      <style:text-properties fo:language="en" fo:country="GB"/>
    </style:style>
    <style:style style:name="T98_20" style:family="text">
      <style:text-properties fo:language="en" fo:country="GB"/>
    </style:style>
    <style:style style:name="T98_21" style:family="text">
      <style:text-properties fo:language="en" fo:country="GB"/>
    </style:style>
    <style:style style:name="T98_22" style:family="text">
      <style:text-properties fo:language="en" fo:country="GB"/>
    </style:style>
    <style:style style:name="T98_23" style:family="text">
      <style:text-properties fo:language="en" fo:country="GB"/>
    </style:style>
    <style:style style:name="T98_24" style:family="text">
      <style:text-properties fo:language="en" fo:country="GB"/>
    </style:style>
    <style:style style:name="T98_25" style:family="text">
      <style:text-properties fo:language="en" fo:country="GB"/>
    </style:style>
    <style:style style:name="T98_26" style:family="text">
      <style:text-properties fo:language="en" fo:country="GB"/>
    </style:style>
    <style:style style:name="T98_27" style:family="text">
      <style:text-properties fo:language="en" fo:country="GB"/>
    </style:style>
    <style:style style:name="T98_28" style:family="text">
      <style:text-properties fo:language="en" fo:country="GB"/>
    </style:style>
    <style:style style:name="T98_29" style:family="text">
      <style:text-properties fo:language="en" fo:country="GB"/>
    </style:style>
    <style:style style:name="P99" style:family="paragraph" style:parent-style-name="Body_20_Para">
      <style:paragraph-properties fo:text-indent="-0.9cm" fo:margin-left="0.9cm" fo:keep-with-next="always"/>
    </style:style>
    <style:style style:name="T99_1" style:family="text">
      <style:text-properties fo:language="en" fo:country="GB" fo:font-weight="bold" style:font-weight-asian="bold" style:font-weight-complex="bold"/>
    </style:style>
    <style:style style:name="T99_2" style:family="text">
      <style:text-properties fo:language="en" fo:country="GB" fo:font-weight="bold" style:font-weight-asian="bold" style:font-weight-complex="bold"/>
    </style:style>
    <style:style style:name="T99_3" style:family="text">
      <style:text-properties fo:language="en" fo:country="GB" fo:font-weight="bold" style:font-weight-asian="bold" style:font-weight-complex="bold"/>
    </style:style>
    <style:style style:name="T99_4" style:family="text">
      <style:text-properties fo:language="en" fo:country="GB"/>
    </style:style>
    <style:style style:name="T99_5" style:family="text">
      <style:text-properties fo:language="en" fo:country="GB"/>
    </style:style>
    <style:style style:name="T99_6" style:family="text">
      <style:text-properties fo:language="en" fo:country="GB"/>
    </style:style>
    <style:style style:name="T99_7" style:family="text">
      <style:text-properties fo:language="en" fo:country="GB"/>
    </style:style>
    <style:style style:name="T99_8" style:family="text">
      <style:text-properties fo:language="en" fo:country="GB"/>
    </style:style>
    <style:style style:name="T99_9" style:family="text">
      <style:text-properties fo:language="en" fo:country="GB"/>
    </style:style>
    <style:style style:name="T99_10" style:family="text">
      <style:text-properties fo:language="en" fo:country="GB"/>
    </style:style>
    <style:style style:name="T99_11" style:family="text">
      <style:text-properties fo:language="en" fo:country="GB"/>
    </style:style>
    <style:style style:name="T99_12" style:family="text">
      <style:text-properties fo:language="en" fo:country="GB"/>
    </style:style>
    <style:style style:name="T99_13" style:family="text">
      <style:text-properties fo:language="en" fo:country="GB"/>
    </style:style>
    <style:style style:name="T99_14" style:family="text">
      <style:text-properties fo:language="en" fo:country="GB"/>
    </style:style>
    <style:style style:name="T99_15" style:family="text">
      <style:text-properties fo:language="en" fo:country="GB"/>
    </style:style>
    <style:style style:name="T99_16" style:family="text">
      <style:text-properties fo:language="en" fo:country="GB"/>
    </style:style>
    <style:style style:name="P100" style:family="paragraph" style:parent-style-name="Body_20_Bullet"/>
    <style:style style:name="T100_1" style:family="text">
      <style:text-properties fo:font-weight="bold" style:font-weight-asian="bold"/>
    </style:style>
    <style:style style:name="T100_2" style:family="text"/>
    <style:style style:name="T100_3" style:family="text"/>
    <style:style style:name="T100_4" style:family="text"/>
    <style:style style:name="T100_5" style:family="text"/>
    <style:style style:name="T100_6" style:family="text"/>
    <style:style style:name="T100_7" style:family="text"/>
    <style:style style:name="T100_8" style:family="text"/>
    <style:style style:name="T100_9" style:family="text"/>
    <style:style style:name="T100_10" style:family="text"/>
    <style:style style:name="T100_11" style:family="text"/>
    <style:style style:name="T100_12" style:family="text"/>
    <style:style style:name="T100_13" style:family="text"/>
    <style:style style:name="T100_14" style:family="text"/>
    <style:style style:name="T100_15" style:family="text"/>
    <style:style style:name="T100_16" style:family="text"/>
    <style:style style:name="T100_17" style:family="text"/>
    <style:style style:name="T100_18" style:family="text"/>
    <style:style style:name="T100_19" style:family="text"/>
    <style:style style:name="T100_20" style:family="text"/>
    <style:style style:name="T100_21" style:family="text"/>
    <style:style style:name="T100_22" style:family="text"/>
    <style:style style:name="T100_23" style:family="text"/>
    <style:style style:name="T100_24" style:family="text"/>
    <style:style style:name="T100_25" style:family="text"/>
    <style:style style:name="T100_26" style:family="text"/>
    <style:style style:name="T100_27" style:family="text"/>
    <style:style style:name="T100_28" style:family="text"/>
    <style:style style:name="T100_29" style:family="text"/>
    <style:style style:name="T100_30" style:family="text"/>
    <style:style style:name="T100_31" style:family="text"/>
    <style:style style:name="T100_32" style:family="text"/>
    <style:style style:name="T100_33" style:family="text"/>
    <style:style style:name="T100_34" style:family="text"/>
    <style:style style:name="T100_35" style:family="text"/>
    <style:style style:name="T100_36" style:family="text"/>
    <style:style style:name="T100_37" style:family="text"/>
    <style:style style:name="T100_38" style:family="text"/>
    <style:style style:name="T100_39" style:family="text"/>
    <style:style style:name="T100_40" style:family="text"/>
    <style:style style:name="T100_41" style:family="text"/>
    <style:style style:name="T100_42" style:family="text"/>
    <style:style style:name="T100_43" style:family="text"/>
    <style:style style:name="T100_44" style:family="text"/>
    <style:style style:name="T100_45" style:family="text"/>
    <style:style style:name="T100_46" style:family="text"/>
    <style:style style:name="T100_47" style:family="text"/>
    <style:style style:name="T100_48" style:family="text"/>
    <style:style style:name="T100_49" style:family="text"/>
    <style:style style:name="T100_50" style:family="text"/>
    <style:style style:name="T100_51" style:family="text"/>
    <style:style style:name="T100_52" style:family="text"/>
    <style:style style:name="T100_53" style:family="text"/>
    <style:style style:name="T100_54" style:family="text"/>
    <style:style style:name="T100_55" style:family="text"/>
    <style:style style:name="T100_56" style:family="text"/>
    <style:style style:name="T100_57" style:family="text"/>
    <style:style style:name="T100_58" style:family="text"/>
    <style:style style:name="T100_59" style:family="text"/>
    <style:style style:name="T100_60" style:family="text"/>
    <style:style style:name="T100_61" style:family="text"/>
    <style:style style:name="P101" style:family="paragraph" style:parent-style-name="Body_20_Bullet"/>
    <style:style style:name="T101_1" style:family="text">
      <style:text-properties fo:language="en" fo:country="GB" fo:font-weight="bold" style:font-weight-asian="bold"/>
    </style:style>
    <style:style style:name="T101_2" style:family="text">
      <style:text-properties fo:language="en" fo:country="GB"/>
    </style:style>
    <style:style style:name="T101_3" style:family="text">
      <style:text-properties fo:language="en" fo:country="GB"/>
    </style:style>
    <style:style style:name="T101_4" style:family="text">
      <style:text-properties fo:language="en" fo:country="GB"/>
    </style:style>
    <style:style style:name="T101_5" style:family="text">
      <style:text-properties fo:language="en" fo:country="GB"/>
    </style:style>
    <style:style style:name="T101_6" style:family="text">
      <style:text-properties fo:language="en" fo:country="GB"/>
    </style:style>
    <style:style style:name="T101_7" style:family="text">
      <style:text-properties fo:language="en" fo:country="GB"/>
    </style:style>
    <style:style style:name="T101_8" style:family="text">
      <style:text-properties fo:language="en" fo:country="GB"/>
    </style:style>
    <style:style style:name="T101_9" style:family="text">
      <style:text-properties fo:language="en" fo:country="GB"/>
    </style:style>
    <style:style style:name="T101_10" style:family="text">
      <style:text-properties fo:language="en" fo:country="GB"/>
    </style:style>
    <style:style style:name="T101_11" style:family="text">
      <style:text-properties fo:language="en" fo:country="GB"/>
    </style:style>
    <style:style style:name="T101_12" style:family="text">
      <style:text-properties fo:language="en" fo:country="GB"/>
    </style:style>
    <style:style style:name="T101_13" style:family="text">
      <style:text-properties fo:language="en" fo:country="GB" fo:font-weight="bold" style:font-weight-asian="bold" style:font-weight-complex="bold"/>
    </style:style>
    <style:style style:name="T101_14" style:family="text">
      <style:text-properties fo:language="en" fo:country="GB" fo:font-weight="bold" style:font-weight-asian="bold" style:font-weight-complex="bold"/>
    </style:style>
    <style:style style:name="T101_15" style:family="text">
      <style:text-properties fo:language="en" fo:country="GB" fo:font-weight="bold" style:font-weight-asian="bold" style:font-weight-complex="bold"/>
    </style:style>
    <style:style style:name="T101_16" style:family="text">
      <style:text-properties fo:language="en" fo:country="GB" fo:font-weight="bold" style:font-weight-asian="bold" style:font-weight-complex="bold"/>
    </style:style>
    <style:style style:name="T101_17" style:family="text">
      <style:text-properties fo:language="en" fo:country="GB" fo:font-weight="bold" style:font-weight-asian="bold" style:font-weight-complex="bold"/>
    </style:style>
    <style:style style:name="T101_18" style:family="text">
      <style:text-properties fo:language="en" fo:country="GB" fo:font-weight="bold" style:font-weight-asian="bold" style:font-weight-complex="bold"/>
    </style:style>
    <style:style style:name="T101_19" style:family="text">
      <style:text-properties fo:language="en" fo:country="GB" fo:font-weight="bold" style:font-weight-asian="bold" style:font-weight-complex="bold"/>
    </style:style>
    <style:style style:name="T101_20" style:family="text">
      <style:text-properties fo:language="en" fo:country="GB"/>
    </style:style>
    <style:style style:name="T101_21" style:family="text">
      <style:text-properties fo:language="en" fo:country="GB"/>
    </style:style>
    <style:style style:name="T101_22" style:family="text">
      <style:text-properties fo:language="en" fo:country="GB"/>
    </style:style>
    <style:style style:name="T101_23" style:family="text">
      <style:text-properties fo:language="en" fo:country="GB"/>
    </style:style>
    <style:style style:name="T101_24" style:family="text">
      <style:text-properties fo:language="en" fo:country="GB"/>
    </style:style>
    <style:style style:name="T101_25" style:family="text">
      <style:text-properties fo:language="en" fo:country="GB"/>
    </style:style>
    <style:style style:name="T101_26" style:family="text">
      <style:text-properties fo:language="en" fo:country="GB"/>
    </style:style>
    <style:style style:name="T101_27" style:family="text">
      <style:text-properties fo:language="en" fo:country="GB"/>
    </style:style>
    <style:style style:name="T101_28" style:family="text">
      <style:text-properties fo:language="en" fo:country="GB"/>
    </style:style>
    <style:style style:name="T101_29" style:family="text">
      <style:text-properties fo:language="en" fo:country="GB"/>
    </style:style>
    <style:style style:name="T101_30" style:family="text">
      <style:text-properties fo:language="en" fo:country="GB"/>
    </style:style>
    <style:style style:name="T101_31" style:family="text">
      <style:text-properties fo:language="en" fo:country="GB"/>
    </style:style>
    <style:style style:name="T101_32" style:family="text">
      <style:text-properties fo:language="en" fo:country="GB"/>
    </style:style>
    <style:style style:name="T101_33" style:family="text">
      <style:text-properties fo:language="en" fo:country="GB"/>
    </style:style>
    <style:style style:name="T101_34" style:family="text">
      <style:text-properties fo:language="en" fo:country="GB"/>
    </style:style>
    <style:style style:name="T101_35" style:family="text">
      <style:text-properties fo:language="en" fo:country="GB"/>
    </style:style>
    <style:style style:name="T101_36" style:family="text">
      <style:text-properties fo:language="en" fo:country="GB"/>
    </style:style>
    <style:style style:name="T101_37" style:family="text">
      <style:text-properties fo:language="en" fo:country="GB"/>
    </style:style>
    <style:style style:name="T101_38" style:family="text">
      <style:text-properties fo:language="en" fo:country="GB"/>
    </style:style>
    <style:style style:name="T101_39" style:family="text">
      <style:text-properties fo:language="en" fo:country="GB"/>
    </style:style>
    <style:style style:name="T101_40" style:family="text">
      <style:text-properties fo:language="en" fo:country="GB"/>
    </style:style>
    <style:style style:name="T101_41" style:family="text">
      <style:text-properties fo:language="en" fo:country="GB"/>
    </style:style>
    <style:style style:name="T101_42" style:family="text">
      <style:text-properties fo:language="en" fo:country="GB"/>
    </style:style>
    <style:style style:name="T101_43" style:family="text">
      <style:text-properties fo:language="en" fo:country="GB"/>
    </style:style>
    <style:style style:name="T101_44" style:family="text">
      <style:text-properties fo:language="en" fo:country="GB"/>
    </style:style>
    <style:style style:name="T101_45" style:family="text">
      <style:text-properties fo:language="en" fo:country="GB"/>
    </style:style>
    <style:style style:name="T101_46" style:family="text">
      <style:text-properties fo:language="en" fo:country="GB"/>
    </style:style>
    <style:style style:name="T101_47" style:family="text">
      <style:text-properties fo:language="en" fo:country="GB"/>
    </style:style>
    <style:style style:name="T101_48" style:family="text">
      <style:text-properties fo:language="en" fo:country="GB"/>
    </style:style>
    <style:style style:name="P102" style:family="paragraph" style:parent-style-name="Heading_20_3"/>
    <style:style style:name="T102_1" style:family="text"/>
    <style:style style:name="T102_2" style:family="text"/>
    <style:style style:name="T102_3" style:family="text"/>
    <style:style style:name="T102_4" style:family="text"/>
    <style:style style:name="P103" style:family="paragraph" style:parent-style-name="Body_20_Para">
      <style:paragraph-properties fo:text-indent="-0.9cm" fo:margin-left="0.9cm" fo:keep-with-next="always"/>
    </style:style>
    <style:style style:name="T103_1" style:family="text">
      <style:text-properties fo:language="en" fo:country="GB" fo:font-weight="bold" style:font-weight-asian="bold" style:font-weight-complex="bold"/>
    </style:style>
    <style:style style:name="T103_2" style:family="text">
      <style:text-properties fo:language="en" fo:country="GB"/>
    </style:style>
    <style:style style:name="P104" style:family="paragraph" style:parent-style-name="Body_20_Para">
      <style:paragraph-properties fo:text-indent="-0.9cm" fo:margin-left="0.9cm" fo:keep-with-next="always"/>
    </style:style>
    <style:style style:name="T104_1" style:family="text">
      <style:text-properties fo:language="en" fo:country="GB" fo:font-weight="bold" style:font-weight-asian="bold" style:font-weight-complex="bold"/>
    </style:style>
    <style:style style:name="T104_2" style:family="text">
      <style:text-properties fo:language="en" fo:country="GB"/>
    </style:style>
    <style:style style:name="T104_3" style:family="text">
      <style:text-properties fo:language="en" fo:country="GB" fo:font-weight="bold" style:font-weight-asian="bold" style:font-weight-complex="bold"/>
    </style:style>
    <style:style style:name="T104_4" style:family="text">
      <style:text-properties fo:language="en" fo:country="GB"/>
    </style:style>
    <style:style style:name="P105" style:family="paragraph" style:parent-style-name="Body_20_Para">
      <style:paragraph-properties fo:text-indent="-0.9cm" fo:margin-left="0.9cm" fo:keep-with-next="always"/>
    </style:style>
    <style:style style:name="T105_1" style:family="text">
      <style:text-properties fo:language="en" fo:country="GB" fo:font-weight="bold" style:font-weight-asian="bold" style:font-weight-complex="bold"/>
    </style:style>
    <style:style style:name="T105_2" style:family="text">
      <style:text-properties fo:language="en" fo:country="GB"/>
    </style:style>
    <style:style style:name="P106" style:family="paragraph" style:parent-style-name="Body_20_Bullet"/>
    <style:style style:name="T106_1" style:family="text">
      <style:text-properties fo:font-style="italic" style:font-style-asian="italic" style:font-style-complex="italic" fo:language="en" fo:country="GB" fo:font-weight="bold" style:font-weight-asian="bold" style:font-weight-complex="bold"/>
    </style:style>
    <style:style style:name="T106_2" style:family="text">
      <style:text-properties fo:language="en" fo:country="GB"/>
    </style:style>
    <style:style style:name="T106_3" style:family="text">
      <style:text-properties fo:language="en" fo:country="GB"/>
    </style:style>
    <style:style style:name="T106_4" style:family="text">
      <style:text-properties fo:language="en" fo:country="GB"/>
    </style:style>
    <style:style style:name="T106_5" style:family="text"/>
    <style:style style:name="T106_6" style:family="text" style:parent-style-name="Internet_20_link">
      <style:text-properties fo:language="en" fo:country="GB"/>
    </style:style>
    <style:style style:name="T106_7" style:family="text">
      <style:text-properties fo:language="en" fo:country="GB"/>
    </style:style>
    <style:style style:name="P107" style:family="paragraph" style:parent-style-name="Body_20_Bullet"/>
    <style:style style:name="T107_1" style:family="text">
      <style:text-properties fo:font-style="italic" style:font-style-asian="italic" style:font-style-complex="italic" fo:language="en" fo:country="GB" fo:font-weight="bold" style:font-weight-asian="bold" style:font-weight-complex="bold"/>
    </style:style>
    <style:style style:name="T107_2" style:family="text">
      <style:text-properties fo:language="en" fo:country="GB"/>
    </style:style>
    <style:style style:name="T107_3" style:family="text">
      <style:text-properties fo:language="en" fo:country="GB"/>
    </style:style>
    <style:style style:name="T107_4" style:family="text">
      <style:text-properties fo:language="en" fo:country="GB"/>
    </style:style>
    <style:style style:name="T107_5" style:family="text">
      <style:text-properties fo:language="en" fo:country="GB"/>
    </style:style>
    <style:style style:name="T107_6" style:family="text">
      <style:text-properties fo:language="en" fo:country="GB"/>
    </style:style>
    <style:style style:name="T107_7" style:family="text">
      <style:text-properties fo:language="en" fo:country="GB"/>
    </style:style>
    <style:style style:name="T107_8" style:family="text"/>
    <style:style style:name="T107_9" style:family="text" style:parent-style-name="Internet_20_link">
      <style:text-properties fo:language="en" fo:country="GB"/>
    </style:style>
    <style:style style:name="T107_10" style:family="text">
      <style:text-properties fo:language="en" fo:country="GB"/>
    </style:style>
    <style:style style:name="P108" style:family="paragraph" style:parent-style-name="Body_20_Para">
      <style:paragraph-properties fo:text-indent="-0.9cm" fo:margin-left="0.9cm" fo:keep-with-next="always"/>
    </style:style>
    <style:style style:name="T108_1" style:family="text">
      <style:text-properties fo:language="en" fo:country="GB"/>
    </style:style>
    <style:style style:name="T108_2" style:family="text">
      <style:text-properties fo:language="en" fo:country="GB"/>
    </style:style>
    <style:style style:name="T108_3" style:family="text">
      <style:text-properties fo:language="en" fo:country="GB"/>
    </style:style>
    <style:style style:name="T108_4" style:family="text" style:parent-style-name="Body_20_Para"/>
    <style:style style:name="P109" style:family="paragraph" style:parent-style-name="Annotation_20_text"/>
    <style:style style:name="T109_1" style:family="text"/>
    <style:style style:name="P110" style:family="paragraph" style:parent-style-name="Heading_20_3"/>
    <style:style style:name="T110_1" style:family="text"/>
    <style:style style:name="T110_2" style:family="text"/>
    <style:style style:name="P111" style:family="paragraph" style:parent-style-name="Body_20_Para">
      <style:paragraph-properties fo:text-indent="-0.9cm" fo:margin-left="0.9cm"/>
    </style:style>
    <style:style style:name="T111_1" style:family="text">
      <style:text-properties fo:language="en" fo:country="GB"/>
    </style:style>
    <style:style style:name="T111_2" style:family="text">
      <style:text-properties fo:language="en" fo:country="GB"/>
    </style:style>
    <style:style style:name="T111_3" style:family="text">
      <style:text-properties fo:language="en" fo:country="GB"/>
    </style:style>
    <style:style style:name="T111_4" style:family="text">
      <style:text-properties fo:language="en" fo:country="GB"/>
    </style:style>
    <style:style style:name="T111_5" style:family="text">
      <style:text-properties fo:language="en" fo:country="GB"/>
    </style:style>
    <style:style style:name="T111_6" style:family="text">
      <style:text-properties fo:language="en" fo:country="GB"/>
    </style:style>
    <style:style style:name="T111_7" style:family="text">
      <style:text-properties fo:language="en" fo:country="GB"/>
    </style:style>
    <style:style style:name="T111_8" style:family="text">
      <style:text-properties fo:language="en" fo:country="GB"/>
    </style:style>
    <style:style style:name="T111_9" style:family="text">
      <style:text-properties fo:language="en" fo:country="GB"/>
    </style:style>
    <style:style style:name="T111_10" style:family="text">
      <style:text-properties fo:language="en" fo:country="GB"/>
    </style:style>
    <style:style style:name="T111_11" style:family="text">
      <style:text-properties fo:language="en" fo:country="GB"/>
    </style:style>
    <style:style style:name="T111_12" style:family="text">
      <style:text-properties fo:language="en" fo:country="GB"/>
    </style:style>
    <style:style style:name="T111_13" style:family="text">
      <style:text-properties fo:language="en" fo:country="GB"/>
    </style:style>
    <style:style style:name="T111_14" style:family="text">
      <style:text-properties fo:language="en" fo:country="GB"/>
    </style:style>
    <style:style style:name="T111_15" style:family="text">
      <style:text-properties fo:language="en" fo:country="GB"/>
    </style:style>
    <style:style style:name="T111_16" style:family="text">
      <style:text-properties fo:language="en" fo:country="GB"/>
    </style:style>
    <style:style style:name="T111_17" style:family="text">
      <style:text-properties fo:language="en" fo:country="GB"/>
    </style:style>
    <style:style style:name="T111_18" style:family="text">
      <style:text-properties fo:language="en" fo:country="GB"/>
    </style:style>
    <style:style style:name="T111_19" style:family="text">
      <style:text-properties fo:language="en" fo:country="GB"/>
    </style:style>
    <style:style style:name="T111_20" style:family="text">
      <style:text-properties fo:language="en" fo:country="GB"/>
    </style:style>
    <style:style style:name="T111_21" style:family="text">
      <style:text-properties fo:language="en" fo:country="GB"/>
    </style:style>
    <style:style style:name="T111_22" style:family="text">
      <style:text-properties fo:language="en" fo:country="GB"/>
    </style:style>
    <style:style style:name="T111_23" style:family="text">
      <style:text-properties fo:language="en" fo:country="GB"/>
    </style:style>
    <style:style style:name="T111_24" style:family="text">
      <style:text-properties fo:language="en" fo:country="GB"/>
    </style:style>
    <style:style style:name="T111_25" style:family="text">
      <style:text-properties fo:language="en" fo:country="GB"/>
    </style:style>
    <style:style style:name="T111_26" style:family="text">
      <style:text-properties fo:language="en" fo:country="GB" fo:font-weight="bold" style:font-weight-asian="bold" style:font-weight-complex="bold"/>
    </style:style>
    <style:style style:name="T111_27" style:family="text">
      <style:text-properties fo:language="en" fo:country="GB"/>
    </style:style>
    <style:style style:name="T111_28" style:family="text">
      <style:text-properties fo:language="en" fo:country="GB"/>
    </style:style>
    <style:style style:name="T111_29" style:family="text">
      <style:text-properties fo:language="en" fo:country="GB"/>
    </style:style>
    <style:style style:name="T111_30" style:family="text">
      <style:text-properties fo:language="en" fo:country="GB"/>
    </style:style>
    <style:style style:name="T111_31" style:family="text">
      <style:text-properties fo:language="en" fo:country="GB"/>
    </style:style>
    <style:style style:name="T111_32" style:family="text">
      <style:text-properties fo:language="en" fo:country="GB"/>
    </style:style>
    <style:style style:name="T111_33" style:family="text">
      <style:text-properties fo:language="en" fo:country="GB"/>
    </style:style>
    <style:style style:name="T111_34" style:family="text">
      <style:text-properties fo:language="en" fo:country="GB"/>
    </style:style>
    <style:style style:name="T111_35" style:family="text">
      <style:text-properties fo:language="en" fo:country="GB"/>
    </style:style>
    <style:style style:name="T111_36" style:family="text">
      <style:text-properties fo:language="en" fo:country="GB"/>
    </style:style>
    <style:style style:name="P112" style:family="paragraph" style:parent-style-name="Body_20_Para">
      <style:paragraph-properties fo:margin-left="0.9cm"/>
      <style:text-properties fo:language="en" fo:country="GB"/>
    </style:style>
    <style:style style:name="T112_1" style:family="text" style:parent-style-name="Body_20_Para">
      <style:text-properties fo:language="en" fo:country="GB" fo:font-weight="bold" style:font-weight-asian="bold" style:font-weight-complex="bold"/>
    </style:style>
    <style:style style:name="FR4" style:family="graphic" style:parent-style-name="Body_20_Para">
      <style:graphic-properties draw:stroke="solid" svg:stroke-width="0.018cm" svg:stroke-color="#a5a5a5" draw:fill-color="#dae5f1" fo:background-color="#dae5f1" fo:border-top="#a5a5a5 0.018cm solid" fo:border-bottom="#a5a5a5 0.018cm solid" fo:border-left="#a5a5a5 0.018cm solid" fo:border-right="#a5a5a5 0.018cm solid" style:flow-with-text="false" style:run-through="foreground" fo:wrap-option="wrap" draw:auto-grow-height="false" draw:auto-grow-width="false"/>
    </style:style>
    <style:style style:name="P113" style:family="paragraph" style:parent-style-name="Normal">
      <style:paragraph-properties fo:margin-top="0cm" fo:margin-bottom="0cm"/>
    </style:style>
    <style:style style:name="T113_1" style:family="text">
      <style:text-properties style:font-size-complex="11pt" fo:font-weight="bold" style:font-weight-asian="bold"/>
    </style:style>
    <style:style style:name="T113_2" style:family="text">
      <style:text-properties style:font-size-complex="11pt" fo:font-weight="bold" style:font-weight-asian="bold" style:font-weight-complex="bold"/>
    </style:style>
    <style:style style:name="T113_3" style:family="text">
      <style:text-properties style:font-size-complex="11pt" fo:font-weight="bold" style:font-weight-asian="bold"/>
    </style:style>
    <style:style style:name="T113_4" style:family="text">
      <style:text-properties style:font-size-complex="11pt" fo:font-weight="bold" style:font-weight-asian="bold"/>
    </style:style>
    <style:style style:name="T113_5" style:family="text">
      <style:text-properties style:font-size-complex="11pt" fo:font-weight="bold" style:font-weight-asian="bold"/>
    </style:style>
    <style:style style:name="P114" style:family="paragraph" style:parent-style-name="Body_20_Para"/>
    <style:style style:name="T114_1" style:family="text">
      <style:text-properties fo:language="en" fo:language-asian="en" fo:country="GB" fo:country-asian="GB"/>
    </style:style>
    <style:style style:name="T114_2" style:family="text">
      <style:text-properties fo:language="en" fo:language-asian="en" fo:country="GB" fo:country-asian="GB"/>
    </style:style>
    <style:style style:name="T114_3" style:family="text">
      <style:text-properties fo:language="en" fo:language-asian="en" fo:country="GB" fo:country-asian="GB"/>
    </style:style>
    <style:style style:name="T114_4" style:family="text">
      <style:text-properties fo:language="en" fo:language-asian="en" fo:country="GB" fo:country-asian="GB"/>
    </style:style>
    <style:style style:name="T114_5" style:family="text">
      <style:text-properties fo:language="en" fo:language-asian="en" fo:country="GB" fo:country-asian="GB"/>
    </style:style>
    <style:style style:name="T114_6" style:family="text">
      <style:text-properties fo:language="en" fo:language-asian="en" fo:country="GB" fo:country-asian="GB"/>
    </style:style>
    <style:style style:name="T114_7" style:family="text">
      <style:text-properties fo:language="en" fo:language-asian="en" fo:country="GB" fo:country-asian="GB"/>
    </style:style>
    <style:style style:name="T114_8" style:family="text">
      <style:text-properties fo:language="en" fo:language-asian="en" fo:country="GB" fo:country-asian="GB"/>
    </style:style>
    <style:style style:name="T114_9" style:family="text">
      <style:text-properties fo:language="en" fo:language-asian="en" fo:country="GB" fo:country-asian="GB"/>
    </style:style>
    <style:style style:name="T114_10" style:family="text">
      <style:text-properties fo:language="en" fo:language-asian="en" fo:country="GB" fo:country-asian="GB"/>
    </style:style>
    <style:style style:name="T114_11" style:family="text">
      <style:text-properties fo:language="en" fo:language-asian="en" fo:country="GB" fo:country-asian="GB"/>
    </style:style>
    <style:style style:name="T114_12" style:family="text">
      <style:text-properties fo:language="en" fo:language-asian="en" fo:country="GB" fo:country-asian="GB"/>
    </style:style>
    <style:style style:name="P115" style:family="paragraph" style:parent-style-name="Body_20_Para">
      <style:paragraph-properties fo:text-indent="-0.9cm" fo:margin-top="0cm" fo:margin-bottom="0cm" fo:margin-left="0.9cm"/>
    </style:style>
    <style:style style:name="T115_1" style:family="text">
      <style:text-properties fo:language="en" fo:country="GB"/>
    </style:style>
    <style:style style:name="T115_2" style:family="text"/>
    <style:style style:name="T115_3" style:family="text" style:parent-style-name="Internet_20_link">
      <style:text-properties fo:color="#174e86" fo:language="en" fo:country="GB"/>
    </style:style>
    <style:style style:name="P116" style:family="paragraph" style:parent-style-name="Body_20_Para">
      <style:paragraph-properties fo:text-indent="-0.9cm" fo:margin-top="0cm" fo:margin-bottom="0cm" fo:margin-left="0.9cm"/>
    </style:style>
    <style:style style:name="T116_1" style:family="text">
      <style:text-properties fo:language="en" fo:country="GB"/>
    </style:style>
    <style:style style:name="T116_2" style:family="text">
      <style:text-properties fo:language="en" fo:country="GB"/>
    </style:style>
    <style:style style:name="T116_3" style:family="text"/>
    <style:style style:name="T116_4" style:family="text" style:parent-style-name="Internet_20_link">
      <style:text-properties fo:color="#174e86" fo:language="en" fo:country="GB"/>
    </style:style>
    <style:style style:name="P117" style:family="paragraph" style:parent-style-name="Body_20_Para">
      <style:paragraph-properties fo:text-align="left" fo:text-indent="-0.9cm" fo:margin-top="0cm" fo:margin-bottom="0cm" fo:margin-left="0.9cm"/>
    </style:style>
    <style:style style:name="T117_1" style:family="text">
      <style:text-properties fo:language="en" fo:country="GB"/>
    </style:style>
    <style:style style:name="T117_2" style:family="text">
      <style:text-properties fo:language="en" fo:country="GB"/>
    </style:style>
    <style:style style:name="T117_3" style:family="text"/>
    <style:style style:name="T117_4" style:family="text" style:parent-style-name="Internet_20_link">
      <style:text-properties fo:color="#174e86" fo:language="en" fo:country="GB"/>
    </style:style>
    <style:style style:name="T117_5" style:family="text"/>
    <style:style style:name="P118" style:family="paragraph" style:parent-style-name="Heading_20_3"/>
    <style:style style:name="T118_1" style:family="text"/>
    <style:style style:name="T118_2" style:family="text"/>
    <style:style style:name="T118_3" style:family="text"/>
    <style:style style:name="T118_4" style:family="text"/>
    <style:style style:name="T118_5" style:family="text"/>
    <style:style style:name="T118_6" style:family="text"/>
    <style:style style:name="T118_7" style:family="text"/>
    <style:style style:name="P119" style:family="paragraph" style:parent-style-name="Body_20_Para">
      <style:paragraph-properties fo:text-indent="-0.9cm" fo:margin-left="0.9cm"/>
    </style:style>
    <style:style style:name="T119_1" style:family="text">
      <style:text-properties fo:language="en" fo:country="GB"/>
    </style:style>
    <style:style style:name="T119_2" style:family="text">
      <style:text-properties fo:language="en" fo:country="GB"/>
    </style:style>
    <style:style style:name="T119_3" style:family="text">
      <style:text-properties fo:language="en" fo:country="GB"/>
    </style:style>
    <style:style style:name="T119_4" style:family="text">
      <style:text-properties fo:language="en" fo:country="GB"/>
    </style:style>
    <style:style style:name="T119_5" style:family="text"/>
    <style:style style:name="T119_6" style:family="text">
      <style:text-properties fo:language="en" fo:country="GB"/>
    </style:style>
    <style:style style:name="T119_7" style:family="text">
      <style:text-properties fo:language="en" fo:country="GB"/>
    </style:style>
    <style:style style:name="T119_8" style:family="text">
      <style:text-properties fo:language="en" fo:country="GB"/>
    </style:style>
    <style:style style:name="T119_9" style:family="text">
      <style:text-properties fo:language="en" fo:country="GB"/>
    </style:style>
    <style:style style:name="T119_10" style:family="text">
      <style:text-properties fo:language="en" fo:country="GB"/>
    </style:style>
    <style:style style:name="T119_11" style:family="text">
      <style:text-properties fo:language="en" fo:country="GB" fo:font-weight="bold" style:font-weight-asian="bold" style:font-weight-complex="bold"/>
    </style:style>
    <style:style style:name="T119_12" style:family="text">
      <style:text-properties fo:language="en" fo:country="GB"/>
    </style:style>
    <style:style style:name="T119_13" style:family="text">
      <style:text-properties fo:language="en" fo:country="GB" fo:font-weight="bold" style:font-weight-asian="bold" style:font-weight-complex="bold"/>
    </style:style>
    <style:style style:name="T119_14" style:family="text">
      <style:text-properties fo:language="en" fo:country="GB"/>
    </style:style>
    <style:style style:name="T119_15" style:family="text">
      <style:text-properties fo:language="en" fo:country="GB" fo:font-weight="bold" style:font-weight-asian="bold" style:font-weight-complex="bold"/>
    </style:style>
    <style:style style:name="T119_16" style:family="text">
      <style:text-properties fo:language="en" fo:country="GB"/>
    </style:style>
    <style:style style:name="T119_17" style:family="text">
      <style:text-properties fo:language="en" fo:country="GB"/>
    </style:style>
    <style:style style:name="T119_18" style:family="text">
      <style:text-properties fo:language="en" fo:country="GB"/>
    </style:style>
    <style:style style:name="T119_19" style:family="text">
      <style:text-properties fo:language="en" fo:country="GB"/>
    </style:style>
    <style:style style:name="T119_20" style:family="text">
      <style:text-properties fo:language="en" fo:country="GB"/>
    </style:style>
    <style:style style:name="T119_21" style:family="text">
      <style:text-properties fo:language="en" fo:country="GB"/>
    </style:style>
    <style:style style:name="T119_22" style:family="text">
      <style:text-properties fo:language="en" fo:country="GB"/>
    </style:style>
    <style:style style:name="T119_23" style:family="text">
      <style:text-properties fo:language="en" fo:country="GB" fo:font-weight="bold" style:font-weight-asian="bold"/>
    </style:style>
    <style:style style:name="T119_24" style:family="text">
      <style:text-properties fo:language="en" fo:country="GB"/>
    </style:style>
    <style:style style:name="T119_25" style:family="text">
      <style:text-properties fo:language="en" fo:country="GB"/>
    </style:style>
    <style:style style:name="T119_26" style:family="text">
      <style:text-properties fo:language="en" fo:country="GB"/>
    </style:style>
    <style:style style:name="T119_27" style:family="text">
      <style:text-properties fo:language="en" fo:country="GB"/>
    </style:style>
    <style:style style:name="T119_28" style:family="text">
      <style:text-properties fo:language="en" fo:country="GB"/>
    </style:style>
    <style:style style:name="T119_29" style:family="text">
      <style:text-properties fo:language="en" fo:country="GB"/>
    </style:style>
    <style:style style:name="P120" style:family="paragraph" style:parent-style-name="Heading_20_2"/>
    <style:style style:name="T120_1" style:family="text"/>
    <style:style style:name="P121" style:family="paragraph" style:parent-style-name="Body_20_Para">
      <style:paragraph-properties fo:text-indent="-0.9cm" fo:margin-left="0.9cm"/>
    </style:style>
    <style:style style:name="T121_1" style:family="text">
      <style:text-properties fo:language="en" fo:country="GB"/>
    </style:style>
    <style:style style:name="T121_2" style:family="text">
      <style:text-properties fo:language="en" fo:country="GB"/>
    </style:style>
    <style:style style:name="T121_3" style:family="text">
      <style:text-properties fo:language="en" fo:country="GB"/>
    </style:style>
    <style:style style:name="T121_4" style:family="text">
      <style:text-properties fo:language="en" fo:country="GB"/>
    </style:style>
    <style:style style:name="T121_5" style:family="text">
      <style:text-properties fo:language="en" fo:country="GB"/>
    </style:style>
    <style:style style:name="P122" style:family="paragraph" style:parent-style-name="Body_20_Bullet">
      <style:paragraph-properties fo:text-indent="-0.57cm" fo:margin-left="1.469cm"/>
    </style:style>
    <style:style style:name="T122_1" style:family="text">
      <style:text-properties fo:language="en" fo:country="GB" fo:font-weight="bold" style:font-weight-asian="bold" style:font-weight-complex="bold"/>
    </style:style>
    <style:style style:name="P123" style:family="paragraph" style:parent-style-name="Body_20_Bullet">
      <style:paragraph-properties fo:text-indent="-0.63cm" fo:margin-left="1.529cm"/>
    </style:style>
    <style:style style:name="T123_1" style:family="text">
      <style:text-properties fo:language="en" fo:country="GB"/>
    </style:style>
    <style:style style:name="T123_2" style:family="text">
      <style:text-properties fo:language="en" fo:country="GB"/>
    </style:style>
    <style:style style:name="T123_3" style:family="text">
      <style:text-properties fo:language="en" fo:country="GB"/>
    </style:style>
    <style:style style:name="T123_4" style:family="text">
      <style:text-properties fo:language="en" fo:country="GB"/>
    </style:style>
    <style:style style:name="T123_5" style:family="text">
      <style:text-properties fo:language="en" fo:country="GB"/>
    </style:style>
    <style:style style:name="T123_6" style:family="text">
      <style:text-properties fo:language="en" fo:country="GB"/>
    </style:style>
    <style:style style:name="T123_7" style:family="text">
      <style:text-properties fo:language="en" fo:country="GB"/>
    </style:style>
    <style:style style:name="T123_8" style:family="text">
      <style:text-properties fo:language="en" fo:country="GB"/>
    </style:style>
    <style:style style:name="T123_9" style:family="text">
      <style:text-properties fo:language="en" fo:country="GB"/>
    </style:style>
    <style:style style:name="T123_10" style:family="text">
      <style:text-properties fo:language="en" fo:country="GB"/>
    </style:style>
    <style:style style:name="P124" style:family="paragraph" style:parent-style-name="Body_20_Bullet">
      <style:paragraph-properties fo:text-indent="-0.635cm" fo:margin-left="1.436cm"/>
    </style:style>
    <style:style style:name="T124_1" style:family="text">
      <style:text-properties fo:language="en" fo:country="GB" fo:font-weight="bold" style:font-weight-asian="bold" style:font-weight-complex="bold"/>
    </style:style>
    <style:style style:name="T124_2" style:family="text">
      <style:text-properties fo:language="en" fo:country="GB" fo:font-weight="bold" style:font-weight-asian="bold" style:font-weight-complex="bold"/>
    </style:style>
    <style:style style:name="P125" style:family="paragraph" style:parent-style-name="Body_20_Bullet"/>
    <style:style style:name="T125_1" style:family="text">
      <style:text-properties fo:language="en" fo:country="GB"/>
    </style:style>
    <style:style style:name="T125_2" style:family="text" style:parent-style-name="Body_20_Bullet">
      <style:text-properties fo:language="en" fo:country="GB"/>
    </style:style>
    <style:style style:name="P126" style:family="paragraph" style:parent-style-name="Footnote_20_text"/>
    <style:style style:name="T126_1" style:family="text"/>
    <style:style style:name="T126_2" style:family="text"/>
    <style:style style:name="T126_3" style:family="text"/>
    <style:style style:name="T126_4" style:family="text"/>
    <style:style style:name="T126_5" style:family="text"/>
    <style:style style:name="T126_6" style:family="text"/>
    <style:style style:name="T126_7" style:family="text"/>
    <style:style style:name="T126_8" style:family="text">
      <style:text-properties fo:language="en" fo:country="GB"/>
    </style:style>
    <style:style style:name="T126_9" style:family="text">
      <style:text-properties fo:language="en" fo:country="GB"/>
    </style:style>
    <style:style style:name="T126_10" style:family="text">
      <style:text-properties fo:language="en" fo:country="GB"/>
    </style:style>
    <style:style style:name="T126_11" style:family="text">
      <style:text-properties fo:language="en" fo:country="GB"/>
    </style:style>
    <style:style style:name="T126_12" style:family="text">
      <style:text-properties fo:language="en" fo:country="GB"/>
    </style:style>
    <style:style style:name="T126_13" style:family="text">
      <style:text-properties fo:language="en" fo:country="GB"/>
    </style:style>
    <style:style style:name="T126_14" style:family="text">
      <style:text-properties fo:language="en" fo:country="GB"/>
    </style:style>
    <style:style style:name="T126_15" style:family="text">
      <style:text-properties fo:language="en" fo:country="GB"/>
    </style:style>
    <style:style style:name="T126_16" style:family="text">
      <style:text-properties fo:language="en" fo:country="GB"/>
    </style:style>
    <style:style style:name="T126_17" style:family="text">
      <style:text-properties fo:language="en" fo:country="GB"/>
    </style:style>
    <style:style style:name="T126_18" style:family="text">
      <style:text-properties fo:language="en" fo:country="GB"/>
    </style:style>
    <style:style style:name="P127" style:family="paragraph" style:parent-style-name="Body_20_Bullet"/>
    <style:style style:name="T127_1" style:family="text">
      <style:text-properties fo:language="en" fo:country="GB"/>
    </style:style>
    <style:style style:name="T127_2" style:family="text">
      <style:text-properties fo:language="en" fo:country="GB"/>
    </style:style>
    <style:style style:name="T127_3" style:family="text">
      <style:text-properties fo:language="en" fo:country="GB"/>
    </style:style>
    <style:style style:name="T127_4" style:family="text">
      <style:text-properties fo:language="en" fo:country="GB"/>
    </style:style>
    <style:style style:name="T127_5" style:family="text">
      <style:text-properties fo:language="en" fo:country="GB"/>
    </style:style>
    <style:style style:name="T127_6" style:family="text">
      <style:text-properties fo:language="en" fo:country="GB"/>
    </style:style>
    <style:style style:name="T127_7" style:family="text">
      <style:text-properties fo:language="en" fo:country="GB"/>
    </style:style>
    <style:style style:name="T127_8" style:family="text">
      <style:text-properties fo:language="en" fo:country="GB"/>
    </style:style>
    <style:style style:name="T127_9" style:family="text">
      <style:text-properties fo:language="en" fo:country="GB"/>
    </style:style>
    <style:style style:name="T127_10" style:family="text">
      <style:text-properties fo:language="en" fo:country="GB"/>
    </style:style>
    <style:style style:name="T127_11" style:family="text">
      <style:text-properties fo:language="en" fo:country="GB"/>
    </style:style>
    <style:style style:name="T127_12" style:family="text">
      <style:text-properties fo:language="en" fo:country="GB"/>
    </style:style>
    <style:style style:name="T127_13" style:family="text">
      <style:text-properties fo:language="en" fo:country="GB"/>
    </style:style>
    <style:style style:name="T127_14" style:family="text">
      <style:text-properties fo:language="en" fo:country="GB"/>
    </style:style>
    <style:style style:name="P128" style:family="paragraph" style:parent-style-name="Body_20_Bullet">
      <style:paragraph-properties fo:margin-left="0.9cm"/>
    </style:style>
    <style:style style:name="T128_1" style:family="text">
      <style:text-properties fo:language="en" fo:country="GB" fo:font-weight="bold" style:font-weight-asian="bold" style:font-weight-complex="bold"/>
    </style:style>
    <style:style style:name="T128_2" style:family="text">
      <style:text-properties fo:language="en" fo:country="GB" fo:font-weight="bold" style:font-weight-asian="bold" style:font-weight-complex="bold"/>
    </style:style>
    <style:style style:name="T128_3" style:family="text">
      <style:text-properties fo:language="en" fo:country="GB" fo:font-weight="bold" style:font-weight-asian="bold" style:font-weight-complex="bold"/>
    </style:style>
    <style:style style:name="P129" style:family="paragraph" style:parent-style-name="Body_20_Bullet"/>
    <style:style style:name="T129_1" style:family="text">
      <style:text-properties fo:language="en" fo:country="GB"/>
    </style:style>
    <style:style style:name="T129_2" style:family="text">
      <style:text-properties fo:language="en" fo:country="GB"/>
    </style:style>
    <style:style style:name="T129_3" style:family="text">
      <style:text-properties fo:language="en" fo:country="GB"/>
    </style:style>
    <style:style style:name="T129_4" style:family="text">
      <style:text-properties fo:language="en" fo:country="GB"/>
    </style:style>
    <style:style style:name="T129_5" style:family="text">
      <style:text-properties fo:language="en" fo:country="GB"/>
    </style:style>
    <style:style style:name="T129_6" style:family="text">
      <style:text-properties fo:language="en" fo:country="GB"/>
    </style:style>
    <style:style style:name="T129_7" style:family="text">
      <style:text-properties fo:language="en" fo:country="GB"/>
    </style:style>
    <style:style style:name="T129_8" style:family="text">
      <style:text-properties fo:language="en" fo:country="GB"/>
    </style:style>
    <style:style style:name="T129_9" style:family="text">
      <style:text-properties fo:language="en" fo:country="GB"/>
    </style:style>
    <style:style style:name="T129_10" style:family="text">
      <style:text-properties fo:language="en" fo:country="GB"/>
    </style:style>
    <style:style style:name="T129_11" style:family="text">
      <style:text-properties fo:language="en" fo:country="GB"/>
    </style:style>
    <style:style style:name="T129_12" style:family="text">
      <style:text-properties fo:language="en" fo:country="GB"/>
    </style:style>
    <style:style style:name="T129_13" style:family="text">
      <style:text-properties fo:language="en" fo:country="GB"/>
    </style:style>
    <style:style style:name="T129_14" style:family="text">
      <style:text-properties fo:language="en" fo:country="GB"/>
    </style:style>
    <style:style style:name="T129_15" style:family="text">
      <style:text-properties fo:language="en" fo:country="GB"/>
    </style:style>
    <style:style style:name="T129_16" style:family="text">
      <style:text-properties fo:language="en" fo:country="GB"/>
    </style:style>
    <style:style style:name="P130" style:family="paragraph" style:parent-style-name="Body_20_Bullet"/>
    <style:style style:name="T130_1" style:family="text">
      <style:text-properties fo:language="en" fo:country="GB"/>
    </style:style>
    <style:style style:name="T130_2" style:family="text">
      <style:text-properties fo:language="en" fo:country="GB"/>
    </style:style>
    <style:style style:name="T130_3" style:family="text">
      <style:text-properties fo:language="en" fo:country="GB"/>
    </style:style>
    <style:style style:name="T130_4" style:family="text">
      <style:text-properties fo:language="en" fo:country="GB"/>
    </style:style>
    <style:style style:name="T130_5" style:family="text">
      <style:text-properties fo:language="en" fo:country="GB"/>
    </style:style>
    <style:style style:name="T130_6" style:family="text">
      <style:text-properties fo:language="en" fo:country="GB"/>
    </style:style>
    <style:style style:name="T130_7" style:family="text">
      <style:text-properties fo:language="en" fo:country="GB"/>
    </style:style>
    <style:style style:name="T130_8" style:family="text">
      <style:text-properties fo:language="en" fo:country="GB"/>
    </style:style>
    <style:style style:name="T130_9" style:family="text">
      <style:text-properties fo:language="en" fo:country="GB"/>
    </style:style>
    <style:style style:name="T130_10" style:family="text">
      <style:text-properties fo:language="en" fo:country="GB"/>
    </style:style>
    <style:style style:name="P131" style:family="paragraph" style:parent-style-name="Body_20_Bullet"/>
    <style:style style:name="T131_1" style:family="text">
      <style:text-properties fo:language="en" fo:country="GB"/>
    </style:style>
    <style:style style:name="T131_2" style:family="text">
      <style:text-properties fo:language="en" fo:country="GB"/>
    </style:style>
    <style:style style:name="T131_3" style:family="text">
      <style:text-properties fo:language="en" fo:country="GB"/>
    </style:style>
    <style:style style:name="T131_4" style:family="text">
      <style:text-properties fo:language="en" fo:country="GB"/>
    </style:style>
    <style:style style:name="T131_5" style:family="text">
      <style:text-properties fo:language="en" fo:country="GB"/>
    </style:style>
    <style:style style:name="T131_6" style:family="text">
      <style:text-properties fo:language="en" fo:country="GB"/>
    </style:style>
    <style:style style:name="T131_7" style:family="text">
      <style:text-properties fo:language="en" fo:country="GB"/>
    </style:style>
    <style:style style:name="T131_8" style:family="text">
      <style:text-properties fo:language="en" fo:country="GB"/>
    </style:style>
    <style:style style:name="T131_9" style:family="text">
      <style:text-properties fo:language="en" fo:country="GB"/>
    </style:style>
    <style:style style:name="T131_10" style:family="text">
      <style:text-properties fo:language="en" fo:country="GB"/>
    </style:style>
    <style:style style:name="T131_11" style:family="text">
      <style:text-properties fo:language="en" fo:country="GB"/>
    </style:style>
    <style:style style:name="T131_12" style:family="text">
      <style:text-properties fo:language="en" fo:country="GB"/>
    </style:style>
    <style:style style:name="T131_13" style:family="text">
      <style:text-properties fo:language="en" fo:country="GB"/>
    </style:style>
    <style:style style:name="T131_14" style:family="text">
      <style:text-properties fo:language="en" fo:country="GB"/>
    </style:style>
    <style:style style:name="T131_15" style:family="text">
      <style:text-properties fo:language="en" fo:country="GB"/>
    </style:style>
    <style:style style:name="T131_16" style:family="text" style:parent-style-name="Body_20_Bullet">
      <style:text-properties fo:language="en" fo:country="GB"/>
    </style:style>
    <style:style style:name="P132" style:family="paragraph" style:parent-style-name="Footnote_20_text"/>
    <style:style style:name="T132_1" style:family="text"/>
    <style:style style:name="T132_2" style:family="text">
      <style:text-properties fo:language="en" fo:country="GB"/>
    </style:style>
    <style:style style:name="P133" style:family="paragraph" style:parent-style-name="Body_20_Bullet"/>
    <style:style style:name="T133_1" style:family="text">
      <style:text-properties fo:language="en" fo:country="GB"/>
    </style:style>
    <style:style style:name="T133_2" style:family="text">
      <style:text-properties fo:language="en" fo:country="GB"/>
    </style:style>
    <style:style style:name="T133_3" style:family="text">
      <style:text-properties fo:language="en" fo:country="GB"/>
    </style:style>
    <style:style style:name="P134" style:family="paragraph" style:parent-style-name="Heading_20_2"/>
    <style:style style:name="T134_1" style:family="text"/>
    <style:style style:name="P135" style:family="paragraph" style:parent-style-name="Body_20_Para">
      <style:paragraph-properties fo:text-indent="-0.9cm" fo:margin-left="0.9cm"/>
    </style:style>
    <style:style style:name="T135_1" style:family="text"/>
    <style:style style:name="T135_2" style:family="text"/>
    <style:style style:name="T135_3" style:family="text"/>
    <style:style style:name="T135_4" style:family="text"/>
    <style:style style:name="T135_5" style:family="text"/>
    <style:style style:name="T135_6" style:family="text"/>
    <style:style style:name="T135_7" style:family="text"/>
    <style:style style:name="T135_8" style:family="text"/>
    <style:style style:name="T135_9" style:family="text"/>
    <style:style style:name="T135_10" style:family="text"/>
    <style:style style:name="T135_11" style:family="text"/>
    <style:style style:name="T135_12" style:family="text"/>
    <style:style style:name="T135_13" style:family="text"/>
    <style:style style:name="T135_14" style:family="text"/>
    <style:style style:name="T135_15" style:family="text"/>
    <style:style style:name="T135_16" style:family="text"/>
    <style:style style:name="T135_17" style:family="text"/>
    <style:style style:name="T135_18" style:family="text"/>
    <style:style style:name="T135_19" style:family="text"/>
    <style:style style:name="T135_20" style:family="text"/>
    <style:style style:name="T135_21" style:family="text"/>
    <style:style style:name="T135_22" style:family="text"/>
    <style:style style:name="P136" style:family="paragraph" style:parent-style-name="Body_20_Para">
      <style:paragraph-properties fo:text-indent="-0.9cm" fo:margin-left="0.9cm"/>
    </style:style>
    <style:style style:name="T136_1" style:family="text"/>
    <style:style style:name="T136_2" style:family="text"/>
    <style:style style:name="T136_3" style:family="text"/>
    <style:style style:name="T136_4" style:family="text"/>
    <style:style style:name="T136_5" style:family="text"/>
    <style:style style:name="T136_6" style:family="text"/>
    <style:style style:name="T136_7" style:family="text"/>
    <style:style style:name="T136_8" style:family="text"/>
    <style:style style:name="T136_9" style:family="text"/>
    <style:style style:name="T136_10" style:family="text"/>
    <style:style style:name="T136_11" style:family="text"/>
    <style:style style:name="T136_12" style:family="text"/>
    <style:style style:name="T136_13" style:family="text"/>
    <style:style style:name="T136_14" style:family="text"/>
    <style:style style:name="T136_15" style:family="text"/>
    <style:style style:name="T136_16" style:family="text"/>
    <style:style style:name="T136_17" style:family="text"/>
    <style:style style:name="T136_18" style:family="text"/>
    <style:style style:name="T136_19" style:family="text"/>
    <style:style style:name="T136_20" style:family="text"/>
    <style:style style:name="T136_21" style:family="text"/>
    <style:style style:name="T136_22" style:family="text"/>
    <style:style style:name="T136_23" style:family="text"/>
    <style:style style:name="T136_24" style:family="text"/>
    <style:style style:name="T136_25" style:family="text"/>
    <style:style style:name="T136_26" style:family="text"/>
    <style:style style:name="T136_27" style:family="text"/>
    <style:style style:name="T136_28" style:family="text">
      <style:text-properties fo:language="en" fo:country="GB"/>
    </style:style>
    <style:style style:name="P137" style:family="paragraph" style:parent-style-name="Heading_20_2"/>
    <style:style style:name="T137_1" style:family="text"/>
    <style:style style:name="P138" style:family="paragraph" style:parent-style-name="Body_20_Para">
      <style:paragraph-properties fo:text-indent="-0.9cm" fo:margin-left="0.9cm"/>
    </style:style>
    <style:style style:name="T138_1" style:family="text">
      <style:text-properties fo:language="en" fo:country="GB"/>
    </style:style>
    <style:style style:name="T138_2" style:family="text">
      <style:text-properties fo:language="en" fo:country="GB"/>
    </style:style>
    <style:style style:name="T138_3" style:family="text">
      <style:text-properties fo:language="en" fo:country="GB"/>
    </style:style>
    <style:style style:name="T138_4" style:family="text">
      <style:text-properties fo:language="en" fo:country="GB"/>
    </style:style>
    <style:style style:name="T138_5" style:family="text">
      <style:text-properties fo:language="en" fo:country="GB"/>
    </style:style>
    <style:style style:name="T138_6" style:family="text">
      <style:text-properties fo:language="en" fo:country="GB"/>
    </style:style>
    <style:style style:name="T138_7" style:family="text">
      <style:text-properties fo:language="en" fo:country="GB"/>
    </style:style>
    <style:style style:name="T138_8" style:family="text">
      <style:text-properties fo:language="en" fo:country="GB" fo:font-weight="bold" style:font-weight-asian="bold" style:font-weight-complex="bold"/>
    </style:style>
    <style:style style:name="T138_9" style:family="text">
      <style:text-properties fo:language="en" fo:country="GB"/>
    </style:style>
    <style:style style:name="T138_10" style:family="text">
      <style:text-properties fo:language="en" fo:country="GB" fo:font-weight="bold" style:font-weight-asian="bold" style:font-weight-complex="bold"/>
    </style:style>
    <style:style style:name="T138_11" style:family="text">
      <style:text-properties fo:language="en" fo:country="GB"/>
    </style:style>
    <style:style style:name="T138_12" style:family="text">
      <style:text-properties fo:language="en" fo:country="GB"/>
    </style:style>
    <style:style style:name="T138_13" style:family="text">
      <style:text-properties fo:language="en" fo:country="GB"/>
    </style:style>
    <style:style style:name="T138_14" style:family="text">
      <style:text-properties fo:language="en" fo:country="GB"/>
    </style:style>
    <style:style style:name="T138_15" style:family="text">
      <style:text-properties fo:language="en" fo:country="GB"/>
    </style:style>
    <style:style style:name="T138_16" style:family="text">
      <style:text-properties fo:language="en" fo:country="GB"/>
    </style:style>
    <style:style style:name="T138_17" style:family="text">
      <style:text-properties fo:language="en" fo:country="GB"/>
    </style:style>
    <style:style style:name="T138_18" style:family="text">
      <style:text-properties fo:language="en" fo:country="GB"/>
    </style:style>
    <style:style style:name="T138_19" style:family="text">
      <style:text-properties fo:language="en" fo:country="GB"/>
    </style:style>
    <style:style style:name="T138_20" style:family="text">
      <style:text-properties fo:language="en" fo:country="GB"/>
    </style:style>
    <style:style style:name="T138_21" style:family="text">
      <style:text-properties fo:language="en" fo:country="GB"/>
    </style:style>
    <style:style style:name="T138_22" style:family="text">
      <style:text-properties fo:language="en" fo:country="GB"/>
    </style:style>
    <style:style style:name="T138_23" style:family="text">
      <style:text-properties fo:language="en" fo:country="GB"/>
    </style:style>
    <style:style style:name="T138_24" style:family="text">
      <style:text-properties fo:language="en" fo:country="GB"/>
    </style:style>
    <style:style style:name="T138_25" style:family="text">
      <style:text-properties fo:language="en" fo:country="GB"/>
    </style:style>
    <style:style style:name="T138_26" style:family="text">
      <style:text-properties fo:language="en" fo:country="GB"/>
    </style:style>
    <style:style style:name="T138_27" style:family="text">
      <style:text-properties fo:language="en" fo:country="GB"/>
    </style:style>
    <style:style style:name="T138_28" style:family="text">
      <style:text-properties fo:language="en" fo:country="GB"/>
    </style:style>
    <style:style style:name="T138_29" style:family="text">
      <style:text-properties fo:language="en" fo:country="GB"/>
    </style:style>
    <style:style style:name="T138_30" style:family="text">
      <style:text-properties fo:language="en" fo:country="GB"/>
    </style:style>
    <style:style style:name="T138_31" style:family="text">
      <style:text-properties fo:language="en" fo:country="GB"/>
    </style:style>
    <style:style style:name="T138_32" style:family="text">
      <style:text-properties fo:language="en" fo:country="GB"/>
    </style:style>
    <style:style style:name="T138_33" style:family="text">
      <style:text-properties fo:language="en" fo:country="GB"/>
    </style:style>
    <style:style style:name="T138_34" style:family="text">
      <style:text-properties fo:language="en" fo:country="GB"/>
    </style:style>
    <style:style style:name="T138_35" style:family="text">
      <style:text-properties fo:language="en" fo:country="GB"/>
    </style:style>
    <style:style style:name="T138_36" style:family="text">
      <style:text-properties fo:language="en" fo:country="GB"/>
    </style:style>
    <style:style style:name="T138_37" style:family="text">
      <style:text-properties fo:language="en" fo:country="GB"/>
    </style:style>
    <style:style style:name="T138_38" style:family="text">
      <style:text-properties fo:language="en" fo:country="GB"/>
    </style:style>
    <style:style style:name="T138_39" style:family="text">
      <style:text-properties fo:language="en" fo:country="GB"/>
    </style:style>
    <style:style style:name="T138_40" style:family="text">
      <style:text-properties fo:language="en" fo:country="GB"/>
    </style:style>
    <style:style style:name="P139" style:family="paragraph" style:parent-style-name="Heading_20_2"/>
    <style:style style:name="T139_1" style:family="text"/>
    <style:style style:name="T139_2" style:family="text"/>
    <style:style style:name="T139_3" style:family="text"/>
    <style:style style:name="T139_4" style:family="text" style:parent-style-name="Heading_20_2"/>
    <style:style style:name="P140" style:family="paragraph" style:parent-style-name="Annotation_20_text"/>
    <style:style style:name="T140_1" style:family="text"/>
    <style:style style:name="P141" style:family="paragraph" style:parent-style-name="Body_20_Para">
      <style:paragraph-properties fo:text-indent="-0.9cm" fo:margin-left="0.9cm"/>
    </style:style>
    <style:style style:name="T141_1" style:family="text">
      <style:text-properties fo:language="en" fo:country="GB"/>
    </style:style>
    <style:style style:name="T141_2" style:family="text">
      <style:text-properties fo:language="en" fo:country="GB"/>
    </style:style>
    <style:style style:name="P142" style:family="paragraph" style:parent-style-name="Body_20_Para">
      <style:paragraph-properties fo:text-indent="-0.9cm" fo:margin-left="0.9cm"/>
    </style:style>
    <style:style style:name="T142_1" style:family="text">
      <style:text-properties fo:language="en" fo:country="GB"/>
    </style:style>
    <style:style style:name="T142_2" style:family="text">
      <style:text-properties fo:language="en" fo:country="GB"/>
    </style:style>
    <style:style style:name="T142_3" style:family="text">
      <style:text-properties fo:language="en" fo:country="GB"/>
    </style:style>
    <style:style style:name="T142_4" style:family="text">
      <style:text-properties fo:language="en" fo:country="GB" fo:font-weight="bold" style:font-weight-asian="bold" style:font-weight-complex="bold"/>
    </style:style>
    <style:style style:name="T142_5" style:family="text">
      <style:text-properties fo:language="en" fo:country="GB" fo:font-weight="bold" style:font-weight-asian="bold" style:font-weight-complex="bold"/>
    </style:style>
    <style:style style:name="T142_6" style:family="text">
      <style:text-properties fo:language="en" fo:country="GB" fo:font-weight="bold" style:font-weight-asian="bold" style:font-weight-complex="bold"/>
    </style:style>
    <style:style style:name="T142_7" style:family="text">
      <style:text-properties fo:language="en" fo:country="GB" fo:font-weight="bold" style:font-weight-asian="bold" style:font-weight-complex="bold"/>
    </style:style>
    <style:style style:name="P143" style:family="paragraph" style:parent-style-name="Body_20_Para">
      <style:paragraph-properties fo:text-indent="-0.9cm" fo:margin-left="0.9cm"/>
    </style:style>
    <style:style style:name="T143_1" style:family="text"/>
    <style:style style:name="T143_2" style:family="text"/>
    <style:style style:name="T143_3" style:family="text"/>
    <style:style style:name="T143_4" style:family="text"/>
    <style:style style:name="T143_5" style:family="text"/>
    <style:style style:name="T143_6" style:family="text"/>
    <style:style style:name="T143_7" style:family="text"/>
    <style:style style:name="T143_8" style:family="text"/>
    <style:style style:name="P144" style:family="paragraph" style:parent-style-name="Body_20_Para">
      <style:paragraph-properties fo:text-indent="-0.9cm" fo:margin-left="0.9cm"/>
    </style:style>
    <style:style style:name="T144_1" style:family="text">
      <style:text-properties fo:language="en" fo:country="GB"/>
    </style:style>
    <style:style style:name="T144_2" style:family="text">
      <style:text-properties fo:language="en" fo:country="GB"/>
    </style:style>
    <style:style style:name="T144_3" style:family="text">
      <style:text-properties fo:language="en" fo:country="GB"/>
    </style:style>
    <style:style style:name="T144_4" style:family="text">
      <style:text-properties fo:language="en" fo:country="GB"/>
    </style:style>
    <style:style style:name="T144_5" style:family="text">
      <style:text-properties fo:language="en" fo:country="GB"/>
    </style:style>
    <style:style style:name="T144_6" style:family="text">
      <style:text-properties fo:language="en" fo:country="GB"/>
    </style:style>
    <style:style style:name="P145" style:family="paragraph" style:parent-style-name="Body_20_Bullet"/>
    <style:style style:name="T145_1" style:family="text">
      <style:text-properties fo:language="en" fo:country="GB" fo:font-weight="bold" style:font-weight-asian="bold"/>
    </style:style>
    <style:style style:name="T145_2" style:family="text">
      <style:text-properties fo:language="en" fo:country="GB" fo:font-weight="bold" style:font-weight-asian="bold"/>
    </style:style>
    <style:style style:name="T145_3" style:family="text">
      <style:text-properties fo:language="en" fo:country="GB"/>
    </style:style>
    <style:style style:name="T145_4" style:family="text">
      <style:text-properties fo:language="en" fo:country="GB"/>
    </style:style>
    <style:style style:name="T145_5" style:family="text">
      <style:text-properties fo:language="en" fo:country="GB"/>
    </style:style>
    <style:style style:name="T145_6" style:family="text">
      <style:text-properties fo:language="en" fo:country="GB"/>
    </style:style>
    <style:style style:name="T145_7" style:family="text">
      <style:text-properties fo:language="en" fo:country="GB"/>
    </style:style>
    <style:style style:name="P146" style:family="paragraph" style:parent-style-name="Body_20_Bullet"/>
    <style:style style:name="T146_1" style:family="text">
      <style:text-properties fo:language="en" fo:country="GB" fo:font-weight="bold" style:font-weight-asian="bold"/>
    </style:style>
    <style:style style:name="T146_2" style:family="text">
      <style:text-properties fo:language="en" fo:country="GB"/>
    </style:style>
    <style:style style:name="T146_3" style:family="text">
      <style:text-properties fo:language="en" fo:country="GB"/>
    </style:style>
    <style:style style:name="T146_4" style:family="text">
      <style:text-properties fo:language="en" fo:country="GB"/>
    </style:style>
    <style:style style:name="T146_5" style:family="text">
      <style:text-properties fo:language="en" fo:country="GB"/>
    </style:style>
    <style:style style:name="T146_6" style:family="text">
      <style:text-properties fo:language="en" fo:country="GB"/>
    </style:style>
    <style:style style:name="T146_7" style:family="text">
      <style:text-properties fo:language="en" fo:country="GB"/>
    </style:style>
    <style:style style:name="T146_8" style:family="text">
      <style:text-properties fo:language="en" fo:country="GB"/>
    </style:style>
    <style:style style:name="T146_9" style:family="text">
      <style:text-properties fo:language="en" fo:country="GB"/>
    </style:style>
    <style:style style:name="T146_10" style:family="text">
      <style:text-properties fo:language="en" fo:country="GB"/>
    </style:style>
    <style:style style:name="T146_11" style:family="text">
      <style:text-properties fo:language="en" fo:country="GB"/>
    </style:style>
    <style:style style:name="P147" style:family="paragraph" style:parent-style-name="Body_20_Bullet"/>
    <style:style style:name="T147_1" style:family="text">
      <style:text-properties fo:language="en" fo:country="GB" fo:font-weight="bold" style:font-weight-asian="bold"/>
    </style:style>
    <style:style style:name="T147_2" style:family="text">
      <style:text-properties fo:language="en" fo:country="GB"/>
    </style:style>
    <style:style style:name="T147_3" style:family="text">
      <style:text-properties fo:language="en" fo:country="GB"/>
    </style:style>
    <style:style style:name="T147_4" style:family="text">
      <style:text-properties fo:language="en" fo:country="GB"/>
    </style:style>
    <style:style style:name="T147_5" style:family="text">
      <style:text-properties fo:language="en" fo:country="GB"/>
    </style:style>
    <style:style style:name="P148" style:family="paragraph" style:parent-style-name="Heading_20_2"/>
    <style:style style:name="T148_1" style:family="text"/>
    <style:style style:name="P149" style:family="paragraph" style:parent-style-name="Body_20_Para">
      <style:paragraph-properties fo:text-indent="-0.9cm" fo:margin-left="0.9cm"/>
    </style:style>
    <style:style style:name="T149_1" style:family="text">
      <style:text-properties fo:language="en" fo:country="GB" fo:font-weight="bold" style:font-weight-asian="bold" style:font-weight-complex="bold"/>
    </style:style>
    <style:style style:name="T149_2" style:family="text">
      <style:text-properties fo:language="en" fo:country="GB"/>
    </style:style>
    <style:style style:name="T149_3" style:family="text">
      <style:text-properties fo:language="en" fo:country="GB"/>
    </style:style>
    <style:style style:name="T149_4" style:family="text">
      <style:text-properties fo:language="en" fo:country="GB"/>
    </style:style>
    <style:style style:name="T149_5" style:family="text">
      <style:text-properties fo:language="en" fo:country="GB"/>
    </style:style>
    <style:style style:name="T149_6" style:family="text">
      <style:text-properties fo:language="en" fo:country="GB"/>
    </style:style>
    <style:style style:name="T149_7" style:family="text">
      <style:text-properties fo:language="en" fo:country="GB"/>
    </style:style>
    <style:style style:name="T149_8" style:family="text">
      <style:text-properties fo:language="en" fo:country="GB"/>
    </style:style>
    <style:style style:name="T149_9" style:family="text">
      <style:text-properties fo:language="en" fo:country="GB"/>
    </style:style>
    <style:style style:name="T149_10" style:family="text">
      <style:text-properties fo:language="en" fo:country="GB"/>
    </style:style>
    <style:style style:name="T149_11" style:family="text">
      <style:text-properties fo:language="en" fo:country="GB"/>
    </style:style>
    <style:style style:name="T149_12" style:family="text">
      <style:text-properties fo:language="en" fo:country="GB"/>
    </style:style>
    <style:style style:name="T149_13" style:family="text">
      <style:text-properties fo:language="en" fo:country="GB"/>
    </style:style>
    <style:style style:name="T149_14" style:family="text">
      <style:text-properties fo:language="en" fo:country="GB"/>
    </style:style>
    <style:style style:name="T149_15" style:family="text">
      <style:text-properties fo:language="en" fo:country="GB"/>
    </style:style>
    <style:style style:name="T149_16" style:family="text">
      <style:text-properties fo:language="en" fo:country="GB"/>
    </style:style>
    <style:style style:name="T149_17" style:family="text">
      <style:text-properties fo:language="en" fo:country="GB"/>
    </style:style>
    <style:style style:name="T149_18" style:family="text">
      <style:text-properties fo:language="en" fo:country="GB"/>
    </style:style>
    <style:style style:name="T149_19" style:family="text">
      <style:text-properties fo:language="en" fo:country="GB"/>
    </style:style>
    <style:style style:name="T149_20" style:family="text">
      <style:text-properties fo:language="en" fo:country="GB"/>
    </style:style>
    <style:style style:name="T149_21" style:family="text">
      <style:text-properties fo:language="en" fo:country="GB"/>
    </style:style>
    <style:style style:name="T149_22" style:family="text">
      <style:text-properties fo:language="en" fo:country="GB"/>
    </style:style>
    <style:style style:name="T149_23" style:family="text">
      <style:text-properties fo:language="en" fo:country="GB"/>
    </style:style>
    <style:style style:name="T149_24" style:family="text">
      <style:text-properties fo:language="en" fo:country="GB"/>
    </style:style>
    <style:style style:name="T149_25" style:family="text">
      <style:text-properties fo:language="en" fo:country="GB"/>
    </style:style>
    <style:style style:name="T149_26" style:family="text">
      <style:text-properties fo:language="en" fo:country="GB"/>
    </style:style>
    <style:style style:name="T149_27" style:family="text">
      <style:text-properties fo:language="en" fo:country="GB"/>
    </style:style>
    <style:style style:name="P150" style:family="paragraph" style:parent-style-name="Body_20_Para">
      <style:paragraph-properties fo:text-indent="-0.9cm" fo:margin-left="0.9cm"/>
    </style:style>
    <style:style style:name="T150_1" style:family="text">
      <style:text-properties fo:language="en" fo:country="GB" fo:font-weight="bold" style:font-weight-asian="bold" style:font-weight-complex="bold"/>
    </style:style>
    <style:style style:name="T150_2" style:family="text">
      <style:text-properties fo:language="en" fo:country="GB"/>
    </style:style>
    <style:style style:name="T150_3" style:family="text">
      <style:text-properties fo:language="en" fo:country="GB"/>
    </style:style>
    <style:style style:name="P151" style:family="paragraph" style:parent-style-name="Body_20_Para">
      <style:paragraph-properties fo:text-indent="-0.9cm" fo:margin-left="0.9cm"/>
    </style:style>
    <style:style style:name="T151_1" style:family="text">
      <style:text-properties fo:language="en" fo:country="GB" fo:font-weight="bold" style:font-weight-asian="bold" style:font-weight-complex="bold"/>
    </style:style>
    <style:style style:name="T151_2" style:family="text">
      <style:text-properties fo:language="en" fo:country="GB"/>
    </style:style>
    <style:style style:name="T151_3" style:family="text">
      <style:text-properties fo:language="en" fo:country="GB"/>
    </style:style>
    <style:style style:name="T151_4" style:family="text"/>
    <style:style style:name="T151_5" style:family="text" style:parent-style-name="Internet_20_link">
      <style:text-properties fo:language="en" fo:country="GB" fo:font-weight="bold" style:font-weight-asian="bold" style:font-weight-complex="bold"/>
    </style:style>
    <style:style style:name="T151_6" style:family="text">
      <style:text-properties fo:language="en" fo:country="GB"/>
    </style:style>
    <style:style style:name="T151_7" style:family="text">
      <style:text-properties fo:language="en" fo:country="GB"/>
    </style:style>
    <style:style style:name="T151_8" style:family="text">
      <style:text-properties fo:language="en" fo:country="GB"/>
    </style:style>
    <style:style style:name="P152" style:family="paragraph" style:parent-style-name="Heading_20_1"/>
    <style:style style:name="T152_1" style:family="text"/>
    <style:style style:name="P153" style:family="paragraph" style:parent-style-name="Body_20_Para">
      <style:paragraph-properties fo:text-indent="-0.9cm" fo:margin-left="0.9cm"/>
    </style:style>
    <style:style style:name="T153_1" style:family="text">
      <style:text-properties fo:language="en" fo:country="GB"/>
    </style:style>
    <style:style style:name="T153_2" style:family="text">
      <style:text-properties fo:language="en" fo:country="GB"/>
    </style:style>
    <style:style style:name="T153_3" style:family="text">
      <style:text-properties fo:language="en" fo:country="GB"/>
    </style:style>
    <style:style style:name="T153_4" style:family="text">
      <style:text-properties fo:language="en" fo:country="GB"/>
    </style:style>
    <style:style style:name="T153_5" style:family="text">
      <style:text-properties fo:language="en" fo:country="GB"/>
    </style:style>
    <style:style style:name="T153_6" style:family="text">
      <style:text-properties fo:language="en" fo:country="GB" fo:font-weight="bold" style:font-weight-asian="bold" style:font-weight-complex="bold"/>
    </style:style>
    <style:style style:name="T153_7" style:family="text">
      <style:text-properties fo:language="en" fo:country="GB"/>
    </style:style>
    <style:style style:name="P154" style:family="paragraph" style:parent-style-name="Body_20_Bullet">
      <style:paragraph-properties fo:text-align="left" fo:text-indent="-0.82cm" fo:margin-left="2.251cm"/>
    </style:style>
    <style:style style:name="T154_1" style:family="text">
      <style:text-properties fo:language="en" fo:country="GB" fo:font-weight="bold" style:font-weight-asian="bold" style:font-weight-complex="bold"/>
    </style:style>
    <style:style style:name="T154_2" style:family="text">
      <style:text-properties fo:language="en" fo:country="GB" fo:font-weight="bold" style:font-weight-asian="bold" style:font-weight-complex="bold"/>
    </style:style>
    <style:style style:name="T154_3" style:family="text">
      <style:text-properties fo:language="en" fo:country="GB"/>
    </style:style>
    <style:style style:name="T154_4" style:family="text">
      <style:text-properties fo:font-style="italic" style:font-style-asian="italic" style:font-style-complex="italic" fo:language="en" fo:country="GB"/>
    </style:style>
    <style:style style:name="P155" style:family="paragraph" style:parent-style-name="Body_20_Bullet">
      <style:paragraph-properties fo:text-align="left" fo:text-indent="-0.82cm" fo:margin-left="2.251cm"/>
    </style:style>
    <style:style style:name="T155_1" style:family="text">
      <style:text-properties fo:language="en" fo:country="GB" fo:font-weight="bold" style:font-weight-asian="bold" style:font-weight-complex="bold"/>
    </style:style>
    <style:style style:name="T155_2" style:family="text">
      <style:text-properties fo:language="en" fo:country="GB" fo:font-weight="bold" style:font-weight-asian="bold" style:font-weight-complex="bold"/>
    </style:style>
    <style:style style:name="T155_3" style:family="text">
      <style:text-properties fo:language="en" fo:country="GB" fo:font-weight="bold" style:font-weight-asian="bold" style:font-weight-complex="bold"/>
    </style:style>
    <style:style style:name="T155_4" style:family="text">
      <style:text-properties fo:language="en" fo:country="GB" fo:font-weight="bold" style:font-weight-asian="bold" style:font-weight-complex="bold"/>
    </style:style>
    <style:style style:name="T155_5" style:family="text">
      <style:text-properties fo:language="en" fo:country="GB"/>
    </style:style>
    <style:style style:name="T155_6" style:family="text">
      <style:text-properties fo:font-style="italic" style:font-style-asian="italic" style:font-style-complex="italic" fo:language="en" fo:country="GB"/>
    </style:style>
    <style:style style:name="P156" style:family="paragraph" style:parent-style-name="Body_20_Bullet">
      <style:paragraph-properties fo:text-align="left" fo:text-indent="-0.82cm" fo:margin-left="2.251cm"/>
    </style:style>
    <style:style style:name="T156_1" style:family="text">
      <style:text-properties fo:language="en" fo:country="GB" fo:font-weight="bold" style:font-weight-asian="bold" style:font-weight-complex="bold"/>
    </style:style>
    <style:style style:name="T156_2" style:family="text">
      <style:text-properties fo:language="en" fo:country="GB" fo:font-weight="bold" style:font-weight-asian="bold" style:font-weight-complex="bold"/>
    </style:style>
    <style:style style:name="T156_3" style:family="text">
      <style:text-properties fo:language="en" fo:country="GB" fo:font-weight="bold" style:font-weight-asian="bold" style:font-weight-complex="bold"/>
    </style:style>
    <style:style style:name="P157" style:family="paragraph" style:parent-style-name="Body_20_Bullet">
      <style:paragraph-properties fo:text-align="left" fo:text-indent="-0.82cm" fo:margin-left="2.251cm"/>
    </style:style>
    <style:style style:name="T157_1" style:family="text">
      <style:text-properties fo:language="en" fo:country="GB" fo:font-weight="bold" style:font-weight-asian="bold" style:font-weight-complex="bold"/>
    </style:style>
    <style:style style:name="T157_2" style:family="text">
      <style:text-properties fo:language="en" fo:country="GB" fo:font-weight="bold" style:font-weight-asian="bold" style:font-weight-complex="bold"/>
    </style:style>
    <style:style style:name="T157_3" style:family="text">
      <style:text-properties fo:language="en" fo:country="GB" fo:font-weight="bold" style:font-weight-asian="bold" style:font-weight-complex="bold"/>
    </style:style>
    <style:style style:name="T157_4" style:family="text">
      <style:text-properties fo:language="en" fo:country="GB" fo:font-weight="bold" style:font-weight-asian="bold" style:font-weight-complex="bold"/>
    </style:style>
    <style:style style:name="T157_5" style:family="text">
      <style:text-properties fo:language="en" fo:country="GB"/>
    </style:style>
    <style:style style:name="T157_6" style:family="text">
      <style:text-properties fo:font-style="italic" style:font-style-asian="italic" style:font-style-complex="italic" fo:language="en" fo:country="GB"/>
    </style:style>
    <style:style style:name="T157_7" style:family="text">
      <style:text-properties fo:font-style="italic" style:font-style-asian="italic" style:font-style-complex="italic" fo:language="en" fo:country="GB" style:text-underline-style="solid" style:text-underline-color="font-color"/>
    </style:style>
    <style:style style:name="P158" style:family="paragraph" style:parent-style-name="Heading_20_2"/>
    <style:style style:name="T158_1" style:family="text"/>
    <style:style style:name="T158_2" style:family="text"/>
    <style:style style:name="P159" style:family="paragraph" style:parent-style-name="Body_20_Para">
      <style:paragraph-properties fo:text-indent="-0.9cm" fo:margin-left="0.9cm"/>
    </style:style>
    <style:style style:name="T159_1" style:family="text">
      <style:text-properties fo:language="en" fo:country="GB"/>
    </style:style>
    <style:style style:name="T159_2" style:family="text">
      <style:text-properties fo:language="en" fo:country="GB"/>
    </style:style>
    <style:style style:name="T159_3" style:family="text">
      <style:text-properties fo:language="en" fo:country="GB"/>
    </style:style>
    <style:style style:name="T159_4" style:family="text">
      <style:text-properties fo:language="en" fo:country="GB"/>
    </style:style>
    <style:style style:name="T159_5" style:family="text">
      <style:text-properties fo:language="en" fo:country="GB"/>
    </style:style>
    <style:style style:name="T159_6" style:family="text">
      <style:text-properties fo:language="en" fo:country="GB"/>
    </style:style>
    <style:style style:name="T159_7" style:family="text">
      <style:text-properties fo:language="en" fo:country="GB"/>
    </style:style>
    <style:style style:name="T159_8" style:family="text">
      <style:text-properties fo:language="en" fo:country="GB"/>
    </style:style>
    <style:style style:name="T159_9" style:family="text">
      <style:text-properties fo:language="en" fo:country="GB"/>
    </style:style>
    <style:style style:name="T159_10" style:family="text">
      <style:text-properties fo:language="en" fo:country="GB"/>
    </style:style>
    <style:style style:name="T159_11" style:family="text">
      <style:text-properties fo:language="en" fo:country="GB"/>
    </style:style>
    <style:style style:name="T159_12" style:family="text">
      <style:text-properties fo:language="en" fo:country="GB"/>
    </style:style>
    <style:style style:name="T159_13" style:family="text">
      <style:text-properties fo:language="en" fo:country="GB"/>
    </style:style>
    <style:style style:name="T159_14" style:family="text">
      <style:text-properties fo:language="en" fo:country="GB"/>
    </style:style>
    <style:style style:name="T159_15" style:family="text">
      <style:text-properties fo:language="en" fo:country="GB"/>
    </style:style>
    <style:style style:name="T159_16" style:family="text">
      <style:text-properties fo:language="en" fo:country="GB"/>
    </style:style>
    <style:style style:name="T159_17" style:family="text">
      <style:text-properties fo:language="en" fo:country="GB"/>
    </style:style>
    <style:style style:name="T159_18" style:family="text">
      <style:text-properties fo:language="en" fo:country="GB"/>
    </style:style>
    <style:style style:name="T159_19" style:family="text">
      <style:text-properties fo:language="en" fo:country="GB"/>
    </style:style>
    <style:style style:name="P160" style:family="paragraph" style:parent-style-name="Heading_20_2"/>
    <style:style style:name="T160_1" style:family="text"/>
    <style:style style:name="T160_2" style:family="text"/>
    <style:style style:name="T160_3" style:family="text"/>
    <style:style style:name="T160_4" style:family="text"/>
    <style:style style:name="P161" style:family="paragraph" style:parent-style-name="Body_20_Para">
      <style:paragraph-properties fo:text-indent="-0.9cm" fo:margin-left="0.9cm"/>
    </style:style>
    <style:style style:name="T161_1" style:family="text">
      <style:text-properties fo:language="en" fo:country="GB"/>
    </style:style>
    <style:style style:name="T161_2" style:family="text">
      <style:text-properties fo:language="en" fo:country="GB"/>
    </style:style>
    <style:style style:name="T161_3" style:family="text">
      <style:text-properties fo:language="en" fo:country="GB"/>
    </style:style>
    <style:style style:name="T161_4" style:family="text">
      <style:text-properties fo:language="en" fo:country="GB"/>
    </style:style>
    <style:style style:name="T161_5" style:family="text">
      <style:text-properties fo:language="en" fo:country="GB"/>
    </style:style>
    <style:style style:name="T161_6" style:family="text">
      <style:text-properties fo:language="en" fo:country="GB"/>
    </style:style>
    <style:style style:name="T161_7" style:family="text">
      <style:text-properties fo:language="en" fo:country="GB"/>
    </style:style>
    <style:style style:name="T161_8" style:family="text">
      <style:text-properties fo:language="en" fo:country="GB"/>
    </style:style>
    <style:style style:name="T161_9" style:family="text">
      <style:text-properties fo:language="en" fo:country="GB"/>
    </style:style>
    <style:style style:name="T161_10" style:family="text">
      <style:text-properties fo:language="en" fo:country="GB"/>
    </style:style>
    <style:style style:name="T161_11" style:family="text">
      <style:text-properties fo:language="en" fo:country="GB"/>
    </style:style>
    <style:style style:name="T161_12" style:family="text">
      <style:text-properties fo:language="en" fo:country="GB"/>
    </style:style>
    <style:style style:name="T161_13" style:family="text">
      <style:text-properties fo:language="en" fo:country="GB"/>
    </style:style>
    <style:style style:name="T161_14" style:family="text">
      <style:text-properties fo:language="en" fo:country="GB"/>
    </style:style>
    <style:style style:name="T161_15" style:family="text">
      <style:text-properties fo:language="en" fo:country="GB"/>
    </style:style>
    <style:style style:name="T161_16" style:family="text">
      <style:text-properties fo:language="en" fo:country="GB"/>
    </style:style>
    <style:style style:name="P162" style:family="paragraph" style:parent-style-name="Body_20_Para">
      <style:paragraph-properties fo:text-indent="-0.9cm" fo:margin-left="0.9cm"/>
    </style:style>
    <style:style style:name="T162_1" style:family="text">
      <style:text-properties fo:language="en" fo:country="GB"/>
    </style:style>
    <style:style style:name="T162_2" style:family="text">
      <style:text-properties fo:language="en" fo:country="GB"/>
    </style:style>
    <style:style style:name="T162_3" style:family="text">
      <style:text-properties fo:language="en" fo:country="GB"/>
    </style:style>
    <style:style style:name="T162_4" style:family="text">
      <style:text-properties fo:language="en" fo:country="GB"/>
    </style:style>
    <style:style style:name="T162_5" style:family="text">
      <style:text-properties style:font-name-asian="Arial"/>
    </style:style>
    <style:style style:name="T162_6" style:family="text">
      <style:text-properties fo:language="en" fo:country="GB"/>
    </style:style>
    <style:style style:name="P163" style:family="paragraph" style:parent-style-name="Heading_20_2"/>
    <style:style style:name="T163_1" style:family="text"/>
    <style:style style:name="T163_2" style:family="text"/>
    <style:style style:name="T163_3" style:family="text"/>
    <style:style style:name="T163_4" style:family="text"/>
    <style:style style:name="T163_5" style:family="text"/>
    <style:style style:name="P164" style:family="paragraph" style:parent-style-name="Body_20_Para">
      <style:paragraph-properties fo:text-indent="-0.9cm" fo:margin-left="0.9cm"/>
    </style:style>
    <style:style style:name="T164_1" style:family="text">
      <style:text-properties fo:language="en" fo:country="GB"/>
    </style:style>
    <style:style style:name="T164_2" style:family="text">
      <style:text-properties fo:language="en" fo:country="GB"/>
    </style:style>
    <style:style style:name="T164_3" style:family="text">
      <style:text-properties fo:language="en" fo:country="GB"/>
    </style:style>
    <style:style style:name="T164_4" style:family="text">
      <style:text-properties fo:language="en" fo:country="GB"/>
    </style:style>
    <style:style style:name="T164_5" style:family="text">
      <style:text-properties fo:language="en" fo:country="GB"/>
    </style:style>
    <style:style style:name="T164_6" style:family="text">
      <style:text-properties fo:language="en" fo:country="GB"/>
    </style:style>
    <style:style style:name="T164_7" style:family="text">
      <style:text-properties fo:language="en" fo:country="GB"/>
    </style:style>
    <style:style style:name="T164_8" style:family="text">
      <style:text-properties fo:language="en" fo:country="GB"/>
    </style:style>
    <style:style style:name="T164_9" style:family="text">
      <style:text-properties fo:language="en" fo:country="GB"/>
    </style:style>
    <style:style style:name="T164_10" style:family="text">
      <style:text-properties fo:language="en" fo:country="GB"/>
    </style:style>
    <style:style style:name="T164_11" style:family="text">
      <style:text-properties fo:language="en" fo:country="GB"/>
    </style:style>
    <style:style style:name="T164_12" style:family="text">
      <style:text-properties fo:language="en" fo:country="GB"/>
    </style:style>
    <style:style style:name="T164_13" style:family="text">
      <style:text-properties fo:language="en" fo:country="GB"/>
    </style:style>
    <style:style style:name="P165" style:family="paragraph" style:parent-style-name="Heading_20_2"/>
    <style:style style:name="T165_1" style:family="text"/>
    <style:style style:name="T165_2" style:family="text"/>
    <style:style style:name="T165_3" style:family="text"/>
    <style:style style:name="T165_4" style:family="text"/>
    <style:style style:name="T165_5" style:family="text"/>
    <style:style style:name="T165_6" style:family="text"/>
    <style:style style:name="T165_7" style:family="text"/>
    <style:style style:name="T165_8" style:family="text"/>
    <style:style style:name="T165_9" style:family="text"/>
    <style:style style:name="T165_10" style:family="text"/>
    <style:style style:name="T165_11" style:family="text"/>
    <style:style style:name="T165_12" style:family="text"/>
    <style:style style:name="T165_13" style:family="text">
      <style:text-properties fo:font-style="italic" style:font-style-asian="italic" style:font-style-complex="normal"/>
    </style:style>
    <style:style style:name="P166" style:family="paragraph" style:parent-style-name="Body_20_Para">
      <style:paragraph-properties fo:text-indent="-0.9cm" fo:margin-left="0.9cm"/>
    </style:style>
    <style:style style:name="T166_1" style:family="text">
      <style:text-properties fo:language="en" fo:country="GB"/>
    </style:style>
    <style:style style:name="T166_2" style:family="text">
      <style:text-properties fo:language="en" fo:country="GB"/>
    </style:style>
    <style:style style:name="T166_3" style:family="text">
      <style:text-properties fo:language="en" fo:country="GB"/>
    </style:style>
    <style:style style:name="T166_4" style:family="text">
      <style:text-properties fo:language="en" fo:country="GB"/>
    </style:style>
    <style:style style:name="T166_5" style:family="text">
      <style:text-properties fo:language="en" fo:country="GB"/>
    </style:style>
    <style:style style:name="T166_6" style:family="text">
      <style:text-properties fo:language="en" fo:country="GB"/>
    </style:style>
    <style:style style:name="T166_7" style:family="text">
      <style:text-properties fo:language="en" fo:country="GB"/>
    </style:style>
    <style:style style:name="T166_8" style:family="text">
      <style:text-properties fo:language="en" fo:country="GB"/>
    </style:style>
    <style:style style:name="T166_9" style:family="text">
      <style:text-properties fo:language="en" fo:country="GB"/>
    </style:style>
    <style:style style:name="P167" style:family="paragraph" style:parent-style-name="Heading_20_2"/>
    <style:style style:name="T167_1" style:family="text"/>
    <style:style style:name="T167_2" style:family="text" style:parent-style-name="Heading_20_2"/>
    <style:style style:name="P168" style:family="paragraph" style:parent-style-name="Annotation_20_text"/>
    <style:style style:name="T168_1" style:family="text"/>
    <style:style style:name="P169" style:family="paragraph" style:parent-style-name="Body_20_Para">
      <style:paragraph-properties fo:text-indent="-0.9cm" fo:margin-left="0.9cm"/>
    </style:style>
    <style:style style:name="T169_1" style:family="text">
      <style:text-properties fo:language="en" fo:country="GB"/>
    </style:style>
    <style:style style:name="T169_2" style:family="text" style:parent-style-name="Body_20_Para"/>
    <style:style style:name="P170" style:family="paragraph" style:parent-style-name="Annotation_20_text"/>
    <style:style style:name="T170_1" style:family="text"/>
    <style:style style:name="T170_2" style:family="text">
      <style:text-properties fo:language="en" fo:country="GB"/>
    </style:style>
    <style:style style:name="T170_3" style:family="text">
      <style:text-properties fo:language="en" fo:country="GB"/>
    </style:style>
    <style:style style:name="T170_4" style:family="text">
      <style:text-properties fo:language="en" fo:country="GB"/>
    </style:style>
    <style:style style:name="T170_5" style:family="text">
      <style:text-properties fo:language="en" fo:country="GB"/>
    </style:style>
    <style:style style:name="P171" style:family="paragraph" style:parent-style-name="Body_20_Para">
      <style:paragraph-properties fo:text-indent="-0.9cm" fo:margin-left="0.9cm"/>
    </style:style>
    <style:style style:name="T171_1" style:family="text">
      <style:text-properties fo:language="en" fo:country="GB" fo:font-weight="bold" style:font-weight-asian="bold" style:font-weight-complex="bold"/>
    </style:style>
    <style:style style:name="T171_2" style:family="text">
      <style:text-properties fo:language="en" fo:country="GB" fo:font-weight="bold" style:font-weight-asian="bold" style:font-weight-complex="bold"/>
    </style:style>
    <style:style style:name="T171_3" style:family="text">
      <style:text-properties fo:language="en" fo:country="GB"/>
    </style:style>
    <style:style style:name="T171_4" style:family="text">
      <style:text-properties fo:language="en" fo:country="GB"/>
    </style:style>
    <style:style style:name="T171_5" style:family="text">
      <style:text-properties fo:language="en" fo:country="GB" fo:font-weight="bold" style:font-weight-asian="bold" style:font-weight-complex="bold"/>
    </style:style>
    <style:style style:name="T171_6" style:family="text">
      <style:text-properties fo:language="en" fo:country="GB"/>
    </style:style>
    <style:style style:name="T171_7" style:family="text">
      <style:text-properties fo:language="en" fo:country="GB" fo:font-weight="bold" style:font-weight-asian="bold" style:font-weight-complex="bold"/>
    </style:style>
    <style:style style:name="T171_8" style:family="text">
      <style:text-properties fo:language="en" fo:country="GB"/>
    </style:style>
    <style:style style:name="T171_9" style:family="text">
      <style:text-properties fo:language="en" fo:country="GB"/>
    </style:style>
    <style:style style:name="T171_10" style:family="text">
      <style:text-properties fo:language="en" fo:country="GB"/>
    </style:style>
    <style:style style:name="T171_11" style:family="text">
      <style:text-properties fo:language="en" fo:country="GB"/>
    </style:style>
    <style:style style:name="T171_12" style:family="text">
      <style:text-properties fo:language="en" fo:country="GB"/>
    </style:style>
    <style:style style:name="T171_13" style:family="text">
      <style:text-properties fo:language="en" fo:country="GB"/>
    </style:style>
    <style:style style:name="T171_14" style:family="text">
      <style:text-properties fo:language="en" fo:country="GB"/>
    </style:style>
    <style:style style:name="T171_15" style:family="text">
      <style:text-properties fo:language="en" fo:country="GB"/>
    </style:style>
    <style:style style:name="T171_16" style:family="text">
      <style:text-properties fo:language="en" fo:country="GB"/>
    </style:style>
    <style:style style:name="T171_17" style:family="text">
      <style:text-properties fo:language="en" fo:country="GB"/>
    </style:style>
    <style:style style:name="T171_18" style:family="text">
      <style:text-properties fo:language="en" fo:country="GB"/>
    </style:style>
    <style:style style:name="T171_19" style:family="text">
      <style:text-properties fo:language="en" fo:country="GB"/>
    </style:style>
    <style:style style:name="T171_20" style:family="text">
      <style:text-properties fo:language="en" fo:country="GB"/>
    </style:style>
    <style:style style:name="T171_21" style:family="text">
      <style:text-properties fo:language="en" fo:country="GB"/>
    </style:style>
    <style:style style:name="T171_22" style:family="text">
      <style:text-properties fo:language="en" fo:country="GB"/>
    </style:style>
    <style:style style:name="T171_23" style:family="text">
      <style:text-properties fo:language="en" fo:country="GB"/>
    </style:style>
    <style:style style:name="T171_24" style:family="text">
      <style:text-properties fo:language="en" fo:country="GB"/>
    </style:style>
    <style:style style:name="T171_25" style:family="text">
      <style:text-properties fo:language="en" fo:country="GB"/>
    </style:style>
    <style:style style:name="T171_26" style:family="text">
      <style:text-properties fo:language="en" fo:country="GB"/>
    </style:style>
    <style:style style:name="T171_27" style:family="text">
      <style:text-properties fo:language="en" fo:country="GB"/>
    </style:style>
    <style:style style:name="T171_28" style:family="text">
      <style:text-properties fo:language="en" fo:country="GB"/>
    </style:style>
    <style:style style:name="T171_29" style:family="text">
      <style:text-properties fo:language="en" fo:country="GB"/>
    </style:style>
    <style:style style:name="T171_30" style:family="text">
      <style:text-properties fo:language="en" fo:country="GB"/>
    </style:style>
    <style:style style:name="T171_31" style:family="text">
      <style:text-properties fo:language="en" fo:country="GB"/>
    </style:style>
    <style:style style:name="T171_32" style:family="text">
      <style:text-properties fo:language="en" fo:country="GB"/>
    </style:style>
    <style:style style:name="T171_33" style:family="text">
      <style:text-properties fo:language="en" fo:country="GB"/>
    </style:style>
    <style:style style:name="T171_34" style:family="text">
      <style:text-properties fo:language="en" fo:country="GB"/>
    </style:style>
    <style:style style:name="T171_35" style:family="text">
      <style:text-properties fo:language="en" fo:country="GB"/>
    </style:style>
    <style:style style:name="T171_36" style:family="text">
      <style:text-properties fo:language="en" fo:country="GB"/>
    </style:style>
    <style:style style:name="T171_37" style:family="text">
      <style:text-properties fo:language="en" fo:country="GB"/>
    </style:style>
    <style:style style:name="T171_38" style:family="text">
      <style:text-properties fo:language="en" fo:country="GB"/>
    </style:style>
    <style:style style:name="T171_39" style:family="text">
      <style:text-properties fo:language="en" fo:country="GB"/>
    </style:style>
    <style:style style:name="T171_40" style:family="text">
      <style:text-properties fo:language="en" fo:country="GB"/>
    </style:style>
    <style:style style:name="T171_41" style:family="text">
      <style:text-properties fo:language="en" fo:country="GB"/>
    </style:style>
    <style:style style:name="T171_42" style:family="text">
      <style:text-properties fo:language="en" fo:country="GB"/>
    </style:style>
    <style:style style:name="T171_43" style:family="text">
      <style:text-properties fo:language="en" fo:country="GB"/>
    </style:style>
    <style:style style:name="T171_44" style:family="text">
      <style:text-properties fo:language="en" fo:country="GB"/>
    </style:style>
    <style:style style:name="T171_45" style:family="text">
      <style:text-properties fo:language="en" fo:country="GB"/>
    </style:style>
    <style:style style:name="T171_46" style:family="text">
      <style:text-properties fo:language="en" fo:country="GB"/>
    </style:style>
    <style:style style:name="T171_47" style:family="text">
      <style:text-properties fo:language="en" fo:country="GB"/>
    </style:style>
    <style:style style:name="T171_48" style:family="text">
      <style:text-properties fo:language="en" fo:country="GB"/>
    </style:style>
    <style:style style:name="T171_49" style:family="text">
      <style:text-properties fo:language="en" fo:country="GB"/>
    </style:style>
    <style:style style:name="T171_50" style:family="text">
      <style:text-properties fo:language="en" fo:country="GB"/>
    </style:style>
    <style:style style:name="T171_51" style:family="text">
      <style:text-properties fo:language="en" fo:country="GB"/>
    </style:style>
    <style:style style:name="T171_52" style:family="text">
      <style:text-properties fo:language="en" fo:country="GB"/>
    </style:style>
    <style:style style:name="T171_53" style:family="text">
      <style:text-properties fo:language="en" fo:country="GB"/>
    </style:style>
    <style:style style:name="T171_54" style:family="text">
      <style:text-properties fo:language="en" fo:country="GB"/>
    </style:style>
    <style:style style:name="T171_55" style:family="text">
      <style:text-properties fo:language="en" fo:country="GB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172" style:family="paragraph" style:parent-style-name="Caption" style:master-page-name="MasterPage1">
      <style:paragraph-properties fo:margin-left="0cm"/>
    </style:style>
    <style:style style:name="T172_1" style:family="text"/>
    <style:style style:name="T172_2" style:family="text"/>
    <style:style style:name="T172_3" style:family="text"/>
    <style:style style:name="Table3" style:family="table">
      <style:table-properties table:align="left" style:width="26.779cm" style:rel-width="102.68%" fo:margin-left="-0.51cm"/>
    </style:style>
    <style:style style:name="Column6" style:family="table-column">
      <style:table-column-properties style:column-width="3.242cm" style:use-optimal-column-width="false"/>
    </style:style>
    <style:style style:name="Column7" style:family="table-column">
      <style:table-column-properties style:column-width="1.633cm" style:use-optimal-column-width="false"/>
    </style:style>
    <style:style style:name="Column8" style:family="table-column">
      <style:table-column-properties style:column-width="0.75cm" style:use-optimal-column-width="false"/>
    </style:style>
    <style:style style:name="Column9" style:family="table-column">
      <style:table-column-properties style:column-width="5.994cm" style:use-optimal-column-width="false"/>
    </style:style>
    <style:style style:name="Column10" style:family="table-column">
      <style:table-column-properties style:column-width="0.808cm" style:use-optimal-column-width="false"/>
    </style:style>
    <style:style style:name="Column11" style:family="table-column">
      <style:table-column-properties style:column-width="6.331cm" style:use-optimal-column-width="false"/>
    </style:style>
    <style:style style:name="Column12" style:family="table-column">
      <style:table-column-properties style:column-width="0.744cm" style:use-optimal-column-width="false"/>
    </style:style>
    <style:style style:name="Column13" style:family="table-column">
      <style:table-column-properties style:column-width="6.507cm" style:use-optimal-column-width="false"/>
    </style:style>
    <style:style style:name="Column14" style:family="table-column">
      <style:table-column-properties style:column-width="0.739cm" style:use-optimal-column-width="false"/>
    </style:style>
    <style:style style:name="Column15" style:family="table-column">
      <style:table-column-properties style:column-width="0.032cm" style:use-optimal-column-width="false"/>
    </style:style>
    <style:style style:name="Row13" style:family="table-row">
      <style:table-row-properties style:min-row-height="1.561cm" style:use-optimal-row-height="false"/>
    </style:style>
    <style:style style:name="Cell23" style:family="table-cell">
      <style:table-cell-properties fo:background-color="#d9d9d9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173" style:family="paragraph" style:parent-style-name="Normal"/>
    <style:style style:name="T173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173_2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173_3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P174" style:family="paragraph" style:parent-style-name="Normal"/>
    <style:style style:name="T174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fo:background-color="#d9d9d9" style:vertical-align="middle" fo:border-top="#808080 0.018cm solid" fo:border-bottom="#808080 0.018cm solid" fo:padding-left="0.19cm" fo:padding-right="0.19cm" fo:border-right="#808080 0.018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5" style:family="table-cell">
      <style:table-cell-properties fo:background-color="#d9d9d9" style:vertical-align="middle" fo:border-top="#808080 0.018cm solid" fo:border-bottom="#808080 0.018cm solid" fo:padding-left="0.19cm" fo:padding-right="0.19cm" fo:border-right="#80808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fo:background-color="#d9d9d9" style:vertical-align="middle" fo:border-top="#808080 0.018cm solid" fo:border-bottom="#808080 0.018cm solid" fo:padding-left="0.19cm" fo:padding-right="0.19cm" fo:border-right="#80808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fo:background-color="#d9d9d9" style:vertical-align="middle" fo:border-top="#808080 0.018cm solid" fo:border-bottom="#808080 0.018cm solid" fo:padding-left="0.19cm" fo:padding-right="0.19cm" fo:border-right="#80808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14" style:family="table-row">
      <style:table-row-properties style:min-row-height="0.556cm" style:use-optimal-row-height="false"/>
    </style:style>
    <style:style style:name="Cell28" style:family="table-cell">
      <style:table-cell-properties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179" style:family="paragraph" style:parent-style-name="Normal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9" style:family="table-cell">
      <style:table-cell-properties fo:background-color="#d9d9d9" style:vertical-align="middle" fo:border-bottom="#808080 0.018cm solid" fo:border-right="#80808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30" style:family="table-cell">
      <style:table-cell-properties fo:background-color="#d9d9d9" style:vertical-align="middle" fo:border-bottom="#808080 0.018cm solid" fo:border-right="#80808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fo:background-color="#d9d9d9" style:vertical-align="middle" fo:border-bottom="#808080 0.018cm solid" fo:border-right="#80808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32" style:family="table-cell">
      <style:table-cell-properties fo:background-color="#d9d9d9" style:vertical-align="middle" fo:border-bottom="#808080 0.018cm solid" fo:border-right="#80808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fo:background-color="#d9d9d9" style:vertical-align="middle" fo:border-bottom="#808080 0.018cm solid" fo:border-right="#80808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34" style:family="table-cell">
      <style:table-cell-properties fo:background-color="#d9d9d9" style:vertical-align="middle" fo:border-bottom="#808080 0.018cm solid" fo:border-right="#80808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fo:background-color="#d9d9d9" style:vertical-align="middle" fo:border-bottom="#808080 0.018cm solid" fo:border-right="#80808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36" style:family="table-cell">
      <style:table-cell-properties fo:background-color="#d9d9d9" style:vertical-align="middle" fo:border-bottom="#808080 0.018cm solid" fo:border-right="#80808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color="#000000"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15" style:family="table-row">
      <style:table-row-properties style:min-row-height="0.305cm" style:use-optimal-row-height="false"/>
    </style:style>
    <style:style style:name="Cell37" style:family="table-cell">
      <style:table-cell-properties fo:background-color="#d9d9d9" style:vertical-align="middle" fo:border-bottom="#808080 0.018cm solid" fo:padding-left="0.19cm" fo:border-left="#808080 0.018cm solid" fo:padding-right="0.19cm" fo:border-right="#808080 0.018cm solid" fo:wrap-option="wrap"/>
    </style:style>
    <style:style style:name="P188" style:family="paragraph" style:parent-style-name="Normal"/>
    <style:style style:name="T188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38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39" style:family="table-cell">
      <style:table-cell-properties fo:background-color="#ff7575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40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191" style:family="paragraph" style:parent-style-name="Normal">
      <style:paragraph-properties fo:text-align="center" fo:margin-top="0.071cm" fo:margin-bottom="0.071cm"/>
    </style:style>
    <style:style style:name="T191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41" style:family="table-cell">
      <style:table-cell-properties fo:background-color="#ffbaa0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192" style:family="paragraph" style:parent-style-name="Normal">
      <style:paragraph-properties fo:text-align="center" fo:margin-top="0.071cm" fo:margin-bottom="0.071cm"/>
    </style:style>
    <style:style style:name="T192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42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193" style:family="paragraph" style:parent-style-name="Normal">
      <style:paragraph-properties fo:text-align="center" fo:margin-top="0.071cm" fo:margin-bottom="0.071cm"/>
    </style:style>
    <style:style style:name="T193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43" style:family="table-cell">
      <style:table-cell-properties fo:background-color="#bee2af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194" style:family="paragraph" style:parent-style-name="Normal">
      <style:paragraph-properties fo:text-align="center" fo:margin-top="0.071cm" fo:margin-bottom="0.071cm"/>
    </style:style>
    <style:style style:name="T194_1" style:family="text">
      <style:text-properties style:font-name="Tw Cen MT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44" style:family="table-cell">
      <style:table-cell-properties style:vertical-align="top" fo:border-bottom="#808080 0.018cm solid" fo:padding-left="0.19cm" fo:padding-right="0.19cm" fo:border-right="#808080 0.018cm solid" fo:wrap-option="wrap"/>
    </style:style>
    <style:style style:name="P195" style:family="paragraph" style:parent-style-name="Normal">
      <style:paragraph-properties fo:text-align="center" fo:margin-top="0.071cm" fo:margin-bottom="0.071cm"/>
    </style:style>
    <style:style style:name="T195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195_2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195_3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195_4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195_5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195_6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195_7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45" style:family="table-cell">
      <style:table-cell-properties fo:background-color="#7dc491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Row16" style:family="table-row">
      <style:table-row-properties style:min-row-height="0.123cm" style:use-optimal-row-height="false"/>
    </style:style>
    <style:style style:name="Cell46" style:family="table-cell">
      <style:table-cell-properties fo:background-color="#d9d9d9" style:vertical-align="middle" fo:border-bottom="#808080 0.018cm solid" fo:padding-left="0.19cm" fo:border-left="#808080 0.018cm solid" fo:padding-right="0.19cm" fo:border-right="#808080 0.018cm solid" fo:wrap-option="wrap"/>
    </style:style>
    <style:style style:name="P197" style:family="paragraph" style:parent-style-name="Normal"/>
    <style:style style:name="T197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47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48" style:family="table-cell">
      <style:table-cell-properties fo:background-color="#ff7575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49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00" style:family="paragraph" style:parent-style-name="Normal">
      <style:paragraph-properties fo:text-align="center" fo:margin-top="0.071cm" fo:margin-bottom="0.071cm"/>
    </style:style>
    <style:style style:name="T200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00_2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00_3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50" style:family="table-cell">
      <style:table-cell-properties fo:background-color="#ffffcc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01" style:family="paragraph" style:parent-style-name="Normal">
      <style:paragraph-properties fo:text-align="center" fo:margin-top="0.071cm" fo:margin-bottom="0.071cm"/>
    </style:style>
    <style:style style:name="T201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51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02" style:family="paragraph" style:parent-style-name="Normal">
      <style:paragraph-properties fo:text-align="center" fo:margin-top="0.071cm" fo:margin-bottom="0.071cm"/>
    </style:style>
    <style:style style:name="T202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52" style:family="table-cell">
      <style:table-cell-properties fo:background-color="#bee2af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03" style:family="paragraph" style:parent-style-name="Normal">
      <style:paragraph-properties fo:text-align="center" fo:margin-top="0.071cm" fo:margin-bottom="0.071cm"/>
    </style:style>
    <style:style style:name="T203_1" style:family="text">
      <style:text-properties style:font-name="Tw Cen MT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53" style:family="table-cell">
      <style:table-cell-properties style:vertical-align="top" fo:border-bottom="#808080 0.018cm solid" fo:padding-left="0.19cm" fo:padding-right="0.19cm" fo:border-right="#808080 0.018cm solid" fo:wrap-option="wrap"/>
    </style:style>
    <style:style style:name="P204" style:family="paragraph" style:parent-style-name="Normal">
      <style:paragraph-properties fo:text-align="center" fo:margin-top="0.071cm" fo:margin-bottom="0.071cm"/>
    </style:style>
    <style:style style:name="T204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54" style:family="table-cell">
      <style:table-cell-properties fo:background-color="#7dc491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Row17" style:family="table-row">
      <style:table-row-properties style:min-row-height="0.123cm" style:use-optimal-row-height="false"/>
    </style:style>
    <style:style style:name="Cell55" style:family="table-cell">
      <style:table-cell-properties fo:background-color="#d9d9d9" style:vertical-align="middle" fo:border-bottom="#808080 0.018cm solid" fo:padding-left="0.19cm" fo:border-left="#808080 0.018cm solid" fo:padding-right="0.19cm" fo:border-right="#808080 0.018cm solid" fo:wrap-option="wrap"/>
    </style:style>
    <style:style style:name="P206" style:family="paragraph" style:parent-style-name="Normal"/>
    <style:style style:name="T206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56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57" style:family="table-cell">
      <style:table-cell-properties fo:background-color="#ff7575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58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09" style:family="paragraph" style:parent-style-name="Normal">
      <style:paragraph-properties fo:text-align="center" fo:margin-top="0.071cm" fo:margin-bottom="0.071cm"/>
    </style:style>
    <style:style style:name="T209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09_2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09_3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09_4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59" style:family="table-cell">
      <style:table-cell-properties fo:background-color="#ffbaa0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10" style:family="paragraph" style:parent-style-name="Normal">
      <style:paragraph-properties fo:text-align="center" fo:margin-top="0.071cm" fo:margin-bottom="0.071cm"/>
    </style:style>
    <style:style style:name="T210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60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11" style:family="paragraph" style:parent-style-name="Normal">
      <style:paragraph-properties fo:text-align="center" fo:margin-top="0.071cm" fo:margin-bottom="0.071cm"/>
    </style:style>
    <style:style style:name="T211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61" style:family="table-cell">
      <style:table-cell-properties fo:background-color="#ffffcc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12" style:family="paragraph" style:parent-style-name="Normal">
      <style:paragraph-properties fo:text-align="center" fo:margin-top="0.071cm" fo:margin-bottom="0.071cm"/>
    </style:style>
    <style:style style:name="T212_1" style:family="text">
      <style:text-properties style:font-name="Tw Cen MT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62" style:family="table-cell">
      <style:table-cell-properties style:vertical-align="top" fo:border-bottom="#808080 0.018cm solid" fo:padding-left="0.19cm" fo:padding-right="0.19cm" fo:border-right="#808080 0.018cm solid" fo:wrap-option="wrap"/>
    </style:style>
    <style:style style:name="P213" style:family="paragraph" style:parent-style-name="Normal">
      <style:paragraph-properties fo:text-align="center" fo:margin-top="0.071cm" fo:margin-bottom="0.071cm"/>
    </style:style>
    <style:style style:name="T213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63" style:family="table-cell">
      <style:table-cell-properties fo:background-color="#7dc491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Row18" style:family="table-row">
      <style:table-row-properties style:min-row-height="0.27cm" style:use-optimal-row-height="false"/>
    </style:style>
    <style:style style:name="Cell64" style:family="table-cell">
      <style:table-cell-properties fo:background-color="#d9d9d9" style:vertical-align="middle" fo:border-bottom="#808080 0.018cm solid" fo:padding-left="0.19cm" fo:border-left="#808080 0.018cm solid" fo:padding-right="0.19cm" fo:border-right="#808080 0.018cm solid" fo:wrap-option="wrap"/>
    </style:style>
    <style:style style:name="P215" style:family="paragraph" style:parent-style-name="Normal"/>
    <style:style style:name="T215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65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66" style:family="table-cell">
      <style:table-cell-properties fo:background-color="#ff7575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67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18" style:family="paragraph" style:parent-style-name="Normal">
      <style:paragraph-properties fo:text-align="center" fo:margin-top="0.071cm" fo:margin-bottom="0.071cm"/>
    </style:style>
    <style:style style:name="T218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18_2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218_3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68" style:family="table-cell">
      <style:table-cell-properties fo:background-color="#ffffcc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19" style:family="paragraph" style:parent-style-name="Normal">
      <style:paragraph-properties fo:text-align="center" fo:margin-top="0.071cm" fo:margin-bottom="0.071cm"/>
    </style:style>
    <style:style style:name="T219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69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20" style:family="paragraph" style:parent-style-name="Normal">
      <style:paragraph-properties fo:text-align="center" fo:margin-top="0.071cm" fo:margin-bottom="0.071cm"/>
    </style:style>
    <style:style style:name="T220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70" style:family="table-cell">
      <style:table-cell-properties fo:background-color="#7dc491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21" style:family="paragraph" style:parent-style-name="Normal">
      <style:paragraph-properties fo:text-align="center" fo:margin-top="0.071cm" fo:margin-bottom="0.071cm"/>
    </style:style>
    <style:style style:name="T221_1" style:family="text">
      <style:text-properties style:font-name="Tw Cen MT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71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22" style:family="paragraph" style:parent-style-name="Normal">
      <style:paragraph-properties fo:text-align="center" fo:margin-top="0.071cm" fo:margin-bottom="0.071cm"/>
    </style:style>
    <style:style style:name="T222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72" style:family="table-cell">
      <style:table-cell-properties fo:background-color="#7dc491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Row19" style:family="table-row">
      <style:table-row-properties style:min-row-height="1.856cm" style:use-optimal-row-height="false"/>
    </style:style>
    <style:style style:name="Cell73" style:family="table-cell">
      <style:table-cell-properties fo:background-color="#d9d9d9" style:vertical-align="middle" fo:border-bottom="#808080 0.018cm solid" fo:padding-left="0.19cm" fo:border-left="#808080 0.018cm solid" fo:padding-right="0.19cm" fo:border-right="#808080 0.018cm solid" fo:wrap-option="wrap"/>
    </style:style>
    <style:style style:name="P224" style:family="paragraph" style:parent-style-name="Normal"/>
    <style:style style:name="T224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74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75" style:family="table-cell">
      <style:table-cell-properties fo:background-color="#7dc491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76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27" style:family="paragraph" style:parent-style-name="Normal">
      <style:paragraph-properties fo:text-align="center" fo:margin-top="0.071cm" fo:margin-bottom="0.071cm"/>
    </style:style>
    <style:style style:name="T227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77" style:family="table-cell">
      <style:table-cell-properties fo:background-color="#bee2af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28" style:family="paragraph" style:parent-style-name="Normal">
      <style:paragraph-properties fo:text-align="center" fo:margin-top="0.071cm" fo:margin-bottom="0.071cm"/>
    </style:style>
    <style:style style:name="T228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78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29" style:family="paragraph" style:parent-style-name="Normal">
      <style:paragraph-properties fo:text-align="center" fo:margin-top="0.071cm" fo:margin-bottom="0.071cm"/>
    </style:style>
    <style:style style:name="T229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79" style:family="table-cell">
      <style:table-cell-properties fo:background-color="#ff7575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30" style:family="paragraph" style:parent-style-name="Normal">
      <style:paragraph-properties fo:text-align="center" fo:margin-top="0.071cm" fo:margin-bottom="0.071cm"/>
    </style:style>
    <style:style style:name="T230_1" style:family="text">
      <style:text-properties style:font-name="Tw Cen MT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80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31" style:family="paragraph" style:parent-style-name="Normal">
      <style:paragraph-properties fo:text-align="center" fo:margin-top="0.071cm" fo:margin-bottom="0.071cm"/>
    </style:style>
    <style:style style:name="T231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81" style:family="table-cell">
      <style:table-cell-properties fo:background-color="#ffbaa0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Row20" style:family="table-row">
      <style:table-row-properties style:min-row-height="1.27cm" style:use-optimal-row-height="false"/>
    </style:style>
    <style:style style:name="Cell82" style:family="table-cell">
      <style:table-cell-properties fo:background-color="#d9d9d9" style:vertical-align="middle" fo:border-bottom="#808080 0.018cm solid" fo:padding-left="0.19cm" fo:border-left="#808080 0.018cm solid" fo:padding-right="0.19cm" fo:border-right="#808080 0.018cm solid" fo:wrap-option="wrap"/>
    </style:style>
    <style:style style:name="P233" style:family="paragraph" style:parent-style-name="Normal"/>
    <style:style style:name="T233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83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84" style:family="table-cell">
      <style:table-cell-properties fo:background-color="#ffffcc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85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36" style:family="paragraph" style:parent-style-name="Normal">
      <style:paragraph-properties fo:text-align="center" fo:margin-top="0.071cm" fo:margin-bottom="0.071cm"/>
    </style:style>
    <style:style style:name="T236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86" style:family="table-cell">
      <style:table-cell-properties fo:background-color="#ffbaa0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37" style:family="paragraph" style:parent-style-name="Normal">
      <style:paragraph-properties fo:text-align="center" fo:margin-top="0.071cm" fo:margin-bottom="0.071cm"/>
    </style:style>
    <style:style style:name="T237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87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38" style:family="paragraph" style:parent-style-name="Normal">
      <style:paragraph-properties fo:text-align="center" fo:margin-top="0.071cm" fo:margin-bottom="0.071cm"/>
    </style:style>
    <style:style style:name="T238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88" style:family="table-cell">
      <style:table-cell-properties fo:background-color="#ffffcc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39" style:family="paragraph" style:parent-style-name="Normal">
      <style:paragraph-properties fo:text-align="center" fo:margin-top="0.071cm" fo:margin-bottom="0.071cm"/>
    </style:style>
    <style:style style:name="T239_1" style:family="text">
      <style:text-properties style:font-name="Tw Cen MT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89" style:family="table-cell">
      <style:table-cell-properties style:vertical-align="middle" fo:border-bottom="#808080 0.018cm solid" fo:padding-left="0.19cm" fo:padding-right="0.19cm" fo:border-right="#808080 0.018cm solid" fo:wrap-option="wrap"/>
    </style:style>
    <style:style style:name="P240" style:family="paragraph" style:parent-style-name="Normal">
      <style:paragraph-properties fo:text-align="center" fo:margin-top="0.071cm" fo:margin-bottom="0.071cm"/>
    </style:style>
    <style:style style:name="T240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90" style:family="table-cell">
      <style:table-cell-properties fo:background-color="#bee2af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/>
    </style:style>
    <style:style style:name="Row21" style:family="table-row">
      <style:table-row-properties style:min-row-height="0.882cm" style:use-optimal-row-height="false"/>
    </style:style>
    <style:style style:name="Cell91" style:family="table-cell">
      <style:table-cell-properties fo:background-color="#d9d9d9" style:vertical-align="middle" fo:border-bottom="#808080 0.018cm solid" fo:padding-left="0.19cm" fo:border-left="#808080 0.018cm solid" fo:padding-right="0.19cm" fo:border-right="#808080 0.018cm solid" fo:wrap-option="wrap"/>
    </style:style>
    <style:style style:name="P242" style:family="paragraph" style:parent-style-name="Normal"/>
    <style:style style:name="T242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92" style:family="table-cell">
      <style:table-cell-properties fo:background-color="#f2f2f2" style:vertical-align="middle" fo:border-bottom="#808080 0.018cm solid" fo:padding-left="0.19cm" fo:padding-right="0.19cm" fo:border-right="#808080 0.018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93" style:family="table-cell">
      <style:table-cell-properties fo:background-color="#ff7575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94" style:family="table-cell">
      <style:table-cell-properties fo:background-color="#f2f2f2" style:vertical-align="middle" fo:border-bottom="#808080 0.018cm solid" fo:padding-left="0.19cm" fo:padding-right="0.19cm" fo:border-right="#80808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95" style:family="table-cell">
      <style:table-cell-properties fo:background-color="#ffce80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96" style:family="table-cell">
      <style:table-cell-properties fo:background-color="#f2f2f2" style:vertical-align="middle" fo:border-bottom="#808080 0.018cm solid" fo:padding-left="0.19cm" fo:padding-right="0.19cm" fo:border-right="#808080 0.018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97" style:family="table-cell">
      <style:table-cell-properties fo:background-color="#c4da89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248_2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98" style:family="table-cell">
      <style:table-cell-properties fo:background-color="#f2f2f2" style:vertical-align="middle" fo:border-bottom="#808080 0.018cm solid" fo:padding-left="0.19cm" fo:padding-right="0.19cm" fo:border-right="#80808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99" style:family="table-cell">
      <style:table-cell-properties fo:background-color="#7dc491" style:vertical-align="middle" fo:border-top="#808080 0.018cm solid" fo:border-bottom="#808080 0.018cm solid" fo:padding-left="0.19cm" fo:border-left="#808080 0.018cm solid" fo:padding-right="0.19cm" fo:border-right="#808080 0.018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250_2" style:family="text">
      <style:text-properties style:font-name="Tw Cen MT" fo:font-size="9pt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S3" style:family="section" style:master-page-name="MasterPage2">
      <style:section-properties text:dont-balance-text-columns="false">
        <style:columns fo:column-count="0" fo:column-gap="1.249cm"/>
      </style:section-properties>
    </style:style>
    <style:style style:name="P251" style:family="paragraph" style:parent-style-name="Body_20_Para" style:master-page-name="MasterPage2">
      <style:paragraph-properties fo:text-indent="-0.9cm" fo:margin-left="0.9cm"/>
    </style:style>
    <style:style style:name="T251_1" style:family="text">
      <style:text-properties fo:language="en" fo:country="GB"/>
    </style:style>
    <style:style style:name="T251_2" style:family="text">
      <style:text-properties fo:language="en" fo:country="GB" fo:font-weight="bold" style:font-weight-asian="bold" style:font-weight-complex="bold"/>
    </style:style>
    <style:style style:name="T251_3" style:family="text">
      <style:text-properties fo:language="en" fo:country="GB"/>
    </style:style>
    <style:style style:name="T251_4" style:family="text">
      <style:text-properties fo:language="en" fo:country="GB" fo:font-weight="bold" style:font-weight-asian="bold" style:font-weight-complex="bold"/>
    </style:style>
    <style:style style:name="T251_5" style:family="text">
      <style:text-properties fo:language="en" fo:country="GB"/>
    </style:style>
    <style:style style:name="P252" style:family="paragraph" style:parent-style-name="Heading_20_2"/>
    <style:style style:name="T252_1" style:family="text"/>
    <style:style style:name="P253" style:family="paragraph" style:parent-style-name="Body_20_Para">
      <style:paragraph-properties fo:text-indent="-0.9cm" fo:margin-left="0.9cm"/>
    </style:style>
    <style:style style:name="T253_1" style:family="text">
      <style:text-properties fo:language="en" fo:country="GB"/>
    </style:style>
    <style:style style:name="T253_2" style:family="text">
      <style:text-properties fo:language="en" fo:country="GB"/>
    </style:style>
    <style:style style:name="T253_3" style:family="text">
      <style:text-properties fo:language="en" fo:country="GB"/>
    </style:style>
    <style:style style:name="T253_4" style:family="text">
      <style:text-properties fo:language="en" fo:country="GB"/>
    </style:style>
    <style:style style:name="T253_5" style:family="text">
      <style:text-properties fo:language="en" fo:country="GB"/>
    </style:style>
    <style:style style:name="T253_6" style:family="text">
      <style:text-properties fo:language="en" fo:country="GB"/>
    </style:style>
    <style:style style:name="T253_7" style:family="text">
      <style:text-properties fo:language="en" fo:country="GB"/>
    </style:style>
    <style:style style:name="T253_8" style:family="text">
      <style:text-properties fo:language="en" fo:country="GB"/>
    </style:style>
    <style:style style:name="T253_9" style:family="text">
      <style:text-properties fo:language="en" fo:country="GB"/>
    </style:style>
    <style:style style:name="T253_10" style:family="text">
      <style:text-properties fo:language="en" fo:country="GB"/>
    </style:style>
    <style:style style:name="T253_11" style:family="text">
      <style:text-properties fo:language="en" fo:country="GB"/>
    </style:style>
    <style:style style:name="T253_12" style:family="text">
      <style:text-properties fo:language="en" fo:country="GB"/>
    </style:style>
    <style:style style:name="T253_13" style:family="text">
      <style:text-properties fo:language="en" fo:country="GB"/>
    </style:style>
    <style:style style:name="T253_14" style:family="text">
      <style:text-properties fo:language="en" fo:country="GB"/>
    </style:style>
    <style:style style:name="T253_15" style:family="text">
      <style:text-properties fo:language="en" fo:country="GB"/>
    </style:style>
    <style:style style:name="T253_16" style:family="text">
      <style:text-properties fo:language="en" fo:country="GB"/>
    </style:style>
    <style:style style:name="T253_17" style:family="text">
      <style:text-properties fo:language="en" fo:country="GB"/>
    </style:style>
    <style:style style:name="T253_18" style:family="text">
      <style:text-properties fo:language="en" fo:country="GB"/>
    </style:style>
    <style:style style:name="T253_19" style:family="text">
      <style:text-properties fo:language="en" fo:country="GB"/>
    </style:style>
    <style:style style:name="T253_20" style:family="text">
      <style:text-properties fo:language="en" fo:country="GB"/>
    </style:style>
    <style:style style:name="P254" style:family="paragraph" style:parent-style-name="Heading_20_2"/>
    <style:style style:name="T254_1" style:family="text"/>
    <style:style style:name="P255" style:family="paragraph" style:parent-style-name="Body_20_Para">
      <style:paragraph-properties fo:text-indent="-0.9cm" fo:margin-left="0.9cm"/>
    </style:style>
    <style:style style:name="T255_1" style:family="text">
      <style:text-properties fo:language="en" fo:country="GB"/>
    </style:style>
    <style:style style:name="P256" style:family="paragraph" style:parent-style-name="Body_20_Bullet"/>
    <style:style style:name="T256_1" style:family="text">
      <style:text-properties fo:language="en" fo:country="GB" fo:font-weight="bold" style:font-weight-asian="bold"/>
    </style:style>
    <style:style style:name="T256_2" style:family="text">
      <style:text-properties fo:language="en" fo:country="GB"/>
    </style:style>
    <style:style style:name="P257" style:family="paragraph" style:parent-style-name="Body_20_Bullet"/>
    <style:style style:name="T257_1" style:family="text">
      <style:text-properties fo:language="en" fo:country="GB" fo:font-weight="bold" style:font-weight-asian="bold"/>
    </style:style>
    <style:style style:name="T257_2" style:family="text">
      <style:text-properties fo:language="en" fo:country="GB"/>
    </style:style>
    <style:style style:name="P258" style:family="paragraph" style:parent-style-name="Body_20_Bullet"/>
    <style:style style:name="T258_1" style:family="text">
      <style:text-properties fo:language="en" fo:country="GB" fo:font-weight="bold" style:font-weight-asian="bold"/>
    </style:style>
    <style:style style:name="T258_2" style:family="text">
      <style:text-properties fo:language="en" fo:country="GB"/>
    </style:style>
    <style:style style:name="T258_3" style:family="text">
      <style:text-properties fo:language="en" fo:country="GB"/>
    </style:style>
    <style:style style:name="T258_4" style:family="text">
      <style:text-properties fo:language="en" fo:country="GB"/>
    </style:style>
    <style:style style:name="P259" style:family="paragraph" style:parent-style-name="Body_20_Bullet"/>
    <style:style style:name="T259_1" style:family="text">
      <style:text-properties fo:language="en" fo:country="GB" fo:font-weight="bold" style:font-weight-asian="bold"/>
    </style:style>
    <style:style style:name="T259_2" style:family="text">
      <style:text-properties fo:language="en" fo:country="GB"/>
    </style:style>
    <style:style style:name="T259_3" style:family="text">
      <style:text-properties fo:language="en" fo:country="GB" fo:font-weight="bold" style:font-weight-asian="bold"/>
    </style:style>
    <style:style style:name="T259_4" style:family="text">
      <style:text-properties fo:language="en" fo:country="GB"/>
    </style:style>
    <style:style style:name="T259_5" style:family="text">
      <style:text-properties fo:language="en" fo:country="GB"/>
    </style:style>
    <style:style style:name="T259_6" style:family="text">
      <style:text-properties fo:language="en" fo:country="GB"/>
    </style:style>
    <style:style style:name="T259_7" style:family="text">
      <style:text-properties fo:language="en" fo:country="GB"/>
    </style:style>
    <style:style style:name="T259_8" style:family="text">
      <style:text-properties fo:language="en" fo:country="GB"/>
    </style:style>
    <style:style style:name="T259_9" style:family="text">
      <style:text-properties fo:language="en" fo:country="GB"/>
    </style:style>
    <style:style style:name="T259_10" style:family="text">
      <style:text-properties fo:language="en" fo:country="GB"/>
    </style:style>
    <style:style style:name="T259_11" style:family="text">
      <style:text-properties fo:language="en" fo:country="GB" fo:font-weight="bold" style:font-weight-asian="bold"/>
    </style:style>
    <style:style style:name="T259_12" style:family="text">
      <style:text-properties fo:language="en" fo:country="GB"/>
    </style:style>
    <style:style style:name="P260" style:family="paragraph" style:parent-style-name="Body_20_Bullet"/>
    <style:style style:name="T260_1" style:family="text" style:parent-style-name="normaltextrun">
      <style:text-properties fo:language="en" fo:country="GB" fo:font-weight="bold" style:font-weight-asian="bold" style:font-weight-complex="bold"/>
    </style:style>
    <style:style style:name="T260_2" style:family="text" style:parent-style-name="normaltextrun">
      <style:text-properties fo:language="en" fo:country="GB"/>
    </style:style>
    <style:style style:name="T260_3" style:family="text" style:parent-style-name="normaltextrun">
      <style:text-properties fo:language="en" fo:country="GB"/>
    </style:style>
    <style:style style:name="T260_4" style:family="text" style:parent-style-name="normaltextrun">
      <style:text-properties fo:language="en" fo:country="GB"/>
    </style:style>
    <style:style style:name="T260_5" style:family="text" style:parent-style-name="normaltextrun">
      <style:text-properties fo:language="en" fo:country="GB"/>
    </style:style>
    <style:style style:name="T260_6" style:family="text" style:parent-style-name="normaltextrun">
      <style:text-properties fo:language="en" fo:country="GB"/>
    </style:style>
    <style:style style:name="T260_7" style:family="text" style:parent-style-name="normaltextrun">
      <style:text-properties fo:language="en" fo:country="GB"/>
    </style:style>
    <style:style style:name="T260_8" style:family="text" style:parent-style-name="normaltextrun">
      <style:text-properties fo:language="en" fo:country="GB"/>
    </style:style>
    <style:style style:name="T260_9" style:family="text" style:parent-style-name="normaltextrun">
      <style:text-properties fo:language="en" fo:country="GB"/>
    </style:style>
    <style:style style:name="T260_10" style:family="text" style:parent-style-name="normaltextrun">
      <style:text-properties fo:language="en" fo:country="GB"/>
    </style:style>
    <style:style style:name="T260_11" style:family="text" style:parent-style-name="normaltextrun">
      <style:text-properties fo:language="en" fo:country="GB"/>
    </style:style>
    <style:style style:name="T260_12" style:family="text" style:parent-style-name="normaltextrun">
      <style:text-properties fo:language="en" fo:country="GB"/>
    </style:style>
    <style:style style:name="P261" style:family="paragraph" style:parent-style-name="Body_20_Para">
      <style:paragraph-properties fo:text-indent="-0.9cm" fo:margin-left="0.9cm"/>
    </style:style>
    <style:style style:name="T261_1" style:family="text">
      <style:text-properties fo:language="en" fo:country="GB"/>
    </style:style>
    <style:style style:name="T261_2" style:family="text">
      <style:text-properties fo:language="en" fo:country="GB"/>
    </style:style>
    <style:style style:name="T261_3" style:family="text">
      <style:text-properties fo:language="en" fo:country="GB"/>
    </style:style>
    <style:style style:name="T261_4" style:family="text">
      <style:text-properties fo:language="en" fo:country="GB"/>
    </style:style>
    <style:style style:name="T261_5" style:family="text">
      <style:text-properties fo:language="en" fo:country="GB"/>
    </style:style>
    <style:style style:name="T261_6" style:family="text">
      <style:text-properties fo:language="en" fo:country="GB"/>
    </style:style>
    <style:style style:name="T261_7" style:family="text">
      <style:text-properties fo:language="en" fo:country="GB"/>
    </style:style>
    <style:style style:name="T261_8" style:family="text">
      <style:text-properties fo:language="en" fo:country="GB" fo:font-weight="bold" style:font-weight-asian="bold" style:font-weight-complex="bold"/>
    </style:style>
    <style:style style:name="T261_9" style:family="text">
      <style:text-properties fo:language="en" fo:country="GB"/>
    </style:style>
    <style:style style:name="T261_10" style:family="text">
      <style:text-properties fo:language="en" fo:country="GB"/>
    </style:style>
    <style:style style:name="T261_11" style:family="text">
      <style:text-properties fo:language="en" fo:country="GB"/>
    </style:style>
    <style:style style:name="T261_12" style:family="text">
      <style:text-properties fo:language="en" fo:country="GB"/>
    </style:style>
    <style:style style:name="T261_13" style:family="text">
      <style:text-properties fo:language="en" fo:country="GB"/>
    </style:style>
    <style:style style:name="T261_14" style:family="text">
      <style:text-properties fo:language="en" fo:country="GB"/>
    </style:style>
    <style:style style:name="T261_15" style:family="text">
      <style:text-properties fo:language="en" fo:country="GB"/>
    </style:style>
    <style:style style:name="T261_16" style:family="text">
      <style:text-properties fo:language="en" fo:country="GB"/>
    </style:style>
    <style:style style:name="T261_17" style:family="text">
      <style:text-properties fo:language="en" fo:country="GB"/>
    </style:style>
    <style:style style:name="T261_18" style:family="text">
      <style:text-properties fo:language="en" fo:country="GB"/>
    </style:style>
    <style:style style:name="T261_19" style:family="text">
      <style:text-properties fo:language="en" fo:country="GB"/>
    </style:style>
    <style:style style:name="T261_20" style:family="text">
      <style:text-properties fo:language="en" fo:country="GB"/>
    </style:style>
    <style:style style:name="T261_21" style:family="text">
      <style:text-properties fo:language="en" fo:country="GB"/>
    </style:style>
    <style:style style:name="T261_22" style:family="text">
      <style:text-properties fo:language="en" fo:country="GB"/>
    </style:style>
    <style:style style:name="T261_23" style:family="text">
      <style:text-properties fo:language="en" fo:country="GB"/>
    </style:style>
    <style:style style:name="T261_24" style:family="text">
      <style:text-properties fo:language="en" fo:country="GB"/>
    </style:style>
    <style:style style:name="T261_25" style:family="text">
      <style:text-properties fo:language="en" fo:country="GB"/>
    </style:style>
    <style:style style:name="T261_26" style:family="text">
      <style:text-properties fo:language="en" fo:country="GB"/>
    </style:style>
    <style:style style:name="T261_27" style:family="text">
      <style:text-properties fo:language="en" fo:country="GB"/>
    </style:style>
    <style:style style:name="T261_28" style:family="text">
      <style:text-properties fo:language="en" fo:country="GB"/>
    </style:style>
    <style:style style:name="T261_29" style:family="text">
      <style:text-properties fo:language="en" fo:country="GB"/>
    </style:style>
    <style:style style:name="T261_30" style:family="text">
      <style:text-properties fo:language="en" fo:country="GB"/>
    </style:style>
    <style:style style:name="T261_31" style:family="text">
      <style:text-properties fo:language="en" fo:country="GB"/>
    </style:style>
    <style:style style:name="T261_32" style:family="text">
      <style:text-properties fo:language="en" fo:country="GB"/>
    </style:style>
    <style:style style:name="T261_33" style:family="text">
      <style:text-properties fo:language="en" fo:country="GB"/>
    </style:style>
    <style:style style:name="T261_34" style:family="text">
      <style:text-properties fo:language="en" fo:country="GB"/>
    </style:style>
    <style:style style:name="T261_35" style:family="text">
      <style:text-properties fo:language="en" fo:country="GB"/>
    </style:style>
    <style:style style:name="T261_36" style:family="text">
      <style:text-properties fo:language="en" fo:country="GB"/>
    </style:style>
    <style:style style:name="T261_37" style:family="text">
      <style:text-properties fo:language="en" fo:country="GB"/>
    </style:style>
    <style:style style:name="T261_38" style:family="text">
      <style:text-properties fo:language="en" fo:country="GB"/>
    </style:style>
    <style:style style:name="T261_39" style:family="text">
      <style:text-properties fo:language="en" fo:country="GB"/>
    </style:style>
    <style:style style:name="T261_40" style:family="text">
      <style:text-properties fo:language="en" fo:country="GB"/>
    </style:style>
    <style:style style:name="T261_41" style:family="text">
      <style:text-properties fo:language="en" fo:country="GB"/>
    </style:style>
    <style:style style:name="T261_42" style:family="text">
      <style:text-properties fo:language="en" fo:country="GB"/>
    </style:style>
    <style:style style:name="T261_43" style:family="text">
      <style:text-properties fo:language="en" fo:country="GB"/>
    </style:style>
    <style:style style:name="T261_44" style:family="text">
      <style:text-properties fo:language="en" fo:country="GB"/>
    </style:style>
    <style:style style:name="T261_45" style:family="text">
      <style:text-properties style:font-name-asian="Arial" fo:language="en" fo:country="GB"/>
    </style:style>
    <style:style style:name="T261_46" style:family="text">
      <style:text-properties style:font-name-asian="Arial" fo:language="en" fo:country="GB"/>
    </style:style>
    <style:style style:name="T261_47" style:family="text">
      <style:text-properties style:font-name-asian="Arial" fo:language="en" fo:country="GB"/>
    </style:style>
    <style:style style:name="T261_48" style:family="text">
      <style:text-properties style:font-name-asian="Arial" fo:language="en" fo:country="GB"/>
    </style:style>
    <style:style style:name="T261_49" style:family="text">
      <style:text-properties style:font-name-asian="Arial" fo:language="en" fo:country="GB"/>
    </style:style>
    <style:style style:name="T261_50" style:family="text">
      <style:text-properties style:font-name-asian="Arial" fo:language="en" fo:country="GB"/>
    </style:style>
    <style:style style:name="T261_51" style:family="text">
      <style:text-properties style:font-name-asian="Arial" fo:language="en" fo:country="GB"/>
    </style:style>
    <style:style style:name="T261_52" style:family="text">
      <style:text-properties style:font-name-asian="Arial" fo:language="en" fo:country="GB"/>
    </style:style>
    <style:style style:name="T261_53" style:family="text">
      <style:text-properties style:font-name-asian="Arial" fo:language="en" fo:country="GB"/>
    </style:style>
    <style:style style:name="T261_54" style:family="text">
      <style:text-properties style:font-name-asian="Arial" fo:language="en" fo:country="GB"/>
    </style:style>
    <style:style style:name="T261_55" style:family="text">
      <style:text-properties style:font-name-asian="Arial" fo:language="en" fo:country="GB"/>
    </style:style>
    <style:style style:name="T261_56" style:family="text">
      <style:text-properties style:font-name-asian="Arial" fo:language="en" fo:country="GB"/>
    </style:style>
    <style:style style:name="T261_57" style:family="text">
      <style:text-properties style:font-name-asian="Arial" fo:language="en" fo:country="GB"/>
    </style:style>
    <style:style style:name="T261_58" style:family="text">
      <style:text-properties style:font-name-asian="Arial" fo:language="en" fo:country="GB"/>
    </style:style>
    <style:style style:name="T261_59" style:family="text">
      <style:text-properties style:font-name-asian="Arial" fo:language="en" fo:country="GB"/>
    </style:style>
    <style:style style:name="T261_60" style:family="text">
      <style:text-properties style:font-name-asian="Arial" fo:language="en" fo:country="GB"/>
    </style:style>
    <style:style style:name="T261_61" style:family="text">
      <style:text-properties style:font-name-asian="Arial" fo:language="en" fo:country="GB"/>
    </style:style>
    <style:style style:name="T261_62" style:family="text">
      <style:text-properties style:font-name-asian="Arial" fo:language="en" fo:country="GB"/>
    </style:style>
    <style:style style:name="T261_63" style:family="text">
      <style:text-properties style:font-name-asian="Arial" fo:language="en" fo:country="GB"/>
    </style:style>
    <style:style style:name="T261_64" style:family="text">
      <style:text-properties style:font-name-asian="Arial" fo:language="en" fo:country="GB"/>
    </style:style>
    <style:style style:name="T261_65" style:family="text">
      <style:text-properties style:font-name-asian="Arial" fo:language="en" fo:country="GB"/>
    </style:style>
    <style:style style:name="T261_66" style:family="text">
      <style:text-properties style:font-name-asian="Arial" fo:language="en" fo:country="GB"/>
    </style:style>
    <style:style style:name="T261_67" style:family="text">
      <style:text-properties style:font-name-asian="Arial" fo:language="en" fo:country="GB"/>
    </style:style>
    <style:style style:name="T261_68" style:family="text">
      <style:text-properties style:font-name-asian="Arial" fo:language="en" fo:country="GB"/>
    </style:style>
    <style:style style:name="P262" style:family="paragraph" style:parent-style-name="Heading_20_2"/>
    <style:style style:name="T262_1" style:family="text"/>
    <style:style style:name="T262_2" style:family="text"/>
    <style:style style:name="P263" style:family="paragraph" style:parent-style-name="Body_20_Para">
      <style:paragraph-properties fo:text-indent="-0.9cm" fo:margin-left="0.9cm"/>
    </style:style>
    <style:style style:name="T263_1" style:family="text">
      <style:text-properties fo:language="en" fo:country="GB" style:font-weight-complex="bold"/>
    </style:style>
    <style:style style:name="T263_2" style:family="text">
      <style:text-properties fo:language="en" fo:country="GB" style:font-weight-complex="bold"/>
    </style:style>
    <style:style style:name="T263_3" style:family="text">
      <style:text-properties fo:language="en" fo:country="GB" style:font-weight-complex="bold"/>
    </style:style>
    <style:style style:name="T263_4" style:family="text">
      <style:text-properties fo:language="en" fo:country="GB" style:font-weight-complex="bold"/>
    </style:style>
    <style:style style:name="T263_5" style:family="text">
      <style:text-properties fo:language="en" fo:country="GB" style:font-weight-complex="bold"/>
    </style:style>
    <style:style style:name="T263_6" style:family="text">
      <style:text-properties fo:language="en" fo:country="GB" style:font-weight-complex="bold"/>
    </style:style>
    <style:style style:name="T263_7" style:family="text">
      <style:text-properties fo:language="en" fo:country="GB" style:font-weight-complex="bold"/>
    </style:style>
    <style:style style:name="T263_8" style:family="text">
      <style:text-properties fo:language="en" fo:country="GB" style:font-weight-complex="bold"/>
    </style:style>
    <style:style style:name="T263_9" style:family="text">
      <style:text-properties fo:language="en" fo:country="GB" style:font-weight-complex="bold"/>
    </style:style>
    <style:style style:name="T263_10" style:family="text">
      <style:text-properties fo:language="en" fo:country="GB" style:font-weight-complex="bold"/>
    </style:style>
    <style:style style:name="T263_11" style:family="text">
      <style:text-properties fo:language="en" fo:country="GB" style:font-weight-complex="bold"/>
    </style:style>
    <style:style style:name="T263_12" style:family="text">
      <style:text-properties fo:language="en" fo:country="GB" style:font-weight-complex="bold"/>
    </style:style>
    <style:style style:name="T263_13" style:family="text">
      <style:text-properties fo:language="en" fo:country="GB" style:font-weight-complex="bold"/>
    </style:style>
    <style:style style:name="T263_14" style:family="text">
      <style:text-properties fo:language="en" fo:country="GB" style:font-weight-complex="bold"/>
    </style:style>
    <style:style style:name="T263_15" style:family="text">
      <style:text-properties fo:language="en" fo:country="GB" style:font-weight-complex="bold"/>
    </style:style>
    <style:style style:name="T263_16" style:family="text">
      <style:text-properties fo:language="en" fo:country="GB" style:font-weight-complex="bold"/>
    </style:style>
    <style:style style:name="T263_17" style:family="text">
      <style:text-properties fo:language="en" fo:country="GB" style:font-weight-complex="bold"/>
    </style:style>
    <style:style style:name="T263_18" style:family="text">
      <style:text-properties fo:language="en" fo:country="GB" style:font-weight-complex="bold"/>
    </style:style>
    <style:style style:name="T263_19" style:family="text">
      <style:text-properties fo:language="en" fo:country="GB" style:font-weight-complex="bold"/>
    </style:style>
    <style:style style:name="P264" style:family="paragraph" style:parent-style-name="Body_20_Para">
      <style:paragraph-properties fo:text-indent="-0.9cm" fo:margin-left="0.9cm"/>
    </style:style>
    <style:style style:name="T264_1" style:family="text">
      <style:text-properties fo:language="en" fo:country="GB" style:font-weight-complex="bold"/>
    </style:style>
    <style:style style:name="T264_2" style:family="text">
      <style:text-properties fo:language="en" fo:country="GB" style:font-weight-complex="bold"/>
    </style:style>
    <style:style style:name="T264_3" style:family="text">
      <style:text-properties fo:language="en" fo:country="GB" style:font-weight-complex="bold"/>
    </style:style>
    <style:style style:name="T264_4" style:family="text">
      <style:text-properties fo:language="en" fo:country="GB" style:font-weight-complex="bold"/>
    </style:style>
    <style:style style:name="T264_5" style:family="text">
      <style:text-properties fo:language="en" fo:country="GB" style:font-weight-complex="bold"/>
    </style:style>
    <style:style style:name="T264_6" style:family="text">
      <style:text-properties fo:language="en" fo:country="GB" style:font-weight-complex="bold"/>
    </style:style>
    <style:style style:name="T264_7" style:family="text">
      <style:text-properties fo:language="en" fo:country="GB" style:font-weight-complex="bold"/>
    </style:style>
    <style:style style:name="T264_8" style:family="text">
      <style:text-properties fo:language="en" fo:country="GB" style:font-weight-complex="bold"/>
    </style:style>
    <style:style style:name="T264_9" style:family="text">
      <style:text-properties fo:language="en" fo:country="GB" style:font-weight-complex="bold"/>
    </style:style>
    <style:style style:name="T264_10" style:family="text">
      <style:text-properties fo:language="en" fo:country="GB" style:font-weight-complex="bold"/>
    </style:style>
    <style:style style:name="T264_11" style:family="text">
      <style:text-properties fo:language="en" fo:country="GB" style:font-weight-complex="bold"/>
    </style:style>
    <style:style style:name="T264_12" style:family="text">
      <style:text-properties fo:language="en" fo:country="GB" style:font-weight-complex="bold"/>
    </style:style>
    <style:style style:name="P265" style:family="paragraph" style:parent-style-name="Heading_20_1"/>
    <style:style style:name="T265_1" style:family="text"/>
    <style:style style:name="P266" style:family="paragraph" style:parent-style-name="Body_20_Para">
      <style:paragraph-properties fo:text-indent="-0.9cm" fo:margin-left="0.9cm"/>
    </style:style>
    <style:style style:name="T266_1" style:family="text">
      <style:text-properties style:font-name-asian="Arial" fo:language="en" fo:country="GB"/>
    </style:style>
    <style:style style:name="T266_2" style:family="text">
      <style:text-properties style:font-name-asian="Arial" fo:language="en" fo:country="GB"/>
    </style:style>
    <style:style style:name="T266_3" style:family="text">
      <style:text-properties style:font-name-asian="Arial" fo:language="en" fo:country="GB"/>
    </style:style>
    <style:style style:name="T266_4" style:family="text">
      <style:text-properties style:font-name-asian="Arial" fo:language="en" fo:country="GB"/>
    </style:style>
    <style:style style:name="T266_5" style:family="text">
      <style:text-properties style:font-name-asian="Arial" fo:language="en" fo:country="GB"/>
    </style:style>
    <style:style style:name="T266_6" style:family="text">
      <style:text-properties style:font-name-asian="Arial" fo:language="en" fo:country="GB"/>
    </style:style>
    <style:style style:name="T266_7" style:family="text">
      <style:text-properties style:font-name-asian="Arial" fo:language="en" fo:country="GB"/>
    </style:style>
    <style:style style:name="T266_8" style:family="text">
      <style:text-properties style:font-name-asian="Arial" fo:language="en" fo:country="GB"/>
    </style:style>
    <style:style style:name="T266_9" style:family="text">
      <style:text-properties style:font-name-asian="Arial" fo:language="en" fo:country="GB"/>
    </style:style>
    <style:style style:name="T266_10" style:family="text">
      <style:text-properties style:font-name-asian="Arial" fo:language="en" fo:country="GB"/>
    </style:style>
    <style:style style:name="T266_11" style:family="text">
      <style:text-properties style:font-name-asian="Arial" fo:language="en" fo:country="GB"/>
    </style:style>
    <style:style style:name="T266_12" style:family="text">
      <style:text-properties style:font-name-asian="Arial" fo:language="en" fo:country="GB"/>
    </style:style>
    <style:style style:name="T266_13" style:family="text">
      <style:text-properties style:font-name-asian="Arial" fo:language="en" fo:country="GB"/>
    </style:style>
    <style:style style:name="P267" style:family="paragraph" style:parent-style-name="Body_20_Para">
      <style:paragraph-properties fo:text-indent="-0.9cm" fo:margin-left="0.9cm"/>
    </style:style>
    <style:style style:name="T267_1" style:family="text">
      <style:text-properties style:font-name-asian="Arial" fo:language="en" fo:country="GB" fo:font-weight="bold" style:font-weight-asian="bold" style:font-weight-complex="bold"/>
    </style:style>
    <style:style style:name="T267_2" style:family="text">
      <style:text-properties style:font-name-asian="Arial" fo:language="en" fo:country="GB" fo:font-weight="bold" style:font-weight-asian="bold" style:font-weight-complex="bold"/>
    </style:style>
    <style:style style:name="T267_3" style:family="text">
      <style:text-properties style:font-name-asian="Arial" fo:language="en" fo:country="GB" fo:font-weight="bold" style:font-weight-asian="bold" style:font-weight-complex="bold"/>
    </style:style>
    <style:style style:name="T267_4" style:family="text">
      <style:text-properties fo:language="en" fo:country="GB" fo:font-weight="bold" style:font-weight-asian="bold" style:font-weight-complex="bold"/>
    </style:style>
    <style:style style:name="T267_5" style:family="text">
      <style:text-properties fo:language="en" fo:country="GB"/>
    </style:style>
    <style:style style:name="P268" style:family="paragraph" style:parent-style-name="Body_20_Para">
      <style:paragraph-properties fo:text-indent="-0.9cm" fo:margin-left="0.9cm"/>
    </style:style>
    <style:style style:name="T268_1" style:family="text">
      <style:text-properties style:font-name-asian="Arial" fo:language="en" fo:country="GB" fo:font-weight="bold" style:font-weight-asian="bold" style:font-weight-complex="bold"/>
    </style:style>
    <style:style style:name="T268_2" style:family="text">
      <style:text-properties style:font-name-asian="Arial" fo:language="en" fo:country="GB"/>
    </style:style>
    <style:style style:name="T268_3" style:family="text">
      <style:text-properties style:font-name-asian="Arial" fo:language="en" fo:country="GB"/>
    </style:style>
    <style:style style:name="T268_4" style:family="text">
      <style:text-properties style:font-name-asian="Arial" fo:language="en" fo:country="GB"/>
    </style:style>
    <style:style style:name="T268_5" style:family="text">
      <style:text-properties style:font-name-asian="Arial" fo:language="en" fo:country="GB"/>
    </style:style>
    <style:style style:name="T268_6" style:family="text">
      <style:text-properties style:font-name-asian="Arial" fo:language="en" fo:country="GB"/>
    </style:style>
    <style:style style:name="T268_7" style:family="text">
      <style:text-properties style:font-name-asian="Arial" fo:language="en" fo:country="GB"/>
    </style:style>
    <style:style style:name="T268_8" style:family="text">
      <style:text-properties style:font-name-asian="Arial" fo:language="en" fo:country="GB"/>
    </style:style>
    <style:style style:name="T268_9" style:family="text">
      <style:text-properties style:font-name-asian="Arial" fo:language="en" fo:country="GB"/>
    </style:style>
    <style:style style:name="T268_10" style:family="text">
      <style:text-properties style:font-name-asian="Arial" fo:language="en" fo:country="GB"/>
    </style:style>
    <style:style style:name="T268_11" style:family="text">
      <style:text-properties style:font-name-asian="Arial" fo:language="en" fo:country="GB"/>
    </style:style>
    <style:style style:name="P269" style:family="paragraph" style:parent-style-name="Body_20_Para">
      <style:paragraph-properties fo:text-indent="-0.9cm" fo:margin-left="0.9cm"/>
    </style:style>
    <style:style style:name="T269_1" style:family="text">
      <style:text-properties style:font-name-asian="Arial" fo:language="en" fo:country="GB" fo:font-weight="bold" style:font-weight-asian="bold" style:font-weight-complex="bold"/>
    </style:style>
    <style:style style:name="T269_2" style:family="text">
      <style:text-properties style:font-name-asian="Arial" fo:language="en" fo:country="GB"/>
    </style:style>
    <style:style style:name="P270" style:family="paragraph" style:parent-style-name="Body_20_Para">
      <style:paragraph-properties fo:text-indent="-0.9cm" fo:margin-left="0.9cm"/>
    </style:style>
    <style:style style:name="T270_1" style:family="text">
      <style:text-properties style:font-name-asian="Arial" fo:language="en" fo:country="GB"/>
    </style:style>
    <style:style style:name="T270_2" style:family="text">
      <style:text-properties fo:language="en" fo:country="GB"/>
    </style:style>
    <style:style style:name="T270_3" style:family="text">
      <style:text-properties fo:language="en" fo:country="GB"/>
    </style:style>
    <style:style style:name="T270_4" style:family="text">
      <style:text-properties fo:language="en" fo:country="GB"/>
    </style:style>
    <style:style style:name="T270_5" style:family="text">
      <style:text-properties fo:language="en" fo:country="GB"/>
    </style:style>
    <style:style style:name="T270_6" style:family="text">
      <style:text-properties fo:language="en" fo:country="GB"/>
    </style:style>
    <style:style style:name="P271" style:family="paragraph" style:parent-style-name="Body_20_Para">
      <style:paragraph-properties fo:text-indent="-0.9cm" fo:margin-left="0.9cm"/>
    </style:style>
    <style:style style:name="T271_1" style:family="text"/>
    <style:style style:name="T271_2" style:family="text"/>
    <style:style style:name="T271_3" style:family="text"/>
    <style:style style:name="T271_4" style:family="text"/>
    <style:style style:name="T271_5" style:family="text"/>
    <style:style style:name="T271_6" style:family="text"/>
    <style:style style:name="P272" style:family="paragraph" style:parent-style-name="Body_20_Para">
      <style:paragraph-properties fo:text-indent="-0.9cm" fo:margin-left="0.9cm"/>
    </style:style>
    <style:style style:name="T272_1" style:family="text">
      <style:text-properties style:font-name-asian="Arial" fo:language="en" fo:country="GB"/>
    </style:style>
    <style:style style:name="T272_2" style:family="text">
      <style:text-properties style:font-name-asian="Arial" fo:language="en" fo:country="GB"/>
    </style:style>
    <style:style style:name="T272_3" style:family="text">
      <style:text-properties style:font-name-asian="Arial" fo:language="en" fo:country="GB"/>
    </style:style>
    <style:style style:name="T272_4" style:family="text">
      <style:text-properties fo:language="en" fo:country="GB"/>
    </style:style>
    <style:style style:name="P273" style:family="paragraph" style:parent-style-name="Body_20_Para">
      <style:paragraph-properties fo:text-indent="-0.9cm" fo:margin-left="0.9cm"/>
    </style:style>
    <style:style style:name="T273_1" style:family="text"/>
    <style:style style:name="T273_2" style:family="text"/>
    <style:style style:name="T273_3" style:family="text"/>
    <style:style style:name="T273_4" style:family="text"/>
    <style:style style:name="T273_5" style:family="text"/>
    <style:style style:name="T273_6" style:family="text"/>
    <style:style style:name="T273_7" style:family="text"/>
    <style:style style:name="T273_8" style:family="text"/>
    <style:style style:name="T273_9" style:family="text"/>
    <style:style style:name="T273_10" style:family="text"/>
    <style:style style:name="T273_11" style:family="text"/>
    <style:style style:name="T273_12" style:family="text"/>
    <style:style style:name="T273_13" style:family="text"/>
    <style:style style:name="T273_14" style:family="text">
      <style:text-properties fo:language="en" fo:country="GB"/>
    </style:style>
    <style:style style:name="T273_15" style:family="text">
      <style:text-properties fo:language="en" fo:country="GB"/>
    </style:style>
    <style:style style:name="T273_16" style:family="text">
      <style:text-properties fo:language="en" fo:country="GB"/>
    </style:style>
    <style:style style:name="T273_17" style:family="text">
      <style:text-properties style:font-name-asian="Arial" fo:language="en" fo:country="GB"/>
    </style:style>
    <style:style style:name="P274" style:family="paragraph" style:parent-style-name="Heading_20_2"/>
    <style:style style:name="T274_1" style:family="text">
      <style:text-properties style:font-name-asian="Arial"/>
    </style:style>
    <style:style style:name="T274_2" style:family="text">
      <style:text-properties style:font-name-asian="Arial"/>
    </style:style>
    <style:style style:name="T274_3" style:family="text">
      <style:text-properties style:font-name-asian="Arial"/>
    </style:style>
    <style:style style:name="T274_4" style:family="text">
      <style:text-properties style:font-name-asian="Arial"/>
    </style:style>
    <style:style style:name="P275" style:family="paragraph" style:parent-style-name="Body_20_Para">
      <style:paragraph-properties fo:text-indent="-0.9cm" fo:margin-left="0.9cm"/>
    </style:style>
    <style:style style:name="T275_1" style:family="text">
      <style:text-properties style:font-name-asian="Arial" fo:language="en" fo:country="GB" fo:font-weight="bold" style:font-weight-asian="bold" style:font-weight-complex="bold"/>
    </style:style>
    <style:style style:name="T275_2" style:family="text">
      <style:text-properties style:font-name-asian="Arial" fo:language="en" fo:country="GB" fo:font-weight="bold" style:font-weight-asian="bold" style:font-weight-complex="bold"/>
    </style:style>
    <style:style style:name="T275_3" style:family="text">
      <style:text-properties style:font-name-asian="Arial" fo:language="en" fo:country="GB" fo:font-weight="bold" style:font-weight-asian="bold" style:font-weight-complex="bold"/>
    </style:style>
    <style:style style:name="T275_4" style:family="text">
      <style:text-properties style:font-name-asian="Arial" fo:language="en" fo:country="GB"/>
    </style:style>
    <style:style style:name="T275_5" style:family="text">
      <style:text-properties style:font-name-asian="Arial" fo:language="en" fo:country="GB"/>
    </style:style>
    <style:style style:name="T275_6" style:family="text">
      <style:text-properties style:font-name-asian="Arial" fo:language="en" fo:country="GB"/>
    </style:style>
    <style:style style:name="T275_7" style:family="text">
      <style:text-properties style:font-name-asian="Arial" fo:language="en" fo:country="GB"/>
    </style:style>
    <style:style style:name="T275_8" style:family="text">
      <style:text-properties style:font-name-asian="Arial" fo:language="en" fo:country="GB"/>
    </style:style>
    <style:style style:name="T275_9" style:family="text">
      <style:text-properties style:font-name-asian="Arial" fo:language="en" fo:country="GB"/>
    </style:style>
    <style:style style:name="T275_10" style:family="text">
      <style:text-properties style:font-name-asian="Arial"/>
    </style:style>
    <style:style style:name="T275_11" style:family="text">
      <style:text-properties style:font-name-asian="Arial"/>
    </style:style>
    <style:style style:name="T275_12" style:family="text">
      <style:text-properties style:font-name-asian="Arial" fo:language="en" fo:country="GB"/>
    </style:style>
    <style:style style:name="T275_13" style:family="text">
      <style:text-properties style:font-name-asian="Arial"/>
    </style:style>
    <style:style style:name="T275_14" style:family="text">
      <style:text-properties style:font-name-asian="Arial" fo:language="en" fo:country="GB"/>
    </style:style>
    <style:style style:name="T275_15" style:family="text">
      <style:text-properties style:font-name-asian="Arial"/>
    </style:style>
    <style:style style:name="T275_16" style:family="text">
      <style:text-properties style:font-name-asian="Arial" fo:language="en" fo:country="GB"/>
    </style:style>
    <style:style style:name="T275_17" style:family="text">
      <style:text-properties style:font-name-asian="Arial"/>
    </style:style>
    <style:style style:name="T275_18" style:family="text">
      <style:text-properties style:font-name-asian="Arial" fo:language="en" fo:country="GB"/>
    </style:style>
    <style:style style:name="T275_19" style:family="text">
      <style:text-properties style:font-name-asian="Arial"/>
    </style:style>
    <style:style style:name="T275_20" style:family="text">
      <style:text-properties style:font-name-asian="Arial" fo:language="en" fo:country="GB"/>
    </style:style>
    <style:style style:name="T275_21" style:family="text"/>
    <style:style style:name="T275_22" style:family="text"/>
    <style:style style:name="T275_23" style:family="text"/>
    <style:style style:name="T275_24" style:family="text"/>
    <style:style style:name="T275_25" style:family="text"/>
    <style:style style:name="T275_26" style:family="text"/>
    <style:style style:name="T275_27" style:family="text"/>
    <style:style style:name="T275_28" style:family="text">
      <style:text-properties fo:language-asian="en" fo:country-asian="GB"/>
    </style:style>
    <style:style style:name="T275_29" style:family="text">
      <style:text-properties fo:language-asian="en" fo:country-asian="GB"/>
    </style:style>
    <style:style style:name="T275_30" style:family="text">
      <style:text-properties style:font-name-asian="Arial" fo:language="en" fo:country="GB"/>
    </style:style>
    <style:style style:name="T275_31" style:family="text">
      <style:text-properties style:font-name-asian="Arial" fo:language="en" fo:country="GB"/>
    </style:style>
    <style:style style:name="T275_32" style:family="text">
      <style:text-properties style:font-name-asian="Arial" fo:language="en" fo:country="GB"/>
    </style:style>
    <style:style style:name="T275_33" style:family="text">
      <style:text-properties style:font-name-asian="Arial" fo:language="en" fo:country="GB"/>
    </style:style>
    <style:style style:name="T275_34" style:family="text">
      <style:text-properties style:font-name-asian="Arial" fo:language="en" fo:country="GB"/>
    </style:style>
    <style:style style:name="T275_35" style:family="text">
      <style:text-properties style:font-name-asian="Arial" fo:language="en" fo:country="GB"/>
    </style:style>
    <style:style style:name="T275_36" style:family="text">
      <style:text-properties style:font-name-asian="Arial" fo:language="en" fo:country="GB"/>
    </style:style>
    <style:style style:name="T275_37" style:family="text">
      <style:text-properties style:font-name-asian="Arial" fo:language="en" fo:country="GB"/>
    </style:style>
    <style:style style:name="T275_38" style:family="text">
      <style:text-properties style:font-name-asian="Arial" fo:language="en" fo:country="GB"/>
    </style:style>
    <style:style style:name="T275_39" style:family="text">
      <style:text-properties style:font-name-asian="Arial" fo:language="en" fo:country="GB"/>
    </style:style>
    <style:style style:name="T275_40" style:family="text">
      <style:text-properties style:font-name-asian="Arial" fo:language="en" fo:country="GB"/>
    </style:style>
    <style:style style:name="T275_41" style:family="text">
      <style:text-properties style:font-name-asian="Arial" fo:language="en" fo:country="GB"/>
    </style:style>
    <style:style style:name="T275_42" style:family="text">
      <style:text-properties style:font-name-asian="Arial" fo:language="en" fo:country="GB"/>
    </style:style>
    <style:style style:name="T275_43" style:family="text">
      <style:text-properties fo:color="#4bacc6" fo:font-size="10pt" style:font-size-asian="10pt" style:font-size-complex="10pt"/>
    </style:style>
    <style:style style:name="T275_44" style:family="text">
      <style:text-properties fo:color="#4bacc6" fo:font-size="10pt" style:font-size-asian="10pt" style:font-size-complex="10pt"/>
    </style:style>
    <style:style style:name="P276" style:family="paragraph" style:parent-style-name="Body_20_Para">
      <style:paragraph-properties fo:text-indent="-0.9cm" fo:margin-left="0.9cm"/>
    </style:style>
    <style:style style:name="T276_1" style:family="text">
      <style:text-properties style:font-name-asian="Arial" fo:language="en" fo:country="GB" fo:font-weight="bold" style:font-weight-asian="bold" style:font-weight-complex="bold"/>
    </style:style>
    <style:style style:name="T276_2" style:family="text">
      <style:text-properties style:font-name-asian="Arial" fo:language="en" fo:country="GB" fo:font-weight="bold" style:font-weight-asian="bold" style:font-weight-complex="bold"/>
    </style:style>
    <style:style style:name="T276_3" style:family="text">
      <style:text-properties fo:language="en" fo:country="GB"/>
    </style:style>
    <style:style style:name="T276_4" style:family="text">
      <style:text-properties fo:language="en" fo:country="GB"/>
    </style:style>
    <style:style style:name="T276_5" style:family="text">
      <style:text-properties fo:language="en" fo:country="GB"/>
    </style:style>
    <style:style style:name="T276_6" style:family="text">
      <style:text-properties fo:language="en" fo:country="GB"/>
    </style:style>
    <style:style style:name="T276_7" style:family="text">
      <style:text-properties fo:language="en" fo:country="GB"/>
    </style:style>
    <style:style style:name="T276_8" style:family="text">
      <style:text-properties fo:language="en" fo:country="GB"/>
    </style:style>
    <style:style style:name="P277" style:family="paragraph" style:parent-style-name="Body_20_Para">
      <style:paragraph-properties fo:text-indent="-0.9cm" fo:margin-left="0.9cm"/>
    </style:style>
    <style:style style:name="T277_1" style:family="text">
      <style:text-properties style:font-name-asian="Arial" fo:language="en" fo:country="GB" fo:font-weight="bold" style:font-weight-asian="bold" style:font-weight-complex="bold"/>
    </style:style>
    <style:style style:name="T277_2" style:family="text">
      <style:text-properties style:font-name-asian="Arial" fo:language="en" fo:country="GB" fo:font-weight="bold" style:font-weight-asian="bold" style:font-weight-complex="bold"/>
    </style:style>
    <style:style style:name="T277_3" style:family="text">
      <style:text-properties style:font-name-asian="Arial" fo:language="en" fo:country="GB"/>
    </style:style>
    <style:style style:name="T277_4" style:family="text">
      <style:text-properties style:font-name-asian="Arial" fo:language="en" fo:country="GB"/>
    </style:style>
    <style:style style:name="T277_5" style:family="text">
      <style:text-properties style:font-name-asian="Arial" fo:language="en" fo:country="GB"/>
    </style:style>
    <style:style style:name="T277_6" style:family="text">
      <style:text-properties style:font-name-asian="Arial" fo:language="en" fo:country="GB"/>
    </style:style>
    <style:style style:name="T277_7" style:family="text">
      <style:text-properties style:font-name-asian="Arial" fo:language="en" fo:country="GB"/>
    </style:style>
    <style:style style:name="T277_8" style:family="text">
      <style:text-properties style:font-name-asian="Arial" fo:language="en" fo:country="GB"/>
    </style:style>
    <style:style style:name="T277_9" style:family="text">
      <style:text-properties style:font-name-asian="Arial" fo:language="en" fo:country="GB"/>
    </style:style>
    <style:style style:name="T277_10" style:family="text">
      <style:text-properties fo:language="en" fo:country="GB"/>
    </style:style>
    <style:style style:name="T277_11" style:family="text">
      <style:text-properties fo:language="en" fo:country="GB"/>
    </style:style>
    <style:style style:name="T277_12" style:family="text">
      <style:text-properties fo:language="en" fo:country="GB"/>
    </style:style>
    <style:style style:name="T277_13" style:family="text">
      <style:text-properties fo:language="en" fo:country="GB"/>
    </style:style>
    <style:style style:name="P278" style:family="paragraph" style:parent-style-name="Body_20_Para">
      <style:paragraph-properties fo:text-indent="-0.9cm" fo:margin-left="0.9cm"/>
    </style:style>
    <style:style style:name="T278_1" style:family="text">
      <style:text-properties style:font-name-asian="Arial" fo:language="en" fo:country="GB" fo:font-weight="bold" style:font-weight-asian="bold" style:font-weight-complex="bold"/>
    </style:style>
    <style:style style:name="T278_2" style:family="text">
      <style:text-properties style:font-name-asian="Arial" fo:language="en" fo:country="GB" fo:font-weight="bold" style:font-weight-asian="bold" style:font-weight-complex="bold"/>
    </style:style>
    <style:style style:name="T278_3" style:family="text">
      <style:text-properties style:font-name-asian="Arial" fo:language="en" fo:country="GB" fo:font-weight="bold" style:font-weight-asian="bold" style:font-weight-complex="bold"/>
    </style:style>
    <style:style style:name="T278_4" style:family="text">
      <style:text-properties style:font-name-asian="Arial" fo:language="en" fo:country="GB" fo:font-weight="bold" style:font-weight-asian="bold" style:font-weight-complex="bold"/>
    </style:style>
    <style:style style:name="T278_5" style:family="text">
      <style:text-properties style:font-name-asian="Arial" fo:language="en" fo:country="GB" fo:font-weight="bold" style:font-weight-asian="bold" style:font-weight-complex="bold"/>
    </style:style>
    <style:style style:name="T278_6" style:family="text">
      <style:text-properties style:font-name-asian="Arial" fo:language="en" fo:country="GB" fo:font-weight="bold" style:font-weight-asian="bold" style:font-weight-complex="bold"/>
    </style:style>
    <style:style style:name="T278_7" style:family="text">
      <style:text-properties style:font-name-asian="Arial" fo:language="en" fo:country="GB"/>
    </style:style>
    <style:style style:name="T278_8" style:family="text">
      <style:text-properties style:font-name-asian="Arial" fo:language="en" fo:country="GB"/>
    </style:style>
    <style:style style:name="T278_9" style:family="text">
      <style:text-properties style:font-name-asian="Arial" fo:language="en" fo:country="GB"/>
    </style:style>
    <style:style style:name="T278_10" style:family="text">
      <style:text-properties style:font-name-asian="Arial" fo:language="en" fo:country="GB"/>
    </style:style>
    <style:style style:name="T278_11" style:family="text">
      <style:text-properties style:font-name-asian="Arial" fo:language="en" fo:country="GB"/>
    </style:style>
    <style:style style:name="T278_12" style:family="text">
      <style:text-properties style:font-name-asian="Arial" fo:language="en" fo:country="GB"/>
    </style:style>
    <style:style style:name="T278_13" style:family="text">
      <style:text-properties style:font-name-asian="Arial" fo:language="en" fo:country="GB"/>
    </style:style>
    <style:style style:name="T278_14" style:family="text">
      <style:text-properties style:font-name-asian="Arial" fo:language="en" fo:country="GB"/>
    </style:style>
    <style:style style:name="T278_15" style:family="text">
      <style:text-properties style:font-name-asian="Arial" fo:language="en" fo:country="GB"/>
    </style:style>
    <style:style style:name="T278_16" style:family="text">
      <style:text-properties style:font-name-asian="Arial" fo:language="en" fo:country="GB"/>
    </style:style>
    <style:style style:name="T278_17" style:family="text">
      <style:text-properties style:font-name-asian="Arial" fo:language="en" fo:country="GB"/>
    </style:style>
    <style:style style:name="T278_18" style:family="text">
      <style:text-properties style:font-name-asian="Arial" fo:language="en" fo:country="GB"/>
    </style:style>
    <style:style style:name="T278_19" style:family="text">
      <style:text-properties style:font-name-asian="Arial" fo:language="en" fo:country="GB"/>
    </style:style>
    <style:style style:name="T278_20" style:family="text">
      <style:text-properties style:font-name-asian="Arial" fo:language="en" fo:country="GB"/>
    </style:style>
    <style:style style:name="T278_21" style:family="text">
      <style:text-properties style:font-name-asian="Arial" fo:language="en" fo:country="GB"/>
    </style:style>
    <style:style style:name="T278_22" style:family="text">
      <style:text-properties style:font-name-asian="Arial" fo:language="en" fo:country="GB"/>
    </style:style>
    <style:style style:name="T278_23" style:family="text">
      <style:text-properties style:font-name-asian="Arial" fo:language="en" fo:country="GB"/>
    </style:style>
    <style:style style:name="T278_24" style:family="text">
      <style:text-properties style:font-name-asian="Arial" fo:language="en" fo:country="GB"/>
    </style:style>
    <style:style style:name="T278_25" style:family="text">
      <style:text-properties style:font-name-asian="Arial" fo:language="en" fo:country="GB"/>
    </style:style>
    <style:style style:name="T278_26" style:family="text">
      <style:text-properties style:font-name-asian="Arial" fo:language="en" fo:country="GB"/>
    </style:style>
    <style:style style:name="P279" style:family="paragraph" style:parent-style-name="Body_20_Para">
      <style:paragraph-properties fo:text-indent="-0.9cm" fo:margin-left="0.9cm"/>
    </style:style>
    <style:style style:name="T279_1" style:family="text">
      <style:text-properties style:font-name-asian="Arial" fo:language="en" fo:country="GB" fo:font-weight="bold" style:font-weight-asian="bold" style:font-weight-complex="bold"/>
    </style:style>
    <style:style style:name="T279_2" style:family="text">
      <style:text-properties style:font-name-asian="Arial" fo:language="en" fo:country="GB"/>
    </style:style>
    <style:style style:name="T279_3" style:family="text">
      <style:text-properties style:font-name-asian="Arial" fo:language="en" fo:country="GB"/>
    </style:style>
    <style:style style:name="T279_4" style:family="text">
      <style:text-properties style:font-name-asian="Arial" fo:language="en" fo:country="GB"/>
    </style:style>
    <style:style style:name="T279_5" style:family="text">
      <style:text-properties style:font-name-asian="Arial" fo:language="en" fo:country="GB"/>
    </style:style>
    <style:style style:name="T279_6" style:family="text">
      <style:text-properties style:font-name-asian="Arial" fo:language="en" fo:country="GB"/>
    </style:style>
    <style:style style:name="T279_7" style:family="text">
      <style:text-properties style:font-name-asian="Arial" fo:language="en" fo:country="GB"/>
    </style:style>
    <style:style style:name="T279_8" style:family="text">
      <style:text-properties style:font-name-asian="Arial" fo:language="en" fo:country="GB"/>
    </style:style>
    <style:style style:name="T279_9" style:family="text">
      <style:text-properties style:font-name-asian="Arial" fo:language="en" fo:country="GB"/>
    </style:style>
    <style:style style:name="P280" style:family="paragraph" style:parent-style-name="Heading_20_2"/>
    <style:style style:name="T280_1" style:family="text">
      <style:text-properties style:font-name-asian="Arial"/>
    </style:style>
    <style:style style:name="T280_2" style:family="text">
      <style:text-properties style:font-name-asian="Arial"/>
    </style:style>
    <style:style style:name="P281" style:family="paragraph" style:parent-style-name="Body_20_Para">
      <style:paragraph-properties fo:text-indent="-0.9cm" fo:margin-left="0.9cm"/>
    </style:style>
    <style:style style:name="T281_1" style:family="text">
      <style:text-properties style:font-name-asian="Arial" fo:language="en" fo:country="GB"/>
    </style:style>
    <style:style style:name="T281_2" style:family="text">
      <style:text-properties style:font-name-asian="Arial" fo:language="en" fo:country="GB"/>
    </style:style>
    <style:style style:name="T281_3" style:family="text">
      <style:text-properties style:font-name-asian="Arial" fo:language="en" fo:country="GB"/>
    </style:style>
    <style:style style:name="T281_4" style:family="text">
      <style:text-properties style:font-name-asian="Arial" fo:language="en" fo:country="GB"/>
    </style:style>
    <style:style style:name="T281_5" style:family="text">
      <style:text-properties style:font-name-asian="Arial" fo:language="en" fo:country="GB"/>
    </style:style>
    <style:style style:name="T281_6" style:family="text">
      <style:text-properties style:font-name-asian="Arial" fo:language="en" fo:country="GB"/>
    </style:style>
    <style:style style:name="T281_7" style:family="text">
      <style:text-properties style:font-name-asian="Arial" fo:language="en" fo:country="GB"/>
    </style:style>
    <style:style style:name="T281_8" style:family="text">
      <style:text-properties style:font-name-asian="Arial" fo:language="en" fo:country="GB"/>
    </style:style>
    <style:style style:name="T281_9" style:family="text">
      <style:text-properties style:font-name-asian="Arial" fo:language="en" fo:country="GB"/>
    </style:style>
    <style:style style:name="T281_10" style:family="text">
      <style:text-properties style:font-name-asian="Arial" fo:language="en" fo:country="GB"/>
    </style:style>
    <style:style style:name="T281_11" style:family="text">
      <style:text-properties style:font-name-asian="Arial" fo:language="en" fo:country="GB"/>
    </style:style>
    <style:style style:name="T281_12" style:family="text">
      <style:text-properties style:font-name-asian="Arial" fo:language="en" fo:country="GB"/>
    </style:style>
    <style:style style:name="T281_13" style:family="text">
      <style:text-properties style:font-name-asian="Arial" fo:language="en" fo:country="GB"/>
    </style:style>
    <style:style style:name="T281_14" style:family="text">
      <style:text-properties style:font-name-asian="Arial" fo:language="en" fo:country="GB"/>
    </style:style>
    <style:style style:name="T281_15" style:family="text">
      <style:text-properties style:font-name-asian="Arial" fo:language="en" fo:country="GB"/>
    </style:style>
    <style:style style:name="T281_16" style:family="text">
      <style:text-properties style:font-name-asian="Arial" fo:language="en" fo:country="GB"/>
    </style:style>
    <style:style style:name="P282" style:family="paragraph" style:parent-style-name="Body_20_Para">
      <style:paragraph-properties fo:text-indent="-0.9cm" fo:margin-left="0.9cm"/>
    </style:style>
    <style:style style:name="T282_1" style:family="text">
      <style:text-properties style:font-name-asian="Arial" fo:language="en" fo:country="GB"/>
    </style:style>
    <style:style style:name="T282_2" style:family="text">
      <style:text-properties style:font-name-asian="Arial" fo:language="en" fo:country="GB"/>
    </style:style>
    <style:style style:name="T282_3" style:family="text">
      <style:text-properties style:font-name-asian="Arial" fo:language="en" fo:country="GB"/>
    </style:style>
    <style:style style:name="T282_4" style:family="text">
      <style:text-properties style:font-name-asian="Arial" fo:language="en" fo:country="GB"/>
    </style:style>
    <style:style style:name="T282_5" style:family="text">
      <style:text-properties style:font-name-asian="Arial" fo:language="en" fo:country="GB"/>
    </style:style>
    <style:style style:name="T282_6" style:family="text">
      <style:text-properties style:font-name-asian="Arial" fo:language="en" fo:country="GB"/>
    </style:style>
    <style:style style:name="T282_7" style:family="text">
      <style:text-properties style:font-name-asian="Arial" fo:language="en" fo:country="GB"/>
    </style:style>
    <style:style style:name="T282_8" style:family="text">
      <style:text-properties style:font-name-asian="Arial" fo:language="en" fo:country="GB"/>
    </style:style>
    <style:style style:name="T282_9" style:family="text">
      <style:text-properties style:font-name-asian="Arial" fo:language="en" fo:country="GB"/>
    </style:style>
    <style:style style:name="T282_10" style:family="text">
      <style:text-properties style:font-name-asian="Arial" fo:language="en" fo:country="GB"/>
    </style:style>
    <style:style style:name="T282_11" style:family="text">
      <style:text-properties style:font-name-asian="Arial" fo:language="en" fo:country="GB"/>
    </style:style>
    <style:style style:name="T282_12" style:family="text">
      <style:text-properties style:font-name-asian="Arial" fo:language="en" fo:country="GB"/>
    </style:style>
    <style:style style:name="T282_13" style:family="text">
      <style:text-properties style:font-name-asian="Arial" fo:language="en" fo:country="GB"/>
    </style:style>
    <style:style style:name="T282_14" style:family="text">
      <style:text-properties style:font-name-asian="Arial" fo:language="en" fo:country="GB"/>
    </style:style>
    <style:style style:name="T282_15" style:family="text">
      <style:text-properties style:font-name-asian="Arial" fo:language="en" fo:country="GB"/>
    </style:style>
    <style:style style:name="T282_16" style:family="text">
      <style:text-properties style:font-name-asian="Arial" fo:language="en" fo:country="GB"/>
    </style:style>
    <style:style style:name="T282_17" style:family="text">
      <style:text-properties style:font-name-asian="Arial" fo:language="en" fo:country="GB"/>
    </style:style>
    <style:style style:name="T282_18" style:family="text">
      <style:text-properties style:font-name-asian="Arial" fo:language="en" fo:country="GB"/>
    </style:style>
    <style:style style:name="T282_19" style:family="text">
      <style:text-properties style:font-name-asian="Arial" fo:language="en" fo:country="GB"/>
    </style:style>
    <style:style style:name="T282_20" style:family="text">
      <style:text-properties style:font-name-asian="Arial" fo:language="en" fo:country="GB"/>
    </style:style>
    <style:style style:name="P283" style:family="paragraph" style:parent-style-name="Body_20_Para">
      <style:paragraph-properties fo:text-indent="-0.9cm" fo:margin-left="0.9cm"/>
    </style:style>
    <style:style style:name="T283_1" style:family="text">
      <style:text-properties style:font-name-asian="Arial" fo:language="en" fo:country="GB"/>
    </style:style>
    <style:style style:name="T283_2" style:family="text">
      <style:text-properties style:font-name-asian="Arial" fo:language="en" fo:country="GB"/>
    </style:style>
    <style:style style:name="T283_3" style:family="text">
      <style:text-properties style:font-name-asian="Arial" fo:language="en" fo:country="GB"/>
    </style:style>
    <style:style style:name="T283_4" style:family="text">
      <style:text-properties style:font-name-asian="Arial" fo:language="en" fo:country="GB"/>
    </style:style>
    <style:style style:name="T283_5" style:family="text">
      <style:text-properties style:font-name-asian="Arial" fo:language="en" fo:country="GB"/>
    </style:style>
    <style:style style:name="T283_6" style:family="text">
      <style:text-properties style:font-name-asian="Arial" fo:language="en" fo:country="GB"/>
    </style:style>
    <style:style style:name="T283_7" style:family="text">
      <style:text-properties style:font-name-asian="Arial" fo:language="en" fo:country="GB"/>
    </style:style>
    <style:style style:name="T283_8" style:family="text">
      <style:text-properties style:font-name-asian="Arial" fo:language="en" fo:country="GB"/>
    </style:style>
    <style:style style:name="T283_9" style:family="text">
      <style:text-properties style:font-name-asian="Arial" fo:language="en" fo:country="GB"/>
    </style:style>
    <style:style style:name="T283_10" style:family="text">
      <style:text-properties style:font-name-asian="Arial" fo:language="en" fo:country="GB"/>
    </style:style>
    <style:style style:name="T283_11" style:family="text">
      <style:text-properties style:font-name-asian="Arial" fo:language="en" fo:country="GB"/>
    </style:style>
    <style:style style:name="T283_12" style:family="text">
      <style:text-properties style:font-name-asian="Arial" fo:language="en" fo:country="GB"/>
    </style:style>
    <style:style style:name="T283_13" style:family="text">
      <style:text-properties style:font-name-asian="Arial" fo:language="en" fo:country="GB"/>
    </style:style>
    <style:style style:name="T283_14" style:family="text">
      <style:text-properties style:font-name-asian="Arial" fo:language="en" fo:country="GB"/>
    </style:style>
    <style:style style:name="T283_15" style:family="text">
      <style:text-properties style:font-name-asian="Arial" fo:language="en" fo:country="GB"/>
    </style:style>
    <style:style style:name="P284" style:family="paragraph" style:parent-style-name="Heading_20_2"/>
    <style:style style:name="T284_1" style:family="text">
      <style:text-properties style:font-name-asian="Arial"/>
    </style:style>
    <style:style style:name="P285" style:family="paragraph" style:parent-style-name="Body_20_Para">
      <style:paragraph-properties fo:text-indent="-0.9cm" fo:margin-left="0.9cm"/>
    </style:style>
    <style:style style:name="T285_1" style:family="text">
      <style:text-properties style:font-name-asian="Arial" fo:language="en" fo:country="GB"/>
    </style:style>
    <style:style style:name="T285_2" style:family="text">
      <style:text-properties style:font-name-asian="Arial" fo:language="en" fo:country="GB"/>
    </style:style>
    <style:style style:name="T285_3" style:family="text">
      <style:text-properties style:font-name-asian="Arial" fo:language="en" fo:country="GB"/>
    </style:style>
    <style:style style:name="T285_4" style:family="text">
      <style:text-properties style:font-name-asian="Arial" fo:language="en" fo:country="GB"/>
    </style:style>
    <style:style style:name="T285_5" style:family="text">
      <style:text-properties style:font-name-asian="Arial" fo:language="en" fo:country="GB"/>
    </style:style>
    <style:style style:name="T285_6" style:family="text">
      <style:text-properties style:font-name-asian="Arial" fo:language="en" fo:country="GB"/>
    </style:style>
    <style:style style:name="T285_7" style:family="text">
      <style:text-properties style:font-name-asian="Arial" fo:language="en" fo:country="GB"/>
    </style:style>
    <style:style style:name="T285_8" style:family="text">
      <style:text-properties style:font-name-asian="Arial" fo:language="en" fo:country="GB"/>
    </style:style>
    <style:style style:name="T285_9" style:family="text">
      <style:text-properties style:font-name-asian="Arial" fo:language="en" fo:country="GB"/>
    </style:style>
    <style:style style:name="T285_10" style:family="text">
      <style:text-properties style:font-name-asian="Arial" fo:language="en" fo:country="GB"/>
    </style:style>
    <style:style style:name="T285_11" style:family="text">
      <style:text-properties style:font-name-asian="Arial" fo:language="en" fo:country="GB"/>
    </style:style>
    <style:style style:name="T285_12" style:family="text">
      <style:text-properties style:font-name-asian="Arial" fo:language="en" fo:country="GB"/>
    </style:style>
    <style:style style:name="T285_13" style:family="text">
      <style:text-properties style:font-name-asian="Arial" fo:language="en" fo:country="GB"/>
    </style:style>
    <style:style style:name="T285_14" style:family="text">
      <style:text-properties style:font-name-asian="Arial" fo:language="en" fo:country="GB"/>
    </style:style>
    <style:style style:name="T285_15" style:family="text">
      <style:text-properties style:font-name-asian="Arial" fo:language="en" fo:country="GB"/>
    </style:style>
    <style:style style:name="T285_16" style:family="text">
      <style:text-properties style:font-name-asian="Arial" fo:language="en" fo:country="GB"/>
    </style:style>
    <style:style style:name="T285_17" style:family="text">
      <style:text-properties style:font-name-asian="Arial" fo:language="en" fo:country="GB"/>
    </style:style>
    <style:style style:name="T285_18" style:family="text">
      <style:text-properties style:font-name-asian="Arial" fo:language="en" fo:country="GB"/>
    </style:style>
    <style:style style:name="T285_19" style:family="text">
      <style:text-properties style:font-name-asian="Arial" fo:language="en" fo:country="GB"/>
    </style:style>
    <style:style style:name="T285_20" style:family="text">
      <style:text-properties style:font-name-asian="Arial" fo:language="en" fo:country="GB"/>
    </style:style>
    <style:style style:name="T285_21" style:family="text">
      <style:text-properties style:font-name-asian="Arial" fo:language="en" fo:country="GB"/>
    </style:style>
    <style:style style:name="T285_22" style:family="text">
      <style:text-properties style:font-name-asian="Arial" fo:language="en" fo:country="GB"/>
    </style:style>
    <style:style style:name="T285_23" style:family="text">
      <style:text-properties style:font-name-asian="Arial" fo:language="en" fo:country="GB"/>
    </style:style>
    <style:style style:name="T285_24" style:family="text">
      <style:text-properties style:font-name-asian="Arial" fo:language="en" fo:country="GB"/>
    </style:style>
    <style:style style:name="T285_25" style:family="text">
      <style:text-properties style:font-name-asian="Arial" fo:language="en" fo:country="GB"/>
    </style:style>
    <style:style style:name="P286" style:family="paragraph" style:parent-style-name="Heading_20_2"/>
    <style:style style:name="T286_1" style:family="text">
      <style:text-properties style:font-name-asian="Arial"/>
    </style:style>
    <style:style style:name="P287" style:family="paragraph" style:parent-style-name="Body_20_Para">
      <style:paragraph-properties fo:text-indent="-0.9cm" fo:margin-left="0.9cm"/>
    </style:style>
    <style:style style:name="T287_1" style:family="text">
      <style:text-properties style:font-name-asian="Arial" fo:language="en" fo:country="GB"/>
    </style:style>
    <style:style style:name="T287_2" style:family="text">
      <style:text-properties style:font-name-asian="Arial" fo:language="en" fo:country="GB"/>
    </style:style>
    <style:style style:name="T287_3" style:family="text">
      <style:text-properties style:font-name-asian="Arial" fo:language="en" fo:country="GB"/>
    </style:style>
    <style:style style:name="T287_4" style:family="text">
      <style:text-properties style:font-name-asian="Arial" fo:language="en" fo:country="GB"/>
    </style:style>
    <style:style style:name="T287_5" style:family="text">
      <style:text-properties style:font-name-asian="Arial" fo:language="en" fo:country="GB"/>
    </style:style>
    <style:style style:name="T287_6" style:family="text">
      <style:text-properties style:font-name-asian="Arial" fo:language="en" fo:country="GB"/>
    </style:style>
    <style:style style:name="T287_7" style:family="text">
      <style:text-properties style:font-name-asian="Arial" fo:language="en" fo:country="GB"/>
    </style:style>
    <style:style style:name="T287_8" style:family="text">
      <style:text-properties style:font-name-asian="Arial" fo:language="en" fo:country="GB"/>
    </style:style>
    <style:style style:name="T287_9" style:family="text">
      <style:text-properties style:font-name-asian="Arial" fo:language="en" fo:country="GB"/>
    </style:style>
    <style:style style:name="T287_10" style:family="text">
      <style:text-properties style:font-name-asian="Arial" fo:language="en" fo:country="GB"/>
    </style:style>
    <style:style style:name="T287_11" style:family="text">
      <style:text-properties style:font-name-asian="Arial" fo:language="en" fo:country="GB"/>
    </style:style>
    <style:style style:name="T287_12" style:family="text">
      <style:text-properties style:font-name-asian="Arial" fo:language="en" fo:country="GB"/>
    </style:style>
    <style:style style:name="T287_13" style:family="text">
      <style:text-properties style:font-name-asian="Arial" fo:language="en" fo:country="GB"/>
    </style:style>
    <style:style style:name="T287_14" style:family="text">
      <style:text-properties style:font-name-asian="Arial" fo:language="en" fo:country="GB"/>
    </style:style>
    <style:style style:name="T287_15" style:family="text">
      <style:text-properties style:font-name-asian="Arial" fo:language="en" fo:country="GB"/>
    </style:style>
    <style:style style:name="T287_16" style:family="text">
      <style:text-properties style:font-name-asian="Arial" fo:language="en" fo:country="GB"/>
    </style:style>
    <style:style style:name="T287_17" style:family="text">
      <style:text-properties style:font-name-asian="Arial" fo:language="en" fo:country="GB"/>
    </style:style>
    <style:style style:name="T287_18" style:family="text">
      <style:text-properties style:font-name-asian="Arial" fo:language="en" fo:country="GB"/>
    </style:style>
    <style:style style:name="T287_19" style:family="text">
      <style:text-properties style:font-name-asian="Arial" fo:language="en" fo:country="GB"/>
    </style:style>
    <style:style style:name="T287_20" style:family="text">
      <style:text-properties style:font-name-asian="Arial" fo:language="en" fo:country="GB"/>
    </style:style>
    <style:style style:name="T287_21" style:family="text">
      <style:text-properties style:font-name-asian="Arial" fo:language="en" fo:country="GB"/>
    </style:style>
    <style:style style:name="T287_22" style:family="text">
      <style:text-properties style:font-name-asian="Arial" fo:language="en" fo:country="GB"/>
    </style:style>
    <style:style style:name="T287_23" style:family="text">
      <style:text-properties style:font-name-asian="Arial" fo:language="en" fo:country="GB"/>
    </style:style>
    <style:style style:name="T287_24" style:family="text">
      <style:text-properties style:font-name-asian="Arial" fo:language="en" fo:country="GB"/>
    </style:style>
    <style:style style:name="T287_25" style:family="text">
      <style:text-properties style:font-name-asian="Arial" fo:language="en" fo:country="GB"/>
    </style:style>
    <style:style style:name="T287_26" style:family="text">
      <style:text-properties style:font-name-asian="Arial" fo:language="en" fo:country="GB"/>
    </style:style>
    <style:style style:name="T287_27" style:family="text">
      <style:text-properties style:font-name-asian="Arial" fo:language="en" fo:country="GB"/>
    </style:style>
    <style:style style:name="T287_28" style:family="text">
      <style:text-properties style:font-name-asian="Arial" fo:language="en" fo:country="GB"/>
    </style:style>
    <style:style style:name="T287_29" style:family="text">
      <style:text-properties style:font-name-asian="Arial" fo:language="en" fo:country="GB"/>
    </style:style>
    <style:style style:name="T287_30" style:family="text">
      <style:text-properties style:font-name-asian="Arial" fo:language="en" fo:country="GB"/>
    </style:style>
    <style:style style:name="T287_31" style:family="text">
      <style:text-properties style:font-name-asian="Arial" fo:language="en" fo:country="GB"/>
    </style:style>
    <style:style style:name="T287_32" style:family="text">
      <style:text-properties style:font-name-asian="Arial" fo:language="en" fo:country="GB"/>
    </style:style>
    <style:style style:name="T287_33" style:family="text">
      <style:text-properties style:font-name-asian="Arial" fo:language="en" fo:country="GB"/>
    </style:style>
    <style:style style:name="T287_34" style:family="text">
      <style:text-properties style:font-name-asian="Arial" fo:language="en" fo:country="GB"/>
    </style:style>
    <style:style style:name="T287_35" style:family="text">
      <style:text-properties style:font-name-asian="Arial" fo:language="en" fo:country="GB"/>
    </style:style>
    <style:style style:name="T287_36" style:family="text">
      <style:text-properties style:font-name-asian="Arial" fo:language="en" fo:country="GB"/>
    </style:style>
    <style:style style:name="T287_37" style:family="text">
      <style:text-properties style:font-name-asian="Arial" fo:language="en" fo:country="GB"/>
    </style:style>
    <style:style style:name="T287_38" style:family="text">
      <style:text-properties style:font-name-asian="Arial" fo:language="en" fo:country="GB"/>
    </style:style>
    <style:style style:name="T287_39" style:family="text">
      <style:text-properties style:font-name-asian="Arial" fo:language="en" fo:country="GB"/>
    </style:style>
    <style:style style:name="T287_40" style:family="text">
      <style:text-properties style:font-name-asian="Arial" fo:language="en" fo:country="GB"/>
    </style:style>
    <style:style style:name="T287_41" style:family="text">
      <style:text-properties style:font-name-asian="Arial" fo:language="en" fo:country="GB"/>
    </style:style>
    <style:style style:name="T287_42" style:family="text">
      <style:text-properties style:font-name-asian="Arial" fo:language="en" fo:country="GB"/>
    </style:style>
    <style:style style:name="T287_43" style:family="text">
      <style:text-properties style:font-name-asian="Arial" fo:language="en" fo:country="GB"/>
    </style:style>
    <style:style style:name="T287_44" style:family="text">
      <style:text-properties style:font-name-asian="Arial" fo:language="en" fo:country="GB"/>
    </style:style>
    <style:style style:name="T287_45" style:family="text">
      <style:text-properties style:font-name-asian="Arial" fo:language="en" fo:country="GB"/>
    </style:style>
    <style:style style:name="T287_46" style:family="text">
      <style:text-properties style:font-name-asian="Arial" fo:language="en" fo:country="GB"/>
    </style:style>
    <style:style style:name="T287_47" style:family="text">
      <style:text-properties style:font-name-asian="Arial" fo:language="en" fo:country="GB"/>
    </style:style>
    <style:style style:name="T287_48" style:family="text">
      <style:text-properties style:font-name-asian="Arial" fo:language="en" fo:country="GB"/>
    </style:style>
    <style:style style:name="T287_49" style:family="text">
      <style:text-properties style:font-name-asian="Arial" fo:language="en" fo:country="GB"/>
    </style:style>
    <style:style style:name="T287_50" style:family="text">
      <style:text-properties style:font-name-asian="Arial" fo:language="en" fo:country="GB"/>
    </style:style>
    <style:style style:name="T287_51" style:family="text">
      <style:text-properties style:font-name-asian="Arial" fo:language="en" fo:country="GB"/>
    </style:style>
    <style:style style:name="T287_52" style:family="text">
      <style:text-properties style:font-name-asian="Arial" fo:language="en" fo:country="GB"/>
    </style:style>
    <style:style style:name="T287_53" style:family="text">
      <style:text-properties style:font-name-asian="Arial" fo:language="en" fo:country="GB"/>
    </style:style>
    <style:style style:name="T287_54" style:family="text">
      <style:text-properties style:font-name-asian="Arial" fo:language="en" fo:country="GB"/>
    </style:style>
    <style:style style:name="T287_55" style:family="text">
      <style:text-properties style:font-name-asian="Arial" fo:language="en" fo:country="GB"/>
    </style:style>
    <style:style style:name="T287_56" style:family="text">
      <style:text-properties style:font-name-asian="Arial" fo:language="en" fo:country="GB"/>
    </style:style>
    <style:style style:name="T287_57" style:family="text">
      <style:text-properties style:font-name-asian="Arial" fo:language="en" fo:country="GB"/>
    </style:style>
    <style:style style:name="P288" style:family="paragraph" style:parent-style-name="Body_20_Para">
      <style:paragraph-properties fo:text-indent="-0.9cm" fo:margin-left="0.9cm"/>
    </style:style>
    <style:style style:name="T288_1" style:family="text">
      <style:text-properties style:font-name-asian="Arial" fo:language="en" fo:country="GB" fo:font-weight="bold" style:font-weight-asian="bold"/>
    </style:style>
    <style:style style:name="T288_2" style:family="text">
      <style:text-properties style:font-name-asian="Arial" fo:language="en" fo:country="GB"/>
    </style:style>
    <style:style style:name="T288_3" style:family="text">
      <style:text-properties style:font-name-asian="Arial" fo:language="en" fo:country="GB"/>
    </style:style>
    <style:style style:name="T288_4" style:family="text">
      <style:text-properties style:font-name-asian="Arial" fo:language="en" fo:country="GB"/>
    </style:style>
    <style:style style:name="T288_5" style:family="text">
      <style:text-properties style:font-name-asian="Arial" fo:language="en" fo:country="GB"/>
    </style:style>
    <style:style style:name="T288_6" style:family="text">
      <style:text-properties style:font-name-asian="Arial" fo:language="en" fo:country="GB"/>
    </style:style>
    <style:style style:name="T288_7" style:family="text">
      <style:text-properties style:font-name-asian="Arial" fo:language="en" fo:country="GB"/>
    </style:style>
    <style:style style:name="T288_8" style:family="text">
      <style:text-properties style:font-name-asian="Arial" fo:language="en" fo:country="GB"/>
    </style:style>
    <style:style style:name="T288_9" style:family="text">
      <style:text-properties style:font-name-asian="Arial" fo:language="en" fo:country="GB"/>
    </style:style>
    <style:style style:name="T288_10" style:family="text">
      <style:text-properties style:font-name-asian="Arial" fo:language="en" fo:country="GB"/>
    </style:style>
    <style:style style:name="T288_11" style:family="text">
      <style:text-properties style:font-name-asian="Arial" fo:language="en" fo:country="GB"/>
    </style:style>
    <style:style style:name="T288_12" style:family="text">
      <style:text-properties style:font-name-asian="Arial" fo:language="en" fo:country="GB"/>
    </style:style>
    <style:style style:name="T288_13" style:family="text">
      <style:text-properties style:font-name-asian="Arial" fo:language="en" fo:country="GB"/>
    </style:style>
    <style:style style:name="T288_14" style:family="text">
      <style:text-properties style:font-name-asian="Arial" fo:language="en" fo:country="GB"/>
    </style:style>
    <style:style style:name="T288_15" style:family="text">
      <style:text-properties style:font-name-asian="Arial" fo:language="en" fo:country="GB"/>
    </style:style>
    <style:style style:name="T288_16" style:family="text">
      <style:text-properties style:font-name-asian="Arial" fo:language="en" fo:country="GB"/>
    </style:style>
    <style:style style:name="T288_17" style:family="text">
      <style:text-properties style:font-name-asian="Arial" fo:language="en" fo:country="GB"/>
    </style:style>
    <style:style style:name="T288_18" style:family="text">
      <style:text-properties style:font-name-asian="Arial" fo:language="en" fo:country="GB"/>
    </style:style>
    <style:style style:name="T288_19" style:family="text">
      <style:text-properties style:font-name-asian="Arial" fo:language="en" fo:country="GB"/>
    </style:style>
    <style:style style:name="T288_20" style:family="text">
      <style:text-properties style:font-name-asian="Arial" fo:language="en" fo:country="GB"/>
    </style:style>
    <style:style style:name="T288_21" style:family="text">
      <style:text-properties style:font-name-asian="Arial" fo:language="en" fo:country="GB"/>
    </style:style>
    <style:style style:name="T288_22" style:family="text">
      <style:text-properties style:font-name-asian="Arial" fo:language="en" fo:country="GB"/>
    </style:style>
    <style:style style:name="T288_23" style:family="text">
      <style:text-properties style:font-name-asian="Arial" fo:language="en" fo:country="GB"/>
    </style:style>
    <style:style style:name="P289" style:family="paragraph" style:parent-style-name="Heading_20_1"/>
    <style:style style:name="T289_1" style:family="text"/>
    <style:style style:name="P290" style:family="paragraph" style:parent-style-name="Heading_20_2"/>
    <style:style style:name="T290_1" style:family="text"/>
    <style:style style:name="P291" style:family="paragraph" style:parent-style-name="Body_20_Para">
      <style:paragraph-properties fo:text-indent="-0.9cm" fo:margin-left="0.9cm"/>
    </style:style>
    <style:style style:name="T291_1" style:family="text">
      <style:text-properties style:font-name-asian="Arial" fo:language="en" fo:country="GB"/>
    </style:style>
    <style:style style:name="T291_2" style:family="text">
      <style:text-properties style:font-name-asian="Arial" fo:language="en" fo:country="GB"/>
    </style:style>
    <style:style style:name="T291_3" style:family="text">
      <style:text-properties style:font-name-asian="Arial" fo:language="en" fo:country="GB"/>
    </style:style>
    <style:style style:name="T291_4" style:family="text"/>
    <style:style style:name="T291_5" style:family="text"/>
    <style:style style:name="T291_6" style:family="text"/>
    <style:style style:name="T291_7" style:family="text"/>
    <style:style style:name="T291_8" style:family="text"/>
    <style:style style:name="T291_9" style:family="text"/>
    <style:style style:name="T291_10" style:family="text"/>
    <style:style style:name="T291_11" style:family="text"/>
    <style:style style:name="T291_12" style:family="text"/>
    <style:style style:name="T291_13" style:family="text"/>
    <style:style style:name="T291_14" style:family="text"/>
    <style:style style:name="T291_15" style:family="text"/>
    <style:style style:name="T291_16" style:family="text"/>
    <style:style style:name="T291_17" style:family="text">
      <style:text-properties fo:language="en" fo:country="GB"/>
    </style:style>
    <style:style style:name="T291_18" style:family="text">
      <style:text-properties fo:language="en" fo:country="GB"/>
    </style:style>
    <style:style style:name="T291_19" style:family="text">
      <style:text-properties fo:language="en" fo:country="GB"/>
    </style:style>
    <style:style style:name="T291_20" style:family="text">
      <style:text-properties fo:language="en" fo:country="GB"/>
    </style:style>
    <style:style style:name="T291_21" style:family="text">
      <style:text-properties fo:language="en" fo:country="GB"/>
    </style:style>
    <style:style style:name="T291_22" style:family="text">
      <style:text-properties fo:language="en" fo:country="GB"/>
    </style:style>
    <style:style style:name="T291_23" style:family="text">
      <style:text-properties fo:language="en" fo:country="GB"/>
    </style:style>
    <style:style style:name="T291_24" style:family="text">
      <style:text-properties style:font-name-asian="Arial" fo:language="en" fo:country="GB"/>
    </style:style>
    <style:style style:name="P292" style:family="paragraph" style:parent-style-name="Caption">
      <style:paragraph-properties fo:margin-top="0.212cm" fo:margin-bottom="0.212cm"/>
    </style:style>
    <style:style style:name="T292_1" style:family="text"/>
    <style:style style:name="T292_2" style:family="text"/>
    <style:style style:name="T292_3" style:family="text">
      <style:text-properties style:font-name-asian="Arial"/>
    </style:style>
    <style:style style:name="Table4" style:family="table">
      <style:table-properties table:align="left" style:width="16.988cm" style:rel-width="94.48%" fo:margin-left="0.991cm"/>
    </style:style>
    <style:style style:name="Column16" style:family="table-column">
      <style:table-column-properties style:column-width="8.003cm"/>
    </style:style>
    <style:style style:name="Column17" style:family="table-column">
      <style:table-column-properties style:column-width="2.245cm"/>
    </style:style>
    <style:style style:name="Column18" style:family="table-column">
      <style:table-column-properties style:column-width="1.827cm"/>
    </style:style>
    <style:style style:name="Column19" style:family="table-column">
      <style:table-column-properties style:column-width="1.827cm"/>
    </style:style>
    <style:style style:name="Column20" style:family="table-column">
      <style:table-column-properties style:column-width="1.76cm"/>
    </style:style>
    <style:style style:name="Column21" style:family="table-column">
      <style:table-column-properties style:column-width="1.325cm"/>
    </style:style>
    <style:style style:name="Row22" style:family="table-row">
      <style:table-row-properties style:min-row-height="0.123cm"/>
    </style:style>
    <style:style style:name="Cell100" style:family="table-cell">
      <style:table-cell-properties fo:background-color="#d9d9d9" style:vertical-align="middle" fo:border-top="#a6a6a6 0.018cm solid" fo:border-bottom="#a6a6a6 0.018cm solid" fo:padding-left="0.19cm" fo:border-left="#a6a6a6 0.018cm solid" fo:padding-right="0.19cm" fo:wrap-option="no-wrap"/>
    </style:style>
    <style:style style:name="P293" style:family="paragraph" style:parent-style-name="Normal"/>
    <style:style style:name="T293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1" style:family="table-cell">
      <style:table-cell-properties fo:background-color="#d9d9d9" style:vertical-align="middle" fo:border-top="#a6a6a6 0.018cm solid" fo:border-bottom="#a6a6a6 0.018cm solid" fo:padding-left="0.19cm" fo:border-left="#a6a6a6 0.018cm solid" fo:padding-right="0.19cm" fo:border-right="#a6a6a6 0.018cm solid" fo:wrap-option="wrap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2" style:family="table-cell">
      <style:table-cell-properties fo:background-color="#d9d9d9" style:vertical-align="middle" fo:border-top="#a6a6a6 0.018cm solid" fo:border-bottom="#a6a6a6 0.018cm solid" fo:padding-left="0.19cm" fo:padding-right="0.19cm" fo:border-right="#a6a6a6 0.018cm solid" fo:wrap-option="wrap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3" style:family="table-cell">
      <style:table-cell-properties fo:background-color="#d9d9d9" style:vertical-align="middle" fo:border-top="#a6a6a6 0.018cm solid" fo:border-bottom="#a6a6a6 0.018cm solid" fo:padding-left="0.19cm" fo:padding-right="0.19cm" fo:border-right="#a6a6a6 0.018cm solid" fo:wrap-option="wrap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4" style:family="table-cell">
      <style:table-cell-properties fo:background-color="#d9d9d9" style:vertical-align="middle" fo:border-top="#a6a6a6 0.018cm solid" fo:border-bottom="#a6a6a6 0.018cm solid" fo:padding-left="0.19cm" fo:padding-right="0.19cm" fo:border-right="#a6a6a6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5" style:family="table-cell">
      <style:table-cell-properties fo:background-color="#d9d9d9" style:vertical-align="middle" fo:border-top="#a6a6a6 0.018cm solid" fo:border-bottom="#a6a6a6 0.018cm solid" fo:padding-left="0.19cm" fo:padding-right="0.19cm" fo:border-right="#a6a6a6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3" style:family="table-row">
      <style:table-row-properties style:min-row-height="0.556cm"/>
    </style:style>
    <style:style style:name="Cell106" style:family="table-cell">
      <style:table-cell-properties fo:background-color="#ffffff" style:vertical-align="middle" fo:border-bottom="#a6a6a6 0.018cm solid" fo:padding-left="0.19cm" fo:border-left="#a6a6a6 0.018cm solid" fo:padding-right="0.19cm" fo:wrap-option="no-wrap"/>
    </style:style>
    <style:style style:name="P299" style:family="paragraph" style:parent-style-name="Normal"/>
    <style:style style:name="T299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07" style:family="table-cell">
      <style:table-cell-properties style:vertical-align="middle" fo:border-bottom="#a6a6a6 0.018cm solid" fo:padding-left="0.19cm" fo:border-left="#a6a6a6 0.018cm solid" fo:padding-right="0.19cm" fo:border-right="#a6a6a6 0.018cm solid" fo:wrap-option="no-wrap"/>
    </style:style>
    <style:style style:name="P300" style:family="paragraph" style:parent-style-name="Normal">
      <style:paragraph-properties fo:text-align="right"/>
    </style:style>
    <style:style style:name="T300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08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01" style:family="paragraph" style:parent-style-name="Normal">
      <style:paragraph-properties fo:text-align="right"/>
    </style:style>
    <style:style style:name="T301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09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02" style:family="paragraph" style:parent-style-name="Normal">
      <style:paragraph-properties fo:text-align="right"/>
    </style:style>
    <style:style style:name="T302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10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03" style:family="paragraph" style:parent-style-name="Normal">
      <style:paragraph-properties fo:text-align="right"/>
    </style:style>
    <style:style style:name="T303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11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04" style:family="paragraph" style:parent-style-name="Normal">
      <style:paragraph-properties fo:text-align="right"/>
    </style:style>
    <style:style style:name="T304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24" style:family="table-row">
      <style:table-row-properties style:min-row-height="0.582cm"/>
    </style:style>
    <style:style style:name="Cell112" style:family="table-cell">
      <style:table-cell-properties fo:background-color="#ffffff" style:vertical-align="middle" fo:border-bottom="#a6a6a6 0.018cm solid" fo:padding-left="0.19cm" fo:border-left="#a6a6a6 0.018cm solid" fo:padding-right="0.19cm" fo:wrap-option="no-wrap"/>
    </style:style>
    <style:style style:name="P305" style:family="paragraph" style:parent-style-name="Normal"/>
    <style:style style:name="T305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13" style:family="table-cell">
      <style:table-cell-properties style:vertical-align="middle" fo:border-bottom="#a6a6a6 0.018cm solid" fo:padding-left="0.19cm" fo:border-left="#a6a6a6 0.018cm solid" fo:padding-right="0.19cm" fo:border-right="#a6a6a6 0.018cm solid" fo:wrap-option="no-wrap"/>
    </style:style>
    <style:style style:name="P306" style:family="paragraph" style:parent-style-name="Normal">
      <style:paragraph-properties fo:text-align="right"/>
    </style:style>
    <style:style style:name="T306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14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07" style:family="paragraph" style:parent-style-name="Normal">
      <style:paragraph-properties fo:text-align="right"/>
    </style:style>
    <style:style style:name="T307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15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08" style:family="paragraph" style:parent-style-name="Normal">
      <style:paragraph-properties fo:text-align="right"/>
    </style:style>
    <style:style style:name="T308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16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09" style:family="paragraph" style:parent-style-name="Normal">
      <style:paragraph-properties fo:text-align="right"/>
    </style:style>
    <style:style style:name="T309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17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10" style:family="paragraph" style:parent-style-name="Normal">
      <style:paragraph-properties fo:text-align="right"/>
    </style:style>
    <style:style style:name="T310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25" style:family="table-row">
      <style:table-row-properties style:min-row-height="0.582cm"/>
    </style:style>
    <style:style style:name="Cell118" style:family="table-cell">
      <style:table-cell-properties fo:background-color="#ffffff" style:vertical-align="middle" fo:border-bottom="#a6a6a6 0.018cm solid" fo:padding-left="0.19cm" fo:border-left="#a6a6a6 0.018cm solid" fo:padding-right="0.19cm" fo:wrap-option="no-wrap"/>
    </style:style>
    <style:style style:name="P311" style:family="paragraph" style:parent-style-name="Normal"/>
    <style:style style:name="T311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19" style:family="table-cell">
      <style:table-cell-properties style:vertical-align="middle" fo:border-bottom="#a6a6a6 0.018cm solid" fo:padding-left="0.19cm" fo:border-left="#a6a6a6 0.018cm solid" fo:padding-right="0.19cm" fo:border-right="#a6a6a6 0.018cm solid" fo:wrap-option="no-wrap"/>
    </style:style>
    <style:style style:name="P312" style:family="paragraph" style:parent-style-name="Normal">
      <style:paragraph-properties fo:text-align="right"/>
    </style:style>
    <style:style style:name="T312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20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13" style:family="paragraph" style:parent-style-name="Normal">
      <style:paragraph-properties fo:text-align="right"/>
    </style:style>
    <style:style style:name="T313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21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14" style:family="paragraph" style:parent-style-name="Normal">
      <style:paragraph-properties fo:text-align="right"/>
    </style:style>
    <style:style style:name="T314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22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15" style:family="paragraph" style:parent-style-name="Normal">
      <style:paragraph-properties fo:text-align="right"/>
    </style:style>
    <style:style style:name="T315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23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16" style:family="paragraph" style:parent-style-name="Normal">
      <style:paragraph-properties fo:text-align="right"/>
    </style:style>
    <style:style style:name="T316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26" style:family="table-row">
      <style:table-row-properties style:min-row-height="0.609cm"/>
    </style:style>
    <style:style style:name="Cell124" style:family="table-cell">
      <style:table-cell-properties fo:background-color="#ffffff" style:vertical-align="middle" fo:border-bottom="#a6a6a6 0.018cm solid" fo:padding-left="0.19cm" fo:border-left="#a6a6a6 0.018cm solid" fo:padding-right="0.19cm" fo:wrap-option="no-wrap"/>
    </style:style>
    <style:style style:name="P317" style:family="paragraph" style:parent-style-name="Normal"/>
    <style:style style:name="T317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style:vertical-align="middle" fo:border-bottom="#a6a6a6 0.018cm solid" fo:padding-left="0.19cm" fo:border-left="#a6a6a6 0.018cm solid" fo:padding-right="0.19cm" fo:border-right="#a6a6a6 0.018cm solid" fo:wrap-option="no-wrap"/>
    </style:style>
    <style:style style:name="P318" style:family="paragraph" style:parent-style-name="Normal">
      <style:paragraph-properties fo:text-align="right"/>
    </style:style>
    <style:style style:name="T318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26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19" style:family="paragraph" style:parent-style-name="Normal">
      <style:paragraph-properties fo:text-align="right"/>
    </style:style>
    <style:style style:name="T319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27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20" style:family="paragraph" style:parent-style-name="Normal">
      <style:paragraph-properties fo:text-align="right"/>
    </style:style>
    <style:style style:name="T320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28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21" style:family="paragraph" style:parent-style-name="Normal">
      <style:paragraph-properties fo:text-align="right"/>
    </style:style>
    <style:style style:name="T321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29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22" style:family="paragraph" style:parent-style-name="Normal">
      <style:paragraph-properties fo:text-align="right"/>
    </style:style>
    <style:style style:name="T322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27" style:family="table-row">
      <style:table-row-properties style:min-row-height="0.582cm"/>
    </style:style>
    <style:style style:name="Cell130" style:family="table-cell">
      <style:table-cell-properties fo:background-color="#ffffff" style:vertical-align="middle" fo:border-bottom="#a6a6a6 0.018cm solid" fo:padding-left="0.19cm" fo:border-left="#a6a6a6 0.018cm solid" fo:padding-right="0.19cm" fo:wrap-option="no-wrap"/>
    </style:style>
    <style:style style:name="P323" style:family="paragraph" style:parent-style-name="Normal"/>
    <style:style style:name="T323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31" style:family="table-cell">
      <style:table-cell-properties style:vertical-align="middle" fo:border-bottom="#a6a6a6 0.018cm solid" fo:padding-left="0.19cm" fo:border-left="#a6a6a6 0.018cm solid" fo:padding-right="0.19cm" fo:border-right="#a6a6a6 0.018cm solid" fo:wrap-option="no-wrap"/>
    </style:style>
    <style:style style:name="P324" style:family="paragraph" style:parent-style-name="Normal">
      <style:paragraph-properties fo:text-align="right"/>
    </style:style>
    <style:style style:name="T324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32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25" style:family="paragraph" style:parent-style-name="Normal">
      <style:paragraph-properties fo:text-align="right"/>
    </style:style>
    <style:style style:name="T325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33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26" style:family="paragraph" style:parent-style-name="Normal">
      <style:paragraph-properties fo:text-align="right"/>
    </style:style>
    <style:style style:name="T326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34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27" style:family="paragraph" style:parent-style-name="Normal">
      <style:paragraph-properties fo:text-align="right"/>
    </style:style>
    <style:style style:name="T327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Cell135" style:family="table-cell">
      <style:table-cell-properties style:vertical-align="middle" fo:border-bottom="#a6a6a6 0.018cm solid" fo:padding-left="0.19cm" fo:padding-right="0.19cm" fo:border-right="#a6a6a6 0.018cm solid" fo:wrap-option="no-wrap"/>
    </style:style>
    <style:style style:name="P328" style:family="paragraph" style:parent-style-name="Normal">
      <style:paragraph-properties fo:text-align="right"/>
    </style:style>
    <style:style style:name="T328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/>
    </style:style>
    <style:style style:name="Row28" style:family="table-row">
      <style:table-row-properties style:min-row-height="0.582cm"/>
    </style:style>
    <style:style style:name="Cell136" style:family="table-cell">
      <style:table-cell-properties fo:background-color="#f2f2f2" style:vertical-align="middle" fo:border-bottom="#a6a6a6 0.018cm solid" fo:padding-left="0.19cm" fo:border-left="#a6a6a6 0.018cm solid" fo:padding-right="0.19cm" fo:border-right="#a6a6a6 0.018cm solid" fo:wrap-option="no-wrap"/>
    </style:style>
    <style:style style:name="P329" style:family="paragraph" style:parent-style-name="Normal"/>
    <style:style style:name="T329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7" style:family="table-cell">
      <style:table-cell-properties fo:background-color="#f2f2f2" style:vertical-align="middle" fo:border-bottom="#a6a6a6 0.018cm solid" fo:padding-left="0.19cm" fo:padding-right="0.19cm" fo:border-right="#a6a6a6 0.018cm solid" fo:wrap-option="no-wrap"/>
    </style:style>
    <style:style style:name="P330" style:family="paragraph" style:parent-style-name="Normal">
      <style:paragraph-properties fo:text-align="right"/>
    </style:style>
    <style:style style:name="T330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8" style:family="table-cell">
      <style:table-cell-properties fo:background-color="#f2f2f2" style:vertical-align="middle" fo:border-bottom="#a6a6a6 0.018cm solid" fo:padding-left="0.19cm" fo:padding-right="0.19cm" fo:border-right="#a6a6a6 0.018cm solid" fo:wrap-option="no-wrap"/>
    </style:style>
    <style:style style:name="P331" style:family="paragraph" style:parent-style-name="Normal">
      <style:paragraph-properties fo:text-align="right"/>
    </style:style>
    <style:style style:name="T331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9" style:family="table-cell">
      <style:table-cell-properties fo:background-color="#f2f2f2" style:vertical-align="middle" fo:border-bottom="#a6a6a6 0.018cm solid" fo:padding-left="0.19cm" fo:padding-right="0.19cm" fo:border-right="#a6a6a6 0.018cm solid" fo:wrap-option="no-wrap"/>
    </style:style>
    <style:style style:name="P332" style:family="paragraph" style:parent-style-name="Normal">
      <style:paragraph-properties fo:text-align="right"/>
    </style:style>
    <style:style style:name="T332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0" style:family="table-cell">
      <style:table-cell-properties fo:background-color="#f2f2f2" style:vertical-align="middle" fo:border-bottom="#a6a6a6 0.018cm solid" fo:padding-left="0.19cm" fo:padding-right="0.19cm" fo:border-right="#a6a6a6 0.018cm solid" fo:wrap-option="no-wrap"/>
    </style:style>
    <style:style style:name="P333" style:family="paragraph" style:parent-style-name="Normal">
      <style:paragraph-properties fo:text-align="right"/>
    </style:style>
    <style:style style:name="T333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1" style:family="table-cell">
      <style:table-cell-properties fo:background-color="#f2f2f2" style:vertical-align="middle" fo:border-bottom="#a6a6a6 0.018cm solid" fo:padding-left="0.19cm" fo:padding-right="0.19cm" fo:border-right="#a6a6a6 0.018cm solid" fo:wrap-option="no-wrap"/>
    </style:style>
    <style:style style:name="P334" style:family="paragraph" style:parent-style-name="Normal">
      <style:paragraph-properties fo:text-align="right"/>
    </style:style>
    <style:style style:name="T334_1" style:family="text">
      <style:text-properties fo:color="#000000" style:font-name="Calibri" fo:font-size="11pt" style:font-size-asian="11pt" style:font-name-complex="Calibr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35" style:family="paragraph" style:parent-style-name="Body_20_Para">
      <style:paragraph-properties fo:text-indent="-0.9cm" fo:margin-left="0.9cm"/>
    </style:style>
    <style:style style:name="T335_1" style:family="text">
      <style:text-properties style:font-name-asian="Arial" fo:language="en" fo:country="GB"/>
    </style:style>
    <style:style style:name="T335_2" style:family="text">
      <style:text-properties style:font-name-asian="Arial" fo:language="en" fo:country="GB"/>
    </style:style>
    <style:style style:name="T335_3" style:family="text">
      <style:text-properties style:font-name-asian="Arial" fo:language="en" fo:country="GB"/>
    </style:style>
    <style:style style:name="P336" style:family="paragraph" style:parent-style-name="Body_20_Para">
      <style:paragraph-properties fo:text-indent="-0.9cm" fo:margin-left="0.9cm"/>
    </style:style>
    <style:style style:name="T336_1" style:family="text">
      <style:text-properties style:font-name-asian="Arial" fo:language="en" fo:country="GB"/>
    </style:style>
    <style:style style:name="T336_2" style:family="text">
      <style:text-properties style:font-name-asian="Arial" fo:language="en" fo:country="GB"/>
    </style:style>
    <style:style style:name="T336_3" style:family="text">
      <style:text-properties style:font-name-asian="Arial" fo:language="en" fo:country="GB"/>
    </style:style>
    <style:style style:name="T336_4" style:family="text">
      <style:text-properties style:font-name-asian="Arial" fo:language="en" fo:country="GB"/>
    </style:style>
    <style:style style:name="T336_5" style:family="text">
      <style:text-properties style:font-name-asian="Arial" fo:language="en" fo:country="GB"/>
    </style:style>
    <style:style style:name="P337" style:family="paragraph" style:parent-style-name="Body_20_Para">
      <style:paragraph-properties fo:text-indent="-0.9cm" fo:margin-left="0.9cm"/>
    </style:style>
    <style:style style:name="T337_1" style:family="text">
      <style:text-properties style:font-name-asian="Arial" fo:language="en" fo:country="GB"/>
    </style:style>
    <style:style style:name="T337_2" style:family="text">
      <style:text-properties style:font-name-asian="Arial" fo:language="en" fo:country="GB"/>
    </style:style>
    <style:style style:name="T337_3" style:family="text">
      <style:text-properties style:font-name-asian="Arial" fo:language="en" fo:country="GB"/>
    </style:style>
    <style:style style:name="T337_4" style:family="text">
      <style:text-properties style:font-name-asian="Arial" fo:language="en" fo:country="GB"/>
    </style:style>
    <style:style style:name="T337_5" style:family="text">
      <style:text-properties style:font-name-asian="Arial" fo:language="en" fo:country="GB"/>
    </style:style>
    <style:style style:name="T337_6" style:family="text">
      <style:text-properties style:font-name-asian="Arial" fo:language="en" fo:country="GB"/>
    </style:style>
    <style:style style:name="T337_7" style:family="text">
      <style:text-properties style:font-name-asian="Arial" fo:language="en" fo:country="GB"/>
    </style:style>
    <style:style style:name="T337_8" style:family="text">
      <style:text-properties style:font-name-asian="Arial" fo:language="en" fo:country="GB"/>
    </style:style>
    <style:style style:name="T337_9" style:family="text">
      <style:text-properties style:font-name-asian="Arial" fo:language="en" fo:country="GB"/>
    </style:style>
    <style:style style:name="T337_10" style:family="text">
      <style:text-properties fo:language="en" fo:country="GB" fo:font-weight="bold" style:font-weight-asian="bold" style:font-weight-complex="bold"/>
    </style:style>
    <style:style style:name="P338" style:family="paragraph" style:parent-style-name="Body_20_Para">
      <style:paragraph-properties fo:text-indent="-0.9cm" fo:margin-left="0.9cm"/>
    </style:style>
    <style:style style:name="T338_1" style:family="text">
      <style:text-properties fo:language="en" fo:country="GB"/>
    </style:style>
    <style:style style:name="T338_2" style:family="text">
      <style:text-properties fo:language="en" fo:country="GB"/>
    </style:style>
    <style:style style:name="T338_3" style:family="text">
      <style:text-properties fo:language="en" fo:country="GB"/>
    </style:style>
    <style:style style:name="T338_4" style:family="text">
      <style:text-properties fo:language="en" fo:country="GB"/>
    </style:style>
    <style:style style:name="T338_5" style:family="text">
      <style:text-properties fo:language="en" fo:country="GB"/>
    </style:style>
    <style:style style:name="T338_6" style:family="text">
      <style:text-properties fo:language="en" fo:country="GB"/>
    </style:style>
    <style:style style:name="T338_7" style:family="text">
      <style:text-properties fo:language="en" fo:country="GB"/>
    </style:style>
    <style:style style:name="T338_8" style:family="text">
      <style:text-properties fo:language="en" fo:country="GB"/>
    </style:style>
    <style:style style:name="T338_9" style:family="text">
      <style:text-properties fo:language="en" fo:country="GB"/>
    </style:style>
    <style:style style:name="T338_10" style:family="text">
      <style:text-properties fo:language="en" fo:country="GB"/>
    </style:style>
    <style:style style:name="T338_11" style:family="text">
      <style:text-properties fo:language="en" fo:country="GB"/>
    </style:style>
    <style:style style:name="T338_12" style:family="text">
      <style:text-properties fo:language="en" fo:country="GB"/>
    </style:style>
    <style:style style:name="T338_13" style:family="text">
      <style:text-properties fo:language="en" fo:country="GB"/>
    </style:style>
    <style:style style:name="T338_14" style:family="text">
      <style:text-properties fo:language="en" fo:country="GB"/>
    </style:style>
    <style:style style:name="P339" style:family="paragraph" style:parent-style-name="Body_20_Para">
      <style:paragraph-properties fo:text-indent="-0.9cm" fo:margin-left="0.9cm"/>
    </style:style>
    <style:style style:name="T339_1" style:family="text">
      <style:text-properties style:font-name-asian="Arial" fo:language="en" fo:country="GB"/>
    </style:style>
    <style:style style:name="T339_2" style:family="text">
      <style:text-properties style:font-name-asian="Arial" fo:language="en" fo:country="GB"/>
    </style:style>
    <style:style style:name="T339_3" style:family="text">
      <style:text-properties style:font-name-asian="Arial" fo:language="en" fo:country="GB"/>
    </style:style>
    <style:style style:name="T339_4" style:family="text">
      <style:text-properties style:font-name-asian="Arial" fo:language="en" fo:country="GB"/>
    </style:style>
    <style:style style:name="T339_5" style:family="text">
      <style:text-properties style:font-name-asian="Arial" fo:language="en" fo:country="GB"/>
    </style:style>
    <style:style style:name="T339_6" style:family="text">
      <style:text-properties style:font-name-asian="Arial" fo:language="en" fo:country="GB"/>
    </style:style>
    <style:style style:name="T339_7" style:family="text">
      <style:text-properties style:font-name-asian="Arial" fo:language="en" fo:country="GB"/>
    </style:style>
    <style:style style:name="P340" style:family="paragraph" style:parent-style-name="Body_20_Para">
      <style:paragraph-properties fo:text-indent="-0.9cm" fo:margin-left="0.9cm"/>
    </style:style>
    <style:style style:name="T340_1" style:family="text">
      <style:text-properties style:font-name-asian="Arial" fo:language="en" fo:country="GB"/>
    </style:style>
    <style:style style:name="T340_2" style:family="text">
      <style:text-properties style:font-name-asian="Arial" fo:language="en" fo:country="GB"/>
    </style:style>
    <style:style style:name="T340_3" style:family="text">
      <style:text-properties style:font-name-asian="Arial" fo:language="en" fo:country="GB"/>
    </style:style>
    <style:style style:name="T340_4" style:family="text">
      <style:text-properties style:font-name-asian="Arial" fo:language="en" fo:country="GB"/>
    </style:style>
    <style:style style:name="T340_5" style:family="text">
      <style:text-properties style:font-name-asian="Arial" fo:language="en" fo:country="GB"/>
    </style:style>
    <style:style style:name="T340_6" style:family="text">
      <style:text-properties style:font-name-asian="Arial" fo:language="en" fo:country="GB"/>
    </style:style>
    <style:style style:name="T340_7" style:family="text">
      <style:text-properties style:font-name-asian="Arial" fo:language="en" fo:country="GB"/>
    </style:style>
    <style:style style:name="T340_8" style:family="text">
      <style:text-properties style:font-name-asian="Arial" fo:language="en" fo:country="GB"/>
    </style:style>
    <style:style style:name="T340_9" style:family="text">
      <style:text-properties style:font-name-asian="Arial" fo:language="en" fo:country="GB"/>
    </style:style>
    <style:style style:name="P341" style:family="paragraph" style:parent-style-name="Heading_20_2"/>
    <style:style style:name="T341_1" style:family="text">
      <style:text-properties style:font-name-asian="Arial"/>
    </style:style>
    <style:style style:name="P342" style:family="paragraph" style:parent-style-name="Body_20_Para">
      <style:paragraph-properties fo:text-indent="-0.9cm" fo:margin-left="0.9cm"/>
    </style:style>
    <style:style style:name="T342_1" style:family="text">
      <style:text-properties style:font-name-asian="Arial" fo:language="en" fo:country="GB"/>
    </style:style>
    <style:style style:name="T342_2" style:family="text">
      <style:text-properties style:font-name-asian="Arial" fo:language="en" fo:country="GB"/>
    </style:style>
    <style:style style:name="T342_3" style:family="text">
      <style:text-properties style:font-name-asian="Arial" fo:language="en" fo:country="GB"/>
    </style:style>
    <style:style style:name="T342_4" style:family="text">
      <style:text-properties style:font-name-asian="Arial" fo:language="en" fo:country="GB"/>
    </style:style>
    <style:style style:name="T342_5" style:family="text">
      <style:text-properties style:font-name-asian="Arial" fo:language="en" fo:country="GB"/>
    </style:style>
    <style:style style:name="T342_6" style:family="text">
      <style:text-properties style:font-name-asian="Arial" fo:language="en" fo:country="GB"/>
    </style:style>
    <style:style style:name="T342_7" style:family="text">
      <style:text-properties style:font-name-asian="Arial" fo:language="en" fo:country="GB"/>
    </style:style>
    <style:style style:name="T342_8" style:family="text">
      <style:text-properties style:font-name-asian="Arial" fo:language="en" fo:country="GB"/>
    </style:style>
    <style:style style:name="T342_9" style:family="text">
      <style:text-properties style:font-name-asian="Arial" fo:language="en" fo:country="GB"/>
    </style:style>
    <style:style style:name="T342_10" style:family="text">
      <style:text-properties style:font-name-asian="Arial" fo:language="en" fo:country="GB"/>
    </style:style>
    <style:style style:name="P343" style:family="paragraph" style:parent-style-name="Heading_20_1"/>
    <style:style style:name="T343_1" style:family="text"/>
    <style:style style:name="T343_2" style:family="text"/>
    <style:style style:name="P344" style:family="paragraph" style:parent-style-name="Heading_20_2"/>
    <style:style style:name="T344_1" style:family="text">
      <style:text-properties fo:language-asian="en" fo:country-asian="GB"/>
    </style:style>
    <style:style style:name="P345" style:family="paragraph" style:parent-style-name="Body_20_Para">
      <style:paragraph-properties fo:text-indent="-0.9cm" fo:margin-left="0.9cm"/>
    </style:style>
    <style:style style:name="T345_1" style:family="text">
      <style:text-properties fo:language="en" fo:country="GB"/>
    </style:style>
    <style:style style:name="T345_2" style:family="text">
      <style:text-properties fo:language="en" fo:country="GB"/>
    </style:style>
    <style:style style:name="T345_3" style:family="text">
      <style:text-properties fo:language="en" fo:country="GB"/>
    </style:style>
    <style:style style:name="T345_4" style:family="text">
      <style:text-properties fo:language="en" fo:country="GB"/>
    </style:style>
    <style:style style:name="T345_5" style:family="text">
      <style:text-properties fo:language="en" fo:country="GB"/>
    </style:style>
    <style:style style:name="T345_6" style:family="text">
      <style:text-properties fo:language="en" fo:country="GB"/>
    </style:style>
    <style:style style:name="T345_7" style:family="text">
      <style:text-properties fo:language="en" fo:country="GB"/>
    </style:style>
    <style:style style:name="T345_8" style:family="text">
      <style:text-properties fo:language="en" fo:country="GB"/>
    </style:style>
    <style:style style:name="T345_9" style:family="text">
      <style:text-properties fo:language="en" fo:country="GB"/>
    </style:style>
    <style:style style:name="T345_10" style:family="text">
      <style:text-properties fo:language="en" fo:country="GB"/>
    </style:style>
    <style:style style:name="T345_11" style:family="text">
      <style:text-properties fo:language="en" fo:country="GB"/>
    </style:style>
    <style:style style:name="T345_12" style:family="text">
      <style:text-properties fo:language="en" fo:country="GB"/>
    </style:style>
    <style:style style:name="P346" style:family="paragraph" style:parent-style-name="Body_20_Para">
      <style:paragraph-properties fo:text-indent="-0.9cm" fo:margin-left="0.9cm"/>
    </style:style>
    <style:style style:name="T346_1" style:family="text">
      <style:text-properties fo:language="en" fo:country="GB"/>
    </style:style>
    <style:style style:name="T346_2" style:family="text">
      <style:text-properties fo:language="en" fo:country="GB"/>
    </style:style>
    <style:style style:name="T346_3" style:family="text">
      <style:text-properties fo:language="en" fo:country="GB"/>
    </style:style>
    <style:style style:name="T346_4" style:family="text">
      <style:text-properties fo:language="en" fo:country="GB"/>
    </style:style>
    <style:style style:name="P347" style:family="paragraph" style:parent-style-name="Body_20_Bullet"/>
    <style:style style:name="T347_1" style:family="text">
      <style:text-properties fo:language="en" fo:country="GB" fo:font-weight="bold" style:font-weight-asian="bold"/>
    </style:style>
    <style:style style:name="T347_2" style:family="text">
      <style:text-properties fo:language="en" fo:country="GB"/>
    </style:style>
    <style:style style:name="P348" style:family="paragraph" style:parent-style-name="Body_20_Bullet"/>
    <style:style style:name="T348_1" style:family="text">
      <style:text-properties fo:language="en" fo:country="GB" fo:font-weight="bold" style:font-weight-asian="bold"/>
    </style:style>
    <style:style style:name="T348_2" style:family="text">
      <style:text-properties fo:language="en" fo:country="GB"/>
    </style:style>
    <style:style style:name="T348_3" style:family="text">
      <style:text-properties fo:language="en" fo:country="GB"/>
    </style:style>
    <style:style style:name="T348_4" style:family="text">
      <style:text-properties fo:language="en" fo:country="GB"/>
    </style:style>
    <style:style style:name="P349" style:family="paragraph" style:parent-style-name="Body_20_Bullet"/>
    <style:style style:name="T349_1" style:family="text">
      <style:text-properties fo:language="en" fo:country="GB"/>
    </style:style>
    <style:style style:name="T349_2" style:family="text">
      <style:text-properties fo:language="en" fo:country="GB"/>
    </style:style>
    <style:style style:name="T349_3" style:family="text">
      <style:text-properties fo:language="en" fo:country="GB" fo:font-weight="bold" style:font-weight-asian="bold"/>
    </style:style>
    <style:style style:name="T349_4" style:family="text">
      <style:text-properties fo:language="en" fo:country="GB" fo:font-weight="bold" style:font-weight-asian="bold"/>
    </style:style>
    <style:style style:name="T349_5" style:family="text">
      <style:text-properties fo:language="en" fo:country="GB" fo:font-weight="bold" style:font-weight-asian="bold"/>
    </style:style>
    <style:style style:name="T349_6" style:family="text">
      <style:text-properties fo:language="en" fo:country="GB"/>
    </style:style>
    <style:style style:name="P350" style:family="paragraph" style:parent-style-name="Heading_20_2"/>
    <style:style style:name="T350_1" style:family="text"/>
    <style:style style:name="P351" style:family="paragraph" style:parent-style-name="Normal">
      <style:paragraph-properties fo:margin-left="0.751cm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52" style:family="paragraph" style:parent-style-name="Caption">
      <style:paragraph-properties fo:keep-with-next="always"/>
    </style:style>
    <style:style style:name="T352_1" style:family="text"/>
    <style:style style:name="T352_2" style:family="text">
      <style:text-properties fo:font-style="normal" style:font-style-asian="normal"/>
    </style:style>
    <style:style style:name="T352_3" style:family="text"/>
    <style:style style:name="T352_4" style:family="text"/>
    <style:style style:name="T352_5" style:family="text"/>
    <style:style style:name="T352_6" style:family="text"/>
    <style:style style:name="T352_7" style:family="text"/>
    <style:style style:name="T352_8" style:family="text"/>
    <style:style style:name="T352_9" style:family="text"/>
    <style:style style:name="P353" style:family="paragraph" style:parent-style-name="Body_20_Para">
      <style:paragraph-properties fo:text-indent="-0.9cm" fo:margin-left="0.9cm"/>
    </style:style>
    <style:style style:name="T353_1" style:family="text">
      <style:text-properties fo:language="en" fo:country="GB"/>
    </style:style>
    <style:style style:name="T353_2" style:family="text">
      <style:text-properties fo:language="en" fo:country="GB"/>
    </style:style>
    <style:style style:name="T353_3" style:family="text">
      <style:text-properties fo:language="en" fo:country="GB"/>
    </style:style>
    <style:style style:name="T353_4" style:family="text">
      <style:text-properties fo:language="en" fo:country="GB"/>
    </style:style>
    <style:style style:name="T353_5" style:family="text">
      <style:text-properties fo:language="en" fo:country="GB"/>
    </style:style>
    <style:style style:name="T353_6" style:family="text">
      <style:text-properties fo:language="en" fo:country="GB"/>
    </style:style>
    <style:style style:name="T353_7" style:family="text">
      <style:text-properties fo:language="en" fo:country="GB"/>
    </style:style>
    <style:style style:name="P354" style:family="paragraph" style:parent-style-name="Body_20_Para">
      <style:paragraph-properties fo:text-indent="-0.9cm" fo:margin-left="0.9cm"/>
    </style:style>
    <style:style style:name="T354_1" style:family="text">
      <style:text-properties fo:language="en" fo:country="GB"/>
    </style:style>
    <style:style style:name="T354_2" style:family="text">
      <style:text-properties fo:language="en" fo:country="GB"/>
    </style:style>
    <style:style style:name="T354_3" style:family="text">
      <style:text-properties fo:language="en" fo:country="GB"/>
    </style:style>
    <style:style style:name="T354_4" style:family="text">
      <style:text-properties fo:language="en" fo:country="GB"/>
    </style:style>
    <style:style style:name="T354_5" style:family="text">
      <style:text-properties fo:language="en" fo:country="GB"/>
    </style:style>
    <style:style style:name="T354_6" style:family="text">
      <style:text-properties fo:language="en" fo:country="GB" style:font-weight-complex="bold"/>
    </style:style>
    <style:style style:name="T354_7" style:family="text">
      <style:text-properties fo:language="en" fo:country="GB" style:font-weight-complex="bold"/>
    </style:style>
    <style:style style:name="T354_8" style:family="text">
      <style:text-properties fo:language="en" fo:country="GB" style:font-weight-complex="bold"/>
    </style:style>
    <style:style style:name="T354_9" style:family="text">
      <style:text-properties fo:language="en" fo:country="GB" style:font-weight-complex="bold"/>
    </style:style>
    <style:style style:name="T354_10" style:family="text">
      <style:text-properties fo:language="en" fo:country="GB" style:font-weight-complex="bold"/>
    </style:style>
    <style:style style:name="T354_11" style:family="text">
      <style:text-properties fo:language="en" fo:country="GB" style:font-weight-complex="bold"/>
    </style:style>
    <style:style style:name="T354_12" style:family="text">
      <style:text-properties fo:language="en" fo:country="GB" style:font-weight-complex="bold"/>
    </style:style>
    <style:style style:name="T354_13" style:family="text">
      <style:text-properties fo:language="en" fo:country="GB" style:font-weight-complex="bold"/>
    </style:style>
    <style:style style:name="T354_14" style:family="text">
      <style:text-properties fo:language="en" fo:country="GB" fo:font-weight="bold" style:font-weight-asian="bold"/>
    </style:style>
    <style:style style:name="T354_15" style:family="text">
      <style:text-properties fo:language="en" fo:country="GB" style:font-weight-complex="bold"/>
    </style:style>
    <style:style style:name="T354_16" style:family="text">
      <style:text-properties fo:language="en" fo:country="GB" style:font-weight-complex="bold"/>
    </style:style>
    <style:style style:name="T354_17" style:family="text">
      <style:text-properties fo:language="en" fo:country="GB"/>
    </style:style>
    <style:style style:name="T354_18" style:family="text">
      <style:text-properties fo:language="en" fo:country="GB"/>
    </style:style>
    <style:style style:name="T354_19" style:family="text">
      <style:text-properties fo:language="en" fo:country="GB"/>
    </style:style>
    <style:style style:name="T354_20" style:family="text">
      <style:text-properties fo:language="en" fo:country="GB"/>
    </style:style>
    <style:style style:name="T354_21" style:family="text">
      <style:text-properties fo:language="en" fo:country="GB"/>
    </style:style>
    <style:style style:name="T354_22" style:family="text">
      <style:text-properties fo:language="en" fo:country="GB"/>
    </style:style>
    <style:style style:name="T354_23" style:family="text">
      <style:text-properties fo:language="en" fo:country="GB"/>
    </style:style>
    <style:style style:name="T354_24" style:family="text">
      <style:text-properties fo:language="en" fo:country="GB"/>
    </style:style>
    <style:style style:name="T354_25" style:family="text">
      <style:text-properties fo:language="en" fo:country="GB"/>
    </style:style>
    <style:style style:name="T354_26" style:family="text">
      <style:text-properties fo:language="en" fo:country="GB"/>
    </style:style>
    <style:style style:name="T354_27" style:family="text">
      <style:text-properties fo:language="en" fo:country="GB"/>
    </style:style>
    <style:style style:name="T354_28" style:family="text">
      <style:text-properties fo:language="en" fo:country="GB" style:font-weight-complex="bold"/>
    </style:style>
    <style:style style:name="T354_29" style:family="text">
      <style:text-properties fo:language="en" fo:country="GB"/>
    </style:style>
    <style:style style:name="T354_30" style:family="text">
      <style:text-properties fo:language="en" fo:country="GB"/>
    </style:style>
    <style:style style:name="T354_31" style:family="text">
      <style:text-properties fo:language="en" fo:country="GB"/>
    </style:style>
    <style:style style:name="T354_32" style:family="text">
      <style:text-properties fo:language="en" fo:country="GB"/>
    </style:style>
    <style:style style:name="T354_33" style:family="text">
      <style:text-properties fo:language="en" fo:country="GB"/>
    </style:style>
    <style:style style:name="T354_34" style:family="text">
      <style:text-properties fo:language="en" fo:country="GB"/>
    </style:style>
    <style:style style:name="T354_35" style:family="text">
      <style:text-properties fo:language="en" fo:country="GB"/>
    </style:style>
    <style:style style:name="T354_36" style:family="text">
      <style:text-properties fo:language="en" fo:country="GB"/>
    </style:style>
    <style:style style:name="T354_37" style:family="text">
      <style:text-properties fo:language="en" fo:country="GB"/>
    </style:style>
    <style:style style:name="T354_38" style:family="text">
      <style:text-properties fo:language="en" fo:country="GB"/>
    </style:style>
    <style:style style:name="T354_39" style:family="text">
      <style:text-properties fo:language="en" fo:country="GB"/>
    </style:style>
    <style:style style:name="T354_40" style:family="text">
      <style:text-properties fo:language="en" fo:country="GB"/>
    </style:style>
    <style:style style:name="T354_41" style:family="text">
      <style:text-properties fo:language="en" fo:country="GB"/>
    </style:style>
    <style:style style:name="T354_42" style:family="text">
      <style:text-properties fo:language="en" fo:country="GB"/>
    </style:style>
    <style:style style:name="T354_43" style:family="text" style:parent-style-name="Body_20_Para">
      <style:text-properties fo:language="en" fo:country="GB"/>
    </style:style>
    <style:style style:name="P355" style:family="paragraph" style:parent-style-name="Footnote_20_text"/>
    <style:style style:name="T355_1" style:family="text"/>
    <style:style style:name="T355_2" style:family="text"/>
    <style:style style:name="T355_3" style:family="text"/>
    <style:style style:name="T355_4" style:family="text"/>
    <style:style style:name="T355_5" style:family="text"/>
    <style:style style:name="T355_6" style:family="text"/>
    <style:style style:name="T355_7" style:family="text"/>
    <style:style style:name="T355_8" style:family="text"/>
    <style:style style:name="P356" style:family="paragraph" style:parent-style-name="Body_20_Para">
      <style:paragraph-properties fo:text-indent="-0.9cm" fo:margin-left="0.9cm"/>
    </style:style>
    <style:style style:name="T356_1" style:family="text">
      <style:text-properties style:font-name-asian="Arial" fo:language="en" fo:country="GB"/>
    </style:style>
    <style:style style:name="T356_2" style:family="text">
      <style:text-properties fo:language="en" fo:country="GB"/>
    </style:style>
    <style:style style:name="T356_3" style:family="text">
      <style:text-properties fo:language="en" fo:country="GB"/>
    </style:style>
    <style:style style:name="T356_4" style:family="text">
      <style:text-properties fo:language="en" fo:country="GB"/>
    </style:style>
    <style:style style:name="T356_5" style:family="text">
      <style:text-properties fo:language="en" fo:country="GB"/>
    </style:style>
    <style:style style:name="T356_6" style:family="text">
      <style:text-properties fo:language="en" fo:country="GB"/>
    </style:style>
    <style:style style:name="T356_7" style:family="text">
      <style:text-properties fo:language="en" fo:country="GB"/>
    </style:style>
    <style:style style:name="T356_8" style:family="text">
      <style:text-properties fo:language="en" fo:country="GB"/>
    </style:style>
    <style:style style:name="T356_9" style:family="text">
      <style:text-properties style:font-name-asian="Arial" fo:language="en" fo:country="GB"/>
    </style:style>
    <style:style style:name="T356_10" style:family="text">
      <style:text-properties fo:language="en" fo:country="GB"/>
    </style:style>
    <style:style style:name="T356_11" style:family="text">
      <style:text-properties style:font-name-asian="Arial" fo:language="en" fo:country="GB"/>
    </style:style>
    <style:style style:name="T356_12" style:family="text">
      <style:text-properties style:font-name-asian="Arial" fo:language="en" fo:country="GB"/>
    </style:style>
    <style:style style:name="T356_13" style:family="text">
      <style:text-properties style:font-name-asian="Arial" fo:language="en" fo:country="GB"/>
    </style:style>
    <style:style style:name="T356_14" style:family="text">
      <style:text-properties style:font-name-asian="Arial" fo:language="en" fo:country="GB"/>
    </style:style>
    <style:style style:name="T356_15" style:family="text">
      <style:text-properties style:font-name-asian="Arial" fo:language="en" fo:country="GB"/>
    </style:style>
    <style:style style:name="T356_16" style:family="text">
      <style:text-properties style:font-name-asian="Arial" fo:language="en" fo:country="GB"/>
    </style:style>
    <style:style style:name="T356_17" style:family="text">
      <style:text-properties style:font-name-asian="Arial" fo:language="en" fo:country="GB"/>
    </style:style>
    <style:style style:name="T356_18" style:family="text">
      <style:text-properties style:font-name-asian="Arial" fo:language="en" fo:country="GB"/>
    </style:style>
    <style:style style:name="T356_19" style:family="text">
      <style:text-properties style:font-name-asian="Arial" fo:language="en" fo:country="GB"/>
    </style:style>
    <style:style style:name="T356_20" style:family="text">
      <style:text-properties style:font-name-asian="Arial" fo:language="en" fo:country="GB"/>
    </style:style>
    <style:style style:name="T356_21" style:family="text">
      <style:text-properties style:font-name-asian="Arial" fo:language="en" fo:country="GB"/>
    </style:style>
    <style:style style:name="T356_22" style:family="text">
      <style:text-properties style:font-name-asian="Arial" fo:language="en" fo:country="GB"/>
    </style:style>
    <style:style style:name="T356_23" style:family="text">
      <style:text-properties style:font-name-asian="Arial" fo:language="en" fo:country="GB"/>
    </style:style>
    <style:style style:name="T356_24" style:family="text">
      <style:text-properties fo:language="en" fo:country="GB"/>
    </style:style>
    <style:style style:name="P357" style:family="paragraph" style:parent-style-name="Heading_20_2"/>
    <style:style style:name="T357_1" style:family="text"/>
    <style:style style:name="P358" style:family="paragraph" style:parent-style-name="Body_20_Para">
      <style:paragraph-properties fo:text-indent="-0.9cm" fo:margin-left="0.9cm"/>
    </style:style>
    <style:style style:name="T358_1" style:family="text">
      <style:text-properties fo:language="en" fo:country="GB" fo:font-weight="bold" style:font-weight-asian="bold"/>
    </style:style>
    <style:style style:name="T358_2" style:family="text">
      <style:text-properties fo:language="en" fo:country="GB"/>
    </style:style>
    <style:style style:name="P359" style:family="paragraph" style:parent-style-name="Heading_20_2"/>
    <style:style style:name="T359_1" style:family="text"/>
    <style:style style:name="P360" style:family="paragraph" style:parent-style-name="Body_20_Para">
      <style:paragraph-properties fo:text-indent="-0.9cm" fo:margin-left="0.9cm"/>
    </style:style>
    <style:style style:name="T360_1" style:family="text">
      <style:text-properties style:font-name-asian="Arial" fo:font-weight="bold" style:font-weight-asian="bold" style:font-weight-complex="bold"/>
    </style:style>
    <style:style style:name="T360_2" style:family="text">
      <style:text-properties style:font-name-asian="Arial"/>
    </style:style>
    <style:style style:name="T360_3" style:family="text">
      <style:text-properties style:font-name-asian="Arial"/>
    </style:style>
    <style:style style:name="T360_4" style:family="text">
      <style:text-properties style:font-name-asian="Arial"/>
    </style:style>
    <style:style style:name="T360_5" style:family="text">
      <style:text-properties style:font-name-asian="Arial"/>
    </style:style>
    <style:style style:name="T360_6" style:family="text">
      <style:text-properties style:font-name-asian="Arial"/>
    </style:style>
    <style:style style:name="T360_7" style:family="text">
      <style:text-properties style:font-name-asian="Arial"/>
    </style:style>
    <style:style style:name="T360_8" style:family="text"/>
    <style:style style:name="T360_9" style:family="text"/>
    <style:style style:name="T360_10" style:family="text"/>
    <style:style style:name="T360_11" style:family="text"/>
    <style:style style:name="T360_12" style:family="text"/>
    <style:style style:name="T360_13" style:family="text"/>
    <style:style style:name="T360_14" style:family="text"/>
    <style:style style:name="P361" style:family="paragraph" style:parent-style-name="Heading_20_2"/>
    <style:style style:name="T361_1" style:family="text"/>
    <style:style style:name="P362" style:family="paragraph" style:parent-style-name="Body_20_Para">
      <style:paragraph-properties fo:text-indent="-0.9cm" fo:margin-left="0.9cm"/>
    </style:style>
    <style:style style:name="T362_1" style:family="text">
      <style:text-properties fo:font-weight="bold" style:font-weight-asian="bold" style:font-weight-complex="bold"/>
    </style:style>
    <style:style style:name="T362_2" style:family="text"/>
    <style:style style:name="T362_3" style:family="text"/>
    <style:style style:name="T362_4" style:family="text"/>
    <style:style style:name="T362_5" style:family="text"/>
    <style:style style:name="T362_6" style:family="text"/>
    <style:style style:name="T362_7" style:family="text"/>
    <style:style style:name="T362_8" style:family="text"/>
    <style:style style:name="T362_9" style:family="text"/>
    <style:style style:name="T362_10" style:family="text"/>
    <style:style style:name="T362_11" style:family="text"/>
    <style:style style:name="T362_12" style:family="text"/>
    <style:style style:name="T362_13" style:family="text"/>
    <style:style style:name="T362_14" style:family="text"/>
    <style:style style:name="T362_15" style:family="text"/>
    <style:style style:name="T362_16" style:family="text"/>
    <style:style style:name="P363" style:family="paragraph" style:parent-style-name="Body_20_Para">
      <style:paragraph-properties fo:text-indent="-0.9cm" fo:margin-left="0.9cm"/>
    </style:style>
    <style:style style:name="T363_1" style:family="text">
      <style:text-properties fo:font-weight="bold" style:font-weight-asian="bold" style:font-weight-complex="bold"/>
    </style:style>
    <style:style style:name="T363_2" style:family="text">
      <style:text-properties fo:font-weight="bold" style:font-weight-asian="bold" style:font-weight-complex="bold"/>
    </style:style>
    <style:style style:name="T363_3" style:family="text">
      <style:text-properties fo:font-weight="bold" style:font-weight-asian="bold" style:font-weight-complex="bold"/>
    </style:style>
    <style:style style:name="T363_4" style:family="text"/>
    <style:style style:name="T363_5" style:family="text"/>
    <style:style style:name="T363_6" style:family="text"/>
    <style:style style:name="T363_7" style:family="text"/>
    <style:style style:name="T363_8" style:family="text"/>
    <style:style style:name="T363_9" style:family="text"/>
    <style:style style:name="T363_10" style:family="text">
      <style:text-properties fo:language="en" fo:country="GB"/>
    </style:style>
    <style:style style:name="T363_11" style:family="text">
      <style:text-properties fo:language="en" fo:country="GB"/>
    </style:style>
    <style:style style:name="T363_12" style:family="text"/>
    <style:style style:name="P364" style:family="paragraph" style:parent-style-name="Body_20_Para">
      <style:paragraph-properties fo:text-indent="-0.9cm" fo:margin-left="0.9cm"/>
    </style:style>
    <style:style style:name="T364_1" style:family="text">
      <style:text-properties fo:font-weight="bold" style:font-weight-asian="bold" style:font-weight-complex="bold"/>
    </style:style>
    <style:style style:name="T364_2" style:family="text"/>
    <style:style style:name="T364_3" style:family="text">
      <style:text-properties fo:font-weight="bold" style:font-weight-asian="bold" style:font-weight-complex="bold"/>
    </style:style>
    <style:style style:name="T364_4" style:family="text"/>
    <style:style style:name="T364_5" style:family="text"/>
    <style:style style:name="T364_6" style:family="text">
      <style:text-properties fo:font-weight="bold" style:font-weight-asian="bold" style:font-weight-complex="bold"/>
    </style:style>
    <style:style style:name="T364_7" style:family="text"/>
    <style:style style:name="P365" style:family="paragraph" style:parent-style-name="Body_20_Para">
      <style:paragraph-properties fo:text-indent="-0.9cm" fo:margin-left="0.9cm"/>
    </style:style>
    <style:style style:name="T365_1" style:family="text">
      <style:text-properties fo:font-weight="bold" style:font-weight-asian="bold" style:font-weight-complex="bold"/>
    </style:style>
    <style:style style:name="T365_2" style:family="text">
      <style:text-properties fo:font-weight="bold" style:font-weight-asian="bold" style:font-weight-complex="bold"/>
    </style:style>
    <style:style style:name="T365_3" style:family="text">
      <style:text-properties fo:font-weight="bold" style:font-weight-asian="bold" style:font-weight-complex="bold"/>
    </style:style>
    <style:style style:name="T365_4" style:family="text"/>
    <style:style style:name="T365_5" style:family="text"/>
    <style:style style:name="T365_6" style:family="text"/>
    <style:style style:name="T365_7" style:family="text"/>
    <style:style style:name="T365_8" style:family="text"/>
    <style:style style:name="P366" style:family="paragraph" style:parent-style-name="Heading_20_2"/>
    <style:style style:name="T366_1" style:family="text"/>
    <style:style style:name="P367" style:family="paragraph" style:parent-style-name="Body_20_Para">
      <style:paragraph-properties fo:text-indent="-0.9cm" fo:margin-left="0.9cm"/>
    </style:style>
    <style:style style:name="T367_1" style:family="text">
      <style:text-properties fo:language="en" fo:country="GB"/>
    </style:style>
    <style:style style:name="T367_2" style:family="text">
      <style:text-properties fo:language="en" fo:country="GB"/>
    </style:style>
    <style:style style:name="T367_3" style:family="text">
      <style:text-properties fo:language="en" fo:country="GB"/>
    </style:style>
    <style:style style:name="T367_4" style:family="text">
      <style:text-properties fo:language="en" fo:country="GB" fo:font-weight="bold" style:font-weight-asian="bold" style:font-weight-complex="bold"/>
    </style:style>
    <style:style style:name="T367_5" style:family="text">
      <style:text-properties fo:language="en" fo:country="GB"/>
    </style:style>
    <style:style style:name="T367_6" style:family="text">
      <style:text-properties fo:language="en" fo:country="GB"/>
    </style:style>
    <style:style style:name="T367_7" style:family="text">
      <style:text-properties fo:language="en" fo:country="GB"/>
    </style:style>
    <style:style style:name="T367_8" style:family="text">
      <style:text-properties fo:language="en" fo:country="GB"/>
    </style:style>
    <style:style style:name="T367_9" style:family="text">
      <style:text-properties fo:language="en" fo:country="GB"/>
    </style:style>
    <style:style style:name="T367_10" style:family="text">
      <style:text-properties fo:language="en" fo:country="GB"/>
    </style:style>
    <style:style style:name="T367_11" style:family="text">
      <style:text-properties fo:language="en" fo:country="GB"/>
    </style:style>
    <style:style style:name="T367_12" style:family="text">
      <style:text-properties fo:language="en" fo:country="GB" fo:font-weight="bold" style:font-weight-asian="bold" style:font-weight-complex="bold"/>
    </style:style>
    <style:style style:name="T367_13" style:family="text">
      <style:text-properties fo:language="en" fo:country="GB" fo:font-weight="bold" style:font-weight-asian="bold" style:font-weight-complex="bold"/>
    </style:style>
    <style:style style:name="T367_14" style:family="text">
      <style:text-properties fo:language="en" fo:country="GB"/>
    </style:style>
    <style:style style:name="T367_15" style:family="text">
      <style:text-properties fo:language="en" fo:country="GB"/>
    </style:style>
    <style:style style:name="T367_16" style:family="text">
      <style:text-properties fo:language="en" fo:country="GB"/>
    </style:style>
    <style:style style:name="T367_17" style:family="text">
      <style:text-properties fo:language="en" fo:country="GB"/>
    </style:style>
    <style:style style:name="T367_18" style:family="text">
      <style:text-properties fo:language="en" fo:country="GB"/>
    </style:style>
    <style:style style:name="T367_19" style:family="text">
      <style:text-properties fo:language="en" fo:country="GB"/>
    </style:style>
    <style:style style:name="T367_20" style:family="text" style:parent-style-name="Body_20_Para">
      <style:text-properties fo:font-size="10pt" style:font-size-asian="10pt" style:font-size-complex="10pt" fo:language="en" fo:country="GB"/>
    </style:style>
    <style:style style:name="P368" style:family="paragraph" style:parent-style-name="Footnote_20_text"/>
    <style:style style:name="T368_1" style:family="text"/>
    <style:style style:name="T368_2" style:family="text"/>
    <style:style style:name="T368_3" style:family="text"/>
    <style:style style:name="T368_4" style:family="text"/>
    <style:style style:name="T368_5" style:family="text"/>
    <style:style style:name="T368_6" style:family="text"/>
    <style:style style:name="T368_7" style:family="text">
      <style:text-properties fo:language="en" fo:country="GB" fo:font-weight="bold" style:font-weight-asian="bold" style:font-weight-complex="bold"/>
    </style:style>
    <style:style style:name="T368_8" style:family="text">
      <style:text-properties fo:language="en" fo:country="GB"/>
    </style:style>
    <style:style style:name="T368_9" style:family="text">
      <style:text-properties fo:language="en" fo:country="GB" fo:font-weight="bold" style:font-weight-asian="bold" style:font-weight-complex="bold"/>
    </style:style>
    <style:style style:name="T368_10" style:family="text">
      <style:text-properties fo:language="en" fo:country="GB"/>
    </style:style>
    <style:style style:name="T368_11" style:family="text">
      <style:text-properties fo:language="en" fo:country="GB" fo:font-weight="bold" style:font-weight-asian="bold" style:font-weight-complex="bold"/>
    </style:style>
    <style:style style:name="T368_12" style:family="text">
      <style:text-properties fo:language="en" fo:country="GB"/>
    </style:style>
    <style:style style:name="T368_13" style:family="text">
      <style:text-properties fo:language="en" fo:country="GB"/>
    </style:style>
    <style:style style:name="T368_14" style:family="text">
      <style:text-properties fo:language="en" fo:country="GB"/>
    </style:style>
    <style:style style:name="T368_15" style:family="text">
      <style:text-properties fo:language="en" fo:country="GB"/>
    </style:style>
    <style:style style:name="T368_16" style:family="text">
      <style:text-properties fo:language="en" fo:country="GB"/>
    </style:style>
    <style:style style:name="T368_17" style:family="text">
      <style:text-properties fo:language="en" fo:country="GB" fo:font-weight="bold" style:font-weight-asian="bold" style:font-weight-complex="bold"/>
    </style:style>
    <style:style style:name="T368_18" style:family="text">
      <style:text-properties fo:language="en" fo:country="GB"/>
    </style:style>
    <style:style style:name="T368_19" style:family="text">
      <style:text-properties fo:language="en" fo:country="GB"/>
    </style:style>
    <style:style style:name="T368_20" style:family="text">
      <style:text-properties fo:language="en" fo:country="GB"/>
    </style:style>
    <style:style style:name="T368_21" style:family="text">
      <style:text-properties fo:language="en" fo:country="GB"/>
    </style:style>
    <style:style style:name="T368_22" style:family="text">
      <style:text-properties fo:language="en" fo:country="GB"/>
    </style:style>
    <style:style style:name="T368_23" style:family="text">
      <style:text-properties fo:language="en" fo:country="GB"/>
    </style:style>
    <style:style style:name="T368_24" style:family="text">
      <style:text-properties fo:language="en" fo:country="GB"/>
    </style:style>
    <style:style style:name="T368_25" style:family="text">
      <style:text-properties fo:language="en" fo:country="GB"/>
    </style:style>
    <style:style style:name="T368_26" style:family="text">
      <style:text-properties fo:language="en" fo:country="GB"/>
    </style:style>
    <style:style style:name="P369" style:family="paragraph" style:parent-style-name="Heading_20_2"/>
    <style:style style:name="T369_1" style:family="text"/>
    <style:style style:name="P370" style:family="paragraph" style:parent-style-name="Body_20_Para">
      <style:paragraph-properties fo:text-indent="-0.9cm" fo:margin-left="0.9cm"/>
    </style:style>
    <style:style style:name="T370_1" style:family="text">
      <style:text-properties fo:language="en" fo:country="GB"/>
    </style:style>
    <style:style style:name="T370_2" style:family="text">
      <style:text-properties fo:language="en" fo:country="GB"/>
    </style:style>
    <style:style style:name="T370_3" style:family="text">
      <style:text-properties fo:language="en" fo:country="GB" fo:font-weight="bold" style:font-weight-asian="bold"/>
    </style:style>
    <style:style style:name="T370_4" style:family="text">
      <style:text-properties fo:language="en" fo:country="GB"/>
    </style:style>
    <style:style style:name="T370_5" style:family="text">
      <style:text-properties fo:language="en" fo:country="GB"/>
    </style:style>
    <style:style style:name="T370_6" style:family="text">
      <style:text-properties fo:language="en" fo:country="GB"/>
    </style:style>
    <style:style style:name="T370_7" style:family="text">
      <style:text-properties fo:language="en" fo:country="GB"/>
    </style:style>
    <style:style style:name="T370_8" style:family="text">
      <style:text-properties fo:language="en" fo:country="GB"/>
    </style:style>
    <style:style style:name="T370_9" style:family="text">
      <style:text-properties fo:language="en" fo:country="GB" fo:font-weight="bold" style:font-weight-asian="bold"/>
    </style:style>
    <style:style style:name="T370_10" style:family="text">
      <style:text-properties fo:language="en" fo:country="GB"/>
    </style:style>
    <style:style style:name="T370_11" style:family="text">
      <style:text-properties fo:language="en" fo:country="GB" fo:font-weight="bold" style:font-weight-asian="bold"/>
    </style:style>
    <style:style style:name="T370_12" style:family="text">
      <style:text-properties fo:language="en" fo:country="GB"/>
    </style:style>
    <style:style style:name="T370_13" style:family="text">
      <style:text-properties fo:language="en" fo:country="GB"/>
    </style:style>
    <style:style style:name="T370_14" style:family="text">
      <style:text-properties fo:language="en" fo:country="GB"/>
    </style:style>
    <style:style style:name="T370_15" style:family="text">
      <style:text-properties fo:language="en" fo:country="GB"/>
    </style:style>
    <style:style style:name="T370_16" style:family="text">
      <style:text-properties fo:language="en" fo:country="GB"/>
    </style:style>
    <style:style style:name="T370_17" style:family="text">
      <style:text-properties fo:language="en" fo:country="GB"/>
    </style:style>
    <style:style style:name="T370_18" style:family="text">
      <style:text-properties fo:language="en" fo:country="GB"/>
    </style:style>
    <style:style style:name="T370_19" style:family="text">
      <style:text-properties fo:language="en" fo:country="GB"/>
    </style:style>
    <style:style style:name="P371" style:family="paragraph" style:parent-style-name="Heading_20_2"/>
    <style:style style:name="T371_1" style:family="text"/>
    <style:style style:name="P372" style:family="paragraph" style:parent-style-name="Body_20_Para">
      <style:paragraph-properties fo:text-indent="-0.9cm" fo:margin-left="0.9cm"/>
    </style:style>
    <style:style style:name="T372_1" style:family="text">
      <style:text-properties fo:language="en" fo:country="GB"/>
    </style:style>
    <style:style style:name="T372_2" style:family="text">
      <style:text-properties fo:language="en" fo:country="GB"/>
    </style:style>
    <style:style style:name="T372_3" style:family="text">
      <style:text-properties fo:language="en" fo:country="GB"/>
    </style:style>
    <style:style style:name="T372_4" style:family="text">
      <style:text-properties fo:language="en" fo:country="GB"/>
    </style:style>
    <style:style style:name="T372_5" style:family="text">
      <style:text-properties fo:language="en" fo:country="GB"/>
    </style:style>
    <style:style style:name="T372_6" style:family="text">
      <style:text-properties fo:language="en" fo:country="GB"/>
    </style:style>
    <style:style style:name="T372_7" style:family="text">
      <style:text-properties fo:language="en" fo:country="GB"/>
    </style:style>
    <style:style style:name="T372_8" style:family="text">
      <style:text-properties fo:language="en" fo:country="GB"/>
    </style:style>
    <style:style style:name="T372_9" style:family="text">
      <style:text-properties fo:language="en" fo:country="GB"/>
    </style:style>
    <style:style style:name="T372_10" style:family="text">
      <style:text-properties fo:language="en" fo:country="GB"/>
    </style:style>
    <style:style style:name="T372_11" style:family="text">
      <style:text-properties fo:language="en" fo:country="GB"/>
    </style:style>
    <style:style style:name="T372_12" style:family="text">
      <style:text-properties fo:language="en" fo:country="GB"/>
    </style:style>
    <style:style style:name="T372_13" style:family="text">
      <style:text-properties fo:language="en" fo:country="GB"/>
    </style:style>
    <style:style style:name="T372_14" style:family="text">
      <style:text-properties fo:language="en" fo:country="GB"/>
    </style:style>
    <style:style style:name="T372_15" style:family="text">
      <style:text-properties fo:language="en" fo:country="GB"/>
    </style:style>
    <style:style style:name="T372_16" style:family="text">
      <style:text-properties fo:language="en" fo:country="GB"/>
    </style:style>
    <style:style style:name="T372_17" style:family="text">
      <style:text-properties fo:language="en" fo:country="GB"/>
    </style:style>
    <style:style style:name="T372_18" style:family="text">
      <style:text-properties fo:language="en" fo:country="GB"/>
    </style:style>
    <style:style style:name="T372_19" style:family="text">
      <style:text-properties fo:language="en" fo:country="GB"/>
    </style:style>
    <style:style style:name="T372_20" style:family="text">
      <style:text-properties fo:language="en" fo:country="GB"/>
    </style:style>
    <style:style style:name="T372_21" style:family="text">
      <style:text-properties fo:language="en" fo:country="GB"/>
    </style:style>
    <style:style style:name="P373" style:family="paragraph" style:parent-style-name="Body_20_Para">
      <style:paragraph-properties fo:text-indent="-0.9cm" fo:margin-left="0.9cm"/>
    </style:style>
    <style:style style:name="T373_1" style:family="text"/>
    <style:style style:name="T373_2" style:family="text"/>
    <style:style style:name="T373_3" style:family="text"/>
    <style:style style:name="T373_4" style:family="text"/>
    <style:style style:name="T373_5" style:family="text"/>
    <style:style style:name="T373_6" style:family="text"/>
    <style:style style:name="T373_7" style:family="text"/>
    <style:style style:name="T373_8" style:family="text"/>
    <style:style style:name="T373_9" style:family="text"/>
    <style:style style:name="T373_10" style:family="text"/>
    <style:style style:name="T373_11" style:family="text"/>
    <style:style style:name="T373_12" style:family="text"/>
    <style:style style:name="T373_13" style:family="text"/>
    <style:style style:name="T373_14" style:family="text"/>
    <style:style style:name="T373_15" style:family="text"/>
    <style:style style:name="T373_16" style:family="text"/>
    <style:style style:name="T373_17" style:family="text"/>
    <style:style style:name="T373_18" style:family="text"/>
    <style:style style:name="T373_19" style:family="text"/>
    <style:style style:name="T373_20" style:family="text"/>
    <style:style style:name="T373_21" style:family="text"/>
    <style:style style:name="T373_22" style:family="text"/>
    <style:style style:name="T373_23" style:family="text"/>
    <style:style style:name="T373_24" style:family="text"/>
    <style:style style:name="T373_25" style:family="text"/>
    <style:style style:name="T373_26" style:family="text"/>
    <style:style style:name="T373_27" style:family="text"/>
    <style:style style:name="T373_28" style:family="text"/>
    <style:style style:name="T373_29" style:family="text"/>
    <style:style style:name="T373_30" style:family="text"/>
    <style:style style:name="T373_31" style:family="text"/>
    <style:style style:name="T373_32" style:family="text"/>
    <style:style style:name="T373_33" style:family="text"/>
    <style:style style:name="T373_34" style:family="text"/>
    <style:style style:name="T373_35" style:family="text"/>
    <style:style style:name="T373_36" style:family="text"/>
    <style:style style:name="T373_37" style:family="text"/>
    <style:style style:name="T373_38" style:family="text"/>
    <style:style style:name="T373_39" style:family="text"/>
    <style:style style:name="T373_40" style:family="text"/>
    <style:style style:name="P374" style:family="paragraph" style:parent-style-name="Body_20_Para">
      <style:paragraph-properties fo:text-indent="-0.9cm" fo:margin-left="0.9cm"/>
    </style:style>
    <style:style style:name="T374_1" style:family="text">
      <style:text-properties fo:language="en" fo:country="GB"/>
    </style:style>
    <style:style style:name="T374_2" style:family="text">
      <style:text-properties fo:language="en" fo:country="GB"/>
    </style:style>
    <style:style style:name="T374_3" style:family="text">
      <style:text-properties fo:language="en" fo:country="GB"/>
    </style:style>
    <style:style style:name="T374_4" style:family="text">
      <style:text-properties fo:language="en" fo:country="GB"/>
    </style:style>
    <style:style style:name="T374_5" style:family="text">
      <style:text-properties fo:language="en" fo:country="GB"/>
    </style:style>
    <style:style style:name="T374_6" style:family="text">
      <style:text-properties fo:language="en" fo:country="GB"/>
    </style:style>
    <style:style style:name="T374_7" style:family="text">
      <style:text-properties fo:language="en" fo:country="GB"/>
    </style:style>
    <style:style style:name="T374_8" style:family="text">
      <style:text-properties fo:language="en" fo:country="GB"/>
    </style:style>
    <style:style style:name="T374_9" style:family="text">
      <style:text-properties fo:language="en" fo:country="GB"/>
    </style:style>
    <style:style style:name="T374_10" style:family="text">
      <style:text-properties fo:language="en" fo:country="GB"/>
    </style:style>
    <style:style style:name="T374_11" style:family="text">
      <style:text-properties fo:language="en" fo:country="GB"/>
    </style:style>
    <style:style style:name="T374_12" style:family="text">
      <style:text-properties fo:language="en" fo:country="GB"/>
    </style:style>
    <style:style style:name="P375" style:family="paragraph" style:parent-style-name="Body_20_Para">
      <style:paragraph-properties fo:text-indent="-0.9cm" fo:margin-left="0.9cm"/>
    </style:style>
    <style:style style:name="T375_1" style:family="text">
      <style:text-properties fo:language="en" fo:country="GB"/>
    </style:style>
    <style:style style:name="T375_2" style:family="text">
      <style:text-properties fo:language="en" fo:country="GB"/>
    </style:style>
    <style:style style:name="T375_3" style:family="text">
      <style:text-properties fo:language="en" fo:country="GB"/>
    </style:style>
    <style:style style:name="T375_4" style:family="text">
      <style:text-properties fo:language="en" fo:country="GB"/>
    </style:style>
    <style:style style:name="T375_5" style:family="text">
      <style:text-properties fo:language="en" fo:country="GB"/>
    </style:style>
    <style:style style:name="T375_6" style:family="text">
      <style:text-properties fo:language="en" fo:country="GB"/>
    </style:style>
    <style:style style:name="P376" style:family="paragraph" style:parent-style-name="Body_20_Para">
      <style:paragraph-properties fo:margin-bottom="0cm"/>
      <style:text-properties fo:language="en" fo:country="GB"/>
    </style:style>
    <style:style style:name="S4" style:family="section" style:master-page-name="MasterPage3">
      <style:section-properties text:dont-balance-text-columns="false">
        <style:columns fo:column-count="0" fo:column-gap="1.249cm"/>
      </style:section-properties>
    </style:style>
    <style:style style:name="P377" style:family="paragraph" style:parent-style-name="Annex" style:master-page-name="MasterPage3">
      <style:paragraph-properties fo:text-indent="-2.371cm" fo:margin-left="2.371cm"/>
    </style:style>
    <style:style style:name="T377_1" style:family="text"/>
    <style:style style:name="P378" style:family="paragraph" style:parent-style-name="Normal"/>
    <style:style style:name="Table5" style:family="table">
      <style:table-properties table:align="left" style:width="26.499cm" fo:margin-left="-0.25cm"/>
    </style:style>
    <style:style style:name="Column22" style:family="table-column">
      <style:table-column-properties style:column-width="7.752cm"/>
    </style:style>
    <style:style style:name="Column23" style:family="table-column">
      <style:table-column-properties style:column-width="2.036cm"/>
    </style:style>
    <style:style style:name="Column24" style:family="table-column">
      <style:table-column-properties style:column-width="14.217cm"/>
    </style:style>
    <style:style style:name="Column25" style:family="table-column">
      <style:table-column-properties style:column-width="2.494cm"/>
    </style:style>
    <style:style style:name="Row29" style:family="table-row">
      <style:table-row-properties style:min-row-height="0.529cm"/>
    </style:style>
    <style:style style:name="Cell142" style:family="table-cell">
      <style:table-cell-properties fo:background-color="#d9d9d9" style:vertical-align="top" fo:border-top="#a6a6a6 0.018cm solid" fo:border-bottom="#a6a6a6 0.018cm solid" fo:padding-left="0.19cm" fo:padding-right="0.19cm" fo:wrap-option="no-wrap"/>
    </style:style>
    <style:style style:name="P379" style:family="paragraph" style:parent-style-name="Normal"/>
    <style:style style:name="T379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3" style:family="table-cell">
      <style:table-cell-properties fo:background-color="#d9d9d9" style:vertical-align="top" fo:border-top="#a6a6a6 0.018cm solid" fo:border-bottom="#a6a6a6 0.018cm solid" fo:padding-left="0.19cm" fo:padding-right="0.19cm" fo:wrap-option="no-wrap"/>
    </style:style>
    <style:style style:name="P380" style:family="paragraph" style:parent-style-name="Normal">
      <style:paragraph-properties fo:text-align="center"/>
    </style:style>
    <style:style style:name="T380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4" style:family="table-cell">
      <style:table-cell-properties fo:background-color="#d9d9d9" style:vertical-align="top" fo:border-top="#a6a6a6 0.018cm solid" fo:border-bottom="#a6a6a6 0.018cm solid" fo:padding-left="0.19cm" fo:padding-right="0.19cm" fo:wrap-option="no-wrap"/>
    </style:style>
    <style:style style:name="P381" style:family="paragraph" style:parent-style-name="Normal"/>
    <style:style style:name="T381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5" style:family="table-cell">
      <style:table-cell-properties fo:background-color="#d9d9d9" style:vertical-align="top" fo:border-top="#a6a6a6 0.018cm solid" fo:border-bottom="#a6a6a6 0.018cm solid" fo:padding-left="0.19cm" fo:padding-right="0.19cm" fo:wrap-option="no-wrap"/>
    </style:style>
    <style:style style:name="P382" style:family="paragraph" style:parent-style-name="Normal">
      <style:paragraph-properties fo:text-align="center"/>
    </style:style>
    <style:style style:name="T382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0" style:family="table-row">
      <style:table-row-properties style:min-row-height="2.05cm"/>
    </style:style>
    <style:style style:name="Cell146" style:family="table-cell">
      <style:table-cell-properties style:vertical-align="top" fo:border-top="#a6a6a6 0.018cm solid" fo:border-bottom="#a6a6a6 0.018cm solid" fo:padding-left="0.19cm" fo:padding-right="0.19cm" fo:wrap-option="wrap"/>
    </style:style>
    <style:style style:name="P383" style:family="paragraph" style:parent-style-name="Normal"/>
    <style:style style:name="T383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47" style:family="table-cell">
      <style:table-cell-properties fo:background-color="#ff4343" style:vertical-align="top" fo:border-top="#a6a6a6 0.018cm solid" fo:border-bottom="#a6a6a6 0.018cm solid" fo:padding-left="0.19cm" fo:padding-right="0.19cm" fo:wrap-option="no-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border-top="#a6a6a6 0.018cm solid" fo:border-bottom="#a6a6a6 0.018cm solid" fo:padding-left="0.19cm" fo:padding-right="0.19cm" fo:wrap-option="wrap"/>
    </style:style>
    <style:style style:name="P385" style:family="paragraph" style:parent-style-name="Normal"/>
    <style:style style:name="T385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5_2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5_3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5_4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P386" style:family="paragraph" style:parent-style-name="Normal"/>
    <style:style style:name="T386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6_2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6_3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6_4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6_5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P387" style:family="paragraph" style:parent-style-name="Normal"/>
    <style:style style:name="T387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7_2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7_3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7_4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7_5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7_6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7_7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P388" style:family="paragraph" style:parent-style-name="Normal"/>
    <style:style style:name="T388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88_2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fo:background-color="#ffff00" style:vertical-align="top" fo:border-top="#a6a6a6 0.018cm solid" fo:border-bottom="#a6a6a6 0.018cm solid" fo:padding-left="0.19cm" fo:padding-right="0.19cm" fo:wrap-option="no-wrap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Row31" style:family="table-row">
      <style:table-row-properties style:min-row-height="1.011cm"/>
    </style:style>
    <style:style style:name="Cell150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390" style:family="paragraph" style:parent-style-name="Normal"/>
    <style:style style:name="T390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fo:background-color="#ff4343" style:vertical-align="top" fo:border-top="#a6a6a6 0.018cm solid" fo:border-bottom="#a6a6a6 0.018cm solid" fo:padding-left="0.19cm" fo:padding-right="0.19cm" fo:wrap-option="no-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52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392" style:family="paragraph" style:parent-style-name="Normal"/>
    <style:style style:name="T392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92_2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92_3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53" style:family="table-cell">
      <style:table-cell-properties fo:background-color="#ffff00" style:vertical-align="top" fo:border-top="#a6a6a6 0.018cm solid" fo:border-bottom="#a6a6a6 0.018cm solid" fo:padding-left="0.19cm" fo:padding-right="0.19cm" fo:wrap-option="no-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Row32" style:family="table-row">
      <style:table-row-properties style:min-row-height="1.058cm"/>
    </style:style>
    <style:style style:name="Cell154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394" style:family="paragraph" style:parent-style-name="Normal"/>
    <style:style style:name="T394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fo:background-color="#ff4343" style:vertical-align="top" fo:border-top="#a6a6a6 0.018cm solid" fo:border-bottom="#a6a6a6 0.018cm solid" fo:padding-left="0.19cm" fo:padding-right="0.19cm" fo:wrap-option="no-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56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396" style:family="paragraph" style:parent-style-name="Normal"/>
    <style:style style:name="T396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96_2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96_3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P397" style:family="paragraph" style:parent-style-name="Normal"/>
    <style:style style:name="T397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97_2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397_3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fo:background-color="#ffff00" style:vertical-align="top" fo:border-top="#a6a6a6 0.018cm solid" fo:border-bottom="#a6a6a6 0.018cm solid" fo:padding-left="0.19cm" fo:padding-right="0.19cm" fo:wrap-option="no-wrap"/>
    </style:style>
    <style:style style:name="P398" style:family="paragraph" style:parent-style-name="Normal">
      <style:paragraph-properties fo:text-align="center"/>
    </style:style>
    <style:style style:name="T398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Row33" style:family="table-row">
      <style:table-row-properties style:min-row-height="0.152cm"/>
    </style:style>
    <style:style style:name="Cell158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399" style:family="paragraph" style:parent-style-name="Normal"/>
    <style:style style:name="T399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fo:background-color="#ffff00" style:vertical-align="top" fo:border-top="#a6a6a6 0.018cm solid" fo:border-bottom="#a6a6a6 0.018cm solid" fo:padding-left="0.19cm" fo:padding-right="0.19cm" fo:wrap-option="no-wrap"/>
    </style:style>
    <style:style style:name="P400" style:family="paragraph" style:parent-style-name="Normal">
      <style:paragraph-properties fo:text-align="center"/>
    </style:style>
    <style:style style:name="T400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60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401" style:family="paragraph" style:parent-style-name="Normal"/>
    <style:style style:name="T401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401_2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401_3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401_4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61" style:family="table-cell">
      <style:table-cell-properties fo:background-color="#ffff00" style:vertical-align="top" fo:border-top="#a6a6a6 0.018cm solid" fo:border-bottom="#a6a6a6 0.018cm solid" fo:padding-left="0.19cm" fo:padding-right="0.19cm" fo:wrap-option="no-wrap"/>
    </style:style>
    <style:style style:name="P402" style:family="paragraph" style:parent-style-name="Normal">
      <style:paragraph-properties fo:text-align="center"/>
    </style:style>
    <style:style style:name="T402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Row34" style:family="table-row">
      <style:table-row-properties style:min-row-height="0.123cm"/>
    </style:style>
    <style:style style:name="Cell162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403" style:family="paragraph" style:parent-style-name="Normal"/>
    <style:style style:name="T403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63" style:family="table-cell">
      <style:table-cell-properties fo:background-color="#ffff00" style:vertical-align="top" fo:border-top="#a6a6a6 0.018cm solid" fo:border-bottom="#a6a6a6 0.018cm solid" fo:padding-left="0.19cm" fo:padding-right="0.19cm" fo:wrap-option="no-wrap"/>
    </style:style>
    <style:style style:name="P404" style:family="paragraph" style:parent-style-name="Normal">
      <style:paragraph-properties fo:text-align="center"/>
    </style:style>
    <style:style style:name="T404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405" style:family="paragraph" style:parent-style-name="Normal"/>
    <style:style style:name="T405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405_2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405_3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65" style:family="table-cell">
      <style:table-cell-properties fo:background-color="#ffff00" style:vertical-align="top" fo:border-top="#a6a6a6 0.018cm solid" fo:border-bottom="#a6a6a6 0.018cm solid" fo:padding-left="0.19cm" fo:padding-right="0.19cm" fo:wrap-option="no-wrap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Row35" style:family="table-row">
      <style:table-row-properties style:min-row-height="2.117cm"/>
    </style:style>
    <style:style style:name="Cell166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407" style:family="paragraph" style:parent-style-name="Normal"/>
    <style:style style:name="T407_1" style:family="text">
      <style:text-properties fo:color="#0b0c0c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67" style:family="table-cell">
      <style:table-cell-properties fo:background-color="#ffff00" style:vertical-align="top" fo:border-top="#a6a6a6 0.018cm solid" fo:border-bottom="#a6a6a6 0.018cm solid" fo:padding-left="0.19cm" fo:padding-right="0.19cm" fo:wrap-option="no-wrap"/>
    </style:style>
    <style:style style:name="P408" style:family="paragraph" style:parent-style-name="Normal">
      <style:paragraph-properties fo:text-align="center"/>
    </style:style>
    <style:style style:name="T408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68" style:family="table-cell">
      <style:table-cell-properties fo:background-color="#ffffff" style:vertical-align="top" fo:border-top="#a6a6a6 0.018cm solid" fo:border-bottom="#a6a6a6 0.018cm solid" fo:padding-left="0.19cm" fo:padding-right="0.19cm" fo:wrap-option="wrap"/>
    </style:style>
    <style:style style:name="P409" style:family="paragraph" style:parent-style-name="Normal"/>
    <style:style style:name="T409_1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409_2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T409_3" style:family="text">
      <style:text-properties fo:color="#000000"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Cell169" style:family="table-cell">
      <style:table-cell-properties fo:background-color="#ffff00" style:vertical-align="top" fo:border-top="#a6a6a6 0.018cm solid" fo:border-bottom="#a6a6a6 0.018cm solid" fo:padding-left="0.19cm" fo:padding-right="0.19cm" fo:wrap-option="no-wrap"/>
    </style:style>
    <style:style style:name="P410" style:family="paragraph" style:parent-style-name="Normal">
      <style:paragraph-properties fo:text-align="center"/>
    </style:style>
    <style:style style:name="T410_1" style:family="text">
      <style:text-properties style:font-name="Calibri" fo:font-size="10pt" style:font-size-asian="10pt" style:font-name-complex="Calibri" style:font-size-complex="10pt" fo:language="en" fo:language-asian="en" fo:language-complex="ar" fo:country="GB" fo:country-asian="GB" fo:country-complex="SA"/>
    </style:style>
    <style:style style:name="P411" style:family="paragraph" style:parent-style-name="Body_20_Para">
      <style:paragraph-properties fo:text-indent="-0.801cm" fo:margin-left="0.801cm"/>
      <style:text-properties fo:language="en" fo:country="GB"/>
    </style:style>
    <style:style style:name="P412" style:family="paragraph" style:parent-style-name="Normal">
      <style:paragraph-properties fo:margin-top="0.212cm" fo:margin-bottom="0.212cm" fo:margin-left="0.21cm"/>
    </style:style>
    <style:style style:name="S5" style:family="section" style:master-page-name="MasterPage4">
      <style:section-properties text:dont-balance-text-columns="false">
        <style:columns fo:column-count="0" fo:column-gap="1.249cm"/>
      </style:section-properties>
    </style:style>
    <style:style style:name="P413" style:family="paragraph" style:parent-style-name="Normal" style:master-page-name="MasterPage4">
      <style:paragraph-properties fo:text-align="justify"/>
      <style:text-properties fo:font-size="14pt" style:font-size-asian="14pt" style:font-size-complex="14pt" fo:font-weight="bold" style:font-weight-asian="bold" style:font-weight-complex="bold" style:letter-kerning="true"/>
    </style:style>
  </office:automatic-styles>
  <office:body>
    <office:text>
      <text:section text:style-name="S1" text:name="S1">
        <text:p text:style-name="P1"><text:span text:style-name="T1_1">FCDO</text:span><text:span text:style-name="T1_2"><text:s/></text:span><text:span text:style-name="T1_3">Business</text:span><text:span text:style-name="T1_4"><text:s/>Case</text:span><text:span text:style-name="T1_5"><text:s text:c="2"/></text:span></text:p>
        <text:p text:style-name="P2"/>
        <text:p text:style-name="P3"><text:span text:style-name="T3_1">Summary<text:s/>Sheet</text:span></text:p>
        <text:p text:style-name="P4"/>
        <text:p text:style-name="P5"/>
        <table:table table:style-name="Table1">
          <table:table-column table:style-name="Column1"/>
          <table:table-row table:style-name="Row1">
            <table:table-cell table:style-name="Cell1">
              <text:p text:style-name="P6"><text:span text:style-name="T6_1">Portfolio/<text:s/>Business/Country<text:s/>Plan<text:s/>Summary:</text:span></text:p>
              <text:p text:style-name="P7"><text:span text:style-name="T7_1">FCDO’s<text:s/>Research<text:s/>&amp;<text:s/>Evidence<text:s/>Directorate<text:s/>(RED)<text:s/>delivers<text:s/>expert<text:s/>analysis,<text:s/>advice,<text:s/>and<text:s/>research<text:s/>and<text:s/>development<text:s/>(R&amp;D)<text:s/>investments<text:s/>that<text:s/>inform<text:s/>decision-making<text:s/>across<text:s/>the<text:s/>FCDO<text:s/>and<text:s/>enhance<text:s/>the<text:s/>UK’s<text:s/>development<text:s/>and<text:s/>diplomatic<text:s/>impact.<text:s/>RED<text:s/>is<text:s/>using<text:s/>science,<text:s/>technology,<text:s/>and<text:s/>research<text:s/>partnerships<text:s/>to<text:s/>deliver<text:s/>the<text:s/>FS<text:s/>priorities.<text:s/>RED<text:s/>goals<text:s/>include</text:span><text:span text:style-name="T7_2">:</text:span></text:p>
              <text:list text:style-name="LS11" xml:id="list0">
                <text:list-item>
                  <text:p text:style-name="P8"><text:span text:style-name="T8_1">Targeted<text:s/>R&amp;D<text:s/>investments<text:s/>and<text:s/>equitable<text:s/>partnerships<text:s/>deliver<text:s/>development<text:s/>impact<text:s/>and<text:s/>strengthen<text:s/>local<text:s/>capacity<text:s/>to<text:s/>tackle<text:s/>global<text:s/>challenges.</text:span></text:p>
                </text:list-item>
                <text:list-item>
                  <text:p text:style-name="P9"><text:span text:style-name="T9_1">An<text:s/>extensive<text:s/>global<text:s/>science<text:s/>and<text:s/>technology<text:s/>(S&amp;T)<text:s/>footprint<text:s/>and<text:s/>connections<text:s/>to<text:s/>central<text:s/>R&amp;D<text:s/>funding<text:s/>support<text:s/>strengthened,<text:s/>equitable<text:s/>science<text:s/>and<text:s/>technology<text:s/>partnerships.</text:span></text:p>
                </text:list-item>
                <text:list-item>
                  <text:p text:style-name="P10"><text:span text:style-name="T10_1">The<text:s/>directorate<text:s/>delivers<text:s/>rigorous,<text:s/>impactful,<text:s/>and<text:s/>insightful<text:s/>expert<text:s/>geopolitical,<text:s/>scientific,<text:s/>and<text:s/>technical<text:s/>analysis<text:s/>and<text:s/>advice</text:span></text:p>
                </text:list-item>
              </text:list>
            </table:table-cell>
          </table:table-row>
        </table:table>
        <text:p text:style-name="P11"/>
        <text:p text:style-name="P12"/>
        <table:table table:style-name="Table2">
          <table:table-column table:style-name="Column2"/>
          <table:table-column table:style-name="Column3"/>
          <table:table-column table:style-name="Column4"/>
          <table:table-column table:style-name="Column5"/>
          <table:table-row table:style-name="Row2">
            <table:table-cell table:style-name="Cell2" table:number-columns-spanned="4">
              <text:p text:style-name="P13"><text:span text:style-name="T13_1">Title:<text:s/></text:span><text:span text:style-name="T13_2"><text:s/></text:span><text:span text:style-name="T13_3">Frontier<text:s/>Technologies</text:span></text:p>
            </table:table-cell>
            <table:covered-table-cell/>
            <table:covered-table-cell/>
            <table:covered-table-cell/>
          </table:table-row>
          <table:table-row table:style-name="Row3">
            <table:table-cell table:style-name="Cell3" table:number-columns-spanned="4">
              <text:p text:style-name="P14"><text:span text:style-name="T14_1">Programme<text:s/>Summary:<text:s/></text:span></text:p>
              <text:p text:style-name="P15"><text:span text:style-name="T15_1">Facing<text:s/>interlinked<text:s/>crises,<text:s/>development<text:s/>progress<text:s/>is<text:s/>ever<text:s/>more<text:s/>contested<text:s/>and<text:s/>complex.<text:s/>New<text:s/>solutions<text:s/>are<text:s/>urgently<text:s/>needed,<text:s/>and<text:s/>the<text:s/>UK<text:s/>must<text:s/>modernise<text:s/>its<text:s/>approach<text:s/>to<text:s/>development.<text:s/>For<text:s/>the<text:s/>last<text:s/>decade,<text:s/>FCDO’s<text:s/>I2I<text:s/>programme<text:s/>has<text:s/>pioneered<text:s/>experimentation<text:s/>on<text:s/>frontier<text:s/>technologies<text:s/>for<text:s/>development,<text:s/>from<text:s/>quicker,<text:s/>drone-enabled<text:s/>humanitarian<text:s/>assistance,<text:s/>to<text:s/>clean,<text:s/>cheap<text:s/>mobility<text:s/>with<text:s/>electric<text:s/>vehicles,<text:s/>to<text:s/>assistive<text:s/>technologies<text:s/>empowering<text:s/>people<text:s/>with<text:s/>disabilities.<text:s/>As<text:s/>the<text:s/>world<text:s/>experiences<text:s/>revolutionary<text:s/>technological<text:s/>advances,<text:s/>this<text:s/>new<text:s/>£</text:span><text:span text:style-name="T15_2">4.9</text:span><text:span text:style-name="T15_3">m<text:s/>programme<text:s/>will<text:s/>distil<text:s/>and<text:s/>update<text:s/>the<text:s/>most<text:s/>fruitful<text:s/>approaches<text:s/>to<text:s/>driving<text:s/>innovation<text:s/>in<text:s/>FCDO<text:s/>and<text:s/>test<text:s/>a<text:s/>new<text:s/>formula<text:s/></text:span><text:span text:style-name="T15_4">for</text:span><text:span text:style-name="T15_5"><text:s/>modernising<text:s/>development<text:s/>through<text:s/>Frontier<text:s/>Technologies</text:span><text:span text:style-name="T15_6"><text:s/>to<text:s/>maximise<text:s/>the<text:s/>impact<text:s/>of<text:s/>targeted<text:s/>UK<text:s/>ODA<text:s/>efforts</text:span><text:span text:style-name="T15_7">.</text:span><text:span text:style-name="T15_8"><text:s/></text:span><text:span text:style-name="T15_9">By<text:s/>the<text:s/>end<text:s/>of<text:s/>this<text:s/>2.5-year<text:s/>programme,<text:s/>we<text:s/>will<text:s/>have<text:s/>tested<text:s/></text:span><text:span text:style-name="T15_10">this<text:s/>formula</text:span><text:span text:style-name="T15_11"><text:s/>and<text:s/></text:span><text:span text:style-name="T15_12">made<text:s/>a<text:s/>decision</text:span><text:span text:style-name="T15_13"><text:s/>on<text:s/>whether<text:s/>the<text:s/>results<text:s/>justify<text:s/>continuation<text:s/>in<text:s/>a<text:s/>0.3%<text:s/>ODA<text:s/>context<text:s/>and,<text:s/>if<text:s/>so,<text:s/>how<text:s/>they<text:s/>are<text:s/>best<text:s/>delivered<text:s/></text:span><text:span text:style-name="T15_14">within<text:s/>a<text:s/>smaller<text:s/>portfolio</text:span><text:span text:style-name="T15_15"><office:annotation><dc:creator>David Woolnough</dc:creator><text:p text:style-name="P16"><text:span text:style-name="T16_1">Great<text:s/>opening<text:s/>para<text:s/>😊</text:span></text:p></office:annotation></text:span><text:span text:style-name="T16_2">.</text:span></text:p>
              <text:p text:style-name="P17"><text:span text:style-name="T17_1">The<text:s/></text:span><text:span text:style-name="T17_2">Frontier<text:s/>Tech<text:s/>programme<text:s/></text:span><text:span text:style-name="T17_3">will<text:s/>deliver</text:span><text:span text:style-name="T17_4"><text:s/></text:span><text:span text:style-name="T17_5">the<text:s/>following</text:span><text:span text:style-name="T17_6"><text:s/></text:span><text:span text:style-name="T17_7">strands<text:s/>of<text:s/>work</text:span><text:span text:style-name="T17_8"><office:annotation><dc:creator>David Woolnough</dc:creator><text:p text:style-name="P18"><text:span text:style-name="T18_1">And<text:s/>these<text:s/>really<text:s/>work.<text:s/>Well<text:s/>done.</text:span></text:p></office:annotation></text:span><text:span text:style-name="T18_2">:</text:span></text:p>
              <text:list text:style-name="LS6" xml:id="list3">
                <text:list-item>
                  <text:p text:style-name="P19"><text:span text:style-name="T19_1">Testing<text:s/>new<text:s/>ideas<text:s/>through<text:s/>real-world<text:s/>experimentation</text:span><text:span text:style-name="T19_2">.<text:s/>The<text:s/>programme<text:s/>will<text:s/></text:span><text:span text:style-name="T19_3">draw<text:s/>on<text:s/></text:span><text:span text:style-name="T19_4">a</text:span><text:span text:style-name="T19_5"><text:s/>unique<text:s/>award-winning</text:span><text:span text:style-name="T19_6"><text:note text:note-class="footnote"><text:note-citation/><text:note-body><text:p text:style-name="P20"><text:span text:style-name="T20_1"><text:s/></text:span><text:span text:style-name="T20_2">In<text:s/>November<text:s/>2017,<text:s/>the<text:s/>‘Livestreaming’<text:s/>strand<text:s/>of<text:s/>the<text:s/>Frontier<text:s/>Technologies<text:s/>work,<text:s/>that<text:s/>allowed<text:s/>FCDO<text:s/>staff<text:s/>to<text:s/>pilot<text:s/>new<text:s/>technology<text:s/>ideas,<text:s/>won<text:s/>the<text:s/>Civil<text:s/>Service<text:s/>Award<text:s/>for<text:s/>Innovation,<text:s/>recognizing<text:s/>its<text:s/>success<text:s/>in<text:s/>inspiring<text:s/>innovation<text:s/>across<text:s/>DFID<text:s/>and<text:s/>the<text:s/>Civil<text:s/>Servic</text:span><text:span text:style-name="T20_3">e.</text:span></text:p></text:note-body></text:note></text:span><text:span text:style-name="T20_4"><text:s/></text:span><text:span text:style-name="T20_5">model<text:s/>of</text:span><text:span text:style-name="T20_6"><text:s/>enabling</text:span><text:span text:style-name="T20_7"><text:s/>FCDO<text:s/>staff<text:s/>and<text:s/>programmes<text:s/>to<text:s/>develop<text:s/>and<text:s/>test<text:s/>prototype<text:s/>solutions</text:span><text:span text:style-name="T20_8"><text:s/>to<text:s/>global<text:s/>challenges</text:span><text:span text:style-name="T20_9">.</text:span><text:span text:style-name="T20_10"><text:s/></text:span><text:span text:style-name="T20_11">It<text:s/>will<text:s/>provide<text:s/></text:span><text:span text:style-name="T20_12">expertise,<text:s/></text:span><text:span text:style-name="T20_13">tools</text:span><text:span text:style-name="T20_14"><text:s/>and</text:span><text:span text:style-name="T20_15"><text:s/>coaching<text:s/></text:span><text:span text:style-name="T20_16">to<text:s/></text:span><text:span text:style-name="T20_17">support</text:span><text:span text:style-name="T20_18"><text:s/></text:span><text:span text:style-name="T20_19">technological<text:s/></text:span><text:span text:style-name="T20_20">innovation<text:s/>to<text:s/></text:span><text:span text:style-name="T20_21">increase<text:s/>efficiency<text:s/>and<text:s/>effectiveness<text:s/></text:span><text:span text:style-name="T20_22">of<text:s/>FCDO</text:span><text:span text:style-name="T20_23"><text:s/></text:span><text:span text:style-name="T20_24">delivery<text:s/>and<text:s/>contribute<text:s/></text:span><text:span text:style-name="T20_25">to<text:s/>the<text:s/>Foreign<text:s/>Secretary’s<text:s/>ambition<text:s/>for<text:s/>the<text:s/>British<text:s/>diplomatic<text:s/>service<text:s/>to<text:s/>be<text:s/>at<text:s/>the<text:s/>technological<text:s/>cutting<text:s/>edge.</text:span></text:p>
                </text:list-item>
                <text:list-item>
                  <text:p text:style-name="P21"><text:span text:style-name="T21_1">Dedicated<text:s/>support<text:s/>to<text:s/>improve<text:s/>the<text:s/></text:span><text:span text:style-name="T21_2">understanding<text:s/>and<text:s/></text:span><text:span text:style-name="T21_3">adoption<text:s/>of<text:s/>new<text:s/>technology<text:s/>and<text:s/>innovative<text:s/>approaches<text:s/></text:span><text:span text:style-name="T21_4">within<text:s/></text:span><text:span text:style-name="T21_5">FCDO</text:span><text:span text:style-name="T21_6"><text:s/></text:span><text:span text:style-name="T21_7">supported</text:span><text:span text:style-name="T21_8"><text:s/></text:span><text:span text:style-name="T21_9">activities.</text:span><text:span text:style-name="T21_10"><text:s text:c="2"/></text:span><text:span text:style-name="T21_11">D</text:span><text:span text:style-name="T21_12">irect<text:s/>engagement<text:s/></text:span><text:span text:style-name="T21_13">to<text:s/></text:span><text:span text:style-name="T21_14">i</text:span><text:span text:style-name="T21_15">mprov</text:span><text:span text:style-name="T21_16">e</text:span><text:span text:style-name="T21_17"><text:s/>adoption<text:s/>of<text:s/>solutions<text:s/></text:span><text:span text:style-name="T21_18">and<text:s/>innovative<text:s/>methods<text:s/></text:span><text:span text:style-name="T21_19">within<text:s/></text:span><text:span text:style-name="T21_20">FCDO<text:s/>activities,<text:s/>such<text:s/>as<text:s/></text:span><text:span text:style-name="T21_21">development<text:s/>programmes</text:span><text:span text:style-name="T21_22">,</text:span><text:span text:style-name="T21_23"><text:s/>will<text:s/>maximise<text:s/>the<text:s/>real-world<text:s/>impact<text:s/>of<text:s/>solutions<text:s/>as<text:s/>well<text:s/>as<text:s/>expose<text:s/>and<text:s/>test<text:s/>them<text:s/>within<text:s/>larger<text:s/>initiatives<text:s/>that<text:s/>offer<text:s/>potential<text:s/>for<text:s/>scale-up.<text:s text:c="2"/></text:span></text:p>
                </text:list-item>
                <text:list-item>
                  <text:p text:style-name="P22"><text:span text:style-name="T22_1">Research,<text:s/>s</text:span><text:span text:style-name="T22_2">coping<text:s/>and<text:s/>foresight<text:s/></text:span><text:span text:style-name="T22_3">on<text:s/>the<text:s/></text:span><text:span text:style-name="T22_4">newest<text:s/>technologies</text:span><text:span text:style-name="T22_5"><text:s/>that<text:s/>are<text:s/>likely<text:s/>to<text:s/>become<text:s/></text:span><text:span text:style-name="T22_6">accessible<text:s/>and<text:s/>affordable<text:s/>in<text:s/>the<text:s/>short<text:s/>to<text:s/>medium<text:s/>term.<text:s text:c="2"/>By<text:s/>identifying<text:s/>applications,<text:s/>opportunities,<text:s/></text:span><text:span text:style-name="T22_7">and<text:s/></text:span><text:span text:style-name="T22_8">potential<text:s/>risks<text:s/>in<text:s/>development<text:s/>and<text:s/>foreign<text:s/>policy,<text:s/>this<text:s/>initiative<text:s/>will<text:s/>foster<text:s/>informed<text:s/>decision-making<text:s/>and<text:s/>innovative<text:s/>solutions</text:span><text:span text:style-name="T22_9"><text:s/></text:span><text:span text:style-name="T22_10">of<text:s/></text:span><text:span text:style-name="T22_11">FCDO<text:s/>Posts,<text:s/>policy<text:s/>and<text:s/>programme<text:s/>teams</text:span><text:span text:style-name="T22_12">.</text:span><text:span text:style-name="T22_13"><text:s/></text:span></text:p>
                </text:list-item>
              </text:list>
              <text:p text:style-name="P23"><text:span text:style-name="T23_1">Th</text:span><text:span text:style-name="T23_2">e</text:span><text:span text:style-name="T23_3"><text:s/></text:span><text:span text:style-name="T23_4">intended<text:s/></text:span><text:span text:style-name="T23_5">outcomes<text:s/>of<text:s/>this<text:s/>programme<text:s/></text:span><text:span text:style-name="T23_6">are<text:s/></text:span><text:span text:style-name="T23_7">8m<text:s/>people</text:span><text:span text:style-name="T23_8">,</text:span><text:span text:style-name="T23_9"><text:s/>living<text:s/>in<text:s/>poverty<text:s/>in<text:s/>developing<text:s/>countries</text:span><text:span text:style-name="T23_10">,</text:span><text:span text:style-name="T23_11"><text:s/>benefiting<text:s/>from<text:s/>frontier<text:s/>technologies,<text:s/>either<text:s/>directly<text:s/>or<text:s/>indirectly</text:span><text:span text:style-name="T23_12">,<text:s/>and<text:s/></text:span><text:span text:style-name="T23_13">£5m<text:s/>of<text:s/>co-funding<text:s/>leveraged<text:s/>for<text:s/>ongoing<text:s/>support<text:s/></text:span><text:span text:style-name="T23_14">to</text:span><text:span text:style-name="T23_15"><text:s/>early-stage<text:s/>ideas.</text:span></text:p>
            </table:table-cell>
            <table:covered-table-cell/>
            <table:covered-table-cell/>
            <table:covered-table-cell/>
          </table:table-row>
          <table:table-row table:style-name="Row4">
            <table:table-cell table:style-name="Cell4" table:number-columns-spanned="4">
              <text:p text:style-name="P24"><text:span text:style-name="T24_1">Rationale<text:s/>for<text:s/>UK<text:s/>Aid<text:s/>spending</text:span><text:span text:style-name="T24_2">:<text:s/></text:span></text:p>
              <text:p text:style-name="P25"><text:span text:style-name="T25_1">The<text:s/>Frontier<text:s/>Technologies<text:s/></text:span><text:span text:style-name="T25_2">(</text:span><text:span text:style-name="T25_3">FT)<text:s/>programme<text:s/>aligns<text:s/>with<text:s/>the<text:s/>UK's<text:s/>strategic<text:s/>priorities<text:s/>by<text:s/>leveraging<text:s/>emerging<text:s/>technologies<text:s/>to<text:s/>address<text:s/>global<text:s/>development<text:s/>challenges,<text:s/>supporting<text:s/>poverty<text:s/>alleviation</text:span><text:span text:style-name="T25_4">,<text:s/>economic<text:s/>growth</text:span><text:span text:style-name="T25_5"><text:s/>and<text:s/>sustainable<text:s/>development.</text:span></text:p>
              <text:p text:style-name="P26"><text:span text:style-name="T26_1">The<text:s/>programme's<text:s/>focus<text:s/>on<text:s/>innovation<text:s/>and<text:s/>technology<text:s/>reflects<text:s/>the<text:s/>UK's<text:s/>comparative<text:s/>advantage<text:s/>in<text:s/>these<text:s/>fields<text:s/></text:span><text:span text:style-name="T26_2">and<text:s/>is<text:s/>consistent<text:s/>with<text:s/>the<text:s/></text:span><text:span text:style-name="T26_3">Foreign</text:span><text:span text:style-name="T26_4"><text:s/></text:span><text:span text:style-name="T26_5">Secretary's<text:s/></text:span><text:span text:style-name="T26_6">priority<text:s/></text:span><text:span text:style-name="T26_7">of<text:s/>"</text:span><text:span text:style-name="T26_8">m</text:span><text:span text:style-name="T26_9">odernising<text:s/></text:span><text:span text:style-name="T26_10">d</text:span><text:span text:style-name="T26_11">evelopment</text:span><text:span text:style-name="T26_12">,"<text:s/>which<text:s/>emphasizes<text:s/>practical,<text:s/>technology-driven<text:s/>solutions<text:s/>to<text:s/>global<text:s/>issues,<text:s/>reinforcing<text:s/>the<text:s/>UK's<text:s/>role<text:s/>as<text:s/>a<text:s/>forward-thinking,<text:s/>influential<text:s/>global<text:s/>actor.</text:span></text:p>
              <text:p text:style-name="P27"><text:span text:style-name="T27_1">As<text:s/>a<text:s/>secondary<text:s/>benefit,<text:s/></text:span><text:span text:style-name="T27_2">FT</text:span><text:span text:style-name="T27_3"><text:s/></text:span><text:span text:style-name="T27_4">will<text:s/>also</text:span><text:span text:style-name="T27_5"><text:s/>enhance<text:s/>the<text:s/></text:span><text:span text:style-name="T27_6">FCDO’s<text:s/>innovation<text:s/>capacity<text:s/>and<text:s/>culture<text:s/>to<text:s/>better<text:s/>incorporate<text:s/></text:span><text:span text:style-name="T27_7">new<text:s/>and<text:s/>emerging<text:s/>technologies<text:s/></text:span><text:span text:style-name="T27_8">into<text:s/>its<text:s/>work<text:s/></text:span><text:span text:style-name="T27_9">to<text:s/>tackle<text:s/>global<text:s/>challenges<text:s/></text:span><text:span text:style-name="T27_10">as<text:s/>well<text:s/>as<text:s/></text:span><text:span text:style-name="T27_11">support</text:span><text:span text:style-name="T27_12">ing</text:span><text:span text:style-name="T27_13"><text:s/>operational<text:s/>delivery</text:span><text:span text:style-name="T27_14">.<text:s/></text:span><text:span text:style-name="T27_15">In<text:s/>a<text:s/>resource-constrained<text:s/>environment,<text:s/>t</text:span><text:span text:style-name="T27_16">echnology<text:s/>as<text:s/>a<text:s/>cross-cutting<text:s/>enabler<text:s/></text:span><text:span text:style-name="T27_17">can<text:s/>improve<text:s/>the<text:s/></text:span><text:span text:style-name="T27_18">impact</text:span><text:span text:style-name="T27_19">,<text:s/>and<text:s/>therefore<text:s/>value,</text:span><text:span text:style-name="T27_20"><text:s/>of<text:s/>the<text:s/></text:span><text:span text:style-name="T27_21">UK’s<text:s/>aid<text:s/>spending.<text:s text:c="2"/>The<text:s/>programme<text:s/>seeks<text:s/>to<text:s/>address<text:s/>the<text:s/>urgent<text:s/>need<text:s/>for<text:s/>innovation<text:s/>in<text:s/>achieving<text:s/>Sustainable<text:s/>Development<text:s/>Goals<text:s/>(SDGs).</text:span></text:p>
            </table:table-cell>
            <table:covered-table-cell/>
            <table:covered-table-cell/>
            <table:covered-table-cell/>
          </table:table-row>
          <table:table-row table:style-name="Row5">
            <table:table-cell table:style-name="Cell5" table:number-columns-spanned="2">
              <text:p text:style-name="P28"><text:span text:style-name="T28_1">Programme<text:s/>Value:</text:span><text:span text:style-name="T28_2"><text:tab/></text:span><text:span text:style-name="T28_3">£4.9<text:s/></text:span><text:span text:style-name="T28_4">million</text:span><text:span text:style-name="T28_5">.</text:span></text:p>
              <text:p text:style-name="P29"><text:span text:style-name="T29_1">I</text:span><text:span text:style-name="T29_2">ndicative<text:s/></text:span><text:span text:style-name="T29_3">breakdown<text:s/></text:span><text:span text:style-name="T29_4">of<text:s/></text:span><text:span text:style-name="T29_5">£</text:span><text:span text:style-name="T29_6">4.0m<text:s/>ODA<text:s/>and<text:s/>£0.9m<text:s/>non-ODA</text:span><text:span text:style-name="T29_7"><text:note text:note-class="footnote"><text:note-citation/><text:note-body><text:p text:style-name="P30"><text:span text:style-name="T30_1"><text:s/>S</text:span><text:span text:style-name="T30_2">ubject<text:s/>to<text:s/>upcoming<text:s/>resource<text:s/>allocation<text:s/>and<text:s/>prioritisation</text:span><text:span text:style-name="T30_3">.</text:span></text:p></text:note-body></text:note></text:span><text:span text:style-name="T30_4">.</text:span></text:p>
            </table:table-cell>
            <table:covered-table-cell/>
            <table:table-cell table:style-name="Cell6" table:number-columns-spanned="2">
              <text:p text:style-name="P31"><text:span text:style-name="T31_1">Region</text:span><text:span text:style-name="T31_2">:</text:span><text:span text:style-name="T31_3"><text:s/></text:span><text:span text:style-name="T31_4">Centrally<text:s/>Managed<text:s/>Programme<text:s/>operating<text:s/>in<text:s/>multiple<text:s/>countries<text:s/>and<text:s/>across<text:s/>the<text:s/>FCDO<text:s/>network</text:span><text:span text:style-name="T31_5">.</text:span></text:p>
            </table:table-cell>
            <table:covered-table-cell/>
          </table:table-row>
          <table:table-row table:style-name="Row6">
            <table:table-cell table:style-name="Cell7" table:number-columns-spanned="2">
              <text:p text:style-name="P32"><text:span text:style-name="T32_1">Department/Country<text:s/>Office<text:s/>confirmation<text:s/>of<text:s/>review<text:s/>processes</text:span></text:p>
            </table:table-cell>
            <table:covered-table-cell/>
            <table:table-cell table:style-name="Cell8" table:number-columns-spanned="2">
              <text:p text:style-name="P33"><text:span text:style-name="T33_1">Director/</text:span><text:span text:style-name="T33_2">HoM</text:span><text:span text:style-name="T33_3"><text:s/>confirmation<text:s/>that<text:s/>Departmental<text:s/>processes<text:s/>for<text:s/>BC<text:s/>review<text:s/>have<text:s/>been<text:s/>followed<text:s/>prior<text:s/>to<text:s/>submission</text:span></text:p>
            </table:table-cell>
            <table:covered-table-cell/>
          </table:table-row>
          <table:table-row table:style-name="Row7">
            <table:table-cell table:style-name="Cell9" table:number-columns-spanned="2">
              <text:p text:style-name="P34"><text:span text:style-name="T34_1">Contact<text:s/>name<text:s/></text:span></text:p>
            </table:table-cell>
            <table:covered-table-cell/>
            <table:table-cell table:style-name="Cell10" table:number-columns-spanned="2">
              <text:p text:style-name="P35"><text:span text:style-name="T35_1">Phil<text:s/>Outram</text:span></text:p>
            </table:table-cell>
            <table:covered-table-cell/>
          </table:table-row>
          <table:table-row table:style-name="Row8">
            <table:table-cell table:style-name="Cell11" table:number-columns-spanned="4">
              <text:p text:style-name="P36"><text:span text:style-name="T36_1">Threshold<text:s/>for<text:s/>final<text:s/>approval<text:s/>of<text:s/>Business<text:s/>Case:<text:s text:c="2"/></text:span><text:span text:style-name="T36_2">Director<text:s/>(Chief<text:s/>Scientific<text:s/>Adviser)</text:span></text:p>
            </table:table-cell>
            <table:covered-table-cell/>
            <table:covered-table-cell/>
            <table:covered-table-cell/>
          </table:table-row>
          <table:table-row table:style-name="Row9">
            <table:table-cell table:style-name="Cell12">
              <text:p text:style-name="P37"><text:span text:style-name="T37_1">Date<text:s/>of<text:s/>Approval<text:s/>of<text:s/>Concept<text:s/>Note:</text:span></text:p>
            </table:table-cell>
            <table:table-cell table:style-name="Cell13" table:number-columns-spanned="2">
              <text:p text:style-name="P38"><text:span text:style-name="T38_1">dd/mm/</text:span><text:span text:style-name="T38_2">yyyy</text:span></text:p>
            </table:table-cell>
            <table:covered-table-cell/>
            <table:table-cell table:style-name="Cell14">
              <text:p text:style-name="P39"><text:span text:style-name="T39_1">Name<text:s/>and<text:s/>role<text:s/>of<text:s/>Approver</text:span></text:p>
              <text:p text:style-name="P40"><text:span text:style-name="T40_1">Nathanael<text:s/>Bevan,<text:s/>CSA</text:span></text:p>
            </table:table-cell>
          </table:table-row>
          <table:table-row table:style-name="Row10">
            <table:table-cell table:style-name="Cell15">
              <text:p text:style-name="P41"><text:span text:style-name="T41_1">Date<text:s/>of<text:s/>Approval<text:s/>of<text:s/>Business<text:s/>Case:</text:span></text:p>
            </table:table-cell>
            <table:table-cell table:style-name="Cell16" table:number-columns-spanned="2">
              <text:p text:style-name="P42"><text:span text:style-name="T42_1">dd/mm/</text:span><text:span text:style-name="T42_2">yyyy</text:span></text:p>
            </table:table-cell>
            <table:covered-table-cell/>
            <table:table-cell table:style-name="Cell17">
              <text:p text:style-name="P43"><text:span text:style-name="T43_1">Name<text:s/>and<text:s/>role<text:s/>of<text:s/>Approver</text:span></text:p>
              <text:p text:style-name="P44"><text:span text:style-name="T44_1">Nathanael<text:s/>Bevan,<text:s/>CSA</text:span></text:p>
            </table:table-cell>
          </table:table-row>
          <table:table-row table:style-name="Row11">
            <table:table-cell table:style-name="Cell18">
              <text:p text:style-name="P45"><text:span text:style-name="T45_1">Programme<text:s/>Code:<text:s/></text:span></text:p>
              <text:p text:style-name="P46"><text:span text:style-name="T46_1">TBC</text:span></text:p>
            </table:table-cell>
            <table:table-cell table:style-name="Cell19" table:number-columns-spanned="2">
              <text:p text:style-name="P47"><text:span text:style-name="T47_1">AMP<text:s/>Start<text:s/>Date:</text:span></text:p>
              <text:p text:style-name="P48"><text:span text:style-name="T48_1">1/</text:span><text:span text:style-name="T48_2">0</text:span><text:span text:style-name="T48_3">8</text:span><text:span text:style-name="T48_4">/2025</text:span><text:span text:style-name="T48_5"><office:annotation><dc:creator>David Woolnough</dc:creator><text:p text:style-name="P49"><text:span text:style-name="T49_1">Ditto<text:s/>comment<text:s/>to<text:s/>CN<text:s/>on<text:s/>start<text:s/>date?</text:span></text:p></office:annotation></text:span></text:p>
            </table:table-cell>
            <table:covered-table-cell/>
            <table:table-cell table:style-name="Cell20">
              <text:p text:style-name="P50"><text:span text:style-name="T50_1">AMP<text:s/>End<text:s/>Date:</text:span></text:p>
              <text:p text:style-name="P51"><text:span text:style-name="T51_1">3</text:span><text:span text:style-name="T51_2">1/</text:span><text:span text:style-name="T51_3">03</text:span><text:span text:style-name="T51_4">/202</text:span><text:span text:style-name="T51_5">8</text:span></text:p>
            </table:table-cell>
          </table:table-row>
          <table:table-row table:style-name="Row12">
            <table:table-cell table:style-name="Cell21" table:number-columns-spanned="2">
              <text:p text:style-name="P52"><text:span text:style-name="T52_1">Overall<text:s/>programme<text:s/>risk<text:s/>rating:<text:s/></text:span></text:p>
            </table:table-cell>
            <table:covered-table-cell/>
            <table:table-cell table:style-name="Cell22" table:number-columns-spanned="2">
              <text:p text:style-name="P53"><text:span text:style-name="T53_1">Moderate</text:span></text:p>
            </table:table-cell>
            <table:covered-table-cell/>
          </table:table-row>
        </table:table>
        <text:p text:style-name="P54"><text:bookmark-start text:name="_Toc189072095"/><text:bookmark-start text:name="_Toc189072173"/><text:bookmark-start text:name="_Toc189072096"/><text:bookmark-start text:name="_Toc189072174"/><text:bookmark-start text:name="_Toc189072097"/><text:bookmark-start text:name="_Toc189072175"/><text:bookmark-start text:name="_Toc189072098"/><text:bookmark-start text:name="_Toc189072176"/><text:bookmark-start text:name="_Toc189072099"/><text:bookmark-start text:name="_Toc189072177"/><text:bookmark-start text:name="_Toc189072100"/><text:bookmark-start text:name="_Toc189072178"/><text:bookmark-start text:name="_Toc189072101"/><text:bookmark-start text:name="_Toc189072179"/><text:bookmark-start text:name="_Toc189072102"/><text:bookmark-start text:name="_Toc189072180"/><text:bookmark-start text:name="_Toc189072103"/><text:bookmark-start text:name="_Toc189072181"/><text:bookmark-start text:name="_Toc189072104"/><text:bookmark-start text:name="_Toc189072182"/><text:bookmark-start text:name="_Toc189072105"/><text:bookmark-start text:name="_Toc189072183"/><text:bookmark-start text:name="_Toc189072106"/><text:bookmark-start text:name="_Toc189072184"/><text:bookmark-start text:name="_Toc189072107"/><text:bookmark-start text:name="_Toc189072185"/><text:bookmark-start text:name="_Toc189072108"/><text:bookmark-start text:name="_Toc189072186"/><text:bookmark-start text:name="_Toc189072109"/><text:bookmark-start text:name="_Toc189072187"/><text:bookmark-start text:name="_Toc189072110"/><text:bookmark-start text:name="_Toc189072188"/><text:bookmark-start text:name="_Toc189072111"/><text:bookmark-start text:name="_Toc189072189"/><text:bookmark-start text:name="_Toc189072112"/><text:bookmark-start text:name="_Toc189072190"/><text:bookmark-start text:name="_Toc189072113"/><text:bookmark-start text:name="_Toc189072191"/><text:bookmark-start text:name="_Toc189072114"/><text:bookmark-start text:name="_Toc189072192"/><text:bookmark-start text:name="_Toc189072115"/><text:bookmark-start text:name="_Toc189072193"/><text:bookmark-start text:name="_Toc189072116"/><text:bookmark-start text:name="_Toc189072194"/><text:bookmark-start text:name="_Toc189072117"/><text:bookmark-start text:name="_Toc189072195"/><text:bookmark-start text:name="_Toc189072118"/><text:bookmark-start text:name="_Toc189072196"/><text:bookmark-start text:name="_Toc189072119"/><text:bookmark-start text:name="_Toc189072197"/><text:bookmark-start text:name="_Toc189072120"/><text:bookmark-start text:name="_Toc189072198"/><text:bookmark-start text:name="_Toc189072121"/><text:bookmark-start text:name="_Toc189072199"/><text:bookmark-start text:name="_Toc189072122"/><text:bookmark-start text:name="_Toc189072200"/><text:bookmark-start text:name="_Toc189072123"/><text:bookmark-start text:name="_Toc189072201"/><text:bookmark-start text:name="_Toc189072124"/><text:bookmark-start text:name="_Toc189072202"/><text:bookmark-start text:name="_Toc189072125"/><text:bookmark-start text:name="_Toc189072203"/><text:bookmark-start text:name="_Toc189072126"/><text:bookmark-start text:name="_Toc189072204"/><text:bookmark-start text:name="_Toc189072127"/><text:bookmark-start text:name="_Toc189072205"/><text:bookmark-start text:name="_Toc189072128"/><text:bookmark-start text:name="_Toc189072206"/><text:bookmark-start text:name="_Toc189072129"/><text:bookmark-start text:name="_Toc189072207"/><text:bookmark-start text:name="_Toc189072130"/><text:bookmark-start text:name="_Toc189072208"/><text:bookmark-start text:name="_Toc189072131"/><text:bookmark-start text:name="_Toc189072209"/><text:bookmark-start text:name="_Toc189072132"/><text:bookmark-start text:name="_Toc189072210"/><text:bookmark-start text:name="_Toc189072133"/><text:bookmark-start text:name="_Toc189072211"/><text:bookmark-start text:name="_Toc192081697"/><text:bookmark-start text:name="_Toc386956567"/><text:bookmark-end text:name="_Toc189072095"/><text:bookmark-end text:name="_Toc189072173"/><text:bookmark-end text:name="_Toc189072096"/><text:bookmark-end text:name="_Toc189072174"/><text:bookmark-end text:name="_Toc189072097"/><text:bookmark-end text:name="_Toc189072175"/><text:bookmark-end text:name="_Toc189072098"/><text:bookmark-end text:name="_Toc189072176"/><text:bookmark-end text:name="_Toc189072099"/><text:bookmark-end text:name="_Toc189072177"/><text:bookmark-end text:name="_Toc189072100"/><text:bookmark-end text:name="_Toc189072178"/><text:bookmark-end text:name="_Toc189072101"/><text:bookmark-end text:name="_Toc189072179"/><text:bookmark-end text:name="_Toc189072102"/><text:bookmark-end text:name="_Toc189072180"/><text:bookmark-end text:name="_Toc189072103"/><text:bookmark-end text:name="_Toc189072181"/><text:bookmark-end text:name="_Toc189072104"/><text:bookmark-end text:name="_Toc189072182"/><text:bookmark-end text:name="_Toc189072105"/><text:bookmark-end text:name="_Toc189072183"/><text:bookmark-end text:name="_Toc189072106"/><text:bookmark-end text:name="_Toc189072184"/><text:bookmark-end text:name="_Toc189072107"/><text:bookmark-end text:name="_Toc189072185"/><text:bookmark-end text:name="_Toc189072108"/><text:bookmark-end text:name="_Toc189072186"/><text:bookmark-end text:name="_Toc189072109"/><text:bookmark-end text:name="_Toc189072187"/><text:bookmark-end text:name="_Toc189072110"/><text:bookmark-end text:name="_Toc189072188"/><text:bookmark-end text:name="_Toc189072111"/><text:bookmark-end text:name="_Toc189072189"/><text:bookmark-end text:name="_Toc189072112"/><text:bookmark-end text:name="_Toc189072190"/><text:bookmark-end text:name="_Toc189072113"/><text:bookmark-end text:name="_Toc189072191"/><text:bookmark-end text:name="_Toc189072114"/><text:bookmark-end text:name="_Toc189072192"/><text:bookmark-end text:name="_Toc189072115"/><text:bookmark-end text:name="_Toc189072193"/><text:bookmark-end text:name="_Toc189072116"/><text:bookmark-end text:name="_Toc189072194"/><text:bookmark-end text:name="_Toc189072117"/><text:bookmark-end text:name="_Toc189072195"/><text:bookmark-end text:name="_Toc189072118"/><text:bookmark-end text:name="_Toc189072196"/><text:bookmark-end text:name="_Toc189072119"/><text:bookmark-end text:name="_Toc189072197"/><text:bookmark-end text:name="_Toc189072120"/><text:bookmark-end text:name="_Toc189072198"/><text:bookmark-end text:name="_Toc189072121"/><text:bookmark-end text:name="_Toc189072199"/><text:bookmark-end text:name="_Toc189072122"/><text:bookmark-end text:name="_Toc189072200"/><text:bookmark-end text:name="_Toc189072123"/><text:bookmark-end text:name="_Toc189072201"/><text:bookmark-end text:name="_Toc189072124"/><text:bookmark-end text:name="_Toc189072202"/><text:bookmark-end text:name="_Toc189072125"/><text:bookmark-end text:name="_Toc189072203"/><text:bookmark-end text:name="_Toc189072126"/><text:bookmark-end text:name="_Toc189072204"/><text:bookmark-end text:name="_Toc189072127"/><text:bookmark-end text:name="_Toc189072205"/><text:bookmark-end text:name="_Toc189072128"/><text:bookmark-end text:name="_Toc189072206"/><text:bookmark-end text:name="_Toc189072129"/><text:bookmark-end text:name="_Toc189072207"/><text:bookmark-end text:name="_Toc189072130"/><text:bookmark-end text:name="_Toc189072208"/><text:bookmark-end text:name="_Toc189072131"/><text:bookmark-end text:name="_Toc189072209"/><text:bookmark-end text:name="_Toc189072132"/><text:bookmark-end text:name="_Toc189072210"/><text:bookmark-end text:name="_Toc189072133"/><text:bookmark-end text:name="_Toc189072211"/></text:p>
        <text:p text:style-name="P55"/>
        <text:p text:style-name="P56"/>
        <text:list text:style-name="LS5" xml:id="list6">
          <text:list-item>
            <text:h text:style-name="P57" text:outline-level="1"><text:span text:style-name="T57_1">S</text:span><text:span text:style-name="T57_2">trategic<text:s/></text:span><text:span text:style-name="T57_3">Case</text:span><text:bookmark-end text:name="_Toc192081697"/></text:h>
          </text:list-item>
        </text:list>
        <text:h text:style-name="P58" text:outline-level="2"><text:bookmark-end text:name="_Toc386956567"/><text:span text:style-name="T58_1">Importance<text:s/>of<text:s/>technology<text:s/>for<text:s/>international<text:s/>development,<text:s/>diplomacy<text:s/>and<text:s/>foreign<text:s/>policy</text:span></text:h>
        <text:list text:style-name="LS2" xml:id="list7">
          <text:list-item>
            <text:p text:style-name="P59"><text:span text:style-name="T59_1">Science,<text:s/></text:span><text:span text:style-name="T59_2">t</text:span><text:span text:style-name="T59_3">echnology<text:s/>and<text:s/></text:span><text:span text:style-name="T59_4">i</text:span><text:span text:style-name="T59_5">nnovation<text:s/>play<text:s/>a<text:s/>key<text:s/>role<text:s/>in<text:s/></text:span><text:span text:style-name="T59_6">pursuing</text:span><text:span text:style-name="T59_7"><text:s/></text:span><text:span text:style-name="T59_8">the<text:s/></text:span><text:span text:style-name="T59_9">Sustainable<text:s/>Development<text:s/>Goals<text:s/>(SDGs)</text:span><text:span text:style-name="T59_10">,<text:s/>particularly<text:s/>in<text:s/></text:span><text:span text:style-name="T59_11">making<text:s/>progress<text:s/>on<text:s/>indicators</text:span><text:span text:style-name="T59_12"><text:s/>that<text:s/>concern<text:s/>human<text:s/>well-being<text:s/>such<text:s/>as<text:s/>health,<text:s/>clean<text:s/>water<text:s/>and<text:s/>sanitation,<text:s/>climate<text:s/>change,<text:s/>clean<text:s/>energy,<text:s/>decent<text:s/>work,<text:s/>and<text:s/>responsible<text:s/>production,<text:s/>among<text:s/>others</text:span><text:span text:style-name="T59_13"><text:note text:note-class="footnote"><text:note-citation/><text:note-body><text:p text:style-name="P60"><text:span text:style-name="T60_1"><text:s/></text:span><text:span text:style-name="T60_2"><text:a xlink:type="simple" xlink:href="https://sdgs.un.org/sites/default/files/2022-06/ONLINE_STI_SGDs_GUIDELINES_EN_v3_0.pdf"><text:span text:style-name="T60_3">O</text:span><text:span text:style-name="T60_4">nline<text:s/>STI<text:s/>SDGs<text:s/></text:span><text:span text:style-name="T60_5">G</text:span><text:span text:style-name="T60_6">uidelines</text:span><text:span text:style-name="T60_7">_</text:span><text:span text:style-name="T60_8">en</text:span><text:span text:style-name="T60_9">_v3_0.pdf<text:s/>(un.org)</text:span></text:a></text:span></text:p></text:note-body></text:note></text:span><text:span text:style-name="T60_10">.<text:s text:c="2"/>Technology<text:s/>has<text:s/></text:span><text:span text:style-name="T60_11">helped<text:s/>bring<text:s/>about<text:s/>major<text:s/>strides<text:s/>in<text:s/>development</text:span><text:span text:style-name="T60_12">,<text:s/></text:span><text:span text:style-name="T60_13">such<text:s/>as<text:s/></text:span><text:span text:style-name="T60_14">global<text:s/>electricity<text:s/></text:span><text:span text:style-name="T60_15">generation<text:s/></text:span><text:span text:style-name="T60_16">from<text:s/>renewable</text:span><text:span text:style-name="T60_17">s</text:span><text:span text:style-name="T60_18"><text:s/>growing<text:s/>at<text:s/></text:span><text:span text:style-name="T60_19">an<text:s/>unprecedented<text:s/>rate<text:s/>of<text:s/></text:span><text:span text:style-name="T60_20">8.1<text:s/>per<text:s/>cent<text:s/>annually<text:s/>for<text:s/>the<text:s/>past<text:s/>five<text:s/>years<text:s/>and<text:s/>mobile<text:s/>broadband<text:s/>is<text:s/>now<text:s/>accessible<text:s/>to<text:s/>95<text:s/>per<text:s/>cent<text:s/>of<text:s/>the<text:s/>world's<text:s/>population,<text:s/>up<text:s/>from<text:s/>78<text:s/>per<text:s/>cent<text:s/>in<text:s/>2015</text:span><text:span text:style-name="T60_21"><text:note text:note-class="footnote"><text:note-citation/><text:note-body><text:p text:style-name="P61"><text:span text:style-name="T61_1"><text:s/></text:span><text:span text:style-name="T61_2"><text:a xlink:type="simple" xlink:href="https://unstats.un.org/sdgs/files/report/2024/SDG_Report_2024_Press_Release_EN.pdf"><text:span text:style-name="T61_3">SDG_Report_2024_Press_Release_EN.pdf<text:s/>(un.org)</text:span></text:a></text:span></text:p></text:note-body></text:note></text:span><text:span text:style-name="T61_4"><text:s/>(</text:span><text:span text:style-name="T61_5">although</text:span><text:span text:style-name="T61_6"><text:s/>digital<text:s/>access<text:s/>lags<text:s/>behind<text:s/>due<text:s/>to<text:s/>wider<text:s/>barriers).</text:span></text:p>
          </text:list-item>
          <text:list-item>
            <text:p text:style-name="P62"><text:span text:style-name="T62_1">New<text:s/>and<text:s/>emerging<text:s/>technologies<text:s/>have<text:s/>demonstrated<text:s/>that<text:s/>they<text:s/>can<text:s/>have<text:s/>powerful<text:s/>disruptive<text:s/>effects<text:s/>on<text:s/>society,<text:s/>with<text:s/>significant<text:s/>potential<text:s/>for<text:s/>improving<text:s/>development<text:s/>outcomes,<text:s/>as<text:s/>well<text:s/>as<text:s/>FCDO<text:s/>operational<text:s/>delivery.</text:span><text:span text:style-name="T62_2"><text:s text:c="2"/>From<text:s/>mobile<text:s/>money<text:s/>to<text:s/>drone-based<text:s/>medical<text:s/>deliveries,<text:s/>DFID<text:s/>and<text:s/>now<text:s/>the<text:s/>FCDO<text:s/>have<text:s/>a<text:s/>proud<text:s/>history<text:s/>of<text:s/>supporting<text:s/>new<text:s/>technological<text:s/>innovations<text:s/>that<text:s/>have<text:s/>positively<text:s/>impacted<text:s/>the<text:s/>lives<text:s/>of<text:s/>millions<text:s/>of<text:s/>poor<text:s/>people<text:s/>living<text:s/>in<text:s/>developing<text:s/>countries</text:span><text:span text:style-name="T62_3"><text:note text:note-class="footnote"><text:note-citation/><text:note-body><text:p text:style-name="P63"><text:span text:style-name="T63_1"><text:s/></text:span><text:span text:style-name="T63_2"><text:a xlink:type="simple" office:target-frame-name="_blank" xlink:href="https://www.bbc.co.uk/news/business-38667475"><text:span text:style-name="T63_3">DFID<text:s/></text:span><text:span text:style-name="T63_4">(FCDO)<text:s/></text:span><text:span text:style-name="T63_5">provided<text:s/>international<text:s/>funding<text:s/>to<text:s/>M-Pesa</text:span></text:a></text:span><text:span text:style-name="T63_6">,<text:s/>a<text:s/>mobile<text:s/>money<text:s/>application<text:s/>that<text:s/>has<text:s/>transformed<text:s/>lives<text:s/>and<text:s/>businesses<text:s/>in<text:s/>Kenya.<text:s/>In<text:s/>2013, </text:span><text:span text:style-name="T63_7"><text:a xlink:type="simple" office:target-frame-name="_self" xlink:href="https://www.forbes.com/sites/danielrunde/2015/08/12/m-pesa-and-the-rise-of-the-global-mobile-money-market/#58213e445aec"><text:span text:style-name="T63_8">43%<text:s/>of<text:s/>Kenya’s<text:s/>GDP<text:s/>was<text:s/>sent<text:s/>through<text:s/>M-Pesa</text:span></text:a></text:span><text:span text:style-name="T63_9">.</text:span></text:p></text:note-body></text:note></text:span><text:span text:style-name="T63_10">.<text:s/>But<text:s/>with<text:s/>UK<text:s/>Government<text:s/>strategies<text:s/>emphasising<text:s/>the<text:s/>importance<text:s/>of<text:s/>science<text:s/>and<text:s/>technology<text:s/>in<text:s/>our<text:s/>rapidly<text:s/>change<text:s/>world,<text:s/>much<text:s/>more<text:s/>must<text:s/>be<text:s/>done.</text:span></text:p>
          </text:list-item>
          <text:list-item>
            <text:p text:style-name="P64"><text:span text:style-name="T64_1">The<text:s/>frontier<text:s/>of<text:s/>technology<text:s/>is<text:s/>moving<text:s/>faster<text:s/>than<text:s/>ever<text:s/>before</text:span><text:span text:style-name="T64_2"><text:note text:note-class="footnote"><text:note-citation/><text:note-body><text:p text:style-name="P65"><text:span text:style-name="T65_1"><text:s/></text:span><text:span text:style-name="T65_2"><text:a xlink:type="simple" xlink:href="https://www.weforum.org/agenda/2023/02/this-timeline-charts-the-fast-pace-of-tech-transformation-across-centuries/"><text:span text:style-name="T65_3">A<text:s/>timeline<text:s/>of<text:s/>technology<text:s/>transformation:<text:s/>How<text:s/>has<text:s/>the<text:s/>pace<text:s/>changed?<text:s/>|<text:s/>World<text:s/>Economic<text:s/>Forum<text:s/>(weforum.org)</text:span></text:a></text:span></text:p></text:note-body></text:note></text:span><text:span text:style-name="T65_4"><text:s/>and<text:s/>while<text:s/></text:span><text:span text:style-name="T65_5">the<text:s/>potential<text:s/>of<text:s/></text:span><text:span text:style-name="T65_6">new<text:s/>technolog</text:span><text:span text:style-name="T65_7">ies<text:s/>such<text:s/>as<text:s/>artificial<text:s/>intelligence<text:s/></text:span><text:span text:style-name="T65_8">for<text:s/>good<text:s/>is<text:s/>significant,<text:s/></text:span><text:span text:style-name="T65_9">they<text:s/></text:span><text:span text:style-name="T65_10">also<text:s/></text:span><text:span text:style-name="T65_11">pose<text:s/>considerable<text:s/>risks<text:s/>of</text:span><text:span text:style-name="T65_12"><text:s/>harm<text:s/></text:span><text:span text:style-name="T65_13">and<text:s/>unintended<text:s/>consequences</text:span><text:span text:style-name="T65_14">.</text:span><text:span text:style-name="T65_15"><text:s text:c="2"/>It<text:s/>is<text:s/>imperative<text:s/>that<text:s/>the<text:s/>FCDO<text:s/>keep<text:s/>up<text:s/>to<text:s/>speed<text:s/>with<text:s/>new<text:s/>and<text:s/>emerging<text:s/>technologies<text:s/>and<text:s/>ensure<text:s/>the<text:s/></text:span><text:span text:style-name="T65_16">benefits<text:s/></text:span><text:span text:style-name="T65_17">of<text:s/></text:span><text:span text:style-name="T65_18">such<text:s/>technologies</text:span><text:span text:style-name="T65_19"><text:s/></text:span><text:span text:style-name="T65_20">are<text:s/></text:span><text:span text:style-name="T65_21">felt<text:s/>equitably,<text:s/>especially<text:s/>with<text:s/>respect<text:s/>to<text:s/>gender<text:s/>and<text:s/>disability</text:span><text:span text:style-name="T65_22">,<text:s/>to<text:s/>avoid<text:s/>increasing<text:s/>inequality</text:span><text:span text:style-name="T65_23">.</text:span></text:p>
          </text:list-item>
          <text:list-item>
            <text:p text:style-name="P66"><text:span text:style-name="T66_1">The<text:s/>Foreign<text:s/>Secretary<text:s/>has<text:s/>underlined<text:s/>the<text:s/>importance<text:s/>of<text:s/>the<text:s/>FCDO<text:s/>experimenting<text:s/>with<text:s/>new<text:s/>technologies<text:s/>for<text:s/></text:span><text:span text:style-name="T66_2">the<text:s/>department<text:s/></text:span><text:span text:style-name="T66_3">to<text:s/>maximise<text:s/>its<text:s/>impact<text:s/>and<text:s/>be<text:s/>fit<text:s/>for<text:s/>the<text:s/>future.</text:span><text:span text:style-name="T66_4"><text:s/></text:span><text:span text:style-name="T66_5">Referring<text:s/>to<text:s/>tackling<text:s/>irregular<text:s/>migration<text:s/>and<text:s/>spurring<text:s/>economic<text:s/>growth,<text:s/>the<text:s/>Foreign<text:s/>Secretary<text:s/></text:span><text:span text:style-name="T66_6">said</text:span><text:span text:style-name="T66_7"><text:s/></text:span><text:span text:style-name="T66_8">“</text:span><text:span text:style-name="T66_9">we<text:s/>will<text:s/>do<text:s/>much<text:s/>more,<text:s/>much<text:s/>more<text:s/>quickly<text:s/>if<text:s/>we<text:s/>embrace<text:s/>the<text:s/>greatest<text:s/>enabler<text:s/>of<text:s/>our<text:s/>time<text:s/>–<text:s/>technology</text:span><text:span text:style-name="T66_10">.”</text:span><text:span text:style-name="T66_11"><text:s/></text:span><text:span text:style-name="T66_12">The<text:s/>Frontier<text:s/>Technologies<text:s/>programme<text:s/></text:span><text:span text:style-name="T66_13">will</text:span><text:span text:style-name="T66_14"><text:s/>provid</text:span><text:span text:style-name="T66_15">e</text:span><text:span text:style-name="T66_16"><text:s/>the<text:s/>skills<text:s/>development</text:span><text:span text:style-name="T66_17">,</text:span><text:span text:style-name="T66_18"><text:s/>practical<text:s/>support</text:span><text:span text:style-name="T66_19">,<text:s/>safe<text:s/>opportunity<text:s/>to<text:s/>experiment</text:span><text:span text:style-name="T66_20"><text:s/></text:span><text:span text:style-name="T66_21">and<text:s/></text:span><text:span text:style-name="T66_22">the<text:s/>necessary<text:s/></text:span><text:span text:style-name="T66_23">partnerships<text:s/>for<text:s/></text:span><text:span text:style-name="T66_24">FCDO<text:s/>staff</text:span><text:span text:style-name="T66_25"><text:s/>to<text:s/>adopt<text:s/></text:span><text:span text:style-name="T66_26">pioneering<text:s/>new<text:s/>tech-driven<text:s/>approaches<text:s/>to<text:s/>delivering<text:s/></text:span><text:span text:style-name="T66_27">the<text:s/></text:span><text:span text:style-name="T66_28">UK</text:span><text:span text:style-name="T66_29">’s</text:span><text:span text:style-name="T66_30"><text:s/>international<text:s/>objectives.</text:span></text:p>
          </text:list-item>
        </text:list>
        <text:h text:style-name="P67" text:outline-level="2"><text:span text:style-name="T67_1">Constraints<text:s/></text:span><text:span text:style-name="T67_2">within<text:s/>the<text:s/>technology<text:s/>and<text:s/>innovation<text:s/>space</text:span></text:h>
        <text:list text:style-name="LS2" xml:id="list11" text:continue-list="list7">
          <text:list-item>
            <text:p text:style-name="P68"><text:span text:style-name="T68_1">T</text:span><text:span text:style-name="T68_2">he<text:s/>last<text:s/>10<text:s/>years<text:s/>of<text:s/></text:span><text:span text:style-name="T68_3">the<text:s/></text:span><text:span text:style-name="T68_4">I2I<text:s/></text:span><text:span text:style-name="T68_5">programme<text:s/></text:span><text:span text:style-name="T68_6">have<text:s/></text:span><text:span text:style-name="T68_7">highlighted<text:s/></text:span><text:span text:style-name="T68_8">three<text:s/></text:span><text:span text:style-name="T68_9">key<text:s/>constraints<text:s/></text:span><text:span text:style-name="T68_10">that<text:s/>are<text:s/>hindering<text:s/>innovation<text:s/>for<text:s/>development</text:span><text:span text:style-name="T68_11">:</text:span></text:p>
          </text:list-item>
        </text:list>
        <text:list text:style-name="LS9" xml:id="list12">
          <text:list-item>
            <text:p text:style-name="P69"><text:span text:style-name="T69_1">Opportunities<text:s/></text:span><text:span text:style-name="T69_2">are<text:s/>being<text:s/></text:span><text:span text:style-name="T69_3">missed<text:s/>to<text:s/></text:span><text:span text:style-name="T69_4">design</text:span><text:span text:style-name="T69_5"><text:s/>and<text:s/></text:span><text:span text:style-name="T69_6">apply<text:s/>n</text:span><text:span text:style-name="T69_7">ew<text:s/>technologies<text:s/></text:span><text:span text:style-name="T69_8">to<text:s/>improve<text:s/>the<text:s/>lives<text:s/>of<text:s/>people</text:span><text:span text:style-name="T69_9"><text:s/></text:span><text:span text:style-name="T69_10">in</text:span><text:span text:style-name="T69_11"><text:s/></text:span><text:span text:style-name="T69_12">poverty</text:span><text:span text:style-name="T69_13">.<text:s text:c="2"/></text:span><text:span text:style-name="T69_14">Development<text:s/></text:span><text:span text:style-name="T69_15">practitioners<text:s/></text:span><text:span text:style-name="T69_16">do<text:s/>not<text:s/>have<text:s/>the<text:s/>time<text:s/>or<text:s/>expertise<text:s/>to<text:s/></text:span><text:span text:style-name="T69_17">keep<text:s/>sufficiently<text:s/>abreast<text:s/>of<text:s/></text:span><text:span text:style-name="T69_18">these<text:s/></text:span><text:span text:style-name="T69_19">developments<text:s/></text:span><text:span text:style-name="T69_20">or</text:span><text:span text:style-name="T69_21"><text:s/></text:span><text:span text:style-name="T69_22">incorporate<text:s/>them<text:s/>into<text:s/>development<text:s/>programmes.</text:span><text:span text:style-name="T69_23"><text:s text:c="2"/>Given<text:s/>the<text:s/>pace<text:s/>of<text:s/>technological<text:s/>change,<text:s/>technologies<text:s/>such<text:s/>as<text:s/>AI,<text:s/>including<text:s/>in<text:s/>conjunction<text:s/>with<text:s/>other<text:s/>frontier<text:s/>technologies<text:s/>such<text:s/>as<text:s/>drones<text:s/>or<text:s/>robotics,<text:s/>present<text:s/>rapidly<text:s/>emerging<text:s/>and<text:s/>powerful<text:s/>opportunities<text:s/>to<text:s/>change<text:s/>the<text:s/>way<text:s/>we<text:s/>do<text:s/>things<text:s/>(e.g.<text:s/>drones<text:s/>for<text:s/>automated<text:s/>precision<text:s/>agriculture).<text:s/>But<text:s/>these<text:s/>technologies<text:s/>are<text:s/>often<text:s/>developed<text:s/>to<text:s/>address<text:s/></text:span><text:span text:style-name="T69_24">issues<text:s/>in<text:s/>high-income<text:s/>countries</text:span><text:span text:style-name="T69_25">,<text:s/>so<text:s/>this<text:s/>rapid<text:s/>pace<text:s/>of<text:s/>technological<text:s/>change<text:s/>is<text:s/>hard<text:s/>for<text:s/>development<text:s/>practitioners<text:s/>to<text:s/>keep<text:s/>up<text:s/>with<text:s/>and<text:s/>realise<text:s/>the<text:s/>opportunities<text:s/>of,<text:s/>while<text:s/>mitigating<text:s/>the<text:s/>risks.</text:span></text:p>
          </text:list-item>
        </text:list>
        <text:list text:style-name="LS8" xml:id="list13">
          <text:list-item>
            <text:p text:style-name="P70"><text:span text:style-name="T70_1">There<text:s/>is<text:s/>a<text:s/>l</text:span><text:span text:style-name="T70_2">ack</text:span><text:span text:style-name="T70_3"><text:s/>of<text:s/>market<text:s/>incentives<text:s/>to</text:span><text:span text:style-name="T70_4"><text:s/></text:span><text:span text:style-name="T70_5">experiment<text:s/></text:span><text:span text:style-name="T70_6">with<text:s/>technological<text:s/>solutions<text:s/>for<text:s/>development</text:span><text:span text:style-name="T70_7">.</text:span><text:span text:style-name="T70_8"><text:s text:c="2"/></text:span><text:span text:style-name="T70_9">I</text:span><text:span text:style-name="T70_10">nnovation<text:s/>efforts<text:s/>targeted<text:s/>at<text:s/>solving<text:s/>or<text:s/>addressing<text:s/>the<text:s/>problems<text:s/>of<text:s/>the<text:s/>poorest<text:s/>and<text:s/>most<text:s/>vulnerable<text:s/>often<text:s/>do<text:s/>not<text:s/>happen<text:s/>as<text:s/>they<text:s/>are<text:s/>not<text:s/></text:span><text:span text:style-name="T70_11">commercially<text:s/></text:span><text:span text:style-name="T70_12">viable</text:span><text:span text:style-name="T70_13"><text:s/>or<text:s/></text:span><text:span text:style-name="T70_14">considered<text:s/>too<text:s/>high<text:s/>risk<text:s/>by<text:s/>private<text:s/>finance</text:span><text:span text:style-name="T70_15">.<text:s text:c="2"/></text:span><text:span text:style-name="T70_16">Most<text:s/>development<text:s/>actors<text:s/>do<text:s/>not<text:s/>have<text:s/>an<text:s/>evidence-based<text:s/>way<text:s/>of<text:s/></text:span><text:span text:style-name="T70_17">enabling<text:s/>innovation<text:s/>and<text:s/>experimentation</text:span><text:span text:style-name="T70_18">.<text:s text:c="2"/></text:span><text:span text:style-name="T70_19">However,<text:s/>the<text:s/>importance<text:s/>of<text:s/>experimentation</text:span><text:span text:style-name="T70_20"><text:s/>was<text:s/>recently<text:s/></text:span><text:span text:style-name="T70_21">highlighted</text:span><text:span text:style-name="T70_22"><text:s/></text:span><text:span text:style-name="T70_23">by<text:s/>FCDO’s<text:s/>board-level<text:s/>champion<text:s/>for<text:s/>digital,<text:s/>data<text:s/>and<text:s/>technology:<text:s/></text:span><text:span text:style-name="T70_24">“We<text:s/>need<text:s/>a<text:s/>very<text:s/>high<text:s/>rate<text:s/>of<text:s/>experimentation.<text:s/>I<text:s/>don’t<text:s/>think<text:s/>that’s<text:s/>where<text:s/>we<text:s/>are<text:s/>yet.<text:s/>I<text:s/>don’t<text:s/>think<text:s/>people<text:s/>are<text:s/>experimenting<text:s/>or<text:s/>encouraged<text:s/>to<text:s/>experiment<text:s/>enough.”</text:span><text:span text:style-name="T70_25"><text:note text:note-class="footnote"><text:note-citation/><text:note-body><text:p text:style-name="P71"><text:span text:style-name="T71_1"><text:a xlink:type="simple" xlink:href="https://www.publictechnology.net/2024/03/01/international-relations/digital-leaders-download-vijay-rangarajan-on-how-tech-and-data-helps-fcdo-respond-to-conflict-crisis-and-the-coronation/"><text:span text:style-name="T71_2">https://www.publictechnology.net/2024/03/01/international-relations/digital-leaders-download-vijay-rangarajan-on-how-tech-and-data-helps-fcdo-respond-to-conflict-crisis-and-the-coronation/</text:span></text:a></text:span><text:span text:style-name="T71_3"><text:s/>(March<text:s/>2024)</text:span></text:p></text:note-body></text:note></text:span></text:p>
          </text:list-item>
          <text:list-item>
            <text:p text:style-name="P72"><text:span text:style-name="T72_1">Innovation<text:s/>t</text:span><text:span text:style-name="T72_2">hought<text:s/>leadership<text:s/>and<text:s/>experimentation<text:s/>are<text:s/></text:span><text:span text:style-name="T72_3">often<text:s/></text:span><text:span text:style-name="T72_4">disconnected<text:s/>from</text:span><text:span text:style-name="T72_5"><text:s/></text:span><text:span text:style-name="T72_6">FCDO’s<text:s/></text:span><text:span text:style-name="T72_7">extensive<text:s/></text:span><text:span text:style-name="T72_8">Programme<text:s/>and<text:s/>Policy<text:s/>work.</text:span><text:span text:style-name="T72_9"><text:s text:c="2"/>HMG<text:s/>strategic<text:s/>priorities</text:span><text:span text:style-name="T72_10"><text:s/></text:span><text:span text:style-name="T72_11">emphasise<text:s/>innovation<text:s/>and<text:s/>the<text:s/>importance<text:s/>of<text:s/>emerging<text:s/>technologies<text:s/>to<text:s/>significantly<text:s/>improve<text:s/></text:span><text:span text:style-name="T72_12">FCDO<text:s/></text:span><text:span text:style-name="T72_13">programme<text:s/></text:span><text:span text:style-name="T72_14">delivery<text:s/></text:span><text:span text:style-name="T72_15">and<text:s/></text:span><text:span text:style-name="T72_16">ultimately<text:s/></text:span><text:span text:style-name="T72_17">beneficiary<text:s/>impact.<text:s text:c="2"/></text:span><text:span text:style-name="T72_18">Yet<text:s/>findings<text:s/>from<text:s/>an<text:s/></text:span><text:span text:style-name="T72_19">evaluation<text:s/>of<text:s/>the<text:s/></text:span><text:span text:style-name="T72_20">I2I<text:s/></text:span><text:span text:style-name="T72_21">programme<text:s/></text:span><text:span text:style-name="T72_22">show<text:s/></text:span><text:span text:style-name="T72_23">that<text:s/></text:span><text:span text:style-name="T72_24">frontier<text:s/>solutions</text:span><text:span text:style-name="T72_25"><text:s/>are<text:s/>not<text:s/>being<text:s/>adopted<text:s/>by</text:span><text:span text:style-name="T72_26"><text:s/></text:span><text:span text:style-name="T72_27">FCDO<text:s/>programming<text:s/>and<text:s/>policy<text:s/>work.<text:s text:c="2"/>This<text:s/>learning<text:s/>resonates<text:s/>with<text:s/>OECD<text:s/>research<text:s/>that<text:s/>finds<text:s/>staff<text:s/>in<text:s/>many<text:s/>development<text:s/>organisations,<text:s/>like<text:s/>FCDO,<text:s/></text:span><text:span text:style-name="T72_28">are<text:s/>not<text:s/>able<text:s/>to</text:span><text:span text:style-name="T72_29"><text:s/>incorporate<text:s/>innovative<text:s/>approaches<text:s/>within<text:s/>their<text:s/>work<text:s/>as<text:s/>people<text:s/>don’t<text:s/>know<text:s/>what<text:s/>these<text:s/>technologies<text:s/>and<text:s/>approaches<text:s/>are,<text:s/>when<text:s/>and<text:s/>how<text:s/>to<text:s/>use<text:s/>them,<text:s/>and<text:s/>who<text:s/>to<text:s/>ask<text:s/>for<text:s/>help<text:s/>in<text:s/>doing<text:s/>so.</text:span><text:span text:style-name="T72_30"><text:note text:note-class="footnote"><text:note-citation/><text:note-body><text:p text:style-name="P73"><text:span text:style-name="T73_1"><text:s/></text:span><text:span text:style-name="T73_2"><text:a xlink:type="simple" xlink:href="https://ssir.org/articles/entry/the_adoption_of_innovation"><text:span text:style-name="T73_3">The<text:s/>Adoption<text:s/>of<text:s/>Innovation<text:s/>(ssir.org)</text:span></text:a></text:span></text:p></text:note-body></text:note></text:span></text:p>
          </text:list-item>
        </text:list>
        <text:h text:style-name="P74" text:outline-level="2"><text:span text:style-name="T74_1">How<text:s/>this<text:s/>programme<text:s/>will<text:s/>address<text:s/></text:span><text:span text:style-name="T74_2">these</text:span><text:span text:style-name="T74_3"><text:s/>technology<text:s/>and<text:s/>innovation<text:s/></text:span><text:span text:style-name="T74_4">constraints</text:span></text:h>
        <text:list text:style-name="LS2" xml:id="list15" text:continue-list="list7">
          <text:list-item>
            <text:p text:style-name="P75"><text:span text:style-name="T75_1">T</text:span><text:span text:style-name="T75_2">he<text:s/></text:span><text:span text:style-name="T75_3">follow</text:span><text:span text:style-name="T75_4">ing</text:span><text:span text:style-name="T75_5"><text:s/>section<text:s/>outlines<text:s/></text:span><text:span text:style-name="T75_6">the<text:s/></text:span><text:span text:style-name="T75_7">FT<text:s/>programme<text:s/></text:span><text:span text:style-name="T75_8">Theory<text:s/>of<text:s/>Change<text:s/>(ToC)<text:s/></text:span><text:span text:style-name="T75_9">that<text:s/>will<text:s/>tackle<text:s/>the<text:s/>constraints<text:s/></text:span><text:span text:style-name="T75_10">outlined<text:s/>above</text:span><text:span text:style-name="T75_11">,<text:s/></text:span><text:span text:style-name="T75_12">organised<text:s/>under<text:s/>3<text:s/>pillars</text:span><text:span text:style-name="T75_13"><text:s/>and<text:s/></text:span><text:span text:style-name="T75_14">summarised<text:s/></text:span><text:span text:style-name="T75_15">in<text:s/></text:span><text:bookmark-ref text:reference-format="text" text:ref-name="_Ref189225656">Figure 1</text:bookmark-ref><text:span text:style-name="T75_16"><office:annotation><dc:creator>David Woolnough</dc:creator><text:p text:style-name="P76"><text:span text:style-name="T76_1">Also,<text:s/>I<text:s/>really<text:s/>liked<text:s/>the<text:s/>phrase<text:s/>you<text:s/>used<text:s/>Phil<text:s/>of<text:s/>providing<text:s/>a<text:s/>‘Do<text:s/>With<text:s/>Desk’<text:s/>rather<text:s/>than<text:s/>just<text:s/>a<text:s/>Helpdesk,<text:s/>as<text:s/>it<text:s/>sounds<text:s/>more<text:s/>dynamic<text:s/>-<text:s/>any<text:s/>chance<text:s/>you<text:s/>can<text:s/>use<text:s/>this<text:s/>language<text:s/>in<text:s/>here,<text:s/>or<text:s/>do<text:s/>you<text:s/>think<text:s/>it<text:s/>would<text:s/>be<text:s/>too<text:s/>confusing<text:s/>for<text:s/>the<text:s/>reader?</text:span></text:p></office:annotation></text:span><text:span text:style-name="T76_2"><office:annotation><dc:creator>David Woolnough</dc:creator><text:p text:style-name="P77"><text:span text:style-name="T77_1">I<text:s/>really<text:s/>like<text:s/>the<text:s/>framing,<text:s/>headline<text:s/>wording<text:s/>and<text:s/>order<text:s/>or<text:s/>priority<text:s/>you<text:s/>use<text:s/>in<text:s/>the<text:s/>CN<text:s/>and<text:s/>Programme<text:s/>summary<text:s/>above.<text:s/>But<text:s/>then<text:s/>this<text:s/>diagram<text:s/>seems<text:s/>to<text:s/>go<text:s/>back<text:s/>to<text:s/>some<text:s/>of<text:s/>the<text:s/>old<text:s/>framing,<text:s/>order<text:s/>and<text:s/>wording.<text:s/>Is<text:s/>it<text:s/>a<text:s/>massive<text:s/>task<text:s/>to<text:s/>tweak<text:s/>this<text:s/>Fig<text:s/>1<text:s/>ToC<text:s/>diagram<text:s/>so<text:s/>that<text:s/>it<text:s/>more<text:s/>closely<text:s/>matches<text:s/>the<text:s/>phrasing<text:s/>in<text:s/>bold<text:s/>used<text:s/>in<text:s/>the<text:s/>summary<text:s/>section<text:s/>above?</text:span></text:p></office:annotation></text:span><text:span text:style-name="T77_2">.</text:span></text:p>
          </text:list-item>
        </text:list>
        <text:p text:style-name="P78"><text:bookmark-start text:name="_Ref189225656"/><draw:frame svg:x="0cm" svg:y="0cm" svg:width="17.667cm" svg:height="13.183cm" draw:style-name="FR1" text:anchor-type="as-char" draw:z-index="0"><draw:image xlink:href="Pictures/image1.png" xlink:type="simple" xlink:show="embed" xlink:actuate="onLoad"/></draw:frame></text:p>
        <text:p text:style-name="P79"><text:bookmark-start text:name="_Ref201326011"/><text:bookmark-start text:name="_Ref201326018"/><text:span text:style-name="T79_1">Figure<text:s/></text:span><text:span text:style-name="T79_2"><text:sequence text:name="Figure" text:formula="ooow:Figure+1">1</text:sequence></text:span><text:bookmark-end text:name="_Ref189225656"/><text:bookmark-end text:name="_Ref201326011"/><text:span text:style-name="T79_3">.<text:s text:c="2"/></text:span><text:span text:style-name="T79_4">An<text:s/>overview<text:s/>of<text:s/>the<text:s/></text:span><text:span text:style-name="T79_5">3<text:s/>core<text:s/>pillars<text:s/>of<text:s/>activities<text:s/>under<text:s/>the<text:s/>new<text:s/>FT<text:s/>programme</text:span><text:bookmark-end text:name="_Ref201326018"/></text:p>
        <text:h text:style-name="P80" text:outline-level="3"><text:span text:style-name="T80_1">Pillar<text:s/></text:span><text:span text:style-name="T80_2">1</text:span><text:span text:style-name="T80_3">:<text:s/></text:span><text:span text:style-name="T80_4">Testing<text:s/>new<text:s/>ideas<text:s/>through<text:s/>real-world<text:s/>experimentation</text:span><text:span text:style-name="T80_5"><text:s/></text:span></text:h>
        <text:list text:style-name="LS2" xml:id="list16" text:continue-list="list7">
          <text:list-item>
            <text:p text:style-name="P81"><text:span text:style-name="T81_1">Aim:<text:s/></text:span><text:span text:style-name="T81_2">To<text:s/></text:span><text:span text:style-name="T81_3">enable</text:span><text:span text:style-name="T81_4"><text:s/></text:span><text:span text:style-name="T81_5">a<text:s/>range<text:s/>of<text:s/></text:span><text:span text:style-name="T81_6">FCDO<text:s/>staff<text:s/>and<text:s/>programmes<text:s/>to<text:s/>develop<text:s/>and<text:s/>test</text:span><text:span text:style-name="T81_7"><text:s/>locally</text:span><text:span text:style-name="T81_8"><text:s/>driven</text:span><text:span text:style-name="T81_9"><text:s/>prototype<text:s/>solutions<text:s/></text:span><text:span text:style-name="T81_10">to<text:s/>tough<text:s/>global<text:s/>challenges</text:span><text:span text:style-name="T81_11">,<text:s/>generating<text:s/>evidence<text:s/>of<text:s/>what<text:s/>does<text:s/>and<text:s/>does<text:s/>not<text:s/>work.</text:span></text:p>
          </text:list-item>
          <text:list-item>
            <text:p text:style-name="P82"><text:span text:style-name="T82_1">Opportunity:<text:s/></text:span><text:span text:style-name="T82_2">The<text:s/>last<text:s/>10<text:s/>years<text:s/>of<text:s/>the<text:s/></text:span><text:span text:style-name="T82_3">I2I<text:s/>programme</text:span><text:span text:style-name="T82_4"><text:s/>have<text:s/>demonstrated<text:s/>the<text:s/>importance<text:s/>of<text:s/>having<text:s/>a<text:s/>‘laboratory’<text:s/>where<text:s/>new<text:s/>and<text:s/>emerging<text:s/>ideas<text:s/>can<text:s/>be<text:s/>developed<text:s/>into<text:s/>minimum<text:s/>viable<text:s/>products<text:s/>for<text:s/>testing,<text:s/>typically<text:s/>in<text:s/>the<text:s/>real<text:s/>world.</text:span></text:p>
          </text:list-item>
          <text:list-item>
            <text:p text:style-name="P83"><text:span text:style-name="T83_1">Deliverables</text:span><text:span text:style-name="T83_2">:<text:s/></text:span><text:span text:style-name="T83_3">E</text:span><text:span text:style-name="T83_4">xperimentation<text:s/>under<text:s/>Pillar<text:s/>2<text:s/>will<text:s/>fall<text:s/>into<text:s/>two<text:s/>categories<text:s/>–<text:s/>small<text:s/>pilots<text:s/>and<text:s/>larger<text:s/>high<text:s/>potential<text:s/>impact<text:s/></text:span><text:span text:style-name="T83_5">investments</text:span><text:span text:style-name="T83_6">:</text:span></text:p>
          </text:list-item>
        </text:list>
        <text:list text:style-name="LS10" xml:id="list19">
          <text:list-item>
            <text:p text:style-name="P84"><text:span text:style-name="T84_1">Early</text:span><text:span text:style-name="T84_2">-</text:span><text:span text:style-name="T84_3">stage<text:s/></text:span><text:span text:style-name="T84_4">pilots:</text:span><text:span text:style-name="T84_5"><text:s text:c="2"/></text:span><text:span text:style-name="T84_6">T</text:span><text:span text:style-name="T84_7">hrough</text:span><text:span text:style-name="T84_8"><text:s/>both</text:span><text:span text:style-name="T84_9"><text:s/></text:span><text:span text:style-name="T84_10">an<text:s/></text:span><text:span text:style-name="T84_11">internal<text:s/></text:span><text:span text:style-name="T84_12">open-call<text:s/></text:span><text:span text:style-name="T84_13">and<text:s/></text:span><text:span text:style-name="T84_14">deep<text:s/></text:span><text:span text:style-name="T84_15">programme<text:s/></text:span><text:span text:style-name="T84_16">engagement,<text:s/></text:span><text:span text:style-name="T84_17">the<text:s/></text:span><text:span text:style-name="T84_18">FT<text:s/>Hub<text:s/></text:span><text:span text:style-name="T84_19">will<text:s/></text:span><text:span text:style-name="T84_20">source,<text:s/>select,<text:s/>fund<text:s/>and<text:s/></text:span><text:span text:style-name="T84_21">run<text:s/></text:span><text:span text:style-name="T84_22">early-stage<text:s/></text:span><text:span text:style-name="T84_23">piloting<text:s/>of<text:s/>ideas</text:span><text:span text:style-name="T84_24">.</text:span><text:span text:style-name="T84_25"><text:s/></text:span><text:span text:style-name="T84_26">S</text:span><text:span text:style-name="T84_27">uccessful<text:s/></text:span><text:span text:style-name="T84_28">pilots<text:s/>are</text:span><text:span text:style-name="T84_29"><text:s/></text:span><text:span text:style-name="T84_30">support</text:span><text:span text:style-name="T84_31">ed</text:span><text:span text:style-name="T84_32"><text:s/>to<text:s/>transition<text:s/>to<text:s/>new<text:s/>funding<text:s/>streams<text:s/>on<text:s/>their<text:s/>journey<text:s/>to<text:s/>scale</text:span><text:span text:style-name="T84_33">,<text:s/></text:span><text:span text:style-name="T84_34">via<text:s/>other<text:s/>FCDO<text:s/>programmes,<text:s/></text:span><text:span text:style-name="T84_35">for<text:s/>example<text:s/>from<text:s/>within<text:s/>the<text:s/>Technology<text:s/>and<text:s/>Innovation<text:s/>Unit</text:span><text:span text:style-name="T84_36"><text:s/>portfolio</text:span><text:span text:style-name="T84_37">,<text:s/>as<text:s/>well<text:s/>as<text:s/></text:span><text:span text:style-name="T84_38">external<text:s/>funders</text:span><text:span text:style-name="T84_39">.<text:s text:c="2"/>The<text:s/>FT<text:s/>Hub</text:span><text:span text:style-name="T84_40"><text:s/></text:span><text:span text:style-name="T84_41">will<text:s/></text:span><text:span text:style-name="T84_42">complement<text:s/>grant<text:s/>funding<text:s/></text:span><text:span text:style-name="T84_43">(</text:span><text:span text:style-name="T84_44">up<text:s/>to<text:s/>£75k<text:s/>over<text:s/>18<text:s/>months</text:span><text:span text:style-name="T84_45">)<text:s/></text:span><text:span text:style-name="T84_46">with<text:s/>innovation<text:s/>coaching,<text:s/>technical<text:s/>assistance<text:s/>and<text:s/>administrative<text:s/>supplier<text:s/>support.<text:s/></text:span><text:span text:style-name="T84_47"><text:s/></text:span><text:span text:style-name="T84_48">Since<text:s/>2016,<text:s/>the<text:s/>FT<text:s/>Hub<text:s/>has<text:s/></text:span><text:span text:style-name="T84_49">support</text:span><text:span text:style-name="T84_50">ed</text:span><text:span text:style-name="T84_51"><text:s/></text:span><text:span text:style-name="T84_52"><text:a xlink:type="simple" xlink:href="https://www.frontiertechhub.org/pilot-overview"><text:span text:style-name="T84_53">104<text:s/>pilots<text:s/></text:span><text:span text:style-name="T84_54">with<text:s/>90+<text:s/>FCDO<text:s/>staff<text:s/></text:span><text:span text:style-name="T84_55">across<text:s/>33+<text:s/>countries</text:span></text:a></text:span><text:span text:style-name="T84_56">.<text:s text:c="2"/></text:span><text:span text:style-name="T84_57">N</text:span><text:span text:style-name="T84_58">otable<text:s/>successes<text:s/></text:span><text:span text:style-name="T84_59">such<text:s/>as<text:s/></text:span><text:span text:style-name="T84_60">Ampersand<text:s/></text:span><text:span text:style-name="T84_61">(</text:span><text:span text:style-name="T84_62">see<text:s/></text:span><text:span text:style-name="T84_63">Box<text:s/>1</text:span><text:span text:style-name="T84_64"><office:annotation><dc:creator>David Woolnough</dc:creator><text:p text:style-name="P85"><text:span text:style-name="T85_1">Love<text:s/>it.</text:span></text:p></office:annotation></text:span><text:span text:style-name="T85_2">)</text:span><text:span text:style-name="T85_3"><text:s/></text:span><text:span text:style-name="T85_4">show<text:s/>how<text:s/></text:span><text:span text:style-name="T85_5">tech<text:s/>can<text:s/>cause<text:s/>positive<text:s/></text:span><text:span text:style-name="T85_6">disrupti</text:span><text:span text:style-name="T85_7">on</text:span><text:span text:style-name="T85_8">.</text:span><text:span text:style-name="T85_9"><text:s/>This<text:s/>new<text:s/>programme<text:s/>will<text:s/>seek<text:s/>to<text:s/>spark<text:s/>more<text:s/>examples<text:s/>like<text:s/>this.</text:span></text:p>
          </text:list-item>
        </text:list>
        <text:p text:style-name="P86"><text:span text:style-name="T86_1"><draw:frame svg:x="-0.018cm" svg:y="-0.018cm" svg:width="16.809cm" svg:height="15.117cm" draw:style-name="FR2" text:anchor-type="as-char" draw:z-index="0"><draw:text-box><text:p text:style-name="P87"><text:span text:style-name="T87_1">Box<text:s/>1:<text:s/>Ampersand<text:s/>electric<text:s/>motorbikes<text:s/>in<text:s/>Rwanda</text:span></text:p><text:p text:style-name="P88"><text:span text:style-name="T88_1">In<text:s/>2018,<text:s/>East<text:s/>Africa<text:s/>had<text:s/>some<text:s/>of<text:s/>the<text:s/>largest<text:s/>motorbike<text:s/>fleets<text:s/>globally.<text:s/></text:span><text:span text:style-name="T88_2"><text:s/></text:span><text:span text:style-name="T88_3">Kigali,<text:s/></text:span><text:span text:style-name="T88_4">Rwanda’s<text:s/>capital,<text:s/>had<text:s/>twice<text:s/>as<text:s/>many<text:s/></text:span><text:span text:style-name="T88_5">motorbikes<text:s/></text:span><text:span text:style-name="T88_6">as<text:s/></text:span><text:span text:style-name="T88_7">New<text:s/>York<text:s/></text:span><text:span text:style-name="T88_8">had<text:s/></text:span><text:span text:style-name="T88_9">taxis,<text:s/>despite<text:s/>Kigali<text:s/>having<text:s/>only<text:s/>10%<text:s/>of<text:s/>New<text:s/>York’s<text:s/>population.<text:s/></text:span></text:p><text:p text:style-name="P89"><text:span text:style-name="T89_1">Between<text:s/>2018<text:s/>and<text:s/>2020,<text:s/>t</text:span><text:span text:style-name="T89_2">he<text:s/></text:span><text:span text:style-name="T89_3">Frontier<text:s/>Tech<text:s/></text:span><text:span text:style-name="T89_4">Ampersand<text:s/>pilot<text:s/>aimed<text:s/>to<text:s/>introduce<text:s/>electric<text:s/>motorbikes<text:s/>to<text:s/>Kigali's<text:s/>moto<text:s/>taxi<text:s/>market,<text:s/>hypothesizing<text:s/>that<text:s/>this<text:s/>would<text:s/>lower<text:s/>transportation<text:s/>costs,<text:s/>improve<text:s/>drivers'<text:s/>livelihoods,<text:s/>and<text:s/>reduce<text:s/>carbon<text:s/>emissions.<text:s/></text:span><text:span text:style-name="T89_5"><text:s/></text:span><text:span text:style-name="T89_6">With<text:s/>the<text:s/>FT<text:s/>Hub's<text:s/>help,<text:s/>Ampersand<text:s/>identified<text:s/>the<text:s/>ideal<text:s/>bike<text:s/>for<text:s/>Kigali,<text:s/>developed<text:s/>a<text:s/>pay-per-swap<text:s/>model</text:span><text:span text:style-name="T89_7"><text:s/>for<text:s/>bike<text:s/>batteries</text:span><text:span text:style-name="T89_8">,<text:s/>and<text:s/>scaled<text:s/>to<text:s/>25<text:s/>bikes<text:s/>for<text:s/>testing.<text:s/></text:span></text:p><text:p text:style-name="P90"><text:span text:style-name="T90_1">By<text:s/>the<text:s/>pilot's<text:s/>end,<text:s/>7,000<text:s/>individuals<text:s/>were<text:s/>on<text:s/>the<text:s/>wait</text:span><text:span text:style-name="T90_2">ing<text:s/></text:span><text:span text:style-name="T90_3">list<text:s/>for<text:s/>Ampersand’s<text:s/>e-bikes,<text:s/>and<text:s/>the<text:s/>company<text:s/>secured<text:s/>£700,000<text:s/>in<text:s/>follow-on<text:s/>investment.<text:s/>Today,<text:s/>Ampersand<text:s/>operates<text:s/>in<text:s/>Kenya<text:s/>and<text:s/>Rwanda<text:s/>with<text:s/>3,900<text:s/>e-bikes<text:s/>and<text:s/>over<text:s/>115,000<text:s/>monthly<text:s/>swaps,<text:s/>securing<text:s/>£15.25<text:s/>million<text:s/>in<text:s/>further<text:s/>investment.<text:s/>Additionally,<text:s/></text:span><text:span text:style-name="T90_4">to<text:s/>promote<text:s/>c</text:span><text:span text:style-name="T90_5">leaner<text:s/>transport,<text:s/></text:span><text:span text:style-name="T90_6">the<text:s/>Rwandan<text:s/>Government<text:s/>has<text:s/>introduced<text:s/>a<text:s/>policy<text:s/>to<text:s/>stop<text:s/>registering<text:s/>petrol-powered<text:s/>motorbikes<text:s/>for<text:s/>public<text:s/>transport<text:s/>in<text:s/>Kigali<text:s/>from<text:s/>January<text:s/>2025</text:span><text:span text:style-name="T90_7">.</text:span></text:p><text:p text:style-name="P91"><draw:frame svg:x="0cm" svg:y="0cm" svg:width="16.69cm" svg:height="6.853cm" draw:style-name="FR3" text:anchor-type="as-char" draw:z-index="0"><draw:image xlink:href="Pictures/image2.png" xlink:type="simple" xlink:show="embed" xlink:actuate="onLoad"/><svg:desc>A person on a motorcycle

Description automatically generated</svg:desc></draw:frame><text:span text:style-name="T91_1"><text:line-break/></text:span></text:p></draw:text-box></draw:frame></text:span></text:p>
        <text:list text:style-name="LS10" xml:id="list20">
          <text:list-item>
            <text:p text:style-name="P92"><text:span text:style-name="T92_1">High<text:s/>Impact<text:s/>Strategic<text:s/>Investments</text:span><text:span text:style-name="T92_2">:</text:span><text:span text:style-name="T92_3"><text:s text:c="2"/></text:span><text:span text:style-name="T92_4">Recognising<text:s/>the<text:s/></text:span><text:span text:style-name="T92_5">current<text:s/></text:span><text:span text:style-name="T92_6">challeng</text:span><text:span text:style-name="T92_7">ing<text:s/></text:span><text:span text:style-name="T92_8">ODA<text:s/>and<text:s/>wider<text:s/></text:span><text:span text:style-name="T92_9">donor<text:s/>environment,<text:s/></text:span><text:span text:style-name="T92_10">subject<text:s/>to<text:s/>available<text:s/>funding,<text:s/></text:span><text:span text:style-name="T92_11">FT</text:span><text:span text:style-name="T92_12"><text:s/>will<text:s/>explore<text:s/>a<text:s/>collaborative<text:s/>co-design<text:s/>model<text:s/></text:span><text:span text:style-name="T92_13">that<text:s/></text:span><text:span text:style-name="T92_14">build</text:span><text:span text:style-name="T92_15">s</text:span><text:span text:style-name="T92_16"><text:s/>a<text:s/>network<text:s/>for<text:s/>co-funding<text:s/>and<text:s/>implementation<text:s/>to<text:s/>create<text:s/>pathways<text:s/>to<text:s/>scale<text:s/>from<text:s/>the<text:s/>start</text:span><text:span text:style-name="T92_17">.<text:s text:c="2"/></text:span><text:span text:style-name="T92_18">FT</text:span><text:span text:style-name="T92_19"><text:s/></text:span><text:span text:style-name="T92_20">already<text:s/>has<text:s/>experience</text:span><text:span text:style-name="T92_21"><text:s/></text:span><text:span text:style-name="T92_22">building<text:s/>more<text:s/>c</text:span><text:span text:style-name="T92_23">omprehensive<text:s/></text:span><text:span text:style-name="T92_24">and<text:s/>collaborative<text:s/></text:span><text:span text:style-name="T92_25">lab<text:s/>setup</text:span><text:span text:style-name="T92_26">,<text:s/></text:span><text:span text:style-name="T92_27">having<text:s/>tested<text:s/>and<text:s/>launched<text:s/></text:span><text:span text:style-name="T92_28">the<text:s/></text:span><text:span text:style-name="T92_29"><text:a xlink:type="simple" xlink:href="https://www.makingbetterfutures.org/aboutoxycolab"><text:span text:style-name="T92_30">Oxygen</text:span></text:a></text:span><text:span text:style-name="T92_31"><text:s/></text:span><text:span text:style-name="T92_32">and</text:span><text:span text:style-name="T92_33"><text:s/></text:span><text:span text:style-name="T92_34"><text:a xlink:type="simple" xlink:href="https://www.makingbetterfutures.org/aboutvdcl"><text:span text:style-name="T92_35">Vaccine<text:s/>Data<text:s/>CoLabs</text:span></text:a></text:span><text:span text:style-name="T92_36"><text:s/>and<text:s/>the<text:s/></text:span><text:span text:style-name="T92_37"><text:a xlink:type="simple" xlink:href="https://at2030.org/#gsc.tab=0"><text:span text:style-name="T92_38">Assistive<text:s/>Technology</text:span></text:a></text:span><text:span text:style-name="T92_39"><text:s/>project,<text:s/>all<text:s/>of<text:s/>which<text:s/>have<text:s/></text:span><text:span text:style-name="T92_40">spun<text:s/>off</text:span><text:span text:style-name="T92_41"><text:s/>to<text:s/>be<text:s/>successful<text:s/></text:span><text:span text:style-name="T92_42">FCDO<text:s/></text:span><text:span text:style-name="T92_43">programmes<text:s/>in<text:s/>their<text:s/>own<text:s/>right.<text:s text:c="2"/></text:span><text:span text:style-name="T92_44">The<text:s/>FT<text:s/>Hub<text:s/></text:span><text:span text:style-name="T92_45">can<text:s/>build<text:s/>on<text:s/>its<text:s/>recent<text:s/>research<text:s/>on</text:span><text:span text:style-name="T92_46"><text:s/>potential<text:s/></text:span><text:span text:style-name="T92_47">‘future<text:s/>bets’</text:span><text:span text:style-name="T92_48">,<text:s/></text:span><text:span text:style-name="T92_49">including<text:s/>Robotics<text:s/>for<text:s/>Development,<text:s/>Climate<text:s/>CoLab</text:span><text:span text:style-name="T92_50"><text:note text:note-class="footnote"><text:note-citation/><text:note-body><text:p text:style-name="P93"><text:span text:style-name="T93_1"><text:s/></text:span><text:span text:style-name="T93_2"><text:a xlink:type="simple" xlink:href="https://www.makingbetterfutures.org/themethod"><text:span text:style-name="T93_3">The<text:s/>Method<text:s/>—<text:s/>Better<text:s/>Futures<text:s/>CoLab</text:span></text:a></text:span><text:span text:style-name="T93_4"><text:s/>is<text:s/>an<text:s/>innovation<text:s/>methodology<text:s/>developed<text:s/>by<text:s/>the<text:s/>FT<text:s/>Hub<text:s/>partner<text:s/>Brink.</text:span></text:p></text:note-body></text:note></text:span><text:span text:style-name="T93_5">,<text:s/>Mis/Disinformation<text:s/>CoLab,<text:s/>Underhyped<text:s/>Frontier<text:s/>Tech,<text:s/>Oxygen<text:s/>CoLab<text:s/>3.0,<text:s/></text:span><text:span text:style-name="T93_6">and<text:s/></text:span><text:span text:style-name="T93_7">Humanitarian<text:s/>supply<text:s/>chains.</text:span></text:p>
          </text:list-item>
        </text:list>
        <text:p text:style-name="P94"><text:span text:style-name="T94_1">FT<text:s/></text:span><text:span text:style-name="T94_2">will</text:span><text:span text:style-name="T94_3"><text:s/>also<text:s/></text:span><text:span text:style-name="T94_4">provide</text:span><text:span text:style-name="T94_5"><text:s/>a<text:s/></text:span><text:span text:style-name="T94_6">delivery<text:s/></text:span><text:span text:style-name="T94_7">mechanism<text:s/></text:span><text:span text:style-name="T94_8">for<text:s/></text:span><text:span text:style-name="T94_9">experimentation<text:s/>projects<text:s/>with<text:s/>applications<text:s/>spanning<text:s/>diplomacy<text:s/>as<text:s/>well<text:s/>as<text:s/>development.<text:s/></text:span><text:span text:style-name="T94_10">For<text:s/>instance,</text:span><text:span text:style-name="T94_11"><text:s/></text:span><text:span text:style-name="T94_12">the<text:s/></text:span><text:span text:style-name="T94_13">AI<text:s/>Sandbox</text:span><text:span text:style-name="T94_14"><text:s/></text:span><text:span text:style-name="T94_15">is</text:span><text:span text:style-name="T94_16"><text:s/></text:span><text:span text:style-name="T94_17">enabling<text:s/></text:span><text:span text:style-name="T94_18">FCDO<text:s/></text:span><text:span text:style-name="T94_19">to<text:s/>innovate<text:s/>using</text:span><text:span text:style-name="T94_20"><text:s/></text:span><text:span text:style-name="T94_21">generative</text:span><text:span text:style-name="T94_22"><text:s/></text:span><text:span text:style-name="T94_23">AI<text:s/>in<text:s/></text:span><text:span text:style-name="T94_24">a<text:s/>range<text:s/>of<text:s/>use<text:s/>cases</text:span><text:span text:style-name="T94_25"><text:s/></text:span><text:span text:style-name="T94_26">b</text:span><text:span text:style-name="T94_27">y</text:span><text:span text:style-name="T94_28"><text:s/>rapidly<text:s/>designing<text:s/></text:span><text:span text:style-name="T94_29">and</text:span><text:span text:style-name="T94_30"><text:s/>testing<text:s/>bespoke,<text:s/>secure,<text:s/>and<text:s/>AI<text:s/>solutions</text:span><text:span text:style-name="T94_31"><text:s/>that<text:s/></text:span><text:span text:style-name="T94_32">sav</text:span><text:span text:style-name="T94_33">e</text:span><text:span text:style-name="T94_34"><text:s/>time,<text:s/></text:span><text:span text:style-name="T94_35">enhanc</text:span><text:span text:style-name="T94_36">e</text:span><text:span text:style-name="T94_37"><text:s/>quality,<text:s/>and<text:s/></text:span><text:span text:style-name="T94_38">build</text:span><text:span text:style-name="T94_39"><text:s/>in-house<text:s/>expertise</text:span><text:span text:style-name="T94_40">.<text:s/></text:span><text:span text:style-name="T94_41">As<text:s/>it<text:s/>has<text:s/>in<text:s/>the<text:s/>past,<text:s/></text:span><text:span text:style-name="T94_42">in<text:s/>such<text:s/>cases,<text:s/></text:span><text:span text:style-name="T94_43">FT<text:s/>will<text:s/>have<text:s/>the<text:s/>flexibility<text:s/>to<text:s/></text:span><text:span text:style-name="T94_44">spend<text:s/>non-ODA<text:s/>funding</text:span><text:span text:style-name="T94_45">,<text:s/>subject<text:s/>to<text:s/>upcoming<text:s/>resource<text:s/>allocation<text:s/>and<text:s/>prioritisation</text:span><text:span text:style-name="T94_46">,<text:s/>in<text:s/>conjunction<text:s/>with<text:s/></text:span><text:span text:style-name="T94_47">FCDO’s<text:s/>internal<text:s/>innovation<text:s/>and<text:s/>AI<text:s/>units<text:s/>-<text:s/></text:span><text:span text:style-name="T94_48">FCDOx<text:s/>and<text:s/>FCDO.ai</text:span><text:span text:style-name="T94_49"><text:s/>as<text:s/>outlined<text:s/>in<text:s/>the<text:s/></text:span><text:bookmark-ref text:reference-format="text" text:ref-name="_Ref203394536">Management Case</text:bookmark-ref><text:span text:style-name="T94_50"><text:s/>below</text:span><text:span text:style-name="T94_51">.</text:span></text:p>
        <text:h text:style-name="P95" text:outline-level="3"><text:span text:style-name="T95_1">Pillar<text:s/></text:span><text:span text:style-name="T95_2">2</text:span><text:span text:style-name="T95_3">:<text:s/></text:span><text:span text:style-name="T95_4">Dedicated<text:s/>support<text:s/>to<text:s/>improve<text:s/>the<text:s/>understanding<text:s/>and<text:s/>adoption<text:s/>of<text:s/>new<text:s/>technology<text:s/>and<text:s/>innovative<text:s/>approaches</text:span></text:h>
        <text:list text:style-name="LS2" xml:id="list21" text:continue-list="list7">
          <text:list-item>
            <text:p text:style-name="P96"><text:span text:style-name="T96_1">Aim:<text:s/></text:span><text:span text:style-name="T96_2">To<text:s/></text:span><text:span text:style-name="T96_3">better<text:s/>use<text:s/>FCDO<text:s/>programmes<text:s/>as<text:s/>vehicles<text:s/>to<text:s/>develop</text:span><text:span text:style-name="T96_4">,<text:s/>test</text:span><text:span text:style-name="T96_5"><text:s/>and<text:s/>potentially<text:s/>scale<text:s/>frontier<text:s/>solutions<text:s/>with<text:s/>and<text:s/>through<text:s/>engagement<text:s/>with<text:s/>local<text:s/>ecosystems</text:span><text:span text:style-name="T96_6"><text:s/></text:span><text:span text:style-name="T96_7">to<text:s/>maximise<text:s/>real-world<text:s/>impact.</text:span></text:p>
          </text:list-item>
          <text:list-item>
            <text:p text:style-name="P97"><text:span text:style-name="T97_1">Opportunity:<text:s/></text:span><text:span text:style-name="T97_2">T</text:span><text:span text:style-name="T97_3">o<text:s/>find<text:s/>more<text:s/>and<text:s/>better<text:s/>touchpoints</text:span><text:span text:style-name="T97_4"><text:note text:note-class="footnote"><text:note-citation/><text:note-body><text:p text:style-name="P98"><text:span text:style-name="T98_1"><text:s/></text:span><text:span text:style-name="T98_2">The<text:s/>FT</text:span><text:span text:style-name="T98_3"><text:s/></text:span><text:span text:style-name="T98_4">L</text:span><text:span text:style-name="T98_5">ivestreaming</text:span><text:span text:style-name="T98_6"><text:s/></text:span><text:span text:style-name="T98_7">I</text:span><text:span text:style-name="T98_8">ndependent<text:s/></text:span><text:span text:style-name="T98_9">E</text:span><text:span text:style-name="T98_10">valuation<text:s/></text:span><text:span text:style-name="T98_11">(2024)<text:s/></text:span><text:span text:style-name="T98_12">found<text:s/>that<text:s/>the<text:s/>overall<text:s/>strategic<text:s/>fit<text:s/>with<text:s/>FCDO<text:s/>was<text:s/>very<text:s/>strong,<text:s/>but<text:s/>specific<text:s/>touchpoints<text:s/>to<text:s/>really<text:s/>generate<text:s/>meaningful<text:s/>engagement<text:s/>were<text:s/>much<text:s/>less<text:s/>clear.<text:s/>These<text:s/>actual<text:s/>touchpoints<text:s/>are<text:s/>critical<text:s/>to<text:s/>influencing<text:s/>the<text:s/>organisation<text:s/></text:span><text:span text:style-name="T98_13">–<text:s/></text:span><text:span text:style-name="T98_14">both<text:s/>at<text:s/>an<text:s/>individual<text:s/>capacity<text:s/>level<text:s/>and<text:s/>institutional<text:s/>culture.</text:span></text:p></text:note-body></text:note></text:span><text:span text:style-name="T98_15"><text:s/>within<text:s/>the<text:s/>FCDO</text:span><text:span text:style-name="T98_16"><text:s/>for<text:s/></text:span><text:span text:style-name="T98_17">stronger<text:s/>working<text:s/>with,<text:s/>and<text:s/>capacity<text:s/>building<text:s/>of</text:span><text:span text:style-name="T98_18">,</text:span><text:span text:style-name="T98_19"><text:s/></text:span><text:span text:style-name="T98_20">FCDO<text:s/>staff</text:span><text:span text:style-name="T98_21">,</text:span><text:span text:style-name="T98_22"><text:s/></text:span><text:span text:style-name="T98_23">their<text:s/></text:span><text:span text:style-name="T98_24">partners</text:span><text:span text:style-name="T98_25"><text:s/></text:span><text:span text:style-name="T98_26">and<text:s/>the<text:s/>ecosystems<text:s/>they<text:s/>work<text:s/>in,<text:s/></text:span><text:span text:style-name="T98_27">to<text:s/></text:span><text:span text:style-name="T98_28">explore</text:span><text:span text:style-name="T98_29"><text:s/>frontier<text:s/>technology<text:s/>solutions<text:s/>to<text:s/>the<text:s/>global<text:s/>challenges<text:s/>they’re<text:s/>tackling.</text:span></text:p>
          </text:list-item>
          <text:list-item>
            <text:p text:style-name="P99"><text:span text:style-name="T99_1">Deliverables</text:span><text:span text:style-name="T99_2">:</text:span><text:span text:style-name="T99_3"><text:s text:c="2"/></text:span><text:span text:style-name="T99_4">together<text:s/>with</text:span><text:span text:style-name="T99_5"><text:s/>the<text:s/>FCDO<text:s/>Capacity<text:s/>Building<text:s/></text:span><text:span text:style-name="T99_6">a</text:span><text:span text:style-name="T99_7">ctivit</text:span><text:span text:style-name="T99_8">y</text:span><text:span text:style-name="T99_9"><text:s/>noted<text:s/>below</text:span><text:span text:style-name="T99_10">,<text:s/></text:span><text:span text:style-name="T99_11">this<text:s/>pillar<text:s/>of<text:s/>work<text:s/>will<text:s/>build<text:s/></text:span><text:span text:style-name="T99_12">direct<text:s/>engagement<text:s/>with<text:s/>FCDO<text:s/>programmes</text:span><text:span text:style-name="T99_13">,<text:s/>teams</text:span><text:span text:style-name="T99_14"><text:s/>and<text:s/></text:span><text:span text:style-name="T99_15">country<text:s/>offices<text:s/></text:span><text:span text:style-name="T99_16">through:</text:span></text:p>
          </text:list-item>
        </text:list>
        <text:list text:style-name="LS10" xml:id="list24">
          <text:list-item>
            <text:p text:style-name="P100"><text:span text:style-name="T100_1">Country<text:s/>Programme<text:s/>Immersion:</text:span><text:span text:style-name="T100_2"><text:s/></text:span><text:span text:style-name="T100_3"><text:s/></text:span><text:span text:style-name="T100_4">The<text:s/>FT<text:s/>programme<text:s/>will<text:s/>offer<text:s/>a<text:s/>clear<text:s/>package<text:s/>of<text:s/>support<text:s text:c="2"/>to<text:s/>country<text:s/>offices</text:span><text:span text:style-name="T100_5">,<text:s/>teams</text:span><text:span text:style-name="T100_6"><text:s/>and<text:s/>programme<text:s/>advisers<text:s/></text:span><text:span text:style-name="T100_7">to</text:span><text:span text:style-name="T100_8">:</text:span><text:span text:style-name="T100_9"><text:s/>help<text:s/></text:span><text:span text:style-name="T100_10">them<text:s/></text:span><text:span text:style-name="T100_11">understand<text:s/></text:span><text:span text:style-name="T100_12">what<text:s/>and<text:s/>how</text:span><text:span text:style-name="T100_13"><text:s/>frontier<text:s/>technologies<text:s/>could<text:s/>be<text:s/>impactful<text:s/>in<text:s/>their<text:s/>contexts</text:span><text:span text:style-name="T100_14">;</text:span><text:span text:style-name="T100_15"><text:s/></text:span><text:span text:style-name="T100_16">e</text:span><text:span text:style-name="T100_17">mpower</text:span><text:span text:style-name="T100_18"><text:s/>them<text:s/></text:span><text:span text:style-name="T100_19">to<text:s/>work<text:s/>with<text:s/>local<text:s/>ecosystems<text:s/>to<text:s/></text:span><text:span text:style-name="T100_20">co-define<text:s/>problems<text:s/>and<text:s/></text:span><text:span text:style-name="T100_21">co-design<text:s/></text:span><text:span text:style-name="T100_22">solutions</text:span><text:span text:style-name="T100_23">;</text:span><text:span text:style-name="T100_24"><text:s/>and<text:s/>then<text:s/>develop,<text:s/>test<text:s/>and,<text:s/>if<text:s/>appropriate,<text:s/></text:span><text:span text:style-name="T100_25">scale<text:s/></text:span><text:span text:style-name="T100_26">new<text:s/>ideas<text:s/>or<text:s/>applications.</text:span><text:span text:style-name="T100_27"><text:s/></text:span><text:span text:style-name="T100_28">This<text:s/>approach<text:s/>is<text:s/>currently<text:s/>being<text:s/></text:span><text:span text:style-name="T100_29">trialed</text:span><text:span text:style-name="T100_30"><text:s/></text:span><text:span text:style-name="T100_31">with<text:s/></text:span><text:span text:style-name="T100_32">the</text:span><text:span text:style-name="T100_33"><text:s/></text:span><text:span text:style-name="T100_34">British<text:s/>Embassies<text:s/>in<text:s/></text:span><text:span text:style-name="T100_35">Colombia<text:s/>and</text:span><text:span text:style-name="T100_36"><text:s/></text:span><text:span text:style-name="T100_37">Ethiopia.</text:span><text:span text:style-name="T100_38"><text:s/></text:span><text:span text:style-name="T100_39">In<text:s/>Ethiopia,<text:s/>t</text:span><text:span text:style-name="T100_40">he<text:s/></text:span><text:span text:style-name="T100_41">FT<text:s/>Hub<text:s/></text:span><text:span text:style-name="T100_42">has<text:s/>engaged<text:s/>deeply<text:s/>with<text:s/>the<text:s/>programme<text:s/>advisers<text:s/>and<text:s/>partners,<text:s/>providing<text:s/></text:span><text:span text:style-name="T100_43">the<text:s/>resource<text:s/>and<text:s/>expertise<text:s/>to<text:s/>identify<text:s/>solutions<text:s/>to<text:s/>priority<text:s/>local<text:s/>problems<text:s/></text:span><text:span text:style-name="T100_44">within<text:s/>the<text:s/>scope<text:s/>of<text:s/>the<text:s/>country<text:s/>office<text:s/>programme</text:span><text:span text:style-name="T100_45">s</text:span><text:span text:style-name="T100_46">.<text:s text:c="2"/></text:span><text:span text:style-name="T100_47">Five</text:span><text:span text:style-name="T100_48"><text:s/></text:span><text:span text:style-name="T100_49">n</text:span><text:span text:style-name="T100_50">ew<text:s/>frontier<text:s/>technolog</text:span><text:span text:style-name="T100_51">ies<text:s/>are<text:s/>being<text:s/>piloted<text:s/>across<text:s/></text:span><text:span text:style-name="T100_52">the<text:s/></text:span><text:span text:style-name="T100_53">Education,<text:s/>WASH</text:span><text:span text:style-name="T100_54">,<text:s/></text:span><text:span text:style-name="T100_55">Agriculture<text:s/></text:span><text:span text:style-name="T100_56">and<text:s/>Humanitarian<text:s/>programmes</text:span><text:span text:style-name="T100_57">,<text:s/>with<text:s/>exciting<text:s/>potential<text:s/></text:span><text:span text:style-name="T100_58">to<text:s/>cost-effectively<text:s/></text:span><text:span text:style-name="T100_59">strengthen<text:s/>these<text:s/>initiatives</text:span><text:span text:style-name="T100_60"><text:s/>with<text:s/>the<text:s/>introduction<text:s/>of<text:s/>new<text:s/>solutions</text:span><text:span text:style-name="T100_61">.</text:span></text:p>
          </text:list-item>
          <text:list-item>
            <text:p text:style-name="P101"><text:span text:style-name="T101_1">FT<text:s/>Helpdesk:</text:span><text:span text:style-name="T101_2"><text:s/>A<text:s/>rapid<text:s/>evidence<text:s/></text:span><text:span text:style-name="T101_3">function</text:span><text:span text:style-name="T101_4"><text:s/>for<text:s/>FCDO<text:s/>and<text:s/>key<text:s/>stakeholders<text:s/>that<text:s/>can<text:s/>provide<text:s/>the<text:s/>latest<text:s/>information,<text:s/>coaching,<text:s/>advice<text:s/>and<text:s/>evidence<text:s/>on<text:s/>frontier<text:s/>technologies<text:s/>for<text:s/>development<text:s/></text:span><text:span text:style-name="T101_5">or<text:s/>FCDO<text:s/>operational<text:s/></text:span><text:span text:style-name="T101_6">challenges.</text:span><text:span text:style-name="T101_7"><text:s/></text:span><text:span text:style-name="T101_8"><text:s/></text:span><text:span text:style-name="T101_9">It<text:s/>is<text:s/>worth<text:s/>noting<text:s/>that</text:span><text:span text:style-name="T101_10"><text:s/>r</text:span><text:span text:style-name="T101_11">ather<text:s/>than<text:s/>being<text:s/>a<text:s/>static<text:s/>service,<text:s/>the<text:s/>aim<text:s/>of<text:s/>the<text:s/>helpdesk<text:s/>is<text:s/>to<text:s/>be<text:s/>a<text:s/></text:span><text:span text:style-name="T101_12">‘</text:span><text:span text:style-name="T101_13">d</text:span><text:span text:style-name="T101_14">o</text:span><text:span text:style-name="T101_15">-</text:span><text:span text:style-name="T101_16">with</text:span><text:span text:style-name="T101_17">’<text:s/></text:span><text:span text:style-name="T101_18">d</text:span><text:span text:style-name="T101_19">esk</text:span><text:span text:style-name="T101_20"><text:s/>–<text:s/>that<text:s/>is,<text:s/></text:span><text:span text:style-name="T101_21">where<text:s/>possible</text:span><text:span text:style-name="T101_22">,<text:s/></text:span><text:span text:style-name="T101_23">the<text:s/>FT<text:s/>Hub<text:s/></text:span><text:span text:style-name="T101_24">will<text:s/></text:span><text:span text:style-name="T101_25">work<text:s/>through<text:s/>the<text:s/>request<text:s/>with<text:s/>the<text:s/>requesters<text:s/>in<text:s/>a<text:s/>dynamic<text:s/>empowering<text:s/>way.<text:s text:c="2"/></text:span><text:span text:style-name="T101_26">The<text:s/></text:span><text:span text:style-name="T101_27">programme<text:s/>will<text:s/>ensure<text:s/>this<text:s/>offer<text:s/>aligns<text:s/>with</text:span><text:span text:style-name="T101_28"><text:s/></text:span><text:span text:style-name="T101_29">the<text:s/>proposed<text:s/>Technology<text:s/>Centre<text:s/>of<text:s/>Expertise</text:span><text:span text:style-name="T101_30"><text:s/>as<text:s/>it</text:span><text:span text:style-name="T101_31"><text:s/>is<text:s/>developed</text:span><text:span text:style-name="T101_32">.<text:s text:c="2"/>Similarly,<text:s/></text:span><text:span text:style-name="T101_33">the<text:s/></text:span><text:span text:style-name="T101_34">FT<text:s/></text:span><text:span text:style-name="T101_35">Hub<text:s/></text:span><text:span text:style-name="T101_36">will<text:s/></text:span><text:span text:style-name="T101_37">explore<text:s/></text:span><text:span text:style-name="T101_38">interest<text:s/>it<text:s/>has<text:s/>received<text:s/>to<text:s/>make<text:s/>some<text:s/></text:span><text:span text:style-name="T101_39">Helpdesk<text:s/>services<text:s/></text:span><text:span text:style-name="T101_40">available<text:s/>to<text:s/>a<text:s/></text:span><text:span text:style-name="T101_41">wider<text:s/>external<text:s/>audience,<text:s/>like<text:s/>the<text:s/>highly<text:s/>successful<text:s/>Ed<text:s/>Tech<text:s/>Hub</text:span><text:span text:style-name="T101_42">,<text:s/>which<text:s/>is<text:s/></text:span><text:span text:style-name="T101_43">used<text:s/>and<text:s/>co-funded<text:s/>by<text:s/>UNICEF,<text:s/></text:span><text:span text:style-name="T101_44">the<text:s/></text:span><text:span text:style-name="T101_45">World<text:s/>Bank<text:s/>and<text:s/>the<text:s/>FCDO</text:span><text:span text:style-name="T101_46">,<text:s/>and<text:s/>managed<text:s/>by<text:s/>one<text:s/>of<text:s/>the<text:s/>FT<text:s/>Hub<text:s/>consortium<text:s/>partners.</text:span><text:span text:style-name="T101_47"><text:s text:c="2"/>This<text:s/>would<text:s/>increase<text:s/>the<text:s/>impact<text:s/>of<text:s/>the<text:s/>FCDO’s<text:s/>historical<text:s/>FT<text:s/>Hub<text:s/>investments<text:s/></text:span><text:span text:style-name="T101_48">and<text:s/>help<text:s/>spread<text:s/>overhead<text:s/>costs<text:s/>of<text:s/>the<text:s/>helpdesk.</text:span></text:p>
          </text:list-item>
        </text:list>
        <text:h text:style-name="P102" text:outline-level="3"><text:span text:style-name="T102_1">Pillar<text:s/></text:span><text:span text:style-name="T102_2">3</text:span><text:span text:style-name="T102_3">:<text:s/></text:span><text:span text:style-name="T102_4">Research,<text:s/>scoping<text:s/>and<text:s/>foresight<text:s/>on<text:s/>the<text:s/>newest<text:s/>technologies</text:span></text:h>
        <text:list text:style-name="LS2" xml:id="list26" text:continue-list="list7">
          <text:list-item>
            <text:p text:style-name="P103"><text:span text:style-name="T103_1">Aim:<text:s/></text:span><text:span text:style-name="T103_2">To<text:s/>keep<text:s/>abreast<text:s/>of<text:s/>fast-moving<text:s/>technologies<text:s/>and<text:s/>identify<text:s/>new<text:s/>strands<text:s/>of<text:s/>innovation<text:s/>with<text:s/>high<text:s/>potential<text:s/>impact<text:s/>that<text:s/>can<text:s/>be<text:s/>further<text:s/>explored<text:s/>or<text:s/>can<text:s/>be<text:s/>incorporated<text:s/>into<text:s/>FCDO<text:s/>and<text:s/>other<text:s/>partner<text:s/>programme<text:s/>and<text:s/>policy<text:s/>work.</text:span></text:p>
          </text:list-item>
          <text:list-item>
            <text:p text:style-name="P104"><text:span text:style-name="T104_1">Opportunity:<text:s/></text:span><text:span text:style-name="T104_2">FT<text:s/>will<text:s/>provide<text:s/></text:span><text:span text:style-name="T104_3">thought<text:s/>leadership</text:span><text:span text:style-name="T104_4"><text:s/>on<text:s/>the<text:s/>newest<text:s/>technologies<text:s/>and<text:s/>trends<text:s/>that<text:s/>are<text:s/>likely<text:s/>to<text:s/>become<text:s/>available<text:s/>and<text:s/>affordable<text:s/>within<text:s/>the<text:s/>short-<text:s/>to<text:s/>medium-term<text:s/>and<text:s/>for<text:s/>which<text:s/>applications,<text:s/>opportunities<text:s/>and<text:s/>risks<text:s/>in<text:s/>development<text:s/>and<text:s/>foreign<text:s/>policy<text:s/>are<text:s/>not<text:s/>well<text:s/>understood.<text:s/></text:span></text:p>
          </text:list-item>
          <text:list-item>
            <text:p text:style-name="P105"><text:span text:style-name="T105_1">Deliverables</text:span><text:span text:style-name="T105_2"><text:s/>under<text:s/>Pillar<text:s/>1<text:s/>include:</text:span></text:p>
          </text:list-item>
        </text:list>
        <text:list text:style-name="LS10" xml:id="list29">
          <text:list-item>
            <text:p text:style-name="P106"><text:span text:style-name="T106_1">Technology<text:s/>scoping<text:s/>studies:<text:s/></text:span><text:span text:style-name="T106_2">conduct<text:s/>deep<text:s/>analyses<text:s/>of<text:s/>the<text:s/></text:span><text:span text:style-name="T106_3">most<text:s/>exciting</text:span><text:span text:style-name="T106_4"><text:s/>technologies,<text:s/>to<text:s/>explore<text:s/>their<text:s/>potential<text:s/>in<text:s/>LDCs<text:s/>and<text:s/>LMICs.<text:s text:c="2"/>This<text:s/>includes<text:s/>understanding<text:s/>practical<text:s/>applications,<text:s/>pathways<text:s/>for<text:s/>tech<text:s/>transfer<text:s/>or<text:s/>growing<text:s/>the<text:s/>local<text:s/>tech<text:s/>ecosystem,<text:s/>required<text:s/>policy<text:s/>changes,<text:s/>and<text:s/>investment<text:s/>needs<text:s/>to<text:s/>produce<text:s/>an<text:s/>investment<text:s/>thesis<text:s/>and<text:s/>entry<text:s/>point<text:s/>to<text:s/>test.<text:s text:c="2"/>Previous<text:s/>FT<text:s/>Hub<text:s/>work<text:s/>generated<text:s/>a<text:s/>landscape<text:s/>report<text:s/>on<text:s/>assistive<text:s/>technologies<text:s/>that<text:s/>led<text:s/>to<text:s/>the<text:s/>creation<text:s/>of<text:s/>the<text:s/>FCDO’s<text:s/></text:span><text:span text:style-name="T106_5"><text:a xlink:type="simple" xlink:href="https://devtracker.fcdo.gov.uk/programme/GB-GOV-1-300815/summary"><text:span text:style-name="T106_6">AT2030<text:s/>Life-changing<text:s/>Access<text:s/>to<text:s/>Assistive<text:s/>Technologies</text:span></text:a></text:span><text:span text:style-name="T106_7"><text:s/>programme<text:s/>which<text:s/>has<text:s/>benefited<text:s/>35<text:s/>million<text:s/>people.</text:span></text:p>
          </text:list-item>
          <text:list-item>
            <text:p text:style-name="P107"><text:span text:style-name="T107_1">Futures<text:s/>explorations:</text:span><text:span text:style-name="T107_2"><text:s/>the<text:s/>FT<text:s/>Hub<text:s/>will<text:s/>continue<text:s/>to<text:s/>use<text:s/>its<text:s/>foresight<text:s/>methodology<text:s/>to<text:s/>explore<text:s/>any<text:s/>high<text:s/>potential<text:s/>future<text:s/>frontier<text:s/>technology<text:s/>advances<text:s/>that<text:s/>are<text:s/>not<text:s/>yet<text:s/>commercially<text:s/>viable<text:s/>but<text:s/>could<text:s/>become<text:s/>relevant<text:s/>within<text:s/>the<text:s/>life<text:s/>of<text:s/>an<text:s/>FCDO<text:s/>programme</text:span><text:span text:style-name="T107_3">,<text:s/>and<text:s/>which<text:s/>the<text:s/>FCDO<text:s/></text:span><text:span text:style-name="T107_4">may<text:s/>want<text:s/>to<text:s/>prepare<text:s/>for<text:s/>or<text:s/></text:span><text:span text:style-name="T107_5">try<text:s/>to<text:s/></text:span><text:span text:style-name="T107_6">shape</text:span><text:span text:style-name="T107_7">.<text:s text:c="2"/>Previous<text:s/>Futures<text:s/>explorations<text:s/>have<text:s/>included<text:s/>a<text:s/>4-day<text:s/></text:span><text:span text:style-name="T107_8"><text:a xlink:type="simple" xlink:href="https://www.frontiertechhub.org/web3-symposium"><text:span text:style-name="T107_9">Web3<text:s/>Symposium</text:span></text:a></text:span><text:span text:style-name="T107_10"><text:s/>run<text:s/>by<text:s/>the<text:s/>FT<text:s/>Hub<text:s/>that<text:s/>explored<text:s/>the<text:s/>development<text:s/>potential<text:s/>of<text:s/>a<text:s/>‘decentralised<text:s/>web’<text:s/>–<text:s/>the<text:s/>event<text:s/>attracted<text:s/>26<text:s/>guest<text:s/>speakers<text:s/>and<text:s/>generated<text:s/>almost<text:s/>1,000<text:s/>video<text:s/>views,<text:s/>as<text:s/>well<text:s/>as<text:s/>123<text:s/>downloads<text:s/>of<text:s/>the<text:s/>4<text:s/>published<text:s/>research<text:s/>reports.<text:s/></text:span></text:p>
          </text:list-item>
        </text:list>
        <text:list text:style-name="LS2" xml:id="list31" text:continue-list="list7">
          <text:list-item>
            <text:p text:style-name="P108"><text:span text:style-name="T108_1">These<text:s/>proactive<text:s/>approaches<text:s/>ensure<text:s/>we<text:s/>surface<text:s/>and<text:s/>test<text:s/>the<text:s/>transformative<text:s/>potential<text:s/>of<text:s/>frontier<text:s/>technologies,<text:s/>spot<text:s/>potential<text:s/>big<text:s/>bets,<text:s/>and<text:s/></text:span><text:span text:style-name="T108_2">help<text:s/></text:span><text:span text:style-name="T108_3">ground<text:s/>the<text:s/>tech<text:s/>concepts<text:s/>in<text:s/>practical<text:s/>applications<text:s/>in<text:s/>LDCs<text:s/>and<text:s/>LMICs.</text:span><text:span text:style-name="T108_4"><office:annotation><dc:creator>David Woolnough</dc:creator><text:p text:style-name="P109"><text:span text:style-name="T109_1">Ditto<text:s/>for<text:s/>all<text:s/>of<text:s/>this<text:s/>section,<text:s/>so<text:s/>the<text:s/>Pillar<text:s/>headings<text:s/>and<text:s/>order<text:s/>are<text:s/>as<text:s/>per<text:s/>the<text:s/>summary,<text:s/>rather<text:s/>than<text:s/>someone<text:s/>reading<text:s/>about<text:s/>this<text:s/>futures<text:s/>bit<text:s/>as<text:s/>the<text:s/>first<text:s/>pillar<text:s/>(rather<text:s/>than<text:s/>the<text:s/>last)?</text:span></text:p></office:annotation></text:span></text:p>
          </text:list-item>
        </text:list>
        <text:h text:style-name="P110" text:outline-level="3"><text:span text:style-name="T110_1">Cross-cutting<text:s/>Activity<text:s/>1:<text:s/></text:span><text:span text:style-name="T110_2">Evidence<text:s/>and<text:s/>Research<text:s/>into<text:s/>Use.<text:s text:c="2"/></text:span></text:h>
        <text:list text:style-name="LS2" xml:id="list32" text:continue-list="list7">
          <text:list-item>
            <text:p text:style-name="P111"><text:span text:style-name="T111_1">In<text:s/>supporting<text:s/>experimentation,<text:s/></text:span><text:span text:style-name="T111_2">FT</text:span><text:span text:style-name="T111_3">’s<text:s/>role<text:s/>is<text:s/>to</text:span><text:span text:style-name="T111_4"><text:s/></text:span><text:span text:style-name="T111_5">generate</text:span><text:span text:style-name="T111_6"><text:s/>robust<text:s/>evidence<text:s/>and<text:s/>learning</text:span><text:span text:style-name="T111_7">.<text:s/>This<text:s/>will<text:s/></text:span><text:span text:style-name="T111_8">be<text:s/>embedded<text:s/>in<text:s/>a<text:s/>dissemination<text:s/>strategy</text:span><text:span text:style-name="T111_9"><text:s/></text:span><text:span text:style-name="T111_10">of</text:span><text:span text:style-name="T111_11"><text:s/></text:span><text:span text:style-name="T111_12">engaging<text:s/>early<text:s/>with<text:s/></text:span><text:span text:style-name="T111_13">target<text:s/>audiences,<text:s/></text:span><text:span text:style-name="T111_14">and<text:s/>presenti</text:span><text:span text:style-name="T111_15">ng<text:s/></text:span><text:span text:style-name="T111_16">the<text:s/>evidence<text:s/>in<text:s/>appropriate<text:s/></text:span><text:span text:style-name="T111_17">formats</text:span><text:span text:style-name="T111_18">,<text:s/>which<text:s/>range<text:s/>from<text:s/>peer<text:s/>reviewed<text:s/>journal<text:s/>article</text:span><text:span text:style-name="T111_19">s</text:span><text:span text:style-name="T111_20"><text:s/>to<text:s/></text:span><text:span text:style-name="T111_21">podcast<text:s/></text:span><text:span text:style-name="T111_22">and<text:s/>video</text:span><text:span text:style-name="T111_23"><text:s/>stories</text:span><text:span text:style-name="T111_24"><text:s/></text:span><text:span text:style-name="T111_25">–<text:s/>see<text:s/></text:span><text:span text:style-name="T111_26">Box<text:s/>2</text:span><text:span text:style-name="T111_27"><text:s/>below</text:span><text:span text:style-name="T111_28">.</text:span><text:span text:style-name="T111_29"><text:s text:c="2"/>Building<text:s/>networks<text:s/>and<text:s/>partnerships<text:s/>is<text:s/>key<text:s/>to<text:s/>influencing<text:s/>both<text:s/>internal<text:s/>FCDO<text:s/>and<text:s/>external<text:s/>innovation<text:s/>communities.<text:s/></text:span><text:span text:style-name="T111_30">Dissemination<text:s/>will<text:s/>also<text:s/>include<text:s/></text:span><text:span text:style-name="T111_31">dynamic<text:s/>and<text:s/>creative<text:s/></text:span><text:span text:style-name="T111_32">media<text:s/></text:span><text:span text:style-name="T111_33">approaches<text:s/>to<text:s/></text:span><text:span text:style-name="T111_34">sy</text:span><text:span text:style-name="T111_35">nthesise<text:s/>and<text:s/></text:span><text:span text:style-name="T111_36">share<text:s/>evidence<text:s/>and<text:s/>research<text:s/>with<text:s/>stakeholders<text:s/>locally<text:s/>and<text:s/>globally<text:s/>for<text:s/>maximum<text:s/>uptake.</text:span></text:p>
          </text:list-item>
        </text:list>
        <text:p text:style-name="P112"><text:span text:style-name="T112_1"><draw:frame svg:x="-0.018cm" svg:y="-0.018cm" svg:width="16.809cm" svg:height="6.623cm" draw:style-name="FR4" text:anchor-type="as-char" draw:z-index="0"><draw:text-box><text:p text:style-name="P113"><text:span text:style-name="T113_1">Box<text:s/></text:span><text:span text:style-name="T113_2">2</text:span><text:span text:style-name="T113_3">:<text:s/>Recent<text:s/>peer-reviewed<text:s/></text:span><text:span text:style-name="T113_4">frontier<text:s/>technology<text:s/></text:span><text:span text:style-name="T113_5">research<text:s/>articles</text:span></text:p><text:p text:style-name="P114"><text:span text:style-name="T114_1">To<text:s/>maximise<text:s/>the<text:s/>impact<text:s/>of<text:s/></text:span><text:span text:style-name="T114_2">Frontier<text:s/>Tech<text:s/>pilots</text:span><text:span text:style-name="T114_3">,<text:s/>the<text:s/>new<text:s/>FT<text:s/>programme<text:s/>will<text:s/>follow<text:s/>the<text:s/>trajectory<text:s/>of<text:s/></text:span><text:span text:style-name="T114_4">the<text:s/></text:span><text:span text:style-name="T114_5">I2I</text:span><text:span text:style-name="T114_6"><text:s/>programme<text:s/></text:span><text:span text:style-name="T114_7">in<text:s/>producing</text:span><text:span text:style-name="T114_8"><text:s/></text:span><text:span text:style-name="T114_9">peer<text:s/>reviewed<text:s/>and<text:s/>published<text:s/></text:span><text:span text:style-name="T114_10">research<text:s/>findings</text:span><text:span text:style-name="T114_11">.</text:span><text:span text:style-name="T114_12"><text:s text:c="2"/>Recent<text:s/>examples<text:s/>include:</text:span></text:p><text:list text:style-name="LS2" xml:id="list33" text:continue-list="list7"><text:list-item><text:p text:style-name="P115"><text:span text:style-name="T115_1">Sexual<text:s/>Reproductive<text:s/>Health<text:s/>Chatbot<text:s/>(report<text:s/>on<text:s/>the<text:s/>effectiveness<text:s/>of<text:s/>the<text:s/>acceptability/effectiveness<text:s/>of<text:s/>the<text:s/>chatbot<text:s/>developed<text:s/>through<text:s/>the<text:s/>pilot):<text:s/></text:span><text:span text:style-name="T115_2"><text:a xlink:type="simple" office:target-frame-name="_blank" xlink:href="https://eur03.safelinks.protection.outlook.com/?url=https%3A%2F%2Fpmc.ncbi.nlm.nih.gov%2Farticles%2FPMC11003647%2F&amp;data=05%7C02%7Cphil.outram%40fcdo.gov.uk%7Ce3692d0377134f310e8108dd4c3f1162%7Cd3a2d0d37cc84f52bbf985bd43d94279%7C0%7C0%7C638750555971170163%7CUnknown%7CTWFpbGZsb3d8eyJFbXB0eU1hcGkiOnRydWUsIlYiOiIwLjAuMDAwMCIsIlAiOiJXaW4zMiIsIkFOIjoiTWFpbCIsIldUIjoyfQ%3D%3D%7C0%7C%7C%7C&amp;sdata=CIA9gwxuMaseg01onPHGS4PojubSfIulgO1tZkCna28%3D&amp;reserved=0"><text:span text:style-name="T115_3">https://pmc.ncbi.nlm.nih.gov/articles/PMC11003647/</text:span></text:a></text:span></text:p></text:list-item><text:list-item><text:p text:style-name="P116"><text:span text:style-name="T116_1">Optimum<text:s/>Flight<text:s/>Height<text:s/>for<text:s/>the<text:s/>Control<text:s/>of<text:s/>Desert<text:s/>Locusts<text:s/>Using<text:s/>Unmanned<text:s/>Aerial<text:s/>Vehicles<text:s/>(UAV)</text:span><text:span text:style-name="T116_2"><text:s/>-<text:s/></text:span><text:span text:style-name="T116_3"><text:a xlink:type="simple" office:target-frame-name="_blank" xlink:href="https://eur03.safelinks.protection.outlook.com/?url=https%3A%2F%2Fwww.mdpi.com%2F2504-446X%2F7%2F4%2F233&amp;data=05%7C02%7Cphil.outram%40fcdo.gov.uk%7Ce3692d0377134f310e8108dd4c3f1162%7Cd3a2d0d37cc84f52bbf985bd43d94279%7C0%7C0%7C638750555971186039%7CUnknown%7CTWFpbGZsb3d8eyJFbXB0eU1hcGkiOnRydWUsIlYiOiIwLjAuMDAwMCIsIlAiOiJXaW4zMiIsIkFOIjoiTWFpbCIsIldUIjoyfQ%3D%3D%7C0%7C%7C%7C&amp;sdata=7b4oGlf8GYLhpZ0wjcbftVZlDu9hrXeB9nttr7c5Pzc%3D&amp;reserved=0"><text:span text:style-name="T116_4">https://www.mdpi.com/2504-446X/7/4/233</text:span></text:a></text:span></text:p></text:list-item><text:list-item><text:p text:style-name="P117"><text:span text:style-name="T117_1">Application<text:s/>of<text:s/>Machine<text:s/>Learning<text:s/>Techniques<text:s/>to<text:s/>Discern<text:s/>Optimal<text:s/>Rearing<text:s/>Conditions<text:s/>for<text:s/>Improved<text:s/>Black<text:s/>Soldier<text:s/>Fly<text:s/>Farming</text:span><text:span text:style-name="T117_2"><text:s/>-<text:s/></text:span><text:span text:style-name="T117_3"><text:a xlink:type="simple" office:target-frame-name="_blank" xlink:href="https://eur03.safelinks.protection.outlook.com/?url=https%3A%2F%2Fwww.mdpi.com%2F2075-4450%2F14%2F5%2F479&amp;data=05%7C02%7Cphil.outram%40fcdo.gov.uk%7Ce3692d0377134f310e8108dd4c3f1162%7Cd3a2d0d37cc84f52bbf985bd43d94279%7C0%7C0%7C638750555971195305%7CUnknown%7CTWFpbGZsb3d8eyJFbXB0eU1hcGkiOnRydWUsIlYiOiIwLjAuMDAwMCIsIlAiOiJXaW4zMiIsIkFOIjoiTWFpbCIsIldUIjoyfQ%3D%3D%7C0%7C%7C%7C&amp;sdata=%2BeIrE0NaUG95t5LtPOb1eWMC89y0KzDJJqx%2BKt%2FQRj8%3D&amp;reserved=0"><text:span text:style-name="T117_4">https://www.mdpi.com/2075-4450/14/5/479</text:span></text:a></text:span><text:span text:style-name="T117_5"><text:line-break/></text:span></text:p></text:list-item></text:list></draw:text-box></draw:frame></text:span></text:p>
        <text:h text:style-name="P118" text:outline-level="3"><text:span text:style-name="T118_1">Cross-cutting</text:span><text:span text:style-name="T118_2"><text:s/></text:span><text:span text:style-name="T118_3">Activity</text:span><text:span text:style-name="T118_4"><text:s/></text:span><text:span text:style-name="T118_5">2:</text:span><text:span text:style-name="T118_6"><text:s/></text:span><text:span text:style-name="T118_7">FCDO<text:s/>Capacity<text:s/>Building.</text:span></text:h>
        <text:list text:style-name="LS2" xml:id="list36" text:continue-list="list7">
          <text:list-item>
            <text:p text:style-name="P119"><text:span text:style-name="T119_1">I</text:span><text:span text:style-name="T119_2">n<text:s/>line<text:s/>with<text:s/>the<text:s/>internal<text:s/>directives<text:s/>on<text:s/>the<text:s/>need<text:s/>for<text:s/>FCDO<text:s/></text:span><text:span text:style-name="T119_3">staff<text:s/></text:span><text:span text:style-name="T119_4">to<text:s/>better<text:s/>understand<text:s/>and<text:s/>incorporate<text:s/>frontier<text:s/>technologies<text:s/>in<text:s/>their<text:s/>work,<text:s/>the<text:s/>FT<text:s/>programme<text:s/></text:span><text:span text:style-name="T119_5">will</text:span><text:span text:style-name="T119_6"><text:s/>maintain<text:s/>its<text:s/>role<text:s/>building<text:s/>individual<text:s/>and<text:s/>institutional<text:s/>capacity<text:s/>within<text:s/>the<text:s/>FCDO.<text:s text:c="2"/>This<text:s/>will<text:s/>continue<text:s/>to<text:s/>have<text:s/>4<text:s/>parts:<text:s/>senior<text:s/>leadership<text:s/>engagement;<text:s/>creating<text:s/>permissive<text:s/>environments<text:s/>(where<text:s/>there<text:s/>is<text:s/>explicit<text:s/>value<text:s/>in<text:s/>failing<text:s/>well</text:span><text:span text:style-name="T119_7"><text:s/>with<text:s/>learning</text:span><text:span text:style-name="T119_8">);<text:s/>promoting<text:s/>and<text:s/>teaching<text:s/>lean<text:s/>and<text:s/>agile<text:s/></text:span><text:span text:style-name="T119_9">project<text:s/></text:span><text:span text:style-name="T119_10">methodology</text:span><text:span text:style-name="T119_11">;<text:s/></text:span><text:span text:style-name="T119_12">and</text:span><text:span text:style-name="T119_13"><text:s/></text:span><text:span text:style-name="T119_14">building</text:span><text:span text:style-name="T119_15"><text:s/></text:span><text:span text:style-name="T119_16">knowledge<text:s/>and<text:s/>confidence<text:s/>of<text:s/>staff<text:s/>to<text:s/>use<text:s/>frontier<text:s/>technologies<text:s/>and<text:s/>innovation<text:s/>methodologies<text:s/>in<text:s/>their<text:s/>work.<text:s text:c="2"/></text:span><text:span text:style-name="T119_17">The<text:s/>2024<text:s/></text:span><text:span text:style-name="T119_18">Independent<text:s/></text:span><text:span text:style-name="T119_19">E</text:span><text:span text:style-name="T119_20">valuation<text:s/>findings<text:s/>suggest<text:s/></text:span><text:span text:style-name="T119_21">that<text:s/></text:span><text:span text:style-name="T119_22">adopting<text:s/>the<text:s/></text:span><text:span text:style-name="T119_23">OECD<text:s/>Observatory<text:s/>of<text:s/>Public<text:s/>Sector<text:s/>Innovation<text:s/>framework<text:s/>for<text:s/>innovative<text:s/>capacity<text:s/>of<text:s/>governments</text:span><text:span text:style-name="T119_24"><text:s/></text:span><text:span text:style-name="T119_25">is<text:s/>a<text:s/></text:span><text:span text:style-name="T119_26">good<text:s/></text:span><text:span text:style-name="T119_27">starting<text:s/>point<text:s/>including<text:s/>defin</text:span><text:span text:style-name="T119_28">ing</text:span><text:span text:style-name="T119_29"><text:s/>a<text:s/>set<text:s/>of<text:s/>progress<text:s/>measures<text:s/>around<text:s/>this<text:s/>objective.</text:span></text:p>
          </text:list-item>
        </text:list>
        <text:h text:style-name="P120" text:outline-level="2"><text:span text:style-name="T120_1">Impact<text:s/>and<text:s/>outcome<text:s/>that<text:s/>we<text:s/>expect<text:s/>to<text:s/>achieve</text:span></text:h>
        <text:list text:style-name="LS2" xml:id="list37" text:continue-list="list7">
          <text:list-item>
            <text:p text:style-name="P121"><text:span text:style-name="T121_1">The<text:s/>anticipated<text:s/>outputs,<text:s/>outcomes<text:s/>and<text:s/>impact<text:s/>of<text:s/>the<text:s/></text:span><text:span text:style-name="T121_2">FT</text:span><text:span text:style-name="T121_3"><text:s/></text:span><text:span text:style-name="T121_4">programme</text:span><text:span text:style-name="T121_5"><text:s/>are<text:s/>summarised<text:s/>in<text:s/>this<text:s/>list:</text:span></text:p>
          </text:list-item>
        </text:list>
        <text:p text:style-name="P122"><text:span text:style-name="T122_1">Impact:<text:s/></text:span></text:p>
        <text:list text:style-name="LS10" xml:id="list38">
          <text:list-item>
            <text:p text:style-name="P123"><text:span text:style-name="T123_1">Improved<text:s/>wellbeing<text:s/>and<text:s/>livelihoods<text:s/>for<text:s/>p</text:span><text:span text:style-name="T123_2">eople<text:s/>in<text:s/>poverty<text:s/>in<text:s/>developing<text:s/>countries<text:s/></text:span><text:span text:style-name="T123_3">as<text:s/>a<text:s/>consequence<text:s/>of</text:span><text:span text:style-name="T123_4"><text:s/>improved<text:s/>access<text:s/>to<text:s/></text:span><text:span text:style-name="T123_5">appropriate<text:s/></text:span><text:span text:style-name="T123_6">frontier<text:s/>tech</text:span><text:span text:style-name="T123_7">nology<text:s/>or<text:s/></text:span><text:span text:style-name="T123_8">other<text:s/></text:span><text:span text:style-name="T123_9">innovation</text:span><text:span text:style-name="T123_10">.<text:s/></text:span></text:p>
          </text:list-item>
        </text:list>
        <text:p text:style-name="P124"><text:span text:style-name="T124_1">Outcomes</text:span><text:span text:style-name="T124_2">:</text:span></text:p>
        <text:list text:style-name="LS10" xml:id="list39">
          <text:list-item>
            <text:p text:style-name="P125"><text:span text:style-name="T125_1">Projections</text:span><text:span text:style-name="T125_2"><text:note text:note-class="footnote"><text:note-citation/><text:note-body><text:p text:style-name="P126"><text:span text:style-name="T126_1"><text:s/></text:span><text:span text:style-name="T126_2">The<text:s/>programme<text:s/>t</text:span><text:span text:style-name="T126_3">argets<text:s/>new<text:s/>and<text:s/>innovative<text:s/>ideas<text:s/>whose<text:s/>potential<text:s/>impact<text:s/>is<text:s/></text:span><text:span text:style-name="T126_4">anticipated<text:s/>to<text:s/></text:span><text:span text:style-name="T126_5">takes<text:s/>years<text:s/>to<text:s/>be<text:s/>fully<text:s/></text:span><text:span text:style-name="T126_6">realised</text:span><text:span text:style-name="T126_7">.<text:s text:c="2"/>As<text:s/>such,<text:s/>during<text:s/>inception<text:s/>FCDO<text:s/>and<text:s/>the<text:s/>FT<text:s/>Hub<text:s/>will<text:s/>agree<text:s/>on<text:s/>a<text:s/>methodology<text:s/>to<text:s/>estimate<text:s/>future<text:s/>social<text:s/>returns<text:s/>on<text:s/>innovation<text:s/>investments<text:s/>and<text:s/>update<text:s/>the<text:s/>target<text:s/>outcome<text:s/>indicators<text:s/>appropriately.</text:span></text:p></text:note-body></text:note></text:span><text:span text:style-name="T126_8"><text:s/>of<text:s/></text:span><text:span text:style-name="T126_9">8m</text:span><text:span text:style-name="T126_10"><text:s/></text:span><text:span text:style-name="T126_11">people<text:s/>living<text:s/>in<text:s/>poverty<text:s/>in<text:s/>developing<text:s/>countries<text:s/>benefiting<text:s/>from<text:s/>frontier<text:s/>technologies</text:span><text:span text:style-name="T126_12">,<text:s/>either<text:s/>directly<text:s/></text:span><text:span text:style-name="T126_13">(as<text:s/>users<text:s/>or<text:s/>recipients<text:s/>of<text:s/>improved<text:s/>services)<text:s/></text:span><text:span text:style-name="T126_14">or<text:s/>indirectly</text:span><text:span text:style-name="T126_15"><text:s/></text:span><text:span text:style-name="T126_16">(benefiting<text:s/>from<text:s/></text:span><text:span text:style-name="T126_17">positive<text:s/>externalities<text:s/>of<text:s/>the<text:s/>services<text:s/>delivered</text:span><text:span text:style-name="T126_18">).</text:span></text:p>
          </text:list-item>
          <text:list-item>
            <text:p text:style-name="P127"><text:span text:style-name="T127_1">£</text:span><text:span text:style-name="T127_2">5</text:span><text:span text:style-name="T127_3">m</text:span><text:span text:style-name="T127_4"><text:s/></text:span><text:span text:style-name="T127_5">of<text:s/></text:span><text:span text:style-name="T127_6">co-</text:span><text:span text:style-name="T127_7">funding<text:s/>leveraged<text:s/>for<text:s/>ongoing<text:s/>support<text:s/>of<text:s/>early-stage<text:s/>ideas<text:s/>developed<text:s/>through<text:s/>the<text:s/>programme</text:span><text:span text:style-name="T127_8">,<text:s/>either<text:s/></text:span><text:span text:style-name="T127_9">from<text:s/></text:span><text:span text:style-name="T127_10">external</text:span><text:span text:style-name="T127_11"><text:s/>sources</text:span><text:span text:style-name="T127_12"><text:s/>or<text:s/>through<text:s/></text:span><text:span text:style-name="T127_13">additional</text:span><text:span text:style-name="T127_14"><text:s/>FCDO<text:s/>initiatives.</text:span></text:p>
          </text:list-item>
        </text:list>
        <text:p text:style-name="P128"><text:span text:style-name="T128_1">Outputs</text:span><text:span text:style-name="T128_2">:</text:span><text:span text:style-name="T128_3"><text:s/></text:span></text:p>
        <text:list text:style-name="LS10" xml:id="list41">
          <text:list-item>
            <text:p text:style-name="P129"><text:span text:style-name="T129_1">1</text:span><text:span text:style-name="T129_2">5</text:span><text:span text:style-name="T129_3"><text:s/></text:span><text:span text:style-name="T129_4">pilots<text:s/>experimenting<text:s/>with<text:s/>new<text:s/>and<text:s/>emerging<text:s/>technologies<text:s/>in<text:s/>new<text:s/>development<text:s/>contexts,<text:s/>that<text:s/></text:span><text:span text:style-name="T129_5">generate<text:s/></text:span><text:span text:style-name="T129_6">new</text:span><text:span text:style-name="T129_7"><text:s/></text:span><text:span text:style-name="T129_8">research<text:s/></text:span><text:span text:style-name="T129_9">as<text:s/>well<text:s/>as<text:s/></text:span><text:span text:style-name="T129_10">demonstrate<text:s/>potential<text:s/>to<text:s/>go<text:s/>to<text:s/>scale.<text:s text:c="2"/></text:span><text:span text:style-name="T129_11">8</text:span><text:span text:style-name="T129_12"><text:s/></text:span><text:span text:style-name="T129_13">successful<text:s/></text:span><text:span text:style-name="T129_14">innovations</text:span><text:span text:style-name="T129_15"><text:s/></text:span><text:span text:style-name="T129_16">receive<text:s/>funding<text:s/>to<text:s/>transition<text:s/>to<text:s/>additional<text:s/>sources<text:s/>of<text:s/>support.</text:span></text:p>
          </text:list-item>
          <text:list-item>
            <text:p text:style-name="P130"><text:span text:style-name="T130_1">4</text:span><text:span text:style-name="T130_2"><text:s/></text:span><text:span text:style-name="T130_3">FCDO<text:s/></text:span><text:span text:style-name="T130_4">programmes<text:s/>and/or<text:s/>country<text:s/>offices<text:s/></text:span><text:span text:style-name="T130_5">are<text:s/>incorporating<text:s/>and<text:s/>testing<text:s/>new<text:s/></text:span><text:span text:style-name="T130_6">frontier<text:s/>technologies<text:s/>in<text:s/>their<text:s/>programme</text:span><text:span text:style-name="T130_7">s</text:span><text:span text:style-name="T130_8"><text:s/>and</text:span><text:span text:style-name="T130_9">/or</text:span><text:span text:style-name="T130_10"><text:s/>policy<text:s/>work.</text:span></text:p>
          </text:list-item>
          <text:list-item>
            <text:p text:style-name="P131"><text:span text:style-name="T131_1">4</text:span><text:span text:style-name="T131_2"><text:s/></text:span><text:span text:style-name="T131_3">frontier<text:s/>technology<text:s/>and<text:s/>futures<text:s/>explorations<text:s/>generat</text:span><text:span text:style-name="T131_4">e</text:span><text:span text:style-name="T131_5"><text:s/>practical<text:s/>learning<text:s/>on<text:s/>opportunities<text:s/>and<text:s/>risks<text:s/></text:span><text:span text:style-name="T131_6">which,<text:s/>when<text:s/>combined<text:s/>with<text:s/>other<text:s/>activities</text:span><text:span text:style-name="T131_7">,</text:span><text:span text:style-name="T131_8"><text:s/>result<text:s/>in<text:s/></text:span><text:span text:style-name="T131_9">8<text:s/></text:span><text:span text:style-name="T131_10">changes<text:s/>to<text:s/></text:span><text:span text:style-name="T131_11">programmes<text:s/>or<text:s/>policies<text:s/>being<text:s/>updated<text:s/>and<text:s/>generat</text:span><text:span text:style-name="T131_12">e</text:span><text:span text:style-name="T131_13"><text:s/></text:span><text:span text:style-name="T131_14">2</text:span><text:span text:style-name="T131_15"><text:s/>eligible<text:s/>new<text:s/>pilot<text:s/>ideas</text:span><text:span text:style-name="T131_16"><text:note text:note-class="footnote"><text:note-citation/><text:note-body><text:p text:style-name="P132"><text:span text:style-name="T132_1"><text:s/>As<text:s/>validated<text:s/>by<text:s/>the<text:s/>Pilot<text:s/>Advisory<text:s/>Board<text:s/>which<text:s/>judges<text:s/>all<text:s/>pilot<text:s/>ideas<text:s/>and<text:s/>applications<text:s/>against<text:s/>an<text:s/>agreed<text:s/>value<text:s/>criterion.</text:span></text:p></text:note-body></text:note></text:span><text:span text:style-name="T132_2">.</text:span></text:p>
          </text:list-item>
          <text:list-item>
            <text:p text:style-name="P133"><text:span text:style-name="T133_1">3</text:span><text:span text:style-name="T133_2">0<text:s/>evidence<text:s/>pieces<text:s/>(journal<text:s/>articles,<text:s/>blogs,<text:s/>etc.)<text:s/>generated<text:s/>and<text:s/>disseminated<text:s/>for<text:s/>uptake</text:span><text:span text:style-name="T133_3">.</text:span></text:p>
          </text:list-item>
        </text:list>
        <text:h text:style-name="P134" text:outline-level="2"><text:bookmark-start text:name="_Toc506092251"/><text:bookmark-start text:name="_Toc506092252"/><text:bookmark-end text:name="_Toc506092251"/><text:bookmark-end text:name="_Toc506092252"/><text:span text:style-name="T134_1">UK<text:s/>role<text:s/>and<text:s/>comparative<text:s/>advantage</text:span></text:h>
        <text:list text:style-name="LS2" xml:id="list45" text:continue-list="list7">
          <text:list-item>
            <text:p text:style-name="P135"><text:span text:style-name="T135_1">In<text:s/>a<text:s/>complex<text:s/>and<text:s/>contested<text:s/>world,<text:s/>the<text:s/>UK<text:s/>has<text:s/>a<text:s/></text:span><text:span text:style-name="T135_2">strategic<text:s/>role<text:s/>to<text:s/>play<text:s/>as<text:s/>a<text:s/></text:span><text:span text:style-name="T135_3">‘partner’<text:s/>and<text:s/>investor,<text:s/>not<text:s/>just<text:s/>as<text:s/>a<text:s/>‘donor’.</text:span><text:span text:style-name="T135_4"><text:s/></text:span><text:span text:style-name="T135_5"><text:s/></text:span><text:span text:style-name="T135_6">With<text:s/>world-class<text:s/>research,<text:s/>trusted<text:s/>institutions,<text:s/>and<text:s/>deep<text:s/>development<text:s/>experience,<text:s/>including<text:s/>in<text:s/>digital<text:s/>development,<text:s/>the<text:s/>UK<text:s/></text:span><text:span text:style-name="T135_7">is<text:s/>seen<text:s/>as<text:s/>a<text:s/></text:span><text:span text:style-name="T135_8">‘thought<text:s/></text:span><text:span text:style-name="T135_9">leader’</text:span><text:span text:style-name="T135_10">.</text:span><text:span text:style-name="T135_11"><text:s/></text:span><text:span text:style-name="T135_12"><text:s/></text:span><text:span text:style-name="T135_13">It<text:s/></text:span><text:span text:style-name="T135_14">can<text:s/>support,<text:s/>learn<text:s/>from,<text:s/>and<text:s/>amplify<text:s/>local<text:s/>efforts.<text:s/></text:span><text:span text:style-name="T135_15">This<text:s/>approach<text:s/>is<text:s/>underpinned<text:s/>by<text:s/>bilateral<text:s/>S&amp;T<text:s/>agreements<text:s/>and<text:s/>digital<text:s/>dialogues<text:s/>with<text:s/>priority<text:s/>countries,<text:s/>which<text:s/>provide<text:s/>a<text:s/>framework<text:s/>to<text:s/>deliver<text:s/>shared<text:s/>priorities.<text:s/>These<text:s/>are<text:s/>supported<text:s/>by<text:s/>dedicated<text:s/>staff<text:s/>at<text:s/>Post,<text:s/>including<text:s/></text:span><text:span text:style-name="T135_16">from<text:s/>the<text:s/></text:span><text:span text:style-name="T135_17">S</text:span><text:span text:style-name="T135_18">cience<text:s/>Technology<text:s/></text:span><text:span text:style-name="T135_19">N</text:span><text:span text:style-name="T135_20">etwork</text:span><text:span text:style-name="T135_21"><text:s/>and<text:s/>digital<text:s/>advisers,<text:s/>who<text:s/>provide<text:s/>insight,<text:s/>facilitate<text:s/>G2G<text:s/>partnerships<text:s/>and<text:s/>leverage<text:s/>UK<text:s/>expertise<text:s/>to<text:s/>deliver<text:s/>our<text:s/></text:span><text:span text:style-name="T135_22">shared<text:s/>goals.</text:span></text:p>
          </text:list-item>
          <text:list-item>
            <text:p text:style-name="P136"><text:span text:style-name="T136_1">The<text:s/>UK</text:span><text:span text:style-name="T136_2"><text:s/></text:span><text:span text:style-name="T136_3">can</text:span><text:span text:style-name="T136_4"><text:s/></text:span><text:span text:style-name="T136_5">maximise<text:s/></text:span><text:span text:style-name="T136_6">development<text:s/></text:span><text:span text:style-name="T136_7">impact<text:s/>by<text:s/></text:span><text:span text:style-name="T136_8">integrat</text:span><text:span text:style-name="T136_9">ing</text:span><text:span text:style-name="T136_10"><text:s/>cutting-edge<text:s/>technologies<text:s/>and<text:s/>innovative<text:s/>service<text:s/>delivery<text:s/>models<text:s/>into<text:s/>its<text:s/>aid<text:s/>efforts.<text:s/>The<text:s/>Frontier<text:s/>Technologies<text:s/>Programme<text:s/>exemplifies<text:s/>this<text:s/>by<text:s/>focusing<text:s/>on<text:s/>real-world<text:s/>experimentation,<text:s/>technology<text:s/>integration,<text:s/>and<text:s/>foresight<text:s/>on<text:s/>emerging<text:s/>technologies.</text:span><text:span text:style-name="T136_11"><text:s/></text:span><text:span text:style-name="T136_12"><text:s/>By<text:s/>fostering<text:s/>equitable<text:s/>partnerships</text:span><text:span text:style-name="T136_13">,<text:s/>with<text:s/></text:span><text:span text:style-name="T136_14">capacity<text:s/>building<text:s/>and<text:s/>policy<text:s/>expertise</text:span><text:span text:style-name="T136_15"><text:s/></text:span><text:span text:style-name="T136_16">as<text:s/>well<text:s/>as</text:span><text:span text:style-name="T136_17"><text:s/>targeted<text:s/>R&amp;D<text:s/>investments,<text:s/>the<text:s/>UK<text:s/>enhances<text:s/>local<text:s/></text:span><text:span text:style-name="T136_18">research<text:s/>capabilities<text:s/></text:span><text:span text:style-name="T136_19">and<text:s/>fosters<text:s/></text:span><text:span text:style-name="T136_20">innovation<text:s/>and<text:s/>scaling<text:s/>opportunities</text:span><text:span text:style-name="T136_21">.<text:s text:c="2"/></text:span><text:span text:style-name="T136_22">This<text:s/>helps<text:s/>tackle<text:s/>global<text:s/>challenges<text:s/>through<text:s/></text:span><text:span text:style-name="T136_23">support<text:s/>to<text:s/></text:span><text:span text:style-name="T136_24">sustainable<text:s/>local<text:s/></text:span><text:span text:style-name="T136_25">tech<text:s/>ecosystems<text:s/>and<text:s/></text:span><text:span text:style-name="T136_26">contributing<text:s/>to<text:s/></text:span><text:span text:style-name="T136_27">robust<text:s/>governance</text:span><text:span text:style-name="T136_28"><text:s/>frameworks<text:s/>for<text:s/>responsible<text:s/>technology<text:s/>use.<text:s/>This<text:s/>approach<text:s/>maximises<text:s/>the<text:s/>impact<text:s/>of<text:s/>UK<text:s/>ODA<text:s/>efforts<text:s/>and<text:s/>reinforces<text:s/>the<text:s/>UK's<text:s/>role<text:s/>as<text:s/>a<text:s/>forward-thinking,<text:s/>influential<text:s/>global<text:s/>actor<text:s/>committed<text:s/>to<text:s/>modernising<text:s/>development<text:s/>through<text:s/>technology-driven<text:s/>solutions.</text:span></text:p>
          </text:list-item>
        </text:list>
        <text:h text:style-name="P137" text:outline-level="2"><text:span text:style-name="T137_1">Climate<text:s/>and<text:s/>Environment</text:span></text:h>
        <text:list text:style-name="LS2" xml:id="list47" text:continue-list="list7">
          <text:list-item>
            <text:p text:style-name="P138"><text:span text:style-name="T138_1">Tackling<text:s/>climate<text:s/>challenges<text:s/>is<text:s/>a<text:s/>core<text:s/>FCDO<text:s/>priority</text:span><text:span text:style-name="T138_2"><text:s/>so<text:s/></text:span><text:span text:style-name="T138_3">FT</text:span><text:span text:style-name="T138_4"><text:s/>will<text:s/></text:span><text:span text:style-name="T138_5">include<text:s/>a<text:s/></text:span><text:span text:style-name="T138_6">focus<text:s/></text:span><text:span text:style-name="T138_7">on<text:s/></text:span><text:span text:style-name="T138_8">climate<text:s/>mitigation,<text:s/>adaptation<text:s/></text:span><text:span text:style-name="T138_9">and</text:span><text:span text:style-name="T138_10"><text:s/>finance</text:span><text:span text:style-name="T138_11">.<text:s text:c="2"/></text:span><text:span text:style-name="T138_12">FT</text:span><text:span text:style-name="T138_13"><text:s/>will<text:s/></text:span><text:span text:style-name="T138_14">aim<text:s/>to<text:s/></text:span><text:span text:style-name="T138_15">spend<text:s/>at<text:s/>least<text:s/></text:span><text:span text:style-name="T138_16">40</text:span><text:span text:style-name="T138_17">%<text:s/>of<text:s/>funding<text:s/>on<text:s/>climate<text:s/>supporting<text:s/>activities<text:s/>that<text:s/>meet<text:s/>ICF<text:s/>criteria.</text:span><text:span text:style-name="T138_18"><text:s text:c="2"/></text:span><text:span text:style-name="T138_19">Specifically</text:span><text:span text:style-name="T138_20">,<text:s/>FT<text:s/>will<text:s/></text:span><text:span text:style-name="T138_21">engage<text:s/>directly<text:s/>with<text:s/>the<text:s/>climate,<text:s/>water<text:s/>and<text:s/>energy<text:s/>research<text:s/></text:span><text:span text:style-name="T138_22">programmes</text:span><text:span text:style-name="T138_23"><text:s/>to<text:s/></text:span><text:span text:style-name="T138_24">complement<text:s/>their<text:s/>sectoral<text:s/>knowledge<text:s/>with<text:s/>technology<text:s/></text:span><text:span text:style-name="T138_25">and<text:s/>innovation<text:s/></text:span><text:span text:style-name="T138_26">expertise</text:span><text:span text:style-name="T138_27">.<text:s text:c="2"/>Programmes<text:s/></text:span><text:span text:style-name="T138_28">and<text:s/>their<text:s/>implement</text:span><text:span text:style-name="T138_29">ing<text:s/>teams</text:span><text:span text:style-name="T138_30"><text:s/>recognise<text:s/>that<text:s/></text:span><text:span text:style-name="T138_31">new<text:s/>and<text:s/>emerging<text:s/></text:span><text:span text:style-name="T138_32">technologies<text:s/>are<text:s/>likely<text:s/>to<text:s/>be<text:s/>highly<text:s/>relevant<text:s/>to<text:s/>their<text:s/>operations,<text:s/></text:span><text:span text:style-name="T138_33">such<text:s/>as<text:s/></text:span><text:span text:style-name="T138_34">AI<text:s/>for<text:s/>early<text:s/>warning<text:s/>weather<text:s/>systems<text:s/>and<text:s/>electricity<text:s/>supply</text:span><text:span text:style-name="T138_35">/demand<text:s/></text:span><text:span text:style-name="T138_36">management.<text:s text:c="2"/>B</text:span><text:span text:style-name="T138_37">ut<text:s/>often<text:s/>sectoral<text:s/></text:span><text:span text:style-name="T138_38">experts<text:s/>don’t<text:s/>have<text:s/>the<text:s/>time<text:s/>or<text:s/>resource<text:s/>to<text:s/>explore<text:s/>how<text:s/>technologies<text:s/>can<text:s/>be<text:s/>harnessed</text:span><text:span text:style-name="T138_39"><text:s/>or<text:s/>work<text:s/>to<text:s/>test<text:s/>new<text:s/>innovations</text:span><text:span text:style-name="T138_40">.<text:s/></text:span></text:p>
          </text:list-item>
        </text:list>
        <text:h text:style-name="P139" text:outline-level="2"><text:bookmark-start text:name="_Toc386956569"/><text:span text:style-name="T139_1">Gender<text:s/>Equality</text:span><text:span text:style-name="T139_2"><text:s/>and<text:s/></text:span><text:span text:style-name="T139_3">Inclusion</text:span><text:span text:style-name="T139_4"><office:annotation><dc:creator>David Woolnough</dc:creator><text:p text:style-name="P140"><text:span text:style-name="T140_1">Please<text:s/>include<text:s/>a<text:s/>dedicated<text:s/>paragraph<text:s/>in<text:s/>this<text:s/>section<text:s/>on<text:s/>how<text:s/>this<text:s/>programme<text:s/>with<text:s/>embed<text:s/>disability<text:s/>inclusion<text:s/>-<text:s/>which<text:s/>121/FT<text:s/>had<text:s/>some<text:s/>great<text:s/>examples<text:s/>of,<text:s/>so<text:s/>should<text:s/>be<text:s/>fine<text:s/>to<text:s/>add<text:s/>something<text:s/>simple<text:s/>a<text:s/>punchy.</text:span></text:p></office:annotation></text:span></text:h>
        <text:list text:style-name="LS2" xml:id="list48" text:continue-list="list7">
          <text:list-item>
            <text:p text:style-name="P141"><text:span text:style-name="T141_1">While<text:s/>technology<text:s/>development<text:s/>can<text:s/>benefit<text:s/>developing<text:s/>countries,<text:s/>it<text:s/>may<text:s/>also<text:s/>exacerbate<text:s/>inequalities<text:s/>if<text:s/>not<text:s/>managed<text:s/>well.<text:s/>However,<text:s/>if<text:s/>designed<text:s/>properly,<text:s/>technologies<text:s/>can<text:s/>promote<text:s/>inclusion,<text:s/>like<text:s/>using<text:s/>AI<text:s/>for<text:s/>assistive<text:s/>technologies</text:span><text:span text:style-name="T141_2">.</text:span></text:p>
          </text:list-item>
          <text:list-item>
            <text:p text:style-name="P142"><text:span text:style-name="T142_1">The<text:s/>2024<text:s/>Independent<text:s/>Evaluation<text:s/>flagged<text:s/>that<text:s/></text:span><text:span text:style-name="T142_2">the<text:s/>frontier<text:s/>technology<text:s/>strand<text:s/>of<text:s/>I2I<text:s/></text:span><text:span text:style-name="T142_3">has<text:s/>been<text:s/>effectively<text:s/>gender<text:s/>blind.<text:s text:c="2"/>As<text:s/>such,<text:s/>the<text:s/></text:span><text:span text:style-name="T142_4">FT</text:span><text:span text:style-name="T142_5"><text:s/>inception<text:s/>will<text:s/>include<text:s/>a<text:s/>gender<text:s/>and<text:s/>inclusion<text:s/>analysis<text:s/>of<text:s/>the<text:s/>current<text:s/>portfolio<text:s/>including<text:s/>an<text:s/>action<text:s/>plan<text:s/></text:span><text:span text:style-name="T142_6">to<text:s/>better<text:s/>incorporate<text:s/>these<text:s/>aspects<text:s/>into<text:s/>the<text:s/>programme</text:span><text:span text:style-name="T142_7">.</text:span></text:p>
          </text:list-item>
          <text:list-item>
            <text:p text:style-name="P143"><text:span text:style-name="T143_1">This<text:s/>programme<text:s/>will<text:s/>strengthen<text:s/>the<text:s/>embedding<text:s/>of<text:s/>disability<text:s/>inclusion<text:s/>through<text:s/>both<text:s/>the<text:s/>design<text:s/>and<text:s/>deployment<text:s/>of<text:s/>assistive<text:s/>technologies,<text:s/>particularly<text:s/>under<text:s/>its<text:s/>pilot<text:s/>workstream,<text:s/>and<text:s/>through<text:s/>ensuring<text:s/>all<text:s/>technological<text:s/>solutions<text:s/>are<text:s/>designed<text:s/>with<text:s/>accessibility<text:s/>in<text:s/>mind.<text:s text:c="2"/>For<text:s/>example,<text:s/>the<text:s/>programme<text:s/>supported<text:s/>the<text:s/>development<text:s/>of<text:s/>AI-enabled<text:s/>assistive<text:s/>tools<text:s/>that<text:s/>enhance<text:s/>accessibility<text:s/>for<text:s/>users<text:s/>with<text:s/>visual<text:s/>and<text:s/>cognitive<text:s/>impairments.<text:s/>These<text:s/>innovations<text:s/>were<text:s/>co-designed<text:s/>with<text:s/>disabled<text:s/>persons’<text:s/></text:span><text:span text:style-name="T143_2">organisations</text:span><text:span text:style-name="T143_3"><text:s/>and<text:s/>tested<text:s/>in<text:s/>low-resource<text:s/>settings<text:s/>to<text:s/>ensure<text:s/>contextual<text:s/>relevance<text:s/>and<text:s/>usability.<text:s/></text:span><text:span text:style-name="T143_4">Other</text:span><text:span text:style-name="T143_5"><text:s/>I2I<text:s/>examples<text:s/>include<text:s/>the<text:s/></text:span><text:span text:style-name="T143_6">eTriage</text:span><text:span text:style-name="T143_7"><text:s/>for<text:s/>Social<text:s/>Inclusion<text:s/>pilot<text:s/>in<text:s/>the<text:s/>Philippines,<text:s/>which<text:s/>uses<text:s/>AI<text:s/>to<text:s/>improve<text:s/>access<text:s/>to<text:s/>health<text:s/>and<text:s/>social<text:s/>services<text:s/>for<text:s/>vulnerable<text:s/>groups,<text:s/>including<text:s/>persons<text:s/>with<text:s/>disabilities.<text:s text:c="2"/>The<text:s/>Smart<text:s/>Mobility<text:s/>pilot<text:s/>in<text:s/>Kenya<text:s/>combines<text:s/>AI<text:s/>and<text:s/>digital<text:s/>mapping<text:s/>to<text:s/>enhance<text:s/>urban<text:s/>accessibility<text:s/>for<text:s/>people<text:s/>with<text:s/>disabilities.</text:span><text:span text:style-name="T143_8"><text:s text:c="2"/>The<text:s/>FT<text:s/>Hub<text:s/>has<text:s/>also<text:s/>integrated<text:s/>disability<text:s/>inclusion<text:s/>metrics<text:s/>into<text:s/>its<text:s/>pilot<text:s/>evaluation<text:s/>frameworks.<text:s text:c="2"/></text:span></text:p>
          </text:list-item>
          <text:list-item>
            <text:p text:style-name="P144"><text:span text:style-name="T144_1">Additionally,<text:s/>the<text:s/></text:span><text:span text:style-name="T144_2">FT</text:span><text:span text:style-name="T144_3"><text:s/></text:span><text:span text:style-name="T144_4">programme<text:s/></text:span><text:span text:style-name="T144_5">will<text:s/>address<text:s/>gender<text:s/>and<text:s/>inclusion<text:s/>through</text:span><text:span text:style-name="T144_6">:</text:span></text:p>
          </text:list-item>
        </text:list>
        <text:list text:style-name="LS10" xml:id="list52">
          <text:list-item>
            <text:p text:style-name="P145"><text:span text:style-name="T145_1">Technology<text:s/>design<text:s/>and<text:s/>development</text:span><text:span text:style-name="T145_2">:</text:span><text:span text:style-name="T145_3"><text:s/></text:span><text:span text:style-name="T145_4">Building<text:s/>on<text:s/>the<text:s/>success<text:s/>of<text:s/>previous<text:s/>initiatives,<text:s/>such<text:s/>as<text:s/>the<text:s/>AT2030<text:s/>programme,<text:s/>which<text:s/>has<text:s/>already<text:s/>benefited<text:s/>35<text:s/>million<text:s/>people,<text:s/>the<text:s/>new<text:s/>programme<text:s/>will<text:s/>ensure<text:s/>that<text:s/>all<text:s/>technological<text:s/>solutions<text:s/>are<text:s/>designed<text:s/>with<text:s/>accessibility<text:s/>in<text:s/>mind</text:span><text:span text:style-name="T145_5">,</text:span><text:span text:style-name="T145_6"><text:s/></text:span><text:span text:style-name="T145_7">e.g.<text:s/>tackling<text:s/>biases<text:s/>in<text:s/>AI<text:s/>systems<text:s/>arising<text:s/>from<text:s/>training<text:s/>data<text:s/>and<text:s/>algorithms.</text:span></text:p>
          </text:list-item>
          <text:list-item>
            <text:p text:style-name="P146"><text:span text:style-name="T146_1">Technology<text:s/>use:</text:span><text:span text:style-name="T146_2"><text:s/></text:span><text:span text:style-name="T146_3">e</text:span><text:span text:style-name="T146_4">nsuring<text:s/></text:span><text:span text:style-name="T146_5">equitable<text:s/></text:span><text:span text:style-name="T146_6">access<text:s/>to<text:s/>technology<text:s/>to<text:s/>prevent<text:s/>digital<text:s/>exclusions<text:s/>and<text:s/>examining<text:s/></text:span><text:span text:style-name="T146_7">wider<text:s/></text:span><text:span text:style-name="T146_8">socio-economic<text:s/>impacts<text:s/>like<text:s/>labour<text:s/>market<text:s/>changes<text:s/>and<text:s/></text:span><text:span text:style-name="T146_9">spread<text:s/>of<text:s/></text:span><text:span text:style-name="T146_10">misinformation</text:span><text:span text:style-name="T146_11">.</text:span></text:p>
          </text:list-item>
          <text:list-item>
            <text:p text:style-name="P147"><text:span text:style-name="T147_1">Technology<text:s/>governance:</text:span><text:span text:style-name="T147_2"><text:s/>conducting<text:s/>social<text:s/>impact<text:s/>assessments,<text:s/>creating<text:s/>inclusive<text:s/>policies,<text:s/>and<text:s/>establishing<text:s/></text:span><text:span text:style-name="T147_3">legal,<text:s/>technological,<text:s/>and<text:s/>social<text:s/></text:span><text:span text:style-name="T147_4">rules<text:s/>to<text:s/>protect<text:s/>individual<text:s/>rights</text:span><text:span text:style-name="T147_5">.</text:span></text:p>
          </text:list-item>
        </text:list>
        <text:h text:style-name="P148" text:outline-level="2"><text:span text:style-name="T148_1">Other<text:s/>cross-cutting<text:s/>considerations</text:span></text:h>
        <text:list text:style-name="LS2" xml:id="list55" text:continue-list="list7">
          <text:list-item>
            <text:p text:style-name="P149"><text:span text:style-name="T149_1">Geographic<text:s/>Focus:</text:span><text:span text:style-name="T149_2"><text:s/>t</text:span><text:span text:style-name="T149_3">he<text:s/>Frontier<text:s/>Tech</text:span><text:span text:style-name="T149_4">nologies</text:span><text:span text:style-name="T149_5"><text:s/></text:span><text:span text:style-name="T149_6">work<text:s/></text:span><text:span text:style-name="T149_7">embraces<text:s/>geographical,<text:s/>sectoral<text:s/>and<text:s/>technological<text:s/>breadth,<text:s/>providing<text:s/>a<text:s/>global<text:s/>offer<text:s/>to<text:s/>all<text:s/>FCDO<text:s/>staff.</text:span><text:span text:style-name="T149_8"><text:s text:c="2"/>However,<text:s/>if<text:s/>a<text:s/>focus</text:span><text:span text:style-name="T149_9">ed</text:span><text:span text:style-name="T149_10"><text:s/></text:span><text:span text:style-name="T149_11">geographical<text:s/>opportunity</text:span><text:span text:style-name="T149_12"><text:s/>ar</text:span><text:span text:style-name="T149_13">ises</text:span><text:span text:style-name="T149_14"><text:s/>for<text:s/>dedicated<text:s/>support<text:s/></text:span><text:span text:style-name="T149_15">for<text:s/></text:span><text:span text:style-name="T149_16">an<text:s/>FCDO<text:s/>priority,<text:s/>the<text:s/>FT<text:s/>programme<text:s/></text:span><text:span text:style-name="T149_17">will<text:s/></text:span><text:span text:style-name="T149_18">explore<text:s/>it.</text:span><text:span text:style-name="T149_19"><text:s text:c="2"/>Similarly,<text:s/></text:span><text:span text:style-name="T149_20">if<text:s/></text:span><text:span text:style-name="T149_21">the<text:s/></text:span><text:span text:style-name="T149_22">FCDO<text:s/>move<text:s/>to<text:s/>0.3%<text:s/>ODA<text:s/></text:span><text:span text:style-name="T149_23">requires<text:s/></text:span><text:span text:style-name="T149_24">a<text:s/>shift<text:s/>in<text:s/>geographic<text:s/></text:span><text:span text:style-name="T149_25">prioritisation,<text:s/>the<text:s/>FT<text:s/>programme<text:s/>will<text:s/></text:span><text:span text:style-name="T149_26">respond</text:span><text:span text:style-name="T149_27"><text:s/>accordingly.</text:span></text:p>
          </text:list-item>
          <text:list-item>
            <text:p text:style-name="P150"><text:span text:style-name="T150_1">Sectoral<text:s/>Focus:<text:s text:c="2"/></text:span><text:span text:style-name="T150_2">w</text:span><text:span text:style-name="T150_3">hile<text:s/>the<text:s/>FT<text:s/>programme<text:s/>supports<text:s/>technology<text:s/>and<text:s/>innovation<text:s/>in<text:s/>all<text:s/>sectors,<text:s/>it<text:s/>will<text:s/>also<text:s/>adapt<text:s/>its<text:s/>focus<text:s/>to<text:s/>meet<text:s/>ongoing<text:s/>FCDO<text:s/>priorities.</text:span></text:p>
          </text:list-item>
          <text:list-item>
            <text:p text:style-name="P151"><text:span text:style-name="T151_1">Principled<text:s/>innovation:<text:s/></text:span><text:span text:style-name="T151_2"><text:s/>a</text:span><text:span text:style-name="T151_3">ll<text:s/>technology<text:s/>and<text:s/>innovation<text:s/>support<text:s/>will<text:s/>be<text:s/>looked<text:s/>at<text:s/>through<text:s/>a<text:s/>range<text:s/>of<text:s/>key<text:s/>cross<text:s/>cutting<text:s/>lens’,<text:s/>including<text:s/>the<text:s/></text:span><text:span text:style-name="T151_4"><text:a xlink:type="simple" xlink:href="https://digitalprinciples.org/"><text:span text:style-name="T151_5">digital<text:s/>development<text:s/>principles</text:span></text:a></text:span><text:span text:style-name="T151_6">.<text:s text:c="2"/>Priority<text:s/>areas<text:s/>will<text:s/>be<text:s/>ensuring<text:s/>our<text:s/>technology<text:s/>and<text:s/>innovation<text:s/>is<text:s/>responsible<text:s/>and<text:s/>ethical,<text:s/>inclusive<text:s/>rather<text:s/>than<text:s/>exclusive<text:s/>(especially<text:s/>gender<text:s/>and<text:s/>disability</text:span><text:span text:style-name="T151_7"><text:s/>as<text:s/>above</text:span><text:span text:style-name="T151_8">)<text:s/>and<text:s/>localised<text:s/>where<text:s/>possible.</text:span></text:p>
          </text:list-item>
        </text:list>
        <text:list text:style-name="LS5" xml:id="list58" text:continue-list="list6">
          <text:list-item>
            <text:h text:style-name="P152" text:outline-level="1"><text:bookmark-start text:name="_Toc192081698"/><text:bookmark-start text:name="_Toc386956578"/><text:bookmark-start text:name="_Toc386956571"/><text:bookmark-end text:name="_Toc386956569"/><text:span text:style-name="T152_1">Appraisal<text:s/>Case</text:span><text:bookmark-end text:name="_Toc192081698"/></text:h>
          </text:list-item>
        </text:list>
        <text:list text:style-name="LS2" xml:id="list59" text:continue-list="list7">
          <text:list-item>
            <text:p text:style-name="P153"><text:bookmark-end text:name="_Toc386956578"/><text:span text:style-name="T153_1">This<text:s/>section<text:s/>analyses<text:s/>the<text:s/>following<text:s/></text:span><text:span text:style-name="T153_2">four<text:s/></text:span><text:span text:style-name="T153_3">(</text:span><text:span text:style-name="T153_4">4</text:span><text:span text:style-name="T153_5">)<text:s/>feasible<text:s/></text:span><text:span text:style-name="T153_6">delivery<text:s/>options</text:span><text:span text:style-name="T153_7">:</text:span></text:p>
          </text:list-item>
        </text:list>
        <text:p text:style-name="P154"><text:span text:style-name="T154_1">Option<text:s/>1:<text:s/></text:span><text:span text:style-name="T154_2">Do<text:s/>nothing</text:span><text:span text:style-name="T154_3"><text:s/></text:span><text:span text:style-name="T154_4">–<text:s/>the<text:s/>counterfactual</text:span></text:p>
        <text:p text:style-name="P155"><text:span text:style-name="T155_1">Option<text:s/>2:<text:s/></text:span><text:span text:style-name="T155_2">D</text:span><text:span text:style-name="T155_3">eliver<text:s/>on<text:s/>strategic<text:s/>goals<text:s/>through<text:s/>existing<text:s/>programming<text:s/></text:span><text:span text:style-name="T155_4">and<text:s/>in-house<text:s/>delivery</text:span><text:span text:style-name="T155_5"><text:s/></text:span><text:span text:style-name="T155_6">–<text:s/>light<text:s/>touch<text:s/>approach</text:span></text:p>
        <text:p text:style-name="P156"><text:span text:style-name="T156_1">Option<text:s/>3:<text:s/></text:span><text:span text:style-name="T156_2">Central<text:s/>FCDO<text:s/>initiatives<text:s/></text:span><text:span text:style-name="T156_3">grow<text:s/>frontier<text:s/>technologies<text:s/>innovation<text:s/>offers</text:span></text:p>
        <text:p text:style-name="P157"><text:span text:style-name="T157_1">Option<text:s/>4:<text:s/></text:span><text:span text:style-name="T157_2">Continue</text:span><text:span text:style-name="T157_3"><text:s/>high-impact<text:s/>activities,<text:s/>address<text:s/>gaps<text:s/>and<text:s/></text:span><text:span text:style-name="T157_4">test<text:s/>new<text:s/>opportunities</text:span><text:span text:style-name="T157_5"><text:s/></text:span><text:span text:style-name="T157_6">–<text:s/></text:span><text:span text:style-name="T157_7">recommended<text:s/>approach</text:span></text:p>
        <text:h text:style-name="P158" text:outline-level="2"><text:bookmark-end text:name="_Toc386956571"/><text:span text:style-name="T158_1">Option<text:s/>1:<text:s/></text:span><text:span text:style-name="T158_2">The<text:s/>“Do<text:s/>Nothing”<text:s/>counterfactual</text:span></text:h>
        <text:list text:style-name="LS2" xml:id="list60" text:continue-list="list7">
          <text:list-item>
            <text:p text:style-name="P159"><text:span text:style-name="T159_1">The<text:s/></text:span><text:span text:style-name="T159_2">“Do</text:span><text:span text:style-name="T159_3">-</text:span><text:span text:style-name="T159_4">Nothing”<text:s/></text:span><text:span text:style-name="T159_5">counterfactual<text:s/>equates<text:s/></text:span><text:span text:style-name="T159_6">to<text:s/></text:span><text:span text:style-name="T159_7">discontinuing<text:s/></text:span><text:span text:style-name="T159_8">work<text:s/>on<text:s/></text:span><text:span text:style-name="T159_9">Frontier<text:s/>Technologies<text:s/></text:span><text:span text:style-name="T159_10">innovation</text:span><text:span text:style-name="T159_11">.<text:s/></text:span><text:span text:style-name="T159_12"><text:s/></text:span><text:span text:style-name="T159_13">While<text:s/>this<text:s/>would<text:s/>save<text:s/>valuable<text:s/>resources<text:s/>in<text:s/>a<text:s/></text:span><text:span text:style-name="T159_14">severely<text:s/>constrained<text:s/>financial<text:s/>environment,<text:s/>it<text:s/>would<text:s/>also<text:s/>fail<text:s/>to<text:s/>realise<text:s/>the<text:s/>potential<text:s/>efficiencies<text:s/>and<text:s/>modernisation<text:s/>priorities<text:s/></text:span><text:span text:style-name="T159_15">identified<text:s/>as<text:s/>central<text:s/>to<text:s/>FCDO</text:span><text:span text:style-name="T159_16">2030<text:s/>and<text:s/>the<text:s/>transition<text:s/>to<text:s/>0.3%<text:s/>ODA<text:s/>budget.<text:s/>FCDO<text:s/>would<text:s/>remain<text:s/>constrained<text:s/>by<text:s/>the<text:s/>factors<text:s/></text:span><text:span text:style-name="T159_17">set<text:s/></text:span><text:span text:style-name="T159_18">out<text:s/>in<text:s/>the<text:s/>strategic<text:s/>case.</text:span><text:span text:style-name="T159_19"><text:s/>This<text:s/>option<text:s/>is<text:s/>therefore<text:s/>not<text:s/>recommended.</text:span></text:p>
          </text:list-item>
        </text:list>
        <text:h text:style-name="P160" text:outline-level="2"><text:span text:style-name="T160_1">Option<text:s/></text:span><text:span text:style-name="T160_2">2</text:span><text:span text:style-name="T160_3">:<text:s/></text:span><text:span text:style-name="T160_4">Deliver<text:s/>on<text:s/>strategic<text:s/>goals<text:s/>through<text:s/>existing<text:s/>programming<text:s/>and<text:s/>in-house<text:s/>delivery</text:span></text:h>
        <text:list text:style-name="LS2" xml:id="list61" text:continue-list="list7">
          <text:list-item>
            <text:p text:style-name="P161"><text:span text:style-name="T161_1">Frontier<text:s/>technology<text:s/></text:span><text:span text:style-name="T161_2">innovation</text:span><text:span text:style-name="T161_3"><text:s/></text:span><text:span text:style-name="T161_4">could<text:s/>be<text:s/></text:span><text:span text:style-name="T161_5">supported<text:s/></text:span><text:span text:style-name="T161_6">through<text:s/>alternative<text:s/>FCDO<text:s/></text:span><text:span text:style-name="T161_7">programmes<text:s/></text:span><text:span text:style-name="T161_8">like<text:s/>the<text:s/>Knowledge<text:s/>for<text:s/>Development<text:s/>and<text:s/>Diplomacy<text:s/>(K4DD)<text:s/>service</text:span><text:span text:style-name="T161_9"><text:s/>or<text:s/>Mobile<text:s/>for<text:s/>Development,<text:s/>which</text:span><text:span text:style-name="T161_10"><text:s/>also<text:s/>offers<text:s/></text:span><text:span text:style-name="T161_11">research,<text:s/>especially<text:s/>on<text:s/>mobile-related<text:s/></text:span><text:span text:style-name="T161_12">tech</text:span><text:span text:style-name="T161_13">,</text:span><text:span text:style-name="T161_14"><text:s/>to<text:s/>FCDO<text:s/></text:span><text:span text:style-name="T161_15">Posts</text:span><text:span text:style-name="T161_16"><text:s/>who<text:s/>are<text:s/>exploring<text:s/>technology<text:s/>and<text:s/>innovation.</text:span></text:p>
          </text:list-item>
          <text:list-item>
            <text:p text:style-name="P162"><text:span text:style-name="T162_1">TIU<text:s/>could<text:s/>work<text:s/>with<text:s/>the<text:s/>International<text:s/>Academy<text:s/>to<text:s/>add<text:s/>training<text:s/>modules<text:s/>on<text:s/>frontier<text:s/>technology<text:s/>and<text:s/>innovation<text:s/>to<text:s/>increase<text:s/></text:span><text:span text:style-name="T162_2">its</text:span><text:span text:style-name="T162_3"><text:s/>internal</text:span><text:span text:style-name="T162_4"><text:s/></text:span><text:span text:style-name="T162_5">capacity<text:s/>building<text:s/>offer</text:span><text:span text:style-name="T162_6">.</text:span></text:p>
          </text:list-item>
        </text:list>
        <text:h text:style-name="P163" text:outline-level="2"><text:span text:style-name="T163_1">Option<text:s/>3:<text:s/>Encourage<text:s/>other<text:s/>parts<text:s/>of<text:s/>FCDO<text:s/>to<text:s/>grow<text:s/>alternative<text:s/>frontier<text:s/>tech</text:span><text:span text:style-name="T163_2">nologies</text:span><text:span text:style-name="T163_3"><text:s/>innovation<text:s/>offer</text:span><text:span text:style-name="T163_4">s</text:span><text:span text:style-name="T163_5"><text:s/>within<text:s/>the<text:s/>identified<text:s/>central<text:s/>initiatives<text:s/>(e.g.<text:s/>FCDO.ai,<text:s/>Tech<text:s/>Centre<text:s/>of<text:s/>Expertise)</text:span></text:h>
        <text:list text:style-name="LS2" xml:id="list63" text:continue-list="list7">
          <text:list-item>
            <text:p text:style-name="P164"><text:span text:style-name="T164_1">Rather<text:s/>than<text:s/>develop<text:s/></text:span><text:span text:style-name="T164_2">these<text:s/>offers<text:s/>from<text:s/>RED<text:s/>as<text:s/>integrated<text:s/></text:span><text:span text:style-name="T164_3">components<text:s/>of<text:s/></text:span><text:span text:style-name="T164_4">FCDO’s</text:span><text:span text:style-name="T164_5"><text:s/>broader<text:s/>central<text:s/>offers,<text:s/></text:span><text:span text:style-name="T164_6">RED<text:s/>could<text:s/></text:span><text:span text:style-name="T164_7">step<text:s/>back<text:s/></text:span><text:span text:style-name="T164_8">from<text:s/>this<text:s/>work<text:s/>(similar<text:s/>to<text:s/>option<text:s/>1)<text:s/></text:span><text:span text:style-name="T164_9">and<text:s/>leave<text:s/>the<text:s/>internal<text:s/>and<text:s/>external<text:s/>tech</text:span><text:span text:style-name="T164_10">nology-focused</text:span><text:span text:style-name="T164_11"><text:s/>initiatives<text:s/>to<text:s/></text:span><text:span text:style-name="T164_12">develop<text:s/></text:span><text:span text:style-name="T164_13">innovation<text:s/>functions.<text:s/></text:span></text:p>
          </text:list-item>
        </text:list>
        <text:h text:style-name="P165" text:outline-level="2"><text:span text:style-name="T165_1">Option<text:s/>4:<text:s/></text:span><text:span text:style-name="T165_2">Continue</text:span><text:span text:style-name="T165_3"><text:s/>high-impact<text:s/>activities,<text:s/></text:span><text:span text:style-name="T165_4">while<text:s/></text:span><text:span text:style-name="T165_5">address</text:span><text:span text:style-name="T165_6">ing</text:span><text:span text:style-name="T165_7"><text:s/></text:span><text:span text:style-name="T165_8">existing<text:s/>weaknesses</text:span><text:span text:style-name="T165_9"><text:s/>and<text:s/>test</text:span><text:span text:style-name="T165_10">ing</text:span><text:span text:style-name="T165_11"><text:s/>new<text:s/>opportunities</text:span><text:span text:style-name="T165_12"><text:s/></text:span><text:span text:style-name="T165_13">–<text:s/>recommended<text:s/>approach</text:span></text:h>
        <text:list text:style-name="LS2" xml:id="list64" text:continue-list="list7">
          <text:list-item>
            <text:p text:style-name="P166"><text:span text:style-name="T166_1">Th</text:span><text:span text:style-name="T166_2">e<text:s/>activities<text:s/></text:span><text:span text:style-name="T166_3">and<text:s/>deliverables<text:s/></text:span><text:span text:style-name="T166_4">for<text:s/>this</text:span><text:span text:style-name="T166_5"><text:s/>option<text:s/></text:span><text:span text:style-name="T166_6">are<text:s/>as<text:s/></text:span><text:span text:style-name="T166_7">outlined<text:s/>in<text:s/>the<text:s/>strategic<text:s/>case</text:span><text:span text:style-name="T166_8"><text:s/>above</text:span><text:span text:style-name="T166_9">.</text:span></text:p>
          </text:list-item>
        </text:list>
        <text:h text:style-name="P167" text:outline-level="2"><text:span text:style-name="T167_1">Comparison<text:s/>of<text:s/>options</text:span><text:span text:style-name="T167_2"><office:annotation><dc:creator>David Woolnough</dc:creator><text:p text:style-name="P168"><text:span text:style-name="T168_1">Really<text:s/>clear,<text:s/>short<text:s/>and<text:s/>punchy<text:s/>summary<text:s/>in<text:s/>this<text:s/>table<text:s/>format.<text:s/>Thank<text:s/>you.</text:span></text:p></office:annotation></text:span></text:h>
        <text:list text:style-name="LS2" xml:id="list65" text:continue-list="list7">
          <text:list-item>
            <text:p text:style-name="P169"><text:bookmark-ref text:reference-format="text" text:ref-name="_Ref189784904">Table 1</text:bookmark-ref><text:span text:style-name="T169_1"><text:s/></text:span><text:span text:style-name="T169_2"><office:annotation><dc:creator>David Woolnough</dc:creator><text:p text:style-name="P170"><text:span text:style-name="T170_1">I<text:s/>think<text:s/>this<text:s/>is<text:s/>your<text:s/>first<text:s/>table?</text:span></text:p></office:annotation></text:span><text:span text:style-name="T170_2">shows<text:s/>a<text:s/>comparison<text:s/>of<text:s/>these<text:s/>delivery<text:s/>options<text:s/>against<text:s/></text:span><text:span text:style-name="T170_3">six<text:s/>equally<text:s/>weighted<text:s/>criteria<text:s/></text:span><text:span text:style-name="T170_4">that<text:s/></text:span><text:span text:style-name="T170_5">represent<text:s/>key<text:s/>considerations<text:s/>of<text:s/>the<text:s/>programme<text:s/>spend.</text:span></text:p>
          </text:list-item>
          <text:list-item>
            <text:p text:style-name="P171"><text:span text:style-name="T171_1">Option<text:s/>4<text:s/>scored<text:s/></text:span><text:span text:style-name="T171_2">highest<text:s/>and<text:s/>is<text:s/>therefore<text:s/>the<text:s/>recommended<text:s/>option</text:span><text:span text:style-name="T171_3">.<text:s text:c="2"/>The<text:s/>comparative<text:s/>scoring<text:s/>highlights<text:s/>the<text:s/>value<text:s/>of<text:s/>a<text:s/></text:span><text:span text:style-name="T171_4">strengthened<text:s/>FT<text:s/>Hub<text:s/>offer</text:span><text:span text:style-name="T171_5"><text:s/></text:span><text:span text:style-name="T171_6">that</text:span><text:span text:style-name="T171_7"><text:s/></text:span><text:span text:style-name="T171_8">addresses<text:s/>current<text:s/>gaps</text:span><text:span text:style-name="T171_9">,<text:s/></text:span><text:span text:style-name="T171_10">creates<text:s/>space<text:s/></text:span><text:span text:style-name="T171_11">to<text:s/></text:span><text:span text:style-name="T171_12">explore<text:s/>potential<text:s/>for</text:span><text:span text:style-name="T171_13"><text:s/></text:span><text:span text:style-name="T171_14">more<text:s/></text:span><text:span text:style-name="T171_15">bold<text:s/>experimentation<text:s/>of<text:s/>solutions<text:s/>with<text:s/>high<text:s/>potential<text:s/>for<text:s/>significant<text:s/>scale</text:span><text:span text:style-name="T171_16">,</text:span><text:span text:style-name="T171_17"><text:s/></text:span><text:span text:style-name="T171_18">and<text:s/></text:span><text:span text:style-name="T171_19">strengthen</text:span><text:span text:style-name="T171_20">s</text:span><text:span text:style-name="T171_21"><text:s/>and<text:s/>leverage</text:span><text:span text:style-name="T171_22">s</text:span><text:span text:style-name="T171_23"><text:s/></text:span><text:span text:style-name="T171_24">integration<text:s/>with<text:s/>new<text:s/>and<text:s/>existing<text:s/>FCDO<text:s/></text:span><text:span text:style-name="T171_25">policy<text:s/>and<text:s/></text:span><text:span text:style-name="T171_26">programme</text:span><text:span text:style-name="T171_27"><text:s/>work.</text:span><text:span text:style-name="T171_28"><text:s/>T</text:span><text:span text:style-name="T171_29">he<text:s/>funding<text:s/>envelope<text:s/>is<text:s/>still<text:s/>modest<text:s/>given<text:s/>current<text:s/>ODA<text:s/>constraints,<text:s/>and<text:s/></text:span><text:span text:style-name="T171_30">the<text:s/></text:span><text:span text:style-name="T171_31">higher<text:s/>total<text:s/>score<text:s/>demonstrates<text:s/>that<text:s/>overall,<text:s/>it<text:s/>is<text:s/>expected<text:s/>to<text:s/>provide<text:s/>the<text:s/>best<text:s/>value<text:s/>for<text:s/>money.</text:span><text:span text:style-name="T171_32"><text:s text:c="2"/>Similarly,<text:s/>despite<text:s/>being<text:s/>the<text:s/>most<text:s/>ambitious<text:s/>option,<text:s/>a</text:span><text:span text:style-name="T171_33">ctivities<text:s/>will<text:s/>be<text:s/>tailored<text:s/>to<text:s/>the<text:s/>reducing<text:s/>UK<text:s/>ODA<text:s/>environment<text:s/></text:span><text:span text:style-name="T171_34">with<text:s/>a<text:s/>view<text:s/>to<text:s/></text:span><text:span text:style-name="T171_35">building<text:s/>further<text:s/>evidence<text:s/>and<text:s/></text:span><text:span text:style-name="T171_36">understanding<text:s/></text:span><text:span text:style-name="T171_37">of<text:s/></text:span><text:span text:style-name="T171_38">how<text:s/></text:span><text:span text:style-name="T171_39">FCDO<text:s/>can<text:s/></text:span><text:span text:style-name="T171_40">deliver<text:s/></text:span><text:span text:style-name="T171_41">the<text:s/>best<text:s/></text:span><text:span text:style-name="T171_42">package<text:s/>of<text:s/></text:span><text:span text:style-name="T171_43">technology<text:s/>and<text:s/>innovation<text:s/></text:span><text:span text:style-name="T171_44">support<text:s/></text:span><text:span text:style-name="T171_45">for<text:s/></text:span><text:span text:style-name="T171_46">the<text:s/>sharpest<text:s/></text:span><text:span text:style-name="T171_47">global<text:s/>development<text:s/></text:span><text:span text:style-name="T171_48">outcomes<text:s/>and<text:s/>impact</text:span><text:span text:style-name="T171_49"><text:s/>within<text:s/></text:span><text:span text:style-name="T171_50">potential</text:span><text:span text:style-name="T171_51"><text:s/>future<text:s/>budget</text:span><text:span text:style-name="T171_52"><text:s/>and<text:s/>aligned<text:s/>to<text:s/></text:span><text:span text:style-name="T171_53">evolving</text:span><text:span text:style-name="T171_54"><text:s/>FCDO<text:s/></text:span><text:span text:style-name="T171_55">priorities,<text:s/>including<text:s/>the<text:s/>development<text:s/>of<text:s/>a<text:s/>Technology<text:s/>Centre<text:s/>of<text:s/>Expertise.</text:span></text:p>
          </text:list-item>
        </text:list>
      </text:section>
      <text:section text:style-name="S2" text:name="S2">
        <text:p text:style-name="P172"><text:bookmark-start text:name="_Ref189784904"/><text:span text:style-name="T172_1">Table<text:s/></text:span><text:span text:style-name="T172_2"><text:sequence text:name="Table" text:formula="ooow:Table+1">1</text:sequence></text:span><text:bookmark-end text:name="_Ref189784904"/><text:span text:style-name="T172_3">.<text:s/>Comparison<text:s/>of<text:s/>delivery<text:s/>options<text:s/>for<text:s/>the<text:s/>Frontier<text:s/>Technologies<text:s/>activities.</text:span></text:p>
        <table:table table:style-name="Table3"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row table:style-name="Row13">
            <table:table-cell table:style-name="Cell23" table:number-rows-spanned="2">
              <text:p text:style-name="P173"><text:span text:style-name="T173_1"><text:s text:c="15"/></text:span><text:span text:style-name="T173_2"><text:s/></text:span><text:span text:style-name="T173_3"><text:s text:c="2"/>Options<text:s/></text:span></text:p>
              <text:p text:style-name="P174"><text:span text:style-name="T174_1"><text:line-break/><text:s/>Criteria<text:s text:c="35"/></text:span></text:p>
            </table:table-cell>
            <table:table-cell table:style-name="Cell24" table:number-columns-spanned="2">
              <text:p text:style-name="P175"><text:span text:style-name="T175_1">1.<text:s/>Do<text:s/>nothing</text:span></text:p>
            </table:table-cell>
            <table:covered-table-cell/>
            <table:table-cell table:style-name="Cell25" table:number-columns-spanned="2">
              <text:p text:style-name="P176"><text:span text:style-name="T176_1">2.<text:s/>Deliver<text:s/>on<text:s/>strategic<text:s/>goals<text:s/>through<text:s/>existing<text:s/>programming<text:s/>and<text:s/>in-house<text:s/>delivery<text:s/></text:span></text:p>
            </table:table-cell>
            <table:covered-table-cell/>
            <table:table-cell table:style-name="Cell26" table:number-columns-spanned="2">
              <text:p text:style-name="P177"><text:span text:style-name="T177_1">3.<text:s/>Central<text:s/>FCDO<text:s/>initiatives<text:s/>grow<text:s/>frontier<text:s/>technologies<text:s/>innovation<text:s/>offers</text:span></text:p>
            </table:table-cell>
            <table:covered-table-cell/>
            <table:table-cell table:style-name="Cell27" table:number-columns-spanned="3">
              <text:p text:style-name="P178"><text:span text:style-name="T178_1">4.<text:s/>Strengthen<text:s/>existing<text:s/>Hub<text:s/>and<text:s/>expand<text:s/>into<text:s/>new<text:s/>activities<text:s/></text:span></text:p>
            </table:table-cell>
            <table:covered-table-cell/>
            <table:covered-table-cell/>
          </table:table-row>
          <table:table-row table:style-name="Row14">
            <table:covered-table-cell table:style-name="Cell28">
              <text:p text:style-name="P179"/>
            </table:covered-table-cell>
            <table:table-cell table:style-name="Cell29">
              <text:p text:style-name="P180"><text:span text:style-name="T180_1">Description<text:s/></text:span></text:p>
            </table:table-cell>
            <table:table-cell table:style-name="Cell30">
              <text:p text:style-name="P181"><text:span text:style-name="T181_1">Score</text:span></text:p>
            </table:table-cell>
            <table:table-cell table:style-name="Cell31">
              <text:p text:style-name="P182"><text:span text:style-name="T182_1">Description<text:s/></text:span></text:p>
            </table:table-cell>
            <table:table-cell table:style-name="Cell32">
              <text:p text:style-name="P183"><text:span text:style-name="T183_1">Score</text:span></text:p>
            </table:table-cell>
            <table:table-cell table:style-name="Cell33">
              <text:p text:style-name="P184"><text:span text:style-name="T184_1">Description<text:s/></text:span></text:p>
            </table:table-cell>
            <table:table-cell table:style-name="Cell34">
              <text:p text:style-name="P185"><text:span text:style-name="T185_1">Score</text:span></text:p>
            </table:table-cell>
            <table:table-cell table:style-name="Cell35">
              <text:p text:style-name="P186"><text:span text:style-name="T186_1">Description<text:s/></text:span></text:p>
            </table:table-cell>
            <table:table-cell table:style-name="Cell36">
              <text:p text:style-name="P187"><text:span text:style-name="T187_1">Score</text:span></text:p>
            </table:table-cell>
          </table:table-row>
          <table:table-row table:style-name="Row15">
            <table:table-cell table:style-name="Cell37">
              <text:p text:style-name="P188"><text:span text:style-name="T188_1">Development<text:s/>of<text:s/>new<text:s/>solutions<text:s/>to<text:s/>global<text:s/>challenges</text:span></text:p>
            </table:table-cell>
            <table:table-cell table:style-name="Cell38">
              <text:p text:style-name="P189"><text:span text:style-name="T189_1"> </text:span></text:p>
            </table:table-cell>
            <table:table-cell table:style-name="Cell39">
              <text:p text:style-name="P190"><text:span text:style-name="T190_1">0</text:span></text:p>
            </table:table-cell>
            <table:table-cell table:style-name="Cell40">
              <text:p text:style-name="P191"><text:span text:style-name="T191_1">Programmes<text:s/>like<text:s/>GSMA<text:s/>are<text:s/>not<text:s/>setup<text:s/>to<text:s/>explore<text:s/>nascent<text:s/>and<text:s/>early-stage<text:s/>ideas</text:span></text:p>
            </table:table-cell>
            <table:table-cell table:style-name="Cell41">
              <text:p text:style-name="P192"><text:span text:style-name="T192_1">2</text:span></text:p>
            </table:table-cell>
            <table:table-cell table:style-name="Cell42">
              <text:p text:style-name="P193"><text:span text:style-name="T193_1">Central<text:s/>programmes<text:s/>could<text:s/>offer<text:s/>similar<text:s/>services<text:s/>to<text:s/>those<text:s/>delivered<text:s/>by<text:s/>the<text:s/>FT<text:s/>Hub.<text:s text:c="2"/>However,<text:s/>RED<text:s/>has<text:s/>an<text:s/>established<text:s/>approach<text:s/>to<text:s/>experimentation<text:s/>with<text:s/>a<text:s/>proven<text:s/>track<text:s/>record<text:s/>of<text:s/>delivering<text:s/>results<text:s/>and<text:s/>driving<text:s/>adoption,<text:s/>some<text:s/>of<text:s/>which<text:s/>risks<text:s/>being<text:s/>lost.</text:span></text:p>
            </table:table-cell>
            <table:table-cell table:style-name="Cell43">
              <text:p text:style-name="P194"><text:span text:style-name="T194_1">4</text:span></text:p>
            </table:table-cell>
            <table:table-cell table:style-name="Cell44">
              <text:p text:style-name="P195"><text:span text:style-name="T195_1">Building<text:s/>on<text:s/>a<text:s/>decade<text:s/>of<text:s/></text:span><text:span text:style-name="T195_2">award-winning</text:span><text:span text:style-name="T195_3"><text:s/>innovation<text:s/>delivery,<text:s/></text:span><text:span text:style-name="T195_4">a<text:s/>new</text:span><text:span text:style-name="T195_5"><text:s/>FT<text:s/>programme<text:s/></text:span><text:span text:style-name="T195_6">could<text:s/>combine</text:span><text:span text:style-name="T195_7"><text:s/>the<text:s/>processes<text:s/>and<text:s/>capacity<text:s/>to<text:s/>deliver<text:s/>efficient<text:s/>and<text:s/>effective<text:s/>piloting<text:s/>of<text:s/>new<text:s/>solutions<text:s/>to<text:s/>global<text:s/>challenges.<text:s text:c="2"/>This<text:s/>will<text:s/>be<text:s/>strengthened<text:s/>by<text:s/>new<text:s/>ways<text:s/>to<text:s/>source<text:s/>pilot<text:s/>ideas.</text:span></text:p>
            </table:table-cell>
            <table:table-cell table:style-name="Cell45">
              <text:p text:style-name="P196"><text:span text:style-name="T196_1">5</text:span></text:p>
            </table:table-cell>
          </table:table-row>
          <table:table-row table:style-name="Row16">
            <table:table-cell table:style-name="Cell46">
              <text:p text:style-name="P197"><text:span text:style-name="T197_1">Support<text:s/>to<text:s/>FCDO<text:s/>programmes<text:s/>and<text:s/>local<text:s/>ecosystems<text:s/>to<text:s/>strengthen<text:s/>innovation<text:s/>and<text:s/>use<text:s/>of<text:s/>frontier<text:s/>tech<text:s/>for<text:s/>impact</text:span></text:p>
            </table:table-cell>
            <table:table-cell table:style-name="Cell47">
              <text:p text:style-name="P198"><text:span text:style-name="T198_1"> </text:span></text:p>
            </table:table-cell>
            <table:table-cell table:style-name="Cell48">
              <text:p text:style-name="P199"><text:span text:style-name="T199_1">0</text:span></text:p>
            </table:table-cell>
            <table:table-cell table:style-name="Cell49">
              <text:p text:style-name="P200"><text:span text:style-name="T200_1">GSMA's<text:s/>TA<text:s/>facility<text:s/>provide</text:span><text:span text:style-name="T200_2">s</text:span><text:span text:style-name="T200_3"><text:s/>technology<text:s/>and<text:s/>innovation<text:s/>support<text:s/>to<text:s/>country<text:s/>teams.<text:s/>However,<text:s/>it<text:s/>can't<text:s/>advise<text:s/>on<text:s/>processes<text:s/>(such<text:s/>as<text:s/>FT<text:s/>Hub<text:s/>support<text:s/>to<text:s/>the<text:s/>FCDO<text:s/>Agriculture<text:s/>Innovation<text:s/>team<text:s/>to<text:s/>setup<text:s/>an<text:s/>AI<text:s/>challenge<text:s/>fund).</text:span></text:p>
            </table:table-cell>
            <table:table-cell table:style-name="Cell50">
              <text:p text:style-name="P201"><text:span text:style-name="T201_1">3</text:span></text:p>
            </table:table-cell>
            <table:table-cell table:style-name="Cell51">
              <text:p text:style-name="P202"><text:span text:style-name="T202_1">Central<text:s/>initiatives,<text:s/>such<text:s/>as<text:s/>Centres<text:s/>of<text:s/>Expertise,<text:s/>will<text:s/>be<text:s/>clear<text:s/>go-to<text:s/>points<text:s/>for<text:s/>technical<text:s/>assistance<text:s/>and<text:s/>support.<text:s text:c="2"/>However,<text:s/>the<text:s/>current<text:s/>emphasis<text:s/>is<text:s/>externally<text:s/>facing<text:s/>support,<text:s/>so<text:s/>a<text:s/>shift<text:s/>would<text:s/>be<text:s/>required<text:s/>to<text:s/>provide<text:s/>direct<text:s/>programme<text:s/>support.</text:span></text:p>
            </table:table-cell>
            <table:table-cell table:style-name="Cell52">
              <text:p text:style-name="P203"><text:span text:style-name="T203_1">4</text:span></text:p>
            </table:table-cell>
            <table:table-cell table:style-name="Cell53">
              <text:p text:style-name="P204"><text:span text:style-name="T204_1">Support<text:s/>to<text:s/>integrate<text:s/>adoption<text:s/>of<text:s/>frontier<text:s/>technologies<text:s/>and<text:s/>innovative<text:s/>practices<text:s/>into<text:s/>existing<text:s/>and<text:s/>new<text:s/>FCDO<text:s/>programmes<text:s/>and<text:s/>diplomacy<text:s/>are<text:s/>a<text:s/>key<text:s/>objective<text:s/>of<text:s/>the<text:s/>new<text:s/>programme.</text:span></text:p>
            </table:table-cell>
            <table:table-cell table:style-name="Cell54">
              <text:p text:style-name="P205"><text:span text:style-name="T205_1">5</text:span></text:p>
            </table:table-cell>
          </table:table-row>
          <table:table-row table:style-name="Row17">
            <table:table-cell table:style-name="Cell55">
              <text:p text:style-name="P206"><text:span text:style-name="T206_1">Build<text:s/>FCDO<text:s/>innovation<text:s/>capacity<text:s/>and<text:s/>culture<text:s/>and<text:s/>strengthen<text:s/>external<text:s/>partnerships</text:span></text:p>
            </table:table-cell>
            <table:table-cell table:style-name="Cell56">
              <text:p text:style-name="P207"><text:span text:style-name="T207_1"> </text:span></text:p>
            </table:table-cell>
            <table:table-cell table:style-name="Cell57">
              <text:p text:style-name="P208"><text:span text:style-name="T208_1">0</text:span></text:p>
            </table:table-cell>
            <table:table-cell table:style-name="Cell58">
              <text:p text:style-name="P209"><text:span text:style-name="T209_1">GSMA<text:s/>pilots<text:s/>do<text:s/>not<text:s/>include<text:s/>FCDO<text:s/>staff<text:s/>as<text:s/>core<text:s/>partners<text:s/>–<text:s/>a<text:s/>vital<text:s/>part<text:s/>of<text:s/>the<text:s/>FT<text:s/>experimentation<text:s/>and<text:s/>learn-by-doing<text:s/>offer.<text:s text:c="2"/>The<text:s/>International<text:s/>Academy<text:s/>provides<text:s/>passive<text:s/>learning<text:s/>with<text:s/>limited<text:s/>potential<text:s/>to<text:s/></text:span><text:span text:style-name="T209_2">drive</text:span><text:span text:style-name="T209_3"><text:s/>capacity<text:s/>and<text:s/>culture</text:span><text:span text:style-name="T209_4"><text:s/>change</text:span></text:p>
            </table:table-cell>
            <table:table-cell table:style-name="Cell59">
              <text:p text:style-name="P210"><text:span text:style-name="T210_1">2</text:span></text:p>
            </table:table-cell>
            <table:table-cell table:style-name="Cell60">
              <text:p text:style-name="P211"><text:span text:style-name="T211_1">FT<text:s/>has<text:s/>a<text:s/>unique<text:s/>capacity<text:s/>building<text:s/>focus<text:s/>that<text:s/>is<text:s/>not<text:s/>present<text:s/>in<text:s/>other<text:s/>central<text:s/>initiatives<text:s/>that<text:s/>would<text:s/>otherwise<text:s/>be<text:s/>well<text:s/>suited<text:s/>to<text:s/>add<text:s/>a<text:s/>frontier<text:s/>tech<text:s/>innovation<text:s/>offer.</text:span></text:p>
            </table:table-cell>
            <table:table-cell table:style-name="Cell61">
              <text:p text:style-name="P212"><text:span text:style-name="T212_1">3</text:span></text:p>
            </table:table-cell>
            <table:table-cell table:style-name="Cell62">
              <text:p text:style-name="P213"><text:span text:style-name="T213_1">As<text:s/>well<text:s/>as<text:s/>new<text:s/>ideas<text:s/>being<text:s/>testing<text:s/>by<text:s/>the<text:s/>current<text:s/>programme,<text:s/>new<text:s/>options<text:s/>for<text:s/>capacity<text:s/>building<text:s/>are<text:s/>also<text:s/>included<text:s/>such<text:s/>as<text:s/>a<text:s/>dedicated<text:s/>FCDO<text:s/>dissemination<text:s/>and<text:s/>engagement<text:s/>officer<text:s/>and<text:s/>the<text:s/>option<text:s/>to<text:s/>draw<text:s/>in<text:s/>tech<text:s/>expert<text:s/>secondees.</text:span></text:p>
            </table:table-cell>
            <table:table-cell table:style-name="Cell63">
              <text:p text:style-name="P214"><text:span text:style-name="T214_1">5</text:span></text:p>
            </table:table-cell>
          </table:table-row>
          <table:table-row table:style-name="Row18">
            <table:table-cell table:style-name="Cell64">
              <text:p text:style-name="P215"><text:span text:style-name="T215_1">Frontier<text:s/>Technologies<text:s/>thought<text:s/>leadership,<text:s/>evidence<text:s/>generation<text:s/>and<text:s/>learning</text:span></text:p>
            </table:table-cell>
            <table:table-cell table:style-name="Cell65">
              <text:p text:style-name="P216"><text:span text:style-name="T216_1"> </text:span></text:p>
            </table:table-cell>
            <table:table-cell table:style-name="Cell66">
              <text:p text:style-name="P217"><text:span text:style-name="T217_1">0</text:span></text:p>
            </table:table-cell>
            <table:table-cell table:style-name="Cell67">
              <text:p text:style-name="P218"><text:span text:style-name="T218_1">Knowledge<text:s/>for<text:s/>Development<text:s/>and<text:s/>Diplomacy<text:s/>(K4DD)<text:s/>could<text:s/>provide<text:s/>some<text:s/>evidence<text:s/>services<text:s/>but<text:s/>does<text:s/>not<text:s/>have<text:s/>the<text:s/>flexibility</text:span><text:span text:style-name="T218_2">,</text:span><text:span text:style-name="T218_3"><text:s/>sectoral<text:s/>knowledge<text:s/>or<text:s/>contacts<text:s/>the<text:s/>FT<text:s/>Hub<text:s/>has.<text:s/></text:span></text:p>
            </table:table-cell>
            <table:table-cell table:style-name="Cell68">
              <text:p text:style-name="P219"><text:span text:style-name="T219_1">3</text:span></text:p>
            </table:table-cell>
            <table:table-cell table:style-name="Cell69">
              <text:p text:style-name="P220"><text:span text:style-name="T220_1">Central<text:s/>programmes<text:s/>like<text:s/>the<text:s/>proposed<text:s/>Technology<text:s/>Centre<text:s/>of<text:s/>Expertise<text:s/>will<text:s/>be<text:s/>well<text:s/>placed<text:s/>to<text:s/>collect,<text:s/>store<text:s/>and<text:s/>disseminate<text:s/>evidence<text:s/>generated<text:s/>by<text:s/>innovation<text:s/>activities.</text:span></text:p>
            </table:table-cell>
            <table:table-cell table:style-name="Cell70">
              <text:p text:style-name="P221"><text:span text:style-name="T221_1">5</text:span></text:p>
            </table:table-cell>
            <table:table-cell table:style-name="Cell71">
              <text:p text:style-name="P222"><text:span text:style-name="T222_1">Evidence<text:s/>generation<text:s/>and<text:s/>dissemination<text:s/>will<text:s/>remain<text:s/>at<text:s/>the<text:s/>heart<text:s/>of<text:s/>all<text:s/>its<text:s/>activities,<text:s/>but<text:s/>with<text:s/>a<text:s/>renewed<text:s/>emphasis<text:s/>on<text:s/>keeping<text:s/>abreast<text:s/>of<text:s/>frontier<text:s/>technologies<text:s/>for<text:s/>development<text:s/>and<text:s/>realising<text:s/>value<text:s/>from<text:s/>this<text:s/>thought<text:s/>leadership.</text:span></text:p>
            </table:table-cell>
            <table:table-cell table:style-name="Cell72">
              <text:p text:style-name="P223"><text:span text:style-name="T223_1">5</text:span></text:p>
            </table:table-cell>
          </table:table-row>
          <table:table-row table:style-name="Row19">
            <table:table-cell table:style-name="Cell73">
              <text:p text:style-name="P224"><text:span text:style-name="T224_1">Cost<text:s/>(Economy)<text:s/>(5<text:s/>=<text:s/>low<text:s/>cost)<text:s/></text:span></text:p>
            </table:table-cell>
            <table:table-cell table:style-name="Cell74">
              <text:p text:style-name="P225"><text:span text:style-name="T225_1">no<text:s/>cost</text:span></text:p>
            </table:table-cell>
            <table:table-cell table:style-name="Cell75">
              <text:p text:style-name="P226"><text:span text:style-name="T226_1">5</text:span></text:p>
            </table:table-cell>
            <table:table-cell table:style-name="Cell76">
              <text:p text:style-name="P227"><text:span text:style-name="T227_1">Using<text:s/>existing<text:s/>programmes<text:s/>would<text:s/>reduce<text:s/>overheads<text:s/>required<text:s/>to<text:s/>run<text:s/>a<text:s/>stand-along<text:s/>FT<text:s/>Hub.</text:span></text:p>
            </table:table-cell>
            <table:table-cell table:style-name="Cell77">
              <text:p text:style-name="P228"><text:span text:style-name="T228_1">4</text:span></text:p>
            </table:table-cell>
            <table:table-cell table:style-name="Cell78">
              <text:p text:style-name="P229"><text:span text:style-name="T229_1">Building<text:s/>new<text:s/>offers<text:s/>from<text:s/>within<text:s/>new<text:s/>central<text:s/>offers<text:s/>would<text:s/>incur<text:s/>significant<text:s/>setup<text:s/>costs<text:s/>as<text:s/>well<text:s/>and<text:s/>likely<text:s/>take<text:s/>time<text:s/>to<text:s/>run<text:s/>as<text:s/>efficiently<text:s/>as<text:s/>the<text:s/>established<text:s/>Frontier<text:s/>Tech<text:s/>Hub.</text:span></text:p>
            </table:table-cell>
            <table:table-cell table:style-name="Cell79">
              <text:p text:style-name="P230"><text:span text:style-name="T230_1">1</text:span></text:p>
            </table:table-cell>
            <table:table-cell table:style-name="Cell80">
              <text:p text:style-name="P231"><text:span text:style-name="T231_1">To<text:s/>deliver<text:s/>existing<text:s/>and<text:s/>new<text:s/>initiatives<text:s/>requires<text:s/>adequate<text:s/>budget<text:s/>and<text:s/>includes<text:s/>appropriate<text:s/>FT<text:s/>Hub<text:s/>overhead<text:s/>costs.</text:span></text:p>
            </table:table-cell>
            <table:table-cell table:style-name="Cell81">
              <text:p text:style-name="P232"><text:span text:style-name="T232_1">2</text:span></text:p>
            </table:table-cell>
          </table:table-row>
          <table:table-row table:style-name="Row20">
            <table:table-cell table:style-name="Cell82">
              <text:p text:style-name="P233"><text:span text:style-name="T233_1">Efficient<text:s/>use<text:s/>of<text:s/>resources/inputs<text:s/>to<text:s/>maximise<text:s/>results/outputs<text:s/>(Efficiency)</text:span></text:p>
            </table:table-cell>
            <table:table-cell table:style-name="Cell83">
              <text:p text:style-name="P234"><text:span text:style-name="T234_1"> </text:span></text:p>
            </table:table-cell>
            <table:table-cell table:style-name="Cell84">
              <text:p text:style-name="P235"><text:span text:style-name="T235_1">3</text:span></text:p>
            </table:table-cell>
            <table:table-cell table:style-name="Cell85">
              <text:p text:style-name="P236"><text:span text:style-name="T236_1">Adapting<text:s/>existing<text:s/>programmes<text:s/>to<text:s/>meet<text:s/>frontier<text:s/>technology<text:s/>needs<text:s/>would<text:s/>not<text:s/>produce<text:s/>the<text:s/>quality<text:s/>of<text:s/>service<text:s/>that<text:s/>the<text:s/>dedicated<text:s/>FT<text:s/>Hub<text:s/>does.</text:span></text:p>
            </table:table-cell>
            <table:table-cell table:style-name="Cell86">
              <text:p text:style-name="P237"><text:span text:style-name="T237_1">2</text:span></text:p>
            </table:table-cell>
            <table:table-cell table:style-name="Cell87">
              <text:p text:style-name="P238"><text:span text:style-name="T238_1">Recreating<text:s/>existing<text:s/>offers<text:s/>within<text:s/>other<text:s/>programmes<text:s/>will<text:s/>incur<text:s/>an<text:s/>efficiency<text:s/>cost.</text:span></text:p>
            </table:table-cell>
            <table:table-cell table:style-name="Cell88">
              <text:p text:style-name="P239"><text:span text:style-name="T239_1">3</text:span></text:p>
            </table:table-cell>
            <table:table-cell table:style-name="Cell89">
              <text:p text:style-name="P240"><text:span text:style-name="T240_1">Building<text:s/>on<text:s/>the<text:s/>existing<text:s/>I2I<text:s/>activities,<text:s/>the<text:s/>tried<text:s/>and<text:s/>tested<text:s/>consortium<text:s/>of<text:s/>partners,<text:s/>and<text:s/>the<text:s/>mature<text:s/>FT<text:s/>Hub<text:s/>ways<text:s/>of<text:s/>working<text:s/>will<text:s/>ensure<text:s/>that<text:s/>existing<text:s/>and<text:s/>new<text:s/>activities<text:s/>will<text:s/>be<text:s/>efficiently<text:s/>delivered<text:s/>with<text:s/>a<text:s/>strong<text:s/>chance<text:s/>of<text:s/>success.<text:s/></text:span></text:p>
            </table:table-cell>
            <table:table-cell table:style-name="Cell90">
              <text:p text:style-name="P241"><text:span text:style-name="T241_1">4</text:span></text:p>
            </table:table-cell>
          </table:table-row>
          <table:table-row table:style-name="Row21">
            <table:table-cell table:style-name="Cell91">
              <text:p text:style-name="P242"><text:span text:style-name="T242_1">Total<text:s/></text:span></text:p>
            </table:table-cell>
            <table:table-cell table:style-name="Cell92">
              <text:p text:style-name="P243"><text:span text:style-name="T243_1"> </text:span></text:p>
            </table:table-cell>
            <table:table-cell table:style-name="Cell93">
              <text:p text:style-name="P244"><text:span text:style-name="T244_1">8</text:span></text:p>
            </table:table-cell>
            <table:table-cell table:style-name="Cell94">
              <text:p text:style-name="P245"><text:span text:style-name="T245_1"> </text:span></text:p>
            </table:table-cell>
            <table:table-cell table:style-name="Cell95">
              <text:p text:style-name="P246"><text:span text:style-name="T246_1">16</text:span></text:p>
            </table:table-cell>
            <table:table-cell table:style-name="Cell96">
              <text:p text:style-name="P247"><text:span text:style-name="T247_1"> </text:span></text:p>
            </table:table-cell>
            <table:table-cell table:style-name="Cell97">
              <text:p text:style-name="P248"><text:span text:style-name="T248_1">2</text:span><text:span text:style-name="T248_2">0</text:span></text:p>
            </table:table-cell>
            <table:table-cell table:style-name="Cell98">
              <text:p text:style-name="P249"><text:span text:style-name="T249_1"> </text:span></text:p>
            </table:table-cell>
            <table:table-cell table:style-name="Cell99">
              <text:p text:style-name="P250"><text:span text:style-name="T250_1">2</text:span><text:span text:style-name="T250_2">6</text:span></text:p>
            </table:table-cell>
          </table:table-row>
        </table:table>
      </text:section>
      <text:section text:style-name="S3" text:name="S3">
        <text:list text:style-name="LS2" xml:id="list67" text:continue-list="list7">
          <text:list-item>
            <text:p text:style-name="P251"><text:span text:style-name="T251_1">The<text:s/></text:span><text:span text:style-name="T251_2">evidence</text:span><text:span text:style-name="T251_3"><text:s/></text:span><text:span text:style-name="T251_4">base</text:span><text:span text:style-name="T251_5"><text:s/>for<text:s/>this<text:s/>comparison<text:s/>is<text:s/>relatively<text:s/>strong<text:s/>as<text:s/>the<text:s/>scoring<text:s/>is<text:s/>based<text:s/>on<text:s/>findings<text:s/>from<text:s/>the<text:s/>last<text:s/>10<text:s/>years<text:s/>of<text:s/>experience<text:s/>delivering<text:s/>the<text:s/>Frontier<text:s/>Technologies<text:s/>component<text:s/>of<text:s/>the<text:s/>I2I<text:s/>programme<text:s/>and<text:s/>from<text:s/>the<text:s/>robust<text:s/>2024<text:s/>Independent<text:s/>Evaluation<text:s/>of<text:s/>the<text:s/>pilot<text:s/>livestreaming<text:s/>component.</text:span></text:p>
          </text:list-item>
        </text:list>
        <text:h text:style-name="P252" text:outline-level="2"><text:span text:style-name="T252_1">Theory<text:s/>of<text:s/>Change</text:span></text:h>
        <text:list text:style-name="LS2" xml:id="list68" text:continue-list="list7">
          <text:list-item>
            <text:p text:style-name="P253"><text:span text:style-name="T253_1">A<text:s/>high-level<text:s/>theory<text:s/>of<text:s/>change<text:s/></text:span><text:span text:style-name="T253_2">is<text:s/>shown<text:s/>in<text:s/></text:span><text:bookmark-ref text:reference-format="text" text:ref-name="_Ref201326011">Figure 1</text:bookmark-ref><text:span text:style-name="T253_3"><text:s/>on<text:s/>page<text:s/></text:span><text:bookmark-ref text:reference-format="page" text:ref-name="_Ref201326018">4</text:bookmark-ref><text:span text:style-name="T253_4">.</text:span><text:span text:style-name="T253_5"><text:s text:c="2"/></text:span><text:span text:style-name="T253_6">This<text:s/>will<text:s/>be<text:s/></text:span><text:span text:style-name="T253_7">finalised<text:s/></text:span><text:span text:style-name="T253_8">during<text:s/>the<text:s/>inception<text:s/>phase</text:span><text:span text:style-name="T253_9"><text:s/>to<text:s/></text:span><text:span text:style-name="T253_10">verify<text:s/></text:span><text:span text:style-name="T253_11">the<text:s/>assumptions<text:s/></text:span><text:span text:style-name="T253_12">that<text:s/></text:span><text:span text:style-name="T253_13">are<text:s/>inheren</text:span><text:span text:style-name="T253_14">t<text:s/>in<text:s/>the<text:s/>anticipated<text:s/>flow<text:s/></text:span><text:span text:style-name="T253_15">from<text:s/>outputs<text:s/>to<text:s/>outcomes<text:s/>to<text:s/>impact,<text:s/></text:span><text:span text:style-name="T253_16">as<text:s/>well<text:s/>as<text:s/></text:span><text:span text:style-name="T253_17">any<text:s/>corresponding<text:s/>risks</text:span><text:span text:style-name="T253_18">.<text:s text:c="2"/>This<text:s/>will<text:s/>then<text:s/>be<text:s/>the<text:s/>basis<text:s/>for<text:s/>finalising<text:s/></text:span><text:span text:style-name="T253_19">the<text:s/>logical<text:s/>framework<text:s/>of<text:s/>results<text:s/>to<text:s/>be<text:s/>targeted<text:s/>and<text:s/>measured<text:s/>to<text:s/>test<text:s/>these<text:s/>risks<text:s/>and<text:s/>assumption</text:span><text:span text:style-name="T253_20">s<text:s/>and<text:s/>adapt<text:s/>the<text:s/>programme<text:s/>as<text:s/>required.</text:span></text:p>
          </text:list-item>
        </text:list>
        <text:h text:style-name="P254" text:outline-level="2"><text:span text:style-name="T254_1">Value<text:s/>for<text:s/>Money</text:span></text:h>
        <text:list text:style-name="LS2" xml:id="list69" text:continue-list="list7">
          <text:list-item>
            <text:p text:style-name="P255"><text:span text:style-name="T255_1">Value<text:s/>for<text:s/>money<text:s/>requires<text:s/>maximizing<text:s/>the<text:s/>impact<text:s/>of<text:s/>UK<text:s/>taxpayers’<text:s/>money<text:s/>on<text:s/>supporting<text:s/>the<text:s/>FCDO’s<text:s/>missions<text:s/>including<text:s/>improving<text:s/>the<text:s/>lives<text:s/>of<text:s/>the<text:s/>poor.<text:s text:c="2"/>The<text:s/>FT<text:s/>Hub<text:s/>ensures<text:s/>this<text:s/>by<text:s/>adhering<text:s/>to<text:s/>the<text:s/>principles<text:s/>of<text:s/>Economy,<text:s/>Efficiency,<text:s/>Effectiveness,<text:s/>Cost-Effectiveness,<text:s/>and<text:s/>Equity:</text:span></text:p>
          </text:list-item>
        </text:list>
        <text:list text:style-name="LS10" xml:id="list70">
          <text:list-item>
            <text:p text:style-name="P256"><text:span text:style-name="T256_1">Economy:</text:span><text:span text:style-name="T256_2"><text:s/>Budget<text:s/>planning<text:s/>is<text:s/>benchmarked<text:s/>against<text:s/>previous<text:s/>performance<text:s/>data,<text:s/>monitoring<text:s/>monthly<text:s/>budgets,<text:s/>capping<text:s/>staff<text:s/>costs,<text:s/>and<text:s/>ensuring<text:s/>cost-effective<text:s/>procurement.</text:span></text:p>
          </text:list-item>
          <text:list-item>
            <text:p text:style-name="P257"><text:span text:style-name="T257_1">Efficiency:<text:s/></text:span><text:span text:style-name="T257_2">Activities<text:s/>are<text:s/>compared<text:s/>to<text:s/>similar<text:s/>programmes<text:s/>for<text:s/>cost<text:s/>efficiency,<text:s/>leveraging<text:s/>synergies<text:s/>with<text:s/>other<text:s/>programmes,<text:s/>and<text:s/>implementing<text:s/>strong<text:s/>risk<text:s/>management<text:s/>processes.</text:span></text:p>
          </text:list-item>
          <text:list-item>
            <text:p text:style-name="P258"><text:span text:style-name="T258_1">Effectiveness:<text:s/></text:span><text:span text:style-name="T258_2">Regular<text:s/>reviews<text:s/>ensure<text:s/>the<text:s/>programme<text:s/>aligns<text:s/>with<text:s/>the<text:s/>theory<text:s/>of<text:s/>change<text:s/>and<text:s/>tests<text:s/>key<text:s/>assumptions<text:s/>in<text:s/>the<text:s/></text:span><text:span text:style-name="T258_3">outputs<text:s/>→<text:s/>outcomes<text:s/>→<text:s/>impact<text:s/>journey.<text:s text:c="2"/>The<text:s/>programme<text:s/></text:span><text:span text:style-name="T258_4">adapts<text:s/>based<text:s/>on<text:s/>up-to-date<text:s/>evidence<text:s/>to<text:s/>stay<text:s/>relevant.</text:span></text:p>
          </text:list-item>
          <text:list-item>
            <text:p text:style-name="P259"><text:span text:style-name="T259_1">Cost-effectiveness:<text:s/></text:span><text:span text:style-name="T259_2">Follow-up</text:span><text:span text:style-name="T259_3"><text:s/></text:span><text:span text:style-name="T259_4">of<text:s/>pilots<text:s/>will<text:s/>enable<text:s/>m</text:span><text:span text:style-name="T259_5">onitoring<text:s/></text:span><text:span text:style-name="T259_6">of<text:s/></text:span><text:span text:style-name="T259_7">the<text:s/>long-term<text:s/>impact<text:s/>post-graduation<text:s/>to<text:s/></text:span><text:span text:style-name="T259_8">derive<text:s/></text:span><text:span text:style-name="T259_9">the<text:s/>cost-effectiveness<text:s/>of<text:s/>activities.</text:span><text:span text:style-name="T259_10"><text:s text:c="2"/>Ampersand<text:s/>is<text:s/>a<text:s/>good<text:s/>example<text:s/>of<text:s/>long-term<text:s/>impact<text:s/>as<text:s/>show<text:s/>in<text:s/></text:span><text:span text:style-name="T259_11">Box<text:s/>1</text:span><text:span text:style-name="T259_12"><text:s/>above.</text:span></text:p>
          </text:list-item>
          <text:list-item>
            <text:p text:style-name="P260"><text:span text:style-name="T260_1">Equity:</text:span><text:span text:style-name="T260_2"><text:s/>FT<text:s/>Hub<text:s/>prioritises<text:s/>recruitment<text:s/>of<text:s/>local<text:s/>staff<text:s/>and<text:s/>independent<text:s/>experts<text:s/>and<text:s/>‘localisation’<text:s/>is<text:s/>a<text:s/></text:span><text:span text:style-name="T260_3">priority<text:s/>in<text:s/></text:span><text:span text:style-name="T260_4">programme<text:s/>design<text:s/>to<text:s/>insure<text:s/>inclusion.</text:span><text:span text:style-name="T260_5"><text:s/></text:span><text:span text:style-name="T260_6"><text:s/>Intervention<text:s/>costs<text:s/>are<text:s/>compared<text:s/>and<text:s/>modelled,<text:s/>and<text:s/>trade-offs<text:s/>are<text:s/>identified<text:s/>to<text:s/>ensure<text:s/>key<text:s/>audiences<text:s/>e.g.<text:s/>local<text:s/>actors,<text:s/>marginalised<text:s/>groups</text:span><text:span text:style-name="T260_7">,</text:span><text:span text:style-name="T260_8"><text:s/>etc</text:span><text:span text:style-name="T260_9">.</text:span><text:span text:style-name="T260_10"><text:s/>are<text:s/>included<text:s/>but<text:s/>at<text:s/></text:span><text:span text:style-name="T260_11">appropriate<text:s/></text:span><text:span text:style-name="T260_12">value.</text:span></text:p>
          </text:list-item>
        </text:list>
        <text:list text:style-name="LS2" xml:id="list75" text:continue-list="list7">
          <text:list-item>
            <text:p text:style-name="P261"><text:span text:style-name="T261_1">The<text:s/>preferred<text:s/>procurement<text:s/>option<text:s/>is<text:s/>to<text:s/>maintain<text:s/>the<text:s/>existing<text:s/>FT<text:s/>Hub<text:s/>consortium<text:s/>under<text:s/>a<text:s/>renewed<text:s/>Accountable<text:s/>Grant<text:s/></text:span><text:span text:style-name="T261_2">(AG)<text:s/>a</text:span><text:span text:style-name="T261_3">greement</text:span><text:span text:style-name="T261_4">.<text:s text:c="2"/>While<text:s/>this<text:s/>will<text:s/>not<text:s/>generate<text:s/>a<text:s/>competition</text:span><text:span text:style-name="T261_5"><text:s/>for<text:s/>core<text:s/>service<text:s/>delivery</text:span><text:span text:style-name="T261_6">,<text:s/></text:span><text:span text:style-name="T261_7">the<text:s/></text:span><text:span text:style-name="T261_8">Commercial<text:s/>Case</text:span><text:span text:style-name="T261_9"><text:s/>below<text:s/></text:span><text:span text:style-name="T261_10">outlines<text:s/></text:span><text:span text:style-name="T261_11">why<text:s/>this<text:s/>route<text:s/>will<text:s/>generate<text:s/>the<text:s/>best<text:s/>outcome<text:s/>and<text:s/></text:span><text:span text:style-name="T261_12">the<text:s/></text:span><text:span text:style-name="T261_13">measure</text:span><text:span text:style-name="T261_14">s</text:span><text:span text:style-name="T261_15"><text:s/>the<text:s/></text:span><text:span text:style-name="T261_16">FT<text:s/>Hub<text:s/>will<text:s/></text:span><text:span text:style-name="T261_17">take<text:s/>to<text:s/></text:span><text:span text:style-name="T261_18">maximise<text:s/>value<text:s/>for<text:s/>money<text:s/></text:span><text:span text:style-name="T261_19">of<text:s/>delivery<text:s/></text:span><text:span text:style-name="T261_20">by<text:s/>keeping<text:s/>costs<text:s/>low<text:s/>and<text:s/>ensuring<text:s/></text:span><text:span text:style-name="T261_21">high<text:s/>levels<text:s/>of<text:s/>technical<text:s/>service.<text:s text:c="2"/></text:span><text:span text:style-name="T261_22">These<text:s/>m</text:span><text:span text:style-name="T261_23">easures<text:s/></text:span><text:span text:style-name="T261_24">include</text:span><text:span text:style-name="T261_25">:</text:span><text:span text:style-name="T261_26"><text:s/></text:span><text:span text:style-name="T261_27">competitive</text:span><text:span text:style-name="T261_28">ly</text:span><text:span text:style-name="T261_29"><text:s/>sourc</text:span><text:span text:style-name="T261_30">ing</text:span><text:span text:style-name="T261_31"><text:s/>experts<text:s/></text:span><text:span text:style-name="T261_32">to<text:s/>ensure<text:s/></text:span><text:span text:style-name="T261_33">specialist<text:s/></text:span><text:span text:style-name="T261_34">technical<text:s/></text:span><text:span text:style-name="T261_35">expertise<text:s/></text:span><text:span text:style-name="T261_36">is<text:s/></text:span><text:span text:style-name="T261_37">always<text:s/>available</text:span><text:span text:style-name="T261_38">;<text:s/>benchmarking<text:s/></text:span><text:span text:style-name="T261_39">and<text:s/>capping<text:s/>fee<text:s/>rates</text:span><text:span text:style-name="T261_40">;</text:span><text:span text:style-name="T261_41"><text:s/></text:span><text:span text:style-name="T261_42">and<text:s/>continuation<text:s/>of<text:s/></text:span><text:span text:style-name="T261_43">strong<text:s/></text:span><text:span text:style-name="T261_44">proven<text:s/></text:span><text:span text:style-name="T261_45">downstream<text:s/></text:span><text:span text:style-name="T261_46">procurement<text:s/>capability</text:span><text:span text:style-name="T261_47">.<text:s text:c="2"/></text:span><text:span text:style-name="T261_48">The<text:s/></text:span><text:span text:style-name="T261_49">built-in</text:span><text:span text:style-name="T261_50"><text:s/>flexibility<text:s/>of<text:s/>the<text:s/>A</text:span><text:span text:style-name="T261_51">G<text:s/>approach<text:s/>is<text:s/></text:span><text:span text:style-name="T261_52">also<text:s/>considered<text:s/></text:span><text:span text:style-name="T261_53">vital<text:s/>for<text:s/></text:span><text:span text:style-name="T261_54">FT<text:s/>which,<text:s/>as<text:s/></text:span><text:span text:style-name="T261_55">a<text:s/>programme</text:span><text:span text:style-name="T261_56">,<text:s/></text:span><text:span text:style-name="T261_57">needs<text:s/>to<text:s/>adapt<text:s/>to<text:s/>evolving<text:s/>technology<text:s/>and<text:s/>innovation<text:s/>needs<text:s/>and<text:s/>opportunities</text:span><text:span text:style-name="T261_58">,<text:s/>as<text:s/>well<text:s/>as<text:s/>FCDO<text:s/>requirements</text:span><text:span text:style-name="T261_59"><text:s/>–<text:s/>this<text:s/>flexibility<text:s/>is<text:s/></text:span><text:span text:style-name="T261_60">demonstrated<text:s/>by<text:s/></text:span><text:span text:style-name="T261_61">the<text:s/>FT<text:s/>Hub’s<text:s/></text:span><text:span text:style-name="T261_62">current<text:s/></text:span><text:span text:style-name="T261_63">performance<text:s/></text:span><text:span text:style-name="T261_64">and<text:s/>captured<text:s/></text:span><text:span text:style-name="T261_65">in<text:s/></text:span><text:span text:style-name="T261_66">the<text:s/>I2I</text:span><text:span text:style-name="T261_67"><text:s/>annual<text:s/>reviews</text:span><text:span text:style-name="T261_68">.</text:span></text:p>
          </text:list-item>
        </text:list>
        <text:h text:style-name="P262" text:outline-level="2"><text:span text:style-name="T262_1">Summary<text:s/>Value<text:s/>for<text:s/>Money<text:s/>s</text:span><text:span text:style-name="T262_2">tatement<text:s/>for<text:s/>the<text:s/>preferred<text:s/>option</text:span></text:h>
        <text:list text:style-name="LS2" xml:id="list76" text:continue-list="list7">
          <text:list-item>
            <text:p text:style-name="P263"><text:span text:style-name="T263_1">The<text:s/></text:span><text:span text:style-name="T263_2">frontier<text:s/>technologies</text:span><text:span text:style-name="T263_3"><text:s/></text:span><text:span text:style-name="T263_4">activities<text:s/>that<text:s/></text:span><text:span text:style-name="T263_5">are<text:s/>being<text:s/>continued<text:s/>and<text:s/>strengthened<text:s/>from<text:s/>the<text:s/>I2I<text:s/>programme<text:s/></text:span><text:span text:style-name="T263_6">will<text:s/></text:span><text:span text:style-name="T263_7">continue<text:s/>to<text:s/>provide<text:s/></text:span><text:span text:style-name="T263_8">value<text:s/>for<text:s/>money,<text:s/>as<text:s/></text:span><text:span text:style-name="T263_9">evidenced</text:span><text:span text:style-name="T263_10"><text:s/></text:span><text:span text:style-name="T263_11">in<text:s/></text:span><text:span text:style-name="T263_12">the<text:s/></text:span><text:span text:style-name="T263_13">I2I<text:s/></text:span><text:span text:style-name="T263_14">annual<text:s/></text:span><text:span text:style-name="T263_15">reporting</text:span><text:span text:style-name="T263_16">.<text:s text:c="2"/>The<text:s/>new<text:s/>programme<text:s/>activities<text:s/>are<text:s/>all<text:s/>being<text:s/>designed<text:s/>to<text:s/>strengthen<text:s/>the<text:s/></text:span><text:span text:style-name="T263_17">programme’s<text:s/></text:span><text:span text:style-name="T263_18">impact<text:s/></text:span><text:span text:style-name="T263_19">so<text:s/>are<text:s/>expected<text:s/>to<text:s/>increase<text:s/>the<text:s/>overall<text:s/>cost-effectiveness<text:s/>of<text:s/>the<text:s/>programme.</text:span></text:p>
          </text:list-item>
          <text:list-item>
            <text:p text:style-name="P264"><text:span text:style-name="T264_1">At<text:s/>the<text:s/>detailed<text:s/></text:span><text:span text:style-name="T264_2">delivery</text:span><text:span text:style-name="T264_3"><text:s/>level</text:span><text:span text:style-name="T264_4">,<text:s/>t</text:span><text:span text:style-name="T264_5">he<text:s/></text:span><text:span text:style-name="T264_6">FT<text:s/>Hub<text:s/></text:span><text:span text:style-name="T264_7">prime,<text:s/>R4D,<text:s/></text:span><text:span text:style-name="T264_8">will<text:s/></text:span><text:span text:style-name="T264_9">ensure<text:s/>that<text:s/>value<text:s/>for<text:s/>money<text:s/>is<text:s/>inextricably<text:s/>built<text:s/>into<text:s/>the<text:s/>mechanics<text:s/>and<text:s/>systems<text:s/>of<text:s/>their<text:s/>monitoring,<text:s/>evaluation<text:s/>and<text:s/>learning<text:s/>(MEL)<text:s/>and<text:s/>adaptive<text:s/>programme<text:s/>cycles.<text:s/>The<text:s/>FT<text:s/>Hub<text:s/>review<text:s/>MEL<text:s/>data<text:s/>against<text:s/>key<text:s/>VfM<text:s/>indicators<text:s/>on<text:s/>a<text:s/>bi-annual<text:s/>basis<text:s/>making<text:s/>programmatic<text:s/>changes<text:s/>to<text:s/>where<text:s/>the<text:s/>data<text:s/>highlights<text:s/></text:span><text:span text:style-name="T264_10">that<text:s/></text:span><text:span text:style-name="T264_11">VFM<text:s/>targets<text:s/></text:span><text:span text:style-name="T264_12">are<text:s/>not<text:s/>met<text:s/>and<text:s/>where<text:s/>certain<text:s/>elements<text:s/>of<text:s/>the<text:s/>programme<text:s/>can<text:s/>improve<text:s/>on<text:s/>their<text:s/>VfM.</text:span></text:p>
          </text:list-item>
        </text:list>
        <text:list text:style-name="LS5" xml:id="list78" text:continue-list="list6">
          <text:list-item>
            <text:h text:style-name="P265" text:outline-level="1"><text:bookmark-start text:name="_Toc192081699"/><text:span text:style-name="T265_1">Commercial<text:s/>Case</text:span><text:bookmark-end text:name="_Toc192081699"/></text:h>
          </text:list-item>
        </text:list>
        <text:list text:style-name="LS2" xml:id="list79" text:continue-list="list7">
          <text:list-item>
            <text:p text:style-name="P266"><text:span text:style-name="T266_1">Given<text:s/>the<text:s/>nature<text:s/>of<text:s/>this<text:s/>innovation<text:s/>programme,<text:s/></text:span><text:span text:style-name="T266_2">and<text:s/>the<text:s/>split<text:s/>between<text:s/>direct<text:s/>technical<text:s/>assistance<text:s/>provision<text:s/>and<text:s/>grant<text:s/>disbursement,<text:s/></text:span><text:span text:style-name="T266_3">the<text:s/>key<text:s/>commercial<text:s/></text:span><text:span text:style-name="T266_4">factors<text:s/></text:span><text:span text:style-name="T266_5">and<text:s/>cost<text:s/>drivers</text:span><text:span text:style-name="T266_6"><text:s/>to<text:s/>be<text:s/>considered<text:s/>are<text:s/></text:span><text:span text:style-name="T266_7">supplier<text:s/>expertise,<text:s/>fee<text:s/>rates,<text:s/>procurement<text:s/>capability,<text:s/></text:span><text:span text:style-name="T266_8">and<text:s/>importantly<text:s/></text:span><text:span text:style-name="T266_9">adaptability</text:span><text:span text:style-name="T266_10"><text:s/>and<text:s/>flexibility</text:span><text:span text:style-name="T266_11">.</text:span><text:span text:style-name="T266_12"><text:s text:c="2"/>The<text:s/>following<text:s/>three<text:s/>options<text:s/>outline<text:s/></text:span><text:span text:style-name="T266_13">potential<text:s/>commercial<text:s/>routes<text:s/>available.</text:span></text:p>
          </text:list-item>
          <text:list-item>
            <text:p text:style-name="P267"><text:span text:style-name="T267_1">Option<text:s/>1:<text:s/>Extend<text:s/>the<text:s/>existing<text:s/>Accountable<text:s/>Grant<text:s/>(AG)<text:s/>to<text:s/>the<text:s/>lead<text:s/>FT<text:s/>Hub<text:s/>partner<text:s/>Results<text:s/>for<text:s/>Development<text:s/>(R4D)<text:s/>[</text:span><text:span text:style-name="T267_2">recommended</text:span><text:span text:style-name="T267_3">].<text:s/></text:span><text:span text:style-name="T267_4"><text:s/></text:span><text:span text:style-name="T267_5">Given<text:s/>the<text:s/>maturity<text:s/>of<text:s/>the<text:s/>FT<text:s/>Hub<text:s/>and<text:s/>its<text:s/>deepening<text:s/>understanding<text:s/>of,<text:s/>and<text:s/>relationship<text:s/>with,<text:s/>the<text:s/>FCDO<text:s/>and<text:s/>the<text:s/>complex<text:s/>ecosystem<text:s/>of<text:s/>the<text:s/>FT<text:s/>programme,<text:s/>there<text:s/>is<text:s/>a<text:s/>need<text:s/>for<text:s/>flexibility<text:s/>in<text:s/>the<text:s/>face<text:s/>of<text:s/>risks,<text:s/>evolving<text:s/>innovation,<text:s/>and<text:s/>other<text:s/>factors.<text:s text:c="2"/>An<text:s/>AG<text:s/>would<text:s/>support<text:s/>this<text:s/>flexibility<text:s/>and<text:s/>enable<text:s/>the<text:s/>programme<text:s/>to<text:s/>continue<text:s/>to<text:s/>adapt<text:s/>and<text:s/>pivot<text:s/>effectively<text:s/>and<text:s/>efficiently.<text:s/>The<text:s/>AG<text:s/>route<text:s/>is<text:s/>an<text:s/>established<text:s/>programme<text:s/>delivery<text:s/>mechanism<text:s/>within<text:s/>FCDO,<text:s/>which<text:s/>allows<text:s/>for<text:s/>adaptive<text:s/>management<text:s/>and<text:s/>strategic<text:s/>flexibility.<text:s/>This<text:s/>is<text:s/>essential<text:s/>for<text:s/>handling<text:s/>high<text:s/>levels<text:s/>of<text:s/>innovation<text:s/>and<text:s/>experimentation,<text:s/>as<text:s/>highlighted<text:s/>in<text:s/>the<text:s/>PrOF<text:s/>Guide<text:s/>on<text:s/>Adaptive<text:s/>Programming<text:s/>Top<text:s/>Tips.<text:s/>The<text:s/>previous<text:s/>FT<text:s/>programme<text:s/>has<text:s/>been<text:s/>using<text:s/>the<text:s/>AG<text:s/>model<text:s/>effectively;<text:s/>using<text:s/>this<text:s/>mechanism<text:s/>would<text:s/>ensure<text:s/>continuity<text:s/>of<text:s/>an<text:s/>already<text:s/>established<text:s/>model.<text:s/>Additionally,<text:s/>the<text:s/>AG<text:s/>model<text:s/>includes<text:s/>provisions<text:s/>for<text:s/>managing<text:s/>risks<text:s/>and<text:s/>potential<text:s/>future<text:s/>changes<text:s/>to<text:s/>requirements,<text:s/>ensuring<text:s/>that<text:s/>the<text:s/>programme<text:s/>can<text:s/>respond<text:s/>dynamically<text:s/>to<text:s/>new<text:s/>challenges<text:s/>and<text:s/>opportunities,<text:s/>as<text:s/>described<text:s/>in<text:s/>the<text:s/>PrOF<text:s/>Guide<text:s/>on<text:s/>Business<text:s/>Case<text:s/>development.</text:span></text:p>
          </text:list-item>
          <text:list-item>
            <text:p text:style-name="P268"><text:span text:style-name="T268_1">Option<text:s/>2:<text:s/>Commercial<text:s/>Contract.<text:s/></text:span><text:span text:style-name="T268_2"><text:s/>This<text:s/>is<text:s/>not<text:s/>the<text:s/>preferred<text:s/>option<text:s/>for<text:s/>the<text:s/>FT<text:s/>programme<text:s/>for<text:s/></text:span><text:span text:style-name="T268_3">a<text:s/>number<text:s/>of</text:span><text:span text:style-name="T268_4"><text:s/>reasons.<text:s/>In<text:s/>a<text:s/>commercial<text:s/>contract<text:s/>FCDO<text:s/>would<text:s/>be<text:s/>required<text:s/>to<text:s/>specify<text:s/>the<text:s/>work<text:s/>and<text:s/>outputs<text:s/>from<text:s/>delivery<text:s/>partners<text:s/>at<text:s/>the<text:s/>outset.<text:s text:c="2"/>It<text:s/>is<text:s/>essential<text:s/>for<text:s/>the<text:s/>FT<text:s/>programme<text:s/>and<text:s/>programmes<text:s/>of<text:s/>this<text:s/>type<text:s/>to<text:s/>horizon<text:s/>scan<text:s/>across<text:s/>various<text:s/>sectors<text:s/>to<text:s/>assist<text:s/>FCDO<text:s/>staff<text:s/>in<text:s/>finding,<text:s/>developing,<text:s/>and<text:s/>scaling<text:s/>new<text:s/>technologies.<text:s/>Although<text:s/>commercial<text:s/>contracts<text:s/>offer<text:s/>some<text:s/>degree<text:s/>of<text:s/>flexibility,<text:s/>it<text:s/>would<text:s/>not<text:s/>be<text:s/>possible<text:s/>to<text:s/>fully<text:s/>specify<text:s/>programme<text:s/>sectors<text:s/>from<text:s/>the<text:s/>outset.<text:s/>Additionally</text:span><text:span text:style-name="T268_5">,</text:span><text:span text:style-name="T268_6"><text:s/>the<text:s/>time<text:s/>taken<text:s/>to<text:s/>run<text:s/>a<text:s/>competitive<text:s/>process<text:s/>would<text:s/>be<text:s/>considerable</text:span><text:span text:style-name="T268_7">,<text:s/>leaving<text:s/>a<text:s/>large<text:s/>gap<text:s/>in<text:s/></text:span><text:span text:style-name="T268_8">provision<text:s/></text:span><text:span text:style-name="T268_9">without<text:s/></text:span><text:span text:style-name="T268_10">commensurate<text:s/></text:span><text:span text:style-name="T268_11">benefits.</text:span></text:p>
          </text:list-item>
          <text:list-item>
            <text:p text:style-name="P269"><text:span text:style-name="T269_1">Option<text:s/>3:<text:s/>Commission<text:s/>through<text:s/>the<text:s/>Research<text:s/>Commissioning<text:s/>Centre<text:s/>(RCC).<text:s text:c="2"/></text:span><text:span text:style-name="T269_2">The<text:s/>RCC<text:s/>could<text:s/>run<text:s/>early<text:s/>market<text:s/>engagement<text:s/>to<text:s/>ascertain<text:s/>market<text:s/>interest<text:s/>in<text:s/>delivering<text:s/>this<text:s/>opportunity.<text:s/>This<text:s/>would<text:s/>be<text:s/>followed<text:s/>by<text:s/>a<text:s/>one<text:s/>or<text:s/>two<text:s/>stage<text:s/>commissioning<text:s/>process.<text:s/>Whilst<text:s/>this<text:s/>may<text:s/>simply<text:s/>result<text:s/>in<text:s/>an<text:s/>AG<text:s/>with<text:s/>the<text:s/>preferred<text:s/>supplier,<text:s/>it<text:s/>would<text:s/>come<text:s/>with<text:s/>a<text:s/>significant<text:s/>administrative<text:s/>burden<text:s/>and<text:s/>is<text:s/>not<text:s/>considered<text:s/>value<text:s/>for<text:s/>money<text:s/>given<text:s/>the<text:s/>low<text:s/>probability<text:s/>of<text:s/>uncovering<text:s/>expertise<text:s/>significantly<text:s/>beyond<text:s/>the<text:s/>skills<text:s/>brought<text:s/>by<text:s/>the<text:s/>existing<text:s/>consortium<text:s/>combined<text:s/>with<text:s/>the<text:s/>cost<text:s/>of<text:s/>losing<text:s/>the<text:s/>mature<text:s/>relationships<text:s/>and<text:s/>integration<text:s/>that<text:s/>the<text:s/>existing<text:s/>consortium<text:s/>have<text:s/>with<text:s/>FCDO<text:s/>staff<text:s/>and<text:s/>their<text:s/>ability<text:s/>to<text:s/>‘hit<text:s/>the<text:s/>ground<text:s/>running’<text:s/>with<text:s/>continuation<text:s/>of<text:s/>existing<text:s/>activities.</text:span></text:p>
          </text:list-item>
          <text:list-item>
            <text:p text:style-name="P270"><text:span text:style-name="T270_1">As<text:s/>per<text:s/>the<text:s/>FCDO<text:s/>PrOF<text:s/>rules,<text:s/>Accountable<text:s/>Grants<text:s/>(AGs)<text:s/>and<text:s/>Memoranda<text:s/>of<text:s/>Understanding<text:s/>(MoUs)<text:s/>are<text:s/>the<text:s/>most<text:s/>appropriate<text:s/>mechanisms<text:s/>for<text:s/>funding<text:s/>independent<text:s/>not-for-profit<text:s/>organisations</text:span><text:span text:style-name="T270_2">,<text:s/>civil<text:s/>society,<text:s/>and<text:s/>research<text:s/>organi</text:span><text:span text:style-name="T270_3">s</text:span><text:span text:style-name="T270_4">ations.</text:span><text:span text:style-name="T270_5"><text:s/></text:span><text:span text:style-name="T270_6"><text:s/></text:span></text:p>
          </text:list-item>
          <text:list-item>
            <text:p text:style-name="P271"><text:span text:style-name="T271_1">While<text:s/></text:span><text:span text:style-name="T271_2">an<text:s/>AG<text:s/>agreement<text:s/>route<text:s/></text:span><text:span text:style-name="T271_3">will<text:s/>not<text:s/>generate<text:s/></text:span><text:span text:style-name="T271_4">a<text:s/>competition</text:span><text:span text:style-name="T271_5"><text:s/>for<text:s/>core<text:s/>service<text:s/>delivery,<text:s/>the<text:s/>FT<text:s/>Hub<text:s/>will<text:s/>competitively<text:s/>source<text:s/>new<text:s/>partners<text:s/>and<text:s/>experts<text:s/>for<text:s/>larger<text:s/>stand-alone<text:s/>initiatives<text:s/>where<text:s/>specialist<text:s/>expertise<text:s/>is<text:s/>critical</text:span><text:span text:style-name="T271_6">.</text:span></text:p>
          </text:list-item>
          <text:list-item>
            <text:p text:style-name="P272"><text:span text:style-name="T272_1">We<text:s/>believe<text:s/>that<text:s/>a<text:s/>competitive<text:s/>process<text:s/>for<text:s/>securing<text:s/>a<text:s/>partner<text:s/>would<text:s/>not<text:s/>offer<text:s/>significant<text:s/>benefits,<text:s/>given<text:s/>the<text:s/>FT<text:s/>Hub's<text:s/>(Results<text:s/>for<text:s/>Development,<text:s/>DT<text:s/>Global,<text:s/>and<text:s/>Brink)<text:s/>established<text:s/>comparative<text:s/>advantage<text:s/>in<text:s/>this<text:s/>sector.<text:s/>This<text:s/>advantage<text:s/>is<text:s/>underpinned<text:s/>by<text:s/>their<text:s/>demonstrated<text:s/>expertise,<text:s/>robust<text:s/>networks,<text:s/>and<text:s/>proven<text:s/>track<text:s/>record<text:s/>in<text:s/>delivering<text:s/>value<text:s/>for<text:s/>money<text:s/>(VfM)<text:s/>through<text:s/>innovative<text:s/>and<text:s/>adaptive<text:s/>programme<text:s/>management.<text:s/>The<text:s/>time<text:s/>and<text:s/>cost<text:s/>required<text:s/>to<text:s/>run<text:s/>a<text:s/>competitive<text:s/>process<text:s/>would<text:s/>not<text:s/>offer<text:s/>a<text:s/>net<text:s/>advantage<text:s/>to<text:s/>the<text:s/>programme<text:s/>and<text:s/>the<text:s/>FT<text:s/>Hub<text:s/>already<text:s/>has<text:s/>mechanisms<text:s/>in<text:s/>place<text:s/></text:span><text:span text:style-name="T272_2">to<text:s/>maintain<text:s/>market-competitive<text:s/>costs<text:s/>as<text:s/>well<text:s/>as<text:s/></text:span><text:span text:style-name="T272_3">quickly<text:s/>add<text:s/>specialist<text:s/>expertise<text:s/>should<text:s/>this<text:s/>become<text:s/>necessary.<text:s text:c="2"/></text:span><text:span text:style-name="T272_4">Considering<text:s/>the<text:s/>level<text:s/>of<text:s/>expertise,<text:s/>flexibility,<text:s/>past<text:s/>performance,<text:s/>and<text:s/>capacity<text:s/>to<text:s/>deliver<text:s/>a<text:s/>programme<text:s/>of<text:s/>this<text:s/>scale,<text:s/>we<text:s/>conclude<text:s/>that<text:s/>directly<text:s/>funding<text:s/>FT<text:s/>Hub<text:s/>through<text:s/>an<text:s/>AG<text:s/>with<text:s/>R4D,<text:s/>to<text:s/>cover<text:s/>up<text:s/>to<text:s/>the<text:s/>full<text:s/>£4.9m<text:s/>programme<text:s/>costs,<text:s/>represents<text:s/>the<text:s/>best<text:s/>agreement<text:s/>type<text:s/>and<text:s/>value<text:s/>for<text:s/>money.</text:span></text:p>
          </text:list-item>
          <text:list-item>
            <text:p text:style-name="P273"><text:span text:style-name="T273_1">The<text:s/>following<text:s/>sections<text:s/>outline<text:s/>how<text:s/></text:span><text:span text:style-name="T273_2">the<text:s/>Accountable<text:s/>Grant<text:s/>approach<text:s/>will</text:span><text:span text:style-name="T273_3"><text:s/>be<text:s/>delivered<text:s/>to</text:span><text:span text:style-name="T273_4"><text:s/>ensure<text:s/></text:span><text:span text:style-name="T273_5">the<text:s/>other<text:s/>key<text:s/>commercial<text:s/>considerations</text:span><text:span text:style-name="T273_6">,</text:span><text:span text:style-name="T273_7"><text:s/>such<text:s/>as<text:s/>supplier<text:s/>expertise,<text:s/>fee<text:s/>rates<text:s/>and<text:s/>procurement<text:s/></text:span><text:span text:style-name="T273_8">capability</text:span><text:span text:style-name="T273_9">,</text:span><text:span text:style-name="T273_10"><text:s/>are<text:s/>delivered<text:s/>to<text:s/>achieve<text:s/></text:span><text:span text:style-name="T273_11">maximum<text:s/></text:span><text:span text:style-name="T273_12">VfM.</text:span><text:span text:style-name="T273_13"><text:s text:c="2"/></text:span><text:span text:style-name="T273_14">In<text:s/></text:span><text:span text:style-name="T273_15">summary</text:span><text:span text:style-name="T273_16">,<text:s/>the<text:s/>AG<text:s/>mechanism<text:s/>provides<text:s/>the<text:s/>flexibility<text:s/>needed<text:s/>to<text:s/>encourage<text:s/>the<text:s/>innovation<text:s/>and<text:s/>adaptability<text:s/>required<text:s/>for<text:s/>this<text:s/>programme.</text:span><text:span text:style-name="T273_17"><text:s/>This<text:s/>approach<text:s/>aligns<text:s/>with<text:s/>our<text:s/>commitment<text:s/>to<text:s/>achieving<text:s/>the<text:s/>best<text:s/>VfM<text:s/>and<text:s/>adhering<text:s/>to<text:s/>FCDO<text:s/>guidelines.</text:span></text:p>
          </text:list-item>
        </text:list>
        <text:h text:style-name="P274" text:outline-level="2"><text:span text:style-name="T274_1">Commercial<text:s/></text:span><text:span text:style-name="T274_2">requirements</text:span><text:span text:style-name="T274_3"><text:s/></text:span><text:span text:style-name="T274_4">for<text:s/>the<text:s/>intervention</text:span></text:h>
        <text:list text:style-name="LS2" xml:id="list87" text:continue-list="list7">
          <text:list-item>
            <text:p text:style-name="P275"><text:span text:style-name="T275_1">Manage</text:span><text:span text:style-name="T275_2">ment<text:s/>of</text:span><text:span text:style-name="T275_3"><text:s/>supplier<text:s/>and<text:s/>downstream<text:s/>fee<text:s/>rates:<text:s text:c="2"/></text:span><text:span text:style-name="T275_4">As<text:s/>with<text:s/>the<text:s/></text:span><text:span text:style-name="T275_5">current<text:s/>FT<text:s/>Accountable<text:s/>Grant<text:s/>Agreement<text:s/>under<text:s/></text:span><text:span text:style-name="T275_6">I2I</text:span><text:span text:style-name="T275_7">,<text:s/></text:span><text:span text:style-name="T275_8">to<text:s/>mitigate</text:span><text:span text:style-name="T275_9"><text:s/>against<text:s/>the<text:s/>lack<text:s/>of<text:s/></text:span><text:span text:style-name="T275_10">competition,<text:s/></text:span><text:span text:style-name="T275_11">fee</text:span><text:span text:style-name="T275_12"><text:s/>rate<text:s/>caps<text:s/></text:span><text:span text:style-name="T275_13">will<text:s/>be<text:s/></text:span><text:span text:style-name="T275_14">established<text:s/>for<text:s/></text:span><text:span text:style-name="T275_15">each</text:span><text:span text:style-name="T275_16"><text:s/>role<text:s/>category</text:span><text:span text:style-name="T275_17">,</text:span><text:span text:style-name="T275_18"><text:s/>and<text:s/>individuals<text:s/>allocated<text:s/>to<text:s/>these<text:s/>roles<text:s/></text:span><text:span text:style-name="T275_19">will<text:s/></text:span><text:span text:style-name="T275_20">have<text:s/>their<text:s/>suitability<text:s/>carefully<text:s/>assessed.</text:span><text:span text:style-name="T275_21"><text:s/></text:span><text:span text:style-name="T275_22"><text:s/></text:span><text:span text:style-name="T275_23">T</text:span><text:span text:style-name="T275_24">he<text:s/>FT<text:s/>Hub<text:s/></text:span><text:span text:style-name="T275_25">average<text:s/>daily<text:s/>rates<text:s/>are<text:s/>1-4%<text:s/>lower<text:s/>than<text:s/>for<text:s/></text:span><text:span text:style-name="T275_26">different<text:s/>bands<text:s/></text:span><text:span text:style-name="T275_27">compared<text:s/>with<text:s/></text:span><text:span text:style-name="T275_28">average<text:s/>market<text:s/>rates</text:span><text:span text:style-name="T275_29">.<text:s text:c="2"/></text:span><text:span text:style-name="T275_30">Fee<text:s/>rates<text:s/>in<text:s/>previous<text:s/>phases<text:s/>of<text:s/>the<text:s/>programme<text:s/>were<text:s/></text:span><text:span text:style-name="T275_31">also<text:s/></text:span><text:span text:style-name="T275_32">reviewed<text:s/>in<text:s/>December<text:s/>2023.<text:s/>These<text:s/>had<text:s/>been<text:s/>in<text:s/>place<text:s/>since<text:s/>2019,<text:s/>and<text:s/>a<text:s/>light<text:s/>touch<text:s/>benchmarking<text:s/>process<text:s/>was<text:s/>undertaken<text:s/>to<text:s/>ensure<text:s/>that<text:s/>the<text:s/>fee<text:s/>rates<text:s/>being<text:s/>charged<text:s/>continue<text:s/>to<text:s/>represent<text:s/></text:span><text:span text:style-name="T275_33">good<text:s/></text:span><text:span text:style-name="T275_34">value<text:s/>for<text:s/>money.<text:s/>This<text:s/>included<text:s/>a<text:s/>comparison<text:s/>with<text:s/>rates<text:s/>from<text:s/>the<text:s/>Oxygen<text:s/>Co<text:s/>Lab<text:s/>contract<text:s/>which<text:s/>was<text:s/>let<text:s/></text:span><text:span text:style-name="T275_35">competitively<text:s/></text:span><text:span text:style-name="T275_36">by<text:s/></text:span><text:span text:style-name="T275_37">the<text:s/></text:span><text:span text:style-name="T275_38">Commercial<text:s/>Directorate</text:span><text:span text:style-name="T275_39"><text:s/></text:span><text:span text:style-name="T275_40">through<text:s/>the<text:s/>Global<text:s/>Economic<text:s/>Development<text:s/>Framework.<text:s/>Despite<text:s/>global<text:s/>inflationary<text:s/>pressures,<text:s/>fee<text:s/>rate<text:s/>rises<text:s/>were<text:s/>restricted<text:s/>to<text:s/>an<text:s/>average<text:s/>of<text:s/>4%.<text:s/></text:span><text:span text:style-name="T275_41"><text:s/></text:span><text:span text:style-name="T275_42">This<text:s/>new<text:s/>phase<text:s/>of<text:s/>the<text:s/>programme<text:s/>will<text:s/>continue<text:s/>to<text:s/>benchmark<text:s/>fee<text:s/>rates<text:s/>in<text:s/>this<text:s/>way.</text:span><text:span text:style-name="T275_43"><text:s/></text:span><text:span text:style-name="T275_44"><text:s/></text:span></text:p>
          </text:list-item>
          <text:list-item>
            <text:p text:style-name="P276"><text:span text:style-name="T276_1">Competitively<text:s/>sourcing<text:s/>downstream<text:s/>partners:<text:s/></text:span><text:span text:style-name="T276_2"><text:s/></text:span><text:span text:style-name="T276_3">T</text:span><text:span text:style-name="T276_4">he<text:s/>FT<text:s/>Hub<text:s/>will<text:s/>competitive</text:span><text:span text:style-name="T276_5">ly</text:span><text:span text:style-name="T276_6"><text:s/>sourc</text:span><text:span text:style-name="T276_7">e</text:span><text:span text:style-name="T276_8"><text:s/>new<text:s/>partners<text:s/>and<text:s/>experts<text:s/>for<text:s/>larger<text:s/>initiatives<text:s/>where<text:s/>specialist<text:s/>expertise<text:s/>may<text:s/>be<text:s/>most<text:s/>important.<text:s/>This<text:s/>approach<text:s/>aligns<text:s/>with<text:s/>the<text:s/>PrOF<text:s/>Guide's<text:s/>emphasis<text:s/>on<text:s/>ensuring<text:s/>the<text:s/>selected<text:s/>delivery<text:s/>partner(s)<text:s/>can<text:s/>deliver<text:s/>the<text:s/>requirements<text:s/>or<text:s/>results<text:s/>at<text:s/>the<text:s/>agreed<text:s/>cost<text:s/>and<text:s/>using<text:s/>performance<text:s/>criteria<text:s/>and<text:s/>incentives<text:s/>to<text:s/>manage<text:s/>supplier<text:s/>or<text:s/>partner<text:s/>performance.</text:span></text:p>
          </text:list-item>
          <text:list-item>
            <text:p text:style-name="P277"><text:span text:style-name="T277_1">Strong<text:s/>e</text:span><text:span text:style-name="T277_2">xisting<text:s/>partner<text:s/>performance:</text:span><text:span text:style-name="T277_3"><text:s/></text:span><text:span text:style-name="T277_4">T</text:span><text:span text:style-name="T277_5">he<text:s/>existing<text:s/>partners<text:s/>have<text:s/>consistently<text:s/>excelled<text:s/>in<text:s/>delivering<text:s/>and<text:s/>evolving<text:s/>the<text:s/>FT<text:s/>Hub<text:s/>programme,<text:s/>including<text:s/>during<text:s/>the<text:s/>COVID-19<text:s/>pandemic,<text:s/>where<text:s/>they<text:s/>demonstrated<text:s/>great<text:s/>creativity<text:s/>and<text:s/>flexibility.<text:s/>The<text:s/>PrOF<text:s/>Guide<text:s/>highlights<text:s/>the<text:s/>importance<text:s/>of<text:s/>maintaining<text:s/>regular<text:s/>communication<text:s/>with<text:s/>partners<text:s/>and<text:s/>making<text:s/>reasonable<text:s/>adjustments,<text:s/>which<text:s/>the<text:s/>FT<text:s/>Hub<text:s/>partners<text:s/>exemplified.<text:s/>Each<text:s/>partner<text:s/>brings<text:s/></text:span><text:span text:style-name="T277_6">globally<text:s/>recognised</text:span><text:span text:style-name="T277_7"><text:s/>expertise<text:s/>and<text:s/>has<text:s/>established<text:s/>deep,<text:s/>trusted<text:s/>relationships<text:s/>with<text:s/>FCDO<text:s/>staff<text:s/>worldwide,<text:s/>facilitating<text:s/>rapid<text:s/>responses<text:s/>in<text:s/>the<text:s/>fast-moving<text:s/>tech<text:s/>space.<text:s/></text:span><text:span text:style-name="T277_8"><text:s/></text:span><text:span text:style-name="T277_9">T</text:span><text:span text:style-name="T277_10">o<text:s/></text:span><text:span text:style-name="T277_11">further<text:s/></text:span><text:span text:style-name="T277_12">enhance<text:s/>the<text:s/>programme's<text:s/>impact,<text:s/>the<text:s/>FT<text:s/>Hub<text:s/>will<text:s/></text:span><text:span text:style-name="T277_13">continue<text:s/>to<text:s/>streamline<text:s/>their<text:s/>roles<text:s/>and<text:s/>responsibilities,<text:s/>ensuring<text:s/>efficient<text:s/>programme<text:s/>management.</text:span></text:p>
          </text:list-item>
          <text:list-item>
            <text:p text:style-name="P278"><text:span text:style-name="T278_1">Unique<text:s/>skills<text:s/>of<text:s/></text:span><text:span text:style-name="T278_2">proposed<text:s/></text:span><text:span text:style-name="T278_3">partner</text:span><text:span text:style-name="T278_4">s</text:span><text:span text:style-name="T278_5">:</text:span><text:span text:style-name="T278_6"><text:s/></text:span><text:span text:style-name="T278_7">R4D<text:s/></text:span><text:span text:style-name="T278_8">is<text:s/></text:span><text:span text:style-name="T278_9">uniquely<text:s/>positioned<text:s/>to<text:s/>drive<text:s/>new<text:s/>partnerships<text:s/>through<text:s/>networks<text:s/>like<text:s/>the<text:s/>International<text:s/>Development<text:s/>Innovation<text:s/>Alliance<text:s/>(IDIA)</text:span><text:span text:style-name="T278_10"><text:s/>for<text:s/></text:span><text:span text:style-name="T278_11">which<text:s/>they<text:s/>are<text:s/>the<text:s/>secretariat</text:span><text:span text:style-name="T278_12">.<text:s/>Brink<text:s/>has<text:s/>developed<text:s/>innovative<text:s/>approaches,<text:s/>such<text:s/>as<text:s/>the<text:s/>CoLab<text:s/>methodology,<text:s/>to<text:s/>foster<text:s/>collaboration<text:s/>and<text:s/>innovation.<text:s/>The<text:s/>team</text:span><text:span text:style-name="T278_13">s<text:s/>are</text:span><text:span text:style-name="T278_14"><text:s/>also<text:s/>involved<text:s/>in<text:s/></text:span><text:span text:style-name="T278_15">running<text:s/></text:span><text:span text:style-name="T278_16">the<text:s/>Ed<text:s/>Tech<text:s/>Hub,<text:s/>which<text:s/></text:span><text:span text:style-name="T278_17">provides<text:s/>significant<text:s/>potential<text:s/></text:span><text:span text:style-name="T278_18">for<text:s/>cross-learning<text:s/>for<text:s/>the<text:s/></text:span><text:span text:style-name="T278_19">FT<text:s/></text:span><text:span text:style-name="T278_20">Helpdesk</text:span><text:span text:style-name="T278_21">,<text:s/>which<text:s/>could<text:s/>in<text:s/>future<text:s/>provide<text:s/>an<text:s/>external</text:span><text:span text:style-name="T278_22">ly<text:s/>facing<text:s/></text:span><text:span text:style-name="T278_23">service</text:span><text:span text:style-name="T278_24">,<text:s/>for<text:s/>example<text:s/>through<text:s/>the<text:s/>FCDO’s<text:s/>Technology<text:s/></text:span><text:span text:style-name="T278_25">Centre<text:s/>of<text:s/>Expertise</text:span><text:span text:style-name="T278_26">.<text:s/>It<text:s/>would<text:s/>take<text:s/>any<text:s/>new<text:s/>partner<text:s/>significant<text:s/>time<text:s/>to<text:s/>build<text:s/>the<text:s/>same<text:s/>level<text:s/>of<text:s/>knowledge,<text:s/>expertise,<text:s/>and<text:s/>networks,<text:s/>which<text:s/>are<text:s/>crucial<text:s/>for<text:s/>the<text:s/>efficiency<text:s/>and<text:s/>speed<text:s/>of<text:s/>Hub<text:s/>operations.<text:s/></text:span></text:p>
          </text:list-item>
          <text:list-item>
            <text:p text:style-name="P279"><text:span text:style-name="T279_1">Partnership<text:s/>Approach:</text:span><text:span text:style-name="T279_2"><text:s/>The<text:s/>collaborative<text:s/>and<text:s/>partnership<text:s/>approach<text:s/>fostered<text:s/>by<text:s/>an<text:s/>AG<text:s/>is<text:s/>more<text:s/>aligned<text:s/>with<text:s/>the<text:s/></text:span><text:span text:style-name="T279_3">relationship<text:s/>that<text:s/>FCDO<text:s/>has<text:s/>with<text:s/>the<text:s/></text:span><text:span text:style-name="T279_4">FT<text:s/>Hub</text:span><text:span text:style-name="T279_5">.<text:s/></text:span><text:span text:style-name="T279_6">A<text:s/>c</text:span><text:span text:style-name="T279_7">ontract<text:s/></text:span><text:span text:style-name="T279_8">will</text:span><text:span text:style-name="T279_9"><text:s/>create<text:s/>a<text:s/>more<text:s/>transactional<text:s/>relationship,<text:s/>which<text:s/>could<text:s/>limit<text:s/>the<text:s/>collaborative<text:s/>efforts<text:s/>needed<text:s/>for<text:s/>successful<text:s/>programme<text:s/>delivery.<text:s/></text:span></text:p>
          </text:list-item>
        </text:list>
        <text:h text:style-name="P280" text:outline-level="2"><text:span text:style-name="T280_1">Partner<text:s/></text:span><text:span text:style-name="T280_2">Commercial<text:s/>Setup</text:span></text:h>
        <text:list text:style-name="LS2" xml:id="list92" text:continue-list="list7">
          <text:list-item>
            <text:p text:style-name="P281"><text:span text:style-name="T281_1">R4D</text:span><text:span text:style-name="T281_2"><text:s/>will<text:s/>act<text:s/>as<text:s/>a<text:s/>consortium<text:s/>lead<text:s/>for<text:s/>the<text:s/>FT<text:s/>programme,<text:s/>sub-granting<text:s/>to<text:s/>other<text:s/>partners<text:s/>and<text:s/>to<text:s/>national<text:s/>partners<text:s/></text:span><text:span text:style-name="T281_3">where<text:s/>appropriate<text:s/></text:span><text:span text:style-name="T281_4">–<text:s/>this<text:s/>will<text:s/>be<text:s/>detailed<text:s/>in<text:s/>a<text:s/>Delivery<text:s/>Chain<text:s/>Map.<text:s/></text:span><text:span text:style-name="T281_5">FT<text:s/>Hub</text:span><text:span text:style-name="T281_6"><text:s/>conducts<text:s/>its<text:s/>own<text:s/>due<text:s/>diligence<text:s/>for<text:s/>all<text:s/>its<text:s/>partners<text:s/>and<text:s/>works<text:s/>to<text:s/>build<text:s/>local<text:s/>partner<text:s/>capacity<text:s/>when<text:s/>a<text:s/>need<text:s/>is<text:s/>identified.<text:s/></text:span><text:span text:style-name="T281_7">R4D<text:s/>has<text:s/>a<text:s/>current<text:s/>valid<text:s/></text:span><text:span text:style-name="T281_8">Due<text:s/></text:span><text:span text:style-name="T281_9">D</text:span><text:span text:style-name="T281_10">ilig</text:span><text:span text:style-name="T281_11">ence</text:span><text:span text:style-name="T281_12"><text:s/>assessment</text:span><text:span text:style-name="T281_13"><text:s/>in<text:s/>place</text:span><text:span text:style-name="T281_14"><text:s/>which<text:s/>will<text:s/>be<text:s/>refreshed</text:span><text:span text:style-name="T281_15"><text:s/>in<text:s/>September<text:s/>2026</text:span><text:span text:style-name="T281_16">.</text:span></text:p>
          </text:list-item>
          <text:list-item>
            <text:p text:style-name="P282"><text:span text:style-name="T282_1">FT<text:s/>Hub</text:span><text:span text:style-name="T282_2"><text:s/>has<text:s/>long-standing<text:s/>relationships<text:s/>with<text:s/>delivery<text:s/>partners<text:s/></text:span><text:span text:style-name="T282_3">globally</text:span><text:span text:style-name="T282_4">.<text:s/></text:span><text:span text:style-name="T282_5"><text:s/>FT<text:s/>Hub</text:span><text:span text:style-name="T282_6"><text:s/></text:span><text:span text:style-name="T282_7">consortium</text:span><text:span text:style-name="T282_8"><text:s/>also<text:s/></text:span><text:span text:style-name="T282_9">ha</text:span><text:span text:style-name="T282_10">ve</text:span><text:span text:style-name="T282_11"><text:s/>country<text:s/>officers<text:s/>and<text:s/>current<text:s/>programmes<text:s/>across<text:s/>many<text:s/>countries.<text:s/></text:span><text:span text:style-name="T282_12"><text:s/></text:span><text:span text:style-name="T282_13">They,<text:s/>therefore,<text:s/>have<text:s/>the<text:s/>history<text:s/>and<text:s/>ability<text:s/>to<text:s/>manage<text:s/>the<text:s/>delivery<text:s/>chains<text:s/>that<text:s/>will<text:s/>be<text:s/>used<text:s/>in<text:s/></text:span><text:span text:style-name="T282_14">the<text:s/></text:span><text:span text:style-name="T282_15">FT<text:s/>Programme.<text:s/></text:span><text:span text:style-name="T282_16"><text:s/>The<text:s/></text:span><text:span text:style-name="T282_17">FT<text:s/></text:span><text:span text:style-name="T282_18">Hub<text:s/></text:span><text:span text:style-name="T282_19">has<text:s/></text:span><text:span text:style-name="T282_20">internal<text:s/>policies<text:s/>and<text:s/>systems<text:s/>in<text:s/>place<text:s/>to<text:s/>manage<text:s/>the<text:s/>programme<text:s/>and<text:s/>partners<text:s/>including<text:s/>finances,<text:s/>duty<text:s/>of<text:s/>care,<text:s/>safeguarding,<text:s/>risks,<text:s/>etc.</text:span><text:bookmark-start text:name="_Int_AFHSGgxZ"/><text:bookmark-end text:name="_Int_AFHSGgxZ"/></text:p>
          </text:list-item>
          <text:list-item>
            <text:p text:style-name="P283"><text:span text:style-name="T283_1">A<text:s/>logframe<text:s/>will<text:s/>be<text:s/>developed<text:s/>between<text:s/>FCDO<text:s/>and<text:s/></text:span><text:span text:style-name="T283_2">the<text:s/></text:span><text:span text:style-name="T283_3">FT<text:s/></text:span><text:span text:style-name="T283_4">H</text:span><text:span text:style-name="T283_5">ub<text:s/>to<text:s/>monitor<text:s/>performance.<text:s/>This<text:s/>includes<text:s/>a<text:s/>set<text:s/>of<text:s/>indicators<text:s/>covering<text:s/>outputs,<text:s/>outcomes<text:s/>and<text:s/>impacts.<text:s text:c="2"/></text:span><text:span text:style-name="T283_6">A</text:span><text:span text:style-name="T283_7"><text:s/>draft<text:s/></text:span><text:span text:style-name="T283_8">logframe<text:s/></text:span><text:span text:style-name="T283_9">will<text:s/>be<text:s/>finalised<text:s/>and<text:s/>agreed<text:s/>at<text:s/>the<text:s/>start<text:s/>of<text:s/>the<text:s/>programme<text:s/>and<text:s/>guide<text:s/></text:span><text:span text:style-name="T283_10">FT<text:s/>Hub</text:span><text:span text:style-name="T283_11">’s<text:s/>programme<text:s/>specific<text:s/>quarterly<text:s/>reports<text:s/>and<text:s/>comprehensive<text:s/>annual<text:s/>report.<text:s/>These<text:s/>will<text:s/>provide<text:s/>the<text:s/>evidence<text:s/>base<text:s/>for<text:s/>regular<text:s/>quarterly<text:s/>meetings<text:s/>with<text:s/></text:span><text:span text:style-name="T283_12">FT<text:s/>Hub</text:span><text:span text:style-name="T283_13"><text:s/>to<text:s/>enable<text:s/>course<text:s/>correction<text:s/>and<text:s/>drive<text:s/>programme<text:s/>performance.<text:s text:c="2"/>The<text:s/>logframe<text:s/>and<text:s/></text:span><text:span text:style-name="T283_14">FT<text:s/>Hub</text:span><text:span text:style-name="T283_15">s’<text:s/>regular<text:s/>reporting<text:s/>will<text:s/>also<text:s/>form<text:s/>the<text:s/>foundation<text:s/>of<text:s/>the<text:s/>FCDO<text:s/>Annual<text:s/>Review<text:s/>process,<text:s/>which<text:s/>will<text:s/>undertake<text:s/>a<text:s/>full<text:s/>review<text:s/>of<text:s/>all<text:s/>logframe<text:s/>indicators<text:s/>and<text:s/>their<text:s/>annual<text:s/>milestones.<text:s/></text:span></text:p>
          </text:list-item>
        </text:list>
        <text:h text:style-name="P284" text:outline-level="2"><text:span text:style-name="T284_1">Partner<text:s/>Procurement<text:s/>capability</text:span></text:h>
        <text:list text:style-name="LS2" xml:id="list95" text:continue-list="list7">
          <text:list-item>
            <text:p text:style-name="P285"><text:span text:style-name="T285_1">The<text:s/>three<text:s/></text:span><text:span text:style-name="T285_2">organi</text:span><text:span text:style-name="T285_3">z</text:span><text:span text:style-name="T285_4">ation</text:span><text:span text:style-name="T285_5">s</text:span><text:span text:style-name="T285_6"><text:s/>(Results<text:s/>for<text:s/>Development,<text:s/>DT<text:s/>Global<text:s/>and<text:s/>Brink)<text:s/>who<text:s/>make<text:s/>up<text:s/></text:span><text:span text:style-name="T285_7">FT<text:s/>Hub</text:span><text:span text:style-name="T285_8"><text:s/>consortium<text:s/>have<text:s/>demonstrated<text:s/>capabilit</text:span><text:span text:style-name="T285_9">y</text:span><text:span text:style-name="T285_10"><text:s/>and</text:span><text:span text:style-name="T285_11"><text:s/>a</text:span><text:span text:style-name="T285_12"><text:s/>track<text:s/>record<text:s/>in<text:s/>managing<text:s/>funds<text:s/>from<text:s/>FCDO<text:s/>responsibly,<text:s/>with<text:s/>robust</text:span><text:span text:style-name="T285_13"><text:s/>procurement,</text:span><text:span text:style-name="T285_14"><text:s/>financial<text:s/>forecasting<text:s/>and<text:s/>reporting<text:s/>mechanisms<text:s/>already<text:s/>in<text:s/>place.</text:span><text:span text:style-name="T285_15"><text:s text:c="2"/>FT<text:s/>Hub</text:span><text:span text:style-name="T285_16"><text:s/>will</text:span><text:span text:style-name="T285_17"><text:s/>conduct<text:s/>their<text:s/>own<text:s/>due<text:s/>diligence<text:s/>assessments<text:s/>of<text:s/></text:span><text:span text:style-name="T285_18">grantees<text:s/></text:span><text:span text:style-name="T285_19">and<text:s/>other<text:s/>partners<text:s/>prior<text:s/>to<text:s/>entering<text:s/>into<text:s/>agreements<text:s/>and</text:span><text:span text:style-name="T285_20"><text:s/></text:span><text:span text:style-name="T285_21">have<text:s/>responsibility<text:s/>for<text:s/>the<text:s/>performance<text:s/>(including<text:s/>financial<text:s/>performance)<text:s/>and<text:s/>the<text:s/>VfM<text:s/>offer<text:s/>of<text:s/>these<text:s/>partners<text:s/>to<text:s/>FCDO.<text:s/>In<text:s/>the<text:s/>past,<text:s/>FCDO<text:s/>has<text:s/>conducted<text:s/>various<text:s/></text:span><text:span text:style-name="T285_22">reviews</text:span><text:span text:style-name="T285_23"><text:s/>of<text:s/></text:span><text:span text:style-name="T285_24">FT<text:s/>Hub</text:span><text:span text:style-name="T285_25"><text:s/>including<text:s/>due<text:s/>diligence<text:s/>assessments,<text:s/>Internal<text:s/>Audit<text:s/>reports<text:s/>and<text:s/>IATI<text:s/>reviews.<text:s text:c="2"/>Findings<text:s/>have<text:s/>shown<text:s/>that<text:s/>FT<text:s/>have<text:s/>performed<text:s/>well<text:s/>in<text:s/>providing<text:s/>a<text:s/>consolidated<text:s/>approach<text:s/>to<text:s/>procurement<text:s/>with<text:s/>overseas<text:s/>partners<text:s/>from<text:s/>grant<text:s/>transfer<text:s/>to<text:s/>budgetary<text:s/>approval<text:s/>including<text:s/>monitoring<text:s/>and<text:s/>evaluation.</text:span></text:p>
          </text:list-item>
        </text:list>
        <text:h text:style-name="P286" text:outline-level="2"><text:span text:style-name="T286_1">Cost<text:s/>Drivers<text:s/>and<text:s/>commercial<text:s/>risk</text:span></text:h>
        <text:list text:style-name="LS2" xml:id="list96" text:continue-list="list7">
          <text:list-item>
            <text:p text:style-name="P287"><text:span text:style-name="T287_1">Some</text:span><text:span text:style-name="T287_2"><text:s/>of<text:s/></text:span><text:span text:style-name="T287_3">t</text:span><text:span text:style-name="T287_4">he<text:s/>main<text:s/>cost<text:s/>driver</text:span><text:span text:style-name="T287_5">s</text:span><text:span text:style-name="T287_6"><text:s/>for<text:s/>this<text:s/>programme<text:s/></text:span><text:span text:style-name="T287_7">will<text:s/>be</text:span><text:span text:style-name="T287_8"><text:s/></text:span><text:span text:style-name="T287_9">the<text:s/>cost<text:s/>of<text:s/>personnel</text:span><text:span text:style-name="T287_10"><text:s/>such<text:s/>as</text:span><text:span text:style-name="T287_11"><text:s/>core<text:s/>programme<text:s/>management</text:span><text:span text:style-name="T287_12">,<text:s/>finance<text:s/></text:span><text:span text:style-name="T287_13">&amp;</text:span><text:span text:style-name="T287_14"><text:s/>operations</text:span><text:span text:style-name="T287_15">,</text:span><text:span text:style-name="T287_16"><text:s/>coaching</text:span><text:span text:style-name="T287_17"><text:s/>of<text:s/>pioneers</text:span><text:span text:style-name="T287_18">,<text:s/>complimentary</text:span><text:span text:style-name="T287_19"><text:s/>grants</text:span><text:span text:style-name="T287_20"><text:s/>and<text:s/></text:span><text:span text:style-name="T287_21">st</text:span><text:span text:style-name="T287_22">rategy<text:s/>development</text:span><text:span text:style-name="T287_23">.</text:span><text:span text:style-name="T287_24"><text:s/></text:span><text:span text:style-name="T287_25"><text:s/></text:span><text:span text:style-name="T287_26">The</text:span><text:span text:style-name="T287_27"><text:s/>previous<text:s/>phase<text:s/>of<text:s/>the</text:span><text:span text:style-name="T287_28"><text:s/>programme</text:span><text:span text:style-name="T287_29"><text:s/></text:span><text:span text:style-name="T287_30">manage</text:span><text:span text:style-name="T287_31">d</text:span><text:span text:style-name="T287_32"><text:s/>and<text:s/>monitor</text:span><text:span text:style-name="T287_33">ed</text:span><text:span text:style-name="T287_34"><text:s/>pilots<text:s/>using<text:s/>a<text:s/>hyb</text:span><text:span text:style-name="T287_35">rid<text:s/>approach<text:s/>of<text:s/></text:span><text:span text:style-name="T287_36">online</text:span><text:span text:style-name="T287_37"><text:s/>and<text:s/>in<text:s/>person<text:s/>monitoring</text:span><text:span text:style-name="T287_38">.<text:s/>In<text:s/>person<text:s/>travel<text:s/>costs</text:span><text:span text:style-name="T287_39"><text:s/></text:span><text:span text:style-name="T287_40">we</text:span><text:span text:style-name="T287_41">re<text:s/>restricted<text:s/>to<text:s/>econom</text:span><text:span text:style-name="T287_42">y<text:s/>air<text:s/>fares<text:s/></text:span><text:span text:style-name="T287_43">and<text:s/>trips<text:s/></text:span><text:span text:style-name="T287_44">we</text:span><text:span text:style-name="T287_45">re<text:s/>co-</text:span><text:span text:style-name="T287_46">ordinated</text:span><text:span text:style-name="T287_47"><text:s/>to<text:s/>ensure<text:s/>th</text:span><text:span text:style-name="T287_48">at</text:span><text:span text:style-name="T287_49"><text:s/>maximum<text:s/>value<text:s/></text:span><text:span text:style-name="T287_50">wa</text:span><text:span text:style-name="T287_51">s</text:span><text:span text:style-name="T287_52"><text:s/>achieved</text:span><text:span text:style-name="T287_53">.</text:span><text:span text:style-name="T287_54"><text:s/>This<text:s/>hyb</text:span><text:span text:style-name="T287_55">rid<text:s/>approach<text:s/>will<text:s/>continue<text:s/>to<text:s/>be<text:s/>used<text:s/>in<text:s/>this<text:s/>phase</text:span><text:span text:style-name="T287_56">.</text:span><text:span text:style-name="T287_57"><text:s text:c="2"/>Fee<text:s/>rates<text:s/>will<text:s/>be<text:s/>benchmarked,<text:s/>monitored<text:s/>and<text:s/>capped<text:s/>as<text:s/>per<text:s/>the<text:s/>sections<text:s/>above.</text:span></text:p>
          </text:list-item>
          <text:list-item>
            <text:p text:style-name="P288"><text:span text:style-name="T288_1">GEDSI:<text:s/></text:span><text:span text:style-name="T288_2">Gender<text:s/>equality,<text:s/>disability<text:s/>equity<text:s/>and<text:s/>social<text:s/>inclusion<text:s/>(GEDSI)<text:s/>considerations<text:s/>are<text:s/>central<text:s/>to<text:s/>innovation<text:s/>and<text:s/>technology.<text:s/></text:span><text:span text:style-name="T288_3"><text:s/></text:span><text:span text:style-name="T288_4">Supporting<text:s/>inclusive<text:s/>innovation<text:s/>and<text:s/>technology<text:s/>is<text:s/>a<text:s/>priority<text:s/>for<text:s/>FCDO.</text:span><text:span text:style-name="T288_5"><text:s/></text:span><text:span text:style-name="T288_6"><text:s/></text:span><text:span text:style-name="T288_7">A<text:s/>recent<text:s/>evaluation</text:span><text:span text:style-name="T288_8"><text:s/>of<text:s/>the<text:s/>FT<text:s/></text:span><text:span text:style-name="T288_9">Livestreaming</text:span><text:span text:style-name="T288_10"><text:s/>component</text:span><text:span text:style-name="T288_11"><text:s/>found<text:s/>that<text:s/>the<text:s/></text:span><text:span text:style-name="T288_12">previous<text:s/>phase<text:s/>of<text:s/>this<text:s/>programme<text:s/>had<text:s/>paid<text:s/>insu</text:span><text:span text:style-name="T288_13">fficient<text:s/>attention<text:s/>to<text:s/>th</text:span><text:span text:style-name="T288_14">ese<text:s/>considerations.</text:span><text:span text:style-name="T288_15"><text:s/></text:span><text:span text:style-name="T288_16"><text:s/></text:span><text:span text:style-name="T288_17">The<text:s/></text:span><text:span text:style-name="T288_18">FT<text:s/>Hub</text:span><text:span text:style-name="T288_19"><text:s/>will<text:s/>be<text:s/>required<text:s/>to<text:s/>produce<text:s/>an<text:s/>action<text:s/>plan<text:s/>on<text:s/>how<text:s/>th</text:span><text:span text:style-name="T288_20">ese<text:s/>con</text:span><text:span text:style-name="T288_21">cerns<text:s/>w</text:span><text:span text:style-name="T288_22">ill<text:s/>be<text:s/>addressed<text:s/></text:span><text:span text:style-name="T288_23">in<text:s/>this<text:s/>new<text:s/>phase.</text:span></text:p>
          </text:list-item>
        </text:list>
        <text:list text:style-name="LS5" xml:id="list98" text:continue-list="list6">
          <text:list-item>
            <text:h text:style-name="P289" text:outline-level="1"><text:bookmark-start text:name="_Toc192081700"/><text:span text:style-name="T289_1">Financial<text:s/>Case</text:span><text:bookmark-end text:name="_Toc192081700"/></text:h>
          </text:list-item>
        </text:list>
        <text:h text:style-name="P290" text:outline-level="2"><text:span text:style-name="T290_1">Expenditure<text:s/>monitoring<text:s/>and<text:s/>reporting</text:span></text:h>
        <text:list text:style-name="LS2" xml:id="list99" text:continue-list="list7">
          <text:list-item>
            <text:p text:style-name="P291"><text:span text:style-name="T291_1">The<text:s/></text:span><text:span text:style-name="T291_2">FT</text:span><text:span text:style-name="T291_3"><text:s/>programme<text:s/>has<text:s/>a<text:s/>budget<text:s/>of<text:s/>£</text:span><text:span text:style-name="T291_4">4.</text:span><text:span text:style-name="T291_5">9</text:span><text:span text:style-name="T291_6"><text:s/>million</text:span><text:span text:style-name="T291_7">.<text:s text:c="2"/></text:span><text:span text:style-name="T291_8">An<text:s/>indicative<text:s/>split<text:s/>is<text:s/></text:span><text:span text:style-name="T291_9">80%<text:s/>ODA<text:s/>(£4.0m)<text:s/>and<text:s/>20%<text:s/>non-ODA<text:s/>(£0.9m)</text:span><text:span text:style-name="T291_10">.<text:s text:c="2"/>H</text:span><text:span text:style-name="T291_11">owever</text:span><text:span text:style-name="T291_12">,</text:span><text:span text:style-name="T291_13"><text:s/></text:span><text:span text:style-name="T291_14">the<text:s/>exact<text:s/>ODA/non-ODA<text:s/>and<text:s/></text:span><text:span text:style-name="T291_15">RDEL/CDEL<text:s/>split</text:span><text:span text:style-name="T291_16">s<text:s/>are<text:s/></text:span><text:span text:style-name="T291_17">subject<text:s/>to<text:s/>upcoming<text:s/>resource<text:s/>allocation<text:s/>and<text:s/>prioritisation</text:span><text:span text:style-name="T291_18">,</text:span><text:span text:style-name="T291_19"><text:s/></text:span><text:span text:style-name="T291_20">and<text:s/>the<text:s/>programme<text:s/></text:span><text:span text:style-name="T291_21">will<text:s/>retain<text:s/>the<text:s/>flexibility<text:s/>to<text:s/>contribute<text:s/>to</text:span><text:span text:style-name="T291_22"><text:s/></text:span><text:span text:style-name="T291_23">emerging<text:s/>priorities<text:s/>such<text:s/>as<text:s/>the<text:s/>Tech<text:s/>Centre<text:s/>of<text:s/>Expertise<text:s/>and<text:s/>FCDO.ai</text:span><text:span text:style-name="T291_24">.</text:span></text:p>
          </text:list-item>
        </text:list>
        <text:p text:style-name="P292"><text:span text:style-name="T292_1">Table<text:s/></text:span><text:span text:style-name="T292_2"><text:sequence text:name="Table" text:formula="ooow:Table+1">2</text:sequence></text:span><text:span text:style-name="T292_3">:<text:s text:c="2"/>Indicative<text:s/>top-level<text:s/>budget</text:span></text:p>
        <table:table table:style-name="Table4"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row table:style-name="Row22">
            <table:table-cell table:style-name="Cell100">
              <text:p text:style-name="P293"><text:span text:style-name="T293_1">Workstreams</text:span></text:p>
            </table:table-cell>
            <table:table-cell table:style-name="Cell101">
              <text:p text:style-name="P294"><text:span text:style-name="T294_1">FY25/26</text:span></text:p>
            </table:table-cell>
            <table:table-cell table:style-name="Cell102">
              <text:p text:style-name="P295"><text:span text:style-name="T295_1">FY26/27</text:span></text:p>
            </table:table-cell>
            <table:table-cell table:style-name="Cell103">
              <text:p text:style-name="P296"><text:span text:style-name="T296_1">FY27/28</text:span></text:p>
            </table:table-cell>
            <table:table-cell table:style-name="Cell104">
              <text:p text:style-name="P297"><text:span text:style-name="T297_1">Total</text:span></text:p>
            </table:table-cell>
            <table:table-cell table:style-name="Cell105">
              <text:p text:style-name="P298"><text:span text:style-name="T298_1">%</text:span></text:p>
            </table:table-cell>
          </table:table-row>
          <table:table-row table:style-name="Row23">
            <table:table-cell table:style-name="Cell106">
              <text:p text:style-name="P299"><text:span text:style-name="T299_1">Pillar<text:s/>1:<text:s/>Testing<text:s/>and<text:s/>developing<text:s/>frontier<text:s/>tech</text:span></text:p>
            </table:table-cell>
            <table:table-cell table:style-name="Cell107">
              <text:p text:style-name="P300"><text:span text:style-name="T300_1">£750k</text:span></text:p>
            </table:table-cell>
            <table:table-cell table:style-name="Cell108">
              <text:p text:style-name="P301"><text:span text:style-name="T301_1">£1,500k</text:span></text:p>
            </table:table-cell>
            <table:table-cell table:style-name="Cell109">
              <text:p text:style-name="P302"><text:span text:style-name="T302_1">£200k</text:span></text:p>
            </table:table-cell>
            <table:table-cell table:style-name="Cell110">
              <text:p text:style-name="P303"><text:span text:style-name="T303_1">£2,450k</text:span></text:p>
            </table:table-cell>
            <table:table-cell table:style-name="Cell111">
              <text:p text:style-name="P304"><text:span text:style-name="T304_1">50%</text:span></text:p>
            </table:table-cell>
          </table:table-row>
          <table:table-row table:style-name="Row24">
            <table:table-cell table:style-name="Cell112">
              <text:p text:style-name="P305"><text:span text:style-name="T305_1">Pillar<text:s/>2:<text:s/>Understanding<text:s/>&amp;<text:s/>adoption<text:s/>of<text:s/>new<text:s/>tech</text:span></text:p>
            </table:table-cell>
            <table:table-cell table:style-name="Cell113">
              <text:p text:style-name="P306"><text:span text:style-name="T306_1">£300k</text:span></text:p>
            </table:table-cell>
            <table:table-cell table:style-name="Cell114">
              <text:p text:style-name="P307"><text:span text:style-name="T307_1">£600k</text:span></text:p>
            </table:table-cell>
            <table:table-cell table:style-name="Cell115">
              <text:p text:style-name="P308"><text:span text:style-name="T308_1">£80k</text:span></text:p>
            </table:table-cell>
            <table:table-cell table:style-name="Cell116">
              <text:p text:style-name="P309"><text:span text:style-name="T309_1">£980k</text:span></text:p>
            </table:table-cell>
            <table:table-cell table:style-name="Cell117">
              <text:p text:style-name="P310"><text:span text:style-name="T310_1">20%</text:span></text:p>
            </table:table-cell>
          </table:table-row>
          <table:table-row table:style-name="Row25">
            <table:table-cell table:style-name="Cell118">
              <text:p text:style-name="P311"><text:span text:style-name="T311_1">Pillar<text:s/>3:<text:s/>Research,<text:s/>scoping<text:s/>&amp;<text:s/>foresight </text:span></text:p>
            </table:table-cell>
            <table:table-cell table:style-name="Cell119">
              <text:p text:style-name="P312"><text:span text:style-name="T312_1">£180k</text:span></text:p>
            </table:table-cell>
            <table:table-cell table:style-name="Cell120">
              <text:p text:style-name="P313"><text:span text:style-name="T313_1">£360k</text:span></text:p>
            </table:table-cell>
            <table:table-cell table:style-name="Cell121">
              <text:p text:style-name="P314"><text:span text:style-name="T314_1">£48k</text:span></text:p>
            </table:table-cell>
            <table:table-cell table:style-name="Cell122">
              <text:p text:style-name="P315"><text:span text:style-name="T315_1">£588k</text:span></text:p>
            </table:table-cell>
            <table:table-cell table:style-name="Cell123">
              <text:p text:style-name="P316"><text:span text:style-name="T316_1">12%</text:span></text:p>
            </table:table-cell>
          </table:table-row>
          <table:table-row table:style-name="Row26">
            <table:table-cell table:style-name="Cell124">
              <text:p text:style-name="P317"><text:span text:style-name="T317_1">Management<text:s/>10%<text:s/>&amp;<text:s/>MEL<text:s/>3%</text:span></text:p>
            </table:table-cell>
            <table:table-cell table:style-name="Cell125">
              <text:p text:style-name="P318"><text:span text:style-name="T318_1">£195k</text:span></text:p>
            </table:table-cell>
            <table:table-cell table:style-name="Cell126">
              <text:p text:style-name="P319"><text:span text:style-name="T319_1">£390k</text:span></text:p>
            </table:table-cell>
            <table:table-cell table:style-name="Cell127">
              <text:p text:style-name="P320"><text:span text:style-name="T320_1">£52k</text:span></text:p>
            </table:table-cell>
            <table:table-cell table:style-name="Cell128">
              <text:p text:style-name="P321"><text:span text:style-name="T321_1">£637k</text:span></text:p>
            </table:table-cell>
            <table:table-cell table:style-name="Cell129">
              <text:p text:style-name="P322"><text:span text:style-name="T322_1">13%</text:span></text:p>
            </table:table-cell>
          </table:table-row>
          <table:table-row table:style-name="Row27">
            <table:table-cell table:style-name="Cell130">
              <text:p text:style-name="P323"><text:span text:style-name="T323_1">Programme<text:s/>funded<text:s/>roles</text:span></text:p>
            </table:table-cell>
            <table:table-cell table:style-name="Cell131">
              <text:p text:style-name="P324"><text:span text:style-name="T324_1">£75k</text:span></text:p>
            </table:table-cell>
            <table:table-cell table:style-name="Cell132">
              <text:p text:style-name="P325"><text:span text:style-name="T325_1">£150k</text:span></text:p>
            </table:table-cell>
            <table:table-cell table:style-name="Cell133">
              <text:p text:style-name="P326"><text:span text:style-name="T326_1">£20k</text:span></text:p>
            </table:table-cell>
            <table:table-cell table:style-name="Cell134">
              <text:p text:style-name="P327"><text:span text:style-name="T327_1">£245k</text:span></text:p>
            </table:table-cell>
            <table:table-cell table:style-name="Cell135">
              <text:p text:style-name="P328"><text:span text:style-name="T328_1">5%</text:span></text:p>
            </table:table-cell>
          </table:table-row>
          <table:table-row table:style-name="Row28">
            <table:table-cell table:style-name="Cell136">
              <text:p text:style-name="P329"><text:span text:style-name="T329_1">Total<text:s/>Budget</text:span></text:p>
            </table:table-cell>
            <table:table-cell table:style-name="Cell137">
              <text:p text:style-name="P330"><text:span text:style-name="T330_1">£1,500k</text:span></text:p>
            </table:table-cell>
            <table:table-cell table:style-name="Cell138">
              <text:p text:style-name="P331"><text:span text:style-name="T331_1">£3,000k</text:span></text:p>
            </table:table-cell>
            <table:table-cell table:style-name="Cell139">
              <text:p text:style-name="P332"><text:span text:style-name="T332_1">£400k</text:span></text:p>
            </table:table-cell>
            <table:table-cell table:style-name="Cell140">
              <text:p text:style-name="P333"><text:span text:style-name="T333_1">£4,900k</text:span></text:p>
            </table:table-cell>
            <table:table-cell table:style-name="Cell141">
              <text:p text:style-name="P334"><text:span text:style-name="T334_1">100%</text:span></text:p>
            </table:table-cell>
          </table:table-row>
        </table:table>
        <text:list text:style-name="LS2" xml:id="list100" text:continue-list="list7">
          <text:list-item>
            <text:p text:style-name="P335"><text:bookmark-start text:name="_Hlk202528942"/><text:span text:style-name="T335_1">The<text:s/>ODA/non-ODA<text:s/>split<text:s/>reflects<text:s/>the<text:s/>programme’s<text:s/>dual<text:s/>focus:<text:s/>ODA<text:s/>funds<text:s/>will<text:s/>support<text:s/>activities<text:s/>directly<text:s/>benefiting<text:s/>developing<text:s/>countries<text:s/>and<text:s/>contributing<text:s/>to<text:s/>the<text:s/>SDGs,<text:s/>while<text:s/>non-ODA<text:s/>funds<text:s/>will<text:s/>enable<text:s/>innovation,<text:s/>research,<text:s/>and<text:s/>technology<text:s/>adoption<text:s/>that<text:s/>may<text:s/>have<text:s/>broader<text:s/>applicability,<text:s/>including<text:s/>within<text:s/>FCDO<text:s/>operations<text:s/>and<text:s/>UK<text:s/>interests.<text:s/></text:span><text:span text:style-name="T335_2"><text:s/></text:span><text:span text:style-name="T335_3">This<text:s/>approach<text:s/>ensures<text:s/>compliance<text:s/>with<text:s/>ODA<text:s/>eligibility<text:s/>while<text:s/>allowing<text:s/>the<text:s/>programme<text:s/>to<text:s/>support<text:s/>FCDO’s<text:s/>internal<text:s/>innovation<text:s/>agenda<text:s/>and<text:s/>respond<text:s/>to<text:s/>emerging<text:s/>priorities.</text:span></text:p>
          </text:list-item>
          <text:list-item>
            <text:p text:style-name="P336"><text:bookmark-end text:name="_Hlk202528942"/><text:span text:style-name="T336_1">The<text:s/>Programme<text:s/>Responsible<text:s/>Owner<text:s/>(PRO)<text:s/>will<text:s/>ensure<text:s/>financial<text:s/>management<text:s/>responsibilities<text:s/>are<text:s/>fully<text:s/>discharged:<text:s/>arranging<text:s/>the<text:s/>funding<text:s/>agreement<text:s/>with<text:s/>the<text:s/>delivery<text:s/>partner,<text:s/>regularly<text:s/>reviewing<text:s/>forecasts<text:s/>and<text:s/>budgets,<text:s/>and<text:s/>processing<text:s/>payments.<text:s/>The<text:s/>PRO<text:s/>will<text:s/>hold<text:s/></text:span><text:span text:style-name="T336_2">monthly</text:span><text:span text:style-name="T336_3"><text:s/>meetings<text:s/>with<text:s/>partners<text:s/>to<text:s/>discuss<text:s/>progress,<text:s/>finances<text:s/>and<text:s/>any<text:s/>issues<text:s/>arising.<text:s/></text:span><text:span text:style-name="T336_4"><text:s/>The</text:span><text:span text:style-name="T336_5"><text:s/>Senior<text:s/>Responsible<text:s/>Owner<text:s/>(SRO)<text:s/>will<text:s/>oversee<text:s/>financial<text:s/>management.</text:span></text:p>
          </text:list-item>
          <text:list-item>
            <text:p text:style-name="P337"><text:span text:style-name="T337_1">Payments<text:s/>to<text:s/></text:span><text:span text:style-name="T337_2">FT<text:s/>Hub</text:span><text:span text:style-name="T337_3"><text:s/>will<text:s/>be<text:s/>made<text:s/>in<text:s/>arrears<text:s/></text:span><text:span text:style-name="T337_4">contingent</text:span><text:span text:style-name="T337_5"><text:s/></text:span><text:span text:style-name="T337_6">on<text:s/></text:span><text:span text:style-name="T337_7">provision<text:s/>of<text:s/></text:span><text:span text:style-name="T337_8">detailed<text:s/>financial<text:s/>reports.</text:span><text:span text:style-name="T337_9"><text:s text:c="2"/>FT<text:s/>Hub<text:s/>will<text:s/>submit<text:s/>detailed<text:s/>forecasts<text:s/>with<text:s/>monthly<text:s/>and<text:s/>yearly<text:s/>breakdowns,<text:s/>along<text:s/>with<text:s/>the<text:s/>monthly<text:s/>narrative<text:s/>and<text:s/>financial<text:s/>report.</text:span><text:span text:style-name="T337_10"><text:s/></text:span></text:p>
          </text:list-item>
          <text:list-item>
            <text:p text:style-name="P338"><text:span text:style-name="T338_1">T</text:span><text:span text:style-name="T338_2">he<text:s/></text:span><text:span text:style-name="T338_3">FCDO<text:s/></text:span><text:span text:style-name="T338_4">Deputy<text:s/>Programme<text:s/>Manager<text:s/>(</text:span><text:span text:style-name="T338_5">DPM</text:span><text:span text:style-name="T338_6">)</text:span><text:span text:style-name="T338_7"><text:s/>will<text:s/>review<text:s/>invoices<text:s/>and<text:s/>payment<text:s/>requests<text:s/>to<text:s/></text:span><text:span text:style-name="T338_8">ensure<text:s/>outputs<text:s/>have<text:s/>been<text:s/>met<text:s/>and<text:s/>that<text:s/>financial<text:s/>reports<text:s/>meet<text:s/>FCDO<text:s/>requirements.<text:s/>The</text:span><text:span text:style-name="T338_9"><text:s/></text:span><text:span text:style-name="T338_10">DPM</text:span><text:span text:style-name="T338_11"><text:s/></text:span><text:span text:style-name="T338_12">will<text:s/>oversee<text:s/>the<text:s/>budgeting<text:s/>and<text:s/>forecasting</text:span><text:span text:style-name="T338_13"><text:s/>and<text:s/>regularly<text:s/>update<text:s/>the<text:s/>SRO</text:span><text:span text:style-name="T338_14">.</text:span></text:p>
          </text:list-item>
          <text:list-item>
            <text:p text:style-name="P339"><text:span text:style-name="T339_1">Accounting<text:s/>and<text:s/>budgeting<text:s/>costs<text:s/>will<text:s/>be<text:s/>recognised<text:s/>on<text:s/>a<text:s/>resource<text:s/>basis,<text:s/></text:span><text:span text:style-name="T339_2">i.e.</text:span><text:span text:style-name="T339_3"><text:s/>when<text:s/>the<text:s/>associated<text:s/>activity<text:s/>has<text:s/>been<text:s/>performed.<text:s text:c="2"/>The<text:s/>risk<text:s/>of<text:s/>overspend<text:s/>against<text:s/>this<text:s/>programme<text:s/>is<text:s/>low:<text:s/></text:span><text:span text:style-name="T339_4">FT<text:s/>Hub</text:span><text:span text:style-name="T339_5"><text:s/>have<text:s/>full<text:s/>control<text:s/>over<text:s/>their<text:s/>direct<text:s/>expenditure<text:s/>and<text:s/>sub-grants<text:s/>to<text:s/>delivery<text:s/>partners</text:span><text:span text:style-name="T339_6">,</text:span><text:span text:style-name="T339_7"><text:s/>and<text:s/>we<text:s/>are<text:s/>confident<text:s/>that<text:s/>they<text:s/>will<text:s/>manage<text:s/>within<text:s/>budget.</text:span></text:p>
          </text:list-item>
          <text:list-item>
            <text:p text:style-name="P340"><text:span text:style-name="T340_1">Details<text:s/>of<text:s/>the<text:s/>deliverables<text:s/>will<text:s/>be<text:s/>agreed<text:s/>with<text:s/></text:span><text:span text:style-name="T340_2">FT<text:s/>Hub</text:span><text:span text:style-name="T340_3"><text:s/>and<text:s/>included<text:s/>in<text:s/>the<text:s/>agreement<text:s/>but<text:s/>are<text:s/>likely<text:s/>to<text:s/>include</text:span><text:span text:style-name="T340_4"><text:s/></text:span><text:span text:style-name="T340_5">quarterly<text:s/>reporting<text:s/>and<text:s/>meetings</text:span><text:span text:style-name="T340_6">,<text:s/></text:span><text:span text:style-name="T340_7">development<text:s/>of<text:s/>and<text:s/>delivery<text:s/>against<text:s/>a<text:s/>workplan</text:span><text:span text:style-name="T340_8">,<text:s/>and<text:s/></text:span><text:span text:style-name="T340_9">participation<text:s/>in<text:s/>the<text:s/>FCDO<text:s/>Annual<text:s/>Review<text:s/>process<text:s/>(including<text:s/>actions<text:s/>against<text:s/>recommendations).</text:span></text:p>
          </text:list-item>
        </text:list>
        <text:h text:style-name="P341" text:outline-level="2"><text:span text:style-name="T341_1">How<text:s/>will<text:s/>FCDO<text:s/>gain<text:s/>assurance<text:s/>that<text:s/>funds<text:s/>will<text:s/>only<text:s/>be<text:s/>used<text:s/>for<text:s/>intended<text:s/>purposes?<text:s text:c="2"/></text:span></text:h>
        <text:list text:style-name="LS2" xml:id="list106" text:continue-list="list7">
          <text:list-item>
            <text:p text:style-name="P342"><text:span text:style-name="T342_1">R4D<text:s/>has<text:s/>a<text:s/>current<text:s/>valid<text:s/>Due<text:s/>Diligence<text:s/>assessment<text:s/>in<text:s/>place<text:s/>which<text:s/>will<text:s/>be<text:s/>refreshed<text:s/>in<text:s/>September<text:s/>2026.</text:span><text:span text:style-name="T342_2"><text:s/>The<text:s/>overall<text:s/>assessment<text:s/>of<text:s/>financial<text:s/>risk<text:s/>or<text:s/>fraud<text:s/>was<text:s/>low.<text:s/>The<text:s/>FCDO<text:s/>programme<text:s/>management<text:s/>team<text:s/>is<text:s/>satisfied<text:s/>that<text:s/>the<text:s/>current<text:s/>Due<text:s/>Diligence<text:s/>assessment<text:s/>provides<text:s/>adequate<text:s/>assurance<text:s/>that<text:s/>the<text:s/></text:span><text:span text:style-name="T342_3">FT<text:s/>Hub</text:span><text:span text:style-name="T342_4"><text:s/>has<text:s/>the<text:s/>necessary<text:s/>processes<text:s/>in<text:s/>place<text:s/>to<text:s/>respond<text:s/>to<text:s/>any<text:s/>such<text:s/>incidents<text:s/>at<text:s/>the<text:s/></text:span><text:span text:style-name="T342_5">organizational</text:span><text:span text:style-name="T342_6"><text:s/>level.<text:s/></text:span><text:span text:style-name="T342_7"><text:s/></text:span><text:span text:style-name="T342_8">Due<text:s/>Diligence<text:s/>assessments<text:s/>for<text:s/>the<text:s/></text:span><text:span text:style-name="T342_9">FT<text:s/>Hub</text:span><text:span text:style-name="T342_10"><text:s/>will<text:s/>be<text:s/>refreshed<text:s/>every<text:s/>three<text:s/>years,<text:s/>as<text:s/>per<text:s/>FCDO<text:s/>guidance.</text:span></text:p>
          </text:list-item>
        </text:list>
        <text:list text:style-name="LS5" xml:id="list107" text:continue-list="list6">
          <text:list-item>
            <text:h text:style-name="P343" text:outline-level="1"><text:bookmark-start text:name="_Toc189072075"/><text:bookmark-start text:name="_Toc189072153"/><text:bookmark-start text:name="_Toc189072231"/><text:bookmark-start text:name="_Toc189072076"/><text:bookmark-start text:name="_Toc189072154"/><text:bookmark-start text:name="_Toc189072232"/><text:bookmark-start text:name="_Toc189072077"/><text:bookmark-start text:name="_Toc189072155"/><text:bookmark-start text:name="_Toc189072233"/><text:bookmark-start text:name="_Toc189072078"/><text:bookmark-start text:name="_Toc189072156"/><text:bookmark-start text:name="_Toc189072234"/><text:bookmark-start text:name="_Toc189072079"/><text:bookmark-start text:name="_Toc189072157"/><text:bookmark-start text:name="_Toc189072235"/><text:bookmark-start text:name="_Toc189072080"/><text:bookmark-start text:name="_Toc189072158"/><text:bookmark-start text:name="_Toc189072236"/><text:bookmark-start text:name="_Toc189072081"/><text:bookmark-start text:name="_Toc189072159"/><text:bookmark-start text:name="_Toc189072237"/><text:bookmark-start text:name="_Toc192081701"/><text:bookmark-start text:name="_Ref203394536"/><text:bookmark-end text:name="_Toc189072075"/><text:bookmark-end text:name="_Toc189072153"/><text:bookmark-end text:name="_Toc189072231"/><text:bookmark-end text:name="_Toc189072076"/><text:bookmark-end text:name="_Toc189072154"/><text:bookmark-end text:name="_Toc189072232"/><text:bookmark-end text:name="_Toc189072077"/><text:bookmark-end text:name="_Toc189072155"/><text:bookmark-end text:name="_Toc189072233"/><text:bookmark-end text:name="_Toc189072078"/><text:bookmark-end text:name="_Toc189072156"/><text:bookmark-end text:name="_Toc189072234"/><text:bookmark-end text:name="_Toc189072079"/><text:bookmark-end text:name="_Toc189072157"/><text:bookmark-end text:name="_Toc189072235"/><text:bookmark-end text:name="_Toc189072080"/><text:bookmark-end text:name="_Toc189072158"/><text:bookmark-end text:name="_Toc189072236"/><text:bookmark-end text:name="_Toc189072081"/><text:bookmark-end text:name="_Toc189072159"/><text:bookmark-end text:name="_Toc189072237"/><text:span text:style-name="T343_1">Management<text:s/>Case</text:span><text:bookmark-end text:name="_Toc192081701"/><text:bookmark-end text:name="_Ref203394536"/><text:span text:style-name="T343_2"><text:s/></text:span></text:h>
          </text:list-item>
        </text:list>
        <text:h text:style-name="P344" text:outline-level="2"><text:span text:style-name="T344_1">Governance<text:s/>and<text:s/>decision-making<text:s/>structure</text:span></text:h>
        <text:list text:style-name="LS2" xml:id="list108" text:continue-list="list7">
          <text:list-item>
            <text:p text:style-name="P345"><text:span text:style-name="T345_1">The<text:s/>FCDO<text:s/>team<text:s/>outlined<text:s/></text:span><text:span text:style-name="T345_2">below</text:span><text:span text:style-name="T345_3"><text:s/></text:span><text:span text:style-name="T345_4">(</text:span><text:bookmark-ref text:reference-format="text" text:ref-name="_Ref201326640">Figure 2</text:bookmark-ref><text:span text:style-name="T345_5">)<text:s/></text:span><text:span text:style-name="T345_6">will<text:s/>provide<text:s/>the<text:s/>programme’s<text:s/>management<text:s/>function,<text:s/></text:span><text:span text:style-name="T345_7">as<text:s/>well<text:s/>as<text:s/></text:span><text:span text:style-name="T345_8">own<text:s/>the<text:s/>relationships<text:s/>with<text:s/>country<text:s/>posts<text:s/>and<text:s/>delivery<text:s/></text:span><text:span text:style-name="T345_9">partners,<text:s/>and</text:span><text:span text:style-name="T345_10"><text:s/>maintain<text:s/></text:span><text:span text:style-name="T345_11">xHMG</text:span><text:span text:style-name="T345_12"><text:s/>relationships.</text:span></text:p>
          </text:list-item>
          <text:list-item>
            <text:p text:style-name="P346"><text:span text:style-name="T346_1">Based<text:s/>on<text:s/>feedback<text:s/>from<text:s/>the<text:s/>2024<text:s/>Independent<text:s/>Evaluation<text:s/>and<text:s/>an<text:s/>FT<text:s/>Hub<text:s/>internal<text:s/>operations<text:s/>review,<text:s/>the<text:s/>FT<text:s/>Hub<text:s/>governance<text:s/>model<text:s/>will<text:s/>be<text:s/></text:span><text:span text:style-name="T346_2">enhanced</text:span><text:span text:style-name="T346_3"><text:s/>in<text:s/>FT</text:span><text:bookmark-ref text:reference-format="text" text:ref-name="_Ref189553200">Error! Reference source not found.</text:bookmark-ref><text:span text:style-name="T346_4">.<text:s text:c="2"/>The<text:s/>key<text:s/>changes<text:s/>include:</text:span></text:p>
          </text:list-item>
        </text:list>
        <text:list text:style-name="LS10" xml:id="list110">
          <text:list-item>
            <text:p text:style-name="P347"><text:span text:style-name="T347_1">Clearly<text:s/>defined<text:s/>partner<text:s/>accountability<text:s/>and<text:s/>autonomy</text:span><text:span text:style-name="T347_2"><text:s/>will<text:s/>allow<text:s/>consortium<text:s/>partners<text:s/>to<text:s/>lead<text:s/>areas<text:s/>aligned<text:s/>with<text:s/>their<text:s/>expertise<text:s/>while<text:s/>R4D<text:s/>oversees<text:s/>management<text:s/>for<text:s/>efficiency<text:s/>and<text:s/>value<text:s/>for<text:s/>money.<text:s/>This<text:s/>governance<text:s/>model<text:s/>clarifies<text:s/>activity<text:s/>ownership,<text:s/>accelerates<text:s/>decision-making,<text:s/>and<text:s/>maintains<text:s/>the<text:s/>FT<text:s/>Hub's<text:s/>speed,<text:s/>flexibility,<text:s/>and<text:s/>creativity.</text:span></text:p>
          </text:list-item>
          <text:list-item>
            <text:p text:style-name="P348"><text:span text:style-name="T348_1">A<text:s/>technical<text:s/>steering<text:s/>committee</text:span><text:span text:style-name="T348_2">,<text:s/>including<text:s/>3-4<text:s/>leaders<text:s/>in<text:s/>the<text:s/>frontier<text:s/>tech<text:s/>and<text:s/>innovation<text:s/></text:span><text:span text:style-name="T348_3">space,<text:s text:c="2"/>key</text:span><text:span text:style-name="T348_4"><text:s/>FCDO<text:s/>(TIU)<text:s/>stakeholders<text:s/>and<text:s/>the<text:s/>FT<text:s/>Hub<text:s/>leadership<text:s/>team.<text:s/>This<text:s/>committee<text:s/>ensures<text:s/>FT<text:s/>Hub<text:s/>remains<text:s/>relevant<text:s/>and<text:s/>leads<text:s/>with<text:s/>effective<text:s/>evidence-based<text:s/>practices.<text:s/>Bi-annual<text:s/>reviews<text:s/>of<text:s/>programmatic<text:s/>data<text:s/>will<text:s/>be<text:s/>used<text:s/>to<text:s/>evaluate<text:s/>performance<text:s/>against<text:s/>Economy,<text:s/>Effectiveness,<text:s/>Efficiencies,<text:s/>and<text:s/>Equity.<text:s/>The<text:s/>committee<text:s/>will<text:s/>advise<text:s/>on<text:s/>programme<text:s/>design<text:s/>based<text:s/>on<text:s/>MEL/VfM<text:s/>analysis.</text:span></text:p>
          </text:list-item>
          <text:list-item>
            <text:p text:style-name="P349"><text:span text:style-name="T349_1">An</text:span><text:span text:style-name="T349_2"><text:s/>FT<text:s/>Hub<text:s/></text:span><text:span text:style-name="T349_3">Operation</text:span><text:span text:style-name="T349_4">al</text:span><text:span text:style-name="T349_5"><text:s/>Committee</text:span><text:span text:style-name="T349_6"><text:s/>will<text:s/>continue<text:s/>to<text:s/>ensure<text:s/>effective<text:s/>timely<text:s/>delivery<text:s/>of<text:s/>FT<text:s/>Hub<text:s/>objectives.</text:span></text:p>
          </text:list-item>
        </text:list>
        <text:h text:style-name="P350" text:outline-level="2"><text:span text:style-name="T350_1">Staffing</text:span></text:h>
        <text:p text:style-name="P351"><draw:frame svg:x="0cm" svg:y="0cm" svg:width="17.242cm" svg:height="9.102cm" draw:style-name="FR5" text:anchor-type="as-char" draw:z-index="0"><draw:image xlink:href="Pictures/image3.png" xlink:type="simple" xlink:show="embed" xlink:actuate="onLoad"/><svg:desc>A diagram of a company

AI-generated content may be incorrect.</svg:desc></draw:frame></text:p>
        <text:p text:style-name="P352"><text:bookmark-start text:name="_Ref201326640"/><text:span text:style-name="T352_1">Figure<text:s/></text:span><text:span text:style-name="T352_2"><text:sequence text:name="Figure" text:formula="ooow:Figure+1"/></text:span><text:bookmark-end text:name="_Ref201326640"/><text:span text:style-name="T352_3">.<text:s/></text:span><text:span text:style-name="T352_4"><text:s/></text:span><text:span text:style-name="T352_5">FT</text:span><text:span text:style-name="T352_6"><text:s/></text:span><text:span text:style-name="T352_7">Staffing</text:span><text:span text:style-name="T352_8"><text:s/>and<text:s/>Partner</text:span><text:span text:style-name="T352_9"><text:s/>Structure</text:span></text:p>
        <text:list text:style-name="LS2" xml:id="list113" text:continue-list="list7">
          <text:list-item>
            <text:p text:style-name="P353"><text:span text:style-name="T353_1">The<text:s/>Tech<text:s/>and<text:s/>Innovation<text:s/>Adviser<text:s/>in<text:s/>the<text:s/>Technology<text:s/>and<text:s/>Innovation<text:s/>Unit<text:s/>(TIU)<text:s/>will<text:s/>act<text:s/>as<text:s/>the<text:s/>Senior<text:s/>Responsible<text:s/>Owner<text:s/>(SRO),<text:s/>responsible<text:s/>for<text:s/>programme<text:s/>management</text:span><text:span text:style-name="T353_2">,<text:s/></text:span><text:span text:style-name="T353_3">performance</text:span><text:span text:style-name="T353_4"><text:s/>and<text:s/>funding</text:span><text:span text:style-name="T353_5">,<text:s/></text:span><text:span text:style-name="T353_6">as<text:s/>well<text:s/>as<text:s/></text:span><text:span text:style-name="T353_7">engaging<text:s/>with<text:s/>external<text:s/>partners.<text:s/>This<text:s/>enables<text:s/>FCDO<text:s/>to<text:s/>spot<text:s/>synergies<text:s/>and<text:s/>collaboration<text:s/>opportunities<text:s/>with<text:s/>other<text:s/>programmes.</text:span></text:p>
          </text:list-item>
          <text:list-item>
            <text:p text:style-name="P354"><text:span text:style-name="T354_1">A</text:span><text:span text:style-name="T354_2">s<text:s/>with<text:s/>the<text:s/>I2I<text:s/>programme,<text:s/></text:span><text:span text:style-name="T354_3">FT<text:s/>requires<text:s/></text:span><text:span text:style-name="T354_4">a<text:s/></text:span><text:span text:style-name="T354_5">dedicated<text:s/></text:span><text:span text:style-name="T354_6">p</text:span><text:span text:style-name="T354_7">rogramme<text:s/></text:span><text:span text:style-name="T354_8">f</text:span><text:span text:style-name="T354_9">unded<text:s/></text:span><text:span text:style-name="T354_10">Deputy<text:s/>Programme<text:s/>Manager<text:s/></text:span><text:span text:style-name="T354_11">position</text:span><text:span text:style-name="T354_12"><text:s/>at<text:s/>HEO<text:s/>level</text:span><text:span text:style-name="T354_13">.<text:s text:c="2"/>This</text:span><text:span text:style-name="T354_14"><text:s/></text:span><text:span text:style-name="T354_15">role<text:s/></text:span><text:span text:style-name="T354_16">is<text:s/></text:span><text:span text:style-name="T354_17">to<text:s/>handle<text:s/>finances<text:s/>and<text:s/>compliance<text:s/>with<text:s/>FCDO<text:s/>requests,<text:s/>liaise<text:s/>with<text:s/>delivery<text:s/>partners</text:span><text:span text:style-name="T354_18"><text:s/>and</text:span><text:span text:style-name="T354_19"><text:s/>prepare<text:s/>for<text:s/>Annual<text:s/>Reviews.</text:span><text:span text:style-name="T354_20"><text:s text:c="2"/></text:span><text:span text:style-name="T354_21">A<text:s/>second<text:s/></text:span><text:span text:style-name="T354_22">p</text:span><text:span text:style-name="T354_23">rogramme<text:s/></text:span><text:span text:style-name="T354_24">f</text:span><text:span text:style-name="T354_25">unded<text:s/></text:span><text:span text:style-name="T354_26">Internal<text:s/>Partnerships<text:s/>Manager<text:s/>(at<text:s/>G7<text:s/>level)<text:s/>is<text:s/>a<text:s/>critical<text:s/>new<text:s/></text:span><text:span text:style-name="T354_27">role<text:s/></text:span><text:span text:style-name="T354_28">required<text:s/>to<text:s/>maximise<text:s/>FT<text:s/>impact<text:s/>by<text:s/></text:span><text:span text:style-name="T354_29">developing<text:s/></text:span><text:span text:style-name="T354_30">crucial<text:s/></text:span><text:span text:style-name="T354_31">‘touch<text:s/>points’<text:s/>for<text:s/></text:span><text:span text:style-name="T354_32">FT</text:span><text:span text:style-name="T354_33"><text:s/>within<text:s/>FCDO<text:s/>and<text:s/>other<text:s/>stakeholders</text:span><text:span text:style-name="T354_34"><text:s/>to<text:s/></text:span><text:span text:style-name="T354_35">enhanc</text:span><text:span text:style-name="T354_36">e</text:span><text:span text:style-name="T354_37"><text:s/>innovation<text:s/></text:span><text:span text:style-name="T354_38">engagement,<text:s/></text:span><text:span text:style-name="T354_39">knowledge<text:s/>sharing<text:s/>and<text:s/></text:span><text:span text:style-name="T354_40">the<text:s/>uptake<text:s/>of<text:s/>innovation<text:s/></text:span><text:span text:style-name="T354_41">support</text:span><text:span text:style-name="T354_42">,<text:s/>as<text:s/>per<text:s/>the<text:s/>Livestreaming<text:s/>Independent<text:s/>Evaluation<text:s/>recommendations</text:span><text:span text:style-name="T354_43"><text:note text:note-class="footnote"><text:note-citation/><text:note-body><text:p text:style-name="P355"><text:span text:style-name="T355_1"><text:s/>A<text:s/>key<text:s/>finding<text:s/>from<text:s/>the<text:s/>2024<text:s/>Frontier<text:s/>Technologies<text:s/>Livestreaming<text:s/>Independent<text:s/>Evaluation<text:s/>was<text:s/>that</text:span><text:span text:style-name="T355_2">,<text:s/>to<text:s/>maximise<text:s/>impact</text:span><text:span text:style-name="T355_3"><text:s/>of<text:s/>its<text:s/>learnings<text:s/>and<text:s/>activities</text:span><text:span text:style-name="T355_4">,</text:span><text:span text:style-name="T355_5"><text:s/>the<text:s/></text:span><text:span text:style-name="T355_6">FT<text:s/>programme<text:s/>needed<text:s/>stronger<text:s/>‘touch<text:s/>points’<text:s/>for<text:s/></text:span><text:span text:style-name="T355_7">effective<text:s/>engagement<text:s/>with<text:s/>FCDO<text:s/>teams.</text:span></text:p></text:note-body></text:note></text:span><text:span text:style-name="T355_8">.</text:span></text:p>
          </text:list-item>
          <text:list-item>
            <text:p text:style-name="P356"><text:span text:style-name="T356_1">As<text:s/>FCDO<text:s/>programme<text:s/>teams<text:s/>rarely<text:s/>contain<text:s/>technology<text:s/>expertise,<text:s/></text:span><text:span text:style-name="T356_2">a</text:span><text:span text:style-name="T356_3">n<text:s/>important<text:s/>FT<text:s/>offer<text:s/>is<text:s/>supporting<text:s/>teams<text:s/>to<text:s/></text:span><text:span text:style-name="T356_4">utilise</text:span><text:span text:style-name="T356_5"><text:s/></text:span><text:span text:style-name="T356_6">frontier<text:s/>technologies<text:s/>and<text:s/>innovation<text:s/>to</text:span><text:span text:style-name="T356_7"><text:s/>solve<text:s/>challenges<text:s/>and<text:s/>increase<text:s/>the<text:s/>impact<text:s/>of<text:s/></text:span><text:span text:style-name="T356_8">their<text:s/></text:span><text:span text:style-name="T356_9">programme<text:s/></text:span><text:span text:style-name="T356_10">activities</text:span><text:span text:style-name="T356_11">.<text:s text:c="2"/>T</text:span><text:span text:style-name="T356_12">o<text:s/>drive<text:s/>this<text:s/>most<text:s/>effectively,<text:s/>t</text:span><text:span text:style-name="T356_13">he<text:s/>programme<text:s/>will<text:s/>test<text:s/>embedding<text:s/>secondees</text:span><text:span text:style-name="T356_14">,</text:span><text:span text:style-name="T356_15"><text:s/></text:span><text:span text:style-name="T356_16">with<text:s/>unique<text:s/>tech<text:s/>expertise,<text:s/></text:span><text:span text:style-name="T356_17">into<text:s/>FCDO<text:s/>programme<text:s/>teams</text:span><text:span text:style-name="T356_18"><text:s/>–<text:s/>for<text:s/></text:span><text:span text:style-name="T356_19">example,<text:s/>an<text:s/>AI<text:s/>developer<text:s/>for<text:s/>the<text:s/>AI<text:s/>Sandbox<text:s/>tools<text:s/>or<text:s/>a<text:s/>tech-energy-climate<text:s/>expert<text:s/>to<text:s/>help<text:s/></text:span><text:span text:style-name="T356_20">drive<text:s/></text:span><text:span text:style-name="T356_21">innov</text:span><text:span text:style-name="T356_22">ation<text:s/>in</text:span><text:span text:style-name="T356_23"><text:s/>energy<text:s/>and<text:s/>climate<text:s/>programmes</text:span><text:span text:style-name="T356_24">.</text:span></text:p>
          </text:list-item>
        </text:list>
        <text:h text:style-name="P357" text:outline-level="2"><text:span text:style-name="T357_1">Inception<text:s/>Phase</text:span></text:h>
        <text:list text:style-name="LS2" xml:id="list116" text:continue-list="list7">
          <text:list-item>
            <text:p text:style-name="P358"><text:span text:style-name="T358_1">New</text:span><text:span text:style-name="T358_2"><text:s/>FT<text:s/>initiatives<text:s/>will<text:s/>start<text:s/>with<text:s/>an<text:s/>Inception<text:s/>Phase<text:s/>of<text:s/>up<text:s/>to<text:s/>3<text:s/>months<text:s/>to<text:s/>consolidate<text:s/>detailed<text:s/>design,<text:s/>contributions<text:s/>to<text:s/>the<text:s/>theory<text:s/>of<text:s/>change,<text:s/>and<text:s/>associated<text:s/>progress<text:s/>and<text:s/>performance<text:s/>metrics.</text:span></text:p>
          </text:list-item>
        </text:list>
        <text:h text:style-name="P359" text:outline-level="2"><text:span text:style-name="T359_1">Governance<text:s/>rhythm</text:span></text:h>
        <text:list text:style-name="LS2" xml:id="list117" text:continue-list="list7">
          <text:list-item>
            <text:p text:style-name="P360"><text:span text:style-name="T360_1">FCDO<text:s/>funding<text:s/>will<text:s/>be<text:s/>released<text:s/>monthly</text:span><text:span text:style-name="T360_2">,<text:s/>subject<text:s/>to<text:s/>satisfactory<text:s/>performance<text:s/>by<text:s/></text:span><text:span text:style-name="T360_3">the<text:s/></text:span><text:span text:style-name="T360_4">FT</text:span><text:span text:style-name="T360_5"><text:s/>Hub</text:span><text:span text:style-name="T360_6">.</text:span><text:span text:style-name="T360_7"><text:s text:c="2"/></text:span><text:span text:style-name="T360_8">Monthly</text:span><text:span text:style-name="T360_9"><text:s/></text:span><text:span text:style-name="T360_10">discussions<text:s/>will<text:s/>track<text:s/>performance<text:s/>and<text:s/>identify<text:s/>context<text:s/></text:span><text:span text:style-name="T360_11">and<text:s/>risk<text:s/></text:span><text:span text:style-name="T360_12">changes.<text:s/></text:span><text:span text:style-name="T360_13"><text:s/></text:span><text:span text:style-name="T360_14">Quarterly<text:s/>reports<text:s/>will<text:s/>be<text:s/>reviewed<text:s/>by<text:s/>the<text:s/>SRO,<text:s/>PRO,<text:s/>and<text:s/>DPM,<text:s/>and<text:s/>the<text:s/>quarterly<text:s/>steering<text:s/>committee<text:s/>meetings<text:s/>will<text:s/>spot<text:s/>and<text:s/>adapt<text:s/>to<text:s/>context<text:s/>changes<text:s/>early.<text:s/>The<text:s/>FCDO<text:s/>Annual<text:s/>Review<text:s/>will<text:s/>assess<text:s/>progress<text:s/>against<text:s/>logframe<text:s/>indicators<text:s/>and<text:s/>Value<text:s/>for<text:s/>Money<text:s/>indicators.</text:span></text:p>
          </text:list-item>
        </text:list>
        <text:h text:style-name="P361" text:outline-level="2"><text:span text:style-name="T361_1">Collaboration<text:s/>with<text:s/>internal<text:s/>FCDO<text:s/>innovation<text:s/>units:<text:s/>FCDOx<text:s/>and<text:s/>FCDO.ai</text:span></text:h>
        <text:list text:style-name="LS2" xml:id="list118" text:continue-list="list7">
          <text:list-item>
            <text:p text:style-name="P362"><text:bookmark-start text:name="_Ref203394858"/><text:span text:style-name="T362_1">AI:</text:span><text:span text:style-name="T362_2"><text:s/></text:span><text:span text:style-name="T362_3">Recognising</text:span><text:span text:style-name="T362_4"><text:s/>that<text:s/>FCDO.ai<text:s/>is<text:s/>the<text:s/>lead<text:s/>for<text:s/>FCDO’s<text:s/>A</text:span><text:span text:style-name="T362_5">rtificial<text:s/></text:span><text:span text:style-name="T362_6">I</text:span><text:span text:style-name="T362_7">ntelligence<text:s/>(AI)<text:s/></text:span><text:span text:style-name="T362_8">work,<text:s/></text:span><text:span text:style-name="T362_9">and<text:s/>also</text:span><text:span text:style-name="T362_10"><text:s/>the<text:s/>value<text:s/>of<text:s/>FT’s<text:s/>ongoing<text:s/>contribution<text:s/>under<text:s/>one<text:s/>of<text:s/>FCDO.ai<text:s/>pathways</text:span><text:span text:style-name="T362_11"><text:s/>(the<text:s/>AI<text:s/>Sandbox)</text:span><text:span text:style-name="T362_12">,<text:s/>any<text:s/></text:span><text:span text:style-name="T362_13">internally-facing</text:span><text:span text:style-name="T362_14"><text:s/>FT<text:s/>AI-related<text:s/>work<text:s/>will<text:s/>continue<text:s/>to<text:s/>align<text:s/>with<text:s/>FCDO.ai’s<text:s/>over-arching<text:s/>strategy<text:s/>and<text:s/></text:span><text:span text:style-name="T362_15">prioritisation</text:span><text:span text:style-name="T362_16">.<text:s/></text:span><text:bookmark-end text:name="_Ref203394858"/></text:p>
          </text:list-item>
          <text:list-item>
            <text:p text:style-name="P363"><text:span text:style-name="T363_1">Other<text:s/>internally<text:s/>facing<text:s/></text:span><text:span text:style-name="T363_2">frontier<text:s/>technologies</text:span><text:span text:style-name="T363_3">:</text:span><text:span text:style-name="T363_4"><text:s/></text:span><text:span text:style-name="T363_5">Recognising</text:span><text:span text:style-name="T363_6"><text:s/></text:span><text:span text:style-name="T363_7">that<text:s/></text:span><text:span text:style-name="T363_8">FCDOx</text:span><text:span text:style-name="T363_9"><text:s/>(under<text:s/>the<text:s/></text:span><text:span text:style-name="T363_10">Chief<text:s/>Digital<text:s/>and<text:s/>Information<text:s/>Officer</text:span><text:span text:style-name="T363_11">)<text:s/>has<text:s/>the</text:span><text:span text:style-name="T363_12"><text:s/>lead<text:s/>role<text:s/>for<text:s/>any<text:s/>internal<text:s/>use<text:s/>technology<text:s/>that<text:s/>would<text:s/>be<text:s/>hosted<text:s/>on<text:s/>FCDO’s<text:s/>systems<text:s/>or<text:s/>involve<text:s/>private<text:s/>FCDO<text:s/>data,<text:s/>the<text:s/>FT<text:s/>programme<text:s/>will<text:s/>not<text:s/>pursue<text:s/>or<text:s/>support<text:s/>work<text:s/>that<text:s/>falls<text:s/>into<text:s/>this<text:s/>category<text:s/>(outside<text:s/>of<text:s/>the<text:s/>AI<text:s/>Sandbox,<text:s/>as<text:s/>mentioned<text:s/>above).</text:span></text:p>
          </text:list-item>
          <text:list-item>
            <text:p text:style-name="P364"><text:span text:style-name="T364_1">Pilot<text:s/>selection:<text:s/></text:span><text:span text:style-name="T364_2">FT<text:s/>may<text:s/>still<text:s/>be<text:s/>a<text:s/>valuable<text:s/>vehicle<text:s/>to<text:s/>surface<text:s/>staff<text:s/>suggestions<text:s/>and<text:s/>requests<text:s/>for<text:s/>internal<text:s/>innovation. <text:s/>FT<text:s/>Calls<text:s/>for<text:s/>Ideas<text:s/>will<text:s/>continue<text:s/>to<text:s/>include<text:s/>an<text:s/>invitation<text:s/>for<text:s/>‘Operational<text:s/>Delivery’<text:s/>ideas. <text:s/>However,<text:s/>a<text:s/>clear<text:s/>line<text:s/>will<text:s/>be<text:s/>drawn<text:s/>between<text:s/>ideas<text:s/>that<text:s/>are<text:s/>internally<text:s/>vs<text:s/>externally<text:s/>facing. <text:s/>Internal<text:s/>ideas<text:s/>(primarily<text:s/>revolving<text:s/>around<text:s/>internal<text:s/>operational<text:s/>delivery<text:s/>and<text:s/>involving<text:s/>FCDO<text:s/>systems<text:s/>or<text:s/>private<text:s/>data)<text:s/>that<text:s/>emerge<text:s/>through<text:s/>FT<text:s/>calls<text:s/>will<text:s/>be<text:s/>passed<text:s/>to<text:s/>FCDOx<text:s/>instead<text:s/>or,<text:s/>if<text:s/>they<text:s/>involve<text:s/>AI<text:s/>innovation<text:s/>linked<text:s/>to<text:s/></text:span><text:span text:style-name="T364_3">paragraph<text:s/></text:span><text:bookmark-ref text:reference-format="text" text:ref-name="_Ref203394858">78</text:bookmark-ref><text:span text:style-name="T364_4"><text:s/>above,<text:s/>will<text:s/>be<text:s/>subject<text:s/>to<text:s/>agreement<text:s/>with<text:s/>FCDO.ai<text:s/>and<text:s/>managed<text:s/>in<text:s/>accordance<text:s/>with<text:s/></text:span><text:span text:style-name="T364_5">the<text:s/>agreement<text:s/>under<text:s/></text:span><text:span text:style-name="T364_6">paragraph<text:s/></text:span><text:bookmark-ref text:reference-format="text" text:ref-name="_Ref203394858">78</text:bookmark-ref><text:span text:style-name="T364_7">.</text:span></text:p>
          </text:list-item>
          <text:list-item>
            <text:p text:style-name="P365"><text:span text:style-name="T365_1">Externally<text:s/>facing<text:s/></text:span><text:span text:style-name="T365_2">frontier<text:s/>technologies</text:span><text:span text:style-name="T365_3">:</text:span><text:span text:style-name="T365_4"><text:s/>Externally<text:s/>facing<text:s/>digital<text:s/>(including<text:s/>ODA)<text:s/>spend<text:s/>under<text:s/>FT,<text:s/>including<text:s/>on<text:s/>AI,<text:s/>emerging<text:s/>and<text:s/>contentious<text:s/>tech,<text:s/>does<text:s/>and<text:s/>will<text:s/>continue<text:s/>to<text:s/>comply<text:s/>with<text:s/>Digital<text:s/>Spend<text:s/>Controls<text:s/>under<text:s/></text:span><text:span text:style-name="T365_5">the<text:s/>FCDO’s<text:s/></text:span><text:span text:style-name="T365_6">P</text:span><text:span text:style-name="T365_7">rogramme<text:s/>Operating<text:s/>Framework<text:s/></text:span><text:span text:style-name="T365_8">Rule<text:s/>12.</text:span></text:p>
          </text:list-item>
        </text:list>
        <text:h text:style-name="P366" text:outline-level="2"><text:span text:style-name="T366_1">Risk<text:s/>Management</text:span></text:h>
        <text:list text:style-name="LS2" xml:id="list122" text:continue-list="list7">
          <text:list-item>
            <text:p text:style-name="P367"><text:span text:style-name="T367_1">The<text:s/>FT<text:s/>programme<text:s/>supports<text:s/>early-stage<text:s/>innovations<text:s/>with<text:s/>inherent<text:s/>risks</text:span><text:span text:style-name="T367_2"><text:s/>and<text:s/>so<text:s/>the<text:s/></text:span><text:span text:style-name="T367_3">FT<text:s/>risk<text:s/>appetite<text:s/>is<text:s/></text:span><text:span text:style-name="T367_4">receptive</text:span><text:span text:style-name="T367_5">.<text:s/>B</text:span><text:span text:style-name="T367_6">uilding</text:span><text:span text:style-name="T367_7"><text:s/>on<text:s/></text:span><text:span text:style-name="T367_8">I2I’s<text:s/></text:span><text:span text:style-name="T367_9">risk<text:s/>register,<text:s/>the<text:s/>main<text:s/>residual<text:s/>risks<text:s/></text:span><text:span text:style-name="T367_10">for<text:s/>FT<text:s/></text:span><text:span text:style-name="T367_11">are<text:s/>outlined<text:s/>in<text:s/></text:span><text:span text:style-name="T367_12">Annex<text:s/></text:span><text:span text:style-name="T367_13">1</text:span><text:span text:style-name="T367_14">.<text:s/></text:span><text:span text:style-name="T367_15"><text:s/></text:span><text:span text:style-name="T367_16">Mitigations<text:s/>are<text:s/>in<text:s/>place<text:s/>for<text:s/>all<text:s/>carried-over<text:s/>activities,<text:s/>and<text:s/>no<text:s/></text:span><text:span text:style-name="T367_17">existing<text:s/>or<text:s/></text:span><text:span text:style-name="T367_18">new<text:s/>risks<text:s/>are<text:s/></text:span><text:span text:style-name="T367_19">higher<text:s/>than<text:s/>moderate</text:span><text:span text:style-name="T367_20"><text:note text:note-class="footnote"><text:note-citation/><text:note-body><text:p text:style-name="P368"><text:span text:style-name="T368_1"><text:s/></text:span><text:span text:style-name="T368_2">Impact<text:s/>is<text:s/>assessed<text:s/>as<text:s/>insignificant,<text:s/>minor</text:span><text:span text:style-name="T368_3">,<text:s/>moderate,<text:s/>major<text:s/>and<text:s/>severe.<text:s/></text:span><text:span text:style-name="T368_4">Probability<text:s/>is<text:s/>assessed<text:s/>as<text:s/>rare,<text:s/>unlikely,<text:s/>possible,<text:s/>likely,<text:s/>and<text:s/>almost<text:s/>certain.<text:s/>The<text:s/>resulting<text:s/>risk<text:s/>assessment<text:s/>is<text:s/></text:span><text:span text:style-name="T368_5">minor,<text:s/>moderate,</text:span><text:span text:style-name="T368_6"><text:s/>major,<text:s/>and<text:s/>severe.</text:span></text:p></text:note-body></text:note></text:span><text:span text:style-name="T368_7"><text:s/></text:span><text:span text:style-name="T368_8">or</text:span><text:span text:style-name="T368_9"><text:s/></text:span><text:span text:style-name="T368_10">outside<text:s/>the<text:s/></text:span><text:span text:style-name="T368_11">receptive</text:span><text:span text:style-name="T368_12"><text:s/>risk<text:s/>appetite.<text:s/></text:span><text:span text:style-name="T368_13"><text:s/></text:span><text:span text:style-name="T368_14">As<text:s/>such<text:s/>the<text:s/>overall<text:s/>risk<text:s/>of<text:s/>the<text:s/>programme<text:s/></text:span><text:span text:style-name="T368_15">is<text:s/>considered<text:s/>to<text:s/>be</text:span><text:span text:style-name="T368_16"><text:s/></text:span><text:span text:style-name="T368_17">moderate</text:span><text:span text:style-name="T368_18">,<text:s/>in<text:s/>line<text:s/>with<text:s/>the<text:s/>last<text:s/></text:span><text:span text:style-name="T368_19">I2I</text:span><text:span text:style-name="T368_20"><text:s/>Annual<text:s/>Review.<text:s text:c="2"/></text:span><text:span text:style-name="T368_21">Risks<text:s/>will<text:s/>be<text:s/>reviewed<text:s/></text:span><text:span text:style-name="T368_22">after<text:s/></text:span><text:span text:style-name="T368_23">the<text:s/></text:span><text:span text:style-name="T368_24">inception<text:s/>phase.</text:span><text:span text:style-name="T368_25"><text:s/></text:span><text:span text:style-name="T368_26"><text:s/>The<text:s/>PRO<text:s/>will<text:s/>monitor<text:s/>risks<text:s/>quarterly,<text:s/>noting<text:s/>emerging<text:s/>risks,<text:s/>reviewing<text:s/>mitigations,<text:s/>and<text:s/>escalating<text:s/>increased<text:s/>risks<text:s/>to<text:s/>the<text:s/>SRO<text:s/>for<text:s/>action.</text:span></text:p>
          </text:list-item>
        </text:list>
        <text:h text:style-name="P369" text:outline-level="2"><text:span text:style-name="T369_1">Monitoring<text:s/>and<text:s/>Evaluation</text:span></text:h>
        <text:list text:style-name="LS2" xml:id="list123" text:continue-list="list7">
          <text:list-item>
            <text:p text:style-name="P370"><text:span text:style-name="T370_1">The<text:s/>FT<text:s/>Hub<text:s/>has<text:s/>a<text:s/>Monitoring,<text:s/>Evaluation,<text:s/>and<text:s/>Learning<text:s/>(MEL)<text:s/>team</text:span><text:span text:style-name="T370_2"><text:s/>that<text:s/>has<text:s/>recently<text:s/>finalised<text:s/>a<text:s/></text:span><text:span text:style-name="T370_3">MEL<text:s/>framework</text:span><text:span text:style-name="T370_4"><text:s/></text:span><text:span text:style-name="T370_5">for<text:s/></text:span><text:span text:style-name="T370_6">I2I</text:span><text:span text:style-name="T370_7"><text:s/>that<text:s/>will<text:s/>be<text:s/>easily<text:s/>adapted<text:s/>for<text:s/>FT.<text:s text:c="2"/>This<text:s/>includes<text:s/></text:span><text:span text:style-name="T370_8">updated<text:s/></text:span><text:span text:style-name="T370_9">logframe<text:s/>indicators</text:span><text:span text:style-name="T370_10"><text:s/>and<text:s/></text:span><text:span text:style-name="T370_11">'progress'<text:s/>indicators</text:span><text:span text:style-name="T370_12"><text:s/>which<text:s/>will<text:s/>streamline<text:s/>data<text:s/>collection,<text:s/>support<text:s/>formative<text:s/>learning<text:s/>and<text:s/>allow<text:s/>better<text:s/>informed<text:s/>management<text:s/>and<text:s/>decision<text:s/>making</text:span><text:span text:style-name="T370_13">,<text:s/>including<text:s/>on<text:s/>issues<text:s/>such<text:s/>as<text:s/>VfM.</text:span><text:span text:style-name="T370_14"><text:s/></text:span><text:span text:style-name="T370_15">Logframe<text:s/>o</text:span><text:span text:style-name="T370_16">utput<text:s/>indicators</text:span><text:span text:style-name="T370_17"><text:s/></text:span><text:span text:style-name="T370_18">will<text:s/>be<text:s/>agreed<text:s/>and<text:s/>regularly<text:s/>reviewed<text:s/>between<text:s/>FCDO<text:s/>and<text:s/>the<text:s/>delivery<text:s/>partners.<text:s/>The<text:s/>logframe<text:s/>will<text:s/>include<text:s/>indicators<text:s/>on<text:s/>effectiveness<text:s/>of<text:s/>dissemination<text:s/>activities<text:s/>and<text:s/>the<text:s/>use<text:s/>of<text:s/>outputs.</text:span><text:span text:style-name="T370_19"><text:s/></text:span></text:p>
          </text:list-item>
        </text:list>
        <text:h text:style-name="P371" text:outline-level="2"><text:span text:style-name="T371_1">Exit<text:s/>strategy</text:span></text:h>
        <text:list text:style-name="LS2" xml:id="list124" text:continue-list="list7">
          <text:list-item>
            <text:p text:style-name="P372"><text:span text:style-name="T372_1">FT<text:s/></text:span><text:span text:style-name="T372_2">activities</text:span><text:span text:style-name="T372_3">,<text:s/></text:span><text:span text:style-name="T372_4">such<text:s/>as<text:s/>providing<text:s/></text:span><text:span text:style-name="T372_5">learning<text:s/></text:span><text:span text:style-name="T372_6">insights<text:s/>on<text:s/></text:span><text:span text:style-name="T372_7">new<text:s/></text:span><text:span text:style-name="T372_8">technolog</text:span><text:span text:style-name="T372_9">ies</text:span><text:span text:style-name="T372_10"><text:s/></text:span><text:span text:style-name="T372_11">will<text:s/>be<text:s/>reviewed<text:s/>regularly<text:s/>(as<text:s/>a<text:s/>minimum<text:s/>through<text:s/>the<text:s/>Annual<text:s/>Review)<text:s/>and</text:span><text:span text:style-name="T372_12">,</text:span><text:span text:style-name="T372_13"><text:s/>w</text:span><text:span text:style-name="T372_14">hile<text:s/>the</text:span><text:span text:style-name="T372_15">y<text:s/>continue<text:s/>to<text:s/></text:span><text:span text:style-name="T372_16">demonstrate<text:s/>value</text:span><text:span text:style-name="T372_17"><text:s/>for<text:s/>money</text:span><text:span text:style-name="T372_18">,<text:s/>will<text:s/></text:span><text:span text:style-name="T372_19">be<text:s/></text:span><text:span text:style-name="T372_20">maintained</text:span><text:span text:style-name="T372_21">.</text:span></text:p>
          </text:list-item>
          <text:list-item>
            <text:p text:style-name="P373"><text:span text:style-name="T373_1">All<text:s/></text:span><text:span text:style-name="T373_2">experimentation<text:s/>activities</text:span><text:span text:style-name="T373_3"><text:s/></text:span><text:span text:style-name="T373_4">have<text:s/>exit<text:s/>strategies<text:s/></text:span><text:span text:style-name="T373_5">included<text:s/>in<text:s/>the</text:span><text:span text:style-name="T373_6">ir</text:span><text:span text:style-name="T373_7"><text:s/>design.<text:s text:c="2"/></text:span><text:span text:style-name="T373_8">For<text:s/>example,<text:s/></text:span><text:span text:style-name="T373_9">FT<text:s/></text:span><text:span text:style-name="T373_10">offers<text:s/></text:span><text:span text:style-name="T373_11">successful<text:s/></text:span><text:span text:style-name="T373_12">pilots<text:s/>‘</text:span><text:span text:style-name="T373_13">follow-on-funding’<text:s/></text:span><text:span text:style-name="T373_14">to<text:s/></text:span><text:span text:style-name="T373_15">pivot<text:s/>from</text:span><text:span text:style-name="T373_16"><text:s/>technology<text:s/>development<text:s/></text:span><text:span text:style-name="T373_17">to<text:s/></text:span><text:span text:style-name="T373_18">invest</text:span><text:span text:style-name="T373_19">ing</text:span><text:span text:style-name="T373_20"><text:s/>time<text:s/>and<text:s/>effort<text:s/></text:span><text:span text:style-name="T373_21">into<text:s/></text:span><text:span text:style-name="T373_22">sourcing<text:s/>additional<text:s/>support<text:s/></text:span><text:span text:style-name="T373_23">and/</text:span><text:span text:style-name="T373_24">or<text:s/>funding.</text:span><text:span text:style-name="T373_25"><text:s text:c="2"/>This<text:s/>includes<text:s/>linking<text:s/>up<text:s/>with<text:s/>other<text:s/>FCDO<text:s/>and<text:s/>donor<text:s/>programmes<text:s/>that<text:s/>offer<text:s/>later<text:s/>stage<text:s/>funding</text:span><text:span text:style-name="T373_26">,<text:s/>such<text:s/>as<text:s/></text:span><text:span text:style-name="T373_27">British<text:s/>Investment<text:s/>Partnerships,<text:s/></text:span><text:span text:style-name="T373_28">the<text:s/>Global<text:s/>Innovation<text:s/>Fund<text:s/></text:span><text:span text:style-name="T373_29">(GIF)<text:s/></text:span><text:span text:style-name="T373_30">and<text:s/>GSMA</text:span><text:span text:style-name="T373_31">.</text:span><text:span text:style-name="T373_32"><text:s text:c="2"/></text:span><text:span text:style-name="T373_33">T</text:span><text:span text:style-name="T373_34">he<text:s/>FCDO<text:s/>is<text:s/></text:span><text:span text:style-name="T373_35">also<text:s/></text:span><text:span text:style-name="T373_36">working<text:s/>with<text:s/>the<text:s/></text:span><text:span text:style-name="T373_37">International<text:s/>Development<text:s/>Innovation<text:s/>Alliance</text:span><text:span text:style-name="T373_38"><text:s/>partnership</text:span><text:span text:style-name="T373_39"><text:s/>to<text:s/>develop<text:s/>innovation<text:s/>pipelines</text:span><text:span text:style-name="T373_40">.</text:span></text:p>
          </text:list-item>
          <text:list-item>
            <text:p text:style-name="P374"><text:span text:style-name="T374_1">FT</text:span><text:span text:style-name="T374_2"><text:s/></text:span><text:span text:style-name="T374_3">actively<text:s/>engages<text:s/>with</text:span><text:span text:style-name="T374_4"><text:s/>other<text:s/>FCDO<text:s/>programmes<text:s/>to<text:s/>explore<text:s/>how<text:s/>technology<text:s/>and<text:s/>innovation<text:s/>can<text:s/></text:span><text:span text:style-name="T374_5">be<text:s/>incorporate</text:span><text:span text:style-name="T374_6">d</text:span><text:span text:style-name="T374_7"><text:s/>to<text:s/></text:span><text:span text:style-name="T374_8">enhance<text:s/>their<text:s/>impact.<text:s text:c="2"/></text:span><text:span text:style-name="T374_9">As<text:s/>the<text:s/>local<text:s/>team’s<text:s/>capacity<text:s/>improves,<text:s/></text:span><text:span text:style-name="T374_10">FT<text:s/></text:span><text:span text:style-name="T374_11">aims<text:s/>to<text:s/></text:span><text:span text:style-name="T374_12">transfer<text:s/>both<text:s/>budget<text:s/>and<text:s/>programme<text:s/>ownership<text:s/>to<text:s/>the<text:s/>local<text:s/>team.</text:span></text:p>
          </text:list-item>
          <text:list-item>
            <text:p text:style-name="P375"><text:span text:style-name="T375_1">Any<text:s/></text:span><text:span text:style-name="T375_2">ecosystem<text:s/></text:span><text:span text:style-name="T375_3">and<text:s/>other<text:s/>partner<text:s/></text:span><text:span text:style-name="T375_4">strengthening<text:s/>activities<text:s/>will<text:s/></text:span><text:span text:style-name="T375_5">be<text:s/>clearly<text:s/>time-bound,<text:s/>with<text:s/>their<text:s/>own<text:s/>exit<text:s/>strategies<text:s/>that<text:s/>ensure<text:s/>change<text:s/></text:span><text:span text:style-name="T375_6">will<text:s/>be<text:s/>sustained<text:s/>and<text:s/>impactful.</text:span></text:p>
          </text:list-item>
        </text:list>
        <text:p text:style-name="P376"/>
      </text:section>
      <text:section text:style-name="S4" text:name="S4">
        <text:list text:style-name="LS3" xml:id="list128">
          <text:list-item>
            <text:p text:style-name="P377"><text:bookmark-start text:name="_Toc192081703"/><text:span text:style-name="T377_1">Risk<text:s/>Register</text:span><text:bookmark-end text:name="_Toc192081703"/></text:p>
          </text:list-item>
        </text:list>
        <text:p text:style-name="P378"/>
        <table:table table:style-name="Table5"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29">
            <table:table-cell table:style-name="Cell142">
              <text:p text:style-name="P379"><text:span text:style-name="T379_1">Risk<text:s/>Description</text:span></text:p>
            </table:table-cell>
            <table:table-cell table:style-name="Cell143">
              <text:p text:style-name="P380"><text:span text:style-name="T380_1">Gross<text:s/>Risk</text:span></text:p>
            </table:table-cell>
            <table:table-cell table:style-name="Cell144">
              <text:p text:style-name="P381"><text:span text:style-name="T381_1">Mitigation<text:s/>Strategy</text:span></text:p>
            </table:table-cell>
            <table:table-cell table:style-name="Cell145">
              <text:p text:style-name="P382"><text:span text:style-name="T382_1">Residual<text:s/>Risk</text:span></text:p>
            </table:table-cell>
          </table:table-row>
          <table:table-row table:style-name="Row30">
            <table:table-cell table:style-name="Cell146">
              <text:p text:style-name="P383"><text:span text:style-name="T383_1">The<text:s/>adaptive<text:s/>nature<text:s/>of<text:s/>the<text:s/>programme,<text:s/>shifting<text:s/>FCDO<text:s/>priorities<text:s/>and<text:s/>regular<text:s/>uncertainty<text:s/>over<text:s/>the<text:s/>UK<text:s/>aid<text:s/>budget<text:s/>means<text:s/>that<text:s/>it<text:s/>is<text:s/>challenging<text:s/>to<text:s/>plan<text:s/>and<text:s/>forecast<text:s/>accurately<text:s/>resulting<text:s/>in<text:s/>potential<text:s/>under<text:s/>or<text:s/>overspend<text:s/>against<text:s/>quarterly<text:s/>forecasts. </text:span></text:p>
            </table:table-cell>
            <table:table-cell table:style-name="Cell147">
              <text:p text:style-name="P384"><text:span text:style-name="T384_1">Major</text:span></text:p>
            </table:table-cell>
            <table:table-cell table:style-name="Cell148">
              <text:p text:style-name="P385"><text:span text:style-name="T385_1">•<text:s/></text:span><text:span text:style-name="T385_2">Use<text:s/>of<text:s/>an<text:s/>Accountable<text:s/>Grant<text:s/>Agreement<text:s/>prevent</text:span><text:span text:style-name="T385_3">s</text:span><text:span text:style-name="T385_4"><text:s/>contractual<text:s/>lock-in.</text:span></text:p>
              <text:p text:style-name="P386"><text:span text:style-name="T386_1">•<text:s/></text:span><text:span text:style-name="T386_2">Regular<text:s/>FCDO<text:s/>and<text:s/>FT<text:s/>Hub<text:s/></text:span><text:span text:style-name="T386_3">dialogue<text:s/>and<text:s/>forecast<text:s/>updates<text:s/></text:span><text:span text:style-name="T386_4">help<text:s/></text:span><text:span text:style-name="T386_5">identify<text:s/>adjustments<text:s/>to<text:s/>scope<text:s/>as<text:s/>necessary<text:s/>to<text:s/>increase<text:s/>/<text:s/>reduce<text:s/>projected<text:s/>under/overspend.<text:s/></text:span></text:p>
              <text:p text:style-name="P387"><text:span text:style-name="T387_1">•<text:s/></text:span><text:span text:style-name="T387_2">Confirmation<text:s/>of<text:s/>yearly<text:s/>budgets<text:s/>within<text:s/>the<text:s/></text:span><text:span text:style-name="T387_3">AGA<text:s/></text:span><text:span text:style-name="T387_4">to<text:s/>be<text:s/>agreed<text:s/>as<text:s/>early<text:s/>before<text:s/>the<text:s/>start<text:s/>of<text:s/>the<text:s/>financial<text:s/>year<text:s/>as<text:s/>p</text:span><text:span text:style-name="T387_5">ossible<text:s/></text:span><text:span text:style-name="T387_6">to<text:s/>give<text:s/>a<text:s/>clearer<text:s/>perspective<text:s/>on<text:s/>budget<text:s/>allocations<text:s/>in<text:s/>a<text:s/>FY</text:span><text:span text:style-name="T387_7"><text:s/></text:span></text:p>
              <text:p text:style-name="P388"><text:span text:style-name="T388_1">•<text:s/></text:span><text:span text:style-name="T388_2">FCDO<text:s/>and<text:s/>Hub<text:s/>to<text:s/>identify<text:s/>structures<text:s/>and<text:s/>processes<text:s/>for<text:s/>decision<text:s/>making<text:s/>regards<text:s/>changes<text:s/>to<text:s/>be<text:s/>made<text:s/>(this<text:s/>should<text:s/>include<text:s/>ramping-on<text:s/>time<text:s/>get<text:s/>prepared<text:s/>for<text:s/>changes). </text:span></text:p>
            </table:table-cell>
            <table:table-cell table:style-name="Cell149">
              <text:p text:style-name="P389"><text:span text:style-name="T389_1">Moderate</text:span></text:p>
            </table:table-cell>
          </table:table-row>
          <table:table-row table:style-name="Row31">
            <table:table-cell table:style-name="Cell150">
              <text:p text:style-name="P390"><text:span text:style-name="T390_1">Some<text:s/>countries<text:s/>where<text:s/>downstream<text:s/>partners<text:s/>have<text:s/>politically<text:s/>unpredictable<text:s/>or<text:s/>fragile<text:s/>operating<text:s/>environments.</text:span></text:p>
            </table:table-cell>
            <table:table-cell table:style-name="Cell151">
              <text:p text:style-name="P391"><text:span text:style-name="T391_1">Major</text:span></text:p>
            </table:table-cell>
            <table:table-cell table:style-name="Cell152">
              <text:p text:style-name="P392"><text:span text:style-name="T392_1">•<text:s/>Identify<text:s/>a<text:s/>delivery<text:s/>partner<text:s/>with<text:s/>experience<text:s/>and<text:s/>capacity<text:s/>to<text:s/>operate<text:s/>in<text:s/>fragile<text:s/>contexts,<text:s/>following<text:s/>their<text:s/>own<text:s/>high-risk<text:s/>country<text:s/>guidance.</text:span><text:span text:style-name="T392_2"><text:line-break/>•<text:s/>Downstream<text:s/>partners<text:s/>with<text:s/>significant<text:s/>experience<text:s/>working<text:s/>in<text:s/>these<text:s/>contexts<text:s/>will<text:s/>be<text:s/>selected</text:span><text:span text:style-name="T392_3"><text:line-break/>•<text:s/>An<text:s/>adaptive/<text:s/>portfolio<text:s/>approach<text:s/>will<text:s/>allow<text:s/>funds<text:s/>to<text:s/>be<text:s/>shifted<text:s/>between<text:s/>geographies<text:s/>as<text:s/>context<text:s/>demands<text:s/>it<text:s text:c="2"/></text:span></text:p>
            </table:table-cell>
            <table:table-cell table:style-name="Cell153">
              <text:p text:style-name="P393"><text:span text:style-name="T393_1">Moderate</text:span></text:p>
            </table:table-cell>
          </table:table-row>
          <table:table-row table:style-name="Row32">
            <table:table-cell table:style-name="Cell154">
              <text:p text:style-name="P394"><text:span text:style-name="T394_1">Duplication<text:s/>of<text:s/>activities<text:s/>between<text:s/>FT<text:s/>and<text:s/>other<text:s/>programmes<text:s/>leads<text:s/>to<text:s/>poor<text:s/>VfM</text:span></text:p>
            </table:table-cell>
            <table:table-cell table:style-name="Cell155">
              <text:p text:style-name="P395"><text:span text:style-name="T395_1">Major</text:span></text:p>
            </table:table-cell>
            <table:table-cell table:style-name="Cell156">
              <text:p text:style-name="P396"><text:span text:style-name="T396_1">•<text:s/></text:span><text:span text:style-name="T396_2">FT</text:span><text:span text:style-name="T396_3"><text:s/>will<text:s/>map<text:s/>existing<text:s/>programmes<text:s/>against<text:s/>ambition<text:s/>avoiding<text:s/>duplication<text:s/>and<text:s/>complementing<text:s/>where<text:s/>appropriate.</text:span></text:p>
              <text:p text:style-name="P397"><text:span text:style-name="T397_1">•<text:s/></text:span><text:span text:style-name="T397_2">RED<text:s/>will<text:s/>actively<text:s/>engage<text:s/>with<text:s/>new<text:s/>emerging<text:s/>initiatives,<text:s/>like<text:s/>the<text:s/>Tech<text:s/>Centre<text:s/>of<text:s/>Expertise,<text:s/>to<text:s/>ensure<text:s/>complementarity</text:span><text:span text:style-name="T397_3">.</text:span></text:p>
            </table:table-cell>
            <table:table-cell table:style-name="Cell157">
              <text:p text:style-name="P398"><text:span text:style-name="T398_1">Moderate</text:span></text:p>
            </table:table-cell>
          </table:table-row>
          <table:table-row table:style-name="Row33">
            <table:table-cell table:style-name="Cell158">
              <text:p text:style-name="P399"><text:span text:style-name="T399_1">All<text:s/>institutions<text:s/>involved<text:s/>have<text:s/>adequate<text:s/>measures<text:s/>for<text:s/>safeguarding<text:s/>to<text:s/>protect<text:s/>staff<text:s/>and<text:s/>vulnerable<text:s/>persons<text:s/>and<text:s/>maintain<text:s/>the<text:s/>highest<text:s/>degree<text:s/>of<text:s/>ethical<text:s/>oversight.<text:s/></text:span></text:p>
            </table:table-cell>
            <table:table-cell table:style-name="Cell159">
              <text:p text:style-name="P400"><text:span text:style-name="T400_1">Moderate</text:span></text:p>
            </table:table-cell>
            <table:table-cell table:style-name="Cell160">
              <text:p text:style-name="P401"><text:span text:style-name="T401_1">•<text:s/>Integrate<text:s/>a<text:s/>commitment<text:s/>to<text:s/>safeguarding<text:s/>into<text:s/>AGA<text:s/>and<text:s/>with<text:s/>downstream<text:s/>partners.</text:span><text:span text:style-name="T401_2"><text:line-break/>•<text:s/>Have<text:s/>downstream<text:s/>partners<text:s/>provide<text:s/>protocol<text:s/>detailing<text:s/>measures<text:s/>to<text:s/>prevent<text:s/>the<text:s/>exploitation<text:s/>of<text:s/>vulnerable<text:s/>persons,<text:s/>including<text:s/>lines<text:s/>of<text:s/>disclosure.</text:span><text:span text:style-name="T401_3"><text:line-break/>•<text:s/>Regularly<text:s/>review<text:s/>and<text:s/>strengthen<text:s/>these<text:s/>measures.</text:span><text:span text:style-name="T401_4"><text:line-break/>•<text:s/>Implement<text:s/>a<text:s/>zero-tolerance<text:s/>approach<text:s/>to<text:s/>inaction<text:s/>or<text:s/>mishandling<text:s/>a<text:s/>disclosure<text:s/>of<text:s/>wrongdoing.</text:span></text:p>
            </table:table-cell>
            <table:table-cell table:style-name="Cell161">
              <text:p text:style-name="P402"><text:span text:style-name="T402_1">Moderate</text:span></text:p>
            </table:table-cell>
          </table:table-row>
          <table:table-row table:style-name="Row34">
            <table:table-cell table:style-name="Cell162">
              <text:p text:style-name="P403"><text:span text:style-name="T403_1">Inflation<text:s/>and<text:s/>Exchange<text:s/>rate<text:s/>fluctuations<text:s/>impact<text:s/>programme<text:s/>activities</text:span></text:p>
            </table:table-cell>
            <table:table-cell table:style-name="Cell163">
              <text:p text:style-name="P404"><text:span text:style-name="T404_1">Moderate</text:span></text:p>
            </table:table-cell>
            <table:table-cell table:style-name="Cell164">
              <text:p text:style-name="P405"><text:span text:style-name="T405_1">Regular<text:s/>budget<text:s/>and<text:s/>expenditure<text:s/>reviews<text:s/>to<text:s/>be<text:s/>undertaken<text:s/>with<text:s/>a<text:s/>view<text:s/>to<text:s/>ascertaining<text:s/>where<text:s/>the<text:s/>variances<text:s/>to<text:s/>budget<text:s/>are<text:s/>and<text:s/>maintain<text:s/>the<text:s/>ability<text:s/>to<text:s/>adjust<text:s/>accordingly.<text:s/>Grantees<text:s/>will<text:s/>be<text:s/>expected<text:s/>to<text:s/>maintain,<text:s/>and<text:s/>inform<text:s/></text:span><text:span text:style-name="T405_2">us</text:span><text:span text:style-name="T405_3"><text:s/>of,<text:s/>contingency<text:s/>plans<text:s/>to<text:s/>anticipate<text:s/>adjustments<text:s/>to<text:s/>their<text:s/>programme<text:s/>budget.</text:span></text:p>
            </table:table-cell>
            <table:table-cell table:style-name="Cell165">
              <text:p text:style-name="P406"><text:span text:style-name="T406_1">Moderate</text:span></text:p>
            </table:table-cell>
          </table:table-row>
          <table:table-row table:style-name="Row35">
            <table:table-cell table:style-name="Cell166">
              <text:p text:style-name="P407"><text:span text:style-name="T407_1">Corruption<text:s/>in<text:s/>delivery<text:s/>chain;<text:s/>funds<text:s/>are<text:s/>not<text:s/>used<text:s/>for<text:s/>the<text:s/>intended<text:s/>purposes.</text:span></text:p>
            </table:table-cell>
            <table:table-cell table:style-name="Cell167">
              <text:p text:style-name="P408"><text:span text:style-name="T408_1">Moderate</text:span></text:p>
            </table:table-cell>
            <table:table-cell table:style-name="Cell168">
              <text:p text:style-name="P409"><text:span text:style-name="T409_1">The<text:s/></text:span><text:span text:style-name="T409_2">terms<text:s/>and<text:s/>conditions</text:span><text:span text:style-name="T409_3"><text:s/>of<text:s/>the<text:s/>accountable<text:s/>grant<text:s/>include<text:s/>specific<text:s/>requirements<text:s/>around<text:s/>protection<text:s/>against<text:s/>fraud<text:s/>and<text:s/>corruption.<text:s/>Financial<text:s/>and<text:s/>fiduciary<text:s/>risk<text:s/>is<text:s/>assessed<text:s/>during<text:s/>quarterly<text:s/>meetings<text:s/>and<text:s/>as<text:s/>part<text:s/>of<text:s/>the<text:s/>Annual<text:s/>Review<text:s/>and<text:s/>Project<text:s/>Completion<text:s/>Report<text:s/>processes</text:span></text:p>
            </table:table-cell>
            <table:table-cell table:style-name="Cell169">
              <text:p text:style-name="P410"><text:span text:style-name="T410_1">Moderate</text:span></text:p>
            </table:table-cell>
          </table:table-row>
        </table:table>
        <text:p text:style-name="P411"/>
        <text:p text:style-name="P412"><text:bookmark-start text:name="_Toc386956607"/></text:p>
      </text:section>
      <text:section text:style-name="S5" text:name="S5">
        <text:p text:style-name="P413"><text:bookmark-end text:name="_Toc386956607"/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MS Mincho" svg:font-family="MS Mincho" style:font-pitch="fixed" style:font-family-generic="modern"/>
    <style:font-face style:name="Consolas" svg:font-family="Consolas" style:font-pitch="fixed" style:font-family-generic="modern"/>
    <style:font-face style:name="Segoe UI" svg:font-family="Segoe UI" style:font-pitch="variable" style:font-family-generic="swiss"/>
    <style:font-face style:name="Tw Cen MT" svg:font-family="Tw Cen MT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1pt" style:font-size-asian="11pt" style:font-name-complex="Arial" style:font-size-complex="11pt" fo:language-asian="en" fo:country-asian="US"/>
    </style:style>
    <style:style style:name="Heading_20_1" style:display-name="Heading 1" style:family="paragraph" style:parent-style-name="List_20_Paragraph" style:default-outline-level="1">
      <style:paragraph-properties fo:break-before="page" fo:background-color="#dbe5f1" fo:padding-top="0.035cm" fo:border-top="#000000 0.018cm solid" fo:margin-top="0.071cm" fo:padding-bottom="0.035cm" fo:border-bottom="#000000 0.018cm solid" fo:margin-bottom="0.071cm" fo:padding-left="0.141cm" fo:border-left="#000000 0.018cm solid" fo:padding-right="0.141cm" fo:border-right="#000000 0.018cm solid" fo:keep-with-next="always"/>
      <style:text-properties fo:font-size="14pt" style:font-size-asian="14pt" fo:font-weight="bold" style:font-weight-asian="bold"/>
    </style:style>
    <style:style style:name="Heading_20_2" style:display-name="Heading 2" style:family="paragraph" style:parent-style-name="Normal" style:default-outline-level="2">
      <style:paragraph-properties fo:margin-top="0.494cm" fo:margin-bottom="0.282cm" fo:keep-with-next="always"/>
      <style:text-properties style:font-style-complex="italic" fo:color="#365f91" fo:font-size="12pt" style:font-size-asian="12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94cm" fo:margin-bottom="0.106cm" fo:keep-with-next="always"/>
      <style:text-properties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text-align="justify" fo:margin-top="0.635cm" fo:margin-bottom="0.282cm" fo:keep-with-next="always"/>
      <style:text-properties fo:font-style="italic" style:font-style-asian="italic" fo:color="#365f91" fo:language="en" fo:country="US"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Heading_20_1_20_Char" style:display-name="Heading 1 Char" style:family="text">
      <style:text-properties fo:background-color="#dbe5f1" style:font-name="Arial" fo:font-size="14pt" style:font-size-asian="14pt" style:font-name-complex="Arial" style:font-size-complex="12pt" fo:language-asian="en" fo:country-asian="US" fo:font-weight="bold" style:font-weight-asian="bold"/>
    </style:style>
    <style:style style:name="Heading_20_2_20_Char" style:display-name="Heading 2 Char" style:family="text" style:parent-style-name="Default_20_Paragraph_20_Font">
      <style:text-properties style:font-style-complex="italic" fo:color="#365f91" style:font-name="Arial" fo:font-size="12pt" style:font-size-asian="12pt" style:font-name-complex="Arial" style:font-size-complex="12pt" fo:language-asian="en" fo:country-asian="US" fo:font-weight="bold" style:font-weight-asian="bold" style:font-weight-complex="bold"/>
    </style:style>
    <style:style style:name="Heading_20_3_20_Char" style:display-name="Heading 3 Char" style:family="text">
      <style:text-properties style:font-name="Arial" fo:font-size="11pt" style:font-size-asian="11pt" style:font-name-complex="Arial" style:font-size-complex="13pt" fo:language-asian="en" fo:country-asian="US" fo:font-weight="bold" style:font-weight-asian="bold" style:font-weight-complex="bold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style:font-name-complex="Arial"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>
      <style:text-properties style:font-name="Arial" fo:font-size="11pt" style:font-size-asian="11pt" style:font-name-complex="Arial" style:font-size-complex="12pt" fo:language-asian="en" fo:country-asian="US"/>
    </style:style>
    <style:style style:name="Footnote_20_text" style:display-name="Footnote text" style:family="paragraph" style:parent-style-name="Normal">
      <style:text-properties fo:font-size="9pt" style:font-size-asian="9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9pt" style:font-size-asian="9pt" style:font-name-complex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VI_20_fnr_20_Char_20_Char_20_Char_20_Char_20_Char_20_Char1_20_Char" style:display-name="BVI fnr Char Char Char Char Char Char1 Char" style:family="paragraph" style:parent-style-name="Normal">
      <style:paragraph-properties fo:line-height="0.423cm" fo:margin-bottom="0.282cm"/>
      <style:text-properties style:text-position="super 58%" style:font-name="Times New Roman" fo:font-size="10pt" style:font-size-asian="10pt" style:font-name-complex="Times New Roman" style:font-size-complex="10pt" fo:language-asian="en" fo:country-asian="GB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TOC_20_Heading" style:display-name="TOC Heading" style:family="paragraph" style:parent-style-name="Heading_20_1">
      <style:paragraph-properties fo:line-height="115%" fo:margin-top="0.847cm" fo:margin-bottom="0.635cm" fo:keep-together="always"/>
      <style:text-properties fo:color="#365f91" style:font-name="Cambria" style:font-name-asian="ＭＳ ゴシック" style:font-name-complex="Times New Roman" style:font-size-complex="14pt" fo:language="en" fo:language-asian="ja" fo:country="US" fo:country-asian="JP"/>
    </style:style>
    <style:style style:name="Toc_20_2" style:display-name="Toc 2" style:family="paragraph" style:parent-style-name="Normal">
      <style:paragraph-properties fo:margin-bottom="0.106cm" fo:margin-left="0.7cm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style:font-name-complex="Arial" fo:language-asian="en" fo:country-asian="US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Default" style:family="paragraph">
      <style:paragraph-properties style:text-autospace="none"/>
      <style:text-properties fo:color="#000000" style:font-name="Arial" fo:font-size="12pt" style:font-size-asian="12pt" style:font-name-complex="Arial" style:font-size-complex="12pt"/>
    </style:style>
    <style:style style:name="Toc_20_1" style:display-name="Toc 1" style:family="paragraph" style:parent-style-name="Normal">
      <style:paragraph-properties fo:margin-bottom="0.176cm">
        <style:tab-stops>
          <style:tab-stop style:type="left" style:leader-style="none" style:position="0.9cm"/>
          <style:tab-stop style:type="left" style:leader-style="none" style:position="1.752cm"/>
          <style:tab-stop style:type="left" style:leader-style="none" style:position="2cm"/>
          <style:tab-stop style:type="right" style:leader-style="dotted" style:leader-text="." style:position="17.173cm"/>
        </style:tab-stops>
      </style:paragraph-properties>
      <style:text-properties style:font-name-asian="ＭＳ 明朝" style:font-name-complex="Arial" fo:language-asian="en" fo:country-asian="GB" style:letter-kerning="true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style:font-name-asian="ＭＳ 明朝" style:font-name-complex="Times New Roman" fo:language-asian="en" fo:country-asian="GB"/>
    </style:style>
    <style:style style:name="Char4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Char3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Char2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Emphasis" style:family="text">
      <style:text-properties fo:font-style="italic" style:font-style-asian="italic" style:font-style-complex="italic"/>
    </style:style>
    <style:style style:name="No_20_Spacing" style:display-name="No Spacing" style:family="paragraph">
      <style:text-properties style:font-name="Calibri" fo:font-size="11pt" style:font-name-asian="Calibri" style:font-size-asian="11pt" style:font-name-complex="Arial" style:font-size-complex="11pt" fo:language-asian="en" fo:country-asian="US"/>
    </style:style>
    <style:style style:name="Text_20_Char" style:display-name="Text Char" style:family="text">
      <style:text-properties style:font-name="Arial"/>
    </style:style>
    <style:style style:name="Text" style:family="paragraph">
      <style:paragraph-properties fo:margin-bottom="0.423cm"/>
      <style:text-properties style:font-name="Arial"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Calibri" style:font-name-asian="Calibri" style:font-name-complex="Consolas" style:font-size-complex="10.5pt"/>
    </style:style>
    <style:style style:name="Plain_20_Text_20_Char" style:display-name="Plain Text Char" style:family="text" style:parent-style-name="Default_20_Paragraph_20_Font">
      <style:text-properties style:font-name="Calibri" fo:font-size="11pt" style:font-name-asian="Calibri" style:font-size-asian="11pt" style:font-name-complex="Consolas" style:font-size-complex="10.5pt" fo:language-asian="en" fo:country-asian="US"/>
    </style:style>
    <style:style style:name="_34_BC8582F925C44688E6963A65CE800A2" style:display-name="4BC8582F925C44688E6963A65CE800A2" style:family="paragraph">
      <style:paragraph-properties fo:line-height="115%" fo:margin-bottom="0.353cm"/>
      <style:text-properties style:font-name="Calibri" fo:font-size="11pt" style:font-name-asian="ＭＳ 明朝" style:font-size-asian="11pt" style:font-name-complex="Arial" style:font-size-complex="11pt" fo:language="en" fo:language-asian="ja" fo:country="US" fo:country-asian="JP"/>
    </style:style>
    <style:style style:name="font5" style:family="paragraph" style:parent-style-name="Normal">
      <style:paragraph-properties fo:margin-top="0.494cm" fo:margin-bottom="0.494cm"/>
      <style:text-properties fo:color="#000000" style:font-size-complex="11pt" fo:language-asian="en" fo:country-asian="GB" fo:font-weight="bold" style:font-weight-asian="bold" style:font-weight-complex="bold"/>
    </style:style>
    <style:style style:name="font6" style:family="paragraph" style:parent-style-name="Normal">
      <style:paragraph-properties fo:margin-top="0.494cm" fo:margin-bottom="0.494cm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font7" style:family="paragraph" style:parent-style-name="Normal">
      <style:paragraph-properties fo:margin-top="0.494cm" fo:margin-bottom="0.494cm"/>
      <style:text-properties fo:font-size="8pt" style:font-size-asian="8pt" style:font-size-complex="8pt" fo:language-asian="en" fo:country-asian="GB"/>
    </style:style>
    <style:style style:name="font8" style:family="paragraph" style:parent-style-name="Normal">
      <style:paragraph-properties fo:margin-top="0.494cm" fo:margin-bottom="0.494cm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font9" style:family="paragraph" style:parent-style-name="Normal">
      <style:paragraph-properties fo:margin-top="0.494cm" fo:margin-bottom="0.494cm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font10" style:family="paragraph" style:parent-style-name="Normal">
      <style:paragraph-properties fo:margin-top="0.494cm" fo:margin-bottom="0.494cm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font11" style:family="paragraph" style:parent-style-name="Normal">
      <style:paragraph-properties fo:margin-top="0.494cm" fo:margin-bottom="0.494cm"/>
      <style:text-properties style:font-name="Symbol" fo:font-size="8pt" style:font-size-asian="8pt" style:font-name-complex="Times New Roman" style:font-size-complex="8pt" fo:language-asian="en" fo:country-asian="GB"/>
    </style:style>
    <style:style style:name="font12" style:family="paragraph" style:parent-style-name="Normal">
      <style:paragraph-properties fo:margin-top="0.494cm" fo:margin-bottom="0.494cm"/>
      <style:text-properties style:font-name="Times New Roman" fo:font-size="8pt" style:font-size-asian="8pt" style:font-name-complex="Times New Roman" style:font-size-complex="8pt" fo:language-asian="en" fo:country-asian="GB"/>
    </style:style>
    <style:style style:name="font13" style:family="paragraph" style:parent-style-name="Normal">
      <style:paragraph-properties fo:margin-top="0.494cm" fo:margin-bottom="0.494cm"/>
      <style:text-properties fo:font-style="italic" style:font-style-asian="italic" style:font-style-complex="italic" fo:font-size="8pt" style:font-size-asian="8pt" style:font-size-complex="8pt" fo:language-asian="en" fo:country-asian="GB"/>
    </style:style>
    <style:style style:name="xl67" style:family="paragraph" style:parent-style-name="Normal">
      <style:paragraph-properties fo:background-color="#ffffff" fo:margin-top="0.494cm" fo:margin-bottom="0.494cm"/>
      <style:text-properties fo:font-size="8pt" style:font-size-asian="8pt" style:font-size-complex="8pt" fo:language-asian="en" fo:country-asian="GB"/>
    </style:style>
    <style:style style:name="xl68" style:family="paragraph" style:parent-style-name="Normal">
      <style:paragraph-properties fo:background-color="#ffffff" fo:margin-top="0.494cm" fo:margin-bottom="0.494cm"/>
      <style:text-properties fo:font-size="8pt" style:font-size-asian="8pt" style:font-size-complex="8pt" fo:language-asian="en" fo:country-asian="GB"/>
    </style:style>
    <style:style style:name="xl69" style:family="paragraph" style:parent-style-name="Normal">
      <style:paragraph-properties fo:background-color="#fcd5b4" fo:padding="0cm" fo:border-top="#000000 0.035cm solid" fo:margin-top="0.494cm" fo:border-bottom="#000000 0.035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70" style:family="paragraph" style:parent-style-name="Normal">
      <style:paragraph-properties fo:background-color="#fabf8f" fo:padding="0cm" fo:border-top="#000000 0.035cm solid" fo:margin-top="0.494cm" fo:border-bottom="#000000 0.035cm solid" fo:margin-bottom="0.494cm" fo:border-lef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71" style:family="paragraph" style:parent-style-name="Normal">
      <style:paragraph-properties fo:background-color="#fabf8f" fo:padding="0cm" fo:border-top="#000000 0.035cm solid" fo:margin-top="0.494cm" fo:border-bottom="#000000 0.035cm solid" fo:margin-bottom="0.494cm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72" style:family="paragraph" style:parent-style-name="Normal">
      <style:paragraph-properties fo:background-color="#fabf8f" fo:padding="0cm" fo:border-top="#000000 0.035cm solid" fo:margin-top="0.494cm" fo:border-bottom="#000000 0.035cm solid" fo:margin-bottom="0.494cm" fo:border-righ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73" style:family="paragraph" style:parent-style-name="Normal">
      <style:paragraph-properties fo:background-color="#bfbfbf" fo:padding="0cm" fo:margin-top="0.494cm" fo:border-bottom="#000000 0.035cm solid" fo:margin-bottom="0.494cm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74" style:family="paragraph" style:parent-style-name="Normal">
      <style:paragraph-properties fo:background-color="#bfbfbf" fo:padding="0cm" fo:margin-top="0.494cm" fo:border-bottom="#000000 0.035cm solid" fo:margin-bottom="0.494cm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75" style:family="paragraph" style:parent-style-name="Normal">
      <style:paragraph-properties fo:background-color="#bfbfbf" fo:padding="0cm" fo:border-top="#000000 0.035cm solid" fo:margin-top="0.494cm" fo:margin-bottom="0.494cm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76" style:family="paragraph" style:parent-style-name="Normal">
      <style:paragraph-properties fo:background-color="#d8e4bc" fo:padding="0cm" fo:border-top="#000000 0.035cm solid" fo:margin-top="0.494cm" fo:margin-bottom="0.494cm" fo:border-lef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77" style:family="paragraph" style:parent-style-name="Normal">
      <style:paragraph-properties fo:background-color="#bfbfbf" fo:margin-top="0.494cm" fo:margin-bottom="0.494cm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78" style:family="paragraph" style:parent-style-name="Normal">
      <style:paragraph-properties fo:padding="0cm" fo:margin-top="0.494cm" fo:margin-bottom="0.494cm" fo:border-right="#000000 0.035cm solid" style:vertical-align="top"/>
      <style:text-properties fo:font-size="8pt" style:font-size-asian="8pt" style:font-size-complex="8pt" fo:language-asian="en" fo:country-asian="GB"/>
    </style:style>
    <style:style style:name="xl79" style:family="paragraph" style:parent-style-name="Normal">
      <style:paragraph-properties fo:background-color="#ffffff" fo:padding="0cm" fo:margin-top="0.494cm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80" style:family="paragraph" style:parent-style-name="Normal">
      <style:paragraph-properties fo:padding="0cm" fo:border-top="#000000 0.018cm solid" fo:margin-top="0.494cm" fo:border-bottom="#000000 0.018cm solid" fo:margin-bottom="0.494cm" fo:border-lef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81" style:family="paragraph" style:parent-style-name="Normal">
      <style:paragraph-properties fo:padding="0cm" fo:margin-top="0.494cm" fo:border-bottom="#000000 0.035cm solid" fo:margin-bottom="0.494cm" fo:border-lef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82" style:family="paragraph" style:parent-style-name="Normal">
      <style:paragraph-properties fo:background-color="#d8e4bc" fo:padding="0cm" fo:border-top="#000000 0.035cm solid" fo:margin-top="0.494cm" fo:border-bottom="#000000 0.018cm solid" fo:margin-bottom="0.494cm" fo:border-lef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83" style:family="paragraph" style:parent-style-name="Normal">
      <style:paragraph-properties fo:background-color="#d8e4bc" fo:padding="0cm" fo:border-top="#000000 0.035cm solid" fo:margin-top="0.494cm" fo:border-bottom="#000000 0.018cm solid" fo:margin-bottom="0.494cm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84" style:family="paragraph" style:parent-style-name="Normal">
      <style:paragraph-properties fo:background-color="#d8e4bc" fo:padding="0cm" fo:border-top="#000000 0.035cm solid" fo:margin-top="0.494cm" fo:border-bottom="#000000 0.018cm solid" fo:margin-bottom="0.494cm" fo:border-righ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85" style:family="paragraph" style:parent-style-name="Normal">
      <style:paragraph-properties fo:background-color="#ffffff" fo:padding="0cm" fo:margin-top="0.494cm" fo:border-bottom="#000000 0.035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86" style:family="paragraph" style:parent-style-name="Normal">
      <style:paragraph-properties fo:padding="0cm" fo:margin-top="0.494cm" fo:border-bottom="#000000 0.035cm solid" fo:margin-bottom="0.494cm" fo:border-left="#000000 0.035cm solid" style:vertical-align="top"/>
      <style:text-properties fo:color="#000000" fo:font-size="8pt" style:font-size-asian="8pt" style:font-size-complex="8pt" fo:language-asian="en" fo:country-asian="GB"/>
    </style:style>
    <style:style style:name="xl87" style:family="paragraph" style:parent-style-name="Normal">
      <style:paragraph-properties fo:padding="0cm" fo:margin-top="0.494cm" fo:border-bottom="#000000 0.035cm solid" fo:margin-bottom="0.494cm" style:vertical-align="top"/>
      <style:text-properties fo:color="#000000" fo:font-size="8pt" style:font-size-asian="8pt" style:font-size-complex="8pt" fo:language-asian="en" fo:country-asian="GB"/>
    </style:style>
    <style:style style:name="xl88" style:family="paragraph" style:parent-style-name="Normal">
      <style:paragraph-properties fo:padding="0cm" fo:margin-top="0.494cm" fo:border-bottom="#000000 0.035cm solid" fo:margin-bottom="0.494cm" fo:border-right="#000000 0.035cm solid" style:vertical-align="top"/>
      <style:text-properties fo:color="#000000" fo:font-size="8pt" style:font-size-asian="8pt" style:font-size-complex="8pt" fo:language-asian="en" fo:country-asian="GB"/>
    </style:style>
    <style:style style:name="xl89" style:family="paragraph" style:parent-style-name="Normal">
      <style:paragraph-properties fo:background-color="#d8e4bc" fo:padding="0cm" fo:margin-top="0.494cm" fo:margin-bottom="0.494cm" fo:border-lef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90" style:family="paragraph" style:parent-style-name="Normal">
      <style:paragraph-properties fo:padding="0cm" fo:margin-top="0.494cm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91" style:family="paragraph" style:parent-style-name="Normal">
      <style:paragraph-properties fo:padding="0cm" fo:margin-top="0.494cm" fo:border-bottom="#000000 0.035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92" style:family="paragraph" style:parent-style-name="Normal">
      <style:paragraph-properties fo:background-color="#bfbfbf" fo:padding="0cm" fo:margin-top="0.494cm" fo:margin-bottom="0.494cm" fo:border-lef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93" style:family="paragraph" style:parent-style-name="Normal">
      <style:paragraph-properties fo:padding="0cm" fo:margin-top="0.494cm" fo:border-bottom="#000000 0.035cm solid" fo:margin-bottom="0.494cm" fo:border-right="#000000 0.035cm solid" style:vertical-align="top"/>
      <style:text-properties fo:font-size="8pt" style:font-size-asian="8pt" style:font-size-complex="8pt" fo:language-asian="en" fo:country-asian="GB"/>
    </style:style>
    <style:style style:name="xl94" style:family="paragraph" style:parent-style-name="Normal">
      <style:paragraph-properties fo:background-color="#d8e4bc" fo:margin-top="0.494cm" fo:margin-bottom="0.494cm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95" style:family="paragraph" style:parent-style-name="Normal">
      <style:paragraph-properties fo:padding="0cm" fo:border-top="#000000 0.018cm solid" fo:margin-top="0.494cm" fo:margin-bottom="0.494cm" fo:border-right="#000000 0.035cm solid" style:vertical-align="top"/>
      <style:text-properties fo:font-size="8pt" style:font-size-asian="8pt" style:font-size-complex="8pt" fo:language-asian="en" fo:country-asian="GB"/>
    </style:style>
    <style:style style:name="xl96" style:family="paragraph" style:parent-style-name="Normal">
      <style:paragraph-properties fo:padding="0cm" fo:margin-top="0.494cm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9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9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99" style:family="paragraph" style:parent-style-name="Normal">
      <style:paragraph-properties fo:background-color="#ffffff" fo:padding="0cm" fo:border-top="#000000 0.035cm solid" fo:margin-top="0.494cm" fo:margin-bottom="0.494cm" fo:border-left="#000000 0.035cm solid" fo:border-right="#000000 0.035cm solid" style:vertical-align="top"/>
      <style:text-properties style:font-name="Symbol" fo:font-size="8pt" style:font-size-asian="8pt" style:font-name-complex="Times New Roman" style:font-size-complex="8pt" fo:language-asian="en" fo:country-asian="GB"/>
    </style:style>
    <style:style style:name="xl100" style:family="paragraph" style:parent-style-name="Normal">
      <style:paragraph-properties fo:text-align="center" fo:padding="0cm" fo:margin-top="0.494cm" fo:border-bottom="#000000 0.035cm solid" fo:margin-bottom="0.494cm" fo:border-left="#000000 0.018cm solid" fo:border-right="#000000 0.018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101" style:family="paragraph" style:parent-style-name="Normal">
      <style:paragraph-properties fo:background-color="#ffffff" fo:padding="0cm" fo:margin-top="0.494cm" fo:margin-bottom="0.494cm" fo:border-left="#000000 0.035cm solid" fo:border-right="#000000 0.035cm solid" style:vertical-align="top"/>
      <style:text-properties style:font-name="Symbol" fo:font-size="8pt" style:font-size-asian="8pt" style:font-name-complex="Times New Roman" style:font-size-complex="8pt" fo:language-asian="en" fo:country-asian="GB"/>
    </style:style>
    <style:style style:name="xl102" style:family="paragraph" style:parent-style-name="Normal">
      <style:paragraph-properties fo:padding="0cm" fo:margin-top="0.494cm" fo:border-bottom="#000000 0.035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03" style:family="paragraph" style:parent-style-name="Normal">
      <style:paragraph-properties fo:padding="0cm" fo:border-top="#000000 0.018cm solid" fo:margin-top="0.494cm" fo:border-bottom="#000000 0.035cm solid" fo:margin-bottom="0.494cm" fo:border-left="#000000 0.035cm solid" style:vertical-align="top"/>
      <style:text-properties fo:font-size="8pt" style:font-size-asian="8pt" style:font-size-complex="8pt" fo:language-asian="en" fo:country-asian="GB"/>
    </style:style>
    <style:style style:name="xl104" style:family="paragraph" style:parent-style-name="Normal">
      <style:paragraph-properties fo:padding="0cm" fo:border-top="#000000 0.018cm solid" fo:margin-top="0.494cm" fo:border-bottom="#000000 0.035cm solid" fo:margin-bottom="0.494cm" style:vertical-align="top"/>
      <style:text-properties fo:font-size="8pt" style:font-size-asian="8pt" style:font-size-complex="8pt" fo:language-asian="en" fo:country-asian="GB"/>
    </style:style>
    <style:style style:name="xl105" style:family="paragraph" style:parent-style-name="Normal">
      <style:paragraph-properties fo:padding="0cm" fo:border-top="#000000 0.018cm solid" fo:margin-top="0.494cm" fo:border-bottom="#000000 0.035cm solid" fo:margin-bottom="0.494cm" fo:border-right="#000000 0.035cm solid" style:vertical-align="top"/>
      <style:text-properties fo:font-size="8pt" style:font-size-asian="8pt" style:font-size-complex="8pt" fo:language-asian="en" fo:country-asian="GB"/>
    </style:style>
    <style:style style:name="xl10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10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108" style:family="paragraph" style:parent-style-name="Normal">
      <style:paragraph-properties fo:background-color="#ffffff" fo:padding="0cm" fo:margin-top="0.494cm" fo:margin-bottom="0.494cm" fo:border-left="#000000 0.035cm solid" fo:border-right="#000000 0.035cm solid" style:vertical-align="top"/>
      <style:text-properties style:font-name="Symbol" fo:font-size="8pt" style:font-size-asian="8pt" style:font-name-complex="Times New Roman" style:font-size-complex="8pt" fo:language-asian="en" fo:country-asian="GB"/>
    </style:style>
    <style:style style:name="xl109" style:family="paragraph" style:parent-style-name="Normal">
      <style:paragraph-properties fo:padding="0cm" fo:margin-top="0.494cm" fo:margin-bottom="0.494cm" fo:border-left="#000000 0.035cm solid" fo:border-right="#000000 0.035cm solid"/>
      <style:text-properties fo:color="#ff0000" fo:font-size="8pt" style:font-size-asian="8pt" style:font-size-complex="8pt" fo:language-asian="en" fo:country-asian="GB"/>
    </style:style>
    <style:style style:name="xl110" style:family="paragraph" style:parent-style-name="Normal">
      <style:paragraph-properties fo:background-color="#ffffff" fo:padding="0cm" fo:margin-top="0.494cm" fo:margin-bottom="0.494cm" fo:border-left="#000000 0.035cm solid" fo:border-right="#000000 0.035cm solid" style:vertical-align="top"/>
      <style:text-properties style:font-name="Symbol" fo:font-size="8pt" style:font-size-asian="8pt" style:font-name-complex="Times New Roman" style:font-size-complex="8pt" fo:language-asian="en" fo:country-asian="GB"/>
    </style:style>
    <style:style style:name="xl111" style:family="paragraph" style:parent-style-name="Normal">
      <style:paragraph-properties fo:background-color="#ffffff" fo:padding="0cm" fo:border-top="#000000 0.018cm solid" fo:margin-top="0.494cm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12" style:family="paragraph" style:parent-style-name="Normal">
      <style:paragraph-properties fo:padding="0cm" fo:border-top="#000000 0.018cm solid" fo:margin-top="0.494cm" fo:border-bottom="#000000 0.018cm solid" fo:margin-bottom="0.494cm" fo:border-left="#000000 0.035cm solid" fo:border-right="#000000 0.018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1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114" style:family="paragraph" style:parent-style-name="Normal">
      <style:paragraph-properties fo:padding="0cm" fo:border-top="#000000 0.018cm solid" fo:margin-top="0.494cm" fo:border-bottom="#000000 0.035cm solid" fo:margin-bottom="0.494cm" fo:border-left="#000000 0.035cm solid" fo:border-right="#000000 0.018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1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116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1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11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1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xl12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xl12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xl12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xl12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xl12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xl125" style:family="paragraph" style:parent-style-name="Normal">
      <style:paragraph-properties fo:background-color="#ffffff" fo:padding="0cm" fo:margin-top="0.494cm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26" style:family="paragraph" style:parent-style-name="Normal">
      <style:paragraph-properties fo:background-color="#c4bd97" fo:padding="0cm" fo:border-top="#000000 0.035cm solid" fo:margin-top="0.494cm" fo:border-bottom="#000000 0.018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27" style:family="paragraph" style:parent-style-name="Normal">
      <style:paragraph-properties fo:text-align="center" fo:padding="0cm" fo:margin-top="0.494cm" fo:border-bottom="#000000 0.035cm solid" fo:margin-bottom="0.494cm" fo:border-right="#000000 0.035cm solid" style:vertical-align="top"/>
      <style:text-properties fo:font-size="8pt" style:font-size-asian="8pt" style:font-size-complex="8pt" fo:language-asian="en" fo:country-asian="GB"/>
    </style:style>
    <style:style style:name="xl128" style:family="paragraph" style:parent-style-name="Normal">
      <style:paragraph-properties fo:padding="0cm" fo:margin-top="0.494cm" fo:border-bottom="#000000 0.035cm solid" fo:margin-bottom="0.494cm" fo:border-left="#000000 0.035cm solid" fo:border-right="#000000 0.035cm solid"/>
      <style:text-properties fo:color="#ff0000" fo:font-size="8pt" style:font-size-asian="8pt" style:font-size-complex="8pt" fo:language-asian="en" fo:country-asian="GB"/>
    </style:style>
    <style:style style:name="xl129" style:family="paragraph" style:parent-style-name="Normal">
      <style:paragraph-properties fo:background-color="#ffffff" fo:padding="0cm" fo:margin-top="0.494cm" fo:border-bottom="#000000 0.035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30" style:family="paragraph" style:parent-style-name="Normal">
      <style:paragraph-properties fo:background-color="#b8cce4" fo:padding="0cm" fo:border-top="#000000 0.035cm solid" fo:margin-top="0.494cm" fo:border-bottom="#000000 0.018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31" style:family="paragraph" style:parent-style-name="Normal">
      <style:paragraph-properties fo:background-color="#fcd5b4" fo:padding="0cm" fo:border-top="#000000 0.035cm solid" fo:margin-top="0.494cm" fo:border-bottom="#000000 0.018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32" style:family="paragraph" style:parent-style-name="Normal">
      <style:paragraph-properties fo:background-color="#ffffff" fo:padding="0cm" fo:margin-top="0.494cm" fo:margin-bottom="0.494cm" fo:border-left="#000000 0.035cm solid" fo:border-right="#000000 0.035cm solid" style:vertical-align="top"/>
      <style:text-properties fo:color="#000000" fo:font-size="8pt" style:font-size-asian="8pt" style:font-size-complex="8pt" fo:language-asian="en" fo:country-asian="GB"/>
    </style:style>
    <style:style style:name="xl133" style:family="paragraph" style:parent-style-name="Normal">
      <style:paragraph-properties fo:background-color="#ffffff" fo:padding="0cm" fo:margin-top="0.494cm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34" style:family="paragraph" style:parent-style-name="Normal">
      <style:paragraph-properties fo:background-color="#ffffff" fo:padding="0cm" fo:border-top="#000000 0.018cm solid" fo:margin-top="0.494cm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35" style:family="paragraph" style:parent-style-name="Normal">
      <style:paragraph-properties fo:padding="0cm" fo:margin-top="0.494cm" fo:border-bottom="#000000 0.035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36" style:family="paragraph" style:parent-style-name="Normal">
      <style:paragraph-properties fo:padding="0cm" fo:margin-top="0.494cm" fo:border-bottom="#000000 0.035cm solid" fo:margin-bottom="0.494cm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37" style:family="paragraph" style:parent-style-name="Normal">
      <style:paragraph-properties fo:background-color="#ffffff" fo:padding="0cm" fo:margin-top="0.494cm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38" style:family="paragraph" style:parent-style-name="Normal">
      <style:paragraph-properties fo:background-color="#ffffff" fo:padding="0cm" fo:margin-top="0.494cm" fo:border-bottom="#000000 0.035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39" style:family="paragraph" style:parent-style-name="Normal">
      <style:paragraph-properties fo:padding="0cm" fo:margin-top="0.494cm" fo:border-bottom="#000000 0.035cm solid" fo:margin-bottom="0.494cm" fo:border-left="#000000 0.035cm solid" style:vertical-align="top"/>
      <style:text-properties fo:font-size="8pt" style:font-size-asian="8pt" style:font-size-complex="8pt" fo:language-asian="en" fo:country-asian="GB"/>
    </style:style>
    <style:style style:name="xl140" style:family="paragraph" style:parent-style-name="Normal">
      <style:paragraph-properties fo:padding="0cm" fo:margin-top="0.494cm" fo:border-bottom="#000000 0.035cm solid" fo:margin-bottom="0.494cm" style:vertical-align="top"/>
      <style:text-properties fo:font-size="8pt" style:font-size-asian="8pt" style:font-size-complex="8pt" fo:language-asian="en" fo:country-asian="GB"/>
    </style:style>
    <style:style style:name="xl141" style:family="paragraph" style:parent-style-name="Normal">
      <style:paragraph-properties fo:padding="0cm" fo:margin-top="0.494cm" fo:margin-bottom="0.494cm" fo:border-left="#000000 0.035cm solid" style:vertical-align="top"/>
      <style:text-properties fo:font-size="8pt" style:font-size-asian="8pt" style:font-size-complex="8pt" fo:language-asian="en" fo:country-asian="GB"/>
    </style:style>
    <style:style style:name="xl142" style:family="paragraph" style:parent-style-name="Normal">
      <style:paragraph-properties fo:padding="0cm" fo:margin-top="0.494cm" fo:margin-bottom="0.494cm" fo:border-left="#000000 0.035cm solid" fo:border-right="#000000 0.035cm solid" style:vertical-align="middle"/>
      <style:text-properties fo:font-size="8pt" style:font-size-asian="8pt" style:font-size-complex="8pt" fo:language-asian="en" fo:country-asian="GB"/>
    </style:style>
    <style:style style:name="xl143" style:family="paragraph" style:parent-style-name="Normal">
      <style:paragraph-properties fo:background-color="#ffffff" fo:padding="0cm" fo:margin-top="0.494cm" fo:border-bottom="#000000 0.035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44" style:family="paragraph" style:parent-style-name="Normal">
      <style:paragraph-properties fo:padding="0cm" fo:margin-top="0.494cm" fo:border-bottom="#000000 0.035cm solid" fo:margin-bottom="0.494cm" fo:border-right="#000000 0.035cm solid" style:vertical-align="top"/>
      <style:text-properties fo:font-size="8pt" style:font-size-asian="8pt" style:font-size-complex="8pt" fo:language-asian="en" fo:country-asian="GB"/>
    </style:style>
    <style:style style:name="xl145" style:family="paragraph" style:parent-style-name="Normal">
      <style:paragraph-properties fo:background-color="#ffffff" fo:padding="0cm" fo:border-top="#000000 0.018cm solid" fo:margin-top="0.494cm" fo:margin-bottom="0.494cm" fo:border-left="#000000 0.035cm solid" fo:border-right="#000000 0.035cm solid" style:vertical-align="top"/>
      <style:text-properties fo:color="#000000" fo:font-size="8pt" style:font-size-asian="8pt" style:font-size-complex="8pt" fo:language-asian="en" fo:country-asian="GB"/>
    </style:style>
    <style:style style:name="xl146" style:family="paragraph" style:parent-style-name="Normal">
      <style:paragraph-properties fo:padding="0cm" fo:margin-top="0.494cm" fo:border-bottom="#000000 0.035cm solid" fo:margin-bottom="0.494cm" fo:border-lef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47" style:family="paragraph" style:parent-style-name="Normal">
      <style:paragraph-properties fo:padding="0cm" fo:margin-top="0.494cm" fo:border-bottom="#000000 0.035cm solid" fo:margin-bottom="0.494cm" fo:border-left="#000000 0.018cm solid" fo:border-right="#000000 0.018cm solid" style:vertical-align="middle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xl148" style:family="paragraph" style:parent-style-name="Normal">
      <style:paragraph-properties fo:padding="0cm" fo:margin-top="0.494cm" fo:border-bottom="#000000 0.035cm solid" fo:margin-bottom="0.494cm" fo:border-right="#000000 0.035cm solid" style:vertical-align="middle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xl149" style:family="paragraph" style:parent-style-name="Normal">
      <style:paragraph-properties fo:background-color="#ffffff" fo:padding="0cm" fo:margin-top="0.494cm" fo:border-bottom="#000000 0.035cm solid" fo:margin-bottom="0.494cm" fo:border-left="#000000 0.035cm solid" fo:border-right="#000000 0.035cm solid" style:vertical-align="top"/>
      <style:text-properties fo:color="#000000" fo:font-size="8pt" style:font-size-asian="8pt" style:font-size-complex="8pt" fo:language-asian="en" fo:country-asian="GB"/>
    </style:style>
    <style:style style:name="xl150" style:family="paragraph" style:parent-style-name="Normal">
      <style:paragraph-properties fo:background-color="#ffffff" fo:padding="0cm" fo:margin-top="0.494cm" fo:border-bottom="#000000 0.035cm solid" fo:margin-bottom="0.494cm" fo:border-left="#000000 0.035cm solid" fo:border-right="#000000 0.035cm solid" style:vertical-align="top"/>
      <style:text-properties style:font-name="Symbol" fo:font-size="8pt" style:font-size-asian="8pt" style:font-name-complex="Times New Roman" style:font-size-complex="8pt" fo:language-asian="en" fo:country-asian="GB"/>
    </style:style>
    <style:style style:name="xl151" style:family="paragraph" style:parent-style-name="Normal">
      <style:paragraph-properties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52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153" style:family="paragraph" style:parent-style-name="Normal">
      <style:paragraph-properties fo:padding="0cm" fo:margin-top="0.494cm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5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155" style:family="paragraph" style:parent-style-name="Normal">
      <style:paragraph-properties fo:padding="0cm" fo:margin-top="0.494cm" fo:border-bottom="#000000 0.035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/>
    </style:style>
    <style:style style:name="xl156" style:family="paragraph" style:parent-style-name="Normal">
      <style:paragraph-properties fo:background-color="#ffffff" fo:padding="0cm" fo:margin-top="0.494cm" fo:margin-bottom="0.494cm" fo:border-left="#000000 0.035cm solid" fo:border-right="#000000 0.035cm solid"/>
      <style:text-properties fo:font-size="8pt" style:font-size-asian="8pt" style:font-size-complex="8pt" fo:language-asian="en" fo:country-asian="GB"/>
    </style:style>
    <style:style style:name="xl157" style:family="paragraph" style:parent-style-name="Normal">
      <style:paragraph-properties fo:background-color="#ffffff" fo:padding="0cm" fo:margin-top="0.494cm" fo:border-bottom="#000000 0.035cm solid" fo:margin-bottom="0.494cm" fo:border-left="#000000 0.035cm solid" fo:border-right="#000000 0.035cm solid"/>
      <style:text-properties fo:font-size="8pt" style:font-size-asian="8pt" style:font-size-complex="8pt" fo:language-asian="en" fo:country-asian="GB"/>
    </style:style>
    <style:style style:name="xl158" style:family="paragraph" style:parent-style-name="Normal">
      <style:paragraph-properties fo:background-color="#ffcc99" fo:padding="0cm" fo:border-top="#000000 0.035cm solid" fo:margin-top="0.494cm" fo:border-bottom="#000000 0.018cm solid" fo:margin-bottom="0.494cm" fo:border-left="#000000 0.035cm solid" fo:border-right="#000000 0.035cm solid" style:vertical-align="top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59" style:family="paragraph" style:parent-style-name="Normal">
      <style:paragraph-properties fo:background-color="#ffffff" fo:padding="0cm" fo:margin-top="0.494cm" fo:border-bottom="#000000 0.035cm solid" fo:margin-bottom="0.494cm" fo:border-left="#000000 0.035cm solid" style:vertical-align="top"/>
      <style:text-properties fo:font-size="8pt" style:font-size-asian="8pt" style:font-size-complex="8pt" fo:language-asian="en" fo:country-asian="GB"/>
    </style:style>
    <style:style style:name="xl160" style:family="paragraph" style:parent-style-name="Normal">
      <style:paragraph-properties fo:background-color="#ffffff" fo:padding="0cm" fo:margin-top="0.494cm" fo:border-bottom="#000000 0.035cm solid" fo:margin-bottom="0.494cm" style:vertical-align="top"/>
      <style:text-properties fo:font-size="8pt" style:font-size-asian="8pt" style:font-size-complex="8pt" fo:language-asian="en" fo:country-asian="GB"/>
    </style:style>
    <style:style style:name="xl161" style:family="paragraph" style:parent-style-name="Normal">
      <style:paragraph-properties fo:background-color="#ffffff" fo:padding="0cm" fo:margin-top="0.494cm" fo:border-bottom="#000000 0.035cm solid" fo:margin-bottom="0.494cm" fo:border-right="#000000 0.035cm solid" style:vertical-align="top"/>
      <style:text-properties fo:font-size="8pt" style:font-size-asian="8pt" style:font-size-complex="8pt" fo:language-asian="en" fo:country-asian="GB"/>
    </style:style>
    <style:style style:name="xl162" style:family="paragraph" style:parent-style-name="Normal">
      <style:paragraph-properties fo:background-color="#ffffff" fo:margin-top="0.494cm" fo:margin-bottom="0.494cm"/>
      <style:text-properties fo:color="#ff0000" fo:font-size="8pt" style:font-size-asian="8pt" style:font-size-complex="8pt" fo:language-asian="en" fo:country-asian="GB"/>
    </style:style>
    <style:style style:name="xl163" style:family="paragraph" style:parent-style-name="Normal">
      <style:paragraph-properties fo:text-align="center" fo:padding="0cm" fo:margin-top="0.494cm" fo:border-bottom="#000000 0.035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64" style:family="paragraph" style:parent-style-name="Normal">
      <style:paragraph-properties fo:padding="0cm" fo:border-top="#000000 0.018cm solid" fo:margin-top="0.494cm" fo:border-bottom="#000000 0.018cm solid" fo:margin-bottom="0.494cm" fo:border-lef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6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4f81bd" fo:font-size="8pt" style:font-size-asian="8pt" style:font-size-complex="8pt" fo:language-asian="en" fo:country-asian="GB" fo:font-weight="bold" style:font-weight-asian="bold" style:font-weight-complex="bold"/>
    </style:style>
    <style:style style:name="xl166" style:family="paragraph" style:parent-style-name="Normal">
      <style:paragraph-properties fo:background-color="#ffffff" fo:padding="0cm" fo:margin-top="0.494cm" fo:border-bottom="#000000 0.035cm solid" fo:margin-bottom="0.494cm" fo:border-left="#000000 0.035cm solid" fo:border-right="#000000 0.035cm solid" style:vertical-align="top"/>
      <style:text-properties style:font-name="Symbol" fo:font-size="8pt" style:font-size-asian="8pt" style:font-name-complex="Times New Roman" style:font-size-complex="8pt" fo:language-asian="en" fo:country-asian="GB"/>
    </style:style>
    <style:style style:name="xl167" style:family="paragraph" style:parent-style-name="Normal">
      <style:paragraph-properties fo:background-color="#ffffff" fo:padding="0cm" fo:margin-top="0.494cm" fo:margin-bottom="0.494cm" fo:border-left="#000000 0.035cm solid" fo:border-right="#000000 0.035cm solid" style:vertical-align="middle"/>
      <style:text-properties fo:font-size="8pt" style:font-size-asian="8pt" style:font-size-complex="8pt" fo:language-asian="en" fo:country-asian="GB"/>
    </style:style>
    <style:style style:name="xl168" style:family="paragraph" style:parent-style-name="Normal">
      <style:paragraph-properties fo:background-color="#ffffff" fo:padding="0cm" fo:margin-top="0.494cm" fo:border-bottom="#000000 0.035cm solid" fo:margin-bottom="0.494cm" fo:border-right="#000000 0.035cm solid" style:vertical-align="top"/>
      <style:text-properties fo:font-size="8pt" style:font-size-asian="8pt" style:font-size-complex="8pt" fo:language-asian="en" fo:country-asian="GB"/>
    </style:style>
    <style:style style:name="xl169" style:family="paragraph" style:parent-style-name="Normal">
      <style:paragraph-properties fo:background-color="#ffffff" fo:margin-top="0.494cm" fo:margin-bottom="0.494cm" style:vertical-align="middle"/>
      <style:text-properties fo:font-size="8pt" style:font-size-asian="8pt" style:font-size-complex="8pt" fo:language-asian="en" fo:country-asian="GB"/>
    </style:style>
    <style:style style:name="xl170" style:family="paragraph" style:parent-style-name="Normal">
      <style:paragraph-properties fo:background-color="#bfbfbf" fo:padding="0cm" fo:margin-top="0.494cm" fo:border-bottom="#000000 0.035cm solid" fo:margin-bottom="0.494cm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71" style:family="paragraph" style:parent-style-name="Normal">
      <style:paragraph-properties fo:background-color="#bfbfbf" fo:padding="0cm" fo:border-top="#000000 0.035cm solid" fo:margin-top="0.494cm" fo:border-bottom="#000000 0.035cm solid" fo:margin-bottom="0.494cm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72" style:family="paragraph" style:parent-style-name="Normal">
      <style:paragraph-properties fo:text-align="center" fo:background-color="#d8e4bc" fo:padding="0cm" fo:border-top="#000000 0.035cm solid" fo:margin-top="0.494cm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73" style:family="paragraph" style:parent-style-name="Normal">
      <style:paragraph-properties fo:text-align="center" fo:background-color="#c4d79b" fo:padding="0cm" fo:border-top="#000000 0.035cm solid" fo:margin-top="0.494cm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74" style:family="paragraph" style:parent-style-name="Normal">
      <style:paragraph-properties fo:text-align="center" fo:background-color="#9bbb59" fo:padding="0cm" fo:border-top="#000000 0.035cm solid" fo:margin-top="0.494cm" fo:margin-bottom="0.494cm" fo:border-right="#000000 0.035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75" style:family="paragraph" style:parent-style-name="Normal">
      <style:paragraph-properties fo:text-align="center" fo:padding="0cm" fo:border-top="#000000 0.018cm solid" fo:margin-top="0.494cm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76" style:family="paragraph" style:parent-style-name="Normal">
      <style:paragraph-properties fo:text-align="center" fo:background-color="#d9d9d9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808080" fo:font-size="8pt" style:font-size-asian="8pt" style:font-size-complex="8pt" fo:language-asian="en" fo:country-asian="GB"/>
    </style:style>
    <style:style style:name="xl177" style:family="paragraph" style:parent-style-name="Normal">
      <style:paragraph-properties fo:text-align="center" fo:padding="0cm" fo:border-top="#000000 0.018cm solid" fo:margin-top="0.494cm" fo:border-bottom="#000000 0.018cm solid" fo:margin-bottom="0.494cm" fo:border-right="#000000 0.035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78" style:family="paragraph" style:parent-style-name="Normal">
      <style:paragraph-properties fo:text-align="center" fo:padding="0cm" fo:margin-top="0.494cm" fo:border-bottom="#000000 0.035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79" style:family="paragraph" style:parent-style-name="Normal">
      <style:paragraph-properties fo:background-color="#d9d9d9" fo:padding="0cm" fo:margin-top="0.494cm" fo:border-bottom="#000000 0.035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/>
    </style:style>
    <style:style style:name="xl180" style:family="paragraph" style:parent-style-name="Normal">
      <style:paragraph-properties fo:text-align="center" fo:padding="0cm" fo:border-top="#000000 0.018cm solid" fo:margin-top="0.494cm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81" style:family="paragraph" style:parent-style-name="Normal">
      <style:paragraph-properties fo:text-align="center" fo:padding="0cm" fo:margin-top="0.494cm" fo:border-bottom="#000000 0.035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82" style:family="paragraph" style:parent-style-name="Normal">
      <style:paragraph-properties fo:text-align="center" fo:background-color="#c4d79b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83" style:family="paragraph" style:parent-style-name="Normal">
      <style:paragraph-properties fo:text-align="center" fo:background-color="#9bbb59" fo:padding="0cm" fo:border-top="#000000 0.035cm solid" fo:margin-top="0.494cm" fo:border-bottom="#000000 0.018cm solid" fo:margin-bottom="0.494cm" fo:border-right="#000000 0.035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84" style:family="paragraph" style:parent-style-name="Normal">
      <style:paragraph-properties fo:text-align="right" fo:padding="0cm" fo:margin-top="0.494cm" fo:border-bottom="#000000 0.035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/>
    </style:style>
    <style:style style:name="xl185" style:family="paragraph" style:parent-style-name="Normal">
      <style:paragraph-properties fo:padding="0cm" fo:margin-top="0.494cm" fo:border-bottom="#000000 0.035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/>
    </style:style>
    <style:style style:name="xl186" style:family="paragraph" style:parent-style-name="Normal">
      <style:paragraph-properties fo:padding="0cm" fo:margin-top="0.494cm" fo:border-bottom="#000000 0.035cm solid" fo:margin-bottom="0.494cm" fo:border-right="#000000 0.035cm solid" style:vertical-align="middle"/>
      <style:text-properties fo:font-size="8pt" style:font-size-asian="8pt" style:font-size-complex="8pt" fo:language-asian="en" fo:country-asian="GB"/>
    </style:style>
    <style:style style:name="xl187" style:family="paragraph" style:parent-style-name="Normal">
      <style:paragraph-properties fo:text-align="center" fo:background-color="#d8e4bc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88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8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90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9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c00000" fo:font-size="8pt" style:font-size-asian="8pt" style:font-size-complex="8pt" fo:language-asian="en" fo:country-asian="GB" fo:font-weight="bold" style:font-weight-asian="bold" style:font-weight-complex="bold"/>
    </style:style>
    <style:style style:name="xl192" style:family="paragraph" style:parent-style-name="Normal">
      <style:paragraph-properties fo:text-align="center" fo:padding="0cm" fo:border-top="#000000 0.018cm solid" fo:margin-top="0.494cm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/>
    </style:style>
    <style:style style:name="xl193" style:family="paragraph" style:parent-style-name="Normal">
      <style:paragraph-properties fo:text-align="center" fo:padding="0cm" fo:margin-top="0.494cm" fo:border-bottom="#000000 0.035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/>
    </style:style>
    <style:style style:name="xl194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9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9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97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198" style:family="paragraph" style:parent-style-name="Normal">
      <style:paragraph-properties fo:padding="0cm" fo:border-top="#000000 0.018cm solid" fo:margin-top="0.494cm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199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00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01" style:family="paragraph" style:parent-style-name="Normal">
      <style:paragraph-properties fo:padding="0cm" fo:margin-top="0.494cm" fo:border-bottom="#000000 0.035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0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203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0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0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fo:font-size="8pt" style:font-size-asian="8pt" style:font-size-complex="8pt" fo:language-asian="en" fo:country-asian="GB" fo:font-weight="bold" style:font-weight-asian="bold" style:font-weight-complex="bold"/>
    </style:style>
    <style:style style:name="xl206" style:family="paragraph" style:parent-style-name="Normal">
      <style:paragraph-properties fo:background-color="#538dd5" fo:padding="0cm" fo:border-top="#000000 0.035cm solid" fo:margin-top="0.494cm" fo:border-bottom="#000000 0.018cm solid" fo:margin-bottom="0.494cm" fo:border-left="#000000 0.035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07" style:family="paragraph" style:parent-style-name="Normal">
      <style:paragraph-properties fo:background-color="#fbfd9b" fo:padding="0cm" fo:border-top="#000000 0.035cm solid" fo:margin-top="0.494cm" fo:border-bottom="#000000 0.018cm solid" fo:margin-bottom="0.494cm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08" style:family="paragraph" style:parent-style-name="Normal">
      <style:paragraph-properties fo:background-color="#fbfd9b" fo:padding="0cm" fo:border-top="#000000 0.035cm solid" fo:margin-top="0.494cm" fo:border-bottom="#000000 0.018cm solid" fo:margin-bottom="0.494cm" fo:border-left="#000000 0.035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09" style:family="paragraph" style:parent-style-name="Normal">
      <style:paragraph-properties fo:background-color="#8db4e2" fo:padding="0cm" fo:border-top="#000000 0.035cm solid" fo:margin-top="0.494cm" fo:border-bottom="#000000 0.018cm solid" fo:margin-bottom="0.494cm" fo:border-left="#000000 0.035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10" style:family="paragraph" style:parent-style-name="Normal">
      <style:paragraph-properties fo:background-color="#ffcc99" fo:padding="0cm" fo:border-top="#000000 0.035cm solid" fo:margin-top="0.494cm" fo:border-bottom="#000000 0.035cm solid" fo:margin-bottom="0.494cm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11" style:family="paragraph" style:parent-style-name="Normal">
      <style:paragraph-properties fo:background-color="#b8cce4" fo:padding="0cm" fo:border-top="#000000 0.035cm solid" fo:margin-top="0.494cm" fo:border-bottom="#000000 0.018cm solid" fo:margin-bottom="0.494cm" fo:border-left="#000000 0.035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12" style:family="paragraph" style:parent-style-name="Normal">
      <style:paragraph-properties fo:background-color="#c4bd97" fo:padding="0cm" fo:border-top="#000000 0.035cm solid" fo:margin-top="0.494cm" fo:border-bottom="#000000 0.018cm solid" fo:margin-bottom="0.494cm" fo:border-left="#000000 0.035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13" style:family="paragraph" style:parent-style-name="Normal">
      <style:paragraph-properties fo:background-color="#fcd5b4" fo:padding="0cm" fo:border-top="#000000 0.035cm solid" fo:margin-top="0.494cm" fo:border-bottom="#000000 0.018cm solid" fo:margin-bottom="0.494cm" fo:border-left="#000000 0.035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14" style:family="paragraph" style:parent-style-name="Normal">
      <style:paragraph-properties fo:background-color="#ffcc99" fo:padding="0cm" fo:border-top="#000000 0.035cm solid" fo:margin-top="0.494cm" fo:border-bottom="#000000 0.018cm solid" fo:margin-bottom="0.494cm" fo:border-left="#000000 0.035cm solid" fo:border-right="#000000 0.035cm solid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xl215" style:family="paragraph" style:parent-style-name="Normal">
      <style:paragraph-properties fo:background-color="#d8e4bc" fo:margin-top="0.494cm" fo:margin-bottom="0.494cm" style:vertical-align="middle"/>
      <style:text-properties fo:font-size="8pt" style:font-size-asian="8pt" style:font-size-complex="8pt" fo:language-asian="en" fo:country-asian="GB" fo:font-weight="bold" style:font-weight-asian="bold" style:font-weight-complex="bold"/>
    </style:style>
    <style:style style:name="Toc_20_3" style:display-name="Toc 3" style:family="paragraph" style:parent-style-name="Normal">
      <style:paragraph-properties fo:margin-bottom="0.176cm" fo:margin-left="1.401cm">
        <style:tab-stops>
          <style:tab-stop style:type="right" style:leader-style="dotted" style:leader-text="." style:position="15.773cm"/>
        </style:tab-stops>
      </style:paragraph-properties>
    </style:style>
    <style:style style:name="Style1" style:family="paragraph" style:parent-style-name="Toc_20_1">
      <style:paragraph-properties>
        <style:tab-stops>
          <style:tab-stop style:type="right" style:leader-style="dotted" style:leader-text="." style:position="16.445cm"/>
        </style:tab-stops>
      </style:paragraph-properties>
    </style:style>
    <style:style style:name="Body_20_Para" style:display-name="Body Para" style:family="paragraph" style:parent-style-name="List_20_Paragraph">
      <style:paragraph-properties fo:text-align="justify" fo:text-indent="-0.9cm" fo:margin-top="0.318cm" fo:margin-bottom="0.106cm" fo:margin-left="0.9cm"/>
      <style:text-properties style:font-size-complex="11pt" fo:language="en" fo:country="US"/>
    </style:style>
    <style:style style:name="Body_20_Bullet" style:display-name="Body Bullet" style:family="paragraph" style:parent-style-name="Body_20_Para">
      <style:paragraph-properties fo:margin-top="0cm"/>
    </style:style>
    <style:style style:name="Body_20_Para_20_Char" style:display-name="Body Para Char" style:family="text" style:parent-style-name="List_20_Paragraph_20_Char">
      <style:text-properties style:font-name="Arial" fo:font-size="11pt" style:font-size-asian="11pt" style:font-name-complex="Arial" style:font-size-complex="11pt" fo:language="en" fo:language-asian="en" fo:country="US" fo:country-asian="US"/>
    </style:style>
    <style:style style:name="Caption" style:family="paragraph" style:parent-style-name="Normal">
      <style:paragraph-properties fo:margin-bottom="0.353cm" fo:margin-left="0.9cm"/>
      <style:text-properties fo:font-style="italic" style:font-style-asian="italic" fo:color="#4f81bd" style:font-name="Calibri" fo:font-size="10pt" style:font-size-asian="10pt" style:font-size-complex="9pt" style:font-weight-complex="bold"/>
    </style:style>
    <style:style style:name="Body_20_Bullet_20_Char" style:display-name="Body Bullet Char" style:family="text" style:parent-style-name="Body_20_Para_20_Char">
      <style:text-properties style:font-name="Arial" fo:font-size="11pt" style:font-size-asian="11pt" style:font-name-complex="Arial" style:font-size-complex="11pt" fo:language="en" fo:language-asian="en" fo:country="US" fo:country-asian="US"/>
    </style:style>
    <style:style style:name="Annex" style:family="paragraph" style:parent-style-name="Heading_20_1">
      <style:paragraph-properties fo:text-indent="-2.371cm" fo:margin-left="2.371cm"/>
    </style:style>
    <style:style style:name="_31__20_Para" style:display-name="1 Para" style:family="paragraph" style:parent-style-name="List_20_Paragraph">
      <style:paragraph-properties fo:text-align="justify" fo:text-indent="-0.801cm" fo:margin-bottom="0.212cm" fo:margin-left="0.801cm"/>
    </style:style>
    <style:style style:name="Annex_20_Char" style:display-name="Annex Char" style:family="text" style:parent-style-name="Heading_20_1_20_Char">
      <style:text-properties fo:background-color="#dbe5f1" style:font-name="Arial" fo:font-size="14pt" style:font-size-asian="14pt" style:font-name-complex="Arial" style:font-size-complex="12pt" fo:language-asian="en" fo:country-asian="US" fo:font-weight="bold" style:font-weight-asian="bold"/>
    </style:style>
    <style:style style:name="_31__20_Para_20_Char" style:display-name="1 Para Char" style:family="text" style:parent-style-name="Default_20_Paragraph_20_Font">
      <style:text-properties style:font-name="Arial" fo:font-size="11pt" style:font-size-asian="11pt" style:font-name-complex="Arial" style:font-size-complex="12pt" fo:language-asian="en" fo:country-asian="US"/>
    </style:style>
    <style:style style:name="ParaA" style:family="paragraph" style:parent-style-name="_31__20_Para">
      <style:paragraph-properties>
        <style:tab-stops>
          <style:tab-stop style:type="left" style:leader-style="none" style:position="-2.665cm"/>
        </style:tab-stops>
      </style:paragraph-properties>
      <style:text-properties fo:language-asian="en" fo:country-asian="GB" style:font-weight-complex="bold"/>
    </style:style>
    <style:style style:name="TableSmall" style:family="paragraph" style:parent-style-name="Normal">
      <style:paragraph-properties fo:margin-top="0.071cm" fo:margin-bottom="0.071cm"/>
    </style:style>
    <style:style style:name="TableSmall_20_Char" style:display-name="TableSmall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Bullet_20_2" style:display-name="Bullet 2" style:family="paragraph" style:parent-style-name="Body_20_Para">
      <style:paragraph-properties fo:text-indent="-0.63cm" fo:margin-top="0.106cm" fo:margin-left="1.75cm"/>
      <style:text-properties fo:language="en" fo:country="GB"/>
    </style:style>
    <style:style style:name="Mention" style:family="text" style:parent-style-name="Default_20_Paragraph_20_Font">
      <style:text-properties fo:background-color="#e1dfdd" fo:color="#2b579a"/>
    </style:style>
    <style:style style:name="Num" style:family="paragraph" style:parent-style-name="Normal">
      <style:paragraph-properties fo:text-align="justify" fo:text-indent="-0.63cm" fo:line-height="108%" fo:margin-top="0.141cm" fo:margin-left="1.529cm"/>
      <style:text-properties style:font-name-asian="Arial" style:font-name-complex="Times New Roman"/>
    </style:style>
    <style:style style:name="Num_20_Char" style:display-name="Num Char" style:family="text" style:parent-style-name="Default_20_Paragraph_20_Font">
      <style:text-properties style:font-name="Arial" fo:font-size="11pt" style:font-name-asian="Arial" style:font-size-asian="11pt" style:font-size-complex="12pt" fo:language-asian="en" fo:country-asian="US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pf0" style:family="paragraph" style:parent-style-name="Normal">
      <style:paragraph-properties fo:margin-top="0.494cm" fo:margin-bottom="0.494cm"/>
      <style:text-properties style:font-name="Times New Roman" fo:font-size="12pt" style:font-size-asian="12pt" style:font-name-complex="Times New Roman" fo:language-asian="en" fo:country-asian="GB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Para_20_Char" style:display-name="Para Char" style:family="text" style:parent-style-name="Default_20_Paragraph_20_Font">
      <style:text-properties style:font-name="Arial" fo:font-size="11pt" style:font-size-asian="11pt" style:font-name-complex="Arial" style:font-size-complex="12pt" fo:language-asian="en" fo:country-asian="US" style:font-weight-complex="bold"/>
    </style:style>
    <style:style style:name="Para" style:family="paragraph" style:parent-style-name="List_20_Paragraph">
      <style:paragraph-properties fo:text-indent="-0.635cm" fo:margin-left="1.905cm"/>
      <style:text-properties style:font-weight-complex="bold"/>
    </style:style>
    <style:style style:name="normaltextrun" style:family="text" style:parent-style-name="Default_20_Paragraph_20_Font"/>
    <style:style style:name="Quote" style:family="paragraph" style:parent-style-name="Normal">
      <style:paragraph-properties fo:text-align="center" fo:margin-top="0.353cm" fo:margin-bottom="0.282cm" fo:margin-left="1.524cm" fo:margin-right="1.524cm"/>
      <style:text-properties fo:font-style="italic" style:font-style-asian="italic" style:font-style-complex="italic" fo:color="#404040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 style:font-name="Arial" fo:font-size="11pt" style:font-size-asian="11pt" style:font-name-complex="Arial" style:font-size-complex="12pt" fo:language-asian="en" fo:country-asian="US"/>
    </style:style>
    <style:style style:name="paragraph" style:family="paragraph" style:parent-style-name="Normal">
      <style:paragraph-properties fo:margin-top="0.494cm" fo:margin-bottom="0.494cm"/>
      <style:text-properties style:font-name="Times New Roman" fo:font-size="12pt" style:font-size-asian="12pt" style:font-name-complex="Times New Roman" fo:language-asian="en" fo:country-asian="GB"/>
    </style:style>
    <style:style style:name="eop" style:family="text" style:parent-style-name="Default_20_Paragraph_20_Font"/>
    <style:style style:name="Num_20_a" style:display-name="Num a" style:family="paragraph" style:parent-style-name="Num">
      <style:paragraph-properties fo:text-indent="-0.63cm" fo:margin-left="1.529cm"/>
    </style:style>
    <style:style style:name="Num_20_a_20_Char" style:display-name="Num a Char" style:family="text" style:parent-style-name="Num_20_Char">
      <style:text-properties style:font-name="Arial" fo:font-size="11pt" style:font-name-asian="Arial" style:font-size-asian="11pt" style:font-size-complex="12pt" fo:language-asian="en" fo:country-asian="US"/>
    </style:style>
    <style:style style:name="Plain" style:family="paragraph" style:parent-style-name="Normal">
      <style:paragraph-properties fo:margin-bottom="0.282cm"/>
      <style:text-properties style:font-size-complex="11pt" style:font-weight-complex="bold"/>
    </style:style>
    <style:style style:name="Plain_20_Char" style:display-name="Plain Char" style:family="text" style:parent-style-name="Default_20_Paragraph_20_Font">
      <style:text-properties style:font-name="Arial" fo:font-size="11pt" style:font-size-asian="11pt" style:font-name-complex="Arial" style:font-size-complex="11pt" fo:language-asian="en" fo:country-asian="US" style:font-weight-complex="bold"/>
    </style:style>
    <style:style style:name="BVI_20_fnr_20_Char1_20_Char_20_Char_20_Char_20_Char_20_Char" style:display-name="BVI fnr Char1 Char Char Char Char Char" style:family="paragraph" style:parent-style-name="Normal">
      <style:paragraph-properties fo:line-height="0.423cm" fo:margin-bottom="0.282cm"/>
      <style:text-properties style:text-position="super 58%" style:font-name="Calibri" fo:font-size="10pt" style:font-name-asian="MS Mincho" style:font-size-asian="10pt" style:font-name-complex="Times New Roman" style:font-size-complex="10pt" fo:language-asian="en" fo:country-asian="GB"/>
    </style:style>
    <style:style style:name="Body_20_para" style:display-name="Body para" style:family="paragraph" style:parent-style-name="List_20_Paragraph">
      <style:paragraph-properties fo:margin-bottom="0.353cm"/>
      <style:text-properties fo:font-size="12pt" style:font-name-asian="MS Mincho" style:font-size-asian="12pt" fo:language-asian="en" fo:language-complex="en" fo:country-asian="GB" fo:country-complex="US"/>
    </style:style>
    <style:style style:name="Body_20_para_20_Char" style:display-name="Body para Char" style:family="text" style:parent-style-name="Default_20_Paragraph_20_Font">
      <style:text-properties style:font-name="Arial" fo:font-size="12pt" style:font-name-asian="MS Mincho" style:font-size-asian="12pt" style:font-name-complex="Arial" style:font-size-complex="12pt" fo:language-complex="en" fo:country-complex="US"/>
    </style:style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2Level0" style:family="text">
      <style:text-properties fo:font-style="normal" style:font-style-asian="normal" style:font-style-complex="normal" fo:font-weight="normal" style:font-weight-asian="normal"/>
    </style:style>
    <text:list-style style:name="LS2">
      <text:list-level-style-number style:num-format="1" text:style-name="List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fo:font-style="normal" style:font-style-asian="normal" style:font-style-complex="normal" fo:font-weight="normal" style:font-weight-asian="normal"/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">
      <text:list-level-style-number style:num-format="1" text:style-name="List3Level0" style:num-suffix="." style:num-prefix="Annex 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fo:font-weight="normal" style:font-weight-asian="normal"/>
    </style:style>
    <style:style style:name="List4Level1" style:family="text">
      <style:text-properties style:font-name="Arial" style:font-name-asian="Times New Roman" style:font-name-complex="Arial" fo:font-weight="normal" style:font-weight-asian="normal"/>
    </style:style>
    <style:style style:name="List4Level2" style:family="text">
      <style:text-properties style:font-name="Symbol"/>
    </style:style>
    <text:list-style style:name="LS4">
      <text:list-level-style-number style:num-format="1" text:style-name="List4Level0" style:num-suffix="." text:level="1">
        <style:list-level-properties text:space-before="3.251cm" text:min-label-width="1cm" fo:text-align="start" text:list-level-position-and-space-mode="label-alignment">
          <style:list-level-label-alignment text:label-followed-by="listtab" fo:margin-left="4.251cm" fo:text-indent="-1cm"/>
        </style:list-level-properties>
        <style:text-properties fo:font-weight="normal" style:font-weight-asian="normal"/>
      </text:list-level-style-number>
      <text:list-level-style-number style:num-format="i" text:style-name="List4Level1" style:num-suffix=")" text:level="2">
        <style:list-level-properties text:space-before="4.205cm" text:min-label-width="1cm" fo:text-align="start" text:list-level-position-and-space-mode="label-alignment">
          <style:list-level-label-alignment text:label-followed-by="listtab" fo:margin-left="5.205cm" fo:text-indent="-1cm"/>
        </style:list-level-properties>
        <style:text-properties style:font-name="Arial" style:font-name-asian="Times New Roman" style:font-name-complex="Arial" fo:font-weight="normal" style:font-weight-asian="normal"/>
      </text:list-level-style-number>
      <text:list-level-style-bullet text:bullet-char="" text:style-name="List4Level2" text:level="3">
        <style:list-level-properties text:space-before="7.754cm" text:min-label-width="1cm" fo:text-align="start" text:list-level-position-and-space-mode="label-alignment">
          <style:list-level-label-alignment text:label-followed-by="listtab" fo:margin-left="8.754cm" fo:text-indent="-1cm"/>
        </style:list-level-properties>
        <style:text-properties style:font-name="Symbol"/>
      </text:list-level-style-bullet>
      <text:list-level-style-number style:num-format="1" text:style-name="List4Level3" style:num-suffix="." text:level="4">
        <style:list-level-properties text:space-before="8.954cm" text:min-label-width="1cm" fo:text-align="start" text:list-level-position-and-space-mode="label-alignment">
          <style:list-level-label-alignment text:label-followed-by="listtab" fo:margin-left="9.954cm" fo:text-indent="-1cm"/>
        </style:list-level-properties>
      </text:list-level-style-number>
      <text:list-level-style-number style:num-format="a" text:style-name="List4Level4" style:num-suffix="." text:level="5">
        <style:list-level-properties text:space-before="10.153cm" text:min-label-width="1cm" fo:text-align="start" text:list-level-position-and-space-mode="label-alignment">
          <style:list-level-label-alignment text:label-followed-by="listtab" fo:margin-left="11.153cm" fo:text-indent="-1cm"/>
        </style:list-level-properties>
      </text:list-level-style-number>
      <text:list-level-style-number style:num-format="i" text:style-name="List4Level5" style:num-suffix="." text:level="6">
        <style:list-level-properties text:min-label-width="12.353cm" text:min-label-distance="1cm" fo:text-align="end" text:list-level-position-and-space-mode="label-alignment">
          <style:list-level-label-alignment text:label-followed-by="listtab" fo:margin-left="12.353cm" fo:text-indent="-1cm"/>
        </style:list-level-properties>
      </text:list-level-style-number>
      <text:list-level-style-number style:num-format="1" text:style-name="List4Level6" style:num-suffix="." text:level="7">
        <style:list-level-properties text:space-before="12.552cm" text:min-label-width="1cm" fo:text-align="start" text:list-level-position-and-space-mode="label-alignment">
          <style:list-level-label-alignment text:label-followed-by="listtab" fo:margin-left="13.552cm" fo:text-indent="-1cm"/>
        </style:list-level-properties>
      </text:list-level-style-number>
      <text:list-level-style-number style:num-format="a" text:style-name="List4Level7" style:num-suffix="." text:level="8">
        <style:list-level-properties text:space-before="13.751cm" text:min-label-width="1cm" fo:text-align="start" text:list-level-position-and-space-mode="label-alignment">
          <style:list-level-label-alignment text:label-followed-by="listtab" fo:margin-left="14.751cm" fo:text-indent="-1cm"/>
        </style:list-level-properties>
      </text:list-level-style-number>
      <text:list-level-style-number style:num-format="i" text:style-name="List4Level8" style:num-suffix="." text:level="9">
        <style:list-level-properties text:min-label-width="15.951cm" text:min-label-distance="1cm" fo:text-align="end" text:list-level-position-and-space-mode="label-alignment">
          <style:list-level-label-alignment text:label-followed-by="listtab" fo:margin-left="15.951cm" fo:text-indent="-1cm"/>
        </style:list-level-properties>
      </text:list-level-style-number>
    </text:list-style>
    <style:style style:name="List5Level0" style:family="text">
      <style:text-properties fo:font-style="normal" style:font-style-asian="normal" style:font-style-complex="italic" fo:font-size="14pt" style:font-size-asian="14pt" style:font-size-complex="14pt"/>
    </style:style>
    <text:list-style style:name="LS5">
      <text:list-level-style-number style:num-format="A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italic" fo:font-size="14pt" style:font-size-asian="14pt" style:font-size-complex="14pt"/>
      </text:list-level-style-number>
      <text:list-level-style-number style:num-format="1" text:display-levels="2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fo:font-style="normal" style:font-style-asian="normal" style:font-style-complex="normal"/>
    </style:style>
    <text:list-style style:name="LS6">
      <text:list-level-style-number style:num-format="1" text:style-name="List6Level0" style:num-suffix="." text:level="1">
        <style:list-level-properties text:space-before="1.265cm" text:min-label-width="0.635cm" fo:text-align="start" text:list-level-position-and-space-mode="label-alignment">
          <style:list-level-label-alignment text:label-followed-by="listtab" fo:margin-left="1.9cm" fo:text-indent="-0.635cm"/>
        </style:list-level-properties>
        <style:text-properties fo:font-style="normal" style:font-style-asian="normal" style:font-style-complex="normal"/>
      </text:list-level-style-number>
      <text:list-level-style-number style:num-format="a" text:style-name="List6Level1" style:num-suffix="." text:level="2">
        <style:list-level-properties text:space-before="2.535cm" text:min-label-width="0.635cm" fo:text-align="start" text:list-level-position-and-space-mode="label-alignment">
          <style:list-level-label-alignment text:label-followed-by="listtab" fo:margin-left="3.17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4.44cm" text:min-label-distance="0.318cm" fo:text-align="end" text:list-level-position-and-space-mode="label-alignment">
          <style:list-level-label-alignment text:label-followed-by="listtab" fo:margin-left="4.44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5.075cm" text:min-label-width="0.635cm" fo:text-align="start" text:list-level-position-and-space-mode="label-alignment">
          <style:list-level-label-alignment text:label-followed-by="listtab" fo:margin-left="5.71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6.345cm" text:min-label-width="0.635cm" fo:text-align="start" text:list-level-position-and-space-mode="label-alignment">
          <style:list-level-label-alignment text:label-followed-by="listtab" fo:margin-left="6.98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8.25cm" text:min-label-distance="0.318cm" fo:text-align="end" text:list-level-position-and-space-mode="label-alignment">
          <style:list-level-label-alignment text:label-followed-by="listtab" fo:margin-left="8.25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885cm" text:min-label-width="0.635cm" fo:text-align="start" text:list-level-position-and-space-mode="label-alignment">
          <style:list-level-label-alignment text:label-followed-by="listtab" fo:margin-left="9.52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10.155cm" text:min-label-width="0.635cm" fo:text-align="start" text:list-level-position-and-space-mode="label-alignment">
          <style:list-level-label-alignment text:label-followed-by="listtab" fo:margin-left="10.79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2.06cm" text:min-label-distance="0.318cm" fo:text-align="end" text:list-level-position-and-space-mode="label-alignment">
          <style:list-level-label-alignment text:label-followed-by="listtab" fo:margin-left="12.06cm" fo:text-indent="-0.318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Symbol"/>
    </style:style>
    <style:style style:name="List7Level2" style:family="text">
      <style:text-properties style:font-name="Symbol"/>
    </style:style>
    <style:style style:name="List7Level3" style:family="text">
      <style:text-properties style:font-name="Symbol"/>
    </style:style>
    <style:style style:name="List7Level4" style:family="text">
      <style:text-properties style:font-name="Symbol"/>
    </style:style>
    <style:style style:name="List7Level5" style:family="text">
      <style:text-properties style:font-name="Symbol"/>
    </style:style>
    <style:style style:name="List7Level6" style:family="text">
      <style:text-properties style:font-name="Symbol"/>
    </style:style>
    <style:style style:name="List7Level7" style:family="text">
      <style:text-properties style:font-name="Symbol"/>
    </style:style>
    <style:style style:name="List7Level8" style:family="text">
      <style:text-properties style:font-name="Symbol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7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7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7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7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7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7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7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8Level0" style:family="text">
      <style:text-properties fo:font-weight="normal" style:font-weight-asian="normal" style:font-weight-complex="normal"/>
    </style:style>
    <text:list-style style:name="LS8">
      <text:list-level-style-number style:num-format="a" text:style-name="List8Level0" style:num-suffix=")" text:level="1">
        <style:list-level-properties text:space-before="1.535cm" text:min-label-width="0.635cm" fo:text-align="start" text:list-level-position-and-space-mode="label-alignment">
          <style:list-level-label-alignment text:label-followed-by="listtab" fo:margin-left="2.1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8Level1" style:num-suffix="." text:level="2">
        <style:list-level-properties text:space-before="2.805cm" text:min-label-width="0.635cm" fo:text-align="start" text:list-level-position-and-space-mode="label-alignment">
          <style:list-level-label-alignment text:label-followed-by="listtab" fo:margin-left="3.4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4.71cm" text:min-label-distance="0.318cm" fo:text-align="end" text:list-level-position-and-space-mode="label-alignment">
          <style:list-level-label-alignment text:label-followed-by="listtab" fo:margin-left="4.7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5.345cm" text:min-label-width="0.635cm" fo:text-align="start" text:list-level-position-and-space-mode="label-alignment">
          <style:list-level-label-alignment text:label-followed-by="listtab" fo:margin-left="5.9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6.615cm" text:min-label-width="0.635cm" fo:text-align="start" text:list-level-position-and-space-mode="label-alignment">
          <style:list-level-label-alignment text:label-followed-by="listtab" fo:margin-left="7.2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8.52cm" text:min-label-distance="0.318cm" fo:text-align="end" text:list-level-position-and-space-mode="label-alignment">
          <style:list-level-label-alignment text:label-followed-by="listtab" fo:margin-left="8.5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9.155cm" text:min-label-width="0.635cm" fo:text-align="start" text:list-level-position-and-space-mode="label-alignment">
          <style:list-level-label-alignment text:label-followed-by="listtab" fo:margin-left="9.7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10.425cm" text:min-label-width="0.635cm" fo:text-align="start" text:list-level-position-and-space-mode="label-alignment">
          <style:list-level-label-alignment text:label-followed-by="listtab" fo:margin-left="11.0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2.33cm" text:min-label-distance="0.318cm" fo:text-align="end" text:list-level-position-and-space-mode="label-alignment">
          <style:list-level-label-alignment text:label-followed-by="listtab" fo:margin-left="12.33cm" fo:text-indent="-0.318cm"/>
        </style:list-level-properties>
      </text:list-level-style-number>
    </text:list-style>
    <style:style style:name="List9Level0" style:family="text">
      <style:text-properties fo:font-weight="normal" style:font-weight-asian="normal" style:font-weight-complex="normal"/>
    </style:style>
    <text:list-style style:name="LS9">
      <text:list-level-style-number style:num-format="a" text:style-name="List9Level0" style:num-suffix=")" text:level="1">
        <style:list-level-properties text:space-before="1.535cm" text:min-label-width="0.635cm" fo:text-align="start" text:list-level-position-and-space-mode="label-alignment">
          <style:list-level-label-alignment text:label-followed-by="listtab" fo:margin-left="2.1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9Level1" style:num-suffix="." text:level="2">
        <style:list-level-properties text:space-before="2.805cm" text:min-label-width="0.635cm" fo:text-align="start" text:list-level-position-and-space-mode="label-alignment">
          <style:list-level-label-alignment text:label-followed-by="listtab" fo:margin-left="3.4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4.71cm" text:min-label-distance="0.318cm" fo:text-align="end" text:list-level-position-and-space-mode="label-alignment">
          <style:list-level-label-alignment text:label-followed-by="listtab" fo:margin-left="4.7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5.345cm" text:min-label-width="0.635cm" fo:text-align="start" text:list-level-position-and-space-mode="label-alignment">
          <style:list-level-label-alignment text:label-followed-by="listtab" fo:margin-left="5.9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6.615cm" text:min-label-width="0.635cm" fo:text-align="start" text:list-level-position-and-space-mode="label-alignment">
          <style:list-level-label-alignment text:label-followed-by="listtab" fo:margin-left="7.2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8.52cm" text:min-label-distance="0.318cm" fo:text-align="end" text:list-level-position-and-space-mode="label-alignment">
          <style:list-level-label-alignment text:label-followed-by="listtab" fo:margin-left="8.5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9.155cm" text:min-label-width="0.635cm" fo:text-align="start" text:list-level-position-and-space-mode="label-alignment">
          <style:list-level-label-alignment text:label-followed-by="listtab" fo:margin-left="9.7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10.425cm" text:min-label-width="0.635cm" fo:text-align="start" text:list-level-position-and-space-mode="label-alignment">
          <style:list-level-label-alignment text:label-followed-by="listtab" fo:margin-left="11.0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2.33cm" text:min-label-distance="0.318cm" fo:text-align="end" text:list-level-position-and-space-mode="label-alignment">
          <style:list-level-label-alignment text:label-followed-by="listtab" fo:margin-left="12.33cm" fo:text-indent="-0.318cm"/>
        </style:list-level-properties>
      </text:list-level-style-number>
    </text:list-style>
    <style:style style:name="List10Level0" style:family="text">
      <style:text-properties style:font-name="Symbol" fo:font-weight="normal" style:font-weight-asian="normal"/>
    </style:style>
    <text:list-style style:name="LS10">
      <text:list-level-style-bullet text:bullet-char="" text:style-name="List10Level0" text:level="1">
        <style:list-level-properties text:space-before="0.801cm" text:min-label-width="0.635cm" fo:text-align="start" text:list-level-position-and-space-mode="label-alignment">
          <style:list-level-label-alignment text:label-followed-by="listtab" fo:margin-left="1.436cm" fo:text-indent="-0.635cm"/>
        </style:list-level-properties>
        <style:text-properties style:font-name="Symbol" fo:font-weight="normal" style:font-weight-asian="normal"/>
      </text:list-level-style-bullet>
      <text:list-level-style-number style:num-format="a" text:style-name="List10Level1" style:num-suffix="." text:level="2">
        <style:list-level-properties text:space-before="2.071cm" text:min-label-width="0.635cm" fo:text-align="start" text:list-level-position-and-space-mode="label-alignment">
          <style:list-level-label-alignment text:label-followed-by="listtab" fo:margin-left="2.706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976cm" text:min-label-distance="0.318cm" fo:text-align="end" text:list-level-position-and-space-mode="label-alignment">
          <style:list-level-label-alignment text:label-followed-by="listtab" fo:margin-left="3.976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611cm" text:min-label-width="0.635cm" fo:text-align="start" text:list-level-position-and-space-mode="label-alignment">
          <style:list-level-label-alignment text:label-followed-by="listtab" fo:margin-left="5.246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881cm" text:min-label-width="0.635cm" fo:text-align="start" text:list-level-position-and-space-mode="label-alignment">
          <style:list-level-label-alignment text:label-followed-by="listtab" fo:margin-left="6.516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786cm" text:min-label-distance="0.318cm" fo:text-align="end" text:list-level-position-and-space-mode="label-alignment">
          <style:list-level-label-alignment text:label-followed-by="listtab" fo:margin-left="7.786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421cm" text:min-label-width="0.635cm" fo:text-align="start" text:list-level-position-and-space-mode="label-alignment">
          <style:list-level-label-alignment text:label-followed-by="listtab" fo:margin-left="9.056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691cm" text:min-label-width="0.635cm" fo:text-align="start" text:list-level-position-and-space-mode="label-alignment">
          <style:list-level-label-alignment text:label-followed-by="listtab" fo:margin-left="10.32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596cm" text:min-label-distance="0.318cm" fo:text-align="end" text:list-level-position-and-space-mode="label-alignment">
          <style:list-level-label-alignment text:label-followed-by="listtab" fo:margin-left="11.596cm" fo:text-indent="-0.318cm"/>
        </style:list-level-properties>
      </text:list-level-style-number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-0.624cm" text:min-label-width="0.635cm" fo:text-align="start" text:list-level-position-and-space-mode="label-alignment">
          <style:list-level-label-alignment text:label-followed-by="listtab" fo:margin-left="0.011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0.646cm" text:min-label-width="0.635cm" fo:text-align="start" text:list-level-position-and-space-mode="label-alignment">
          <style:list-level-label-alignment text:label-followed-by="listtab" fo:margin-left="1.2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1.916cm" text:min-label-width="0.635cm" fo:text-align="start" text:list-level-position-and-space-mode="label-alignment">
          <style:list-level-label-alignment text:label-followed-by="listtab" fo:margin-left="2.55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3.186cm" text:min-label-width="0.635cm" fo:text-align="start" text:list-level-position-and-space-mode="label-alignment">
          <style:list-level-label-alignment text:label-followed-by="listtab" fo:margin-left="3.821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4.456cm" text:min-label-width="0.635cm" fo:text-align="start" text:list-level-position-and-space-mode="label-alignment">
          <style:list-level-label-alignment text:label-followed-by="listtab" fo:margin-left="5.09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5.726cm" text:min-label-width="0.635cm" fo:text-align="start" text:list-level-position-and-space-mode="label-alignment">
          <style:list-level-label-alignment text:label-followed-by="listtab" fo:margin-left="6.361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6.996cm" text:min-label-width="0.635cm" fo:text-align="start" text:list-level-position-and-space-mode="label-alignment">
          <style:list-level-label-alignment text:label-followed-by="listtab" fo:margin-left="7.631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8.266cm" text:min-label-width="0.635cm" fo:text-align="start" text:list-level-position-and-space-mode="label-alignment">
          <style:list-level-label-alignment text:label-followed-by="listtab" fo:margin-left="8.90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9.536cm" text:min-label-width="0.635cm" fo:text-align="start" text:list-level-position-and-space-mode="label-alignment">
          <style:list-level-label-alignment text:label-followed-by="listtab" fo:margin-left="10.171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 fo:font-weight="normal" style:font-weight-asian="normal"/>
    </style:style>
    <text:list-style style:name="LS12">
      <text:list-level-style-bullet text:bullet-char="" text:style-name="List12Level0" text:level="1">
        <style:list-level-properties text:space-before="0.801cm" text:min-label-width="0.635cm" fo:text-align="start" text:list-level-position-and-space-mode="label-alignment">
          <style:list-level-label-alignment text:label-followed-by="listtab" fo:margin-left="1.436cm" fo:text-indent="-0.635cm"/>
        </style:list-level-properties>
        <style:text-properties style:font-name="Symbol" fo:font-weight="normal" style:font-weight-asian="normal"/>
      </text:list-level-style-bullet>
      <text:list-level-style-number style:num-format="a" text:style-name="List12Level1" style:num-suffix="." text:level="2">
        <style:list-level-properties text:space-before="2.071cm" text:min-label-width="0.635cm" fo:text-align="start" text:list-level-position-and-space-mode="label-alignment">
          <style:list-level-label-alignment text:label-followed-by="listtab" fo:margin-left="2.706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976cm" text:min-label-distance="0.318cm" fo:text-align="end" text:list-level-position-and-space-mode="label-alignment">
          <style:list-level-label-alignment text:label-followed-by="listtab" fo:margin-left="3.976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611cm" text:min-label-width="0.635cm" fo:text-align="start" text:list-level-position-and-space-mode="label-alignment">
          <style:list-level-label-alignment text:label-followed-by="listtab" fo:margin-left="5.246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881cm" text:min-label-width="0.635cm" fo:text-align="start" text:list-level-position-and-space-mode="label-alignment">
          <style:list-level-label-alignment text:label-followed-by="listtab" fo:margin-left="6.516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786cm" text:min-label-distance="0.318cm" fo:text-align="end" text:list-level-position-and-space-mode="label-alignment">
          <style:list-level-label-alignment text:label-followed-by="listtab" fo:margin-left="7.786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421cm" text:min-label-width="0.635cm" fo:text-align="start" text:list-level-position-and-space-mode="label-alignment">
          <style:list-level-label-alignment text:label-followed-by="listtab" fo:margin-left="9.056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691cm" text:min-label-width="0.635cm" fo:text-align="start" text:list-level-position-and-space-mode="label-alignment">
          <style:list-level-label-alignment text:label-followed-by="listtab" fo:margin-left="10.32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596cm" text:min-label-distance="0.318cm" fo:text-align="end" text:list-level-position-and-space-mode="label-alignment">
          <style:list-level-label-alignment text:label-followed-by="listtab" fo:margin-left="11.596cm" fo:text-indent="-0.318cm"/>
        </style:list-level-properties>
      </text:list-level-style-number>
    </text:list-style>
    <style:style style:name="List13Level0" style:family="text">
      <style:text-properties fo:font-weight="normal" style:font-weight-asian="normal"/>
    </style:style>
    <text:list-style style:name="LS13">
      <text:list-level-style-number style:num-format="a" text:style-name="List13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/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fo:font-weight="normal" style:font-weight-asian="normal"/>
    </style: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/>
      </text:list-level-style-number>
      <text:list-level-style-number style:num-format="a" text:style-name="List14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 fo:font-size="9pt" style:font-size-asian="9pt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9pt" style:font-size-asian="9pt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fo:font-style="normal" style:font-style-asian="normal" fo:color="#000000" style:font-name="Calibri" fo:font-size="11pt" style:font-size-asian="11pt" style:font-name-complex="Calibri" style:font-size-complex="11pt" fo:font-weight="normal" style:font-weight-asian="normal" style:font-weight-complex="bold"/>
    </style:style>
    <style:style style:name="List18Level1" style:family="text">
      <style:text-properties style:font-name="Symbol" fo:font-size="11pt" style:font-size-asian="11pt" style:font-size-complex="11pt"/>
    </style:style>
    <text:list-style style:name="LS18">
      <text:list-level-style-number style:num-format="1" text:style-name="List18Level0" style:num-suffix=".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font-style="normal" style:font-style-asian="normal" fo:color="#000000" style:font-name="Calibri" fo:font-size="11pt" style:font-size-asian="11pt" style:font-name-complex="Calibri" style:font-size-complex="11pt" fo:font-weight="normal" style:font-weight-asian="normal" style:font-weight-complex="bold"/>
      </text:list-level-style-number>
      <text:list-level-style-bullet text:bullet-char="" text:style-name="List18Level1" text:level="2">
        <style:list-level-properties text:space-before="1cm" text:min-label-width="1cm" fo:text-align="start" text:list-level-position-and-space-mode="label-alignment">
          <style:list-level-label-alignment text:label-followed-by="listtab" fo:margin-left="2cm" fo:text-indent="-1cm"/>
        </style:list-level-properties>
        <style:text-properties style:font-name="Symbol" fo:font-size="11pt" style:font-size-asian="11pt" style:font-size-complex="11pt"/>
      </text:list-level-style-bullet>
      <text:list-level-style-number style:num-format="1" text:display-levels="3" text:style-name="List18Level2" style:num-suffix="." text:level="3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</text:list-level-style-number>
      <text:list-level-style-number style:num-format="1" text:display-levels="4" text:style-name="List18Level3" style:num-suffix="." text:level="4">
        <style:list-level-properties text:space-before="3cm" text:min-label-width="1cm" fo:text-align="start" text:list-level-position-and-space-mode="label-alignment">
          <style:list-level-label-alignment text:label-followed-by="listtab" fo:margin-left="4cm" fo:text-indent="-1cm"/>
        </style:list-level-properties>
      </text:list-level-style-number>
      <text:list-level-style-number style:num-format="1" text:display-levels="5" text:style-name="List18Level4" style:num-suffix="." text:level="5">
        <style:list-level-properties text:space-before="4cm" text:min-label-width="1cm" fo:text-align="start" text:list-level-position-and-space-mode="label-alignment">
          <style:list-level-label-alignment text:label-followed-by="listtab" fo:margin-left="5.001cm" fo:text-indent="-1cm"/>
        </style:list-level-properties>
      </text:list-level-style-number>
      <text:list-level-style-number style:num-format="1" text:display-levels="6" text:style-name="List18Level5" style:num-suffix="." text:level="6">
        <style:list-level-properties text:space-before="5.001cm" text:min-label-width="1cm" fo:text-align="start" text:list-level-position-and-space-mode="label-alignment">
          <style:list-level-label-alignment text:label-followed-by="listtab" fo:margin-left="6.001cm" fo:text-indent="-1cm"/>
        </style:list-level-properties>
      </text:list-level-style-number>
      <text:list-level-style-number style:num-format="1" text:display-levels="7" text:style-name="List18Level6" style:num-suffix="." text:level="7">
        <style:list-level-properties text:space-before="6.001cm" text:min-label-width="1cm" fo:text-align="start" text:list-level-position-and-space-mode="label-alignment">
          <style:list-level-label-alignment text:label-followed-by="listtab" fo:margin-left="7.001cm" fo:text-indent="-1cm"/>
        </style:list-level-properties>
      </text:list-level-style-number>
      <text:list-level-style-number style:num-format="1" text:display-levels="8" text:style-name="List18Level7" style:num-suffix="." text:level="8">
        <style:list-level-properties text:space-before="7.001cm" text:min-label-width="1cm" fo:text-align="start" text:list-level-position-and-space-mode="label-alignment">
          <style:list-level-label-alignment text:label-followed-by="listtab" fo:margin-left="8.001cm" fo:text-indent="-1cm"/>
        </style:list-level-properties>
      </text:list-level-style-number>
      <text:list-level-style-number style:num-format="1" text:display-levels="9" text:style-name="List18Level8" style:num-suffix="." text:level="9">
        <style:list-level-properties text:space-before="8.001cm" text:min-label-width="1cm" fo:text-align="start" text:list-level-position-and-space-mode="label-alignment">
          <style:list-level-label-alignment text:label-followed-by="listtab" fo:margin-left="9.001cm" fo:text-indent="-1cm"/>
        </style:list-level-properties>
      </text:list-level-style-number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259cm" text:min-label-width="0.635cm" fo:text-align="start" text:list-level-position-and-space-mode="label-alignment">
          <style:list-level-label-alignment text:label-followed-by="listtab" fo:margin-left="1.894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2.529cm" text:min-label-width="0.635cm" fo:text-align="start" text:list-level-position-and-space-mode="label-alignment">
          <style:list-level-label-alignment text:label-followed-by="listtab" fo:margin-left="3.16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799cm" text:min-label-width="0.635cm" fo:text-align="start" text:list-level-position-and-space-mode="label-alignment">
          <style:list-level-label-alignment text:label-followed-by="listtab" fo:margin-left="4.434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069cm" text:min-label-width="0.635cm" fo:text-align="start" text:list-level-position-and-space-mode="label-alignment">
          <style:list-level-label-alignment text:label-followed-by="listtab" fo:margin-left="5.704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339cm" text:min-label-width="0.635cm" fo:text-align="start" text:list-level-position-and-space-mode="label-alignment">
          <style:list-level-label-alignment text:label-followed-by="listtab" fo:margin-left="6.97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7.609cm" text:min-label-width="0.635cm" fo:text-align="start" text:list-level-position-and-space-mode="label-alignment">
          <style:list-level-label-alignment text:label-followed-by="listtab" fo:margin-left="8.244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879cm" text:min-label-width="0.635cm" fo:text-align="start" text:list-level-position-and-space-mode="label-alignment">
          <style:list-level-label-alignment text:label-followed-by="listtab" fo:margin-left="9.514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149cm" text:min-label-width="0.635cm" fo:text-align="start" text:list-level-position-and-space-mode="label-alignment">
          <style:list-level-label-alignment text:label-followed-by="listtab" fo:margin-left="10.78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1.419cm" text:min-label-width="0.635cm" fo:text-align="start" text:list-level-position-and-space-mode="label-alignment">
          <style:list-level-label-alignment text:label-followed-by="listtab" fo:margin-left="12.054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 fo:font-size="10pt" style:font-size-asian="10pt"/>
    </style:style>
    <style:style style:name="List21Level1" style:family="text">
      <style:text-properties style:font-name="Courier New" fo:font-size="10pt" style:font-size-asian="10pt" style:font-name-complex="Times New Roman"/>
    </style:style>
    <style:style style:name="List21Level2" style:family="text">
      <style:text-properties style:font-name="Wingdings" fo:font-size="10pt" style:font-size-asian="10pt"/>
    </style:style>
    <style:style style:name="List21Level3" style:family="text">
      <style:text-properties style:font-name="Wingdings" fo:font-size="10pt" style:font-size-asian="10pt"/>
    </style:style>
    <style:style style:name="List21Level4" style:family="text">
      <style:text-properties style:font-name="Wingdings" fo:font-size="10pt" style:font-size-asian="10pt"/>
    </style:style>
    <style:style style:name="List21Level5" style:family="text">
      <style:text-properties style:font-name="Wingdings" fo:font-size="10pt" style:font-size-asian="10pt"/>
    </style:style>
    <style:style style:name="List21Level6" style:family="text">
      <style:text-properties style:font-name="Wingdings" fo:font-size="10pt" style:font-size-asian="10pt"/>
    </style:style>
    <style:style style:name="List21Level7" style:family="text">
      <style:text-properties style:font-name="Wingdings" fo:font-size="10pt" style:font-size-asian="10pt"/>
    </style:style>
    <style:style style:name="List21Level8" style:family="text">
      <style:text-properties style:font-name="Wingdings" fo:font-size="10pt" style:font-size-asian="10pt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2Level0" style:family="text">
      <style:text-properties style:font-name="Symbol" fo:font-size="10pt" style:font-size-asian="10pt"/>
    </style:style>
    <style:style style:name="List22Level1" style:family="text">
      <style:text-properties style:font-name="Courier New" fo:font-size="10pt" style:font-size-asian="10pt" style:font-name-complex="Times New Roman"/>
    </style:style>
    <style:style style:name="List22Level2" style:family="text">
      <style:text-properties style:font-name="Wingdings" fo:font-size="10pt" style:font-size-asian="10pt"/>
    </style:style>
    <style:style style:name="List22Level3" style:family="text">
      <style:text-properties style:font-name="Wingdings" fo:font-size="10pt" style:font-size-asian="10pt"/>
    </style:style>
    <style:style style:name="List22Level4" style:family="text">
      <style:text-properties style:font-name="Wingdings" fo:font-size="10pt" style:font-size-asian="10pt"/>
    </style:style>
    <style:style style:name="List22Level5" style:family="text">
      <style:text-properties style:font-name="Wingdings" fo:font-size="10pt" style:font-size-asian="10pt"/>
    </style:style>
    <style:style style:name="List22Level6" style:family="text">
      <style:text-properties style:font-name="Wingdings" fo:font-size="10pt" style:font-size-asian="10pt"/>
    </style:style>
    <style:style style:name="List22Level7" style:family="text">
      <style:text-properties style:font-name="Wingdings" fo:font-size="10pt" style:font-size-asian="10pt"/>
    </style:style>
    <style:style style:name="List22Level8" style:family="text">
      <style:text-properties style:font-name="Wingdings" fo:font-size="10pt" style:font-size-asian="10pt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3Level0" style:family="text">
      <style:text-properties style:font-name="Symbol" fo:font-size="10pt" style:font-size-asian="10pt"/>
    </style:style>
    <style:style style:name="List23Level1" style:family="text">
      <style:text-properties style:font-name="Courier New" fo:font-size="10pt" style:font-size-asian="10pt" style:font-name-complex="Times New Roman"/>
    </style:style>
    <style:style style:name="List23Level2" style:family="text">
      <style:text-properties style:font-name="Wingdings" fo:font-size="10pt" style:font-size-asian="10pt"/>
    </style:style>
    <style:style style:name="List23Level3" style:family="text">
      <style:text-properties style:font-name="Wingdings" fo:font-size="10pt" style:font-size-asian="10pt"/>
    </style:style>
    <style:style style:name="List23Level4" style:family="text">
      <style:text-properties style:font-name="Wingdings" fo:font-size="10pt" style:font-size-asian="10pt"/>
    </style:style>
    <style:style style:name="List23Level5" style:family="text">
      <style:text-properties style:font-name="Wingdings" fo:font-size="10pt" style:font-size-asian="10pt"/>
    </style:style>
    <style:style style:name="List23Level6" style:family="text">
      <style:text-properties style:font-name="Wingdings" fo:font-size="10pt" style:font-size-asian="10pt"/>
    </style:style>
    <style:style style:name="List23Level7" style:family="text">
      <style:text-properties style:font-name="Wingdings" fo:font-size="10pt" style:font-size-asian="10pt"/>
    </style:style>
    <style:style style:name="List23Level8" style:family="text">
      <style:text-properties style:font-name="Wingdings" fo:font-size="10pt" style:font-size-asian="10pt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4Level0" style:family="text">
      <style:text-properties style:font-name="Symbol" fo:font-size="10pt" style:font-size-asian="10pt"/>
    </style:style>
    <style:style style:name="List24Level1" style:family="text">
      <style:text-properties style:font-name="Courier New" fo:font-size="10pt" style:font-size-asian="10pt" style:font-name-complex="Times New Roman"/>
    </style:style>
    <style:style style:name="List24Level2" style:family="text">
      <style:text-properties style:font-name="Wingdings" fo:font-size="10pt" style:font-size-asian="10pt"/>
    </style:style>
    <style:style style:name="List24Level3" style:family="text">
      <style:text-properties style:font-name="Wingdings" fo:font-size="10pt" style:font-size-asian="10pt"/>
    </style:style>
    <style:style style:name="List24Level4" style:family="text">
      <style:text-properties style:font-name="Wingdings" fo:font-size="10pt" style:font-size-asian="10pt"/>
    </style:style>
    <style:style style:name="List24Level5" style:family="text">
      <style:text-properties style:font-name="Wingdings" fo:font-size="10pt" style:font-size-asian="10pt"/>
    </style:style>
    <style:style style:name="List24Level6" style:family="text">
      <style:text-properties style:font-name="Wingdings" fo:font-size="10pt" style:font-size-asian="10pt"/>
    </style:style>
    <style:style style:name="List24Level7" style:family="text">
      <style:text-properties style:font-name="Wingdings" fo:font-size="10pt" style:font-size-asian="10pt"/>
    </style:style>
    <style:style style:name="List24Level8" style:family="text">
      <style:text-properties style:font-name="Wingdings" fo:font-size="10pt" style:font-size-asian="10pt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Courier New" fo:font-size="10pt" style:font-size-asian="10pt" style:font-name-complex="Times New Roman"/>
    </style:style>
    <style:style style:name="List25Level2" style:family="text">
      <style:text-properties style:font-name="Wingdings" fo:font-size="10pt" style:font-size-asian="10pt"/>
    </style:style>
    <style:style style:name="List25Level3" style:family="text">
      <style:text-properties style:font-name="Wingdings" fo:font-size="10pt" style:font-size-asian="10pt"/>
    </style:style>
    <style:style style:name="List25Level4" style:family="text">
      <style:text-properties style:font-name="Wingdings" fo:font-size="10pt" style:font-size-asian="10pt"/>
    </style:style>
    <style:style style:name="List25Level5" style:family="text">
      <style:text-properties style:font-name="Wingdings" fo:font-size="10pt" style:font-size-asian="10pt"/>
    </style:style>
    <style:style style:name="List25Level6" style:family="text">
      <style:text-properties style:font-name="Wingdings" fo:font-size="10pt" style:font-size-asian="10pt"/>
    </style:style>
    <style:style style:name="List25Level7" style:family="text">
      <style:text-properties style:font-name="Wingdings" fo:font-size="10pt" style:font-size-asian="10pt"/>
    </style:style>
    <style:style style:name="List25Level8" style:family="text">
      <style:text-properties style:font-name="Wingdings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1" style:family="text">
      <style:text-properties style:font-name="Symbol" fo:font-size="10pt" style:font-size-asian="10pt"/>
    </style:style>
    <style:style style:name="List26Level2" style:family="text">
      <style:text-properties style:font-name="Symbol" fo:font-size="10pt" style:font-size-asian="10pt"/>
    </style:style>
    <style:style style:name="List26Level3" style:family="text">
      <style:text-properties style:font-name="Symbol" fo:font-size="10pt" style:font-size-asian="10pt"/>
    </style:style>
    <style:style style:name="List26Level4" style:family="text">
      <style:text-properties style:font-name="Symbol" fo:font-size="10pt" style:font-size-asian="10pt"/>
    </style:style>
    <style:style style:name="List26Level5" style:family="text">
      <style:text-properties style:font-name="Symbol" fo:font-size="10pt" style:font-size-asian="10pt"/>
    </style:style>
    <style:style style:name="List26Level6" style:family="text">
      <style:text-properties style:font-name="Symbol" fo:font-size="10pt" style:font-size-asian="10pt"/>
    </style:style>
    <style:style style:name="List26Level7" style:family="text">
      <style:text-properties style:font-name="Symbol" fo:font-size="10pt" style:font-size-asian="10pt"/>
    </style:style>
    <style:style style:name="List26Level8" style:family="text">
      <style:text-properties style:font-name="Symbol" fo:font-size="10pt" style:font-size-asian="10pt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1.894cm" text:min-label-width="0.635cm" fo:text-align="start" text:list-level-position-and-space-mode="label-alignment">
          <style:list-level-label-alignment text:label-followed-by="listtab" fo:margin-left="2.529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3.164cm" text:min-label-width="0.635cm" fo:text-align="start" text:list-level-position-and-space-mode="label-alignment">
          <style:list-level-label-alignment text:label-followed-by="listtab" fo:margin-left="3.79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4.434cm" text:min-label-width="0.635cm" fo:text-align="start" text:list-level-position-and-space-mode="label-alignment">
          <style:list-level-label-alignment text:label-followed-by="listtab" fo:margin-left="5.069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5.704cm" text:min-label-width="0.635cm" fo:text-align="start" text:list-level-position-and-space-mode="label-alignment">
          <style:list-level-label-alignment text:label-followed-by="listtab" fo:margin-left="6.339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6.974cm" text:min-label-width="0.635cm" fo:text-align="start" text:list-level-position-and-space-mode="label-alignment">
          <style:list-level-label-alignment text:label-followed-by="listtab" fo:margin-left="7.60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8.244cm" text:min-label-width="0.635cm" fo:text-align="start" text:list-level-position-and-space-mode="label-alignment">
          <style:list-level-label-alignment text:label-followed-by="listtab" fo:margin-left="8.879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9.514cm" text:min-label-width="0.635cm" fo:text-align="start" text:list-level-position-and-space-mode="label-alignment">
          <style:list-level-label-alignment text:label-followed-by="listtab" fo:margin-left="10.14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10.784cm" text:min-label-width="0.635cm" fo:text-align="start" text:list-level-position-and-space-mode="label-alignment">
          <style:list-level-label-alignment text:label-followed-by="listtab" fo:margin-left="11.41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2.054cm" text:min-label-width="0.635cm" fo:text-align="start" text:list-level-position-and-space-mode="label-alignment">
          <style:list-level-label-alignment text:label-followed-by="listtab" fo:margin-left="12.689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Symbol" fo:font-size="10pt" style:font-size-asian="10pt"/>
    </style:style>
    <style:style style:name="List31Level2" style:family="text">
      <style:text-properties style:font-name="Symbol" fo:font-size="10pt" style:font-size-asian="10pt"/>
    </style:style>
    <style:style style:name="List31Level3" style:family="text">
      <style:text-properties style:font-name="Symbol" fo:font-size="10pt" style:font-size-asian="10pt"/>
    </style:style>
    <style:style style:name="List31Level4" style:family="text">
      <style:text-properties style:font-name="Symbol" fo:font-size="10pt" style:font-size-asian="10pt"/>
    </style:style>
    <style:style style:name="List31Level5" style:family="text">
      <style:text-properties style:font-name="Symbol" fo:font-size="10pt" style:font-size-asian="10pt"/>
    </style:style>
    <style:style style:name="List31Level6" style:family="text">
      <style:text-properties style:font-name="Symbol" fo:font-size="10pt" style:font-size-asian="10pt"/>
    </style:style>
    <style:style style:name="List31Level7" style:family="text">
      <style:text-properties style:font-name="Symbol" fo:font-size="10pt" style:font-size-asian="10pt"/>
    </style:style>
    <style:style style:name="List31Level8" style:family="text">
      <style:text-properties style:font-name="Symbol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Symbol" fo:font-size="10pt" style:font-size-asian="10pt"/>
    </style:style>
    <style:style style:name="List32Level2" style:family="text">
      <style:text-properties style:font-name="Symbol" fo:font-size="10pt" style:font-size-asian="10pt"/>
    </style:style>
    <style:style style:name="List32Level3" style:family="text">
      <style:text-properties style:font-name="Symbol" fo:font-size="10pt" style:font-size-asian="10pt"/>
    </style:style>
    <style:style style:name="List32Level4" style:family="text">
      <style:text-properties style:font-name="Symbol" fo:font-size="10pt" style:font-size-asian="10pt"/>
    </style:style>
    <style:style style:name="List32Level5" style:family="text">
      <style:text-properties style:font-name="Symbol" fo:font-size="10pt" style:font-size-asian="10pt"/>
    </style:style>
    <style:style style:name="List32Level6" style:family="text">
      <style:text-properties style:font-name="Symbol" fo:font-size="10pt" style:font-size-asian="10pt"/>
    </style:style>
    <style:style style:name="List32Level7" style:family="text">
      <style:text-properties style:font-name="Symbol" fo:font-size="10pt" style:font-size-asian="10pt"/>
    </style:style>
    <style:style style:name="List32Level8" style:family="text">
      <style:text-properties style:font-name="Symbol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Symbol" fo:font-size="10pt" style:font-size-asian="10pt"/>
    </style:style>
    <style:style style:name="List33Level2" style:family="text">
      <style:text-properties style:font-name="Symbol" fo:font-size="10pt" style:font-size-asian="10pt"/>
    </style:style>
    <style:style style:name="List33Level3" style:family="text">
      <style:text-properties style:font-name="Symbol" fo:font-size="10pt" style:font-size-asian="10pt"/>
    </style:style>
    <style:style style:name="List33Level4" style:family="text">
      <style:text-properties style:font-name="Symbol" fo:font-size="10pt" style:font-size-asian="10pt"/>
    </style:style>
    <style:style style:name="List33Level5" style:family="text">
      <style:text-properties style:font-name="Symbol" fo:font-size="10pt" style:font-size-asian="10pt"/>
    </style:style>
    <style:style style:name="List33Level6" style:family="text">
      <style:text-properties style:font-name="Symbol" fo:font-size="10pt" style:font-size-asian="10pt"/>
    </style:style>
    <style:style style:name="List33Level7" style:family="text">
      <style:text-properties style:font-name="Symbol" fo:font-size="10pt" style:font-size-asian="10pt"/>
    </style:style>
    <style:style style:name="List33Level8" style:family="text">
      <style:text-properties style:font-name="Symbol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Symbol" fo:font-size="10pt" style:font-size-asian="10pt"/>
    </style:style>
    <style:style style:name="List34Level2" style:family="text">
      <style:text-properties style:font-name="Symbol" fo:font-size="10pt" style:font-size-asian="10pt"/>
    </style:style>
    <style:style style:name="List34Level3" style:family="text">
      <style:text-properties style:font-name="Symbol" fo:font-size="10pt" style:font-size-asian="10pt"/>
    </style:style>
    <style:style style:name="List34Level4" style:family="text">
      <style:text-properties style:font-name="Symbol" fo:font-size="10pt" style:font-size-asian="10pt"/>
    </style:style>
    <style:style style:name="List34Level5" style:family="text">
      <style:text-properties style:font-name="Symbol" fo:font-size="10pt" style:font-size-asian="10pt"/>
    </style:style>
    <style:style style:name="List34Level6" style:family="text">
      <style:text-properties style:font-name="Symbol" fo:font-size="10pt" style:font-size-asian="10pt"/>
    </style:style>
    <style:style style:name="List34Level7" style:family="text">
      <style:text-properties style:font-name="Symbol" fo:font-size="10pt" style:font-size-asian="10pt"/>
    </style:style>
    <style:style style:name="List34Level8" style:family="text">
      <style:text-properties style:font-name="Symbol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Symbol" fo:font-size="10pt" style:font-size-asian="10pt"/>
    </style:style>
    <style:style style:name="List35Level2" style:family="text">
      <style:text-properties style:font-name="Symbol" fo:font-size="10pt" style:font-size-asian="10pt"/>
    </style:style>
    <style:style style:name="List35Level3" style:family="text">
      <style:text-properties style:font-name="Symbol" fo:font-size="10pt" style:font-size-asian="10pt"/>
    </style:style>
    <style:style style:name="List35Level4" style:family="text">
      <style:text-properties style:font-name="Symbol" fo:font-size="10pt" style:font-size-asian="10pt"/>
    </style:style>
    <style:style style:name="List35Level5" style:family="text">
      <style:text-properties style:font-name="Symbol" fo:font-size="10pt" style:font-size-asian="10pt"/>
    </style:style>
    <style:style style:name="List35Level6" style:family="text">
      <style:text-properties style:font-name="Symbol" fo:font-size="10pt" style:font-size-asian="10pt"/>
    </style:style>
    <style:style style:name="List35Level7" style:family="text">
      <style:text-properties style:font-name="Symbol" fo:font-size="10pt" style:font-size-asian="10pt"/>
    </style:style>
    <style:style style:name="List35Level8" style:family="text">
      <style:text-properties style:font-name="Symbol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Symbol" fo:font-size="10pt" style:font-size-asian="10pt"/>
    </style:style>
    <style:style style:name="List36Level2" style:family="text">
      <style:text-properties style:font-name="Symbol" fo:font-size="10pt" style:font-size-asian="10pt"/>
    </style:style>
    <style:style style:name="List36Level3" style:family="text">
      <style:text-properties style:font-name="Symbol" fo:font-size="10pt" style:font-size-asian="10pt"/>
    </style:style>
    <style:style style:name="List36Level4" style:family="text">
      <style:text-properties style:font-name="Symbol" fo:font-size="10pt" style:font-size-asian="10pt"/>
    </style:style>
    <style:style style:name="List36Level5" style:family="text">
      <style:text-properties style:font-name="Symbol" fo:font-size="10pt" style:font-size-asian="10pt"/>
    </style:style>
    <style:style style:name="List36Level6" style:family="text">
      <style:text-properties style:font-name="Symbol" fo:font-size="10pt" style:font-size-asian="10pt"/>
    </style:style>
    <style:style style:name="List36Level7" style:family="text">
      <style:text-properties style:font-name="Symbol" fo:font-size="10pt" style:font-size-asian="10pt"/>
    </style:style>
    <style:style style:name="List36Level8" style:family="text">
      <style:text-properties style:font-name="Symbol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list-style style:name="LS37">
      <text:list-level-style-number style:num-format="1" text:style-name="List3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9Level0" style:family="text">
      <style:text-properties fo:font-style="normal" style:font-style-asian="normal" style:font-style-complex="normal"/>
    </style:style>
    <text:list-style style:name="LS39">
      <text:list-level-style-number style:num-format="1" text:style-name="List39Level0" style:num-suffix="." text:level="1">
        <style:list-level-properties text:space-before="1.265cm" text:min-label-width="0.635cm" fo:text-align="start" text:list-level-position-and-space-mode="label-alignment">
          <style:list-level-label-alignment text:label-followed-by="listtab" fo:margin-left="1.9cm" fo:text-indent="-0.635cm"/>
        </style:list-level-properties>
        <style:text-properties fo:font-style="normal" style:font-style-asian="normal" style:font-style-complex="normal"/>
      </text:list-level-style-number>
      <text:list-level-style-number style:num-format="a" text:style-name="List39Level1" style:num-suffix="." text:level="2">
        <style:list-level-properties text:space-before="2.535cm" text:min-label-width="0.635cm" fo:text-align="start" text:list-level-position-and-space-mode="label-alignment">
          <style:list-level-label-alignment text:label-followed-by="listtab" fo:margin-left="3.17cm" fo:text-indent="-0.635cm"/>
        </style:list-level-properties>
      </text:list-level-style-number>
      <text:list-level-style-number style:num-format="i" text:style-name="List39Level2" style:num-suffix="." text:level="3">
        <style:list-level-properties text:min-label-width="4.44cm" text:min-label-distance="0.318cm" fo:text-align="end" text:list-level-position-and-space-mode="label-alignment">
          <style:list-level-label-alignment text:label-followed-by="listtab" fo:margin-left="4.44cm" fo:text-indent="-0.318cm"/>
        </style:list-level-properties>
      </text:list-level-style-number>
      <text:list-level-style-number style:num-format="1" text:style-name="List39Level3" style:num-suffix="." text:level="4">
        <style:list-level-properties text:space-before="5.075cm" text:min-label-width="0.635cm" fo:text-align="start" text:list-level-position-and-space-mode="label-alignment">
          <style:list-level-label-alignment text:label-followed-by="listtab" fo:margin-left="5.71cm" fo:text-indent="-0.635cm"/>
        </style:list-level-properties>
      </text:list-level-style-number>
      <text:list-level-style-number style:num-format="a" text:style-name="List39Level4" style:num-suffix="." text:level="5">
        <style:list-level-properties text:space-before="6.345cm" text:min-label-width="0.635cm" fo:text-align="start" text:list-level-position-and-space-mode="label-alignment">
          <style:list-level-label-alignment text:label-followed-by="listtab" fo:margin-left="6.98cm" fo:text-indent="-0.635cm"/>
        </style:list-level-properties>
      </text:list-level-style-number>
      <text:list-level-style-number style:num-format="i" text:style-name="List39Level5" style:num-suffix="." text:level="6">
        <style:list-level-properties text:min-label-width="8.25cm" text:min-label-distance="0.318cm" fo:text-align="end" text:list-level-position-and-space-mode="label-alignment">
          <style:list-level-label-alignment text:label-followed-by="listtab" fo:margin-left="8.25cm" fo:text-indent="-0.318cm"/>
        </style:list-level-properties>
      </text:list-level-style-number>
      <text:list-level-style-number style:num-format="1" text:style-name="List39Level6" style:num-suffix="." text:level="7">
        <style:list-level-properties text:space-before="8.885cm" text:min-label-width="0.635cm" fo:text-align="start" text:list-level-position-and-space-mode="label-alignment">
          <style:list-level-label-alignment text:label-followed-by="listtab" fo:margin-left="9.52cm" fo:text-indent="-0.635cm"/>
        </style:list-level-properties>
      </text:list-level-style-number>
      <text:list-level-style-number style:num-format="a" text:style-name="List39Level7" style:num-suffix="." text:level="8">
        <style:list-level-properties text:space-before="10.155cm" text:min-label-width="0.635cm" fo:text-align="start" text:list-level-position-and-space-mode="label-alignment">
          <style:list-level-label-alignment text:label-followed-by="listtab" fo:margin-left="10.79cm" fo:text-indent="-0.635cm"/>
        </style:list-level-properties>
      </text:list-level-style-number>
      <text:list-level-style-number style:num-format="i" text:style-name="List39Level8" style:num-suffix="." text:level="9">
        <style:list-level-properties text:min-label-width="12.06cm" text:min-label-distance="0.318cm" fo:text-align="end" text:list-level-position-and-space-mode="label-alignment">
          <style:list-level-label-alignment text:label-followed-by="listtab" fo:margin-left="12.06cm" fo:text-indent="-0.318cm"/>
        </style:list-level-properties>
      </text:list-level-style-number>
    </text:list-style>
    <style:style style:name="List40Level0" style:family="text">
      <style:text-properties style:font-name="Courier New" fo:font-size="10pt" style:font-size-asian="10pt"/>
    </style:style>
    <style:style style:name="List40Level1" style:family="text">
      <style:text-properties style:font-name="Courier New" fo:font-size="10pt" style:font-size-asian="10pt"/>
    </style:style>
    <style:style style:name="List40Level2" style:family="text">
      <style:text-properties style:font-name="Courier New" fo:font-size="10pt" style:font-size-asian="10pt"/>
    </style:style>
    <style:style style:name="List40Level3" style:family="text">
      <style:text-properties style:font-name="Courier New" fo:font-size="10pt" style:font-size-asian="10pt"/>
    </style:style>
    <style:style style:name="List40Level4" style:family="text">
      <style:text-properties style:font-name="Courier New" fo:font-size="10pt" style:font-size-asian="10pt"/>
    </style:style>
    <style:style style:name="List40Level5" style:family="text">
      <style:text-properties style:font-name="Courier New" fo:font-size="10pt" style:font-size-asian="10pt"/>
    </style:style>
    <style:style style:name="List40Level6" style:family="text">
      <style:text-properties style:font-name="Courier New" fo:font-size="10pt" style:font-size-asian="10pt"/>
    </style:style>
    <style:style style:name="List40Level7" style:family="text">
      <style:text-properties style:font-name="Courier New" fo:font-size="10pt" style:font-size-asian="10pt"/>
    </style:style>
    <style:style style:name="List40Level8" style:family="text">
      <style:text-properties style:font-name="Courier New" fo:font-size="10pt" style:font-size-asian="10pt"/>
    </style:style>
    <text:list-style style:name="LS40">
      <text:list-level-style-bullet text:bullet-char="o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fo:font-size="10pt" style:font-size-asian="10pt"/>
      </text:list-level-style-bullet>
    </text:list-style>
    <style:style style:name="List41Level0" style:family="text">
      <style:text-properties style:font-name="Courier New" fo:font-size="10pt" style:font-size-asian="10pt"/>
    </style:style>
    <style:style style:name="List41Level1" style:family="text">
      <style:text-properties style:font-name="Courier New" fo:font-size="10pt" style:font-size-asian="10pt"/>
    </style:style>
    <style:style style:name="List41Level2" style:family="text">
      <style:text-properties style:font-name="Courier New" fo:font-size="10pt" style:font-size-asian="10pt"/>
    </style:style>
    <style:style style:name="List41Level3" style:family="text">
      <style:text-properties style:font-name="Courier New" fo:font-size="10pt" style:font-size-asian="10pt"/>
    </style:style>
    <style:style style:name="List41Level4" style:family="text">
      <style:text-properties style:font-name="Courier New" fo:font-size="10pt" style:font-size-asian="10pt"/>
    </style:style>
    <style:style style:name="List41Level5" style:family="text">
      <style:text-properties style:font-name="Courier New" fo:font-size="10pt" style:font-size-asian="10pt"/>
    </style:style>
    <style:style style:name="List41Level6" style:family="text">
      <style:text-properties style:font-name="Courier New" fo:font-size="10pt" style:font-size-asian="10pt"/>
    </style:style>
    <style:style style:name="List41Level7" style:family="text">
      <style:text-properties style:font-name="Courier New" fo:font-size="10pt" style:font-size-asian="10pt"/>
    </style:style>
    <style:style style:name="List41Level8" style:family="text">
      <style:text-properties style:font-name="Courier New" fo:font-size="10pt" style:font-size-asian="10pt"/>
    </style:style>
    <text:list-style style:name="LS41">
      <text:list-level-style-bullet text:bullet-char="o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fo:font-size="10pt" style:font-size-asian="10pt"/>
      </text:list-level-style-bullet>
    </text:list-style>
    <style:style style:name="List42Level0" style:family="text">
      <style:text-properties style:font-name="Courier New" fo:font-size="10pt" style:font-size-asian="10pt"/>
    </style:style>
    <style:style style:name="List42Level1" style:family="text">
      <style:text-properties style:font-name="Courier New" fo:font-size="10pt" style:font-size-asian="10pt"/>
    </style:style>
    <style:style style:name="List42Level2" style:family="text">
      <style:text-properties style:font-name="Courier New" fo:font-size="10pt" style:font-size-asian="10pt"/>
    </style:style>
    <style:style style:name="List42Level3" style:family="text">
      <style:text-properties style:font-name="Courier New" fo:font-size="10pt" style:font-size-asian="10pt"/>
    </style:style>
    <style:style style:name="List42Level4" style:family="text">
      <style:text-properties style:font-name="Courier New" fo:font-size="10pt" style:font-size-asian="10pt"/>
    </style:style>
    <style:style style:name="List42Level5" style:family="text">
      <style:text-properties style:font-name="Courier New" fo:font-size="10pt" style:font-size-asian="10pt"/>
    </style:style>
    <style:style style:name="List42Level6" style:family="text">
      <style:text-properties style:font-name="Courier New" fo:font-size="10pt" style:font-size-asian="10pt"/>
    </style:style>
    <style:style style:name="List42Level7" style:family="text">
      <style:text-properties style:font-name="Courier New" fo:font-size="10pt" style:font-size-asian="10pt"/>
    </style:style>
    <style:style style:name="List42Level8" style:family="text">
      <style:text-properties style:font-name="Courier New" fo:font-size="10pt" style:font-size-asian="10pt"/>
    </style:style>
    <text:list-style style:name="LS42">
      <text:list-level-style-bullet text:bullet-char="o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fo:font-size="10pt" style:font-size-asian="10pt"/>
      </text:list-level-style-bullet>
    </text:list-style>
    <style:style style:name="List43Level0" style:family="text">
      <style:text-properties style:font-name="Courier New" fo:font-size="10pt" style:font-size-asian="10pt"/>
    </style:style>
    <style:style style:name="List43Level1" style:family="text">
      <style:text-properties style:font-name="Courier New" fo:font-size="10pt" style:font-size-asian="10pt"/>
    </style:style>
    <style:style style:name="List43Level2" style:family="text">
      <style:text-properties style:font-name="Courier New" fo:font-size="10pt" style:font-size-asian="10pt"/>
    </style:style>
    <style:style style:name="List43Level3" style:family="text">
      <style:text-properties style:font-name="Courier New" fo:font-size="10pt" style:font-size-asian="10pt"/>
    </style:style>
    <style:style style:name="List43Level4" style:family="text">
      <style:text-properties style:font-name="Courier New" fo:font-size="10pt" style:font-size-asian="10pt"/>
    </style:style>
    <style:style style:name="List43Level5" style:family="text">
      <style:text-properties style:font-name="Courier New" fo:font-size="10pt" style:font-size-asian="10pt"/>
    </style:style>
    <style:style style:name="List43Level6" style:family="text">
      <style:text-properties style:font-name="Courier New" fo:font-size="10pt" style:font-size-asian="10pt"/>
    </style:style>
    <style:style style:name="List43Level7" style:family="text">
      <style:text-properties style:font-name="Courier New" fo:font-size="10pt" style:font-size-asian="10pt"/>
    </style:style>
    <style:style style:name="List43Level8" style:family="text">
      <style:text-properties style:font-name="Courier New" fo:font-size="10pt" style:font-size-asian="10pt"/>
    </style:style>
    <text:list-style style:name="LS43">
      <text:list-level-style-bullet text:bullet-char="o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fo:font-size="10pt" style:font-size-asian="10pt"/>
      </text:list-level-style-bullet>
      <text:list-level-style-bullet text:bullet-char="o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fo:font-size="10pt" style:font-size-asian="10pt"/>
      </text:list-level-style-bullet>
    </text:list-style>
    <style:style style:name="List44Level0" style:family="text">
      <style:text-properties style:font-name="Arial" style:font-name-asian="Times New Roman" style:font-name-complex="Arial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number style:num-format="1" text:style-name="List4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number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fo:font-style="normal" style:font-style-asian="normal" style:font-style-complex="normal"/>
    </style:style>
    <text:list-style style:name="LS45">
      <text:list-level-style-number style:num-format="1" text:style-name="List45Level0" style:num-suffix="." text:level="1">
        <style:list-level-properties text:space-before="1.265cm" text:min-label-width="0.635cm" fo:text-align="start" text:list-level-position-and-space-mode="label-alignment">
          <style:list-level-label-alignment text:label-followed-by="listtab" fo:margin-left="1.9cm" fo:text-indent="-0.635cm"/>
        </style:list-level-properties>
        <style:text-properties fo:font-style="normal" style:font-style-asian="normal" style:font-style-complex="normal"/>
      </text:list-level-style-number>
      <text:list-level-style-number style:num-format="a" text:style-name="List45Level1" style:num-suffix="." text:level="2">
        <style:list-level-properties text:space-before="2.535cm" text:min-label-width="0.635cm" fo:text-align="start" text:list-level-position-and-space-mode="label-alignment">
          <style:list-level-label-alignment text:label-followed-by="listtab" fo:margin-left="3.17cm" fo:text-indent="-0.635cm"/>
        </style:list-level-properties>
      </text:list-level-style-number>
      <text:list-level-style-number style:num-format="i" text:style-name="List45Level2" style:num-suffix="." text:level="3">
        <style:list-level-properties text:min-label-width="4.44cm" text:min-label-distance="0.318cm" fo:text-align="end" text:list-level-position-and-space-mode="label-alignment">
          <style:list-level-label-alignment text:label-followed-by="listtab" fo:margin-left="4.44cm" fo:text-indent="-0.318cm"/>
        </style:list-level-properties>
      </text:list-level-style-number>
      <text:list-level-style-number style:num-format="1" text:style-name="List45Level3" style:num-suffix="." text:level="4">
        <style:list-level-properties text:space-before="5.075cm" text:min-label-width="0.635cm" fo:text-align="start" text:list-level-position-and-space-mode="label-alignment">
          <style:list-level-label-alignment text:label-followed-by="listtab" fo:margin-left="5.71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6.345cm" text:min-label-width="0.635cm" fo:text-align="start" text:list-level-position-and-space-mode="label-alignment">
          <style:list-level-label-alignment text:label-followed-by="listtab" fo:margin-left="6.98cm" fo:text-indent="-0.635cm"/>
        </style:list-level-properties>
      </text:list-level-style-number>
      <text:list-level-style-number style:num-format="i" text:style-name="List45Level5" style:num-suffix="." text:level="6">
        <style:list-level-properties text:min-label-width="8.25cm" text:min-label-distance="0.318cm" fo:text-align="end" text:list-level-position-and-space-mode="label-alignment">
          <style:list-level-label-alignment text:label-followed-by="listtab" fo:margin-left="8.25cm" fo:text-indent="-0.318cm"/>
        </style:list-level-properties>
      </text:list-level-style-number>
      <text:list-level-style-number style:num-format="1" text:style-name="List45Level6" style:num-suffix="." text:level="7">
        <style:list-level-properties text:space-before="8.885cm" text:min-label-width="0.635cm" fo:text-align="start" text:list-level-position-and-space-mode="label-alignment">
          <style:list-level-label-alignment text:label-followed-by="listtab" fo:margin-left="9.52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10.155cm" text:min-label-width="0.635cm" fo:text-align="start" text:list-level-position-and-space-mode="label-alignment">
          <style:list-level-label-alignment text:label-followed-by="listtab" fo:margin-left="10.79cm" fo:text-indent="-0.635cm"/>
        </style:list-level-properties>
      </text:list-level-style-number>
      <text:list-level-style-number style:num-format="i" text:style-name="List45Level8" style:num-suffix="." text:level="9">
        <style:list-level-properties text:min-label-width="12.06cm" text:min-label-distance="0.318cm" fo:text-align="end" text:list-level-position-and-space-mode="label-alignment">
          <style:list-level-label-alignment text:label-followed-by="listtab" fo:margin-left="12.06cm" fo:text-indent="-0.318cm"/>
        </style:list-level-properties>
      </text:list-level-style-number>
    </text:list-style>
    <style:style style:name="List46Level0" style:family="text">
      <style:text-properties style:font-name="Symbol" style:font-name-asian="Times New Roman" style:font-name-complex="Aria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Aria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Symbol"/>
    </style:style>
    <style:style style:name="List47Level1" style:family="text">
      <style:text-properties style:font-name="Courier New" style:font-name-complex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 style:font-name-complex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 style:font-name-complex="Courier New"/>
    </style:style>
    <style:style style:name="List47Level8" style:family="text">
      <style:text-properties style:font-name="Wingdings"/>
    </style:style>
    <text:list-style style:name="LS47">
      <text:list-level-style-bullet text:bullet-char="" text:style-name="List47Level0" text:level="1">
        <style:list-level-properties text:space-before="1.265cm" text:min-label-width="0.635cm" fo:text-align="start" text:list-level-position-and-space-mode="label-alignment">
          <style:list-level-label-alignment text:label-followed-by="listtab" fo:margin-left="1.9cm" fo:text-indent="-0.635cm"/>
        </style:list-level-properties>
        <style:text-properties style:font-name="Symbol"/>
      </text:list-level-style-bullet>
      <text:list-level-style-bullet text:bullet-char="o" text:style-name="List47Level1" text:level="2">
        <style:list-level-properties text:space-before="2.535cm" text:min-label-width="0.635cm" fo:text-align="start" text:list-level-position-and-space-mode="label-alignment">
          <style:list-level-label-alignment text:label-followed-by="listtab" fo:margin-left="3.17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2" text:level="3">
        <style:list-level-properties text:space-before="3.805cm" text:min-label-width="0.635cm" fo:text-align="start" text:list-level-position-and-space-mode="label-alignment">
          <style:list-level-label-alignment text:label-followed-by="listtab" fo:margin-left="4.44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5.075cm" text:min-label-width="0.635cm" fo:text-align="start" text:list-level-position-and-space-mode="label-alignment">
          <style:list-level-label-alignment text:label-followed-by="listtab" fo:margin-left="5.71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6.345cm" text:min-label-width="0.635cm" fo:text-align="start" text:list-level-position-and-space-mode="label-alignment">
          <style:list-level-label-alignment text:label-followed-by="listtab" fo:margin-left="6.9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5" text:level="6">
        <style:list-level-properties text:space-before="7.615cm" text:min-label-width="0.635cm" fo:text-align="start" text:list-level-position-and-space-mode="label-alignment">
          <style:list-level-label-alignment text:label-followed-by="listtab" fo:margin-left="8.25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885cm" text:min-label-width="0.635cm" fo:text-align="start" text:list-level-position-and-space-mode="label-alignment">
          <style:list-level-label-alignment text:label-followed-by="listtab" fo:margin-left="9.52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10.155cm" text:min-label-width="0.635cm" fo:text-align="start" text:list-level-position-and-space-mode="label-alignment">
          <style:list-level-label-alignment text:label-followed-by="listtab" fo:margin-left="10.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8" text:level="9">
        <style:list-level-properties text:space-before="11.425cm" text:min-label-width="0.635cm" fo:text-align="start" text:list-level-position-and-space-mode="label-alignment">
          <style:list-level-label-alignment text:label-followed-by="listtab" fo:margin-left="12.06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Symbol"/>
    </style:style>
    <style:style style:name="List48Level1" style:family="text">
      <style:text-properties style:font-name="Courier New" style:font-name-complex="Courier New"/>
    </style:style>
    <style:style style:name="List48Level2" style:family="text">
      <style:text-properties style:font-name="Wingdings"/>
    </style:style>
    <style:style style:name="List48Level3" style:family="text">
      <style:text-properties style:font-name="Symbol"/>
    </style:style>
    <style:style style:name="List48Level4" style:family="text">
      <style:text-properties style:font-name="Courier New" style:font-name-complex="Courier New"/>
    </style:style>
    <style:style style:name="List48Level5" style:family="text">
      <style:text-properties style:font-name="Wingdings"/>
    </style:style>
    <style:style style:name="List48Level6" style:family="text">
      <style:text-properties style:font-name="Symbol"/>
    </style:style>
    <style:style style:name="List48Level7" style:family="text">
      <style:text-properties style:font-name="Courier New" style:font-name-complex="Courier New"/>
    </style:style>
    <style:style style:name="List48Level8" style:family="text">
      <style:text-properties style:font-name="Wingdings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9Level0" style:family="text">
      <style:text-properties style:font-name="Symbol"/>
    </style:style>
    <style:style style:name="List49Level1" style:family="text">
      <style:text-properties style:font-name="Courier New" style:font-name-complex="Courier New"/>
    </style:style>
    <style:style style:name="List49Level2" style:family="text">
      <style:text-properties style:font-name="Wingdings"/>
    </style:style>
    <style:style style:name="List49Level3" style:family="text">
      <style:text-properties style:font-name="Symbol"/>
    </style:style>
    <style:style style:name="List49Level4" style:family="text">
      <style:text-properties style:font-name="Courier New" style:font-name-complex="Courier New"/>
    </style:style>
    <style:style style:name="List49Level5" style:family="text">
      <style:text-properties style:font-name="Wingdings"/>
    </style:style>
    <style:style style:name="List49Level6" style:family="text">
      <style:text-properties style:font-name="Symbol"/>
    </style:style>
    <style:style style:name="List49Level7" style:family="text">
      <style:text-properties style:font-name="Courier New" style:font-name-complex="Courier New"/>
    </style:style>
    <style:style style:name="List49Level8" style:family="text">
      <style:text-properties style:font-name="Wingdings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0Level0" style:family="text">
      <style:text-properties style:font-name="Symbol" fo:font-size="10pt" style:font-size-asian="10pt"/>
    </style:style>
    <style:style style:name="List50Level1" style:family="text">
      <style:text-properties style:font-name="Symbol" fo:font-size="10pt" style:font-size-asian="10pt"/>
    </style:style>
    <style:style style:name="List50Level2" style:family="text">
      <style:text-properties style:font-name="Symbol" fo:font-size="10pt" style:font-size-asian="10pt"/>
    </style:style>
    <style:style style:name="List50Level3" style:family="text">
      <style:text-properties style:font-name="Symbol" fo:font-size="10pt" style:font-size-asian="10pt"/>
    </style:style>
    <style:style style:name="List50Level4" style:family="text">
      <style:text-properties style:font-name="Symbol" fo:font-size="10pt" style:font-size-asian="10pt"/>
    </style:style>
    <style:style style:name="List50Level5" style:family="text">
      <style:text-properties style:font-name="Symbol" fo:font-size="10pt" style:font-size-asian="10pt"/>
    </style:style>
    <style:style style:name="List50Level6" style:family="text">
      <style:text-properties style:font-name="Symbol" fo:font-size="10pt" style:font-size-asian="10pt"/>
    </style:style>
    <style:style style:name="List50Level7" style:family="text">
      <style:text-properties style:font-name="Symbol" fo:font-size="10pt" style:font-size-asian="10pt"/>
    </style:style>
    <style:style style:name="List50Level8" style:family="text">
      <style:text-properties style:font-name="Symbol" fo:font-size="10pt" style:font-size-asian="10pt"/>
    </style:style>
    <text:list-style style:name="LS50">
      <text:list-level-style-bullet text:bullet-char="" text:style-name="List5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list-style style:name="LS51">
      <text:list-level-style-number style:num-format="1" text:start-value="54" text:style-name="List5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2">
      <text:list-level-style-number style:num-format="1" text:start-value="53" text:style-name="List5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3">
      <text:list-level-style-number style:num-format="1" text:start-value="52" text:style-name="List5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4">
      <text:list-level-style-number style:num-format="1" text:style-name="List5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5">
      <text:list-level-style-number style:num-format="1" text:style-name="List55Level0" style:num-suffix=")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5Level1" style:num-suffix=")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5Level2" style:num-suffix=")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5Level3" style:num-suffix=")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5Level4" style:num-suffix=")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5Level5" style:num-suffix=")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5Level6" style:num-suffix=")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5Level7" style:num-suffix=")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5Level8" style:num-suffix=")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style:style style:name="List56Level0" style:family="text">
      <style:text-properties style:font-name="Symbol"/>
    </style:style>
    <text:list-style style:name="LS56">
      <text:list-level-style-bullet text:bullet-char="" text:style-name="List5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a" text:style-name="List5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7">
      <text:list-level-style-number style:num-format="1" text:style-name="List57Level0" style:num-suffix=")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7Level1" style:num-suffix=")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7Level2" style:num-suffix=")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7Level3" style:num-suffix=")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7Level4" style:num-suffix=")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7Level5" style:num-suffix=")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7Level6" style:num-suffix=")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7Level7" style:num-suffix=")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57Level8" style:num-suffix=")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style:style style:name="List58Level0" style:family="text">
      <style:text-properties style:font-name="Symbol"/>
    </style:style>
    <style:style style:name="List58Level1" style:family="text">
      <style:text-properties style:font-name="Courier New" style:font-name-complex="Courier New"/>
    </style:style>
    <style:style style:name="List58Level2" style:family="text">
      <style:text-properties style:font-name="Wingdings"/>
    </style:style>
    <style:style style:name="List58Level3" style:family="text">
      <style:text-properties style:font-name="Symbol"/>
    </style:style>
    <style:style style:name="List58Level4" style:family="text">
      <style:text-properties style:font-name="Courier New" style:font-name-complex="Courier New"/>
    </style:style>
    <style:style style:name="List58Level5" style:family="text">
      <style:text-properties style:font-name="Wingdings"/>
    </style:style>
    <style:style style:name="List58Level6" style:family="text">
      <style:text-properties style:font-name="Symbol"/>
    </style:style>
    <style:style style:name="List58Level7" style:family="text">
      <style:text-properties style:font-name="Courier New" style:font-name-complex="Courier New"/>
    </style:style>
    <style:style style:name="List58Level8" style:family="text">
      <style:text-properties style:font-name="Wingdings"/>
    </style:style>
    <text:list-style style:name="LS58">
      <text:list-level-style-bullet text:bullet-char="" text:style-name="List58Level0" text:level="1">
        <style:list-level-properties text:space-before="1.535cm" text:min-label-width="0.635cm" fo:text-align="start" text:list-level-position-and-space-mode="label-alignment">
          <style:list-level-label-alignment text:label-followed-by="listtab" fo:margin-left="2.17cm" fo:text-indent="-0.635cm"/>
        </style:list-level-properties>
        <style:text-properties style:font-name="Symbol"/>
      </text:list-level-style-bullet>
      <text:list-level-style-bullet text:bullet-char="o" text:style-name="List58Level1" text:level="2">
        <style:list-level-properties text:space-before="2.805cm" text:min-label-width="0.635cm" fo:text-align="start" text:list-level-position-and-space-mode="label-alignment">
          <style:list-level-label-alignment text:label-followed-by="listtab" fo:margin-left="3.4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2" text:level="3">
        <style:list-level-properties text:space-before="4.075cm" text:min-label-width="0.635cm" fo:text-align="start" text:list-level-position-and-space-mode="label-alignment">
          <style:list-level-label-alignment text:label-followed-by="listtab" fo:margin-left="4.71cm" fo:text-indent="-0.635cm"/>
        </style:list-level-properties>
        <style:text-properties style:font-name="Wingdings"/>
      </text:list-level-style-bullet>
      <text:list-level-style-bullet text:bullet-char="" text:style-name="List58Level3" text:level="4">
        <style:list-level-properties text:space-before="5.345cm" text:min-label-width="0.635cm" fo:text-align="start" text:list-level-position-and-space-mode="label-alignment">
          <style:list-level-label-alignment text:label-followed-by="listtab" fo:margin-left="5.98cm" fo:text-indent="-0.635cm"/>
        </style:list-level-properties>
        <style:text-properties style:font-name="Symbol"/>
      </text:list-level-style-bullet>
      <text:list-level-style-bullet text:bullet-char="o" text:style-name="List58Level4" text:level="5">
        <style:list-level-properties text:space-before="6.615cm" text:min-label-width="0.635cm" fo:text-align="start" text:list-level-position-and-space-mode="label-alignment">
          <style:list-level-label-alignment text:label-followed-by="listtab" fo:margin-left="7.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5" text:level="6">
        <style:list-level-properties text:space-before="7.885cm" text:min-label-width="0.635cm" fo:text-align="start" text:list-level-position-and-space-mode="label-alignment">
          <style:list-level-label-alignment text:label-followed-by="listtab" fo:margin-left="8.52cm" fo:text-indent="-0.635cm"/>
        </style:list-level-properties>
        <style:text-properties style:font-name="Wingdings"/>
      </text:list-level-style-bullet>
      <text:list-level-style-bullet text:bullet-char="" text:style-name="List58Level6" text:level="7">
        <style:list-level-properties text:space-before="9.155cm" text:min-label-width="0.635cm" fo:text-align="start" text:list-level-position-and-space-mode="label-alignment">
          <style:list-level-label-alignment text:label-followed-by="listtab" fo:margin-left="9.79cm" fo:text-indent="-0.635cm"/>
        </style:list-level-properties>
        <style:text-properties style:font-name="Symbol"/>
      </text:list-level-style-bullet>
      <text:list-level-style-bullet text:bullet-char="o" text:style-name="List58Level7" text:level="8">
        <style:list-level-properties text:space-before="10.425cm" text:min-label-width="0.635cm" fo:text-align="start" text:list-level-position-and-space-mode="label-alignment">
          <style:list-level-label-alignment text:label-followed-by="listtab" fo:margin-left="11.0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8" text:level="9">
        <style:list-level-properties text:space-before="11.695cm" text:min-label-width="0.635cm" fo:text-align="start" text:list-level-position-and-space-mode="label-alignment">
          <style:list-level-label-alignment text:label-followed-by="listtab" fo:margin-left="12.33cm" fo:text-indent="-0.635cm"/>
        </style:list-level-properties>
        <style:text-properties style:font-name="Wingdings"/>
      </text:list-level-style-bullet>
    </text:list-style>
    <style:style style:name="List59Level0" style:family="text">
      <style:text-properties style:font-name="Symbol" fo:font-weight="normal" style:font-weight-asian="normal"/>
    </style:style>
    <text:list-style style:name="LS59">
      <text:list-level-style-bullet text:bullet-char="" text:style-name="List59Level0" text:level="1">
        <style:list-level-properties text:space-before="0.801cm" text:min-label-width="0.635cm" fo:text-align="start" text:list-level-position-and-space-mode="label-alignment">
          <style:list-level-label-alignment text:label-followed-by="listtab" fo:margin-left="1.436cm" fo:text-indent="-0.635cm"/>
        </style:list-level-properties>
        <style:text-properties style:font-name="Symbol" fo:font-weight="normal" style:font-weight-asian="normal"/>
      </text:list-level-style-bullet>
      <text:list-level-style-number style:num-format="a" text:style-name="List59Level1" style:num-suffix="." text:level="2">
        <style:list-level-properties text:space-before="2.071cm" text:min-label-width="0.635cm" fo:text-align="start" text:list-level-position-and-space-mode="label-alignment">
          <style:list-level-label-alignment text:label-followed-by="listtab" fo:margin-left="2.706cm" fo:text-indent="-0.635cm"/>
        </style:list-level-properties>
      </text:list-level-style-number>
      <text:list-level-style-number style:num-format="i" text:style-name="List59Level2" style:num-suffix="." text:level="3">
        <style:list-level-properties text:min-label-width="3.976cm" text:min-label-distance="0.318cm" fo:text-align="end" text:list-level-position-and-space-mode="label-alignment">
          <style:list-level-label-alignment text:label-followed-by="listtab" fo:margin-left="3.976cm" fo:text-indent="-0.318cm"/>
        </style:list-level-properties>
      </text:list-level-style-number>
      <text:list-level-style-number style:num-format="1" text:style-name="List59Level3" style:num-suffix="." text:level="4">
        <style:list-level-properties text:space-before="4.611cm" text:min-label-width="0.635cm" fo:text-align="start" text:list-level-position-and-space-mode="label-alignment">
          <style:list-level-label-alignment text:label-followed-by="listtab" fo:margin-left="5.246cm" fo:text-indent="-0.635cm"/>
        </style:list-level-properties>
      </text:list-level-style-number>
      <text:list-level-style-number style:num-format="a" text:style-name="List59Level4" style:num-suffix="." text:level="5">
        <style:list-level-properties text:space-before="5.881cm" text:min-label-width="0.635cm" fo:text-align="start" text:list-level-position-and-space-mode="label-alignment">
          <style:list-level-label-alignment text:label-followed-by="listtab" fo:margin-left="6.516cm" fo:text-indent="-0.635cm"/>
        </style:list-level-properties>
      </text:list-level-style-number>
      <text:list-level-style-number style:num-format="i" text:style-name="List59Level5" style:num-suffix="." text:level="6">
        <style:list-level-properties text:min-label-width="7.786cm" text:min-label-distance="0.318cm" fo:text-align="end" text:list-level-position-and-space-mode="label-alignment">
          <style:list-level-label-alignment text:label-followed-by="listtab" fo:margin-left="7.786cm" fo:text-indent="-0.318cm"/>
        </style:list-level-properties>
      </text:list-level-style-number>
      <text:list-level-style-number style:num-format="1" text:style-name="List59Level6" style:num-suffix="." text:level="7">
        <style:list-level-properties text:space-before="8.421cm" text:min-label-width="0.635cm" fo:text-align="start" text:list-level-position-and-space-mode="label-alignment">
          <style:list-level-label-alignment text:label-followed-by="listtab" fo:margin-left="9.056cm" fo:text-indent="-0.635cm"/>
        </style:list-level-properties>
      </text:list-level-style-number>
      <text:list-level-style-number style:num-format="a" text:style-name="List59Level7" style:num-suffix="." text:level="8">
        <style:list-level-properties text:space-before="9.691cm" text:min-label-width="0.635cm" fo:text-align="start" text:list-level-position-and-space-mode="label-alignment">
          <style:list-level-label-alignment text:label-followed-by="listtab" fo:margin-left="10.326cm" fo:text-indent="-0.635cm"/>
        </style:list-level-properties>
      </text:list-level-style-number>
      <text:list-level-style-number style:num-format="i" text:style-name="List59Level8" style:num-suffix="." text:level="9">
        <style:list-level-properties text:min-label-width="11.596cm" text:min-label-distance="0.318cm" fo:text-align="end" text:list-level-position-and-space-mode="label-alignment">
          <style:list-level-label-alignment text:label-followed-by="listtab" fo:margin-left="11.596cm" fo:text-indent="-0.318cm"/>
        </style:list-level-properties>
      </text:list-level-style-number>
    </text:list-style>
    <style:style style:name="List60Level0" style:family="text">
      <style:text-properties fo:font-style="normal" style:font-style-asian="normal" style:font-style-complex="normal"/>
    </style:style>
    <text:list-style style:name="LS60">
      <text:list-level-style-number style:num-format="1" text:style-name="List60Level0" style:num-suffix="." text:level="1">
        <style:list-level-properties text:space-before="1.265cm" text:min-label-width="0.635cm" fo:text-align="start" text:list-level-position-and-space-mode="label-alignment">
          <style:list-level-label-alignment text:label-followed-by="listtab" fo:margin-left="1.9cm" fo:text-indent="-0.635cm"/>
        </style:list-level-properties>
        <style:text-properties fo:font-style="normal" style:font-style-asian="normal" style:font-style-complex="normal"/>
      </text:list-level-style-number>
      <text:list-level-style-number style:num-format="a" text:style-name="List60Level1" style:num-suffix="." text:level="2">
        <style:list-level-properties text:space-before="2.535cm" text:min-label-width="0.635cm" fo:text-align="start" text:list-level-position-and-space-mode="label-alignment">
          <style:list-level-label-alignment text:label-followed-by="listtab" fo:margin-left="3.17cm" fo:text-indent="-0.635cm"/>
        </style:list-level-properties>
      </text:list-level-style-number>
      <text:list-level-style-number style:num-format="i" text:style-name="List60Level2" style:num-suffix="." text:level="3">
        <style:list-level-properties text:min-label-width="4.44cm" text:min-label-distance="0.318cm" fo:text-align="end" text:list-level-position-and-space-mode="label-alignment">
          <style:list-level-label-alignment text:label-followed-by="listtab" fo:margin-left="4.44cm" fo:text-indent="-0.318cm"/>
        </style:list-level-properties>
      </text:list-level-style-number>
      <text:list-level-style-number style:num-format="1" text:style-name="List60Level3" style:num-suffix="." text:level="4">
        <style:list-level-properties text:space-before="5.075cm" text:min-label-width="0.635cm" fo:text-align="start" text:list-level-position-and-space-mode="label-alignment">
          <style:list-level-label-alignment text:label-followed-by="listtab" fo:margin-left="5.71cm" fo:text-indent="-0.635cm"/>
        </style:list-level-properties>
      </text:list-level-style-number>
      <text:list-level-style-number style:num-format="a" text:style-name="List60Level4" style:num-suffix="." text:level="5">
        <style:list-level-properties text:space-before="6.345cm" text:min-label-width="0.635cm" fo:text-align="start" text:list-level-position-and-space-mode="label-alignment">
          <style:list-level-label-alignment text:label-followed-by="listtab" fo:margin-left="6.98cm" fo:text-indent="-0.635cm"/>
        </style:list-level-properties>
      </text:list-level-style-number>
      <text:list-level-style-number style:num-format="i" text:style-name="List60Level5" style:num-suffix="." text:level="6">
        <style:list-level-properties text:min-label-width="8.25cm" text:min-label-distance="0.318cm" fo:text-align="end" text:list-level-position-and-space-mode="label-alignment">
          <style:list-level-label-alignment text:label-followed-by="listtab" fo:margin-left="8.25cm" fo:text-indent="-0.318cm"/>
        </style:list-level-properties>
      </text:list-level-style-number>
      <text:list-level-style-number style:num-format="1" text:style-name="List60Level6" style:num-suffix="." text:level="7">
        <style:list-level-properties text:space-before="8.885cm" text:min-label-width="0.635cm" fo:text-align="start" text:list-level-position-and-space-mode="label-alignment">
          <style:list-level-label-alignment text:label-followed-by="listtab" fo:margin-left="9.52cm" fo:text-indent="-0.635cm"/>
        </style:list-level-properties>
      </text:list-level-style-number>
      <text:list-level-style-number style:num-format="a" text:style-name="List60Level7" style:num-suffix="." text:level="8">
        <style:list-level-properties text:space-before="10.155cm" text:min-label-width="0.635cm" fo:text-align="start" text:list-level-position-and-space-mode="label-alignment">
          <style:list-level-label-alignment text:label-followed-by="listtab" fo:margin-left="10.79cm" fo:text-indent="-0.635cm"/>
        </style:list-level-properties>
      </text:list-level-style-number>
      <text:list-level-style-number style:num-format="i" text:style-name="List60Level8" style:num-suffix="." text:level="9">
        <style:list-level-properties text:min-label-width="12.06cm" text:min-label-distance="0.318cm" fo:text-align="end" text:list-level-position-and-space-mode="label-alignment">
          <style:list-level-label-alignment text:label-followed-by="listtab" fo:margin-left="12.06cm" fo:text-indent="-0.318cm"/>
        </style:list-level-properties>
      </text:list-level-style-number>
    </text:list-style>
    <style:style style:name="List61Level0" style:family="text">
      <style:text-properties fo:font-style="normal" style:font-style-asian="normal" fo:font-weight="normal" style:font-weight-asian="normal"/>
    </style:style>
    <style:style style:name="List61Level2" style:family="text">
      <style:text-properties fo:font-weight="normal" style:font-weight-asian="normal"/>
    </style:style>
    <text:list-style style:name="LS61">
      <text:list-level-style-number style:num-format="1" text:style-name="List6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a" text:style-name="List6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6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fo:font-weight="normal" style:font-weight-asian="normal"/>
      </text:list-level-style-number>
      <text:list-level-style-number style:num-format="1" text:style-name="List6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6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6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6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6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6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251cm" fo:padding-left="0cm" fo:margin-left="1.501cm" fo:padding-right="0cm" fo:margin-right="1.501cm"/>
      <style:footer-style>
        <style:header-footer-properties fo:min-height="0.55cm" style:dynamic-spacing="true"/>
      </style:footer-style>
    </style:page-layout>
    <style:style style:name="P1" style:family="paragraph" style:parent-style-name="Footer" style:master-page-name="MasterPage4">
      <style:paragraph-properties fo:text-align="right"/>
    </style:style>
    <style:style style:name="T1_1" style:family="text"/>
    <style:style style:name="P2" style:family="paragraph" style:parent-style-name="Footer">
      <style:text-properties fo:font-size="9pt" style:font-size-asian="9pt" style:font-size-complex="9pt"/>
    </style:style>
    <style:page-layout style:name="pm2">
      <style:page-layout-properties style:print-orientation="landscape" fo:page-width="29.7cm" fo:page-height="21.001cm" fo:padding-top="0cm" fo:margin-top="0.501cm" fo:padding-bottom="0cm" fo:margin-bottom="1.251cm" fo:padding-left="0cm" fo:margin-left="1.801cm" fo:padding-right="0cm" fo:margin-right="1.801cm"/>
      <style:footer-style>
        <style:header-footer-properties fo:min-height="0.25cm" style:dynamic-spacing="true"/>
      </style:footer-style>
    </style:page-layout>
    <style:style style:name="P3" style:family="paragraph" style:parent-style-name="Footer">
      <style:paragraph-properties fo:text-align="right"/>
    </style:style>
    <style:style style:name="T3_1" style:family="text"/>
    <style:style style:name="P4" style:family="paragraph" style:parent-style-name="Footer">
      <style:text-properties fo:font-size="9pt" style:font-size-asian="9pt" style:font-size-complex="9pt"/>
    </style:style>
    <style:page-layout style:name="pm3">
      <style:page-layout-properties style:print-orientation="portrait" fo:page-width="21.001cm" fo:page-height="29.7cm" fo:padding-top="0cm" fo:margin-top="1.801cm" fo:padding-bottom="0cm" fo:margin-bottom="1.251cm" fo:padding-left="0cm" fo:margin-left="1.501cm" fo:padding-right="0cm" fo:margin-right="1.501cm"/>
      <style:footer-style>
        <style:header-footer-properties fo:min-height="0.55cm" style:dynamic-spacing="true"/>
      </style:footer-style>
    </style:page-layout>
    <style:style style:name="P5" style:family="paragraph" style:parent-style-name="Footer">
      <style:paragraph-properties fo:text-align="right"/>
    </style:style>
    <style:style style:name="T5_1" style:family="text"/>
    <style:style style:name="P6" style:family="paragraph" style:parent-style-name="Footer">
      <style:text-properties fo:font-size="9pt" style:font-size-asian="9pt" style:font-size-complex="9pt"/>
    </style:style>
    <style:page-layout style:name="pm4">
      <style:page-layout-properties style:print-orientation="landscape" fo:page-width="29.7cm" fo:page-height="21.001cm" fo:padding-top="0cm" fo:margin-top="1.501cm" fo:padding-bottom="0cm" fo:margin-bottom="1.251cm" fo:padding-left="0cm" fo:margin-left="1.801cm" fo:padding-right="0cm" fo:margin-right="1.801cm"/>
      <style:footer-style>
        <style:header-footer-properties fo:min-height="0.25cm" style:dynamic-spacing="true"/>
      </style:footer-style>
    </style:page-layout>
    <style:style style:name="P7" style:family="paragraph" style:parent-style-name="Footer">
      <style:paragraph-properties fo:text-align="right"/>
    </style:style>
    <style:style style:name="T7_1" style:family="text"/>
    <style:style style:name="P8" style:family="paragraph" style:parent-style-name="Footer">
      <style:text-properties fo:font-size="9pt" style:font-size-asian="9pt" style:font-size-complex="9pt"/>
    </style:style>
    <style:page-layout style:name="pm5">
      <style:page-layout-properties style:print-orientation="portrait" fo:page-width="21.001cm" fo:page-height="29.7cm" fo:padding-top="0cm" fo:margin-top="1.251cm" fo:padding-bottom="0cm" fo:margin-bottom="1.251cm" fo:padding-left="0cm" fo:margin-left="2.54cm" fo:padding-right="0cm" fo:margin-right="2.54cm"/>
      <style:header-style>
        <style:header-footer-properties fo:min-height="1.289cm" style:dynamic-spacing="true"/>
      </style:header-style>
      <style:footer-style>
        <style:header-footer-properties fo:min-height="1.289cm" style:dynamic-spacing="true"/>
      </style:footer-style>
    </style:page-layout>
    <style:style style:name="P9" style:family="paragraph" style:parent-style-name="Header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0" style:family="paragraph" style:parent-style-name="Normal"/>
    <style:style style:name="T10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11" style:family="paragraph" style:parent-style-name="Footer">
      <style:paragraph-properties fo:text-align="right"/>
    </style:style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2" style:family="paragraph" style:parent-style-name="Normal"/>
    <style:style style:name="T1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T12_2" style:family="text">
      <style:text-properties fo:font-size="10pt" style:font-size-asian="10pt" style:font-size-complex="10pt"/>
    </style:style>
    <style:style style:name="P13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  <style:master-page style:name="MasterPage1" style:page-layout-name="pm2">
      <style:footer>
        <text:p text:style-name="P3"><text:span text:style-name="T3_1"><text:page-number text:select-page="current"/></text:span></text:p>
        <text:p text:style-name="P4"/>
      </style:footer>
    </style:master-page>
    <style:master-page style:name="MasterPage2" style:page-layout-name="pm3">
      <style:footer>
        <text:p text:style-name="P5"><text:span text:style-name="T5_1"><text:page-number text:select-page="current"/></text:span></text:p>
        <text:p text:style-name="P6"/>
      </style:footer>
    </style:master-page>
    <style:master-page style:name="MasterPage3" style:page-layout-name="pm4">
      <style:footer>
        <text:p text:style-name="P7"><text:span text:style-name="T7_1"><text:page-number text:select-page="current"/></text:span></text:p>
        <text:p text:style-name="P8"/>
      </style:footer>
    </style:master-page>
    <style:master-page style:name="MasterPage4" style:page-layout-name="pm5">
      <style:header>
        <text:p text:style-name="P9"><draw:frame svg:x="0cm" svg:y="0cm" svg:width="1.277cm" svg:height="0.96cm" draw:style-name="FR1" text:anchor-type="page" draw:z-index="4"><draw:text-box fo:min-height="0.96cm"><text:p text:style-name="P10"><text:span text:style-name="T10_1">OFFICIAL</text:span></text:p></draw:text-box><svg:desc>OFFICIAL</svg:desc></draw:frame></text:p>
      </style:header>
      <style:footer>
        <text:p text:style-name="P11"><draw:frame svg:x="0cm" svg:y="0cm" svg:width="1.277cm" svg:height="0.96cm" draw:style-name="FR2" text:anchor-type="page" draw:z-index="10"><draw:text-box fo:min-height="0.96cm"><text:p text:style-name="P12"><text:span text:style-name="T12_1">OFFICIAL</text:span></text:p></draw:text-box><svg:desc>OFFICIAL</svg:desc></draw:frame><text:span text:style-name="T12_2">45</text:span></text:p>
        <text:p text:style-name="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FT3 Business Case Final</dc:title>
    <meta:initial-creator>Phil Outram</meta:initial-creator>
    <meta:creation-date>2025-03-08T01:06:00</meta:creation-date>
    <dc:creator>Phil Outram</dc:creator>
    <dc:date>2026-05-27T11:36:00</dc:date>
    <meta:template xlink:href="Business Case and Intervention Summary.dot" xlink:type="simple"/>
    <meta:editing-cycles>1098</meta:editing-cycles>
    <meta:document-statistic meta:page-count="22" meta:paragraph-count="417" meta:row-count="1008" meta:word-count="9642" meta:character-count="64672" meta:non-whitespace-character-count="55447"/>
    <meta:user-defined meta:name="ClassificationContentMarkingFooterFontProps">#000000,10,Calibri</meta:user-defined>
    <meta:user-defined meta:name="ClassificationContentMarkingFooterShapeIds">3c0aae09,57124a98,28892f61,4df00518,1146c845,3388e329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87bf967,7a9122eb,2c3e10c9,192c5053,4c71813a,56c1549d</meta:user-defined>
    <meta:user-defined meta:name="ClassificationContentMarkingHeaderText">OFFICIAL</meta:user-defined>
    <meta:user-defined meta:name="ContentTypeId">0x010100A9E804AD2130B047BEB1B1355903FA590100760F7871D5A7CD44A4E39FD5BF84D7A2</meta:user-defined>
    <meta:user-defined meta:name="docLang">en</meta:user-defined>
    <meta:user-defined meta:name="MediaServiceImageTags"/>
  </office:meta>
</office:document-meta>
</file>