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Aptos" svg:font-family="Aptos" style:font-family-generic="roman"/>
    <style:font-face style:name="Calibri" svg:font-family="Calibri" style:font-pitch="variable" style:font-family-generic="swiss"/>
    <style:font-face style:name="Calibri Light" svg:font-family="Calibri Light" style:font-pitch="variable" style:font-family-generic="swiss"/>
    <style:font-face style:name="Yu Gothic Light" svg:font-family="Yu Gothic Light" style:font-pitch="variable" style:font-family-generic="swiss"/>
    <style:font-face style:name="Segoe UI" svg:font-family="Segoe UI" style:font-pitch="variable" style:font-family-generic="swiss"/>
    <style:font-face style:name="Yu Mincho" svg:font-family="Yu Mincho" style:font-family-generic="roman"/>
    <style:font-face style:name="Aptos Narrow" svg:font-family="Aptos Narrow" style:font-pitch="variable" style:font-family-generic="swiss"/>
    <style:font-face style:name="Arial Nova" svg:font-family="Arial Nova" style:font-pitch="variable" style:font-family-generic="swiss"/>
  </office:font-face-decls>
  <office:automatic-styles>
    <style:style style:name="P1" style:family="paragraph" style:parent-style-name="Heading_20_2" style:master-page-name="Standard">
      <style:paragraph-properties fo:margin-right="-0.062cm"/>
    </style:style>
    <style:style style:name="T1_1" style:family="text">
      <style:text-properties fo:font-style="normal" style:font-style-asian="normal"/>
    </style:style>
    <style:style style:name="P2" style:family="paragraph" style:parent-style-name="Normal">
      <style:text-properties fo:font-size="11pt" style:font-size-asian="11pt" style:font-size-complex="11pt" fo:font-weight="bold" style:font-weight-asian="bold" style:font-weight-complex="bold"/>
    </style:style>
    <style:style style:name="Table1" style:family="table">
      <style:table-properties table:align="left" style:width="15.903cm" fo:margin-left="0cm"/>
    </style:style>
    <style:style style:name="Column1" style:family="table-column">
      <style:table-column-properties style:column-width="6.376cm"/>
    </style:style>
    <style:style style:name="Column2" style:family="table-column">
      <style:table-column-properties style:column-width="4.867cm"/>
    </style:style>
    <style:style style:name="Column3" style:family="table-column">
      <style:table-column-properties style:column-width="4.66cm"/>
    </style:style>
    <style:style style:name="Row1" style:family="table-row">
      <style:table-row-properties style:min-row-height="0.718cm"/>
    </style:style>
    <style:style style:name="Cell1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line-height="100%" fo:margin-bottom="0cm"/>
    </style:style>
    <style:style style:name="T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2" style:family="table-row">
      <style:table-row-properties style:min-row-height="0.728cm"/>
    </style:style>
    <style:style style:name="Cell2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4" style:family="paragraph" style:parent-style-name="Normal">
      <style:paragraph-properties fo:line-height="100%" fo:margin-bottom="0cm"/>
    </style:style>
    <style:style style:name="T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5" style:family="paragraph" style:parent-style-name="Normal">
      <style:paragraph-properties fo:line-height="100%" fo:margin-bottom="0cm"/>
    </style:style>
    <style:style style:name="T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3" style:family="table-row">
      <style:table-row-properties style:min-row-height="0.529cm"/>
    </style:style>
    <style:style style:name="Cell4" style:family="table-cell">
      <style:table-cell-properties style:vertical-align="top" fo:border-top="#000000 0.009cm dotted" fo:border-bottom="#000000 0.018cm solid" fo:padding-left="0.19cm" fo:border-left="#000000 0.018cm solid" fo:padding-right="0.19cm" fo:border-right="#000000 0.009cm dotted" fo:wrap-option="wrap"/>
    </style:style>
    <style:style style:name="P6" style:family="paragraph" style:parent-style-name="Normal">
      <style:paragraph-properties fo:line-height="100%" fo:margin-bottom="0cm"/>
    </style:style>
    <style:style style:name="T6_1" style:family="text">
      <style:text-properties style:font-name="Arial" fo:font-size="10pt" style:font-name-asian="Times New Roman" style:font-size-asian="10pt" style:font-name-complex="Times New Roman" style:font-size-complex="10pt" fo:language="fr" fo:language-asian="en" fo:language-complex="ar" fo:country="FR" fo:country-asian="GB" fo:country-complex="SA" fo:font-weight="bold" style:font-weight-asian="bold" style:font-weight-complex="bold"/>
    </style:style>
    <style:style style:name="T6_2" style:family="text">
      <style:text-properties style:font-name="Arial" fo:font-size="10pt" style:font-name-asian="Times New Roman" style:font-size-asian="10pt" style:font-name-complex="Times New Roman" style:font-size-complex="10pt" fo:language="fr" fo:language-asian="en" fo:language-complex="ar" fo:country="FR" fo:country-asian="GB" fo:country-complex="SA"/>
    </style:style>
    <style:style style:name="P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fr" fo:language-asian="en" fo:language-complex="ar" fo:country="FR" fo:country-asian="GB" fo:country-complex="SA" fo:font-weight="bold" style:font-weight-asian="bold" style:font-weight-complex="bold"/>
    </style:style>
    <style:style style:name="Cell5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09cm dotted" fo:wrap-option="wrap"/>
    </style:style>
    <style:style style:name="P8" style:family="paragraph" style:parent-style-name="Normal">
      <style:paragraph-properties fo:line-height="100%" fo:margin-bottom="0cm"/>
    </style:style>
    <style:style style:name="T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8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6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18cm solid" fo:wrap-option="wrap"/>
    </style:style>
    <style:style style:name="P9" style:family="paragraph" style:parent-style-name="Normal">
      <style:paragraph-properties fo:line-height="100%" fo:margin-bottom="0cm"/>
    </style:style>
    <style:style style:name="T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9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0" style:family="paragraph" style:parent-style-name="Normal">
      <style:text-properties fo:font-size="11pt" style:font-size-asian="11pt" style:font-size-complex="11pt" fo:font-weight="bold" style:font-weight-asian="bold" style:font-weight-complex="bold"/>
    </style:style>
    <style:style style:name="P11" style:family="paragraph" style:parent-style-name="Normal"/>
    <style:style style:name="T11_1" style:family="text">
      <style:text-properties fo:font-size="11pt" style:font-size-asian="11pt" style:font-size-complex="11pt" fo:font-weight="bold" style:font-weight-asian="bold" style:font-weight-complex="bold"/>
    </style:style>
    <style:style style:name="Table2" style:family="table">
      <style:table-properties table:align="left" style:width="15.93cm" fo:margin-left="0cm"/>
    </style:style>
    <style:style style:name="Column4" style:family="table-column">
      <style:table-column-properties style:column-width="4.052cm"/>
    </style:style>
    <style:style style:name="Column5" style:family="table-column">
      <style:table-column-properties style:column-width="2.404cm"/>
    </style:style>
    <style:style style:name="Column6" style:family="table-column">
      <style:table-column-properties style:column-width="2.408cm"/>
    </style:style>
    <style:style style:name="Column7" style:family="table-column">
      <style:table-column-properties style:column-width="2.237cm"/>
    </style:style>
    <style:style style:name="Column8" style:family="table-column">
      <style:table-column-properties style:column-width="2.309cm"/>
    </style:style>
    <style:style style:name="Column9" style:family="table-column">
      <style:table-column-properties style:column-width="2.521cm"/>
    </style:style>
    <style:style style:name="Row4" style:family="table-row">
      <style:table-row-properties style:min-row-height="0.529cm"/>
    </style:style>
    <style:style style:name="Cell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100%" fo:margin-bottom="0cm"/>
    </style:style>
    <style:style style:name="T1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line-height="100%" fo:margin-bottom="0cm"/>
    </style:style>
    <style:style style:name="T1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5" style:family="table-row">
      <style:table-row-properties style:min-row-height="0.529cm"/>
    </style:style>
    <style:style style:name="Cell13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100%" fo:margin-bottom="0cm"/>
    </style:style>
    <style:style style:name="T1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100%" fo:margin-bottom="0cm"/>
    </style:style>
    <style:style style:name="T1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6" style:family="table-row">
      <style:table-row-properties style:min-row-height="0.545cm"/>
    </style:style>
    <style:style style:name="Cell19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line-height="100%" fo:margin-bottom="0cm"/>
    </style:style>
    <style:style style:name="T2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100%" fo:margin-bottom="0cm"/>
    </style:style>
    <style:style style:name="T2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0" style:family="paragraph" style:parent-style-name="Normal">
      <style:text-properties fo:font-size="11pt" style:font-size-asian="11pt" style:font-size-complex="11pt" fo:font-weight="bold" style:font-weight-asian="bold" style:font-weight-complex="bold"/>
    </style:style>
    <style:style style:name="Table3" style:family="table">
      <style:table-properties table:align="left" style:width="15.912cm" fo:margin-left="0cm"/>
    </style:style>
    <style:style style:name="Column10" style:family="table-column">
      <style:table-column-properties style:column-width="7.001cm"/>
    </style:style>
    <style:style style:name="Column11" style:family="table-column">
      <style:table-column-properties style:column-width="8.911cm"/>
    </style:style>
    <style:style style:name="Row7" style:family="table-row">
      <style:table-row-properties style:min-row-height="0.626cm"/>
    </style:style>
    <style:style style:name="Cell25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100%" fo:margin-bottom="0cm"/>
    </style:style>
    <style:style style:name="T31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line-height="100%" fo:margin-bottom="0cm"/>
    </style:style>
    <style:style style:name="T32_1" style:family="text"/>
    <style:style style:name="T32_2" style:family="text" style:parent-style-name="Internet_20_link">
      <style:text-properties fo:color="#0563c1"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Row8" style:family="table-row">
      <style:table-row-properties style:min-row-height="0.711cm"/>
    </style:style>
    <style:style style:name="Cell2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100%" fo:margin-bottom="0cm"/>
    </style:style>
    <style:style style:name="T3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line-height="100%" fo:margin-bottom="0cm"/>
    </style:style>
    <style:style style:name="T34_1" style:family="text"/>
    <style:style style:name="T34_2" style:family="text" style:parent-style-name="Internet_20_link">
      <style:text-properties fo:color="#0563c1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P35" style:family="paragraph" style:parent-style-name="Normal">
      <style:text-properties fo:font-size="11pt" style:font-size-asian="11pt" style:font-size-complex="11pt" fo:font-weight="bold" style:font-weight-asian="bold" style:font-weight-complex="bold"/>
    </style:style>
    <style:style style:name="P36" style:family="paragraph" style:parent-style-name="Normal"/>
    <style:style style:name="T36_1" style:family="text">
      <style:text-properties fo:font-size="14pt" style:font-size-asian="14pt" style:font-size-complex="14pt" fo:font-weight="bold" style:font-weight-asian="bold" style:font-weight-complex="bold"/>
    </style:style>
    <style:style style:name="P37" style:family="paragraph" style:parent-style-name="Normal">
      <style:text-properties fo:font-size="11pt" style:font-size-asian="11pt" style:font-size-complex="11pt" fo:font-weight="bold" style:font-weight-asian="bold" style:font-weight-complex="bold"/>
    </style:style>
    <style:style style:name="P38" style:family="paragraph" style:parent-style-name="Normal"/>
    <style:style style:name="T38_1" style:family="text">
      <style:text-properties fo:font-size="11pt" style:font-size-asian="11pt" style:font-size-complex="11pt" fo:font-weight="bold" style:font-weight-asian="bold" style:font-weight-complex="bold"/>
    </style:style>
    <style:style style:name="P39" style:family="paragraph" style:parent-style-name="Normal">
      <style:paragraph-properties fo:margin-top="0.071cm"/>
      <style:text-properties fo:font-size="11pt" style:font-size-asian="11pt" style:font-size-complex="11pt" fo:font-weight="bold" style:font-weight-asian="bold" style:font-weight-complex="bold"/>
    </style:style>
    <style:style style:name="P40" style:family="paragraph" style:parent-style-name="Normal">
      <style:paragraph-properties fo:margin-top="0.071cm"/>
    </style:style>
    <style:style style:name="T40_1" style:family="text">
      <style:text-properties fo:font-size="10pt" style:font-size-asian="10pt" style:font-name-complex="Arial" style:font-size-complex="10pt"/>
    </style:style>
    <style:style style:name="T40_2" style:family="text">
      <style:text-properties fo:font-size="10pt" style:font-size-asian="10pt" style:font-name-complex="Arial" style:font-size-complex="10pt"/>
    </style:style>
    <style:style style:name="T40_3" style:family="text">
      <style:text-properties fo:font-size="10pt" style:font-size-asian="10pt" style:font-name-complex="Arial" style:font-size-complex="10pt"/>
    </style:style>
    <style:style style:name="T40_4" style:family="text">
      <style:text-properties fo:font-size="10pt" style:font-size-asian="10pt" style:font-name-complex="Arial" style:font-size-complex="10pt"/>
    </style:style>
    <style:style style:name="T40_5" style:family="text">
      <style:text-properties fo:font-size="10pt" style:font-size-asian="10pt" style:font-name-complex="Arial" style:font-size-complex="10pt"/>
    </style:style>
    <style:style style:name="T40_6" style:family="text">
      <style:text-properties fo:font-size="10pt" style:font-size-asian="10pt" style:font-name-complex="Arial" style:font-size-complex="10pt"/>
    </style:style>
    <style:style style:name="T40_7" style:family="text">
      <style:text-properties fo:font-size="10pt" style:font-size-asian="10pt" style:font-name-complex="Arial" style:font-size-complex="10pt"/>
    </style:style>
    <style:style style:name="T40_8" style:family="text">
      <style:text-properties fo:font-size="10pt" style:font-size-asian="10pt" style:font-name-complex="Arial" style:font-size-complex="10pt"/>
    </style:style>
    <style:style style:name="T40_9" style:family="text">
      <style:text-properties fo:font-size="10pt" style:font-size-asian="10pt" style:font-name-complex="Arial" style:font-size-complex="10pt"/>
    </style:style>
    <style:style style:name="T40_10" style:family="text">
      <style:text-properties fo:font-size="10pt" style:font-size-asian="10pt" style:font-name-complex="Arial" style:font-size-complex="10pt"/>
    </style:style>
    <style:style style:name="T40_11" style:family="text">
      <style:text-properties fo:font-size="10pt" style:font-size-asian="10pt" style:font-name-complex="Arial" style:font-size-complex="10pt"/>
    </style:style>
    <style:style style:name="T40_12" style:family="text">
      <style:text-properties fo:font-size="10pt" style:font-size-asian="10pt" style:font-name-complex="Arial" style:font-size-complex="10pt"/>
    </style:style>
    <style:style style:name="T40_13" style:family="text">
      <style:text-properties fo:font-size="10pt" style:font-size-asian="10pt" style:font-name-complex="Arial" style:font-size-complex="10pt"/>
    </style:style>
    <style:style style:name="T40_14" style:family="text">
      <style:text-properties fo:font-size="10pt" style:font-size-asian="10pt" style:font-name-complex="Arial" style:font-size-complex="10pt"/>
    </style:style>
    <style:style style:name="P41" style:family="paragraph" style:parent-style-name="Normal">
      <style:paragraph-properties fo:margin-top="0.071cm"/>
      <style:text-properties fo:color="#000000" fo:font-size="10pt" style:font-name-asian="Arial" style:font-size-asian="10pt" style:font-name-complex="Arial" style:font-size-complex="10pt"/>
    </style:style>
    <style:style style:name="P42" style:family="paragraph" style:parent-style-name="Normal">
      <style:paragraph-properties fo:margin-top="0.071cm"/>
    </style:style>
    <style:style style:name="T42_1" style:family="text">
      <style:text-properties fo:font-size="10pt" style:font-size-asian="10pt" style:font-name-complex="Arial" style:font-size-complex="10pt"/>
    </style:style>
    <style:style style:name="T42_2" style:family="text">
      <style:text-properties fo:font-size="10pt" style:font-size-asian="10pt" style:font-name-complex="Arial" style:font-size-complex="10pt"/>
    </style:style>
    <style:style style:name="T42_3" style:family="text">
      <style:text-properties fo:font-size="10pt" style:font-size-asian="10pt" style:font-name-complex="Arial" style:font-size-complex="10pt"/>
    </style:style>
    <style:style style:name="T42_4" style:family="text">
      <style:text-properties fo:font-size="10pt" style:font-size-asian="10pt" style:font-name-complex="Arial" style:font-size-complex="10pt"/>
    </style:style>
    <style:style style:name="T42_5" style:family="text">
      <style:text-properties fo:font-size="10pt" style:font-size-asian="10pt" style:font-name-complex="Arial" style:font-size-complex="10pt"/>
    </style:style>
    <style:style style:name="T42_6" style:family="text">
      <style:text-properties fo:font-size="10pt" style:font-size-asian="10pt" style:font-name-complex="Arial" style:font-size-complex="10pt"/>
    </style:style>
    <style:style style:name="T42_7" style:family="text">
      <style:text-properties fo:font-size="10pt" style:font-size-asian="10pt" style:font-name-complex="Arial" style:font-size-complex="10pt"/>
    </style:style>
    <style:style style:name="T42_8" style:family="text">
      <style:text-properties fo:font-size="10pt" style:font-size-asian="10pt" style:font-name-complex="Arial" style:font-size-complex="10pt"/>
    </style:style>
    <style:style style:name="T42_9" style:family="text">
      <style:text-properties fo:font-size="10pt" style:font-size-asian="10pt" style:font-name-complex="Arial" style:font-size-complex="10pt"/>
    </style:style>
    <style:style style:name="T42_10" style:family="text">
      <style:text-properties fo:font-size="10pt" style:font-size-asian="10pt" style:font-name-complex="Arial" style:font-size-complex="10pt"/>
    </style:style>
    <style:style style:name="T42_11" style:family="text">
      <style:text-properties fo:font-size="10pt" style:font-size-asian="10pt" style:font-name-complex="Arial" style:font-size-complex="10pt"/>
    </style:style>
    <style:style style:name="T42_12" style:family="text">
      <style:text-properties fo:font-size="10pt" style:font-size-asian="10pt" style:font-name-complex="Arial" style:font-size-complex="10pt"/>
    </style:style>
    <style:style style:name="T42_13" style:family="text">
      <style:text-properties fo:font-size="10pt" style:font-size-asian="10pt" style:font-name-complex="Arial" style:font-size-complex="10pt"/>
    </style:style>
    <style:style style:name="T42_14" style:family="text">
      <style:text-properties fo:font-size="10pt" style:font-size-asian="10pt" style:font-name-complex="Arial" style:font-size-complex="10pt"/>
    </style:style>
    <style:style style:name="T42_15" style:family="text">
      <style:text-properties fo:font-size="10pt" style:font-size-asian="10pt" style:font-name-complex="Arial" style:font-size-complex="10pt"/>
    </style:style>
    <style:style style:name="T42_16" style:family="text">
      <style:text-properties fo:font-size="10pt" style:font-size-asian="10pt" style:font-name-complex="Arial" style:font-size-complex="10pt"/>
    </style:style>
    <style:style style:name="T42_17" style:family="text">
      <style:text-properties fo:font-size="10pt" style:font-size-asian="10pt" style:font-name-complex="Arial" style:font-size-complex="10pt"/>
    </style:style>
    <style:style style:name="T42_18" style:family="text">
      <style:text-properties fo:font-size="10pt" style:font-size-asian="10pt" style:font-name-complex="Arial" style:font-size-complex="10pt"/>
    </style:style>
    <style:style style:name="T42_19" style:family="text">
      <style:text-properties fo:font-size="10pt" style:font-size-asian="10pt" style:font-name-complex="Arial" style:font-size-complex="10pt"/>
    </style:style>
    <style:style style:name="T42_20" style:family="text">
      <style:text-properties fo:font-size="10pt" style:font-size-asian="10pt" style:font-name-complex="Arial" style:font-size-complex="10pt"/>
    </style:style>
    <style:style style:name="T42_21" style:family="text">
      <style:text-properties fo:font-size="10pt" style:font-size-asian="10pt" style:font-name-complex="Arial" style:font-size-complex="10pt"/>
    </style:style>
    <style:style style:name="T42_22" style:family="text">
      <style:text-properties fo:font-size="10pt" style:font-size-asian="10pt" style:font-name-complex="Arial" style:font-size-complex="10pt"/>
    </style:style>
    <style:style style:name="T42_23" style:family="text">
      <style:text-properties fo:font-size="10pt" style:font-size-asian="10pt" style:font-name-complex="Arial" style:font-size-complex="10pt"/>
    </style:style>
    <style:style style:name="T42_24" style:family="text">
      <style:text-properties fo:font-size="10pt" style:font-size-asian="10pt" style:font-name-complex="Arial" style:font-size-complex="10pt"/>
    </style:style>
    <style:style style:name="T42_25" style:family="text">
      <style:text-properties fo:font-size="10pt" style:font-size-asian="10pt" style:font-name-complex="Arial" style:font-size-complex="10pt"/>
    </style:style>
    <style:style style:name="T42_26" style:family="text">
      <style:text-properties fo:font-size="10pt" style:font-size-asian="10pt" style:font-name-complex="Arial" style:font-size-complex="10pt"/>
    </style:style>
    <style:style style:name="T42_27" style:family="text">
      <style:text-properties fo:font-size="10pt" style:font-size-asian="10pt" style:font-name-complex="Arial" style:font-size-complex="10pt"/>
    </style:style>
    <style:style style:name="T42_28" style:family="text">
      <style:text-properties fo:font-size="10pt" style:font-size-asian="10pt" style:font-name-complex="Arial" style:font-size-complex="10pt"/>
    </style:style>
    <style:style style:name="T42_29" style:family="text">
      <style:text-properties fo:font-size="10pt" style:font-size-asian="10pt" style:font-name-complex="Arial" style:font-size-complex="10pt"/>
    </style:style>
    <style:style style:name="T42_30" style:family="text">
      <style:text-properties fo:font-size="10pt" style:font-size-asian="10pt" style:font-name-complex="Arial" style:font-size-complex="10pt"/>
    </style:style>
    <style:style style:name="T42_31" style:family="text">
      <style:text-properties fo:font-size="10pt" style:font-size-asian="10pt" style:font-name-complex="Arial" style:font-size-complex="10pt"/>
    </style:style>
    <style:style style:name="T42_32" style:family="text">
      <style:text-properties fo:font-size="10pt" style:font-size-asian="10pt" style:font-name-complex="Arial" style:font-size-complex="10pt"/>
    </style:style>
    <style:style style:name="T42_33" style:family="text">
      <style:text-properties fo:font-size="10pt" style:font-size-asian="10pt" style:font-name-complex="Arial" style:font-size-complex="10pt"/>
    </style:style>
    <style:style style:name="T42_34" style:family="text">
      <style:text-properties fo:font-size="10pt" style:font-size-asian="10pt" style:font-name-complex="Arial" style:font-size-complex="10pt"/>
    </style:style>
    <style:style style:name="T42_35" style:family="text">
      <style:text-properties fo:font-size="10pt" style:font-size-asian="10pt" style:font-name-complex="Arial" style:font-size-complex="10pt"/>
    </style:style>
    <style:style style:name="T42_36" style:family="text">
      <style:text-properties fo:font-size="10pt" style:font-size-asian="10pt" style:font-name-complex="Arial" style:font-size-complex="10pt"/>
    </style:style>
    <style:style style:name="T42_37" style:family="text">
      <style:text-properties fo:font-size="10pt" style:font-size-asian="10pt" style:font-name-complex="Arial" style:font-size-complex="10pt"/>
    </style:style>
    <style:style style:name="P43" style:family="paragraph" style:parent-style-name="Normal">
      <style:paragraph-properties fo:margin-top="0.071cm"/>
      <style:text-properties fo:font-size="10pt" style:font-size-asian="10pt" style:font-name-complex="Arial" style:font-size-complex="10pt"/>
    </style:style>
    <style:style style:name="P44" style:family="paragraph" style:parent-style-name="Normal">
      <style:paragraph-properties fo:margin-top="0.071cm"/>
    </style:style>
    <style:style style:name="T44_1" style:family="text">
      <style:text-properties fo:font-size="10pt" style:font-size-asian="10pt" style:font-name-complex="Arial" style:font-size-complex="10pt"/>
    </style:style>
    <style:style style:name="T44_2" style:family="text">
      <style:text-properties fo:font-size="10pt" style:font-size-asian="10pt" style:font-name-complex="Arial" style:font-size-complex="10pt"/>
    </style:style>
    <style:style style:name="T44_3" style:family="text">
      <style:text-properties fo:font-size="10pt" style:font-size-asian="10pt" style:font-name-complex="Arial" style:font-size-complex="10pt"/>
    </style:style>
    <style:style style:name="T44_4" style:family="text">
      <style:text-properties fo:font-size="10pt" style:font-size-asian="10pt" style:font-name-complex="Arial" style:font-size-complex="10pt"/>
    </style:style>
    <style:style style:name="T44_5" style:family="text">
      <style:text-properties fo:font-size="10pt" style:font-size-asian="10pt" style:font-name-complex="Arial" style:font-size-complex="10pt"/>
    </style:style>
    <style:style style:name="T44_6" style:family="text">
      <style:text-properties fo:font-size="10pt" style:font-size-asian="10pt" style:font-name-complex="Arial" style:font-size-complex="10pt"/>
    </style:style>
    <style:style style:name="T44_7" style:family="text">
      <style:text-properties fo:font-size="10pt" style:font-size-asian="10pt" style:font-name-complex="Arial" style:font-size-complex="10pt"/>
    </style:style>
    <style:style style:name="P45" style:family="paragraph" style:parent-style-name="List_20_Paragraph">
      <style:paragraph-properties fo:margin-top="0.071cm"/>
      <style:text-properties fo:font-size="10pt" style:font-size-asian="10pt" style:font-name-complex="Arial"/>
    </style:style>
    <style:style style:name="T45_1" style:family="text">
      <style:text-properties fo:font-size="10pt" style:font-size-asian="10pt" style:font-name-complex="Arial"/>
    </style:style>
    <style:style style:name="T45_2" style:family="text">
      <style:text-properties fo:font-size="10pt" style:font-size-asian="10pt" style:font-name-complex="Arial"/>
    </style:style>
    <style:style style:name="T45_3" style:family="text">
      <style:text-properties fo:font-size="10pt" style:font-size-asian="10pt" style:font-name-complex="Arial"/>
    </style:style>
    <style:style style:name="T45_4" style:family="text">
      <style:text-properties fo:font-size="10pt" style:font-size-asian="10pt" style:font-name-complex="Arial"/>
    </style:style>
    <style:style style:name="T45_5" style:family="text">
      <style:text-properties fo:font-size="10pt" style:font-size-asian="10pt" style:font-name-complex="Arial"/>
    </style:style>
    <style:style style:name="T45_6" style:family="text">
      <style:text-properties fo:font-size="10pt" style:font-size-asian="10pt" style:font-name-complex="Arial"/>
    </style:style>
    <style:style style:name="T45_7" style:family="text">
      <style:text-properties fo:font-size="10pt" style:font-size-asian="10pt" style:font-name-complex="Arial"/>
    </style:style>
    <style:style style:name="T45_8" style:family="text">
      <style:text-properties fo:font-size="10pt" style:font-size-asian="10pt" style:font-name-complex="Arial"/>
    </style:style>
    <style:style style:name="T45_9" style:family="text">
      <style:text-properties fo:font-size="10pt" style:font-size-asian="10pt" style:font-name-complex="Arial"/>
    </style:style>
    <style:style style:name="T45_10" style:family="text">
      <style:text-properties fo:font-size="10pt" style:font-size-asian="10pt" style:font-name-complex="Arial"/>
    </style:style>
    <style:style style:name="T45_11" style:family="text">
      <style:text-properties fo:font-size="10pt" style:font-size-asian="10pt" style:font-name-complex="Arial"/>
    </style:style>
    <style:style style:name="T45_12" style:family="text">
      <style:text-properties fo:font-size="10pt" style:font-size-asian="10pt" style:font-name-complex="Arial"/>
    </style:style>
    <style:style style:name="T45_13" style:family="text">
      <style:text-properties fo:font-size="10pt" style:font-size-asian="10pt" style:font-name-complex="Arial"/>
    </style:style>
    <style:style style:name="T45_14" style:family="text">
      <style:text-properties fo:font-size="10pt" style:font-size-asian="10pt" style:font-name-complex="Arial"/>
    </style:style>
    <style:style style:name="T45_15" style:family="text">
      <style:text-properties fo:font-size="10pt" style:font-size-asian="10pt" style:font-name-complex="Arial"/>
    </style:style>
    <style:style style:name="P46" style:family="paragraph" style:parent-style-name="List_20_Paragraph">
      <style:paragraph-properties fo:margin-top="0.071cm"/>
      <style:text-properties fo:font-size="10pt" style:font-size-asian="10pt" style:font-name-complex="Arial"/>
    </style:style>
    <style:style style:name="T46_1" style:family="text">
      <style:text-properties fo:font-size="10pt" style:font-size-asian="10pt" style:font-name-complex="Arial"/>
    </style:style>
    <style:style style:name="T46_2" style:family="text">
      <style:text-properties fo:font-size="10pt" style:font-size-asian="10pt" style:font-name-complex="Arial"/>
    </style:style>
    <style:style style:name="T46_3" style:family="text">
      <style:text-properties fo:font-size="10pt" style:font-size-asian="10pt" style:font-name-complex="Arial"/>
    </style:style>
    <style:style style:name="T46_4" style:family="text">
      <style:text-properties fo:font-size="10pt" style:font-size-asian="10pt" style:font-name-complex="Arial"/>
    </style:style>
    <style:style style:name="T46_5" style:family="text">
      <style:text-properties fo:font-size="10pt" style:font-size-asian="10pt" style:font-name-complex="Arial"/>
    </style:style>
    <style:style style:name="P47" style:family="paragraph" style:parent-style-name="Normal">
      <style:paragraph-properties fo:margin-top="0.071cm"/>
      <style:text-properties fo:font-size="10pt" style:font-size-asian="10pt" style:font-name-complex="Arial" style:font-size-complex="10pt"/>
    </style:style>
    <style:style style:name="P48" style:family="paragraph" style:parent-style-name="Normal">
      <style:paragraph-properties fo:margin-top="0.071cm"/>
    </style:style>
    <style:style style:name="T48_1" style:family="text">
      <style:text-properties fo:font-size="10pt" style:font-size-asian="10pt" style:font-name-complex="Arial" style:font-size-complex="10pt"/>
    </style:style>
    <style:style style:name="T48_2" style:family="text">
      <style:text-properties fo:font-size="10pt" style:font-size-asian="10pt" style:font-name-complex="Arial" style:font-size-complex="10pt"/>
    </style:style>
    <style:style style:name="T48_3" style:family="text">
      <style:text-properties fo:font-size="10pt" style:font-size-asian="10pt" style:font-name-complex="Arial" style:font-size-complex="10pt"/>
    </style:style>
    <style:style style:name="T48_4" style:family="text">
      <style:text-properties fo:font-size="10pt" style:font-size-asian="10pt" style:font-name-complex="Arial" style:font-size-complex="10pt"/>
    </style:style>
    <style:style style:name="T48_5" style:family="text">
      <style:text-properties fo:font-size="10pt" style:font-size-asian="10pt" style:font-name-complex="Arial" style:font-size-complex="10pt"/>
    </style:style>
    <style:style style:name="T48_6" style:family="text">
      <style:text-properties fo:font-size="10pt" style:font-size-asian="10pt" style:font-name-complex="Arial" style:font-size-complex="10pt"/>
    </style:style>
    <style:style style:name="T48_7" style:family="text">
      <style:text-properties fo:font-size="10pt" style:font-size-asian="10pt" style:font-name-complex="Arial" style:font-size-complex="10pt"/>
    </style:style>
    <style:style style:name="T48_8" style:family="text">
      <style:text-properties fo:font-size="10pt" style:font-size-asian="10pt" style:font-name-complex="Arial" style:font-size-complex="10pt"/>
    </style:style>
    <style:style style:name="T48_9" style:family="text">
      <style:text-properties fo:font-size="10pt" style:font-size-asian="10pt" style:font-name-complex="Arial" style:font-size-complex="10pt"/>
    </style:style>
    <style:style style:name="T48_10" style:family="text">
      <style:text-properties fo:font-size="10pt" style:font-size-asian="10pt" style:font-name-complex="Arial" style:font-size-complex="10pt"/>
    </style:style>
    <style:style style:name="T48_11" style:family="text">
      <style:text-properties fo:font-size="10pt" style:font-size-asian="10pt" style:font-name-complex="Arial" style:font-size-complex="10pt"/>
    </style:style>
    <style:style style:name="T48_12" style:family="text">
      <style:text-properties fo:font-size="10pt" style:font-size-asian="10pt" style:font-name-complex="Arial" style:font-size-complex="10pt"/>
    </style:style>
    <style:style style:name="T48_13" style:family="text">
      <style:text-properties fo:font-size="10pt" style:font-size-asian="10pt" style:font-name-complex="Arial" style:font-size-complex="10pt"/>
    </style:style>
    <style:style style:name="T48_14" style:family="text">
      <style:text-properties fo:font-size="10pt" style:font-size-asian="10pt" style:font-name-complex="Arial" style:font-size-complex="10pt"/>
    </style:style>
    <style:style style:name="P49" style:family="paragraph" style:parent-style-name="Normal">
      <style:paragraph-properties fo:margin-top="0.071cm" fo:margin-bottom="0.071cm"/>
      <style:text-properties fo:font-size="10pt" style:font-size-asian="10pt" style:font-name-complex="Arial" style:font-size-complex="10pt"/>
    </style:style>
    <style:style style:name="P50" style:family="paragraph" style:parent-style-name="List_20_Paragraph">
      <style:paragraph-properties fo:margin-bottom="0cm"/>
      <style:text-properties fo:color="#000000" fo:font-size="10pt" style:font-name-asian="Arial" style:font-size-asian="10pt" style:font-name-complex="Arial"/>
    </style:style>
    <style:style style:name="T50_1" style:family="text">
      <style:text-properties fo:color="#000000" fo:font-size="10pt" style:font-name-asian="Arial" style:font-size-asian="10pt" style:font-name-complex="Arial"/>
    </style:style>
    <style:style style:name="P51" style:family="paragraph" style:parent-style-name="List_20_Paragraph">
      <style:paragraph-properties fo:margin-bottom="0cm"/>
      <style:text-properties fo:color="#212529" fo:font-size="10pt" style:font-name-asian="Arial" style:font-size-asian="10pt" style:font-name-complex="Arial"/>
    </style:style>
    <style:style style:name="T51_1" style:family="text">
      <style:text-properties fo:color="#212529" fo:font-size="10pt" style:font-name-asian="Arial" style:font-size-asian="10pt" style:font-name-complex="Arial"/>
    </style:style>
    <style:style style:name="P52" style:family="paragraph" style:parent-style-name="List_20_Paragraph">
      <style:paragraph-properties fo:margin-bottom="0cm"/>
      <style:text-properties fo:color="#212529" fo:font-size="10pt" style:font-name-asian="Arial" style:font-size-asian="10pt" style:font-name-complex="Arial"/>
    </style:style>
    <style:style style:name="T52_1" style:family="text">
      <style:text-properties fo:color="#212529" fo:font-size="10pt" style:font-name-asian="Arial" style:font-size-asian="10pt" style:font-name-complex="Arial"/>
    </style:style>
    <style:style style:name="P53" style:family="paragraph" style:parent-style-name="List_20_Paragraph">
      <style:paragraph-properties fo:margin-bottom="0cm"/>
      <style:text-properties fo:color="#212529" fo:font-size="10pt" style:font-name-asian="Arial" style:font-size-asian="10pt" style:font-name-complex="Arial"/>
    </style:style>
    <style:style style:name="T53_1" style:family="text">
      <style:text-properties fo:color="#212529" fo:font-size="10pt" style:font-name-asian="Arial" style:font-size-asian="10pt" style:font-name-complex="Arial"/>
    </style:style>
    <style:style style:name="T53_2" style:family="text">
      <style:text-properties fo:color="#212529" fo:font-size="10pt" style:font-name-asian="Arial" style:font-size-asian="10pt" style:font-name-complex="Arial"/>
    </style:style>
    <style:style style:name="P54" style:family="paragraph" style:parent-style-name="List_20_Paragraph">
      <style:paragraph-properties fo:margin-bottom="0cm"/>
      <style:text-properties fo:color="#212529" fo:font-size="10pt" style:font-name-asian="Arial" style:font-size-asian="10pt" style:font-name-complex="Arial"/>
    </style:style>
    <style:style style:name="T54_1" style:family="text">
      <style:text-properties fo:color="#212529" fo:font-size="10pt" style:font-name-asian="Arial" style:font-size-asian="10pt" style:font-name-complex="Arial"/>
    </style:style>
    <style:style style:name="P55" style:family="paragraph" style:parent-style-name="List_20_Paragraph"/>
    <style:style style:name="T55_1" style:family="text">
      <style:text-properties fo:color="#212529" fo:font-size="10pt" style:font-name-asian="Arial" style:font-size-asian="10pt" style:font-name-complex="Arial"/>
    </style:style>
    <style:style style:name="T55_2" style:family="text">
      <style:text-properties fo:font-size="10pt" style:font-name-asian="Arial" style:font-size-asian="10pt" style:font-name-complex="Arial" fo:language="en" fo:country="US"/>
    </style:style>
    <style:style style:name="T55_3" style:family="text">
      <style:text-properties fo:color="#212529" fo:font-size="10pt" style:font-name-asian="Arial" style:font-size-asian="10pt" style:font-name-complex="Arial"/>
    </style:style>
    <style:style style:name="T55_4" style:family="text">
      <style:text-properties fo:color="#212529" fo:font-size="10pt" style:font-name-asian="Arial" style:font-size-asian="10pt" style:font-name-complex="Arial"/>
    </style:style>
    <style:style style:name="P56" style:family="paragraph" style:parent-style-name="Normal">
      <style:paragraph-properties fo:margin-top="0.071cm" fo:margin-bottom="0.071cm"/>
      <style:text-properties fo:font-size="10pt" style:font-size-asian="10pt" style:font-name-complex="Arial" style:font-size-complex="10pt"/>
    </style:style>
    <style:style style:name="P57" style:family="paragraph" style:parent-style-name="Normal"/>
    <style:style style:name="T57_1" style:family="text">
      <style:text-properties fo:color="#000000" fo:font-size="10pt" style:font-name-asian="Arial" style:font-size-asian="10pt" style:font-name-complex="Arial" style:font-size-complex="10pt"/>
    </style:style>
    <style:style style:name="T57_2" style:family="text">
      <style:text-properties fo:color="#000000" fo:font-size="10pt" style:font-name-asian="Arial" style:font-size-asian="10pt" style:font-name-complex="Arial" style:font-size-complex="10pt"/>
    </style:style>
    <style:style style:name="T57_3" style:family="text">
      <style:text-properties fo:color="#000000" fo:font-size="10pt" style:font-name-asian="Arial" style:font-size-asian="10pt" style:font-name-complex="Arial" style:font-size-complex="10pt"/>
    </style:style>
    <style:style style:name="T57_4" style:family="text">
      <style:text-properties fo:color="#000000" fo:font-size="10pt" style:font-name-asian="Arial" style:font-size-asian="10pt" style:font-name-complex="Arial" style:font-size-complex="10pt"/>
    </style:style>
    <style:style style:name="T57_5" style:family="text">
      <style:text-properties fo:color="#000000" fo:font-size="10pt" style:font-name-asian="Arial" style:font-size-asian="10pt" style:font-name-complex="Arial" style:font-size-complex="10pt"/>
    </style:style>
    <style:style style:name="T57_6" style:family="text">
      <style:text-properties fo:color="#000000" fo:font-size="10pt" style:font-name-asian="Arial" style:font-size-asian="10pt" style:font-name-complex="Arial" style:font-size-complex="10pt"/>
    </style:style>
    <style:style style:name="T57_7" style:family="text">
      <style:text-properties fo:color="#000000" fo:font-size="10pt" style:font-name-asian="Arial" style:font-size-asian="10pt" style:font-name-complex="Arial" style:font-size-complex="10pt"/>
    </style:style>
    <style:style style:name="P58" style:family="paragraph" style:parent-style-name="Normal">
      <style:paragraph-properties fo:margin-top="0.071cm" fo:margin-bottom="0.071cm"/>
      <style:text-properties fo:font-size="10pt" style:font-size-asian="10pt" style:font-name-complex="Arial" style:font-size-complex="10pt"/>
    </style:style>
    <style:style style:name="P59" style:family="paragraph" style:parent-style-name="Normal"/>
    <style:style style:name="T5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60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61" style:family="paragraph" style:parent-style-name="Normal"/>
    <style:style style:name="T61_1" style:family="text">
      <style:text-properties fo:font-size="10pt" style:font-name-asian="Arial" style:font-size-asian="10pt" style:font-name-complex="Arial" style:font-size-complex="10pt"/>
    </style:style>
    <style:style style:name="T61_2" style:family="text">
      <style:text-properties fo:font-size="10pt" style:font-name-asian="Arial" style:font-size-asian="10pt" style:font-name-complex="Arial" style:font-size-complex="10pt"/>
    </style:style>
    <style:style style:name="T61_3" style:family="text">
      <style:text-properties fo:font-size="10pt" style:font-name-asian="Arial" style:font-size-asian="10pt" style:font-name-complex="Arial" style:font-size-complex="10pt"/>
    </style:style>
    <style:style style:name="T61_4" style:family="text">
      <style:text-properties fo:font-size="10pt" style:font-name-asian="Arial" style:font-size-asian="10pt" style:font-name-complex="Arial" style:font-size-complex="10pt"/>
    </style:style>
    <style:style style:name="T61_5" style:family="text">
      <style:text-properties fo:font-size="10pt" style:font-name-asian="Arial" style:font-size-asian="10pt" style:font-name-complex="Arial" style:font-size-complex="10pt"/>
    </style:style>
    <style:style style:name="T61_6" style:family="text">
      <style:text-properties fo:font-size="10pt" style:font-name-asian="Arial" style:font-size-asian="10pt" style:font-name-complex="Arial" style:font-size-complex="10pt"/>
    </style:style>
    <style:style style:name="T61_7" style:family="text">
      <style:text-properties fo:font-size="10pt" style:font-name-asian="Arial" style:font-size-asian="10pt" style:font-name-complex="Arial" style:font-size-complex="10pt"/>
    </style:style>
    <style:style style:name="T61_8" style:family="text">
      <style:text-properties fo:font-size="10pt" style:font-name-asian="Arial" style:font-size-asian="10pt" style:font-name-complex="Arial" style:font-size-complex="10pt"/>
    </style:style>
    <style:style style:name="T61_9" style:family="text">
      <style:text-properties fo:font-size="10pt" style:font-name-asian="Arial" style:font-size-asian="10pt" style:font-name-complex="Arial" style:font-size-complex="10pt"/>
    </style:style>
    <style:style style:name="T61_10" style:family="text">
      <style:text-properties fo:font-size="10pt" style:font-name-asian="Arial" style:font-size-asian="10pt" style:font-name-complex="Arial" style:font-size-complex="10pt"/>
    </style:style>
    <style:style style:name="T61_11" style:family="text">
      <style:text-properties fo:font-size="10pt" style:font-name-asian="Arial" style:font-size-asian="10pt" style:font-name-complex="Arial" style:font-size-complex="10pt"/>
    </style:style>
    <style:style style:name="T61_12" style:family="text">
      <style:text-properties fo:font-size="10pt" style:font-name-asian="Arial" style:font-size-asian="10pt" style:font-name-complex="Arial" style:font-size-complex="10pt"/>
    </style:style>
    <style:style style:name="T61_13" style:family="text">
      <style:text-properties fo:font-size="10pt" style:font-name-asian="Arial" style:font-size-asian="10pt" style:font-name-complex="Arial" style:font-size-complex="10pt"/>
    </style:style>
    <style:style style:name="T61_14" style:family="text">
      <style:text-properties fo:font-size="10pt" style:font-name-asian="Arial" style:font-size-asian="10pt" style:font-name-complex="Arial" style:font-size-complex="10pt"/>
    </style:style>
    <style:style style:name="T61_15" style:family="text">
      <style:text-properties fo:font-size="10pt" style:font-name-asian="Arial" style:font-size-asian="10pt" style:font-name-complex="Arial" style:font-size-complex="10pt"/>
    </style:style>
    <style:style style:name="T61_16" style:family="text">
      <style:text-properties fo:font-size="10pt" style:font-name-asian="Arial" style:font-size-asian="10pt" style:font-name-complex="Arial" style:font-size-complex="10pt"/>
    </style:style>
    <style:style style:name="P62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63" style:family="paragraph" style:parent-style-name="Normal"/>
    <style:style style:name="T63_1" style:family="text">
      <style:text-properties fo:font-size="10pt" style:font-name-asian="Arial" style:font-size-asian="10pt" style:font-name-complex="Arial" style:font-size-complex="10pt"/>
    </style:style>
    <style:style style:name="T63_2" style:family="text">
      <style:text-properties fo:font-size="10pt" style:font-name-asian="Arial" style:font-size-asian="10pt" style:font-name-complex="Arial" style:font-size-complex="10pt"/>
    </style:style>
    <style:style style:name="T63_3" style:family="text">
      <style:text-properties fo:font-size="10pt" style:font-name-asian="Arial" style:font-size-asian="10pt" style:font-name-complex="Arial" style:font-size-complex="10pt"/>
    </style:style>
    <style:style style:name="T63_4" style:family="text">
      <style:text-properties fo:font-size="10pt" style:font-name-asian="Arial" style:font-size-asian="10pt" style:font-name-complex="Arial" style:font-size-complex="10pt"/>
    </style:style>
    <style:style style:name="T63_5" style:family="text">
      <style:text-properties fo:font-size="10pt" style:font-name-asian="Arial" style:font-size-asian="10pt" style:font-name-complex="Arial" style:font-size-complex="10pt"/>
    </style:style>
    <style:style style:name="T63_6" style:family="text">
      <style:text-properties fo:font-size="10pt" style:font-name-asian="Arial" style:font-size-asian="10pt" style:font-name-complex="Arial" style:font-size-complex="10pt"/>
    </style:style>
    <style:style style:name="T63_7" style:family="text">
      <style:text-properties fo:font-size="10pt" style:font-name-asian="Arial" style:font-size-asian="10pt" style:font-name-complex="Arial" style:font-size-complex="10pt"/>
    </style:style>
    <style:style style:name="T63_8" style:family="text">
      <style:text-properties fo:font-size="10pt" style:font-name-asian="Arial" style:font-size-asian="10pt" style:font-name-complex="Arial" style:font-size-complex="10pt"/>
    </style:style>
    <style:style style:name="T63_9" style:family="text">
      <style:text-properties fo:font-size="10pt" style:font-name-asian="Arial" style:font-size-asian="10pt" style:font-name-complex="Arial" style:font-size-complex="10pt"/>
    </style:style>
    <style:style style:name="T63_10" style:family="text">
      <style:text-properties fo:font-size="10pt" style:font-name-asian="Arial" style:font-size-asian="10pt" style:font-name-complex="Arial" style:font-size-complex="10pt"/>
    </style:style>
    <style:style style:name="T63_11" style:family="text">
      <style:text-properties fo:font-size="10pt" style:font-name-asian="Arial" style:font-size-asian="10pt" style:font-name-complex="Arial" style:font-size-complex="10pt"/>
    </style:style>
    <style:style style:name="T63_12" style:family="text">
      <style:text-properties fo:font-size="10pt" style:font-name-asian="Arial" style:font-size-asian="10pt" style:font-name-complex="Arial" style:font-size-complex="10pt"/>
    </style:style>
    <style:style style:name="T63_13" style:family="text">
      <style:text-properties fo:font-size="10pt" style:font-name-asian="Arial" style:font-size-asian="10pt" style:font-name-complex="Arial" style:font-size-complex="10pt"/>
    </style:style>
    <style:style style:name="T63_14" style:family="text">
      <style:text-properties fo:font-size="10pt" style:font-name-asian="Arial" style:font-size-asian="10pt" style:font-name-complex="Arial" style:font-size-complex="10pt"/>
    </style:style>
    <style:style style:name="P64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65" style:family="paragraph" style:parent-style-name="Normal"/>
    <style:style style:name="T65_1" style:family="text">
      <style:text-properties fo:font-size="10pt" style:font-name-asian="Arial" style:font-size-asian="10pt" style:font-name-complex="Arial" style:font-size-complex="10pt"/>
    </style:style>
    <style:style style:name="T65_2" style:family="text">
      <style:text-properties fo:font-size="10pt" style:font-name-asian="Arial" style:font-size-asian="10pt" style:font-name-complex="Arial" style:font-size-complex="10pt"/>
    </style:style>
    <style:style style:name="T65_3" style:family="text">
      <style:text-properties fo:font-size="10pt" style:font-name-asian="Arial" style:font-size-asian="10pt" style:font-name-complex="Arial" style:font-size-complex="10pt"/>
    </style:style>
    <style:style style:name="T65_4" style:family="text">
      <style:text-properties fo:font-size="10pt" style:font-name-asian="Arial" style:font-size-asian="10pt" style:font-name-complex="Arial" style:font-size-complex="10pt"/>
    </style:style>
    <style:style style:name="T65_5" style:family="text">
      <style:text-properties fo:font-size="10pt" style:font-name-asian="Arial" style:font-size-asian="10pt" style:font-name-complex="Arial" style:font-size-complex="10pt"/>
    </style:style>
    <style:style style:name="T65_6" style:family="text">
      <style:text-properties fo:font-size="10pt" style:font-name-asian="Arial" style:font-size-asian="10pt" style:font-name-complex="Arial" style:font-size-complex="10pt"/>
    </style:style>
    <style:style style:name="T65_7" style:family="text">
      <style:text-properties fo:font-size="10pt" style:font-name-asian="Arial" style:font-size-asian="10pt" style:font-name-complex="Arial" style:font-size-complex="10pt"/>
    </style:style>
    <style:style style:name="T65_8" style:family="text">
      <style:text-properties fo:font-size="10pt" style:font-name-asian="Arial" style:font-size-asian="10pt" style:font-name-complex="Arial" style:font-size-complex="10pt"/>
    </style:style>
    <style:style style:name="P66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Table4" style:family="table">
      <style:table-properties table:align="left" style:width="15.886cm" fo:margin-left="0cm"/>
    </style:style>
    <style:style style:name="Column12" style:family="table-column">
      <style:table-column-properties style:column-width="1.369cm"/>
    </style:style>
    <style:style style:name="Column13" style:family="table-column">
      <style:table-column-properties style:column-width="6.667cm"/>
    </style:style>
    <style:style style:name="Column14" style:family="table-column">
      <style:table-column-properties style:column-width="4.18cm"/>
    </style:style>
    <style:style style:name="Column15" style:family="table-column">
      <style:table-column-properties style:column-width="2.117cm"/>
    </style:style>
    <style:style style:name="Column16" style:family="table-column">
      <style:table-column-properties style:column-width="1.552cm"/>
    </style:style>
    <style:style style:name="Row9" style:family="table-row">
      <style:table-row-properties style:min-row-height="0.503cm"/>
    </style:style>
    <style:style style:name="Cell29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7" style:family="paragraph" style:parent-style-name="Normal">
      <style:paragraph-properties fo:text-align="justify" fo:line-height="100%" fo:margin-bottom="0cm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0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8" style:family="paragraph" style:parent-style-name="Normal">
      <style:paragraph-properties fo:text-align="justify" fo:line-height="100%" fo:margin-bottom="0cm"/>
    </style:style>
    <style:style style:name="T6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1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9" style:family="paragraph" style:parent-style-name="Normal">
      <style:paragraph-properties fo:text-align="justify" fo:line-height="100%" fo:margin-bottom="0cm"/>
    </style:style>
    <style:style style:name="T6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2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70" style:family="paragraph" style:parent-style-name="Normal">
      <style:paragraph-properties fo:text-align="justify" fo:line-height="100%" fo:margin-bottom="0cm"/>
    </style:style>
    <style:style style:name="T7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7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3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71" style:family="paragraph" style:parent-style-name="Normal">
      <style:paragraph-properties fo:text-align="justify" fo:line-height="100%" fo:margin-bottom="0cm"/>
    </style:style>
    <style:style style:name="T7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7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0" style:family="table-row">
      <style:table-row-properties style:min-row-height="0.503cm"/>
    </style:style>
    <style:style style:name="Cell34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72" style:family="paragraph" style:parent-style-name="Normal">
      <style:paragraph-properties fo:line-height="100%" fo:margin-bottom="0cm"/>
    </style:style>
    <style:style style:name="T7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7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5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73" style:family="paragraph" style:parent-style-name="Normal">
      <style:paragraph-properties fo:line-height="100%" fo:margin-bottom="0cm"/>
    </style:style>
    <style:style style:name="T7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6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74" style:family="paragraph" style:parent-style-name="Normal">
      <style:paragraph-properties fo:line-height="100%" fo:margin-bottom="0cm"/>
    </style:style>
    <style:style style:name="T7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7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75" style:family="paragraph" style:parent-style-name="Normal">
      <style:paragraph-properties fo:line-height="100%" fo:margin-bottom="0cm"/>
    </style:style>
    <style:style style:name="T7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5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5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8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76" style:family="paragraph" style:parent-style-name="Normal">
      <style:paragraph-properties fo:line-height="100%" fo:margin-bottom="0cm"/>
    </style:style>
    <style:style style:name="T7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1" style:family="table-row">
      <style:table-row-properties style:min-row-height="0.503cm"/>
    </style:style>
    <style:style style:name="Cell39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77" style:family="paragraph" style:parent-style-name="Normal">
      <style:paragraph-properties fo:line-height="100%" fo:margin-bottom="0cm"/>
    </style:style>
    <style:style style:name="T7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7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0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78" style:family="paragraph" style:parent-style-name="Normal">
      <style:paragraph-properties fo:line-height="100%" fo:margin-bottom="0cm"/>
    </style:style>
    <style:style style:name="T7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1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79" style:family="paragraph" style:parent-style-name="Normal">
      <style:paragraph-properties fo:line-height="100%" fo:margin-bottom="0cm"/>
    </style:style>
    <style:style style:name="T7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2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80" style:family="paragraph" style:parent-style-name="Normal">
      <style:paragraph-properties fo:text-align="left" fo:line-height="100%" fo:margin-top="0cm" fo:margin-bottom="0cm" fo:margin-left="0cm" fo:margin-right="0cm" style:writing-mode="lr-tb" text:number-lines="true" text:line-number="1"/>
    </style:style>
    <style:style style:name="T8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0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0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3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81" style:family="paragraph" style:parent-style-name="Normal">
      <style:paragraph-properties fo:line-height="100%" fo:margin-bottom="0cm"/>
    </style:style>
    <style:style style:name="T8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2" style:family="table-row">
      <style:table-row-properties style:min-row-height="0.503cm"/>
    </style:style>
    <style:style style:name="Cell44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82" style:family="paragraph" style:parent-style-name="Normal">
      <style:paragraph-properties fo:line-height="100%" fo:margin-bottom="0cm"/>
    </style:style>
    <style:style style:name="T8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8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5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83" style:family="paragraph" style:parent-style-name="Normal">
      <style:paragraph-properties fo:line-height="100%" fo:margin-bottom="0cm"/>
    </style:style>
    <style:style style:name="T8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3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3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3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6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84" style:family="paragraph" style:parent-style-name="Normal">
      <style:paragraph-properties fo:line-height="100%" fo:margin-bottom="0cm"/>
    </style:style>
    <style:style style:name="T8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7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85" style:family="paragraph" style:parent-style-name="Normal">
      <style:paragraph-properties fo:line-height="100%" fo:margin-bottom="0cm"/>
    </style:style>
    <style:style style:name="T8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48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86" style:family="paragraph" style:parent-style-name="Normal">
      <style:paragraph-properties fo:line-height="100%" fo:margin-bottom="0cm"/>
    </style:style>
    <style:style style:name="T8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6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3" style:family="table-row">
      <style:table-row-properties style:min-row-height="2.408cm"/>
    </style:style>
    <style:style style:name="Cell49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87" style:family="paragraph" style:parent-style-name="Normal">
      <style:paragraph-properties fo:line-height="100%" fo:margin-bottom="0cm"/>
    </style:style>
    <style:style style:name="T8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8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0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88" style:family="paragraph" style:parent-style-name="Normal">
      <style:paragraph-properties fo:line-height="100%" fo:margin-bottom="0cm"/>
    </style:style>
    <style:style style:name="T8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/>
    </style:style>
    <style:style style:name="T88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/>
    </style:style>
    <style:style style:name="T88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/>
    </style:style>
    <style:style style:name="T88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1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89" style:family="paragraph" style:parent-style-name="Normal">
      <style:paragraph-properties fo:line-height="100%" fo:margin-bottom="0cm"/>
    </style:style>
    <style:style style:name="T8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2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90" style:family="paragraph" style:parent-style-name="Normal">
      <style:paragraph-properties fo:line-height="100%" fo:margin-bottom="0cm"/>
    </style:style>
    <style:style style:name="T9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3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91" style:family="paragraph" style:parent-style-name="Normal">
      <style:paragraph-properties fo:line-height="100%" fo:margin-bottom="0cm"/>
    </style:style>
    <style:style style:name="T9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4" style:family="table-row">
      <style:table-row-properties style:min-row-height="2.117cm"/>
    </style:style>
    <style:style style:name="Cell54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92" style:family="paragraph" style:parent-style-name="Normal">
      <style:paragraph-properties fo:line-height="100%" fo:margin-bottom="0cm"/>
    </style:style>
    <style:style style:name="T9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5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93" style:family="paragraph" style:parent-style-name="Normal">
      <style:paragraph-properties fo:line-height="100%" fo:margin-bottom="0cm"/>
    </style:style>
    <style:style style:name="T9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/>
    </style:style>
    <style:style style:name="T9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/>
    </style:style>
    <style:style style:name="T93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/>
    </style:style>
    <style:style style:name="T93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3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/>
    </style:style>
    <style:style style:name="Cell56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94" style:family="paragraph" style:parent-style-name="Normal">
      <style:paragraph-properties fo:line-height="100%" fo:margin-bottom="0cm"/>
    </style:style>
    <style:style style:name="T9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7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95" style:family="paragraph" style:parent-style-name="Normal">
      <style:paragraph-properties fo:line-height="100%" fo:margin-bottom="0cm"/>
    </style:style>
    <style:style style:name="T9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5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58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96" style:family="paragraph" style:parent-style-name="Normal">
      <style:paragraph-properties fo:line-height="100%" fo:margin-bottom="0cm"/>
    </style:style>
    <style:style style:name="T9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15" style:family="table-row">
      <style:table-row-properties style:min-row-height="2.117cm"/>
    </style:style>
    <style:style style:name="Cell59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97" style:family="paragraph" style:parent-style-name="Normal">
      <style:paragraph-properties fo:line-height="100%" fo:margin-bottom="0cm"/>
    </style:style>
    <style:style style:name="T9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60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98" style:family="paragraph" style:parent-style-name="Normal">
      <style:paragraph-properties fo:line-height="100%" fo:margin-bottom="0cm"/>
    </style:style>
    <style:style style:name="T9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9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/>
    </style:style>
    <style:style style:name="Cell61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99" style:family="paragraph" style:parent-style-name="Normal">
      <style:paragraph-properties fo:line-height="100%" fo:margin-bottom="0cm"/>
    </style:style>
    <style:style style:name="T9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62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00" style:family="paragraph" style:parent-style-name="Normal">
      <style:paragraph-properties fo:line-height="100%" fo:margin-bottom="0cm"/>
    </style:style>
    <style:style style:name="T10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10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63" style:family="table-cell">
      <style:table-cell-properties fo:background-color="#ffffff"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101" style:family="paragraph" style:parent-style-name="Normal">
      <style:paragraph-properties fo:line-height="100%" fo:margin-bottom="0cm"/>
    </style:style>
    <style:style style:name="T10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102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103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03_1" style:family="text">
      <style:text-properties fo:font-size="11pt" style:font-size-asian="11pt" style:font-size-complex="11pt" fo:font-weight="bold" style:font-weight-asian="bold" style:font-weight-complex="bold"/>
    </style:style>
    <style:style style:name="P104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1pt" style:font-size-asian="11pt" style:font-size-complex="11pt"/>
    </style:style>
    <style:style style:name="P105" style:family="paragraph" style:parent-style-name="Normal"/>
    <style:style style:name="T105_1" style:family="text">
      <style:text-properties fo:font-size="10pt" style:font-name-asian="Arial" style:font-size-asian="10pt" style:font-name-complex="Arial" style:font-size-complex="10pt"/>
    </style:style>
    <style:style style:name="T105_2" style:family="text">
      <style:text-properties fo:font-size="10pt" style:font-name-asian="Arial" style:font-size-asian="10pt" style:font-name-complex="Arial" style:font-size-complex="10pt"/>
    </style:style>
    <style:style style:name="T105_3" style:family="text">
      <style:text-properties fo:font-size="10pt" style:font-name-asian="Arial" style:font-size-asian="10pt" style:font-name-complex="Arial" style:font-size-complex="10pt"/>
    </style:style>
    <style:style style:name="T105_4" style:family="text">
      <style:text-properties fo:font-size="10pt" style:font-name-asian="Arial" style:font-size-asian="10pt" style:font-name-complex="Arial" style:font-size-complex="10pt"/>
    </style:style>
    <style:style style:name="T105_5" style:family="text">
      <style:text-properties fo:font-size="10pt" style:font-name-asian="Arial" style:font-size-asian="10pt" style:font-name-complex="Arial" style:font-size-complex="10pt"/>
    </style:style>
    <style:style style:name="T105_6" style:family="text">
      <style:text-properties fo:font-size="10pt" style:font-name-asian="Arial" style:font-size-asian="10pt" style:font-name-complex="Arial" style:font-size-complex="10pt"/>
    </style:style>
    <style:style style:name="T105_7" style:family="text">
      <style:text-properties fo:font-size="10pt" style:font-name-asian="Arial" style:font-size-asian="10pt" style:font-name-complex="Arial" style:font-size-complex="10pt"/>
    </style:style>
    <style:style style:name="P106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107" style:family="paragraph" style:parent-style-name="Normal"/>
    <style:style style:name="T107_1" style:family="text">
      <style:text-properties fo:font-size="10pt" style:font-name-asian="Arial" style:font-size-asian="10pt" style:font-name-complex="Arial" style:font-size-complex="10pt"/>
    </style:style>
    <style:style style:name="P108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109" style:family="paragraph" style:parent-style-name="Normal"/>
    <style:style style:name="T109_1" style:family="text">
      <style:text-properties fo:font-size="10pt" style:font-name-asian="Arial" style:font-size-asian="10pt" style:font-name-complex="Arial" style:font-size-complex="10pt"/>
    </style:style>
    <style:style style:name="P110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111" style:family="paragraph" style:parent-style-name="Normal"/>
    <style:style style:name="T111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112" style:family="paragraph" style:parent-style-name="Normal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113" style:family="paragraph" style:parent-style-name="List_20_Paragraph">
      <style:paragraph-properties fo:margin-bottom="0cm"/>
      <style:text-properties fo:font-size="10pt" style:font-name-asian="Arial" style:font-size-asian="10pt" style:font-name-complex="Arial"/>
    </style:style>
    <style:style style:name="T113_1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13_2" style:family="text">
      <style:text-properties fo:font-size="10pt" style:font-name-asian="Arial" style:font-size-asian="10pt" style:font-name-complex="Arial"/>
    </style:style>
    <style:style style:name="P114" style:family="paragraph" style:parent-style-name="List_20_Paragraph">
      <style:paragraph-properties fo:margin-bottom="0cm"/>
      <style:text-properties fo:font-size="10pt" style:font-name-asian="Arial" style:font-size-asian="10pt" style:font-name-complex="Arial"/>
    </style:style>
    <style:style style:name="T114_1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14_2" style:family="text">
      <style:text-properties fo:font-size="10pt" style:font-name-asian="Arial" style:font-size-asian="10pt" style:font-name-complex="Arial"/>
    </style:style>
    <style:style style:name="T114_3" style:family="text">
      <style:text-properties fo:font-size="10pt" style:font-name-asian="Arial" style:font-size-asian="10pt" style:font-name-complex="Arial"/>
    </style:style>
    <style:style style:name="T114_4" style:family="text">
      <style:text-properties fo:font-size="10pt" style:font-name-asian="Arial" style:font-size-asian="10pt" style:font-name-complex="Arial"/>
    </style:style>
    <style:style style:name="T114_5" style:family="text">
      <style:text-properties fo:font-size="10pt" style:font-name-asian="Arial" style:font-size-asian="10pt" style:font-name-complex="Arial"/>
    </style:style>
    <style:style style:name="T114_6" style:family="text">
      <style:text-properties fo:font-size="10pt" style:font-name-asian="Arial" style:font-size-asian="10pt" style:font-name-complex="Arial"/>
    </style:style>
    <style:style style:name="T114_7" style:family="text">
      <style:text-properties fo:font-size="10pt" style:font-name-asian="Arial" style:font-size-asian="10pt" style:font-name-complex="Arial"/>
    </style:style>
    <style:style style:name="T114_8" style:family="text">
      <style:text-properties fo:font-size="10pt" style:font-name-asian="Arial" style:font-size-asian="10pt" style:font-name-complex="Arial"/>
    </style:style>
    <style:style style:name="T114_9" style:family="text">
      <style:text-properties fo:font-size="10pt" style:font-name-asian="Arial" style:font-size-asian="10pt" style:font-name-complex="Arial"/>
    </style:style>
    <style:style style:name="T114_10" style:family="text">
      <style:text-properties fo:font-size="10pt" style:font-name-asian="Arial" style:font-size-asian="10pt" style:font-name-complex="Arial"/>
    </style:style>
    <style:style style:name="T114_11" style:family="text">
      <style:text-properties fo:font-size="10pt" style:font-name-asian="Arial" style:font-size-asian="10pt" style:font-name-complex="Arial"/>
    </style:style>
    <style:style style:name="T114_12" style:family="text">
      <style:text-properties fo:font-size="10pt" style:font-name-asian="Arial" style:font-size-asian="10pt" style:font-name-complex="Arial"/>
    </style:style>
    <style:style style:name="P115" style:family="paragraph" style:parent-style-name="List_20_Paragraph">
      <style:paragraph-properties fo:margin-bottom="0cm"/>
      <style:text-properties fo:font-size="10pt" style:font-name-asian="Arial" style:font-size-asian="10pt" style:font-name-complex="Arial"/>
    </style:style>
    <style:style style:name="T115_1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15_2" style:family="text">
      <style:text-properties fo:font-size="10pt" style:font-name-asian="Arial" style:font-size-asian="10pt" style:font-name-complex="Arial"/>
    </style:style>
    <style:style style:name="T115_3" style:family="text">
      <style:text-properties fo:font-size="10pt" style:font-name-asian="Arial" style:font-size-asian="10pt" style:font-name-complex="Arial"/>
    </style:style>
    <style:style style:name="T115_4" style:family="text">
      <style:text-properties fo:font-size="10pt" style:font-name-asian="Arial" style:font-size-asian="10pt" style:font-name-complex="Arial"/>
    </style:style>
    <style:style style:name="T115_5" style:family="text">
      <style:text-properties fo:font-size="10pt" style:font-name-asian="Arial" style:font-size-asian="10pt" style:font-name-complex="Arial"/>
    </style:style>
    <style:style style:name="T115_6" style:family="text">
      <style:text-properties fo:font-size="10pt" style:font-name-asian="Arial" style:font-size-asian="10pt" style:font-name-complex="Arial"/>
    </style:style>
    <style:style style:name="P116" style:family="paragraph" style:parent-style-name="List_20_Paragraph">
      <style:paragraph-properties fo:margin-bottom="0cm"/>
      <style:text-properties fo:font-size="10pt" style:font-name-asian="Arial" style:font-size-asian="10pt" style:font-name-complex="Arial"/>
    </style:style>
    <style:style style:name="T116_1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16_2" style:family="text">
      <style:text-properties fo:font-size="10pt" style:font-name-asian="Arial" style:font-size-asian="10pt" style:font-name-complex="Arial"/>
    </style:style>
    <style:style style:name="P117" style:family="paragraph" style:parent-style-name="List_20_Paragraph"/>
    <style:style style:name="T117_1" style:family="text">
      <style:text-properties fo:font-size="10pt" style:font-name-asian="Arial" style:font-size-asian="10pt" style:font-name-complex="Arial" fo:font-weight="bold" style:font-weight-asian="bold" style:font-weight-complex="bold"/>
    </style:style>
    <style:style style:name="T117_2" style:family="text">
      <style:text-properties fo:font-size="10pt" style:font-name-asian="Arial" style:font-size-asian="10pt" style:font-name-complex="Arial"/>
    </style:style>
    <style:style style:name="T117_3" style:family="text">
      <style:text-properties fo:font-size="10pt" style:font-name-asian="Arial" style:font-size-asian="10pt" style:font-name-complex="Arial"/>
    </style:style>
    <style:style style:name="T117_4" style:family="text">
      <style:text-properties fo:font-size="10pt" style:font-name-asian="Arial" style:font-size-asian="10pt" style:font-name-complex="Arial"/>
    </style:style>
    <style:style style:name="T117_5" style:family="text">
      <style:text-properties fo:font-size="10pt" style:font-name-asian="Arial" style:font-size-asian="10pt" style:font-name-complex="Arial"/>
    </style:style>
    <style:style style:name="T117_6" style:family="text">
      <style:text-properties fo:font-size="10pt" style:font-name-asian="Arial" style:font-size-asian="10pt" style:font-name-complex="Arial"/>
    </style:style>
    <style:style style:name="T117_7" style:family="text">
      <style:text-properties fo:font-size="10pt" style:font-name-asian="Arial" style:font-size-asian="10pt" style:font-name-complex="Arial"/>
    </style:style>
    <style:style style:name="T117_8" style:family="text">
      <style:text-properties fo:font-size="10pt" style:font-name-asian="Arial" style:font-size-asian="10pt" style:font-name-complex="Arial"/>
    </style:style>
    <style:style style:name="T117_9" style:family="text">
      <style:text-properties fo:font-size="10pt" style:font-name-asian="Arial" style:font-size-asian="10pt" style:font-name-complex="Arial"/>
    </style:style>
    <style:style style:name="T117_10" style:family="text">
      <style:text-properties fo:font-size="10pt" style:font-name-asian="Arial" style:font-size-asian="10pt" style:font-name-complex="Arial"/>
    </style:style>
    <style:style style:name="T117_11" style:family="text">
      <style:text-properties fo:font-size="10pt" style:font-name-asian="Arial" style:font-size-asian="10pt" style:font-name-complex="Arial"/>
    </style:style>
    <style:style style:name="T117_12" style:family="text">
      <style:text-properties fo:font-size="10pt" style:font-name-asian="Arial" style:font-size-asian="10pt" style:font-name-complex="Arial"/>
    </style:style>
    <style:style style:name="FR1" style:family="graphic" style:parent-style-name="List_20_Paragraph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18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118_1" style:family="text">
      <style:text-properties fo:font-style="normal" style:font-style-asian="normal"/>
    </style:style>
    <style:style style:name="P119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20" style:family="paragraph" style:parent-style-name="Normal"/>
    <style:style style:name="T12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0_2" style:family="text"/>
    <style:style style:name="T120_3" style:family="text" style:parent-style-name="Internet_20_link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0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21" style:family="paragraph" style:parent-style-name="Normal">
      <style:text-properties fo:font-size="11pt" style:font-size-asian="11pt" style:font-name-complex="Arial" style:font-size-complex="11pt"/>
    </style:style>
    <style:style style:name="P122" style:family="paragraph" style:parent-style-name="Normal"/>
    <style:style style:name="T122_1" style:family="text">
      <style:text-properties fo:color="#000000" fo:font-size="10pt" style:font-name-asian="Arial" style:font-size-asian="10pt" style:font-name-complex="Arial" style:font-size-complex="10pt"/>
    </style:style>
    <style:style style:name="T122_2" style:family="text">
      <style:text-properties fo:color="#000000" fo:font-size="10pt" style:font-name-asian="Arial" style:font-size-asian="10pt" style:font-name-complex="Arial" style:font-size-complex="10pt"/>
    </style:style>
    <style:style style:name="T122_3" style:family="text">
      <style:text-properties fo:color="#000000" fo:font-size="10pt" style:font-name-asian="Arial" style:font-size-asian="10pt" style:font-name-complex="Arial" style:font-size-complex="10pt"/>
    </style:style>
    <style:style style:name="T122_4" style:family="text">
      <style:text-properties fo:color="#000000" fo:font-size="10pt" style:font-name-asian="Arial" style:font-size-asian="10pt" style:font-name-complex="Arial" style:font-size-complex="10pt"/>
    </style:style>
    <style:style style:name="T122_5" style:family="text">
      <style:text-properties fo:color="#000000" fo:font-size="10pt" style:font-name-asian="Arial" style:font-size-asian="10pt" style:font-name-complex="Arial" style:font-size-complex="10pt"/>
    </style:style>
    <style:style style:name="T122_6" style:family="text">
      <style:text-properties fo:color="#000000" fo:font-size="10pt" style:font-name-asian="Arial" style:font-size-asian="10pt" style:font-name-complex="Arial" style:font-size-complex="10pt"/>
    </style:style>
    <style:style style:name="T122_7" style:family="text">
      <style:text-properties fo:color="#000000" fo:font-size="10pt" style:font-name-asian="Arial" style:font-size-asian="10pt" style:font-name-complex="Arial" style:font-size-complex="10pt"/>
    </style:style>
    <style:style style:name="T122_8" style:family="text">
      <style:text-properties fo:color="#000000" fo:font-size="10pt" style:font-name-asian="Arial" style:font-size-asian="10pt" style:font-name-complex="Arial" style:font-size-complex="10pt"/>
    </style:style>
    <style:style style:name="T122_9" style:family="text">
      <style:text-properties fo:color="#000000" fo:font-size="10pt" style:font-name-asian="Arial" style:font-size-asian="10pt" style:font-name-complex="Arial" style:font-size-complex="10pt"/>
    </style:style>
    <style:style style:name="T122_10" style:family="text">
      <style:text-properties fo:color="#000000" fo:font-size="10pt" style:font-name-asian="Arial" style:font-size-asian="10pt" style:font-name-complex="Arial" style:font-size-complex="10pt"/>
    </style:style>
    <style:style style:name="T122_11" style:family="text">
      <style:text-properties fo:color="#000000" fo:font-size="10pt" style:font-name-asian="Arial" style:font-size-asian="10pt" style:font-name-complex="Arial" style:font-size-complex="10pt"/>
    </style:style>
    <style:style style:name="T122_12" style:family="text">
      <style:text-properties fo:color="#000000" fo:font-size="10pt" style:font-name-asian="Arial" style:font-size-asian="10pt" style:font-name-complex="Arial" style:font-size-complex="10pt"/>
    </style:style>
    <style:style style:name="T122_13" style:family="text">
      <style:text-properties fo:color="#000000" fo:font-size="10pt" style:font-name-asian="Arial" style:font-size-asian="10pt" style:font-name-complex="Arial" style:font-size-complex="10pt"/>
    </style:style>
    <style:style style:name="T122_14" style:family="text">
      <style:text-properties fo:color="#000000" fo:font-size="10pt" style:font-name-asian="Arial" style:font-size-asian="10pt" style:font-name-complex="Arial" style:font-size-complex="10pt"/>
    </style:style>
    <style:style style:name="T122_15" style:family="text">
      <style:text-properties fo:color="#000000" fo:font-size="10pt" style:font-name-asian="Arial" style:font-size-asian="10pt" style:font-name-complex="Arial" style:font-size-complex="10pt"/>
    </style:style>
    <style:style style:name="T122_16" style:family="text">
      <style:text-properties fo:color="#000000" fo:font-size="10pt" style:font-name-asian="Arial" style:font-size-asian="10pt" style:font-name-complex="Arial" style:font-size-complex="10pt"/>
    </style:style>
    <style:style style:name="T122_17" style:family="text">
      <style:text-properties fo:color="#000000" fo:font-size="10pt" style:font-name-asian="Arial" style:font-size-asian="10pt" style:font-name-complex="Arial" style:font-size-complex="10pt"/>
    </style:style>
    <style:style style:name="T122_18" style:family="text">
      <style:text-properties fo:color="#000000" fo:font-size="10pt" style:font-name-asian="Arial" style:font-size-asian="10pt" style:font-name-complex="Arial" style:font-size-complex="10pt"/>
    </style:style>
    <style:style style:name="T122_19" style:family="text">
      <style:text-properties fo:color="#000000" fo:font-size="10pt" style:font-name-asian="Arial" style:font-size-asian="10pt" style:font-name-complex="Arial" style:font-size-complex="10pt"/>
    </style:style>
    <style:style style:name="T122_20" style:family="text">
      <style:text-properties fo:color="#000000" fo:font-size="10pt" style:font-name-asian="Arial" style:font-size-asian="10pt" style:font-name-complex="Arial" style:font-size-complex="10pt"/>
    </style:style>
    <style:style style:name="T122_21" style:family="text">
      <style:text-properties fo:color="#000000" fo:font-size="10pt" style:font-name-asian="Arial" style:font-size-asian="10pt" style:font-name-complex="Arial" style:font-size-complex="10pt"/>
    </style:style>
    <style:style style:name="T122_22" style:family="text">
      <style:text-properties fo:color="#000000" fo:font-size="10pt" style:font-name-asian="Arial" style:font-size-asian="10pt" style:font-name-complex="Arial" style:font-size-complex="10pt"/>
    </style:style>
    <style:style style:name="T122_23" style:family="text">
      <style:text-properties fo:color="#000000" fo:font-size="10pt" style:font-name-asian="Arial" style:font-size-asian="10pt" style:font-name-complex="Arial" style:font-size-complex="10pt"/>
    </style:style>
    <style:style style:name="T122_24" style:family="text">
      <style:text-properties fo:color="#000000" fo:font-size="10pt" style:font-name-asian="Arial" style:font-size-asian="10pt" style:font-name-complex="Arial" style:font-size-complex="10pt"/>
    </style:style>
    <style:style style:name="T122_25" style:family="text">
      <style:text-properties fo:color="#000000" fo:font-size="10pt" style:font-name-asian="Arial" style:font-size-asian="10pt" style:font-name-complex="Arial" style:font-size-complex="10pt"/>
    </style:style>
    <style:style style:name="T122_26" style:family="text">
      <style:text-properties fo:color="#000000" fo:font-size="10pt" style:font-name-asian="Arial" style:font-size-asian="10pt" style:font-name-complex="Arial" style:font-size-complex="10pt"/>
    </style:style>
    <style:style style:name="T122_27" style:family="text">
      <style:text-properties fo:color="#000000" fo:font-size="10pt" style:font-name-asian="Arial" style:font-size-asian="10pt" style:font-name-complex="Arial" style:font-size-complex="10pt"/>
    </style:style>
    <style:style style:name="T122_28" style:family="text">
      <style:text-properties fo:color="#000000" fo:font-size="10pt" style:font-name-asian="Arial" style:font-size-asian="10pt" style:font-name-complex="Arial" style:font-size-complex="10pt"/>
    </style:style>
    <style:style style:name="T122_29" style:family="text">
      <style:text-properties fo:color="#000000" fo:font-size="10pt" style:font-name-asian="Arial" style:font-size-asian="10pt" style:font-name-complex="Arial" style:font-size-complex="10pt"/>
    </style:style>
    <style:style style:name="T122_30" style:family="text">
      <style:text-properties fo:font-size="10pt" style:font-name-asian="Arial" style:font-size-asian="10pt" style:font-name-complex="Arial" style:font-size-complex="10pt"/>
    </style:style>
    <style:style style:name="P123" style:family="paragraph" style:parent-style-name="Normal">
      <style:text-properties fo:font-size="11pt" style:font-size-asian="11pt" style:font-name-complex="Arial" style:font-size-complex="11pt"/>
    </style:style>
    <style:style style:name="P124" style:family="paragraph" style:parent-style-name="Normal"/>
    <style:style style:name="T124_1" style:family="text">
      <style:text-properties fo:color="#000000" fo:font-size="10pt" style:font-name-asian="Arial" style:font-size-asian="10pt" style:font-name-complex="Arial" style:font-size-complex="10pt"/>
    </style:style>
    <style:style style:name="T124_2" style:family="text">
      <style:text-properties fo:color="#000000" fo:font-size="10pt" style:font-name-asian="Arial" style:font-size-asian="10pt" style:font-name-complex="Arial" style:font-size-complex="10pt"/>
    </style:style>
    <style:style style:name="T124_3" style:family="text">
      <style:text-properties fo:color="#000000" fo:font-size="10pt" style:font-name-asian="Arial" style:font-size-asian="10pt" style:font-name-complex="Arial" style:font-size-complex="10pt"/>
    </style:style>
    <style:style style:name="T124_4" style:family="text">
      <style:text-properties fo:color="#000000" fo:font-size="10pt" style:font-name-asian="Arial" style:font-size-asian="10pt" style:font-name-complex="Arial" style:font-size-complex="10pt"/>
    </style:style>
    <style:style style:name="T124_5" style:family="text">
      <style:text-properties fo:color="#000000" fo:font-size="10pt" style:font-name-asian="Arial" style:font-size-asian="10pt" style:font-name-complex="Arial" style:font-size-complex="10pt"/>
    </style:style>
    <style:style style:name="T124_6" style:family="text">
      <style:text-properties fo:color="#000000" fo:font-size="10pt" style:font-name-asian="Arial" style:font-size-asian="10pt" style:font-name-complex="Arial" style:font-size-complex="10pt"/>
    </style:style>
    <style:style style:name="T124_7" style:family="text">
      <style:text-properties fo:color="#000000" fo:font-size="10pt" style:font-name-asian="Arial" style:font-size-asian="10pt" style:font-name-complex="Arial" style:font-size-complex="10pt"/>
    </style:style>
    <style:style style:name="T124_8" style:family="text">
      <style:text-properties fo:color="#000000" fo:font-size="10pt" style:font-name-asian="Arial" style:font-size-asian="10pt" style:font-name-complex="Arial" style:font-size-complex="10pt"/>
    </style:style>
    <style:style style:name="T124_9" style:family="text">
      <style:text-properties fo:color="#000000" fo:font-size="10pt" style:font-name-asian="Arial" style:font-size-asian="10pt" style:font-name-complex="Arial" style:font-size-complex="10pt"/>
    </style:style>
    <style:style style:name="P125" style:family="paragraph" style:parent-style-name="List_20_Paragraph">
      <style:text-properties fo:color="#000000" fo:font-size="10pt" style:font-name-asian="Arial" style:font-size-asian="10pt" style:font-name-complex="Arial"/>
    </style:style>
    <style:style style:name="T125_1" style:family="text">
      <style:text-properties fo:color="#000000" fo:font-size="10pt" style:font-name-asian="Arial" style:font-size-asian="10pt" style:font-name-complex="Arial"/>
    </style:style>
    <style:style style:name="T125_2" style:family="text">
      <style:text-properties fo:color="#000000" fo:font-size="10pt" style:font-name-asian="Arial" style:font-size-asian="10pt" style:font-name-complex="Arial"/>
    </style:style>
    <style:style style:name="T125_3" style:family="text">
      <style:text-properties fo:color="#000000" fo:font-size="10pt" style:font-name-asian="Arial" style:font-size-asian="10pt" style:font-name-complex="Arial"/>
    </style:style>
    <style:style style:name="P126" style:family="paragraph" style:parent-style-name="List_20_Paragraph">
      <style:text-properties fo:color="#000000" fo:font-size="10pt" style:font-name-asian="Arial" style:font-size-asian="10pt" style:font-name-complex="Arial"/>
    </style:style>
    <style:style style:name="T126_1" style:family="text">
      <style:text-properties fo:color="#000000" fo:font-size="10pt" style:font-name-asian="Arial" style:font-size-asian="10pt" style:font-name-complex="Arial"/>
    </style:style>
    <style:style style:name="P127" style:family="paragraph" style:parent-style-name="List_20_Paragraph">
      <style:text-properties fo:color="#000000" fo:font-size="10pt" style:font-name-asian="Arial" style:font-size-asian="10pt" style:font-name-complex="Arial"/>
    </style:style>
    <style:style style:name="T127_1" style:family="text">
      <style:text-properties fo:color="#000000" fo:font-size="10pt" style:font-name-asian="Arial" style:font-size-asian="10pt" style:font-name-complex="Arial"/>
    </style:style>
    <style:style style:name="P128" style:family="paragraph" style:parent-style-name="List_20_Paragraph"/>
    <style:style style:name="T128_1" style:family="text">
      <style:text-properties fo:color="#000000" fo:font-size="10pt" style:font-name-asian="Arial" style:font-size-asian="10pt" style:font-name-complex="Arial"/>
    </style:style>
    <style:style style:name="T128_2" style:family="text">
      <style:text-properties fo:color="#000000" fo:font-size="10pt" style:font-name-asian="Arial" style:font-size-asian="10pt" style:font-name-complex="Arial"/>
    </style:style>
    <style:style style:name="T128_3" style:family="text">
      <style:text-properties fo:color="#000000" fo:font-size="10pt" style:font-name-asian="Arial" style:font-size-asian="10pt" style:font-name-complex="Arial"/>
    </style:style>
    <style:style style:name="T128_4" style:family="text">
      <style:text-properties fo:color="#000000" fo:font-size="10pt" style:font-name-asian="Arial" style:font-size-asian="10pt" style:font-name-complex="Arial"/>
    </style:style>
    <style:style style:name="T128_5" style:family="text">
      <style:text-properties fo:color="#000000" fo:font-size="10pt" style:font-name-asian="Arial" style:font-size-asian="10pt" style:font-name-complex="Arial"/>
    </style:style>
    <style:style style:name="T128_6" style:family="text">
      <style:text-properties fo:color="#000000" fo:font-size="10pt" style:font-name-asian="Arial" style:font-size-asian="10pt" style:font-name-complex="Arial" fo:language="en" fo:country="US"/>
    </style:style>
    <style:style style:name="T128_7" style:family="text">
      <style:text-properties fo:color="#000000" fo:font-size="10pt" style:font-name-asian="Arial" style:font-size-asian="10pt" style:font-name-complex="Arial" fo:language="en" fo:country="US"/>
    </style:style>
    <style:style style:name="T128_8" style:family="text">
      <style:text-properties fo:color="#000000" fo:font-size="10pt" style:font-name-asian="Arial" style:font-size-asian="10pt" style:font-name-complex="Arial" fo:language="en" fo:country="US"/>
    </style:style>
    <style:style style:name="T128_9" style:family="text">
      <style:text-properties fo:color="#000000" fo:font-size="10pt" style:font-name-asian="Arial" style:font-size-asian="10pt" style:font-name-complex="Arial" fo:language="en" fo:country="US"/>
    </style:style>
    <style:style style:name="T128_10" style:family="text">
      <style:text-properties fo:color="#000000" fo:font-size="10pt" style:font-name-asian="Arial" style:font-size-asian="10pt" style:font-name-complex="Arial" fo:language="en" fo:country="US"/>
    </style:style>
    <style:style style:name="T128_11" style:family="text">
      <style:text-properties fo:color="#000000" fo:font-size="10pt" style:font-name-asian="Arial" style:font-size-asian="10pt" style:font-name-complex="Arial" fo:language="en" fo:country="US"/>
    </style:style>
    <style:style style:name="T128_12" style:family="text">
      <style:text-properties fo:color="#000000" fo:font-size="10pt" style:font-name-asian="Arial" style:font-size-asian="10pt" style:font-name-complex="Arial" fo:language="en" fo:country="US"/>
    </style:style>
    <style:style style:name="T128_13" style:family="text">
      <style:text-properties fo:color="#000000" fo:font-size="10pt" style:font-name-asian="Arial" style:font-size-asian="10pt" style:font-name-complex="Arial" fo:language="en" fo:country="US"/>
    </style:style>
    <style:style style:name="T128_14" style:family="text">
      <style:text-properties fo:color="#000000" fo:font-size="10pt" style:font-name-asian="Arial" style:font-size-asian="10pt" style:font-name-complex="Arial" fo:language="en" fo:country="US"/>
    </style:style>
    <style:style style:name="P129" style:family="paragraph" style:parent-style-name="List_20_Paragraph"/>
    <style:style style:name="T129_1" style:family="text">
      <style:text-properties fo:color="#000000" fo:font-size="10pt" style:font-name-asian="Arial" style:font-size-asian="10pt" style:font-name-complex="Arial" fo:language="en" fo:country="US"/>
    </style:style>
    <style:style style:name="T129_2" style:family="text">
      <style:text-properties fo:color="#000000" fo:font-size="10pt" style:font-name-asian="Arial" style:font-size-asian="10pt" style:font-name-complex="Arial" fo:language="en" fo:country="US"/>
    </style:style>
    <style:style style:name="T129_3" style:family="text">
      <style:text-properties fo:color="#000000" fo:font-size="10pt" style:font-name-asian="Arial" style:font-size-asian="10pt" style:font-name-complex="Arial" fo:language="en" fo:country="US"/>
    </style:style>
    <style:style style:name="T129_4" style:family="text">
      <style:text-properties fo:color="#000000" fo:font-size="10pt" style:font-name-asian="Arial" style:font-size-asian="10pt" style:font-name-complex="Arial" fo:language="en" fo:country="US"/>
    </style:style>
    <style:style style:name="T129_5" style:family="text">
      <style:text-properties fo:color="#000000" fo:font-size="10pt" style:font-name-asian="Arial" style:font-size-asian="10pt" style:font-name-complex="Arial"/>
    </style:style>
    <style:style style:name="T129_6" style:family="text">
      <style:text-properties fo:font-size="10pt" style:font-size-asian="10pt" fo:language="en" fo:country="US"/>
    </style:style>
    <style:style style:name="P130" style:family="paragraph" style:parent-style-name="List_20_Paragraph">
      <style:text-properties fo:color="#000000" fo:font-size="10pt" style:font-name-asian="Arial" style:font-size-asian="10pt" style:font-name-complex="Arial"/>
    </style:style>
    <style:style style:name="T130_1" style:family="text">
      <style:text-properties fo:color="#000000" fo:font-size="10pt" style:font-name-asian="Arial" style:font-size-asian="10pt" style:font-name-complex="Arial"/>
    </style:style>
    <style:style style:name="T130_2" style:family="text">
      <style:text-properties fo:color="#000000" fo:font-size="10pt" style:font-name-asian="Arial" style:font-size-asian="10pt" style:font-name-complex="Arial" fo:language="en" fo:country="US"/>
    </style:style>
    <style:style style:name="T130_3" style:family="text">
      <style:text-properties fo:color="#000000" fo:font-size="10pt" style:font-name-asian="Arial" style:font-size-asian="10pt" style:font-name-complex="Arial" fo:language="en" fo:country="US"/>
    </style:style>
    <style:style style:name="T130_4" style:family="text">
      <style:text-properties fo:color="#000000" fo:font-size="10pt" style:font-name-asian="Arial" style:font-size-asian="10pt" style:font-name-complex="Arial"/>
    </style:style>
    <style:style style:name="P131" style:family="paragraph" style:parent-style-name="Normal"/>
    <style:style style:name="T131_1" style:family="text">
      <style:text-properties fo:color="#000000" fo:font-size="10pt" style:font-name-asian="Arial" style:font-size-asian="10pt" style:font-name-complex="Arial" style:font-size-complex="10pt"/>
    </style:style>
    <style:style style:name="T131_2" style:family="text">
      <style:text-properties fo:color="#000000" fo:font-size="10pt" style:font-name-asian="Arial" style:font-size-asian="10pt" style:font-name-complex="Arial" style:font-size-complex="10pt"/>
    </style:style>
    <style:style style:name="T131_3" style:family="text">
      <style:text-properties fo:color="#000000" fo:font-size="10pt" style:font-name-asian="Arial" style:font-size-asian="10pt" style:font-name-complex="Arial" style:font-size-complex="10pt"/>
    </style:style>
    <style:style style:name="P132" style:family="paragraph" style:parent-style-name="Normal">
      <style:text-properties fo:font-size="10pt" style:font-size-asian="10pt" style:font-name-complex="Arial" style:font-size-complex="10pt"/>
    </style:style>
    <style:style style:name="P133" style:family="paragraph" style:parent-style-name="Normal"/>
    <style:style style:name="T13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3_2" style:family="text">
      <style:text-properties fo:font-size="11pt" style:font-size-asian="11pt" style:font-name-complex="Arial" style:font-size-complex="11pt"/>
    </style:style>
    <style:style style:name="P134" style:family="paragraph" style:parent-style-name="Normal">
      <style:text-properties fo:background-color="#ffff00" fo:color="#000000" fo:font-size="10pt" style:font-size-asian="10pt" style:font-size-complex="10pt"/>
    </style:style>
    <style:style style:name="P135" style:family="paragraph" style:parent-style-name="Normal"/>
    <style:style style:name="T135_1" style:family="text">
      <style:text-properties fo:font-size="10pt" style:font-name-asian="Arial" style:font-size-asian="10pt" style:font-name-complex="Arial" style:font-size-complex="10pt"/>
    </style:style>
    <style:style style:name="T135_2" style:family="text">
      <style:text-properties fo:font-size="10pt" style:font-name-asian="Arial" style:font-size-asian="10pt" style:font-name-complex="Arial" style:font-size-complex="10pt"/>
    </style:style>
    <style:style style:name="T135_3" style:family="text">
      <style:text-properties fo:font-size="10pt" style:font-name-asian="Arial" style:font-size-asian="10pt" style:font-name-complex="Arial" style:font-size-complex="10pt"/>
    </style:style>
    <style:style style:name="T135_4" style:family="text">
      <style:text-properties fo:font-size="10pt" style:font-name-asian="Arial" style:font-size-asian="10pt" style:font-name-complex="Arial" style:font-size-complex="10pt"/>
    </style:style>
    <style:style style:name="P136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137" style:family="paragraph" style:parent-style-name="Normal"/>
    <style:style style:name="T137_1" style:family="text">
      <style:text-properties fo:font-size="10pt" style:font-name-asian="Arial" style:font-size-asian="10pt" style:font-name-complex="Arial" style:font-size-complex="10pt"/>
    </style:style>
    <style:style style:name="T137_2" style:family="text">
      <style:text-properties fo:font-size="10pt" style:font-name-asian="Arial" style:font-size-asian="10pt" style:font-name-complex="Arial" style:font-size-complex="10pt"/>
    </style:style>
    <style:style style:name="T137_3" style:family="text">
      <style:text-properties fo:font-size="10pt" style:font-name-asian="Arial" style:font-size-asian="10pt" style:font-name-complex="Arial" style:font-size-complex="10pt"/>
    </style:style>
    <style:style style:name="P138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139" style:family="paragraph" style:parent-style-name="Normal"/>
    <style:style style:name="T139_1" style:family="text">
      <style:text-properties fo:font-size="10pt" style:font-name-asian="Arial" style:font-size-asian="10pt" style:font-name-complex="Arial" style:font-size-complex="10pt"/>
    </style:style>
    <style:style style:name="T139_2" style:family="text">
      <style:text-properties fo:font-size="10pt" style:font-name-asian="Arial" style:font-size-asian="10pt" style:font-name-complex="Arial" style:font-size-complex="10pt"/>
    </style:style>
    <style:style style:name="T139_3" style:family="text">
      <style:text-properties fo:font-size="10pt" style:font-name-asian="Arial" style:font-size-asian="10pt" style:font-name-complex="Arial" style:font-size-complex="10pt"/>
    </style:style>
    <style:style style:name="T139_4" style:family="text">
      <style:text-properties fo:font-size="10pt" style:font-name-asian="Arial" style:font-size-asian="10pt" style:font-name-complex="Arial" style:font-size-complex="10pt"/>
    </style:style>
    <style:style style:name="T139_5" style:family="text">
      <style:text-properties fo:font-size="10pt" style:font-name-asian="Arial" style:font-size-asian="10pt" style:font-name-complex="Arial" style:font-size-complex="10pt"/>
    </style:style>
    <style:style style:name="T139_6" style:family="text">
      <style:text-properties fo:font-size="10pt" style:font-name-asian="Arial" style:font-size-asian="10pt" style:font-name-complex="Arial" style:font-size-complex="10pt"/>
    </style:style>
    <style:style style:name="T139_7" style:family="text">
      <style:text-properties fo:font-size="10pt" style:font-name-asian="Arial" style:font-size-asian="10pt" style:font-name-complex="Arial" style:font-size-complex="10pt"/>
    </style:style>
    <style:style style:name="P140" style:family="paragraph" style:parent-style-name="Normal">
      <style:text-properties fo:color="#000000" style:font-name="Arial" style:font-name-asian="Arial" style:font-name-complex="Arial"/>
    </style:style>
    <style:style style:name="P141" style:family="paragraph" style:parent-style-name="Normal"/>
    <style:style style:name="T141_1" style:family="text">
      <style:text-properties fo:font-size="11pt" style:font-size-asian="11pt" style:font-name-complex="Arial" style:font-size-complex="11pt" fo:language="en" fo:language-asian="en" fo:country-asian="GB" fo:font-weight="bold" style:font-weight-asian="bold" style:font-weight-complex="bold"/>
    </style:style>
    <style:style style:name="P142" style:family="paragraph" style:parent-style-name="Normal">
      <style:text-properties fo:color="#000000" style:font-name="Arial" style:font-name-asian="Arial" style:font-name-complex="Arial"/>
    </style:style>
    <style:style style:name="P143" style:family="paragraph" style:parent-style-name="Normal"/>
    <style:style style:name="T143_1" style:family="text">
      <style:text-properties fo:font-size="10pt" style:font-name-asian="Arial" style:font-size-asian="10pt" style:font-name-complex="Arial" style:font-size-complex="10pt"/>
    </style:style>
    <style:style style:name="T143_2" style:family="text">
      <style:text-properties fo:font-size="10pt" style:font-name-asian="Arial" style:font-size-asian="10pt" style:font-name-complex="Arial" style:font-size-complex="10pt"/>
    </style:style>
    <style:style style:name="T143_3" style:family="text">
      <style:text-properties fo:font-size="10pt" style:font-name-asian="Arial" style:font-size-asian="10pt" style:font-name-complex="Arial" style:font-size-complex="10pt"/>
    </style:style>
    <style:style style:name="T143_4" style:family="text">
      <style:text-properties fo:font-size="10pt" style:font-name-asian="Arial" style:font-size-asian="10pt" style:font-name-complex="Arial" style:font-size-complex="10pt"/>
    </style:style>
    <style:style style:name="T143_5" style:family="text">
      <style:text-properties fo:font-size="10pt" style:font-name-asian="Arial" style:font-size-asian="10pt" style:font-name-complex="Arial" style:font-size-complex="10pt"/>
    </style:style>
    <style:style style:name="T143_6" style:family="text">
      <style:text-properties fo:font-size="10pt" style:font-name-asian="Arial" style:font-size-asian="10pt" style:font-name-complex="Arial" style:font-size-complex="10pt"/>
    </style:style>
    <style:style style:name="T143_7" style:family="text">
      <style:text-properties fo:font-size="10pt" style:font-name-asian="Arial" style:font-size-asian="10pt" style:font-name-complex="Arial" style:font-size-complex="10pt"/>
    </style:style>
    <style:style style:name="T143_8" style:family="text">
      <style:text-properties fo:font-size="10pt" style:font-name-asian="Arial" style:font-size-asian="10pt" style:font-name-complex="Arial" style:font-size-complex="10pt"/>
    </style:style>
    <style:style style:name="T143_9" style:family="text">
      <style:text-properties fo:font-size="10pt" style:font-name-asian="Arial" style:font-size-asian="10pt" style:font-name-complex="Arial" style:font-size-complex="10pt"/>
    </style:style>
    <style:style style:name="T143_10" style:family="text">
      <style:text-properties fo:font-size="10pt" style:font-name-asian="Arial" style:font-size-asian="10pt" style:font-name-complex="Arial" style:font-size-complex="10pt"/>
    </style:style>
    <style:style style:name="T143_11" style:family="text">
      <style:text-properties fo:font-size="10pt" style:font-name-asian="Arial" style:font-size-asian="10pt" style:font-name-complex="Arial" style:font-size-complex="10pt"/>
    </style:style>
    <style:style style:name="T143_12" style:family="text">
      <style:text-properties fo:font-size="10pt" style:font-name-asian="Arial" style:font-size-asian="10pt" style:font-name-complex="Arial" style:font-size-complex="10pt"/>
    </style:style>
    <style:style style:name="T143_13" style:family="text">
      <style:text-properties fo:font-size="10pt" style:font-name-asian="Arial" style:font-size-asian="10pt" style:font-name-complex="Arial" style:font-size-complex="10pt"/>
    </style:style>
    <style:style style:name="T143_14" style:family="text">
      <style:text-properties fo:font-size="10pt" style:font-name-asian="Arial" style:font-size-asian="10pt" style:font-name-complex="Arial" style:font-size-complex="10pt"/>
    </style:style>
    <style:style style:name="P144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145" style:family="paragraph" style:parent-style-name="Normal"/>
    <style:style style:name="T145_1" style:family="text">
      <style:text-properties fo:font-size="10pt" style:font-name-asian="Arial" style:font-size-asian="10pt" style:font-name-complex="Arial" style:font-size-complex="10pt"/>
    </style:style>
    <style:style style:name="P146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147" style:family="paragraph" style:parent-style-name="Normal"/>
    <style:style style:name="T147_1" style:family="text">
      <style:text-properties fo:font-size="10pt" style:font-name-asian="Arial" style:font-size-asian="10pt" style:font-name-complex="Arial" style:font-size-complex="10pt"/>
    </style:style>
    <style:style style:name="T147_2" style:family="text">
      <style:text-properties fo:color="#212529" fo:font-size="10pt" style:font-name-asian="Arial" style:font-size-asian="10pt" style:font-name-complex="Arial" style:font-size-complex="10pt"/>
    </style:style>
    <style:style style:name="T147_3" style:family="text">
      <style:text-properties fo:color="#212529" fo:font-size="10pt" style:font-name-asian="Arial" style:font-size-asian="10pt" style:font-name-complex="Arial" style:font-size-complex="10pt"/>
    </style:style>
    <style:style style:name="T147_4" style:family="text">
      <style:text-properties fo:font-size="10pt" style:font-name-asian="Arial" style:font-size-asian="10pt" style:font-name-complex="Arial" style:font-size-complex="10pt"/>
    </style:style>
    <style:style style:name="T147_5" style:family="text">
      <style:text-properties fo:font-size="10pt" style:font-name-asian="Arial" style:font-size-asian="10pt" style:font-name-complex="Arial" style:font-size-complex="10pt"/>
    </style:style>
    <style:style style:name="T147_6" style:family="text">
      <style:text-properties fo:font-size="10pt" style:font-name-asian="Arial" style:font-size-asian="10pt" style:font-name-complex="Arial" style:font-size-complex="10pt"/>
    </style:style>
    <style:style style:name="T147_7" style:family="text">
      <style:text-properties fo:font-size="10pt" style:font-name-asian="Arial" style:font-size-asian="10pt" style:font-name-complex="Arial" style:font-size-complex="10pt"/>
    </style:style>
    <style:style style:name="T147_8" style:family="text">
      <style:text-properties fo:font-size="10pt" style:font-name-asian="Arial" style:font-size-asian="10pt" style:font-name-complex="Arial" style:font-size-complex="10pt"/>
    </style:style>
    <style:style style:name="T147_9" style:family="text">
      <style:text-properties fo:font-size="10pt" style:font-name-asian="Arial" style:font-size-asian="10pt" style:font-name-complex="Arial" style:font-size-complex="10pt"/>
    </style:style>
    <style:style style:name="T147_10" style:family="text">
      <style:text-properties fo:font-size="10pt" style:font-name-asian="Arial" style:font-size-asian="10pt" style:font-name-complex="Arial" style:font-size-complex="10pt"/>
    </style:style>
    <style:style style:name="T147_11" style:family="text">
      <style:text-properties fo:font-size="10pt" style:font-name-asian="Arial" style:font-size-asian="10pt" style:font-name-complex="Arial" style:font-size-complex="10pt"/>
    </style:style>
    <style:style style:name="T147_12" style:family="text">
      <style:text-properties fo:font-size="10pt" style:font-name-asian="Arial" style:font-size-asian="10pt" style:font-name-complex="Arial" style:font-size-complex="10pt"/>
    </style:style>
    <style:style style:name="T147_13" style:family="text">
      <style:text-properties fo:font-size="10pt" style:font-name-asian="Arial" style:font-size-asian="10pt" style:font-name-complex="Arial" style:font-size-complex="10pt"/>
    </style:style>
    <style:style style:name="P148" style:family="paragraph" style:parent-style-name="Normal">
      <style:text-properties fo:font-size="10pt" style:font-size-asian="10pt" style:font-name-complex="Arial" style:font-size-complex="10pt" fo:language="en" fo:language-asian="en" fo:country-asian="GB"/>
    </style:style>
    <style:style style:name="P149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212cm" fo:border-left="#000000 0.018cm solid" fo:padding-right="0.141cm" fo:border-right="#000000 0.018cm solid"/>
    </style:style>
    <style:style style:name="T149_1" style:family="text">
      <style:text-properties fo:font-style="normal" style:font-style-asian="normal"/>
    </style:style>
    <style:style style:name="T149_2" style:family="text">
      <style:text-properties fo:font-style="normal" style:font-style-asian="normal" fo:font-size="10pt" style:font-size-asian="10pt" style:font-size-complex="10pt" fo:font-weight="normal" style:font-weight-asian="normal"/>
    </style:style>
    <style:style style:name="P150" style:family="paragraph" style:parent-style-name="Normal">
      <style:text-properties fo:font-size="11pt" style:font-size-asian="11pt" style:font-size-complex="11pt"/>
    </style:style>
    <style:style style:name="P151" style:family="paragraph" style:parent-style-name="Normal"/>
    <style:style style:name="T151_1" style:family="text">
      <style:text-properties style:font-name="Calibri" fo:font-size="10pt" style:font-name-asian="游明朝" style:font-size-asian="10pt" style:font-name-complex="Arial" style:font-size-complex="10pt"/>
    </style:style>
    <style:style style:name="T151_2" style:family="text">
      <style:text-properties style:font-name="Calibri" fo:font-size="10pt" style:font-name-asian="游明朝" style:font-size-asian="10pt" style:font-name-complex="Arial" style:font-size-complex="10pt"/>
    </style:style>
    <style:style style:name="T151_3" style:family="text">
      <style:text-properties style:font-name="Calibri" fo:font-size="10pt" style:font-name-asian="游明朝" style:font-size-asian="10pt" style:font-name-complex="Arial" style:font-size-complex="10pt"/>
    </style:style>
    <style:style style:name="T151_4" style:family="text">
      <style:text-properties style:font-name="Calibri" fo:font-size="10pt" style:font-name-asian="游明朝" style:font-size-asian="10pt" style:font-name-complex="Arial" style:font-size-complex="10pt"/>
    </style:style>
    <style:style style:name="T151_5" style:family="text">
      <style:text-properties style:font-name="Calibri" fo:font-size="10pt" style:font-name-asian="游明朝" style:font-size-asian="10pt" style:font-name-complex="Arial" style:font-size-complex="10pt"/>
    </style:style>
    <style:style style:name="T151_6" style:family="text">
      <style:text-properties style:font-name="Calibri" fo:font-size="10pt" style:font-name-asian="游明朝" style:font-size-asian="10pt" style:font-name-complex="Arial" style:font-size-complex="10pt"/>
    </style:style>
    <style:style style:name="T151_7" style:family="text">
      <style:text-properties style:font-name="Calibri" fo:font-size="10pt" style:font-name-asian="游明朝" style:font-size-asian="10pt" style:font-name-complex="Arial" style:font-size-complex="10pt"/>
    </style:style>
    <style:style style:name="T151_8" style:family="text">
      <style:text-properties style:font-name="Calibri" fo:font-size="10pt" style:font-name-asian="游明朝" style:font-size-asian="10pt" style:font-name-complex="Arial" style:font-size-complex="10pt"/>
    </style:style>
    <style:style style:name="T151_9" style:family="text">
      <style:text-properties style:font-name="Calibri" fo:font-size="10pt" style:font-name-asian="游明朝" style:font-size-asian="10pt" style:font-name-complex="Arial" style:font-size-complex="10pt"/>
    </style:style>
    <style:style style:name="P152" style:family="paragraph" style:parent-style-name="Normal">
      <style:text-properties fo:font-size="11pt" style:font-size-asian="11pt" style:font-size-complex="11pt"/>
    </style:style>
    <style:style style:name="Table5" style:family="table">
      <style:table-properties table:align="left" style:width="16.503cm" fo:margin-left="0cm"/>
    </style:style>
    <style:style style:name="Column17" style:family="table-column">
      <style:table-column-properties style:column-width="3.013cm"/>
    </style:style>
    <style:style style:name="Column18" style:family="table-column">
      <style:table-column-properties style:column-width="1.087cm"/>
    </style:style>
    <style:style style:name="Column19" style:family="table-column">
      <style:table-column-properties style:column-width="1.653cm"/>
    </style:style>
    <style:style style:name="Column20" style:family="table-column">
      <style:table-column-properties style:column-width="5.791cm"/>
    </style:style>
    <style:style style:name="Column21" style:family="table-column">
      <style:table-column-properties style:column-width="4.96cm"/>
    </style:style>
    <style:style style:name="Row16" style:family="table-row">
      <style:table-row-properties style:min-row-height="0.863cm"/>
    </style:style>
    <style:style style:name="Cell6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line-height="100%" fo:margin-bottom="0cm"/>
    </style:style>
    <style:style style:name="T15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65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line-height="100%" fo:margin-bottom="0cm"/>
    </style:style>
    <style:style style:name="T15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17" style:family="table-row">
      <style:table-row-properties style:min-row-height="0.612cm"/>
    </style:style>
    <style:style style:name="Cell6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line-height="100%" fo:margin-bottom="0cm"/>
    </style:style>
    <style:style style:name="T15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line-height="100%" fo:margin-bottom="0cm"/>
    </style:style>
    <style:style style:name="T15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6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line-height="100%" fo:margin-bottom="0cm"/>
    </style:style>
    <style:style style:name="T15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>
      <style:paragraph-properties fo:line-height="100%" fo:margin-bottom="0cm"/>
    </style:style>
    <style:style style:name="T15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18" style:family="table-row">
      <style:table-row-properties style:min-row-height="0.609cm"/>
    </style:style>
    <style:style style:name="Cell7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line-height="100%" fo:margin-bottom="0cm"/>
    </style:style>
    <style:style style:name="T15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line-height="100%" fo:margin-bottom="0cm"/>
    </style:style>
    <style:style style:name="T16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60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60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7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line-height="100%" fo:margin-bottom="0cm"/>
    </style:style>
    <style:style style:name="T16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line-height="100%" fo:margin-bottom="0cm"/>
    </style:style>
    <style:style style:name="T16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63" style:family="paragraph" style:parent-style-name="Normal">
      <style:text-properties fo:font-weight="bold" style:font-weight-asian="bold" style:font-weight-complex="bold"/>
    </style:style>
    <style:style style:name="Table6" style:family="table">
      <style:table-properties table:align="left" style:width="16.494cm" fo:margin-left="0cm"/>
    </style:style>
    <style:style style:name="Column22" style:family="table-column">
      <style:table-column-properties style:column-width="5.292cm"/>
    </style:style>
    <style:style style:name="Column23" style:family="table-column">
      <style:table-column-properties style:column-width="3.069cm"/>
    </style:style>
    <style:style style:name="Column24" style:family="table-column">
      <style:table-column-properties style:column-width="3.863cm"/>
    </style:style>
    <style:style style:name="Column25" style:family="table-column">
      <style:table-column-properties style:column-width="4.27cm"/>
    </style:style>
    <style:style style:name="Row19" style:family="table-row">
      <style:table-row-properties style:min-row-height="0.482cm"/>
    </style:style>
    <style:style style:name="Cell7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line-height="100%" fo:margin-bottom="0cm"/>
    </style:style>
    <style:style style:name="T16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7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line-height="100%" fo:margin-bottom="0cm"/>
    </style:style>
    <style:style style:name="T16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7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line-height="100%" fo:margin-bottom="0cm"/>
    </style:style>
    <style:style style:name="T16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7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line-height="100%" fo:margin-bottom="0cm"/>
    </style:style>
    <style:style style:name="T16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20" style:family="table-row">
      <style:table-row-properties style:min-row-height="0.529cm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line-height="100%" fo:margin-bottom="0cm"/>
    </style:style>
    <style:style style:name="T16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6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68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68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line-height="100%" fo:margin-bottom="0cm"/>
    </style:style>
    <style:style style:name="T16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6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line-height="100%" fo:margin-bottom="0cm"/>
    </style:style>
    <style:style style:name="T17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line-height="100%" fo:margin-bottom="0cm"/>
    </style:style>
    <style:style style:name="T17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21" style:family="table-row">
      <style:table-row-properties style:min-row-height="0.529cm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line-height="100%" fo:margin-bottom="0cm"/>
    </style:style>
    <style:style style:name="T17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72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line-height="100%" fo:margin-bottom="0cm"/>
    </style:style>
    <style:style style:name="T17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74" style:family="paragraph" style:parent-style-name="Normal">
      <style:paragraph-properties fo:line-height="100%" fo:margin-bottom="0cm"/>
    </style:style>
    <style:style style:name="T17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line-height="100%" fo:margin-bottom="0cm"/>
    </style:style>
    <style:style style:name="T17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76" style:family="paragraph" style:parent-style-name="Normal">
      <style:paragraph-properties fo:line-height="100%" fo:margin-bottom="0cm"/>
    </style:style>
    <style:style style:name="T17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line-height="100%" fo:margin-bottom="0cm"/>
    </style:style>
    <style:style style:name="T17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22" style:family="table-row">
      <style:table-row-properties style:min-row-height="0.529cm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line-height="100%" fo:margin-bottom="0cm"/>
    </style:style>
    <style:style style:name="T17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78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178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78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fo:line-height="100%" fo:margin-bottom="0cm"/>
    </style:style>
    <style:style style:name="T17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fo:line-height="100%" fo:margin-bottom="0cm"/>
    </style:style>
    <style:style style:name="T18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fo:line-height="100%" fo:margin-bottom="0cm"/>
    </style:style>
    <style:style style:name="T18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182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83" style:family="paragraph" style:parent-style-name="Normal"/>
    <style:style style:name="T18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84" style:family="paragraph" style:parent-style-name="Normal">
      <style:text-properties fo:font-size="10pt" style:font-size-asian="10pt" style:font-name-complex="Arial" style:font-size-complex="10pt"/>
    </style:style>
    <style:style style:name="P185" style:family="paragraph" style:parent-style-name="Normal"/>
    <style:style style:name="T185_1" style:family="text">
      <style:text-properties fo:font-size="10pt" style:font-size-asian="10pt" style:font-name-complex="Arial" style:font-size-complex="10pt"/>
    </style:style>
    <style:style style:name="T185_2" style:family="text">
      <style:text-properties fo:font-size="10pt" style:font-size-asian="10pt" style:font-name-complex="Arial" style:font-size-complex="10pt"/>
    </style:style>
    <style:style style:name="T185_3" style:family="text">
      <style:text-properties fo:font-size="10pt" style:font-size-asian="10pt" style:font-name-complex="Arial" style:font-size-complex="10pt"/>
    </style:style>
    <style:style style:name="T185_4" style:family="text">
      <style:text-properties fo:font-size="10pt" style:font-size-asian="10pt" style:font-name-complex="Arial" style:font-size-complex="10pt"/>
    </style:style>
    <style:style style:name="T185_5" style:family="text">
      <style:text-properties fo:font-size="10pt" style:font-size-asian="10pt" style:font-name-complex="Arial" style:font-size-complex="10pt"/>
    </style:style>
    <style:style style:name="T185_6" style:family="text">
      <style:text-properties fo:font-size="10pt" style:font-size-asian="10pt" style:font-name-complex="Arial" style:font-size-complex="10pt"/>
    </style:style>
    <style:style style:name="T185_7" style:family="text">
      <style:text-properties fo:font-size="10pt" style:font-size-asian="10pt" style:font-name-complex="Arial" style:font-size-complex="10pt"/>
    </style:style>
    <style:style style:name="T185_8" style:family="text">
      <style:text-properties fo:font-size="10pt" style:font-size-asian="10pt" style:font-name-complex="Arial" style:font-size-complex="10pt"/>
    </style:style>
    <style:style style:name="T185_9" style:family="text">
      <style:text-properties fo:font-size="10pt" style:font-name-asian="Arial" style:font-size-asian="10pt" style:font-name-complex="Arial" style:font-size-complex="10pt" fo:language="en" fo:country="US"/>
    </style:style>
    <style:style style:name="T185_10" style:family="text">
      <style:text-properties fo:font-size="10pt" style:font-name-asian="Arial" style:font-size-asian="10pt" style:font-name-complex="Arial" style:font-size-complex="10pt" fo:language="en" fo:country="US" fo:font-weight="bold" style:font-weight-asian="bold" style:font-weight-complex="bold"/>
    </style:style>
    <style:style style:name="T185_11" style:family="text">
      <style:text-properties fo:font-size="10pt" style:font-name-asian="Arial" style:font-size-asian="10pt" style:font-name-complex="Arial" style:font-size-complex="10pt" fo:language="en" fo:country="US"/>
    </style:style>
    <style:style style:name="P186" style:family="paragraph" style:parent-style-name="Normal">
      <style:text-properties fo:font-size="10pt" style:font-size-asian="10pt" style:font-name-complex="Arial" style:font-size-complex="10pt"/>
    </style:style>
    <style:style style:name="P187" style:family="paragraph" style:parent-style-name="Normal"/>
    <style:style style:name="T187_1" style:family="text">
      <style:text-properties fo:font-size="10pt" style:font-size-asian="10pt" style:font-name-complex="Arial" style:font-size-complex="10pt" style:text-underline-style="solid" style:text-underline-color="font-color"/>
    </style:style>
    <style:style style:name="T187_2" style:family="text">
      <style:text-properties fo:font-size="10pt" style:font-size-asian="10pt" style:font-name-complex="Arial" style:font-size-complex="10pt"/>
    </style:style>
    <style:style style:name="T187_3" style:family="text">
      <style:text-properties fo:font-size="10pt" style:font-size-asian="10pt" style:font-name-complex="Arial" style:font-size-complex="10pt"/>
    </style:style>
    <style:style style:name="T187_4" style:family="text">
      <style:text-properties fo:font-size="10pt" style:font-size-asian="10pt" style:font-name-complex="Arial" style:font-size-complex="10pt"/>
    </style:style>
    <style:style style:name="T187_5" style:family="text">
      <style:text-properties fo:font-size="10pt" style:font-size-asian="10pt" style:font-name-complex="Arial" style:font-size-complex="10pt"/>
    </style:style>
    <style:style style:name="T187_6" style:family="text">
      <style:text-properties fo:font-size="10pt" style:font-size-asian="10pt" style:font-name-complex="Arial" style:font-size-complex="10pt"/>
    </style:style>
    <style:style style:name="T187_7" style:family="text">
      <style:text-properties fo:font-size="10pt" style:font-size-asian="10pt" style:font-name-complex="Arial" style:font-size-complex="10pt"/>
    </style:style>
    <style:style style:name="T187_8" style:family="text">
      <style:text-properties fo:font-size="10pt" style:font-size-asian="10pt" style:font-name-complex="Arial" style:font-size-complex="10pt"/>
    </style:style>
    <style:style style:name="T187_9" style:family="text">
      <style:text-properties fo:font-size="10pt" style:font-size-asian="10pt" style:font-name-complex="Arial" style:font-size-complex="10pt"/>
    </style:style>
    <style:style style:name="T187_10" style:family="text">
      <style:text-properties fo:font-size="10pt" style:font-size-asian="10pt" style:font-name-complex="Arial" style:font-size-complex="10pt"/>
    </style:style>
    <style:style style:name="T187_11" style:family="text">
      <style:text-properties fo:font-size="10pt" style:font-size-asian="10pt" style:font-name-complex="Arial" style:font-size-complex="10pt"/>
    </style:style>
    <style:style style:name="T187_12" style:family="text">
      <style:text-properties fo:font-size="10pt" style:font-size-asian="10pt" style:font-name-complex="Arial" style:font-size-complex="10pt"/>
    </style:style>
    <style:style style:name="T187_13" style:family="text">
      <style:text-properties fo:font-size="10pt" style:font-size-asian="10pt" style:font-name-complex="Arial" style:font-size-complex="10pt"/>
    </style:style>
    <style:style style:name="T187_14" style:family="text">
      <style:text-properties fo:font-size="10pt" style:font-size-asian="10pt" style:font-name-complex="Arial" style:font-size-complex="10pt"/>
    </style:style>
    <style:style style:name="T187_15" style:family="text">
      <style:text-properties fo:font-size="10pt" style:font-size-asian="10pt" style:font-name-complex="Arial" style:font-size-complex="10pt"/>
    </style:style>
    <style:style style:name="T187_16" style:family="text">
      <style:text-properties fo:font-size="10pt" style:font-size-asian="10pt" style:font-name-complex="Arial" style:font-size-complex="10pt"/>
    </style:style>
    <style:style style:name="T187_17" style:family="text">
      <style:text-properties fo:font-size="10pt" style:font-size-asian="10pt" style:font-name-complex="Arial" style:font-size-complex="10pt"/>
    </style:style>
    <style:style style:name="T187_18" style:family="text">
      <style:text-properties fo:font-size="10pt" style:font-size-asian="10pt" style:font-name-complex="Arial" style:font-size-complex="10pt"/>
    </style:style>
    <style:style style:name="T187_19" style:family="text">
      <style:text-properties fo:font-size="10pt" style:font-size-asian="10pt" style:font-name-complex="Arial" style:font-size-complex="10pt"/>
    </style:style>
    <style:style style:name="T187_20" style:family="text">
      <style:text-properties fo:font-size="10pt" style:font-size-asian="10pt" style:font-name-complex="Arial" style:font-size-complex="10pt"/>
    </style:style>
    <style:style style:name="P188" style:family="paragraph" style:parent-style-name="Normal">
      <style:text-properties fo:color="#000000" style:font-name="Calibri" style:font-name-asian="Calibri" style:font-name-complex="Calibri" fo:language="en" fo:country="US"/>
    </style:style>
    <style:style style:name="P189" style:family="paragraph" style:parent-style-name="Normal"/>
    <style:style style:name="T189_1" style:family="text">
      <style:text-properties fo:color="#000000" fo:font-size="10pt" style:font-name-asian="Arial" style:font-size-asian="10pt" style:font-name-complex="Arial" style:font-size-complex="10pt" style:text-underline-style="solid" style:text-underline-color="font-color"/>
    </style:style>
    <style:style style:name="T189_2" style:family="text">
      <style:text-properties fo:color="#000000" fo:font-size="10pt" style:font-name-asian="Arial" style:font-size-asian="10pt" style:font-name-complex="Arial" style:font-size-complex="10pt"/>
    </style:style>
    <style:style style:name="T189_3" style:family="text">
      <style:text-properties fo:color="#000000" fo:font-size="10pt" style:font-name-asian="Arial" style:font-size-asian="10pt" style:font-name-complex="Arial" style:font-size-complex="10pt"/>
    </style:style>
    <style:style style:name="T189_4" style:family="text">
      <style:text-properties fo:color="#000000" fo:font-size="10pt" style:font-name-asian="Arial" style:font-size-asian="10pt" style:font-name-complex="Arial" style:font-size-complex="10pt"/>
    </style:style>
    <style:style style:name="T189_5" style:family="text">
      <style:text-properties fo:color="#000000" fo:font-size="10pt" style:font-name-asian="Arial" style:font-size-asian="10pt" style:font-name-complex="Arial" style:font-size-complex="10pt"/>
    </style:style>
    <style:style style:name="T189_6" style:family="text">
      <style:text-properties fo:color="#000000" fo:font-size="10pt" style:font-name-asian="Arial" style:font-size-asian="10pt" style:font-name-complex="Arial" style:font-size-complex="10pt"/>
    </style:style>
    <style:style style:name="T189_7" style:family="text">
      <style:text-properties fo:color="#000000" fo:font-size="10pt" style:font-name-asian="Arial" style:font-size-asian="10pt" style:font-name-complex="Arial" style:font-size-complex="10pt"/>
    </style:style>
    <style:style style:name="T189_8" style:family="text">
      <style:text-properties fo:color="#000000" fo:font-size="10pt" style:font-name-asian="Arial" style:font-size-asian="10pt" style:font-name-complex="Arial" style:font-size-complex="10pt"/>
    </style:style>
    <style:style style:name="T189_9" style:family="text">
      <style:text-properties fo:color="#000000" fo:font-size="10pt" style:font-name-asian="Arial" style:font-size-asian="10pt" style:font-name-complex="Arial" style:font-size-complex="10pt"/>
    </style:style>
    <style:style style:name="T189_10" style:family="text">
      <style:text-properties fo:color="#000000" fo:font-size="10pt" style:font-name-asian="Arial" style:font-size-asian="10pt" style:font-name-complex="Arial" style:font-size-complex="10pt"/>
    </style:style>
    <style:style style:name="T189_11" style:family="text">
      <style:text-properties fo:color="#000000" fo:font-size="10pt" style:font-name-asian="Arial" style:font-size-asian="10pt" style:font-name-complex="Arial" style:font-size-complex="10pt"/>
    </style:style>
    <style:style style:name="T189_12" style:family="text">
      <style:text-properties fo:color="#000000" fo:font-size="10pt" style:font-name-asian="Arial" style:font-size-asian="10pt" style:font-name-complex="Arial" style:font-size-complex="10pt"/>
    </style:style>
    <style:style style:name="T189_13" style:family="text">
      <style:text-properties fo:color="#000000" fo:font-size="10pt" style:font-name-asian="Arial" style:font-size-asian="10pt" style:font-name-complex="Arial" style:font-size-complex="10pt"/>
    </style:style>
    <style:style style:name="T189_14" style:family="text">
      <style:text-properties fo:color="#000000" fo:font-size="10pt" style:font-name-asian="Arial" style:font-size-asian="10pt" style:font-name-complex="Arial" style:font-size-complex="10pt"/>
    </style:style>
    <style:style style:name="T189_15" style:family="text">
      <style:text-properties fo:color="#000000" fo:font-size="10pt" style:font-name-asian="Arial" style:font-size-asian="10pt" style:font-name-complex="Arial" style:font-size-complex="10pt"/>
    </style:style>
    <style:style style:name="T189_16" style:family="text">
      <style:text-properties fo:color="#000000" fo:font-size="10pt" style:font-name-asian="Arial" style:font-size-asian="10pt" style:font-name-complex="Arial" style:font-size-complex="10pt"/>
    </style:style>
    <style:style style:name="T189_17" style:family="text">
      <style:text-properties fo:color="#000000" fo:font-size="10pt" style:font-name-asian="Arial" style:font-size-asian="10pt" style:font-name-complex="Arial" style:font-size-complex="10pt"/>
    </style:style>
    <style:style style:name="T189_18" style:family="text">
      <style:text-properties fo:color="#000000" fo:font-size="10pt" style:font-name-asian="Arial" style:font-size-asian="10pt" style:font-name-complex="Arial" style:font-size-complex="10pt"/>
    </style:style>
    <style:style style:name="T189_19" style:family="text">
      <style:text-properties fo:color="#000000" fo:font-size="10pt" style:font-name-asian="Arial" style:font-size-asian="10pt" style:font-name-complex="Arial" style:font-size-complex="10pt"/>
    </style:style>
    <style:style style:name="T189_20" style:family="text">
      <style:text-properties fo:color="#000000" fo:font-size="10pt" style:font-name-asian="Arial" style:font-size-asian="10pt" style:font-name-complex="Arial" style:font-size-complex="10pt"/>
    </style:style>
    <style:style style:name="T189_21" style:family="text">
      <style:text-properties fo:font-size="10pt" style:font-name-asian="Arial" style:font-size-asian="10pt" style:font-name-complex="Arial" style:font-size-complex="10pt"/>
    </style:style>
    <style:style style:name="P190" style:family="paragraph" style:parent-style-name="Normal">
      <style:text-properties fo:font-size="10pt" style:font-name-asian="Arial" style:font-size-asian="10pt" style:font-name-complex="Arial" style:font-size-complex="10pt" fo:language="en" fo:country="US"/>
    </style:style>
    <style:style style:name="P191" style:family="paragraph" style:parent-style-name="Normal"/>
    <style:style style:name="T191_1" style:family="text">
      <style:text-properties fo:font-size="10pt" style:font-name-asian="Arial" style:font-size-asian="10pt" style:font-name-complex="Arial" style:font-size-complex="10pt" fo:language="en" fo:country="US"/>
    </style:style>
    <style:style style:name="T191_2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P192" style:family="paragraph" style:parent-style-name="Normal"/>
    <style:style style:name="T192_1" style:family="text">
      <style:text-properties fo:color="#000000" fo:font-size="10pt" style:font-name-asian="Arial" style:font-size-asian="10pt" style:font-name-complex="Arial" style:font-size-complex="10pt" fo:language="en" fo:country="US"/>
    </style:style>
    <style:style style:name="T192_2" style:family="text">
      <style:text-properties fo:font-size="10pt" style:font-name-asian="Arial" style:font-size-asian="10pt" style:font-name-complex="Arial" style:font-size-complex="10pt" fo:language="en" fo:country="US"/>
    </style:style>
    <style:style style:name="T192_3" style:family="text">
      <style:text-properties fo:font-size="10pt" style:font-name-asian="Arial" style:font-size-asian="10pt" style:font-name-complex="Arial" style:font-size-complex="10pt" fo:language="en" fo:country="US"/>
    </style:style>
    <style:style style:name="T192_4" style:family="text">
      <style:text-properties fo:font-size="10pt" style:font-name-asian="Arial" style:font-size-asian="10pt" style:font-name-complex="Arial" style:font-size-complex="10pt" fo:language="en" fo:country="US"/>
    </style:style>
    <style:style style:name="T192_5" style:family="text">
      <style:text-properties fo:font-size="10pt" style:font-name-asian="Arial" style:font-size-asian="10pt" style:font-name-complex="Arial" style:font-size-complex="10pt" fo:language="en" fo:country="US"/>
    </style:style>
    <style:style style:name="T192_6" style:family="text">
      <style:text-properties fo:font-size="10pt" style:font-name-asian="Arial" style:font-size-asian="10pt" style:font-name-complex="Arial" style:font-size-complex="10pt" fo:language="en" fo:country="US"/>
    </style:style>
    <style:style style:name="T192_7" style:family="text">
      <style:text-properties fo:font-size="10pt" style:font-name-asian="Arial" style:font-size-asian="10pt" style:font-name-complex="Arial" style:font-size-complex="10pt" fo:language="en" fo:country="US"/>
    </style:style>
    <style:style style:name="T192_8" style:family="text">
      <style:text-properties fo:font-size="10pt" style:font-name-asian="Arial" style:font-size-asian="10pt" style:font-name-complex="Arial" style:font-size-complex="10pt" fo:language="en" fo:country="US"/>
    </style:style>
    <style:style style:name="T192_9" style:family="text">
      <style:text-properties fo:font-size="10pt" style:font-name-asian="Arial" style:font-size-asian="10pt" style:font-name-complex="Arial" style:font-size-complex="10pt" fo:language="en" fo:country="US"/>
    </style:style>
    <style:style style:name="T192_10" style:family="text">
      <style:text-properties fo:font-size="10pt" style:font-name-asian="Arial" style:font-size-asian="10pt" style:font-name-complex="Arial" style:font-size-complex="10pt" fo:language="en" fo:country="US"/>
    </style:style>
    <style:style style:name="T192_11" style:family="text">
      <style:text-properties fo:font-size="10pt" style:font-name-asian="Arial" style:font-size-asian="10pt" style:font-name-complex="Arial" style:font-size-complex="10pt" fo:language="en" fo:country="US"/>
    </style:style>
    <style:style style:name="T192_12" style:family="text">
      <style:text-properties fo:font-size="10pt" style:font-name-asian="Arial" style:font-size-asian="10pt" style:font-name-complex="Arial" style:font-size-complex="10pt" fo:language="en" fo:country="US"/>
    </style:style>
    <style:style style:name="T192_13" style:family="text">
      <style:text-properties fo:font-size="10pt" style:font-name-asian="Arial" style:font-size-asian="10pt" style:font-name-complex="Arial" style:font-size-complex="10pt" fo:language="en" fo:country="US"/>
    </style:style>
    <style:style style:name="T192_14" style:family="text">
      <style:text-properties fo:font-size="10pt" style:font-name-asian="Arial" style:font-size-asian="10pt" style:font-name-complex="Arial" style:font-size-complex="10pt" fo:language="en" fo:country="US"/>
    </style:style>
    <style:style style:name="T192_15" style:family="text">
      <style:text-properties fo:font-size="10pt" style:font-name-asian="Arial" style:font-size-asian="10pt" style:font-name-complex="Arial" style:font-size-complex="10pt" fo:language="en" fo:country="US"/>
    </style:style>
    <style:style style:name="P193" style:family="paragraph" style:parent-style-name="Normal"/>
    <style:style style:name="P194" style:family="paragraph" style:parent-style-name="Normal"/>
    <style:style style:name="T194_1" style:family="text">
      <style:text-properties fo:font-size="10pt" style:font-name-asian="Arial" style:font-size-asian="10pt" style:font-name-complex="Arial" style:font-size-complex="10pt" fo:language="en" fo:country="US" style:text-underline-style="solid" style:text-underline-color="font-color"/>
    </style:style>
    <style:style style:name="T194_2" style:family="text">
      <style:text-properties fo:font-size="10pt" style:font-name-asian="Arial" style:font-size-asian="10pt" style:font-name-complex="Arial" style:font-size-complex="10pt" fo:language="en" fo:country="US" style:text-underline-style="solid" style:text-underline-color="font-color"/>
    </style:style>
    <style:style style:name="T194_3" style:family="text">
      <style:text-properties fo:font-size="10pt" style:font-name-asian="Arial" style:font-size-asian="10pt" style:font-name-complex="Arial" style:font-size-complex="10pt" fo:language="en" fo:country="US" style:text-underline-style="solid" style:text-underline-color="font-color"/>
    </style:style>
    <style:style style:name="T194_4" style:family="text">
      <style:text-properties fo:font-size="10pt" style:font-name-asian="Arial" style:font-size-asian="10pt" style:font-name-complex="Arial" style:font-size-complex="10pt" fo:language="en" fo:country="US"/>
    </style:style>
    <style:style style:name="T194_5" style:family="text">
      <style:text-properties fo:font-size="10pt" style:font-name-asian="Arial" style:font-size-asian="10pt" style:font-name-complex="Arial" style:font-size-complex="10pt" fo:language="en" fo:country="US"/>
    </style:style>
    <style:style style:name="T194_6" style:family="text">
      <style:text-properties fo:font-size="10pt" style:font-name-asian="Arial" style:font-size-asian="10pt" style:font-name-complex="Arial" style:font-size-complex="10pt" fo:language="en" fo:country="US"/>
    </style:style>
    <style:style style:name="T194_7" style:family="text">
      <style:text-properties fo:font-size="10pt" style:font-name-asian="Arial" style:font-size-asian="10pt" style:font-name-complex="Arial" style:font-size-complex="10pt" fo:language="en" fo:country="US"/>
    </style:style>
    <style:style style:name="T194_8" style:family="text">
      <style:text-properties fo:font-size="10pt" style:font-name-asian="Arial" style:font-size-asian="10pt" style:font-name-complex="Arial" style:font-size-complex="10pt" fo:language="en" fo:country="US"/>
    </style:style>
    <style:style style:name="T194_9" style:family="text">
      <style:text-properties fo:font-size="10pt" style:font-name-asian="Arial" style:font-size-asian="10pt" style:font-name-complex="Arial" style:font-size-complex="10pt" fo:language="en" fo:country="US"/>
    </style:style>
    <style:style style:name="T194_10" style:family="text">
      <style:text-properties fo:font-size="10pt" style:font-name-asian="Arial" style:font-size-asian="10pt" style:font-name-complex="Arial" style:font-size-complex="10pt" fo:language="en" fo:country="US"/>
    </style:style>
    <style:style style:name="T194_11" style:family="text">
      <style:text-properties fo:font-size="10pt" style:font-name-asian="Arial" style:font-size-asian="10pt" style:font-name-complex="Arial" style:font-size-complex="10pt" fo:language="en" fo:country="US"/>
    </style:style>
    <style:style style:name="T194_12" style:family="text">
      <style:text-properties fo:font-size="10pt" style:font-name-asian="Arial" style:font-size-asian="10pt" style:font-name-complex="Arial" style:font-size-complex="10pt" fo:language="en" fo:country="US"/>
    </style:style>
    <style:style style:name="T194_13" style:family="text">
      <style:text-properties fo:font-size="10pt" style:font-name-asian="Arial" style:font-size-asian="10pt" style:font-name-complex="Arial" style:font-size-complex="10pt" fo:language="en" fo:country="US"/>
    </style:style>
    <style:style style:name="T194_14" style:family="text">
      <style:text-properties fo:font-size="10pt" style:font-name-asian="Arial" style:font-size-asian="10pt" style:font-name-complex="Arial" style:font-size-complex="10pt" fo:language="en" fo:country="US"/>
    </style:style>
    <style:style style:name="T194_15" style:family="text">
      <style:text-properties fo:font-size="10pt" style:font-name-asian="Arial" style:font-size-asian="10pt" style:font-name-complex="Arial" style:font-size-complex="10pt" fo:language="en" fo:country="US"/>
    </style:style>
    <style:style style:name="T194_16" style:family="text">
      <style:text-properties fo:font-size="10pt" style:font-name-asian="Arial" style:font-size-asian="10pt" style:font-name-complex="Arial" style:font-size-complex="10pt" fo:language="en" fo:country="US"/>
    </style:style>
    <style:style style:name="T194_17" style:family="text">
      <style:text-properties fo:font-size="10pt" style:font-name-asian="Arial" style:font-size-asian="10pt" style:font-name-complex="Arial" style:font-size-complex="10pt" fo:language="en" fo:country="US"/>
    </style:style>
    <style:style style:name="T194_18" style:family="text">
      <style:text-properties fo:font-size="10pt" style:font-name-asian="Arial" style:font-size-asian="10pt" style:font-name-complex="Arial" style:font-size-complex="10pt" fo:language="en" fo:country="US"/>
    </style:style>
    <style:style style:name="T194_19" style:family="text">
      <style:text-properties fo:font-size="10pt" style:font-name-asian="Arial" style:font-size-asian="10pt" style:font-name-complex="Arial" style:font-size-complex="10pt" fo:language="en" fo:country="US"/>
    </style:style>
    <style:style style:name="T194_20" style:family="text">
      <style:text-properties fo:font-size="10pt" style:font-name-asian="Arial" style:font-size-asian="10pt" style:font-name-complex="Arial" style:font-size-complex="10pt" fo:language="en" fo:country="US"/>
    </style:style>
    <style:style style:name="T194_21" style:family="text">
      <style:text-properties fo:font-size="10pt" style:font-name-asian="Arial" style:font-size-asian="10pt" style:font-name-complex="Arial" style:font-size-complex="10pt" fo:language="en" fo:country="US"/>
    </style:style>
    <style:style style:name="T194_22" style:family="text">
      <style:text-properties fo:font-size="10pt" style:font-name-asian="Arial" style:font-size-asian="10pt" style:font-name-complex="Arial" style:font-size-complex="10pt" fo:language="en" fo:country="US"/>
    </style:style>
    <style:style style:name="T194_23" style:family="text">
      <style:text-properties fo:font-size="10pt" style:font-name-asian="Arial" style:font-size-asian="10pt" style:font-name-complex="Arial" style:font-size-complex="10pt" fo:language="en" fo:country="US"/>
    </style:style>
    <style:style style:name="T194_24" style:family="text">
      <style:text-properties fo:font-size="10pt" style:font-name-asian="Arial" style:font-size-asian="10pt" style:font-name-complex="Arial" style:font-size-complex="10pt" fo:language="en" fo:country="US"/>
    </style:style>
    <style:style style:name="T194_25" style:family="text">
      <style:text-properties fo:font-size="10pt" style:font-name-asian="Arial" style:font-size-asian="10pt" style:font-name-complex="Arial" style:font-size-complex="10pt" fo:language="en" fo:country="US"/>
    </style:style>
    <style:style style:name="T194_26" style:family="text">
      <style:text-properties fo:font-size="10pt" style:font-name-asian="Arial" style:font-size-asian="10pt" style:font-name-complex="Arial" style:font-size-complex="10pt" fo:language="en" fo:country="US"/>
    </style:style>
    <style:style style:name="T194_27" style:family="text">
      <style:text-properties fo:font-size="10pt" style:font-name-asian="Arial" style:font-size-asian="10pt" style:font-name-complex="Arial" style:font-size-complex="10pt" fo:language="en" fo:country="US"/>
    </style:style>
    <style:style style:name="P195" style:family="paragraph" style:parent-style-name="Normal">
      <style:text-properties fo:font-size="10pt" style:font-name-asian="Arial" style:font-size-asian="10pt" style:font-name-complex="Arial" style:font-size-complex="10pt" fo:language="en" fo:country="US"/>
    </style:style>
    <style:style style:name="P196" style:family="paragraph" style:parent-style-name="Normal"/>
    <style:style style:name="T196_1" style:family="text">
      <style:text-properties fo:font-size="10pt" style:font-name-asian="Arial" style:font-size-asian="10pt" style:font-name-complex="Arial" style:font-size-complex="10pt"/>
    </style:style>
    <style:style style:name="T196_2" style:family="text">
      <style:text-properties fo:font-size="10pt" style:font-name-asian="Arial" style:font-size-asian="10pt" style:font-name-complex="Arial" style:font-size-complex="10pt"/>
    </style:style>
    <style:style style:name="T196_3" style:family="text">
      <style:text-properties fo:font-size="10pt" style:font-name-asian="Arial" style:font-size-asian="10pt" style:font-name-complex="Arial" style:font-size-complex="10pt"/>
    </style:style>
    <style:style style:name="T196_4" style:family="text">
      <style:text-properties fo:font-size="10pt" style:font-name-asian="Arial" style:font-size-asian="10pt" style:font-name-complex="Arial" style:font-size-complex="10pt"/>
    </style:style>
    <style:style style:name="T196_5" style:family="text">
      <style:text-properties fo:font-size="10pt" style:font-name-asian="Arial" style:font-size-asian="10pt" style:font-name-complex="Arial" style:font-size-complex="10pt"/>
    </style:style>
    <style:style style:name="T196_6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196_7" style:family="text">
      <style:text-properties fo:font-size="10pt" style:font-name-asian="Arial" style:font-size-asian="10pt" style:font-name-complex="Arial" style:font-size-complex="10pt"/>
    </style:style>
    <style:style style:name="T196_8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196_9" style:family="text">
      <style:text-properties fo:font-size="10pt" style:font-name-asian="Arial" style:font-size-asian="10pt" style:font-name-complex="Arial" style:font-size-complex="10pt"/>
    </style:style>
    <style:style style:name="T196_10" style:family="text">
      <style:text-properties fo:font-size="10pt" style:font-name-asian="Arial" style:font-size-asian="10pt" style:font-name-complex="Arial" style:font-size-complex="10pt"/>
    </style:style>
    <style:style style:name="T196_11" style:family="text">
      <style:text-properties fo:font-size="10pt" style:font-name-asian="Arial" style:font-size-asian="10pt" style:font-name-complex="Arial" style:font-size-complex="10pt"/>
    </style:style>
    <style:style style:name="T196_12" style:family="text">
      <style:text-properties fo:font-size="10pt" style:font-name-asian="Arial" style:font-size-asian="10pt" style:font-name-complex="Arial" style:font-size-complex="10pt"/>
    </style:style>
    <style:style style:name="T196_13" style:family="text">
      <style:text-properties fo:font-size="10pt" style:font-name-asian="Arial" style:font-size-asian="10pt" style:font-name-complex="Arial" style:font-size-complex="10pt"/>
    </style:style>
    <style:style style:name="T196_14" style:family="text">
      <style:text-properties fo:font-size="10pt" style:font-name-asian="Arial" style:font-size-asian="10pt" style:font-name-complex="Arial" style:font-size-complex="10pt"/>
    </style:style>
    <style:style style:name="T196_15" style:family="text">
      <style:text-properties fo:font-size="10pt" style:font-name-asian="Arial" style:font-size-asian="10pt" style:font-name-complex="Arial" style:font-size-complex="10pt"/>
    </style:style>
    <style:style style:name="T196_16" style:family="text">
      <style:text-properties fo:font-size="10pt" style:font-name-asian="Arial" style:font-size-asian="10pt" style:font-name-complex="Arial" style:font-size-complex="10pt"/>
    </style:style>
    <style:style style:name="T196_17" style:family="text">
      <style:text-properties fo:font-size="10pt" style:font-name-asian="Arial" style:font-size-asian="10pt" style:font-name-complex="Arial" style:font-size-complex="10pt"/>
    </style:style>
    <style:style style:name="T196_18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196_19" style:family="text">
      <style:text-properties fo:font-size="10pt" style:font-name-asian="Arial" style:font-size-asian="10pt" style:font-name-complex="Arial" style:font-size-complex="10pt"/>
    </style:style>
    <style:style style:name="T196_20" style:family="text">
      <style:text-properties fo:font-size="10pt" style:font-name-asian="Arial" style:font-size-asian="10pt" style:font-name-complex="Arial" style:font-size-complex="10pt"/>
    </style:style>
    <style:style style:name="T196_21" style:family="text">
      <style:text-properties fo:font-size="10pt" style:font-name-asian="Arial" style:font-size-asian="10pt" style:font-name-complex="Arial" style:font-size-complex="10pt"/>
    </style:style>
    <style:style style:name="T196_22" style:family="text">
      <style:text-properties fo:font-size="10pt" style:font-name-asian="Arial" style:font-size-asian="10pt" style:font-name-complex="Arial" style:font-size-complex="10pt"/>
    </style:style>
    <style:style style:name="T196_23" style:family="text">
      <style:text-properties fo:font-size="10pt" style:font-name-asian="Arial" style:font-size-asian="10pt" style:font-name-complex="Arial" style:font-size-complex="10pt"/>
    </style:style>
    <style:style style:name="T196_24" style:family="text">
      <style:text-properties fo:font-size="10pt" style:font-name-asian="Arial" style:font-size-asian="10pt" style:font-name-complex="Arial" style:font-size-complex="10pt"/>
    </style:style>
    <style:style style:name="T196_25" style:family="text">
      <style:text-properties fo:font-size="10pt" style:font-name-asian="Arial" style:font-size-asian="10pt" style:font-name-complex="Arial" style:font-size-complex="10pt"/>
    </style:style>
    <style:style style:name="T196_26" style:family="text">
      <style:text-properties fo:font-size="10pt" style:font-name-asian="Arial" style:font-size-asian="10pt" style:font-name-complex="Arial" style:font-size-complex="10pt"/>
    </style:style>
    <style:style style:name="T196_27" style:family="text">
      <style:text-properties fo:font-size="10pt" style:font-name-asian="Arial" style:font-size-asian="10pt" style:font-name-complex="Arial" style:font-size-complex="10pt"/>
    </style:style>
    <style:style style:name="P197" style:family="paragraph" style:parent-style-name="Normal"/>
    <style:style style:name="T197_1" style:family="text">
      <style:text-properties fo:font-size="10pt" style:font-name-asian="Arial" style:font-size-asian="10pt" style:font-name-complex="Arial" style:font-size-complex="10pt" fo:language="en" fo:country="US"/>
    </style:style>
    <style:style style:name="P198" style:family="paragraph" style:parent-style-name="Normal"/>
    <style:style style:name="T198_1" style:family="text">
      <style:text-properties fo:font-size="10pt" style:font-name-asian="Arial" style:font-size-asian="10pt" style:font-name-complex="Arial" style:font-size-complex="10pt" fo:language="en" fo:country="US"/>
    </style:style>
    <style:style style:name="T198_2" style:family="text">
      <style:text-properties fo:font-size="10pt" style:font-name-asian="Arial" style:font-size-asian="10pt" style:font-name-complex="Arial" style:font-size-complex="10pt" fo:language="en" fo:country="US"/>
    </style:style>
    <style:style style:name="T198_3" style:family="text">
      <style:text-properties fo:font-size="10pt" style:font-name-asian="Arial" style:font-size-asian="10pt" style:font-name-complex="Arial" style:font-size-complex="10pt" fo:language="en" fo:country="US"/>
    </style:style>
    <style:style style:name="P199" style:family="paragraph" style:parent-style-name="Normal"/>
    <style:style style:name="T199_1" style:family="text">
      <style:text-properties fo:font-size="10pt" style:font-name-asian="Arial" style:font-size-asian="10pt" style:font-name-complex="Arial" style:font-size-complex="10pt" fo:language="en" fo:country="US"/>
    </style:style>
    <style:style style:name="P200" style:family="paragraph" style:parent-style-name="Normal"/>
    <style:style style:name="T200_1" style:family="text">
      <style:text-properties fo:font-size="10pt" style:font-name-asian="Arial" style:font-size-asian="10pt" style:font-name-complex="Arial" style:font-size-complex="10pt" fo:language="en" fo:country="US"/>
    </style:style>
    <style:style style:name="T200_2" style:family="text">
      <style:text-properties fo:font-size="10pt" style:font-name-asian="Arial" style:font-size-asian="10pt" style:font-name-complex="Arial" style:font-size-complex="10pt" fo:language="en" fo:country="US"/>
    </style:style>
    <style:style style:name="T200_3" style:family="text">
      <style:text-properties fo:font-size="10pt" style:font-name-asian="Arial" style:font-size-asian="10pt" style:font-name-complex="Arial" style:font-size-complex="10pt" fo:language="en" fo:country="US"/>
    </style:style>
    <style:style style:name="T200_4" style:family="text">
      <style:text-properties fo:font-size="10pt" style:font-name-asian="Arial" style:font-size-asian="10pt" style:font-name-complex="Arial" style:font-size-complex="10pt" fo:language="en" fo:country="US"/>
    </style:style>
    <style:style style:name="T200_5" style:family="text">
      <style:text-properties fo:font-size="10pt" style:font-name-asian="Arial" style:font-size-asian="10pt" style:font-name-complex="Arial" style:font-size-complex="10pt" fo:language="en" fo:country="US"/>
    </style:style>
    <style:style style:name="T200_6" style:family="text">
      <style:text-properties fo:font-size="10pt" style:font-name-asian="Arial" style:font-size-asian="10pt" style:font-name-complex="Arial" style:font-size-complex="10pt" fo:language="en" fo:country="US"/>
    </style:style>
    <style:style style:name="T200_7" style:family="text">
      <style:text-properties fo:font-size="10pt" style:font-name-asian="Arial" style:font-size-asian="10pt" style:font-name-complex="Arial" style:font-size-complex="10pt" fo:language="en" fo:country="US"/>
    </style:style>
    <style:style style:name="T200_8" style:family="text">
      <style:text-properties fo:font-size="10pt" style:font-name-asian="Arial" style:font-size-asian="10pt" style:font-name-complex="Arial" style:font-size-complex="10pt" fo:language="en" fo:country="US"/>
    </style:style>
    <style:style style:name="T200_9" style:family="text">
      <style:text-properties fo:font-size="10pt" style:font-name-asian="Arial" style:font-size-asian="10pt" style:font-name-complex="Arial" style:font-size-complex="10pt" fo:language="en" fo:country="US"/>
    </style:style>
    <style:style style:name="T200_10" style:family="text">
      <style:text-properties fo:font-size="10pt" style:font-name-asian="Arial" style:font-size-asian="10pt" style:font-name-complex="Arial" style:font-size-complex="10pt" fo:language="en" fo:country="US"/>
    </style:style>
    <style:style style:name="T200_11" style:family="text">
      <style:text-properties fo:font-size="10pt" style:font-name-asian="Arial" style:font-size-asian="10pt" style:font-name-complex="Arial" style:font-size-complex="10pt" fo:language="en" fo:country="US"/>
    </style:style>
    <style:style style:name="P201" style:family="paragraph" style:parent-style-name="Normal"/>
    <style:style style:name="T201_1" style:family="text">
      <style:text-properties fo:font-size="11pt" style:font-size-asian="11pt" style:font-size-complex="11pt" fo:font-weight="bold" style:font-weight-asian="bold" style:font-weight-complex="bold"/>
    </style:style>
    <style:style style:name="P202" style:family="paragraph" style:parent-style-name="Normal">
      <style:text-properties fo:font-size="10pt" style:font-size-asian="10pt" style:font-name-complex="Arial" style:font-size-complex="10pt"/>
    </style:style>
    <style:style style:name="P203" style:family="paragraph" style:parent-style-name="Normal"/>
    <style:style style:name="T203_1" style:family="text">
      <style:text-properties fo:color="#000000" fo:font-size="10pt" style:font-name-asian="Arial" style:font-size-asian="10pt" style:font-name-complex="Arial" style:font-size-complex="10pt"/>
    </style:style>
    <style:style style:name="P204" style:family="paragraph" style:parent-style-name="Normal">
      <style:text-properties fo:font-size="10pt" style:font-size-asian="10pt" style:font-name-complex="Arial" style:font-size-complex="10pt"/>
    </style:style>
    <style:style style:name="P205" style:family="paragraph" style:parent-style-name="Normal"/>
    <style:style style:name="T20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06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/>
    </style:style>
    <style:style style:name="P207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</style:style>
    <style:style style:name="T207_1" style:family="text">
      <style:text-properties fo:font-size="10pt" style:font-name-asian="Arial" style:font-size-asian="10pt" style:font-name-complex="Arial" style:font-size-complex="10pt"/>
    </style:style>
    <style:style style:name="P208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  <style:text-properties fo:font-size="10pt" style:font-name-asian="Arial" style:font-size-asian="10pt" style:font-name-complex="Arial" style:font-size-complex="10pt"/>
    </style:style>
    <style:style style:name="P209" style:family="paragraph" style:parent-style-name="Normal"/>
    <style:style style:name="T209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T209_2" style:family="text">
      <style:text-properties fo:font-size="10pt" style:font-name-asian="Arial" style:font-size-asian="10pt" style:font-name-complex="Arial" style:font-size-complex="10pt"/>
    </style:style>
    <style:style style:name="T209_3" style:family="text">
      <style:text-properties fo:font-size="10pt" style:font-name-asian="Arial" style:font-size-asian="10pt" style:font-name-complex="Arial" style:font-size-complex="10pt"/>
    </style:style>
    <style:style style:name="T209_4" style:family="text">
      <style:text-properties fo:font-size="10pt" style:font-name-asian="Arial" style:font-size-asian="10pt" style:font-name-complex="Arial" style:font-size-complex="10pt"/>
    </style:style>
    <style:style style:name="T209_5" style:family="text">
      <style:text-properties fo:font-size="10pt" style:font-name-asian="Arial" style:font-size-asian="10pt" style:font-name-complex="Arial" style:font-size-complex="10pt"/>
    </style:style>
    <style:style style:name="T209_6" style:family="text">
      <style:text-properties fo:font-size="10pt" style:font-name-asian="Arial" style:font-size-asian="10pt" style:font-name-complex="Arial" style:font-size-complex="10pt"/>
    </style:style>
    <style:style style:name="T209_7" style:family="text">
      <style:text-properties fo:font-size="10pt" style:font-name-asian="Arial" style:font-size-asian="10pt" style:font-name-complex="Arial" style:font-size-complex="10pt"/>
    </style:style>
    <style:style style:name="T209_8" style:family="text">
      <style:text-properties fo:font-size="10pt" style:font-name-asian="Arial" style:font-size-asian="10pt" style:font-name-complex="Arial" style:font-size-complex="10pt"/>
    </style:style>
    <style:style style:name="T209_9" style:family="text">
      <style:text-properties fo:font-size="10pt" style:font-name-asian="Arial" style:font-size-asian="10pt" style:font-name-complex="Arial" style:font-size-complex="10pt"/>
    </style:style>
    <style:style style:name="T209_10" style:family="text">
      <style:text-properties fo:font-size="10pt" style:font-name-asian="Arial" style:font-size-asian="10pt" style:font-name-complex="Arial" style:font-size-complex="10pt"/>
    </style:style>
    <style:style style:name="T209_11" style:family="text">
      <style:text-properties fo:font-size="10pt" style:font-name-asian="Arial" style:font-size-asian="10pt" style:font-name-complex="Arial" style:font-size-complex="10pt"/>
    </style:style>
    <style:style style:name="P210" style:family="paragraph" style:parent-style-name="Normal"/>
    <style:style style:name="T210_1" style:family="text">
      <style:text-properties fo:font-size="10pt" style:font-name-asian="Arial" style:font-size-asian="10pt" style:font-name-complex="Arial" style:font-size-complex="10pt"/>
    </style:style>
    <style:style style:name="P211" style:family="paragraph" style:parent-style-name="Normal"/>
    <style:style style:name="T211_1" style:family="text">
      <style:text-properties fo:font-size="10pt" style:font-name-asian="Arial" style:font-size-asian="10pt" style:font-name-complex="Arial" style:font-size-complex="10pt"/>
    </style:style>
    <style:style style:name="T211_2" style:family="text">
      <style:text-properties fo:font-size="10pt" style:font-name-asian="Arial" style:font-size-asian="10pt" style:font-name-complex="Arial" style:font-size-complex="10pt"/>
    </style:style>
    <style:style style:name="T211_3" style:family="text">
      <style:text-properties fo:font-size="10pt" style:font-name-asian="Arial" style:font-size-asian="10pt" style:font-name-complex="Arial" style:font-size-complex="10pt"/>
    </style:style>
    <style:style style:name="T211_4" style:family="text">
      <style:text-properties fo:font-size="10pt" style:font-name-asian="Arial" style:font-size-asian="10pt" style:font-name-complex="Arial" style:font-size-complex="10pt"/>
    </style:style>
    <style:style style:name="P212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  <style:text-properties fo:font-size="10pt" style:font-name-asian="Arial" style:font-size-asian="10pt" style:font-name-complex="Arial" style:font-size-complex="10pt"/>
    </style:style>
    <style:style style:name="P213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</style:style>
    <style:style style:name="T213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T213_2" style:family="text">
      <style:text-properties fo:font-size="10pt" style:font-name-asian="Arial" style:font-size-asian="10pt" style:font-name-complex="Arial" style:font-size-complex="10pt"/>
    </style:style>
    <style:style style:name="T213_3" style:family="text">
      <style:text-properties fo:font-size="10pt" style:font-name-asian="Arial" style:font-size-asian="10pt" style:font-name-complex="Arial" style:font-size-complex="10pt"/>
    </style:style>
    <style:style style:name="P214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  <style:text-properties fo:font-size="10pt" style:font-name-asian="Arial" style:font-size-asian="10pt" style:font-name-complex="Arial" style:font-size-complex="10pt"/>
    </style:style>
    <style:style style:name="P215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</style:style>
    <style:style style:name="T215_1" style:family="text">
      <style:text-properties fo:font-size="10pt" style:font-name-asian="Arial" style:font-size-asian="10pt" style:font-name-complex="Arial" style:font-size-complex="10pt"/>
    </style:style>
    <style:style style:name="T215_2" style:family="text">
      <style:text-properties fo:font-size="10pt" style:font-name-asian="Arial" style:font-size-asian="10pt" style:font-name-complex="Arial" style:font-size-complex="10pt"/>
    </style:style>
    <style:style style:name="T215_3" style:family="text">
      <style:text-properties fo:font-size="10pt" style:font-name-asian="Arial" style:font-size-asian="10pt" style:font-name-complex="Arial" style:font-size-complex="10pt"/>
    </style:style>
    <style:style style:name="T215_4" style:family="text">
      <style:text-properties fo:font-size="10pt" style:font-name-asian="Arial" style:font-size-asian="10pt" style:font-name-complex="Arial" style:font-size-complex="10pt"/>
    </style:style>
    <style:style style:name="T215_5" style:family="text">
      <style:text-properties fo:font-size="10pt" style:font-name-asian="Arial" style:font-size-asian="10pt" style:font-name-complex="Arial" style:font-size-complex="10pt" fo:language="en" fo:country="US"/>
    </style:style>
    <style:style style:name="P216" style:family="paragraph" style:parent-style-name="Normal">
      <style:text-properties fo:font-size="11pt" style:font-size-asian="11pt" style:font-size-complex="11pt"/>
    </style:style>
    <style:style style:name="Table7" style:family="table">
      <style:table-properties table:align="left" style:width="16.503cm" fo:margin-left="0cm"/>
    </style:style>
    <style:style style:name="Column26" style:family="table-column">
      <style:table-column-properties style:column-width="3.013cm"/>
    </style:style>
    <style:style style:name="Column27" style:family="table-column">
      <style:table-column-properties style:column-width="1.087cm"/>
    </style:style>
    <style:style style:name="Column28" style:family="table-column">
      <style:table-column-properties style:column-width="1.653cm"/>
    </style:style>
    <style:style style:name="Column29" style:family="table-column">
      <style:table-column-properties style:column-width="5.791cm"/>
    </style:style>
    <style:style style:name="Column30" style:family="table-column">
      <style:table-column-properties style:column-width="4.96cm"/>
    </style:style>
    <style:style style:name="Row23" style:family="table-row">
      <style:table-row-properties style:min-row-height="0.863cm"/>
    </style:style>
    <style:style style:name="Cell9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paragraph-properties fo:line-height="100%" fo:margin-bottom="0cm"/>
    </style:style>
    <style:style style:name="T21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9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paragraph-properties fo:line-height="100%" fo:margin-bottom="0cm"/>
    </style:style>
    <style:style style:name="T21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24" style:family="table-row">
      <style:table-row-properties style:min-row-height="0.612cm"/>
    </style:style>
    <style:style style:name="Cell9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paragraph-properties fo:line-height="100%" fo:margin-bottom="0cm"/>
    </style:style>
    <style:style style:name="T21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>
      <style:paragraph-properties fo:line-height="100%" fo:margin-bottom="0cm"/>
    </style:style>
    <style:style style:name="T22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9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paragraph-properties fo:line-height="100%" fo:margin-bottom="0cm"/>
    </style:style>
    <style:style style:name="T22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2" style:family="paragraph" style:parent-style-name="Normal">
      <style:paragraph-properties fo:line-height="100%" fo:margin-bottom="0cm"/>
    </style:style>
    <style:style style:name="T22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25" style:family="table-row">
      <style:table-row-properties style:min-row-height="0.609cm"/>
    </style:style>
    <style:style style:name="Cell9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3" style:family="paragraph" style:parent-style-name="Normal">
      <style:paragraph-properties fo:line-height="100%" fo:margin-bottom="0cm"/>
    </style:style>
    <style:style style:name="T22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>
      <style:paragraph-properties fo:line-height="100%" fo:margin-bottom="0cm"/>
    </style:style>
    <style:style style:name="T22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2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24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9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Normal">
      <style:paragraph-properties fo:line-height="100%" fo:margin-bottom="0cm"/>
    </style:style>
    <style:style style:name="T22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>
      <style:paragraph-properties fo:line-height="100%" fo:margin-bottom="0cm"/>
    </style:style>
    <style:style style:name="T22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27" style:family="paragraph" style:parent-style-name="Normal">
      <style:text-properties fo:font-weight="bold" style:font-weight-asian="bold" style:font-weight-complex="bold"/>
    </style:style>
    <style:style style:name="Table8" style:family="table">
      <style:table-properties table:align="left" style:width="15.903cm" fo:margin-left="0cm"/>
    </style:style>
    <style:style style:name="Column31" style:family="table-column">
      <style:table-column-properties style:column-width="4.921cm"/>
    </style:style>
    <style:style style:name="Column32" style:family="table-column">
      <style:table-column-properties style:column-width="2.91cm"/>
    </style:style>
    <style:style style:name="Column33" style:family="table-column">
      <style:table-column-properties style:column-width="4.18cm"/>
    </style:style>
    <style:style style:name="Column34" style:family="table-column">
      <style:table-column-properties style:column-width="3.891cm"/>
    </style:style>
    <style:style style:name="Row26" style:family="table-row">
      <style:table-row-properties style:min-row-height="0.482cm"/>
    </style:style>
    <style:style style:name="Cell10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>
      <style:paragraph-properties fo:line-height="100%" fo:margin-bottom="0cm"/>
    </style:style>
    <style:style style:name="T22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0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>
      <style:paragraph-properties fo:line-height="100%" fo:margin-bottom="0cm"/>
    </style:style>
    <style:style style:name="T22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0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paragraph-properties fo:line-height="100%" fo:margin-bottom="0cm"/>
    </style:style>
    <style:style style:name="T23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0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>
      <style:paragraph-properties fo:line-height="100%" fo:margin-bottom="0cm"/>
    </style:style>
    <style:style style:name="T23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27" style:family="table-row">
      <style:table-row-properties style:min-row-height="0.529cm"/>
    </style:style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2" style:family="paragraph" style:parent-style-name="Normal">
      <style:paragraph-properties fo:line-height="100%" fo:margin-bottom="0cm"/>
    </style:style>
    <style:style style:name="T23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32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3" style:family="paragraph" style:parent-style-name="Normal">
      <style:paragraph-properties fo:line-height="100%" fo:margin-bottom="0cm"/>
    </style:style>
    <style:style style:name="T23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4" style:family="paragraph" style:parent-style-name="Normal">
      <style:paragraph-properties fo:line-height="100%" fo:margin-bottom="0cm"/>
    </style:style>
    <style:style style:name="T23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>
      <style:paragraph-properties fo:line-height="100%" fo:margin-bottom="0cm"/>
    </style:style>
    <style:style style:name="T23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28" style:family="table-row">
      <style:table-row-properties style:min-row-height="0.529cm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6" style:family="paragraph" style:parent-style-name="Normal">
      <style:paragraph-properties fo:line-height="100%" fo:margin-bottom="0cm"/>
    </style:style>
    <style:style style:name="T23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36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paragraph-properties fo:line-height="100%" fo:margin-bottom="0cm"/>
    </style:style>
    <style:style style:name="T23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paragraph-properties fo:line-height="100%" fo:margin-bottom="0cm"/>
    </style:style>
    <style:style style:name="T23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9" style:family="paragraph" style:parent-style-name="Normal">
      <style:paragraph-properties fo:line-height="100%" fo:margin-bottom="0cm"/>
    </style:style>
    <style:style style:name="T23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29" style:family="table-row">
      <style:table-row-properties style:min-row-height="0.529cm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0" style:family="paragraph" style:parent-style-name="Normal">
      <style:paragraph-properties fo:line-height="100%" fo:margin-bottom="0cm"/>
    </style:style>
    <style:style style:name="T24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40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1" style:family="paragraph" style:parent-style-name="Normal">
      <style:paragraph-properties fo:line-height="100%" fo:margin-bottom="0cm"/>
    </style:style>
    <style:style style:name="T24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2" style:family="paragraph" style:parent-style-name="Normal">
      <style:paragraph-properties fo:line-height="100%" fo:margin-bottom="0cm"/>
    </style:style>
    <style:style style:name="T24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3" style:family="paragraph" style:parent-style-name="Normal">
      <style:paragraph-properties fo:line-height="100%" fo:margin-bottom="0cm"/>
    </style:style>
    <style:style style:name="T24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30" style:family="table-row">
      <style:table-row-properties style:min-row-height="0.529cm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>
      <style:paragraph-properties fo:line-height="100%" fo:margin-bottom="0cm"/>
    </style:style>
    <style:style style:name="T24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44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>
      <style:paragraph-properties fo:line-height="100%" fo:margin-bottom="0cm"/>
    </style:style>
    <style:style style:name="T24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Normal">
      <style:paragraph-properties fo:line-height="100%" fo:margin-bottom="0cm"/>
    </style:style>
    <style:style style:name="T24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>
      <style:paragraph-properties fo:line-height="100%" fo:margin-bottom="0cm"/>
    </style:style>
    <style:style style:name="T24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248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49" style:family="paragraph" style:parent-style-name="Normal"/>
    <style:style style:name="T24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50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51" style:family="paragraph" style:parent-style-name="Normal"/>
    <style:style style:name="T251_1" style:family="text">
      <style:text-properties fo:font-size="11pt" style:font-size-asian="11pt" style:font-name-complex="Arial" style:font-size-complex="11pt" style:text-underline-style="solid" style:text-underline-color="font-color"/>
    </style:style>
    <style:style style:name="T251_2" style:family="text">
      <style:text-properties fo:font-size="11pt" style:font-size-asian="11pt" style:font-name-complex="Arial" style:font-size-complex="11pt"/>
    </style:style>
    <style:style style:name="T251_3" style:family="text">
      <style:text-properties fo:font-size="10pt" style:font-name-asian="Arial" style:font-size-asian="10pt" style:font-name-complex="Arial" style:font-size-complex="10pt"/>
    </style:style>
    <style:style style:name="T251_4" style:family="text">
      <style:text-properties fo:font-size="10pt" style:font-name-asian="Arial" style:font-size-asian="10pt" style:font-name-complex="Arial" style:font-size-complex="10pt"/>
    </style:style>
    <style:style style:name="T251_5" style:family="text"/>
    <style:style style:name="T251_6" style:family="text" style:parent-style-name="Internet_20_link">
      <style:text-properties fo:color="#000000" fo:font-size="10pt" style:font-name-asian="Arial" style:font-size-asian="10pt" style:font-name-complex="Arial" style:font-size-complex="10pt" style:text-underline-style="none"/>
    </style:style>
    <style:style style:name="T251_7" style:family="text" style:parent-style-name="Internet_20_link">
      <style:text-properties fo:color="#000000" fo:font-size="10pt" style:font-name-asian="Arial" style:font-size-asian="10pt" style:font-name-complex="Arial" style:font-size-complex="10pt" style:text-underline-style="none"/>
    </style:style>
    <style:style style:name="T251_8" style:family="text" style:parent-style-name="Internet_20_link">
      <style:text-properties fo:color="#000000" fo:font-size="10pt" style:font-name-asian="Arial" style:font-size-asian="10pt" style:font-name-complex="Arial" style:font-size-complex="10pt" style:text-underline-style="none"/>
    </style:style>
    <style:style style:name="T251_9" style:family="text" style:parent-style-name="Internet_20_link">
      <style:text-properties fo:color="#000000" fo:font-size="10pt" style:font-name-asian="Arial" style:font-size-asian="10pt" style:font-name-complex="Arial" style:font-size-complex="10pt" style:text-underline-style="none"/>
    </style:style>
    <style:style style:name="T251_10" style:family="text" style:parent-style-name="Internet_20_link">
      <style:text-properties fo:color="#000000" fo:font-size="10pt" style:font-name-asian="Arial" style:font-size-asian="10pt" style:font-name-complex="Arial" style:font-size-complex="10pt" style:text-underline-style="none"/>
    </style:style>
    <style:style style:name="T251_11" style:family="text" style:parent-style-name="Internet_20_link">
      <style:text-properties fo:color="#000000" fo:font-size="10pt" style:font-name-asian="Arial" style:font-size-asian="10pt" style:font-name-complex="Arial" style:font-size-complex="10pt" style:text-underline-style="none"/>
    </style:style>
    <style:style style:name="T251_12" style:family="text" style:parent-style-name="Internet_20_link">
      <style:text-properties fo:color="#000000" fo:font-size="10pt" style:font-name-asian="Arial" style:font-size-asian="10pt" style:font-name-complex="Arial" style:font-size-complex="10pt" style:text-underline-style="none"/>
    </style:style>
    <style:style style:name="T251_13" style:family="text">
      <style:text-properties fo:font-size="10pt" style:font-name-asian="Arial" style:font-size-asian="10pt" style:font-name-complex="Arial" style:font-size-complex="10pt"/>
    </style:style>
    <style:style style:name="T251_14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51_15" style:family="text">
      <style:text-properties fo:font-size="10pt" style:font-name-asian="Arial" style:font-size-asian="10pt" style:font-name-complex="Arial" style:font-size-complex="10pt"/>
    </style:style>
    <style:style style:name="T251_16" style:family="text">
      <style:text-properties fo:font-size="10pt" style:font-name-asian="Arial" style:font-size-asian="10pt" style:font-name-complex="Arial" style:font-size-complex="10pt"/>
    </style:style>
    <style:style style:name="T251_17" style:family="text">
      <style:text-properties fo:font-size="10pt" style:font-name-asian="Arial" style:font-size-asian="10pt" style:font-name-complex="Arial" style:font-size-complex="10pt"/>
    </style:style>
    <style:style style:name="T251_18" style:family="text">
      <style:text-properties fo:font-size="10pt" style:font-name-asian="Arial" style:font-size-asian="10pt" style:font-name-complex="Arial" style:font-size-complex="10pt"/>
    </style:style>
    <style:style style:name="T251_19" style:family="text">
      <style:text-properties fo:font-size="10pt" style:font-name-asian="Arial" style:font-size-asian="10pt" style:font-name-complex="Arial" style:font-size-complex="10pt"/>
    </style:style>
    <style:style style:name="T251_20" style:family="text">
      <style:text-properties fo:font-size="10pt" style:font-name-asian="Arial" style:font-size-asian="10pt" style:font-name-complex="Arial" style:font-size-complex="10pt"/>
    </style:style>
    <style:style style:name="T251_21" style:family="text">
      <style:text-properties fo:font-size="10pt" style:font-name-asian="Arial" style:font-size-asian="10pt" style:font-name-complex="Arial" style:font-size-complex="10pt"/>
    </style:style>
    <style:style style:name="T251_22" style:family="text">
      <style:text-properties fo:font-size="10pt" style:font-name-asian="Arial" style:font-size-asian="10pt" style:font-name-complex="Arial" style:font-size-complex="10pt"/>
    </style:style>
    <style:style style:name="T251_23" style:family="text">
      <style:text-properties fo:font-size="10pt" style:font-name-asian="Arial" style:font-size-asian="10pt" style:font-name-complex="Arial" style:font-size-complex="10pt"/>
    </style:style>
    <style:style style:name="T251_24" style:family="text">
      <style:text-properties fo:font-size="10pt" style:font-name-asian="Arial" style:font-size-asian="10pt" style:font-name-complex="Arial" style:font-size-complex="10pt"/>
    </style:style>
    <style:style style:name="T251_25" style:family="text">
      <style:text-properties fo:font-size="10pt" style:font-name-asian="Arial" style:font-size-asian="10pt" style:font-name-complex="Arial" style:font-size-complex="10pt"/>
    </style:style>
    <style:style style:name="T251_26" style:family="text">
      <style:text-properties fo:font-size="10pt" style:font-name-asian="Arial" style:font-size-asian="10pt" style:font-name-complex="Arial" style:font-size-complex="10pt"/>
    </style:style>
    <style:style style:name="T251_27" style:family="text">
      <style:text-properties fo:font-size="10pt" style:font-name-asian="Arial" style:font-size-asian="10pt" style:font-name-complex="Arial" style:font-size-complex="10pt"/>
    </style:style>
    <style:style style:name="T251_28" style:family="text">
      <style:text-properties fo:font-size="10pt" style:font-name-asian="Arial" style:font-size-asian="10pt" style:font-name-complex="Arial" style:font-size-complex="10pt"/>
    </style:style>
    <style:style style:name="T251_29" style:family="text">
      <style:text-properties fo:font-size="10pt" style:font-name-asian="Arial" style:font-size-asian="10pt" style:font-name-complex="Arial" style:font-size-complex="10pt"/>
    </style:style>
    <style:style style:name="T251_30" style:family="text">
      <style:text-properties fo:font-size="10pt" style:font-name-asian="Arial" style:font-size-asian="10pt" style:font-name-complex="Arial" style:font-size-complex="10pt"/>
    </style:style>
    <style:style style:name="T251_31" style:family="text">
      <style:text-properties fo:font-size="10pt" style:font-name-asian="Arial" style:font-size-asian="10pt" style:font-name-complex="Arial" style:font-size-complex="10pt"/>
    </style:style>
    <style:style style:name="T251_32" style:family="text">
      <style:text-properties fo:font-size="10pt" style:font-name-asian="Arial" style:font-size-asian="10pt" style:font-name-complex="Arial" style:font-size-complex="10pt"/>
    </style:style>
    <style:style style:name="T251_33" style:family="text">
      <style:text-properties fo:font-size="10pt" style:font-name-asian="Arial" style:font-size-asian="10pt" style:font-name-complex="Arial" style:font-size-complex="10pt"/>
    </style:style>
    <style:style style:name="T251_34" style:family="text">
      <style:text-properties fo:font-size="10pt" style:font-name-asian="Arial" style:font-size-asian="10pt" style:font-name-complex="Arial" style:font-size-complex="10pt"/>
    </style:style>
    <style:style style:name="T251_35" style:family="text">
      <style:text-properties fo:font-size="10pt" style:font-name-asian="Arial" style:font-size-asian="10pt" style:font-name-complex="Arial" style:font-size-complex="10pt"/>
    </style:style>
    <style:style style:name="T251_36" style:family="text">
      <style:text-properties fo:font-size="10pt" style:font-name-asian="Arial" style:font-size-asian="10pt" style:font-name-complex="Arial" style:font-size-complex="10pt"/>
    </style:style>
    <style:style style:name="T251_37" style:family="text">
      <style:text-properties fo:font-size="10pt" style:font-name-asian="Arial" style:font-size-asian="10pt" style:font-name-complex="Arial" style:font-size-complex="10pt"/>
    </style:style>
    <style:style style:name="T251_38" style:family="text">
      <style:text-properties fo:font-size="10pt" style:font-name-asian="Arial" style:font-size-asian="10pt" style:font-name-complex="Arial" style:font-size-complex="10pt"/>
    </style:style>
    <style:style style:name="P252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253" style:family="paragraph" style:parent-style-name="Normal"/>
    <style:style style:name="T253_1" style:family="text">
      <style:text-properties fo:font-size="10pt" style:font-name-asian="Arial" style:font-size-asian="10pt" style:font-name-complex="Arial" style:font-size-complex="10pt"/>
    </style:style>
    <style:style style:name="T253_2" style:family="text">
      <style:text-properties fo:font-size="10pt" style:font-name-asian="Arial" style:font-size-asian="10pt" style:font-name-complex="Arial" style:font-size-complex="10pt"/>
    </style:style>
    <style:style style:name="T253_3" style:family="text">
      <style:text-properties fo:font-size="10pt" style:font-name-asian="Arial" style:font-size-asian="10pt" style:font-name-complex="Arial" style:font-size-complex="10pt"/>
    </style:style>
    <style:style style:name="T253_4" style:family="text">
      <style:text-properties fo:font-size="10pt" style:font-name-asian="Arial" style:font-size-asian="10pt" style:font-name-complex="Arial" style:font-size-complex="10pt"/>
    </style:style>
    <style:style style:name="T253_5" style:family="text">
      <style:text-properties fo:font-size="10pt" style:font-name-asian="Arial" style:font-size-asian="10pt" style:font-name-complex="Arial" style:font-size-complex="10pt"/>
    </style:style>
    <style:style style:name="T253_6" style:family="text">
      <style:text-properties fo:font-size="10pt" style:font-name-asian="Arial" style:font-size-asian="10pt" style:font-name-complex="Arial" style:font-size-complex="10pt"/>
    </style:style>
    <style:style style:name="T253_7" style:family="text">
      <style:text-properties fo:font-size="10pt" style:font-name-asian="Arial" style:font-size-asian="10pt" style:font-name-complex="Arial" style:font-size-complex="10pt"/>
    </style:style>
    <style:style style:name="T253_8" style:family="text">
      <style:text-properties fo:font-size="10pt" style:font-name-asian="Arial" style:font-size-asian="10pt" style:font-name-complex="Arial" style:font-size-complex="10pt"/>
    </style:style>
    <style:style style:name="T253_9" style:family="text">
      <style:text-properties fo:font-size="10pt" style:font-name-asian="Arial" style:font-size-asian="10pt" style:font-name-complex="Arial" style:font-size-complex="10pt"/>
    </style:style>
    <style:style style:name="T253_10" style:family="text">
      <style:text-properties fo:font-size="10pt" style:font-name-asian="Arial" style:font-size-asian="10pt" style:font-name-complex="Arial" style:font-size-complex="10pt"/>
    </style:style>
    <style:style style:name="T253_11" style:family="text">
      <style:text-properties fo:font-size="10pt" style:font-name-asian="Arial" style:font-size-asian="10pt" style:font-name-complex="Arial" style:font-size-complex="10pt"/>
    </style:style>
    <style:style style:name="T253_12" style:family="text">
      <style:text-properties fo:font-size="10pt" style:font-name-asian="Arial" style:font-size-asian="10pt" style:font-name-complex="Arial" style:font-size-complex="10pt"/>
    </style:style>
    <style:style style:name="T253_13" style:family="text">
      <style:text-properties fo:font-size="10pt" style:font-name-asian="Arial" style:font-size-asian="10pt" style:font-name-complex="Arial" style:font-size-complex="10pt"/>
    </style:style>
    <style:style style:name="T253_14" style:family="text">
      <style:text-properties fo:font-size="10pt" style:font-name-asian="Arial" style:font-size-asian="10pt" style:font-name-complex="Arial" style:font-size-complex="10pt"/>
    </style:style>
    <style:style style:name="T253_15" style:family="text">
      <style:text-properties fo:font-size="10pt" style:font-name-asian="Arial" style:font-size-asian="10pt" style:font-name-complex="Arial" style:font-size-complex="10pt"/>
    </style:style>
    <style:style style:name="T253_16" style:family="text">
      <style:text-properties fo:font-size="10pt" style:font-name-asian="Arial" style:font-size-asian="10pt" style:font-name-complex="Arial" style:font-size-complex="10pt"/>
    </style:style>
    <style:style style:name="T253_17" style:family="text">
      <style:text-properties fo:font-size="10pt" style:font-name-asian="Arial" style:font-size-asian="10pt" style:font-name-complex="Arial" style:font-size-complex="10pt"/>
    </style:style>
    <style:style style:name="T253_18" style:family="text">
      <style:text-properties fo:font-size="10pt" style:font-name-asian="Arial" style:font-size-asian="10pt" style:font-name-complex="Arial" style:font-size-complex="10pt"/>
    </style:style>
    <style:style style:name="P254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255" style:family="paragraph" style:parent-style-name="Normal"/>
    <style:style style:name="T255_1" style:family="text">
      <style:text-properties fo:font-size="10pt" style:font-name-asian="Arial" style:font-size-asian="10pt" style:font-name-complex="Arial" style:font-size-complex="10pt"/>
    </style:style>
    <style:style style:name="T255_2" style:family="text">
      <style:text-properties fo:font-size="10pt" style:font-name-asian="Arial" style:font-size-asian="10pt" style:font-name-complex="Arial" style:font-size-complex="10pt"/>
    </style:style>
    <style:style style:name="T255_3" style:family="text">
      <style:text-properties fo:font-size="10pt" style:font-name-asian="Arial" style:font-size-asian="10pt" style:font-name-complex="Arial" style:font-size-complex="10pt"/>
    </style:style>
    <style:style style:name="T255_4" style:family="text">
      <style:text-properties fo:font-size="10pt" style:font-name-asian="Arial" style:font-size-asian="10pt" style:font-name-complex="Arial" style:font-size-complex="10pt"/>
    </style:style>
    <style:style style:name="T255_5" style:family="text">
      <style:text-properties fo:font-size="10pt" style:font-name-asian="Arial" style:font-size-asian="10pt" style:font-name-complex="Arial" style:font-size-complex="10pt"/>
    </style:style>
    <style:style style:name="T255_6" style:family="text">
      <style:text-properties fo:font-size="10pt" style:font-name-asian="Arial" style:font-size-asian="10pt" style:font-name-complex="Arial" style:font-size-complex="10pt"/>
    </style:style>
    <style:style style:name="T255_7" style:family="text">
      <style:text-properties fo:font-size="10pt" style:font-name-asian="Arial" style:font-size-asian="10pt" style:font-name-complex="Arial" style:font-size-complex="10pt"/>
    </style:style>
    <style:style style:name="T255_8" style:family="text">
      <style:text-properties fo:font-size="10pt" style:font-name-asian="Arial" style:font-size-asian="10pt" style:font-name-complex="Arial" style:font-size-complex="10pt"/>
    </style:style>
    <style:style style:name="T255_9" style:family="text">
      <style:text-properties fo:font-size="10pt" style:font-name-asian="Arial" style:font-size-asian="10pt" style:font-name-complex="Arial" style:font-size-complex="10pt"/>
    </style:style>
    <style:style style:name="T255_10" style:family="text">
      <style:text-properties fo:font-size="10pt" style:font-name-asian="Arial" style:font-size-asian="10pt" style:font-name-complex="Arial" style:font-size-complex="10pt"/>
    </style:style>
    <style:style style:name="T255_11" style:family="text">
      <style:text-properties fo:font-size="10pt" style:font-name-asian="Arial" style:font-size-asian="10pt" style:font-name-complex="Arial" style:font-size-complex="10pt"/>
    </style:style>
    <style:style style:name="T255_12" style:family="text">
      <style:text-properties fo:font-size="10pt" style:font-name-asian="Arial" style:font-size-asian="10pt" style:font-name-complex="Arial" style:font-size-complex="10pt"/>
    </style:style>
    <style:style style:name="T255_13" style:family="text">
      <style:text-properties fo:font-size="10pt" style:font-name-asian="Arial" style:font-size-asian="10pt" style:font-name-complex="Arial" style:font-size-complex="10pt"/>
    </style:style>
    <style:style style:name="P256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257" style:family="paragraph" style:parent-style-name="Normal"/>
    <style:style style:name="T257_1" style:family="text">
      <style:text-properties fo:color="#000000" fo:font-size="10pt" style:font-name-asian="Arial" style:font-size-asian="10pt" style:font-name-complex="Arial" style:font-size-complex="10pt" style:text-underline-style="solid" style:text-underline-color="font-color"/>
    </style:style>
    <style:style style:name="T257_2" style:family="text">
      <style:text-properties fo:color="#000000" fo:font-size="10pt" style:font-name-asian="Arial" style:font-size-asian="10pt" style:font-name-complex="Arial" style:font-size-complex="10pt"/>
    </style:style>
    <style:style style:name="T257_3" style:family="text">
      <style:text-properties fo:color="#000000" fo:font-size="10pt" style:font-name-asian="Arial" style:font-size-asian="10pt" style:font-name-complex="Arial" style:font-size-complex="10pt"/>
    </style:style>
    <style:style style:name="T257_4" style:family="text">
      <style:text-properties fo:color="#000000" fo:font-size="10pt" style:font-name-asian="Arial" style:font-size-asian="10pt" style:font-name-complex="Arial" style:font-size-complex="10pt"/>
    </style:style>
    <style:style style:name="T257_5" style:family="text">
      <style:text-properties fo:color="#000000" fo:font-size="10pt" style:font-name-asian="Arial" style:font-size-asian="10pt" style:font-name-complex="Arial" style:font-size-complex="10pt"/>
    </style:style>
    <style:style style:name="T257_6" style:family="text">
      <style:text-properties fo:color="#000000" fo:font-size="10pt" style:font-name-asian="Arial" style:font-size-asian="10pt" style:font-name-complex="Arial" style:font-size-complex="10pt"/>
    </style:style>
    <style:style style:name="T257_7" style:family="text">
      <style:text-properties fo:color="#000000" fo:font-size="10pt" style:font-name-asian="Arial" style:font-size-asian="10pt" style:font-name-complex="Arial" style:font-size-complex="10pt"/>
    </style:style>
    <style:style style:name="T257_8" style:family="text">
      <style:text-properties fo:color="#000000" fo:font-size="10pt" style:font-name-asian="Arial" style:font-size-asian="10pt" style:font-name-complex="Arial" style:font-size-complex="10pt"/>
    </style:style>
    <style:style style:name="T257_9" style:family="text">
      <style:text-properties fo:color="#000000" fo:font-size="10pt" style:font-name-asian="Arial" style:font-size-asian="10pt" style:font-name-complex="Arial" style:font-size-complex="10pt"/>
    </style:style>
    <style:style style:name="T257_10" style:family="text">
      <style:text-properties fo:color="#000000" fo:font-size="10pt" style:font-name-asian="Arial" style:font-size-asian="10pt" style:font-name-complex="Arial" style:font-size-complex="10pt"/>
    </style:style>
    <style:style style:name="T257_11" style:family="text">
      <style:text-properties fo:color="#000000" fo:font-size="10pt" style:font-name-asian="Arial" style:font-size-asian="10pt" style:font-name-complex="Arial" style:font-size-complex="10pt"/>
    </style:style>
    <style:style style:name="T257_12" style:family="text">
      <style:text-properties fo:color="#000000" fo:font-size="10pt" style:font-name-asian="Arial" style:font-size-asian="10pt" style:font-name-complex="Arial" style:font-size-complex="10pt"/>
    </style:style>
    <style:style style:name="T257_13" style:family="text">
      <style:text-properties fo:color="#000000" fo:font-size="10pt" style:font-name-asian="Arial" style:font-size-asian="10pt" style:font-name-complex="Arial" style:font-size-complex="10pt"/>
    </style:style>
    <style:style style:name="T257_14" style:family="text">
      <style:text-properties fo:color="#231f20" fo:font-size="10pt" style:font-name-asian="Arial" style:font-size-asian="10pt" style:font-name-complex="Arial" style:font-size-complex="10pt"/>
    </style:style>
    <style:style style:name="T257_15" style:family="text">
      <style:text-properties fo:color="#231f20" fo:font-size="10pt" style:font-name-asian="Arial" style:font-size-asian="10pt" style:font-name-complex="Arial" style:font-size-complex="10pt"/>
    </style:style>
    <style:style style:name="T257_16" style:family="text">
      <style:text-properties fo:font-size="10pt" style:font-name-asian="Arial" style:font-size-asian="10pt" style:font-name-complex="Arial" style:font-size-complex="10pt"/>
    </style:style>
    <style:style style:name="T257_17" style:family="text">
      <style:text-properties fo:font-size="10pt" style:font-name-asian="Arial" style:font-size-asian="10pt" style:font-name-complex="Arial" style:font-size-complex="10pt"/>
    </style:style>
    <style:style style:name="T257_18" style:family="text">
      <style:text-properties fo:font-size="10pt" style:font-name-asian="Arial" style:font-size-asian="10pt" style:font-name-complex="Arial" style:font-size-complex="10pt"/>
    </style:style>
    <style:style style:name="T257_19" style:family="text">
      <style:text-properties fo:font-size="10pt" style:font-name-asian="Arial" style:font-size-asian="10pt" style:font-name-complex="Arial" style:font-size-complex="10pt"/>
    </style:style>
    <style:style style:name="T257_20" style:family="text">
      <style:text-properties fo:font-size="10pt" style:font-name-asian="Arial" style:font-size-asian="10pt" style:font-name-complex="Arial" style:font-size-complex="10pt"/>
    </style:style>
    <style:style style:name="T257_21" style:family="text">
      <style:text-properties fo:font-size="10pt" style:font-name-asian="Arial" style:font-size-asian="10pt" style:font-name-complex="Arial" style:font-size-complex="10pt"/>
    </style:style>
    <style:style style:name="T257_22" style:family="text">
      <style:text-properties fo:font-size="10pt" style:font-name-asian="Arial" style:font-size-asian="10pt" style:font-name-complex="Arial" style:font-size-complex="10pt"/>
    </style:style>
    <style:style style:name="T257_23" style:family="text">
      <style:text-properties fo:font-size="10pt" style:font-name-asian="Arial" style:font-size-asian="10pt" style:font-name-complex="Arial" style:font-size-complex="10pt"/>
    </style:style>
    <style:style style:name="T257_24" style:family="text">
      <style:text-properties fo:font-size="10pt" style:font-name-asian="Arial" style:font-size-asian="10pt" style:font-name-complex="Arial" style:font-size-complex="10pt"/>
    </style:style>
    <style:style style:name="T257_25" style:family="text">
      <style:text-properties fo:font-size="10pt" style:font-name-asian="Arial" style:font-size-asian="10pt" style:font-name-complex="Arial" style:font-size-complex="10pt"/>
    </style:style>
    <style:style style:name="T257_26" style:family="text">
      <style:text-properties fo:font-size="10pt" style:font-name-asian="Arial" style:font-size-asian="10pt" style:font-name-complex="Arial" style:font-size-complex="10pt"/>
    </style:style>
    <style:style style:name="T257_27" style:family="text">
      <style:text-properties fo:font-size="10pt" style:font-name-asian="Arial" style:font-size-asian="10pt" style:font-name-complex="Arial" style:font-size-complex="10pt"/>
    </style:style>
    <style:style style:name="T257_28" style:family="text">
      <style:text-properties fo:font-size="10pt" style:font-name-asian="Arial" style:font-size-asian="10pt" style:font-name-complex="Arial" style:font-size-complex="10pt"/>
    </style:style>
    <style:style style:name="T257_29" style:family="text">
      <style:text-properties fo:font-size="10pt" style:font-name-asian="Arial" style:font-size-asian="10pt" style:font-name-complex="Arial" style:font-size-complex="10pt"/>
    </style:style>
    <style:style style:name="T257_30" style:family="text">
      <style:text-properties fo:font-size="10pt" style:font-name-asian="Arial" style:font-size-asian="10pt" style:font-name-complex="Arial" style:font-size-complex="10pt"/>
    </style:style>
    <style:style style:name="T257_31" style:family="text">
      <style:text-properties fo:font-size="10pt" style:font-name-asian="Arial" style:font-size-asian="10pt" style:font-name-complex="Arial" style:font-size-complex="10pt"/>
    </style:style>
    <style:style style:name="T257_32" style:family="text">
      <style:text-properties fo:font-size="10pt" style:font-name-asian="Arial" style:font-size-asian="10pt" style:font-name-complex="Arial" style:font-size-complex="10pt"/>
    </style:style>
    <style:style style:name="T257_33" style:family="text">
      <style:text-properties fo:font-size="10pt" style:font-name-asian="Arial" style:font-size-asian="10pt" style:font-name-complex="Arial" style:font-size-complex="10pt"/>
    </style:style>
    <style:style style:name="T257_34" style:family="text">
      <style:text-properties fo:font-size="10pt" style:font-name-asian="Arial" style:font-size-asian="10pt" style:font-name-complex="Arial" style:font-size-complex="10pt"/>
    </style:style>
    <style:style style:name="T257_35" style:family="text">
      <style:text-properties fo:font-size="10pt" style:font-name-asian="Arial" style:font-size-asian="10pt" style:font-name-complex="Arial" style:font-size-complex="10pt"/>
    </style:style>
    <style:style style:name="T257_36" style:family="text">
      <style:text-properties fo:font-size="10pt" style:font-name-asian="Arial" style:font-size-asian="10pt" style:font-name-complex="Arial" style:font-size-complex="10pt"/>
    </style:style>
    <style:style style:name="T257_37" style:family="text">
      <style:text-properties fo:font-size="10pt" style:font-name-asian="Arial" style:font-size-asian="10pt" style:font-name-complex="Arial" style:font-size-complex="10pt"/>
    </style:style>
    <style:style style:name="T257_38" style:family="text">
      <style:text-properties fo:font-size="10pt" style:font-name-asian="Arial" style:font-size-asian="10pt" style:font-name-complex="Arial" style:font-size-complex="10pt"/>
    </style:style>
    <style:style style:name="T257_39" style:family="text">
      <style:text-properties fo:font-size="10pt" style:font-name-asian="Arial" style:font-size-asian="10pt" style:font-name-complex="Arial" style:font-size-complex="10pt"/>
    </style:style>
    <style:style style:name="T257_40" style:family="text">
      <style:text-properties fo:font-size="10pt" style:font-name-asian="Arial" style:font-size-asian="10pt" style:font-name-complex="Arial" style:font-size-complex="10pt"/>
    </style:style>
    <style:style style:name="T257_41" style:family="text">
      <style:text-properties fo:font-size="10pt" style:font-name-asian="Arial" style:font-size-asian="10pt" style:font-name-complex="Arial" style:font-size-complex="10pt"/>
    </style:style>
    <style:style style:name="T257_42" style:family="text">
      <style:text-properties fo:font-size="10pt" style:font-name-asian="Arial" style:font-size-asian="10pt" style:font-name-complex="Arial" style:font-size-complex="10pt"/>
    </style:style>
    <style:style style:name="T257_43" style:family="text">
      <style:text-properties fo:font-size="10pt" style:font-name-asian="Arial" style:font-size-asian="10pt" style:font-name-complex="Arial" style:font-size-complex="10pt"/>
    </style:style>
    <style:style style:name="T257_44" style:family="text">
      <style:text-properties fo:font-size="10pt" style:font-name-asian="Arial" style:font-size-asian="10pt" style:font-name-complex="Arial" style:font-size-complex="10pt"/>
    </style:style>
    <style:style style:name="T257_45" style:family="text">
      <style:text-properties fo:font-size="10pt" style:font-name-asian="Arial" style:font-size-asian="10pt" style:font-name-complex="Arial" style:font-size-complex="10pt"/>
    </style:style>
    <style:style style:name="T257_46" style:family="text">
      <style:text-properties fo:font-size="10pt" style:font-name-asian="Arial" style:font-size-asian="10pt" style:font-name-complex="Arial" style:font-size-complex="10pt"/>
    </style:style>
    <style:style style:name="P258" style:family="paragraph" style:parent-style-name="Normal">
      <style:text-properties fo:font-size="11pt" style:font-name-asian="Arial" style:font-size-asian="11pt" style:font-name-complex="Arial" style:font-size-complex="11pt" fo:language="en" fo:country="US"/>
    </style:style>
    <style:style style:name="P259" style:family="paragraph" style:parent-style-name="Normal"/>
    <style:style style:name="T259_1" style:family="text">
      <style:text-properties fo:font-size="10pt" style:font-name-asian="Arial" style:font-size-asian="10pt" style:font-name-complex="Arial" style:font-size-complex="10pt" fo:language="en" fo:country="US" style:text-underline-style="solid" style:text-underline-color="font-color"/>
    </style:style>
    <style:style style:name="T259_2" style:family="text">
      <style:text-properties fo:font-size="10pt" style:font-name-asian="Arial" style:font-size-asian="10pt" style:font-name-complex="Arial" style:font-size-complex="10pt" fo:language="en" fo:country="US"/>
    </style:style>
    <style:style style:name="T259_3" style:family="text">
      <style:text-properties fo:font-size="10pt" style:font-name-asian="Arial" style:font-size-asian="10pt" style:font-name-complex="Arial" style:font-size-complex="10pt" fo:language="en" fo:country="US"/>
    </style:style>
    <style:style style:name="T259_4" style:family="text">
      <style:text-properties fo:font-size="10pt" style:font-name-asian="Arial" style:font-size-asian="10pt" style:font-name-complex="Arial" style:font-size-complex="10pt" fo:language="en" fo:country="US"/>
    </style:style>
    <style:style style:name="T259_5" style:family="text">
      <style:text-properties fo:font-size="10pt" style:font-name-asian="Arial" style:font-size-asian="10pt" style:font-name-complex="Arial" style:font-size-complex="10pt" fo:language="en" fo:country="US"/>
    </style:style>
    <style:style style:name="T259_6" style:family="text">
      <style:text-properties fo:font-size="10pt" style:font-name-asian="Arial" style:font-size-asian="10pt" style:font-name-complex="Arial" style:font-size-complex="10pt" fo:language="en" fo:country="US"/>
    </style:style>
    <style:style style:name="T259_7" style:family="text">
      <style:text-properties fo:font-size="10pt" style:font-name-asian="Arial" style:font-size-asian="10pt" style:font-name-complex="Arial" style:font-size-complex="10pt" fo:language="en" fo:country="US"/>
    </style:style>
    <style:style style:name="T259_8" style:family="text">
      <style:text-properties fo:font-size="10pt" style:font-name-asian="Arial" style:font-size-asian="10pt" style:font-name-complex="Arial" style:font-size-complex="10pt" fo:language="en" fo:country="US"/>
    </style:style>
    <style:style style:name="T259_9" style:family="text">
      <style:text-properties fo:font-size="10pt" style:font-name-asian="Arial" style:font-size-asian="10pt" style:font-name-complex="Arial" style:font-size-complex="10pt" fo:language="en" fo:country="US"/>
    </style:style>
    <style:style style:name="T259_10" style:family="text">
      <style:text-properties fo:font-size="10pt" style:font-name-asian="Arial" style:font-size-asian="10pt" style:font-name-complex="Arial" style:font-size-complex="10pt" fo:language="en" fo:country="US"/>
    </style:style>
    <style:style style:name="T259_11" style:family="text">
      <style:text-properties fo:font-size="10pt" style:font-name-asian="Arial" style:font-size-asian="10pt" style:font-name-complex="Arial" style:font-size-complex="10pt" fo:language="en" fo:country="US"/>
    </style:style>
    <style:style style:name="T259_12" style:family="text">
      <style:text-properties fo:font-size="10pt" style:font-name-asian="Arial" style:font-size-asian="10pt" style:font-name-complex="Arial" style:font-size-complex="10pt" fo:language="en" fo:country="US"/>
    </style:style>
    <style:style style:name="T259_13" style:family="text">
      <style:text-properties fo:font-size="10pt" style:font-name-asian="Arial" style:font-size-asian="10pt" style:font-name-complex="Arial" style:font-size-complex="10pt" fo:language="en" fo:country="US"/>
    </style:style>
    <style:style style:name="T259_14" style:family="text">
      <style:text-properties fo:font-size="10pt" style:font-name-asian="Arial" style:font-size-asian="10pt" style:font-name-complex="Arial" style:font-size-complex="10pt" fo:language="en" fo:country="US"/>
    </style:style>
    <style:style style:name="T259_15" style:family="text">
      <style:text-properties fo:font-size="10pt" style:font-name-asian="Arial" style:font-size-asian="10pt" style:font-name-complex="Arial" style:font-size-complex="10pt" fo:language="en" fo:country="US"/>
    </style:style>
    <style:style style:name="T259_16" style:family="text">
      <style:text-properties fo:font-size="10pt" style:font-name-asian="Arial" style:font-size-asian="10pt" style:font-name-complex="Arial" style:font-size-complex="10pt" fo:language="en" fo:country="US"/>
    </style:style>
    <style:style style:name="T259_17" style:family="text">
      <style:text-properties fo:font-size="10pt" style:font-name-asian="Arial" style:font-size-asian="10pt" style:font-name-complex="Arial" style:font-size-complex="10pt" fo:language="en" fo:country="US"/>
    </style:style>
    <style:style style:name="T259_18" style:family="text">
      <style:text-properties fo:font-size="10pt" style:font-name-asian="Arial" style:font-size-asian="10pt" style:font-name-complex="Arial" style:font-size-complex="10pt" fo:language="en" fo:country="US"/>
    </style:style>
    <style:style style:name="T259_19" style:family="text">
      <style:text-properties fo:font-size="10pt" style:font-name-asian="Arial" style:font-size-asian="10pt" style:font-name-complex="Arial" style:font-size-complex="10pt" fo:language="en" fo:country="US"/>
    </style:style>
    <style:style style:name="T259_20" style:family="text">
      <style:text-properties fo:font-size="10pt" style:font-name-asian="Arial" style:font-size-asian="10pt" style:font-name-complex="Arial" style:font-size-complex="10pt" fo:language="en" fo:country="US"/>
    </style:style>
    <style:style style:name="T259_21" style:family="text">
      <style:text-properties fo:font-size="10pt" style:font-name-asian="Arial" style:font-size-asian="10pt" style:font-name-complex="Arial" style:font-size-complex="10pt" fo:language="en" fo:country="US"/>
    </style:style>
    <style:style style:name="P260" style:family="paragraph" style:parent-style-name="Normal"/>
    <style:style style:name="T260_1" style:family="text">
      <style:text-properties fo:font-size="10pt" style:font-name-asian="Arial" style:font-size-asian="10pt" style:font-name-complex="Arial" style:font-size-complex="10pt" fo:language="en" fo:country="US"/>
    </style:style>
    <style:style style:name="P261" style:family="paragraph" style:parent-style-name="Normal"/>
    <style:style style:name="T261_1" style:family="text">
      <style:text-properties fo:font-size="10pt" style:font-name-asian="Arial" style:font-size-asian="10pt" style:font-name-complex="Arial" style:font-size-complex="10pt" fo:language="en" fo:country="US" style:text-underline-style="solid" style:text-underline-color="font-color"/>
    </style:style>
    <style:style style:name="T261_2" style:family="text">
      <style:text-properties fo:font-size="10pt" style:font-name-asian="Arial" style:font-size-asian="10pt" style:font-name-complex="Arial" style:font-size-complex="10pt" fo:language="en" fo:country="US"/>
    </style:style>
    <style:style style:name="T261_3" style:family="text">
      <style:text-properties fo:font-size="10pt" style:font-name-asian="Arial" style:font-size-asian="10pt" style:font-name-complex="Arial" style:font-size-complex="10pt" fo:language="en" fo:country="US"/>
    </style:style>
    <style:style style:name="T261_4" style:family="text">
      <style:text-properties fo:font-size="10pt" style:font-name-asian="Arial" style:font-size-asian="10pt" style:font-name-complex="Arial" style:font-size-complex="10pt" fo:language="en" fo:country="US"/>
    </style:style>
    <style:style style:name="T261_5" style:family="text">
      <style:text-properties fo:font-size="10pt" style:font-name-asian="Arial" style:font-size-asian="10pt" style:font-name-complex="Arial" style:font-size-complex="10pt" fo:language="en" fo:country="US"/>
    </style:style>
    <style:style style:name="T261_6" style:family="text">
      <style:text-properties fo:font-size="10pt" style:font-name-asian="Arial" style:font-size-asian="10pt" style:font-name-complex="Arial" style:font-size-complex="10pt" fo:language="en" fo:country="US"/>
    </style:style>
    <style:style style:name="T261_7" style:family="text">
      <style:text-properties fo:font-size="10pt" style:font-name-asian="Arial" style:font-size-asian="10pt" style:font-name-complex="Arial" style:font-size-complex="10pt" fo:language="en" fo:country="US"/>
    </style:style>
    <style:style style:name="T261_8" style:family="text">
      <style:text-properties fo:font-size="10pt" style:font-name-asian="Arial" style:font-size-asian="10pt" style:font-name-complex="Arial" style:font-size-complex="10pt" fo:language="en" fo:country="US"/>
    </style:style>
    <style:style style:name="T261_9" style:family="text">
      <style:text-properties fo:font-size="10pt" style:font-name-asian="Arial" style:font-size-asian="10pt" style:font-name-complex="Arial" style:font-size-complex="10pt" fo:language="en" fo:country="US"/>
    </style:style>
    <style:style style:name="T261_10" style:family="text">
      <style:text-properties fo:font-size="10pt" style:font-name-asian="Arial" style:font-size-asian="10pt" style:font-name-complex="Arial" style:font-size-complex="10pt" fo:language="en" fo:country="US"/>
    </style:style>
    <style:style style:name="T261_11" style:family="text">
      <style:text-properties fo:font-size="10pt" style:font-name-asian="Arial" style:font-size-asian="10pt" style:font-name-complex="Arial" style:font-size-complex="10pt" fo:language="en" fo:country="US"/>
    </style:style>
    <style:style style:name="P262" style:family="paragraph" style:parent-style-name="Normal"/>
    <style:style style:name="T262_1" style:family="text">
      <style:text-properties fo:font-size="10pt" style:font-name-asian="Arial" style:font-size-asian="10pt" style:font-name-complex="Arial" style:font-size-complex="10pt" fo:language="en" fo:country="US"/>
    </style:style>
    <style:style style:name="P263" style:family="paragraph" style:parent-style-name="Normal"/>
    <style:style style:name="T263_1" style:family="text">
      <style:text-properties fo:font-size="10pt" style:font-name-asian="Arial" style:font-size-asian="10pt" style:font-name-complex="Arial" style:font-size-complex="10pt" fo:language="en" fo:country="US"/>
    </style:style>
    <style:style style:name="T263_2" style:family="text">
      <style:text-properties fo:font-size="10pt" style:font-name-asian="Arial" style:font-size-asian="10pt" style:font-name-complex="Arial" style:font-size-complex="10pt" fo:language="en" fo:country="US"/>
    </style:style>
    <style:style style:name="T263_3" style:family="text">
      <style:text-properties fo:font-size="10pt" style:font-name-asian="Arial" style:font-size-asian="10pt" style:font-name-complex="Arial" style:font-size-complex="10pt" fo:language="en" fo:country="US"/>
    </style:style>
    <style:style style:name="T263_4" style:family="text">
      <style:text-properties fo:font-size="10pt" style:font-name-asian="Arial" style:font-size-asian="10pt" style:font-name-complex="Arial" style:font-size-complex="10pt" fo:language="en" fo:country="US"/>
    </style:style>
    <style:style style:name="T263_5" style:family="text">
      <style:text-properties fo:font-size="10pt" style:font-name-asian="Arial" style:font-size-asian="10pt" style:font-name-complex="Arial" style:font-size-complex="10pt" fo:language="en" fo:country="US"/>
    </style:style>
    <style:style style:name="T263_6" style:family="text">
      <style:text-properties fo:font-size="10pt" style:font-name-asian="Arial" style:font-size-asian="10pt" style:font-name-complex="Arial" style:font-size-complex="10pt" fo:language="en" fo:country="US"/>
    </style:style>
    <style:style style:name="T263_7" style:family="text">
      <style:text-properties fo:font-size="10pt" style:font-name-asian="Arial" style:font-size-asian="10pt" style:font-name-complex="Arial" style:font-size-complex="10pt" fo:language="en" fo:country="US"/>
    </style:style>
    <style:style style:name="T263_8" style:family="text">
      <style:text-properties fo:font-size="10pt" style:font-name-asian="Arial" style:font-size-asian="10pt" style:font-name-complex="Arial" style:font-size-complex="10pt" fo:language="en" fo:country="US"/>
    </style:style>
    <style:style style:name="T263_9" style:family="text">
      <style:text-properties fo:font-size="10pt" style:font-name-asian="Arial" style:font-size-asian="10pt" style:font-name-complex="Arial" style:font-size-complex="10pt" fo:language="en" fo:country="US"/>
    </style:style>
    <style:style style:name="T263_10" style:family="text">
      <style:text-properties fo:font-size="10pt" style:font-name-asian="Arial" style:font-size-asian="10pt" style:font-name-complex="Arial" style:font-size-complex="10pt" fo:language="en" fo:country="US"/>
    </style:style>
    <style:style style:name="T263_11" style:family="text">
      <style:text-properties fo:font-size="10pt" style:font-name-asian="Arial" style:font-size-asian="10pt" style:font-name-complex="Arial" style:font-size-complex="10pt" fo:language="en" fo:country="US"/>
    </style:style>
    <style:style style:name="T263_12" style:family="text">
      <style:text-properties fo:font-size="10pt" style:font-name-asian="Arial" style:font-size-asian="10pt" style:font-name-complex="Arial" style:font-size-complex="10pt" fo:language="en" fo:country="US"/>
    </style:style>
    <style:style style:name="T263_13" style:family="text">
      <style:text-properties fo:font-size="10pt" style:font-name-asian="Arial" style:font-size-asian="10pt" style:font-name-complex="Arial" style:font-size-complex="10pt" fo:language="en" fo:country="US"/>
    </style:style>
    <style:style style:name="T263_14" style:family="text">
      <style:text-properties fo:font-size="10pt" style:font-name-asian="Arial" style:font-size-asian="10pt" style:font-name-complex="Arial" style:font-size-complex="10pt" fo:language="en" fo:country="US"/>
    </style:style>
    <style:style style:name="T263_15" style:family="text">
      <style:text-properties fo:font-size="10pt" style:font-name-asian="Arial" style:font-size-asian="10pt" style:font-name-complex="Arial" style:font-size-complex="10pt" fo:language="en" fo:country="US"/>
    </style:style>
    <style:style style:name="T263_16" style:family="text">
      <style:text-properties fo:font-size="10pt" style:font-name-asian="Arial" style:font-size-asian="10pt" style:font-name-complex="Arial" style:font-size-complex="10pt" fo:language="en" fo:country="US"/>
    </style:style>
    <style:style style:name="T263_17" style:family="text">
      <style:text-properties fo:font-size="10pt" style:font-name-asian="Arial" style:font-size-asian="10pt" style:font-name-complex="Arial" style:font-size-complex="10pt" fo:language="en" fo:country="US"/>
    </style:style>
    <style:style style:name="P264" style:family="paragraph" style:parent-style-name="Normal">
      <style:text-properties fo:font-size="10pt" style:font-name-asian="Arial" style:font-size-asian="10pt" style:font-name-complex="Arial" style:font-size-complex="10pt" fo:language="en" fo:country="US"/>
    </style:style>
    <style:style style:name="P265" style:family="paragraph" style:parent-style-name="Normal"/>
    <style:style style:name="T265_1" style:family="text">
      <style:text-properties fo:font-size="10pt" style:font-name-asian="Arial" style:font-size-asian="10pt" style:font-name-complex="Arial" style:font-size-complex="10pt" fo:language="en" fo:country="US"/>
    </style:style>
    <style:style style:name="T265_2" style:family="text">
      <style:text-properties fo:font-size="10pt" style:font-name-asian="Arial" style:font-size-asian="10pt" style:font-name-complex="Arial" style:font-size-complex="10pt" fo:language="en" fo:country="US"/>
    </style:style>
    <style:style style:name="T265_3" style:family="text">
      <style:text-properties fo:font-size="10pt" style:font-name-asian="Arial" style:font-size-asian="10pt" style:font-name-complex="Arial" style:font-size-complex="10pt" fo:language="en" fo:country="US"/>
    </style:style>
    <style:style style:name="T265_4" style:family="text">
      <style:text-properties fo:font-size="10pt" style:font-name-asian="Arial" style:font-size-asian="10pt" style:font-name-complex="Arial" style:font-size-complex="10pt" fo:language="en" fo:country="US"/>
    </style:style>
    <style:style style:name="T265_5" style:family="text">
      <style:text-properties fo:font-size="10pt" style:font-name-asian="Arial" style:font-size-asian="10pt" style:font-name-complex="Arial" style:font-size-complex="10pt" fo:language="en" fo:country="US"/>
    </style:style>
    <style:style style:name="T265_6" style:family="text">
      <style:text-properties fo:font-size="10pt" style:font-name-asian="Arial" style:font-size-asian="10pt" style:font-name-complex="Arial" style:font-size-complex="10pt" fo:language="en" fo:country="US"/>
    </style:style>
    <style:style style:name="T265_7" style:family="text">
      <style:text-properties fo:font-size="10pt" style:font-name-asian="Arial" style:font-size-asian="10pt" style:font-name-complex="Arial" style:font-size-complex="10pt" fo:language="en" fo:country="US"/>
    </style:style>
    <style:style style:name="T265_8" style:family="text">
      <style:text-properties fo:font-size="10pt" style:font-name-asian="Arial" style:font-size-asian="10pt" style:font-name-complex="Arial" style:font-size-complex="10pt" fo:language="en" fo:country="US"/>
    </style:style>
    <style:style style:name="T265_9" style:family="text">
      <style:text-properties fo:font-size="10pt" style:font-name-asian="Arial" style:font-size-asian="10pt" style:font-name-complex="Arial" style:font-size-complex="10pt" fo:language="en" fo:country="US"/>
    </style:style>
    <style:style style:name="T265_10" style:family="text">
      <style:text-properties fo:font-size="10pt" style:font-name-asian="Arial" style:font-size-asian="10pt" style:font-name-complex="Arial" style:font-size-complex="10pt" fo:language="en" fo:country="US"/>
    </style:style>
    <style:style style:name="T265_11" style:family="text">
      <style:text-properties fo:font-size="10pt" style:font-name-asian="Arial" style:font-size-asian="10pt" style:font-name-complex="Arial" style:font-size-complex="10pt" fo:language="en" fo:country="US"/>
    </style:style>
    <style:style style:name="T265_12" style:family="text">
      <style:text-properties fo:font-size="10pt" style:font-name-asian="Arial" style:font-size-asian="10pt" style:font-name-complex="Arial" style:font-size-complex="10pt" fo:language="en" fo:country="US"/>
    </style:style>
    <style:style style:name="T265_13" style:family="text">
      <style:text-properties fo:font-size="10pt" style:font-name-asian="Arial" style:font-size-asian="10pt" style:font-name-complex="Arial" style:font-size-complex="10pt" fo:language="en" fo:country="US"/>
    </style:style>
    <style:style style:name="T265_14" style:family="text">
      <style:text-properties fo:font-size="10pt" style:font-name-asian="Arial" style:font-size-asian="10pt" style:font-name-complex="Arial" style:font-size-complex="10pt" fo:language="en" fo:country="US"/>
    </style:style>
    <style:style style:name="T265_15" style:family="text">
      <style:text-properties fo:font-size="10pt" style:font-name-asian="Arial" style:font-size-asian="10pt" style:font-name-complex="Arial" style:font-size-complex="10pt" fo:language="en" fo:country="US"/>
    </style:style>
    <style:style style:name="T265_16" style:family="text">
      <style:text-properties fo:font-size="10pt" style:font-name-asian="Arial" style:font-size-asian="10pt" style:font-name-complex="Arial" style:font-size-complex="10pt" fo:language="en" fo:country="US"/>
    </style:style>
    <style:style style:name="T265_17" style:family="text">
      <style:text-properties fo:font-size="10pt" style:font-name-asian="Arial" style:font-size-asian="10pt" style:font-name-complex="Arial" style:font-size-complex="10pt" fo:language="en" fo:country="US"/>
    </style:style>
    <style:style style:name="T265_18" style:family="text">
      <style:text-properties fo:font-size="10pt" style:font-name-asian="Arial" style:font-size-asian="10pt" style:font-name-complex="Arial" style:font-size-complex="10pt" fo:language="en" fo:country="US"/>
    </style:style>
    <style:style style:name="T265_19" style:family="text">
      <style:text-properties fo:font-size="10pt" style:font-name-asian="Arial" style:font-size-asian="10pt" style:font-name-complex="Arial" style:font-size-complex="10pt" fo:language="en" fo:country="US"/>
    </style:style>
    <style:style style:name="P266" style:family="paragraph" style:parent-style-name="Normal">
      <style:text-properties style:font-name="Segoe UI" fo:font-size="10pt" style:font-name-asian="Segoe UI" style:font-size-asian="10pt" style:font-name-complex="Segoe UI" style:font-size-complex="10pt" fo:language="en" fo:country="US"/>
    </style:style>
    <style:style style:name="P267" style:family="paragraph" style:parent-style-name="Normal"/>
    <style:style style:name="T267_1" style:family="text">
      <style:text-properties fo:font-size="10pt" style:font-name-asian="Arial" style:font-size-asian="10pt" style:font-name-complex="Arial" style:font-size-complex="10pt" fo:language="en" fo:country="US" style:text-underline-style="solid" style:text-underline-color="font-color"/>
    </style:style>
    <style:style style:name="T267_2" style:family="text">
      <style:text-properties fo:font-size="10pt" style:font-name-asian="Arial" style:font-size-asian="10pt" style:font-name-complex="Arial" style:font-size-complex="10pt" fo:language="en" fo:country="US"/>
    </style:style>
    <style:style style:name="P268" style:family="paragraph" style:parent-style-name="Normal">
      <style:text-properties fo:font-size="11pt" style:font-name-asian="Arial" style:font-size-asian="11pt" style:font-name-complex="Arial" style:font-size-complex="11pt" fo:language="en" fo:country="US"/>
    </style:style>
    <style:style style:name="P269" style:family="paragraph" style:parent-style-name="Normal"/>
    <style:style style:name="T269_1" style:family="text">
      <style:text-properties fo:font-size="11pt" style:font-size-asian="11pt" style:font-size-complex="11pt" fo:font-weight="bold" style:font-weight-asian="bold" style:font-weight-complex="bold"/>
    </style:style>
    <style:style style:name="P270" style:family="paragraph" style:parent-style-name="Normal">
      <style:text-properties fo:font-size="10pt" style:font-size-asian="10pt" style:font-name-complex="Arial" style:font-size-complex="10pt"/>
    </style:style>
    <style:style style:name="P271" style:family="paragraph" style:parent-style-name="Normal"/>
    <style:style style:name="T271_1" style:family="text">
      <style:text-properties fo:color="#242424" fo:font-size="10pt" style:font-name-asian="Arial" style:font-size-asian="10pt" style:font-name-complex="Arial" style:font-size-complex="10pt"/>
    </style:style>
    <style:style style:name="T271_2" style:family="text">
      <style:text-properties fo:color="#242424" fo:font-size="10pt" style:font-name-asian="Arial" style:font-size-asian="10pt" style:font-name-complex="Arial" style:font-size-complex="10pt"/>
    </style:style>
    <style:style style:name="T271_3" style:family="text">
      <style:text-properties fo:color="#242424" fo:font-size="10pt" style:font-name-asian="Arial" style:font-size-asian="10pt" style:font-name-complex="Arial" style:font-size-complex="10pt"/>
    </style:style>
    <style:style style:name="T271_4" style:family="text">
      <style:text-properties fo:color="#242424" fo:font-size="10pt" style:font-name-asian="Arial" style:font-size-asian="10pt" style:font-name-complex="Arial" style:font-size-complex="10pt"/>
    </style:style>
    <style:style style:name="T271_5" style:family="text">
      <style:text-properties fo:color="#242424" fo:font-size="10pt" style:font-name-asian="Arial" style:font-size-asian="10pt" style:font-name-complex="Arial" style:font-size-complex="10pt"/>
    </style:style>
    <style:style style:name="T271_6" style:family="text">
      <style:text-properties fo:color="#242424" fo:font-size="10pt" style:font-name-asian="Arial" style:font-size-asian="10pt" style:font-name-complex="Arial" style:font-size-complex="10pt"/>
    </style:style>
    <style:style style:name="T271_7" style:family="text">
      <style:text-properties fo:color="#242424" fo:font-size="10pt" style:font-name-asian="Arial" style:font-size-asian="10pt" style:font-name-complex="Arial" style:font-size-complex="10pt"/>
    </style:style>
    <style:style style:name="T271_8" style:family="text">
      <style:text-properties fo:color="#242424" fo:font-size="10pt" style:font-name-asian="Arial" style:font-size-asian="10pt" style:font-name-complex="Arial" style:font-size-complex="10pt"/>
    </style:style>
    <style:style style:name="T271_9" style:family="text">
      <style:text-properties fo:color="#242424" fo:font-size="10pt" style:font-name-asian="Arial" style:font-size-asian="10pt" style:font-name-complex="Arial" style:font-size-complex="10pt"/>
    </style:style>
    <style:style style:name="T271_10" style:family="text">
      <style:text-properties fo:color="#242424" fo:font-size="10pt" style:font-name-asian="Arial" style:font-size-asian="10pt" style:font-name-complex="Arial" style:font-size-complex="10pt"/>
    </style:style>
    <style:style style:name="T271_11" style:family="text">
      <style:text-properties fo:color="#242424" fo:font-size="10pt" style:font-name-asian="Arial" style:font-size-asian="10pt" style:font-name-complex="Arial" style:font-size-complex="10pt"/>
    </style:style>
    <style:style style:name="T271_12" style:family="text">
      <style:text-properties fo:color="#242424" fo:font-size="10pt" style:font-name-asian="Arial" style:font-size-asian="10pt" style:font-name-complex="Arial" style:font-size-complex="10pt"/>
    </style:style>
    <style:style style:name="T271_13" style:family="text">
      <style:text-properties fo:color="#242424" fo:font-size="10pt" style:font-name-asian="Arial" style:font-size-asian="10pt" style:font-name-complex="Arial" style:font-size-complex="10pt"/>
    </style:style>
    <style:style style:name="T271_14" style:family="text">
      <style:text-properties fo:color="#242424" fo:font-size="10pt" style:font-name-asian="Arial" style:font-size-asian="10pt" style:font-name-complex="Arial" style:font-size-complex="10pt"/>
    </style:style>
    <style:style style:name="T271_15" style:family="text">
      <style:text-properties fo:color="#242424" fo:font-size="10pt" style:font-name-asian="Arial" style:font-size-asian="10pt" style:font-name-complex="Arial" style:font-size-complex="10pt"/>
    </style:style>
    <style:style style:name="T271_16" style:family="text">
      <style:text-properties fo:color="#242424" fo:font-size="10pt" style:font-name-asian="Arial" style:font-size-asian="10pt" style:font-name-complex="Arial" style:font-size-complex="10pt"/>
    </style:style>
    <style:style style:name="T271_17" style:family="text">
      <style:text-properties fo:color="#242424" fo:font-size="10pt" style:font-name-asian="Arial" style:font-size-asian="10pt" style:font-name-complex="Arial" style:font-size-complex="10pt"/>
    </style:style>
    <style:style style:name="P272" style:family="paragraph" style:parent-style-name="Normal">
      <style:text-properties fo:font-size="10pt" style:font-size-asian="10pt" style:font-name-complex="Arial" style:font-size-complex="10pt"/>
    </style:style>
    <style:style style:name="P273" style:family="paragraph" style:parent-style-name="Normal"/>
    <style:style style:name="T27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74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275" style:family="paragraph" style:parent-style-name="Normal"/>
    <style:style style:name="T275_1" style:family="text">
      <style:text-properties fo:font-size="10pt" style:font-name-asian="Arial" style:font-size-asian="10pt" style:font-name-complex="Arial" style:font-size-complex="10pt"/>
    </style:style>
    <style:style style:name="T275_2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75_3" style:family="text">
      <style:text-properties fo:font-size="10pt" style:font-name-asian="Arial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T275_4" style:family="text">
      <style:text-properties fo:font-size="10pt" style:font-name-asian="Arial" style:font-size-asian="10pt" style:font-name-complex="Arial" style:font-size-complex="10pt"/>
    </style:style>
    <style:style style:name="T275_5" style:family="text">
      <style:text-properties fo:font-size="10pt" style:font-name-asian="Arial" style:font-size-asian="10pt" style:font-name-complex="Arial" style:font-size-complex="10pt"/>
    </style:style>
    <style:style style:name="T275_6" style:family="text">
      <style:text-properties fo:font-size="10pt" style:font-name-asian="Arial" style:font-size-asian="10pt" style:font-name-complex="Arial" style:font-size-complex="10pt"/>
    </style:style>
    <style:style style:name="T275_7" style:family="text">
      <style:text-properties fo:font-size="10pt" style:font-name-asian="Arial" style:font-size-asian="10pt" style:font-name-complex="Arial" style:font-size-complex="10pt"/>
    </style:style>
    <style:style style:name="T275_8" style:family="text">
      <style:text-properties fo:font-size="10pt" style:font-name-asian="Arial" style:font-size-asian="10pt" style:font-name-complex="Arial" style:font-size-complex="10pt"/>
    </style:style>
    <style:style style:name="P276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277" style:family="paragraph" style:parent-style-name="Normal"/>
    <style:style style:name="T277_1" style:family="text">
      <style:text-properties fo:font-size="10pt" style:font-name-asian="Arial" style:font-size-asian="10pt" style:font-name-complex="Arial" style:font-size-complex="10pt"/>
    </style:style>
    <style:style style:name="T277_2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77_3" style:family="text">
      <style:text-properties fo:font-size="10pt" style:font-name-asian="Arial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T277_4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277_5" style:family="text">
      <style:text-properties fo:font-size="10pt" style:font-name-asian="Arial" style:font-size-asian="10pt" style:font-name-complex="Arial" style:font-size-complex="10pt"/>
    </style:style>
    <style:style style:name="T277_6" style:family="text">
      <style:text-properties fo:font-size="10pt" style:font-name-asian="Arial" style:font-size-asian="10pt" style:font-name-complex="Arial" style:font-size-complex="10pt"/>
    </style:style>
    <style:style style:name="T277_7" style:family="text">
      <style:text-properties fo:font-size="10pt" style:font-name-asian="Arial" style:font-size-asian="10pt" style:font-name-complex="Arial" style:font-size-complex="10pt"/>
    </style:style>
    <style:style style:name="T277_8" style:family="text">
      <style:text-properties fo:font-size="10pt" style:font-name-asian="Arial" style:font-size-asian="10pt" style:font-name-complex="Arial" style:font-size-complex="10pt"/>
    </style:style>
    <style:style style:name="T277_9" style:family="text">
      <style:text-properties fo:font-size="10pt" style:font-name-asian="Arial" style:font-size-asian="10pt" style:font-name-complex="Arial" style:font-size-complex="10pt"/>
    </style:style>
    <style:style style:name="T277_10" style:family="text">
      <style:text-properties fo:font-size="10pt" style:font-name-asian="Arial" style:font-size-asian="10pt" style:font-name-complex="Arial" style:font-size-complex="10pt"/>
    </style:style>
    <style:style style:name="T277_11" style:family="text">
      <style:text-properties fo:font-size="10pt" style:font-name-asian="Arial" style:font-size-asian="10pt" style:font-name-complex="Arial" style:font-size-complex="10pt"/>
    </style:style>
    <style:style style:name="T277_12" style:family="text">
      <style:text-properties fo:font-size="10pt" style:font-name-asian="Arial" style:font-size-asian="10pt" style:font-name-complex="Arial" style:font-size-complex="10pt"/>
    </style:style>
    <style:style style:name="T277_13" style:family="text">
      <style:text-properties fo:font-size="10pt" style:font-name-asian="Arial" style:font-size-asian="10pt" style:font-name-complex="Arial" style:font-size-complex="10pt"/>
    </style:style>
    <style:style style:name="T277_14" style:family="text">
      <style:text-properties fo:font-size="10pt" style:font-name-asian="Arial" style:font-size-asian="10pt" style:font-name-complex="Arial" style:font-size-complex="10pt"/>
    </style:style>
    <style:style style:name="P278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279" style:family="paragraph" style:parent-style-name="Normal"/>
    <style:style style:name="T279_1" style:family="text">
      <style:text-properties fo:font-size="10pt" style:font-name-asian="Arial" style:font-size-asian="10pt" style:font-name-complex="Arial" style:font-size-complex="10pt"/>
    </style:style>
    <style:style style:name="T279_2" style:family="text">
      <style:text-properties fo:font-size="10pt" style:font-name-asian="Arial" style:font-size-asian="10pt" style:font-name-complex="Arial" style:font-size-complex="10pt"/>
    </style:style>
    <style:style style:name="T279_3" style:family="text">
      <style:text-properties fo:font-size="10pt" style:font-name-asian="Arial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T279_4" style:family="text">
      <style:text-properties fo:font-size="10pt" style:font-name-asian="Arial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T279_5" style:family="text">
      <style:text-properties fo:font-size="10pt" style:font-name-asian="Arial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T279_6" style:family="text">
      <style:text-properties fo:font-size="10pt" style:font-name-asian="Arial" style:font-size-asian="10pt" style:font-name-complex="Arial" style:font-size-complex="10pt"/>
    </style:style>
    <style:style style:name="T279_7" style:family="text">
      <style:text-properties fo:font-size="10pt" style:font-name-asian="Arial" style:font-size-asian="10pt" style:font-name-complex="Arial" style:font-size-complex="10pt"/>
    </style:style>
    <style:style style:name="T279_8" style:family="text">
      <style:text-properties fo:font-size="10pt" style:font-name-asian="Arial" style:font-size-asian="10pt" style:font-name-complex="Arial" style:font-size-complex="10pt"/>
    </style:style>
    <style:style style:name="T279_9" style:family="text">
      <style:text-properties fo:font-size="10pt" style:font-name-asian="Arial" style:font-size-asian="10pt" style:font-name-complex="Arial" style:font-size-complex="10pt"/>
    </style:style>
    <style:style style:name="T279_10" style:family="text">
      <style:text-properties fo:font-size="10pt" style:font-name-asian="Arial" style:font-size-asian="10pt" style:font-name-complex="Arial" style:font-size-complex="10pt"/>
    </style:style>
    <style:style style:name="T279_11" style:family="text">
      <style:text-properties fo:font-size="10pt" style:font-name-asian="Arial" style:font-size-asian="10pt" style:font-name-complex="Arial" style:font-size-complex="10pt"/>
    </style:style>
    <style:style style:name="T279_12" style:family="text">
      <style:text-properties fo:font-size="10pt" style:font-name-asian="Arial" style:font-size-asian="10pt" style:font-name-complex="Arial" style:font-size-complex="10pt"/>
    </style:style>
    <style:style style:name="T279_13" style:family="text">
      <style:text-properties fo:font-size="10pt" style:font-name-asian="Arial" style:font-size-asian="10pt" style:font-name-complex="Arial" style:font-size-complex="10pt"/>
    </style:style>
    <style:style style:name="T279_14" style:family="text">
      <style:text-properties fo:font-size="10pt" style:font-name-asian="Arial" style:font-size-asian="10pt" style:font-name-complex="Arial" style:font-size-complex="10pt"/>
    </style:style>
    <style:style style:name="T279_15" style:family="text">
      <style:text-properties fo:font-size="10pt" style:font-name-asian="Arial" style:font-size-asian="10pt" style:font-name-complex="Arial" style:font-size-complex="10pt"/>
    </style:style>
    <style:style style:name="T279_16" style:family="text">
      <style:text-properties fo:font-size="10pt" style:font-name-asian="Arial" style:font-size-asian="10pt" style:font-name-complex="Arial" style:font-size-complex="10pt"/>
    </style:style>
    <style:style style:name="T279_17" style:family="text">
      <style:text-properties fo:font-size="10pt" style:font-name-asian="Arial" style:font-size-asian="10pt" style:font-name-complex="Arial" style:font-size-complex="10pt"/>
    </style:style>
    <style:style style:name="T279_18" style:family="text">
      <style:text-properties fo:font-size="10pt" style:font-name-asian="Arial" style:font-size-asian="10pt" style:font-name-complex="Arial" style:font-size-complex="10pt"/>
    </style:style>
    <style:style style:name="T279_19" style:family="text">
      <style:text-properties fo:font-size="10pt" style:font-name-asian="Arial" style:font-size-asian="10pt" style:font-name-complex="Arial" style:font-size-complex="10pt"/>
    </style:style>
    <style:style style:name="P280" style:family="paragraph" style:parent-style-name="Normal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281" style:family="paragraph" style:parent-style-name="Normal"/>
    <style:style style:name="T281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T281_2" style:family="text">
      <style:text-properties fo:font-size="10pt" style:font-name-asian="Arial" style:font-size-asian="10pt" style:font-name-complex="Arial" style:font-size-complex="10pt"/>
    </style:style>
    <style:style style:name="T281_3" style:family="text">
      <style:text-properties fo:font-size="10pt" style:font-name-asian="Arial" style:font-size-asian="10pt" style:font-name-complex="Arial" style:font-size-complex="10pt"/>
    </style:style>
    <style:style style:name="T281_4" style:family="text">
      <style:text-properties fo:font-size="10pt" style:font-name-asian="Arial" style:font-size-asian="10pt" style:font-name-complex="Arial" style:font-size-complex="10pt"/>
    </style:style>
    <style:style style:name="T281_5" style:family="text">
      <style:text-properties fo:font-size="10pt" style:font-name-asian="Arial" style:font-size-asian="10pt" style:font-name-complex="Arial" style:font-size-complex="10pt"/>
    </style:style>
    <style:style style:name="T281_6" style:family="text">
      <style:text-properties fo:font-size="10pt" style:font-name-asian="Arial" style:font-size-asian="10pt" style:font-name-complex="Arial" style:font-size-complex="10pt"/>
    </style:style>
    <style:style style:name="T281_7" style:family="text">
      <style:text-properties fo:font-size="10pt" style:font-name-asian="Arial" style:font-size-asian="10pt" style:font-name-complex="Arial" style:font-size-complex="10pt"/>
    </style:style>
    <style:style style:name="T281_8" style:family="text">
      <style:text-properties fo:font-size="10pt" style:font-name-asian="Arial" style:font-size-asian="10pt" style:font-name-complex="Arial" style:font-size-complex="10pt"/>
    </style:style>
    <style:style style:name="P282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283" style:family="paragraph" style:parent-style-name="Normal"/>
    <style:style style:name="T283_1" style:family="text">
      <style:text-properties fo:font-size="10pt" style:font-name-asian="Arial" style:font-size-asian="10pt" style:font-name-complex="Arial" style:font-size-complex="10pt"/>
    </style:style>
    <style:style style:name="P284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285" style:family="paragraph" style:parent-style-name="Normal"/>
    <style:style style:name="T285_1" style:family="text">
      <style:text-properties fo:font-size="10pt" style:font-name-asian="Arial" style:font-size-asian="10pt" style:font-name-complex="Arial" style:font-size-complex="10pt"/>
    </style:style>
    <style:style style:name="T285_2" style:family="text">
      <style:text-properties fo:font-size="10pt" style:font-name-asian="Arial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T285_3" style:family="text">
      <style:text-properties fo:font-size="10pt" style:font-name-asian="Arial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T285_4" style:family="text">
      <style:text-properties fo:font-size="10pt" style:font-name-asian="Arial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T285_5" style:family="text">
      <style:text-properties fo:font-size="10pt" style:font-name-asian="Arial" style:font-size-asian="10pt" style:font-name-complex="Arial" style:font-size-complex="10pt"/>
    </style:style>
    <style:style style:name="T285_6" style:family="text">
      <style:text-properties fo:font-size="10pt" style:font-name-asian="Arial" style:font-size-asian="10pt" style:font-name-complex="Arial" style:font-size-complex="10pt"/>
    </style:style>
    <style:style style:name="T285_7" style:family="text">
      <style:text-properties fo:font-size="10pt" style:font-name-asian="Arial" style:font-size-asian="10pt" style:font-name-complex="Arial" style:font-size-complex="10pt"/>
    </style:style>
    <style:style style:name="T285_8" style:family="text">
      <style:text-properties fo:font-size="10pt" style:font-name-asian="Arial" style:font-size-asian="10pt" style:font-name-complex="Arial" style:font-size-complex="10pt"/>
    </style:style>
    <style:style style:name="T285_9" style:family="text">
      <style:text-properties fo:font-size="10pt" style:font-name-asian="Arial" style:font-size-asian="10pt" style:font-name-complex="Arial" style:font-size-complex="10pt"/>
    </style:style>
    <style:style style:name="T285_10" style:family="text">
      <style:text-properties fo:font-size="10pt" style:font-name-asian="Arial" style:font-size-asian="10pt" style:font-name-complex="Arial" style:font-size-complex="10pt"/>
    </style:style>
    <style:style style:name="P286" style:family="paragraph" style:parent-style-name="Normal"/>
    <style:style style:name="T286_1" style:family="text">
      <style:text-properties fo:font-size="10pt" style:font-name-asian="Arial" style:font-size-asian="10pt" style:font-name-complex="Arial" style:font-size-complex="10pt"/>
    </style:style>
    <style:style style:name="P287" style:family="paragraph" style:parent-style-name="Normal"/>
    <style:style style:name="T287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T287_2" style:family="text">
      <style:text-properties fo:font-size="10pt" style:font-name-asian="Arial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T287_3" style:family="text">
      <style:text-properties fo:font-size="10pt" style:font-name-asian="Arial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T287_4" style:family="text">
      <style:text-properties fo:font-size="10pt" style:font-name-asian="Arial" style:font-size-asian="10pt" style:font-name-complex="Arial" style:font-size-complex="10pt"/>
    </style:style>
    <style:style style:name="T287_5" style:family="text">
      <style:text-properties fo:font-size="10pt" style:font-name-asian="Arial" style:font-size-asian="10pt" style:font-name-complex="Arial" style:font-size-complex="10pt"/>
    </style:style>
    <style:style style:name="T287_6" style:family="text">
      <style:text-properties fo:font-size="10pt" style:font-name-asian="Arial" style:font-size-asian="10pt" style:font-name-complex="Arial" style:font-size-complex="10pt"/>
    </style:style>
    <style:style style:name="T287_7" style:family="text">
      <style:text-properties fo:font-size="10pt" style:font-name-asian="Arial" style:font-size-asian="10pt" style:font-name-complex="Arial" style:font-size-complex="10pt"/>
    </style:style>
    <style:style style:name="T287_8" style:family="text">
      <style:text-properties fo:font-size="10pt" style:font-name-asian="Arial" style:font-size-asian="10pt" style:font-name-complex="Arial" style:font-size-complex="10pt"/>
    </style:style>
    <style:style style:name="T287_9" style:family="text">
      <style:text-properties fo:font-size="10pt" style:font-name-asian="Arial" style:font-size-asian="10pt" style:font-name-complex="Arial" style:font-size-complex="10pt"/>
    </style:style>
    <style:style style:name="T287_10" style:family="text">
      <style:text-properties fo:font-size="10pt" style:font-name-asian="Arial" style:font-size-asian="10pt" style:font-name-complex="Arial" style:font-size-complex="10pt"/>
    </style:style>
    <style:style style:name="T287_11" style:family="text">
      <style:text-properties fo:font-size="10pt" style:font-name-asian="Arial" style:font-size-asian="10pt" style:font-name-complex="Arial" style:font-size-complex="10pt"/>
    </style:style>
    <style:style style:name="T287_12" style:family="text">
      <style:text-properties fo:font-size="10pt" style:font-name-asian="Arial" style:font-size-asian="10pt" style:font-name-complex="Arial" style:font-size-complex="10pt"/>
    </style:style>
    <style:style style:name="T287_13" style:family="text">
      <style:text-properties fo:font-size="10pt" style:font-name-asian="Arial" style:font-size-asian="10pt" style:font-name-complex="Arial" style:font-size-complex="10pt"/>
    </style:style>
    <style:style style:name="T287_14" style:family="text">
      <style:text-properties fo:font-size="10pt" style:font-name-asian="Arial" style:font-size-asian="10pt" style:font-name-complex="Arial" style:font-size-complex="10pt"/>
    </style:style>
    <style:style style:name="T287_15" style:family="text">
      <style:text-properties fo:font-size="10pt" style:font-name-asian="Arial" style:font-size-asian="10pt" style:font-name-complex="Arial" style:font-size-complex="10pt"/>
    </style:style>
    <style:style style:name="T287_16" style:family="text">
      <style:text-properties fo:font-size="10pt" style:font-name-asian="Arial" style:font-size-asian="10pt" style:font-name-complex="Arial" style:font-size-complex="10pt"/>
    </style:style>
    <style:style style:name="T287_17" style:family="text">
      <style:text-properties fo:font-size="10pt" style:font-name-asian="Arial" style:font-size-asian="10pt" style:font-name-complex="Arial" style:font-size-complex="10pt"/>
    </style:style>
    <style:style style:name="T287_18" style:family="text">
      <style:text-properties fo:font-size="10pt" style:font-name-asian="Arial" style:font-size-asian="10pt" style:font-name-complex="Arial" style:font-size-complex="10pt"/>
    </style:style>
    <style:style style:name="T287_19" style:family="text">
      <style:text-properties fo:font-size="10pt" style:font-name-asian="Arial" style:font-size-asian="10pt" style:font-name-complex="Arial" style:font-size-complex="10pt"/>
    </style:style>
    <style:style style:name="T287_20" style:family="text">
      <style:text-properties fo:font-size="10pt" style:font-name-asian="Arial" style:font-size-asian="10pt" style:font-name-complex="Arial" style:font-size-complex="10pt"/>
    </style:style>
    <style:style style:name="T287_21" style:family="text">
      <style:text-properties fo:font-size="10pt" style:font-name-asian="Arial" style:font-size-asian="10pt" style:font-name-complex="Arial" style:font-size-complex="10pt"/>
    </style:style>
    <style:style style:name="T287_22" style:family="text">
      <style:text-properties fo:font-size="10pt" style:font-name-asian="Arial" style:font-size-asian="10pt" style:font-name-complex="Arial" style:font-size-complex="10pt"/>
    </style:style>
    <style:style style:name="T287_23" style:family="text">
      <style:text-properties fo:font-size="10pt" style:font-name-asian="Arial" style:font-size-asian="10pt" style:font-name-complex="Arial" style:font-size-complex="10pt"/>
    </style:style>
    <style:style style:name="T287_24" style:family="text">
      <style:text-properties fo:font-size="10pt" style:font-name-asian="Arial" style:font-size-asian="10pt" style:font-name-complex="Arial" style:font-size-complex="10pt"/>
    </style:style>
    <style:style style:name="T287_25" style:family="text">
      <style:text-properties fo:font-size="10pt" style:font-name-asian="Arial" style:font-size-asian="10pt" style:font-name-complex="Arial" style:font-size-complex="10pt"/>
    </style:style>
    <style:style style:name="T287_26" style:family="text">
      <style:text-properties fo:font-size="10pt" style:font-name-asian="Arial" style:font-size-asian="10pt" style:font-name-complex="Arial" style:font-size-complex="10pt"/>
    </style:style>
    <style:style style:name="T287_27" style:family="text">
      <style:text-properties fo:font-size="10pt" style:font-name-asian="Arial" style:font-size-asian="10pt" style:font-name-complex="Arial" style:font-size-complex="10pt"/>
    </style:style>
    <style:style style:name="T287_28" style:family="text">
      <style:text-properties fo:font-size="10pt" style:font-name-asian="Arial" style:font-size-asian="10pt" style:font-name-complex="Arial" style:font-size-complex="10pt"/>
    </style:style>
    <style:style style:name="T287_29" style:family="text">
      <style:text-properties fo:font-size="10pt" style:font-name-asian="Arial" style:font-size-asian="10pt" style:font-name-complex="Arial" style:font-size-complex="10pt"/>
    </style:style>
    <style:style style:name="P288" style:family="paragraph" style:parent-style-name="Normal">
      <style:paragraph-properties fo:keep-together="always"/>
    </style:style>
    <style:style style:name="T288_1" style:family="text">
      <style:text-properties fo:font-size="10pt" style:font-name-asian="Arial" style:font-size-asian="10pt" style:font-name-complex="Arial" style:font-size-complex="10pt"/>
    </style:style>
    <style:style style:name="T288_2" style:family="text">
      <style:text-properties fo:font-size="10pt" style:font-name-asian="Arial" style:font-size-asian="10pt" style:font-name-complex="Arial" style:font-size-complex="10pt"/>
    </style:style>
    <style:style style:name="T288_3" style:family="text">
      <style:text-properties fo:font-size="10pt" style:font-name-asian="Arial" style:font-size-asian="10pt" style:font-name-complex="Arial" style:font-size-complex="10pt"/>
    </style:style>
    <style:style style:name="T288_4" style:family="text">
      <style:text-properties fo:font-size="10pt" style:font-name-asian="Arial" style:font-size-asian="10pt" style:font-name-complex="Arial" style:font-size-complex="10pt"/>
    </style:style>
    <style:style style:name="T288_5" style:family="text">
      <style:text-properties fo:font-size="10pt" style:font-name-asian="Arial" style:font-size-asian="10pt" style:font-name-complex="Arial" style:font-size-complex="10pt"/>
    </style:style>
    <style:style style:name="P289" style:family="paragraph" style:parent-style-name="Normal">
      <style:paragraph-properties fo:keep-together="always"/>
    </style:style>
    <style:style style:name="T289_1" style:family="text">
      <style:text-properties fo:font-size="10pt" style:font-name-asian="Arial" style:font-size-asian="10pt" style:font-name-complex="Arial" style:font-size-complex="10pt"/>
    </style:style>
    <style:style style:name="T289_2" style:family="text">
      <style:text-properties fo:font-size="10pt" style:font-name-asian="Arial" style:font-size-asian="10pt" style:font-name-complex="Arial" style:font-size-complex="10pt"/>
    </style:style>
    <style:style style:name="T289_3" style:family="text">
      <style:text-properties fo:font-size="10pt" style:font-name-asian="Arial" style:font-size-asian="10pt" style:font-name-complex="Arial" style:font-size-complex="10pt"/>
    </style:style>
    <style:style style:name="T289_4" style:family="text">
      <style:text-properties fo:font-size="10pt" style:font-name-asian="Arial" style:font-size-asian="10pt" style:font-name-complex="Arial" style:font-size-complex="10pt"/>
    </style:style>
    <style:style style:name="T289_5" style:family="text">
      <style:text-properties fo:font-size="10pt" style:font-name-asian="Arial" style:font-size-asian="10pt" style:font-name-complex="Arial" style:font-size-complex="10pt"/>
    </style:style>
    <style:style style:name="T289_6" style:family="text">
      <style:text-properties fo:font-size="10pt" style:font-name-asian="Arial" style:font-size-asian="10pt" style:font-name-complex="Arial" style:font-size-complex="10pt"/>
    </style:style>
    <style:style style:name="T289_7" style:family="text">
      <style:text-properties fo:font-size="10pt" style:font-name-asian="Arial" style:font-size-asian="10pt" style:font-name-complex="Arial" style:font-size-complex="10pt"/>
    </style:style>
    <style:style style:name="T289_8" style:family="text">
      <style:text-properties fo:font-size="10pt" style:font-name-asian="Arial" style:font-size-asian="10pt" style:font-name-complex="Arial" style:font-size-complex="10pt"/>
    </style:style>
    <style:style style:name="T289_9" style:family="text">
      <style:text-properties fo:font-size="10pt" style:font-name-asian="Arial" style:font-size-asian="10pt" style:font-name-complex="Arial" style:font-size-complex="10pt"/>
    </style:style>
    <style:style style:name="T289_10" style:family="text">
      <style:text-properties fo:font-size="10pt" style:font-name-asian="Arial" style:font-size-asian="10pt" style:font-name-complex="Arial" style:font-size-complex="10pt"/>
    </style:style>
    <style:style style:name="T289_11" style:family="text">
      <style:text-properties fo:font-size="10pt" style:font-name-asian="Arial" style:font-size-asian="10pt" style:font-name-complex="Arial" style:font-size-complex="10pt"/>
    </style:style>
    <style:style style:name="T289_12" style:family="text">
      <style:text-properties fo:font-size="10pt" style:font-name-asian="Arial" style:font-size-asian="10pt" style:font-name-complex="Arial" style:font-size-complex="10pt"/>
    </style:style>
    <style:style style:name="T289_13" style:family="text">
      <style:text-properties fo:font-size="10pt" style:font-name-asian="Arial" style:font-size-asian="10pt" style:font-name-complex="Arial" style:font-size-complex="10pt"/>
    </style:style>
    <style:style style:name="T289_14" style:family="text">
      <style:text-properties fo:font-size="10pt" style:font-name-asian="Arial" style:font-size-asian="10pt" style:font-name-complex="Arial" style:font-size-complex="10pt"/>
    </style:style>
    <style:style style:name="T289_15" style:family="text">
      <style:text-properties fo:font-size="10pt" style:font-name-asian="Arial" style:font-size-asian="10pt" style:font-name-complex="Arial" style:font-size-complex="10pt"/>
    </style:style>
    <style:style style:name="T289_16" style:family="text">
      <style:text-properties fo:font-size="10pt" style:font-name-asian="Arial" style:font-size-asian="10pt" style:font-name-complex="Arial" style:font-size-complex="10pt"/>
    </style:style>
    <style:style style:name="T289_17" style:family="text">
      <style:text-properties fo:font-size="10pt" style:font-name-asian="Arial" style:font-size-asian="10pt" style:font-name-complex="Arial" style:font-size-complex="10pt"/>
    </style:style>
    <style:style style:name="T289_18" style:family="text">
      <style:text-properties fo:font-size="10pt" style:font-name-asian="Arial" style:font-size-asian="10pt" style:font-name-complex="Arial" style:font-size-complex="10pt"/>
    </style:style>
    <style:style style:name="T289_19" style:family="text">
      <style:text-properties fo:font-size="10pt" style:font-name-asian="Arial" style:font-size-asian="10pt" style:font-name-complex="Arial" style:font-size-complex="10pt"/>
    </style:style>
    <style:style style:name="T289_20" style:family="text">
      <style:text-properties fo:font-size="10pt" style:font-name-asian="Arial" style:font-size-asian="10pt" style:font-name-complex="Arial" style:font-size-complex="10pt"/>
    </style:style>
    <style:style style:name="T289_21" style:family="text">
      <style:text-properties fo:font-size="10pt" style:font-name-asian="Arial" style:font-size-asian="10pt" style:font-name-complex="Arial" style:font-size-complex="10pt"/>
    </style:style>
    <style:style style:name="T289_22" style:family="text">
      <style:text-properties fo:font-size="10pt" style:font-name-asian="Arial" style:font-size-asian="10pt" style:font-name-complex="Arial" style:font-size-complex="10pt"/>
    </style:style>
    <style:style style:name="T289_23" style:family="text">
      <style:text-properties fo:font-size="10pt" style:font-name-asian="Arial" style:font-size-asian="10pt" style:font-name-complex="Arial" style:font-size-complex="10pt"/>
    </style:style>
    <style:style style:name="T289_24" style:family="text">
      <style:text-properties fo:font-size="10pt" style:font-name-asian="Arial" style:font-size-asian="10pt" style:font-name-complex="Arial" style:font-size-complex="10pt"/>
    </style:style>
    <style:style style:name="T289_25" style:family="text">
      <style:text-properties fo:font-size="10pt" style:font-name-asian="Arial" style:font-size-asian="10pt" style:font-name-complex="Arial" style:font-size-complex="10pt"/>
    </style:style>
    <style:style style:name="T289_26" style:family="text">
      <style:text-properties fo:font-size="10pt" style:font-name-asian="Arial" style:font-size-asian="10pt" style:font-name-complex="Arial" style:font-size-complex="10pt"/>
    </style:style>
    <style:style style:name="P290" style:family="paragraph" style:parent-style-name="Normal">
      <style:paragraph-properties fo:keep-together="always"/>
      <style:text-properties fo:font-size="10pt" style:font-name-asian="Arial" style:font-size-asian="10pt" style:font-name-complex="Arial" style:font-size-complex="10pt"/>
    </style:style>
    <style:style style:name="P291" style:family="paragraph" style:parent-style-name="Normal">
      <style:text-properties fo:font-size="11pt" style:font-size-asian="11pt" style:font-size-complex="11pt"/>
    </style:style>
    <style:style style:name="Table9" style:family="table">
      <style:table-properties table:align="left" style:width="16.503cm" fo:margin-left="0cm"/>
    </style:style>
    <style:style style:name="Column35" style:family="table-column">
      <style:table-column-properties style:column-width="3.013cm"/>
    </style:style>
    <style:style style:name="Column36" style:family="table-column">
      <style:table-column-properties style:column-width="1.087cm"/>
    </style:style>
    <style:style style:name="Column37" style:family="table-column">
      <style:table-column-properties style:column-width="1.653cm"/>
    </style:style>
    <style:style style:name="Column38" style:family="table-column">
      <style:table-column-properties style:column-width="5.791cm"/>
    </style:style>
    <style:style style:name="Column39" style:family="table-column">
      <style:table-column-properties style:column-width="4.96cm"/>
    </style:style>
    <style:style style:name="Row31" style:family="table-row">
      <style:table-row-properties style:min-row-height="0.863cm"/>
    </style:style>
    <style:style style:name="Cell12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">
      <style:paragraph-properties fo:line-height="100%" fo:margin-bottom="0cm"/>
    </style:style>
    <style:style style:name="T29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2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>
      <style:paragraph-properties fo:line-height="100%" fo:margin-bottom="0cm"/>
    </style:style>
    <style:style style:name="T29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32" style:family="table-row">
      <style:table-row-properties style:min-row-height="0.612cm"/>
    </style:style>
    <style:style style:name="Cell12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>
      <style:paragraph-properties fo:line-height="100%" fo:margin-bottom="0cm"/>
    </style:style>
    <style:style style:name="T29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>
      <style:paragraph-properties fo:line-height="100%" fo:margin-bottom="0cm"/>
    </style:style>
    <style:style style:name="T29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2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6" style:family="paragraph" style:parent-style-name="Normal">
      <style:paragraph-properties fo:line-height="100%" fo:margin-bottom="0cm"/>
    </style:style>
    <style:style style:name="T29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7" style:family="paragraph" style:parent-style-name="Normal">
      <style:paragraph-properties fo:line-height="100%" fo:margin-bottom="0cm"/>
    </style:style>
    <style:style style:name="T29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97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33" style:family="table-row">
      <style:table-row-properties style:min-row-height="0.609cm"/>
    </style:style>
    <style:style style:name="Cell12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8" style:family="paragraph" style:parent-style-name="Normal">
      <style:paragraph-properties fo:line-height="100%" fo:margin-bottom="0cm"/>
    </style:style>
    <style:style style:name="T29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9" style:family="paragraph" style:parent-style-name="Normal">
      <style:paragraph-properties fo:line-height="100%" fo:margin-bottom="0cm"/>
    </style:style>
    <style:style style:name="T29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29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2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0" style:family="paragraph" style:parent-style-name="Normal">
      <style:paragraph-properties fo:line-height="100%" fo:margin-bottom="0cm"/>
    </style:style>
    <style:style style:name="T30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1" style:family="paragraph" style:parent-style-name="Normal">
      <style:paragraph-properties fo:line-height="100%" fo:margin-bottom="0cm"/>
    </style:style>
    <style:style style:name="T30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02" style:family="paragraph" style:parent-style-name="Normal">
      <style:text-properties fo:font-weight="bold" style:font-weight-asian="bold" style:font-weight-complex="bold"/>
    </style:style>
    <style:style style:name="Table10" style:family="table">
      <style:table-properties table:align="left" style:width="15.903cm" fo:margin-left="0cm"/>
    </style:style>
    <style:style style:name="Column40" style:family="table-column">
      <style:table-column-properties style:column-width="5.345cm"/>
    </style:style>
    <style:style style:name="Column41" style:family="table-column">
      <style:table-column-properties style:column-width="3.334cm"/>
    </style:style>
    <style:style style:name="Column42" style:family="table-column">
      <style:table-column-properties style:column-width="4.233cm"/>
    </style:style>
    <style:style style:name="Column43" style:family="table-column">
      <style:table-column-properties style:column-width="2.992cm"/>
    </style:style>
    <style:style style:name="Row34" style:family="table-row">
      <style:table-row-properties style:min-row-height="0.482cm"/>
    </style:style>
    <style:style style:name="Cell13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3" style:family="paragraph" style:parent-style-name="Normal">
      <style:paragraph-properties fo:line-height="100%" fo:margin-bottom="0cm"/>
    </style:style>
    <style:style style:name="T30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3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4" style:family="paragraph" style:parent-style-name="Normal">
      <style:paragraph-properties fo:line-height="100%" fo:margin-bottom="0cm"/>
    </style:style>
    <style:style style:name="T30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3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Normal">
      <style:paragraph-properties fo:line-height="100%" fo:margin-bottom="0cm"/>
    </style:style>
    <style:style style:name="T30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3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rmal">
      <style:paragraph-properties fo:line-height="100%" fo:margin-bottom="0cm"/>
    </style:style>
    <style:style style:name="T30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35" style:family="table-row">
      <style:table-row-properties style:min-row-height="0.529cm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7" style:family="paragraph" style:parent-style-name="Normal">
      <style:paragraph-properties fo:line-height="100%" fo:margin-bottom="0cm"/>
    </style:style>
    <style:style style:name="T30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07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8" style:family="paragraph" style:parent-style-name="Normal">
      <style:paragraph-properties fo:line-height="100%" fo:margin-bottom="0cm"/>
    </style:style>
    <style:style style:name="T30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9" style:family="paragraph" style:parent-style-name="Normal">
      <style:paragraph-properties fo:line-height="100%" fo:margin-bottom="0cm"/>
    </style:style>
    <style:style style:name="T30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10" style:family="paragraph" style:parent-style-name="Normal">
      <style:paragraph-properties fo:line-height="100%" fo:margin-bottom="0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1" style:family="paragraph" style:parent-style-name="Normal">
      <style:paragraph-properties fo:line-height="100%" fo:margin-bottom="0cm"/>
    </style:style>
    <style:style style:name="T31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36" style:family="table-row">
      <style:table-row-properties style:min-row-height="0.529cm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2" style:family="paragraph" style:parent-style-name="Normal">
      <style:paragraph-properties fo:line-height="100%" fo:margin-bottom="0cm"/>
    </style:style>
    <style:style style:name="T31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12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12_3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12_4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3" style:family="paragraph" style:parent-style-name="Normal">
      <style:paragraph-properties fo:line-height="100%" fo:margin-bottom="0cm"/>
    </style:style>
    <style:style style:name="T31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4" style:family="paragraph" style:parent-style-name="Normal">
      <style:paragraph-properties fo:line-height="100%" fo:margin-bottom="0cm"/>
    </style:style>
    <style:style style:name="T31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5" style:family="paragraph" style:parent-style-name="Normal">
      <style:paragraph-properties fo:line-height="100%" fo:margin-bottom="0cm"/>
    </style:style>
    <style:style style:name="T31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16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17" style:family="paragraph" style:parent-style-name="Normal"/>
    <style:style style:name="T31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17_2" style:family="text">
      <style:text-properties fo:font-size="11pt" style:font-size-asian="11pt" style:font-name-complex="Arial" style:font-size-complex="11pt"/>
    </style:style>
    <style:style style:name="P318" style:family="paragraph" style:parent-style-name="Normal"/>
    <style:style style:name="T318_1" style:family="text">
      <style:text-properties fo:font-size="10pt" style:font-name-asian="Arial" style:font-size-asian="10pt" style:font-name-complex="Arial" style:font-size-complex="10pt"/>
    </style:style>
    <style:style style:name="P319" style:family="paragraph" style:parent-style-name="Normal"/>
    <style:style style:name="T319_1" style:family="text">
      <style:text-properties fo:font-size="10pt" style:font-name-asian="Arial" style:font-size-asian="10pt" style:font-name-complex="Arial" style:font-size-complex="10pt"/>
    </style:style>
    <style:style style:name="P320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321" style:family="paragraph" style:parent-style-name="Normal"/>
    <style:style style:name="T321_1" style:family="text">
      <style:text-properties fo:font-size="10pt" style:font-name-asian="Arial" style:font-size-asian="10pt" style:font-name-complex="Arial" style:font-size-complex="10pt" style:text-underline-style="solid" style:text-underline-color="font-color"/>
    </style:style>
    <style:style style:name="T321_2" style:family="text">
      <style:text-properties fo:font-size="10pt" style:font-name-asian="Arial" style:font-size-asian="10pt" style:font-name-complex="Arial" style:font-size-complex="10pt"/>
    </style:style>
    <style:style style:name="T321_3" style:family="text">
      <style:text-properties fo:font-size="10pt" style:font-name-asian="Arial" style:font-size-asian="10pt" style:font-name-complex="Arial" style:font-size-complex="10pt"/>
    </style:style>
    <style:style style:name="T321_4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321_5" style:family="text">
      <style:text-properties fo:font-size="10pt" style:font-name-asian="Arial" style:font-size-asian="10pt" style:font-name-complex="Arial" style:font-size-complex="10pt"/>
    </style:style>
    <style:style style:name="T321_6" style:family="text">
      <style:text-properties fo:font-size="10pt" style:font-name-asian="Arial" style:font-size-asian="10pt" style:font-name-complex="Arial" style:font-size-complex="10pt"/>
    </style:style>
    <style:style style:name="T321_7" style:family="text">
      <style:text-properties fo:font-size="10pt" style:font-name-asian="Arial" style:font-size-asian="10pt" style:font-name-complex="Arial" style:font-size-complex="10pt"/>
    </style:style>
    <style:style style:name="P322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323" style:family="paragraph" style:parent-style-name="Normal"/>
    <style:style style:name="T323_1" style:family="text">
      <style:text-properties fo:font-size="10pt" style:font-name-asian="Arial" style:font-size-asian="10pt" style:font-name-complex="Arial" style:font-size-complex="10pt" style:text-underline-style="solid" style:text-underline-color="font-color"/>
    </style:style>
    <style:style style:name="T323_2" style:family="text">
      <style:text-properties fo:font-size="10pt" style:font-name-asian="Arial" style:font-size-asian="10pt" style:font-name-complex="Arial" style:font-size-complex="10pt"/>
    </style:style>
    <style:style style:name="P324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325" style:family="paragraph" style:parent-style-name="Normal"/>
    <style:style style:name="T325_1" style:family="text">
      <style:text-properties fo:font-size="10pt" style:font-name-asian="Arial" style:font-size-asian="10pt" style:font-name-complex="Arial" style:font-size-complex="10pt" style:text-underline-style="solid" style:text-underline-color="font-color"/>
    </style:style>
    <style:style style:name="T325_2" style:family="text">
      <style:text-properties fo:font-size="10pt" style:font-name-asian="Arial" style:font-size-asian="10pt" style:font-name-complex="Arial" style:font-size-complex="10pt"/>
    </style:style>
    <style:style style:name="T325_3" style:family="text">
      <style:text-properties fo:font-size="10pt" style:font-name-asian="Arial" style:font-size-asian="10pt" style:font-name-complex="Arial" style:font-size-complex="10pt"/>
    </style:style>
    <style:style style:name="P326" style:family="paragraph" style:parent-style-name="Normal">
      <style:text-properties fo:font-size="11pt" style:font-size-asian="11pt" style:font-name-complex="Arial" style:font-size-complex="11pt"/>
    </style:style>
    <style:style style:name="P327" style:family="paragraph" style:parent-style-name="Normal"/>
    <style:style style:name="T327_1" style:family="text">
      <style:text-properties fo:font-size="11pt" style:font-size-asian="11pt" style:font-size-complex="11pt" fo:font-weight="bold" style:font-weight-asian="bold" style:font-weight-complex="bold"/>
    </style:style>
    <style:style style:name="P328" style:family="paragraph" style:parent-style-name="Normal">
      <style:text-properties fo:font-size="10pt" style:font-size-asian="10pt" style:font-name-complex="Arial" style:font-size-complex="10pt"/>
    </style:style>
    <style:style style:name="P329" style:family="paragraph" style:parent-style-name="Normal"/>
    <style:style style:name="T329_1" style:family="text">
      <style:text-properties fo:font-size="10pt" style:font-name-asian="Arial" style:font-size-asian="10pt" style:font-name-complex="Arial" style:font-size-complex="10pt"/>
    </style:style>
    <style:style style:name="T329_2" style:family="text">
      <style:text-properties fo:font-size="10pt" style:font-name-asian="Arial" style:font-size-asian="10pt" style:font-name-complex="Arial" style:font-size-complex="10pt"/>
    </style:style>
    <style:style style:name="T329_3" style:family="text">
      <style:text-properties fo:font-size="10pt" style:font-name-asian="Arial" style:font-size-asian="10pt" style:font-name-complex="Arial" style:font-size-complex="10pt"/>
    </style:style>
    <style:style style:name="P330" style:family="paragraph" style:parent-style-name="Normal">
      <style:text-properties fo:font-size="10pt" style:font-size-asian="10pt" style:font-name-complex="Arial" style:font-size-complex="10pt"/>
    </style:style>
    <style:style style:name="P331" style:family="paragraph" style:parent-style-name="Normal"/>
    <style:style style:name="T33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32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/>
    </style:style>
    <style:style style:name="P333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333_1" style:family="text">
      <style:text-properties fo:font-size="10pt" style:font-name-asian="Arial" style:font-size-asian="10pt" style:font-name-complex="Arial" style:font-size-complex="10pt"/>
    </style:style>
    <style:style style:name="P334" style:family="paragraph" style:parent-style-name="Normal">
      <style:text-properties fo:font-size="11pt" style:font-size-asian="11pt" style:font-name-complex="Arial" style:font-size-complex="11pt"/>
    </style:style>
    <style:style style:name="P335" style:family="paragraph" style:parent-style-name="Normal"/>
    <style:style style:name="T335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T335_2" style:family="text">
      <style:text-properties fo:font-size="10pt" style:font-name-asian="Arial" style:font-size-asian="10pt" style:font-name-complex="Arial" style:font-size-complex="10pt"/>
    </style:style>
    <style:style style:name="P336" style:family="paragraph" style:parent-style-name="Normal"/>
    <style:style style:name="T336_1" style:family="text">
      <style:text-properties fo:font-size="10pt" style:font-name-asian="Arial" style:font-size-asian="10pt" style:font-name-complex="Arial" style:font-size-complex="10pt"/>
    </style:style>
    <style:style style:name="P337" style:family="paragraph" style:parent-style-name="Normal"/>
    <style:style style:name="T337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T337_2" style:family="text">
      <style:text-properties fo:font-size="10pt" style:font-name-asian="Arial" style:font-size-asian="10pt" style:font-name-complex="Arial" style:font-size-complex="10pt"/>
    </style:style>
    <style:style style:name="P338" style:family="paragraph" style:parent-style-name="Normal">
      <style:text-properties fo:font-size="11pt" style:font-size-asian="11pt" style:font-size-complex="11pt"/>
    </style:style>
    <style:style style:name="Table11" style:family="table">
      <style:table-properties table:align="left" style:width="16.163cm" fo:margin-left="0cm"/>
    </style:style>
    <style:style style:name="Column44" style:family="table-column">
      <style:table-column-properties style:column-width="2.969cm"/>
    </style:style>
    <style:style style:name="Column45" style:family="table-column">
      <style:table-column-properties style:column-width="1.055cm"/>
    </style:style>
    <style:style style:name="Column46" style:family="table-column">
      <style:table-column-properties style:column-width="1.639cm"/>
    </style:style>
    <style:style style:name="Column47" style:family="table-column">
      <style:table-column-properties style:column-width="5.671cm"/>
    </style:style>
    <style:style style:name="Column48" style:family="table-column">
      <style:table-column-properties style:column-width="4.83cm"/>
    </style:style>
    <style:style style:name="Row37" style:family="table-row">
      <style:table-row-properties style:min-row-height="0.863cm"/>
    </style:style>
    <style:style style:name="Cell14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9" style:family="paragraph" style:parent-style-name="Normal">
      <style:paragraph-properties fo:line-height="100%" fo:margin-bottom="0cm"/>
    </style:style>
    <style:style style:name="T33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43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0" style:family="paragraph" style:parent-style-name="Normal">
      <style:paragraph-properties fo:line-height="100%" fo:margin-bottom="0cm"/>
    </style:style>
    <style:style style:name="T340_1" style:family="text">
      <style:text-properties fo:color="#242424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38" style:family="table-row">
      <style:table-row-properties style:min-row-height="0.612cm"/>
    </style:style>
    <style:style style:name="Cell14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1" style:family="paragraph" style:parent-style-name="Normal">
      <style:paragraph-properties fo:line-height="100%" fo:margin-bottom="0cm"/>
    </style:style>
    <style:style style:name="T34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2" style:family="paragraph" style:parent-style-name="Normal">
      <style:paragraph-properties fo:line-height="100%" fo:margin-bottom="0cm"/>
    </style:style>
    <style:style style:name="T34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4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3" style:family="paragraph" style:parent-style-name="Normal">
      <style:paragraph-properties fo:line-height="100%" fo:margin-bottom="0cm"/>
    </style:style>
    <style:style style:name="T34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4" style:family="paragraph" style:parent-style-name="Normal">
      <style:paragraph-properties fo:line-height="100%" fo:margin-bottom="0cm"/>
    </style:style>
    <style:style style:name="T344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39" style:family="table-row">
      <style:table-row-properties style:min-row-height="0.609cm"/>
    </style:style>
    <style:style style:name="Cell14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5" style:family="paragraph" style:parent-style-name="Normal">
      <style:paragraph-properties fo:line-height="100%" fo:margin-bottom="0cm"/>
    </style:style>
    <style:style style:name="T34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6" style:family="paragraph" style:parent-style-name="Normal">
      <style:paragraph-properties fo:line-height="100%" fo:margin-bottom="0cm"/>
    </style:style>
    <style:style style:name="T34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5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7" style:family="paragraph" style:parent-style-name="Normal">
      <style:paragraph-properties fo:line-height="100%" fo:margin-bottom="0cm"/>
    </style:style>
    <style:style style:name="T34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8" style:family="paragraph" style:parent-style-name="Normal">
      <style:paragraph-properties fo:line-height="100%" fo:margin-bottom="0cm"/>
    </style:style>
    <style:style style:name="T34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49" style:family="paragraph" style:parent-style-name="Normal">
      <style:text-properties fo:font-weight="bold" style:font-weight-asian="bold" style:font-weight-complex="bold"/>
    </style:style>
    <style:style style:name="Table12" style:family="table">
      <style:table-properties table:align="left" style:width="15.903cm" fo:margin-left="0cm"/>
    </style:style>
    <style:style style:name="Column49" style:family="table-column">
      <style:table-column-properties style:column-width="5.345cm"/>
    </style:style>
    <style:style style:name="Column50" style:family="table-column">
      <style:table-column-properties style:column-width="3.334cm"/>
    </style:style>
    <style:style style:name="Column51" style:family="table-column">
      <style:table-column-properties style:column-width="4.233cm"/>
    </style:style>
    <style:style style:name="Column52" style:family="table-column">
      <style:table-column-properties style:column-width="2.992cm"/>
    </style:style>
    <style:style style:name="Row40" style:family="table-row">
      <style:table-row-properties style:min-row-height="0.482cm"/>
    </style:style>
    <style:style style:name="Cell15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0" style:family="paragraph" style:parent-style-name="Normal">
      <style:paragraph-properties fo:line-height="100%" fo:margin-bottom="0cm"/>
    </style:style>
    <style:style style:name="T35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5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1" style:family="paragraph" style:parent-style-name="Normal">
      <style:paragraph-properties fo:line-height="100%" fo:margin-bottom="0cm"/>
    </style:style>
    <style:style style:name="T35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5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2" style:family="paragraph" style:parent-style-name="Normal">
      <style:paragraph-properties fo:line-height="100%" fo:margin-bottom="0cm"/>
    </style:style>
    <style:style style:name="T35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55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3" style:family="paragraph" style:parent-style-name="Normal">
      <style:paragraph-properties fo:line-height="100%" fo:margin-bottom="0cm"/>
    </style:style>
    <style:style style:name="T35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41" style:family="table-row">
      <style:table-row-properties style:min-row-height="0.529cm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4" style:family="paragraph" style:parent-style-name="Normal">
      <style:paragraph-properties fo:line-height="100%" fo:margin-bottom="0cm"/>
    </style:style>
    <style:style style:name="T354_1" style:family="text">
      <style:text-properties fo:color="#242424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5" style:family="paragraph" style:parent-style-name="Normal">
      <style:paragraph-properties fo:line-height="100%" fo:margin-bottom="0cm"/>
    </style:style>
    <style:style style:name="T355_1" style:family="text">
      <style:text-properties fo:color="#242424" style:font-name="Arial" fo:font-size="11pt" style:font-name-asian="Arial" style:font-size-asian="11pt" style:font-name-complex="Arial" style:font-size-complex="11pt" fo:language="en" fo:language-asian="en" fo:language-complex="ar" fo:country="GB" fo:country-asian="GB" fo:country-complex="SA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6" style:family="paragraph" style:parent-style-name="Normal">
      <style:paragraph-properties fo:line-height="100%" fo:margin-bottom="0cm"/>
    </style:style>
    <style:style style:name="T356_1" style:family="text">
      <style:text-properties fo:color="#000000" style:font-name="Aptos Narrow" fo:font-size="9pt" style:font-name-asian="Aptos Narrow" style:font-size-asian="9pt" style:font-name-complex="Aptos Narrow" style:font-size-complex="9pt" fo:language="en" fo:language-asian="en" fo:language-complex="ar" fo:country="GB" fo:country-asian="GB" fo:country-complex="SA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7" style:family="paragraph" style:parent-style-name="Normal">
      <style:paragraph-properties fo:line-height="100%" fo:margin-bottom="0cm"/>
    </style:style>
    <style:style style:name="T35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58" style:family="paragraph" style:parent-style-name="Normal"/>
    <style:style style:name="P359" style:family="paragraph" style:parent-style-name="Normal"/>
    <style:style style:name="T35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60" style:family="paragraph" style:parent-style-name="Normal">
      <style:text-properties style:font-name="Arial Nova" fo:font-size="10pt" style:font-name-asian="Arial Nova" style:font-size-asian="10pt" style:font-name-complex="Arial Nova" style:font-size-complex="10pt"/>
    </style:style>
    <style:style style:name="P361" style:family="paragraph" style:parent-style-name="Normal"/>
    <style:style style:name="T361_1" style:family="text">
      <style:text-properties fo:font-size="10pt" style:font-name-asian="Arial" style:font-size-asian="10pt" style:font-name-complex="Arial" style:font-size-complex="10pt"/>
    </style:style>
    <style:style style:name="T361_2" style:family="text">
      <style:text-properties fo:font-size="10pt" style:font-name-asian="Arial" style:font-size-asian="10pt" style:font-name-complex="Arial" style:font-size-complex="10pt"/>
    </style:style>
    <style:style style:name="T361_3" style:family="text">
      <style:text-properties fo:font-size="10pt" style:font-name-asian="Arial" style:font-size-asian="10pt" style:font-name-complex="Arial" style:font-size-complex="10pt"/>
    </style:style>
    <style:style style:name="T361_4" style:family="text">
      <style:text-properties fo:font-size="10pt" style:font-name-asian="Arial" style:font-size-asian="10pt" style:font-name-complex="Arial" style:font-size-complex="10pt"/>
    </style:style>
    <style:style style:name="T361_5" style:family="text">
      <style:text-properties fo:font-size="10pt" style:font-name-asian="Arial" style:font-size-asian="10pt" style:font-name-complex="Arial" style:font-size-complex="10pt"/>
    </style:style>
    <style:style style:name="T361_6" style:family="text">
      <style:text-properties fo:font-size="10pt" style:font-name-asian="Arial" style:font-size-asian="10pt" style:font-name-complex="Arial" style:font-size-complex="10pt"/>
    </style:style>
    <style:style style:name="T361_7" style:family="text">
      <style:text-properties fo:font-size="10pt" style:font-name-asian="Arial" style:font-size-asian="10pt" style:font-name-complex="Arial" style:font-size-complex="10pt"/>
    </style:style>
    <style:style style:name="T361_8" style:family="text">
      <style:text-properties fo:font-size="10pt" style:font-name-asian="Arial" style:font-size-asian="10pt" style:font-name-complex="Arial" style:font-size-complex="10pt"/>
    </style:style>
    <style:style style:name="T361_9" style:family="text">
      <style:text-properties fo:font-size="10pt" style:font-name-asian="Arial" style:font-size-asian="10pt" style:font-name-complex="Arial" style:font-size-complex="10pt"/>
    </style:style>
    <style:style style:name="T361_10" style:family="text">
      <style:text-properties fo:font-size="10pt" style:font-name-asian="Arial" style:font-size-asian="10pt" style:font-name-complex="Arial" style:font-size-complex="10pt"/>
    </style:style>
    <style:style style:name="T361_11" style:family="text">
      <style:text-properties fo:font-size="10pt" style:font-name-asian="Arial" style:font-size-asian="10pt" style:font-name-complex="Arial" style:font-size-complex="10pt"/>
    </style:style>
    <style:style style:name="T361_12" style:family="text">
      <style:text-properties fo:font-size="10pt" style:font-name-asian="Arial" style:font-size-asian="10pt" style:font-name-complex="Arial" style:font-size-complex="10pt"/>
    </style:style>
    <style:style style:name="T361_13" style:family="text">
      <style:text-properties fo:font-size="10pt" style:font-name-asian="Arial" style:font-size-asian="10pt" style:font-name-complex="Arial" style:font-size-complex="10pt"/>
    </style:style>
    <style:style style:name="T361_14" style:family="text">
      <style:text-properties fo:font-size="10pt" style:font-name-asian="Arial" style:font-size-asian="10pt" style:font-name-complex="Arial" style:font-size-complex="10pt"/>
    </style:style>
    <style:style style:name="T361_15" style:family="text">
      <style:text-properties fo:font-size="10pt" style:font-name-asian="Arial" style:font-size-asian="10pt" style:font-name-complex="Arial" style:font-size-complex="10pt"/>
    </style:style>
    <style:style style:name="T361_16" style:family="text">
      <style:text-properties fo:font-size="10pt" style:font-name-asian="Arial" style:font-size-asian="10pt" style:font-name-complex="Arial" style:font-size-complex="10pt"/>
    </style:style>
    <style:style style:name="T361_17" style:family="text">
      <style:text-properties fo:font-size="10pt" style:font-name-asian="Arial" style:font-size-asian="10pt" style:font-name-complex="Arial" style:font-size-complex="10pt"/>
    </style:style>
    <style:style style:name="T361_18" style:family="text">
      <style:text-properties fo:font-size="10pt" style:font-name-asian="Arial" style:font-size-asian="10pt" style:font-name-complex="Arial" style:font-size-complex="10pt"/>
    </style:style>
    <style:style style:name="T361_19" style:family="text">
      <style:text-properties fo:font-size="10pt" style:font-name-asian="Arial" style:font-size-asian="10pt" style:font-name-complex="Arial" style:font-size-complex="10pt"/>
    </style:style>
    <style:style style:name="T361_20" style:family="text">
      <style:text-properties fo:font-size="10pt" style:font-name-asian="Arial" style:font-size-asian="10pt" style:font-name-complex="Arial" style:font-size-complex="10pt"/>
    </style:style>
    <style:style style:name="T361_21" style:family="text">
      <style:text-properties fo:font-size="10pt" style:font-name-asian="Arial" style:font-size-asian="10pt" style:font-name-complex="Arial" style:font-size-complex="10pt"/>
    </style:style>
    <style:style style:name="T361_22" style:family="text">
      <style:text-properties fo:font-size="10pt" style:font-name-asian="Arial" style:font-size-asian="10pt" style:font-name-complex="Arial" style:font-size-complex="10pt"/>
    </style:style>
    <style:style style:name="T361_23" style:family="text">
      <style:text-properties fo:font-size="10pt" style:font-name-asian="Arial" style:font-size-asian="10pt" style:font-name-complex="Arial" style:font-size-complex="10pt"/>
    </style:style>
    <style:style style:name="T361_24" style:family="text">
      <style:text-properties fo:font-size="10pt" style:font-name-asian="Arial" style:font-size-asian="10pt" style:font-name-complex="Arial" style:font-size-complex="10pt"/>
    </style:style>
    <style:style style:name="T361_25" style:family="text">
      <style:text-properties fo:font-size="10pt" style:font-name-asian="Arial" style:font-size-asian="10pt" style:font-name-complex="Arial" style:font-size-complex="10pt"/>
    </style:style>
    <style:style style:name="T361_26" style:family="text">
      <style:text-properties fo:font-size="10pt" style:font-name-asian="Arial" style:font-size-asian="10pt" style:font-name-complex="Arial" style:font-size-complex="10pt"/>
    </style:style>
    <style:style style:name="T361_27" style:family="text">
      <style:text-properties fo:font-size="10pt" style:font-name-asian="Arial" style:font-size-asian="10pt" style:font-name-complex="Arial" style:font-size-complex="10pt"/>
    </style:style>
    <style:style style:name="P362" style:family="paragraph" style:parent-style-name="Normal">
      <style:text-properties fo:font-size="11pt" style:font-size-asian="11pt" style:font-name-complex="Arial" style:font-size-complex="11pt"/>
    </style:style>
    <style:style style:name="P363" style:family="paragraph" style:parent-style-name="Normal"/>
    <style:style style:name="T363_1" style:family="text">
      <style:text-properties fo:font-size="11pt" style:font-size-asian="11pt" style:font-size-complex="11pt" fo:font-weight="bold" style:font-weight-asian="bold" style:font-weight-complex="bold"/>
    </style:style>
    <style:style style:name="P364" style:family="paragraph" style:parent-style-name="Normal">
      <style:text-properties fo:font-size="10pt" style:font-size-asian="10pt" style:font-name-complex="Arial" style:font-size-complex="10pt"/>
    </style:style>
    <style:style style:name="P365" style:family="paragraph" style:parent-style-name="Normal"/>
    <style:style style:name="T365_1" style:family="text">
      <style:text-properties fo:font-size="10pt" style:font-size-asian="10pt" style:font-name-complex="Arial" style:font-size-complex="10pt"/>
    </style:style>
    <style:style style:name="T365_2" style:family="text">
      <style:text-properties fo:font-size="10pt" style:font-size-asian="10pt" style:font-name-complex="Arial" style:font-size-complex="10pt"/>
    </style:style>
    <style:style style:name="T365_3" style:family="text">
      <style:text-properties fo:font-size="10pt" style:font-size-asian="10pt" style:font-name-complex="Arial" style:font-size-complex="10pt"/>
    </style:style>
    <style:style style:name="P366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367" style:family="paragraph" style:parent-style-name="Normal"/>
    <style:style style:name="T36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68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/>
    </style:style>
    <style:style style:name="P369" style:family="paragraph" style:parent-style-name="Normal"/>
    <style:style style:name="T369_1" style:family="text">
      <style:text-properties fo:font-size="10pt" style:font-name-asian="Arial" style:font-size-asian="10pt" style:font-name-complex="Arial" style:font-size-complex="10pt"/>
    </style:style>
    <style:style style:name="T369_2" style:family="text">
      <style:text-properties fo:font-size="10pt" style:font-name-asian="Arial" style:font-size-asian="10pt" style:font-name-complex="Arial" style:font-size-complex="10pt"/>
    </style:style>
    <style:style style:name="T369_3" style:family="text">
      <style:text-properties fo:font-size="10pt" style:font-name-asian="Arial" style:font-size-asian="10pt" style:font-name-complex="Arial" style:font-size-complex="10pt"/>
    </style:style>
    <style:style style:name="T369_4" style:family="text">
      <style:text-properties fo:font-size="10pt" style:font-name-asian="Arial" style:font-size-asian="10pt" style:font-name-complex="Arial" style:font-size-complex="10pt"/>
    </style:style>
    <style:style style:name="P370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  <style:text-properties fo:font-size="10pt" style:font-name-asian="Arial" style:font-size-asian="10pt" style:font-name-complex="Arial" style:font-size-complex="10pt"/>
    </style:style>
    <style:style style:name="P371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  <style:text-properties fo:font-size="10pt" style:font-name-asian="Arial" style:font-size-asian="10pt" style:font-name-complex="Arial" style:font-size-complex="10pt"/>
    </style:style>
    <style:style style:name="Table13" style:family="table">
      <style:table-properties table:align="left" style:width="16.503cm" fo:margin-left="0cm"/>
    </style:style>
    <style:style style:name="Column53" style:family="table-column">
      <style:table-column-properties style:column-width="3.013cm"/>
    </style:style>
    <style:style style:name="Column54" style:family="table-column">
      <style:table-column-properties style:column-width="1.087cm"/>
    </style:style>
    <style:style style:name="Column55" style:family="table-column">
      <style:table-column-properties style:column-width="1.653cm"/>
    </style:style>
    <style:style style:name="Column56" style:family="table-column">
      <style:table-column-properties style:column-width="5.791cm"/>
    </style:style>
    <style:style style:name="Column57" style:family="table-column">
      <style:table-column-properties style:column-width="4.96cm"/>
    </style:style>
    <style:style style:name="Row42" style:family="table-row">
      <style:table-row-properties style:min-row-height="0.863cm"/>
    </style:style>
    <style:style style:name="Cell16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2" style:family="paragraph" style:parent-style-name="Normal">
      <style:paragraph-properties fo:line-height="100%" fo:margin-bottom="0cm"/>
    </style:style>
    <style:style style:name="T37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61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3" style:family="paragraph" style:parent-style-name="Normal">
      <style:paragraph-properties fo:line-height="100%" fo:margin-bottom="0cm"/>
    </style:style>
    <style:style style:name="T37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43" style:family="table-row">
      <style:table-row-properties style:min-row-height="0.612cm"/>
    </style:style>
    <style:style style:name="Cell16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4" style:family="paragraph" style:parent-style-name="Normal">
      <style:paragraph-properties fo:line-height="100%" fo:margin-bottom="0cm"/>
    </style:style>
    <style:style style:name="T37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5" style:family="paragraph" style:parent-style-name="Normal">
      <style:paragraph-properties fo:line-height="100%" fo:margin-bottom="0cm"/>
    </style:style>
    <style:style style:name="T37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6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6" style:family="paragraph" style:parent-style-name="Normal">
      <style:paragraph-properties fo:line-height="100%" fo:margin-bottom="0cm"/>
    </style:style>
    <style:style style:name="T37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7" style:family="paragraph" style:parent-style-name="Normal">
      <style:paragraph-properties fo:line-height="100%" fo:margin-bottom="0cm"/>
    </style:style>
    <style:style style:name="T37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44" style:family="table-row">
      <style:table-row-properties style:min-row-height="0.609cm"/>
    </style:style>
    <style:style style:name="Cell16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8" style:family="paragraph" style:parent-style-name="Normal">
      <style:paragraph-properties fo:line-height="100%" fo:margin-bottom="0cm"/>
    </style:style>
    <style:style style:name="T37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9" style:family="paragraph" style:parent-style-name="Normal">
      <style:paragraph-properties fo:line-height="100%" fo:margin-bottom="0cm"/>
    </style:style>
    <style:style style:name="T37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T379_2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6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0" style:family="paragraph" style:parent-style-name="Normal">
      <style:paragraph-properties fo:line-height="100%" fo:margin-bottom="0cm"/>
    </style:style>
    <style:style style:name="T38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1" style:family="paragraph" style:parent-style-name="Normal">
      <style:paragraph-properties fo:line-height="100%" fo:margin-bottom="0cm"/>
    </style:style>
    <style:style style:name="T38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82" style:family="paragraph" style:parent-style-name="Normal">
      <style:text-properties fo:font-weight="bold" style:font-weight-asian="bold" style:font-weight-complex="bold"/>
    </style:style>
    <style:style style:name="Table14" style:family="table">
      <style:table-properties table:align="left" style:width="15.903cm" fo:margin-left="0cm"/>
    </style:style>
    <style:style style:name="Column58" style:family="table-column">
      <style:table-column-properties style:column-width="4.868cm"/>
    </style:style>
    <style:style style:name="Column59" style:family="table-column">
      <style:table-column-properties style:column-width="2.805cm"/>
    </style:style>
    <style:style style:name="Column60" style:family="table-column">
      <style:table-column-properties style:column-width="3.545cm"/>
    </style:style>
    <style:style style:name="Column61" style:family="table-column">
      <style:table-column-properties style:column-width="4.685cm"/>
    </style:style>
    <style:style style:name="Row45" style:family="table-row">
      <style:table-row-properties style:min-row-height="0.482cm"/>
    </style:style>
    <style:style style:name="Cell17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3" style:family="paragraph" style:parent-style-name="Normal">
      <style:paragraph-properties fo:line-height="100%" fo:margin-bottom="0cm"/>
    </style:style>
    <style:style style:name="T38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7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4" style:family="paragraph" style:parent-style-name="Normal">
      <style:paragraph-properties fo:line-height="100%" fo:margin-bottom="0cm"/>
    </style:style>
    <style:style style:name="T38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7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5" style:family="paragraph" style:parent-style-name="Normal">
      <style:paragraph-properties fo:line-height="100%" fo:margin-bottom="0cm"/>
    </style:style>
    <style:style style:name="T38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73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6" style:family="paragraph" style:parent-style-name="Normal">
      <style:paragraph-properties fo:line-height="100%" fo:margin-bottom="0cm"/>
    </style:style>
    <style:style style:name="T38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46" style:family="table-row">
      <style:table-row-properties style:min-row-height="0.529cm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7" style:family="paragraph" style:parent-style-name="Normal">
      <style:paragraph-properties fo:line-height="100%" fo:margin-bottom="0cm"/>
    </style:style>
    <style:style style:name="T38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8" style:family="paragraph" style:parent-style-name="Normal">
      <style:paragraph-properties fo:line-height="100%" fo:margin-bottom="0cm"/>
    </style:style>
    <style:style style:name="T38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9" style:family="paragraph" style:parent-style-name="Normal">
      <style:paragraph-properties fo:line-height="100%" fo:margin-bottom="0cm"/>
    </style:style>
    <style:style style:name="T38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0" style:family="paragraph" style:parent-style-name="Normal">
      <style:paragraph-properties fo:line-height="100%" fo:margin-bottom="0cm"/>
    </style:style>
    <style:style style:name="T39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391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92" style:family="paragraph" style:parent-style-name="Normal"/>
    <style:style style:name="T39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93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394" style:family="paragraph" style:parent-style-name="Normal"/>
    <style:style style:name="T394_1" style:family="text">
      <style:text-properties fo:font-size="10pt" style:font-name-asian="Arial" style:font-size-asian="10pt" style:font-name-complex="Arial" style:font-size-complex="10pt"/>
    </style:style>
    <style:style style:name="T394_2" style:family="text">
      <style:text-properties fo:font-size="10pt" style:font-name-asian="Arial" style:font-size-asian="10pt" style:font-name-complex="Arial" style:font-size-complex="10pt"/>
    </style:style>
    <style:style style:name="T394_3" style:family="text">
      <style:text-properties fo:font-size="10pt" style:font-name-asian="Arial" style:font-size-asian="10pt" style:font-name-complex="Arial" style:font-size-complex="10pt"/>
    </style:style>
    <style:style style:name="T394_4" style:family="text">
      <style:text-properties fo:font-size="10pt" style:font-name-asian="Arial" style:font-size-asian="10pt" style:font-name-complex="Arial" style:font-size-complex="10pt"/>
    </style:style>
    <style:style style:name="T394_5" style:family="text">
      <style:text-properties fo:font-size="10pt" style:font-name-asian="Arial" style:font-size-asian="10pt" style:font-name-complex="Arial" style:font-size-complex="10pt"/>
    </style:style>
    <style:style style:name="T394_6" style:family="text">
      <style:text-properties fo:font-size="10pt" style:font-name-asian="Arial" style:font-size-asian="10pt" style:font-name-complex="Arial" style:font-size-complex="10pt"/>
    </style:style>
    <style:style style:name="T394_7" style:family="text">
      <style:text-properties fo:font-size="10pt" style:font-name-asian="Arial" style:font-size-asian="10pt" style:font-name-complex="Arial" style:font-size-complex="10pt"/>
    </style:style>
    <style:style style:name="T394_8" style:family="text">
      <style:text-properties fo:font-size="10pt" style:font-name-asian="Arial" style:font-size-asian="10pt" style:font-name-complex="Arial" style:font-size-complex="10pt"/>
    </style:style>
    <style:style style:name="T394_9" style:family="text">
      <style:text-properties fo:font-size="10pt" style:font-name-asian="Arial" style:font-size-asian="10pt" style:font-name-complex="Arial" style:font-size-complex="10pt"/>
    </style:style>
    <style:style style:name="T394_10" style:family="text">
      <style:text-properties fo:font-size="10pt" style:font-name-asian="Arial" style:font-size-asian="10pt" style:font-name-complex="Arial" style:font-size-complex="10pt"/>
    </style:style>
    <style:style style:name="P395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396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  <style:text-properties fo:font-size="10pt" style:font-size-asian="10pt" style:font-size-complex="10pt"/>
    </style:style>
    <style:style style:name="Table15" style:family="table">
      <style:table-properties table:align="left" style:width="16.503cm" fo:margin-left="0cm"/>
    </style:style>
    <style:style style:name="Column62" style:family="table-column">
      <style:table-column-properties style:column-width="3.013cm"/>
    </style:style>
    <style:style style:name="Column63" style:family="table-column">
      <style:table-column-properties style:column-width="1.087cm"/>
    </style:style>
    <style:style style:name="Column64" style:family="table-column">
      <style:table-column-properties style:column-width="1.653cm"/>
    </style:style>
    <style:style style:name="Column65" style:family="table-column">
      <style:table-column-properties style:column-width="5.791cm"/>
    </style:style>
    <style:style style:name="Column66" style:family="table-column">
      <style:table-column-properties style:column-width="4.96cm"/>
    </style:style>
    <style:style style:name="Row47" style:family="table-row">
      <style:table-row-properties style:min-row-height="0.863cm"/>
    </style:style>
    <style:style style:name="Cell17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7" style:family="paragraph" style:parent-style-name="Normal">
      <style:paragraph-properties fo:line-height="100%" fo:margin-bottom="0cm"/>
    </style:style>
    <style:style style:name="T39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79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8" style:family="paragraph" style:parent-style-name="Normal">
      <style:paragraph-properties fo:line-height="100%" fo:margin-bottom="0cm"/>
    </style:style>
    <style:style style:name="T39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48" style:family="table-row">
      <style:table-row-properties style:min-row-height="0.612cm"/>
    </style:style>
    <style:style style:name="Cell18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9" style:family="paragraph" style:parent-style-name="Normal">
      <style:paragraph-properties fo:line-height="100%" fo:margin-bottom="0cm"/>
    </style:style>
    <style:style style:name="T39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0" style:family="paragraph" style:parent-style-name="Normal">
      <style:paragraph-properties fo:line-height="100%" fo:margin-bottom="0cm"/>
    </style:style>
    <style:style style:name="T40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8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1" style:family="paragraph" style:parent-style-name="Normal">
      <style:paragraph-properties fo:line-height="100%" fo:margin-bottom="0cm"/>
    </style:style>
    <style:style style:name="T40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2" style:family="paragraph" style:parent-style-name="Normal">
      <style:paragraph-properties fo:line-height="100%" fo:margin-bottom="0cm"/>
    </style:style>
    <style:style style:name="T402_1" style:family="text">
      <style:text-properties fo:color="#000000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49" style:family="table-row">
      <style:table-row-properties style:min-row-height="0.609cm"/>
    </style:style>
    <style:style style:name="Cell18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3" style:family="paragraph" style:parent-style-name="Normal">
      <style:paragraph-properties fo:line-height="100%" fo:margin-bottom="0cm"/>
    </style:style>
    <style:style style:name="T40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4" style:family="paragraph" style:parent-style-name="Normal">
      <style:paragraph-properties fo:line-height="100%" fo:margin-bottom="0cm"/>
    </style:style>
    <style:style style:name="T40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8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5" style:family="paragraph" style:parent-style-name="Normal">
      <style:paragraph-properties fo:line-height="100%" fo:margin-bottom="0cm"/>
    </style:style>
    <style:style style:name="T40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6" style:family="paragraph" style:parent-style-name="Normal">
      <style:paragraph-properties fo:line-height="100%" fo:margin-bottom="0cm"/>
    </style:style>
    <style:style style:name="T40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07" style:family="paragraph" style:parent-style-name="Normal">
      <style:text-properties fo:font-weight="bold" style:font-weight-asian="bold" style:font-weight-complex="bold"/>
    </style:style>
    <style:style style:name="Table16" style:family="table">
      <style:table-properties table:align="left" style:width="15.903cm" fo:margin-left="0cm"/>
    </style:style>
    <style:style style:name="Column67" style:family="table-column">
      <style:table-column-properties style:column-width="5.689cm"/>
    </style:style>
    <style:style style:name="Column68" style:family="table-column">
      <style:table-column-properties style:column-width="2.963cm"/>
    </style:style>
    <style:style style:name="Column69" style:family="table-column">
      <style:table-column-properties style:column-width="3.625cm"/>
    </style:style>
    <style:style style:name="Column70" style:family="table-column">
      <style:table-column-properties style:column-width="3.627cm"/>
    </style:style>
    <style:style style:name="Row50" style:family="table-row">
      <style:table-row-properties style:min-row-height="0.482cm"/>
    </style:style>
    <style:style style:name="Cell18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8" style:family="paragraph" style:parent-style-name="Normal">
      <style:paragraph-properties fo:line-height="100%" fo:margin-bottom="0cm"/>
    </style:style>
    <style:style style:name="T40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8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9" style:family="paragraph" style:parent-style-name="Normal">
      <style:paragraph-properties fo:line-height="100%" fo:margin-bottom="0cm"/>
    </style:style>
    <style:style style:name="T40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9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0" style:family="paragraph" style:parent-style-name="Normal">
      <style:paragraph-properties fo:line-height="100%" fo:margin-bottom="0cm"/>
    </style:style>
    <style:style style:name="T410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91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1" style:family="paragraph" style:parent-style-name="Normal">
      <style:paragraph-properties fo:line-height="100%" fo:margin-bottom="0cm"/>
    </style:style>
    <style:style style:name="T411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51" style:family="table-row">
      <style:table-row-properties style:min-row-height="0.529cm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2" style:family="paragraph" style:parent-style-name="Normal">
      <style:paragraph-properties fo:line-height="100%" fo:margin-bottom="0cm"/>
    </style:style>
    <style:style style:name="T412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3" style:family="paragraph" style:parent-style-name="Normal">
      <style:paragraph-properties fo:line-height="100%" fo:margin-bottom="0cm"/>
    </style:style>
    <style:style style:name="T413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4" style:family="paragraph" style:parent-style-name="Normal">
      <style:paragraph-properties fo:line-height="100%" fo:margin-bottom="0cm"/>
    </style:style>
    <style:style style:name="T414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5" style:family="paragraph" style:parent-style-name="Normal">
      <style:paragraph-properties fo:line-height="100%" fo:margin-bottom="0cm"/>
    </style:style>
    <style:style style:name="T415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Row52" style:family="table-row">
      <style:table-row-properties style:min-row-height="0.529cm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6" style:family="paragraph" style:parent-style-name="Normal">
      <style:paragraph-properties fo:line-height="100%" fo:margin-bottom="0cm"/>
    </style:style>
    <style:style style:name="T41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7" style:family="paragraph" style:parent-style-name="Normal">
      <style:paragraph-properties fo:line-height="100%" fo:margin-bottom="0cm"/>
    </style:style>
    <style:style style:name="T417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8" style:family="paragraph" style:parent-style-name="Normal">
      <style:paragraph-properties fo:line-height="100%" fo:margin-bottom="0cm"/>
    </style:style>
    <style:style style:name="T418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9" style:family="paragraph" style:parent-style-name="Normal">
      <style:paragraph-properties fo:line-height="100%" fo:margin-bottom="0cm"/>
    </style:style>
    <style:style style:name="T419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style>
    <style:style style:name="P420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21" style:family="paragraph" style:parent-style-name="Normal"/>
    <style:style style:name="T42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22" style:family="paragraph" style:parent-style-name="Normal">
      <style:text-properties fo:font-size="11pt" style:font-size-asian="11pt" style:font-name-complex="Arial" style:font-size-complex="11pt" style:text-underline-style="solid" style:text-underline-color="font-color"/>
    </style:style>
    <style:style style:name="P423" style:family="paragraph" style:parent-style-name="Normal"/>
    <style:style style:name="T423_1" style:family="text">
      <style:text-properties fo:color="#000000" fo:font-size="10pt" style:font-name-asian="Arial" style:font-size-asian="10pt" style:font-name-complex="Arial" style:font-size-complex="10pt" style:text-underline-style="solid" style:text-underline-color="font-color"/>
    </style:style>
    <style:style style:name="T423_2" style:family="text">
      <style:text-properties fo:color="#000000" fo:font-size="10pt" style:font-name-asian="Arial" style:font-size-asian="10pt" style:font-name-complex="Arial" style:font-size-complex="10pt"/>
    </style:style>
    <style:style style:name="T423_3" style:family="text">
      <style:text-properties fo:color="#000000" fo:font-size="10pt" style:font-name-asian="Arial" style:font-size-asian="10pt" style:font-name-complex="Arial" style:font-size-complex="10pt"/>
    </style:style>
    <style:style style:name="T423_4" style:family="text">
      <style:text-properties fo:color="#000000" fo:font-size="10pt" style:font-name-asian="Arial" style:font-size-asian="10pt" style:font-name-complex="Arial" style:font-size-complex="10pt"/>
    </style:style>
    <style:style style:name="T423_5" style:family="text">
      <style:text-properties fo:color="#000000" fo:font-size="10pt" style:font-name-asian="Arial" style:font-size-asian="10pt" style:font-name-complex="Arial" style:font-size-complex="10pt"/>
    </style:style>
    <style:style style:name="T423_6" style:family="text">
      <style:text-properties fo:color="#000000" fo:font-size="10pt" style:font-name-asian="Arial" style:font-size-asian="10pt" style:font-name-complex="Arial" style:font-size-complex="10pt"/>
    </style:style>
    <style:style style:name="T423_7" style:family="text">
      <style:text-properties fo:color="#000000" fo:font-size="10pt" style:font-name-asian="Arial" style:font-size-asian="10pt" style:font-name-complex="Arial" style:font-size-complex="10pt"/>
    </style:style>
    <style:style style:name="T423_8" style:family="text">
      <style:text-properties fo:color="#000000" fo:font-size="10pt" style:font-name-asian="Arial" style:font-size-asian="10pt" style:font-name-complex="Arial" style:font-size-complex="10pt"/>
    </style:style>
    <style:style style:name="T423_9" style:family="text">
      <style:text-properties fo:font-size="10pt" style:font-name-asian="Arial" style:font-size-asian="10pt" style:font-name-complex="Arial" style:font-size-complex="10pt"/>
    </style:style>
    <style:style style:name="P424" style:family="paragraph" style:parent-style-name="Normal">
      <style:text-properties fo:font-size="10pt" style:font-name-asian="Arial" style:font-size-asian="10pt" style:font-name-complex="Arial" style:font-size-complex="10pt" style:text-underline-style="solid" style:text-underline-color="font-color"/>
    </style:style>
    <style:style style:name="P425" style:family="paragraph" style:parent-style-name="Normal"/>
    <style:style style:name="T425_1" style:family="text">
      <style:text-properties fo:font-size="10pt" style:font-name-asian="Arial" style:font-size-asian="10pt" style:font-name-complex="Arial" style:font-size-complex="10pt" style:text-underline-style="solid" style:text-underline-color="font-color"/>
    </style:style>
    <style:style style:name="T425_2" style:family="text">
      <style:text-properties fo:font-size="10pt" style:font-name-asian="Arial" style:font-size-asian="10pt" style:font-name-complex="Arial" style:font-size-complex="10pt"/>
    </style:style>
    <style:style style:name="T425_3" style:family="text">
      <style:text-properties fo:font-size="10pt" style:font-name-asian="Arial" style:font-size-asian="10pt" style:font-name-complex="Arial" style:font-size-complex="10pt"/>
    </style:style>
    <style:style style:name="T425_4" style:family="text">
      <style:text-properties fo:font-size="10pt" style:font-name-asian="Arial" style:font-size-asian="10pt" style:font-name-complex="Arial" style:font-size-complex="10pt"/>
    </style:style>
    <style:style style:name="T425_5" style:family="text">
      <style:text-properties fo:font-size="10pt" style:font-name-asian="Arial" style:font-size-asian="10pt" style:font-name-complex="Arial" style:font-size-complex="10pt"/>
    </style:style>
    <style:style style:name="T425_6" style:family="text">
      <style:text-properties fo:font-size="10pt" style:font-name-asian="Arial" style:font-size-asian="10pt" style:font-name-complex="Arial" style:font-size-complex="10pt"/>
    </style:style>
    <style:style style:name="T425_7" style:family="text">
      <style:text-properties fo:font-size="10pt" style:font-name-asian="Arial" style:font-size-asian="10pt" style:font-name-complex="Arial" style:font-size-complex="10pt"/>
    </style:style>
    <style:style style:name="T425_8" style:family="text">
      <style:text-properties fo:color="#000000" fo:font-size="10pt" style:font-name-asian="Arial" style:font-size-asian="10pt" style:font-name-complex="Arial" style:font-size-complex="10pt"/>
    </style:style>
    <style:style style:name="T425_9" style:family="text">
      <style:text-properties fo:color="#000000" fo:font-size="10pt" style:font-name-asian="Arial" style:font-size-asian="10pt" style:font-name-complex="Arial" style:font-size-complex="10pt" style:text-underline-style="solid" style:text-underline-color="font-color"/>
    </style:style>
    <style:style style:name="T425_10" style:family="text">
      <style:text-properties fo:color="#000000" fo:font-size="10pt" style:font-name-asian="Arial" style:font-size-asian="10pt" style:font-name-complex="Arial" style:font-size-complex="10pt"/>
    </style:style>
    <style:style style:name="T425_11" style:family="text">
      <style:text-properties fo:color="#000000" fo:font-size="10pt" style:font-name-asian="Arial" style:font-size-asian="10pt" style:font-name-complex="Arial" style:font-size-complex="10pt"/>
    </style:style>
    <style:style style:name="T425_12" style:family="text">
      <style:text-properties fo:color="#000000" fo:font-size="10pt" style:font-name-asian="Arial" style:font-size-asian="10pt" style:font-name-complex="Arial" style:font-size-complex="10pt"/>
    </style:style>
    <style:style style:name="T425_13" style:family="text">
      <style:text-properties fo:font-size="10pt" style:font-name-asian="Arial" style:font-size-asian="10pt" style:font-name-complex="Arial" style:font-size-complex="10pt"/>
    </style:style>
    <style:style style:name="T425_14" style:family="text">
      <style:text-properties fo:font-size="10pt" style:font-name-asian="Arial" style:font-size-asian="10pt" style:font-name-complex="Arial" style:font-size-complex="10pt"/>
    </style:style>
    <style:style style:name="T425_15" style:family="text">
      <style:text-properties fo:font-size="10pt" style:font-name-asian="Arial" style:font-size-asian="10pt" style:font-name-complex="Arial" style:font-size-complex="10pt"/>
    </style:style>
    <style:style style:name="T425_16" style:family="text">
      <style:text-properties fo:font-size="10pt" style:font-name-asian="Arial" style:font-size-asian="10pt" style:font-name-complex="Arial" style:font-size-complex="10pt"/>
    </style:style>
    <style:style style:name="T425_17" style:family="text">
      <style:text-properties fo:font-size="10pt" style:font-name-asian="Arial" style:font-size-asian="10pt" style:font-name-complex="Arial" style:font-size-complex="10pt"/>
    </style:style>
    <style:style style:name="T425_18" style:family="text">
      <style:text-properties fo:font-size="10pt" style:font-name-asian="Arial" style:font-size-asian="10pt" style:font-name-complex="Arial" style:font-size-complex="10pt"/>
    </style:style>
    <style:style style:name="T425_19" style:family="text">
      <style:text-properties fo:font-size="10pt" style:font-name-asian="Arial" style:font-size-asian="10pt" style:font-name-complex="Arial" style:font-size-complex="10pt"/>
    </style:style>
    <style:style style:name="T425_20" style:family="text">
      <style:text-properties fo:font-size="10pt" style:font-name-asian="Arial" style:font-size-asian="10pt" style:font-name-complex="Arial" style:font-size-complex="10pt"/>
    </style:style>
    <style:style style:name="T425_21" style:family="text">
      <style:text-properties fo:font-size="10pt" style:font-name-asian="Arial" style:font-size-asian="10pt" style:font-name-complex="Arial" style:font-size-complex="10pt"/>
    </style:style>
    <style:style style:name="T425_22" style:family="text">
      <style:text-properties fo:font-size="10pt" style:font-name-asian="Arial" style:font-size-asian="10pt" style:font-name-complex="Arial" style:font-size-complex="10pt"/>
    </style:style>
    <style:style style:name="T425_23" style:family="text">
      <style:text-properties fo:font-size="10pt" style:font-name-asian="Arial" style:font-size-asian="10pt" style:font-name-complex="Arial" style:font-size-complex="10pt"/>
    </style:style>
    <style:style style:name="T425_24" style:family="text">
      <style:text-properties fo:font-size="10pt" style:font-name-asian="Arial" style:font-size-asian="10pt" style:font-name-complex="Arial" style:font-size-complex="10pt"/>
    </style:style>
    <style:style style:name="T425_25" style:family="text">
      <style:text-properties fo:font-size="10pt" style:font-name-asian="Arial" style:font-size-asian="10pt" style:font-name-complex="Arial" style:font-size-complex="10pt"/>
    </style:style>
    <style:style style:name="P426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427" style:family="paragraph" style:parent-style-name="Normal"/>
    <style:style style:name="T427_1" style:family="text">
      <style:text-properties fo:color="#000000" fo:font-size="10pt" style:font-name-asian="Arial" style:font-size-asian="10pt" style:font-name-complex="Arial" style:font-size-complex="10pt"/>
    </style:style>
    <style:style style:name="T427_2" style:family="text">
      <style:text-properties fo:color="#000000" fo:font-size="10pt" style:font-name-asian="Arial" style:font-size-asian="10pt" style:font-name-complex="Arial" style:font-size-complex="10pt"/>
    </style:style>
    <style:style style:name="T427_3" style:family="text">
      <style:text-properties fo:color="#000000" fo:font-size="10pt" style:font-name-asian="Arial" style:font-size-asian="10pt" style:font-name-complex="Arial" style:font-size-complex="10pt"/>
    </style:style>
    <style:style style:name="P428" style:family="paragraph" style:parent-style-name="Normal">
      <style:text-properties fo:color="#000000" fo:font-size="10pt" style:font-name-asian="Arial" style:font-size-asian="10pt" style:font-name-complex="Arial" style:font-size-complex="10pt"/>
    </style:style>
    <style:style style:name="P429" style:family="paragraph" style:parent-style-name="Normal"/>
    <style:style style:name="T429_1" style:family="text">
      <style:text-properties fo:color="#000000" fo:font-size="10pt" style:font-name-asian="Arial" style:font-size-asian="10pt" style:font-name-complex="Arial" style:font-size-complex="10pt"/>
    </style:style>
    <style:style style:name="T429_2" style:family="text">
      <style:text-properties fo:color="#000000" fo:font-size="10pt" style:font-name-asian="Arial" style:font-size-asian="10pt" style:font-name-complex="Arial" style:font-size-complex="10pt"/>
    </style:style>
    <style:style style:name="T429_3" style:family="text">
      <style:text-properties fo:color="#000000" fo:font-size="10pt" style:font-name-asian="Arial" style:font-size-asian="10pt" style:font-name-complex="Arial" style:font-size-complex="10pt"/>
    </style:style>
    <style:style style:name="P430" style:family="paragraph" style:parent-style-name="Normal">
      <style:text-properties fo:color="#000000" fo:font-size="10pt" style:font-name-asian="Arial" style:font-size-asian="10pt" style:font-name-complex="Arial" style:font-size-complex="10pt"/>
    </style:style>
    <style:style style:name="P431" style:family="paragraph" style:parent-style-name="Normal"/>
    <style:style style:name="T431_1" style:family="text">
      <style:text-properties fo:font-size="11pt" style:font-size-asian="11pt" style:font-size-complex="11pt" fo:font-weight="bold" style:font-weight-asian="bold" style:font-weight-complex="bold"/>
    </style:style>
    <style:style style:name="P432" style:family="paragraph" style:parent-style-name="Normal">
      <style:text-properties fo:font-size="10pt" style:font-size-asian="10pt" style:font-name-complex="Arial" style:font-size-complex="10pt"/>
    </style:style>
    <style:style style:name="P433" style:family="paragraph" style:parent-style-name="Normal"/>
    <style:style style:name="T433_1" style:family="text">
      <style:text-properties fo:font-size="10pt" style:font-size-asian="10pt" style:font-name-complex="Arial" style:font-size-complex="10pt"/>
    </style:style>
    <style:style style:name="P434" style:family="paragraph" style:parent-style-name="Normal">
      <style:text-properties fo:font-size="10pt" style:font-size-asian="10pt" style:font-name-complex="Arial" style:font-size-complex="10pt"/>
    </style:style>
    <style:style style:name="P435" style:family="paragraph" style:parent-style-name="Normal"/>
    <style:style style:name="T43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36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37" style:family="paragraph" style:parent-style-name="Normal"/>
    <style:style style:name="T437_1" style:family="text">
      <style:text-properties fo:font-size="10pt" style:font-name-asian="Arial" style:font-size-asian="10pt" style:font-name-complex="Arial" style:font-size-complex="10pt"/>
    </style:style>
    <style:style style:name="P438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439" style:family="paragraph" style:parent-style-name="Normal"/>
    <style:style style:name="T439_1" style:family="text">
      <style:text-properties fo:font-size="10pt" style:font-name-asian="Arial" style:font-size-asian="10pt" style:font-name-complex="Arial" style:font-size-complex="10pt"/>
    </style:style>
    <style:style style:name="T439_2" style:family="text">
      <style:text-properties fo:font-size="10pt" style:font-name-asian="Arial" style:font-size-asian="10pt" style:font-name-complex="Arial" style:font-size-complex="10pt"/>
    </style:style>
    <style:style style:name="T439_3" style:family="text">
      <style:text-properties fo:color="#242424" fo:font-size="10pt" style:font-name-asian="Arial" style:font-size-asian="10pt" style:font-name-complex="Arial" style:font-size-complex="10pt"/>
    </style:style>
    <style:style style:name="T439_4" style:family="text">
      <style:text-properties fo:color="#242424" fo:font-size="10pt" style:font-name-asian="Arial" style:font-size-asian="10pt" style:font-name-complex="Arial" style:font-size-complex="10pt"/>
    </style:style>
    <style:style style:name="T439_5" style:family="text">
      <style:text-properties fo:color="#242424" fo:font-size="10pt" style:font-name-asian="Arial" style:font-size-asian="10pt" style:font-name-complex="Arial" style:font-size-complex="10pt"/>
    </style:style>
    <style:style style:name="P440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441" style:family="paragraph" style:parent-style-name="Normal"/>
    <style:style style:name="T441_1" style:family="text">
      <style:text-properties fo:font-size="10pt" style:font-name-asian="Arial" style:font-size-asian="10pt" style:font-name-complex="Arial" style:font-size-complex="10pt"/>
    </style:style>
    <style:style style:name="P442" style:family="paragraph" style:parent-style-name="Heading_20_2">
      <style:paragraph-properties fo:break-before="page" fo:background-color="#dbe5f1" fo:padding-top="0.035cm" fo:border-top="#000000 0.018cm solid" fo:margin-top="0cm" fo:padding-bottom="0cm" fo:border-bottom="#000000 0.018cm solid" fo:padding-left="0.141cm" fo:border-left="#000000 0.018cm solid" fo:padding-right="0.141cm" fo:border-right="#000000 0.018cm solid"/>
    </style:style>
    <style:style style:name="T442_1" style:family="text">
      <style:text-properties fo:font-style="normal" style:font-style-asian="normal"/>
    </style:style>
    <style:style style:name="P443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44" style:family="paragraph" style:parent-style-name="Normal"/>
    <style:style style:name="T44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45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46" style:family="paragraph" style:parent-style-name="Normal"/>
    <style:style style:name="T446_1" style:family="text">
      <style:text-properties fo:font-size="11pt" style:font-size-asian="11pt" style:font-name-complex="Arial" style:font-size-complex="11pt" fo:language="en" fo:language-asian="en" fo:country="US" fo:country-asian="GB" fo:font-weight="bold" style:font-weight-asian="bold" style:font-weight-complex="bold"/>
    </style:style>
    <style:style style:name="P447" style:family="paragraph" style:parent-style-name="Normal">
      <style:text-properties fo:font-size="10pt" style:font-name-asian="Arial" style:font-size-asian="10pt" style:font-name-complex="Arial" style:font-size-complex="10pt" fo:language="en" fo:country="US"/>
    </style:style>
    <style:style style:name="P448" style:family="paragraph" style:parent-style-name="Normal"/>
    <style:style style:name="T448_1" style:family="text">
      <style:text-properties fo:font-size="10pt" style:font-name-asian="Arial" style:font-size-asian="10pt" style:font-name-complex="Arial" style:font-size-complex="10pt" fo:language="en" fo:country="US"/>
    </style:style>
    <style:style style:name="T448_2" style:family="text">
      <style:text-properties fo:font-size="10pt" style:font-name-asian="Arial" style:font-size-asian="10pt" style:font-name-complex="Arial" style:font-size-complex="10pt" fo:language="en" fo:country="US"/>
    </style:style>
    <style:style style:name="T448_3" style:family="text">
      <style:text-properties fo:font-size="10pt" style:font-name-asian="Arial" style:font-size-asian="10pt" style:font-name-complex="Arial" style:font-size-complex="10pt" fo:language="en" fo:country="US"/>
    </style:style>
    <style:style style:name="T448_4" style:family="text">
      <style:text-properties fo:font-size="10pt" style:font-name-asian="Arial" style:font-size-asian="10pt" style:font-name-complex="Arial" style:font-size-complex="10pt" fo:language="en" fo:country="US"/>
    </style:style>
    <style:style style:name="T448_5" style:family="text">
      <style:text-properties fo:font-size="10pt" style:font-name-asian="Arial" style:font-size-asian="10pt" style:font-name-complex="Arial" style:font-size-complex="10pt" fo:language="en" fo:country="US"/>
    </style:style>
    <style:style style:name="T448_6" style:family="text">
      <style:text-properties fo:font-size="10pt" style:font-name-asian="Arial" style:font-size-asian="10pt" style:font-name-complex="Arial" style:font-size-complex="10pt" fo:language="en" fo:country="US"/>
    </style:style>
    <style:style style:name="T448_7" style:family="text">
      <style:text-properties fo:font-size="10pt" style:font-name-asian="Arial" style:font-size-asian="10pt" style:font-name-complex="Arial" style:font-size-complex="10pt" fo:language="en" fo:country="US"/>
    </style:style>
    <style:style style:name="T448_8" style:family="text">
      <style:text-properties fo:font-size="10pt" style:font-name-asian="Arial" style:font-size-asian="10pt" style:font-name-complex="Arial" style:font-size-complex="10pt" fo:language="en" fo:country="US"/>
    </style:style>
    <style:style style:name="T448_9" style:family="text">
      <style:text-properties fo:font-size="10pt" style:font-name-asian="Arial" style:font-size-asian="10pt" style:font-name-complex="Arial" style:font-size-complex="10pt" fo:language="en" fo:country="US"/>
    </style:style>
    <style:style style:name="T448_10" style:family="text">
      <style:text-properties fo:font-size="10pt" style:font-name-asian="Arial" style:font-size-asian="10pt" style:font-name-complex="Arial" style:font-size-complex="10pt" fo:language="en" fo:country="US"/>
    </style:style>
    <style:style style:name="T448_11" style:family="text">
      <style:text-properties fo:font-size="10pt" style:font-name-asian="Arial" style:font-size-asian="10pt" style:font-name-complex="Arial" style:font-size-complex="10pt" fo:language="en" fo:country="US"/>
    </style:style>
    <style:style style:name="T448_12" style:family="text">
      <style:text-properties fo:font-size="10pt" style:font-name-asian="Arial" style:font-size-asian="10pt" style:font-name-complex="Arial" style:font-size-complex="10pt" fo:language="en" fo:country="US"/>
    </style:style>
    <style:style style:name="T448_13" style:family="text">
      <style:text-properties fo:font-size="10pt" style:font-name-asian="Arial" style:font-size-asian="10pt" style:font-name-complex="Arial" style:font-size-complex="10pt" fo:language="en" fo:country="US"/>
    </style:style>
    <style:style style:name="T448_14" style:family="text">
      <style:text-properties fo:font-size="10pt" style:font-name-asian="Arial" style:font-size-asian="10pt" style:font-name-complex="Arial" style:font-size-complex="10pt" fo:language="en" fo:country="US"/>
    </style:style>
    <style:style style:name="T448_15" style:family="text">
      <style:text-properties fo:font-size="10pt" style:font-name-asian="Arial" style:font-size-asian="10pt" style:font-name-complex="Arial" style:font-size-complex="10pt" fo:language="en" fo:country="US"/>
    </style:style>
    <style:style style:name="T448_16" style:family="text">
      <style:text-properties fo:font-size="10pt" style:font-name-asian="Segoe UI" style:font-size-asian="10pt" style:font-name-complex="Arial" style:font-size-complex="10pt" fo:language="en" fo:country="US"/>
    </style:style>
    <style:style style:name="T448_17" style:family="text">
      <style:text-properties style:font-name="Segoe UI" fo:font-size="10.5pt" style:font-name-asian="Segoe UI" style:font-size-asian="10.5pt" style:font-name-complex="Segoe UI" style:font-size-complex="10.5pt" fo:language="en" fo:country="US"/>
    </style:style>
    <style:style style:name="T448_18" style:family="text">
      <style:text-properties fo:font-size="10pt" style:font-name-asian="Arial" style:font-size-asian="10pt" style:font-name-complex="Arial" style:font-size-complex="10pt"/>
    </style:style>
    <style:style style:name="T448_19" style:family="text">
      <style:text-properties fo:font-size="10pt" style:font-name-asian="Arial" style:font-size-asian="10pt" style:font-name-complex="Arial" style:font-size-complex="10pt"/>
    </style:style>
    <style:style style:name="T448_20" style:family="text">
      <style:text-properties fo:font-size="10pt" style:font-name-asian="Arial" style:font-size-asian="10pt" style:font-name-complex="Arial" style:font-size-complex="10pt"/>
    </style:style>
    <style:style style:name="T448_21" style:family="text">
      <style:text-properties fo:font-size="10pt" style:font-name-asian="Arial" style:font-size-asian="10pt" style:font-name-complex="Arial" style:font-size-complex="10pt"/>
    </style:style>
    <style:style style:name="T448_22" style:family="text">
      <style:text-properties style:font-name="Segoe UI" fo:font-size="10pt" style:font-name-asian="Segoe UI" style:font-size-asian="10pt" style:font-name-complex="Segoe UI" style:font-size-complex="10pt" fo:language="en" fo:country="US"/>
    </style:style>
    <style:style style:name="T448_23" style:family="text">
      <style:text-properties fo:font-size="10pt" style:font-name-asian="Segoe UI" style:font-size-asian="10pt" style:font-name-complex="Arial" style:font-size-complex="10pt" fo:language="en" fo:country="US"/>
    </style:style>
    <style:style style:name="T448_24" style:family="text">
      <style:text-properties fo:font-size="10pt" style:font-name-asian="Segoe UI" style:font-size-asian="10pt" style:font-name-complex="Arial" style:font-size-complex="10pt" fo:language="en" fo:country="US"/>
    </style:style>
    <style:style style:name="T448_25" style:family="text">
      <style:text-properties fo:font-size="10pt" style:font-name-asian="Segoe UI" style:font-size-asian="10pt" style:font-name-complex="Arial" style:font-size-complex="10pt" fo:language="en" fo:country="US"/>
    </style:style>
    <style:style style:name="T448_26" style:family="text">
      <style:text-properties fo:font-size="10pt" style:font-name-asian="Segoe UI" style:font-size-asian="10pt" style:font-name-complex="Arial" style:font-size-complex="10pt" fo:language="en" fo:country="US"/>
    </style:style>
    <style:style style:name="P449" style:family="paragraph" style:parent-style-name="Normal">
      <style:text-properties fo:font-size="10pt" style:font-name-asian="Arial" style:font-size-asian="10pt" style:font-name-complex="Arial" style:font-size-complex="10pt" fo:language="en" fo:country="US"/>
    </style:style>
    <style:style style:name="P450" style:family="paragraph" style:parent-style-name="Normal"/>
    <style:style style:name="T450_1" style:family="text">
      <style:text-properties fo:font-size="10pt" style:font-name-asian="Arial" style:font-size-asian="10pt" style:font-name-complex="Arial" style:font-size-complex="10pt" fo:language="en" fo:country="US" fo:font-weight="bold" style:font-weight-asian="bold" style:font-weight-complex="bold"/>
    </style:style>
    <style:style style:name="P451" style:family="paragraph" style:parent-style-name="Normal">
      <style:text-properties fo:font-size="10pt" style:font-name-asian="Arial" style:font-size-asian="10pt" style:font-name-complex="Arial" style:font-size-complex="10pt" fo:language="en" fo:country="US" fo:font-weight="bold" style:font-weight-asian="bold" style:font-weight-complex="bold"/>
    </style:style>
    <style:style style:name="P452" style:family="paragraph" style:parent-style-name="Normal"/>
    <style:style style:name="T452_1" style:family="text">
      <style:text-properties fo:font-size="10pt" style:font-name-asian="Segoe UI" style:font-size-asian="10pt" style:font-name-complex="Arial" style:font-size-complex="10pt" fo:language="en" fo:country="US"/>
    </style:style>
    <style:style style:name="T452_2" style:family="text">
      <style:text-properties fo:font-size="10pt" style:font-name-asian="Segoe UI" style:font-size-asian="10pt" style:font-name-complex="Arial" style:font-size-complex="10pt" fo:language="en" fo:country="US"/>
    </style:style>
    <style:style style:name="T452_3" style:family="text">
      <style:text-properties fo:font-size="10pt" style:font-name-asian="Segoe UI" style:font-size-asian="10pt" style:font-name-complex="Arial" style:font-size-complex="10pt" fo:language="en" fo:country="US"/>
    </style:style>
    <style:style style:name="P453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454" style:family="paragraph" style:parent-style-name="Normal"/>
    <style:style style:name="T454_1" style:family="text">
      <style:text-properties fo:font-size="10pt" style:font-name-asian="Arial" style:font-size-asian="10pt" style:font-name-complex="Arial" style:font-size-complex="10pt"/>
    </style:style>
    <style:style style:name="T454_2" style:family="text">
      <style:text-properties fo:font-size="10pt" style:font-name-asian="Arial" style:font-size-asian="10pt" style:font-name-complex="Arial" style:font-size-complex="10pt"/>
    </style:style>
    <style:style style:name="T454_3" style:family="text">
      <style:text-properties fo:font-size="10pt" style:font-name-asian="Arial" style:font-size-asian="10pt" style:font-name-complex="Arial" style:font-size-complex="10pt"/>
    </style:style>
    <style:style style:name="T454_4" style:family="text">
      <style:text-properties fo:font-size="10pt" style:font-name-asian="Arial" style:font-size-asian="10pt" style:font-name-complex="Arial" style:font-size-complex="10pt"/>
    </style:style>
    <style:style style:name="P455" style:family="paragraph" style:parent-style-name="Normal"/>
    <style:style style:name="T455_1" style:family="text">
      <style:text-properties fo:font-size="10pt" style:font-name-asian="Arial" style:font-size-asian="10pt" style:font-name-complex="Arial" style:font-size-complex="10pt"/>
    </style:style>
    <style:style style:name="T455_2" style:family="text">
      <style:text-properties fo:font-size="10pt" style:font-name-asian="Arial" style:font-size-asian="10pt" style:font-name-complex="Arial" style:font-size-complex="10pt"/>
    </style:style>
    <style:style style:name="T455_3" style:family="text">
      <style:text-properties fo:font-size="10pt" style:font-name-asian="Arial" style:font-size-asian="10pt" style:font-name-complex="Arial" style:font-size-complex="10pt"/>
    </style:style>
    <style:style style:name="T455_4" style:family="text">
      <style:text-properties fo:font-size="10pt" style:font-name-asian="Arial" style:font-size-asian="10pt" style:font-name-complex="Arial" style:font-size-complex="10pt"/>
    </style:style>
    <style:style style:name="T455_5" style:family="text">
      <style:text-properties fo:font-size="10pt" style:font-name-asian="Arial" style:font-size-asian="10pt" style:font-name-complex="Arial" style:font-size-complex="10pt"/>
    </style:style>
    <style:style style:name="T455_6" style:family="text">
      <style:text-properties fo:font-size="10pt" style:font-name-asian="Arial" style:font-size-asian="10pt" style:font-name-complex="Arial" style:font-size-complex="10pt"/>
    </style:style>
    <style:style style:name="T455_7" style:family="text">
      <style:text-properties fo:font-size="10pt" style:font-name-asian="Arial" style:font-size-asian="10pt" style:font-name-complex="Arial" style:font-size-complex="10pt"/>
    </style:style>
    <style:style style:name="T455_8" style:family="text">
      <style:text-properties fo:font-size="10pt" style:font-name-asian="Arial" style:font-size-asian="10pt" style:font-name-complex="Arial" style:font-size-complex="10pt"/>
    </style:style>
    <style:style style:name="T455_9" style:family="text">
      <style:text-properties fo:font-size="10pt" style:font-name-asian="Arial" style:font-size-asian="10pt" style:font-name-complex="Arial" style:font-size-complex="10pt"/>
    </style:style>
    <style:style style:name="T455_10" style:family="text">
      <style:text-properties fo:font-size="10pt" style:font-name-asian="Arial" style:font-size-asian="10pt" style:font-name-complex="Arial" style:font-size-complex="10pt"/>
    </style:style>
    <style:style style:name="T455_11" style:family="text">
      <style:text-properties fo:font-size="10pt" style:font-name-asian="Arial" style:font-size-asian="10pt" style:font-name-complex="Arial" style:font-size-complex="10pt"/>
    </style:style>
    <style:style style:name="P456" style:family="paragraph" style:parent-style-name="Normal">
      <style:text-properties fo:font-size="10pt" style:font-name-asian="Arial" style:font-size-asian="10pt" style:font-name-complex="Arial" style:font-size-complex="10pt" fo:language="en" fo:country="US"/>
    </style:style>
    <style:style style:name="P457" style:family="paragraph" style:parent-style-name="Normal"/>
    <style:style style:name="T457_1" style:family="text">
      <style:text-properties fo:font-size="10pt" style:font-name-asian="Arial" style:font-size-asian="10pt" style:font-name-complex="Arial" style:font-size-complex="10pt"/>
    </style:style>
    <style:style style:name="T457_2" style:family="text">
      <style:text-properties fo:font-size="10pt" style:font-name-asian="Arial" style:font-size-asian="10pt" style:font-name-complex="Arial" style:font-size-complex="10pt"/>
    </style:style>
    <style:style style:name="T457_3" style:family="text">
      <style:text-properties fo:font-size="10pt" style:font-name-asian="Arial" style:font-size-asian="10pt" style:font-name-complex="Arial" style:font-size-complex="10pt"/>
    </style:style>
    <style:style style:name="T457_4" style:family="text">
      <style:text-properties fo:font-size="10pt" style:font-name-asian="Arial" style:font-size-asian="10pt" style:font-name-complex="Arial" style:font-size-complex="10pt"/>
    </style:style>
    <style:style style:name="T457_5" style:family="text">
      <style:text-properties fo:font-size="10pt" style:font-name-asian="Arial" style:font-size-asian="10pt" style:font-name-complex="Arial" style:font-size-complex="10pt"/>
    </style:style>
    <style:style style:name="T457_6" style:family="text">
      <style:text-properties fo:font-size="10pt" style:font-name-asian="Arial" style:font-size-asian="10pt" style:font-name-complex="Arial" style:font-size-complex="10pt"/>
    </style:style>
    <style:style style:name="T457_7" style:family="text">
      <style:text-properties fo:font-size="10pt" style:font-name-asian="Arial" style:font-size-asian="10pt" style:font-name-complex="Arial" style:font-size-complex="10pt"/>
    </style:style>
    <style:style style:name="P458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459" style:family="paragraph" style:parent-style-name="Normal"/>
    <style:style style:name="T459_1" style:family="text">
      <style:text-properties fo:font-size="10pt" style:font-name-asian="Arial" style:font-size-asian="10pt" style:font-name-complex="Arial" style:font-size-complex="10pt"/>
    </style:style>
    <style:style style:name="T459_2" style:family="text">
      <style:text-properties fo:font-size="10pt" style:font-name-asian="Arial" style:font-size-asian="10pt" style:font-name-complex="Arial" style:font-size-complex="10pt"/>
    </style:style>
    <style:style style:name="T459_3" style:family="text">
      <style:text-properties fo:font-size="10pt" style:font-name-asian="Arial" style:font-size-asian="10pt" style:font-name-complex="Arial" style:font-size-complex="10pt"/>
    </style:style>
    <style:style style:name="T459_4" style:family="text">
      <style:text-properties fo:font-size="10pt" style:font-name-asian="Arial" style:font-size-asian="10pt" style:font-name-complex="Arial" style:font-size-complex="10pt"/>
    </style:style>
    <style:style style:name="T459_5" style:family="text">
      <style:text-properties fo:font-size="10pt" style:font-name-asian="Arial" style:font-size-asian="10pt" style:font-name-complex="Arial" style:font-size-complex="10pt"/>
    </style:style>
    <style:style style:name="T459_6" style:family="text">
      <style:text-properties fo:font-size="10pt" style:font-name-asian="Arial" style:font-size-asian="10pt" style:font-name-complex="Arial" style:font-size-complex="10pt"/>
    </style:style>
    <style:style style:name="T459_7" style:family="text">
      <style:text-properties fo:font-size="10pt" style:font-name-asian="Arial" style:font-size-asian="10pt" style:font-name-complex="Arial" style:font-size-complex="10pt" fo:language="en" fo:country="US"/>
    </style:style>
    <style:style style:name="T459_8" style:family="text">
      <style:text-properties fo:font-size="10pt" style:font-name-asian="Arial" style:font-size-asian="10pt" style:font-name-complex="Arial" style:font-size-complex="10pt" fo:language="en" fo:country="US"/>
    </style:style>
    <style:style style:name="T459_9" style:family="text">
      <style:text-properties fo:font-size="10pt" style:font-name-asian="Arial" style:font-size-asian="10pt" style:font-name-complex="Arial" style:font-size-complex="10pt" fo:language="en" fo:country="US"/>
    </style:style>
    <style:style style:name="T459_10" style:family="text">
      <style:text-properties fo:font-size="10pt" style:font-name-asian="Arial" style:font-size-asian="10pt" style:font-name-complex="Arial" style:font-size-complex="10pt" fo:language="en" fo:country="US"/>
    </style:style>
    <style:style style:name="T459_11" style:family="text">
      <style:text-properties fo:font-size="10pt" style:font-name-asian="Arial" style:font-size-asian="10pt" style:font-name-complex="Arial" style:font-size-complex="10pt" fo:language="en" fo:country="US"/>
    </style:style>
    <style:style style:name="P460" style:family="paragraph" style:parent-style-name="Normal">
      <style:text-properties fo:font-size="10pt" style:font-name-asian="Arial" style:font-size-asian="10pt" style:font-name-complex="Arial" style:font-size-complex="10pt" fo:language="en" fo:country="US"/>
    </style:style>
    <style:style style:name="P461" style:family="paragraph" style:parent-style-name="Normal"/>
    <style:style style:name="T461_1" style:family="text">
      <style:text-properties fo:font-size="10pt" style:font-name-asian="Arial" style:font-size-asian="10pt" style:font-name-complex="Arial" style:font-size-complex="10pt" fo:language="en" fo:country="US" fo:font-weight="bold" style:font-weight-asian="bold" style:font-weight-complex="bold"/>
    </style:style>
    <style:style style:name="P462" style:family="paragraph" style:parent-style-name="Normal">
      <style:text-properties fo:font-size="10pt" style:font-name-asian="Arial" style:font-size-asian="10pt" style:font-name-complex="Arial" style:font-size-complex="10pt" fo:language="en" fo:country="US" fo:font-weight="bold" style:font-weight-asian="bold" style:font-weight-complex="bold"/>
    </style:style>
    <style:style style:name="P463" style:family="paragraph" style:parent-style-name="Normal"/>
    <style:style style:name="T463_1" style:family="text">
      <style:text-properties fo:font-size="10pt" style:font-name-asian="Segoe UI" style:font-size-asian="10pt" style:font-name-complex="Arial" style:font-size-complex="10pt" fo:language="en" fo:country="US"/>
    </style:style>
    <style:style style:name="P464" style:family="paragraph" style:parent-style-name="Normal">
      <style:text-properties fo:font-size="10pt" style:font-name-asian="Arial" style:font-size-asian="10pt" style:font-name-complex="Arial" style:font-size-complex="10pt" fo:language="en" fo:country="US"/>
    </style:style>
    <style:style style:name="P465" style:family="paragraph" style:parent-style-name="Normal"/>
    <style:style style:name="T465_1" style:family="text">
      <style:text-properties fo:font-size="10pt" style:font-name-asian="Arial" style:font-size-asian="10pt" style:font-name-complex="Arial" style:font-size-complex="10pt"/>
    </style:style>
    <style:style style:name="T465_2" style:family="text">
      <style:text-properties fo:font-size="10pt" style:font-name-asian="Arial" style:font-size-asian="10pt" style:font-name-complex="Arial" style:font-size-complex="10pt"/>
    </style:style>
    <style:style style:name="T465_3" style:family="text">
      <style:text-properties fo:font-size="10pt" style:font-name-asian="Arial" style:font-size-asian="10pt" style:font-name-complex="Arial" style:font-size-complex="10pt"/>
    </style:style>
    <style:style style:name="T465_4" style:family="text">
      <style:text-properties fo:font-size="10pt" style:font-name-asian="Arial" style:font-size-asian="10pt" style:font-name-complex="Arial" style:font-size-complex="10pt"/>
    </style:style>
    <style:style style:name="T465_5" style:family="text">
      <style:text-properties fo:font-size="10pt" style:font-name-asian="Arial" style:font-size-asian="10pt" style:font-name-complex="Arial" style:font-size-complex="10pt"/>
    </style:style>
    <style:style style:name="T465_6" style:family="text">
      <style:text-properties fo:font-size="10pt" style:font-name-asian="Arial" style:font-size-asian="10pt" style:font-name-complex="Arial" style:font-size-complex="10pt"/>
    </style:style>
    <style:style style:name="T465_7" style:family="text">
      <style:text-properties fo:font-size="10pt" style:font-name-asian="Arial" style:font-size-asian="10pt" style:font-name-complex="Arial" style:font-size-complex="10pt"/>
    </style:style>
    <style:style style:name="P466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467" style:family="paragraph" style:parent-style-name="Normal"/>
    <style:style style:name="T467_1" style:family="text">
      <style:text-properties fo:font-size="10pt" style:font-name-asian="Arial" style:font-size-asian="10pt" style:font-name-complex="Arial" style:font-size-complex="10pt"/>
    </style:style>
    <style:style style:name="T467_2" style:family="text">
      <style:text-properties fo:font-size="10pt" style:font-name-asian="Arial" style:font-size-asian="10pt" style:font-name-complex="Arial" style:font-size-complex="10pt"/>
    </style:style>
    <style:style style:name="T467_3" style:family="text">
      <style:text-properties fo:font-size="10pt" style:font-name-asian="Arial" style:font-size-asian="10pt" style:font-name-complex="Arial" style:font-size-complex="10pt"/>
    </style:style>
    <style:style style:name="P468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469" style:family="paragraph" style:parent-style-name="Normal"/>
    <style:style style:name="T469_1" style:family="text">
      <style:text-properties fo:font-size="10pt" style:font-name-asian="Arial" style:font-size-asian="10pt" style:font-name-complex="Arial" style:font-size-complex="10pt"/>
    </style:style>
    <style:style style:name="T469_2" style:family="text">
      <style:text-properties fo:font-size="10pt" style:font-name-asian="Arial" style:font-size-asian="10pt" style:font-name-complex="Arial" style:font-size-complex="10pt"/>
    </style:style>
    <style:style style:name="P470" style:family="paragraph" style:parent-style-name="Normal">
      <style:text-properties fo:font-size="10pt" style:font-name-asian="Arial" style:font-size-asian="10pt" style:font-name-complex="Arial" style:font-size-complex="10pt" fo:language="en" fo:country="US" fo:font-weight="bold" style:font-weight-asian="bold" style:font-weight-complex="bold"/>
    </style:style>
    <style:style style:name="P471" style:family="paragraph" style:parent-style-name="Normal"/>
    <style:style style:name="T471_1" style:family="text">
      <style:text-properties fo:font-size="10pt" style:font-name-asian="Arial" style:font-size-asian="10pt" style:font-name-complex="Arial" style:font-size-complex="10pt" fo:language="en" fo:country="US" fo:font-weight="bold" style:font-weight-asian="bold" style:font-weight-complex="bold"/>
    </style:style>
    <style:style style:name="P472" style:family="paragraph" style:parent-style-name="Normal">
      <style:text-properties fo:font-size="10pt" style:font-name-asian="Arial" style:font-size-asian="10pt" style:font-name-complex="Arial" style:font-size-complex="10pt" fo:language="en" fo:country="US"/>
    </style:style>
    <style:style style:name="P473" style:family="paragraph" style:parent-style-name="Normal"/>
    <style:style style:name="T473_1" style:family="text">
      <style:text-properties fo:font-size="10pt" style:font-name-asian="Segoe UI" style:font-size-asian="10pt" style:font-name-complex="Arial" style:font-size-complex="10pt" fo:language="en" fo:country="US"/>
    </style:style>
    <style:style style:name="T473_2" style:family="text">
      <style:text-properties fo:font-size="10pt" style:font-name-asian="Segoe UI" style:font-size-asian="10pt" style:font-name-complex="Arial" style:font-size-complex="10pt" fo:language="en" fo:country="US"/>
    </style:style>
    <style:style style:name="T473_3" style:family="text">
      <style:text-properties fo:font-size="10pt" style:font-name-asian="Segoe UI" style:font-size-asian="10pt" style:font-name-complex="Arial" style:font-size-complex="10pt" fo:language="en" fo:country="US"/>
    </style:style>
    <style:style style:name="P474" style:family="paragraph" style:parent-style-name="Normal">
      <style:text-properties fo:font-size="10pt" style:font-name-asian="Arial" style:font-size-asian="10pt" style:font-name-complex="Arial" style:font-size-complex="10pt" fo:language="en" fo:country="US"/>
    </style:style>
    <style:style style:name="P475" style:family="paragraph" style:parent-style-name="Normal"/>
    <style:style style:name="T475_1" style:family="text">
      <style:text-properties fo:font-size="10pt" style:font-name-asian="Arial" style:font-size-asian="10pt" style:font-name-complex="Arial" style:font-size-complex="10pt"/>
    </style:style>
    <style:style style:name="T475_2" style:family="text">
      <style:text-properties fo:font-size="10pt" style:font-name-asian="Arial" style:font-size-asian="10pt" style:font-name-complex="Arial" style:font-size-complex="10pt"/>
    </style:style>
    <style:style style:name="T475_3" style:family="text">
      <style:text-properties fo:font-size="10pt" style:font-name-asian="Arial" style:font-size-asian="10pt" style:font-name-complex="Arial" style:font-size-complex="10pt"/>
    </style:style>
    <style:style style:name="T475_4" style:family="text">
      <style:text-properties fo:font-size="10pt" style:font-name-asian="Arial" style:font-size-asian="10pt" style:font-name-complex="Arial" style:font-size-complex="10pt"/>
    </style:style>
    <style:style style:name="T475_5" style:family="text">
      <style:text-properties fo:font-size="10pt" style:font-name-asian="Arial" style:font-size-asian="10pt" style:font-name-complex="Arial" style:font-size-complex="10pt"/>
    </style:style>
    <style:style style:name="T475_6" style:family="text">
      <style:text-properties fo:font-size="10pt" style:font-name-asian="Arial" style:font-size-asian="10pt" style:font-name-complex="Arial" style:font-size-complex="10pt"/>
    </style:style>
    <style:style style:name="P476" style:family="paragraph" style:parent-style-name="Normal">
      <style:text-properties fo:font-size="10pt" style:font-name-asian="Arial" style:font-size-asian="10pt" style:font-name-complex="Arial" style:font-size-complex="10pt" fo:language="en" fo:country="US"/>
    </style:style>
    <style:style style:name="P477" style:family="paragraph" style:parent-style-name="Normal"/>
    <style:style style:name="T477_1" style:family="text">
      <style:text-properties fo:font-size="10pt" style:font-name-asian="Arial" style:font-size-asian="10pt" style:font-name-complex="Arial" style:font-size-complex="10pt"/>
    </style:style>
    <style:style style:name="T477_2" style:family="text">
      <style:text-properties fo:font-size="10pt" style:font-name-asian="Arial" style:font-size-asian="10pt" style:font-name-complex="Arial" style:font-size-complex="10pt"/>
    </style:style>
    <style:style style:name="T477_3" style:family="text">
      <style:text-properties fo:font-size="10pt" style:font-name-asian="Arial" style:font-size-asian="10pt" style:font-name-complex="Arial" style:font-size-complex="10pt"/>
    </style:style>
    <style:style style:name="T477_4" style:family="text">
      <style:text-properties fo:font-size="10pt" style:font-name-asian="Arial" style:font-size-asian="10pt" style:font-name-complex="Arial" style:font-size-complex="10pt"/>
    </style:style>
    <style:style style:name="T477_5" style:family="text">
      <style:text-properties fo:font-size="10pt" style:font-name-asian="Arial" style:font-size-asian="10pt" style:font-name-complex="Arial" style:font-size-complex="10pt"/>
    </style:style>
    <style:style style:name="P478" style:family="paragraph" style:parent-style-name="Normal">
      <style:text-properties fo:font-size="10pt" style:font-name-asian="Arial" style:font-size-asian="10pt" style:font-name-complex="Arial" style:font-size-complex="10pt" fo:language="en" fo:country="US" fo:font-weight="bold" style:font-weight-asian="bold" style:font-weight-complex="bold"/>
    </style:style>
    <style:style style:name="P479" style:family="paragraph" style:parent-style-name="Normal"/>
    <style:style style:name="T479_1" style:family="text">
      <style:text-properties fo:font-size="10pt" style:font-name-asian="Arial" style:font-size-asian="10pt" style:font-name-complex="Arial" style:font-size-complex="10pt" fo:language="en" fo:country="US" fo:font-weight="bold" style:font-weight-asian="bold" style:font-weight-complex="bold"/>
    </style:style>
    <style:style style:name="P480" style:family="paragraph" style:parent-style-name="Normal">
      <style:text-properties fo:font-size="10pt" style:font-name-asian="Arial" style:font-size-asian="10pt" style:font-name-complex="Arial" style:font-size-complex="10pt" fo:language="en" fo:country="US" fo:font-weight="bold" style:font-weight-asian="bold" style:font-weight-complex="bold"/>
    </style:style>
    <style:style style:name="P481" style:family="paragraph" style:parent-style-name="Normal"/>
    <style:style style:name="T481_1" style:family="text">
      <style:text-properties fo:font-size="10pt" style:font-name-asian="Segoe UI" style:font-size-asian="10pt" style:font-name-complex="Arial" style:font-size-complex="10pt" fo:language="en" fo:country="US"/>
    </style:style>
    <style:style style:name="T481_2" style:family="text">
      <style:text-properties fo:font-size="10pt" style:font-name-asian="Segoe UI" style:font-size-asian="10pt" style:font-name-complex="Arial" style:font-size-complex="10pt" fo:language="en" fo:country="US"/>
    </style:style>
    <style:style style:name="T481_3" style:family="text">
      <style:text-properties fo:font-size="10pt" style:font-name-asian="Segoe UI" style:font-size-asian="10pt" style:font-name-complex="Arial" style:font-size-complex="10pt" fo:language="en" fo:country="US"/>
    </style:style>
    <style:style style:name="T481_4" style:family="text">
      <style:text-properties fo:font-size="10pt" style:font-name-asian="Segoe UI" style:font-size-asian="10pt" style:font-name-complex="Arial" style:font-size-complex="10pt" fo:language="en" fo:country="US"/>
    </style:style>
    <style:style style:name="T481_5" style:family="text">
      <style:text-properties fo:font-size="10pt" style:font-name-asian="Segoe UI" style:font-size-asian="10pt" style:font-name-complex="Arial" style:font-size-complex="10pt" fo:language="en" fo:country="US"/>
    </style:style>
    <style:style style:name="P482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483" style:family="paragraph" style:parent-style-name="Normal"/>
    <style:style style:name="T483_1" style:family="text">
      <style:text-properties fo:font-size="10pt" style:font-name-asian="Arial" style:font-size-asian="10pt" style:font-name-complex="Arial" style:font-size-complex="10pt"/>
    </style:style>
    <style:style style:name="T483_2" style:family="text">
      <style:text-properties fo:font-size="10pt" style:font-name-asian="Arial" style:font-size-asian="10pt" style:font-name-complex="Arial" style:font-size-complex="10pt"/>
    </style:style>
    <style:style style:name="T483_3" style:family="text">
      <style:text-properties fo:font-size="10pt" style:font-name-asian="Arial" style:font-size-asian="10pt" style:font-name-complex="Arial" style:font-size-complex="10pt"/>
    </style:style>
    <style:style style:name="T483_4" style:family="text">
      <style:text-properties fo:font-size="10pt" style:font-name-asian="Arial" style:font-size-asian="10pt" style:font-name-complex="Arial" style:font-size-complex="10pt"/>
    </style:style>
    <style:style style:name="T483_5" style:family="text">
      <style:text-properties fo:font-size="10pt" style:font-name-asian="Arial" style:font-size-asian="10pt" style:font-name-complex="Arial" style:font-size-complex="10pt"/>
    </style:style>
    <style:style style:name="T483_6" style:family="text">
      <style:text-properties fo:font-size="10pt" style:font-name-asian="Arial" style:font-size-asian="10pt" style:font-name-complex="Arial" style:font-size-complex="10pt"/>
    </style:style>
    <style:style style:name="T483_7" style:family="text">
      <style:text-properties fo:font-size="10pt" style:font-name-asian="Arial" style:font-size-asian="10pt" style:font-name-complex="Arial" style:font-size-complex="10pt"/>
    </style:style>
    <style:style style:name="T483_8" style:family="text">
      <style:text-properties fo:font-size="10pt" style:font-name-asian="Arial" style:font-size-asian="10pt" style:font-name-complex="Arial" style:font-size-complex="10pt"/>
    </style:style>
    <style:style style:name="T483_9" style:family="text">
      <style:text-properties fo:font-size="10pt" style:font-name-asian="Arial" style:font-size-asian="10pt" style:font-name-complex="Arial" style:font-size-complex="10pt"/>
    </style:style>
    <style:style style:name="T483_10" style:family="text">
      <style:text-properties fo:font-size="10pt" style:font-name-asian="Arial" style:font-size-asian="10pt" style:font-name-complex="Arial" style:font-size-complex="10pt"/>
    </style:style>
    <style:style style:name="T483_11" style:family="text" style:parent-style-name="Normal">
      <style:text-properties fo:font-size="10pt" style:font-name-asian="Arial" style:font-size-asian="10pt" style:font-name-complex="Arial" style:font-size-complex="10pt"/>
    </style:style>
    <style:style style:name="P484" style:family="paragraph" style:parent-style-name="Normal">
      <style:paragraph-properties fo:line-height="125%"/>
    </style:style>
    <style:style style:name="T484_1" style:family="text">
      <style:text-properties fo:font-size="8pt" style:font-size-asian="8pt" style:font-size-complex="8pt"/>
    </style:style>
    <style:style style:name="T484_2" style:family="text">
      <style:text-properties fo:font-size="8pt" style:font-name-asian="Arial" style:font-size-asian="8pt" style:font-name-complex="Arial" style:font-size-complex="8pt"/>
    </style:style>
    <style:style style:name="P485" style:family="paragraph" style:parent-style-name="Footnote_20_text"/>
    <style:style style:name="T485_1" style:family="text">
      <style:text-properties fo:font-size="10pt" style:font-name-asian="Arial" style:font-size-asian="10pt" style:font-name-complex="Arial" style:font-size-complex="10pt"/>
    </style:style>
    <style:style style:name="T485_2" style:family="text">
      <style:text-properties fo:font-size="10pt" style:font-name-asian="Arial" style:font-size-asian="10pt" style:font-name-complex="Arial" style:font-size-complex="10pt"/>
    </style:style>
    <style:style style:name="T485_3" style:family="text">
      <style:text-properties fo:font-size="10pt" style:font-name-asian="Arial" style:font-size-asian="10pt" style:font-name-complex="Arial" style:font-size-complex="10pt"/>
    </style:style>
    <style:style style:name="T485_4" style:family="text">
      <style:text-properties fo:font-size="10pt" style:font-name-asian="Arial" style:font-size-asian="10pt" style:font-name-complex="Arial" style:font-size-complex="10pt"/>
    </style:style>
    <style:style style:name="T485_5" style:family="text">
      <style:text-properties fo:font-size="10pt" style:font-name-asian="Arial" style:font-size-asian="10pt" style:font-name-complex="Arial" style:font-size-complex="10pt"/>
    </style:style>
    <style:style style:name="T485_6" style:family="text">
      <style:text-properties fo:font-size="10pt" style:font-name-asian="Arial" style:font-size-asian="10pt" style:font-name-complex="Arial" style:font-size-complex="10pt"/>
    </style:style>
    <style:style style:name="T485_7" style:family="text">
      <style:text-properties fo:font-size="10pt" style:font-name-asian="Arial" style:font-size-asian="10pt" style:font-name-complex="Arial" style:font-size-complex="10pt"/>
    </style:style>
    <style:style style:name="T485_8" style:family="text">
      <style:text-properties fo:font-size="10pt" style:font-name-asian="Arial" style:font-size-asian="10pt" style:font-name-complex="Arial" style:font-size-complex="10pt"/>
    </style:style>
    <style:style style:name="T485_9" style:family="text">
      <style:text-properties fo:font-size="10pt" style:font-name-asian="Arial" style:font-size-asian="10pt" style:font-name-complex="Arial" style:font-size-complex="10pt"/>
    </style:style>
    <style:style style:name="T485_10" style:family="text">
      <style:text-properties fo:font-size="10pt" style:font-name-asian="Arial" style:font-size-asian="10pt" style:font-name-complex="Arial" style:font-size-complex="10pt"/>
    </style:style>
    <style:style style:name="T485_11" style:family="text">
      <style:text-properties fo:font-size="10pt" style:font-name-asian="Arial" style:font-size-asian="10pt" style:font-name-complex="Arial" style:font-size-complex="10pt"/>
    </style:style>
    <style:style style:name="P486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487" style:family="paragraph" style:parent-style-name="Normal"/>
    <style:style style:name="T487_1" style:family="text">
      <style:text-properties fo:font-size="10pt" style:font-name-asian="Arial" style:font-size-asian="10pt" style:font-name-complex="Arial" style:font-size-complex="10pt"/>
    </style:style>
    <style:style style:name="T487_2" style:family="text">
      <style:text-properties fo:font-size="10pt" style:font-name-asian="Arial" style:font-size-asian="10pt" style:font-name-complex="Arial" style:font-size-complex="10pt"/>
    </style:style>
    <style:style style:name="T487_3" style:family="text">
      <style:text-properties fo:font-size="10pt" style:font-name-asian="Arial" style:font-size-asian="10pt" style:font-name-complex="Arial" style:font-size-complex="10pt"/>
    </style:style>
    <style:style style:name="P488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489" style:family="paragraph" style:parent-style-name="Normal"/>
    <style:style style:name="T489_1" style:family="text">
      <style:text-properties fo:font-size="10pt" style:font-name-asian="Arial" style:font-size-asian="10pt" style:font-name-complex="Arial" style:font-size-complex="10pt"/>
    </style:style>
    <style:style style:name="T489_2" style:family="text">
      <style:text-properties fo:font-size="10pt" style:font-name-asian="Arial" style:font-size-asian="10pt" style:font-name-complex="Arial" style:font-size-complex="10pt"/>
    </style:style>
    <style:style style:name="T489_3" style:family="text">
      <style:text-properties fo:font-size="10pt" style:font-name-asian="Arial" style:font-size-asian="10pt" style:font-name-complex="Arial" style:font-size-complex="10pt"/>
    </style:style>
    <style:style style:name="T489_4" style:family="text">
      <style:text-properties fo:font-size="10pt" style:font-name-asian="Arial" style:font-size-asian="10pt" style:font-name-complex="Arial" style:font-size-complex="10pt"/>
    </style:style>
    <style:style style:name="T489_5" style:family="text">
      <style:text-properties fo:font-size="10pt" style:font-name-asian="Arial" style:font-size-asian="10pt" style:font-name-complex="Arial" style:font-size-complex="10pt"/>
    </style:style>
    <style:style style:name="T489_6" style:family="text">
      <style:text-properties fo:font-size="10pt" style:font-name-asian="Arial" style:font-size-asian="10pt" style:font-name-complex="Arial" style:font-size-complex="10pt"/>
    </style:style>
    <style:style style:name="T489_7" style:family="text">
      <style:text-properties fo:font-size="10pt" style:font-name-asian="Arial" style:font-size-asian="10pt" style:font-name-complex="Arial" style:font-size-complex="10pt"/>
    </style:style>
    <style:style style:name="P490" style:family="paragraph" style:parent-style-name="Normal">
      <style:text-properties fo:font-size="10pt" style:font-name-asian="Arial" style:font-size-asian="10pt" style:font-name-complex="Arial" style:font-size-complex="10pt" fo:language="en" fo:country="US" fo:font-weight="bold" style:font-weight-asian="bold" style:font-weight-complex="bold"/>
    </style:style>
    <style:style style:name="P491" style:family="paragraph" style:parent-style-name="Normal"/>
    <style:style style:name="T491_1" style:family="text">
      <style:text-properties fo:font-size="10pt" style:font-name-asian="Arial" style:font-size-asian="10pt" style:font-name-complex="Arial" style:font-size-complex="10pt" fo:language="en" fo:country="US" fo:font-weight="bold" style:font-weight-asian="bold" style:font-weight-complex="bold"/>
    </style:style>
    <style:style style:name="T491_2" style:family="text">
      <style:text-properties fo:font-size="10pt" style:font-name-asian="Arial" style:font-size-asian="10pt" style:font-name-complex="Arial" style:font-size-complex="10pt" fo:language="en" fo:country="US" fo:font-weight="bold" style:font-weight-asian="bold" style:font-weight-complex="bold"/>
    </style:style>
    <style:style style:name="P492" style:family="paragraph" style:parent-style-name="Normal">
      <style:text-properties fo:font-size="10pt" style:font-name-asian="Arial" style:font-size-asian="10pt" style:font-name-complex="Arial" style:font-size-complex="10pt" fo:language="en" fo:country="US" fo:font-weight="bold" style:font-weight-asian="bold" style:font-weight-complex="bold"/>
    </style:style>
    <style:style style:name="P493" style:family="paragraph" style:parent-style-name="Normal"/>
    <style:style style:name="T493_1" style:family="text">
      <style:text-properties fo:font-size="10pt" style:font-name-asian="Arial" style:font-size-asian="10pt" style:font-name-complex="Arial" style:font-size-complex="10pt"/>
    </style:style>
    <style:style style:name="T493_2" style:family="text">
      <style:text-properties fo:font-size="10pt" style:font-name-asian="Arial" style:font-size-asian="10pt" style:font-name-complex="Arial" style:font-size-complex="10pt"/>
    </style:style>
    <style:style style:name="T493_3" style:family="text">
      <style:text-properties fo:font-size="10pt" style:font-name-asian="Arial" style:font-size-asian="10pt" style:font-name-complex="Arial" style:font-size-complex="10pt"/>
    </style:style>
    <style:style style:name="T493_4" style:family="text">
      <style:text-properties fo:font-size="10pt" style:font-name-asian="Arial" style:font-size-asian="10pt" style:font-name-complex="Arial" style:font-size-complex="10pt"/>
    </style:style>
    <style:style style:name="T493_5" style:family="text">
      <style:text-properties fo:font-size="10pt" style:font-name-asian="Arial" style:font-size-asian="10pt" style:font-name-complex="Arial" style:font-size-complex="10pt"/>
    </style:style>
    <style:style style:name="T493_6" style:family="text">
      <style:text-properties fo:font-size="10pt" style:font-name-asian="Arial" style:font-size-asian="10pt" style:font-name-complex="Arial" style:font-size-complex="10pt"/>
    </style:style>
    <style:style style:name="P494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495" style:family="paragraph" style:parent-style-name="Normal"/>
    <style:style style:name="T495_1" style:family="text">
      <style:text-properties fo:font-size="10pt" style:font-name-asian="Arial" style:font-size-asian="10pt" style:font-name-complex="Arial" style:font-size-complex="10pt"/>
    </style:style>
    <style:style style:name="T495_2" style:family="text">
      <style:text-properties fo:font-size="10pt" style:font-name-asian="Arial" style:font-size-asian="10pt" style:font-name-complex="Arial" style:font-size-complex="10pt"/>
    </style:style>
    <style:style style:name="T495_3" style:family="text">
      <style:text-properties fo:font-size="10pt" style:font-name-asian="Arial" style:font-size-asian="10pt" style:font-name-complex="Arial" style:font-size-complex="10pt"/>
    </style:style>
    <style:style style:name="P496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497" style:family="paragraph" style:parent-style-name="Normal"/>
    <style:style style:name="T497_1" style:family="text">
      <style:text-properties fo:font-size="10pt" style:font-name-asian="Arial" style:font-size-asian="10pt" style:font-name-complex="Arial" style:font-size-complex="10pt"/>
    </style:style>
    <style:style style:name="T497_2" style:family="text">
      <style:text-properties fo:font-size="10pt" style:font-name-asian="Arial" style:font-size-asian="10pt" style:font-name-complex="Arial" style:font-size-complex="10pt"/>
    </style:style>
    <style:style style:name="T497_3" style:family="text">
      <style:text-properties fo:font-size="10pt" style:font-name-asian="Arial" style:font-size-asian="10pt" style:font-name-complex="Arial" style:font-size-complex="10pt"/>
    </style:style>
    <style:style style:name="P498" style:family="paragraph" style:parent-style-name="Normal">
      <style:text-properties fo:font-size="10pt" style:font-name-asian="Arial" style:font-size-asian="10pt" style:font-name-complex="Arial" style:font-size-complex="10pt" fo:language="en" fo:country="US" fo:font-weight="bold" style:font-weight-asian="bold" style:font-weight-complex="bold"/>
    </style:style>
    <style:style style:name="P499" style:family="paragraph" style:parent-style-name="Normal"/>
    <style:style style:name="T499_1" style:family="text">
      <style:text-properties fo:font-size="11pt" style:font-size-asian="11pt" style:font-name-complex="Arial" style:font-size-complex="11pt" fo:language="en" fo:language-asian="en" fo:country="US" fo:country-asian="GB" fo:font-weight="bold" style:font-weight-asian="bold" style:font-weight-complex="bold"/>
    </style:style>
    <style:style style:name="P500" style:family="paragraph" style:parent-style-name="Normal"/>
    <style:style style:name="T500_1" style:family="text">
      <style:text-properties fo:font-size="10pt" style:font-size-asian="10pt" style:font-name-complex="Arial" style:font-size-complex="10pt"/>
    </style:style>
    <style:style style:name="T500_2" style:family="text">
      <style:text-properties fo:font-size="10pt" style:font-size-asian="10pt" style:font-name-complex="Arial" style:font-size-complex="10pt"/>
    </style:style>
    <style:style style:name="T500_3" style:family="text">
      <style:text-properties fo:font-size="10pt" style:font-size-asian="10pt" style:font-name-complex="Arial" style:font-size-complex="10pt"/>
    </style:style>
    <style:style style:name="T500_4" style:family="text">
      <style:text-properties fo:font-size="10pt" style:font-size-asian="10pt" style:font-name-complex="Arial" style:font-size-complex="10pt"/>
    </style:style>
    <style:style style:name="T500_5" style:family="text">
      <style:text-properties fo:font-size="10pt" style:font-size-asian="10pt" style:font-name-complex="Arial" style:font-size-complex="10pt"/>
    </style:style>
    <style:style style:name="T500_6" style:family="text">
      <style:text-properties fo:font-size="10pt" style:font-size-asian="10pt" style:font-name-complex="Arial" style:font-size-complex="10pt"/>
    </style:style>
    <style:style style:name="T500_7" style:family="text">
      <style:text-properties fo:font-size="10pt" style:font-size-asian="10pt" style:font-name-complex="Arial" style:font-size-complex="10pt"/>
    </style:style>
    <style:style style:name="P501" style:family="paragraph" style:parent-style-name="Normal">
      <style:text-properties fo:font-size="10pt" style:font-size-asian="10pt" style:font-name-complex="Arial" style:font-size-complex="10pt" fo:language="en" fo:country="US"/>
    </style:style>
    <style:style style:name="P502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02_1" style:family="text">
      <style:text-properties fo:font-size="14pt" style:font-size-asian="14pt" style:font-name-complex="Arial" style:font-size-complex="14pt" fo:font-weight="bold" style:font-weight-asian="bold" style:font-weight-complex="bold"/>
    </style:style>
    <style:style style:name="P503" style:family="paragraph" style:parent-style-name="Normal">
      <style:text-properties fo:font-size="11pt" style:font-size-asian="11pt" style:font-size-complex="11pt" fo:font-weight="bold" style:font-weight-asian="bold" style:font-weight-complex="bold"/>
    </style:style>
    <style:style style:name="P504" style:family="paragraph" style:parent-style-name="Normal"/>
    <style:style style:name="T504_1" style:family="text">
      <style:text-properties fo:font-size="11pt" style:font-size-asian="11pt" style:font-size-complex="11pt" fo:font-weight="bold" style:font-weight-asian="bold" style:font-weight-complex="bold"/>
    </style:style>
    <style:style style:name="T504_2" style:family="text">
      <style:text-properties fo:font-size="11pt" style:font-size-asian="11pt" style:font-name-complex="Arial" style:font-size-complex="11pt"/>
    </style:style>
    <style:style style:name="P505" style:family="paragraph" style:parent-style-name="Normal">
      <style:text-properties fo:font-size="10pt" style:font-size-asian="10pt" style:font-name-complex="Arial" style:font-size-complex="10pt"/>
    </style:style>
    <style:style style:name="P506" style:family="paragraph" style:parent-style-name="Normal">
      <style:paragraph-properties fo:margin-top="0.071cm"/>
    </style:style>
    <style:style style:name="T506_1" style:family="text">
      <style:text-properties fo:color="#000000" fo:font-size="10pt" style:font-name-asian="Arial" style:font-size-asian="10pt" style:font-name-complex="Arial" style:font-size-complex="10pt"/>
    </style:style>
    <style:style style:name="T506_2" style:family="text">
      <style:text-properties fo:color="#000000" fo:font-size="10pt" style:font-name-asian="Arial" style:font-size-asian="10pt" style:font-name-complex="Arial" style:font-size-complex="10pt"/>
    </style:style>
    <style:style style:name="T506_3" style:family="text">
      <style:text-properties fo:color="#000000" fo:font-size="10pt" style:font-name-asian="Arial" style:font-size-asian="10pt" style:font-name-complex="Arial" style:font-size-complex="10pt"/>
    </style:style>
    <style:style style:name="P507" style:family="paragraph" style:parent-style-name="Normal">
      <style:paragraph-properties fo:margin-top="0.071cm"/>
      <style:text-properties fo:color="#000000" fo:font-size="10pt" style:font-name-asian="Arial" style:font-size-asian="10pt" style:font-name-complex="Arial" style:font-size-complex="10pt"/>
    </style:style>
    <style:style style:name="P508" style:family="paragraph" style:parent-style-name="Normal">
      <style:paragraph-properties fo:margin-top="0.071cm"/>
    </style:style>
    <style:style style:name="T508_1" style:family="text">
      <style:text-properties fo:color="#000000" fo:font-size="10pt" style:font-name-asian="Arial" style:font-size-asian="10pt" style:font-name-complex="Arial" style:font-size-complex="10pt"/>
    </style:style>
    <style:style style:name="P509" style:family="paragraph" style:parent-style-name="Normal">
      <style:paragraph-properties fo:margin-top="0.071cm" fo:margin-bottom="0.071cm"/>
      <style:text-properties fo:color="#000000" fo:font-size="10pt" style:font-name-asian="Arial" style:font-size-asian="10pt" style:font-name-complex="Arial" style:font-size-complex="10pt"/>
    </style:style>
    <style:style style:name="P510" style:family="paragraph" style:parent-style-name="Normal"/>
    <style:style style:name="T510_1" style:family="text">
      <style:text-properties fo:font-size="10pt" style:font-size-asian="10pt" style:font-size-complex="10pt"/>
    </style:style>
    <style:style style:name="T510_2" style:family="text">
      <style:text-properties fo:font-size="10pt" style:font-size-asian="10pt" style:font-size-complex="10pt"/>
    </style:style>
    <style:style style:name="T510_3" style:family="text">
      <style:text-properties fo:font-size="10pt" style:font-size-asian="10pt" style:font-size-complex="10pt"/>
    </style:style>
    <style:style style:name="T510_4" style:family="text">
      <style:text-properties fo:font-size="10pt" style:font-size-asian="10pt" style:font-size-complex="10pt"/>
    </style:style>
    <style:style style:name="T510_5" style:family="text">
      <style:text-properties fo:font-size="10pt" style:font-size-asian="10pt" style:font-size-complex="10pt"/>
    </style:style>
    <style:style style:name="T510_6" style:family="text">
      <style:text-properties fo:font-size="10pt" style:font-size-asian="10pt" style:font-size-complex="10pt"/>
    </style:style>
    <style:style style:name="T510_7" style:family="text">
      <style:text-properties fo:font-size="10pt" style:font-size-asian="10pt" style:font-size-complex="10pt"/>
    </style:style>
    <style:style style:name="T510_8" style:family="text">
      <style:text-properties fo:font-size="10pt" style:font-size-asian="10pt" style:font-size-complex="10pt"/>
    </style:style>
    <style:style style:name="T510_9" style:family="text">
      <style:text-properties fo:font-size="10pt" style:font-size-asian="10pt" style:font-size-complex="10pt"/>
    </style:style>
    <style:style style:name="T510_10" style:family="text">
      <style:text-properties fo:font-size="10pt" style:font-size-asian="10pt" style:font-size-complex="10pt"/>
    </style:style>
    <style:style style:name="T510_11" style:family="text">
      <style:text-properties fo:font-size="10pt" style:font-size-asian="10pt" style:font-size-complex="10pt"/>
    </style:style>
    <style:style style:name="P511" style:family="paragraph" style:parent-style-name="Normal">
      <style:text-properties fo:font-size="10pt" style:font-size-asian="10pt" style:font-size-complex="10pt"/>
    </style:style>
    <style:style style:name="P512" style:family="paragraph" style:parent-style-name="Normal">
      <style:paragraph-properties fo:margin-top="0.071cm" fo:margin-bottom="0.071cm"/>
    </style:style>
    <style:style style:name="T512_1" style:family="text">
      <style:text-properties fo:color="#000000" fo:font-size="10pt" style:font-name-asian="Arial" style:font-size-asian="10pt" style:font-name-complex="Arial" style:font-size-complex="10pt"/>
    </style:style>
    <style:style style:name="T512_2" style:family="text">
      <style:text-properties fo:color="#000000" fo:font-size="10pt" style:font-name-asian="Arial" style:font-size-asian="10pt" style:font-name-complex="Arial" style:font-size-complex="10pt"/>
    </style:style>
    <style:style style:name="T512_3" style:family="text">
      <style:text-properties fo:color="#000000" fo:font-size="10pt" style:font-name-asian="Arial" style:font-size-asian="10pt" style:font-name-complex="Arial" style:font-size-complex="10pt"/>
    </style:style>
    <style:style style:name="P513" style:family="paragraph" style:parent-style-name="Normal">
      <style:text-properties fo:font-size="10pt" style:font-size-asian="10pt" style:font-size-complex="10pt"/>
    </style:style>
    <style:style style:name="P514" style:family="paragraph" style:parent-style-name="Normal"/>
    <style:style style:name="T514_1" style:family="text">
      <style:text-properties fo:font-size="10pt" style:font-size-asian="10pt" style:font-size-complex="10pt"/>
    </style:style>
    <style:style style:name="T514_2" style:family="text">
      <style:text-properties fo:font-size="10pt" style:font-size-asian="10pt" style:font-size-complex="10pt"/>
    </style:style>
    <style:style style:name="T514_3" style:family="text">
      <style:text-properties fo:font-size="10pt" style:font-size-asian="10pt" style:font-size-complex="10pt"/>
    </style:style>
    <style:style style:name="P515" style:family="paragraph" style:parent-style-name="Normal">
      <style:text-properties fo:font-size="10pt" style:font-size-asian="10pt" style:font-size-complex="10pt"/>
    </style:style>
    <style:style style:name="P516" style:family="paragraph" style:parent-style-name="Normal"/>
    <style:style style:name="T516_1" style:family="text">
      <style:text-properties fo:font-size="10pt" style:font-size-asian="10pt" style:font-size-complex="10pt"/>
    </style:style>
    <style:style style:name="T516_2" style:family="text">
      <style:text-properties fo:font-size="10pt" style:font-size-asian="10pt" style:font-size-complex="10pt"/>
    </style:style>
    <style:style style:name="P517" style:family="paragraph" style:parent-style-name="Normal">
      <style:text-properties fo:font-size="10pt" style:font-size-asian="10pt" style:font-size-complex="10pt"/>
    </style:style>
    <style:style style:name="P518" style:family="paragraph" style:parent-style-name="Normal"/>
    <style:style style:name="T518_1" style:family="text">
      <style:text-properties fo:font-size="10pt" style:font-size-asian="10pt" style:font-size-complex="10pt"/>
    </style:style>
    <style:style style:name="P519" style:family="paragraph" style:parent-style-name="Normal">
      <style:text-properties fo:font-size="10pt" style:font-size-asian="10pt" style:font-size-complex="10pt"/>
    </style:style>
    <style:style style:name="P520" style:family="paragraph" style:parent-style-name="Normal"/>
    <style:style style:name="T520_1" style:family="text">
      <style:text-properties fo:font-size="10pt" style:font-size-asian="10pt" style:font-size-complex="10pt"/>
    </style:style>
    <style:style style:name="T520_2" style:family="text">
      <style:text-properties fo:font-size="10pt" style:font-size-asian="10pt" style:font-size-complex="10pt"/>
    </style:style>
    <style:style style:name="T520_3" style:family="text">
      <style:text-properties fo:font-size="10pt" style:font-size-asian="10pt" style:font-size-complex="10pt"/>
    </style:style>
    <style:style style:name="T520_4" style:family="text">
      <style:text-properties fo:font-size="10pt" style:font-size-asian="10pt" style:font-size-complex="10pt"/>
    </style:style>
    <style:style style:name="T520_5" style:family="text">
      <style:text-properties fo:font-size="10pt" style:font-size-asian="10pt" style:font-size-complex="10pt"/>
    </style:style>
    <style:style style:name="T520_6" style:family="text">
      <style:text-properties fo:font-size="10pt" style:font-size-asian="10pt" style:font-size-complex="10pt"/>
    </style:style>
    <style:style style:name="T520_7" style:family="text">
      <style:text-properties fo:font-size="10pt" style:font-size-asian="10pt" style:font-size-complex="10pt"/>
    </style:style>
    <style:style style:name="T520_8" style:family="text">
      <style:text-properties fo:font-size="10pt" style:font-size-asian="10pt" style:font-size-complex="10pt"/>
    </style:style>
    <style:style style:name="P521" style:family="paragraph" style:parent-style-name="Normal">
      <style:text-properties fo:font-size="10pt" style:font-size-asian="10pt" style:font-size-complex="10pt"/>
    </style:style>
    <style:style style:name="P522" style:family="paragraph" style:parent-style-name="Normal">
      <style:text-properties fo:font-size="10pt" style:font-size-asian="10pt" style:font-size-complex="10pt"/>
    </style:style>
    <style:style style:name="P523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23_1" style:family="text">
      <style:text-properties fo:font-size="14pt" style:font-size-asian="14pt" style:font-size-complex="14pt" fo:font-weight="bold" style:font-weight-asian="bold" style:font-weight-complex="bold"/>
    </style:style>
    <style:style style:name="T523_2" style:family="text">
      <style:text-properties fo:font-size="14pt" style:font-size-asian="14pt" style:font-size-complex="14pt" fo:font-weight="bold" style:font-weight-asian="bold" style:font-weight-complex="bold"/>
    </style:style>
    <style:style style:name="P524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25" style:family="paragraph" style:parent-style-name="Normal"/>
    <style:style style:name="T52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26" style:family="paragraph" style:parent-style-name="Normal">
      <style:text-properties fo:font-size="10pt" style:font-size-asian="10pt" style:font-size-complex="10pt"/>
    </style:style>
    <style:style style:name="P527" style:family="paragraph" style:parent-style-name="Normal"/>
    <style:style style:name="T527_1" style:family="text">
      <style:text-properties fo:color="#000000" fo:font-size="10pt" style:font-name-asian="Arial" style:font-size-asian="10pt" style:font-name-complex="Arial" style:font-size-complex="10pt"/>
    </style:style>
    <style:style style:name="T527_2" style:family="text">
      <style:text-properties fo:color="#000000" fo:font-size="10pt" style:font-name-asian="Arial" style:font-size-asian="10pt" style:font-name-complex="Arial" style:font-size-complex="10pt"/>
    </style:style>
    <style:style style:name="T527_3" style:family="text">
      <style:text-properties fo:color="#000000" fo:font-size="10pt" style:font-name-asian="Arial" style:font-size-asian="10pt" style:font-name-complex="Arial" style:font-size-complex="10pt"/>
    </style:style>
    <style:style style:name="T527_4" style:family="text">
      <style:text-properties fo:color="#000000" fo:font-size="10pt" style:font-name-asian="Arial" style:font-size-asian="10pt" style:font-name-complex="Arial" style:font-size-complex="10pt"/>
    </style:style>
    <style:style style:name="T527_5" style:family="text">
      <style:text-properties fo:color="#000000" fo:font-size="10pt" style:font-name-asian="Arial" style:font-size-asian="10pt" style:font-name-complex="Arial" style:font-size-complex="10pt"/>
    </style:style>
    <style:style style:name="T527_6" style:family="text">
      <style:text-properties fo:color="#000000" fo:font-size="10pt" style:font-name-asian="Arial" style:font-size-asian="10pt" style:font-name-complex="Arial" style:font-size-complex="10pt"/>
    </style:style>
    <style:style style:name="T527_7" style:family="text">
      <style:text-properties fo:color="#000000" fo:font-size="10pt" style:font-name-asian="Arial" style:font-size-asian="10pt" style:font-name-complex="Arial" style:font-size-complex="10pt"/>
    </style:style>
    <style:style style:name="T527_8" style:family="text">
      <style:text-properties fo:color="#000000" fo:font-size="10pt" style:font-name-asian="Arial" style:font-size-asian="10pt" style:font-name-complex="Arial" style:font-size-complex="10pt"/>
    </style:style>
    <style:style style:name="T527_9" style:family="text">
      <style:text-properties fo:color="#000000" fo:font-size="10pt" style:font-name-asian="Arial" style:font-size-asian="10pt" style:font-name-complex="Arial" style:font-size-complex="10pt"/>
    </style:style>
    <style:style style:name="T527_10" style:family="text">
      <style:text-properties fo:color="#000000" fo:font-size="10pt" style:font-name-asian="Arial" style:font-size-asian="10pt" style:font-name-complex="Arial" style:font-size-complex="10pt"/>
    </style:style>
    <style:style style:name="T527_11" style:family="text">
      <style:text-properties fo:color="#000000" fo:font-size="10pt" style:font-name-asian="Arial" style:font-size-asian="10pt" style:font-name-complex="Arial" style:font-size-complex="10pt"/>
    </style:style>
    <style:style style:name="T527_12" style:family="text">
      <style:text-properties fo:color="#000000" fo:font-size="10pt" style:font-name-asian="Arial" style:font-size-asian="10pt" style:font-name-complex="Arial" style:font-size-complex="10pt"/>
    </style:style>
    <style:style style:name="T527_13" style:family="text">
      <style:text-properties fo:color="#000000" fo:font-size="10pt" style:font-name-asian="Arial" style:font-size-asian="10pt" style:font-name-complex="Arial" style:font-size-complex="10pt"/>
    </style:style>
    <style:style style:name="T527_14" style:family="text">
      <style:text-properties fo:color="#000000" fo:font-size="10pt" style:font-name-asian="Arial" style:font-size-asian="10pt" style:font-name-complex="Arial" style:font-size-complex="10pt"/>
    </style:style>
    <style:style style:name="T527_15" style:family="text">
      <style:text-properties fo:color="#000000" fo:font-size="10pt" style:font-name-asian="Arial" style:font-size-asian="10pt" style:font-name-complex="Arial" style:font-size-complex="10pt"/>
    </style:style>
    <style:style style:name="T527_16" style:family="text">
      <style:text-properties fo:color="#000000" fo:font-size="10pt" style:font-name-asian="Arial" style:font-size-asian="10pt" style:font-name-complex="Arial" style:font-size-complex="10pt"/>
    </style:style>
    <style:style style:name="T527_17" style:family="text">
      <style:text-properties fo:color="#000000" fo:font-size="10pt" style:font-name-asian="Arial" style:font-size-asian="10pt" style:font-name-complex="Arial" style:font-size-complex="10pt"/>
    </style:style>
    <style:style style:name="T527_18" style:family="text">
      <style:text-properties fo:color="#000000" fo:font-size="10pt" style:font-name-asian="Arial" style:font-size-asian="10pt" style:font-name-complex="Arial" style:font-size-complex="10pt"/>
    </style:style>
    <style:style style:name="T527_19" style:family="text">
      <style:text-properties fo:color="#000000" fo:font-size="10pt" style:font-name-asian="Arial" style:font-size-asian="10pt" style:font-name-complex="Arial" style:font-size-complex="10pt"/>
    </style:style>
    <style:style style:name="T527_20" style:family="text">
      <style:text-properties fo:color="#000000" fo:font-size="10pt" style:font-name-asian="Arial" style:font-size-asian="10pt" style:font-name-complex="Arial" style:font-size-complex="10pt"/>
    </style:style>
    <style:style style:name="T527_21" style:family="text">
      <style:text-properties fo:color="#000000" fo:font-size="10pt" style:font-name-asian="Arial" style:font-size-asian="10pt" style:font-name-complex="Arial" style:font-size-complex="10pt"/>
    </style:style>
    <style:style style:name="T527_22" style:family="text">
      <style:text-properties fo:color="#000000" fo:font-size="10pt" style:font-name-asian="Arial" style:font-size-asian="10pt" style:font-name-complex="Arial" style:font-size-complex="10pt"/>
    </style:style>
    <style:style style:name="T527_23" style:family="text">
      <style:text-properties fo:color="#000000" fo:font-size="10pt" style:font-name-asian="Arial" style:font-size-asian="10pt" style:font-name-complex="Arial" style:font-size-complex="10pt"/>
    </style:style>
    <style:style style:name="T527_24" style:family="text">
      <style:text-properties fo:color="#000000" fo:font-size="10pt" style:font-name-asian="Arial" style:font-size-asian="10pt" style:font-name-complex="Arial" style:font-size-complex="10pt"/>
    </style:style>
    <style:style style:name="T527_25" style:family="text">
      <style:text-properties fo:color="#000000" fo:font-size="10pt" style:font-name-asian="Arial" style:font-size-asian="10pt" style:font-name-complex="Arial" style:font-size-complex="10pt"/>
    </style:style>
    <style:style style:name="T527_26" style:family="text">
      <style:text-properties fo:color="#000000" fo:font-size="10pt" style:font-name-asian="Arial" style:font-size-asian="10pt" style:font-name-complex="Arial" style:font-size-complex="10pt"/>
    </style:style>
    <style:style style:name="T527_27" style:family="text">
      <style:text-properties fo:color="#000000" fo:font-size="10pt" style:font-name-asian="Arial" style:font-size-asian="10pt" style:font-name-complex="Arial" style:font-size-complex="10pt"/>
    </style:style>
    <style:style style:name="T527_28" style:family="text">
      <style:text-properties fo:color="#000000" fo:font-size="10pt" style:font-name-asian="Arial" style:font-size-asian="10pt" style:font-name-complex="Arial" style:font-size-complex="10pt"/>
    </style:style>
    <style:style style:name="T527_29" style:family="text">
      <style:text-properties fo:color="#000000" fo:font-size="10pt" style:font-name-asian="Arial" style:font-size-asian="10pt" style:font-name-complex="Arial" style:font-size-complex="10pt"/>
    </style:style>
    <style:style style:name="T527_30" style:family="text">
      <style:text-properties fo:color="#000000" fo:font-size="10pt" style:font-name-asian="Arial" style:font-size-asian="10pt" style:font-name-complex="Arial" style:font-size-complex="10pt"/>
    </style:style>
    <style:style style:name="T527_31" style:family="text">
      <style:text-properties fo:color="#000000" fo:font-size="10pt" style:font-name-asian="Arial" style:font-size-asian="10pt" style:font-name-complex="Arial" style:font-size-complex="10pt"/>
    </style:style>
    <style:style style:name="T527_32" style:family="text">
      <style:text-properties fo:color="#000000" fo:font-size="10pt" style:font-name-asian="Arial" style:font-size-asian="10pt" style:font-name-complex="Arial" style:font-size-complex="10pt"/>
    </style:style>
    <style:style style:name="T527_33" style:family="text">
      <style:text-properties fo:color="#000000" fo:font-size="10pt" style:font-name-asian="Arial" style:font-size-asian="10pt" style:font-name-complex="Arial" style:font-size-complex="10pt"/>
    </style:style>
    <style:style style:name="T527_34" style:family="text">
      <style:text-properties fo:color="#000000" fo:font-size="10pt" style:font-name-asian="Arial" style:font-size-asian="10pt" style:font-name-complex="Arial" style:font-size-complex="10pt"/>
    </style:style>
    <style:style style:name="T527_35" style:family="text">
      <style:text-properties fo:color="#000000" fo:font-size="10pt" style:font-name-asian="Arial" style:font-size-asian="10pt" style:font-name-complex="Arial" style:font-size-complex="10pt"/>
    </style:style>
    <style:style style:name="T527_36" style:family="text">
      <style:text-properties fo:color="#000000" fo:font-size="10pt" style:font-name-asian="Arial" style:font-size-asian="10pt" style:font-name-complex="Arial" style:font-size-complex="10pt"/>
    </style:style>
    <style:style style:name="T527_37" style:family="text">
      <style:text-properties fo:color="#000000" fo:font-size="10pt" style:font-name-asian="Arial" style:font-size-asian="10pt" style:font-name-complex="Arial" style:font-size-complex="10pt"/>
    </style:style>
    <style:style style:name="T527_38" style:family="text">
      <style:text-properties fo:color="#000000" fo:font-size="10pt" style:font-name-asian="Arial" style:font-size-asian="10pt" style:font-name-complex="Arial" style:font-size-complex="10pt"/>
    </style:style>
    <style:style style:name="T527_39" style:family="text">
      <style:text-properties fo:color="#000000" fo:font-size="10pt" style:font-name-asian="Arial" style:font-size-asian="10pt" style:font-name-complex="Arial" style:font-size-complex="10pt"/>
    </style:style>
    <style:style style:name="P528" style:family="paragraph" style:parent-style-name="Normal">
      <style:text-properties fo:color="#000000" fo:font-size="10pt" style:font-name-asian="Arial" style:font-size-asian="10pt" style:font-name-complex="Arial" style:font-size-complex="10pt"/>
    </style:style>
    <style:style style:name="P529" style:family="paragraph" style:parent-style-name="Normal"/>
    <style:style style:name="T529_1" style:family="text">
      <style:text-properties fo:color="#000000" fo:font-size="10pt" style:font-name-asian="Arial" style:font-size-asian="10pt" style:font-name-complex="Arial" style:font-size-complex="10pt"/>
    </style:style>
    <style:style style:name="T529_2" style:family="text">
      <style:text-properties fo:color="#000000" fo:font-size="10pt" style:font-name-asian="Arial" style:font-size-asian="10pt" style:font-name-complex="Arial" style:font-size-complex="10pt"/>
    </style:style>
    <style:style style:name="T529_3" style:family="text">
      <style:text-properties fo:color="#000000" fo:font-size="10pt" style:font-name-asian="Arial" style:font-size-asian="10pt" style:font-name-complex="Arial" style:font-size-complex="10pt"/>
    </style:style>
    <style:style style:name="T529_4" style:family="text">
      <style:text-properties fo:color="#000000" fo:font-size="10pt" style:font-name-asian="Arial" style:font-size-asian="10pt" style:font-name-complex="Arial" style:font-size-complex="10pt"/>
    </style:style>
    <style:style style:name="T529_5" style:family="text">
      <style:text-properties fo:color="#000000" fo:font-size="10pt" style:font-name-asian="Arial" style:font-size-asian="10pt" style:font-name-complex="Arial" style:font-size-complex="10pt"/>
    </style:style>
    <style:style style:name="T529_6" style:family="text">
      <style:text-properties fo:color="#000000" fo:font-size="10pt" style:font-name-asian="Arial" style:font-size-asian="10pt" style:font-name-complex="Arial" style:font-size-complex="10pt"/>
    </style:style>
    <style:style style:name="T529_7" style:family="text">
      <style:text-properties fo:color="#000000" fo:font-size="10pt" style:font-name-asian="Arial" style:font-size-asian="10pt" style:font-name-complex="Arial" style:font-size-complex="10pt"/>
    </style:style>
    <style:style style:name="T529_8" style:family="text">
      <style:text-properties fo:color="#000000" fo:font-size="10pt" style:font-name-asian="Arial" style:font-size-asian="10pt" style:font-name-complex="Arial" style:font-size-complex="10pt"/>
    </style:style>
    <style:style style:name="T529_9" style:family="text">
      <style:text-properties fo:color="#000000" fo:font-size="10pt" style:font-name-asian="Arial" style:font-size-asian="10pt" style:font-name-complex="Arial" style:font-size-complex="10pt"/>
    </style:style>
    <style:style style:name="T529_10" style:family="text">
      <style:text-properties fo:color="#000000" fo:font-size="10pt" style:font-name-asian="Arial" style:font-size-asian="10pt" style:font-name-complex="Arial" style:font-size-complex="10pt"/>
    </style:style>
    <style:style style:name="T529_11" style:family="text">
      <style:text-properties fo:color="#000000" fo:font-size="10pt" style:font-name-asian="Arial" style:font-size-asian="10pt" style:font-name-complex="Arial" style:font-size-complex="10pt"/>
    </style:style>
    <style:style style:name="T529_12" style:family="text">
      <style:text-properties fo:color="#000000" fo:font-size="10pt" style:font-name-asian="Arial" style:font-size-asian="10pt" style:font-name-complex="Arial" style:font-size-complex="10pt"/>
    </style:style>
    <style:style style:name="T529_13" style:family="text">
      <style:text-properties fo:color="#000000" fo:font-size="10pt" style:font-name-asian="Arial" style:font-size-asian="10pt" style:font-name-complex="Arial" style:font-size-complex="10pt"/>
    </style:style>
    <style:style style:name="T529_14" style:family="text">
      <style:text-properties fo:color="#000000" fo:font-size="10pt" style:font-name-asian="Arial" style:font-size-asian="10pt" style:font-name-complex="Arial" style:font-size-complex="10pt"/>
    </style:style>
    <style:style style:name="T529_15" style:family="text">
      <style:text-properties fo:color="#000000" fo:font-size="10pt" style:font-name-asian="Arial" style:font-size-asian="10pt" style:font-name-complex="Arial" style:font-size-complex="10pt"/>
    </style:style>
    <style:style style:name="T529_16" style:family="text">
      <style:text-properties fo:color="#000000" fo:font-size="10pt" style:font-name-asian="Arial" style:font-size-asian="10pt" style:font-name-complex="Arial" style:font-size-complex="10pt"/>
    </style:style>
    <style:style style:name="T529_17" style:family="text">
      <style:text-properties fo:color="#000000" fo:font-size="10pt" style:font-name-asian="Arial" style:font-size-asian="10pt" style:font-name-complex="Arial" style:font-size-complex="10pt"/>
    </style:style>
    <style:style style:name="T529_18" style:family="text">
      <style:text-properties fo:color="#000000" fo:font-size="10pt" style:font-name-asian="Arial" style:font-size-asian="10pt" style:font-name-complex="Arial" style:font-size-complex="10pt"/>
    </style:style>
    <style:style style:name="T529_19" style:family="text">
      <style:text-properties fo:color="#000000" fo:font-size="10pt" style:font-name-asian="Arial" style:font-size-asian="10pt" style:font-name-complex="Arial" style:font-size-complex="10pt"/>
    </style:style>
    <style:style style:name="P530" style:family="paragraph" style:parent-style-name="Normal"/>
    <style:style style:name="T530_1" style:family="text">
      <style:text-properties fo:color="#000000" style:font-name="Calibri" fo:font-size="10pt" style:font-name-asian="游明朝" style:font-size-asian="10pt" style:font-name-complex="Arial" style:font-size-complex="10pt"/>
    </style:style>
    <style:style style:name="P531" style:family="paragraph" style:parent-style-name="Normal"/>
    <style:style style:name="T531_1" style:family="text">
      <style:text-properties fo:color="#000000" fo:font-size="10pt" style:font-name-asian="Arial" style:font-size-asian="10pt" style:font-name-complex="Arial" style:font-size-complex="10pt"/>
    </style:style>
    <style:style style:name="T531_2" style:family="text">
      <style:text-properties fo:color="#000000" fo:font-size="10pt" style:font-name-asian="Arial" style:font-size-asian="10pt" style:font-name-complex="Arial" style:font-size-complex="10pt" fo:language="en"/>
    </style:style>
    <style:style style:name="T531_3" style:family="text">
      <style:text-properties fo:color="#000000" fo:font-size="10pt" style:font-name-asian="Arial" style:font-size-asian="10pt" style:font-name-complex="Arial" style:font-size-complex="10pt" fo:language="en"/>
    </style:style>
    <style:style style:name="T531_4" style:family="text">
      <style:text-properties fo:color="#000000" fo:font-size="10pt" style:font-name-asian="Arial" style:font-size-asian="10pt" style:font-name-complex="Arial" style:font-size-complex="10pt"/>
    </style:style>
    <style:style style:name="T531_5" style:family="text">
      <style:text-properties fo:color="#000000" fo:font-size="10pt" style:font-name-asian="Arial" style:font-size-asian="10pt" style:font-name-complex="Arial" style:font-size-complex="10pt"/>
    </style:style>
    <style:style style:name="T531_6" style:family="text">
      <style:text-properties fo:color="#000000" fo:font-size="10pt" style:font-name-asian="Arial" style:font-size-asian="10pt" style:font-name-complex="Arial" style:font-size-complex="10pt"/>
    </style:style>
    <style:style style:name="T531_7" style:family="text">
      <style:text-properties fo:font-size="10pt" style:font-name-asian="Arial" style:font-size-asian="10pt" style:font-name-complex="Arial" style:font-size-complex="10pt"/>
    </style:style>
    <style:style style:name="P532" style:family="paragraph" style:parent-style-name="Normal">
      <style:text-properties fo:color="#000000" fo:font-size="10pt" style:font-name-asian="Arial" style:font-size-asian="10pt" style:font-name-complex="Arial" style:font-size-complex="10pt"/>
    </style:style>
    <style:style style:name="P533" style:family="paragraph" style:parent-style-name="Normal"/>
    <style:style style:name="T533_1" style:family="text">
      <style:text-properties fo:color="#00000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533_2" style:family="text">
      <style:text-properties fo:color="#00000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534" style:family="paragraph" style:parent-style-name="Normal">
      <style:text-properties fo:color="#000000" fo:font-size="10pt" style:font-name-asian="Arial" style:font-size-asian="10pt" style:font-name-complex="Arial" style:font-size-complex="10pt"/>
    </style:style>
    <style:style style:name="P535" style:family="paragraph" style:parent-style-name="Normal"/>
    <style:style style:name="T535_1" style:family="text">
      <style:text-properties fo:color="#000000" fo:font-size="10pt" style:font-name-asian="Arial" style:font-size-asian="10pt" style:font-name-complex="Arial" style:font-size-complex="10pt"/>
    </style:style>
    <style:style style:name="T535_2" style:family="text">
      <style:text-properties fo:color="#000000" fo:font-size="10pt" style:font-name-asian="Arial" style:font-size-asian="10pt" style:font-name-complex="Arial" style:font-size-complex="10pt"/>
    </style:style>
    <style:style style:name="T535_3" style:family="text">
      <style:text-properties fo:color="#000000" fo:font-size="10pt" style:font-name-asian="Arial" style:font-size-asian="10pt" style:font-name-complex="Arial" style:font-size-complex="10pt"/>
    </style:style>
    <style:style style:name="T535_4" style:family="text">
      <style:text-properties fo:color="#000000" fo:font-size="10pt" style:font-name-asian="Arial" style:font-size-asian="10pt" style:font-name-complex="Arial" style:font-size-complex="10pt"/>
    </style:style>
    <style:style style:name="P536" style:family="paragraph" style:parent-style-name="Normal">
      <style:text-properties fo:color="#000000" fo:font-size="10pt" style:font-name-asian="Arial" style:font-size-asian="10pt" style:font-name-complex="Arial" style:font-size-complex="10pt"/>
    </style:style>
    <style:style style:name="P537" style:family="paragraph" style:parent-style-name="List_20_Paragraph">
      <style:paragraph-properties fo:margin-bottom="0cm"/>
      <style:text-properties fo:color="#000000" fo:font-size="10pt" style:font-name-asian="Arial" style:font-size-asian="10pt" style:font-name-complex="Arial"/>
    </style:style>
    <style:style style:name="T537_1" style:family="text">
      <style:text-properties fo:color="#000000" fo:font-size="10pt" style:font-name-asian="Arial" style:font-size-asian="10pt" style:font-name-complex="Arial"/>
    </style:style>
    <style:style style:name="T537_2" style:family="text">
      <style:text-properties fo:color="#000000" fo:font-size="10pt" style:font-name-asian="Arial" style:font-size-asian="10pt" style:font-name-complex="Arial"/>
    </style:style>
    <style:style style:name="T537_3" style:family="text">
      <style:text-properties fo:color="#000000" fo:font-size="10pt" style:font-name-asian="Arial" style:font-size-asian="10pt" style:font-name-complex="Arial"/>
    </style:style>
    <style:style style:name="T537_4" style:family="text">
      <style:text-properties fo:color="#000000" fo:font-size="10pt" style:font-name-asian="Arial" style:font-size-asian="10pt" style:font-name-complex="Arial"/>
    </style:style>
    <style:style style:name="T537_5" style:family="text">
      <style:text-properties fo:color="#000000" fo:font-size="10pt" style:font-name-asian="Arial" style:font-size-asian="10pt" style:font-name-complex="Arial"/>
    </style:style>
    <style:style style:name="T537_6" style:family="text">
      <style:text-properties fo:color="#000000" fo:font-size="10pt" style:font-name-asian="Arial" style:font-size-asian="10pt" style:font-name-complex="Arial"/>
    </style:style>
    <style:style style:name="T537_7" style:family="text">
      <style:text-properties fo:color="#000000" fo:font-size="10pt" style:font-name-asian="Arial" style:font-size-asian="10pt" style:font-name-complex="Arial"/>
    </style:style>
    <style:style style:name="T537_8" style:family="text">
      <style:text-properties fo:color="#000000" fo:font-size="10pt" style:font-name-asian="Arial" style:font-size-asian="10pt" style:font-name-complex="Arial"/>
    </style:style>
    <style:style style:name="T537_9" style:family="text">
      <style:text-properties fo:color="#000000" fo:font-size="10pt" style:font-name-asian="Arial" style:font-size-asian="10pt" style:font-name-complex="Arial"/>
    </style:style>
    <style:style style:name="T537_10" style:family="text">
      <style:text-properties fo:color="#000000" fo:font-size="10pt" style:font-name-asian="Arial" style:font-size-asian="10pt" style:font-name-complex="Arial"/>
    </style:style>
    <style:style style:name="T537_11" style:family="text">
      <style:text-properties fo:color="#000000" fo:font-size="10pt" style:font-name-asian="Arial" style:font-size-asian="10pt" style:font-name-complex="Arial"/>
    </style:style>
    <style:style style:name="T537_12" style:family="text">
      <style:text-properties fo:color="#000000" fo:font-size="10pt" style:font-name-asian="Arial" style:font-size-asian="10pt" style:font-name-complex="Arial"/>
    </style:style>
    <style:style style:name="T537_13" style:family="text">
      <style:text-properties fo:color="#000000" fo:font-size="10pt" style:font-name-asian="Arial" style:font-size-asian="10pt" style:font-name-complex="Arial"/>
    </style:style>
    <style:style style:name="T537_14" style:family="text">
      <style:text-properties fo:color="#000000" fo:font-size="10pt" style:font-name-asian="Arial" style:font-size-asian="10pt" style:font-name-complex="Arial"/>
    </style:style>
    <style:style style:name="T537_15" style:family="text">
      <style:text-properties style:text-position="super 58%" fo:color="#000000" fo:font-size="10pt" style:font-name-asian="Arial" style:font-size-asian="10pt" style:font-name-complex="Arial"/>
    </style:style>
    <style:style style:name="T537_16" style:family="text">
      <style:text-properties fo:color="#000000" fo:font-size="10pt" style:font-name-asian="Arial" style:font-size-asian="10pt" style:font-name-complex="Arial"/>
    </style:style>
    <style:style style:name="T537_17" style:family="text">
      <style:text-properties fo:color="#000000" fo:font-size="10pt" style:font-name-asian="Arial" style:font-size-asian="10pt" style:font-name-complex="Arial"/>
    </style:style>
    <style:style style:name="T537_18" style:family="text">
      <style:text-properties fo:color="#000000" fo:font-size="10pt" style:font-name-asian="Arial" style:font-size-asian="10pt" style:font-name-complex="Arial"/>
    </style:style>
    <style:style style:name="T537_19" style:family="text">
      <style:text-properties fo:color="#000000" fo:font-size="10pt" style:font-name-asian="Arial" style:font-size-asian="10pt" style:font-name-complex="Arial"/>
    </style:style>
    <style:style style:name="T537_20" style:family="text">
      <style:text-properties style:text-position="super 58%" fo:color="#000000" fo:font-size="10pt" style:font-name-asian="Arial" style:font-size-asian="10pt" style:font-name-complex="Arial"/>
    </style:style>
    <style:style style:name="T537_21" style:family="text">
      <style:text-properties fo:color="#000000" fo:font-size="10pt" style:font-name-asian="Arial" style:font-size-asian="10pt" style:font-name-complex="Arial"/>
    </style:style>
    <style:style style:name="T537_22" style:family="text">
      <style:text-properties fo:color="#000000" fo:font-size="10pt" style:font-name-asian="Arial" style:font-size-asian="10pt" style:font-name-complex="Arial"/>
    </style:style>
    <style:style style:name="T537_23" style:family="text">
      <style:text-properties fo:color="#000000" fo:font-size="10pt" style:font-name-asian="Arial" style:font-size-asian="10pt" style:font-name-complex="Arial"/>
    </style:style>
    <style:style style:name="T537_24" style:family="text">
      <style:text-properties fo:color="#000000" fo:font-size="10pt" style:font-name-asian="Arial" style:font-size-asian="10pt" style:font-name-complex="Arial"/>
    </style:style>
    <style:style style:name="T537_25" style:family="text">
      <style:text-properties fo:color="#000000" fo:font-size="10pt" style:font-name-asian="Arial" style:font-size-asian="10pt" style:font-name-complex="Arial"/>
    </style:style>
    <style:style style:name="T537_26" style:family="text">
      <style:text-properties fo:color="#000000" fo:font-size="10pt" style:font-name-asian="Arial" style:font-size-asian="10pt" style:font-name-complex="Arial"/>
    </style:style>
    <style:style style:name="T537_27" style:family="text">
      <style:text-properties style:text-position="super 58%" fo:color="#000000" fo:font-size="10pt" style:font-name-asian="Arial" style:font-size-asian="10pt" style:font-name-complex="Arial"/>
    </style:style>
    <style:style style:name="T537_28" style:family="text">
      <style:text-properties fo:color="#000000" fo:font-size="10pt" style:font-name-asian="Arial" style:font-size-asian="10pt" style:font-name-complex="Arial"/>
    </style:style>
    <style:style style:name="P538" style:family="paragraph" style:parent-style-name="List_20_Paragraph">
      <style:paragraph-properties fo:margin-bottom="0cm"/>
      <style:text-properties fo:color="#000000" fo:font-size="10pt" style:font-name-asian="Arial" style:font-size-asian="10pt" style:font-name-complex="Arial"/>
    </style:style>
    <style:style style:name="P539" style:family="paragraph" style:parent-style-name="List_20_Paragraph">
      <style:paragraph-properties fo:margin-bottom="0cm"/>
      <style:text-properties fo:color="#212529" fo:font-size="10pt" style:font-name-asian="Arial" style:font-size-asian="10pt" style:font-name-complex="Arial"/>
    </style:style>
    <style:style style:name="T539_1" style:family="text">
      <style:text-properties fo:color="#212529" fo:font-size="10pt" style:font-name-asian="Arial" style:font-size-asian="10pt" style:font-name-complex="Arial"/>
    </style:style>
    <style:style style:name="T539_2" style:family="text">
      <style:text-properties fo:color="#212529" fo:font-size="10pt" style:font-name-asian="Arial" style:font-size-asian="10pt" style:font-name-complex="Arial"/>
    </style:style>
    <style:style style:name="T539_3" style:family="text">
      <style:text-properties fo:color="#212529" fo:font-size="10pt" style:font-name-asian="Arial" style:font-size-asian="10pt" style:font-name-complex="Arial"/>
    </style:style>
    <style:style style:name="T539_4" style:family="text">
      <style:text-properties fo:color="#212529" fo:font-size="10pt" style:font-name-asian="Arial" style:font-size-asian="10pt" style:font-name-complex="Arial"/>
    </style:style>
    <style:style style:name="T539_5" style:family="text">
      <style:text-properties fo:color="#212529" fo:font-size="10pt" style:font-name-asian="Arial" style:font-size-asian="10pt" style:font-name-complex="Arial"/>
    </style:style>
    <style:style style:name="T539_6" style:family="text">
      <style:text-properties fo:color="#212529" fo:font-size="10pt" style:font-name-asian="Arial" style:font-size-asian="10pt" style:font-name-complex="Arial"/>
    </style:style>
    <style:style style:name="T539_7" style:family="text">
      <style:text-properties style:text-position="super 58%" fo:color="#212529" fo:font-size="10pt" style:font-name-asian="Arial" style:font-size-asian="10pt" style:font-name-complex="Arial"/>
    </style:style>
    <style:style style:name="T539_8" style:family="text">
      <style:text-properties fo:color="#212529" fo:font-size="10pt" style:font-name-asian="Arial" style:font-size-asian="10pt" style:font-name-complex="Arial"/>
    </style:style>
    <style:style style:name="P540" style:family="paragraph" style:parent-style-name="List_20_Paragraph">
      <style:paragraph-properties fo:margin-bottom="0cm"/>
      <style:text-properties fo:color="#212529" fo:font-size="10pt" style:font-name-asian="Arial" style:font-size-asian="10pt" style:font-name-complex="Arial"/>
    </style:style>
    <style:style style:name="P541" style:family="paragraph" style:parent-style-name="List_20_Paragraph">
      <style:paragraph-properties fo:margin-bottom="0cm"/>
      <style:text-properties fo:color="#212529" fo:font-size="10pt" style:font-name-asian="Arial" style:font-size-asian="10pt" style:font-name-complex="Arial"/>
    </style:style>
    <style:style style:name="T541_1" style:family="text">
      <style:text-properties fo:color="#212529" fo:font-size="10pt" style:font-name-asian="Arial" style:font-size-asian="10pt" style:font-name-complex="Arial"/>
    </style:style>
    <style:style style:name="T541_2" style:family="text">
      <style:text-properties fo:color="#212529" fo:font-size="10pt" style:font-name-asian="Arial" style:font-size-asian="10pt" style:font-name-complex="Arial"/>
    </style:style>
    <style:style style:name="T541_3" style:family="text">
      <style:text-properties fo:color="#212529" fo:font-size="10pt" style:font-name-asian="Arial" style:font-size-asian="10pt" style:font-name-complex="Arial"/>
    </style:style>
    <style:style style:name="T541_4" style:family="text">
      <style:text-properties fo:color="#212529" fo:font-size="10pt" style:font-name-asian="Arial" style:font-size-asian="10pt" style:font-name-complex="Arial"/>
    </style:style>
    <style:style style:name="T541_5" style:family="text">
      <style:text-properties fo:color="#212529" fo:font-size="10pt" style:font-name-asian="Arial" style:font-size-asian="10pt" style:font-name-complex="Arial"/>
    </style:style>
    <style:style style:name="P542" style:family="paragraph" style:parent-style-name="List_20_Paragraph">
      <style:paragraph-properties fo:margin-bottom="0cm"/>
      <style:text-properties fo:color="#212529" fo:font-size="10pt" style:font-name-asian="Arial" style:font-size-asian="10pt" style:font-name-complex="Arial"/>
    </style:style>
    <style:style style:name="T542_1" style:family="text">
      <style:text-properties fo:color="#212529" fo:font-size="10pt" style:font-name-asian="Arial" style:font-size-asian="10pt" style:font-name-complex="Arial"/>
    </style:style>
    <style:style style:name="T542_2" style:family="text">
      <style:text-properties fo:color="#212529" fo:font-size="10pt" style:font-name-asian="Arial" style:font-size-asian="10pt" style:font-name-complex="Arial"/>
    </style:style>
    <style:style style:name="T542_3" style:family="text">
      <style:text-properties fo:color="#212529" fo:font-size="10pt" style:font-name-asian="Arial" style:font-size-asian="10pt" style:font-name-complex="Arial"/>
    </style:style>
    <style:style style:name="T542_4" style:family="text">
      <style:text-properties fo:color="#212529" fo:font-size="10pt" style:font-name-asian="Arial" style:font-size-asian="10pt" style:font-name-complex="Arial"/>
    </style:style>
    <style:style style:name="T542_5" style:family="text">
      <style:text-properties fo:color="#212529" fo:font-size="10pt" style:font-name-asian="Arial" style:font-size-asian="10pt" style:font-name-complex="Arial"/>
    </style:style>
    <style:style style:name="T542_6" style:family="text">
      <style:text-properties fo:color="#212529" fo:font-size="10pt" style:font-name-asian="Arial" style:font-size-asian="10pt" style:font-name-complex="Arial"/>
    </style:style>
    <style:style style:name="T542_7" style:family="text">
      <style:text-properties fo:color="#212529" fo:font-size="10pt" style:font-name-asian="Arial" style:font-size-asian="10pt" style:font-name-complex="Arial"/>
    </style:style>
    <style:style style:name="T542_8" style:family="text">
      <style:text-properties style:text-position="super 58%" fo:color="#212529" fo:font-size="10pt" style:font-name-asian="Arial" style:font-size-asian="10pt" style:font-name-complex="Arial"/>
    </style:style>
    <style:style style:name="T542_9" style:family="text">
      <style:text-properties fo:color="#212529" fo:font-size="10pt" style:font-name-asian="Arial" style:font-size-asian="10pt" style:font-name-complex="Arial"/>
    </style:style>
    <style:style style:name="T542_10" style:family="text">
      <style:text-properties fo:color="#212529" fo:font-size="10pt" style:font-name-asian="Arial" style:font-size-asian="10pt" style:font-name-complex="Arial"/>
    </style:style>
    <style:style style:name="T542_11" style:family="text">
      <style:text-properties fo:color="#212529" fo:font-size="10pt" style:font-name-asian="Arial" style:font-size-asian="10pt" style:font-name-complex="Arial"/>
    </style:style>
    <style:style style:name="T542_12" style:family="text">
      <style:text-properties fo:color="#212529" fo:font-size="10pt" style:font-name-asian="Arial" style:font-size-asian="10pt" style:font-name-complex="Arial"/>
    </style:style>
    <style:style style:name="P543" style:family="paragraph" style:parent-style-name="List_20_Paragraph">
      <style:paragraph-properties fo:margin-bottom="0cm"/>
      <style:text-properties fo:color="#212529" fo:font-size="10pt" style:font-name-asian="Arial" style:font-size-asian="10pt" style:font-name-complex="Arial"/>
    </style:style>
    <style:style style:name="T543_1" style:family="text">
      <style:text-properties fo:color="#212529" fo:font-size="10pt" style:font-name-asian="Arial" style:font-size-asian="10pt" style:font-name-complex="Arial"/>
    </style:style>
    <style:style style:name="T543_2" style:family="text">
      <style:text-properties fo:color="#212529" fo:font-size="10pt" style:font-name-asian="Arial" style:font-size-asian="10pt" style:font-name-complex="Arial"/>
    </style:style>
    <style:style style:name="T543_3" style:family="text">
      <style:text-properties fo:color="#212529" fo:font-size="10pt" style:font-name-asian="Arial" style:font-size-asian="10pt" style:font-name-complex="Arial"/>
    </style:style>
    <style:style style:name="T543_4" style:family="text">
      <style:text-properties fo:color="#212529" fo:font-size="10pt" style:font-name-asian="Arial" style:font-size-asian="10pt" style:font-name-complex="Arial"/>
    </style:style>
    <style:style style:name="T543_5" style:family="text">
      <style:text-properties fo:color="#212529" fo:font-size="10pt" style:font-name-asian="Arial" style:font-size-asian="10pt" style:font-name-complex="Arial"/>
    </style:style>
    <style:style style:name="T543_6" style:family="text">
      <style:text-properties fo:color="#212529" fo:font-size="10pt" style:font-name-asian="Arial" style:font-size-asian="10pt" style:font-name-complex="Arial"/>
    </style:style>
    <style:style style:name="T543_7" style:family="text">
      <style:text-properties fo:color="#212529" fo:font-size="10pt" style:font-name-asian="Arial" style:font-size-asian="10pt" style:font-name-complex="Arial"/>
    </style:style>
    <style:style style:name="T543_8" style:family="text">
      <style:text-properties fo:color="#212529" fo:font-size="10pt" style:font-name-asian="Arial" style:font-size-asian="10pt" style:font-name-complex="Arial"/>
    </style:style>
    <style:style style:name="T543_9" style:family="text">
      <style:text-properties fo:color="#212529" fo:font-size="10pt" style:font-name-asian="Arial" style:font-size-asian="10pt" style:font-name-complex="Arial"/>
    </style:style>
    <style:style style:name="T543_10" style:family="text">
      <style:text-properties fo:color="#212529" fo:font-size="10pt" style:font-name-asian="Arial" style:font-size-asian="10pt" style:font-name-complex="Arial"/>
    </style:style>
    <style:style style:name="P544" style:family="paragraph" style:parent-style-name="List_20_Paragraph">
      <style:paragraph-properties fo:margin-bottom="0cm"/>
      <style:text-properties fo:color="#212529" fo:font-size="10pt" style:font-name-asian="Arial" style:font-size-asian="10pt" style:font-name-complex="Arial"/>
    </style:style>
    <style:style style:name="T544_1" style:family="text">
      <style:text-properties fo:color="#212529" fo:font-size="10pt" style:font-name-asian="Arial" style:font-size-asian="10pt" style:font-name-complex="Arial"/>
    </style:style>
    <style:style style:name="T544_2" style:family="text">
      <style:text-properties fo:color="#212529" fo:font-size="10pt" style:font-name-asian="Arial" style:font-size-asian="10pt" style:font-name-complex="Arial"/>
    </style:style>
    <style:style style:name="T544_3" style:family="text">
      <style:text-properties fo:color="#212529" fo:font-size="10pt" style:font-name-asian="Arial" style:font-size-asian="10pt" style:font-name-complex="Arial"/>
    </style:style>
    <style:style style:name="T544_4" style:family="text">
      <style:text-properties fo:color="#212529" fo:font-size="10pt" style:font-name-asian="Arial" style:font-size-asian="10pt" style:font-name-complex="Arial"/>
    </style:style>
    <style:style style:name="T544_5" style:family="text">
      <style:text-properties style:text-position="super 58%" fo:color="#212529" fo:font-size="10pt" style:font-name-asian="Arial" style:font-size-asian="10pt" style:font-name-complex="Arial"/>
    </style:style>
    <style:style style:name="T544_6" style:family="text">
      <style:text-properties fo:color="#212529" fo:font-size="10pt" style:font-name-asian="Arial" style:font-size-asian="10pt" style:font-name-complex="Arial"/>
    </style:style>
    <style:style style:name="P545" style:family="paragraph" style:parent-style-name="Normal">
      <style:paragraph-properties fo:margin-left="1.27cm"/>
      <style:text-properties fo:color="#212529" fo:font-size="10pt" style:font-name-asian="Arial" style:font-size-asian="10pt" style:font-name-complex="Arial" style:font-size-complex="10pt"/>
    </style:style>
    <style:style style:name="P546" style:family="paragraph" style:parent-style-name="List_20_Paragraph">
      <style:paragraph-properties fo:margin-bottom="0cm"/>
      <style:text-properties fo:color="#212529" fo:font-size="10pt" style:font-name-asian="Arial" style:font-size-asian="10pt" style:font-name-complex="Arial"/>
    </style:style>
    <style:style style:name="T546_1" style:family="text">
      <style:text-properties fo:color="#212529" fo:font-size="10pt" style:font-name-asian="Arial" style:font-size-asian="10pt" style:font-name-complex="Arial"/>
    </style:style>
    <style:style style:name="T546_2" style:family="text">
      <style:text-properties fo:color="#212529" fo:font-size="10pt" style:font-name-asian="Arial" style:font-size-asian="10pt" style:font-name-complex="Arial"/>
    </style:style>
    <style:style style:name="T546_3" style:family="text">
      <style:text-properties fo:color="#212529" fo:font-size="10pt" style:font-name-asian="Arial" style:font-size-asian="10pt" style:font-name-complex="Arial"/>
    </style:style>
    <style:style style:name="T546_4" style:family="text">
      <style:text-properties fo:color="#212529" fo:font-size="10pt" style:font-name-asian="Arial" style:font-size-asian="10pt" style:font-name-complex="Arial"/>
    </style:style>
    <style:style style:name="T546_5" style:family="text">
      <style:text-properties fo:color="#212529" fo:font-size="10pt" style:font-name-asian="Arial" style:font-size-asian="10pt" style:font-name-complex="Arial"/>
    </style:style>
    <style:style style:name="T546_6" style:family="text">
      <style:text-properties fo:color="#212529" fo:font-size="10pt" style:font-name-asian="Arial" style:font-size-asian="10pt" style:font-name-complex="Arial"/>
    </style:style>
    <style:style style:name="T546_7" style:family="text">
      <style:text-properties fo:color="#212529" fo:font-size="10pt" style:font-name-asian="Arial" style:font-size-asian="10pt" style:font-name-complex="Arial"/>
    </style:style>
    <style:style style:name="T546_8" style:family="text">
      <style:text-properties fo:color="#212529" fo:font-size="10pt" style:font-name-asian="Arial" style:font-size-asian="10pt" style:font-name-complex="Arial"/>
    </style:style>
    <style:style style:name="T546_9" style:family="text">
      <style:text-properties fo:color="#212529" fo:font-size="10pt" style:font-name-asian="Arial" style:font-size-asian="10pt" style:font-name-complex="Arial"/>
    </style:style>
    <style:style style:name="T546_10" style:family="text">
      <style:text-properties fo:color="#212529" fo:font-size="10pt" style:font-name-asian="Arial" style:font-size-asian="10pt" style:font-name-complex="Arial"/>
    </style:style>
    <style:style style:name="T546_11" style:family="text">
      <style:text-properties fo:color="#212529" fo:font-size="10pt" style:font-name-asian="Arial" style:font-size-asian="10pt" style:font-name-complex="Arial"/>
    </style:style>
    <style:style style:name="T546_12" style:family="text">
      <style:text-properties fo:color="#212529" fo:font-size="10pt" style:font-name-asian="Arial" style:font-size-asian="10pt" style:font-name-complex="Arial"/>
    </style:style>
    <style:style style:name="T546_13" style:family="text">
      <style:text-properties fo:color="#212529" fo:font-size="10pt" style:font-name-asian="Arial" style:font-size-asian="10pt" style:font-name-complex="Arial"/>
    </style:style>
    <style:style style:name="T546_14" style:family="text">
      <style:text-properties fo:color="#212529" fo:font-size="10pt" style:font-name-asian="Arial" style:font-size-asian="10pt" style:font-name-complex="Arial"/>
    </style:style>
    <style:style style:name="T546_15" style:family="text">
      <style:text-properties fo:color="#212529" fo:font-size="10pt" style:font-name-asian="Arial" style:font-size-asian="10pt" style:font-name-complex="Arial"/>
    </style:style>
    <style:style style:name="T546_16" style:family="text">
      <style:text-properties fo:color="#212529" fo:font-size="10pt" style:font-name-asian="Arial" style:font-size-asian="10pt" style:font-name-complex="Arial"/>
    </style:style>
    <style:style style:name="T546_17" style:family="text">
      <style:text-properties fo:color="#212529" fo:font-size="10pt" style:font-name-asian="Arial" style:font-size-asian="10pt" style:font-name-complex="Arial"/>
    </style:style>
    <style:style style:name="T546_18" style:family="text">
      <style:text-properties fo:color="#212529" fo:font-size="10pt" style:font-name-asian="Arial" style:font-size-asian="10pt" style:font-name-complex="Arial"/>
    </style:style>
    <style:style style:name="T546_19" style:family="text">
      <style:text-properties fo:color="#212529" fo:font-size="10pt" style:font-name-asian="Arial" style:font-size-asian="10pt" style:font-name-complex="Arial"/>
    </style:style>
    <style:style style:name="P547" style:family="paragraph" style:parent-style-name="List_20_Paragraph">
      <style:paragraph-properties fo:margin-bottom="0cm"/>
      <style:text-properties fo:color="#212529" fo:font-size="10pt" style:font-name-asian="Arial" style:font-size-asian="10pt" style:font-name-complex="Arial"/>
    </style:style>
    <style:style style:name="P548" style:family="paragraph" style:parent-style-name="List_20_Paragraph">
      <style:paragraph-properties fo:margin-bottom="0cm"/>
      <style:text-properties fo:color="#212529" fo:font-size="10pt" style:font-name-asian="Arial" style:font-size-asian="10pt" style:font-name-complex="Arial"/>
    </style:style>
    <style:style style:name="T548_1" style:family="text">
      <style:text-properties fo:color="#212529" fo:font-size="10pt" style:font-name-asian="Arial" style:font-size-asian="10pt" style:font-name-complex="Arial"/>
    </style:style>
    <style:style style:name="T548_2" style:family="text">
      <style:text-properties fo:color="#212529" fo:font-size="10pt" style:font-name-asian="Arial" style:font-size-asian="10pt" style:font-name-complex="Arial"/>
    </style:style>
    <style:style style:name="T548_3" style:family="text">
      <style:text-properties fo:color="#212529" fo:font-size="10pt" style:font-name-asian="Arial" style:font-size-asian="10pt" style:font-name-complex="Arial"/>
    </style:style>
    <style:style style:name="T548_4" style:family="text">
      <style:text-properties fo:color="#212529" fo:font-size="10pt" style:font-name-asian="Arial" style:font-size-asian="10pt" style:font-name-complex="Arial"/>
    </style:style>
    <style:style style:name="T548_5" style:family="text">
      <style:text-properties fo:color="#212529" fo:font-size="10pt" style:font-name-asian="Arial" style:font-size-asian="10pt" style:font-name-complex="Arial"/>
    </style:style>
    <style:style style:name="T548_6" style:family="text">
      <style:text-properties fo:color="#212529" fo:font-size="10pt" style:font-name-asian="Arial" style:font-size-asian="10pt" style:font-name-complex="Arial"/>
    </style:style>
    <style:style style:name="T548_7" style:family="text">
      <style:text-properties fo:color="#212529" fo:font-size="10pt" style:font-name-asian="Arial" style:font-size-asian="10pt" style:font-name-complex="Arial"/>
    </style:style>
    <style:style style:name="T548_8" style:family="text">
      <style:text-properties fo:color="#212529" fo:font-size="10pt" style:font-name-asian="Arial" style:font-size-asian="10pt" style:font-name-complex="Arial"/>
    </style:style>
    <style:style style:name="T548_9" style:family="text">
      <style:text-properties fo:color="#212529" fo:font-size="10pt" style:font-name-asian="Arial" style:font-size-asian="10pt" style:font-name-complex="Arial"/>
    </style:style>
    <style:style style:name="T548_10" style:family="text">
      <style:text-properties fo:color="#212529" fo:font-size="10pt" style:font-name-asian="Arial" style:font-size-asian="10pt" style:font-name-complex="Arial"/>
    </style:style>
    <style:style style:name="T548_11" style:family="text">
      <style:text-properties fo:color="#212529" fo:font-size="10pt" style:font-name-asian="Arial" style:font-size-asian="10pt" style:font-name-complex="Arial"/>
    </style:style>
    <style:style style:name="T548_12" style:family="text">
      <style:text-properties fo:color="#212529" fo:font-size="10pt" style:font-name-asian="Arial" style:font-size-asian="10pt" style:font-name-complex="Arial"/>
    </style:style>
    <style:style style:name="T548_13" style:family="text">
      <style:text-properties style:text-position="super 58%" fo:color="#212529" fo:font-size="10pt" style:font-name-asian="Arial" style:font-size-asian="10pt" style:font-name-complex="Arial"/>
    </style:style>
    <style:style style:name="T548_14" style:family="text">
      <style:text-properties fo:color="#212529" fo:font-size="10pt" style:font-name-asian="Arial" style:font-size-asian="10pt" style:font-name-complex="Arial"/>
    </style:style>
    <style:style style:name="P549" style:family="paragraph" style:parent-style-name="List_20_Paragraph">
      <style:paragraph-properties fo:margin-bottom="0cm"/>
      <style:text-properties fo:color="#212529" fo:font-size="10pt" style:font-name-asian="Arial" style:font-size-asian="10pt" style:font-name-complex="Arial"/>
    </style:style>
    <style:style style:name="P550" style:family="paragraph" style:parent-style-name="List_20_Paragraph">
      <style:paragraph-properties fo:margin-bottom="0cm"/>
      <style:text-properties fo:color="#212529" fo:font-size="10pt" style:font-name-asian="Arial" style:font-size-asian="10pt" style:font-name-complex="Arial"/>
    </style:style>
    <style:style style:name="T550_1" style:family="text">
      <style:text-properties fo:color="#000000" fo:font-size="10pt" style:font-name-asian="Arial" style:font-size-asian="10pt" style:font-name-complex="Arial"/>
    </style:style>
    <style:style style:name="T550_2" style:family="text">
      <style:text-properties fo:color="#212529" fo:font-size="10pt" style:font-name-asian="Arial" style:font-size-asian="10pt" style:font-name-complex="Arial"/>
    </style:style>
    <style:style style:name="T550_3" style:family="text">
      <style:text-properties fo:color="#212529" fo:font-size="10pt" style:font-name-asian="Arial" style:font-size-asian="10pt" style:font-name-complex="Arial"/>
    </style:style>
    <style:style style:name="T550_4" style:family="text">
      <style:text-properties fo:color="#212529" fo:font-size="10pt" style:font-name-asian="Arial" style:font-size-asian="10pt" style:font-name-complex="Arial"/>
    </style:style>
    <style:style style:name="T550_5" style:family="text">
      <style:text-properties fo:color="#212529" fo:font-size="10pt" style:font-name-asian="Arial" style:font-size-asian="10pt" style:font-name-complex="Arial"/>
    </style:style>
    <style:style style:name="T550_6" style:family="text">
      <style:text-properties fo:color="#212529" fo:font-size="10pt" style:font-name-asian="Arial" style:font-size-asian="10pt" style:font-name-complex="Arial"/>
    </style:style>
    <style:style style:name="P551" style:family="paragraph" style:parent-style-name="Normal">
      <style:text-properties fo:color="#00000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552" style:family="paragraph" style:parent-style-name="Normal">
      <style:text-properties fo:color="#00000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553" style:family="paragraph" style:parent-style-name="Normal">
      <style:text-properties fo:color="#00000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554" style:family="paragraph" style:parent-style-name="Normal"/>
    <style:style style:name="T554_1" style:family="text">
      <style:text-properties fo:color="#00000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554_2" style:family="text">
      <style:text-properties fo:color="#00000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555" style:family="paragraph" style:parent-style-name="Normal">
      <style:text-properties fo:color="#212529" fo:font-size="10pt" style:font-name-asian="Arial" style:font-size-asian="10pt" style:font-name-complex="Arial" style:font-size-complex="10pt"/>
    </style:style>
    <style:style style:name="P556" style:family="paragraph" style:parent-style-name="Normal"/>
    <style:style style:name="T556_1" style:family="text">
      <style:text-properties fo:color="#212529" fo:font-size="10pt" style:font-name-asian="Arial" style:font-size-asian="10pt" style:font-name-complex="Arial" style:font-size-complex="10pt"/>
    </style:style>
    <style:style style:name="T556_2" style:family="text">
      <style:text-properties fo:color="#212529" fo:font-size="10pt" style:font-name-asian="Arial" style:font-size-asian="10pt" style:font-name-complex="Arial" style:font-size-complex="10pt"/>
    </style:style>
    <style:style style:name="T556_3" style:family="text">
      <style:text-properties fo:color="#212529" fo:font-size="10pt" style:font-name-asian="Arial" style:font-size-asian="10pt" style:font-name-complex="Arial" style:font-size-complex="10pt"/>
    </style:style>
    <style:style style:name="T556_4" style:family="text">
      <style:text-properties fo:color="#212529" fo:font-size="10pt" style:font-name-asian="Arial" style:font-size-asian="10pt" style:font-name-complex="Arial" style:font-size-complex="10pt"/>
    </style:style>
    <style:style style:name="T556_5" style:family="text">
      <style:text-properties fo:color="#212529" fo:font-size="10pt" style:font-name-asian="Arial" style:font-size-asian="10pt" style:font-name-complex="Arial" style:font-size-complex="10pt"/>
    </style:style>
    <style:style style:name="T556_6" style:family="text">
      <style:text-properties fo:color="#212529" fo:font-size="10pt" style:font-name-asian="Arial" style:font-size-asian="10pt" style:font-name-complex="Arial" style:font-size-complex="10pt"/>
    </style:style>
    <style:style style:name="P557" style:family="paragraph" style:parent-style-name="Normal">
      <style:text-properties fo:color="#212529" fo:font-size="10pt" style:font-name-asian="Arial" style:font-size-asian="10pt" style:font-name-complex="Arial" style:font-size-complex="10pt"/>
    </style:style>
    <style:style style:name="P558" style:family="paragraph" style:parent-style-name="Normal"/>
    <style:style style:name="T558_1" style:family="text">
      <style:text-properties fo:color="#212529" fo:font-size="10pt" style:font-name-asian="Arial" style:font-size-asian="10pt" style:font-name-complex="Arial" style:font-size-complex="10pt"/>
    </style:style>
    <style:style style:name="T558_2" style:family="text">
      <style:text-properties fo:color="#212529" fo:font-size="10pt" style:font-name-asian="Arial" style:font-size-asian="10pt" style:font-name-complex="Arial" style:font-size-complex="10pt"/>
    </style:style>
    <style:style style:name="T558_3" style:family="text">
      <style:text-properties fo:color="#212529" fo:font-size="10pt" style:font-name-asian="Arial" style:font-size-asian="10pt" style:font-name-complex="Arial" style:font-size-complex="10pt"/>
    </style:style>
    <style:style style:name="T558_4" style:family="text">
      <style:text-properties fo:color="#212529" fo:font-size="10pt" style:font-name-asian="Arial" style:font-size-asian="10pt" style:font-name-complex="Arial" style:font-size-complex="10pt"/>
    </style:style>
    <style:style style:name="T558_5" style:family="text">
      <style:text-properties fo:color="#212529" fo:font-size="10pt" style:font-name-asian="Arial" style:font-size-asian="10pt" style:font-name-complex="Arial" style:font-size-complex="10pt"/>
    </style:style>
    <style:style style:name="T558_6" style:family="text">
      <style:text-properties fo:color="#212529" fo:font-size="10pt" style:font-name-asian="Arial" style:font-size-asian="10pt" style:font-name-complex="Arial" style:font-size-complex="10pt"/>
    </style:style>
    <style:style style:name="T558_7" style:family="text">
      <style:text-properties fo:color="#212529" fo:font-size="10pt" style:font-name-asian="Arial" style:font-size-asian="10pt" style:font-name-complex="Arial" style:font-size-complex="10pt"/>
    </style:style>
    <style:style style:name="T558_8" style:family="text">
      <style:text-properties fo:color="#212529" fo:font-size="10pt" style:font-name-asian="Arial" style:font-size-asian="10pt" style:font-name-complex="Arial" style:font-size-complex="10pt"/>
    </style:style>
    <style:style style:name="T558_9" style:family="text">
      <style:text-properties fo:color="#212529" fo:font-size="10pt" style:font-name-asian="Arial" style:font-size-asian="10pt" style:font-name-complex="Arial" style:font-size-complex="10pt"/>
    </style:style>
    <style:style style:name="T558_10" style:family="text">
      <style:text-properties fo:color="#212529" fo:font-size="10pt" style:font-name-asian="Arial" style:font-size-asian="10pt" style:font-name-complex="Arial" style:font-size-complex="10pt"/>
    </style:style>
    <style:style style:name="T558_11" style:family="text">
      <style:text-properties fo:color="#212529" fo:font-size="10pt" style:font-name-asian="Arial" style:font-size-asian="10pt" style:font-name-complex="Arial" style:font-size-complex="10pt"/>
    </style:style>
    <style:style style:name="T558_12" style:family="text">
      <style:text-properties fo:color="#212529" fo:font-size="10pt" style:font-name-asian="Arial" style:font-size-asian="10pt" style:font-name-complex="Arial" style:font-size-complex="10pt"/>
    </style:style>
    <style:style style:name="T558_13" style:family="text">
      <style:text-properties fo:color="#212529" fo:font-size="10pt" style:font-name-asian="Arial" style:font-size-asian="10pt" style:font-name-complex="Arial" style:font-size-complex="10pt"/>
    </style:style>
    <style:style style:name="P559" style:family="paragraph" style:parent-style-name="Normal">
      <style:text-properties fo:color="#212529" fo:font-size="10pt" style:font-name-asian="Arial" style:font-size-asian="10pt" style:font-name-complex="Arial" style:font-size-complex="10pt"/>
    </style:style>
    <style:style style:name="P560" style:family="paragraph" style:parent-style-name="Normal"/>
    <style:style style:name="T560_1" style:family="text">
      <style:text-properties fo:color="#212529" fo:font-size="10pt" style:font-name-asian="Arial" style:font-size-asian="10pt" style:font-name-complex="Arial" style:font-size-complex="10pt"/>
    </style:style>
    <style:style style:name="T560_2" style:family="text">
      <style:text-properties fo:color="#212529" fo:font-size="10pt" style:font-name-asian="Arial" style:font-size-asian="10pt" style:font-name-complex="Arial" style:font-size-complex="10pt"/>
    </style:style>
    <style:style style:name="T560_3" style:family="text">
      <style:text-properties fo:color="#212529" fo:font-size="10pt" style:font-name-asian="Arial" style:font-size-asian="10pt" style:font-name-complex="Arial" style:font-size-complex="10pt"/>
    </style:style>
    <style:style style:name="T560_4" style:family="text">
      <style:text-properties fo:color="#212529" fo:font-size="10pt" style:font-name-asian="Arial" style:font-size-asian="10pt" style:font-name-complex="Arial" style:font-size-complex="10pt"/>
    </style:style>
    <style:style style:name="T560_5" style:family="text">
      <style:text-properties fo:color="#212529" fo:font-size="10pt" style:font-name-asian="Arial" style:font-size-asian="10pt" style:font-name-complex="Arial" style:font-size-complex="10pt"/>
    </style:style>
    <style:style style:name="T560_6" style:family="text">
      <style:text-properties fo:color="#212529" fo:font-size="10pt" style:font-name-asian="Arial" style:font-size-asian="10pt" style:font-name-complex="Arial" style:font-size-complex="10pt"/>
    </style:style>
    <style:style style:name="P561" style:family="paragraph" style:parent-style-name="Normal">
      <style:text-properties fo:color="#212529" fo:font-size="10pt" style:font-name-asian="Arial" style:font-size-asian="10pt" style:font-name-complex="Arial" style:font-size-complex="10pt"/>
    </style:style>
    <style:style style:name="P562" style:family="paragraph" style:parent-style-name="Normal"/>
    <style:style style:name="T562_1" style:family="text">
      <style:text-properties fo:color="#212529" fo:font-size="10pt" style:font-name-asian="Arial" style:font-size-asian="10pt" style:font-name-complex="Arial" style:font-size-complex="10pt"/>
    </style:style>
    <style:style style:name="T562_2" style:family="text">
      <style:text-properties fo:color="#212529" fo:font-size="10pt" style:font-name-asian="Arial" style:font-size-asian="10pt" style:font-name-complex="Arial" style:font-size-complex="10pt"/>
    </style:style>
    <style:style style:name="T562_3" style:family="text">
      <style:text-properties fo:color="#212529" fo:font-size="10pt" style:font-name-asian="Arial" style:font-size-asian="10pt" style:font-name-complex="Arial" style:font-size-complex="10pt"/>
    </style:style>
    <style:style style:name="T562_4" style:family="text">
      <style:text-properties fo:color="#212529" fo:font-size="10pt" style:font-name-asian="Arial" style:font-size-asian="10pt" style:font-name-complex="Arial" style:font-size-complex="10pt"/>
    </style:style>
    <style:style style:name="T562_5" style:family="text">
      <style:text-properties fo:color="#212529" fo:font-size="10pt" style:font-name-asian="Arial" style:font-size-asian="10pt" style:font-name-complex="Arial" style:font-size-complex="10pt"/>
    </style:style>
    <style:style style:name="T562_6" style:family="text">
      <style:text-properties fo:color="#212529" fo:font-size="10pt" style:font-name-asian="Arial" style:font-size-asian="10pt" style:font-name-complex="Arial" style:font-size-complex="10pt"/>
    </style:style>
    <style:style style:name="T562_7" style:family="text">
      <style:text-properties fo:color="#212529" fo:font-size="10pt" style:font-name-asian="Arial" style:font-size-asian="10pt" style:font-name-complex="Arial" style:font-size-complex="10pt"/>
    </style:style>
    <style:style style:name="T562_8" style:family="text">
      <style:text-properties fo:color="#212529" fo:font-size="10pt" style:font-name-asian="Arial" style:font-size-asian="10pt" style:font-name-complex="Arial" style:font-size-complex="10pt"/>
    </style:style>
    <style:style style:name="T562_9" style:family="text">
      <style:text-properties fo:color="#212529" fo:font-size="10pt" style:font-name-asian="Arial" style:font-size-asian="10pt" style:font-name-complex="Arial" style:font-size-complex="10pt"/>
    </style:style>
    <style:style style:name="T562_10" style:family="text">
      <style:text-properties fo:color="#212529" fo:font-size="10pt" style:font-name-asian="Arial" style:font-size-asian="10pt" style:font-name-complex="Arial" style:font-size-complex="10pt"/>
    </style:style>
    <style:style style:name="T562_11" style:family="text">
      <style:text-properties fo:color="#212529" fo:font-size="10pt" style:font-name-asian="Arial" style:font-size-asian="10pt" style:font-name-complex="Arial" style:font-size-complex="10pt"/>
    </style:style>
    <style:style style:name="T562_12" style:family="text">
      <style:text-properties fo:color="#212529" fo:font-size="10pt" style:font-name-asian="Arial" style:font-size-asian="10pt" style:font-name-complex="Arial" style:font-size-complex="10pt"/>
    </style:style>
    <style:style style:name="T562_13" style:family="text">
      <style:text-properties fo:color="#212529" fo:font-size="10pt" style:font-name-asian="Arial" style:font-size-asian="10pt" style:font-name-complex="Arial" style:font-size-complex="10pt"/>
    </style:style>
    <style:style style:name="T562_14" style:family="text">
      <style:text-properties fo:color="#212529" fo:font-size="10pt" style:font-name-asian="Arial" style:font-size-asian="10pt" style:font-name-complex="Arial" style:font-size-complex="10pt"/>
    </style:style>
    <style:style style:name="T562_15" style:family="text">
      <style:text-properties fo:color="#212529" fo:font-size="10pt" style:font-name-asian="Arial" style:font-size-asian="10pt" style:font-name-complex="Arial" style:font-size-complex="10pt"/>
    </style:style>
    <style:style style:name="T562_16" style:family="text">
      <style:text-properties fo:color="#212529" fo:font-size="10pt" style:font-name-asian="Arial" style:font-size-asian="10pt" style:font-name-complex="Arial" style:font-size-complex="10pt"/>
    </style:style>
    <style:style style:name="T562_17" style:family="text">
      <style:text-properties fo:color="#212529" fo:font-size="10pt" style:font-name-asian="Arial" style:font-size-asian="10pt" style:font-name-complex="Arial" style:font-size-complex="10pt"/>
    </style:style>
    <style:style style:name="T562_18" style:family="text">
      <style:text-properties fo:color="#212529" fo:font-size="10pt" style:font-name-asian="Arial" style:font-size-asian="10pt" style:font-name-complex="Arial" style:font-size-complex="10pt"/>
    </style:style>
    <style:style style:name="T562_19" style:family="text">
      <style:text-properties fo:color="#212529" fo:font-size="10pt" style:font-name-asian="Arial" style:font-size-asian="10pt" style:font-name-complex="Arial" style:font-size-complex="10pt"/>
    </style:style>
    <style:style style:name="T562_20" style:family="text">
      <style:text-properties fo:color="#212529" fo:font-size="10pt" style:font-name-asian="Arial" style:font-size-asian="10pt" style:font-name-complex="Arial" style:font-size-complex="10pt"/>
    </style:style>
    <style:style style:name="T562_21" style:family="text">
      <style:text-properties fo:color="#212529" fo:font-size="10pt" style:font-name-asian="Arial" style:font-size-asian="10pt" style:font-name-complex="Arial" style:font-size-complex="10pt"/>
    </style:style>
    <style:style style:name="T562_22" style:family="text">
      <style:text-properties fo:color="#212529" fo:font-size="10pt" style:font-name-asian="Arial" style:font-size-asian="10pt" style:font-name-complex="Arial" style:font-size-complex="10pt"/>
    </style:style>
    <style:style style:name="T562_23" style:family="text">
      <style:text-properties fo:color="#212529" fo:font-size="10pt" style:font-name-asian="Arial" style:font-size-asian="10pt" style:font-name-complex="Arial" style:font-size-complex="10pt"/>
    </style:style>
    <style:style style:name="T562_24" style:family="text">
      <style:text-properties fo:color="#212529" fo:font-size="10pt" style:font-name-asian="Arial" style:font-size-asian="10pt" style:font-name-complex="Arial" style:font-size-complex="10pt"/>
    </style:style>
    <style:style style:name="T562_25" style:family="text">
      <style:text-properties fo:color="#212529" fo:font-size="10pt" style:font-name-asian="Arial" style:font-size-asian="10pt" style:font-name-complex="Arial" style:font-size-complex="10pt"/>
    </style:style>
    <style:style style:name="T562_26" style:family="text">
      <style:text-properties fo:color="#212529" fo:font-size="10pt" style:font-name-asian="Arial" style:font-size-asian="10pt" style:font-name-complex="Arial" style:font-size-complex="10pt"/>
    </style:style>
    <style:style style:name="T562_27" style:family="text">
      <style:text-properties fo:color="#212529" fo:font-size="10pt" style:font-name-asian="Arial" style:font-size-asian="10pt" style:font-name-complex="Arial" style:font-size-complex="10pt"/>
    </style:style>
    <style:style style:name="T562_28" style:family="text">
      <style:text-properties fo:color="#212529" fo:font-size="10pt" style:font-name-asian="Arial" style:font-size-asian="10pt" style:font-name-complex="Arial" style:font-size-complex="10pt"/>
    </style:style>
    <style:style style:name="T562_29" style:family="text">
      <style:text-properties fo:color="#212529" fo:font-size="10pt" style:font-name-asian="Arial" style:font-size-asian="10pt" style:font-name-complex="Arial" style:font-size-complex="10pt"/>
    </style:style>
    <style:style style:name="T562_30" style:family="text">
      <style:text-properties fo:color="#212529" fo:font-size="10pt" style:font-name-asian="Arial" style:font-size-asian="10pt" style:font-name-complex="Arial" style:font-size-complex="10pt"/>
    </style:style>
    <style:style style:name="T562_31" style:family="text">
      <style:text-properties fo:color="#212529" fo:font-size="10pt" style:font-name-asian="Arial" style:font-size-asian="10pt" style:font-name-complex="Arial" style:font-size-complex="10pt"/>
    </style:style>
    <style:style style:name="T562_32" style:family="text">
      <style:text-properties fo:color="#212529" fo:font-size="10pt" style:font-name-asian="Arial" style:font-size-asian="10pt" style:font-name-complex="Arial" style:font-size-complex="10pt"/>
    </style:style>
    <style:style style:name="T562_33" style:family="text">
      <style:text-properties fo:color="#212529" fo:font-size="10pt" style:font-name-asian="Arial" style:font-size-asian="10pt" style:font-name-complex="Arial" style:font-size-complex="10pt"/>
    </style:style>
    <style:style style:name="T562_34" style:family="text">
      <style:text-properties fo:color="#212529" fo:font-size="10pt" style:font-name-asian="Arial" style:font-size-asian="10pt" style:font-name-complex="Arial" style:font-size-complex="10pt"/>
    </style:style>
    <style:style style:name="T562_35" style:family="text">
      <style:text-properties fo:color="#212529" fo:font-size="10pt" style:font-name-asian="Arial" style:font-size-asian="10pt" style:font-name-complex="Arial" style:font-size-complex="10pt"/>
    </style:style>
    <style:style style:name="P563" style:family="paragraph" style:parent-style-name="Normal"/>
    <style:style style:name="T563_1" style:family="text">
      <style:text-properties fo:color="#212529" fo:font-size="10pt" style:font-name-asian="Arial" style:font-size-asian="10pt" style:font-name-complex="Arial" style:font-size-complex="10pt"/>
    </style:style>
    <style:style style:name="P564" style:family="paragraph" style:parent-style-name="Normal"/>
    <style:style style:name="T564_1" style:family="text">
      <style:text-properties fo:color="#212529" fo:font-size="10pt" style:font-name-asian="Arial" style:font-size-asian="10pt" style:font-name-complex="Arial" style:font-size-complex="10pt"/>
    </style:style>
    <style:style style:name="T564_2" style:family="text">
      <style:text-properties fo:color="#212529" fo:font-size="10pt" style:font-name-asian="Arial" style:font-size-asian="10pt" style:font-name-complex="Arial" style:font-size-complex="10pt"/>
    </style:style>
    <style:style style:name="T564_3" style:family="text">
      <style:text-properties fo:color="#212529" fo:font-size="10pt" style:font-name-asian="Arial" style:font-size-asian="10pt" style:font-name-complex="Arial" style:font-size-complex="10pt"/>
    </style:style>
    <style:style style:name="T564_4" style:family="text">
      <style:text-properties fo:color="#212529" fo:font-size="10pt" style:font-name-asian="Arial" style:font-size-asian="10pt" style:font-name-complex="Arial" style:font-size-complex="10pt"/>
    </style:style>
    <style:style style:name="T564_5" style:family="text">
      <style:text-properties fo:color="#212529" fo:font-size="10pt" style:font-name-asian="Arial" style:font-size-asian="10pt" style:font-name-complex="Arial" style:font-size-complex="10pt"/>
    </style:style>
    <style:style style:name="T564_6" style:family="text">
      <style:text-properties fo:color="#212529" fo:font-size="10pt" style:font-name-asian="Arial" style:font-size-asian="10pt" style:font-name-complex="Arial" style:font-size-complex="10pt"/>
    </style:style>
    <style:style style:name="T564_7" style:family="text">
      <style:text-properties fo:color="#212529" fo:font-size="10pt" style:font-name-asian="Arial" style:font-size-asian="10pt" style:font-name-complex="Arial" style:font-size-complex="10pt"/>
    </style:style>
    <style:style style:name="P565" style:family="paragraph" style:parent-style-name="List_20_Paragraph">
      <style:paragraph-properties fo:margin-bottom="0cm"/>
      <style:text-properties fo:color="#212529" fo:font-size="10pt" style:font-name-asian="Arial" style:font-size-asian="10pt" style:font-name-complex="Arial"/>
    </style:style>
    <style:style style:name="T565_1" style:family="text">
      <style:text-properties fo:color="#212529" fo:font-size="10pt" style:font-name-asian="Arial" style:font-size-asian="10pt" style:font-name-complex="Arial"/>
    </style:style>
    <style:style style:name="T565_2" style:family="text">
      <style:text-properties fo:color="#212529" fo:font-size="10pt" style:font-name-asian="Arial" style:font-size-asian="10pt" style:font-name-complex="Arial"/>
    </style:style>
    <style:style style:name="T565_3" style:family="text">
      <style:text-properties fo:color="#212529" fo:font-size="10pt" style:font-name-asian="Arial" style:font-size-asian="10pt" style:font-name-complex="Arial"/>
    </style:style>
    <style:style style:name="T565_4" style:family="text">
      <style:text-properties fo:color="#212529" fo:font-size="10pt" style:font-name-asian="Arial" style:font-size-asian="10pt" style:font-name-complex="Arial"/>
    </style:style>
    <style:style style:name="P566" style:family="paragraph" style:parent-style-name="List_20_Paragraph">
      <style:paragraph-properties fo:margin-bottom="0cm"/>
      <style:text-properties fo:color="#212529" fo:font-size="10pt" style:font-name-asian="Arial" style:font-size-asian="10pt" style:font-name-complex="Arial"/>
    </style:style>
    <style:style style:name="T566_1" style:family="text">
      <style:text-properties fo:color="#212529" fo:font-size="10pt" style:font-name-asian="Arial" style:font-size-asian="10pt" style:font-name-complex="Arial"/>
    </style:style>
    <style:style style:name="T566_2" style:family="text">
      <style:text-properties fo:color="#212529" fo:font-size="10pt" style:font-name-asian="Arial" style:font-size-asian="10pt" style:font-name-complex="Arial"/>
    </style:style>
    <style:style style:name="T566_3" style:family="text">
      <style:text-properties fo:color="#212529" fo:font-size="10pt" style:font-name-asian="Arial" style:font-size-asian="10pt" style:font-name-complex="Arial"/>
    </style:style>
    <style:style style:name="P567" style:family="paragraph" style:parent-style-name="List_20_Paragraph">
      <style:paragraph-properties fo:margin-bottom="0cm"/>
      <style:text-properties fo:color="#212529" fo:font-size="10pt" style:font-name-asian="Arial" style:font-size-asian="10pt" style:font-name-complex="Arial"/>
    </style:style>
    <style:style style:name="T567_1" style:family="text">
      <style:text-properties fo:color="#212529" fo:font-size="10pt" style:font-name-asian="Arial" style:font-size-asian="10pt" style:font-name-complex="Arial"/>
    </style:style>
    <style:style style:name="T567_2" style:family="text">
      <style:text-properties fo:color="#212529" fo:font-size="10pt" style:font-name-asian="Arial" style:font-size-asian="10pt" style:font-name-complex="Arial"/>
    </style:style>
    <style:style style:name="T567_3" style:family="text">
      <style:text-properties fo:color="#212529" fo:font-size="10pt" style:font-name-asian="Arial" style:font-size-asian="10pt" style:font-name-complex="Arial"/>
    </style:style>
    <style:style style:name="P568" style:family="paragraph" style:parent-style-name="List_20_Paragraph">
      <style:paragraph-properties fo:margin-bottom="0cm"/>
      <style:text-properties fo:color="#212529" fo:font-size="10pt" style:font-name-asian="Arial" style:font-size-asian="10pt" style:font-name-complex="Arial"/>
    </style:style>
    <style:style style:name="T568_1" style:family="text">
      <style:text-properties fo:color="#212529" fo:font-size="10pt" style:font-name-asian="Arial" style:font-size-asian="10pt" style:font-name-complex="Arial"/>
    </style:style>
    <style:style style:name="T568_2" style:family="text">
      <style:text-properties fo:color="#212529" fo:font-size="10pt" style:font-name-asian="Arial" style:font-size-asian="10pt" style:font-name-complex="Arial"/>
    </style:style>
    <style:style style:name="T568_3" style:family="text">
      <style:text-properties fo:color="#212529" fo:font-size="10pt" style:font-name-asian="Arial" style:font-size-asian="10pt" style:font-name-complex="Arial"/>
    </style:style>
    <style:style style:name="T568_4" style:family="text">
      <style:text-properties fo:color="#212529" fo:font-size="10pt" style:font-name-asian="Arial" style:font-size-asian="10pt" style:font-name-complex="Arial"/>
    </style:style>
    <style:style style:name="T568_5" style:family="text">
      <style:text-properties fo:color="#212529" fo:font-size="10pt" style:font-name-asian="Arial" style:font-size-asian="10pt" style:font-name-complex="Arial"/>
    </style:style>
    <style:style style:name="P569" style:family="paragraph" style:parent-style-name="List_20_Paragraph">
      <style:paragraph-properties fo:margin-bottom="0cm"/>
      <style:text-properties fo:color="#212529" fo:font-size="10pt" style:font-name-asian="Arial" style:font-size-asian="10pt" style:font-name-complex="Arial"/>
    </style:style>
    <style:style style:name="T569_1" style:family="text">
      <style:text-properties fo:color="#212529" fo:font-size="10pt" style:font-name-asian="Arial" style:font-size-asian="10pt" style:font-name-complex="Arial"/>
    </style:style>
    <style:style style:name="T569_2" style:family="text">
      <style:text-properties fo:color="#212529" fo:font-size="10pt" style:font-name-asian="Arial" style:font-size-asian="10pt" style:font-name-complex="Arial"/>
    </style:style>
    <style:style style:name="T569_3" style:family="text">
      <style:text-properties fo:color="#212529" fo:font-size="10pt" style:font-name-asian="Arial" style:font-size-asian="10pt" style:font-name-complex="Arial"/>
    </style:style>
    <style:style style:name="P570" style:family="paragraph" style:parent-style-name="List_20_Paragraph">
      <style:paragraph-properties fo:margin-bottom="0cm"/>
      <style:text-properties fo:color="#212529" fo:font-size="10pt" style:font-name-asian="Arial" style:font-size-asian="10pt" style:font-name-complex="Arial"/>
    </style:style>
    <style:style style:name="T570_1" style:family="text">
      <style:text-properties fo:color="#212529" fo:font-size="10pt" style:font-name-asian="Arial" style:font-size-asian="10pt" style:font-name-complex="Arial"/>
    </style:style>
    <style:style style:name="T570_2" style:family="text">
      <style:text-properties fo:color="#212529" fo:font-size="10pt" style:font-name-asian="Arial" style:font-size-asian="10pt" style:font-name-complex="Arial"/>
    </style:style>
    <style:style style:name="T570_3" style:family="text">
      <style:text-properties fo:color="#212529" fo:font-size="10pt" style:font-name-asian="Arial" style:font-size-asian="10pt" style:font-name-complex="Arial"/>
    </style:style>
    <style:style style:name="P571" style:family="paragraph" style:parent-style-name="List_20_Paragraph">
      <style:paragraph-properties fo:margin-bottom="0cm"/>
      <style:text-properties fo:color="#212529" fo:font-size="10pt" style:font-name-asian="Arial" style:font-size-asian="10pt" style:font-name-complex="Arial"/>
    </style:style>
    <style:style style:name="T571_1" style:family="text">
      <style:text-properties fo:color="#212529" fo:font-size="10pt" style:font-name-asian="Arial" style:font-size-asian="10pt" style:font-name-complex="Arial"/>
    </style:style>
    <style:style style:name="T571_2" style:family="text">
      <style:text-properties fo:color="#212529" fo:font-size="10pt" style:font-name-asian="Arial" style:font-size-asian="10pt" style:font-name-complex="Arial"/>
    </style:style>
    <style:style style:name="T571_3" style:family="text">
      <style:text-properties fo:color="#212529" fo:font-size="10pt" style:font-name-asian="Arial" style:font-size-asian="10pt" style:font-name-complex="Arial"/>
    </style:style>
    <style:style style:name="P572" style:family="paragraph" style:parent-style-name="List_20_Paragraph">
      <style:paragraph-properties fo:margin-bottom="0cm"/>
      <style:text-properties fo:color="#212529" fo:font-size="10pt" style:font-name-asian="Arial" style:font-size-asian="10pt" style:font-name-complex="Arial"/>
    </style:style>
    <style:style style:name="T572_1" style:family="text">
      <style:text-properties fo:color="#212529" fo:font-size="10pt" style:font-name-asian="Arial" style:font-size-asian="10pt" style:font-name-complex="Arial"/>
    </style:style>
    <style:style style:name="T572_2" style:family="text">
      <style:text-properties fo:color="#212529" fo:font-size="10pt" style:font-name-asian="Arial" style:font-size-asian="10pt" style:font-name-complex="Arial"/>
    </style:style>
    <style:style style:name="T572_3" style:family="text">
      <style:text-properties fo:color="#212529" fo:font-size="10pt" style:font-name-asian="Arial" style:font-size-asian="10pt" style:font-name-complex="Arial"/>
    </style:style>
    <style:style style:name="T572_4" style:family="text">
      <style:text-properties fo:color="#212529" fo:font-size="10pt" style:font-name-asian="Arial" style:font-size-asian="10pt" style:font-name-complex="Arial"/>
    </style:style>
    <style:style style:name="T572_5" style:family="text">
      <style:text-properties fo:color="#212529" fo:font-size="10pt" style:font-name-asian="Arial" style:font-size-asian="10pt" style:font-name-complex="Arial"/>
    </style:style>
    <style:style style:name="P573" style:family="paragraph" style:parent-style-name="Normal">
      <style:paragraph-properties fo:margin-left="0.635cm"/>
      <style:text-properties fo:color="#212529" fo:font-size="10pt" style:font-name-asian="Arial" style:font-size-asian="10pt" style:font-name-complex="Arial" style:font-size-complex="10pt"/>
    </style:style>
    <style:style style:name="P574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74_1" style:family="text">
      <style:text-properties fo:font-size="14pt" style:font-size-asian="14pt" style:font-size-complex="14pt" fo:font-weight="bold" style:font-weight-asian="bold" style:font-weight-complex="bold"/>
    </style:style>
    <style:style style:name="P575" style:family="paragraph" style:parent-style-name="Annotation_20_text">
      <style:text-properties fo:color="#000000" style:font-name-complex="Arial"/>
    </style:style>
    <style:style style:name="P576" style:family="paragraph" style:parent-style-name="Annotation_20_text"/>
    <style:style style:name="T576_1" style:family="text">
      <style:text-properties fo:color="#000000" style:font-name-asian="Arial" style:font-name-complex="Arial"/>
    </style:style>
    <style:style style:name="T576_2" style:family="text">
      <style:text-properties fo:color="#000000" style:font-name-asian="Arial" style:font-name-complex="Arial"/>
    </style:style>
    <style:style style:name="T576_3" style:family="text">
      <style:text-properties fo:color="#000000" style:font-name-asian="Arial" style:font-name-complex="Arial"/>
    </style:style>
    <style:style style:name="T576_4" style:family="text">
      <style:text-properties fo:color="#000000" style:font-name-asian="Arial" style:font-name-complex="Arial"/>
    </style:style>
    <style:style style:name="T576_5" style:family="text">
      <style:text-properties fo:color="#000000" style:font-name-asian="Arial" style:font-name-complex="Arial"/>
    </style:style>
    <style:style style:name="T576_6" style:family="text">
      <style:text-properties fo:color="#000000" style:font-name-asian="Arial" style:font-name-complex="Arial"/>
    </style:style>
    <style:style style:name="T576_7" style:family="text">
      <style:text-properties fo:color="#000000" style:font-name-asian="Arial" style:font-name-complex="Arial"/>
    </style:style>
    <style:style style:name="P577" style:family="paragraph" style:parent-style-name="Normal">
      <style:text-properties fo:color="#000000" fo:font-size="10pt" style:font-name-asian="Arial" style:font-size-asian="10pt" style:font-name-complex="Arial" style:font-size-complex="10pt"/>
    </style:style>
    <style:style style:name="P578" style:family="paragraph" style:parent-style-name="Normal"/>
    <style:style style:name="T578_1" style:family="text">
      <style:text-properties fo:color="#000000" fo:font-size="10pt" style:font-name-asian="Arial" style:font-size-asian="10pt" style:font-name-complex="Arial" style:font-size-complex="10pt"/>
    </style:style>
    <style:style style:name="T578_2" style:family="text">
      <style:text-properties fo:color="#000000" fo:font-size="10pt" style:font-name-asian="Arial" style:font-size-asian="10pt" style:font-name-complex="Arial" style:font-size-complex="10pt"/>
    </style:style>
    <style:style style:name="T578_3" style:family="text">
      <style:text-properties fo:color="#000000" fo:font-size="10pt" style:font-name-asian="Arial" style:font-size-asian="10pt" style:font-name-complex="Arial" style:font-size-complex="10pt"/>
    </style:style>
    <style:style style:name="T578_4" style:family="text">
      <style:text-properties fo:color="#000000" fo:font-size="10pt" style:font-name-asian="Arial" style:font-size-asian="10pt" style:font-name-complex="Arial" style:font-size-complex="10pt"/>
    </style:style>
    <style:style style:name="T578_5" style:family="text">
      <style:text-properties fo:color="#000000" fo:font-size="10pt" style:font-name-asian="Arial" style:font-size-asian="10pt" style:font-name-complex="Arial" style:font-size-complex="10pt"/>
    </style:style>
    <style:style style:name="P579" style:family="paragraph" style:parent-style-name="Normal">
      <style:text-properties fo:color="#000000" fo:font-size="10pt" style:font-name-asian="Arial" style:font-size-asian="10pt" style:font-name-complex="Arial" style:font-size-complex="10pt"/>
    </style:style>
    <style:style style:name="P580" style:family="paragraph" style:parent-style-name="Normal"/>
    <style:style style:name="T580_1" style:family="text">
      <style:text-properties fo:color="#000000" fo:font-size="10pt" style:font-name-asian="Arial" style:font-size-asian="10pt" style:font-name-complex="Arial" style:font-size-complex="10pt"/>
    </style:style>
    <style:style style:name="T580_2" style:family="text">
      <style:text-properties fo:color="#000000" fo:font-size="10pt" style:font-name-asian="Arial" style:font-size-asian="10pt" style:font-name-complex="Arial" style:font-size-complex="10pt"/>
    </style:style>
    <style:style style:name="T580_3" style:family="text">
      <style:text-properties fo:color="#000000" fo:font-size="10pt" style:font-name-asian="Arial" style:font-size-asian="10pt" style:font-name-complex="Arial" style:font-size-complex="10pt"/>
    </style:style>
    <style:style style:name="T580_4" style:family="text">
      <style:text-properties fo:color="#000000" fo:font-size="10pt" style:font-name-asian="Arial" style:font-size-asian="10pt" style:font-name-complex="Arial" style:font-size-complex="10pt"/>
    </style:style>
    <style:style style:name="T580_5" style:family="text">
      <style:text-properties fo:color="#000000" fo:font-size="10pt" style:font-name-asian="Arial" style:font-size-asian="10pt" style:font-name-complex="Arial" style:font-size-complex="10pt"/>
    </style:style>
    <style:style style:name="T580_6" style:family="text">
      <style:text-properties fo:color="#000000" fo:font-size="10pt" style:font-name-asian="Arial" style:font-size-asian="10pt" style:font-name-complex="Arial" style:font-size-complex="10pt"/>
    </style:style>
    <style:style style:name="T580_7" style:family="text">
      <style:text-properties fo:color="#000000" fo:font-size="10pt" style:font-name-asian="Arial" style:font-size-asian="10pt" style:font-name-complex="Arial" style:font-size-complex="10pt"/>
    </style:style>
    <style:style style:name="T580_8" style:family="text">
      <style:text-properties fo:color="#000000" fo:font-size="10pt" style:font-name-asian="Arial" style:font-size-asian="10pt" style:font-name-complex="Arial" style:font-size-complex="10pt"/>
    </style:style>
    <style:style style:name="T580_9" style:family="text">
      <style:text-properties fo:color="#000000" fo:font-size="10pt" style:font-name-asian="Arial" style:font-size-asian="10pt" style:font-name-complex="Arial" style:font-size-complex="10pt"/>
    </style:style>
    <style:style style:name="T580_10" style:family="text">
      <style:text-properties fo:color="#000000" fo:font-size="10pt" style:font-name-asian="Arial" style:font-size-asian="10pt" style:font-name-complex="Arial" style:font-size-complex="10pt"/>
    </style:style>
    <style:style style:name="T580_11" style:family="text">
      <style:text-properties fo:color="#000000" fo:font-size="10pt" style:font-name-asian="Arial" style:font-size-asian="10pt" style:font-name-complex="Arial" style:font-size-complex="10pt"/>
    </style:style>
    <style:style style:name="T580_12" style:family="text">
      <style:text-properties fo:color="#000000" fo:font-size="10pt" style:font-name-asian="Arial" style:font-size-asian="10pt" style:font-name-complex="Arial" style:font-size-complex="10pt"/>
    </style:style>
    <style:style style:name="T580_13" style:family="text">
      <style:text-properties fo:color="#000000" fo:font-size="10pt" style:font-name-asian="Arial" style:font-size-asian="10pt" style:font-name-complex="Arial" style:font-size-complex="10pt"/>
    </style:style>
    <style:style style:name="T580_14" style:family="text">
      <style:text-properties fo:color="#000000" fo:font-size="10pt" style:font-name-asian="Arial" style:font-size-asian="10pt" style:font-name-complex="Arial" style:font-size-complex="10pt"/>
    </style:style>
    <style:style style:name="T580_15" style:family="text">
      <style:text-properties fo:color="#000000" fo:font-size="10pt" style:font-name-asian="Arial" style:font-size-asian="10pt" style:font-name-complex="Arial" style:font-size-complex="10pt"/>
    </style:style>
    <style:style style:name="T580_16" style:family="text">
      <style:text-properties fo:color="#000000" fo:font-size="10pt" style:font-name-asian="Arial" style:font-size-asian="10pt" style:font-name-complex="Arial" style:font-size-complex="10pt"/>
    </style:style>
    <style:style style:name="T580_17" style:family="text">
      <style:text-properties fo:color="#000000" fo:font-size="10pt" style:font-name-asian="Arial" style:font-size-asian="10pt" style:font-name-complex="Arial" style:font-size-complex="10pt"/>
    </style:style>
    <style:style style:name="T580_18" style:family="text">
      <style:text-properties fo:color="#000000" fo:font-size="10pt" style:font-name-asian="Arial" style:font-size-asian="10pt" style:font-name-complex="Arial" style:font-size-complex="10pt"/>
    </style:style>
    <style:style style:name="T580_19" style:family="text">
      <style:text-properties fo:color="#000000" fo:font-size="10pt" style:font-name-asian="Arial" style:font-size-asian="10pt" style:font-name-complex="Arial" style:font-size-complex="10pt"/>
    </style:style>
    <style:style style:name="T580_20" style:family="text">
      <style:text-properties fo:color="#000000" fo:font-size="10pt" style:font-name-asian="Arial" style:font-size-asian="10pt" style:font-name-complex="Arial" style:font-size-complex="10pt"/>
    </style:style>
    <style:style style:name="T580_21" style:family="text">
      <style:text-properties fo:color="#000000" fo:font-size="10pt" style:font-name-asian="Arial" style:font-size-asian="10pt" style:font-name-complex="Arial" style:font-size-complex="10pt"/>
    </style:style>
    <style:style style:name="T580_22" style:family="text">
      <style:text-properties fo:color="#000000" fo:font-size="10pt" style:font-name-asian="Arial" style:font-size-asian="10pt" style:font-name-complex="Arial" style:font-size-complex="10pt"/>
    </style:style>
    <style:style style:name="T580_23" style:family="text">
      <style:text-properties fo:color="#000000" fo:font-size="10pt" style:font-name-asian="Arial" style:font-size-asian="10pt" style:font-name-complex="Arial" style:font-size-complex="10pt"/>
    </style:style>
    <style:style style:name="T580_24" style:family="text">
      <style:text-properties fo:color="#000000" fo:font-size="10pt" style:font-name-asian="Arial" style:font-size-asian="10pt" style:font-name-complex="Arial" style:font-size-complex="10pt"/>
    </style:style>
    <style:style style:name="T580_25" style:family="text">
      <style:text-properties fo:color="#000000" fo:font-size="10pt" style:font-name-asian="Arial" style:font-size-asian="10pt" style:font-name-complex="Arial" style:font-size-complex="10pt"/>
    </style:style>
    <style:style style:name="T580_26" style:family="text">
      <style:text-properties fo:color="#000000" fo:font-size="10pt" style:font-name-asian="Arial" style:font-size-asian="10pt" style:font-name-complex="Arial" style:font-size-complex="10pt"/>
    </style:style>
    <style:style style:name="T580_27" style:family="text">
      <style:text-properties fo:font-size="10pt" style:font-name-asian="Arial" style:font-size-asian="10pt" style:font-name-complex="Arial" style:font-size-complex="10pt"/>
    </style:style>
    <style:style style:name="T580_28" style:family="text">
      <style:text-properties fo:font-size="10pt" style:font-name-asian="Arial" style:font-size-asian="10pt" style:font-name-complex="Arial" style:font-size-complex="10pt"/>
    </style:style>
    <style:style style:name="T580_29" style:family="text">
      <style:text-properties fo:font-size="10pt" style:font-name-asian="Arial" style:font-size-asian="10pt" style:font-name-complex="Arial" style:font-size-complex="10pt"/>
    </style:style>
    <style:style style:name="T580_30" style:family="text">
      <style:text-properties fo:font-size="10pt" style:font-name-asian="Arial" style:font-size-asian="10pt" style:font-name-complex="Arial" style:font-size-complex="10pt"/>
    </style:style>
    <style:style style:name="T580_31" style:family="text">
      <style:text-properties fo:font-size="10pt" style:font-name-asian="Arial" style:font-size-asian="10pt" style:font-name-complex="Arial" style:font-size-complex="10pt"/>
    </style:style>
    <style:style style:name="T580_32" style:family="text">
      <style:text-properties fo:font-size="10pt" style:font-name-asian="Arial" style:font-size-asian="10pt" style:font-name-complex="Arial" style:font-size-complex="10pt"/>
    </style:style>
    <style:style style:name="T580_33" style:family="text">
      <style:text-properties fo:font-size="10pt" style:font-name-asian="Arial" style:font-size-asian="10pt" style:font-name-complex="Arial" style:font-size-complex="10pt"/>
    </style:style>
    <style:style style:name="T580_34" style:family="text">
      <style:text-properties fo:font-size="10pt" style:font-name-asian="Arial" style:font-size-asian="10pt" style:font-name-complex="Arial" style:font-size-complex="10pt"/>
    </style:style>
    <style:style style:name="T580_35" style:family="text">
      <style:text-properties fo:font-size="10pt" style:font-name-asian="Arial" style:font-size-asian="10pt" style:font-name-complex="Arial" style:font-size-complex="10pt"/>
    </style:style>
    <style:style style:name="T580_36" style:family="text">
      <style:text-properties fo:font-size="10pt" style:font-name-asian="Arial" style:font-size-asian="10pt" style:font-name-complex="Arial" style:font-size-complex="10pt"/>
    </style:style>
    <style:style style:name="T580_37" style:family="text">
      <style:text-properties fo:font-size="10pt" style:font-name-asian="Arial" style:font-size-asian="10pt" style:font-name-complex="Arial" style:font-size-complex="10pt"/>
    </style:style>
    <style:style style:name="T580_38" style:family="text">
      <style:text-properties fo:font-size="10pt" style:font-name-asian="Arial" style:font-size-asian="10pt" style:font-name-complex="Arial" style:font-size-complex="10pt"/>
    </style:style>
    <style:style style:name="T580_39" style:family="text">
      <style:text-properties fo:font-size="10pt" style:font-name-asian="Arial" style:font-size-asian="10pt" style:font-name-complex="Arial" style:font-size-complex="10pt"/>
    </style:style>
    <style:style style:name="T580_40" style:family="text">
      <style:text-properties fo:font-size="10pt" style:font-name-asian="Arial" style:font-size-asian="10pt" style:font-name-complex="Arial" style:font-size-complex="10pt"/>
    </style:style>
    <style:style style:name="P581" style:family="paragraph" style:parent-style-name="Normal">
      <style:text-properties fo:color="#000000" fo:font-size="10pt" style:font-name-asian="Arial" style:font-size-asian="10pt" style:font-name-complex="Arial" style:font-size-complex="10pt"/>
    </style:style>
    <style:style style:name="P582" style:family="paragraph" style:parent-style-name="Normal"/>
    <style:style style:name="T582_1" style:family="text">
      <style:text-properties fo:color="#000000" fo:font-size="10pt" style:font-name-asian="Arial" style:font-size-asian="10pt" style:font-name-complex="Arial" style:font-size-complex="10pt"/>
    </style:style>
    <style:style style:name="T582_2" style:family="text">
      <style:text-properties fo:color="#000000" fo:font-size="10pt" style:font-name-asian="Arial" style:font-size-asian="10pt" style:font-name-complex="Arial" style:font-size-complex="10pt"/>
    </style:style>
    <style:style style:name="T582_3" style:family="text">
      <style:text-properties fo:color="#000000" fo:font-size="10pt" style:font-name-asian="Arial" style:font-size-asian="10pt" style:font-name-complex="Arial" style:font-size-complex="10pt"/>
    </style:style>
    <style:style style:name="T582_4" style:family="text">
      <style:text-properties fo:color="#000000" fo:font-size="10pt" style:font-name-asian="Arial" style:font-size-asian="10pt" style:font-name-complex="Arial" style:font-size-complex="10pt"/>
    </style:style>
    <style:style style:name="T582_5" style:family="text">
      <style:text-properties fo:color="#000000" fo:font-size="10pt" style:font-name-asian="Arial" style:font-size-asian="10pt" style:font-name-complex="Arial" style:font-size-complex="10pt"/>
    </style:style>
    <style:style style:name="T582_6" style:family="text">
      <style:text-properties fo:color="#000000" fo:font-size="10pt" style:font-name-asian="Arial" style:font-size-asian="10pt" style:font-name-complex="Arial" style:font-size-complex="10pt"/>
    </style:style>
    <style:style style:name="T582_7" style:family="text">
      <style:text-properties fo:color="#000000" fo:font-size="10pt" style:font-name-asian="Arial" style:font-size-asian="10pt" style:font-name-complex="Arial" style:font-size-complex="10pt"/>
    </style:style>
    <style:style style:name="T582_8" style:family="text">
      <style:text-properties fo:color="#000000" fo:font-size="10pt" style:font-name-asian="Arial" style:font-size-asian="10pt" style:font-name-complex="Arial" style:font-size-complex="10pt"/>
    </style:style>
    <style:style style:name="T582_9" style:family="text">
      <style:text-properties fo:color="#000000" fo:font-size="10pt" style:font-name-asian="Arial" style:font-size-asian="10pt" style:font-name-complex="Arial" style:font-size-complex="10pt"/>
    </style:style>
    <style:style style:name="T582_10" style:family="text">
      <style:text-properties fo:color="#000000" fo:font-size="10pt" style:font-name-asian="Arial" style:font-size-asian="10pt" style:font-name-complex="Arial" style:font-size-complex="10pt"/>
    </style:style>
    <style:style style:name="T582_11" style:family="text">
      <style:text-properties fo:color="#000000" fo:font-size="10pt" style:font-name-asian="Arial" style:font-size-asian="10pt" style:font-name-complex="Arial" style:font-size-complex="10pt"/>
    </style:style>
    <style:style style:name="T582_12" style:family="text">
      <style:text-properties fo:color="#000000" fo:font-size="10pt" style:font-name-asian="Arial" style:font-size-asian="10pt" style:font-name-complex="Arial" style:font-size-complex="10pt"/>
    </style:style>
    <style:style style:name="T582_13" style:family="text">
      <style:text-properties fo:color="#000000" fo:font-size="10pt" style:font-name-asian="Arial" style:font-size-asian="10pt" style:font-name-complex="Arial" style:font-size-complex="10pt"/>
    </style:style>
    <style:style style:name="T582_14" style:family="text">
      <style:text-properties fo:color="#000000" fo:font-size="10pt" style:font-name-asian="Arial" style:font-size-asian="10pt" style:font-name-complex="Arial" style:font-size-complex="10pt"/>
    </style:style>
    <style:style style:name="T582_15" style:family="text">
      <style:text-properties fo:color="#000000" fo:font-size="10pt" style:font-name-asian="Arial" style:font-size-asian="10pt" style:font-name-complex="Arial" style:font-size-complex="10pt"/>
    </style:style>
    <style:style style:name="T582_16" style:family="text">
      <style:text-properties fo:color="#000000" fo:font-size="10pt" style:font-name-asian="Arial" style:font-size-asian="10pt" style:font-name-complex="Arial" style:font-size-complex="10pt"/>
    </style:style>
    <style:style style:name="T582_17" style:family="text">
      <style:text-properties fo:color="#000000" fo:font-size="10pt" style:font-name-asian="Arial" style:font-size-asian="10pt" style:font-name-complex="Arial" style:font-size-complex="10pt"/>
    </style:style>
    <style:style style:name="T582_18" style:family="text">
      <style:text-properties fo:color="#000000" fo:font-size="10pt" style:font-name-asian="Arial" style:font-size-asian="10pt" style:font-name-complex="Arial" style:font-size-complex="10pt"/>
    </style:style>
    <style:style style:name="T582_19" style:family="text">
      <style:text-properties fo:color="#000000" fo:font-size="10pt" style:font-name-asian="Arial" style:font-size-asian="10pt" style:font-name-complex="Arial" style:font-size-complex="10pt"/>
    </style:style>
    <style:style style:name="T582_20" style:family="text">
      <style:text-properties fo:color="#000000" fo:font-size="10pt" style:font-name-asian="Arial" style:font-size-asian="10pt" style:font-name-complex="Arial" style:font-size-complex="10pt"/>
    </style:style>
    <style:style style:name="T582_21" style:family="text">
      <style:text-properties fo:color="#000000" fo:font-size="10pt" style:font-name-asian="Arial" style:font-size-asian="10pt" style:font-name-complex="Arial" style:font-size-complex="10pt"/>
    </style:style>
    <style:style style:name="T582_22" style:family="text">
      <style:text-properties fo:color="#000000" fo:font-size="10pt" style:font-name-asian="Arial" style:font-size-asian="10pt" style:font-name-complex="Arial" style:font-size-complex="10pt"/>
    </style:style>
    <style:style style:name="T582_23" style:family="text">
      <style:text-properties fo:color="#000000" fo:font-size="10pt" style:font-name-asian="Arial" style:font-size-asian="10pt" style:font-name-complex="Arial" style:font-size-complex="10pt"/>
    </style:style>
    <style:style style:name="T582_24" style:family="text">
      <style:text-properties fo:color="#000000" fo:font-size="10pt" style:font-name-asian="Arial" style:font-size-asian="10pt" style:font-name-complex="Arial" style:font-size-complex="10pt"/>
    </style:style>
    <style:style style:name="P583" style:family="paragraph" style:parent-style-name="Annotation_20_text">
      <style:text-properties fo:color="#000000" style:font-name-asian="Arial" style:font-name-complex="Arial"/>
    </style:style>
    <style:style style:name="P584" style:family="paragraph" style:parent-style-name="Annotation_20_text"/>
    <style:style style:name="T584_1" style:family="text">
      <style:text-properties fo:color="#000000" style:font-name-asian="Arial" style:font-name-complex="Arial"/>
    </style:style>
    <style:style style:name="T584_2" style:family="text">
      <style:text-properties fo:color="#000000" style:font-name-asian="Arial" style:font-name-complex="Arial"/>
    </style:style>
    <style:style style:name="T584_3" style:family="text">
      <style:text-properties fo:color="#000000" style:font-name-asian="Arial" style:font-name-complex="Arial"/>
    </style:style>
    <style:style style:name="T584_4" style:family="text">
      <style:text-properties fo:color="#000000" style:font-name-asian="Arial" style:font-name-complex="Arial"/>
    </style:style>
    <style:style style:name="T584_5" style:family="text">
      <style:text-properties fo:color="#000000" style:font-name-asian="Arial" style:font-name-complex="Arial"/>
    </style:style>
    <style:style style:name="P585" style:family="paragraph" style:parent-style-name="Annotation_20_text"/>
    <style:style style:name="T585_1" style:family="text"/>
    <style:style style:name="T585_2" style:family="text">
      <style:text-properties fo:color="#000000" style:font-name-asian="Arial" style:font-name-complex="Arial"/>
    </style:style>
    <style:style style:name="T585_3" style:family="text">
      <style:text-properties fo:color="#000000" style:font-name-asian="Arial" style:font-name-complex="Arial"/>
    </style:style>
    <style:style style:name="T585_4" style:family="text">
      <style:text-properties fo:color="#000000" style:font-name-asian="Arial" style:font-name-complex="Arial"/>
    </style:style>
    <style:style style:name="T585_5" style:family="text">
      <style:text-properties fo:color="#000000" style:font-name-asian="Arial" style:font-name-complex="Arial"/>
    </style:style>
    <style:style style:name="T585_6" style:family="text">
      <style:text-properties fo:color="#000000" style:font-name-asian="Arial" style:font-name-complex="Arial"/>
    </style:style>
    <style:style style:name="P586" style:family="paragraph" style:parent-style-name="Annotation_20_text"/>
    <style:style style:name="T586_1" style:family="text">
      <style:text-properties style:font-name-asian="Arial" style:font-name-complex="Arial"/>
    </style:style>
    <style:style style:name="T586_2" style:family="text">
      <style:text-properties style:font-name-asian="Arial" style:font-name-complex="Arial"/>
    </style:style>
    <style:style style:name="T586_3" style:family="text">
      <style:text-properties style:font-name-asian="Arial" style:font-name-complex="Arial"/>
    </style:style>
    <style:style style:name="T586_4" style:family="text">
      <style:text-properties style:font-name-asian="Arial" style:font-name-complex="Arial"/>
    </style:style>
    <style:style style:name="P587" style:family="paragraph" style:parent-style-name="Annotation_20_text">
      <style:text-properties fo:color="#000000" style:font-name-asian="Arial" style:font-name-complex="Arial"/>
    </style:style>
    <style:style style:name="P588" style:family="paragraph" style:parent-style-name="Normal"/>
    <style:style style:name="T588_1" style:family="text">
      <style:text-properties fo:font-size="10pt" style:font-name-asian="Arial" style:font-size-asian="10pt" style:font-name-complex="Arial" style:font-size-complex="10pt"/>
    </style:style>
    <style:style style:name="P589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590" style:family="paragraph" style:parent-style-name="Normal"/>
    <style:style style:name="T590_1" style:family="text">
      <style:text-properties fo:font-size="10pt" style:font-name-asian="Arial" style:font-size-asian="10pt" style:font-name-complex="Arial" style:font-size-complex="10pt"/>
    </style:style>
    <style:style style:name="T590_2" style:family="text">
      <style:text-properties fo:font-size="10pt" style:font-name-asian="Arial" style:font-size-asian="10pt" style:font-name-complex="Arial" style:font-size-complex="10pt"/>
    </style:style>
    <style:style style:name="T590_3" style:family="text">
      <style:text-properties fo:font-size="10pt" style:font-name-asian="Arial" style:font-size-asian="10pt" style:font-name-complex="Arial" style:font-size-complex="10pt"/>
    </style:style>
    <style:style style:name="T590_4" style:family="text">
      <style:text-properties fo:font-size="10pt" style:font-name-asian="Arial" style:font-size-asian="10pt" style:font-name-complex="Arial" style:font-size-complex="10pt"/>
    </style:style>
    <style:style style:name="T590_5" style:family="text">
      <style:text-properties fo:font-size="10pt" style:font-name-asian="Arial" style:font-size-asian="10pt" style:font-name-complex="Arial" style:font-size-complex="10pt"/>
    </style:style>
    <style:style style:name="P591" style:family="paragraph" style:parent-style-name="Annotation_20_text">
      <style:text-properties style:font-name-asian="Arial" style:font-name-complex="Arial"/>
    </style:style>
    <style:style style:name="P592" style:family="paragraph" style:parent-style-name="Annotation_20_text"/>
    <style:style style:name="T592_1" style:family="text">
      <style:text-properties style:font-name-asian="Arial" style:font-name-complex="Arial"/>
    </style:style>
    <style:style style:name="T592_2" style:family="text">
      <style:text-properties style:font-name-asian="Arial" style:font-name-complex="Arial"/>
    </style:style>
    <style:style style:name="T592_3" style:family="text">
      <style:text-properties style:font-name-asian="Arial" style:font-name-complex="Arial"/>
    </style:style>
    <style:style style:name="T592_4" style:family="text">
      <style:text-properties style:font-name-asian="Arial" style:font-name-complex="Arial"/>
    </style:style>
    <style:style style:name="T592_5" style:family="text">
      <style:text-properties style:font-name-asian="Arial" style:font-name-complex="Arial"/>
    </style:style>
    <style:style style:name="T592_6" style:family="text">
      <style:text-properties style:font-name-asian="Arial" style:font-name-complex="Arial"/>
    </style:style>
    <style:style style:name="T592_7" style:family="text">
      <style:text-properties style:font-name-asian="Arial" style:font-name-complex="Arial"/>
    </style:style>
    <style:style style:name="T592_8" style:family="text">
      <style:text-properties style:font-name-asian="Arial" style:font-name-complex="Arial"/>
    </style:style>
    <style:style style:name="T592_9" style:family="text">
      <style:text-properties style:font-name-asian="Arial" style:font-name-complex="Arial"/>
    </style:style>
    <style:style style:name="T592_10" style:family="text">
      <style:text-properties style:font-name-asian="Arial" style:font-name-complex="Arial"/>
    </style:style>
    <style:style style:name="T592_11" style:family="text">
      <style:text-properties style:font-name-asian="Arial" style:font-name-complex="Arial"/>
    </style:style>
    <style:style style:name="T592_12" style:family="text">
      <style:text-properties style:font-name-asian="Arial" style:font-name-complex="Arial"/>
    </style:style>
    <style:style style:name="T592_13" style:family="text">
      <style:text-properties style:font-name-asian="Arial" style:font-name-complex="Arial"/>
    </style:style>
    <style:style style:name="T592_14" style:family="text">
      <style:text-properties style:font-name-asian="Arial" style:font-name-complex="Arial"/>
    </style:style>
    <style:style style:name="T592_15" style:family="text">
      <style:text-properties style:font-name-asian="Arial" style:font-name-complex="Arial"/>
    </style:style>
    <style:style style:name="T592_16" style:family="text">
      <style:text-properties style:font-name-asian="Arial" style:font-name-complex="Arial"/>
    </style:style>
    <style:style style:name="T592_17" style:family="text">
      <style:text-properties style:font-name-asian="Arial" style:font-name-complex="Arial"/>
    </style:style>
    <style:style style:name="T592_18" style:family="text">
      <style:text-properties style:font-name-asian="Arial" style:font-name-complex="Arial"/>
    </style:style>
    <style:style style:name="P593" style:family="paragraph" style:parent-style-name="Annotation_20_text">
      <style:text-properties style:font-name-asian="Arial" style:font-name-complex="Arial"/>
    </style:style>
    <style:style style:name="P594" style:family="paragraph" style:parent-style-name="Annotation_20_text"/>
    <style:style style:name="T594_1" style:family="text">
      <style:text-properties style:font-name-asian="Arial" style:font-name-complex="Arial"/>
    </style:style>
    <style:style style:name="T594_2" style:family="text">
      <style:text-properties style:font-name-asian="Arial" style:font-name-complex="Arial"/>
    </style:style>
    <style:style style:name="T594_3" style:family="text">
      <style:text-properties style:font-name-asian="Arial" style:font-name-complex="Arial"/>
    </style:style>
    <style:style style:name="T594_4" style:family="text">
      <style:text-properties style:font-name-asian="Arial" style:font-name-complex="Arial"/>
    </style:style>
    <style:style style:name="T594_5" style:family="text">
      <style:text-properties style:font-name-asian="Arial" style:font-name-complex="Arial"/>
    </style:style>
    <style:style style:name="T594_6" style:family="text">
      <style:text-properties style:font-name-asian="Arial" style:font-name-complex="Arial"/>
    </style:style>
    <style:style style:name="T594_7" style:family="text">
      <style:text-properties style:font-name-asian="Arial" style:font-name-complex="Arial"/>
    </style:style>
    <style:style style:name="T594_8" style:family="text">
      <style:text-properties style:font-name-asian="Arial" style:font-name-complex="Arial"/>
    </style:style>
    <style:style style:name="T594_9" style:family="text">
      <style:text-properties style:font-name-asian="Arial" style:font-name-complex="Arial"/>
    </style:style>
    <style:style style:name="T594_10" style:family="text">
      <style:text-properties style:font-name-asian="Arial" style:font-name-complex="Arial"/>
    </style:style>
    <style:style style:name="T594_11" style:family="text">
      <style:text-properties style:font-name-asian="Arial" style:font-name-complex="Arial"/>
    </style:style>
    <style:style style:name="T594_12" style:family="text">
      <style:text-properties style:font-name-asian="Arial" style:font-name-complex="Arial"/>
    </style:style>
    <style:style style:name="T594_13" style:family="text">
      <style:text-properties style:font-name-asian="Arial" style:font-name-complex="Arial"/>
    </style:style>
    <style:style style:name="T594_14" style:family="text">
      <style:text-properties style:font-name-asian="Arial" style:font-name-complex="Arial"/>
    </style:style>
    <style:style style:name="P595" style:family="paragraph" style:parent-style-name="Annotation_20_text">
      <style:text-properties style:font-name-asian="Arial" style:font-name-complex="Arial"/>
    </style:style>
    <style:style style:name="P596" style:family="paragraph" style:parent-style-name="Annotation_20_text"/>
    <style:style style:name="T596_1" style:family="text">
      <style:text-properties style:font-name-asian="Arial" style:font-name-complex="Arial"/>
    </style:style>
    <style:style style:name="T596_2" style:family="text">
      <style:text-properties style:font-name-asian="Arial" style:font-name-complex="Arial"/>
    </style:style>
    <style:style style:name="T596_3" style:family="text">
      <style:text-properties style:font-name-asian="Arial" style:font-name-complex="Arial"/>
    </style:style>
    <style:style style:name="T596_4" style:family="text">
      <style:text-properties style:font-name-asian="Arial" style:font-name-complex="Arial"/>
    </style:style>
    <style:style style:name="T596_5" style:family="text">
      <style:text-properties style:font-name-asian="Arial" style:font-name-complex="Arial"/>
    </style:style>
    <style:style style:name="P597" style:family="paragraph" style:parent-style-name="Normal">
      <style:text-properties fo:color="#000000" style:font-name-complex="Arial"/>
    </style:style>
    <style:style style:name="Table17" style:family="table">
      <style:table-properties table:align="left" style:width="16.484cm" fo:margin-left="0cm"/>
    </style:style>
    <style:style style:name="Column71" style:family="table-column">
      <style:table-column-properties style:column-width="2.302cm"/>
    </style:style>
    <style:style style:name="Column72" style:family="table-column">
      <style:table-column-properties style:column-width="6.959cm"/>
    </style:style>
    <style:style style:name="Column73" style:family="table-column">
      <style:table-column-properties style:column-width="2.593cm"/>
    </style:style>
    <style:style style:name="Column74" style:family="table-column">
      <style:table-column-properties style:column-width="4.63cm"/>
    </style:style>
    <style:style style:name="Row53" style:family="table-row"/>
    <style:style style:name="Cell20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8" style:family="paragraph" style:parent-style-name="Normal">
      <style:paragraph-properties fo:line-height="100%" fo:margin-bottom="0cm"/>
    </style:style>
    <style:style style:name="T598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9" style:family="paragraph" style:parent-style-name="Normal">
      <style:paragraph-properties fo:line-height="100%" fo:margin-bottom="0cm"/>
    </style:style>
    <style:style style:name="T599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P600" style:family="paragraph" style:parent-style-name="Normal">
      <style:paragraph-properties fo:line-height="100%" fo:margin-bottom="0cm"/>
    </style:style>
    <style:style style:name="T600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600_2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P601" style:family="paragraph" style:parent-style-name="Normal">
      <style:paragraph-properties fo:line-height="100%" fo:margin-bottom="0cm"/>
    </style:style>
    <style:style style:name="T601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601_2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P602" style:family="paragraph" style:parent-style-name="Normal">
      <style:paragraph-properties fo:line-height="100%" fo:margin-bottom="0cm"/>
    </style:style>
    <style:style style:name="T602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602_2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602_3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P603" style:family="paragraph" style:parent-style-name="Normal">
      <style:paragraph-properties fo:line-height="100%" fo:margin-bottom="0cm"/>
    </style:style>
    <style:style style:name="T603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603_2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P604" style:family="paragraph" style:parent-style-name="Normal">
      <style:paragraph-properties fo:line-height="100%" fo:margin-bottom="0cm"/>
    </style:style>
    <style:style style:name="T604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T604_2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Cell20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5" style:family="paragraph" style:parent-style-name="Normal">
      <style:paragraph-properties fo:line-height="100%" fo:margin-bottom="0cm"/>
    </style:style>
    <style:style style:name="T605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6" style:family="paragraph" style:parent-style-name="Normal">
      <style:paragraph-properties fo:line-height="100%" fo:margin-bottom="0cm"/>
    </style:style>
    <style:style style:name="T606_1" style:family="text">
      <style:text-properties style:font-name="Arial" fo:font-size="8pt" style:font-name-asian="Times New Roman" style:font-size-asian="8pt" style:font-name-complex="Arial" style:font-size-complex="8pt" fo:language="en" fo:language-asian="en" fo:language-complex="ar" fo:country="GB" fo:country-asian="GB" fo:country-complex="SA"/>
    </style:style>
    <style:style style:name="P607" style:family="paragraph" style:parent-style-name="Normal"/>
    <style:style style:name="P608" style:family="paragraph" style:parent-style-name="Title">
      <style:text-properties style:font-name="Arial" fo:font-size="10pt" style:font-name-asian="Arial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P609" style:family="paragraph" style:parent-style-name="Title">
      <style:text-properties style:font-name="Arial" fo:font-size="10pt" style:font-name-asian="Arial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P610" style:family="paragraph" style:parent-style-name="Title">
      <style:text-properties style:font-name="Arial" fo:font-size="10pt" style:font-name-asian="Arial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P611" style:family="paragraph" style:parent-style-name="Title">
      <style:text-properties style:font-name="Arial" fo:font-size="10pt" style:font-name-asian="Arial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P612" style:family="paragraph" style:parent-style-name="Title"/>
    <style:style style:name="T612_1" style:family="text">
      <style:text-properties style:font-name="Arial" fo:font-size="10pt" style:font-name-asian="Arial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T612_2" style:family="text">
      <style:text-properties style:font-name="Arial" fo:font-size="10pt" style:font-name-asian="Arial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T612_3" style:family="text">
      <style:text-properties style:font-name="Arial" fo:font-size="10pt" style:font-name-asian="Arial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T612_4" style:family="text">
      <style:text-properties style:font-name="Arial" fo:font-size="10pt" style:font-name-asian="Arial" style:font-size-asian="10pt" style:font-name-complex="Arial" style:font-size-complex="10pt" fo:font-weight="bold" style:font-weight-asian="bold" style:font-weight-complex="bold" style:text-underline-style="solid" style:text-underline-color="font-color"/>
    </style:style>
    <style:style style:name="P613" style:family="paragraph" style:parent-style-name="Subtitle">
      <style:paragraph-properties fo:line-height="107%" fo:margin-bottom="0.282cm"/>
    </style:style>
    <style:style style:name="T613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613_2" style:family="text">
      <style:text-properties fo:font-size="10pt" style:font-name-asian="Arial" style:font-size-asian="10pt" style:font-name-complex="Arial" style:font-size-complex="10pt"/>
    </style:style>
    <style:style style:name="P614" style:family="paragraph" style:parent-style-name="Normal">
      <style:paragraph-properties fo:line-height="107%" fo:margin-bottom="0.282cm"/>
    </style:style>
    <style:style style:name="T614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615" style:family="paragraph" style:parent-style-name="Normal">
      <style:paragraph-properties fo:line-height="107%" fo:margin-bottom="0.282cm"/>
    </style:style>
    <style:style style:name="T615_1" style:family="text">
      <style:text-properties fo:font-size="10pt" style:font-name-asian="Arial" style:font-size-asian="10pt" style:font-name-complex="Arial" style:font-size-complex="10pt"/>
    </style:style>
    <style:style style:name="P616" style:family="paragraph" style:parent-style-name="Normal">
      <style:paragraph-properties fo:line-height="107%" fo:margin-bottom="0.282cm"/>
    </style:style>
    <style:style style:name="T616_1" style:family="text">
      <style:text-properties fo:font-size="10pt" style:font-name-asian="Arial" style:font-size-asian="10pt" style:font-name-complex="Arial" style:font-size-complex="10pt"/>
    </style:style>
    <style:style style:name="P617" style:family="paragraph" style:parent-style-name="Normal">
      <style:paragraph-properties fo:line-height="107%" fo:margin-bottom="0.282cm"/>
    </style:style>
    <style:style style:name="T617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618" style:family="paragraph" style:parent-style-name="Normal">
      <style:paragraph-properties fo:line-height="107%" fo:margin-bottom="0.282cm"/>
    </style:style>
    <style:style style:name="T618_1" style:family="text">
      <style:text-properties fo:font-size="10pt" style:font-name-asian="Arial" style:font-size-asian="10pt" style:font-name-complex="Arial" style:font-size-complex="10pt"/>
    </style:style>
    <style:style style:name="P619" style:family="paragraph" style:parent-style-name="Normal">
      <style:paragraph-properties fo:line-height="107%" fo:margin-bottom="0.282cm"/>
    </style:style>
    <style:style style:name="T619_1" style:family="text">
      <style:text-properties fo:font-size="10pt" style:font-name-asian="Arial" style:font-size-asian="10pt" style:font-name-complex="Arial" style:font-size-complex="10pt"/>
    </style:style>
    <style:style style:name="P620" style:family="paragraph" style:parent-style-name="Normal">
      <style:paragraph-properties fo:line-height="107%" fo:margin-bottom="0.282cm"/>
    </style:style>
    <style:style style:name="T620_1" style:family="text">
      <style:text-properties fo:font-size="10pt" style:font-name-asian="Arial" style:font-size-asian="10pt" style:font-name-complex="Arial" style:font-size-complex="10pt"/>
    </style:style>
    <style:style style:name="P621" style:family="paragraph" style:parent-style-name="Normal">
      <style:paragraph-properties fo:line-height="107%" fo:margin-bottom="0.282cm"/>
    </style:style>
    <style:style style:name="T621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622" style:family="paragraph" style:parent-style-name="Normal">
      <style:paragraph-properties fo:line-height="107%" fo:margin-bottom="0.282cm"/>
    </style:style>
    <style:style style:name="T622_1" style:family="text">
      <style:text-properties fo:font-size="10pt" style:font-name-asian="Arial" style:font-size-asian="10pt" style:font-name-complex="Arial" style:font-size-complex="10pt"/>
    </style:style>
    <style:style style:name="P623" style:family="paragraph" style:parent-style-name="Normal">
      <style:paragraph-properties fo:line-height="107%" fo:margin-bottom="0.282cm"/>
    </style:style>
    <style:style style:name="T623_1" style:family="text">
      <style:text-properties fo:font-size="10pt" style:font-name-asian="Arial" style:font-size-asian="10pt" style:font-name-complex="Arial" style:font-size-complex="10pt"/>
    </style:style>
    <style:style style:name="P624" style:family="paragraph" style:parent-style-name="Normal">
      <style:paragraph-properties fo:line-height="107%" fo:margin-bottom="0.282cm"/>
    </style:style>
    <style:style style:name="T624_1" style:family="text">
      <style:text-properties fo:font-size="10pt" style:font-name-asian="Arial" style:font-size-asian="10pt" style:font-name-complex="Arial" style:font-size-complex="10pt"/>
    </style:style>
    <style:style style:name="P625" style:family="paragraph" style:parent-style-name="Normal">
      <style:paragraph-properties fo:line-height="107%" fo:margin-bottom="0.282cm"/>
    </style:style>
    <style:style style:name="T625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626" style:family="paragraph" style:parent-style-name="Normal">
      <style:paragraph-properties fo:line-height="107%" fo:margin-bottom="0.282cm"/>
    </style:style>
    <style:style style:name="T626_1" style:family="text">
      <style:text-properties fo:font-size="10pt" style:font-name-asian="Arial" style:font-size-asian="10pt" style:font-name-complex="Arial" style:font-size-complex="10pt"/>
    </style:style>
    <style:style style:name="P627" style:family="paragraph" style:parent-style-name="Normal">
      <style:paragraph-properties fo:line-height="107%" fo:margin-bottom="0.282cm"/>
    </style:style>
    <style:style style:name="T627_1" style:family="text">
      <style:text-properties fo:font-size="10pt" style:font-name-asian="Arial" style:font-size-asian="10pt" style:font-name-complex="Arial" style:font-size-complex="10pt"/>
    </style:style>
    <style:style style:name="P628" style:family="paragraph" style:parent-style-name="Normal">
      <style:paragraph-properties fo:line-height="107%" fo:margin-bottom="0.282cm"/>
    </style:style>
    <style:style style:name="T628_1" style:family="text">
      <style:text-properties fo:font-size="10pt" style:font-name-asian="Arial" style:font-size-asian="10pt" style:font-name-complex="Arial" style:font-size-complex="10pt"/>
    </style:style>
    <style:style style:name="P629" style:family="paragraph" style:parent-style-name="Normal">
      <style:paragraph-properties fo:line-height="107%" fo:margin-bottom="0.282cm"/>
    </style:style>
    <style:style style:name="T629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P630" style:family="paragraph" style:parent-style-name="Normal">
      <style:paragraph-properties fo:line-height="107%" fo:margin-bottom="0.282cm"/>
    </style:style>
    <style:style style:name="T630_1" style:family="text">
      <style:text-properties fo:font-size="10pt" style:font-name-asian="Arial" style:font-size-asian="10pt" style:font-name-complex="Arial" style:font-size-complex="10pt"/>
    </style:style>
    <style:style style:name="P631" style:family="paragraph" style:parent-style-name="Normal">
      <style:paragraph-properties fo:line-height="107%" fo:margin-bottom="0.282cm"/>
    </style:style>
    <style:style style:name="T631_1" style:family="text">
      <style:text-properties fo:font-size="10pt" style:font-name-asian="Arial" style:font-size-asian="10pt" style:font-name-complex="Arial" style:font-size-complex="10pt"/>
    </style:style>
    <style:style style:name="P632" style:family="paragraph" style:parent-style-name="Normal">
      <style:paragraph-properties fo:line-height="107%" fo:margin-bottom="0.282cm"/>
    </style:style>
    <style:style style:name="T632_1" style:family="text">
      <style:text-properties fo:font-size="10pt" style:font-name-asian="Arial" style:font-size-asian="10pt" style:font-name-complex="Arial" style:font-size-complex="10pt"/>
    </style:style>
    <style:style style:name="P633" style:family="paragraph" style:parent-style-name="Normal">
      <style:paragraph-properties fo:line-height="107%"/>
    </style:style>
    <style:style style:name="T633_1" style:family="text">
      <style:text-properties fo:font-size="10pt" style:font-name-asian="Arial" style:font-size-asian="10pt" style:font-name-complex="Arial" style:font-size-complex="10pt"/>
    </style:style>
    <style:style style:name="P634" style:family="paragraph" style:parent-style-name="Heading_20_2">
      <style:paragraph-properties fo:line-height="107%" fo:margin-top="0.282cm" fo:margin-bottom="0.141cm"/>
    </style:style>
    <style:style style:name="T634_1" style:family="text">
      <style:text-properties fo:color="#2f5496" fo:font-size="10pt" style:font-name-asian="Arial" style:font-size-asian="10pt" style:font-name-complex="Arial" style:font-size-complex="10pt" fo:font-weight="normal" style:font-weight-asian="normal"/>
    </style:style>
    <style:style style:name="Table18" style:family="table">
      <style:table-properties table:align="left" style:width="17.166cm" fo:margin-left="0cm"/>
    </style:style>
    <style:style style:name="Column75" style:family="table-column">
      <style:table-column-properties style:column-width="3.173cm"/>
    </style:style>
    <style:style style:name="Column76" style:family="table-column">
      <style:table-column-properties style:column-width="2.566cm"/>
    </style:style>
    <style:style style:name="Column77" style:family="table-column">
      <style:table-column-properties style:column-width="2.487cm"/>
    </style:style>
    <style:style style:name="Column78" style:family="table-column">
      <style:table-column-properties style:column-width="8.939cm"/>
    </style:style>
    <style:style style:name="Row54" style:family="table-row">
      <style:table-row-properties style:min-row-height="0.529cm"/>
    </style:style>
    <style:style style:name="Cell204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35" style:family="paragraph" style:parent-style-name="Normal">
      <style:paragraph-properties fo:line-height="100%" fo:margin-bottom="0cm"/>
    </style:style>
    <style:style style:name="T63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05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36" style:family="paragraph" style:parent-style-name="Normal">
      <style:paragraph-properties fo:line-height="100%" fo:margin-bottom="0cm"/>
    </style:style>
    <style:style style:name="T63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06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37" style:family="paragraph" style:parent-style-name="Normal">
      <style:paragraph-properties fo:line-height="100%" fo:margin-bottom="0cm"/>
    </style:style>
    <style:style style:name="T63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207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38" style:family="paragraph" style:parent-style-name="Normal">
      <style:paragraph-properties fo:line-height="100%" fo:margin-bottom="0cm"/>
    </style:style>
    <style:style style:name="T63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55" style:family="table-row">
      <style:table-row-properties style:min-row-height="0.529cm"/>
    </style:style>
    <style:style style:name="Cell208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39" style:family="paragraph" style:parent-style-name="Normal">
      <style:paragraph-properties fo:line-height="100%" fo:margin-bottom="0cm"/>
    </style:style>
    <style:style style:name="T63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09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40" style:family="paragraph" style:parent-style-name="Normal">
      <style:paragraph-properties fo:line-height="100%" fo:margin-bottom="0cm"/>
    </style:style>
    <style:style style:name="T64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10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41" style:family="paragraph" style:parent-style-name="Normal">
      <style:paragraph-properties fo:line-height="100%" fo:margin-bottom="0cm"/>
    </style:style>
    <style:style style:name="T64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11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42" style:family="paragraph" style:parent-style-name="Normal">
      <style:paragraph-properties fo:line-height="100%" fo:margin-bottom="0cm"/>
    </style:style>
    <style:style style:name="T64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56" style:family="table-row">
      <style:table-row-properties style:min-row-height="0.529cm"/>
    </style:style>
    <style:style style:name="Cell212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43" style:family="paragraph" style:parent-style-name="Normal">
      <style:paragraph-properties fo:line-height="100%" fo:margin-bottom="0cm"/>
    </style:style>
    <style:style style:name="T64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13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44" style:family="paragraph" style:parent-style-name="Normal">
      <style:paragraph-properties fo:line-height="100%" fo:margin-bottom="0cm"/>
    </style:style>
    <style:style style:name="T64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14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45" style:family="paragraph" style:parent-style-name="Normal">
      <style:paragraph-properties fo:line-height="100%" fo:margin-bottom="0cm"/>
    </style:style>
    <style:style style:name="T64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15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46" style:family="paragraph" style:parent-style-name="Normal">
      <style:paragraph-properties fo:line-height="100%" fo:margin-bottom="0cm"/>
    </style:style>
    <style:style style:name="T64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57" style:family="table-row">
      <style:table-row-properties style:min-row-height="0.529cm"/>
    </style:style>
    <style:style style:name="Cell216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47" style:family="paragraph" style:parent-style-name="Normal">
      <style:paragraph-properties fo:line-height="100%" fo:margin-bottom="0cm"/>
    </style:style>
    <style:style style:name="T64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17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48" style:family="paragraph" style:parent-style-name="Normal">
      <style:paragraph-properties fo:line-height="100%" fo:margin-bottom="0cm"/>
    </style:style>
    <style:style style:name="T64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18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49" style:family="paragraph" style:parent-style-name="Normal">
      <style:paragraph-properties fo:line-height="100%" fo:margin-bottom="0cm"/>
    </style:style>
    <style:style style:name="T64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19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50" style:family="paragraph" style:parent-style-name="Normal">
      <style:paragraph-properties fo:line-height="100%" fo:margin-bottom="0cm"/>
    </style:style>
    <style:style style:name="T65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51" style:family="paragraph" style:parent-style-name="Normal">
      <style:paragraph-properties fo:line-height="100%" fo:margin-bottom="0cm"/>
    </style:style>
    <style:style style:name="T65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58" style:family="table-row">
      <style:table-row-properties style:min-row-height="0.529cm"/>
    </style:style>
    <style:style style:name="Cell220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52" style:family="paragraph" style:parent-style-name="Normal">
      <style:paragraph-properties fo:line-height="100%" fo:margin-bottom="0cm"/>
    </style:style>
    <style:style style:name="T65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21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53" style:family="paragraph" style:parent-style-name="Normal">
      <style:paragraph-properties fo:line-height="100%" fo:margin-bottom="0cm"/>
    </style:style>
    <style:style style:name="T65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22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54" style:family="paragraph" style:parent-style-name="Normal">
      <style:paragraph-properties fo:line-height="100%" fo:margin-bottom="0cm"/>
    </style:style>
    <style:style style:name="T65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23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55" style:family="paragraph" style:parent-style-name="Normal">
      <style:paragraph-properties fo:line-height="100%" fo:margin-bottom="0cm"/>
    </style:style>
    <style:style style:name="T65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59" style:family="table-row">
      <style:table-row-properties style:min-row-height="0.529cm"/>
    </style:style>
    <style:style style:name="Cell224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56" style:family="paragraph" style:parent-style-name="Normal">
      <style:paragraph-properties fo:line-height="100%" fo:margin-bottom="0cm"/>
    </style:style>
    <style:style style:name="T65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25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57" style:family="paragraph" style:parent-style-name="Normal">
      <style:paragraph-properties fo:line-height="100%" fo:margin-bottom="0cm"/>
    </style:style>
    <style:style style:name="T65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26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58" style:family="paragraph" style:parent-style-name="Normal">
      <style:paragraph-properties fo:line-height="100%" fo:margin-bottom="0cm"/>
    </style:style>
    <style:style style:name="T65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59" style:family="paragraph" style:parent-style-name="Normal">
      <style:paragraph-properties fo:line-height="100%" fo:margin-bottom="0cm"/>
    </style:style>
    <style:style style:name="T65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27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60" style:family="paragraph" style:parent-style-name="Normal">
      <style:paragraph-properties fo:line-height="100%" fo:margin-bottom="0cm"/>
    </style:style>
    <style:style style:name="T66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60" style:family="table-row">
      <style:table-row-properties style:min-row-height="0.529cm"/>
    </style:style>
    <style:style style:name="Cell228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61" style:family="paragraph" style:parent-style-name="Normal">
      <style:paragraph-properties fo:line-height="100%" fo:margin-bottom="0cm"/>
    </style:style>
    <style:style style:name="T66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29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62" style:family="paragraph" style:parent-style-name="Normal">
      <style:paragraph-properties fo:line-height="100%" fo:margin-bottom="0cm"/>
    </style:style>
    <style:style style:name="T66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30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63" style:family="paragraph" style:parent-style-name="Normal">
      <style:paragraph-properties fo:line-height="100%" fo:margin-bottom="0cm"/>
    </style:style>
    <style:style style:name="T66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231" style:family="table-cell">
      <style:table-cell-properties style:vertical-align="top" fo:border-top="#000000 0.035cm solid" fo:border-bottom="#000000 0.035cm solid" fo:padding-left="0.19cm" fo:border-left="#000000 0.035cm solid" fo:padding-right="0.19cm" fo:border-right="#000000 0.035cm solid" fo:wrap-option="wrap"/>
    </style:style>
    <style:style style:name="P664" style:family="paragraph" style:parent-style-name="Normal">
      <style:paragraph-properties fo:line-height="100%" fo:margin-bottom="0cm"/>
    </style:style>
    <style:style style:name="T66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65" style:family="paragraph" style:parent-style-name="Normal">
      <style:paragraph-properties fo:line-height="100%" fo:margin-bottom="0cm"/>
    </style:style>
    <style:style style:name="T66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66" style:family="paragraph" style:parent-style-name="Normal">
      <style:paragraph-properties fo:line-height="100%" fo:margin-bottom="0cm"/>
    </style:style>
    <style:style style:name="T66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667" style:family="paragraph" style:parent-style-name="Normal">
      <style:paragraph-properties fo:line-height="107%" fo:margin-bottom="0.282cm"/>
    </style:style>
    <style:style style:name="T667_1" style:family="text">
      <style:text-properties fo:font-size="10pt" style:font-name-asian="Arial" style:font-size-asian="10pt" style:font-name-complex="Arial" style:font-size-complex="10pt"/>
    </style:style>
    <style:style style:name="P668" style:family="paragraph" style:parent-style-name="Normal">
      <style:paragraph-properties fo:line-height="107%" fo:margin-bottom="0.282cm"/>
    </style:style>
    <style:style style:name="T668_1" style:family="text">
      <style:text-properties style:font-name="Calibri" style:font-name-asian="Calibri" style:font-name-complex="Calibri"/>
    </style:style>
    <style:style style:name="P669" style:family="paragraph" style:parent-style-name="Normal">
      <style:paragraph-properties fo:line-height="107%" fo:margin-bottom="0.282cm"/>
    </style:style>
    <style:style style:name="T669_1" style:family="text">
      <style:text-properties style:font-name="Calibri" style:font-name-asian="Calibri" style:font-name-complex="Calibri"/>
    </style:style>
    <style:style style:name="P670" style:family="paragraph" style:parent-style-name="Normal">
      <style:paragraph-properties fo:line-height="107%" fo:margin-bottom="0.282cm"/>
    </style:style>
    <style:style style:name="T670_1" style:family="text">
      <style:text-properties style:font-name="Calibri" style:font-name-asian="Calibri" style:font-name-complex="Calibri"/>
    </style:style>
    <style:style style:name="P671" style:family="paragraph" style:parent-style-name="Normal">
      <style:paragraph-properties fo:line-height="107%" fo:margin-bottom="0.282cm"/>
    </style:style>
    <style:style style:name="T671_1" style:family="text">
      <style:text-properties style:font-name="Calibri" style:font-name-asian="Calibri" style:font-name-complex="Calibri"/>
    </style:style>
    <style:style style:name="P672" style:family="paragraph" style:parent-style-name="Normal"/>
    <style:style style:name="P673" style:family="paragraph" style:parent-style-name="Normal"/>
    <style:style style:name="P674" style:family="paragraph" style:parent-style-name="Normal"/>
    <style:style style:name="P675" style:family="paragraph" style:parent-style-name="Normal"/>
    <style:style style:name="P676" style:family="paragraph" style:parent-style-name="Normal"/>
    <style:style style:name="P677" style:family="paragraph" style:parent-style-name="Normal"/>
    <style:style style:name="P678" style:family="paragraph" style:parent-style-name="Normal"/>
    <style:style style:name="P679" style:family="paragraph" style:parent-style-name="Normal"/>
    <style:style style:name="P680" style:family="paragraph" style:parent-style-name="Normal"/>
    <style:style style:name="P681" style:family="paragraph" style:parent-style-name="Normal"/>
    <style:style style:name="P682" style:family="paragraph" style:parent-style-name="Normal"/>
    <style:style style:name="P683" style:family="paragraph" style:parent-style-name="Normal"/>
    <style:style style:name="P684" style:family="paragraph" style:parent-style-name="Normal"/>
    <style:style style:name="P685" style:family="paragraph" style:parent-style-name="Normal"/>
    <style:style style:name="P686" style:family="paragraph" style:parent-style-name="Normal"/>
    <style:style style:name="P687" style:family="paragraph" style:parent-style-name="Normal"/>
    <style:style style:name="P688" style:family="paragraph" style:parent-style-name="Normal"/>
    <style:style style:name="P689" style:family="paragraph" style:parent-style-name="Normal"/>
    <style:style style:name="P690" style:family="paragraph" style:parent-style-name="Normal"/>
    <style:style style:name="P691" style:family="paragraph" style:parent-style-name="Normal"/>
    <style:style style:name="P692" style:family="paragraph" style:parent-style-name="Normal"/>
    <style:style style:name="P693" style:family="paragraph" style:parent-style-name="Normal"/>
    <style:style style:name="P694" style:family="paragraph" style:parent-style-name="Normal"/>
    <style:style style:name="P695" style:family="paragraph" style:parent-style-name="Normal"/>
    <style:style style:name="P696" style:family="paragraph" style:parent-style-name="Normal"/>
    <style:style style:name="P697" style:family="paragraph" style:parent-style-name="Normal"/>
    <style:style style:name="P698" style:family="paragraph" style:parent-style-name="Normal"/>
    <style:style style:name="P699" style:family="paragraph" style:parent-style-name="Normal"/>
    <style:style style:name="P700" style:family="paragraph" style:parent-style-name="Normal"/>
    <style:style style:name="P701" style:family="paragraph" style:parent-style-name="Normal"/>
    <style:style style:name="P702" style:family="paragraph" style:parent-style-name="Normal"/>
    <style:style style:name="P703" style:family="paragraph" style:parent-style-name="Normal"/>
    <style:style style:name="P704" style:family="paragraph" style:parent-style-name="Normal"/>
  </office:automatic-styles>
  <office:body>
    <office:text>
      <text:tracked-changes text:track-changes="false">
        <text:changed-region xml:id="R_0_1" text:id="R_0_1">
          <text:insertion>
            <office:change-info>
              <dc:creator>Lara Karat</dc:creator>
              <dc:date>2026-06-15T14:46:00</dc:date>
            </office:change-info>
          </text:insertion>
        </text:changed-region>
      </text:tracked-changes>
      <text:h text:style-name="P1" text:outline-level="2"><text:span text:style-name="T1_1">Annual<text:s/>Review<text:s/>Template<text:s/></text:span></text:h>
      <text:p text:style-name="P2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3"><text:span text:style-name="T3_1">Title:<text:s/></text:span><text:span text:style-name="T3_2">UK<text:s/>Regional<text:s/>Support<text:s/>to<text:s/>the<text:s/>most<text:s/>vulnerable<text:s/>Palestinians<text:s/>from<text:s/>Gaza<text:s/>and<text:s/>the<text:s/>West<text:s/>Bank<text:s/>(UKRSP)</text:span></text:p>
          </table:table-cell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4"><text:span text:style-name="T4_1">Programme<text:s/>Value<text:s/>£<text:s/>(full<text:s/>life):<text:s/></text:span><text:span text:style-name="T4_2">£20m</text:span></text:p>
          </table:table-cell>
          <table:covered-table-cell/>
          <table:table-cell table:style-name="Cell3">
            <text:p text:style-name="P5"><text:span text:style-name="T5_1">Review<text:s/>date:<text:s/></text:span><text:span text:style-name="T5_2">June<text:s/>2026</text:span></text:p>
          </table:table-cell>
        </table:table-row>
        <table:table-row table:style-name="Row3">
          <table:table-cell table:style-name="Cell4">
            <text:p text:style-name="P6"><text:span text:style-name="T6_1">Programme<text:s/>Code:<text:s/></text:span><text:span text:style-name="T6_2">400733</text:span></text:p>
            <text:p text:style-name="P7"/>
          </table:table-cell>
          <table:table-cell table:style-name="Cell5">
            <text:p text:style-name="P8"><text:span text:style-name="T8_1">AMP<text:s/>start<text:s/>date:</text:span><text:span text:style-name="T8_2"><text:s/></text:span><text:span text:style-name="T8_3">30/7/2025</text:span></text:p>
          </table:table-cell>
          <table:table-cell table:style-name="Cell6">
            <text:p text:style-name="P9"><text:span text:style-name="T9_1">AMP<text:s/>end<text:s/>date:</text:span><text:span text:style-name="T9_2"><text:s/></text:span><text:span text:style-name="T9_3">23/7/2028</text:span></text:p>
          </table:table-cell>
        </table:table-row>
      </table:table>
      <text:p text:style-name="P10"/>
      <text:p text:style-name="P11"><text:span text:style-name="T11_1">Summary<text:s/>of<text:s/>Programme<text:s/>Performance<text:s/></text:span></text:p>
      <table:table table:style-name="Table2"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4">
          <table:table-cell table:style-name="Cell7">
            <text:p text:style-name="P12"><text:span text:style-name="T12_1">Year</text:span></text:p>
          </table:table-cell>
          <table:table-cell table:style-name="Cell8">
            <text:p text:style-name="P13"><text:span text:style-name="T13_1">2026</text:span></text:p>
          </table:table-cell>
          <table:table-cell table:style-name="Cell9">
            <text:p text:style-name="P14"/>
          </table:table-cell>
          <table:table-cell table:style-name="Cell10">
            <text:p text:style-name="P15"/>
          </table:table-cell>
          <table:table-cell table:style-name="Cell11">
            <text:p text:style-name="P16"/>
          </table:table-cell>
          <table:table-cell table:style-name="Cell12">
            <text:p text:style-name="P17"/>
          </table:table-cell>
        </table:table-row>
        <table:table-row table:style-name="Row5">
          <table:table-cell table:style-name="Cell13">
            <text:p text:style-name="P18"><text:span text:style-name="T18_1">Overall<text:s/>Output<text:s/>Score</text:span></text:p>
          </table:table-cell>
          <table:table-cell table:style-name="Cell14">
            <text:p text:style-name="P19"><text:span text:style-name="T19_1">A</text:span></text:p>
          </table:table-cell>
          <table:table-cell table:style-name="Cell15">
            <text:p text:style-name="P20"/>
          </table:table-cell>
          <table:table-cell table:style-name="Cell16">
            <text:p text:style-name="P21"/>
          </table:table-cell>
          <table:table-cell table:style-name="Cell17">
            <text:p text:style-name="P22"/>
          </table:table-cell>
          <table:table-cell table:style-name="Cell18">
            <text:p text:style-name="P23"/>
          </table:table-cell>
        </table:table-row>
        <table:table-row table:style-name="Row6">
          <table:table-cell table:style-name="Cell19">
            <text:p text:style-name="P24"><text:span text:style-name="T24_1">Overall<text:s/>programme<text:s/>risk<text:s/>rating</text:span></text:p>
          </table:table-cell>
          <table:table-cell table:style-name="Cell20">
            <text:p text:style-name="P25"><text:span text:style-name="T25_1">Major</text:span></text:p>
          </table:table-cell>
          <table:table-cell table:style-name="Cell21">
            <text:p text:style-name="P26"/>
          </table:table-cell>
          <table:table-cell table:style-name="Cell22">
            <text:p text:style-name="P27"/>
          </table:table-cell>
          <table:table-cell table:style-name="Cell23">
            <text:p text:style-name="P28"/>
          </table:table-cell>
          <table:table-cell table:style-name="Cell24">
            <text:p text:style-name="P29"/>
          </table:table-cell>
        </table:table-row>
      </table:table>
      <text:p text:style-name="P30"/>
      <table:table table:style-name="Table3">
        <table:table-column table:style-name="Column10"/>
        <table:table-column table:style-name="Column11"/>
        <table:table-row table:style-name="Row7">
          <table:table-cell table:style-name="Cell25">
            <text:p text:style-name="P31"><text:span text:style-name="T31_1">DevTracker<text:s/>Link<text:s/>to<text:s/>Business<text:s/>Case:<text:s/></text:span></text:p>
          </table:table-cell>
          <table:table-cell table:style-name="Cell26">
            <text:p text:style-name="P32"><text:span text:style-name="T32_1"><text:a xlink:type="simple" xlink:href="https://devtracker.fcdo.gov.uk/programme/GB-GOV-1-400733/documents"><text:span text:style-name="T32_2">DevTracker<text:s/>Programme<text:s/>GB-GOV-1-400733<text:s/>Documents</text:span></text:a></text:span></text:p>
          </table:table-cell>
        </table:table-row>
        <table:table-row table:style-name="Row8">
          <table:table-cell table:style-name="Cell27">
            <text:p text:style-name="P33"><text:span text:style-name="T33_1">DevTracker<text:s/>Link<text:s/>to<text:s/>results<text:s/>framework:<text:s/></text:span></text:p>
          </table:table-cell>
          <table:table-cell table:style-name="Cell28">
            <text:p text:style-name="P34"><text:span text:style-name="T34_1"><text:a xlink:type="simple" xlink:href="https://view.officeapps.live.com/op/view.aspx?src=https%3A%2F%2Fiati.fcdo.gov.uk%2Fiati_documents%2FS40073343.xlsx&amp;wdOrigin=BROWSELINK"><text:span text:style-name="T34_2">Logframe</text:span></text:a></text:span></text:p>
          </table:table-cell>
        </table:table-row>
      </table:table>
      <text:p text:style-name="P35"/>
      <text:p text:style-name="P36"><text:span text:style-name="T36_1">A.<text:s/>SUMMARY<text:s/>AND<text:s/>OVERVIEW<text:s/></text:span></text:p>
      <text:p text:style-name="P37"/>
      <text:p text:style-name="P38"><text:span text:style-name="T38_1">Description<text:s/>of<text:s/>programme<text:s/></text:span></text:p>
      <text:p text:style-name="P39"/>
      <text:p text:style-name="P40"><text:span text:style-name="T40_1">The<text:s/>UK<text:s/>Regional<text:s/>Support<text:s/>to<text:s/>the<text:s/>Most<text:s/>Vulnerable<text:s/>Palestinians<text:s/>from<text:s/>Gaza<text:s/>and<text:s/>the<text:s/>West<text:s/>Bank<text:s/>(UKRSP)<text:s/></text:span><text:span text:style-name="T40_2">programme<text:s/></text:span><text:span text:style-name="T40_3">is<text:s/>a<text:s/>flexible,<text:s/>regional<text:s/>humanitarian<text:s/>programme<text:s/>with<text:s/>a<text:s/>headroom<text:s/>of<text:s/>£20m<text:s/>running<text:s/>from<text:s/>July<text:s/>2025<text:s/>to<text:s/>July<text:s/>2028.<text:s/></text:span><text:span text:style-name="T40_4">The<text:s/>programme’s<text:s/>aim<text:s/>is<text:s/></text:span><text:span text:style-name="T40_5">to<text:s/>respond<text:s/></text:span><text:span text:style-name="T40_6">to<text:s/>the<text:s/>crisis<text:s/>in<text:s/>Palestine<text:s/>and<text:s/>its<text:s/>regional<text:s/>impacts.<text:s/>It<text:s/>delivers<text:s/></text:span><text:span text:style-name="T40_7">lifesaving</text:span><text:span text:style-name="T40_8"><text:s/>assistance<text:s/>and<text:s/>strengthens<text:s/>regional<text:s/>response<text:s/></text:span><text:span text:style-name="T40_9">capacity</text:span><text:span text:style-name="T40_10">,<text:s/></text:span><text:span text:style-name="T40_11">particularly<text:s/>through<text:s/>Jordan<text:s/>and<text:s/>Egypt</text:span><text:span text:style-name="T40_12">,<text:s/></text:span><text:span text:style-name="T40_13">including<text:s/>support<text:s/>for<text:s/>logistics,<text:s/>medical<text:s/>evacuations,<text:s/>healthcare,<text:s/>and<text:s/>wider<text:s/>system<text:s/>coordination</text:span><text:span text:style-name="T40_14">.</text:span></text:p>
      <text:p text:style-name="P41"/>
      <text:p text:style-name="P42"><text:span text:style-name="T42_1">The<text:s/>programme<text:s/>aligns<text:s/>with<text:s/>HMG’s<text:s/>International<text:s/>Development<text:s/>Strategy<text:s/>and<text:s/>Humanitarian<text:s/>Framework,<text:s/>prioritising<text:s/>those<text:s/>most<text:s/>in<text:s/>need<text:s/>while<text:s/>supporting<text:s/>regional<text:s/>stability<text:s/>and<text:s/>host<text:s/></text:span><text:span text:style-name="T42_2">countries<text:s/>under</text:span><text:span text:style-name="T42_3"><text:s/>pressure</text:span><text:span text:style-name="T42_4">,<text:s/>such<text:s/>as<text:s/>Jordan<text:s/>and<text:s/>Egypt</text:span><text:span text:style-name="T42_5">.<text:s/>It<text:s/>complements<text:s/>the<text:s/>UK’s<text:s/>bilateral<text:s/>response</text:span><text:span text:style-name="T42_6"><text:s/>delivered</text:span><text:span text:style-name="T42_7"><text:s/>through<text:s/></text:span><text:span text:style-name="T42_8">the<text:s/>British<text:s/>Consulate<text:s/>General<text:s/>in<text:s/>Jerusalem<text:s/>(</text:span><text:span text:style-name="T42_9">BCGJ</text:span><text:span text:style-name="T42_10">)<text:s/></text:span><text:span text:style-name="T42_11">by<text:s/>providing<text:s/>a<text:s/>flexible<text:s/>regional<text:s/>mechanism</text:span><text:span text:style-name="T42_12">.<text:s/>This</text:span><text:span text:style-name="T42_13"><text:s/>programme<text:s/></text:span><text:span text:style-name="T42_14">has<text:s/>been<text:s/>designed<text:s/>to<text:s/>be<text:s/>part<text:s/>of<text:s/>the<text:s/>programme<text:s/></text:span><text:span text:style-name="T42_15">portfolio</text:span><text:span text:style-name="T42_16"><text:s/>of<text:s/></text:span><text:span text:style-name="T42_17">the<text:s/>British</text:span><text:span text:style-name="T42_18"><text:s/>Embassy<text:s/>Amman<text:s/>(BEA)</text:span><text:span text:style-name="T42_19"><text:s/></text:span><text:span text:style-name="T42_20">who<text:s/>provides<text:s/></text:span><text:span text:style-name="T42_21">the<text:s/></text:span><text:span text:style-name="T42_22">programme<text:s/>management<text:s/></text:span><text:span text:style-name="T42_23">with</text:span><text:span text:style-name="T42_24"><text:s/></text:span><text:span text:style-name="T42_25">support<text:s/>from<text:s/></text:span><text:span text:style-name="T42_26">the<text:s/>British<text:s/>Embassy<text:s/>in<text:s/>Cairo<text:s/>(BEC)</text:span><text:span text:style-name="T42_27">,<text:s/>to<text:s/>respond<text:s/>to<text:s/>evolving<text:s/>needs<text:s/>in<text:s/>Gaza,<text:s/>the<text:s/>West<text:s/>Bank,<text:s/>and<text:s/>neighbouring<text:s/>countries</text:span><text:span text:style-name="T42_28">.<text:s/>A<text:s/>programme<text:s/>management<text:s/></text:span><text:span text:style-name="T42_29">responsibilities</text:span><text:span text:style-name="T42_30"><text:s/>table<text:s/></text:span><text:span text:style-name="T42_31">was</text:span><text:span text:style-name="T42_32"><text:s/>done<text:s/>for<text:s/>the<text:s/>WHO<text:s/>Egypt<text:s/>component<text:s/>and<text:s/>has<text:s/>been<text:s/>used<text:s/>since<text:s/>for<text:s/>the<text:s/>whole<text:s/>programme<text:s/>(see<text:s/></text:span><text:span text:style-name="T42_33">A</text:span><text:span text:style-name="T42_34">nnex</text:span><text:span text:style-name="T42_35"><text:s/>1</text:span><text:span text:style-name="T42_36">)</text:span><text:span text:style-name="T42_37">.</text:span></text:p>
      <text:p text:style-name="P43"/>
      <text:p text:style-name="P44"><text:span text:style-name="T44_1">The<text:s/>original<text:s/>business<text:s/>case<text:s/>(BC)<text:s/>was<text:s/>approved<text:s/>in<text:s/>July<text:s/>2025<text:s/>by<text:s/>the<text:s/>Head<text:s/>of<text:s/>Mission</text:span><text:span text:style-name="T44_2"><text:s/>(HoM)</text:span><text:span text:style-name="T44_3"><text:s/>at<text:s/>BEA<text:s/>with<text:s/>a<text:s/>total<text:s/>value<text:s/>of<text:s/>up<text:s/>to<text:s/>£5<text:s/>million.<text:s/>So<text:s/>far,<text:s/>the<text:s/>BC<text:s/></text:span><text:span text:style-name="T44_4">has<text:s/></text:span><text:span text:style-name="T44_5">had</text:span><text:span text:style-name="T44_6"><text:s/>two<text:s/>addendums</text:span><text:span text:style-name="T44_7">:</text:span></text:p>
      <text:list text:style-name="LS10" xml:id="list0">
        <text:list-item>
          <text:p text:style-name="P45"><text:span text:style-name="T45_1">The<text:s/>first<text:s/>was<text:s/>approved<text:s/>in<text:s/>August<text:s/>2025<text:s/>to<text:s/>explicitly<text:s/>expand<text:s/>the<text:s/>scope<text:s/>of<text:s/>the<text:s/>BC,<text:s/>to<text:s/>ensure<text:s/>that<text:s/></text:span><text:span text:style-name="T45_2">it</text:span><text:span text:style-name="T45_3"><text:s/>covers<text:s/>medical<text:s/>evacuations</text:span><text:span text:style-name="T45_4"><text:s/></text:span><text:span text:style-name="T45_5">and<text:s/>all<text:s/>expenses<text:s/>related<text:s/>to<text:s/>that,<text:s/>through<text:s/>and<text:s/>to<text:s/>Jordan</text:span><text:span text:style-name="T45_6"><text:s/>and<text:s/></text:span><text:span text:style-name="T45_7">Egypt</text:span><text:span text:style-name="T45_8">.<text:s/></text:span><text:span text:style-name="T45_9">This</text:span><text:span text:style-name="T45_10"><text:s/>ensured<text:s/></text:span><text:span text:style-name="T45_11">that<text:s/>the<text:s/>ministerial<text:s/>approved<text:s/>medical<text:s/>evacuations</text:span><text:span text:style-name="T45_12"><text:s/>of<text:s/>50<text:s/>children</text:span><text:span text:style-name="T45_13"><text:s/>to<text:s/>the<text:s/>UK<text:s/>w</text:span><text:span text:style-name="T45_14">as</text:span><text:span text:style-name="T45_15"><text:s/>covered<text:s/>under<text:s/>the<text:s/>scope<text:s/>of<text:s/>the<text:s/>programme.<text:s/></text:span></text:p>
        </text:list-item>
        <text:list-item>
          <text:p text:style-name="P46"><text:span text:style-name="T46_1">The<text:s/>second<text:s/>was<text:s/>approved<text:s/>in<text:s/>November<text:s/>2025<text:s/>to<text:s/>raise<text:s/>the<text:s/>headroom<text:s/>of<text:s/>the<text:s/>BC<text:s/>to<text:s/>£20m<text:s/>as<text:s/>the<text:s/>situation<text:s/>on<text:s/>the<text:s/>ground<text:s/>was<text:s/>rapidly<text:s/>changing<text:s/>w</text:span><text:span text:style-name="T46_2">ith</text:span><text:span text:style-name="T46_3"><text:s/>increased<text:s/>opportunities<text:s/>to<text:s/>support<text:s/>Palestinians<text:s/>through<text:s/>regional<text:s/>initiatives</text:span><text:span text:style-name="T46_4"><text:s/>in<text:s/>line<text:s/>with<text:s/>ministerial<text:s/>priorities</text:span><text:span text:style-name="T46_5">.<text:s/>This<text:s/>addendum<text:s/>was<text:s/>necessary<text:s/>to<text:s/>allow<text:s/>the<text:s/>spending<text:s/>of<text:s/>the<text:s/>re-allocated<text:s/>£5.2m<text:s/>from<text:s/>the<text:s/>Crisis<text:s/>Reserve<text:s/>Fund<text:s/>approved<text:s/>in<text:s/>August<text:s/>2025.<text:s/></text:span></text:p>
        </text:list-item>
      </text:list>
      <text:p text:style-name="P47"/>
      <text:p text:style-name="P48"><text:span text:style-name="T48_1">The<text:s/>UKRSP<text:s/></text:span><text:span text:style-name="T48_2">programme</text:span><text:span text:style-name="T48_3"><text:s/></text:span><text:span text:style-name="T48_4">has<text:s/></text:span><text:span text:style-name="T48_5">been<text:s/>implemented<text:s/>through<text:s/>its<text:s/>six<text:s/>components</text:span><text:span text:style-name="T48_6"><text:s/>(</text:span><text:span text:style-name="T48_7">set<text:s/>out<text:s/></text:span><text:span text:style-name="T48_8">below)</text:span><text:span text:style-name="T48_9"><text:s/>by<text:s/>trusted<text:s/>delivery<text:s/>partners<text:s/>including<text:s/>the:<text:s/>World<text:s/>Health<text:s/>Organisation<text:s/>(WHO),<text:s/>British<text:s/>Red<text:s/>Cross<text:s/>Society<text:s/>(BRCS),<text:s/>Norwegian<text:s/>Refugee<text:s/>Council<text:s/>(NRC),<text:s/>UKMed,<text:s/>Jordan<text:s/>Hashemite<text:s/>Charity<text:s/>Organisation<text:s/>(JHCO)</text:span><text:span text:style-name="T48_10">,<text:s/>Palladium<text:s/></text:span><text:span text:style-name="T48_11">and<text:s/>Royal<text:s/>Jordanian</text:span><text:span text:style-name="T48_12"><text:s/></text:span><text:span text:style-name="T48_13">Airlines</text:span><text:span text:style-name="T48_14"><text:s/>(RJ).</text:span></text:p>
      <text:p text:style-name="P49"/>
      <text:list text:style-name="LS5" xml:id="list2">
        <text:list-item>
          <text:p text:style-name="P50"><text:span text:style-name="T50_1">Contributing<text:s/>to<text:s/>the<text:s/>delivery<text:s/>of<text:s/>humanitarian<text:s/>aid<text:s/>into<text:s/>Gaza<text:s/>via<text:s/>the<text:s/>Jordan<text:s/>corridor<text:s/>and<text:s/>the<text:s/>medical<text:s/>evacuations<text:s/>in<text:s/>Jordan<text:s/></text:span></text:p>
        </text:list-item>
        <text:list-item>
          <text:p text:style-name="P51"><text:span text:style-name="T51_1">Supporting<text:s/>the<text:s/>healthcare<text:s/>needs<text:s/>of<text:s/>medical<text:s/>evacuees<text:s/>in<text:s/>Egypt<text:s/>in<text:s/>response<text:s/>to<text:s/>Gaza<text:s/>crisis</text:span></text:p>
        </text:list-item>
        <text:list-item>
          <text:p text:style-name="P52"><text:span text:style-name="T52_1">Medical<text:s/>evacuations<text:s/>through<text:s/>Jordan<text:s/>to<text:s/>the<text:s/>UK</text:span></text:p>
        </text:list-item>
        <text:list-item>
          <text:p text:style-name="P53"><text:span text:style-name="T53_1">Humanitarian<text:s/>technical<text:s/>expertise<text:s/>within<text:s/>the<text:s/>Near<text:s/>East<text:s/>Department</text:span><text:span text:style-name="T53_2"><text:s/>(NED)</text:span></text:p>
        </text:list-item>
        <text:list-item>
          <text:p text:style-name="P54"><text:span text:style-name="T54_1">Support<text:s/>for<text:s/>Palestinians<text:s/>displaced<text:s/>from<text:s/>Gaza<text:s/>in<text:s/>Egypt<text:s/>through<text:s/>emergency<text:s/>cash<text:s/>assistance<text:s/>and<text:s/>local<text:s/>capacity<text:s/>strengthening</text:span></text:p>
        </text:list-item>
        <text:list-item>
          <text:p text:style-name="P55"><text:span text:style-name="T55_1">Support<text:s/>to<text:s/>the<text:s/>regional<text:s/>Gaza<text:s/>crisis<text:s/>response<text:s/>through<text:s/>the<text:s/></text:span><text:span text:style-name="T55_2">International<text:s/>Federation<text:s/>of<text:s/>the<text:s/>Red<text:s/>Cross<text:s/>(IFRC)</text:span><text:span text:style-name="T55_3"><text:s/>MENA<text:s/>Crisis<text:s/>Emergency<text:s/>Appeal</text:span><text:span text:style-name="T55_4">.</text:span></text:p>
        </text:list-item>
      </text:list>
      <text:p text:style-name="P56"/>
      <text:p text:style-name="P57"><text:span text:style-name="T57_1">This<text:s/>Annual<text:s/>Review<text:s/>covers<text:s/>the<text:s/>first<text:s/>year<text:s/>of<text:s/></text:span><text:span text:style-name="T57_2">implementation,<text:s/>from</text:span><text:span text:style-name="T57_3"><text:s/>Ju</text:span><text:span text:style-name="T57_4">ly</text:span><text:span text:style-name="T57_5"><text:s/>2025<text:s/>to<text:s/>Ju</text:span><text:span text:style-name="T57_6">ly</text:span><text:span text:style-name="T57_7"><text:s/>2026.</text:span></text:p>
      <text:p text:style-name="P58"/>
      <text:p text:style-name="P59"><text:span text:style-name="T59_1">Summary<text:s/>supporting<text:s/>narrative<text:s/>for<text:s/>the<text:s/>overall<text:s/>score<text:s/>in<text:s/>this<text:s/>review<text:s/></text:span></text:p>
      <text:p text:style-name="P60"/>
      <text:p text:style-name="P61"><text:span text:style-name="T61_1">The<text:s/>UKRSP<text:s/>programme<text:s/>has<text:s/>been<text:s/>awarded<text:s/>an<text:s/>A<text:s/>in<text:s/>this<text:s/>year’s<text:s/>Annual<text:s/>Review,<text:s/>reflecting<text:s/>that<text:s/>the</text:span><text:span text:style-name="T61_2"><text:s/></text:span><text:span text:style-name="T61_3">majority<text:s/>of<text:s/></text:span><text:span text:style-name="T61_4">the<text:s/>outputs<text:s/>met<text:s/>their<text:s/>expectations</text:span><text:span text:style-name="T61_5">,<text:s/></text:span><text:span text:style-name="T61_6">with<text:s/>two<text:s/>outputs<text:s/></text:span><text:span text:style-name="T61_7">moderately<text:s/>exceed</text:span><text:span text:style-name="T61_8">ing</text:span><text:span text:style-name="T61_9"><text:s/>expectations.</text:span><text:span text:style-name="T61_10"><text:s/></text:span><text:span text:style-name="T61_11">M</text:span><text:span text:style-name="T61_12">ilestones<text:s/></text:span><text:span text:style-name="T61_13">were<text:s/>not<text:s/>set<text:s/></text:span><text:span text:style-name="T61_14">for<text:s/>the<text:s/></text:span><text:span text:style-name="T61_15">Gulf<text:s/>partnership<text:s/>output<text:s/></text:span><text:span text:style-name="T61_16">as<text:s/>there<text:s/>were<text:s/>no<text:s/>activities<text:s/>planned.<text:s/></text:span></text:p>
      <text:p text:style-name="P62"/>
      <text:p text:style-name="P63"><text:span text:style-name="T63_1">Key<text:s/>positive<text:s/>results<text:s/>included<text:s/>the<text:s/>medical<text:s/>evacuation<text:s/>of<text:s/>50<text:s/>children</text:span><text:span text:style-name="T63_2">,<text:s/>with<text:s/>their<text:s/>families,</text:span><text:span text:style-name="T63_3"><text:s/>from<text:s/>Gaza<text:s/>to<text:s/>the<text:s/>UK,<text:s/>as<text:s/>well<text:s/>as<text:s/>support<text:s/>to<text:s/>the<text:s/>Egyptian<text:s/>Red<text:s/>Crescent<text:s/>Society<text:s/>(ERCS</text:span><text:span text:style-name="T63_4">)</text:span><text:span text:style-name="T63_5"><text:s/>and<text:s/>to<text:s/></text:span><text:span text:style-name="T63_6">the<text:s/></text:span><text:span text:style-name="T63_7">JHCO</text:span><text:span text:style-name="T63_8"><text:s/>enabl</text:span><text:span text:style-name="T63_9">ing</text:span><text:span text:style-name="T63_10"><text:s/></text:span><text:span text:style-name="T63_11">the</text:span><text:span text:style-name="T63_12"><text:s/>scale<text:s/>up<text:s/></text:span><text:span text:style-name="T63_13">of</text:span><text:span text:style-name="T63_14"><text:s/>delivery<text:s/>of<text:s/>humanitarian<text:s/>assistance<text:s/>into<text:s/>Gaza.</text:span></text:p>
      <text:p text:style-name="P64"/>
      <text:p text:style-name="P65"><text:span text:style-name="T65_1">The<text:s/>programme<text:s/>faced<text:s/></text:span><text:span text:style-name="T65_2">s</text:span><text:span text:style-name="T65_3">ome</text:span><text:span text:style-name="T65_4"><text:s/>challenges<text:s/>linked<text:s/>to<text:s/>the<text:s/>Palestine<text:s/>context<text:s/>and<text:s/>the<text:s/>widespread<text:s/>restrictions<text:s/>on<text:s/>humanitarian<text:s/>access<text:s/>affecting<text:s/>all<text:s/>actors.<text:s/>The<text:s/>most<text:s/>critical<text:s/>risk<text:s/>to<text:s/>programme<text:s/>delivery<text:s/>was<text:s/>Israel’s<text:s/></text:span><text:span text:style-name="T65_5">re</text:span><text:span text:style-name="T65_6">s</text:span><text:span text:style-name="T65_7">trictions<text:s/>on<text:s/>delivery</text:span><text:span text:style-name="T65_8"><text:s/>of<text:s/>humanitarian<text:s/>aid.<text:s/>More<text:s/>broadly,<text:s/>the<text:s/>region<text:s/>remains<text:s/>highly<text:s/>unpredictable;<text:s/>over<text:s/>the<text:s/>past<text:s/>year,<text:s/>the<text:s/>scale<text:s/>and<text:s/>scope<text:s/>of<text:s/>regional<text:s/>challenges<text:s/>have<text:s/>been<text:s/>difficult<text:s/>to<text:s/>anticipate,<text:s/>necessitating<text:s/>flexible<text:s/>and<text:s/>adaptive<text:s/>programming<text:s/>approaches.</text:span></text:p>
      <text:p text:style-name="P66"/>
      <table:table table:style-name="Table4"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row table:style-name="Row9">
          <table:table-cell table:style-name="Cell29">
            <text:p text:style-name="P67"/>
          </table:table-cell>
          <table:table-cell table:style-name="Cell30">
            <text:p text:style-name="P68"><text:span text:style-name="T68_1">Output</text:span><text:span text:style-name="T68_2"><text:s/></text:span></text:p>
          </table:table-cell>
          <table:table-cell table:style-name="Cell31">
            <text:p text:style-name="P69"><text:span text:style-name="T69_1">Assessment</text:span><text:span text:style-name="T69_2"><text:s/></text:span></text:p>
          </table:table-cell>
          <table:table-cell table:style-name="Cell32">
            <text:p text:style-name="P70"><text:span text:style-name="T70_1">Output<text:s/>weighting</text:span><text:span text:style-name="T70_2"><text:s/></text:span></text:p>
          </table:table-cell>
          <table:table-cell table:style-name="Cell33">
            <text:p text:style-name="P71"><text:span text:style-name="T71_1">Score</text:span><text:span text:style-name="T71_2"><text:s/></text:span></text:p>
          </table:table-cell>
        </table:table-row>
        <table:table-row table:style-name="Row10">
          <table:table-cell table:style-name="Cell34">
            <text:p text:style-name="P72"><text:span text:style-name="T72_1">1</text:span><text:span text:style-name="T72_2"><text:s/></text:span></text:p>
          </table:table-cell>
          <table:table-cell table:style-name="Cell35">
            <text:p text:style-name="P73"><text:span text:style-name="T73_1">Vital<text:s/>supplies<text:s/>will<text:s/>reach<text:s/>Gaza<text:s/>and<text:s/>the<text:s/>West<text:s/>Bank<text:s/>via<text:s/>regional<text:s/>corridors<text:s/>(Egypt,<text:s/>Jordan,<text:s/>Gulf),<text:s/>to<text:s/>meet<text:s/>the<text:s/>urgent<text:s/>needs<text:s/>of<text:s/>Palestinians<text:s/></text:span></text:p>
          </table:table-cell>
          <table:table-cell table:style-name="Cell36">
            <text:p text:style-name="P74"><text:span text:style-name="T74_1">Met<text:s/>expectations</text:span></text:p>
          </table:table-cell>
          <table:table-cell table:style-name="Cell37">
            <text:p text:style-name="P75"><text:span text:style-name="T75_1"><text:s/></text:span><text:span text:style-name="T75_2">2</text:span><text:span text:style-name="T75_3">7</text:span><text:span text:style-name="T75_4">%</text:span></text:p>
          </table:table-cell>
          <table:table-cell table:style-name="Cell38">
            <text:p text:style-name="P76"><text:span text:style-name="T76_1"><text:s/></text:span><text:span text:style-name="T76_2">A</text:span></text:p>
          </table:table-cell>
        </table:table-row>
        <table:table-row table:style-name="Row11">
          <table:table-cell table:style-name="Cell39">
            <text:p text:style-name="P77"><text:span text:style-name="T77_1">2</text:span><text:span text:style-name="T77_2"><text:s/></text:span></text:p>
          </table:table-cell>
          <table:table-cell table:style-name="Cell40">
            <text:p text:style-name="P78"><text:span text:style-name="T78_1">Medical<text:s/>evacuations<text:s/>and<text:s/>urgent<text:s/>care<text:s/>will<text:s/>be<text:s/>offered<text:s/>for<text:s/>Palestinians<text:s/>in<text:s/>Gaza,<text:s/>particularly<text:s/>children,<text:s/>and<text:s/>those<text:s/>displaced<text:s/>in<text:s/>Egypt<text:s/>and<text:s/>Jordan<text:s/></text:span></text:p>
          </table:table-cell>
          <table:table-cell table:style-name="Cell41">
            <text:p text:style-name="P79"><text:span text:style-name="T79_1">Met<text:s/>expectations</text:span><text:span text:style-name="T79_2">,<text:s/>and<text:s/>moderately<text:s/>exceeding</text:span></text:p>
          </table:table-cell>
          <table:table-cell table:style-name="Cell42">
            <text:p text:style-name="P80"><text:span text:style-name="T80_1"><text:s/></text:span><text:span text:style-name="T80_2">4</text:span><text:span text:style-name="T80_3">3</text:span><text:span text:style-name="T80_4">%</text:span></text:p>
          </table:table-cell>
          <table:table-cell table:style-name="Cell43">
            <text:p text:style-name="P81"><text:span text:style-name="T81_1"><text:s/></text:span><text:span text:style-name="T81_2">A</text:span></text:p>
          </table:table-cell>
        </table:table-row>
        <table:table-row table:style-name="Row12">
          <table:table-cell table:style-name="Cell44">
            <text:p text:style-name="P82"><text:span text:style-name="T82_1">3</text:span><text:span text:style-name="T82_2"><text:s/></text:span></text:p>
          </table:table-cell>
          <table:table-cell table:style-name="Cell45">
            <text:p text:style-name="P83"><text:span text:style-name="T83_1">Multisectoral</text:span><text:span text:style-name="T83_2"><text:s/></text:span><text:span text:style-name="T83_3">humanitarian<text:s/>assistance<text:s/>will<text:s/>be<text:s/>provided<text:s/>–<text:s/>such<text:s/>as<text:s/>cash</text:span><text:span text:style-name="T83_4"><text:s/></text:span><text:span text:style-name="T83_5">transfers,<text:s/>shelters<text:s/>and<text:s/>health<text:s/>services<text:s/>–<text:s/>for<text:s/>those<text:s/>displaced<text:s/>in<text:s/>Egypt<text:s/>and<text:s/>Jordan<text:s/>to<text:s/>cover<text:s/>their<text:s/>basic<text:s/>needs<text:s/></text:span></text:p>
          </table:table-cell>
          <table:table-cell table:style-name="Cell46">
            <text:p text:style-name="P84"><text:span text:style-name="T84_1">Met<text:s/>expectations,<text:s/></text:span><text:span text:style-name="T84_2">and<text:s/>moderately<text:s/>exceeding<text:s/></text:span></text:p>
          </table:table-cell>
          <table:table-cell table:style-name="Cell47">
            <text:p text:style-name="P85"><text:span text:style-name="T85_1"><text:s/></text:span><text:span text:style-name="T85_2">15%</text:span></text:p>
          </table:table-cell>
          <table:table-cell table:style-name="Cell48">
            <text:p text:style-name="P86"><text:span text:style-name="T86_1"><text:s/></text:span><text:span text:style-name="T86_2">A</text:span><text:span text:style-name="T86_3">+</text:span></text:p>
          </table:table-cell>
        </table:table-row>
        <table:table-row table:style-name="Row13">
          <table:table-cell table:style-name="Cell49">
            <text:p text:style-name="P87"><text:span text:style-name="T87_1">4</text:span><text:span text:style-name="T87_2"><text:s/></text:span></text:p>
          </table:table-cell>
          <table:table-cell table:style-name="Cell50">
            <text:p text:style-name="P88"><text:span text:style-name="T88_1">Regional<text:s/>coordination<text:s/>mechanisms<text:s/>will<text:s/>be<text:s/>activated<text:s/>and<text:s/>led<text:s/>by<text:s/>the<text:s/>UK<text:s/>to<text:s/>ensure<text:s/>t</text:span><text:span text:style-name="T88_2">he<text:s/>humanitarian<text:s/>system<text:s/>remains<text:s/></text:span><text:span text:style-name="T88_3">functional,</text:span><text:span text:style-name="T88_4"><text:s/>and<text:s/>regional<text:s/>preparedness<text:s/>helps<text:s/>neighboring<text:s/>countries<text:s/>manage<text:s/>shocks.</text:span><text:span text:style-name="T88_5"><text:s text:c="2"/></text:span></text:p>
          </table:table-cell>
          <table:table-cell table:style-name="Cell51">
            <text:p text:style-name="P89"><text:span text:style-name="T89_1"><text:s/></text:span><text:span text:style-name="T89_2">Met<text:s/>expectations</text:span></text:p>
          </table:table-cell>
          <table:table-cell table:style-name="Cell52">
            <text:p text:style-name="P90"><text:span text:style-name="T90_1"><text:s/></text:span><text:span text:style-name="T90_2">5%</text:span></text:p>
          </table:table-cell>
          <table:table-cell table:style-name="Cell53">
            <text:p text:style-name="P91"><text:span text:style-name="T91_1"><text:s/></text:span><text:span text:style-name="T91_2">A</text:span></text:p>
          </table:table-cell>
        </table:table-row>
        <table:table-row table:style-name="Row14">
          <table:table-cell table:style-name="Cell54">
            <text:p text:style-name="P92"><text:span text:style-name="T92_1">5</text:span></text:p>
          </table:table-cell>
          <table:table-cell table:style-name="Cell55">
            <text:p text:style-name="P93"><text:span text:style-name="T93_1">Gulf<text:s/>partnerships<text:s/>for<text:s/>humanitarian<text:s/>and<text:s/>early<text:s/>recovery<text:s/>are<text:s/>established,<text:s/>supporting<text:s/>Gulf<text:s/></text:span><text:span text:style-name="T93_2">countries'</text:span><text:span text:style-name="T93_3"><text:s/>role<text:s/>as<text:s/></text:span><text:span text:style-name="T93_4">leading<text:s/>mediators<text:s/>and<text:s/>humanitarian<text:s/>aid<text:s/>providers.<text:s/></text:span><text:span text:style-name="T93_5"><text:s text:c="2"/></text:span></text:p>
          </table:table-cell>
          <table:table-cell table:style-name="Cell56">
            <text:p text:style-name="P94"><text:span text:style-name="T94_1">No</text:span><text:span text:style-name="T94_2"><text:s/>milestones/activities<text:s/>planned</text:span></text:p>
          </table:table-cell>
          <table:table-cell table:style-name="Cell57">
            <text:p text:style-name="P95"><text:span text:style-name="T95_1"><text:s/></text:span><text:span text:style-name="T95_2">0</text:span><text:span text:style-name="T95_3">%</text:span></text:p>
          </table:table-cell>
          <table:table-cell table:style-name="Cell58">
            <text:p text:style-name="P96"><text:span text:style-name="T96_1"><text:s/></text:span><text:span text:style-name="T96_2">NA</text:span></text:p>
          </table:table-cell>
        </table:table-row>
        <table:table-row table:style-name="Row15">
          <table:table-cell table:style-name="Cell59">
            <text:p text:style-name="P97"><text:span text:style-name="T97_1">6</text:span></text:p>
          </table:table-cell>
          <table:table-cell table:style-name="Cell60">
            <text:p text:style-name="P98"><text:span text:style-name="T98_1">Rapid<text:s/>deployment<text:s/>of<text:s/>regional<text:s/>funding<text:s/>and<text:s/>flexible<text:s/>mechanisms<text:s/>are<text:s/>launched<text:s/>and<text:s/>maintain<text:s/>the<text:s/></text:span><text:span text:style-name="T98_2">UK<text:s/>leading<text:s/>role<text:s/>in<text:s/>responding<text:s/>quickly<text:s/>and<text:s/>coordinating<text:s/>regional<text:s/>mechanisms</text:span></text:p>
          </table:table-cell>
          <table:table-cell table:style-name="Cell61">
            <text:p text:style-name="P99"><text:span text:style-name="T99_1">Met<text:s/>expectations<text:s/></text:span></text:p>
          </table:table-cell>
          <table:table-cell table:style-name="Cell62">
            <text:p text:style-name="P100"><text:span text:style-name="T100_1"><text:s/></text:span><text:span text:style-name="T100_2">10%</text:span></text:p>
          </table:table-cell>
          <table:table-cell table:style-name="Cell63">
            <text:p text:style-name="P101"><text:span text:style-name="T101_1">A</text:span></text:p>
          </table:table-cell>
        </table:table-row>
      </table:table>
      <text:p text:style-name="P102"/>
      <text:p text:style-name="P103"><text:span text:style-name="T103_1">Major<text:s/>lessons<text:s/>and<text:s/>recommendations<text:s/>for<text:s/>the<text:s/>year<text:s/>ahead</text:span></text:p>
      <text:p text:style-name="P104"/>
      <text:p text:style-name="P105"><text:span text:style-name="T105_1">The<text:s/>first<text:s/>year<text:s/>of<text:s/>programme<text:s/>implementation<text:s/>has<text:s/>generated<text:s/>important<text:s/>lessons<text:s/>to<text:s/>inform<text:s/>and<text:s/>strengthen<text:s/>future<text:s/>support<text:s/>to<text:s/>Palestine</text:span><text:span text:style-name="T105_2"><text:s/>from<text:s/>the<text:s/>region<text:s/>and<text:s/>to<text:s/>Palestinians<text:s/>affected<text:s/>by<text:s/>the<text:s/>Gaza<text:s/>crisis<text:s/>in<text:s/>the<text:s/></text:span><text:span text:style-name="T105_3">region.</text:span><text:span text:style-name="T105_4"><text:s/></text:span><text:span text:style-name="T105_5">In<text:s/>a<text:s/>context<text:s/>characterised<text:s/>by<text:s/>extreme<text:s/>volatility,<text:s/>access<text:s/>constraints,<text:s/>and<text:s/>political<text:s/>uncertainty,<text:s/>the<text:s/>programme<text:s/>has<text:s/>demonstrated<text:s/>the<text:s/>continued<text:s/>relevance<text:s/>and<text:s/>necessity<text:s/>of<text:s/>regional<text:s/>approaches<text:s/>to<text:s/>addressing<text:s/>the<text:s/></text:span><text:span text:style-name="T105_6">lifesaving</text:span><text:span text:style-name="T105_7"><text:s/>needs<text:s/>of<text:s/>Palestinians.</text:span></text:p>
      <text:p text:style-name="P106"/>
      <text:p text:style-name="P107"><text:span text:style-name="T107_1">The<text:s/>interventions<text:s/>underscore<text:s/>the<text:s/>value<text:s/>of<text:s/>leveraging<text:s/>regional<text:s/>partnerships<text:s/>and<text:s/>delivery<text:s/>corridors<text:s/>to<text:s/>sustain<text:s/>humanitarian<text:s/>assistance<text:s/>into<text:s/>Gaza.<text:s/>They<text:s/>also<text:s/>highlight<text:s/>the<text:s/>importance<text:s/>of<text:s/>flexible<text:s/>and<text:s/>adaptive<text:s/>delivery<text:s/>models<text:s/>that<text:s/>can<text:s/>respond<text:s/>rapidly<text:s/>to<text:s/>shifting<text:s/>operational<text:s/>realities<text:s/>and<text:s/>reach<text:s/>underserved<text:s/>populations.<text:s/>The<text:s/>ability<text:s/>to<text:s/>pivot<text:s/>activities,<text:s/>reallocate<text:s/>resources,<text:s/>and<text:s/>work<text:s/>through<text:s/>trusted<text:s/>regional<text:s/>actors<text:s/>has<text:s/>been<text:s/>essential<text:s/>to<text:s/>maintaining<text:s/>programme<text:s/>relevance<text:s/>and<text:s/>impact.</text:span></text:p>
      <text:p text:style-name="P108"/>
      <text:p text:style-name="P109"><text:span text:style-name="T109_1">At<text:s/>the<text:s/>same<text:s/>time,<text:s/>the<text:s/>programme<text:s/>has<text:s/>reinforced<text:s/>the<text:s/>need<text:s/>for<text:s/>realistic<text:s/>planning<text:s/>in<text:s/>highly<text:s/>constrained<text:s/>environments,<text:s/>including<text:s/>a<text:s/>clear<text:s/>articulation<text:s/>of<text:s/>risks,<text:s/>assumptions,<text:s/>and<text:s/>limitations<text:s/>from<text:s/>the<text:s/>outset.<text:s/>Persistent<text:s/>access<text:s/>restrictions<text:s/>and<text:s/>political<text:s/>constraints<text:s/>continue<text:s/>to<text:s/>pose<text:s/>significant<text:s/>challenges,<text:s/>requiring<text:s/>ongoing<text:s/>investment<text:s/>in<text:s/>risk<text:s/>management,<text:s/>contingency<text:s/>planning,<text:s/>and<text:s/>advocacy.</text:span></text:p>
      <text:p text:style-name="P110"/>
      <text:p text:style-name="P111"><text:span text:style-name="T111_1">Key<text:s/>recommendations<text:s/>for<text:s/>the<text:s/>year<text:s/>ahead<text:s/>include:</text:span></text:p>
      <text:p text:style-name="P112"/>
      <text:list text:style-name="LS32" xml:id="list8">
        <text:list-item>
          <text:p text:style-name="P113"><text:span text:style-name="T113_1">Build<text:s/>on<text:s/>successful<text:s/>interventions,<text:s/></text:span><text:span text:style-name="T113_2">subject<text:s/>to<text:s/>available<text:s/>budget,<text:s/>including<text:s/>scaling<text:s/>up<text:s/>humanitarian<text:s/>assistance<text:s/>delivered<text:s/>through<text:s/>Jordan<text:s/>and<text:s/>Egypt,<text:s/>alongside<text:s/>sustained<text:s/>advocacy<text:s/>efforts<text:s/>to<text:s/>ensure<text:s/>that<text:s/>supplies<text:s/>are<text:s/>permitted<text:s/>to<text:s/>enter<text:s/>Gaza.</text:span></text:p>
        </text:list-item>
        <text:list-item>
          <text:p text:style-name="P114"><text:span text:style-name="T114_1">Prioritise<text:s/>access<text:s/>to<text:s/>healthcare<text:s/>within<text:s/>the<text:s/>region</text:span><text:span text:style-name="T114_2">,<text:s/></text:span><text:span text:style-name="T114_3">although</text:span><text:span text:style-name="T114_4"><text:s/>medical<text:s/>evacuations<text:s/>to<text:s/>the<text:s/>UK</text:span><text:span text:style-name="T114_5"><text:s/>may<text:s/>continue</text:span><text:span text:style-name="T114_6">,<text:s/>where<text:s/>possible,<text:s/>as<text:s/>this<text:s/>is<text:s/>likely<text:s/>to<text:s/>represent<text:s/>better<text:s/>value</text:span><text:span text:style-name="T114_7"><text:s/>for<text:s/>money</text:span><text:span text:style-name="T114_8"><text:s/></text:span><text:span text:style-name="T114_9">and<text:s/>can<text:s/>be<text:s/>seen<text:s/>as<text:s/>less<text:s/>disruptive<text:s/>for<text:s/>patients<text:s/>and<text:s/>families<text:s/>although<text:s/>they<text:s/>will<text:s/>continue<text:s/>to<text:s/>face<text:s/>significant<text:s/>challenges<text:s/>when<text:s/>returning<text:s/>to<text:s/>Gaza</text:span><text:span text:style-name="T114_10">.<text:s/>This<text:s/>could<text:s/>include<text:s/>funding<text:s/>healthcare<text:s/>provision<text:s/>through<text:s/>WHO-supported<text:s/>systems<text:s/>in<text:s/>Egypt,<text:s/>facilitating<text:s/>medical<text:s/>referrals<text:s/>to<text:s/>Jordan,<text:s/>or<text:s/>deploying<text:s/>NHS<text:s/>specialist<text:s/>clinical<text:s/>teams<text:s/>to<text:s/>the<text:s/>region</text:span><text:span text:style-name="T114_11"><text:s/>if<text:s/>required</text:span><text:span text:style-name="T114_12">.</text:span></text:p>
        </text:list-item>
        <text:list-item>
          <text:p text:style-name="P115"><text:span text:style-name="T115_1">Continue<text:s/>investing<text:s/>in<text:s/>logistics,<text:s/>coordination,<text:s/>and<text:s/>contingency<text:s/>planning</text:span><text:span text:style-name="T115_2"><text:s/>for<text:s/>humanitarian<text:s/>corridors<text:s/>into<text:s/>Gaza,<text:s/>to<text:s/>further<text:s/>strengthen<text:s/>delivery,<text:s/>accountability,<text:s/>and<text:s/>the<text:s/>demonstration<text:s/>of<text:s/>results<text:s/>in<text:s/>an<text:s/>exceptionally<text:s/>challenging<text:s/>operating<text:s/>environment.</text:span><text:span text:style-name="T115_3"><text:s/></text:span><text:span text:style-name="T115_4">Those<text:s/>investments<text:s/>could<text:s/>also<text:s/>be<text:s/>valuable<text:s/>for<text:s/>the<text:s/></text:span><text:span text:style-name="T115_5">eventual<text:s/></text:span><text:span text:style-name="T115_6">long-term<text:s/>reconstruction<text:s/>of<text:s/>Gaza.</text:span></text:p>
        </text:list-item>
        <text:list-item>
          <text:p text:style-name="P116"><text:span text:style-name="T116_1">Maintain<text:s/>a<text:s/>comprehensive<text:s/>and<text:s/>regularly<text:s/>updated<text:s/>risk<text:s/>register</text:span><text:span text:style-name="T116_2">,<text:s/>ensuring<text:s/>that<text:s/>all<text:s/>contextual<text:s/>risks<text:s/>and<text:s/>constraints<text:s/>are<text:s/>clearly<text:s/>identified<text:s/>and<text:s/>assessed<text:s/>prior<text:s/>to<text:s/>committing<text:s/>to<text:s/>new<text:s/>interventions,<text:s/>and<text:s/>that<text:s/>mitigation<text:s/>measures<text:s/>are<text:s/>actively<text:s/>monitored<text:s/>throughout<text:s/>implementation.</text:span></text:p>
        </text:list-item>
      </text:list>
      <text:list text:style-name="LS2" xml:id="list12">
        <text:list-item>
          <text:p text:style-name="P117"><text:span text:style-name="T117_1">Ensure<text:s/>that<text:s/>programme<text:s/>governance<text:s/>remains<text:s/>well<text:s/>defined</text:span><text:span text:style-name="T117_2">,<text:s/>with<text:s/>clear<text:s/>roles<text:s/>and<text:s/>responsibilities.<text:s/>For<text:s/>each<text:s/>project,<text:s/>the<text:s/>management<text:s/>structure<text:s/>of<text:s/>all<text:s/>components<text:s/>should<text:s/>be<text:s/>established<text:s/>from<text:s/>the<text:s/>outset,<text:s/>including<text:s/>explicit<text:s/>accountability<text:s/></text:span><text:span text:style-name="T117_3">per<text:s/>project,<text:s/>its<text:s/></text:span><text:span text:style-name="T117_4">mobili</text:span><text:span text:style-name="T117_5">sation,<text:s/>management<text:s/>and<text:s/>monitoring<text:s/>including<text:s/>through<text:s/></text:span><text:span text:style-name="T117_6">contributing<text:s/>to<text:s/></text:span><text:span text:style-name="T117_7">annual<text:s/>reviews<text:s/></text:span><text:span text:style-name="T117_8">by</text:span><text:span text:style-name="T117_9"><text:s/></text:span><text:span text:style-name="T117_10">NED,<text:s/></text:span><text:span text:style-name="T117_11">BEC</text:span><text:span text:style-name="T117_12">,<text:s/>or<text:s/>BEA.</text:span><draw:frame svg:x="0cm" svg:y="0cm" svg:width="14.563cm" svg:height="7.344cm" draw:style-name="FR1" text:anchor-type="as-char" draw:z-index="0"><draw:image xlink:href="Pictures/image1.png" xlink:type="simple" xlink:show="embed" xlink:actuate="onLoad"/></draw:frame></text:p>
        </text:list-item>
      </text:list>
      <text:h text:style-name="P118" text:outline-level="2"><text:span text:style-name="T118_1">B:<text:s/>THEORY<text:s/>OF<text:s/>CHANGE<text:s/>AND<text:s/>PROGRESS<text:s/>TOWARDS<text:s/>OUTCOMES<text:s/></text:span></text:h>
      <text:p text:style-name="P119"/>
      <text:p text:style-name="P120"><text:span text:style-name="T120_1">Summarise<text:s/>the<text:s/>programme’s<text:s/></text:span><text:span text:style-name="T120_2"><text:a xlink:type="simple" xlink:href="https://fcogovuk.sharepoint.com/teams/prof/_layouts/15/Doc.aspx?OR=teams&amp;action=edit&amp;sourcedoc=%7bE730D961-222B-456A-A1B3-DE32308F404E%7d"><text:span text:style-name="T120_3">theory<text:s/>of<text:s/>change</text:span></text:a></text:span><text:span text:style-name="T120_4">,<text:s/>including<text:s/>any<text:s/>changes<text:s/>to<text:s/>outcome<text:s/>and<text:s/>impact<text:s/>indicators<text:s/>from<text:s/>the<text:s/>original<text:s/>business<text:s/>case.<text:s/></text:span></text:p>
      <text:p text:style-name="P121"/>
      <text:p text:style-name="P122"><text:span text:style-name="T122_1">The<text:s/>UKRSP<text:s/></text:span><text:span text:style-name="T122_2">T</text:span><text:span text:style-name="T122_3">heory<text:s/>of<text:s/></text:span><text:span text:style-name="T122_4">C</text:span><text:span text:style-name="T122_5">hange<text:s/>(ToC)<text:s/>sets<text:s/>out<text:s/>the<text:s/>programme’s<text:s/>intended<text:s/>impact<text:s/></text:span><text:span text:style-name="T122_6">i.e.</text:span><text:span text:style-name="T122_7"><text:s/>that<text:s/>humanitarian<text:s/>deterioration<text:s/>is<text:s/>contained<text:s/>and<text:s/>further<text:s/>decline<text:s/></text:span><text:span text:style-name="T122_8">in<text:s/>the<text:s/>conditions<text:s/>of<text:s/>Palestinians<text:s/>in<text:s/></text:span><text:span text:style-name="T122_9">the<text:s/></text:span><text:span text:style-name="T122_10">West<text:s/>Bank,<text:s/>Gaza<text:s/>and<text:s/>neighbouring<text:s/>countries<text:s/>is<text:s/>mitigated,<text:s/></text:span><text:span text:style-name="T122_11">averting<text:s/>a<text:s/>collapse<text:s/>of<text:s/>the<text:s/>humanitarian<text:s/>system<text:s/>in<text:s/>Gaza<text:s/>and<text:s/>fostering<text:s/>solidarity<text:s/>and<text:s/>sustained<text:s/>support<text:s/></text:span><text:span text:style-name="T122_12">across</text:span><text:span text:style-name="T122_13"><text:s/>the<text:s/>region.<text:s/></text:span><text:span text:style-name="T122_14">To<text:s/>achieve<text:s/>this,<text:s/>it<text:s/>is<text:s/>working<text:s/>towards<text:s/>the<text:s/>long-term<text:s/>outcome<text:s/>that<text:s/></text:span><text:span text:style-name="T122_15">the<text:s/>humanitarian<text:s/>system<text:s/>and<text:s/>vital<text:s/>services<text:s/>in<text:s/>Gaza<text:s/>operate<text:s/>at<text:s/>or<text:s/>above<text:s/>minimum<text:s/>levels,<text:s/>enabling<text:s/>the<text:s/>delivery<text:s/>of<text:s/>lifesaving<text:s/>assistance</text:span><text:span text:style-name="T122_16"><text:s/>and</text:span><text:span text:style-name="T122_17"><text:s/>multisectoral<text:s/>support<text:s/>for<text:s/>Palestinians<text:s/>in<text:s/></text:span><text:span text:style-name="T122_18">neighbouring</text:span><text:span text:style-name="T122_19"><text:s/></text:span><text:span text:style-name="T122_20">countries</text:span><text:span text:style-name="T122_21"><text:s/>and<text:s/></text:span><text:span text:style-name="T122_22">ensuring<text:s/></text:span><text:span text:style-name="T122_23">regional<text:s/></text:span><text:span text:style-name="T122_24">preparedness</text:span><text:span text:style-name="T122_25"><text:s/>to<text:s/>address<text:s/>evolv</text:span><text:span text:style-name="T122_26">ing<text:s/>needs<text:s/>is<text:s/></text:span><text:span text:style-name="T122_27">strengthened</text:span><text:span text:style-name="T122_28"><text:s/>until<text:s/>more<text:s/>durable<text:s/>solutions<text:s/>become<text:s/>possible.<text:s/></text:span><text:span text:style-name="T122_29"><text:s/></text:span><text:span text:style-name="T122_30"><text:s/></text:span></text:p>
      <text:p text:style-name="P123"/>
      <text:p text:style-name="P124"><text:span text:style-name="T124_1">The<text:s/>ToC<text:s/>articulates<text:s/>that<text:s/>th</text:span><text:span text:style-name="T124_2">e</text:span><text:span text:style-name="T124_3"><text:s/>impact</text:span><text:span text:style-name="T124_4">s<text:s/>set<text:s/>out</text:span><text:span text:style-name="T124_5"><text:s/>and<text:s/>long-term<text:s/>outcome</text:span><text:span text:style-name="T124_6">s</text:span><text:span text:style-name="T124_7"><text:s/>will<text:s/>be<text:s/>achieved<text:s/>through<text:s/>six<text:s/>main<text:s/>streams<text:s/>of<text:s/>wor</text:span><text:span text:style-name="T124_8">k</text:span><text:span text:style-name="T124_9"><text:s/>that<text:s/>seek<text:s/>to<text:s/>support<text:s/>vulnerable<text:s/>Palestinians<text:s/>in<text:s/>the<text:s/>region:<text:s/></text:span></text:p>
      <text:list text:style-name="LS6" xml:id="list13">
        <text:list-item>
          <text:p text:style-name="P125"><text:span text:style-name="T125_1">Vital<text:s/>supplies<text:s/>will<text:s/>reach<text:s/>Gaza<text:s/>and<text:s/>the<text:s/>West<text:s/>Bank<text:s/>via<text:s/>regional<text:s/>corridors<text:s/>(Egypt,<text:s/>Jordan,<text:s/>Gulf),<text:s/></text:span><text:span text:style-name="T125_2">to<text:s/>meet<text:s/>the<text:s/>urgent<text:s/>needs<text:s/>of<text:s/>Palestinians</text:span><text:span text:style-name="T125_3"><text:s/></text:span></text:p>
        </text:list-item>
        <text:list-item>
          <text:p text:style-name="P126"><text:span text:style-name="T126_1">Medical<text:s/>evacuations<text:s/>and<text:s/>urgent<text:s/>care<text:s/>will<text:s/>be<text:s/>offered<text:s/>for<text:s/>Palestinians<text:s/>in<text:s/>Gaza,<text:s/>particularly<text:s/>children,<text:s/>and<text:s/>those<text:s/>displaced<text:s/>in<text:s/>Egypt<text:s/>and<text:s/>Jordan</text:span></text:p>
        </text:list-item>
        <text:list-item>
          <text:p text:style-name="P127"><text:span text:style-name="T127_1">Multisectoral<text:s/>humanitarian<text:s/>assistance<text:s/>will<text:s/>be<text:s/>provided<text:s/>–<text:s/>such<text:s/>as<text:s/>cash<text:s/>transfers,<text:s/>shelters<text:s/>and<text:s/>health<text:s/>services<text:s/>–<text:s/>for<text:s/>those<text:s/>displaced<text:s/>in<text:s/>Egypt<text:s/>and<text:s/>Jordan<text:s/>to<text:s/>cover<text:s/>their<text:s/>basic<text:s/>needs</text:span></text:p>
        </text:list-item>
        <text:list-item>
          <text:p text:style-name="P128"><text:span text:style-name="T128_1">Regional<text:s/>coordination<text:s/>mechanisms<text:s/>will<text:s/>be<text:s/></text:span><text:span text:style-name="T128_2">taken<text:s/>forward<text:s/>with<text:s/>UK<text:s/>input</text:span><text:span text:style-name="T128_3"><text:s/>to</text:span><text:span text:style-name="T128_4"><text:s/>try<text:s/>and</text:span><text:span text:style-name="T128_5"><text:s/>ensure<text:s/>t</text:span><text:span text:style-name="T128_6">he<text:s/>humanitarian<text:s/>system<text:s/>remains<text:s/></text:span><text:span text:style-name="T128_7">functional,</text:span><text:span text:style-name="T128_8"><text:s/></text:span><text:span text:style-name="T128_9">and<text:s/>regional<text:s/></text:span><text:span text:style-name="T128_10">preparedness</text:span><text:span text:style-name="T128_11"><text:s/>helps<text:s/></text:span><text:span text:style-name="T128_12">neighboring</text:span><text:span text:style-name="T128_13"><text:s/>countries<text:s/>manage<text:s/>shocks</text:span><text:span text:style-name="T128_14">.</text:span></text:p>
        </text:list-item>
        <text:list-item>
          <text:p text:style-name="P129"><text:span text:style-name="T129_1">Gulf<text:s/>partnerships<text:s/>for<text:s/>humanitarian<text:s/>and<text:s/>early<text:s/>recovery<text:s/>are<text:s/>established</text:span><text:span text:style-name="T129_2">,<text:s/>supporting<text:s/>Gulf<text:s/></text:span><text:span text:style-name="T129_3">countries'</text:span><text:span text:style-name="T129_4"><text:s/>role<text:s/>as<text:s/></text:span><text:span text:style-name="T129_5">leading<text:s/>mediators<text:s/>and<text:s/>humanitarian<text:s/>aid<text:s/>providers.<text:s/></text:span><text:span text:style-name="T129_6"><text:s/></text:span></text:p>
        </text:list-item>
        <text:list-item>
          <text:p text:style-name="P130"><text:span text:style-name="T130_1">Rapid<text:s/>deployment<text:s/>of<text:s/>regional<text:s/>funding<text:s/>and<text:s/>flexible<text:s/>mechanisms<text:s/>are<text:s/>launched<text:s/>and<text:s/>maintain<text:s/>the<text:s/></text:span><text:span text:style-name="T130_2">UK<text:s/>leading<text:s/>role<text:s/>in<text:s/>responding<text:s/>quickly<text:s/>and<text:s/>coordinating<text:s/>regional<text:s/>mechanisms</text:span><text:span text:style-name="T130_3">.</text:span><text:span text:style-name="T130_4"><text:s/></text:span></text:p>
        </text:list-item>
      </text:list>
      <text:p text:style-name="P131"><text:span text:style-name="T131_1">The<text:s/>UKRSP<text:s/>programme’s<text:s/>intended<text:s/>impact<text:s/>has<text:s/>remained<text:s/>consistent<text:s/>with<text:s/>that<text:s/>set<text:s/>out<text:s/>and<text:s/>approved<text:s/>in<text:s/>the<text:s/>original<text:s/></text:span><text:span text:style-name="T131_2">BC</text:span><text:span text:style-name="T131_3">.<text:s/></text:span></text:p>
      <text:p text:style-name="P132"/>
      <text:p text:style-name="P133"><text:span text:style-name="T133_1">Describe<text:s/>where<text:s/>the<text:s/>programme<text:s/>is<text:s/>on/off<text:s/>track<text:s/>to<text:s/>contribute<text:s/>to<text:s/>the<text:s/>expected<text:s/>outcomes<text:s/>and<text:s/>impact.<text:s/>What<text:s/>action<text:s/>is<text:s/>planned<text:s/>in<text:s/>the<text:s/>year<text:s/>ahead?</text:span><text:span text:style-name="T133_2"><text:s text:c="2"/></text:span></text:p>
      <text:p text:style-name="P134"/>
      <text:p text:style-name="P135"><text:span text:style-name="T135_1">The<text:s/></text:span><text:span text:style-name="T135_2">UKRSP<text:s/>remains<text:s/>a<text:s/>flexible<text:s/>and<text:s/>scalable<text:s/>programme,<text:s/></text:span><text:span text:style-name="T135_3">including<text:s/>being<text:s/></text:span><text:span text:style-name="T135_4">designed<text:s/>to<text:s/>respond<text:s/>to<text:s/>potential<text:s/>rapid<text:s/>displacement<text:s/>from<text:s/>Gaza<text:s/>and<text:s/>the<text:s/>West<text:s/>Bank.<text:s/>The<text:s/>programme<text:s/>is<text:s/>now<text:s/>at<text:s/>an<text:s/>advanced<text:s/>stage<text:s/>of<text:s/>implementation<text:s/>and<text:s/>has<text:s/>already<text:s/>achieved<text:s/>its<text:s/>intended<text:s/>outcome-level<text:s/>results.<text:s/></text:span></text:p>
      <text:p text:style-name="P136"/>
      <text:p text:style-name="P137"><text:span text:style-name="T137_1">Overall,<text:s/>the<text:s/>programme<text:s/>remains<text:s/>broadly<text:s/>on<text:s/>track<text:s/>to<text:s/>contribute<text:s/>to<text:s/>its<text:s/>expected<text:s/>outcomes<text:s/>and<text:s/>impact,<text:s/>despite<text:s/>operational<text:s/>constraints.<text:s/>Outcome<text:s/>indicators<text:s/>demonstrate<text:s/>strong<text:s/>performance,<text:s/>and<text:s/>the<text:s/>results<text:s/>to<text:s/>date<text:s/>confirm<text:s/>the<text:s/>programme’s<text:s/>effectiveness<text:s/>and<text:s/>the<text:s/>continued<text:s/>relevance<text:s/>of<text:s/>its<text:s/>T</text:span><text:span text:style-name="T137_2">oC</text:span><text:span text:style-name="T137_3">.</text:span></text:p>
      <text:p text:style-name="P138"/>
      <text:p text:style-name="P139"><text:span text:style-name="T139_1">At<text:s/>present,<text:s/>funding<text:s/>is<text:s/></text:span><text:span text:style-name="T139_2">uncertain</text:span><text:span text:style-name="T139_3"><text:s/>for<text:s/>the<text:s/>coming<text:s/>years</text:span><text:span text:style-name="T139_4">.</text:span><text:span text:style-name="T139_5"><text:s/></text:span><text:span text:style-name="T139_6">A</text:span><text:span text:style-name="T139_7">ny<text:s/>further<text:s/>implementation<text:s/>will<text:s/>depend<text:s/>on<text:s/>the<text:s/>operating<text:s/>context,<text:s/>policy<text:s/>priorities,<text:s/>and<text:s/>the<text:s/>availability<text:s/>of<text:s/>funding.</text:span></text:p>
      <text:p text:style-name="P140"/>
      <text:p text:style-name="P141"><text:span text:style-name="T141_1">Justify<text:s/>whether<text:s/>the<text:s/>programme<text:s/>should<text:s/>continue,<text:s/>based<text:s/>on<text:s/>its<text:s/>own<text:s/>merits<text:s/>and<text:s/>in<text:s/>the<text:s/>context<text:s/>of<text:s/>the<text:s/>wider<text:s/>portfolio<text:s/></text:span></text:p>
      <text:p text:style-name="P142"/>
      <text:p text:style-name="P143"><text:span text:style-name="T143_1">The<text:s/></text:span><text:span text:style-name="T143_2">UKRSP<text:s/>has<text:s/>been<text:s/>designed<text:s/>as<text:s/>a<text:s/>flexible<text:s/>mechanism<text:s/>to<text:s/>respond<text:s/>to<text:s/>evolving<text:s/>needs<text:s/>arising<text:s/>from<text:s/>the<text:s/>Palestine<text:s/>crisis<text:s/>and<text:s/>the<text:s/>wider<text:s/>regional<text:s/>context.<text:s/>Even<text:s/>in<text:s/>the<text:s/>absence<text:s/>of<text:s/>confirmed<text:s/>future<text:s/>funding,<text:s/>maintaining<text:s/>this<text:s/>programme<text:s/>as<text:s/>a<text:s/>vehicle<text:s/></text:span><text:span text:style-name="T143_3">for<text:s/>possible<text:s/>future<text:s/>activities<text:s/></text:span><text:span text:style-name="T143_4">remains<text:s/>essential<text:s/>to<text:s/>enable<text:s/>a<text:s/>flexible<text:s/>and<text:s/></text:span><text:span text:style-name="T143_5">scalable</text:span><text:span text:style-name="T143_6"><text:s/>UK<text:s/>response.<text:s/>It<text:s/></text:span><text:span text:style-name="T143_7">gives</text:span><text:span text:style-name="T143_8"><text:s/>the<text:s/>UK<text:s/></text:span><text:span text:style-name="T143_9">the<text:s/>potential<text:s/></text:span><text:span text:style-name="T143_10">to<text:s/>deliver<text:s/>coordinated<text:s/>humanitarian<text:s/>support<text:s/>through<text:s/>regional<text:s/>partners<text:s/>with<text:s/>the<text:s/>capacity<text:s/>to<text:s/>operate<text:s/>across<text:s/>multiple<text:s/>countries<text:s/>and<text:s/>to<text:s/>respond<text:s/>rapidly<text:s/>to<text:s/>needs<text:s/></text:span><text:span text:style-name="T143_11">in,<text:s/></text:span><text:span text:style-name="T143_12">and<text:s/>displacement<text:s/>from</text:span><text:span text:style-name="T143_13">,</text:span><text:span text:style-name="T143_14"><text:s/>Gaza<text:s/>and<text:s/>the<text:s/>West<text:s/>Bank.</text:span></text:p>
      <text:p text:style-name="P144"/>
      <text:p text:style-name="P145"><text:span text:style-name="T145_1">The<text:s/>programme<text:s/>has<text:s/>demonstrated<text:s/>strong<text:s/>relevance,<text:s/>effectiveness,<text:s/>and<text:s/>alignment<text:s/>with<text:s/>UK<text:s/>strategic<text:s/>priorities<text:s/>in<text:s/>the<text:s/>region.</text:span></text:p>
      <text:p text:style-name="P146"/>
      <text:p text:style-name="P147"><text:span text:style-name="T147_1">To<text:s/>date,<text:s/>the<text:s/>programme<text:s/>has<text:s/>deployed<text:s/></text:span><text:span text:style-name="T147_2">£</text:span><text:span text:style-name="T147_3">7,538,695</text:span><text:span text:style-name="T147_4">m<text:s/>and,<text:s/>as<text:s/>originally<text:s/>agreed,<text:s/></text:span><text:span text:style-name="T147_5">allows<text:s/>for</text:span><text:span text:style-name="T147_6"><text:s/>expenditure<text:s/>of<text:s/>up<text:s/>to<text:s/>£20m<text:s/>over<text:s/>a<text:s/>36</text:span><text:span text:style-name="T147_7">month<text:s/>period.<text:s/>Its<text:s/>flexible<text:s/>budget<text:s/>structure<text:s/>will<text:s/>continue<text:s/>to<text:s/>allow<text:s/>for<text:s/>scaling<text:s/></text:span><text:span text:style-name="T147_8">up<text:s/>should</text:span><text:span text:style-name="T147_9"><text:s/>additional<text:s/>resources<text:s/>become<text:s/>available.<text:s/>While<text:s/>the<text:s/>primary<text:s/>vehicle<text:s/>for<text:s/>the<text:s/>UK’s<text:s/>response<text:s/>to<text:s/>the<text:s/>Palestine<text:s/>crisis<text:s/>will<text:s/>remain<text:s/>the<text:s/>BCGJ<text:s/>bilateral<text:s/>programme<text:s/>portfolio,<text:s/>the<text:s/>complexity<text:s/>and<text:s/>uncertainty<text:s/>of<text:s/>the<text:s/>operating<text:s/>environment<text:s/></text:span><text:span text:style-name="T147_10">underline</text:span><text:span text:style-name="T147_11"><text:s/>the<text:s/>importance<text:s/>of<text:s/>retaining<text:s/>the<text:s/>ability<text:s/>to<text:s/>support<text:s/>a<text:s/>broader<text:s/>range<text:s/>of<text:s/>regional<text:s/>partners.<text:s/>These<text:s/>partners<text:s/>can<text:s/>operate<text:s/>through<text:s/>different<text:s/>modalities<text:s/></text:span><text:span text:style-name="T147_12">and<text:s/>locations</text:span><text:span text:style-name="T147_13">,<text:s/>strengthening<text:s/>the<text:s/>UK’s<text:s/>overall<text:s/>responsiveness<text:s/>and<text:s/>reach.</text:span></text:p>
      <text:p text:style-name="P148"/>
      <text:h text:style-name="P149" text:outline-level="2"><text:span text:style-name="T149_1">C.<text:s/>DETAILED<text:s/>OUTPUT<text:s/>SCORING</text:span><text:span text:style-name="T149_2"><text:s/></text:span></text:h>
      <text:p text:style-name="P150"/>
      <text:p text:style-name="P151"><text:span text:style-name="T151_1">As<text:s/>mentioned<text:s/>above,<text:s/>the<text:s/>UKRSP<text:s/>programme<text:s/>was<text:s/>originally<text:s/>developed<text:s/>as<text:s/>a<text:s/>vehicle<text:s/>to<text:s/>channel<text:s/>potential<text:s/>funding<text:s/>for<text:s/>support<text:s/>to<text:s/>Palestinians<text:s/>in<text:s/></text:span><text:span text:style-name="T151_2">Palestine<text:s/>and<text:s/></text:span><text:span text:style-name="T151_3">the</text:span><text:span text:style-name="T151_4"><text:s/>wider</text:span><text:span text:style-name="T151_5"><text:s/>region.<text:s/>As<text:s/>funding<text:s/>became<text:s/></text:span><text:span text:style-name="T151_6">available</text:span><text:span text:style-name="T151_7">,</text:span><text:span text:style-name="T151_8"><text:s/>relevant</text:span><text:span text:style-name="T151_9"><text:s/>milestones<text:s/>were<text:s/>incorporated<text:s/>under<text:s/>the<text:s/>programme’s<text:s/>outputs.<text:s/></text:span></text:p>
      <text:p text:style-name="P152"/>
      <table:table table:style-name="Table5"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row table:style-name="Row16">
          <table:table-cell table:style-name="Cell64">
            <text:p text:style-name="P153"><text:span text:style-name="T153_1">Output<text:s/>Title<text:s/></text:span></text:p>
          </table:table-cell>
          <table:table-cell table:style-name="Cell65" table:number-columns-spanned="4">
            <text:p text:style-name="P154"><text:span text:style-name="T154_1">Vital<text:s/>supplies<text:s/>reach<text:s/>Gaza<text:s/>and<text:s/>the<text:s/>West<text:s/>Bank<text:s/>via<text:s/>regional<text:s/>corridors<text:s/>(Egypt,<text:s/>Jordan,<text:s/>Gulf)</text:span></text:p>
          </table:table-cell>
          <table:covered-table-cell/>
          <table:covered-table-cell/>
          <table:covered-table-cell/>
        </table:table-row>
        <table:table-row table:style-name="Row17">
          <table:table-cell table:style-name="Cell66" table:number-columns-spanned="2">
            <text:p text:style-name="P155"><text:span text:style-name="T155_1">Output<text:s/>number:<text:s/></text:span></text:p>
          </table:table-cell>
          <table:covered-table-cell/>
          <table:table-cell table:style-name="Cell67">
            <text:p text:style-name="P156"><text:span text:style-name="T156_1">1</text:span></text:p>
          </table:table-cell>
          <table:table-cell table:style-name="Cell68">
            <text:p text:style-name="P157"><text:span text:style-name="T157_1">Output<text:s/>Score:<text:s/></text:span></text:p>
          </table:table-cell>
          <table:table-cell table:style-name="Cell69">
            <text:p text:style-name="P158"><text:span text:style-name="T158_1">A</text:span></text:p>
          </table:table-cell>
        </table:table-row>
        <table:table-row table:style-name="Row18">
          <table:table-cell table:style-name="Cell70" table:number-columns-spanned="2">
            <text:p text:style-name="P159"><text:span text:style-name="T159_1">Impact<text:s/>weighting<text:s/>(%):<text:s text:c="2"/></text:span></text:p>
          </table:table-cell>
          <table:covered-table-cell/>
          <table:table-cell table:style-name="Cell71">
            <text:p text:style-name="P160"><text:span text:style-name="T160_1">2</text:span><text:span text:style-name="T160_2">7</text:span><text:span text:style-name="T160_3">%</text:span></text:p>
          </table:table-cell>
          <table:table-cell table:style-name="Cell72">
            <text:p text:style-name="P161"><text:span text:style-name="T161_1">Weighting<text:s/>revised<text:s/>since<text:s/>last<text:s/>AR?<text:s/></text:span></text:p>
          </table:table-cell>
          <table:table-cell table:style-name="Cell73">
            <text:p text:style-name="P162"><text:span text:style-name="T162_1">N/A</text:span></text:p>
          </table:table-cell>
        </table:table-row>
      </table:table>
      <text:p text:style-name="P163"/>
      <table:table table:style-name="Table6">
        <table:table-column table:style-name="Column22"/>
        <table:table-column table:style-name="Column23"/>
        <table:table-column table:style-name="Column24"/>
        <table:table-column table:style-name="Column25"/>
        <table:table-row table:style-name="Row19">
          <table:table-cell table:style-name="Cell74">
            <text:p text:style-name="P164"><text:span text:style-name="T164_1">Indicator(s)</text:span></text:p>
          </table:table-cell>
          <table:table-cell table:style-name="Cell75">
            <text:p text:style-name="P165"><text:span text:style-name="T165_1">Milestone(s)<text:s/>for<text:s/>this<text:s/>review</text:span></text:p>
          </table:table-cell>
          <table:table-cell table:style-name="Cell76">
            <text:p text:style-name="P166"><text:span text:style-name="T166_1">Progress<text:s/></text:span></text:p>
          </table:table-cell>
          <table:table-cell table:style-name="Cell77">
            <text:p text:style-name="P167"><text:span text:style-name="T167_1">%</text:span></text:p>
          </table:table-cell>
        </table:table-row>
        <table:table-row table:style-name="Row20">
          <table:table-cell table:style-name="Cell78">
            <text:p text:style-name="P168"><text:span text:style-name="T168_1">1.1<text:s/></text:span><text:span text:style-name="T168_2">Value<text:s/>of<text:s/>aid<text:s/>supplies<text:s/>procured<text:s/>through<text:s/>FCDO<text:s/>funds<text:s/>and<text:s/>delivered<text:s/>through<text:s/>Jordan,<text:s/>Egypt<text:s/>and<text:s/>Gulf<text:s/></text:span><text:span text:style-name="T168_3">countries</text:span><text:span text:style-name="T168_4"><text:s/>to<text:s/>Gaza<text:s/>and<text:s/>the<text:s/>West<text:s/>Bank<text:s/>(GBP)</text:span></text:p>
          </table:table-cell>
          <table:table-cell table:style-name="Cell79">
            <text:p text:style-name="P169"><text:span text:style-name="T169_1">£500k</text:span><text:span text:style-name="T169_2"><text:s/>(JHCO<text:s/>airdrops)</text:span></text:p>
          </table:table-cell>
          <table:table-cell table:style-name="Cell80">
            <text:p text:style-name="P170"><text:span text:style-name="T170_1">£500k</text:span></text:p>
          </table:table-cell>
          <table:table-cell table:style-name="Cell81">
            <text:p text:style-name="P171"><text:span text:style-name="T171_1">100%</text:span></text:p>
          </table:table-cell>
        </table:table-row>
        <table:table-row table:style-name="Row21">
          <table:table-cell table:style-name="Cell82">
            <text:p text:style-name="P172"><text:span text:style-name="T172_1">1.2<text:s/></text:span><text:span text:style-name="T172_2">Value<text:s/>of<text:s/>funds<text:s/>provided<text:s/>to<text:s/>partners<text:s/>to<text:s/>strengthen<text:s/>the<text:s/>capacity<text:s/>of<text:s/>the<text:s/>corridors<text:s/>to<text:s/>Gaza<text:s/>(GBP)</text:span></text:p>
          </table:table-cell>
          <table:table-cell table:style-name="Cell83">
            <text:p text:style-name="P173"><text:span text:style-name="T173_1">JHCO:<text:s/>£1m</text:span></text:p>
            <text:p text:style-name="P174"><text:span text:style-name="T174_1">BRCS:<text:s/>£2.28m</text:span></text:p>
          </table:table-cell>
          <table:table-cell table:style-name="Cell84">
            <text:p text:style-name="P175"><text:span text:style-name="T175_1">JHCO:<text:s/>£1m</text:span></text:p>
            <text:p text:style-name="P176"><text:span text:style-name="T176_1">BRCS:<text:s/>£2.28m</text:span></text:p>
          </table:table-cell>
          <table:table-cell table:style-name="Cell85">
            <text:p text:style-name="P177"><text:span text:style-name="T177_1">100%</text:span></text:p>
          </table:table-cell>
        </table:table-row>
        <table:table-row table:style-name="Row22">
          <table:table-cell table:style-name="Cell86">
            <text:p text:style-name="P178"><text:span text:style-name="T178_1">1.3<text:s/></text:span><text:span text:style-name="T178_2">Warehousing<text:s/>space<text:s/>secured<text:s/>by<text:s/>ERC<text:s/>for<text:s/>Gaza<text:s/></text:span><text:span text:style-name="T178_3">response<text:s/>expanded</text:span><text:span text:style-name="T178_4"><text:s/>from<text:s/>75,000<text:s/>sqm<text:s/>to<text:s/>100,000<text:s/>sqm</text:span></text:p>
          </table:table-cell>
          <table:table-cell table:style-name="Cell87">
            <text:p text:style-name="P179"><text:span text:style-name="T179_1"><text:s/>100,000<text:s/>sqm</text:span></text:p>
          </table:table-cell>
          <table:table-cell table:style-name="Cell88">
            <text:p text:style-name="P180"><text:span text:style-name="T180_1"><text:s/>90,000</text:span></text:p>
          </table:table-cell>
          <table:table-cell table:style-name="Cell89">
            <text:p text:style-name="P181"><text:span text:style-name="T181_1">90%</text:span></text:p>
          </table:table-cell>
        </table:table-row>
      </table:table>
      <text:p text:style-name="P182"/>
      <text:p text:style-name="P183"><text:span text:style-name="T183_1">Briefly<text:s/>describe<text:s/>the<text:s/>output’s<text:s/>activities<text:s/>and<text:s/>provide<text:s/>supporting<text:s/>narrative<text:s/>for<text:s/>the<text:s/>score.<text:s/></text:span></text:p>
      <text:p text:style-name="P184"/>
      <text:p text:style-name="P185"><text:span text:style-name="T185_1">Output<text:s/>1<text:s/>is<text:s/></text:span><text:span text:style-name="T185_2">an</text:span><text:span text:style-name="T185_3"><text:s/>essential<text:s/></text:span><text:span text:style-name="T185_4">part</text:span><text:span text:style-name="T185_5"><text:s/>of<text:s/>the<text:s/>project,<text:s/>providing<text:s/></text:span><text:span text:style-name="T185_6">lifesaving</text:span><text:span text:style-name="T185_7"><text:s/>supplies<text:s/>to<text:s/>people<text:s/>in<text:s/>Gaza</text:span><text:span text:style-name="T185_8"><text:s/>and<text:s/></text:span><text:span text:style-name="T185_9">merits<text:s/>an<text:s/></text:span><text:span text:style-name="T185_10">A<text:s/>score</text:span><text:span text:style-name="T185_11">,<text:s/>reflecting<text:s/>delivery<text:s/>against<text:s/>objectives<text:s/>in<text:s/>a<text:s/>highly<text:s/>constrained<text:s/>operating<text:s/>environment.</text:span></text:p>
      <text:p text:style-name="P186"/>
      <text:p text:style-name="P187"><text:span text:style-name="T187_1">Output<text:s/>1.1</text:span><text:span text:style-name="T187_2">:<text:s/></text:span><text:span text:style-name="T187_3">In<text:s/>July<text:s/>2025,<text:s/></text:span><text:span text:style-name="T187_4">the<text:s/>UK<text:s/>participated<text:s/>in<text:s/>the<text:s/>Jordanian<text:s/>humanitarian<text:s/>airdrops<text:s/>to<text:s/>Gaza,<text:s/>providing<text:s/>18,861<text:s/>food<text:s/>parcels<text:s/></text:span><text:span text:style-name="T187_5">for<text:s/>a<text:s/>value<text:s/>of<text:s/>£500K.<text:s/></text:span><text:span text:style-name="T187_6">Supplies<text:s/>were<text:s/>procured<text:s/>via<text:s/>the<text:s/>JHCO<text:s/>and<text:s/>delivered<text:s/>by<text:s/>the<text:s/>Jordanian<text:s/>Air<text:s/>Force</text:span><text:span text:style-name="T187_7"><text:s/></text:span><text:span text:style-name="T187_8">to<text:s/></text:span><text:span text:style-name="T187_9">a<text:s/></text:span><text:span text:style-name="T187_10">population<text:s/>facing<text:s/>severe<text:s/>food<text:s/>shortages<text:s/>and<text:s/>food<text:s/>insecurity.</text:span><text:span text:style-name="T187_11"><text:s/></text:span><text:span text:style-name="T187_12">While<text:s/>constrained<text:s/>by<text:s/>security<text:s/>conditions<text:s/>and<text:s/>complex<text:s/>approval<text:s/>processes,<text:s/>the<text:s/>operation<text:s/></text:span><text:span text:style-name="T187_13">provided<text:s/></text:span><text:span text:style-name="T187_14">a<text:s/></text:span><text:span text:style-name="T187_15">critical<text:s/>lifeline<text:s/>to<text:s/>commun</text:span><text:span text:style-name="T187_16">ities<text:s/>that<text:s/>remain<text:s/>largely<text:s/>inaccessible<text:s/>due<text:s/>to<text:s/>border<text:s/>closure</text:span><text:span text:style-name="T187_17">s</text:span><text:span text:style-name="T187_18"><text:s/>and<text:s/>suppl</text:span><text:span text:style-name="T187_19">y</text:span><text:span text:style-name="T187_20"><text:s/>restrictions.<text:s/></text:span></text:p>
      <text:p text:style-name="P188"/>
      <text:p text:style-name="P189"><text:span text:style-name="T189_1">Output<text:s/>1.2</text:span><text:span text:style-name="T189_2">:<text:s/></text:span><text:span text:style-name="T189_3">In<text:s/>February<text:s/>2026,<text:s/>w</text:span><text:span text:style-name="T189_4">e<text:s/>provided<text:s/>£1</text:span><text:span text:style-name="T189_5">m</text:span><text:span text:style-name="T189_6"><text:s/>to<text:s/>strengthen<text:s/>the<text:s/>JHCO</text:span><text:span text:style-name="T189_7">’s</text:span><text:span text:style-name="T189_8"><text:s/>logistical<text:s/>and<text:s/>operational<text:s/>framework<text:s/>to<text:s/>sustain<text:s/>and<text:s/>expand<text:s/>aid<text:s/>deliveries<text:s/>through<text:s/>the<text:s/>Jordan<text:s/>Humanitarian<text:s/>Corridor.<text:s/>This<text:s/>included<text:s/>increasing<text:s/>staffing<text:s/>capacities,<text:s/>covering<text:s/>transportation<text:s/>costs,<text:s/>enhancing<text:s/>equipment<text:s/>and<text:s/>warehouse<text:s/>maintenance</text:span><text:span text:style-name="T189_9"><text:s/>(including<text:s/>new<text:s/>IT<text:s/>connectivity<text:s/>between<text:s/>warehouses),</text:span><text:span text:style-name="T189_10"><text:s/></text:span><text:span text:style-name="T189_11">fire<text:s/>system<text:s/>installation<text:s/></text:span><text:span text:style-name="T189_12">for<text:s/>warehouses</text:span><text:span text:style-name="T189_13">,<text:s/>hiring<text:s/>operational<text:s/>staff<text:s/>and<text:s/></text:span><text:span text:style-name="T189_14">covering<text:s/>some<text:s/></text:span><text:span text:style-name="T189_15">labor<text:s/></text:span><text:span text:style-name="T189_16">costs</text:span><text:span text:style-name="T189_17">,<text:s/>cold<text:s/>chain<text:s/>equipment<text:s/>and<text:s/></text:span><text:span text:style-name="T189_18">refrigerated</text:span><text:span text:style-name="T189_19"><text:s/>trucks</text:span><text:span text:style-name="T189_20"><text:s/>enhancing<text:s/>logistical<text:s/>capacity<text:s/>and<text:s/>enabling<text:s/>the<text:s/>handling<text:s/>and<text:s/>transportation<text:s/>of<text:s/>temperature-sensitive<text:s/>items,<text:s/>such<text:s/>as<text:s/>medicines.<text:s/></text:span><text:span text:style-name="T189_21"><text:s/></text:span></text:p>
      <text:p text:style-name="P190"/>
      <text:p text:style-name="P191"><text:span text:style-name="T191_1">Any<text:s/>contribution<text:s/>towards<text:s/>transportation<text:s/>costs<text:s/>for<text:s/>Government-to-Government<text:s/>(G2G)<text:s/>humanitarian<text:s/>convoys<text:s/>remains<text:s/>on<text:s/>hold,<text:s/>as<text:s/>no<text:s/>progress<text:s/>has<text:s/>been<text:s/>made<text:s/>due<text:s/>to<text:s/>the<text:s/>continued<text:s/>closure<text:s/>of<text:s/>this<text:s/>modality.<text:s/>The<text:s/>G2G<text:s/>crossing<text:s/>from<text:s/>Jordan<text:s/>has<text:s/>been<text:s/>suspended<text:s/>since<text:s/>September<text:s/>2025,<text:s/>following<text:s/>the<text:s/>killing<text:s/>of<text:s/>two<text:s/>Israelis<text:s/>by<text:s/>a<text:s/>Jordanian<text:s/>driver<text:s/>at<text:s/>the<text:s/>crossing.<text:s/>Since<text:s/>then,<text:s/>negotiations<text:s/>with<text:s/>the<text:s/>Israeli<text:s/>authorities<text:s/>to<text:s/>resume<text:s/>G2G<text:s/>operations<text:s/>have<text:s/>remained<text:s/>stalled,<text:s/>with<text:s/>no<text:s/>breakthrough<text:s/>to<text:s/>date.</text:span><text:span text:style-name="T191_2"><text:s/></text:span></text:p>
      <text:p text:style-name="P192"><text:span text:style-name="T192_1">However,<text:s/>our<text:s/>f</text:span><text:span text:style-name="T192_2">unding</text:span><text:span text:style-name="T192_3"><text:s/></text:span><text:span text:style-name="T192_4">did<text:s/></text:span><text:span text:style-name="T192_5">contribute<text:s/></text:span><text:span text:style-name="T192_6">to<text:s/>the</text:span><text:span text:style-name="T192_7"><text:s/>transportation<text:s/>of<text:s/>goods<text:s/>through<text:s/>the<text:s/>Back-to-Back<text:s/>route</text:span><text:span text:style-name="T192_8"><text:s/>and<text:s/>to<text:s/></text:span><text:span text:style-name="T192_9">critical<text:s/>logistics<text:s/>capacity</text:span><text:span text:style-name="T192_10"><text:s/>mentioned<text:s/></text:span><text:span text:style-name="T192_11">above,</text:span><text:span text:style-name="T192_12"><text:s/>and</text:span><text:span text:style-name="T192_13"><text:s/>the<text:s/>project<text:s/>delivered<text:s/>tangible<text:s/>improvements,<text:s/>which<text:s/>have<text:s/>strengthened<text:s/>JHCO’s<text:s/>readiness<text:s/>and<text:s/>resilience</text:span><text:span text:style-name="T192_14">.<text:s/>This<text:s/>has<text:s/>ensured<text:s/></text:span><text:span text:style-name="T192_15">the<text:s/>corridor<text:s/>can<text:s/>operate<text:s/>safely<text:s/>and<text:s/>efficiently<text:s/>once<text:s/>access<text:s/>conditions<text:s/>allow.<text:s/>Financial<text:s/>management<text:s/>and<text:s/>procurement<text:s/>demonstrated<text:s/>good<text:s/>value<text:s/>for<text:s/>money,<text:s/>with<text:s/>competitive<text:s/>bidding<text:s/>resulting<text:s/>in<text:s/>savings<text:s/>that<text:s/>were<text:s/>transparently<text:s/>managed<text:s/>and<text:s/>reallocated<text:s/>with<text:s/>approval.<text:s/>Despite<text:s/>significant<text:s/>external<text:s/>constraints,<text:s/>including<text:s/>border<text:s/>closures<text:s/>and<text:s/>access<text:s/>suspensions<text:s/>beyond<text:s/>partner<text:s/>control,<text:s/>the<text:s/>output<text:s/>delivered<text:s/>as<text:s/>planned<text:s/>where<text:s/>feasible<text:s/>and<text:s/>maintained<text:s/>strong<text:s/>coordination<text:s/>with<text:s/>Jordanian<text:s/>authorities<text:s/>and<text:s/>humanitarian<text:s/>partners.<text:s/></text:span></text:p>
      <text:p text:style-name="P193"/>
      <text:p text:style-name="P194"><text:span text:style-name="T194_1">Output<text:s/>1.2<text:s/>and<text:s/></text:span><text:span text:style-name="T194_2">1.3</text:span><text:span text:style-name="T194_3">:</text:span><text:span text:style-name="T194_4"><text:s/>We<text:s/></text:span><text:span text:style-name="T194_5">also<text:s/></text:span><text:span text:style-name="T194_6">provided<text:s/>£2.28m<text:s/>to<text:s/></text:span><text:span text:style-name="T194_7">the<text:s/></text:span><text:span text:style-name="T194_8">BRC</text:span><text:span text:style-name="T194_9">S</text:span><text:span text:style-name="T194_10"><text:s/>to<text:s/>support<text:s/>the</text:span><text:span text:style-name="T194_11"><text:s/></text:span><text:span text:style-name="T194_12">ERCS,<text:s/>in<text:s/>coordination<text:s/>with</text:span><text:span text:style-name="T194_13"><text:s/>the<text:s/></text:span><text:span text:style-name="T194_14">IFRC</text:span><text:span text:style-name="T194_15">,<text:s/>to<text:s/>scale<text:s/>up<text:s/>the<text:s/>supply<text:s/>of<text:s/>humanitarian<text:s/>aid<text:s/>into<text:s/>Gaza</text:span><text:span text:style-name="T194_16"><text:s/>from<text:s/>Egypt.</text:span><text:span text:style-name="T194_17"><text:s/>This<text:s/>funding<text:s/>is<text:s/>contributing<text:s/>to<text:s/>sustaining<text:s/>critical<text:s/>logistics<text:s/>and<text:s/>supply<text:s/>chain<text:s/>operations<text:s/>related<text:s/>to<text:s/>maintaining<text:s/>the<text:s/>humanitarian<text:s/>corridor,<text:s/>including<text:s/>transportation,<text:s/>warehousing,<text:s/>cargo<text:s/>handling,<text:s/>and<text:s/>coordination<text:s/>of<text:s/>the<text:s/>onward<text:s/>dispatch<text:s/>of<text:s/>humanitarian<text:s/>assistance</text:span><text:span text:style-name="T194_18"><text:s/></text:span><text:span text:style-name="T194_19">towards<text:s/>Gaza<text:s/>and<text:s/>key<text:s/>border<text:s/>crossings</text:span><text:span text:style-name="T194_20"><text:s/>-<text:s/></text:span><text:span text:style-name="T194_21">See<text:s/>section<text:s/>G<text:s/>for<text:s/></text:span><text:span text:style-name="T194_22">details</text:span><text:span text:style-name="T194_23"><text:s/>on<text:s/>most<text:s/>recent<text:s/></text:span><text:span text:style-name="T194_24">BEC</text:span><text:span text:style-name="T194_25"><text:s/>monitoring<text:s/></text:span><text:span text:style-name="T194_26">visits</text:span><text:span text:style-name="T194_27"><text:s/>to<text:s/>ERCS<text:s/>warehouses.</text:span></text:p>
      <text:p text:style-name="P195"/>
      <text:p text:style-name="P196"><text:span text:style-name="T196_1">Between<text:s/>February<text:s/></text:span><text:span text:style-name="T196_2">and<text:s/>June<text:s/></text:span><text:span text:style-name="T196_3">2026,<text:s/>this<text:s/>project<text:s/></text:span><text:span text:style-name="T196_4">successfully<text:s/>sustained</text:span><text:span text:style-name="T196_5"><text:s/>and<text:s/>expanded<text:s/>a<text:s/>large-scale<text:s/>humanitarian<text:s/>logistics<text:s/>operation<text:s/>facilitating<text:s/>aid<text:s/>delivery<text:s/>into<text:s/>Gaza,<text:s/>despite<text:s/>a<text:s/>highly<text:s/>constrained<text:s/>operating<text:s/>environment.<text:s/>Warehousing<text:s/>capacity<text:s/>had<text:s/>increased<text:s/>to</text:span><text:span text:style-name="T196_6"><text:s/></text:span><text:span text:style-name="T196_7">90,000<text:s/>sqm</text:span><text:span text:style-name="T196_8"><text:s/></text:span><text:span text:style-name="T196_9">(from<text:s/>a<text:s/>75,000<text:s/>sqm<text:s/>baseline),<text:s/></text:span><text:span text:style-name="T196_10">the</text:span><text:span text:style-name="T196_11"><text:s/>target<text:s/></text:span><text:span text:style-name="T196_12">being</text:span><text:span text:style-name="T196_13"><text:s/>to<text:s/>reach<text:s/>100,000<text:s/>sqm</text:span><text:span text:style-name="T196_14"><text:s/>by<text:s/>December<text:s/>this<text:s/>year</text:span><text:span text:style-name="T196_15">.<text:s/>Our<text:s/>funding<text:s/>supported<text:s/>an<text:s/>average<text:s/>of<text:s/>163<text:s/>trucks<text:s/>per<text:s/>day<text:s/>carrying<text:s/>humanitarian<text:s/>aid<text:s/>to<text:s/>support<text:s/></text:span><text:span text:style-name="T196_16">thousands</text:span><text:span text:style-name="T196_17"><text:s/>of<text:s/>households<text:s/>in<text:s/>Gaza.<text:s/>Around<text:s/>350<text:s/>staff<text:s/>and<text:s/>volunteers<text:s/>were<text:s/>actively<text:s/>engaged</text:span><text:span text:style-name="T196_18"><text:s/></text:span><text:span text:style-name="T196_19">by<text:s/>ERCS<text:s/></text:span><text:span text:style-name="T196_20">to</text:span><text:span text:style-name="T196_21"><text:s/>supporti</text:span><text:span text:style-name="T196_22">ng<text:s/>t</text:span><text:span text:style-name="T196_23">he<text:s/>supply<text:s/>chain<text:s/>pipeline<text:s/>during<text:s/>the<text:s/>reporting<text:s/>period,<text:s/>contributing<text:s/>to</text:span><text:span text:style-name="T196_24"><text:s/>warehousing,</text:span><text:span text:style-name="T196_25"><text:s/>transport<text:s/>coordination,<text:s/>and<text:s/>dispatch<text:s/>functions</text:span><text:span text:style-name="T196_26"><text:s/>of<text:s/>the<text:s/>humanitarian<text:s/>aid<text:s/>delivered<text:s/>from<text:s/>Egypt<text:s/>to<text:s/>Palestinians<text:s/>in<text:s/>Gaza</text:span><text:span text:style-name="T196_27">.<text:s/></text:span></text:p>
      <text:p text:style-name="P197"><text:span text:style-name="T197_1"><text:s/></text:span></text:p>
      <text:p text:style-name="P198"><text:span text:style-name="T198_1">The<text:s/>ERCS<text:s/>has<text:s/>shown<text:s/>particular<text:s/>effectiveness<text:s/>in<text:s/>responding<text:s/>to<text:s/>short<text:s/>access<text:s/>windows,<text:s/>with<text:s/>over<text:s/>15%<text:s/>of<text:s/>total<text:s/>aid<text:s/>movement<text:s/>since<text:s/>the<text:s/>start<text:s/>of<text:s/>the<text:s/>Gaza<text:s/>crisis<text:s/>occurring<text:s/>within<text:s/></text:span><text:span text:style-name="T198_2">a</text:span><text:span text:style-name="T198_3"><text:s/>three-month<text:s/>reporting<text:s/>period<text:s/>(Feb-May<text:s/>2026),<text:s/>which<text:s/>reflects<text:s/>good<text:s/>progress<text:s/>towards<text:s/>maintaining<text:s/>surge<text:s/>capacity<text:s/>and<text:s/>strengthening<text:s/>logistics<text:s/>infrastructure<text:s/>in<text:s/>line<text:s/>with<text:s/>the<text:s/>programme’s<text:s/>objectives.</text:span></text:p>
      <text:p text:style-name="P199"><text:span text:style-name="T199_1"><text:s/></text:span></text:p>
      <text:p text:style-name="P200"><text:span text:style-name="T200_1">Progress<text:s/>against<text:s/>the<text:s/>project<text:s/>targets<text:s/>remains<text:s/>constrained,<text:s/>largely<text:s/>due<text:s/>to<text:s/>external<text:s/>factors<text:s/>such<text:s/>as<text:s/>border<text:s/>restrictions,<text:s/>inspection<text:s/>delays,<text:s/>and<text:s/>the<text:s/>late<text:s/>receipt<text:s/>of<text:s/>funds</text:span><text:span text:style-name="T200_2"><text:s/>by<text:s/>ERCS</text:span><text:span text:style-name="T200_3"><text:s/>(</text:span><text:span text:style-name="T200_4">in<text:s/></text:span><text:span text:style-name="T200_5">February<text:s/>2026</text:span><text:span text:style-name="T200_6"><text:s/>according<text:s/>to<text:s/>BRCS</text:span><text:span text:style-name="T200_7">),<text:s/>which<text:s/>has<text:s/>affected<text:s/>the<text:s/>pace<text:s/>of<text:s/>implementation<text:s/>and<text:s/>reporting<text:s/>by<text:s/>downstream<text:s/>partners.<text:s/>While<text:s/>indicators<text:s/>such<text:s/>as<text:s/>daily<text:s/>truck<text:s/>movements<text:s/>and<text:s/>staffing<text:s/></text:span><text:span text:style-name="T200_8">levels<text:s/>for<text:s/>the<text:s/>whole<text:s/>IFRC<text:s/>MENA<text:s/>Appeal<text:s/></text:span><text:span text:style-name="T200_9">are<text:s/>below<text:s/>overall<text:s/>targets<text:s/>at<text:s/>this<text:s/>stage,<text:s/>the<text:s/>project<text:s/>continues<text:s/>to<text:s/>demonstrate<text:s/>strong<text:s/>readiness</text:span><text:span text:style-name="T200_10"><text:s/>and<text:s/>capacity<text:s/></text:span><text:span text:style-name="T200_11">and<text:s/>is<text:s/>well-positioned<text:s/>to<text:s/>scale<text:s/>up<text:s/>delivery<text:s/>as<text:s/>access<text:s/>conditions<text:s/>improve.</text:span></text:p>
      <text:p text:style-name="P201"><text:span text:style-name="T201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/text:p>
      <text:p text:style-name="P202"/>
      <text:p text:style-name="P203"><text:span text:style-name="T203_1">Over<text:s/>the<text:s/>period<text:s/>under<text:s/>review,<text:s/>no<text:s/>changes<text:s/>were<text:s/>made<text:s/>to<text:s/>the<text:s/>core<text:s/>objectives<text:s/>or<text:s/>delivery<text:s/>modalities<text:s/>of<text:s/>the<text:s/>output.<text:s/></text:span></text:p>
      <text:p text:style-name="P204"/>
      <text:p text:style-name="P205"><text:span text:style-name="T205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206"/>
      <text:p text:style-name="P207"><text:span text:style-name="T207_1">This<text:s/>Annual<text:s/>review<text:s/>is<text:s/>the<text:s/>first<text:s/>for<text:s/>this<text:s/>programme.<text:s/></text:span></text:p>
      <text:p text:style-name="P208"/>
      <text:p text:style-name="P209"><text:span text:style-name="T209_1">Lessons<text:s/>learned</text:span><text:span text:style-name="T209_2">:<text:s/></text:span><text:span text:style-name="T209_3">The<text:s/>challenging<text:s/>context<text:s/>for<text:s/>the<text:s/>BRC</text:span><text:span text:style-name="T209_4">S</text:span><text:span text:style-name="T209_5"><text:s/></text:span><text:span text:style-name="T209_6">and<text:s/>the<text:s/>JHCO<text:s/></text:span><text:span text:style-name="T209_7">project</text:span><text:span text:style-name="T209_8">s</text:span><text:span text:style-name="T209_9"><text:s/>shows<text:s/>that<text:s/>effective<text:s/>delivery<text:s/>depends<text:s/>on<text:s/>maintaining<text:s/>flexible,<text:s/>scalable,<text:s/>and<text:s/>well-coordinated<text:s/>logistics<text:s/>systems<text:s/>capable<text:s/>of<text:s/>adapting<text:s/>to<text:s/>fluctuating<text:s/>access<text:s/>conditions<text:s/>and<text:s/>prolonged<text:s/>border<text:s/>restrictions.<text:s/>Key<text:s/>lessons<text:s/>include<text:s/>accepting</text:span><text:span text:style-name="T209_10"><text:s/>and<text:s/></text:span><text:span text:style-name="T209_11">factoring<text:s/>in<text:s/>the<text:s/>risk<text:s/>that<text:s/>the<text:s/>overall<text:s/>output<text:s/>will<text:s/>likely<text:s/>remain<text:s/>heavily<text:s/>impacted<text:s/>by<text:s/>external<text:s/>factors<text:s/>i.e.<text:s/>the<text:s/>political<text:s/>situation<text:s/>resulting<text:s/>in<text:s/>border<text:s/>restrictions,<text:s/>dual-use<text:s/>item<text:s/>restrictions,<text:s/>etc.</text:span></text:p>
      <text:p text:style-name="P210"><text:span text:style-name="T210_1"><text:s/></text:span></text:p>
      <text:p text:style-name="P211"><text:span text:style-name="T211_1">It<text:s/>also<text:s/>shows<text:s/>the<text:s/>importance<text:s/>of<text:s/>expanding<text:s/>warehousing<text:s/>capacity,<text:s/>strengthening<text:s/>adaptive<text:s/>supply<text:s/>chain<text:s/>planning<text:s/>(e.g.<text:s/>flexible<text:s/>routing<text:s/>and<text:s/>scheduling),<text:s/>and<text:s/>improving<text:s/>inventory<text:s/></text:span><text:span text:style-name="T211_2">and<text:s/>cold<text:s/>chain</text:span><text:span text:style-name="T211_3"><text:s/></text:span><text:span text:style-name="T211_4">management,<text:s/>particularly<text:s/>for<text:s/>perishable<text:s/>and<text:s/>medical<text:s/>supplies.<text:s/>It<text:s/>also<text:s/>emphasises<text:s/>the<text:s/>need<text:s/>for<text:s/>stronger<text:s/>cargo<text:s/>tracking,<text:s/>digital<text:s/>logistics<text:s/>systems,<text:s/>and<text:s/>centralised<text:s/>coordination<text:s/>to<text:s/>reduce<text:s/>inefficiencies<text:s/>and<text:s/>support<text:s/>timely<text:s/>decision-making.</text:span></text:p>
      <text:p text:style-name="P212"/>
      <text:p text:style-name="P213"><text:span text:style-name="T213_1">Recommendations</text:span><text:span text:style-name="T213_2">:</text:span><text:span text:style-name="T213_3"><text:s/>The<text:s/>project<text:s/>would<text:s/>benefit<text:s/>from<text:s/>enhancing<text:s/>monitoring<text:s/>and<text:s/>reporting<text:s/>practices,<text:s/>including<text:s/>clearer<text:s/>alignment<text:s/>of<text:s/>indicators<text:s/>and<text:s/>better<text:s/>quantification<text:s/>of<text:s/>some<text:s/>outputs<text:s/>and<text:s/>outcomes,<text:s/>alongside<text:s/>improved<text:s/>financial<text:s/>tracking<text:s/>and<text:s/>transparency.<text:s/>Continued<text:s/>investment<text:s/>in<text:s/>logistics<text:s/>systems<text:s/>and<text:s/>contingency<text:s/>planning<text:s/>may<text:s/>help<text:s/>in<text:s/>strengthening<text:s/>delivery,<text:s/>accountability,<text:s/>and<text:s/>demonstration<text:s/>of<text:s/>results,<text:s/>especially<text:s/>under<text:s/>this<text:s/>challenging<text:s/>context.<text:s/></text:span></text:p>
      <text:p text:style-name="P214"/>
      <text:p text:style-name="P215"><text:span text:style-name="T215_1">The<text:s/>fragility<text:s/>of<text:s/>the<text:s/>ceasefire<text:s/>adds<text:s/>additional<text:s/>uncertainty<text:s/>(e.g.<text:s/>unexpected<text:s/>border<text:s/>closures).<text:s/>We<text:s/>should<text:s/>therefore<text:s/>continue<text:s/>to<text:s/>consider<text:s/>with<text:s/>future<text:s/>projects<text:s/>how<text:s/>to<text:s/>best<text:s/>use<text:s/>our<text:s/>funding<text:s/>to<text:s/>support<text:s/>humanitarian<text:s/>operations<text:s/>within<text:s/>these<text:s/>constraints.</text:span><text:span text:style-name="T215_2"><text:s/></text:span><text:span text:style-name="T215_3">Future</text:span><text:span text:style-name="T215_4"><text:s/>programming<text:s/>should<text:s/></text:span><text:span text:style-name="T215_5">continue<text:s/>to<text:s/>prioritise<text:s/>flexible<text:s/>funding<text:s/>and<text:s/>modalities<text:s/>that<text:s/>allow<text:s/>rapid<text:s/>adaptation<text:s/>to<text:s/>shifting<text:s/>operational<text:s/>constraints<text:s/>while<text:s/>sustaining<text:s/>humanitarian<text:s/>readiness.</text:span></text:p>
      <text:p text:style-name="P216"/>
      <table:table table:style-name="Table7">
        <table:table-column table:style-name="Column26"/>
        <table:table-column table:style-name="Column27"/>
        <table:table-column table:style-name="Column28"/>
        <table:table-column table:style-name="Column29"/>
        <table:table-column table:style-name="Column30"/>
        <table:table-row table:style-name="Row23">
          <table:table-cell table:style-name="Cell90">
            <text:p text:style-name="P217"><text:span text:style-name="T217_1">Output<text:s/>Title<text:s/></text:span></text:p>
          </table:table-cell>
          <table:table-cell table:style-name="Cell91" table:number-columns-spanned="4">
            <text:p text:style-name="P218"><text:span text:style-name="T218_1">Support<text:s/>medical<text:s/>evacuations<text:s/>and<text:s/>enhance<text:s/>capacity<text:s/>urgent<text:s/>care<text:s/>for<text:s/>Palestinians<text:s/>in<text:s/>Gaza<text:s/>and<text:s/>those<text:s/>displaced<text:s/>to<text:s/>Egypt<text:s/>and<text:s/>Jordan</text:span></text:p>
          </table:table-cell>
          <table:covered-table-cell/>
          <table:covered-table-cell/>
          <table:covered-table-cell/>
        </table:table-row>
        <table:table-row table:style-name="Row24">
          <table:table-cell table:style-name="Cell92" table:number-columns-spanned="2">
            <text:p text:style-name="P219"><text:span text:style-name="T219_1">Output<text:s/>number:<text:s/></text:span></text:p>
          </table:table-cell>
          <table:covered-table-cell/>
          <table:table-cell table:style-name="Cell93">
            <text:p text:style-name="P220"><text:span text:style-name="T220_1">2</text:span></text:p>
          </table:table-cell>
          <table:table-cell table:style-name="Cell94">
            <text:p text:style-name="P221"><text:span text:style-name="T221_1">Output<text:s/>Score:<text:s/></text:span></text:p>
          </table:table-cell>
          <table:table-cell table:style-name="Cell95">
            <text:p text:style-name="P222"><text:span text:style-name="T222_1">A</text:span></text:p>
          </table:table-cell>
        </table:table-row>
        <table:table-row table:style-name="Row25">
          <table:table-cell table:style-name="Cell96" table:number-columns-spanned="2">
            <text:p text:style-name="P223"><text:span text:style-name="T223_1">Impact<text:s/>weighting<text:s/>(%):<text:s text:c="2"/></text:span></text:p>
          </table:table-cell>
          <table:covered-table-cell/>
          <table:table-cell table:style-name="Cell97">
            <text:p text:style-name="P224"><text:span text:style-name="T224_1">4</text:span><text:span text:style-name="T224_2">3</text:span><text:span text:style-name="T224_3">%</text:span></text:p>
          </table:table-cell>
          <table:table-cell table:style-name="Cell98">
            <text:p text:style-name="P225"><text:span text:style-name="T225_1">Weighting<text:s/>revised<text:s/>since<text:s/>last<text:s/>AR?<text:s/></text:span></text:p>
          </table:table-cell>
          <table:table-cell table:style-name="Cell99">
            <text:p text:style-name="P226"><text:span text:style-name="T226_1">N/A</text:span></text:p>
          </table:table-cell>
        </table:table-row>
      </table:table>
      <text:p text:style-name="P227"/>
      <table:table table:style-name="Table8">
        <table:table-column table:style-name="Column31"/>
        <table:table-column table:style-name="Column32"/>
        <table:table-column table:style-name="Column33"/>
        <table:table-column table:style-name="Column34"/>
        <table:table-row table:style-name="Row26">
          <table:table-cell table:style-name="Cell100">
            <text:p text:style-name="P228"><text:span text:style-name="T228_1">Indicator(s)</text:span></text:p>
          </table:table-cell>
          <table:table-cell table:style-name="Cell101">
            <text:p text:style-name="P229"><text:span text:style-name="T229_1">Milestone(s)<text:s/>for<text:s/>this<text:s/>review</text:span></text:p>
          </table:table-cell>
          <table:table-cell table:style-name="Cell102">
            <text:p text:style-name="P230"><text:span text:style-name="T230_1">Progress<text:s/></text:span></text:p>
          </table:table-cell>
          <table:table-cell table:style-name="Cell103">
            <text:p text:style-name="P231"><text:span text:style-name="T231_1">%</text:span></text:p>
          </table:table-cell>
        </table:table-row>
        <table:table-row table:style-name="Row27">
          <table:table-cell table:style-name="Cell104">
            <text:p text:style-name="P232"><text:span text:style-name="T232_1">2.1<text:s/></text:span><text:span text:style-name="T232_2">Number<text:s/>of<text:s/>Palestinian<text:s/>patients<text:s/>evacuated<text:s/>to<text:s/>receive<text:s/>medical<text:s/>healthcare<text:s/>in<text:s/>the<text:s/>UK<text:s/>through<text:s/>FCDO<text:s/>supported<text:s/>mechanisms,<text:s/>disaggregated<text:s/>by<text:s/>sex<text:s/>and<text:s/>age</text:span></text:p>
          </table:table-cell>
          <table:table-cell table:style-name="Cell105">
            <text:p text:style-name="P233"><text:span text:style-name="T233_1">50<text:s/>children</text:span></text:p>
          </table:table-cell>
          <table:table-cell table:style-name="Cell106">
            <text:p text:style-name="P234"><text:span text:style-name="T234_1">50<text:s/>children</text:span></text:p>
          </table:table-cell>
          <table:table-cell table:style-name="Cell107">
            <text:p text:style-name="P235"><text:span text:style-name="T235_1">100%</text:span></text:p>
          </table:table-cell>
        </table:table-row>
        <table:table-row table:style-name="Row28">
          <table:table-cell table:style-name="Cell108">
            <text:p text:style-name="P236"><text:span text:style-name="T236_1">2.2<text:s/></text:span><text:span text:style-name="T236_2">Value<text:s/>of<text:s/>the<text:s/>UK<text:s/>contribution<text:s/>to<text:s/>the<text:s/>Gaza<text:s/>Medical<text:s/>Evacuations<text:s/>Donation<text:s/>Fund<text:s/>in<text:s/>Jordan<text:s/>(GBP)</text:span></text:p>
          </table:table-cell>
          <table:table-cell table:style-name="Cell109">
            <text:p text:style-name="P237"><text:span text:style-name="T237_1">£1m</text:span></text:p>
          </table:table-cell>
          <table:table-cell table:style-name="Cell110">
            <text:p text:style-name="P238"><text:span text:style-name="T238_1">£1m</text:span></text:p>
          </table:table-cell>
          <table:table-cell table:style-name="Cell111">
            <text:p text:style-name="P239"><text:span text:style-name="T239_1">100%</text:span></text:p>
          </table:table-cell>
        </table:table-row>
        <table:table-row table:style-name="Row29">
          <table:table-cell table:style-name="Cell112">
            <text:p text:style-name="P240"><text:span text:style-name="T240_1">2.3<text:s/></text:span><text:span text:style-name="T240_2">Number<text:s/>of<text:s/>medical<text:s/>equipment<text:s/>procured<text:s/>for<text:s/>healthcare<text:s/>facilities<text:s/>in<text:s/>Egypt</text:span></text:p>
          </table:table-cell>
          <table:table-cell table:style-name="Cell113">
            <text:p text:style-name="P241"><text:span text:style-name="T241_1">94</text:span></text:p>
          </table:table-cell>
          <table:table-cell table:style-name="Cell114">
            <text:p text:style-name="P242"><text:span text:style-name="T242_1">95</text:span></text:p>
          </table:table-cell>
          <table:table-cell table:style-name="Cell115">
            <text:p text:style-name="P243"><text:span text:style-name="T243_1">100%</text:span></text:p>
          </table:table-cell>
        </table:table-row>
        <table:table-row table:style-name="Row30">
          <table:table-cell table:style-name="Cell116">
            <text:p text:style-name="P244"><text:span text:style-name="T244_1">2.4<text:s/></text:span><text:span text:style-name="T244_2">Number<text:s/>of<text:s/>healthcare<text:s/>professionals<text:s/>completed<text:s/>the<text:s/>management<text:s/>of<text:s/>burn<text:s/>and<text:s/>other<text:s/>urgent<text:s/>or<text:s/>critical<text:s/>patient<text:s/>conditions<text:s/>training</text:span></text:p>
          </table:table-cell>
          <table:table-cell table:style-name="Cell117">
            <text:p text:style-name="P245"><text:span text:style-name="T245_1">120</text:span></text:p>
          </table:table-cell>
          <table:table-cell table:style-name="Cell118">
            <text:p text:style-name="P246"><text:span text:style-name="T246_1">175</text:span></text:p>
          </table:table-cell>
          <table:table-cell table:style-name="Cell119">
            <text:p text:style-name="P247"><text:span text:style-name="T247_1">145.8%</text:span></text:p>
          </table:table-cell>
        </table:table-row>
      </table:table>
      <text:p text:style-name="P248"/>
      <text:p text:style-name="P249"><text:span text:style-name="T249_1">Briefly<text:s/>describe<text:s/>the<text:s/>output’s<text:s/>activities<text:s/>and<text:s/>provide<text:s/>supporting<text:s/>narrative<text:s/>for<text:s/>the<text:s/>score.<text:s/></text:span></text:p>
      <text:p text:style-name="P250"/>
      <text:p text:style-name="P251"><text:span text:style-name="T251_1">Output<text:s/>2.1</text:span><text:span text:style-name="T251_2">:<text:s/></text:span><text:span text:style-name="T251_3">T</text:span><text:span text:style-name="T251_4">he<text:s/>joint<text:s/>initiative<text:s/>by<text:s/></text:span><text:span text:style-name="T251_5"><text:a xlink:type="simple" xlink:href="https://www.office.com/search?q=WHO+Jordan&amp;EntityRepresentationId=bea6d4e3-a1f5-40c7-aa18-b84c9e1ee266"><text:span text:style-name="T251_6">WHO<text:s/>Jordan</text:span><text:span text:style-name="T251_7">,<text:s/></text:span><text:span text:style-name="T251_8">the<text:s/>Department<text:s/>of<text:s/>Health<text:s/>and<text:s/>Social<text:s/>Care<text:s/>(</text:span><text:span text:style-name="T251_9">UK<text:s/></text:span><text:span text:style-name="T251_10">DHSC</text:span><text:span text:style-name="T251_11">)</text:span><text:span text:style-name="T251_12"><text:s/>and<text:s/></text:span></text:a></text:span><text:span text:style-name="T251_13">FCDO</text:span><text:span text:style-name="T251_14"><text:s/></text:span><text:span text:style-name="T251_15">e</text:span><text:span text:style-name="T251_16">nabled<text:s/>the<text:s/>safe<text:s/>evacuation<text:s/>of<text:s/>50<text:s/>critically<text:s/>ill<text:s/>children<text:s/>and<text:s/>217<text:s/>companions<text:s/>from<text:s/>Gaza<text:s/>to<text:s/>the<text:s/>U</text:span><text:span text:style-name="T251_17">K</text:span><text:span text:style-name="T251_18"><text:s/>via<text:s/>Jordan</text:span><text:span text:style-name="T251_19"><text:s/>from<text:s/></text:span><text:span text:style-name="T251_20">September</text:span><text:span text:style-name="T251_21"><text:s/>to<text:s/></text:span><text:span text:style-name="T251_22">October</text:span><text:span text:style-name="T251_23"><text:s/>2025.<text:s/></text:span><text:span text:style-name="T251_24">Operations<text:s/>were<text:s/>conducted<text:s/>in<text:s/>four<text:s/>cohorts,<text:s/>with<text:s/>strong<text:s/>coordination<text:s/>across<text:s/>medical,<text:s/>logistical,<text:s/>and<text:s/>diplomatic<text:s/>channels</text:span><text:span text:style-name="T251_25">.<text:s/></text:span><text:span text:style-name="T251_26">All<text:s/>basic<text:s/>needs</text:span><text:span text:style-name="T251_27">-<text:s/></text:span><text:span text:style-name="T251_28">including<text:s/>medical<text:s/>care,<text:s/>psychosocial<text:s/>support,<text:s/>accommodation,<text:s/>and<text:s/>safeguarding</text:span><text:span text:style-name="T251_29">-</text:span><text:span text:style-name="T251_30">were<text:s/>comprehensively<text:s/>addressed,<text:s/>ensuring<text:s/>dignity<text:s/>and<text:s/>family<text:s/>unity</text:span><text:span text:style-name="T251_31">.<text:s/></text:span><text:span text:style-name="T251_32">Medical<text:s/>assessments,<text:s/></text:span><text:span text:style-name="T251_33">clinical<text:s/>s</text:span><text:span text:style-name="T251_34">tabilization</text:span><text:span text:style-name="T251_35"><text:s/>of<text:s/>patients<text:s/>(doctors<text:s/>having<text:s/>assessed<text:s/>that<text:s/>the<text:s/>patient<text:s/>can<text:s/>safely<text:s/>endure<text:s/>the<text:s/>journey<text:s/>and<text:s/>that<text:s/>any<text:s/>immediate<text:s/>life-threatening<text:s/>issues<text:s/>have<text:s/>been<text:s/>managed),<text:s/></text:span><text:span text:style-name="T251_36">psychosocial<text:s/>support<text:s/></text:span><text:span text:style-name="T251_37">and<text:s/>onward<text:s/>travel<text:s/>were<text:s/>efficiently<text:s/>managed,<text:s/>with<text:s/>no<text:s/>gaps<text:s/>in<text:s/>service<text:s/>provi</text:span><text:span text:style-name="T251_38">sion.<text:s/></text:span></text:p>
      <text:p text:style-name="P252"/>
      <text:p text:style-name="P253"><text:span text:style-name="T253_1">The<text:s/>operation<text:s/>was<text:s/>delivered<text:s/>under<text:s/>budget,<text:s/>demonstrating<text:s/>strong<text:s/>cost<text:s/>efficiency<text:s/>despite<text:s/>surge<text:s/>staffing<text:s/>and<text:s/>complex<text:s/>coordination<text:s/>demands</text:span><text:span text:style-name="T253_2"><text:s/>for<text:s/>WHO,<text:s/></text:span><text:span text:style-name="T253_3">N</text:span><text:span text:style-name="T253_4">ational<text:s/></text:span><text:span text:style-name="T253_5">H</text:span><text:span text:style-name="T253_6">ealth<text:s/></text:span><text:span text:style-name="T253_7">S</text:span><text:span text:style-name="T253_8">ervice</text:span><text:span text:style-name="T253_9"><text:s/>(NHS)</text:span><text:span text:style-name="T253_10">/DHSC,</text:span><text:span text:style-name="T253_11"><text:s/>UKMed</text:span><text:span text:style-name="T253_12">,</text:span><text:span text:style-name="T253_13"><text:s/></text:span><text:span text:style-name="T253_14">BEA<text:s/>and</text:span><text:span text:style-name="T253_15"><text:s/>NED<text:s/>team<text:s/>in</text:span><text:span text:style-name="T253_16"><text:s/>London.<text:s/></text:span><text:span text:style-name="T253_17">Main<text:s/>challenges<text:s/>included<text:s/>unpredictable<text:s/>border<text:s/>delays,<text:s/>high-intensity<text:s/>operational<text:s/>demands,<text:s/>and<text:s/>last-minute<text:s/>clearance<text:s/>issues<text:s/>for<text:s/>one<text:s/>family</text:span><text:span text:style-name="T253_18">.<text:s/></text:span></text:p>
      <text:p text:style-name="P254"/>
      <text:p text:style-name="P255"><text:span text:style-name="T255_1">UKMed<text:s/>also<text:s/>participated<text:s/>to<text:s/>these<text:s/>evacuations,<text:s/>supporting<text:s/></text:span><text:span text:style-name="T255_2">the<text:s/></text:span><text:span text:style-name="T255_3">NHS<text:s/>team.<text:s/>They<text:s/>joined<text:s/>the<text:s/></text:span><text:span text:style-name="T255_4">four<text:s/>medevacs</text:span><text:span text:style-name="T255_5"><text:s/>flights</text:span><text:span text:style-name="T255_6"><text:s/>supporting</text:span><text:span text:style-name="T255_7"><text:s/>the<text:s/></text:span><text:span text:style-name="T255_8">patients<text:s/>and<text:s/>family<text:s/>members</text:span><text:span text:style-name="T255_9">.<text:s/></text:span><text:span text:style-name="T255_10">Teams<text:s/>included<text:s/>clinicians,<text:s/>mental<text:s/>health<text:s/>specialists,<text:s/>operational<text:s/>staff,<text:s/>and<text:s/>Arabic-speaking<text:s/>personnel<text:s/>for<text:s/>cultural<text:s/>and<text:s/>linguistic<text:s/>support</text:span><text:span text:style-name="T255_11">.<text:s/></text:span><text:span text:style-name="T255_12">Daily<text:s/>coordination<text:s/>meetings<text:s/>and<text:s/>“wash-up”<text:s/>sessions<text:s/>after<text:s/>each<text:s/>flight<text:s/>enabled<text:s/>adaptation<text:s/>and<text:s/>improvement</text:span><text:span text:style-name="T255_13">.</text:span></text:p>
      <text:p text:style-name="P256"/>
      <text:p text:style-name="P257"><text:span text:style-name="T257_1">Output<text:s/>2.2</text:span><text:span text:style-name="T257_2">:</text:span><text:span text:style-name="T257_3"><text:s/></text:span><text:span text:style-name="T257_4">I</text:span><text:span text:style-name="T257_5">n<text:s/>line<text:s/>with<text:s/>His<text:s/>Majesty<text:s/>King<text:s/>Abdullah<text:s/>II’s<text:s/>humanitarian<text:s/>Initiative<text:s/>and<text:s/>Jordan’s<text:s/>continued<text:s/>leadership<text:s/>in<text:s/>responding<text:s/>to<text:s/>the<text:s/>Gaza<text:s/>crisis,<text:s/>we<text:s/>provided<text:s/>£1M<text:s/>to<text:s/>support<text:s/>the<text:s/>medical<text:s/>treatment<text:s/>and<text:s/>care<text:s/>of<text:s/></text:span><text:span text:style-name="T257_6">children<text:s/>evacuated<text:s/>from<text:s/>Gaza<text:s/>to<text:s/>Jordan<text:s/>and<text:s/>their<text:s/>families.<text:s/>The<text:s/>funding<text:s/>was<text:s/>transferre</text:span><text:span text:style-name="T257_7">d<text:s/>in<text:s/>January<text:s/>2026</text:span><text:span text:style-name="T257_8"><text:s/>to<text:s/>the<text:s/>designated<text:s/>bank<text:s/>account<text:s/>of<text:s/>the<text:s/>Gaza<text:s/>Medical<text:s/>Evacuations<text:s/>Donation<text:s/>Fund,<text:s/>which<text:s/>is<text:s/>supervised<text:s/>by<text:s/>the<text:s/></text:span><text:span text:style-name="T257_9">Jordanian<text:s/></text:span><text:span text:style-name="T257_10">Ministry<text:s/>of<text:s/>Social<text:s/>Development<text:s/>(M</text:span><text:span text:style-name="T257_11">o</text:span><text:span text:style-name="T257_12">SD).<text:s/></text:span><text:span text:style-name="T257_13">The<text:s/>Royal<text:s/>Initiative<text:s/>was<text:s/>launched<text:s/>in<text:s/>March<text:s/>2025,<text:s/>with<text:s/>the<text:s/>aim<text:s/>of<text:s/>treating<text:s/>2000<text:s/>patients,<text:s/>in<text:s/></text:span><text:span text:style-name="T257_14">coordination<text:s/>with<text:s/>the<text:s/>Ministry<text:s/>of<text:s/>Health<text:s/>and<text:s/>the<text:s/>WHO</text:span><text:span text:style-name="T257_15">.</text:span><text:span text:style-name="T257_16"><text:s/></text:span><text:span text:style-name="T257_17">As<text:s/>of<text:s/>May</text:span><text:span text:style-name="T257_18"><text:s/>2026</text:span><text:span text:style-name="T257_19">,<text:s/>460<text:s/>patients<text:s/>have<text:s/>successfully<text:s/>completed<text:s/>their<text:s/>medical<text:s/>treatment<text:s/>in<text:s/>Jordan.<text:s/>However,<text:s/>as<text:s/></text:span><text:span text:style-name="T257_20">Israel</text:span><text:span text:style-name="T257_21"><text:s/></text:span><text:span text:style-name="T257_22">currently<text:s/></text:span><text:span text:style-name="T257_23">won’t<text:s/>allow<text:s/></text:span><text:span text:style-name="T257_24">all<text:s/>the<text:s/></text:span><text:span text:style-name="T257_25">families<text:s/>to<text:s/>return</text:span><text:span text:style-name="T257_26"><text:s/>to<text:s/>Gaza</text:span><text:span text:style-name="T257_27">,<text:s/>and<text:s/>with<text:s/>the<text:s/>clear<text:s/></text:span><text:span text:style-name="T257_28">Jordanian<text:s/></text:span><text:span text:style-name="T257_29">p</text:span><text:span text:style-name="T257_30">olicy<text:s/>not<text:s/>to<text:s/></text:span><text:span text:style-name="T257_31">permanently<text:s/></text:span><text:span text:style-name="T257_32">displace<text:s/>Palestinians,<text:s/>the</text:span><text:span text:style-name="T257_33"><text:s/>Government<text:s/>of<text:s/>Jordan<text:s/>decided</text:span><text:span text:style-name="T257_34"><text:s/>in<text:s/>May</text:span><text:span text:style-name="T257_35"><text:s/>to<text:s/>pause<text:s/>th</text:span><text:span text:style-name="T257_36">e<text:s/></text:span><text:span text:style-name="T257_37">i</text:span><text:span text:style-name="T257_38">nitiative</text:span><text:span text:style-name="T257_39">.</text:span><text:span text:style-name="T257_40"><text:s/></text:span><text:span text:style-name="T257_41"><text:s/></text:span><text:span text:style-name="T257_42">BE</text:span><text:span text:style-name="T257_43">A</text:span><text:span text:style-name="T257_44"><text:s/>is<text:s/>closely<text:s/>following<text:s/>up<text:s/>on<text:s/>the<text:s/>evolution<text:s/>of<text:s/>the<text:s/>scheme</text:span><text:span text:style-name="T257_45">.</text:span><text:span text:style-name="T257_46"><text:s/></text:span></text:p>
      <text:p text:style-name="P258"/>
      <text:p text:style-name="P259"><text:span text:style-name="T259_1">For<text:s/>outputs<text:s/>2.3<text:s/>&amp;<text:s/>2.4</text:span><text:span text:style-name="T259_2">,<text:s/>we<text:s/>provided<text:s/>£1m<text:s/>to<text:s/>WHO<text:s/>to<text:s/>support<text:s/>displaced<text:s/>Palestinians<text:s/>and<text:s/>host<text:s/>communities<text:s/>in<text:s/>Egypt<text:s/>in<text:s/>response<text:s/>to<text:s/>the<text:s/>ongoing<text:s/>Gaza<text:s/>crisis.</text:span><text:span text:style-name="T259_3"><text:s/>This<text:s/>was<text:s/>the<text:s/>UK's<text:s/>thir</text:span><text:span text:style-name="T259_4">d</text:span><text:span text:style-name="T259_5"><text:s/>tranche<text:s/>of<text:s/>funding<text:s/>to<text:s/>WHO<text:s/>Egypt,<text:s/>following<text:s/>£2million<text:s/>provided<text:s/>in<text:s/>FY<text:s/>24-25</text:span><text:span text:style-name="T259_6"><text:s/>through<text:s/>the<text:s/>BCGJ’s<text:s/>Humanitarian<text:s/>programme</text:span><text:span text:style-name="T259_7">.<text:s/>Due<text:s/>to<text:s/>the<text:s/>timing<text:s/></text:span><text:span text:style-name="T259_8">constraints<text:s/>of<text:s/>this<text:s/>project<text:s/>(lasting<text:s/>from<text:s/>October<text:s/>2025<text:s/>–<text:s/>March<text:s/>2026),<text:s/></text:span><text:span text:style-name="T259_9">and<text:s/>the<text:s/>political<text:s/>situation<text:s/>resulting<text:s/>in<text:s/>an<text:s/>ongoing<text:s/>level<text:s/>of<text:s/>uncertainty<text:s/>over<text:s/>the<text:s/>number<text:s/>of<text:s/>Palestinian<text:s/>medical<text:s/>evacuees<text:s/>able<text:s/>to<text:s/>enter<text:s/>Egypt<text:s/>(i</text:span><text:span text:style-name="T259_10">.</text:span><text:span text:style-name="T259_11">e</text:span><text:span text:style-name="T259_12">.</text:span><text:span text:style-name="T259_13"><text:s/>the<text:s/>closure<text:s/>of<text:s/></text:span><text:span text:style-name="T259_14">the<text:s/>Rafah<text:s/>border<text:s/>crossing</text:span><text:span text:style-name="T259_15"><text:s/>at<text:s/>various<text:s/>times</text:span><text:span text:style-name="T259_16">),<text:s/>it<text:s/>was<text:s/>agreed<text:s/>with<text:s/>WHO<text:s/>that<text:s/>this<text:s/>tranche<text:s/>of<text:s/>funding<text:s/>would<text:s/>focus<text:s/>on<text:s/></text:span><text:span text:style-name="T259_17">prepar</text:span><text:span text:style-name="T259_18">edness<text:s/>activity</text:span><text:span text:style-name="T259_19"><text:s/>for<text:s/>a<text:s/>third<text:s/>wave<text:s/>of<text:s/>medical<text:s/>evacuations<text:s/>at<text:s/>a<text:s/>future<text:s/>date.</text:span><text:span text:style-name="T259_20"><text:s/></text:span><text:span text:style-name="T259_21">The<text:s/>project<text:s/>has<text:s/>made<text:s/>substantial<text:s/>progress<text:s/>against<text:s/>these<text:s/>two<text:s/>outputs,<text:s/>demonstrating<text:s/>strong<text:s/>operational<text:s/>delivery<text:s/>and<text:s/>adaptability<text:s/>to<text:s/>evolving<text:s/>needs.<text:s/></text:span></text:p>
      <text:p text:style-name="P260"><text:span text:style-name="T260_1"><text:s/></text:span></text:p>
      <text:p text:style-name="P261"><text:span text:style-name="T261_1">For<text:s/>output<text:s/>2.3,</text:span><text:span text:style-name="T261_2"><text:s/></text:span><text:span text:style-name="T261_3">th</text:span><text:span text:style-name="T261_4">e<text:s/>project<text:s/>exceeded<text:s/>the<text:s/>overall<text:s/>procurement<text:s/>targets,<text:s/>delivering<text:s/>95<text:s/>items<text:s/>against<text:s/>a<text:s/>target<text:s/>of<text:s/>94,<text:s/>with<text:s/>significant<text:s/>overachievement<text:s/>in<text:s/>burn<text:s/>care<text:s/>equipment<text:s/>(45<text:s/>vs<text:s/>20<text:s/>planned)<text:s/>and<text:s/></text:span><text:span text:style-name="T261_5">close<text:s/>to<text:s/>targets<text:s/>set<text:s/></text:span><text:span text:style-name="T261_6">regarding</text:span><text:span text:style-name="T261_7"><text:s/>blood<text:s/>bank<text:s/>equipment<text:s/>(46<text:s/>vs<text:s/>50).<text:s/>This<text:s/>reflects<text:s/>appropriate<text:s/>adaptation<text:s/>to<text:s/>the<text:s/>rising<text:s/>burden<text:s/>of<text:s/>trauma<text:s/>and<text:s/>burn<text:s/>injuries.<text:s/>However,<text:s/>critical<text:s/>underperformance<text:s/>occurred<text:s/>in<text:s/>pathology<text:s/>equipment<text:s/>(0<text:s/>delivered<text:s/>vs<text:s/>20<text:s/>planned)<text:s/></text:span><text:span text:style-name="T261_8">only<text:s/></text:span><text:span text:style-name="T261_9">due<text:s/>to<text:s/>procurement<text:s/></text:span><text:span text:style-name="T261_10">process<text:s/>issues</text:span><text:span text:style-name="T261_11"><text:s/>limiting<text:s/>the<text:s/>project’s<text:s/>ability<text:s/>to<text:s/>address<text:s/>oncology-related<text:s/>needs.<text:s/></text:span></text:p>
      <text:p text:style-name="P262"><text:span text:style-name="T262_1"><text:s/></text:span></text:p>
      <text:p text:style-name="P263"><text:span text:style-name="T263_1">While<text:s/>this<text:s/>procurement<text:s/>output<text:s/>was<text:s/>largely<text:s/>achieved,<text:s/>the<text:s/>WHO<text:s/>reporting<text:s/>did<text:s/>not<text:s/>provide<text:s/>evidence<text:s/>of<text:s/>service<text:s/></text:span><text:span text:style-name="T263_2">utili</text:span><text:span text:style-name="T263_3">s</text:span><text:span text:style-name="T263_4">ation</text:span><text:span text:style-name="T263_5"><text:s/>and<text:s/>patient-level<text:s/>outcomes<text:s/>(i.e.<text:s/>how<text:s/>many<text:s/></text:span><text:span text:style-name="T263_6">targeted<text:s/></text:span><text:span text:style-name="T263_7">patients<text:s/>received<text:s/>treatment<text:s/>using<text:s/>this<text:s/>equipment).<text:s/></text:span><text:span text:style-name="T263_8">WHO<text:s/>informed<text:s/></text:span><text:span text:style-name="T263_9">BEC</text:span><text:span text:style-name="T263_10"><text:s/>at<text:s/>the<text:s/>mid-term<text:s/>point<text:s/>(3</text:span><text:span text:style-name="T263_11">1</text:span><text:span text:style-name="T263_12"><text:s/>Dec</text:span><text:span text:style-name="T263_13">ember<text:s/>2025)</text:span><text:span text:style-name="T263_14"><text:s/>of<text:s/>the<text:s/>project<text:s/>that<text:s/>this<text:s/>would<text:s/>not<text:s/>be<text:s/>possible,<text:s/>something<text:s/>which<text:s/>we<text:s/>had<text:s/>anticipated<text:s/>within<text:s/>the<text:s/>risks<text:s/>in<text:s/>the<text:s/>logframe</text:span><text:span text:style-name="T263_15">,<text:s/>given<text:s/>that<text:s/>a<text:s/>new<text:s/>wave<text:s/>of<text:s/>medical<text:s/>evacuations<text:s/>into<text:s/>Egypt<text:s/>had<text:s/>not<text:s/>commenced<text:s/>at<text:s/>this<text:s/>point.</text:span><text:span text:style-name="T263_16"><text:s/></text:span><text:span text:style-name="T263_17">WHO<text:s/>instead<text:s/>provided<text:s/>model-based<text:s/>estimates<text:s/>of<text:s/>potential<text:s/>service<text:s/>output,<text:s/>indicating<text:s/>that<text:s/>the<text:s/>procured<text:s/>equipment<text:s/>could<text:s/>support<text:s/>approximately<text:s/>185,832<text:s/>medical<text:s/>interventions<text:s/>annually.<text:s/>This<text:s/>estimate<text:s/>was<text:s/>derived<text:s/>using<text:s/>technical<text:s/>assumptions<text:s/>relating<text:s/>to<text:s/>the<text:s/>expected<text:s/>lifespan<text:s/>of<text:s/>equipment,<text:s/>average<text:s/>daily<text:s/>utilisation<text:s/>rates,<text:s/>and<text:s/>typical<text:s/>case<text:s/>throughput<text:s/>in<text:s/>supported<text:s/>facilities,<text:s/>rather<text:s/>than<text:s/>direct<text:s/>patient-level<text:s/>tracking.<text:s/></text:span></text:p>
      <text:p text:style-name="P264"/>
      <text:p text:style-name="P265"><text:span text:style-name="T265_1">BE</text:span><text:span text:style-name="T265_2">C</text:span><text:span text:style-name="T265_3"><text:s/>agreed<text:s/>to<text:s/>follow<text:s/>up<text:s/>with<text:s/>WHO<text:s/>Egypt<text:s/></text:span><text:span text:style-name="T265_4">later</text:span><text:span text:style-name="T265_5"><text:s/>to<text:s/>see<text:s/>if<text:s/>it<text:s/>was<text:s/>possible<text:s/>to<text:s/>obtain<text:s/>retrospective<text:s/>patient<text:s/>data.<text:s/>In<text:s/>follow<text:s/>up<text:s/>discussions</text:span><text:span text:style-name="T265_6">,<text:s/>WHO<text:s/>highlighted<text:s/>several<text:s/>structural<text:s/>and<text:s/>operational<text:s/>constraints<text:s/>that<text:s/>limited<text:s/>their<text:s/>ability<text:s/>to<text:s/>collect<text:s/>and<text:s/>report<text:s/>this<text:s/>data</text:span><text:span text:style-name="T265_7">,<text:s/>which<text:s/>BE</text:span><text:span text:style-name="T265_8">C</text:span><text:span text:style-name="T265_9"><text:s/>found<text:s/>to<text:s/>be<text:s/>reasonable</text:span><text:span text:style-name="T265_10">.<text:s/>Public<text:s/>hospitals<text:s/>in<text:s/>Egypt<text:s/>largely<text:s/>rely<text:s/>on<text:s/>fragmented,<text:s/>paper-based<text:s/>record<text:s/>systems,<text:s/>with<text:s/>no<text:s/>unified<text:s/>database<text:s/>for<text:s/>tracking<text:s/>displaced<text:s/>Palestinian<text:s/>patients<text:s/>or<text:s/>linking<text:s/>services<text:s/>provided<text:s/>to<text:s/>specific<text:s/>funding<text:s/>streams.<text:s/></text:span><text:span text:style-name="T265_11">Also</text:span><text:span text:style-name="T265_12">,<text:s/>retrospective<text:s/>data<text:s/>collection<text:s/>would<text:s/>require<text:s/>manual<text:s/>review<text:s/>of<text:s/>hospital<text:s/>logbooks<text:s/>across<text:s/>multiple<text:s/>facilities,<text:s/>which<text:s/>is<text:s/>both<text:s/>operationally<text:s/>burdensome<text:s/>and<text:s/>time-intensive<text:s/>given<text:s/>the<text:s/>scale<text:s/>of<text:s/>the<text:s/>response<text:s/>and<text:s/>geographic<text:s/>spread<text:s/>of<text:s/>supported<text:s/>hospitals.<text:s/>WHO<text:s/>further<text:s/>indicated<text:s/>that<text:s/>such<text:s/>exercises<text:s/>are<text:s/>complicated<text:s/>by<text:s/>administrative<text:s/>and<text:s/>security<text:s/>constraints,<text:s/>as<text:s/>accessing<text:s/>and<text:s/>compiling<text:s/>patient-level<text:s/>data,<text:s/>particularly<text:s/>for<text:s/>non-national<text:s/>populations,<text:s/>would<text:s/>require<text:s/></text:span><text:span text:style-name="T265_13">security<text:s/></text:span><text:span text:style-name="T265_14">approvals<text:s/>that<text:s/>are<text:s/>difficult<text:s/>to<text:s/>obtain<text:s/></text:span><text:span text:style-name="T265_15">from<text:s/>the</text:span><text:span text:style-name="T265_16"><text:s/></text:span><text:span text:style-name="T265_17">Egypt</text:span><text:span text:style-name="T265_18">ian<text:s/>Security<text:s/>Services</text:span><text:span text:style-name="T265_19">.</text:span></text:p>
      <text:p text:style-name="P266"/>
      <text:p text:style-name="P267"><text:span text:style-name="T267_1">Under<text:s/>Output<text:s/>2.4</text:span><text:span text:style-name="T267_2"><text:s/>(capacity<text:s/>building),<text:s/>the<text:s/>project<text:s/>is<text:s/>on<text:s/>track<text:s/>and<text:s/>exceeded<text:s/>targets<text:s/>as<text:s/>a<text:s/>total<text:s/>of<text:s/>175<text:s/>healthcare<text:s/>workers<text:s/>were<text:s/>trained<text:s/>against<text:s/>a<text:s/>target<text:s/>of<text:s/>120,<text:s/>across<text:s/>the<text:s/>targeted<text:s/>20<text:s/>hospitals.<text:s/>Training<text:s/>quality<text:s/>also<text:s/>appears<text:s/>strong,<text:s/>with<text:s/>post-training<text:s/>assessment<text:s/>scores<text:s/>exceeding<text:s/>the<text:s/>&gt;90%<text:s/>target.<text:s/>However,<text:s/>reporting/evidence<text:s/>of<text:s/>how<text:s/>training<text:s/>translated<text:s/>into<text:s/>improved<text:s/>clinical<text:s/>outcomes<text:s/>remains<text:s/>limited.</text:span></text:p>
      <text:p text:style-name="P268"/>
      <text:p text:style-name="P269"><text:span text:style-name="T269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/text:p>
      <text:p text:style-name="P270"/>
      <text:p text:style-name="P271"><text:span text:style-name="T271_1">Given<text:s/>the<text:s/>situation<text:s/>at<text:s/>the<text:s/>border<text:s/>which<text:s/>restricted<text:s/>the<text:s/>number<text:s/>of<text:s/>medical<text:s/>evacuees<text:s/>from<text:s/>Gaza<text:s/>to<text:s/>Egypt,</text:span><text:span text:style-name="T271_2"><text:s/>there<text:s/>had<text:s/>not<text:s/>been<text:s/>a<text:s/>third<text:s/>wave<text:s/>of<text:s/>medical<text:s/>evacuations<text:s/>during<text:s/>the<text:s/>implementation<text:s/>period</text:span><text:span text:style-name="T271_3">.<text:s/></text:span><text:span text:style-name="T271_4">As<text:s/>a<text:s/>result,<text:s/>there<text:s/>were<text:s/>less<text:s/>medical<text:s/>evacuees<text:s/>able<text:s/>to<text:s/>enter<text:s/>Egypt</text:span><text:span text:style-name="T271_5"><text:s/></text:span><text:span text:style-name="T271_6">than<text:s/>expected.<text:s/></text:span><text:span text:style-name="T271_7">WHO<text:s/></text:span><text:span text:style-name="T271_8">Egypt<text:s/></text:span><text:span text:style-name="T271_9">re-allocate</text:span><text:span text:style-name="T271_10">d</text:span><text:span text:style-name="T271_11"><text:s/>the<text:s/>money<text:s/>of<text:s/>their<text:s/></text:span><text:span text:style-name="T271_12">o</text:span><text:span text:style-name="T271_13">utput<text:s/>3<text:s/>(the<text:s/>healthcare<text:s/>coverage<text:s/>expenses<text:s/>Programme)<text:s/>to<text:s/>procure<text:s/>more<text:s/>medical<text:s/>equipment<text:s/>under<text:s/>their<text:s/>output</text:span><text:span text:style-name="T271_14"><text:s/></text:span><text:span text:style-name="T271_15">1</text:span><text:span text:style-name="T271_16"><text:s/>in<text:s/>preparation<text:s/>for<text:s/>a<text:s/>new<text:s/>wave<text:s/>of<text:s/>medical<text:s/>evacuees<text:s/>once<text:s/>the<text:s/>political<text:s/>situation<text:s/>allowed<text:s/>for<text:s/>more<text:s/>border<text:s/>crossings</text:span><text:span text:style-name="T271_17">.<text:s/></text:span></text:p>
      <text:p text:style-name="P272"/>
      <text:p text:style-name="P273"><text:span text:style-name="T273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274"/>
      <text:p text:style-name="P275"><text:span text:style-name="T275_1">The</text:span><text:span text:style-name="T275_2"><text:s/></text:span><text:span text:style-name="T275_3">lessons<text:s/>learned</text:span><text:span text:style-name="T275_4"><text:s/>from<text:s/>Output<text:s/>2.1<text:s/>highlight<text:s/>the<text:s/>importance<text:s/>of<text:s/>surge<text:s/>capacity<text:s/>for<text:s/>both<text:s/>WHO<text:s/>and<text:s/>FCDO,<text:s/>as<text:s/>the<text:s/>medical<text:s/>evacuations<text:s/>required<text:s/>significant<text:s/>human<text:s/>and<text:s/>operational<text:s/>resources.<text:s/>The<text:s/>partnership<text:s/>with<text:s/>WHO<text:s/>Jordan<text:s/>is<text:s/>recognised<text:s/>as<text:s/>a<text:s/></text:span><text:span text:style-name="T275_5">best<text:s/>practice</text:span><text:span text:style-name="T275_6"><text:s/>model<text:s/>for<text:s/>humanitarian<text:s/>medical<text:s/>evacuations<text:s/>and<text:s/>has<text:s/>since<text:s/>been<text:s/>replicated<text:s/>with<text:s/>other<text:s/>embassies</text:span><text:span text:style-name="T275_7"><text:s/>in<text:s/>Jordan</text:span><text:span text:style-name="T275_8">.<text:s/>Overall,<text:s/>the<text:s/>activity<text:s/>proved<text:s/>highly<text:s/>effective,<text:s/>meeting<text:s/>its<text:s/>objectives<text:s/>and<text:s/>upholding<text:s/>high<text:s/>humanitarian<text:s/>standards<text:s/>despite<text:s/>challenging<text:s/>operating<text:s/>conditions.</text:span></text:p>
      <text:p text:style-name="P276"/>
      <text:p text:style-name="P277"><text:span text:style-name="T277_1">The</text:span><text:span text:style-name="T277_2"><text:s/></text:span><text:span text:style-name="T277_3">recommendation</text:span><text:span text:style-name="T277_4"><text:s/></text:span><text:span text:style-name="T277_5">for<text:s/>any<text:s/>future<text:s/>medical<text:s/>evacuations<text:s/>is<text:s/>to<text:s/>prioritise<text:s/>further<text:s/>transfers<text:s/>from<text:s/>Gaza<text:s/>to<text:s/>Jordan<text:s/>or<text:s/>to<text:s/>other<text:s/>hospitals<text:s/>in<text:s/>the<text:s/>region<text:s/>(Jerusalem,<text:s/>the<text:s/>West<text:s/>Bank,<text:s/>or<text:s/>Egypt),<text:s/>where<text:s/></text:span><text:span text:style-name="T277_6">high-quality</text:span><text:span text:style-name="T277_7"><text:s/>treatment<text:s/>is<text:s/>available.<text:s/>Evacuation<text:s/>to<text:s/>the<text:s/>UK</text:span><text:span text:style-name="T277_8"><text:s/>offers<text:s/>an<text:s/>opportunity<text:s/>for<text:s/>the<text:s/>families<text:s/>to<text:s/>access<text:s/>quality<text:s/></text:span><text:span text:style-name="T277_9">treatment<text:s/>but</text:span><text:span text:style-name="T277_10"><text:s/>presents<text:s/></text:span><text:span text:style-name="T277_11">different</text:span><text:span text:style-name="T277_12"><text:s/>social,<text:s/>logistical,<text:s/>and<text:s/>safeguarding<text:s/>challenges</text:span><text:span text:style-name="T277_13">.<text:s/></text:span><text:span text:style-name="T277_14">It<text:s/>may<text:s/>be<text:s/>that<text:s/>support<text:s/>for<text:s/>both<text:s/>modalities<text:s/>is<text:s/>provided.</text:span></text:p>
      <text:p text:style-name="P278"/>
      <text:p text:style-name="P279"><text:span text:style-name="T279_1">Regarding</text:span><text:span text:style-name="T279_2"><text:s/>the<text:s/>UK<text:s/>Med<text:s/>support,</text:span><text:span text:style-name="T279_3"><text:s/>lessons<text:s/></text:span><text:span text:style-name="T279_4">l</text:span><text:span text:style-name="T279_5">earned<text:s/></text:span><text:span text:style-name="T279_6">highlight<text:s/>that<text:s/>staff<text:s/>continuity<text:s/>across<text:s/>flights<text:s/>improved<text:s/>outcomes<text:s/>and<text:s/>knowledge<text:s/>transfer<text:s/>and<text:s/>enabled<text:s/>them<text:s/>to<text:s/>improve<text:s/>their<text:s/>care<text:s/>for<text:s/>each<text:s/>cohort.<text:s/>Culturally<text:s/>informed<text:s/>pastoral<text:s/>care<text:s/>and<text:s/>Arabic-speaking<text:s/>staff<text:s/>were<text:s/>critical<text:s/>for<text:s/>effective<text:s/>support.<text:s/>Early<text:s/>information<text:s/>sharing</text:span><text:span text:style-name="T279_7">,<text:s/>clear<text:s/></text:span><text:span text:style-name="T279_8">responsibilities</text:span><text:span text:style-name="T279_9"><text:s/>and<text:s/>clinical<text:s/>briefings<text:s/></text:span><text:span text:style-name="T279_10">between<text:s/></text:span><text:span text:style-name="T279_11">NHS,<text:s/></text:span><text:span text:style-name="T279_12">WHO,<text:s/></text:span><text:span text:style-name="T279_13">the<text:s/></text:span><text:span text:style-name="T279_14">Specialty<text:s/>hospital</text:span><text:span text:style-name="T279_15"><text:s/>in<text:s/>Amman<text:s/>where<text:s/>patients<text:s/>were<text:s/>medically<text:s/>screened,<text:s/>vaccinated<text:s/>and<text:s/>treated<text:s/></text:span><text:span text:style-name="T279_16">when</text:span><text:span text:style-name="T279_17"><text:s/>needed,</text:span><text:span text:style-name="T279_18"><text:s/>and<text:s/>UK<text:s/>Med<text:s/>staff<text:s/></text:span><text:span text:style-name="T279_19">enhanced<text:s/>patient<text:s/>care.<text:s/></text:span></text:p>
      <text:p text:style-name="P280"/>
      <text:p text:style-name="P281"><text:span text:style-name="T281_1">Recommendations</text:span><text:span text:style-name="T281_2"><text:s/>for<text:s/>this<text:s/>output<text:s/>is<text:s/>to<text:s/>ensure<text:s/></text:span><text:span text:style-name="T281_3">advance<text:s/>patient<text:s/>information<text:s/>sharing,<text:s/>prioriti</text:span><text:span text:style-name="T281_4">s</text:span><text:span text:style-name="T281_5">e<text:s/>language<text:s/>and<text:s/>cultural<text:s/>representation</text:span><text:span text:style-name="T281_6"><text:s/>amongst<text:s/>the<text:s/>clinicians</text:span><text:span text:style-name="T281_7">,<text:s/>and<text:s/>provide<text:s/>distraction/play<text:s/>kits<text:s/>for<text:s/>children</text:span><text:span text:style-name="T281_8"><text:s/>for<text:s/>the<text:s/>airport<text:s/>wait<text:s/>and<text:s/>the<text:s/>flight.<text:s/></text:span></text:p>
      <text:p text:style-name="P282"/>
      <text:p text:style-name="P283"><text:span text:style-name="T283_1">Finally,<text:s/>where<text:s/>further<text:s/>medical<text:s/>evacuations<text:s/>to<text:s/>the<text:s/>UK<text:s/>are<text:s/>envisaged,<text:s/>roles<text:s/>and<text:s/>responsibilities<text:s/>between<text:s/>DHSC,<text:s/>FCDO<text:s/>NED,<text:s/>and<text:s/>BEA<text:s/>should<text:s/>be<text:s/>clearly<text:s/>defined<text:s/>in<text:s/>line<text:s/>with<text:s/>the<text:s/>programme’s<text:s/>governance<text:s/>arrangements.</text:span></text:p>
      <text:p text:style-name="P284"/>
      <text:p text:style-name="P285"><text:span text:style-name="T285_1">As<text:s/>for<text:s/>output<text:s/>2.3<text:s/>and<text:s/>2.4,<text:s/>the<text:s/></text:span><text:span text:style-name="T285_2">l</text:span><text:span text:style-name="T285_3">essons</text:span><text:span text:style-name="T285_4"><text:s/>learned</text:span><text:span text:style-name="T285_5"><text:s/>are<text:s/>that</text:span><text:span text:style-name="T285_6"><text:s/></text:span><text:span text:style-name="T285_7">the</text:span><text:span text:style-name="T285_8"><text:s/>WHO<text:s/>project<text:s/>highlights<text:s/>the<text:s/>importance<text:s/>of<text:s/>maintaining<text:s/>flexibility<text:s/>in<text:s/>programme<text:s/>design<text:s/>and<text:s/>implementation<text:s/>in<text:s/>highly<text:s/>volatile<text:s/>humanitarian<text:s/>contexts</text:span><text:span text:style-name="T285_9">.</text:span><text:span text:style-name="T285_10"><text:s/></text:span></text:p>
      <text:p text:style-name="P286"><text:span text:style-name="T286_1"><text:s/></text:span></text:p>
      <text:p text:style-name="P287"><text:span text:style-name="T287_1">The<text:s/>r</text:span><text:span text:style-name="T287_2">ecommendations</text:span><text:span text:style-name="T287_3"><text:s/></text:span><text:span text:style-name="T287_4">f</text:span><text:span text:style-name="T287_5">or<text:s/>WHO<text:s/>Egypt<text:s/>project</text:span><text:span text:style-name="T287_6"><text:s/>are<text:s/>that</text:span><text:span text:style-name="T287_7"><text:s/>f</text:span><text:span text:style-name="T287_8">uture<text:s/>programming<text:s/>should<text:s/>prioritise<text:s/>a<text:s/>more<text:s/>balanced<text:s/>intervention<text:s/>model<text:s/>that<text:s/>ensures<text:s/>both<text:s/>system-level<text:s/>strengthening<text:s/>and<text:s/>direct<text:s/>access<text:s/>to<text:s/>services<text:s/>for<text:s/></text:span><text:span text:style-name="T287_9">beneficiaries.</text:span><text:span text:style-name="T287_10"><text:s/>In<text:s/></text:span><text:span text:style-name="T287_11">th</text:span><text:span text:style-name="T287_12">is</text:span><text:span text:style-name="T287_13"><text:s/>project,<text:s/>the<text:s/>shift<text:s/>toward<text:s/>procurement<text:s/>(while<text:s/>justified<text:s/>by<text:s/>evolving<text:s/>needs)<text:s/></text:span><text:span text:style-name="T287_14">has</text:span><text:span text:style-name="T287_15"><text:s/></text:span><text:span text:style-name="T287_16">fully<text:s/>replaced<text:s/></text:span><text:span text:style-name="T287_17">the<text:s/>healthcare</text:span><text:span text:style-name="T287_18"><text:s/>expenses</text:span><text:span text:style-name="T287_19"><text:s/></text:span><text:span text:style-name="T287_20">coverage<text:s/></text:span><text:span text:style-name="T287_21">component</text:span><text:span text:style-name="T287_22">,</text:span><text:span text:style-name="T287_23"><text:s/>which<text:s/>was<text:s/>central<text:s/>to<text:s/>the<text:s/>original<text:s/>objective<text:s/>of<text:s/>improving<text:s/>access<text:s/>to<text:s/>care<text:s/>for<text:s/>vulnerable<text:s/>Palestinian<text:s/>patients.<text:s/>A<text:s/>more<text:s/>balanced<text:s/>model<text:s/>would<text:s/>ensure<text:s/>that<text:s/>critical<text:s/></text:span><text:span text:style-name="T287_24">medical<text:s/>needs<text:s/>of<text:s/></text:span><text:span text:style-name="T287_25">humanitarian<text:s/>cases<text:s/>are<text:s/>addressed<text:s/></text:span><text:span text:style-name="T287_26">alongside<text:s/>investments<text:s/>in<text:s/></text:span><text:span text:style-name="T287_27">healthcare<text:s/>system<text:s/></text:span><text:span text:style-name="T287_28">infrastructure,<text:s/>equipment,<text:s/>and<text:s/>workforce<text:s/></text:span><text:span text:style-name="T287_29">capacity.</text:span></text:p>
      <text:p text:style-name="P288"><text:span text:style-name="T288_1">Another<text:s/>recommendation<text:s/>is<text:s/>that<text:s/>p</text:span><text:span text:style-name="T288_2">roject<text:s/>design<text:s/>should<text:s/>consider<text:s/>more<text:s/>realistic<text:s/>timelines<text:s/>for</text:span><text:span text:style-name="T288_3"><text:s/>medical<text:s/>equipment</text:span><text:span text:style-name="T288_4"><text:s/>procurement<text:s/>processes,<text:s/>alongside<text:s/>strengthened<text:s/>market<text:s/>assessments<text:s/>to<text:s/>mitigate<text:s/>risks<text:s/>of<text:s/>supplier<text:s/>non-response.</text:span><text:span text:style-name="T288_5"><text:s/></text:span></text:p>
      <text:p text:style-name="P289"><text:span text:style-name="T289_1">Finally,<text:s/>due</text:span><text:span text:style-name="T289_2"><text:s/>to<text:s/></text:span><text:span text:style-name="T289_3">security<text:s/></text:span><text:span text:style-name="T289_4">restrictions<text:s/>on<text:s/>sharing<text:s/>hospitals<text:s/>data<text:s/>in<text:s/>Egypt,<text:s/></text:span><text:span text:style-name="T289_5">WHO<text:s/></text:span><text:span text:style-name="T289_6">could<text:s/>not</text:span><text:span text:style-name="T289_7"><text:s/>report<text:s/>numbers<text:s/>of<text:s/>Palestinians<text:s/>who<text:s/>benefited<text:s/>from<text:s/>the</text:span><text:span text:style-name="T289_8"><text:s/>procured<text:s/>equipment</text:span><text:span text:style-name="T289_9">.</text:span><text:span text:style-name="T289_10"><text:s/></text:span><text:span text:style-name="T289_11">The</text:span><text:span text:style-name="T289_12"><text:s/>recommend</text:span><text:span text:style-name="T289_13">ation</text:span><text:span text:style-name="T289_14"><text:s/>from<text:s/>BEC</text:span><text:span text:style-name="T289_15"><text:s/>is<text:s/></text:span><text:span text:style-name="T289_16">to</text:span><text:span text:style-name="T289_17"><text:s/>work<text:s/>with<text:s/>WHO<text:s/>Egypt<text:s/>in<text:s/>the<text:s/>event<text:s/>of<text:s/>future<text:s/>funding<text:s/>opportunities<text:s/>to<text:s/>agree<text:s/>a<text:s/>realistic<text:s/>framework</text:span><text:span text:style-name="T289_18"><text:s/>for</text:span><text:span text:style-name="T289_19"><text:s/>monitoring<text:s/>and<text:s/>reporting</text:span><text:span text:style-name="T289_20">,<text:s/>acknowledging<text:s/>data<text:s/>sharing<text:s/>constraints<text:s/>in<text:s/>Egypt</text:span><text:span text:style-name="T289_21">.<text:s/>This<text:s/>will<text:s/></text:span><text:span text:style-name="T289_22">ensure<text:s/>systematic<text:s/>tracking<text:s/>of<text:s/></text:span><text:span text:style-name="T289_23">medical<text:s/>equipment<text:s/></text:span><text:span text:style-name="T289_24">utilisation,<text:s/>beneficiary<text:s/>reach,<text:s/>and<text:s/>outcome-level<text:s/>indicators,<text:s/>enabling<text:s/>clearer<text:s/>attribution<text:s/>of<text:s/>results</text:span><text:span text:style-name="T289_25"><text:s/>in<text:s/>a<text:s/>way<text:s/>that<text:s/>meets<text:s/>FCDO<text:s/>reporting<text:s/>needs</text:span><text:span text:style-name="T289_26">.</text:span></text:p>
      <text:p text:style-name="P290"/>
      <text:p text:style-name="P291"/>
      <table:table table:style-name="Table9"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row table:style-name="Row31">
          <table:table-cell table:style-name="Cell120">
            <text:p text:style-name="P292"><text:span text:style-name="T292_1">Output<text:s/>Title<text:s/></text:span></text:p>
          </table:table-cell>
          <table:table-cell table:style-name="Cell121" table:number-columns-spanned="4">
            <text:p text:style-name="P293"><text:span text:style-name="T293_1">Multisectoral<text:s/>humanitarian<text:s/>assistance<text:s/>provided<text:s/>(cash,<text:s/>shelter,<text:s/>food<text:s/>assistance)<text:s/>for<text:s/>Palestinians<text:s/>displaced<text:s/>to<text:s/>Egypt<text:s/>and<text:s/>Jordan</text:span></text:p>
          </table:table-cell>
          <table:covered-table-cell/>
          <table:covered-table-cell/>
          <table:covered-table-cell/>
        </table:table-row>
        <table:table-row table:style-name="Row32">
          <table:table-cell table:style-name="Cell122" table:number-columns-spanned="2">
            <text:p text:style-name="P294"><text:span text:style-name="T294_1">Output<text:s/>number:<text:s/></text:span></text:p>
          </table:table-cell>
          <table:covered-table-cell/>
          <table:table-cell table:style-name="Cell123">
            <text:p text:style-name="P295"><text:span text:style-name="T295_1">3</text:span></text:p>
          </table:table-cell>
          <table:table-cell table:style-name="Cell124">
            <text:p text:style-name="P296"><text:span text:style-name="T296_1">Output<text:s/>Score:<text:s/></text:span></text:p>
          </table:table-cell>
          <table:table-cell table:style-name="Cell125">
            <text:p text:style-name="P297"><text:span text:style-name="T297_1">A</text:span><text:span text:style-name="T297_2">+</text:span></text:p>
          </table:table-cell>
        </table:table-row>
        <table:table-row table:style-name="Row33">
          <table:table-cell table:style-name="Cell126" table:number-columns-spanned="2">
            <text:p text:style-name="P298"><text:span text:style-name="T298_1">Impact<text:s/>weighting<text:s/>(%):<text:s text:c="2"/></text:span></text:p>
          </table:table-cell>
          <table:covered-table-cell/>
          <table:table-cell table:style-name="Cell127">
            <text:p text:style-name="P299"><text:span text:style-name="T299_1">15</text:span><text:span text:style-name="T299_2">%</text:span></text:p>
          </table:table-cell>
          <table:table-cell table:style-name="Cell128">
            <text:p text:style-name="P300"><text:span text:style-name="T300_1">Weighting<text:s/>revised<text:s/>since<text:s/>last<text:s/>AR?<text:s/></text:span></text:p>
          </table:table-cell>
          <table:table-cell table:style-name="Cell129">
            <text:p text:style-name="P301"><text:span text:style-name="T301_1">N/A</text:span></text:p>
          </table:table-cell>
        </table:table-row>
      </table:table>
      <text:p text:style-name="P302"/>
      <table:table table:style-name="Table10">
        <table:table-column table:style-name="Column40"/>
        <table:table-column table:style-name="Column41"/>
        <table:table-column table:style-name="Column42"/>
        <table:table-column table:style-name="Column43"/>
        <table:table-row table:style-name="Row34">
          <table:table-cell table:style-name="Cell130">
            <text:p text:style-name="P303"><text:span text:style-name="T303_1">Indicator(s)</text:span></text:p>
          </table:table-cell>
          <table:table-cell table:style-name="Cell131">
            <text:p text:style-name="P304"><text:span text:style-name="T304_1">Milestone(s)<text:s/>for<text:s/>this<text:s/>review</text:span></text:p>
          </table:table-cell>
          <table:table-cell table:style-name="Cell132">
            <text:p text:style-name="P305"><text:span text:style-name="T305_1">Progress<text:s/></text:span></text:p>
          </table:table-cell>
          <table:table-cell table:style-name="Cell133">
            <text:p text:style-name="P306"><text:span text:style-name="T306_1">%</text:span></text:p>
          </table:table-cell>
        </table:table-row>
        <table:table-row table:style-name="Row35">
          <table:table-cell table:style-name="Cell134">
            <text:p text:style-name="P307"><text:span text:style-name="T307_1">3.1<text:s/></text:span><text:span text:style-name="T307_2">Number<text:s/>of<text:s/>beneficiaries<text:s/>receiving<text:s/>programme<text:s/>supported<text:s/>humanitarian<text:s/>assistance,<text:s/>disaggregated<text:s/>by<text:s/>country,<text:s/>sex,<text:s/>age<text:s/>and<text:s/>assistance<text:s/>modality<text:s/>(cash,<text:s/>food,<text:s/>shelter)</text:span></text:p>
          </table:table-cell>
          <table:table-cell table:style-name="Cell135">
            <text:p text:style-name="P308"><text:span text:style-name="T308_1">10,113</text:span></text:p>
          </table:table-cell>
          <table:table-cell table:style-name="Cell136">
            <text:p text:style-name="P309"><text:span text:style-name="T309_1">10,572</text:span></text:p>
            <text:p text:style-name="P310"/>
          </table:table-cell>
          <table:table-cell table:style-name="Cell137">
            <text:p text:style-name="P311"><text:span text:style-name="T311_1">104.5%</text:span></text:p>
          </table:table-cell>
        </table:table-row>
        <table:table-row table:style-name="Row36">
          <table:table-cell table:style-name="Cell138">
            <text:p text:style-name="P312"><text:span text:style-name="T312_1">3.2<text:s/></text:span><text:span text:style-name="T312_2">Number<text:s/>of<text:s/>partners<text:s/>benefiting<text:s/>from<text:s/>capacity<text:s/></text:span><text:span text:style-name="T312_3">building</text:span><text:span text:style-name="T312_4"><text:s/>sessions</text:span></text:p>
          </table:table-cell>
          <table:table-cell table:style-name="Cell139">
            <text:p text:style-name="P313"><text:span text:style-name="T313_1">17</text:span></text:p>
          </table:table-cell>
          <table:table-cell table:style-name="Cell140">
            <text:p text:style-name="P314"><text:span text:style-name="T314_1">56</text:span></text:p>
          </table:table-cell>
          <table:table-cell table:style-name="Cell141">
            <text:p text:style-name="P315"><text:span text:style-name="T315_1">329%</text:span></text:p>
          </table:table-cell>
        </table:table-row>
      </table:table>
      <text:p text:style-name="P316"/>
      <text:p text:style-name="P317"><text:span text:style-name="T317_1">Briefly<text:s/>describe<text:s/>the<text:s/>output’s<text:s/>activities<text:s/>and<text:s/>provide<text:s/>supporting<text:s/>narrative<text:s/>for<text:s/>the<text:s/>score.</text:span><text:span text:style-name="T317_2"><text:s/></text:span></text:p>
      <text:p text:style-name="P318"><text:span text:style-name="T318_1">Under<text:s/>this<text:s/>output,<text:s/>activities<text:s/>were<text:s/>implemented<text:s/>only<text:s/>on<text:s/>the<text:s/>Egypt<text:s/>side.</text:span></text:p>
      <text:p text:style-name="P319"><text:span text:style-name="T319_1">The<text:s/>activities<text:s/>implemented<text:s/>under<text:s/>this<text:s/>output<text:s/>exceeded<text:s/>the<text:s/>targets.<text:s/></text:span></text:p>
      <text:p text:style-name="P320"/>
      <text:p text:style-name="P321"><text:span text:style-name="T321_1">Output<text:s/>3.1<text:s/>and<text:s/>3.2</text:span><text:span text:style-name="T321_2">:<text:s/></text:span><text:span text:style-name="T321_3">We<text:s/>funded<text:s/>NRC<text:s/>with<text:s/>£720k<text:s/>to<text:s/>address<text:s/>urgent<text:s/>protection<text:s/>and<text:s/>assistance<text:s/>needs<text:s/>of<text:s/>Palestinians<text:s/>displaced<text:s/>from<text:s/>Gaza<text:s/>in<text:s/>Egypt,<text:s/>as<text:s/>well<text:s/>as<text:s/>strengthening<text:s/>capacities<text:s/>of<text:s/>local<text:s/>partners</text:span><text:span text:style-name="T321_4"><text:s/></text:span><text:span text:style-name="T321_5">to<text:s/>enhance<text:s/>the<text:s/>quality,<text:s/>accountability,<text:s/>and<text:s/>sustainability<text:s/>of<text:s/>humanitarian<text:s/>programming<text:s/>in<text:s/>Egypt.<text:s/></text:span><text:span text:style-name="T321_6">T</text:span><text:span text:style-name="T321_7">he<text:s/>project<text:s/>met<text:s/>or<text:s/>exceeded<text:s/>most<text:s/>end-of-programme<text:s/>targets<text:s/>and<text:s/>can<text:s/>be<text:s/>judged<text:s/>broadly<text:s/>successful,<text:s/>especially<text:s/>on<text:s/>reach,<text:s/>delivery<text:s/>efficiency<text:s/>of<text:s/>cash<text:s/>assistance<text:s/>and<text:s/>partner-capacity<text:s/>building<text:s/>outcomes.</text:span></text:p>
      <text:p text:style-name="P322"/>
      <text:p text:style-name="P323"><text:span text:style-name="T323_1">Under<text:s/>3.1</text:span><text:span text:style-name="T323_2">,<text:s/>the<text:s/>project<text:s/>successfully<text:s/>delivered<text:s/>timely<text:s/>and<text:s/>flexible<text:s/>multi-purpose<text:s/>cash<text:s/>assistance<text:s/>to<text:s/>10,572<text:s/>project<text:s/>participants<text:s/>(3,516<text:s/>households),<text:s/>exceeding<text:s/>initial<text:s/>targets<text:s/>despite<text:s/>a<text:s/>short<text:s/>implementation<text:s/>timeframe.<text:s/>This<text:s/>multi-purpose<text:s/>cash<text:s/>assistance<text:s/>(MPCA)<text:s/>helped<text:s/>at<text:s/>least<text:s/>73%<text:s/>of<text:s/>the<text:s/>benefited<text:s/>households<text:s/>to<text:s/>meet<text:s/>all<text:s/>of<text:s/>most<text:s/>of<text:s/>their<text:s/>basic<text:s/>needs<text:s/>(including<text:s/>food,<text:s/>rent,<text:s/>and<text:s/>healthcare).<text:s/>This<text:s/>contributed<text:s/>to<text:s/>reduce<text:s/>financial<text:s/>stress<text:s/>for<text:s/>at<text:s/>least<text:s/>95%<text:s/>of<text:s/>beneficiaries.</text:span></text:p>
      <text:p text:style-name="P324"/>
      <text:p text:style-name="P325"><text:span text:style-name="T325_1">Under<text:s/>3.2<text:s/></text:span><text:span text:style-name="T325_2">the<text:s/>project<text:s/>contributed<text:s/>to<text:s/>building<text:s/>the<text:s/>capacity<text:s/>of<text:s/>local<text:s/>civil<text:s/>society<text:s/>partners.<text:s/>A<text:s/>total<text:s/>of<text:s/>56<text:s/>participants<text:s/>(vs<text:s/>17<text:s/>planned)<text:s/>engaged<text:s/>in<text:s/>technical<text:s/>trainings<text:s/>and<text:s/>workshops<text:s/>that<text:s/>included<text:s/>knowledge<text:s/>exchange<text:s/>and<text:s/>trainings<text:s/>on<text:s/>cash<text:s/>assistance<text:s/>modalities,<text:s/>operational<text:s/>safety,<text:s/>cross-border<text:s/>assistance,<text:s/>shelter<text:s/>and<text:s/>cash<text:s/>assistance<text:s/>programming,<text:s/>optimisation<text:s/>of<text:s/>digital<text:s/>cash<text:s/>delivery<text:s/>systems,<text:s/>in<text:s/>addition<text:s/>to<text:s/>legal<text:s/>capacity<text:s/>building<text:s/>for<text:s/>partners.<text:s/>Capacity<text:s/>gains<text:s/>were<text:s/>evident,<text:s/>with<text:s/>89%<text:s/>of<text:s/>participants<text:s/>reporting<text:s/>improved<text:s/>competencies<text:s/>and<text:s/>92%<text:s/>expressing<text:s/>satisfaction<text:s/>with<text:s/>the<text:s/>relevance<text:s/>and<text:s/>quality<text:s/>of<text:s/>materials.<text:s/>These<text:s/>efforts<text:s/>enhanced<text:s/>partners’<text:s/>technical<text:s/>expertise<text:s/>in<text:s/>shelter<text:s/>and<text:s/>cash<text:s/>programming,<text:s/>while<text:s/>promoting<text:s/>peer<text:s/>learning,<text:s/>operational<text:s/>alignment,<text:s/>and<text:s/>innovation</text:span><text:span text:style-name="T325_3">.</text:span></text:p>
      <text:p text:style-name="P326"/>
      <text:p text:style-name="P327"><text:span text:style-name="T327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/text:p>
      <text:p text:style-name="P328"/>
      <text:p text:style-name="P329"><text:span text:style-name="T329_1">No<text:s/>changes<text:s/></text:span><text:span text:style-name="T329_2">were<text:s/></text:span><text:span text:style-name="T329_3">made.</text:span></text:p>
      <text:p text:style-name="P330"/>
      <text:p text:style-name="P331"><text:span text:style-name="T331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332"/>
      <text:p text:style-name="P333"><text:span text:style-name="T333_1">No<text:s/>previous<text:s/>annual<text:s/>reviews<text:s/>were<text:s/>conducted<text:s/>for<text:s/>this<text:s/>programme.</text:span></text:p>
      <text:p text:style-name="P334"/>
      <text:p text:style-name="P335"><text:span text:style-name="T335_1">Lessons<text:s/>learned:</text:span><text:span text:style-name="T335_2"><text:s/>The<text:s/>project<text:s/>showed<text:s/>that<text:s/>strong<text:s/>early<text:s/>targeting<text:s/>and<text:s/>verification,<text:s/>combined<text:s/>with<text:s/>phased<text:s/>delivery,<text:s/>can<text:s/>enable<text:s/>rapid<text:s/>and<text:s/>efficient<text:s/>cash<text:s/>scale-up<text:s/>even<text:s/>in<text:s/>a<text:s/>short<text:s/>implementation<text:s/>period.<text:s/>It<text:s/>also<text:s/>confirmed<text:s/>that<text:s/>while<text:s/>MPCA<text:s/>was<text:s/>effective<text:s/>in<text:s/>helping<text:s/>households<text:s/>meet<text:s/>priority<text:s/>needs,<text:s/>a<text:s/>one-off<text:s/>transfer<text:s/>was<text:s/>not<text:s/>fully<text:s/>sufficient<text:s/>in<text:s/>a<text:s/>context<text:s/>of<text:s/>high<text:s/>inflation.</text:span></text:p>
      <text:p text:style-name="P336"><text:span text:style-name="T336_1"><text:s/></text:span></text:p>
      <text:p text:style-name="P337"><text:span text:style-name="T337_1">Recommendations:</text:span><text:span text:style-name="T337_2"><text:s/>Future<text:s/>programming<text:s/>should<text:s/>consider<text:s/>longer<text:s/>or<text:s/>repeated<text:s/>assistance<text:s/>and<text:s/>review<text:s/>transfer<text:s/>values<text:s/>regularly<text:s/>to<text:s/>keep<text:s/>pace<text:s/>with<text:s/>rising<text:s/>living<text:s/>costs.<text:s/>It<text:s/>should<text:s/>also<text:s/>strengthen<text:s/>complaints<text:s/>and<text:s/>feedback<text:s/>systems<text:s/>and<text:s/>channels<text:s/>for<text:s/>beneficiaries.</text:span></text:p>
      <text:p text:style-name="P338"/>
      <table:table table:style-name="Table11">
        <table:table-column table:style-name="Column44"/>
        <table:table-column table:style-name="Column45"/>
        <table:table-column table:style-name="Column46"/>
        <table:table-column table:style-name="Column47"/>
        <table:table-column table:style-name="Column48"/>
        <table:table-row table:style-name="Row37">
          <table:table-cell table:style-name="Cell142">
            <text:p text:style-name="P339"><text:span text:style-name="T339_1">Output<text:s/>Title<text:s/></text:span></text:p>
          </table:table-cell>
          <table:table-cell table:style-name="Cell143" table:number-columns-spanned="4">
            <text:p text:style-name="P340"><text:span text:style-name="T340_1">Regional<text:s/>coordination<text:s/>mechanisms<text:s/>activated<text:s/>and<text:s/>led<text:s/>by<text:s/>UK</text:span></text:p>
          </table:table-cell>
          <table:covered-table-cell/>
          <table:covered-table-cell/>
          <table:covered-table-cell/>
        </table:table-row>
        <table:table-row table:style-name="Row38">
          <table:table-cell table:style-name="Cell144" table:number-columns-spanned="2">
            <text:p text:style-name="P341"><text:span text:style-name="T341_1">Output<text:s/>number:<text:s/></text:span></text:p>
          </table:table-cell>
          <table:covered-table-cell/>
          <table:table-cell table:style-name="Cell145">
            <text:p text:style-name="P342"><text:span text:style-name="T342_1">4</text:span></text:p>
          </table:table-cell>
          <table:table-cell table:style-name="Cell146">
            <text:p text:style-name="P343"><text:span text:style-name="T343_1">Output<text:s/>Score:<text:s/></text:span></text:p>
          </table:table-cell>
          <table:table-cell table:style-name="Cell147">
            <text:p text:style-name="P344"><text:span text:style-name="T344_1">A</text:span></text:p>
          </table:table-cell>
        </table:table-row>
        <table:table-row table:style-name="Row39">
          <table:table-cell table:style-name="Cell148" table:number-columns-spanned="2">
            <text:p text:style-name="P345"><text:span text:style-name="T345_1">Impact<text:s/>weighting<text:s/>(%):<text:s text:c="2"/></text:span></text:p>
          </table:table-cell>
          <table:covered-table-cell/>
          <table:table-cell table:style-name="Cell149">
            <text:p text:style-name="P346"><text:span text:style-name="T346_1">5%</text:span></text:p>
          </table:table-cell>
          <table:table-cell table:style-name="Cell150">
            <text:p text:style-name="P347"><text:span text:style-name="T347_1">Weighting<text:s/>revised<text:s/>since<text:s/>last<text:s/>AR?<text:s/></text:span></text:p>
          </table:table-cell>
          <table:table-cell table:style-name="Cell151">
            <text:p text:style-name="P348"><text:span text:style-name="T348_1">N/A</text:span></text:p>
          </table:table-cell>
        </table:table-row>
      </table:table>
      <text:p text:style-name="P349"/>
      <table:table table:style-name="Table12">
        <table:table-column table:style-name="Column49"/>
        <table:table-column table:style-name="Column50"/>
        <table:table-column table:style-name="Column51"/>
        <table:table-column table:style-name="Column52"/>
        <table:table-row table:style-name="Row40">
          <table:table-cell table:style-name="Cell152">
            <text:p text:style-name="P350"><text:span text:style-name="T350_1">Indicator(s)</text:span></text:p>
          </table:table-cell>
          <table:table-cell table:style-name="Cell153">
            <text:p text:style-name="P351"><text:span text:style-name="T351_1">Milestone(s)<text:s/>for<text:s/>this<text:s/>review</text:span></text:p>
          </table:table-cell>
          <table:table-cell table:style-name="Cell154">
            <text:p text:style-name="P352"><text:span text:style-name="T352_1">Progress<text:s/></text:span></text:p>
          </table:table-cell>
          <table:table-cell table:style-name="Cell155">
            <text:p text:style-name="P353"><text:span text:style-name="T353_1">%</text:span></text:p>
          </table:table-cell>
        </table:table-row>
        <table:table-row table:style-name="Row41">
          <table:table-cell table:style-name="Cell156">
            <text:p text:style-name="P354"><text:span text:style-name="T354_1">#<text:s/>of<text:s/>humanitarian<text:s/>coordination<text:s/>bodies<text:s/>and<text:s/>processes<text:s/>supported<text:s/>by<text:s/>the<text:s/>UK</text:span></text:p>
          </table:table-cell>
          <table:table-cell table:style-name="Cell157">
            <text:p text:style-name="P355"><text:span text:style-name="T355_1">At<text:s/>least<text:s/>1</text:span></text:p>
          </table:table-cell>
          <table:table-cell table:style-name="Cell158">
            <text:p text:style-name="P356"><text:span text:style-name="T356_1">1</text:span></text:p>
          </table:table-cell>
          <table:table-cell table:style-name="Cell159">
            <text:p text:style-name="P357"><text:span text:style-name="T357_1">100</text:span></text:p>
          </table:table-cell>
        </table:table-row>
      </table:table>
      <text:p text:style-name="P358"/>
      <text:p text:style-name="P359"><text:span text:style-name="T359_1">Briefly<text:s/>describe<text:s/>the<text:s/>output’s<text:s/>activities<text:s/>and<text:s/>provide<text:s/>supporting<text:s/>narrative<text:s/>for<text:s/>the<text:s/>score.<text:s/></text:span></text:p>
      <text:p text:style-name="P360"/>
      <text:p text:style-name="P361"><text:span text:style-name="T361_1">This<text:s/>output<text:s/>focuses<text:s/>on<text:s/>the<text:s/>UK’s<text:s/>role<text:s/>in<text:s/>strengthening<text:s/>humanitarian<text:s/>coordination<text:s/>in<text:s/>the<text:s/>region</text:span><text:span text:style-name="T361_2"><text:s/></text:span><text:span text:style-name="T361_3">by<text:s/>influencing,<text:s/>co</text:span><text:span text:style-name="T361_4">chairing,<text:s/>and<text:s/>actively<text:s/>participating<text:s/>in<text:s/>key<text:s/></text:span><text:span text:style-name="T361_5">Palestine<text:s/>focused<text:s/></text:span><text:span text:style-name="T361_6">coordination<text:s/>mechanisms<text:s/>with<text:s/></text:span><text:span text:style-name="T361_7">international<text:s/></text:span><text:span text:style-name="T361_8">donors<text:s/>and<text:s/>implementing<text:s/>partners.<text:s/>The<text:s/>UK<text:s/>successfully<text:s/>met<text:s/>its<text:s/>target<text:s/>by<text:s/>maintaining<text:s/>a<text:s/>leadership<text:s/>role<text:s/>as<text:s/>co</text:span><text:span text:style-name="T361_9">chair<text:s/>of<text:s/>the<text:s/>Amman</text:span><text:span text:style-name="T361_10">based<text:s/>Donor<text:s/>Group<text:s/>for<text:s/>Gaza</text:span><text:span text:style-name="T361_11">,<text:s/>a<text:s/></text:span><text:span text:style-name="T361_12">group<text:s/>that</text:span><text:span text:style-name="T361_13"><text:s/>brings<text:s/>together<text:s/></text:span><text:span text:style-name="T361_14">the<text:s/></text:span><text:span text:style-name="T361_15">major<text:s/>humanitarian<text:s/>donors<text:s/>based<text:s/>in<text:s/>Jordan<text:s/>who<text:s/>support<text:s/>programmes<text:s/>in<text:s/>Palestine<text:s/>or<text:s/>hold<text:s/>regional<text:s/>portfolios.<text:s/></text:span><text:span text:style-name="T361_16">It</text:span><text:span text:style-name="T361_17"><text:s/>convenes<text:s/>on<text:s/>a<text:s/>bi</text:span><text:span text:style-name="T361_18">weekly<text:s/>basis,<text:s/>engaging<text:s/>with<text:s/>key<text:s/>UN<text:s/>agencies,<text:s/>including<text:s/>WFP,<text:s/>OCHA,<text:s/>UNRWA,<text:s/>UNOPS,<text:s/>and<text:s/>WHO.<text:s/>Through<text:s/>this<text:s/>platform,<text:s/>the<text:s/>UK<text:s/>has<text:s/>leveraged<text:s/>its<text:s/>humanitarian<text:s/>expertise</text:span><text:span text:style-name="T361_19">,<text:s/></text:span><text:span text:style-name="T361_20">convening<text:s/>power<text:s/>and<text:s/>thought<text:s/>leadership<text:s/>to<text:s/>influence<text:s/>collective<text:s/>donor<text:s/>approaches</text:span><text:span text:style-name="T361_21">,<text:s/></text:span><text:span text:style-name="T361_22">particularly</text:span><text:span text:style-name="T361_23"><text:s/>to<text:s/></text:span><text:span text:style-name="T361_24">develop</text:span><text:span text:style-name="T361_25"><text:s/>common<text:s/>advocacy<text:s/>messages<text:s/>for<text:s/>the<text:s/>Jordan<text:s/>corridor<text:s/>to<text:s/>Gaza</text:span><text:span text:style-name="T361_26"><text:s/>and<text:s/>strengthen<text:s/>the<text:s/>effectiveness<text:s/>of<text:s/></text:span><text:span text:style-name="T361_27">our<text:s/>interventions.<text:s/></text:span></text:p>
      <text:p text:style-name="P362"/>
      <text:p text:style-name="P363"><text:span text:style-name="T363_1">Describe<text:s/>any<text:s/>changes<text:s/>to<text:s/>this<text:s/>output<text:s/>during<text:s/>the<text:s/>past<text:s/>year,<text:s/>and<text:s/>any<text:s/>planned<text:s/>changes<text:s/>as<text:s/>a<text:s/>result<text:s/>of<text:s/>this<text:s/>review.<text:s/></text:span></text:p>
      <text:p text:style-name="P364"/>
      <text:p text:style-name="P365"><text:span text:style-name="T365_1">No<text:s/>changes</text:span><text:span text:style-name="T365_2"><text:s/>were<text:s/>made</text:span><text:span text:style-name="T365_3">.<text:s/></text:span></text:p>
      <text:p text:style-name="P366"/>
      <text:p text:style-name="P367"><text:span text:style-name="T367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368"/>
      <text:p text:style-name="P369"><text:span text:style-name="T369_1">The<text:s/>UK<text:s/>will<text:s/>continue<text:s/>to<text:s/>co</text:span><text:span text:style-name="T369_2">chair<text:s/>this<text:s/>group</text:span><text:span text:style-name="T369_3"><text:s/>for<text:s/>the<text:s/>foreseeable<text:s/>future</text:span><text:span text:style-name="T369_4"><text:s/>and<text:s/>remain<text:s/>actively<text:s/>engaged,<text:s/>with<text:s/>a<text:s/>particular<text:s/>focus<text:s/>on<text:s/>regular<text:s/>engagement<text:s/>with<text:s/>UN<text:s/>agencies<text:s/>and<text:s/>international<text:s/>NGOs<text:s/>supporting<text:s/>Palestine<text:s/>that<text:s/>are<text:s/>currently<text:s/>operating<text:s/>from<text:s/>Amman<text:s/>due<text:s/>to<text:s/>access<text:s/>restrictions<text:s/>imposed<text:s/>by<text:s/>Israel.</text:span></text:p>
      <text:p text:style-name="P370"/>
      <text:p text:style-name="P371"/>
      <table:table table:style-name="Table13">
        <table:table-column table:style-name="Column53"/>
        <table:table-column table:style-name="Column54"/>
        <table:table-column table:style-name="Column55"/>
        <table:table-column table:style-name="Column56"/>
        <table:table-column table:style-name="Column57"/>
        <table:table-row table:style-name="Row42">
          <table:table-cell table:style-name="Cell160">
            <text:p text:style-name="P372"><text:span text:style-name="T372_1">Output<text:s/>Title<text:s/></text:span></text:p>
          </table:table-cell>
          <table:table-cell table:style-name="Cell161" table:number-columns-spanned="4">
            <text:p text:style-name="P373"><text:span text:style-name="T373_1">Gulf<text:s/>partnerships<text:s/>for<text:s/>humanitarian<text:s/>and<text:s/>early<text:s/>recovery<text:s/>established</text:span></text:p>
          </table:table-cell>
          <table:covered-table-cell/>
          <table:covered-table-cell/>
          <table:covered-table-cell/>
        </table:table-row>
        <table:table-row table:style-name="Row43">
          <table:table-cell table:style-name="Cell162" table:number-columns-spanned="2">
            <text:p text:style-name="P374"><text:span text:style-name="T374_1">Output<text:s/>number:<text:s/></text:span></text:p>
          </table:table-cell>
          <table:covered-table-cell/>
          <table:table-cell table:style-name="Cell163">
            <text:p text:style-name="P375"><text:span text:style-name="T375_1">5</text:span></text:p>
          </table:table-cell>
          <table:table-cell table:style-name="Cell164">
            <text:p text:style-name="P376"><text:span text:style-name="T376_1">Output<text:s/>Score:<text:s/></text:span></text:p>
          </table:table-cell>
          <table:table-cell table:style-name="Cell165">
            <text:p text:style-name="P377"><text:span text:style-name="T377_1">N/A</text:span></text:p>
          </table:table-cell>
        </table:table-row>
        <table:table-row table:style-name="Row44">
          <table:table-cell table:style-name="Cell166" table:number-columns-spanned="2">
            <text:p text:style-name="P378"><text:span text:style-name="T378_1">Impact<text:s/>weighting<text:s/>(%):<text:s text:c="2"/></text:span></text:p>
          </table:table-cell>
          <table:covered-table-cell/>
          <table:table-cell table:style-name="Cell167">
            <text:p text:style-name="P379"><text:span text:style-name="T379_1">0</text:span><text:span text:style-name="T379_2">%</text:span></text:p>
          </table:table-cell>
          <table:table-cell table:style-name="Cell168">
            <text:p text:style-name="P380"><text:span text:style-name="T380_1">Weighting<text:s/>revised<text:s/>since<text:s/>last<text:s/>AR?<text:s/></text:span></text:p>
          </table:table-cell>
          <table:table-cell table:style-name="Cell169">
            <text:p text:style-name="P381"><text:span text:style-name="T381_1">N/A</text:span></text:p>
          </table:table-cell>
        </table:table-row>
      </table:table>
      <text:p text:style-name="P382"/>
      <table:table table:style-name="Table14">
        <table:table-column table:style-name="Column58"/>
        <table:table-column table:style-name="Column59"/>
        <table:table-column table:style-name="Column60"/>
        <table:table-column table:style-name="Column61"/>
        <table:table-row table:style-name="Row45">
          <table:table-cell table:style-name="Cell170">
            <text:p text:style-name="P383"><text:span text:style-name="T383_1">Indicator(s)</text:span></text:p>
          </table:table-cell>
          <table:table-cell table:style-name="Cell171">
            <text:p text:style-name="P384"><text:span text:style-name="T384_1">Milestone(s)<text:s/>for<text:s/>this<text:s/>review</text:span></text:p>
          </table:table-cell>
          <table:table-cell table:style-name="Cell172">
            <text:p text:style-name="P385"><text:span text:style-name="T385_1">Progress<text:s/></text:span></text:p>
          </table:table-cell>
          <table:table-cell table:style-name="Cell173">
            <text:p text:style-name="P386"><text:span text:style-name="T386_1">%</text:span></text:p>
          </table:table-cell>
        </table:table-row>
        <table:table-row table:style-name="Row46">
          <table:table-cell table:style-name="Cell174">
            <text:p text:style-name="P387"><text:span text:style-name="T387_1">Number<text:s/>of<text:s/>Gulf<text:s/>partners<text:s/>supported<text:s/>by<text:s/>FCDO<text:s/>to<text:s/>improve<text:s/>humanitarian<text:s/>assistance<text:s/>to<text:s/>Gaza<text:s/>and<text:s/>the<text:s/>West<text:s/>Bank<text:s/>(e.g.<text:s/>through<text:s/>funding,<text:s/>technical<text:s/>assistance<text:s/>or<text:s/>joint<text:s/>initiatives).</text:span></text:p>
          </table:table-cell>
          <table:table-cell table:style-name="Cell175">
            <text:p text:style-name="P388"><text:span text:style-name="T388_1">N/A</text:span></text:p>
          </table:table-cell>
          <table:table-cell table:style-name="Cell176">
            <text:p text:style-name="P389"><text:span text:style-name="T389_1">N/A</text:span></text:p>
          </table:table-cell>
          <table:table-cell table:style-name="Cell177">
            <text:p text:style-name="P390"><text:span text:style-name="T390_1">N/A</text:span></text:p>
          </table:table-cell>
        </table:table-row>
      </table:table>
      <text:p text:style-name="P391"/>
      <text:p text:style-name="P392"><text:span text:style-name="T392_1">Briefly<text:s/>describe<text:s/>the<text:s/>output’s<text:s/>activities<text:s/>and<text:s/>provide<text:s/>supporting<text:s/>narrative<text:s/>for<text:s/>the<text:s/>score.<text:s/></text:span></text:p>
      <text:p text:style-name="P393"/>
      <text:p text:style-name="P394"><text:span text:style-name="T394_1">This<text:s/>indicator<text:s/>was<text:s/>not<text:s/>addressed<text:s/>during<text:s/>the<text:s/>reporting<text:s/>period,<text:s/>as<text:s/>no<text:s/>activities<text:s/>were<text:s/>undertaken<text:s/>to<text:s/>support<text:s/>Gulf<text:s/>partners<text:s/>in<text:s/>improving<text:s/>humanitarian<text:s/></text:span><text:span text:style-name="T394_2">assistance</text:span><text:span text:style-name="T394_3"><text:s/>to<text:s/>Gaza<text:s/>and<text:s/>the<text:s/>West<text:s/>Bank.<text:s/>Consequently,<text:s/></text:span><text:span text:style-name="T394_4">we<text:s/>had<text:s/>no<text:s/>milestones<text:s/>set<text:s/>to<text:s/>measure<text:s/>progress<text:s/></text:span><text:span text:style-name="T394_5">against</text:span><text:span text:style-name="T394_6"><text:s/>fo</text:span><text:span text:style-name="T394_7">r<text:s/></text:span><text:span text:style-name="T394_8">this<text:s/>AR</text:span><text:span text:style-name="T394_9"><text:s/>and<text:s/>the<text:s/>impact<text:s/>weighting<text:s/>for<text:s/>this<text:s/>AR<text:s/>is<text:s/>zero</text:span><text:span text:style-name="T394_10">.<text:s/></text:span></text:p>
      <text:p text:style-name="P395"/>
      <text:p text:style-name="P396"/>
      <table:table table:style-name="Table15">
        <table:table-column table:style-name="Column62"/>
        <table:table-column table:style-name="Column63"/>
        <table:table-column table:style-name="Column64"/>
        <table:table-column table:style-name="Column65"/>
        <table:table-column table:style-name="Column66"/>
        <table:table-row table:style-name="Row47">
          <table:table-cell table:style-name="Cell178">
            <text:p text:style-name="P397"><text:span text:style-name="T397_1">Output<text:s/>Title<text:s/></text:span></text:p>
          </table:table-cell>
          <table:table-cell table:style-name="Cell179" table:number-columns-spanned="4">
            <text:p text:style-name="P398"><text:span text:style-name="T398_1">Rapid<text:s/>deployment<text:s/>of<text:s/>regional<text:s/>funding<text:s/>and<text:s/>flexible<text:s/>mechanisms</text:span></text:p>
          </table:table-cell>
          <table:covered-table-cell/>
          <table:covered-table-cell/>
          <table:covered-table-cell/>
        </table:table-row>
        <table:table-row table:style-name="Row48">
          <table:table-cell table:style-name="Cell180" table:number-columns-spanned="2">
            <text:p text:style-name="P399"><text:span text:style-name="T399_1">Output<text:s/>number:<text:s/></text:span></text:p>
          </table:table-cell>
          <table:covered-table-cell/>
          <table:table-cell table:style-name="Cell181">
            <text:p text:style-name="P400"><text:span text:style-name="T400_1">6</text:span></text:p>
          </table:table-cell>
          <table:table-cell table:style-name="Cell182">
            <text:p text:style-name="P401"><text:span text:style-name="T401_1">Output<text:s/>Score:<text:s/></text:span></text:p>
          </table:table-cell>
          <table:table-cell table:style-name="Cell183">
            <text:p text:style-name="P402"><text:span text:style-name="T402_1">A</text:span></text:p>
          </table:table-cell>
        </table:table-row>
        <table:table-row table:style-name="Row49">
          <table:table-cell table:style-name="Cell184" table:number-columns-spanned="2">
            <text:p text:style-name="P403"><text:span text:style-name="T403_1">Impact<text:s/>weighting<text:s/>(%):<text:s text:c="2"/></text:span></text:p>
          </table:table-cell>
          <table:covered-table-cell/>
          <table:table-cell table:style-name="Cell185">
            <text:p text:style-name="P404"><text:span text:style-name="T404_1">10%</text:span></text:p>
          </table:table-cell>
          <table:table-cell table:style-name="Cell186">
            <text:p text:style-name="P405"><text:span text:style-name="T405_1">Weighting<text:s/>revised<text:s/>since<text:s/>last<text:s/>AR?<text:s/></text:span></text:p>
          </table:table-cell>
          <table:table-cell table:style-name="Cell187">
            <text:p text:style-name="P406"><text:span text:style-name="T406_1">N/A</text:span></text:p>
          </table:table-cell>
        </table:table-row>
      </table:table>
      <text:p text:style-name="P407"/>
      <table:table table:style-name="Table16">
        <table:table-column table:style-name="Column67"/>
        <table:table-column table:style-name="Column68"/>
        <table:table-column table:style-name="Column69"/>
        <table:table-column table:style-name="Column70"/>
        <table:table-row table:style-name="Row50">
          <table:table-cell table:style-name="Cell188">
            <text:p text:style-name="P408"><text:span text:style-name="T408_1">Indicator(s)</text:span></text:p>
          </table:table-cell>
          <table:table-cell table:style-name="Cell189">
            <text:p text:style-name="P409"><text:span text:style-name="T409_1">Milestone(s)<text:s/>for<text:s/>this<text:s/>review</text:span></text:p>
          </table:table-cell>
          <table:table-cell table:style-name="Cell190">
            <text:p text:style-name="P410"><text:span text:style-name="T410_1">Progress<text:s/></text:span></text:p>
          </table:table-cell>
          <table:table-cell table:style-name="Cell191">
            <text:p text:style-name="P411"><text:span text:style-name="T411_1">%</text:span></text:p>
          </table:table-cell>
        </table:table-row>
        <table:table-row table:style-name="Row51">
          <table:table-cell table:style-name="Cell192">
            <text:p text:style-name="P412"><text:span text:style-name="T412_1">Number<text:s/>of<text:s/>FCDO<text:s/>staff<text:s/>deployed<text:s/>to<text:s/>support<text:s/>the<text:s/>programme<text:s/>disaggregated<text:s/>by<text:s/>deployment<text:s/>type<text:s/>(surge<text:s/>support,<text:s/>technical<text:s/>assistance,<text:s/>regional<text:s/>deployment)</text:span></text:p>
          </table:table-cell>
          <table:table-cell table:style-name="Cell193">
            <text:p text:style-name="P413"><text:span text:style-name="T413_1">2</text:span></text:p>
          </table:table-cell>
          <table:table-cell table:style-name="Cell194">
            <text:p text:style-name="P414"><text:span text:style-name="T414_1">2</text:span></text:p>
          </table:table-cell>
          <table:table-cell table:style-name="Cell195">
            <text:p text:style-name="P415"><text:span text:style-name="T415_1">100%</text:span></text:p>
          </table:table-cell>
        </table:table-row>
        <table:table-row table:style-name="Row52">
          <table:table-cell table:style-name="Cell196">
            <text:p text:style-name="P416"><text:span text:style-name="T416_1">Number<text:s/>of<text:s/>funding<text:s/>mechanisms<text:s/>used<text:s/>for<text:s/>the<text:s/>programme<text:s/>to<text:s/>channel<text:s/>regional<text:s/>funding</text:span></text:p>
          </table:table-cell>
          <table:table-cell table:style-name="Cell197">
            <text:p text:style-name="P417"><text:span text:style-name="T417_1">3</text:span></text:p>
          </table:table-cell>
          <table:table-cell table:style-name="Cell198">
            <text:p text:style-name="P418"><text:span text:style-name="T418_1">3</text:span></text:p>
          </table:table-cell>
          <table:table-cell table:style-name="Cell199">
            <text:p text:style-name="P419"><text:span text:style-name="T419_1">100%</text:span></text:p>
          </table:table-cell>
        </table:table-row>
      </table:table>
      <text:p text:style-name="P420"/>
      <text:p text:style-name="P421"><text:span text:style-name="T421_1">Briefly<text:s/>describe<text:s/>the<text:s/>output’s<text:s/>activities<text:s/>and<text:s/>provide<text:s/>supporting<text:s/>narrative<text:s/>for<text:s/>the<text:s/>score.<text:s/></text:span></text:p>
      <text:p text:style-name="P422"/>
      <text:p text:style-name="P423"><text:span text:style-name="T423_1">Output<text:s/>6.1</text:span><text:span text:style-name="T423_2">:<text:s/>From<text:s/></text:span><text:span text:style-name="T423_3">a</text:span><text:span text:style-name="T423_4"><text:s/>Humanitarian<text:s/>Crisis<text:s/>Reserve</text:span><text:span text:style-name="T423_5"><text:s/>(HCR)</text:span><text:span text:style-name="T423_6"><text:s/>uplift<text:s/>in<text:s/>August<text:s/>2025,<text:s/>£200,000<text:s/>was<text:s/>allocated<text:s/>to<text:s/>increase<text:s/>the<text:s/>humanitarian<text:s/>expertise<text:s/>within<text:s/>the<text:s/>N</text:span><text:span text:style-name="T423_7">ED</text:span><text:span text:style-name="T423_8"><text:s/>to<text:s/>respond<text:s/>to<text:s/>this<text:s/>short-term<text:s/>spike<text:s/>in<text:s/>need.<text:s/>The<text:s/>funding<text:s/>has<text:s/>supported<text:s/>one<text:s/>Humanitarian<text:s/>Adviser<text:s/>and<text:s/>one<text:s/>Humanitarian<text:s/>Affairs<text:s/>Officer<text:s/>from<text:s/>August<text:s/>2025<text:s/>until<text:s/>March<text:s/>2026.<text:s/>It<text:s/>enabled<text:s/>the<text:s/>provision<text:s/>of<text:s/>stronger<text:s/>technical<text:s/>advice<text:s/>and<text:s/>oversight,<text:s/>data<text:s/>analysis<text:s/>and<text:s/>information<text:s/>sources<text:s/>to<text:s/>inform<text:s/>evidence-based<text:s/>decision-making<text:s/>on<text:s/>the<text:s/>UK’s<text:s/>response.<text:s text:c="3"/></text:span><text:span text:style-name="T423_9"><text:s/></text:span></text:p>
      <text:p text:style-name="P424"/>
      <text:p text:style-name="P425"><text:span text:style-name="T425_1">Output<text:s/>6.2</text:span><text:span text:style-name="T425_2">:<text:s/></text:span><text:span text:style-name="T425_3">The<text:s/>programme<text:s/>used<text:s/>three<text:s/>different<text:s/>funding<text:s/></text:span><text:span text:style-name="T425_4">sources</text:span><text:span text:style-name="T425_5"><text:s/>for<text:s/>UKRSP</text:span><text:span text:style-name="T425_6">,<text:s/>that<text:s/>enabled<text:s/>us<text:s/>to<text:s/>channel<text:s/>funding<text:s/>to<text:s/>respond<text:s/>to<text:s/>the<text:s/>needs<text:s/>in<text:s/>the<text:s/>region.<text:s/></text:span><text:span text:style-name="T425_7"><text:s/></text:span><text:span text:style-name="T425_8">In<text:s/>August<text:s/>2025,<text:s/>a</text:span><text:span text:style-name="T425_9"><text:s/></text:span><text:span text:style-name="T425_10">£5m<text:s/>uplift<text:s/>to<text:s/>increase<text:s/>our<text:s/>regional<text:s/>support<text:s/>to<text:s/>partners<text:s/>based<text:s/>in<text:s/>neighbouring<text:s/>countries<text:s/>was<text:s/>approved<text:s/>from<text:s/>the<text:s/>H</text:span><text:span text:style-name="T425_11">CR</text:span><text:span text:style-name="T425_12">.<text:s/></text:span><text:span text:style-name="T425_13">Of<text:s/>the<text:s/>£5m<text:s/>allocation,<text:s/>£3m<text:s/>was<text:s/>used<text:s/>in<text:s/>Egypt,<text:s/>with<text:s/>funding<text:s/>allocated<text:s/>to<text:s/>NRC<text:s/>(£720k</text:span><text:span text:style-name="T425_14"><text:s/>-<text:s/>output<text:s/>3)</text:span><text:span text:style-name="T425_15"><text:s/>and<text:s/>BRC</text:span><text:span text:style-name="T425_16">S</text:span><text:span text:style-name="T425_17">/IFRC<text:s/>(£2.28m</text:span><text:span text:style-name="T425_18"><text:s/>-<text:s/>output<text:s/>1</text:span><text:span text:style-name="T425_19">).</text:span><text:span text:style-name="T425_20"><text:s/></text:span><text:span text:style-name="T425_21">The<text:s/>remaining<text:s/>£2m<text:s/>was<text:s/>spent<text:s/>in<text:s/>Jordan,<text:s/>including<text:s/>£1m<text:s/>to<text:s/>JHCO<text:s/>to<text:s/>support<text:s/>the<text:s/>enhancement<text:s/>of<text:s/>aid<text:s/>delivery<text:s/>through<text:s/>the<text:s/>Jordan<text:s/>corridor</text:span><text:span text:style-name="T425_22"><text:s/>(output<text:s/>1)</text:span><text:span text:style-name="T425_23">,<text:s/>and<text:s/>£1m<text:s/>to<text:s/>support<text:s/>the<text:s/>King’s<text:s/>medical<text:s/>evacuation<text:s/>initiative<text:s/>in<text:s/>Jordan</text:span><text:span text:style-name="T425_24"><text:s/>(output<text:s/>2)</text:span><text:span text:style-name="T425_25">.</text:span></text:p>
      <text:p text:style-name="P426"/>
      <text:p text:style-name="P427"><text:span text:style-name="T427_1">An<text:s/>additional<text:s/>uplift<text:s/>of<text:s/>£200,000<text:s/>from<text:s/>the<text:s/></text:span><text:span text:style-name="T427_2">HCR<text:s/></text:span><text:span text:style-name="T427_3">was<text:s/>allocated<text:s/>to<text:s/>increase<text:s/>the<text:s/>humanitarian<text:s/>expertise<text:s/>(see<text:s/>output<text:s/>6.1).<text:s/></text:span></text:p>
      <text:p text:style-name="P428"/>
      <text:p text:style-name="P429"><text:span text:style-name="T429_1">The<text:s/>third<text:s/>mechanism<text:s/>allowed<text:s/>to<text:s/>support<text:s/>the<text:s/>Medical<text:s/>Evacuations<text:s/>from<text:s/>Gaza<text:s/>to<text:s/>the<text:s/>UK<text:s/>from<text:s/>funding<text:s/>that<text:s/>was<text:s/>made<text:s/>available<text:s/>from<text:s/>the<text:s/>Central<text:s/>Reserve.<text:s/>These<text:s/>efforts<text:s/>(as<text:s/>part<text:s/>of<text:s/>a<text:s/>cross-Government<text:s/>taskforce)<text:s/>enabled<text:s/>50<text:s/>sick<text:s/>and<text:s/>injured<text:s/>children<text:s/>to<text:s/>leave<text:s/>Gaza<text:s/>and<text:s/>receive<text:s/>specialist<text:s/>treatment<text:s/>in<text:s/>NHS<text:s/>hospitals<text:s/>across<text:s/>the<text:s/>UK.<text:s/></text:span><text:span text:style-name="T429_2">We</text:span><text:span text:style-name="T429_3"><text:s/>partnered<text:s/>with<text:s/>WHO,<text:s/>which<text:s/>works<text:s/>on<text:s/>the<text:s/>ground<text:s/>and<text:s/>plays<text:s/>a<text:s/>critical<text:s/>role<text:s/>in<text:s/>supporting<text:s/>medical<text:s/>evacuations<text:s/>from<text:s/>Gaza.<text:s/>This<text:s/>is<text:s/>a<text:s/>sensitive<text:s/>and<text:s/>complex<text:s/>process,<text:s/>as<text:s/>a<text:s/>result<text:s/>more<text:s/>detailed<text:s/>lessons<text:s/>have<text:s/>been<text:s/>captured<text:s/>elsewhere.<text:s text:c="3"/></text:span></text:p>
      <text:p text:style-name="P430"/>
      <text:p text:style-name="P431"><text:span text:style-name="T431_1">Describe<text:s/>any<text:s/>changes<text:s/>to<text:s/>this<text:s/>output<text:s/>during<text:s/>the<text:s/>past<text:s/>year,<text:s/>and<text:s/>any<text:s/>planned<text:s/>changes<text:s/>as<text:s/>a<text:s/>result<text:s/>of<text:s/>this<text:s/>review.</text:span></text:p>
      <text:p text:style-name="P432"/>
      <text:p text:style-name="P433"><text:span text:style-name="T433_1">No<text:s/>changes<text:s/>were<text:s/>made.<text:s/></text:span></text:p>
      <text:p text:style-name="P434"/>
      <text:p text:style-name="P435"><text:span text:style-name="T435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<text:p text:style-name="P436"/>
      <text:p text:style-name="P437"><text:span text:style-name="T437_1">The<text:s/>use<text:s/>of<text:s/>the<text:s/>HCR<text:s/>mechanism<text:s/>enabled<text:s/>a<text:s/>rapid<text:s/>and<text:s/>flexible<text:s/>response<text:s/>to<text:s/>the<text:s/>needs<text:s/>of<text:s/>Palestinians,<text:s/>supported<text:s/>by<text:s/>partners<text:s/>with<text:s/>strong<text:s/>absorption<text:s/>capacity<text:s/>and<text:s/>the<text:s/>ability<text:s/>to<text:s/>disburse<text:s/>funds<text:s/>quickly.</text:span></text:p>
      <text:p text:style-name="P438"/>
      <text:p text:style-name="P439"><text:span text:style-name="T439_1">For<text:s/>medical<text:s/>evacuations<text:s/>to<text:s/>the<text:s/>UK,<text:s/>coordination<text:s/>between<text:s/>FCDO<text:s/>and<text:s/>DHSC<text:s/>was<text:s/>initially<text:s/>challenging;<text:s/>however,<text:s/>effective<text:s/>collaboration<text:s/>within<text:s/>NED<text:s/>helped<text:s/>to<text:s/>streamline<text:s/>processes<text:s/>over<text:s/>time,<text:s/>leading<text:s/>to<text:s/>positive<text:s/>results<text:s/>and<text:s/>the<text:s/>timely<text:s/>allocation<text:s/>of<text:s/>funding.</text:span><text:span text:style-name="T439_2"><text:s/></text:span><text:span text:style-name="T439_3">This<text:s/>was<text:s/>part<text:s/>of<text:s/>a<text:s/>xHMG<text:s/>process,<text:s/>coordinated<text:s/>by<text:s/>the<text:s/>DHSC.<text:s/>For<text:s/>the<text:s/>FCDO's<text:s/>part,<text:s/>we<text:s/>engaged<text:s/>closely<text:s/>with<text:s/></text:span><text:span text:style-name="T439_4">WHO</text:span><text:span text:style-name="T439_5">,<text:s/>relevant<text:s/>authorities<text:s/>and<text:s/>civil<text:s/>society<text:s/>to<text:s/>ensure<text:s/>that<text:s/>we<text:s/>established<text:s/>a<text:s/>process<text:s/>that<text:s/>supported<text:s/>the<text:s/>health<text:s/>and<text:s/>wellbeing<text:s/>of<text:s/>the<text:s/>patients<text:s/>and<text:s/>their<text:s/>family<text:s/>members.<text:s/>During<text:s/>the<text:s/>implementation<text:s/>of<text:s/>this<text:s/>operation,<text:s/>it<text:s/>was<text:s/>important<text:s/>to<text:s/>be<text:s/>able<text:s/>to<text:s/>access<text:s/>funding<text:s/>quickly<text:s/>and<text:s/>to<text:s/>have<text:s/>a<text:s/>mechanism<text:s/>through<text:s/>which<text:s/>we<text:s/>could<text:s/>channel<text:s/>this.<text:s/>It<text:s/>is<text:s/>important<text:s/>that<text:s/>we<text:s/>retain<text:s/>this<text:s/>flexibility<text:s/>going<text:s/>forward.</text:span></text:p>
      <text:p text:style-name="P440"/>
      <text:p text:style-name="P441"><text:span text:style-name="T441_1">The<text:s/>additional<text:s/>humanitarian<text:s/>resources<text:s/>also<text:s/>provided<text:s/>valuable<text:s/>technical<text:s/>support<text:s/>to<text:s/>teams<text:s/>in<text:s/>London,<text:s/>Cairo,<text:s/>Jerusalem,<text:s/>and<text:s/>Amman,<text:s/>strengthening<text:s/>oversight,<text:s/>coordination,<text:s/>and<text:s/>overall<text:s/>operational<text:s/>efficiency<text:s/>across<text:s/>the<text:s/>programme.</text:span></text:p>
      <text:h text:style-name="P442" text:outline-level="2"><text:span text:style-name="T442_1">D:<text:s/>VALUE<text:s/>FOR<text:s/>MONEY<text:s/></text:span></text:h>
      <text:p text:style-name="P443"/>
      <text:p text:style-name="P444"><text:span text:style-name="T444_1">Key<text:s/>cost<text:s/>drivers<text:s/>and<text:s/>performance<text:s/></text:span></text:p>
      <text:p text:style-name="P445"/>
      <text:p text:style-name="P446"><text:span text:style-name="T446_1">VfM<text:s/>performance<text:s/>compared<text:s/>to<text:s/>the<text:s/>original<text:s/>VfM<text:s/>proposition<text:s/>in<text:s/>the<text:s/>business<text:s/>case<text:s/></text:span></text:p>
      <text:p text:style-name="P447"/>
      <text:p text:style-name="P448"><text:span text:style-name="T448_1">The<text:s/>UKRSP<text:s/>programme<text:s/>demonstrates<text:s/>strong<text:s/>VFM<text:s/>across<text:s/>its<text:s/>six<text:s/>delivery<text:s/>streams<text:s/>by<text:s/>maximising<text:s/>the<text:s/>5Es<text:s/></text:span><text:span text:style-name="T448_2">of<text:s/>Economy,<text:s/>Efficiency,<text:s/>Effectiveness,<text:s/>Equity<text:s/>and<text:s/>Cost-Effectiveness<text:s/></text:span><text:span text:style-name="T448_3">in<text:s/>a<text:s/>highly<text:s/>complex<text:s/>humanitarian<text:s/>context.<text:s/>The<text:s/>programme’s<text:s/>design<text:s/>leverages<text:s/>regional<text:s/>systems,<text:s/>partnerships,<text:s/>and<text:s/>flexible<text:s/>funding<text:s/>to<text:s/>deliver<text:s/>timely<text:s/>and<text:s/>targeted<text:s/>support<text:s/>while<text:s/>maintaining<text:s/>the<text:s/>UK’s<text:s/>strategic<text:s/>leadership<text:s/>role.<text:s/></text:span><text:span text:style-name="T448_4">The<text:s/>business<text:s/>case<text:s/></text:span><text:span text:style-name="T448_5">sets</text:span><text:span text:style-name="T448_6"><text:s/>out<text:s/>that<text:s/>VFM<text:s/>would<text:s/>be<text:s/>monitored<text:s/>by<text:s/>benchmarking<text:s/>partner<text:s/>costs<text:s/>to<text:s/>ensure<text:s/>efficiency,<text:s/>aligning<text:s/>management<text:s/>fees<text:s/>with<text:s/>FCDO<text:s/>standards,<text:s/>and<text:s/>comparing<text:s/>NGO<text:s/>costs<text:s/>across<text:s/>organisations.<text:s/>Key<text:s/>cost<text:s/>drivers<text:s/>include<text:s/>direct<text:s/>support<text:s/>to<text:s/></text:span><text:span text:style-name="T448_7">beneficiaries,</text:span><text:span text:style-name="T448_8"><text:s/>and<text:s/>technical<text:s/>expertise<text:s/></text:span><text:span text:style-name="T448_9">is</text:span><text:span text:style-name="T448_10"><text:s/>regularly<text:s/>reviewed<text:s/>to<text:s/>maintain<text:s/>an<text:s/>appropriate<text:s/>balance<text:s/>between<text:s/>delivery<text:s/>and<text:s/>management<text:s/>costs.<text:s/>V</text:span><text:span text:style-name="T448_11">f</text:span><text:span text:style-name="T448_12">M<text:s/>monitoring<text:s/></text:span><text:span text:style-name="T448_13">has<text:s/>been</text:span><text:span text:style-name="T448_14"><text:s/>embedded<text:s/>throughout<text:s/>to<text:s/>ensure<text:s/>resources<text:s/>are<text:s/>used<text:s/>efficiently<text:s/>and<text:s/>as<text:s/>intended.</text:span><text:span text:style-name="T448_15"><text:s/></text:span><text:span text:style-name="T448_16">The<text:s/>volatile<text:s/>operating<text:s/>environment<text:s/>necessitates<text:s/>flexible<text:s/>programming,<text:s/>and<text:s/>the<text:s/>UKRSP’s<text:s/>emphasis<text:s/>on<text:s/>rapid<text:s/>funding<text:s/>allocation<text:s/>and<text:s/>iterative<text:s/>learning<text:s/>allows<text:s/>resources<text:s/>to<text:s/>be<text:s/>re-prioritised<text:s/>as<text:s/>conditions<text:s/>change.<text:s/>Collaboration<text:s/>with<text:s/>regional<text:s/>institutions<text:s/>also<text:s/>spreads<text:s/>risk<text:s/>and<text:s/>strengthens<text:s/>collective<text:s/>response<text:s/>capacity.</text:span><text:span text:style-name="T448_17"><text:s/></text:span><text:span text:style-name="T448_18">In<text:s/>emergencies,<text:s/>V</text:span><text:span text:style-name="T448_19">f</text:span><text:span text:style-name="T448_20">M</text:span><text:span text:style-name="T448_21"><text:s/>is<text:s/>assessed<text:s/>by<text:s/>recognising<text:s/>that<text:s/>higher<text:s/>delivery<text:s/>costs<text:s/>can<text:s/>be<text:s/>justified<text:s/>when<text:s/>they<text:s/>lead<text:s/>to<text:s/>better<text:s/>outcomes,<text:s/>such<text:s/>as<text:s/>faster<text:s/>assistance,<text:s/>more<text:s/>precise<text:s/>targeting,<text:s/>and<text:s/>more<text:s/>adequate<text:s/>support<text:s/>for<text:s/>those<text:s/>in<text:s/>need.</text:span><text:span text:style-name="T448_22"><text:s/></text:span><text:span text:style-name="T448_23">The<text:s/>assessment<text:s/>below<text:s/>outlines<text:s/>the<text:s/>main<text:s/></text:span><text:span text:style-name="T448_24">expenditure<text:s/>components</text:span><text:span text:style-name="T448_25">.</text:span><text:span text:style-name="T448_26"><text:s/></text:span></text:p>
      <text:p text:style-name="P449"/>
      <text:p text:style-name="P450"><text:span text:style-name="T450_1">Economy</text:span></text:p>
      <text:p text:style-name="P451"/>
      <text:p text:style-name="P452"><text:span text:style-name="T452_1">Economy<text:s/>is<text:s/>achieved<text:s/>through<text:s/>the<text:s/>use<text:s/>of<text:s/>established<text:s/>regional<text:s/>supply<text:s/>corridors<text:s/>(Egypt,<text:s/>Jordan),<text:s/>reducing<text:s/>logistical<text:s/>costs<text:s/>and<text:s/>enabling<text:s/>rapid<text:s/>procurement<text:s/>and<text:s/>delivery<text:s/>of<text:s/>vital<text:s/>supplies<text:s/>into<text:s/>Gaza</text:span><text:span text:style-name="T452_2">.</text:span><text:span text:style-name="T452_3"><text:s/>By<text:s/>working<text:s/>through<text:s/>existing<text:s/>humanitarian<text:s/>infrastructure<text:s/>and<text:s/>trusted<text:s/>partners,<text:s/>the<text:s/>programme<text:s/>avoids<text:s/>duplication<text:s/>and<text:s/>secures<text:s/>competitive<text:s/>pricing<text:s/>for<text:s/>goods<text:s/>and<text:s/>services.<text:s/></text:span></text:p>
      <text:p text:style-name="P453"/>
      <text:p text:style-name="P454"><text:span text:style-name="T454_1">The<text:s/>delivery<text:s/>of<text:s/>cash<text:s/>transfers<text:s/>by<text:s/>NRC<text:s/>leveraged<text:s/>existing<text:s/>local<text:s/>delivery<text:s/>systems<text:s/>(Life<text:s/>Makers<text:s/>Foundation<text:s/>and<text:s/>Fawry<text:s/>payment<text:s/>network),<text:s/>avoiding<text:s/>costly<text:s/>parallel<text:s/>structures.<text:s/>The<text:s/>use<text:s/>of<text:s/>digital<text:s/>cash<text:s/>transfers<text:s/>reduced<text:s/>logistics,<text:s/>transport,<text:s/>storage,<text:s/>and<text:s/>administrative<text:s/>costs<text:s/>compared<text:s/>to<text:s/></text:span><text:span text:style-name="T454_2">in-kind</text:span><text:span text:style-name="T454_3"><text:s/>aid.</text:span><text:span text:style-name="T454_4"><text:s/></text:span></text:p>
      <text:p text:style-name="P455"><text:span text:style-name="T455_1">A<text:s/>request<text:s/>to<text:s/>transfer<text:s/>the<text:s/>assets<text:s/>(</text:span><text:span text:style-name="T455_2">14<text:s/></text:span><text:span text:style-name="T455_3">laptops</text:span><text:span text:style-name="T455_4"><text:s/>and<text:s/>mobile<text:s/>phones)</text:span><text:span text:style-name="T455_5"><text:s/>procured<text:s/>under<text:s/>this<text:s/>initiative<text:s/></text:span><text:span text:style-name="T455_6">was<text:s/>approved.<text:s/></text:span><text:span text:style-name="T455_7">Transfer<text:s/>of<text:s/>ownership<text:s/>to<text:s/>Life<text:s/>Makers<text:s/>Foundation<text:s/>(LMF),<text:s/>NRC’s<text:s/>local<text:s/>implementing<text:s/>partner<text:s/>in<text:s/>Egypt,<text:s/>following<text:s/>project<text:s/>completion<text:s/>will<text:s/>help<text:s/>LMF<text:s/>use<text:s/>them<text:s/>for<text:s/></text:span><text:span text:style-name="T455_8">future<text:s/></text:span><text:span text:style-name="T455_9">emergency</text:span><text:span text:style-name="T455_10"><text:s/></text:span><text:span text:style-name="T455_11">cash<text:s/>assistance<text:s/>delivery<text:s/>and<text:s/>monitoring.<text:s/>Their<text:s/>transfer<text:s/>will<text:s/>ensure<text:s/>continued<text:s/>humanitarian<text:s/>use,<text:s/>sustain<text:s/>operational<text:s/>capacity<text:s/>built<text:s/>under<text:s/>the<text:s/>project,<text:s/>avoid<text:s/>duplication<text:s/>of<text:s/>future<text:s/>procurement,<text:s/>and<text:s/>support<text:s/>LMF’s<text:s/>ability<text:s/>to<text:s/>respond<text:s/>to<text:s/>ongoing<text:s/>and<text:s/>emerging<text:s/>needs<text:s/>among<text:s/>displaced<text:s/>populations<text:s/>in<text:s/>Egypt.<text:s text:c="2"/></text:span></text:p>
      <text:p text:style-name="P456"/>
      <text:p text:style-name="P457"><text:span text:style-name="T457_1">BRC</text:span><text:span text:style-name="T457_2">S</text:span><text:span text:style-name="T457_3"><text:s/>funding<text:s/>focused<text:s/>on<text:s/>strengthening<text:s/>ERCS<text:s/>supply<text:s/>chains,<text:s/>covering<text:s/>logistics<text:s/>hubs<text:s/>and<text:s/>warehouses,<text:s/>handling<text:s/>materials,<text:s/>transport<text:s/>costs,<text:s/>and<text:s/>support<text:s/>for<text:s/>staff<text:s/>and<text:s/>volunteers,<text:s/>including<text:s/>salaries<text:s/>and<text:s/>wellbeing<text:s/>needs.<text:s/>The<text:s/>BRC</text:span><text:span text:style-name="T457_4">S</text:span><text:span text:style-name="T457_5"><text:s/>Admin<text:s/>cost (2%<text:s/>of<text:s/>total<text:s/>grant)<text:s/>is<text:s/>low<text:s/>in<text:s/>comparison<text:s/>to<text:s/>international<text:s/>benchmarks</text:span><text:span text:style-name="T457_6">.</text:span><text:span text:style-name="T457_7"><text:s/>There<text:s/>was<text:s/>strong<text:s/>cost<text:s/>control<text:s/>through<text:s/>use<text:s/>of<text:s/>IFRC<text:s/>procurement<text:s/>standards,<text:s/>customs<text:s/>fee<text:s/>exemptions,<text:s/>and<text:s/>prioritisation<text:s/>of<text:s/>lower-cost<text:s/>local<text:s/>ERCS<text:s/>staff<text:s/>and<text:s/>volunteers<text:s/>over<text:s/>international<text:s/>personnel.</text:span></text:p>
      <text:p text:style-name="P458"/>
      <text:p text:style-name="P459"><text:span text:style-name="T459_1">The</text:span><text:span text:style-name="T459_2"><text:s/>WHO<text:s/></text:span><text:span text:style-name="T459_3">M</text:span><text:span text:style-name="T459_4">edevacs</text:span><text:span text:style-name="T459_5"><text:s/>intervention<text:s/>demonstrated<text:s/>strong<text:s/>economy<text:s/>through<text:s/>competitive<text:s/>procurement<text:s/>(e.g.<text:s/>hotel<text:s/>selection),<text:s/>use<text:s/>of<text:s/>pre-negotiated<text:s/>service<text:s/>agreements,<text:s/>and<text:s/>leveraging<text:s/>existing<text:s/>WHO,<text:s/>government,<text:s/>and<text:s/>hospital<text:s/>systems,<text:s/>reducing<text:s/>unit<text:s/>costs<text:s/>while<text:s/>maintaining<text:s/>quality.</text:span><text:span text:style-name="T459_6"><text:s/></text:span><text:span text:style-name="T459_7">The<text:s/>JHCO<text:s/></text:span><text:span text:style-name="T459_8">component<text:s/></text:span><text:span text:style-name="T459_9">was<text:s/>delivered<text:s/>under<text:s/>budget<text:s/>(USD<text:s/>473,177<text:s/>vs.<text:s/>476,650<text:s/>planned),<text:s/>demonstrating<text:s/>strong<text:s/>cost<text:s/>efficiency<text:s/>despite<text:s/>operational<text:s/>complexity,<text:s/>though<text:s/>high<text:s/>per-beneficiary<text:s/>costs<text:s/>reflect<text:s/>the<text:s/>intensive,<text:s/>specialised<text:s/>nature<text:s/>of<text:s/>medevac</text:span><text:span text:style-name="T459_10">s</text:span><text:span text:style-name="T459_11"><text:s/>care.</text:span></text:p>
      <text:p text:style-name="P460"/>
      <text:p text:style-name="P461"><text:span text:style-name="T461_1">Efficiency</text:span></text:p>
      <text:p text:style-name="P462"/>
      <text:p text:style-name="P463"><text:span text:style-name="T463_1">Efficiency<text:s/>is<text:s/>reflected<text:s/>in<text:s/>the<text:s/>programme’s<text:s/>ability<text:s/>to<text:s/>deliver<text:s/>multiple<text:s/>forms<text:s/>of<text:s/>assistance<text:s/>through<text:s/>integrated<text:s/>mechanisms.<text:s/>Multisectoral<text:s/>humanitarian<text:s/>support<text:s/>(including<text:s/>cash<text:s/>transfers,<text:s/>shelter,<text:s/>and<text:s/>health<text:s/>services)<text:s/>is<text:s/>coordinated<text:s/>across<text:s/>Egypt<text:s/>and<text:s/>Jordan,<text:s/>ensuring<text:s/>that<text:s/>interventions<text:s/>are<text:s/>streamlined<text:s/>and<text:s/>mutually<text:s/>reinforcing.<text:s/>The<text:s/>use<text:s/>of<text:s/>flexible<text:s/>funding<text:s/>instruments<text:s/>and<text:s/>rapid<text:s/>deployment<text:s/>mechanisms<text:s/>allows<text:s/>the<text:s/>UK<text:s/>to<text:s/>respond<text:s/>quickly<text:s/>to<text:s/>evolving<text:s/>needs,<text:s/>reducing<text:s/>delays<text:s/>and<text:s/>administrative<text:s/>bottlenecks.<text:s/>Regional<text:s/>coordination<text:s/>platforms<text:s/>led<text:s/>or<text:s/>supported<text:s/>by<text:s/>the<text:s/>UK<text:s/>further<text:s/>improve<text:s/>efficiency<text:s/>by<text:s/>aligning<text:s/>actors,<text:s/>reducing<text:s/>overlap,<text:s/>and<text:s/>ensuring<text:s/>coherent<text:s/>delivery<text:s/>across<text:s/>borders.</text:span></text:p>
      <text:p text:style-name="P464"/>
      <text:p text:style-name="P465"><text:span text:style-name="T465_1">NRC<text:s/></text:span><text:span text:style-name="T465_2">d</text:span><text:span text:style-name="T465_3">elivered<text:s/>cash<text:s/>to<text:s/>10,572<text:s/>individuals<text:s/>(3,516<text:s/>households),<text:s/>exceeding<text:s/>targets<text:s/>within<text:s/>a<text:s/>4</text:span><text:span text:style-name="T465_4">month<text:s/>timeframe</text:span><text:span text:style-name="T465_5"><text:s/>and<text:s/>a</text:span><text:span text:style-name="T465_6">chieved<text:s/>100%<text:s/>budget<text:s/>utilisation<text:s/>(£720,000).</text:span><text:span text:style-name="T465_7"><text:s/>There<text:s/>were<text:s/>some<text:s/>inefficiencies<text:s/>linked<text:s/>to<text:s/>low<text:s/>awareness<text:s/>of<text:s/>complaints<text:s/>mechanisms<text:s/>(44%)<text:s/>and<text:s/>participation<text:s/>gaps<text:s/>(62%).</text:span></text:p>
      <text:p text:style-name="P466"/>
      <text:p text:style-name="P467"><text:span text:style-name="T467_1">High<text:s/>efficiency<text:s/>was<text:s/>achieved<text:s/>through<text:s/>BRC</text:span><text:span text:style-name="T467_2">S</text:span><text:span text:style-name="T467_3"><text:s/>from<text:s/>strategic<text:s/>location<text:s/>of<text:s/>logistics<text:s/>hubs<text:s/>near<text:s/>Gaza<text:s/>crossings,<text:s/>established<text:s/>supply<text:s/>chain<text:s/>systems,<text:s/>and<text:s/>strong<text:s/>coordination<text:s/>capacity<text:s/>enabling<text:s/>large-scale<text:s/>aid<text:s/>throughput<text:s/>(on<text:s/>average<text:s/>800<text:s/>trucks/day).</text:span></text:p>
      <text:p text:style-name="P468"/>
      <text:p text:style-name="P469"><text:span text:style-name="T469_1">The<text:s/>WHO<text:s/>medevacs<text:s/>achieved<text:s/>h</text:span><text:span text:style-name="T469_2">igh<text:s/>operational<text:s/>efficiency<text:s/>through<text:s/>coordinated<text:s/>multi-stakeholder<text:s/>planning,<text:s/>cohort-based<text:s/>delivery,<text:s/>and<text:s/>continuous<text:s/>adaptation<text:s/>between<text:s/>evacuations.<text:s/>The<text:s/>programme<text:s/>delivered<text:s/>four<text:s/>evacuation<text:s/>cohorts<text:s/>in<text:s/>two<text:s/>months,<text:s/>maintaining<text:s/>streamlined<text:s/>logistics,<text:s/>visa<text:s/>processing,<text:s/>and<text:s/>medical<text:s/>workflows<text:s/>despite<text:s/>complex<text:s/>constraints</text:span></text:p>
      <text:p text:style-name="P470"/>
      <text:p text:style-name="P471"><text:span text:style-name="T471_1">Effectiveness</text:span></text:p>
      <text:p text:style-name="P472"/>
      <text:p text:style-name="P473"><text:span text:style-name="T473_1">Each<text:s/>of<text:s/>the<text:s/>six<text:s/>delivery<text:s/>streams<text:s/>directly<text:s/>contributes<text:s/>to</text:span><text:span text:style-name="T473_2"><text:s/>effectiveness<text:s/>by</text:span><text:span text:style-name="T473_3"><text:s/>meeting<text:s/>urgent<text:s/>humanitarian<text:s/>needs<text:s/>while<text:s/>strengthening<text:s/>regional<text:s/>response<text:s/>capacity.<text:s/>For<text:s/>example,<text:s/>medical<text:s/>evacuations<text:s/>and<text:s/>urgent<text:s/>care<text:s/>pathways<text:s/>address<text:s/>critical<text:s/>health<text:s/>gaps<text:s/>for<text:s/>the<text:s/>most<text:s/>vulnerable<text:s/>populations,<text:s/>particularly<text:s/>children,<text:s/>while<text:s/>also<text:s/>relieving<text:s/>pressure<text:s/>on<text:s/>overstretched<text:s/>local<text:s/>systems.<text:s/>Similarly,<text:s/>strengthening<text:s/>regional<text:s/>preparedness<text:s/>and<text:s/>coordination<text:s/>ensures<text:s/>that<text:s/>neighbouring<text:s/>countries<text:s/>are<text:s/>better<text:s/>equipped<text:s/>to<text:s/>absorb<text:s/>shocks,<text:s/>sustaining<text:s/>humanitarian<text:s/>access<text:s/>and<text:s/>service<text:s/>delivery<text:s/>over<text:s/>time.</text:span></text:p>
      <text:p text:style-name="P474"/>
      <text:p text:style-name="P475"><text:span text:style-name="T475_1">Multi-purpose<text:s/>cash</text:span><text:span text:style-name="T475_2"><text:s/>delivered<text:s/>by<text:s/>NRC</text:span><text:span text:style-name="T475_3"><text:s/>was<text:s/>highly<text:s/>effective<text:s/>in<text:s/>the<text:s/>short<text:s/>term,<text:s/>with<text:s/>most<text:s/>beneficiaries<text:s/>reporting<text:s/>safe<text:s/>and<text:s/>appropriate<text:s/>assistance,<text:s/>strong<text:s/>reductions<text:s/>in<text:s/>financial<text:s/>stress,<text:s/>and<text:s/>good<text:s/>alignment<text:s/>with<text:s/>priority<text:s/>needs<text:s/>alongside<text:s/>improved<text:s/>partner<text:s/>capacity</text:span><text:span text:style-name="T475_4">.<text:s/>However,<text:s/></text:span><text:span text:style-name="T475_5">over</text:span><text:span text:style-name="T475_6"><text:s/>a<text:s/>quarter<text:s/>of<text:s/>households<text:s/>still<text:s/>could<text:s/>not<text:s/>meet<text:s/>basic<text:s/>needs,<text:s/>some<text:s/>negative<text:s/>coping<text:s/>strategies<text:s/>persisted,<text:s/>and<text:s/>limited<text:s/>transfer<text:s/>size<text:s/>and<text:s/>duration<text:s/>constrained<text:s/>sustainability.</text:span></text:p>
      <text:p text:style-name="P476"/>
      <text:p text:style-name="P477"><text:span text:style-name="T477_1">The<text:s/>WHO<text:s/>M</text:span><text:span text:style-name="T477_2">edevacs</text:span><text:span text:style-name="T477_3"><text:s/>intervention<text:s/>was<text:s/>highly<text:s/>effective<text:s/>in<text:s/>delivering<text:s/>life-saving<text:s/>evacuation<text:s/>for<text:s/></text:span><text:span text:style-name="T477_4">the<text:s/>children<text:s/>and<text:s/>their<text:s/>families,</text:span><text:span text:style-name="T477_5"><text:s/>while<text:s/>ensuring<text:s/>comprehensive<text:s/>medical<text:s/>care,<text:s/>psychosocial<text:s/>support,<text:s/>and<text:s/>dignity<text:s/>throughout<text:s/>the<text:s/>process.</text:span></text:p>
      <text:p text:style-name="P478"/>
      <text:p text:style-name="P479"><text:span text:style-name="T479_1">Equity<text:s/></text:span></text:p>
      <text:p text:style-name="P480"/>
      <text:p text:style-name="P481"><text:span text:style-name="T481_1">Equity<text:s/>is<text:s/>a<text:s/>central<text:s/>consideration<text:s/>in<text:s/>programme<text:s/>design<text:s/>and<text:s/>implementation.<text:s/>The<text:s/>focus<text:s/>on<text:s/>vulnerable<text:s/>Palestinians</text:span><text:span text:style-name="T481_2">,</text:span><text:span text:style-name="T481_3">—including<text:s/>displaced<text:s/>populations<text:s/>in<text:s/>Egypt<text:s/>and<text:s/>Jordan,<text:s/>as<text:s/>well<text:s/>as<text:s/>those<text:s/>in<text:s/>Gaza</text:span><text:span text:style-name="T481_4"><text:s/></text:span><text:span text:style-name="T481_5">—ensures<text:s/>that<text:s/>assistance<text:s/>is<text:s/>directed<text:s/>to<text:s/>those<text:s/>with<text:s/>the<text:s/>greatest<text:s/>need.<text:s/>The<text:s/>inclusion<text:s/>of<text:s/>cash-based<text:s/>interventions<text:s/>enhances<text:s/>dignity<text:s/>and<text:s/>choice<text:s/>among<text:s/>beneficiaries,<text:s/>while<text:s/>targeted<text:s/>medical<text:s/>support<text:s/>prioritises<text:s/>high-risk<text:s/>groups.<text:s/>The<text:s/>programme’s<text:s/>regional<text:s/>approach<text:s/>also<text:s/>helps<text:s/>mitigate<text:s/>disparities<text:s/>in<text:s/>access<text:s/>to<text:s/>services<text:s/>across<text:s/>different<text:s/>geographic<text:s/>locations.</text:span></text:p>
      <text:p text:style-name="P482"/>
      <text:p text:style-name="P483"><text:span text:style-name="T483_1">For<text:s/>the<text:s/>delivery<text:s/>of<text:s/></text:span><text:span text:style-name="T483_2">multi-purpose<text:s/></text:span><text:span text:style-name="T483_3">cash</text:span><text:span text:style-name="T483_4">,</text:span><text:span text:style-name="T483_5"><text:s/></text:span><text:span text:style-name="T483_6">NRC</text:span><text:span text:style-name="T483_7"><text:s/>adopted<text:s/>a<text:s/>phased<text:s/>and<text:s/>adaptive<text:s/>delivery<text:s/>model<text:s/>combining<text:s/>continuous<text:s/></text:span><text:span text:style-name="T483_8">community-based</text:span><text:span text:style-name="T483_9"><text:s/>targeting</text:span><text:span text:style-name="T483_10"><text:s/>(in<text:s/>line<text:s/>with<text:s/>international<text:s/>best<text:s/>practise</text:span><text:span text:style-name="T483_11"><text:note text:note-class="footnote"><text:note-citation/><text:note-body><text:p text:style-name="P484"><text:span text:style-name="T484_1"><text:s/></text:span><text:span text:style-name="T484_2">Cabot<text:s/>Venton<text:s/>and<text:s/>Sammon<text:s/>(2020)<text:s/>argue<text:s/>that<text:s/>local<text:s/>actors<text:s/>are<text:s/>best<text:s/>placed<text:s/>to<text:s/>undertake<text:s/>crucial<text:s/>functions<text:s/>of<text:s/>outreach<text:s/>and<text:s/>communications,<text:s/>targeting,<text:s/>beneficiary<text:s/>selection<text:s/>and<text:s/>enrolment,<text:s/>and<text:s/>other<text:s/>delivery<text:s/>functions<text:s/>because<text:s/>their<text:s/>superior<text:s/>local<text:s/>knowledge,<text:s/>relationships<text:s/>of<text:s/>trust,<text:s/>and<text:s/>access<text:s/>to<text:s/>certain<text:s/>populations<text:s/>are<text:s/>likely<text:s/>to<text:s/>yield<text:s/>more<text:s/>accurate<text:s/>targeting<text:s/>and<text:s/>greater<text:s/>inclusion<text:s/>at<text:s/>greater<text:s/>speed,<text:s/>and<text:s/>at<text:s/>lower<text:s/>cost.</text:span></text:p><text:p text:style-name="P485"/></text:note-body></text:note></text:span><text:span text:style-name="T485_1">)</text:span><text:span text:style-name="T485_2">,<text:s/>structured<text:s/>vulnerability<text:s/>assessment,<text:s/>secure<text:s/>digital<text:s/>enrolment,<text:s/></text:span><text:span text:style-name="T485_3">and<text:s/>agent-based<text:s/>cash<text:s/>disbursement<text:s/>through<text:s/>the<text:s/>Fawry<text:s/>payment<text:s/>network.<text:s/>This<text:s/>approach<text:s/>ensured<text:s/>scalability,<text:s/>minimized<text:s/>exclusion<text:s/>and<text:s/>inclusion<text:s/>errors,<text:s/>and<text:s/>maintained<text:s/>operational<text:s/>continuity<text:s/>under<text:s/>dynamic<text:s/>field<text:s/>conditions.</text:span><text:span text:style-name="T485_4"><text:s/></text:span><text:span text:style-name="T485_5">There<text:s/></text:span><text:span text:style-name="T485_6">were<text:s/>h</text:span><text:span text:style-name="T485_7">igh<text:s/>inclusion<text:s/>indicators</text:span><text:span text:style-name="T485_8"><text:s/>as<text:s/></text:span><text:span text:style-name="T485_9">96%<text:s/>repo</text:span><text:span text:style-name="T485_10">rted<text:s/>no<text:s/>discrimination</text:span><text:span text:style-name="T485_11">.</text:span></text:p>
      <text:p text:style-name="P486"/>
      <text:p text:style-name="P487"><text:span text:style-name="T487_1">BRC</text:span><text:span text:style-name="T487_2">S</text:span><text:span text:style-name="T487_3"><text:s/>supports<text:s/>equitable<text:s/>access<text:s/>by<text:s/>enabling<text:s/>large-scale<text:s/>humanitarian<text:s/>supply<text:s/>into<text:s/>Gaza,<text:s/>though<text:s/>equity<text:s/>outcomes<text:s/>depend<text:s/>on<text:s/>downstream<text:s/>distribution.</text:span></text:p>
      <text:p text:style-name="P488"/>
      <text:p text:style-name="P489"><text:span text:style-name="T489_1">The<text:s/></text:span><text:span text:style-name="T489_2">WHO<text:s/>M</text:span><text:span text:style-name="T489_3">ed</text:span><text:span text:style-name="T489_4">e</text:span><text:span text:style-name="T489_5">vacs<text:s/>provided<text:s/>a<text:s/>strong<text:s/>equity<text:s/>focus<text:s/></text:span><text:span text:style-name="T489_6">to<text:s/></text:span><text:span text:style-name="T489_7">ensure<text:s/>prioritisation<text:s/>of<text:s/>the<text:s/>most<text:s/>vulnerable<text:s/>(critically<text:s/>ill<text:s/>children),<text:s/>with<text:s/>a<text:s/>rights-based<text:s/>approach<text:s/>that<text:s/>maintained<text:s/>family<text:s/>unity,<text:s/>gender-sensitive<text:s/>care,<text:s/>and<text:s/>full<text:s/>coverage<text:s/>of<text:s/>basic<text:s/>and<text:s/>medical<text:s/>needs</text:span></text:p>
      <text:p text:style-name="P490"/>
      <text:p text:style-name="P491"><text:span text:style-name="T491_1">Cost-effective</text:span><text:span text:style-name="T491_2">ness</text:span></text:p>
      <text:p text:style-name="P492"/>
      <text:p text:style-name="P493"><text:span text:style-name="T493_1">Cash<text:s/>assistance<text:s/>delivered<text:s/>by<text:s/>NRC<text:s/>has<text:s/>been<text:s/>shown<text:s/>to<text:s/>be<text:s/>more<text:s/>cost</text:span><text:span text:style-name="T493_2">effective<text:s/>than<text:s/>in</text:span><text:span text:style-name="T493_3">kind<text:s/>aid<text:s/>due<text:s/>to<text:s/>reduced<text:s/>logistics<text:s/>costs,<text:s/></text:span><text:span text:style-name="T493_4">enabling<text:s/>households<text:s/>to<text:s/>prioritise<text:s/>their<text:s/>own<text:s/></text:span><text:span text:style-name="T493_5">needs,</text:span><text:span text:style-name="T493_6"><text:s/>and<text:s/>utilisation<text:s/>of<text:s/>local<text:s/>markets;<text:s/>with<text:s/>a<text:s/>high<text:s/>proportion<text:s/>of<text:s/>spending<text:s/>going<text:s/>directly<text:s/>to<text:s/>beneficiaries<text:s/>(GBP<text:s/>406,702<text:s/>distributed),<text:s/>strong<text:s/>outcomes<text:s/>achieved<text:s/>despite<text:s/>relatively<text:s/>small<text:s/>transfer<text:s/>sizes,<text:s/>and<text:s/>functional<text:s/>markets<text:s/>(83%<text:s/>availability)<text:s/>enabling<text:s/>effective<text:s/>use<text:s/>of<text:s/>the<text:s/>transfers.</text:span></text:p>
      <text:p text:style-name="P494"/>
      <text:p text:style-name="P495"><text:span text:style-name="T495_1">Delivery<text:s/>through<text:s/>BRC</text:span><text:span text:style-name="T495_2">S</text:span><text:span text:style-name="T495_3"><text:s/>provided<text:s/>good<text:s/>value<text:s/>due<text:s/>to<text:s/>leveraging<text:s/>existing<text:s/>IFRC/ERCS<text:s/>infrastructure<text:s/>and<text:s/>pooled<text:s/>appeal<text:s/>systems,<text:s/>allowing<text:s/>scale,<text:s/>reduced<text:s/>duplication,<text:s/>and<text:s/>lower<text:s/>marginal<text:s/>cost<text:s/>per<text:s/>unit<text:s/>of<text:s/>aid<text:s/>delivered.</text:span></text:p>
      <text:p text:style-name="P496"/>
      <text:p text:style-name="P497"><text:span text:style-name="T497_1">The<text:s/>WHO<text:s/>M</text:span><text:span text:style-name="T497_2">edevac</text:span><text:span text:style-name="T497_3">s<text:s/>delivered<text:s/>the<text:s/>operation<text:s/>slightly<text:s/>under<text:s/>budget<text:s/>(USD<text:s/>473,177<text:s/>vs.<text:s/>476,650<text:s/>planned),<text:s/>demonstrating<text:s/>strong<text:s/>cost<text:s/>efficiency<text:s/>despite<text:s/>operational<text:s/>complexity,<text:s/>though<text:s/>high<text:s/>per-beneficiary<text:s/>costs<text:s/>reflect<text:s/>the<text:s/>intensive,<text:s/>specialised<text:s/>nature<text:s/>of<text:s/>medevac<text:s/>care.</text:span></text:p>
      <text:p text:style-name="P498"/>
      <text:p text:style-name="P499"><text:span text:style-name="T499_1">Assessment<text:s/>of<text:s/>whether<text:s/>the<text:s/>programme<text:s/>continues<text:s/>to<text:s/>represent<text:s/>value<text:s/>for<text:s/>money</text:span></text:p>
      <text:p text:style-name="P500"><text:span text:style-name="T500_1">Overall,<text:s/>the<text:s/>programme<text:s/>delivers<text:s/>strong<text:s/>V</text:span><text:span text:style-name="T500_2">f</text:span><text:span text:style-name="T500_3">M<text:s/>by<text:s/>combining<text:s/>cost-</text:span><text:span text:style-name="T500_4">effective</text:span><text:span text:style-name="T500_5"><text:s/>delivery<text:s/>mechanisms<text:s/>with<text:s/>high-impact<text:s/>interventions,<text:s/>ensuring<text:s/>resources<text:s/>are<text:s/>used<text:s/>strategically<text:s/>to<text:s/>achieve<text:s/>both<text:s/>immediate<text:s/>humanitarian<text:s/>outcomes<text:s/>and<text:s/>longer-term<text:s/>system<text:s/>resilience.<text:s/>Evidence<text:s/>demonstrates<text:s/>the<text:s/>continued<text:s/>relevance<text:s/>and<text:s/>effectiveness<text:s/>of<text:s/>the<text:s/>UKRSP<text:s/>programme,<text:s/>alongside<text:s/>solid<text:s/>performance<text:s/>against<text:s/>economy<text:s/>and<text:s/>efficiency<text:s/>measures.<text:s/>The<text:s/>programme<text:s/>continues<text:s/>to<text:s/>represent<text:s/>good<text:s/>V</text:span><text:span text:style-name="T500_6">f</text:span><text:span text:style-name="T500_7">M<text:s/>while<text:s/>meeting<text:s/>the<text:s/>life-saving<text:s/>and<text:s/>basic<text:s/>needs<text:s/>of<text:s/>vulnerable<text:s/>Palestinians<text:s/>in<text:s/>the<text:s/>West<text:s/>Bank<text:s/>and<text:s/>Gaza.</text:span></text:p>
      <text:p text:style-name="P501"/>
      <text:p text:style-name="P502"><text:span text:style-name="T502_1">E:<text:s/>RISK<text:s/></text:span></text:p>
      <text:p text:style-name="P503"/>
      <text:p text:style-name="P504"><text:span text:style-name="T504_1">Overview<text:s/>of<text:s/>risk<text:s/>management</text:span><text:span text:style-name="T504_2"><text:s/></text:span></text:p>
      <text:p text:style-name="P505"/>
      <text:p text:style-name="P506"><text:span text:style-name="T506_1">The<text:s/>UKRSP<text:s/>programme’s<text:s/>overall<text:s/>risk<text:s/>was<text:s/>set<text:s/>as<text:s/>Severe<text:s/>at<text:s/>the<text:s/></text:span><text:span text:style-name="T506_2">design</text:span><text:span text:style-name="T506_3"><text:s/>stage.<text:s/></text:span></text:p>
      <text:p text:style-name="P507"/>
      <text:p text:style-name="P508"><text:span text:style-name="T508_1">During<text:s/>2025,<text:s/>the<text:s/>programme<text:s/>team<text:s/>continued<text:s/>to<text:s/>manage<text:s/>the<text:s/>risks<text:s/>across<text:s/>the<text:s/>different<text:s/>components<text:s/>based<text:s/>on<text:s/>changes<text:s/>in<text:s/>context<text:s/>and<text:s/>programme<text:s/>delivery.<text:s/>The<text:s/>risks<text:s/>identified<text:s/>in<text:s/>the<text:s/>risk<text:s/>register<text:s/>continued<text:s/>to<text:s/>be<text:s/>used<text:s/>as<text:s/>the<text:s/>main<text:s/>risk<text:s/>management<text:s/>tool<text:s/>and<text:s/>were<text:s/>reviewed<text:s/>quarterly.<text:s/></text:span></text:p>
      <text:p text:style-name="P509"/>
      <text:p text:style-name="P510"><text:span text:style-name="T510_1">The<text:s/>programme<text:s/>continue</text:span><text:span text:style-name="T510_2">d</text:span><text:span text:style-name="T510_3"><text:s/>to<text:s/>operate<text:s/>in<text:s/>a<text:s/>highly<text:s/>volatile<text:s/>and<text:s/>constrained<text:s/>operating<text:s/>environment,<text:s/>and<text:s/>overall<text:s/>risk</text:span><text:span text:style-name="T510_4"><text:s/></text:span><text:span text:style-name="T510_5">during</text:span><text:span text:style-name="T510_6"><text:s/>the<text:s/>first<text:s/>year<text:s/>of<text:s/>implementation<text:s/>remained</text:span><text:span text:style-name="T510_7"><text:s/>assessed<text:s/>as<text:s/>S</text:span><text:span text:style-name="T510_8">evere</text:span><text:span text:style-name="T510_9">.<text:s/>Key<text:s/>context<text:s/>and<text:s/>access<text:s/>risks<text:s/>include<text:s/>the<text:s/>unpredictability<text:s/>of<text:s/>the<text:s/>crisis,<text:s/>shifting<text:s/>political<text:s/>dynamics,<text:s/>and<text:s/>restrictions<text:s/>on<text:s/>humanitarian<text:s/>access,<text:s/>including<text:s/>border<text:s/>closures<text:s/>and<text:s/>attacks<text:s/>on<text:s/>aid<text:s/>convoys,<text:s/>which<text:s/></text:span><text:span text:style-name="T510_10">can</text:span><text:span text:style-name="T510_11"><text:s/>prevent<text:s/>delivery<text:s/>through<text:s/>Jordan<text:s/>and<text:s/>Egypt<text:s/>corridors.<text:s/></text:span></text:p>
      <text:p text:style-name="P511"/>
      <text:p text:style-name="P512"><text:span text:style-name="T512_1">A</text:span><text:span text:style-name="T512_2">t<text:s/>the<text:s/></text:span><text:span text:style-name="T512_3">end<text:s/>of<text:s/>the<text:s/>financial<text:s/>year<text:s/>2025/26,<text:s/>the<text:s/>programme<text:s/>had<text:s/>11<text:s/>active<text:s/>risks<text:s/>in<text:s/>its<text:s/>risk<text:s/>register<text:s/>covering<text:s/>risks<text:s/>under<text:s/>five<text:s/>categories:<text:s/>Strategy<text:s/>and<text:s/>Context,<text:s/>Policy<text:s/>&amp;<text:s/>Programme<text:s/>Delivery,<text:s/>Public<text:s/>Service<text:s/>Delivery<text:s/>and<text:s/>Operations,<text:s/>Financial<text:s/>&amp;<text:s/>Fiduciary<text:s/>and<text:s/>Safeguarding.</text:span></text:p>
      <text:p text:style-name="P513"/>
      <text:p text:style-name="P514"><text:span text:style-name="T514_1">Significant<text:s/>delivery<text:s/>risks<text:s/>persist,<text:s/>particularly<text:s/>related<text:s/>to<text:s/>limited<text:s/>medical<text:s/>evacuation<text:s/>capacity<text:s/>and<text:s/>pressure<text:s/>on<text:s/>health<text:s/>systems<text:s/>in<text:s/>Jordan<text:s/>and<text:s/>Egypt,<text:s/>which<text:s/>may<text:s/>restrict<text:s/>timely<text:s/>access<text:s/>to<text:s/>care.<text:s/>Safeguarding<text:s/>risks<text:s/>also<text:s/>remain<text:s/>high,<text:s/>including<text:s/>risks<text:s/>of<text:s/>exploitation,<text:s/>unsafe<text:s/>delivery<text:s/>environments,<text:s/>and<text:s/>“do<text:s/>no<text:s/>harm”<text:s/>concerns</text:span><text:span text:style-name="T514_2">.<text:s/></text:span><text:span text:style-name="T514_3"><text:s/></text:span></text:p>
      <text:p text:style-name="P515"/>
      <text:p text:style-name="P516"><text:span text:style-name="T516_1">Fiduciary<text:s/>risks—including<text:s/>aid<text:s/>diversion,<text:s/>fraud,<text:s/>and<text:s/>loss<text:s/>across<text:s/>delivery<text:s/>chains—remain<text:s/>elevated<text:s/>due<text:s/>to<text:s/>access<text:s/>constraints<text:s/>and<text:s/>limited<text:s/>in</text:span><text:span text:style-name="T516_2">person<text:s/>monitoring.<text:s/>Reputational<text:s/>risks<text:s/>also<text:s/>persist,<text:s/>including<text:s/>negative<text:s/>media<text:s/>coverage<text:s/>and<text:s/>sensitivities<text:s/>around<text:s/>UK-supported<text:s/>activities.<text:s/></text:span></text:p>
      <text:p text:style-name="P517"/>
      <text:p text:style-name="P518"><text:span text:style-name="T518_1">Mitigation<text:s/>measures<text:s/>include<text:s/>working<text:s/>through<text:s/>trusted<text:s/>partners,<text:s/>strengthened<text:s/>due<text:s/>diligence<text:s/>and<text:s/>safeguarding<text:s/>processes,<text:s/>and<text:s/>close<text:s/>coordination<text:s/>with<text:s/>UN<text:s/>and<text:s/>international<text:s/>partners,<text:s/>alongside<text:s/>ongoing<text:s/>diplomatic<text:s/>engagement.</text:span></text:p>
      <text:p text:style-name="P519"/>
      <text:p text:style-name="P520"><text:span text:style-name="T520_1">As<text:s/>part<text:s/>of<text:s/>the<text:s/>Annual<text:s/>Review<text:s/>process,<text:s/>the<text:s/>programme<text:s/>undert</text:span><text:span text:style-name="T520_2">ook</text:span><text:span text:style-name="T520_3"><text:s/>a<text:s/>comprehensive<text:s/>review<text:s/>of<text:s/>the<text:s/>risk<text:s/>register,<text:s/>including<text:s/>reassessing<text:s/>likelihoods,<text:s/>impacts,<text:s/>and<text:s/>mitigation<text:s/>measures.<text:s/>This</text:span><text:span text:style-name="T520_4"><text:s/></text:span><text:span text:style-name="T520_5">has<text:s/>led<text:s/>to</text:span><text:span text:style-name="T520_6"><text:s/>refin</text:span><text:span text:style-name="T520_7">ing</text:span><text:span text:style-name="T520_8"><text:s/>risk<text:s/>management<text:s/>approaches<text:s/>and,<text:s/>where<text:s/>appropriate,<text:s/>reduce<text:s/>some<text:s/>risks<text:s/>and<text:s/>bring<text:s/>the<text:s/>overall<text:s/>programme<text:s/>risk<text:s/>rating<text:s/>down<text:s/>to<text:s/>Major,<text:s/>while<text:s/>recognising<text:s/>that<text:s/>a<text:s/>number<text:s/>of<text:s/>external<text:s/>risks<text:s/>remain<text:s/>beyond<text:s/>FCDO<text:s/>control.</text:span></text:p>
      <text:p text:style-name="P521"/>
      <text:p text:style-name="P522"/>
      <text:p text:style-name="P523"><text:span text:style-name="T523_1">F:<text:s/>PROGRAMME<text:s/>MANAGEMENT:<text:s/></text:span><text:bookmark-start text:name="_Hlk21353049"/><text:span text:style-name="T523_2">DELIVERY,<text:s/>COMMERCIAL<text:s/>&amp;<text:s/>FINANCIAL<text:s/>PERFORMANCE<text:s/></text:span><text:bookmark-end text:name="_Hlk21353049"/></text:p>
      <text:p text:style-name="P524"/>
      <text:p text:style-name="P525"><text:span text:style-name="T525_1">Summarise<text:s/>the<text:s/>performance<text:s/>of<text:s/>partners<text:s/>and<text:s/>FCDO,<text:s/>notably<text:s/>on<text:s/>commercial<text:s/>and<text:s/>financial<text:s/>issues.</text:span></text:p>
      <text:p text:style-name="P526"/>
      <text:p text:style-name="P527"><text:span text:style-name="T527_1">Upon<text:s/>the<text:s/>approval<text:s/>of<text:s/>the<text:s/>programme’s<text:s/></text:span><text:span text:style-name="T527_2">BC</text:span><text:span text:style-name="T527_3"><text:s/>in<text:s/>July<text:s/>2025</text:span><text:span text:style-name="T527_4">,<text:s/>the</text:span><text:span text:style-name="T527_5"><text:s/>programme<text:s/>was<text:s/>immediately<text:s/></text:span><text:span text:style-name="T527_6">mobilised<text:s/>with</text:span><text:span text:style-name="T527_7"><text:s/>activities<text:s/>and<text:s/>interventions<text:s/></text:span><text:span text:style-name="T527_8">progressing</text:span><text:span text:style-name="T527_9"><text:s/></text:span><text:span text:style-name="T527_10">through</text:span><text:span text:style-name="T527_11"><text:s/></text:span><text:span text:style-name="T527_12">six</text:span><text:span text:style-name="T527_13"><text:s/>components</text:span><text:span text:style-name="T527_14"><text:s/></text:span><text:span text:style-name="T527_15">mobilised</text:span><text:span text:style-name="T527_16"><text:s/></text:span><text:span text:style-name="T527_17">across<text:s/>posts<text:s/>in<text:s/>Jordan,<text:s/>Egypt<text:s/>and<text:s/>London.</text:span><text:span text:style-name="T527_18"><text:s/></text:span><text:span text:style-name="T527_19">Although<text:s/>t</text:span><text:span text:style-name="T527_20">he</text:span><text:span text:style-name="T527_21"><text:s/>programme</text:span><text:span text:style-name="T527_22"><text:s/></text:span><text:span text:style-name="T527_23">is<text:s/>designed<text:s/></text:span><text:span text:style-name="T527_24">to<text:s/>be</text:span><text:span text:style-name="T527_25"><text:s/>a<text:s/></text:span><text:span text:style-name="T527_26">regional</text:span><text:span text:style-name="T527_27"><text:s/>programme<text:s/>responsive<text:s/>to<text:s/>the<text:s/>Gaza<text:s/>crisis</text:span><text:span text:style-name="T527_28">,<text:s/>it</text:span><text:span text:style-name="T527_29"><text:s/>sits<text:s/>under<text:s/>the<text:s/></text:span><text:span text:style-name="T527_30">FCDO<text:s/>Jordan<text:s/></text:span><text:span text:style-name="T527_31">portfolio</text:span><text:span text:style-name="T527_32"><text:s/>of<text:s/>programmes</text:span><text:span text:style-name="T527_33"><text:s/>and<text:s/>is<text:s/>managed<text:s/>by</text:span><text:span text:style-name="T527_34"><text:s/>the<text:s/></text:span><text:span text:style-name="T527_35">BEA</text:span><text:span text:style-name="T527_36">’s<text:s/></text:span><text:span text:style-name="T527_37">humanitarian</text:span><text:span text:style-name="T527_38"><text:s/>team.</text:span><text:span text:style-name="T527_39"><text:s/></text:span></text:p>
      <text:p text:style-name="P528"/>
      <text:p text:style-name="P529"><text:span text:style-name="T529_1">Due<text:s/>to<text:s/>the<text:s/>programme’s<text:s/>complex<text:s/>nature,<text:s/>strong<text:s/>technical<text:s/>advisory<text:s/>and<text:s/>programme<text:s/>management<text:s/>are<text:s/>necessary<text:s/>to<text:s/>deliver<text:s/>and<text:s/>monitor<text:s/></text:span><text:span text:style-name="T529_2">it</text:span><text:span text:style-name="T529_3">,</text:span><text:span text:style-name="T529_4"><text:s/>requiring</text:span><text:span text:style-name="T529_5"><text:s/>close<text:s/>coordination<text:s/>with<text:s/>implementing<text:s/>partners<text:s/>and<text:s/>stakeholders</text:span><text:span text:style-name="T529_6">,<text:s/>particularly<text:s/>as<text:s/>the<text:s/></text:span><text:span text:style-name="T529_7">programme<text:s/>has<text:s/>been<text:s/>delivered<text:s/>by<text:s/>multiple<text:s/>partners<text:s/>including:<text:s/>the<text:s/>JHCO,<text:s/>WHO</text:span><text:span text:style-name="T529_8"><text:s/></text:span><text:span text:style-name="T529_9">(</text:span><text:span text:style-name="T529_10">Egypt</text:span><text:span text:style-name="T529_11">,<text:s/>Jordan<text:s/>and<text:s/>Palestine)</text:span><text:span text:style-name="T529_12">,<text:s/>UKMed,<text:s/>R</text:span><text:span text:style-name="T529_13">oyal<text:s/></text:span><text:span text:style-name="T529_14">J</text:span><text:span text:style-name="T529_15">ordanian</text:span><text:span text:style-name="T529_16">,</text:span><text:span text:style-name="T529_17"><text:s/>NRC,<text:s/></text:span><text:span text:style-name="T529_18">BRCS</text:span><text:span text:style-name="T529_19">.</text:span></text:p>
      <text:p text:style-name="P530"><text:span text:style-name="T530_1"><text:s/></text:span></text:p>
      <text:p text:style-name="P531"><text:span text:style-name="T531_1">This<text:s/>is<text:s/>the<text:s/>first<text:s/>annual<text:s/>review<text:s/>for<text:s/>the<text:s/>UKRSP<text:s/>programme<text:s/>and<text:s/></text:span><text:span text:style-name="T531_2">covers<text:s/>the<text:s/>delivery<text:s/>progress<text:s/>of<text:s/>programme<text:s/>during<text:s/>the<text:s/>period<text:s/>between<text:s/>July<text:s/>2025<text:s/>and<text:s/>July<text:s/>2026.<text:s/></text:span><text:span text:style-name="T531_3">Progress</text:span><text:span text:style-name="T531_4"><text:s/>made<text:s/>against<text:s/>the<text:s/>components<text:s/>is<text:s/>reviewed<text:s/>based<text:s/>on<text:s/>delivery<text:s/>partners<text:s/>reporting,<text:s/>regular<text:s/>meetings<text:s/>with<text:s/>partners<text:s/>and<text:s/>stakeholders<text:s/>across<text:s/></text:span><text:span text:style-name="T531_5">all<text:s/>post</text:span><text:span text:style-name="T531_6">s.<text:s/></text:span><text:span text:style-name="T531_7"><text:s/></text:span></text:p>
      <text:p text:style-name="P532"/>
      <text:p text:style-name="P533"><text:span text:style-name="T533_1">Commercial<text:s/>Activities</text:span><text:span text:style-name="T533_2">:</text:span></text:p>
      <text:p text:style-name="P534"/>
      <text:p text:style-name="P535"><text:span text:style-name="T535_1">The<text:s/>mobilisation<text:s/>of<text:s/>the<text:s/>programme<text:s/>included<text:s/>the<text:s/>below<text:s/>commercial<text:s/>activities</text:span><text:span text:style-name="T535_2"><text:s/>per<text:s/></text:span><text:span text:style-name="T535_3">partner/<text:s/>component</text:span><text:span text:style-name="T535_4">:</text:span></text:p>
      <text:p text:style-name="P536"/>
      <text:list text:style-name="LS5" xml:id="list19">
        <text:list-item>
          <text:p text:style-name="P537"><text:span text:style-name="T537_1">For</text:span><text:span text:style-name="T537_2"><text:s/>the<text:s/>delivery<text:s/>of<text:s/>humanitarian<text:s/>aid<text:s/>into<text:s/>Gaza<text:s/>via<text:s/>the<text:s/>Jordan<text:s/>corridor<text:s/>and<text:s/>the<text:s/>medical<text:s/>evacuations<text:s/>in<text:s/>Jordan</text:span><text:span text:style-name="T537_3"><text:s/>component</text:span><text:span text:style-name="T537_4">,<text:s/></text:span><text:span text:style-name="T537_5">an<text:s/>initial<text:s/></text:span><text:span text:style-name="T537_6">£1m<text:s/></text:span><text:span text:style-name="T537_7">MoU<text:s/>was</text:span><text:span text:style-name="T537_8"><text:s/>signed<text:s/></text:span><text:span text:style-name="T537_9">with<text:s/>the</text:span><text:span text:style-name="T537_10"><text:s/></text:span><text:span text:style-name="T537_11">JHCO</text:span><text:span text:style-name="T537_12"><text:s/></text:span><text:span text:style-name="T537_13">on<text:s/>the<text:s/></text:span><text:span text:style-name="T537_14">28</text:span><text:span text:style-name="T537_15">th</text:span><text:span text:style-name="T537_16"><text:s/>of<text:s/>July<text:s/>2025</text:span><text:span text:style-name="T537_17">.<text:s/></text:span><text:span text:style-name="T537_18">The<text:s/>MoU<text:s/>was<text:s/>amended<text:s/>on<text:s/>the</text:span><text:span text:style-name="T537_19"><text:s/>21</text:span><text:span text:style-name="T537_20">st</text:span><text:span text:style-name="T537_21"><text:s/>of<text:s/>December<text:s/>2025</text:span><text:span text:style-name="T537_22"><text:s/></text:span><text:span text:style-name="T537_23">to<text:s/>increase<text:s/>the<text:s/>amount<text:s/>by<text:s/>£2m<text:s/>and<text:s/>extend</text:span><text:span text:style-name="T537_24"><text:s/>the<text:s/>end<text:s/>date<text:s/></text:span><text:span text:style-name="T537_25">unt</text:span><text:span text:style-name="T537_26">il<text:s/>31</text:span><text:span text:style-name="T537_27">st</text:span><text:span text:style-name="T537_28"><text:s/>of<text:s/>December<text:s/>2026.</text:span></text:p>
        </text:list-item>
      </text:list>
      <text:p text:style-name="P538"/>
      <text:list text:style-name="LS5" xml:id="list20">
        <text:list-item>
          <text:p text:style-name="P539"><text:span text:style-name="T539_1">For<text:s/>s</text:span><text:span text:style-name="T539_2">upporting<text:s/>the<text:s/>healthcare<text:s/>needs<text:s/>of<text:s/>medical<text:s/>evacuees<text:s/>in<text:s/>Egypt<text:s/>in<text:s/>response<text:s/>to<text:s/>Gaza<text:s/>crisis</text:span><text:span text:style-name="T539_3">,<text:s/>a<text:s/></text:span><text:span text:style-name="T539_4">£1m<text:s/></text:span><text:span text:style-name="T539_5">Contribution<text:s/>Arrangement<text:s/>was<text:s/>signed<text:s/>with<text:s/>the<text:s/>WHO<text:s/>Egypt</text:span><text:span text:style-name="T539_6"><text:s/>on<text:s/>the<text:s/>7</text:span><text:span text:style-name="T539_7">th</text:span><text:span text:style-name="T539_8"><text:s/>of<text:s/>October<text:s/>2025.</text:span></text:p>
        </text:list-item>
      </text:list>
      <text:p text:style-name="P540"/>
      <text:list text:style-name="LS5" xml:id="list21">
        <text:list-item>
          <text:p text:style-name="P541"><text:span text:style-name="T541_1">For<text:s/>the<text:s/></text:span><text:span text:style-name="T541_2">Medical<text:s/>evacuations<text:s/>through<text:s/>Jordan<text:s/>to<text:s/>the<text:s/>UK</text:span><text:span text:style-name="T541_3">,<text:s/>multiple<text:s/>commercial<text:s/></text:span><text:span text:style-name="T541_4">activities</text:span><text:span text:style-name="T541_5"><text:s/>were<text:s/>conducted<text:s/>as<text:s/>below:</text:span></text:p>
          <text:list>
            <text:list-item>
              <text:p text:style-name="P542"><text:span text:style-name="T542_1">A<text:s/>commercial<text:s/>contract<text:s/></text:span><text:span text:style-name="T542_2">of<text:s/></text:span><text:span text:style-name="T542_3">£657,489.70</text:span><text:span text:style-name="T542_4"><text:s/></text:span><text:span text:style-name="T542_5">was<text:s/>signed<text:s/>with<text:s/>RJ</text:span><text:span text:style-name="T542_6"><text:s/>on<text:s/>the<text:s/></text:span><text:span text:style-name="T542_7">12</text:span><text:span text:style-name="T542_8">th</text:span><text:span text:style-name="T542_9"><text:s/>of<text:s/>September<text:s/>2025</text:span><text:span text:style-name="T542_10">.</text:span><text:span text:style-name="T542_11"><text:s/></text:span><text:span text:style-name="T542_12">Multiple<text:s/>contract<text:s/>adjustments<text:s/>were<text:s/>made<text:s/>to<text:s/>accommodate<text:s/>each<text:s/>cohort’s<text:s/>needs<text:s/>through<text:s/>the<text:s/>chartered<text:s/>flights<text:s/>to<text:s/>the<text:s/>UK</text:span></text:p>
            </text:list-item>
            <text:list-item>
              <text:p text:style-name="P543"><text:span text:style-name="T543_1">A</text:span><text:span text:style-name="T543_2">n<text:s/></text:span><text:span text:style-name="T543_3">official<text:s/></text:span><text:span text:style-name="T543_4">arrangement<text:s/>letter<text:s/>was<text:s/>signed<text:s/></text:span><text:span text:style-name="T543_5">with<text:s/>the<text:s/>WHO<text:s/>representative<text:s/>for<text:s/>Jordan<text:s/>and<text:s/>Palestine<text:s/>followed<text:s/>by<text:s/>a</text:span><text:span text:style-name="T543_6"><text:s/>contribution<text:s/>Agreement<text:s/>of<text:s/>£</text:span><text:span text:style-name="T543_7">400k<text:s/></text:span><text:span text:style-name="T543_8">sig</text:span><text:span text:style-name="T543_9">ned<text:s/>with<text:s/>the<text:s/>WHO<text:s/>(Jordan<text:s/>and<text:s/>Palestine)<text:s/>and<text:s/>extended<text:s/></text:span><text:span text:style-name="T543_10">by<text:s/>£200k</text:span></text:p>
            </text:list-item>
            <text:list-item>
              <text:p text:style-name="P544"><text:span text:style-name="T544_1">An<text:s/>agreement<text:s/>of<text:s/>£</text:span><text:span text:style-name="T544_2">250k</text:span><text:span text:style-name="T544_3"><text:s/>was<text:s/>signed<text:s/>with<text:s/>UKMed</text:span><text:span text:style-name="T544_4"><text:s/>on<text:s/>the<text:s/>10</text:span><text:span text:style-name="T544_5">th</text:span><text:span text:style-name="T544_6"><text:s/>of<text:s/>September<text:s/>2025</text:span></text:p>
            </text:list-item>
          </text:list>
        </text:list-item>
      </text:list>
      <text:p text:style-name="P545"/>
      <text:list text:style-name="LS5" xml:id="list25">
        <text:list-item>
          <text:p text:style-name="P546"><text:span text:style-name="T546_1">For<text:s/>the<text:s/></text:span><text:span text:style-name="T546_2">Humanitarian<text:s/>technical<text:s/>expertise<text:s/>within<text:s/>the<text:s/>N</text:span><text:span text:style-name="T546_3">ED</text:span><text:span text:style-name="T546_4">,<text:s/></text:span><text:span text:style-name="T546_5">two<text:s/>contracts<text:s/>were<text:s/>signed<text:s/></text:span><text:span text:style-name="T546_6">for<text:s/>the<text:s/>two<text:s/>roles<text:s/></text:span><text:span text:style-name="T546_7">of<text:s/>the<text:s/></text:span><text:span text:style-name="T546_8">Humanitarian</text:span><text:span text:style-name="T546_9"><text:s/>Advisor<text:s/>and<text:s/></text:span><text:span text:style-name="T546_10">the</text:span><text:span text:style-name="T546_11"><text:s/>Humanitarian<text:s/>Affairs<text:s/></text:span><text:span text:style-name="T546_12">Officer</text:span><text:span text:style-name="T546_13">.<text:s/>This<text:s/>has<text:s/>been<text:s/>managed</text:span><text:span text:style-name="T546_14"><text:s/></text:span><text:span text:style-name="T546_15">by<text:s/>the<text:s/></text:span><text:span text:style-name="T546_16">Humanitarian<text:s/>Stabilisation<text:s/>Operations<text:s/>Team<text:s/>(HSOT)</text:span><text:span text:style-name="T546_17">,<text:s/>a<text:s/></text:span><text:span text:style-name="T546_18">UK<text:s/>aid-funded<text:s/>programme<text:s/>implemented<text:s/>by<text:s/>Palladium</text:span><text:span text:style-name="T546_19">.</text:span></text:p>
        </text:list-item>
      </text:list>
      <text:p text:style-name="P547"/>
      <text:list text:style-name="LS5" xml:id="list26">
        <text:list-item>
          <text:p text:style-name="P548"><text:span text:style-name="T548_1">For<text:s/>the<text:s/>s</text:span><text:span text:style-name="T548_2">upport<text:s/>for<text:s/>Palestinians<text:s/>displaced<text:s/>from<text:s/>Gaza<text:s/>in<text:s/>Egypt<text:s/>through<text:s/>emergency<text:s/>cash<text:s/>assistance<text:s/>and<text:s/>local</text:span><text:span text:style-name="T548_3"><text:s/>NGOs</text:span><text:span text:style-name="T548_4"><text:s/>capacity<text:s/>strengthening</text:span><text:span text:style-name="T548_5">,<text:s/>an<text:s/>Accountable<text:s/>Gran</text:span><text:span text:style-name="T548_6">t<text:s/>A</text:span><text:span text:style-name="T548_7">greement<text:s/>of<text:s/>£7</text:span><text:span text:style-name="T548_8">2</text:span><text:span text:style-name="T548_9">0k<text:s/>was<text:s/>signed<text:s/>with<text:s/>the<text:s/>NRC<text:s/></text:span><text:span text:style-name="T548_10">in<text:s/>Egypt<text:s/></text:span><text:span text:style-name="T548_11">on<text:s/>the<text:s/></text:span><text:span text:style-name="T548_12">1</text:span><text:span text:style-name="T548_13">st</text:span><text:span text:style-name="T548_14"><text:s/>of<text:s/>December<text:s/>2025.</text:span></text:p>
        </text:list-item>
      </text:list>
      <text:p text:style-name="P549"/>
      <text:list text:style-name="LS5" xml:id="list27">
        <text:list-item>
          <text:p text:style-name="P550"><text:span text:style-name="T550_1">For<text:s/>the<text:s/>s</text:span><text:span text:style-name="T550_2">upport<text:s/>to<text:s/>the<text:s/>regional<text:s/>Gaza<text:s/>crisis<text:s/>response<text:s/>through<text:s/>the<text:s/>IFRC<text:s/>MENA<text:s/>Crisis<text:s/>Emergency<text:s/>Appeal</text:span><text:span text:style-name="T550_3">,<text:s/>a</text:span><text:span text:style-name="T550_4"><text:s/>£2.28m<text:s/></text:span><text:span text:style-name="T550_5">MoU<text:s/></text:span><text:span text:style-name="T550_6">was<text:s/>signed<text:s/>with<text:s/>the<text:s/>BRCS.</text:span></text:p>
        </text:list-item>
      </text:list>
      <text:p text:style-name="P551"/>
      <text:p text:style-name="P552"/>
      <text:p text:style-name="P553"/>
      <text:p text:style-name="P554"><text:span text:style-name="T554_1">Financial<text:s/>Performance:</text:span><text:span text:style-name="T554_2"><text:s/></text:span></text:p>
      <text:p text:style-name="P555"/>
      <text:p text:style-name="P556"><text:span text:style-name="T556_1">The<text:s/>UKRSP<text:s/>was<text:s/>initially<text:s/>designed<text:s/>and<text:s/>approved<text:s/>with<text:s/>a<text:s/>financial<text:s/>ceiling<text:s/>of<text:s/>£5m</text:span><text:span text:style-name="T556_2"><text:s/>with<text:s/>no<text:s/>allocated<text:s/>budget.<text:s/></text:span><text:span text:style-name="T556_3">Budgets<text:s/>are<text:s/>to<text:s/>be<text:s/></text:span><text:span text:style-name="T556_4">allocated</text:span><text:span text:style-name="T556_5"><text:s/>based<text:s/>on<text:s/></text:span><text:span text:style-name="T556_6">approved<text:s/>submissions<text:s/>and<text:s/>upon<text:s/>ministerial<text:s/>decisions.<text:s/></text:span></text:p>
      <text:p text:style-name="P557"/>
      <text:p text:style-name="P558"><text:span text:style-name="T558_1">The<text:s/>first<text:s/>allocation<text:s/>of<text:s/>£500k<text:s/>was<text:s/>based<text:s/>on<text:s/>ministerial<text:s/>approval</text:span><text:span text:style-name="T558_2"><text:s/>in<text:s/></text:span><text:span text:style-name="T558_3">July</text:span><text:span text:style-name="T558_4"><text:s/>2025</text:span><text:span text:style-name="T558_5"><text:s/>followed<text:s/>by<text:s/></text:span><text:span text:style-name="T558_6">another<text:s/>approval<text:s/>of<text:s/></text:span><text:span text:style-name="T558_7">£1m<text:s/>both<text:s/>being</text:span><text:span text:style-name="T558_8"><text:s/></text:span><text:span text:style-name="T558_9">allocated<text:s/></text:span><text:span text:style-name="T558_10">from</text:span><text:span text:style-name="T558_11"><text:s/></text:span><text:span text:style-name="T558_12">the<text:s/>MENAD<text:s/></text:span><text:span text:style-name="T558_13">regional<text:s/>budget.<text:s/></text:span></text:p>
      <text:p text:style-name="P559"/>
      <text:p text:style-name="P560"><text:span text:style-name="T560_1">Following<text:s/>the<text:s/>UK’s<text:s/>announcement<text:s/>to<text:s/>support<text:s/>the<text:s/>medical<text:s/>evacuation<text:s/>of<text:s/>50<text:s/>children<text:s/>and<text:s/>their<text:s/>families<text:s/>from<text:s/>Gaza<text:s/>to<text:s/>be<text:s/>treated<text:s/>in<text:s/>the<text:s/>UK,<text:s/>a<text:s/>budget<text:s/></text:span><text:span text:style-name="T560_2">of<text:s/></text:span><text:span text:style-name="T560_3">£1m<text:s/></text:span><text:span text:style-name="T560_4">was<text:s/>allocated<text:s/>from<text:s/></text:span><text:span text:style-name="T560_5">the<text:s/>FCDO’s<text:s/>Central<text:s/>Reserve<text:s/>budget</text:span><text:span text:style-name="T560_6"><text:s/></text:span></text:p>
      <text:p text:style-name="P561"/>
      <text:p text:style-name="P562"><text:span text:style-name="T562_1">I</text:span><text:span text:style-name="T562_2">n<text:s/></text:span><text:span text:style-name="T562_3">September<text:s/>2025</text:span><text:span text:style-name="T562_4">,<text:s/>a</text:span><text:span text:style-name="T562_5"><text:s/>total</text:span><text:span text:style-name="T562_6"><text:s/></text:span><text:span text:style-name="T562_7">of<text:s/></text:span><text:span text:style-name="T562_8">£</text:span><text:span text:style-name="T562_9">5m<text:s/>was<text:s/></text:span><text:span text:style-name="T562_10">made<text:s/>available<text:s/></text:span><text:span text:style-name="T562_11">to<text:s/>the<text:s/>programme</text:span><text:span text:style-name="T562_12"><text:s/></text:span><text:span text:style-name="T562_13">to<text:s/>be<text:s/>spent<text:s/>on<text:s/>interventions<text:s/>providing<text:s/>emergency<text:s/>assistance<text:s/>to<text:s/>Gaza<text:s/></text:span><text:span text:style-name="T562_14">after<text:s/></text:span><text:span text:style-name="T562_15">the<text:s/></text:span><text:span text:style-name="T562_16">HCR<text:s/>funding<text:s/>was<text:s/>approved<text:s/>by<text:s/></text:span><text:span text:style-name="T562_17">ministers.</text:span><text:span text:style-name="T562_18"><text:s/>Spending<text:s/>this<text:s/>through<text:s/>the<text:s/></text:span><text:span text:style-name="T562_19">programme</text:span><text:span text:style-name="T562_20"><text:s/></text:span><text:span text:style-name="T562_21">required</text:span><text:span text:style-name="T562_22"><text:s/></text:span><text:span text:style-name="T562_23">a</text:span><text:span text:style-name="T562_24"><text:s/></text:span><text:span text:style-name="T562_25">BC</text:span><text:span text:style-name="T562_26"><text:s/></text:span><text:span text:style-name="T562_27">addendum</text:span><text:span text:style-name="T562_28"><text:s/>to<text:s/>increase<text:s/>the<text:s/></text:span><text:span text:style-name="T562_29">financial<text:s/></text:span><text:span text:style-name="T562_30">ceiling<text:s/></text:span><text:span text:style-name="T562_31">and<text:s/></text:span><text:span text:style-name="T562_32">allow</text:span><text:span text:style-name="T562_33"><text:s/>this<text:s/>spend</text:span><text:span text:style-name="T562_34"><text:s/>through<text:s/>interventions<text:s/>delivered<text:s/>across<text:s/>Jordan<text:s/>and<text:s/>Egypt</text:span><text:span text:style-name="T562_35">.</text:span></text:p>
      <text:p text:style-name="P563"><text:span text:style-name="T563_1"><text:s/></text:span></text:p>
      <text:p text:style-name="P564"><text:span text:style-name="T564_1">The<text:s/>total<text:s/>programme<text:s/>spend<text:s/>during<text:s/>the<text:s/>FY25/26<text:s/>was<text:s/>£</text:span><text:span text:style-name="T564_2">7,</text:span><text:span text:style-name="T564_3">538</text:span><text:span text:style-name="T564_4">,</text:span><text:span text:style-name="T564_5">695</text:span><text:span text:style-name="T564_6"><text:s/>comprising<text:s/>of<text:s/>the<text:s/>following<text:s/>payments,<text:s/>agreed<text:s/>via<text:s/></text:span><text:span text:style-name="T564_7">the<text:s/>above<text:s/>agreements.</text:span></text:p>
      <text:list text:style-name="LS4" xml:id="list28">
        <text:list-item>
          <text:p text:style-name="P565"><text:span text:style-name="T565_1">£</text:span><text:span text:style-name="T565_2">2.5</text:span><text:span text:style-name="T565_3">m</text:span><text:span text:style-name="T565_4"><text:s/>to<text:s/>the<text:s/>JHCO</text:span></text:p>
        </text:list-item>
        <text:list-item>
          <text:p text:style-name="P566"><text:span text:style-name="T566_1">£</text:span><text:span text:style-name="T566_2">1m</text:span><text:span text:style-name="T566_3"><text:s/>to<text:s/>the<text:s/>WHO<text:s/>in<text:s/>Egypt</text:span></text:p>
        </text:list-item>
        <text:list-item>
          <text:p text:style-name="P567"><text:span text:style-name="T567_1">£</text:span><text:span text:style-name="T567_2">397k</text:span><text:span text:style-name="T567_3"><text:s/>to<text:s/>the<text:s/>WHO<text:s/>in<text:s/>Jordan<text:s/>and<text:s/>Palestine</text:span></text:p>
        </text:list-item>
        <text:list-item>
          <text:p text:style-name="P568"><text:span text:style-name="T568_1">£</text:span><text:span text:style-name="T568_2">37</text:span><text:span text:style-name="T568_3">7</text:span><text:span text:style-name="T568_4">k</text:span><text:span text:style-name="T568_5"><text:s/>to<text:s/>the<text:s/>RJ</text:span></text:p>
        </text:list-item>
        <text:list-item>
          <text:p text:style-name="P569"><text:span text:style-name="T569_1">£</text:span><text:span text:style-name="T569_2">131k</text:span><text:span text:style-name="T569_3"><text:s/>to<text:s/>the<text:s/>UKMed</text:span></text:p>
        </text:list-item>
        <text:list-item>
          <text:p text:style-name="P570"><text:span text:style-name="T570_1">£</text:span><text:span text:style-name="T570_2">720k</text:span><text:span text:style-name="T570_3"><text:s/>to<text:s/>the<text:s/>NRC</text:span></text:p>
        </text:list-item>
        <text:list-item>
          <text:p text:style-name="P571"><text:span text:style-name="T571_1">£</text:span><text:span text:style-name="T571_2">2.28m</text:span><text:span text:style-name="T571_3"><text:s/>to<text:s/>the<text:s/>BRCS</text:span></text:p>
        </text:list-item>
        <text:list-item>
          <text:p text:style-name="P572"><text:span text:style-name="T572_1">£</text:span><text:span text:style-name="T572_2">1</text:span><text:span text:style-name="T572_3">13.65</text:span><text:span text:style-name="T572_4">k</text:span><text:span text:style-name="T572_5"><text:s/>under<text:s/>the<text:s/>HSOT</text:span></text:p>
        </text:list-item>
      </text:list>
      <text:p text:style-name="P573"/>
      <text:p text:style-name="P574"><text:span text:style-name="T574_1">G:<text:s/>MONITORING,<text:s/>EVIDENCE<text:s/>AND<text:s/>LEARNING<text:s/></text:span></text:p>
      <text:p text:style-name="P575"/>
      <text:p text:style-name="P576"><text:span text:style-name="T576_1">Across<text:s/>the<text:s/>components<text:s/>of<text:s/>the<text:s/>UKRSP,<text:s/>we<text:s/>continued<text:s/>to<text:s/>monitor<text:s/>progress<text:s/>against<text:s/>pre<text:s/>identified<text:s/>milestones<text:s/>under<text:s/>the<text:s/>different<text:s/>delivery<text:s/>partners</text:span><text:span text:style-name="T576_2"><text:s/></text:span><text:span text:style-name="T576_3">contributing<text:s/>to<text:s/>the</text:span><text:span text:style-name="T576_4"><text:s/>logframe</text:span><text:span text:style-name="T576_5">’s</text:span><text:span text:style-name="T576_6"><text:s/>output<text:s/>indicators</text:span><text:span text:style-name="T576_7">.<text:s/></text:span></text:p>
      <text:p text:style-name="P577"/>
      <text:p text:style-name="P578"><text:span text:style-name="T578_1">Programme<text:s/>monitoring<text:s/>was</text:span><text:span text:style-name="T578_2"><text:s/>primarily<text:s/></text:span><text:span text:style-name="T578_3">conducted<text:s/>through<text:s/>review<text:s/>of<text:s/>partner</text:span><text:span text:style-name="T578_4">s’</text:span><text:span text:style-name="T578_5"><text:s/>narrative<text:s/>and<text:s/>financial<text:s/>reports,<text:s/>complemented<text:s/>by<text:s/>ongoing<text:s/>engagement<text:s/>with<text:s/>delivery<text:s/>partners<text:s/>including<text:s/>the<text:s/>JHCO,<text:s/>BRCS,<text:s/>WHO<text:s/>and<text:s/>the<text:s/>NRC.</text:span></text:p>
      <text:p text:style-name="P579"/>
      <text:p text:style-name="P580"><text:span text:style-name="T580_1">For<text:s/>the<text:s/></text:span><text:span text:style-name="T580_2">JHCO<text:s/>component-</text:span><text:span text:style-name="T580_3"><text:s/>t</text:span><text:span text:style-name="T580_4">wo<text:s/>progress<text:s/>narrative<text:s/>and<text:s/>financial<text:s/>reports<text:s/>were<text:s/>submitted<text:s/>during<text:s/>the<text:s/>first<text:s/>year<text:s/>of<text:s/>the<text:s/>programme’s<text:s/>implementation.<text:s/>The<text:s/>first<text:s/></text:span><text:span text:style-name="T580_5">report<text:s/></text:span><text:span text:style-name="T580_6">covered<text:s/>the<text:s/>air<text:s/>drop<text:s/></text:span><text:span text:style-name="T580_7">of<text:s/>aid<text:s/>into<text:s/>Gaza</text:span><text:span text:style-name="T580_8"><text:s/>that<text:s/>took<text:s/>place<text:s/>inJuly<text:s/>2025</text:span><text:span text:style-name="T580_9">.<text:s/>The<text:s/>second<text:s/>report<text:s/>covered<text:s/>progress</text:span><text:span text:style-name="T580_10"><text:s/>to<text:s/>date</text:span><text:span text:style-name="T580_11"><text:s/></text:span><text:span text:style-name="T580_12">against<text:s/>the<text:s/></text:span><text:span text:style-name="T580_13">£2m<text:s/></text:span><text:span text:style-name="T580_14">project's<text:s/>objectives</text:span><text:span text:style-name="T580_15"><text:s/>that<text:s/>were<text:s/>set<text:s/>in<text:s/>December<text:s/></text:span><text:span text:style-name="T580_16">responding<text:s/>to</text:span><text:span text:style-name="T580_17"><text:s/>the<text:s/></text:span><text:span text:style-name="T580_18">re<text:s/>allocation<text:s/></text:span><text:span text:style-name="T580_19">from<text:s/>the<text:s/></text:span><text:span text:style-name="T580_20">HCR</text:span><text:span text:style-name="T580_21"><text:s/>supporting<text:s/>the</text:span><text:span text:style-name="T580_22"><text:s/>medical<text:s/>evacuation<text:s/>in<text:s/>Jordan<text:s/>and<text:s/>improving<text:s/>capacity<text:s/>of<text:s/>the<text:s/>JHCO</text:span><text:span text:style-name="T580_23">.</text:span><text:span text:style-name="T580_24"><text:s/>Bilater</text:span><text:span text:style-name="T580_25">al</text:span><text:span text:style-name="T580_26"><text:s/>progress<text:s/>meetings<text:s/>with<text:s/>the<text:s/>JHCO<text:s/>were<text:s/>conducted<text:s/>in<text:s/>add</text:span><text:span text:style-name="T580_27">ition<text:s/>to<text:s/>regular<text:s/>meetings<text:s/>with<text:s/>the</text:span><text:span text:style-name="T580_28">m</text:span><text:span text:style-name="T580_29"><text:s/>as<text:s/></text:span><text:span text:style-name="T580_30">part<text:s/>of<text:s/>the<text:s/></text:span><text:span text:style-name="T580_31">Amman<text:s/>based</text:span><text:span text:style-name="T580_32"><text:s/>Donor</text:span><text:span text:style-name="T580_33"><text:s/>G</text:span><text:span text:style-name="T580_34">roup</text:span><text:span text:style-name="T580_35"><text:s/>for<text:s/>Gaza</text:span><text:span text:style-name="T580_36">.</text:span><text:span text:style-name="T580_37"><text:s/></text:span><text:span text:style-name="T580_38">Moreover,<text:s/>several<text:s/>visits<text:s/>to<text:s/>the<text:s/>JHCO<text:s/>warehouses<text:s/>were<text:s/>organised<text:s/>during<text:s/>the<text:s/>reporting<text:s/>period,<text:s/>the<text:s/>most<text:s/>recent<text:s/>of<text:s/>which<text:s/>included<text:s/>the<text:s/>International<text:s/>Development<text:s/>Committee.<text:s/>These<text:s/>visits<text:s/>enabled<text:s/>BEA<text:s/>to<text:s/>receive<text:s/>operational<text:s/>updates<text:s/>from<text:s/>the<text:s/>JHCO<text:s/>team<text:s/>and<text:s/>to<text:s/>focus<text:s/>on<text:s/>key<text:s/>challenges.<text:s/>One<text:s/>recurring<text:s/>issue<text:s/>was<text:s/>the<text:s/>difficulty<text:s/>in<text:s/>delivering<text:s/>UK-funded<text:s/>prosthetics<text:s/>to<text:s/>Gaza,<text:s/>which<text:s/>was<text:s/>consistently<text:s/>discussed<text:s/>and<text:s/>raised<text:s/>at<text:s/>various<text:s/>advocacy<text:s/>levels.<text:s/>Encouragingly,<text:s/>these<text:s/>prosthetics<text:s/>were<text:s/>finally<text:s/>delivered<text:s/>to<text:s/>Gaza<text:s/>at<text:s/>the<text:s/>end<text:s/>of<text:s/>June</text:span><text:span text:style-name="T580_39"><text:s/>2026</text:span><text:span text:style-name="T580_40">.</text:span></text:p>
      <text:p text:style-name="P581"/>
      <text:p text:style-name="P582"><text:span text:style-name="T582_1">For<text:s/>the<text:s/>Medical<text:s/>evacuation<text:s/>component,<text:s/>the<text:s/>programme’s<text:s/>role<text:s/></text:span><text:span text:style-name="T582_2">was<text:s/>set<text:s/>to<text:s/>finish</text:span><text:span text:style-name="T582_3"><text:s/>at<text:s/>the<text:s/>point<text:s/>of<text:s/></text:span><text:span text:style-name="T582_4">safe<text:s/></text:span><text:span text:style-name="T582_5">arrival<text:s/>of<text:s/>patients<text:s/>and<text:s/>their<text:s/>families<text:s/>into<text:s/>the<text:s/>UK<text:s/>where<text:s/>they<text:s/>were<text:s/></text:span><text:span text:style-name="T582_6">then<text:s/></text:span><text:span text:style-name="T582_7">handled<text:s/>by<text:s/></text:span><text:span text:style-name="T582_8">the<text:s/>DHSC)</text:span><text:span text:style-name="T582_9">.<text:s/></text:span><text:span text:style-name="T582_10">In<text:s/></text:span><text:span text:style-name="T582_11">b</text:span><text:span text:style-name="T582_12">etween<text:s/>Dec</text:span><text:span text:style-name="T582_13">ember<text:s/>2025<text:s/>and<text:s/>February<text:s/>2026</text:span><text:span text:style-name="T582_14"><text:s/>and<text:s/>post<text:s/>the<text:s/>conclusion<text:s/>of<text:s/>the<text:s/>fourth<text:s/>cohort</text:span><text:span text:style-name="T582_15">,<text:s/>the<text:s/></text:span><text:span text:style-name="T582_16">WHO</text:span><text:span text:style-name="T582_17"><text:s/>and<text:s/>UKMed<text:s/>submitted<text:s/>their<text:s/></text:span><text:span text:style-name="T582_18">final<text:s/></text:span><text:span text:style-name="T582_19">narrative<text:s/>and<text:s/>financial<text:s/>reports<text:s/></text:span><text:span text:style-name="T582_20">covering<text:s/>the<text:s/></text:span><text:span text:style-name="T582_21">four<text:s/>cohorts</text:span><text:span text:style-name="T582_22">.<text:s/>Based<text:s/>on<text:s/>the<text:s/>approval<text:s/>of<text:s/>the<text:s/>reports,<text:s/>payment<text:s/>requests<text:s/>were</text:span><text:span text:style-name="T582_23"><text:s/>submitted,</text:span><text:span text:style-name="T582_24"><text:s/>approved<text:s/>and<text:s/>disbursed<text:s/>as<text:s/>per<text:s/>the<text:s/>agreements<text:s/>signed.</text:span></text:p>
      <text:p text:style-name="P583"/>
      <text:p text:style-name="P584"><text:span text:style-name="T584_1">For<text:s/>the<text:s/>WHO<text:s/>Egypt<text:s/>component,<text:s/>the<text:s/></text:span><text:span text:style-name="T584_2">BEC</text:span><text:span text:style-name="T584_3"><text:s/>team<text:s/>(including<text:s/>a<text:s/>dedicated<text:s/>humanitarian<text:s/>advisor)<text:s/>engaged<text:s/>in<text:s/>regular<text:s/>consultations<text:s/>with<text:s/>WHO<text:s/>to<text:s/>better<text:s/>understand<text:s/>the<text:s/>needs<text:s/>and<text:s/>priorities<text:s/>of<text:s/>medical<text:s/>evacuees<text:s/>from<text:s/>Gaza,<text:s/>and<text:s/>to<text:s/>ensure<text:s/>that<text:s/>the<text:s/>planned<text:s/>support<text:s/>was<text:s/>closely<text:s/>aligned<text:s/>with<text:s/>FCDO<text:s/>strategic<text:s/>priorities.<text:s/>Throughout<text:s/>the<text:s/>implementation<text:s/>period<text:s/>(October<text:s/>2025<text:s/>to<text:s/>March<text:s/>2026),<text:s/>the<text:s/></text:span><text:span text:style-name="T584_4">BEC</text:span><text:span text:style-name="T584_5"><text:s/>team<text:s/>maintained<text:s/>close<text:s/>and<text:s/>continuous<text:s/>engagement<text:s/>with<text:s/>WHO<text:s/>to<text:s/>monitor<text:s/>progress,<text:s/>review<text:s/>emerging<text:s/>developments,<text:s/>and<text:s/>provide<text:s/>oversight<text:s/>of<text:s/>delivery.</text:span></text:p>
      <text:p text:style-name="P585"><text:span text:style-name="T585_1"><text:line-break/></text:span><text:span text:style-name="T585_2">A<text:s/>monitoring<text:s/>visit<text:s/>to<text:s/>one<text:s/>of<text:s/>the<text:s/>programme-supported<text:s/>healthcare<text:s/>facilities<text:s/>was<text:s/>conducted<text:s/>in<text:s/>November<text:s/>2025,<text:s/>attended<text:s/>by<text:s/>the<text:s/>UK<text:s/>Under<text:s/>Secretary<text:s/>of<text:s/>State<text:s/>for<text:s/>the<text:s/>Middle<text:s/>East.<text:s/>This<text:s/>visit<text:s/>provided<text:s/>an<text:s/>opportunity<text:s/>to<text:s/>directly<text:s/>observe<text:s/>the<text:s/>impact<text:s/>of<text:s/>the<text:s/>training<text:s/>provided<text:s/>under<text:s/>this<text:s/>project<text:s/>to<text:s/>Egyptian<text:s/>healthcare<text:s/>workers<text:s/>who<text:s/>would<text:s/>be<text:s/>involved<text:s/>in<text:s/>providing<text:s/>healthcare<text:s/>services<text:s/>to<text:s/>injured<text:s/>Palestinians<text:s/>evacuated<text:s/>to<text:s/>Egypt.<text:s/>Regular<text:s/>engagement<text:s/>with<text:s/>WHO,<text:s/>combined<text:s/>with<text:s/>their<text:s/>formal<text:s/>reporting<text:s/>in<text:s/>March<text:s/>2026,<text:s/>strengthened<text:s/>the<text:s/></text:span><text:span text:style-name="T585_3">BEC</text:span><text:span text:style-name="T585_4"><text:s/>team’s<text:s/>understanding<text:s/>of<text:s/>the<text:s/>operational<text:s/>context,</text:span><text:span text:style-name="T585_5"><text:s/></text:span><text:span text:style-name="T585_6">the<text:s/>specific<text:s/>healthcare<text:s/>needs<text:s/>of<text:s/>evacuees,<text:s/>the<text:s/>contribution<text:s/>of<text:s/>programme-funded<text:s/>equipment,<text:s/>and<text:s/>the<text:s/>key<text:s/>challenges<text:s/>faced<text:s/>by<text:s/>WHO,<text:s/>particularly<text:s/>the<text:s/>constraints<text:s/>and<text:s/>ambiguity<text:s/>associated<text:s/>with<text:s/>medical<text:s/>evacuation<text:s/>processes.</text:span></text:p>
      <text:p text:style-name="P586"><text:span text:style-name="T586_1">BEC</text:span><text:span text:style-name="T586_2"><text:s/>colleagues<text:s/>also<text:s/>conducted<text:s/>a<text:s/>monitoring<text:s/>visit<text:s/>to<text:s/>Al-Arish<text:s/>General<text:s/>Hospital<text:s/>in<text:s/>March<text:s/>2025<text:s/>to<text:s/>assess<text:s/>how<text:s/>the<text:s/>first<text:s/>two<text:s/>tranches<text:s/>of<text:s/>funding<text:s/>(£2</text:span><text:span text:style-name="T586_3">m</text:span><text:span text:style-name="T586_4"><text:s/>in<text:s/>FY24-25)<text:s/>to<text:s/>WHO<text:s/>Egypt<text:s/>were<text:s/>spent.<text:s/>Colleagues<text:s/>were<text:s/>satisfied<text:s/>that<text:s/>FCDO<text:s/>procured<text:s/>items<text:s/>received<text:s/>at<text:s/>Al<text:s/>Arish<text:s/>General<text:s/>Hospital<text:s/>were<text:s/>likely<text:s/>to<text:s/>be<text:s/>highly<text:s/>appropriate<text:s/>to<text:s/>the<text:s/>needs<text:s/>of<text:s/>patients<text:s/>from<text:s/>Gaza,<text:s/>would<text:s/>be<text:s/>adequately<text:s/>stored<text:s/>and<text:s/>managed,<text:s/>and<text:s/>would<text:s/>be<text:s/>utilised<text:s/>by<text:s/>those<text:s/>in<text:s/>need.</text:span></text:p>
      <text:p text:style-name="P587"/>
      <text:p text:style-name="P588"><text:span text:style-name="T588_1">For<text:s/>the<text:s/>cash<text:s/>assistance<text:s/>component<text:s/>delivered<text:s/>by<text:s/>NRC,<text:s/>an<text:s/>interim<text:s/>progress<text:s/>report<text:s/>was<text:s/>submitted<text:s/>in<text:s/>February<text:s/>2026,<text:s/>followed<text:s/>by<text:s/>a<text:s/>comprehensive<text:s/>final<text:s/>reporting<text:s/>package<text:s/>in<text:s/>May<text:s/>2026.<text:s/>The<text:s/>final<text:s/>submission<text:s/>included<text:s/>a<text:s/>detailed<text:s/>logframe<text:s/>aligned<text:s/>with<text:s/>the<text:s/>programme’s<text:s/>results<text:s/>framework,<text:s/>as<text:s/>well<text:s/>as<text:s/>dedicated<text:s/>reporting<text:s/>on<text:s/>capacity-building<text:s/>activities<text:s/>and<text:s/>workshops<text:s/>delivered<text:s/>to<text:s/>local<text:s/>NGO<text:s/>partners.<text:s/>NRC’s<text:s/>reporting<text:s/>was<text:s/>clear,<text:s/>structured,<text:s/>and<text:s/>evidence-based,<text:s/>providing<text:s/>comprehensive<text:s/>information<text:s/>on<text:s/>progress<text:s/>against<text:s/>targets,<text:s/>beneficiary<text:s/>reach,<text:s/>delivery<text:s/>methodologies,<text:s/>as<text:s/>well<text:s/>as<text:s/>key<text:s/>challenges<text:s/>and<text:s/>achievements<text:s/>encountered<text:s/>during<text:s/>implementation.</text:span></text:p>
      <text:p text:style-name="P589"/>
      <text:p text:style-name="P590"><text:span text:style-name="T590_1">Between<text:s/>December<text:s/>2025<text:s/>and<text:s/>May<text:s/>2026,<text:s/>the<text:s/></text:span><text:span text:style-name="T590_2">BEC</text:span><text:span text:style-name="T590_3"><text:s/>team</text:span><text:span text:style-name="T590_4">,</text:span><text:span text:style-name="T590_5"><text:s/>supported<text:s/>by<text:s/>PDSU<text:s/>colleagues,<text:s/>maintained<text:s/>regular<text:s/>coordination<text:s/>meetings<text:s/>with<text:s/>NRC.<text:s/>These<text:s/>engagements<text:s/>facilitated<text:s/>ongoing<text:s/>monitoring<text:s/>of<text:s/>implementation<text:s/>progress,<text:s/>timely<text:s/>identification<text:s/>of<text:s/>challenges,<text:s/>and<text:s/>adaptive<text:s/>follow-up<text:s/>actions<text:s/>to<text:s/>support<text:s/>effective<text:s/>delivery.</text:span></text:p>
      <text:p text:style-name="P591"/>
      <text:p text:style-name="P592"><text:span text:style-name="T592_1">For<text:s/>the<text:s/>BRC</text:span><text:span text:style-name="T592_2">S</text:span><text:span text:style-name="T592_3"><text:s/>component,<text:s/>the<text:s/></text:span><text:span text:style-name="T592_4">BEC</text:span><text:span text:style-name="T592_5"><text:s/>Team<text:s/>conducted<text:s/>a<text:s/>monitoring<text:s/>visit<text:s/>to<text:s/></text:span><text:span text:style-name="T592_6">Al-</text:span><text:span text:style-name="T592_7">Arish<text:s/></text:span><text:span text:style-name="T592_8">in<text:s/>North<text:s/>Sinai<text:s/></text:span><text:span text:style-name="T592_9">i</text:span><text:span text:style-name="T592_10">n<text:s/>January<text:s/>2026</text:span><text:span text:style-name="T592_11">,<text:s/>where<text:s/>they<text:s/>observed<text:s/>key<text:s/>operational<text:s/>elements,<text:s/>including<text:s/></text:span><text:span text:style-name="T592_12">ERCS<text:s/></text:span><text:span text:style-name="T592_13">warehouses,<text:s/>aid<text:s/>convoys,<text:s/>and<text:s/>humanitarian<text:s/>teams<text:s/>actively<text:s/>supporting<text:s/>aid<text:s/>delivery<text:s/>processes.<text:s/>The<text:s/>visit<text:s/>provided<text:s/>valuable<text:s/>direct<text:s/>insight<text:s/>into<text:s/>the<text:s/>logistical<text:s/>infrastructure<text:s/>and<text:s/>operational<text:s/>coordination<text:s/>underpinning<text:s/>the<text:s/>response.<text:s/>During<text:s/>the<text:s/>mission,<text:s/>the<text:s/>team<text:s/>engaged<text:s/>in<text:s/>substantive<text:s/>discussions<text:s/>with<text:s/>both<text:s/>the<text:s/>BRC</text:span><text:span text:style-name="T592_14">S</text:span><text:span text:style-name="T592_15"><text:s/>and<text:s/>the<text:s/>ERCS,<text:s/>which<text:s/>contributed<text:s/>to<text:s/>a<text:s/>clearer<text:s/>understanding<text:s/>of<text:s/>the<text:s/>evolving<text:s/>context<text:s/>and<text:s/>the<text:s/>practical<text:s/>modalities<text:s/>through<text:s/>which<text:s/>BRC</text:span><text:span text:style-name="T592_16">S</text:span><text:span text:style-name="T592_17"><text:s/>and<text:s/>ERCS<text:s/>support<text:s/>the<text:s/>delivery<text:s/>of<text:s/>humanitarian<text:s/>assistance<text:s/>to<text:s/>Palestinians<text:s/>in<text:s/>Gaza.</text:span><text:span text:style-name="T592_18"><text:s/></text:span></text:p>
      <text:p text:style-name="P593"/>
      <text:p text:style-name="P594"><text:span text:style-name="T594_1">As<text:s/>the<text:s/>central<text:s/>actor<text:s/>operating<text:s/>in<text:s/>Al-A</text:span><text:span text:style-name="T594_2">ri</text:span><text:span text:style-name="T594_3">sh,<text:s/></text:span><text:span text:style-name="T594_4">ERCS<text:s/>reported<text:s/>that<text:s/>they<text:s/>were<text:s/>sending<text:s/>300/400<text:s/>trucks<text:s/>a<text:s/>day<text:s/>on<text:s/>average,<text:s/>which<text:s/>included<text:s/>UN/INGO<text:s/>goods.</text:span><text:span text:style-name="T594_5"><text:s/></text:span><text:span text:style-name="T594_6">They<text:s/>were<text:s/>also<text:s/>responsible<text:s/>for<text:s/>coordinating<text:s/>the<text:s/>movement<text:s/></text:span><text:span text:style-name="T594_7">of<text:s/>UNRWA<text:s/>goods,<text:s/>as<text:s/>well<text:s/>as<text:s/>the<text:s/>storage<text:s/>of<text:s/>these<text:s/>goods<text:s/>in<text:s/>ERCS<text:s/>warehouses.<text:s/></text:span><text:span text:style-name="T594_8">On<text:s/>warehousing<text:s/>costs,<text:s/>ERCS<text:s/>confirmed<text:s/>to<text:s/>the<text:s/></text:span><text:span text:style-name="T594_9">BEC</text:span><text:span text:style-name="T594_10"><text:s/>t</text:span><text:span text:style-name="T594_11">eam</text:span><text:span text:style-name="T594_12"><text:s/>that<text:s/>they<text:s/>bore<text:s/>the<text:s/>brunt<text:s/>of<text:s/>these<text:s/>costs<text:s/>and<text:s/>directly<text:s/>paid<text:s/>private<text:s/>suppliers</text:span><text:span text:style-name="T594_13">,<text:s/>and<text:s/>that<text:s/></text:span><text:span text:style-name="T594_14">these<text:s/>costs<text:s/>were<text:s/>one<text:s/>of<text:s/>their<text:s/>main<text:s/>funding<text:s/>requirements.</text:span></text:p>
      <text:p text:style-name="P595"/>
      <text:p text:style-name="P596"><text:span text:style-name="T596_1">This<text:s/>component<text:s/>remains<text:s/>ongoing,<text:s/>with<text:s/>full<text:s/>delivery<text:s/>anticipated<text:s/>by<text:s/>December<text:s/>2026.<text:s/>Progress<text:s/>and<text:s/>financial<text:s/>reports<text:s/>submitted<text:s/>in<text:s/>May<text:s/>and<text:s/>June<text:s/>2026<text:s/>provided<text:s/>structured<text:s/>and<text:s/>transparent<text:s/>updates<text:s/>on<text:s/>implementation<text:s/>status,<text:s/>including<text:s/>progress<text:s/>against<text:s/>planned<text:s/>outputs,<text:s/>emerging<text:s/>risks,<text:s/>and<text:s/>operational<text:s/>challenges.<text:s/>These<text:s/>reporting<text:s/>outputs<text:s/>were<text:s/>complemented<text:s/>by<text:s/>a<text:s/>follow-up<text:s/>meeting<text:s/>between<text:s/>the<text:s/></text:span><text:span text:style-name="T596_2">BEC</text:span><text:span text:style-name="T596_3"><text:s/>Team<text:s/>and<text:s/>BRC</text:span><text:span text:style-name="T596_4">S</text:span><text:span text:style-name="T596_5">,<text:s/>which<text:s/>enabled<text:s/>further<text:s/>clarification,<text:s/>validation<text:s/>of<text:s/>reported<text:s/>results,<text:s/>and<text:s/>continued<text:s/>monitoring<text:s/>of<text:s/>progress.</text:span></text:p>
      <text:p text:style-name="P597"/>
      <table:table table:style-name="Table17">
        <table:table-column table:style-name="Column71"/>
        <table:table-column table:style-name="Column72"/>
        <table:table-column table:style-name="Column73"/>
        <table:table-column table:style-name="Column74"/>
        <table:table-row table:style-name="Row53">
          <table:table-cell table:style-name="Cell200">
            <text:p text:style-name="P598"><text:span text:style-name="T598_1">Date<text:s/>of<text:s/>last<text:s/>narrative<text:s/>financial<text:s/>report</text:span></text:p>
          </table:table-cell>
          <table:table-cell table:style-name="Cell201">
            <text:p text:style-name="P599"><text:span text:style-name="T599_1">JHCO-<text:s/>March<text:s/>2026</text:span></text:p>
            <text:p text:style-name="P600"><text:span text:style-name="T600_1">WHO<text:s/>Egypt<text:s/>and<text:s/>Palestine-<text:s/></text:span><text:span text:style-name="T600_2">January<text:s/>2026</text:span></text:p>
            <text:p text:style-name="P601"><text:span text:style-name="T601_1">UKMed-<text:s/></text:span><text:span text:style-name="T601_2">February<text:s/>2026</text:span></text:p>
            <text:p text:style-name="P602"><text:span text:style-name="T602_1">WHO<text:s/>Egypt-</text:span><text:span text:style-name="T602_2"><text:s/></text:span><text:span text:style-name="T602_3">May<text:s/>2026</text:span></text:p>
            <text:p text:style-name="P603"><text:span text:style-name="T603_1">BRCS-</text:span><text:span text:style-name="T603_2"><text:s/>June<text:s/>2026</text:span></text:p>
            <text:p text:style-name="P604"><text:span text:style-name="T604_1">NRC-<text:s/></text:span><text:span text:style-name="T604_2">May<text:s/>2026</text:span></text:p>
          </table:table-cell>
          <table:table-cell table:style-name="Cell202">
            <text:p text:style-name="P605"><text:span text:style-name="T605_1">Date<text:s/>of<text:s/>last<text:s/>audited<text:s/>annual<text:s/>statement</text:span></text:p>
          </table:table-cell>
          <table:table-cell table:style-name="Cell203">
            <text:p text:style-name="P606"><text:span text:style-name="T606_1">JHCO-<text:s/>31<text:s/>December<text:s/>2025</text:span></text:p>
          </table:table-cell>
        </table:table-row>
      </table:table>
      <text:p text:style-name="P607"/>
      <text:p text:style-name="P608"/>
      <text:p text:style-name="P609"/>
      <text:p text:style-name="P610"/>
      <text:p text:style-name="P611"/>
      <text:p text:style-name="P612"><text:span text:style-name="T612_1">Annex</text:span><text:span text:style-name="T612_2"><text:s/>1</text:span><text:span text:style-name="T612_3">:<text:s/></text:span><text:span text:style-name="T612_4">FCDO<text:s/>Practice<text:s/>Note:<text:s/>Programme<text:s/>Management<text:s/>Responsibilities</text:span></text:p>
      <text:p text:style-name="P613"><text:span text:style-name="T613_1">UK<text:s/>Regional<text:s/>Support<text:s/>to<text:s/>Gaza<text:s/>and<text:s/>the<text:s/>West<text:s/>Bank</text:span><text:span text:style-name="T613_2"><text:s/></text:span></text:p>
      <text:p text:style-name="P614"><text:span text:style-name="T614_1">Summary</text:span></text:p>
      <text:p text:style-name="P615"><text:span text:style-name="T615_1">This<text:s/>paper<text:s/>sets<text:s/>out<text:s/>the<text:s/>rationale,<text:s/>structure,<text:s/>and<text:s/>proposed<text:s/>model<text:s/>for<text:s/>the<text:s/>UK’s<text:s/>Regional<text:s/>Gaza<text:s/>Programme,<text:s/>led<text:s/>by<text:s/>BE<text:s/>Amman<text:s/>in<text:s/>response<text:s/>to<text:s/>the<text:s/>worsening<text:s/>humanitarian<text:s/>crisis<text:s/>in<text:s/>Gaza<text:s/>and<text:s/>its<text:s/>regional<text:s/>ramifications.<text:s/>The<text:s/>programme<text:s/>facilitates<text:s/>a<text:s/>coordinated<text:s/>UK<text:s/>approach<text:s/>through<text:s/>partnerships<text:s/>with<text:s/>other<text:s/>regional<text:s/>actors,<text:s/>with<text:s/>initial<text:s/>delivery<text:s/>focused<text:s/>on<text:s/>medical<text:s/>support<text:s/>via<text:s/>WHO<text:s/>Egypt.</text:span></text:p>
      <text:p text:style-name="P616"><text:span text:style-name="T616_1">BE<text:s/>Amman<text:s/>assumed<text:s/>ownership<text:s/>of<text:s/>the<text:s/>regional<text:s/>programme,<text:s/>ensuring<text:s/>strategic<text:s/>oversight<text:s/>and<text:s/>financial<text:s/>stewardship.<text:s/>The<text:s/>paper<text:s/>proposes<text:s/>a<text:s/>collaborative<text:s/>delivery<text:s/>model<text:s/>that<text:s/>balances<text:s/>BE<text:s/>Amman’s<text:s/>central<text:s/>accountability<text:s/>with<text:s/>BE<text:s/>Cairo’s<text:s/>contextual<text:s/>leadership<text:s/>for<text:s/>Egypt-based<text:s/>components.<text:s/>It<text:s/>underscores<text:s/>the<text:s/>importance<text:s/>of<text:s/>clearly<text:s/>defined<text:s/>roles,<text:s/>shared<text:s/>responsibilities,<text:s/>and<text:s/>a<text:s/>robust<text:s/>governance<text:s/>framework<text:s/>to<text:s/>enable<text:s/>effective<text:s/>delivery,<text:s/>risk<text:s/>management,<text:s/>and<text:s/>alignment<text:s/>with<text:s/>the<text:s/>FCDO’s<text:s/>Programme<text:s/>Operating<text:s/>Framework<text:s/>across<text:s/>multiple<text:s/>country<text:s/>contexts.</text:span></text:p>
      <text:p text:style-name="P617"><text:span text:style-name="T617_1">Background</text:span></text:p>
      <text:p text:style-name="P618"><text:span text:style-name="T618_1">Jordan<text:s/>developed<text:s/>a<text:s/>business<text:s/>case<text:s/>for<text:s/>a<text:s/>regional<text:s/>programme<text:s/>to<text:s/>support<text:s/>Gaza<text:s/>and<text:s/>the<text:s/>West<text:s/>Bank.<text:s/>Its<text:s/>purpose<text:s/>is<text:s/>to<text:s/>enable<text:s/>the<text:s/>UK<text:s/>to<text:s/>deliver<text:s/>a<text:s/>regional<text:s/>response<text:s/>to<text:s/>the<text:s/>humanitarian<text:s/>crisis<text:s/>in<text:s/>Gaza<text:s/>(and<text:s/>the<text:s/>West<text:s/>Bank),<text:s/>through<text:s/>regional<text:s/>partnerships<text:s/>including<text:s/>Jordan,<text:s/>Egypt<text:s/>and<text:s/>even<text:s/>other<text:s/>actors<text:s/>(i.e.<text:s/>the<text:s/>Gulf<text:s/>States).<text:s/>Currently,<text:s/>teams<text:s/>are<text:s/>looking<text:s/>to<text:s/>deliver<text:s/>activity<text:s/>for<text:s/>medical<text:s/>treatment<text:s/>through<text:s/>WHO<text:s/>Egypt<text:s/>under<text:s/>this<text:s/>programme.</text:span></text:p>
      <text:p text:style-name="P619"><text:span text:style-name="T619_1">Under<text:s/>usual<text:s/>circumstances,<text:s/>regional<text:s/>humanitarian<text:s/>funding<text:s/>for<text:s/>Gaza<text:s/>would<text:s/>be<text:s/>directed<text:s/>through<text:s/>the<text:s/>British<text:s/>Consulate<text:s/>General<text:s/>Jerusalem’s<text:s/>(BCGJ)<text:s/>business<text:s/>case<text:s/>as<text:s/>all<text:s/>interventions<text:s/>related<text:s/>to<text:s/>the<text:s/>UK<text:s/>emergency<text:s/>response<text:s/>in<text:s/>Gaza<text:s/>has<text:s/>normally<text:s/>been<text:s/>managed<text:s/>by<text:s/>the<text:s/>OPTs<text:s/>bilateral<text:s/>programme.<text:s/>However,<text:s/>after<text:s/>October<text:s/>2023<text:s/>we<text:s/>observed<text:s/>that<text:s/>BCG<text:s/>Jerusalem<text:s/>struggled<text:s/>to<text:s/>support<text:s/>organisations<text:s/>operating<text:s/>in<text:s/>the<text:s/>region<text:s/>with<text:s/>no<text:s/>established<text:s/>relations<text:s/>and/or<text:s/>track<text:s/>record<text:s/>of<text:s/>experience<text:s/>nor<text:s/>presence<text:s/>in<text:s/>the<text:s/>OPTs.</text:span></text:p>
      <text:p text:style-name="P620"><text:span text:style-name="T620_1">BE<text:s/>Amman,<text:s/>with<text:s/>their<text:s/>technical<text:s/>and<text:s/>programme<text:s/>capacity,<text:s/>led<text:s/>the<text:s/>development<text:s/>of<text:s/>a<text:s/>new<text:s/>business<text:s/>case<text:s/>and<text:s/>now<text:s/>hold<text:s/>ownership<text:s/>of<text:s/>the<text:s/>Regional<text:s/>Gaza<text:s/>Programme<text:s/>as<text:s/>the<text:s/>designated<text:s/>budget<text:s/>holder.<text:s text:c="2"/>Given<text:s/>the<text:s/>scale<text:s/>of<text:s/>the<text:s/>humanitarian<text:s/>crisis<text:s/>in<text:s/>Gaza,<text:s/>the<text:s/>regional<text:s/>spillover<text:s/>and<text:s/>potential<text:s/>for<text:s/>destabilisation,<text:s/>a<text:s/>dedicated<text:s/>regional<text:s/>approach<text:s/>is<text:s/>recommended,<text:s/>even<text:s/>while<text:s/>BE<text:s/>Amman<text:s/>is<text:s/>accountable<text:s/>for<text:s/>the<text:s/>delivery<text:s/>of<text:s/>the<text:s/>Programme.<text:s/>However,<text:s/>a<text:s/>key<text:s/>question<text:s/>remains<text:s/>regarding<text:s/>how<text:s/>responsibilities<text:s/>for<text:s/>delivery<text:s/>and<text:s/>oversight<text:s/>can<text:s/>be<text:s/>effectively<text:s/>shared<text:s/>between<text:s/>the<text:s/>relevant<text:s/>posts.</text:span></text:p>
      <text:p text:style-name="P621"><text:span text:style-name="T621_1">Methodology</text:span></text:p>
      <text:p text:style-name="P622"><text:span text:style-name="T622_1">There<text:s/>is<text:s/>currently<text:s/>no<text:s/>formal<text:s/>FCDO<text:s/>guidance<text:s/>that<text:s/>sets<text:s/>out<text:s/>the<text:s/>optimal<text:s/>approach<text:s/>for<text:s/>managing<text:s/>a<text:s/>programme<text:s/>of<text:s/>this<text:s/>nature.<text:s/>While<text:s/>there<text:s/>are<text:s/>existing<text:s/>models<text:s/>–<text:s/>such<text:s/>as<text:s/>Centrally<text:s/>Managed<text:s/>Programmes<text:s/>(CMPs)<text:s/>–<text:s/>these<text:s/>do<text:s/>not<text:s/>translate<text:s/>neatly<text:s/>to<text:s/>the<text:s/>context<text:s/>of<text:s/>the<text:s/>Regional<text:s/>Gaza<text:s/>Programme,<text:s/>particularly<text:s/>given<text:s/>that<text:s/>BE<text:s/>Amman’s<text:s/>role<text:s/>as<text:s/>programme<text:s/>owner<text:s/>is<text:s/>not<text:s/>the<text:s/>typical<text:s/>arrangement<text:s/>but<text:s/>necessary<text:s/>due<text:s/>to<text:s/>capacity<text:s/>constraints.<text:s/></text:span></text:p>
      <text:p text:style-name="P623"><text:span text:style-name="T623_1">The<text:s/>Regional<text:s/>Gaza<text:s/>Programme<text:s/>is<text:s/>not<text:s/>limited<text:s/>to<text:s/>a<text:s/>single<text:s/>intervention<text:s/>or<text:s/>country;<text:s/>rather,<text:s/>it<text:s/>is<text:s/>structured<text:s/>to<text:s/>accommodate<text:s/>multiple<text:s/>components<text:s/>across<text:s/>different<text:s/>countries<text:s/>as<text:s/>and<text:s/>when<text:s/>required.<text:s/>Therefore,<text:s/>it<text:s/>requires<text:s/>a<text:s/>sustainable<text:s/>and<text:s/>adaptable<text:s/>management<text:s/>approach<text:s/>that<text:s/>balances<text:s/>central<text:s/>oversight<text:s/>with<text:s/>local<text:s/>relevance.<text:s/>Hypothetically,<text:s/>this<text:s/>programme<text:s/>could<text:s/>quickly<text:s/>become<text:s/>very<text:s/>active<text:s/>if<text:s/>utilising<text:s/>its<text:s/>full<text:s/>£5m<text:s/>financial<text:s/>headroom.<text:s/>This<text:s/>paper<text:s/>proposes<text:s/>a<text:s/>model<text:s/>that<text:s/>seeks<text:s/>to<text:s/>distribute<text:s/>responsibilities<text:s/>appropriately<text:s/>between<text:s/>the<text:s/>programme<text:s/>owner<text:s/>(BE<text:s/>Amman)<text:s/>and<text:s/>other<text:s/>FCDO<text:s/>stakeholders<text:s/>(such<text:s/>as<text:s/>BE<text:s/>Cairo),<text:s/>ensuring<text:s/>that<text:s/>delivery<text:s/>is<text:s/>underpinned<text:s/>by<text:s/>professionalism,<text:s/>accountability,<text:s/>and<text:s/>alignment<text:s/>with<text:s/>the<text:s/>FCDO’s<text:s/>Programme<text:s/>Operating<text:s/>Framework<text:s/>(PrOF).</text:span></text:p>
      <text:p text:style-name="P624"><text:span text:style-name="T624_1">This<text:s/>approach<text:s/>also<text:s/>recognises<text:s/>the<text:s/>varying<text:s/>levels<text:s/>of<text:s/>programme<text:s/>management<text:s/>capacity<text:s/>across<text:s/>the<text:s/>network<text:s/>–<text:s/>particularly<text:s/>in<text:s/>BE<text:s/>Cairo<text:s/>–<text:s/>and<text:s/>aims<text:s/>to<text:s/>provide<text:s/>a<text:s/>practical<text:s/>framework<text:s/>that<text:s/>supports<text:s/>effective<text:s/>delivery<text:s/>without<text:s/>overburdening<text:s/>individual<text:s/>posts.<text:s/>It<text:s/>emphasises<text:s/>the<text:s/>importance<text:s/>of<text:s/>collaboration,<text:s/>clarity<text:s/>of<text:s/>roles,<text:s/>and<text:s/>shared<text:s/>ownership,<text:s/>while<text:s/>ensuring<text:s/>that<text:s/>BE<text:s/>Amman<text:s/>retains<text:s/>overall<text:s/>accountability<text:s/>for<text:s/>the<text:s/>programme’s<text:s/>strategic<text:s/>direction<text:s/>and<text:s/>compliance.</text:span></text:p>
      <text:p text:style-name="P625"><text:span text:style-name="T625_1">Proposed<text:s/>Approach</text:span></text:p>
      <text:p text:style-name="P626"><text:span text:style-name="T626_1">Although<text:s/>BE<text:s/>Amman<text:s/>retains<text:s/>overall<text:s/>accountability<text:s/>and<text:s/>final<text:s/>decision-making<text:s/>authority<text:s/>for<text:s/>the<text:s/>programme,<text:s/>it<text:s/>is<text:s/>essential<text:s/>that<text:s/>recommendations<text:s/>and<text:s/>technical<text:s/>advice<text:s/>are<text:s/>provided<text:s/>by<text:s/>the<text:s/>most<text:s/>relevant<text:s/>parties<text:s/>for<text:s/>each<text:s/>component.<text:s/>For<text:s/>the<text:s/>WHO<text:s/>Egypt<text:s/>component,<text:s/>for<text:s/>example,<text:s/>BE<text:s/>Cairo<text:s/>should<text:s/>assume<text:s/>the<text:s/>lead<text:s/>advisory<text:s/>role,<text:s/>offering<text:s/>context-specific<text:s/>analysis<text:s/>and<text:s/>recommendations.<text:s/>BE<text:s/>Cairo<text:s/>will<text:s/>need<text:s/>to<text:s/>draw<text:s/>on<text:s/>appropriate<text:s/>resources<text:s/>to<text:s/>ensure<text:s/>effective<text:s/>management<text:s/>of<text:s/>their<text:s/>respective<text:s/>components<text:s/>within<text:s/>the<text:s/>overarching<text:s/>programme<text:s/>framework.<text:s/></text:span></text:p>
      <text:p text:style-name="P627"><text:span text:style-name="T627_1">BE<text:s/>Cairo<text:s/>and<text:s/>BE<text:s/>Amman<text:s/>will<text:s/>need<text:s/>to<text:s/>have<text:s/>distinct<text:s/>but<text:s/>complementary<text:s/>responsibilities<text:s/>in<text:s/>managing<text:s/>the<text:s/>WHO<text:s/>programme<text:s/>component<text:s/>in<text:s/>Egypt.<text:s/>This<text:s/>note<text:s/>proposes<text:s/>that<text:s/>BE<text:s/>Cairo<text:s/>leads<text:s/>on<text:s/>the<text:s/>design<text:s/>of<text:s/>the<text:s/>Egypt-specific<text:s/>component,<text:s/>relationship<text:s/>and<text:s/>contract<text:s/>management<text:s/>with<text:s/>partners<text:s/>and<text:s/>suppliers,<text:s/>and<text:s/>risk<text:s/>management,<text:s/>including<text:s/>reputational<text:s/>and<text:s/>delivery<text:s/>chain<text:s/>risks.<text:s/>It<text:s/>also<text:s/>supports<text:s/>monitoring<text:s/>and<text:s/>learning<text:s/>by<text:s/>organizing<text:s/>field<text:s/>visits<text:s/>and<text:s/>feeding<text:s/>insights<text:s/>into<text:s/>the<text:s/>delivery<text:s/>plan.<text:s/>In<text:s/>contrast,<text:s/>BE<text:s/>Amman<text:s/>should<text:s/>be<text:s/>responsible<text:s/>for<text:s/>maintaining<text:s/>programme<text:s/>data<text:s/>on<text:s/>HERA<text:s/>and<text:s/>AMP,<text:s/>ensuring<text:s/>compliance<text:s/>with<text:s/>the<text:s/>Programme<text:s/>Operating<text:s/>Framework<text:s/>(PrOF),<text:s/>and<text:s/>holds<text:s/>accountability<text:s/>for<text:s/>monitoring<text:s/>and<text:s/>learning<text:s/>outputs.<text:s/>BE<text:s/>Amman<text:s/>also<text:s/>leads<text:s/>on<text:s/>financial<text:s/>management,<text:s/>including<text:s/>forecasting,<text:s/>budget<text:s/>profiling,<text:s/>financial<text:s/>reporting,<text:s/>and<text:s/>ensuring<text:s/>all<text:s/>financial<text:s/>transactions<text:s/>comply<text:s/>with<text:s/>FCDO<text:s/>rules.<text:s/></text:span></text:p>
      <text:p text:style-name="P628"><text:span text:style-name="T628_1">In<text:s/>summary<text:s/>-<text:s/>while<text:s/>BE<text:s/>Cairo<text:s/>should<text:s/>be<text:s/>responsible<text:s/>for<text:s/>managing<text:s/>delivery<text:s/>on<text:s/>the<text:s/>ground<text:s/>in<text:s/>Egypt,<text:s/>BE<text:s/>Amman<text:s/>as<text:s/>owner<text:s/>of<text:s/>the<text:s/>BC<text:s/>should<text:s/>ensure<text:s/>programme-wide<text:s/>compliance,<text:s/>financial<text:s/>integrity,<text:s/>and<text:s/>data<text:s/>accuracy.<text:s/>Close<text:s/>collaboration<text:s/>between<text:s/>Posts<text:s/>will<text:s/>be<text:s/>essential<text:s/>to<text:s/>the<text:s/>overall<text:s/>effective<text:s/>delivery<text:s/>of<text:s/>the<text:s/>BC.<text:s/>Annex<text:s/>1<text:s/>sets<text:s/>out<text:s/>the<text:s/>proposed<text:s/>approach<text:s/>in<text:s/>more<text:s/>detail<text:s/>–<text:s/>this<text:s/>is<text:s/>not<text:s/>final<text:s/>and<text:s/>only<text:s/>a<text:s/>recommendation<text:s/>for<text:s/>BE<text:s/>Amman<text:s/>and<text:s/>BE<text:s/>Cairo<text:s/>to<text:s/>agree.</text:span></text:p>
      <text:p text:style-name="P629"><text:span text:style-name="T629_1">Going<text:s/>Forward</text:span></text:p>
      <text:p text:style-name="P630"><text:span text:style-name="T630_1">It<text:s/>is<text:s/>essential<text:s/>that<text:s/>a<text:s/>clear<text:s/>and<text:s/>robust<text:s/>governance<text:s/>framework<text:s/>is<text:s/>established<text:s/>to<text:s/>guide<text:s/>the<text:s/>management<text:s/>of<text:s/>the<text:s/>Gaza<text:s/>Business<text:s/>Case<text:s/>(BC).<text:s/>This<text:s/>framework<text:s/>should<text:s/>be<text:s/>developed<text:s/>and<text:s/>articulated<text:s/>by<text:s/>BE<text:s/>Amman,<text:s/>and<text:s/>must<text:s/>apply<text:s/>not<text:s/>only<text:s/>to<text:s/>the<text:s/>WHO<text:s/>component<text:s/>currently<text:s/>under<text:s/>implementation,<text:s/>but<text:s/>also<text:s/>be<text:s/>sufficiently<text:s/>flexible<text:s/>and<text:s/>comprehensive<text:s/>to<text:s/>accommodate<text:s/>any<text:s/>future<text:s/>components<text:s/>that<text:s/>may<text:s/>be<text:s/>added<text:s/>to<text:s/>the<text:s/>programme.</text:span></text:p>
      <text:p text:style-name="P631"><text:span text:style-name="T631_1">The<text:s/>governance<text:s/>structure<text:s/>should<text:s/>clearly<text:s/>define<text:s/>roles,<text:s/>responsibilities,<text:s/>decision-making<text:s/>authority,<text:s/>and<text:s/>lines<text:s/>of<text:s/>accountability<text:s/>across<text:s/>all<text:s/>participating<text:s/>posts<text:s/>and<text:s/>delivery<text:s/>partners.<text:s/>This<text:s/>will<text:s/>help<text:s/>ensure<text:s/>consistency,<text:s/>transparency,<text:s/>and<text:s/>effective<text:s/>coordination<text:s/>as<text:s/>the<text:s/>programme<text:s/>evolves.</text:span></text:p>
      <text:p text:style-name="P632"><text:span text:style-name="T632_1">As<text:s/>part<text:s/>of<text:s/>this<text:s/>process,<text:s/>BE<text:s/>Amman<text:s/>and<text:s/>relevant<text:s/>FCDO<text:s/>stakeholders—including<text:s/>BE<text:s/>Cairo<text:s/>and<text:s/>the<text:s/>OPTs—will<text:s/>need<text:s/>to<text:s/>consider<text:s/>the<text:s/>level<text:s/>of<text:s/>involvement<text:s/>they<text:s/>wish<text:s/>to<text:s/>have<text:s/>in<text:s/>decisions<text:s/>relating<text:s/>to<text:s/>activities<text:s/>delivered<text:s/>in<text:s/>their<text:s/>respective<text:s/>host<text:s/>countries.<text:s/>This<text:s/>includes<text:s/>how<text:s/>they<text:s/>will<text:s/>monitor<text:s/>and<text:s/>manage<text:s/>risks,<text:s/>how<text:s/>progress<text:s/>will<text:s/>be<text:s/>tracked<text:s/>and<text:s/>reported<text:s/>against<text:s/>their<text:s/>own<text:s/>Country<text:s/>Plan<text:s/>objectives,<text:s/>and<text:s/>how<text:s/>they<text:s/>will<text:s/>contribute<text:s/>to<text:s/>programme<text:s/>oversight.</text:span></text:p>
      <text:p text:style-name="P633"><text:span text:style-name="T633_1">Agreement<text:s/>will<text:s/>also<text:s/>be<text:s/>required<text:s/>on<text:s/>how<text:s/>progress<text:s/>reviews<text:s/>will<text:s/>be<text:s/>conducted,<text:s/>and<text:s/>whether—and<text:s/>how—country-level<text:s/>objectives<text:s/>will<text:s/>be<text:s/>reflected<text:s/>in<text:s/>the<text:s/>Annual<text:s/>Review<text:s/>scoring.<text:s/>BE<text:s/>Amman<text:s/>will<text:s/>lead<text:s/>the<text:s/>Annual<text:s/>Review<text:s/>process<text:s/>for<text:s/>the<text:s/>overall<text:s/>programme,<text:s/>drawing<text:s/>on<text:s/>technical<text:s/>input<text:s/>and<text:s/>advice<text:s/>from<text:s/>relevant<text:s/>FCDO<text:s/>stakeholders.<text:s/>BE<text:s/>Amman<text:s/>may<text:s/>find<text:s/>it<text:s/>useful<text:s/>to<text:s/>document<text:s/>and<text:s/>agree<text:s/>these<text:s/>in<text:s/>a<text:s/>dual<text:s/>lock<text:s/>arrangement,<text:s/>although<text:s/>there<text:s/>is<text:s/>no<text:s/>obligation<text:s/>to<text:s/>do<text:s/>so.</text:span></text:p>
      <text:h text:style-name="P634" text:outline-level="2"><text:span text:style-name="T634_1">Proposed<text:s/>Responsibilities<text:s/>for<text:s/>WHO<text:s/>Egypt<text:s/>component</text:span></text:h>
      <table:table table:style-name="Table18">
        <table:table-column table:style-name="Column75"/>
        <table:table-column table:style-name="Column76"/>
        <table:table-column table:style-name="Column77"/>
        <table:table-column table:style-name="Column78"/>
        <table:table-row table:style-name="Row54">
          <table:table-cell table:style-name="Cell204">
            <text:p text:style-name="P635"><text:span text:style-name="T635_1">Activity</text:span></text:p>
          </table:table-cell>
          <table:table-cell table:style-name="Cell205">
            <text:p text:style-name="P636"><text:span text:style-name="T636_1">Lead<text:s/>Actor</text:span></text:p>
          </table:table-cell>
          <table:table-cell table:style-name="Cell206">
            <text:p text:style-name="P637"><text:span text:style-name="T637_1">Support</text:span></text:p>
          </table:table-cell>
          <table:table-cell table:style-name="Cell207">
            <text:p text:style-name="P638"><text:span text:style-name="T638_1">Detail</text:span></text:p>
          </table:table-cell>
        </table:table-row>
        <table:table-row table:style-name="Row55">
          <table:table-cell table:style-name="Cell208">
            <text:p text:style-name="P639"><text:span text:style-name="T639_1">Design</text:span></text:p>
          </table:table-cell>
          <table:table-cell table:style-name="Cell209">
            <text:p text:style-name="P640"><text:span text:style-name="T640_1">BE<text:s/>Cairo</text:span></text:p>
          </table:table-cell>
          <table:table-cell table:style-name="Cell210">
            <text:p text:style-name="P641"><text:span text:style-name="T641_1">MENA<text:s/>Portfolio<text:s/>and<text:s/>Policy<text:s/>Hub</text:span></text:p>
          </table:table-cell>
          <table:table-cell table:style-name="Cell211">
            <text:p text:style-name="P642"><text:span text:style-name="T642_1">While<text:s/>BE<text:s/>Amman<text:s/>initiated<text:s/>the<text:s/>overall<text:s/>programme<text:s/>design<text:s/>and<text:s/>assumed<text:s/>ownership,<text:s/>the<text:s/>design<text:s/>of<text:s/>this<text:s/>specific<text:s/>component<text:s/>should<text:s/>be<text:s/>led<text:s/>by<text:s/>BE<text:s/>Cairo,<text:s/>with<text:s/>support<text:s/>from<text:s/>the<text:s/>MENA<text:s/>Portfolio<text:s/>and<text:s/>Policy<text:s/>Hub.<text:s/>They<text:s/>should<text:s/>work<text:s/>towards<text:s/>formulating<text:s/>a<text:s/>Programme/Project<text:s/>Delivery<text:s/>Plan,<text:s/>ensuring<text:s/>that<text:s/>key<text:s/>partner/supplier<text:s/>deliverables<text:s/>are<text:s/>tracked<text:s/>within<text:s/>the<text:s/>plan.</text:span></text:p>
          </table:table-cell>
        </table:table-row>
        <table:table-row table:style-name="Row56">
          <table:table-cell table:style-name="Cell212">
            <text:p text:style-name="P643"><text:span text:style-name="T643_1">Relationship<text:s/>and<text:s/>Contract<text:s/>Management</text:span></text:p>
          </table:table-cell>
          <table:table-cell table:style-name="Cell213">
            <text:p text:style-name="P644"><text:span text:style-name="T644_1">BE<text:s/>Cairo</text:span></text:p>
          </table:table-cell>
          <table:table-cell table:style-name="Cell214">
            <text:p text:style-name="P645"><text:span text:style-name="T645_1">MENA<text:s/>Portfolio<text:s/>and<text:s/>Policy<text:s/>Hub</text:span></text:p>
          </table:table-cell>
          <table:table-cell table:style-name="Cell215">
            <text:p text:style-name="P646"><text:span text:style-name="T646_1">BE<text:s/>Cairo<text:s/>will<text:s/>develop<text:s/>and<text:s/>maintain<text:s/>strong<text:s/>relationships<text:s/>with<text:s/>partners<text:s/>and<text:s/>suppliers,<text:s/>organising<text:s/>and<text:s/>leading<text:s/>meetings<text:s/>or<text:s/>calls<text:s/>as<text:s/>necessary<text:s/>to<text:s/>demonstrate<text:s/>programme<text:s/>leadership.<text:s/>The<text:s/>team<text:s/>will<text:s/>also<text:s/>review<text:s/>partner/supplier<text:s/>performance<text:s/>reports,<text:s/>identify<text:s/>areas<text:s/>of<text:s/>concern,<text:s/>and<text:s/>recommend<text:s/>remedial<text:s/>actions<text:s/>where<text:s/>required.<text:s/>Support<text:s/>from<text:s/>the<text:s/>MENA<text:s/>Portfolio<text:s/>and<text:s/>Policy<text:s/>Hub<text:s/>should<text:s/>be<text:s/>drawn<text:s/>upon<text:s/>to<text:s/>ensure<text:s/>partners<text:s/>adhere<text:s/>to<text:s/>the<text:s/>Programme<text:s/>Operating<text:s/>Framework<text:s/>(PrOF)<text:s/>rules.</text:span></text:p>
          </table:table-cell>
        </table:table-row>
        <table:table-row table:style-name="Row57">
          <table:table-cell table:style-name="Cell216">
            <text:p text:style-name="P647"><text:span text:style-name="T647_1">AMP/HERA<text:s/>functions</text:span></text:p>
          </table:table-cell>
          <table:table-cell table:style-name="Cell217">
            <text:p text:style-name="P648"><text:span text:style-name="T648_1">BE<text:s/>Amman</text:span></text:p>
          </table:table-cell>
          <table:table-cell table:style-name="Cell218">
            <text:p text:style-name="P649"><text:span text:style-name="T649_1">N/A</text:span></text:p>
          </table:table-cell>
          <table:table-cell table:style-name="Cell219">
            <text:p text:style-name="P650"><text:span text:style-name="T650_1">BE<text:s/>Amman<text:s/>will<text:s/>ensure<text:s/>all<text:s/>programme<text:s/>data<text:s/>on<text:s/>HERA<text:s/>and<text:s/>AMP<text:s/>is<text:s/>kept<text:s/>up<text:s/>to<text:s/>date,<text:s/>including<text:s/>financial<text:s/>budgets<text:s/>and<text:s/>risk<text:s/>information.</text:span></text:p>
            <text:p text:style-name="P651"><text:span text:style-name="T651_1">As<text:s/>the<text:s/>programme<text:s/>uses<text:s/>Jordan<text:s/>project<text:s/>codes,<text:s/>forecasts<text:s/>must<text:s/>be<text:s/>updated<text:s/>by<text:s/>BE<text:s/>Amman,<text:s/>requiring<text:s/>offline<text:s/>coordination<text:s/>to<text:s/>ensure<text:s/>accuracy.<text:s/>BE<text:s/>Cairo<text:s/>will<text:s/>use<text:s/>its<text:s/>partner<text:s/>relationships<text:s/>to<text:s/>provide<text:s/>accurate<text:s/>financial<text:s/>information<text:s/>to<text:s/>BE<text:s/>Amman<text:s/>as<text:s/>needed.</text:span></text:p>
          </table:table-cell>
        </table:table-row>
        <table:table-row table:style-name="Row58">
          <table:table-cell table:style-name="Cell220">
            <text:p text:style-name="P652"><text:span text:style-name="T652_1">Monitoring<text:s/>and<text:s/>Learning</text:span></text:p>
          </table:table-cell>
          <table:table-cell table:style-name="Cell221">
            <text:p text:style-name="P653"><text:span text:style-name="T653_1">BE<text:s/>Amman</text:span></text:p>
          </table:table-cell>
          <table:table-cell table:style-name="Cell222">
            <text:p text:style-name="P654"><text:span text:style-name="T654_1">BE<text:s/>Cairo</text:span></text:p>
          </table:table-cell>
          <table:table-cell table:style-name="Cell223">
            <text:p text:style-name="P655"><text:span text:style-name="T655_1">BE<text:s/>Cairo<text:s/>can<text:s/>support<text:s/>by<text:s/>organising<text:s/>field<text:s/>visits<text:s/>and<text:s/>ensuring<text:s/>that<text:s/>findings<text:s/>are<text:s/>fed<text:s/>back<text:s/>into<text:s/>the<text:s/>Programme<text:s/>Delivery<text:s/>Plan.<text:s/>However,<text:s/>accountability<text:s/>lies<text:s/>with<text:s/>BE<text:s/>Amman<text:s/>to<text:s/>ensure<text:s/>this<text:s/>is<text:s/>done<text:s/>and<text:s/>captured<text:s/>in<text:s/>compliance<text:s/>with<text:s/>PrOF<text:s/>rules.<text:s/>BE<text:s/>Amman<text:s/>will<text:s/>lead<text:s/>the<text:s/>Annual<text:s/>Review<text:s/>process<text:s/>for<text:s/>the<text:s/>overall<text:s/>programme,<text:s/>drawing<text:s/>on<text:s/>technical<text:s/>input<text:s/>and<text:s/>advice<text:s/>from<text:s/>BE<text:s/>Cairo<text:s/>and<text:s/>relevant<text:s/>FCDO<text:s/>stakeholders.</text:span></text:p>
          </table:table-cell>
        </table:table-row>
        <table:table-row table:style-name="Row59">
          <table:table-cell table:style-name="Cell224">
            <text:p text:style-name="P656"><text:span text:style-name="T656_1">Risk<text:s/>Management</text:span></text:p>
          </table:table-cell>
          <table:table-cell table:style-name="Cell225">
            <text:p text:style-name="P657"><text:span text:style-name="T657_1">BE<text:s/>Cairo</text:span></text:p>
          </table:table-cell>
          <table:table-cell table:style-name="Cell226">
            <text:p text:style-name="P658"><text:span text:style-name="T658_1">BE<text:s/>Amman,</text:span></text:p>
            <text:p text:style-name="P659"><text:span text:style-name="T659_1">MENA<text:s/>Portfolio<text:s/>and<text:s/>Policy<text:s/>Hub</text:span></text:p>
          </table:table-cell>
          <table:table-cell table:style-name="Cell227">
            <text:p text:style-name="P660"><text:span text:style-name="T660_1">It<text:s/>is<text:s/>in<text:s/>BE<text:s/>Cairo’s<text:s/>interest<text:s/>to<text:s/>effectively<text:s/>manage<text:s/>any<text:s/>risks<text:s/>associated<text:s/>with<text:s/>the<text:s/>delivery<text:s/>of<text:s/>the<text:s/>Regional<text:s/>Gaza<text:s/>BC<text:s/>in<text:s/>Egypt,<text:s/>particularly<text:s/>reputational<text:s/>risks<text:s/>to<text:s/>the<text:s/>UK<text:s/>or<text:s/>risks<text:s/>that<text:s/>could<text:s/>undermine<text:s/>other<text:s/>in-country<text:s/>activities.<text:s/>BE<text:s/>Cairo<text:s/>should<text:s/>draw<text:s/>on<text:s/>support<text:s/>from<text:s/>the<text:s/>MENA<text:s/>Portfolio<text:s/>and<text:s/>Policy<text:s/>Hub<text:s/>as<text:s/>needed.<text:s/>This<text:s/>includes<text:s/>assistance<text:s/>with<text:s/>developing<text:s/>risk<text:s/>strategies,<text:s/>focusing<text:s/>on<text:s/>mitigating<text:s/>fraud<text:s/>and<text:s/>corruption,<text:s/>safeguarding,<text:s/>and<text:s/>addressing<text:s/>other<text:s/>risks<text:s/>in<text:s/>liaison<text:s/>with<text:s/>BE<text:s/>Amman.<text:s/>BE<text:s/>Cairo<text:s/>should<text:s/>also<text:s/>work<text:s/>with<text:s/>the<text:s/>Hub<text:s/>to<text:s/>develop<text:s/>and<text:s/>maintain<text:s/>a<text:s/>delivery<text:s/>chain<text:s/>map<text:s/>and<text:s/>risk<text:s/>mapping<text:s/>at<text:s/>each<text:s/>stage<text:s/>of<text:s/>fund<text:s/>movement.<text:s/>BE<text:s/>Amman,<text:s/>as<text:s/>the<text:s/>programme<text:s/>owner,<text:s/>will<text:s/>maintain<text:s/>the<text:s/>programme<text:s/>risk<text:s/>register<text:s/>and<text:s/>ensure<text:s/>quarterly<text:s/>updates<text:s/>to<text:s/>meet<text:s/>compliance<text:s/>requirements.</text:span></text:p>
          </table:table-cell>
        </table:table-row>
        <table:table-row table:style-name="Row60">
          <table:table-cell table:style-name="Cell228">
            <text:p text:style-name="P661"><text:span text:style-name="T661_1">Financial<text:s/>Management</text:span></text:p>
          </table:table-cell>
          <table:table-cell table:style-name="Cell229">
            <text:p text:style-name="P662"><text:span text:style-name="T662_1">BE<text:s/>Amman</text:span></text:p>
          </table:table-cell>
          <table:table-cell table:style-name="Cell230">
            <text:p text:style-name="P663"><text:span text:style-name="T663_1">BE<text:s/>Cairo</text:span></text:p>
          </table:table-cell>
          <table:table-cell table:style-name="Cell231">
            <text:p text:style-name="P664"><text:span text:style-name="T664_1">BE<text:s/>Amman<text:s/>will<text:s/>proactively<text:s/>manage<text:s/>financial<text:s/>forecasts,<text:s/>working<text:s/>closely<text:s/>with<text:s/>spending<text:s/>partners.<text:s/>BE<text:s/>Cairo<text:s/>will<text:s/>support<text:s/>BE<text:s/>Amman<text:s/>by<text:s/>providing<text:s/>realistic<text:s/>and<text:s/>up-to-date<text:s/>spending<text:s/>forecasts<text:s/>for<text:s/>the<text:s/>financial<text:s/>year,<text:s/>as<text:s/>well<text:s/>as<text:s/>accurate<text:s/>budget<text:s/>profiling<text:s/>for<text:s/>future<text:s/>years.<text:s/></text:span></text:p>
            <text:p text:style-name="P665"><text:span text:style-name="T665_1">BE<text:s/>Amman<text:s/>will<text:s/>review<text:s/>partner/supplier<text:s/>financial<text:s/>reports,<text:s/>checking<text:s/>for<text:s/>variances<text:s/>and<text:s/>value-for-money<text:s/>issues,<text:s/>ensuring<text:s/>that<text:s/>reports<text:s/>and/or<text:s/>Annual<text:s/>Audited<text:s/>Statements<text:s/>are<text:s/>received,<text:s/>reviewed,<text:s/>and<text:s/>followed<text:s/>up<text:s/>on<text:s/>proactively.<text:s/></text:span></text:p>
            <text:p text:style-name="P666"><text:span text:style-name="T666_1">BE<text:s/>Amman<text:s/>will<text:s/>also<text:s/>ensure<text:s/>that<text:s/>all<text:s/>requisitions,<text:s/>purchase<text:s/>orders,<text:s/>and<text:s/>invoice<text:s/>payments<text:s/>comply<text:s/>with<text:s/>FCDO<text:s/>financial<text:s/>rules<text:s/>and<text:s/>are<text:s/>linked<text:s/>to<text:s/>agreed<text:s/>programme<text:s/>milestones<text:s/>and/or<text:s/>partner<text:s/>or<text:s/>supplier<text:s/>reporting<text:s/>obligations.</text:span></text:p>
          </table:table-cell>
        </table:table-row>
      </table:table>
      <text:p text:style-name="P667"><text:span text:style-name="T667_1"><text:s/></text:span></text:p>
      <text:p text:style-name="P668"><text:span text:style-name="T668_1"><text:s/></text:span></text:p>
      <text:p text:style-name="P669"><text:span text:style-name="T669_1"><text:s/></text:span></text:p>
      <text:p text:style-name="P670"><text:span text:style-name="T670_1"><text:s/></text:span></text:p>
      <text:p text:style-name="P671"><text:span text:style-name="T671_1"><text:s/></text:span></text:p>
      <text:p text:style-name="P672"/>
      <text:p text:style-name="P673"/>
      <text:p text:style-name="P674"/>
      <text:p text:style-name="P675"/>
      <text:p text:style-name="P676"/>
      <text:p text:style-name="P677"/>
      <text:p text:style-name="P678"/>
      <text:p text:style-name="P679"/>
      <text:p text:style-name="P680"/>
      <text:p text:style-name="P681"/>
      <text:p text:style-name="P682"/>
      <text:p text:style-name="P683"/>
      <text:p text:style-name="P684"/>
      <text:p text:style-name="P685"/>
      <text:p text:style-name="P686"/>
      <text:p text:style-name="P687"/>
      <text:p text:style-name="P688"/>
      <text:p text:style-name="P689"/>
      <text:p text:style-name="P690"/>
      <text:p text:style-name="P691"/>
      <text:p text:style-name="P692"/>
      <text:p text:style-name="P693"/>
      <text:p text:style-name="P694"/>
      <text:p text:style-name="P695"/>
      <text:p text:style-name="P696"/>
      <text:p text:style-name="P697"/>
      <text:p text:style-name="P698"/>
      <text:p text:style-name="P699"/>
      <text:p text:style-name="P700"/>
      <text:p text:style-name="P701"/>
      <text:p text:style-name="P702"/>
      <text:p text:style-name="P703"/>
      <text:p text:style-name="P70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Aptos" svg:font-family="Aptos" style:font-family-generic="roman"/>
    <style:font-face style:name="Calibri" svg:font-family="Calibri" style:font-pitch="variable" style:font-family-generic="swiss"/>
    <style:font-face style:name="Calibri Light" svg:font-family="Calibri Light" style:font-pitch="variable" style:font-family-generic="swiss"/>
    <style:font-face style:name="Yu Gothic Light" svg:font-family="Yu Gothic Light" style:font-pitch="variable" style:font-family-generic="swiss"/>
    <style:font-face style:name="Segoe UI" svg:font-family="Segoe UI" style:font-pitch="variable" style:font-family-generic="swiss"/>
    <style:font-face style:name="Yu Mincho" svg:font-family="Yu Mincho" style:font-family-generic="roman"/>
    <style:font-face style:name="Aptos Narrow" svg:font-family="Aptos Narrow" style:font-pitch="variable" style:font-family-generic="swiss"/>
    <style:font-face style:name="Arial Nova" svg:font-family="Arial Nova" style:font-pitch="variable" style:font-family-generic="swiss"/>
  </office:font-face-decls>
  <office:styles>
    <style:default-style style:family="paragraph">
      <style:paragraph-properties fo:line-height="108%" fo:orphans="2" fo:widows="2" style:tab-stop-distance="1.27cm"/>
      <style:text-properties style:use-window-font-color="true" style:font-name="Calibri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00%" fo:margin-bottom="0cm" fo:orphans="2" fo:widows="2"/>
      <style:text-properties style:font-name="Arial" fo:font-size="12pt" style:font-name-asian="Times New Roman" style:font-size-asian="12pt" style:font-name-complex="Times New Roman" style:font-size-complex="12pt"/>
    </style:style>
    <style:style style:name="Heading_20_1" style:display-name="Heading 1" style:family="paragraph" style:parent-style-name="Normal" style:default-outline-level="1">
      <style:paragraph-properties fo:margin-top="0.423cm" fo:keep-with-next="always" fo:keep-together="always"/>
      <style:text-properties fo:color="#2f5496" style:font-name="Calibri Light" fo:font-size="16pt" style:font-name-asian="游ゴシック Light" style:font-size-asian="16pt" style:font-name-complex="Times New Roman" style:font-size-complex="16pt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Heading_20_3" style:display-name="Heading 3" style:family="paragraph" style:parent-style-name="Normal" style:default-outline-level="3">
      <style:paragraph-properties fo:margin-top="0.282cm" fo:margin-bottom="0.141cm" fo:keep-with-next="always" fo:keep-together="always"/>
      <style:text-properties fo:color="#2f5496" fo:font-size="14pt" style:font-name-asian="游ゴシック Light" style:font-size-asian="14pt" style:font-name-complex="Times New Roman" style:font-size-complex="14pt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08%" fo:margin-bottom="0.282cm"/>
      <style:text-properties fo:font-size="11pt" style:font-size-asian="11pt" style:font-size-complex="11pt"/>
    </style:style>
    <style:style style:name="Balloon_20_Text" style:display-name="Balloon Text" style:family="paragraph" style:parent-style-name="Normal">
      <style:text-properties style:font-name="Segoe UI" fo:font-size="9pt" style:font-size-asian="9pt" style:font-name-complex="Segoe UI" style:font-size-complex="9pt"/>
    </style:style>
    <style:style style:name="Balloon_20_Text_20_Char" style:display-name="Balloon Text Char" style:family="text" style:parent-style-name="Default_20_Paragraph_20_Font">
      <style:text-properties style:font-name="Segoe UI" fo:font-size="9pt" style:font-name-asian="Times New Roman" style:font-size-asian="9pt" style:font-name-complex="Segoe UI" style:font-size-complex="9pt"/>
    </style:style>
    <style:style style:name="List_20_Paragraph" style:display-name="List Paragraph" style:family="paragraph" style:parent-style-name="Normal">
      <style:paragraph-properties fo:margin-bottom="0.423cm" fo:margin-left="1.27cm"/>
      <style:text-properties style:font-size-complex="10pt" fo:language-asian="en" fo:country-asian="GB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0pt" fo:language-asian="en" fo:country-asian="GB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name-asian="Times New Roman" style:font-size-asian="14pt" style:font-name-complex="Times New Roman" style:font-size-complex="14pt" fo:font-weight="bold" style:font-weight-asian="bold" style:letter-kerning="true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Comment_20_Text_20_Char" style:display-name="Comment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style:font-name="Arial" fo:font-size="10pt" style:font-name-asian="Times New Roman" style:font-size-asian="10pt" style:font-name-complex="Times New Roman" style:font-size-complex="10pt" fo:font-weight="bold" style:font-weight-asian="bold" style:font-weight-complex="bold"/>
    </style:style>
    <style:style style:name="FollowedHyperlink" style:family="text" style:parent-style-name="Default_20_Paragraph_20_Font">
      <style:text-properties fo:color="#954f72" style:text-underline-style="solid" style:text-underline-color="font-color"/>
    </style:style>
    <style:style style:name="Smart_20_Link" style:display-name="Smart Link" style:family="text" style:parent-style-name="Default_20_Paragraph_20_Font">
      <style:text-properties fo:background-color="#f3f2f1" fo:color="#0000ff" style:text-underline-style="solid" style:text-underline-color="font-color"/>
    </style:style>
    <style:style style:name="Heading_20_1_20_Char" style:display-name="Heading 1 Char" style:family="text" style:parent-style-name="Default_20_Paragraph_20_Font">
      <style:text-properties fo:color="#2f5496" style:font-name="Calibri Light" fo:font-size="16pt" style:font-name-asian="游ゴシック Light" style:font-size-asian="16pt" style:font-name-complex="Times New Roman" style:font-size-complex="16pt"/>
    </style:style>
    <style:style style:name="Revision" style:family="paragraph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/>
    </style:style>
    <style:style style:name="normaltextrun" style:family="text" style:parent-style-name="Default_20_Paragraph_20_Font">
      <style:text-properties style:font-name="Calibri" fo:font-size="11pt" style:font-name-asian="游明朝" style:font-size-asian="11pt" style:font-name-complex="Arial" style:font-size-complex="11pt"/>
    </style:style>
    <style:style style:name="paragraph" style:family="paragraph" style:parent-style-name="Normal">
      <style:text-properties style:font-name="Calibri" style:font-name-asian="游明朝" style:font-name-complex="Arial" fo:language-asian="en" fo:country-asian="GB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Mention" style:family="text" style:parent-style-name="Default_20_Paragraph_20_Font">
      <style:text-properties fo:background-color="#e1dfdd" fo:color="#2b579a"/>
    </style:style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Footnote_20_Text_20_Char" style:display-name="Footnote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Title_20_Char" style:display-name="Title Char" style:family="text" style:parent-style-name="Default_20_Paragraph_20_Font">
      <style:text-properties fo:letter-spacing="-0.018cm" style:font-name="Calibri Light" fo:font-size="28pt" style:font-name-asian="游ゴシック Light" style:font-size-asian="28pt" style:font-name-complex="Times New Roman" style:font-size-complex="28pt" style:letter-kerning="true"/>
    </style:style>
    <style:style style:name="Title" style:family="paragraph" style:parent-style-name="Normal">
      <style:paragraph-properties fo:margin-bottom="0.141cm"/>
      <style:text-properties fo:letter-spacing="-0.018cm" style:font-name="Calibri Light" fo:font-size="28pt" style:font-name-asian="游ゴシック Light" style:font-size-asian="28pt" style:font-name-complex="Times New Roman" style:font-size-complex="28pt" style:letter-kerning="true"/>
    </style:style>
    <style:style style:name="Subtitle_20_Char" style:display-name="Subtitle Char" style:family="text" style:parent-style-name="Default_20_Paragraph_20_Font">
      <style:text-properties fo:letter-spacing="0.026cm" fo:color="#595959" fo:font-size="14pt" style:font-name-asian="游ゴシック Light" style:font-size-asian="14pt" style:font-name-complex="Times New Roman" style:font-size-complex="14pt"/>
    </style:style>
    <style:style style:name="Subtitle" style:family="paragraph" style:parent-style-name="Normal">
      <style:text-properties fo:letter-spacing="0.026cm" fo:color="#595959" fo:font-size="14pt" style:font-name-asian="游ゴシック Light" style:font-size-asian="14pt" style:font-name-complex="Times New Roman" style:font-size-complex="14pt"/>
    </style:style>
    <text:list-style style:name="LS1">
      <text:list-level-style-number style:num-format="1" text:style-name="List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Level0" style:family="text">
      <style:text-properties style:font-name="Symbol"/>
    </style:style>
    <style:style style:name="List2Level1" style:family="text">
      <style:text-properties style:font-name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/>
    </style:style>
    <style:style style:name="List2Level8" style:family="text">
      <style:text-properties style:font-name="Wingdings"/>
    </style:style>
    <text:list-style style:name="LS2">
      <text:list-level-style-bullet text:bullet-char="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Level0" style:family="text">
      <style:text-properties style:font-name="Aptos"/>
    </style:style>
    <style:style style:name="List3Level1" style:family="text">
      <style:text-properties style:font-name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/>
    </style:style>
    <style:style style:name="List3Level8" style:family="text">
      <style:text-properties style:font-name="Wingdings"/>
    </style:style>
    <text:list-style style:name="LS3">
      <text:list-level-style-bullet text:bullet-char="-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ptos"/>
      </text:list-level-style-bullet>
      <text:list-level-style-bullet text:bullet-char="o" text:style-name="List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Level0" style:family="text">
      <style:text-properties style:font-name="Aptos"/>
    </style:style>
    <style:style style:name="List4Level1" style:family="text">
      <style:text-properties style:font-name="Courier New"/>
    </style:style>
    <style:style style:name="List4Level2" style:family="text">
      <style:text-properties style:font-name="Wingdings"/>
    </style:style>
    <style:style style:name="List4Level3" style:family="text">
      <style:text-properties style:font-name="Symbol"/>
    </style:style>
    <style:style style:name="List4Level4" style:family="text">
      <style:text-properties style:font-name="Courier New"/>
    </style:style>
    <style:style style:name="List4Level5" style:family="text">
      <style:text-properties style:font-name="Wingdings"/>
    </style:style>
    <style:style style:name="List4Level6" style:family="text">
      <style:text-properties style:font-name="Symbol"/>
    </style:style>
    <style:style style:name="List4Level7" style:family="text">
      <style:text-properties style:font-name="Courier New"/>
    </style:style>
    <style:style style:name="List4Level8" style:family="text">
      <style:text-properties style:font-name="Wingdings"/>
    </style:style>
    <text:list-style style:name="LS4">
      <text:list-level-style-bullet text:bullet-char="-" text:style-name="List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ptos"/>
      </text:list-level-style-bullet>
      <text:list-level-style-bullet text:bullet-char="o" text:style-name="List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Level0" style:family="text">
      <style:text-properties style:font-name="Aptos"/>
    </style:style>
    <style:style style:name="List5Level1" style:family="text">
      <style:text-properties style:font-name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/>
    </style:style>
    <style:style style:name="List5Level8" style:family="text">
      <style:text-properties style:font-name="Wingdings"/>
    </style:style>
    <text:list-style style:name="LS5">
      <text:list-level-style-bullet text:bullet-char="-" text:style-name="List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ptos"/>
      </text:list-level-style-bullet>
      <text:list-level-style-bullet text:bullet-char="o" text:style-name="List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6">
      <text:list-level-style-number style:num-format="i" text:style-name="List6Level0" style:num-suffix="." text:level="1">
        <style:list-level-properties text:min-label-width="1.27cm" text:min-label-distance="0.635cm" fo:text-align="end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6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9Level0" style:family="text">
      <style:text-properties style:font-name="Aptos"/>
    </style:style>
    <style:style style:name="List9Level1" style:family="text">
      <style:text-properties style:font-name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/>
    </style:style>
    <style:style style:name="List9Level8" style:family="text">
      <style:text-properties style:font-name="Wingdings"/>
    </style:style>
    <text:list-style style:name="LS9">
      <text:list-level-style-bullet text:bullet-char="-" text:style-name="List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ptos"/>
      </text:list-level-style-bullet>
      <text:list-level-style-bullet text:bullet-char="o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style:font-name="Aptos"/>
    </style:style>
    <style:style style:name="List10Level1" style:family="text">
      <style:text-properties style:font-name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/>
    </style:style>
    <style:style style:name="List10Level8" style:family="text">
      <style:text-properties style:font-name="Wingdings"/>
    </style:style>
    <text:list-style style:name="LS10">
      <text:list-level-style-bullet text:bullet-char="-" text:style-name="List1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ptos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style:font-name="Symbol"/>
    </style:style>
    <style:style style:name="List11Level1" style:family="text">
      <style:text-properties style:font-name="Courier New" style:font-name-complex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 style:font-name-complex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 style:font-name-complex="Courier New"/>
    </style:style>
    <style:style style:name="List11Level8" style:family="text">
      <style:text-properties style:font-name="Wingdings"/>
    </style:style>
    <text:list-style style:name="LS11">
      <text:list-level-style-bullet text:bullet-char="" text:style-name="List1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2Level0" style:family="text">
      <style:text-properties style:font-name="Arial" style:font-name-asian="Times New Roman" style:font-name-complex="Arial"/>
    </style:style>
    <style:style style:name="List12Level1" style:family="text">
      <style:text-properties style:font-name="Courier New" style:font-name-complex="Courier New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 style:font-name-complex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 style:font-name-complex="Courier New"/>
    </style:style>
    <style:style style:name="List12Level8" style:family="text">
      <style:text-properties style:font-name="Wingdings"/>
    </style:style>
    <text:list-style style:name="LS12">
      <text:list-level-style-bullet text:bullet-char="-" text:style-name="List1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3Level0" style:family="text">
      <style:text-properties style:font-name="Symbol"/>
    </style:style>
    <style:style style:name="List13Level1" style:family="text">
      <style:text-properties style:font-name="Courier New" style:font-name-complex="Courier New"/>
    </style:style>
    <style:style style:name="List13Level2" style:family="text">
      <style:text-properties style:font-name="Wingdings"/>
    </style:style>
    <style:style style:name="List13Level3" style:family="text">
      <style:text-properties style:font-name="Symbol"/>
    </style:style>
    <style:style style:name="List13Level4" style:family="text">
      <style:text-properties style:font-name="Courier New" style:font-name-complex="Courier New"/>
    </style:style>
    <style:style style:name="List13Level5" style:family="text">
      <style:text-properties style:font-name="Wingdings"/>
    </style:style>
    <style:style style:name="List13Level6" style:family="text">
      <style:text-properties style:font-name="Symbol"/>
    </style:style>
    <style:style style:name="List13Level7" style:family="text">
      <style:text-properties style:font-name="Courier New" style:font-name-complex="Courier New"/>
    </style:style>
    <style:style style:name="List13Level8" style:family="text">
      <style:text-properties style:font-name="Wingdings"/>
    </style:style>
    <text:list-style style:name="LS13">
      <text:list-level-style-bullet text:bullet-char="" text:style-name="List1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4Level0" style:family="text">
      <style:text-properties style:font-name="Symbol"/>
    </style:style>
    <style:style style:name="List14Level1" style:family="text">
      <style:text-properties style:font-name="Courier New" style:font-name-complex="Courier New"/>
    </style:style>
    <style:style style:name="List14Level2" style:family="text">
      <style:text-properties style:font-name="Wingdings"/>
    </style:style>
    <style:style style:name="List14Level3" style:family="text">
      <style:text-properties style:font-name="Symbol"/>
    </style:style>
    <style:style style:name="List14Level4" style:family="text">
      <style:text-properties style:font-name="Courier New" style:font-name-complex="Courier New"/>
    </style:style>
    <style:style style:name="List14Level5" style:family="text">
      <style:text-properties style:font-name="Wingdings"/>
    </style:style>
    <style:style style:name="List14Level6" style:family="text">
      <style:text-properties style:font-name="Symbol"/>
    </style:style>
    <style:style style:name="List14Level7" style:family="text">
      <style:text-properties style:font-name="Courier New" style:font-name-complex="Courier New"/>
    </style:style>
    <style:style style:name="List14Level8" style:family="text">
      <style:text-properties style:font-name="Wingdings"/>
    </style:style>
    <text:list-style style:name="LS14">
      <text:list-level-style-bullet text:bullet-char="" text:style-name="List1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5Level0" style:family="text">
      <style:text-properties style:font-name="Symbol"/>
    </style:style>
    <style:style style:name="List15Level1" style:family="text">
      <style:text-properties style:font-name="Courier New" style:font-name-complex="Courier New"/>
    </style:style>
    <style:style style:name="List15Level2" style:family="text">
      <style:text-properties style:font-name="Wingdings"/>
    </style:style>
    <style:style style:name="List15Level3" style:family="text">
      <style:text-properties style:font-name="Symbol"/>
    </style:style>
    <style:style style:name="List15Level4" style:family="text">
      <style:text-properties style:font-name="Courier New" style:font-name-complex="Courier New"/>
    </style:style>
    <style:style style:name="List15Level5" style:family="text">
      <style:text-properties style:font-name="Wingdings"/>
    </style:style>
    <style:style style:name="List15Level6" style:family="text">
      <style:text-properties style:font-name="Symbol"/>
    </style:style>
    <style:style style:name="List15Level7" style:family="text">
      <style:text-properties style:font-name="Courier New" style:font-name-complex="Courier New"/>
    </style:style>
    <style:style style:name="List15Level8" style:family="text">
      <style:text-properties style:font-name="Wingdings"/>
    </style:style>
    <text:list-style style:name="LS15">
      <text:list-level-style-bullet text:bullet-char="" text:style-name="List1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6Level0" style:family="text">
      <style:text-properties style:font-name="Symbol"/>
    </style:style>
    <style:style style:name="List16Level1" style:family="text">
      <style:text-properties style:font-name="Courier New" style:font-name-complex="Courier New"/>
    </style:style>
    <style:style style:name="List16Level2" style:family="text">
      <style:text-properties style:font-name="Wingdings"/>
    </style:style>
    <style:style style:name="List16Level3" style:family="text">
      <style:text-properties style:font-name="Symbol"/>
    </style:style>
    <style:style style:name="List16Level4" style:family="text">
      <style:text-properties style:font-name="Courier New" style:font-name-complex="Courier New"/>
    </style:style>
    <style:style style:name="List16Level5" style:family="text">
      <style:text-properties style:font-name="Wingdings"/>
    </style:style>
    <style:style style:name="List16Level6" style:family="text">
      <style:text-properties style:font-name="Symbol"/>
    </style:style>
    <style:style style:name="List16Level7" style:family="text">
      <style:text-properties style:font-name="Courier New" style:font-name-complex="Courier New"/>
    </style:style>
    <style:style style:name="List16Level8" style:family="text">
      <style:text-properties style:font-name="Wingdings"/>
    </style:style>
    <text:list-style style:name="LS16">
      <text:list-level-style-bullet text:bullet-char="" text:style-name="List1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7Level0" style:family="text">
      <style:text-properties style:font-name-complex="Times New Roman"/>
    </style:style>
    <style:style style:name="List17Level1" style:family="text">
      <style:text-properties style:font-name="Symbol"/>
    </style:style>
    <style:style style:name="List17Level2" style:family="text">
      <style:text-properties style:font-name-complex="Times New Roman"/>
    </style:style>
    <style:style style:name="List17Level3" style:family="text">
      <style:text-properties style:font-name-complex="Times New Roman"/>
    </style:style>
    <style:style style:name="List17Level4" style:family="text">
      <style:text-properties style:font-name-complex="Times New Roman"/>
    </style:style>
    <style:style style:name="List17Level5" style:family="text">
      <style:text-properties style:font-name-complex="Times New Roman"/>
    </style:style>
    <style:style style:name="List17Level6" style:family="text">
      <style:text-properties style:font-name-complex="Times New Roman"/>
    </style:style>
    <style:style style:name="List17Level7" style:family="text">
      <style:text-properties style:font-name-complex="Times New Roman"/>
    </style:style>
    <style:style style:name="List17Level8" style:family="text">
      <style:text-properties style:font-name-complex="Times New Roman"/>
    </style:style>
    <text:list-style style:name="LS17">
      <text:list-level-style-number style:num-format="1" text:style-name="List1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bullet text:bullet-char="" text:style-name="List17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number style:num-format="i" text:style-name="List17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  <style:text-properties style:font-name-complex="Times New Roman"/>
      </text:list-level-style-number>
      <text:list-level-style-number style:num-format="1" text:style-name="List17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-complex="Times New Roman"/>
      </text:list-level-style-number>
      <text:list-level-style-number style:num-format="a" text:style-name="List17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-complex="Times New Roman"/>
      </text:list-level-style-number>
      <text:list-level-style-number style:num-format="i" text:style-name="List17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  <style:text-properties style:font-name-complex="Times New Roman"/>
      </text:list-level-style-number>
      <text:list-level-style-number style:num-format="1" text:style-name="List17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-complex="Times New Roman"/>
      </text:list-level-style-number>
      <text:list-level-style-number style:num-format="a" text:style-name="List17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-complex="Times New Roman"/>
      </text:list-level-style-number>
      <text:list-level-style-number style:num-format="i" text:style-name="List17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  <style:text-properties style:font-name-complex="Times New Roman"/>
      </text:list-level-style-number>
    </text:list-style>
    <style:style style:name="List18Level0" style:family="text">
      <style:text-properties style:font-name="Symbol"/>
    </style:style>
    <style:style style:name="List18Level1" style:family="text">
      <style:text-properties style:font-name="Courier New"/>
    </style:style>
    <style:style style:name="List18Level2" style:family="text">
      <style:text-properties style:font-name="Wingdings"/>
    </style:style>
    <style:style style:name="List18Level3" style:family="text">
      <style:text-properties style:font-name="Symbol"/>
    </style:style>
    <style:style style:name="List18Level4" style:family="text">
      <style:text-properties style:font-name="Courier New"/>
    </style:style>
    <style:style style:name="List18Level5" style:family="text">
      <style:text-properties style:font-name="Wingdings"/>
    </style:style>
    <style:style style:name="List18Level6" style:family="text">
      <style:text-properties style:font-name="Symbol"/>
    </style:style>
    <style:style style:name="List18Level7" style:family="text">
      <style:text-properties style:font-name="Courier New"/>
    </style:style>
    <style:style style:name="List18Level8" style:family="text">
      <style:text-properties style:font-name="Wingdings"/>
    </style:style>
    <text:list-style style:name="LS18">
      <text:list-level-style-bullet text:bullet-char="" text:style-name="List1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9Level0" style:family="text">
      <style:text-properties style:font-name="Symbol"/>
    </style:style>
    <style:style style:name="List19Level1" style:family="text">
      <style:text-properties style:font-name="Courier New" style:font-name-complex="Courier New"/>
    </style:style>
    <style:style style:name="List19Level2" style:family="text">
      <style:text-properties style:font-name="Wingdings"/>
    </style:style>
    <style:style style:name="List19Level3" style:family="text">
      <style:text-properties style:font-name="Symbol"/>
    </style:style>
    <style:style style:name="List19Level4" style:family="text">
      <style:text-properties style:font-name="Courier New" style:font-name-complex="Courier New"/>
    </style:style>
    <style:style style:name="List19Level5" style:family="text">
      <style:text-properties style:font-name="Wingdings"/>
    </style:style>
    <style:style style:name="List19Level6" style:family="text">
      <style:text-properties style:font-name="Symbol"/>
    </style:style>
    <style:style style:name="List19Level7" style:family="text">
      <style:text-properties style:font-name="Courier New" style:font-name-complex="Courier New"/>
    </style:style>
    <style:style style:name="List19Level8" style:family="text">
      <style:text-properties style:font-name="Wingdings"/>
    </style:style>
    <text:list-style style:name="LS19">
      <text:list-level-style-bullet text:bullet-char="" text:style-name="List1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0Level0" style:family="text">
      <style:text-properties style:font-name="Symbol"/>
    </style:style>
    <style:style style:name="List20Level1" style:family="text">
      <style:text-properties style:font-name="Courier New"/>
    </style:style>
    <style:style style:name="List20Level2" style:family="text">
      <style:text-properties style:font-name="Wingdings"/>
    </style:style>
    <style:style style:name="List20Level3" style:family="text">
      <style:text-properties style:font-name="Symbol"/>
    </style:style>
    <style:style style:name="List20Level4" style:family="text">
      <style:text-properties style:font-name="Courier New"/>
    </style:style>
    <style:style style:name="List20Level5" style:family="text">
      <style:text-properties style:font-name="Wingdings"/>
    </style:style>
    <style:style style:name="List20Level6" style:family="text">
      <style:text-properties style:font-name="Symbol"/>
    </style:style>
    <style:style style:name="List20Level7" style:family="text">
      <style:text-properties style:font-name="Courier New"/>
    </style:style>
    <style:style style:name="List20Level8" style:family="text">
      <style:text-properties style:font-name="Wingdings"/>
    </style:style>
    <text:list-style style:name="LS20">
      <text:list-level-style-bullet text:bullet-char="·" text:style-name="List2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1Level0" style:family="text">
      <style:text-properties style:font-name="Symbol"/>
    </style:style>
    <style:style style:name="List21Level1" style:family="text">
      <style:text-properties style:font-name="Courier New" style:font-name-complex="Courier New"/>
    </style:style>
    <style:style style:name="List21Level2" style:family="text">
      <style:text-properties style:font-name="Wingdings"/>
    </style:style>
    <style:style style:name="List21Level3" style:family="text">
      <style:text-properties style:font-name="Symbol"/>
    </style:style>
    <style:style style:name="List21Level4" style:family="text">
      <style:text-properties style:font-name="Courier New" style:font-name-complex="Courier New"/>
    </style:style>
    <style:style style:name="List21Level5" style:family="text">
      <style:text-properties style:font-name="Wingdings"/>
    </style:style>
    <style:style style:name="List21Level6" style:family="text">
      <style:text-properties style:font-name="Symbol"/>
    </style:style>
    <style:style style:name="List21Level7" style:family="text">
      <style:text-properties style:font-name="Courier New" style:font-name-complex="Courier New"/>
    </style:style>
    <style:style style:name="List21Level8" style:family="text">
      <style:text-properties style:font-name="Wingdings"/>
    </style:style>
    <text:list-style style:name="LS21">
      <text:list-level-style-bullet text:bullet-char="" text:style-name="List2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2Level0" style:family="text">
      <style:text-properties style:font-name="Symbol"/>
    </style:style>
    <style:style style:name="List22Level1" style:family="text">
      <style:text-properties style:font-name="Courier New" style:font-name-complex="Courier New"/>
    </style:style>
    <style:style style:name="List22Level2" style:family="text">
      <style:text-properties style:font-name="Wingdings"/>
    </style:style>
    <style:style style:name="List22Level3" style:family="text">
      <style:text-properties style:font-name="Symbol"/>
    </style:style>
    <style:style style:name="List22Level4" style:family="text">
      <style:text-properties style:font-name="Courier New" style:font-name-complex="Courier New"/>
    </style:style>
    <style:style style:name="List22Level5" style:family="text">
      <style:text-properties style:font-name="Wingdings"/>
    </style:style>
    <style:style style:name="List22Level6" style:family="text">
      <style:text-properties style:font-name="Symbol"/>
    </style:style>
    <style:style style:name="List22Level7" style:family="text">
      <style:text-properties style:font-name="Courier New" style:font-name-complex="Courier New"/>
    </style:style>
    <style:style style:name="List22Level8" style:family="text">
      <style:text-properties style:font-name="Wingdings"/>
    </style:style>
    <text:list-style style:name="LS22">
      <text:list-level-style-bullet text:bullet-char="" text:style-name="List2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3Level0" style:family="text">
      <style:text-properties style:font-name="Symbol"/>
    </style:style>
    <style:style style:name="List23Level1" style:family="text">
      <style:text-properties style:font-name="Courier New" style:font-name-complex="Courier New"/>
    </style:style>
    <style:style style:name="List23Level2" style:family="text">
      <style:text-properties style:font-name="Wingdings"/>
    </style:style>
    <style:style style:name="List23Level3" style:family="text">
      <style:text-properties style:font-name="Symbol"/>
    </style:style>
    <style:style style:name="List23Level4" style:family="text">
      <style:text-properties style:font-name="Courier New" style:font-name-complex="Courier New"/>
    </style:style>
    <style:style style:name="List23Level5" style:family="text">
      <style:text-properties style:font-name="Wingdings"/>
    </style:style>
    <style:style style:name="List23Level6" style:family="text">
      <style:text-properties style:font-name="Symbol"/>
    </style:style>
    <style:style style:name="List23Level7" style:family="text">
      <style:text-properties style:font-name="Courier New" style:font-name-complex="Courier New"/>
    </style:style>
    <style:style style:name="List23Level8" style:family="text">
      <style:text-properties style:font-name="Wingdings"/>
    </style:style>
    <text:list-style style:name="LS23">
      <text:list-level-style-bullet text:bullet-char="" text:style-name="List2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23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23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23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23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23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4Level0" style:family="text">
      <style:text-properties style:font-name-complex="Times New Roman"/>
    </style:style>
    <style:style style:name="List24Level1" style:family="text">
      <style:text-properties style:font-name="Symbol"/>
    </style:style>
    <style:style style:name="List24Level2" style:family="text">
      <style:text-properties style:font-name="Wingdings"/>
    </style:style>
    <style:style style:name="List24Level3" style:family="text">
      <style:text-properties style:font-name-complex="Times New Roman"/>
    </style:style>
    <style:style style:name="List24Level4" style:family="text">
      <style:text-properties style:font-name-complex="Times New Roman"/>
    </style:style>
    <style:style style:name="List24Level5" style:family="text">
      <style:text-properties style:font-name-complex="Times New Roman"/>
    </style:style>
    <style:style style:name="List24Level6" style:family="text">
      <style:text-properties style:font-name-complex="Times New Roman"/>
    </style:style>
    <style:style style:name="List24Level7" style:family="text">
      <style:text-properties style:font-name-complex="Times New Roman"/>
    </style:style>
    <style:style style:name="List24Level8" style:family="text">
      <style:text-properties style:font-name-complex="Times New Roman"/>
    </style:style>
    <text:list-style style:name="LS24">
      <text:list-level-style-number style:num-format="1" text:style-name="List2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bullet text:bullet-char="" text:style-name="List24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" text:style-name="List24Level2" text:level="3">
        <style:list-level-properties text:space-before="2.858cm" text:min-label-width="0.318cm" fo:text-align="start" text:list-level-position-and-space-mode="label-alignment">
          <style:list-level-label-alignment text:label-followed-by="listtab" fo:margin-left="3.175cm" fo:text-indent="-0.318cm"/>
        </style:list-level-properties>
        <style:text-properties style:font-name="Wingdings"/>
      </text:list-level-style-bullet>
      <text:list-level-style-number style:num-format="1" text:style-name="List24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-complex="Times New Roman"/>
      </text:list-level-style-number>
      <text:list-level-style-number style:num-format="a" text:style-name="List24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-complex="Times New Roman"/>
      </text:list-level-style-number>
      <text:list-level-style-number style:num-format="i" text:style-name="List24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  <style:text-properties style:font-name-complex="Times New Roman"/>
      </text:list-level-style-number>
      <text:list-level-style-number style:num-format="1" text:style-name="List24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-complex="Times New Roman"/>
      </text:list-level-style-number>
      <text:list-level-style-number style:num-format="a" text:style-name="List24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-complex="Times New Roman"/>
      </text:list-level-style-number>
      <text:list-level-style-number style:num-format="i" text:style-name="List24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  <style:text-properties style:font-name-complex="Times New Roman"/>
      </text:list-level-style-number>
    </text:list-style>
    <style:style style:name="List25Level0" style:family="text">
      <style:text-properties style:font-name="Symbol"/>
    </style:style>
    <style:style style:name="List25Level1" style:family="text">
      <style:text-properties style:font-name="Courier New" style:font-name-complex="Courier New"/>
    </style:style>
    <style:style style:name="List25Level2" style:family="text">
      <style:text-properties style:font-name="Wingdings"/>
    </style:style>
    <style:style style:name="List25Level3" style:family="text">
      <style:text-properties style:font-name="Symbol"/>
    </style:style>
    <style:style style:name="List25Level4" style:family="text">
      <style:text-properties style:font-name="Courier New" style:font-name-complex="Courier New"/>
    </style:style>
    <style:style style:name="List25Level5" style:family="text">
      <style:text-properties style:font-name="Wingdings"/>
    </style:style>
    <style:style style:name="List25Level6" style:family="text">
      <style:text-properties style:font-name="Symbol"/>
    </style:style>
    <style:style style:name="List25Level7" style:family="text">
      <style:text-properties style:font-name="Courier New" style:font-name-complex="Courier New"/>
    </style:style>
    <style:style style:name="List25Level8" style:family="text">
      <style:text-properties style:font-name="Wingdings"/>
    </style:style>
    <text:list-style style:name="LS25">
      <text:list-level-style-bullet text:bullet-char="" text:style-name="List2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6Level0" style:family="text">
      <style:text-properties style:font-name="Symbol"/>
    </style:style>
    <style:style style:name="List26Level1" style:family="text">
      <style:text-properties style:font-name="Courier New"/>
    </style:style>
    <style:style style:name="List26Level2" style:family="text">
      <style:text-properties style:font-name="Wingdings"/>
    </style:style>
    <style:style style:name="List26Level3" style:family="text">
      <style:text-properties style:font-name="Symbol"/>
    </style:style>
    <style:style style:name="List26Level4" style:family="text">
      <style:text-properties style:font-name="Courier New"/>
    </style:style>
    <style:style style:name="List26Level5" style:family="text">
      <style:text-properties style:font-name="Wingdings"/>
    </style:style>
    <style:style style:name="List26Level6" style:family="text">
      <style:text-properties style:font-name="Symbol"/>
    </style:style>
    <style:style style:name="List26Level7" style:family="text">
      <style:text-properties style:font-name="Courier New"/>
    </style:style>
    <style:style style:name="List26Level8" style:family="text">
      <style:text-properties style:font-name="Wingdings"/>
    </style:style>
    <text:list-style style:name="LS26">
      <text:list-level-style-bullet text:bullet-char="" text:style-name="List2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7Level0" style:family="text">
      <style:text-properties style:font-name="Symbol"/>
    </style:style>
    <style:style style:name="List27Level1" style:family="text">
      <style:text-properties style:font-name="Symbol"/>
    </style:style>
    <style:style style:name="List27Level2" style:family="text">
      <style:text-properties style:font-name="Wingdings"/>
    </style:style>
    <style:style style:name="List27Level3" style:family="text">
      <style:text-properties style:font-name="Symbol"/>
    </style:style>
    <style:style style:name="List27Level4" style:family="text">
      <style:text-properties style:font-name="Courier New" style:font-name-complex="Courier New"/>
    </style:style>
    <style:style style:name="List27Level5" style:family="text">
      <style:text-properties style:font-name="Wingdings"/>
    </style:style>
    <style:style style:name="List27Level6" style:family="text">
      <style:text-properties style:font-name="Symbol"/>
    </style:style>
    <style:style style:name="List27Level7" style:family="text">
      <style:text-properties style:font-name="Courier New" style:font-name-complex="Courier New"/>
    </style:style>
    <style:style style:name="List27Level8" style:family="text">
      <style:text-properties style:font-name="Wingdings"/>
    </style:style>
    <text:list-style style:name="LS27">
      <text:list-level-style-bullet text:bullet-char="" text:style-name="List2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2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" text:style-name="List2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8Level0" style:family="text">
      <style:text-properties style:font-name="Arial" style:font-name-asian="Times New Roman" style:font-name-complex="Arial"/>
    </style:style>
    <style:style style:name="List28Level1" style:family="text">
      <style:text-properties style:font-name="Courier New" style:font-name-complex="Courier New"/>
    </style:style>
    <style:style style:name="List28Level2" style:family="text">
      <style:text-properties style:font-name="Wingdings"/>
    </style:style>
    <style:style style:name="List28Level3" style:family="text">
      <style:text-properties style:font-name="Symbol"/>
    </style:style>
    <style:style style:name="List28Level4" style:family="text">
      <style:text-properties style:font-name="Courier New" style:font-name-complex="Courier New"/>
    </style:style>
    <style:style style:name="List28Level5" style:family="text">
      <style:text-properties style:font-name="Wingdings"/>
    </style:style>
    <style:style style:name="List28Level6" style:family="text">
      <style:text-properties style:font-name="Symbol"/>
    </style:style>
    <style:style style:name="List28Level7" style:family="text">
      <style:text-properties style:font-name="Courier New" style:font-name-complex="Courier New"/>
    </style:style>
    <style:style style:name="List28Level8" style:family="text">
      <style:text-properties style:font-name="Wingdings"/>
    </style:style>
    <text:list-style style:name="LS28">
      <text:list-level-style-bullet text:bullet-char="-" text:style-name="List2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2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9Level0" style:family="text">
      <style:text-properties style:font-name="Symbol"/>
    </style:style>
    <style:style style:name="List29Level1" style:family="text">
      <style:text-properties style:font-name="Courier New" style:font-name-complex="Courier New"/>
    </style:style>
    <style:style style:name="List29Level2" style:family="text">
      <style:text-properties style:font-name="Wingdings"/>
    </style:style>
    <style:style style:name="List29Level3" style:family="text">
      <style:text-properties style:font-name="Symbol"/>
    </style:style>
    <style:style style:name="List29Level4" style:family="text">
      <style:text-properties style:font-name="Courier New" style:font-name-complex="Courier New"/>
    </style:style>
    <style:style style:name="List29Level5" style:family="text">
      <style:text-properties style:font-name="Wingdings"/>
    </style:style>
    <style:style style:name="List29Level6" style:family="text">
      <style:text-properties style:font-name="Symbol"/>
    </style:style>
    <style:style style:name="List29Level7" style:family="text">
      <style:text-properties style:font-name="Courier New" style:font-name-complex="Courier New"/>
    </style:style>
    <style:style style:name="List29Level8" style:family="text">
      <style:text-properties style:font-name="Wingdings"/>
    </style:style>
    <text:list-style style:name="LS29">
      <text:list-level-style-bullet text:bullet-char="" text:style-name="List2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0Level0" style:family="text">
      <style:text-properties style:font-name="Symbol"/>
    </style:style>
    <style:style style:name="List30Level1" style:family="text">
      <style:text-properties style:font-name="Courier New" style:font-name-complex="Courier New"/>
    </style:style>
    <style:style style:name="List30Level2" style:family="text">
      <style:text-properties style:font-name="Wingdings"/>
    </style:style>
    <style:style style:name="List30Level3" style:family="text">
      <style:text-properties style:font-name="Symbol"/>
    </style:style>
    <style:style style:name="List30Level4" style:family="text">
      <style:text-properties style:font-name="Courier New" style:font-name-complex="Courier New"/>
    </style:style>
    <style:style style:name="List30Level5" style:family="text">
      <style:text-properties style:font-name="Wingdings"/>
    </style:style>
    <style:style style:name="List30Level6" style:family="text">
      <style:text-properties style:font-name="Symbol"/>
    </style:style>
    <style:style style:name="List30Level7" style:family="text">
      <style:text-properties style:font-name="Courier New" style:font-name-complex="Courier New"/>
    </style:style>
    <style:style style:name="List30Level8" style:family="text">
      <style:text-properties style:font-name="Wingdings"/>
    </style:style>
    <text:list-style style:name="LS30">
      <text:list-level-style-bullet text:bullet-char="" text:style-name="List3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30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0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0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0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0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31Level0" style:family="text">
      <style:text-properties style:font-name="Symbol" fo:font-size="10pt" style:font-size-asian="10pt"/>
    </style:style>
    <style:style style:name="List31Level1" style:family="text">
      <style:text-properties style:font-name="Courier New" fo:font-size="10pt" style:font-size-asian="10pt"/>
    </style:style>
    <style:style style:name="List31Level2" style:family="text">
      <style:text-properties style:font-name="Wingdings" fo:font-size="10pt" style:font-size-asian="10pt"/>
    </style:style>
    <style:style style:name="List31Level3" style:family="text">
      <style:text-properties style:font-name="Wingdings" fo:font-size="10pt" style:font-size-asian="10pt"/>
    </style:style>
    <style:style style:name="List31Level4" style:family="text">
      <style:text-properties style:font-name="Wingdings" fo:font-size="10pt" style:font-size-asian="10pt"/>
    </style:style>
    <style:style style:name="List31Level5" style:family="text">
      <style:text-properties style:font-name="Wingdings" fo:font-size="10pt" style:font-size-asian="10pt"/>
    </style:style>
    <style:style style:name="List31Level6" style:family="text">
      <style:text-properties style:font-name="Wingdings" fo:font-size="10pt" style:font-size-asian="10pt"/>
    </style:style>
    <style:style style:name="List31Level7" style:family="text">
      <style:text-properties style:font-name="Wingdings" fo:font-size="10pt" style:font-size-asian="10pt"/>
    </style:style>
    <style:style style:name="List31Level8" style:family="text">
      <style:text-properties style:font-name="Wingdings" fo:font-size="10pt" style:font-size-asian="10pt"/>
    </style:style>
    <text:list-style style:name="LS31">
      <text:list-level-style-bullet text:bullet-char="" text:style-name="List3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2Level0" style:family="text">
      <style:text-properties style:font-name="Symbol"/>
    </style:style>
    <style:style style:name="List32Level1" style:family="text">
      <style:text-properties style:font-name="Courier New"/>
    </style:style>
    <style:style style:name="List32Level2" style:family="text">
      <style:text-properties style:font-name="Wingdings"/>
    </style:style>
    <style:style style:name="List32Level3" style:family="text">
      <style:text-properties style:font-name="Symbol"/>
    </style:style>
    <style:style style:name="List32Level4" style:family="text">
      <style:text-properties style:font-name="Courier New"/>
    </style:style>
    <style:style style:name="List32Level5" style:family="text">
      <style:text-properties style:font-name="Wingdings"/>
    </style:style>
    <style:style style:name="List32Level6" style:family="text">
      <style:text-properties style:font-name="Symbol"/>
    </style:style>
    <style:style style:name="List32Level7" style:family="text">
      <style:text-properties style:font-name="Courier New"/>
    </style:style>
    <style:style style:name="List32Level8" style:family="text">
      <style:text-properties style:font-name="Wingdings"/>
    </style:style>
    <text:list-style style:name="LS32">
      <text:list-level-style-bullet text:bullet-char="" text:style-name="List3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33">
      <text:list-level-style-number style:num-format="1" text:style-name="List3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34">
      <text:list-level-style-number style:num-format="1" text:style-name="List3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35">
      <text:list-level-style-number style:num-format="1" text:style-name="List3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51cm" fo:padding-bottom="0cm" fo:margin-bottom="1.251cm" fo:padding-left="0cm" fo:margin-left="1.9cm" fo:padding-right="0cm" fo:margin-right="1.9cm"/>
      <style:header-style>
        <style:header-footer-properties fo:min-height="1.289cm" style:dynamic-spacing="true"/>
      </style:header-style>
      <style:footer-style>
        <style:header-footer-properties fo:min-height="1.289cm" style:dynamic-spacing="true"/>
      </style:footer-style>
    </style:page-layout>
    <style:style style:name="P1" style:family="paragraph" style:parent-style-name="Header" style:master-page-name="Standard">
      <style:text-properties fo:font-size="6pt" style:font-size-asian="6pt" style:font-size-complex="6pt"/>
    </style:style>
    <style:style style:name="P2" style:family="paragraph" style:parent-style-name="Header">
      <style:text-properties fo:font-size="6pt" style:font-size-asian="6pt" style:font-size-complex="6pt"/>
    </style:style>
    <style:style style:name="P3" style:family="paragraph" style:parent-style-name="Header">
      <style:text-properties fo:font-size="6pt" style:font-size-asian="6pt" style:font-size-complex="6pt"/>
    </style:style>
    <style:style style:name="P4" style:family="paragraph" style:parent-style-name="Header"/>
    <style:style style:name="T4_1" style:family="text">
      <style:text-properties fo:font-size="6pt" style:font-size-asian="6pt" style:font-size-complex="6pt"/>
    </style:style>
    <style:style style:name="P5" style:family="paragraph" style:parent-style-name="Footer"/>
  </office:automatic-styles>
  <office:master-styles>
    <style:master-page style:name="Standard" style:page-layout-name="pm1">
      <style:header>
        <text:p text:style-name="P1"/>
      </style:header>
      <style:footer>
        <text:p text:style-name="P2"/>
        <text:p text:style-name="P3"/>
        <text:p text:style-name="P4"><text:span text:style-name="T4_1">OFFICIAL</text:span></text:p>
        <text:p text:style-name="P5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Annual Review</dc:title>
    <meta:initial-creator>Basma Snobar</meta:initial-creator>
    <meta:creation-date>2026-03-17T21:58:00</meta:creation-date>
    <dc:creator>Basma Snobar</dc:creator>
    <dc:date>2026-07-20T08:05:40</dc:date>
    <meta:print-date>2026-07-19T10:52:00</meta:print-date>
    <meta:editing-cycles>303</meta:editing-cycles>
    <meta:document-statistic meta:page-count="0" meta:paragraph-count="0" meta:row-count="0" meta:word-count="0" meta:character-count="0" meta:non-whitespace-character-count="0"/>
    <meta:user-defined meta:name="Business Document Type">Annual review</meta:user-defined>
    <meta:user-defined meta:name="ClassificationContentMarkingFooterFontProps">#000000,10,Calibri</meta:user-defined>
    <meta:user-defined meta:name="ClassificationContentMarkingFooterShapeIds">5,6,7</meta:user-defined>
    <meta:user-defined meta:name="ClassificationContentMarkingFooterText">OFFICIAL</meta:user-defined>
    <meta:user-defined meta:name="ClassificationContentMarkingHeaderFontProps">#000000,10,Calibri</meta:user-defined>
    <meta:user-defined meta:name="ClassificationContentMarkingHeaderShapeIds">2,3,4</meta:user-defined>
    <meta:user-defined meta:name="ClassificationContentMarkingHeaderText">OFFICIAL</meta:user-defined>
    <meta:user-defined meta:name="ContentTypeId">0x010100A9E804AD2130B047BEB1B1355903FA59070041ED75BC30FB494EBF32198865CA5E56</meta:user-defined>
    <meta:user-defined meta:name="docLang">en</meta:user-defined>
    <meta:user-defined meta:name="MediaServiceImageTags"/>
    <meta:user-defined meta:name="MSIP_Label_9e9cc48d-6fba-4c12-9882-137473def580_ActionId">d4919ea7-280d-4e60-8528-17827166ba9a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6-19T02:53:36Z</meta:user-defined>
    <meta:user-defined meta:name="MSIP_Label_9e9cc48d-6fba-4c12-9882-137473def580_SiteId">d3a2d0d3-7cc8-4f52-bbf9-85bd43d94279</meta:user-defined>
    <meta:user-defined meta:name="MSIP_Label_e4c996da-17fa-4fc5-8989-2758fb4cf86b_ActionId">919708a4-416e-499e-8edc-0000a189eb48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6-16T13:10:56Z</meta:user-defined>
    <meta:user-defined meta:name="MSIP_Label_e4c996da-17fa-4fc5-8989-2758fb4cf86b_SiteId">cdf709af-1a18-4c74-bd93-6d14a64d73b3</meta:user-defined>
  </office:meta>
</office:document-meta>
</file>