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3.136cm"/>
    </style:style>
    <style:style style:name="Column2" style:family="table-column">
      <style:table-column-properties style:column-width="5.191cm"/>
    </style:style>
    <style:style style:name="Column3" style:family="table-column">
      <style:table-column-properties style:column-width="3.113cm"/>
    </style:style>
    <style:style style:name="Column4" style:family="table-column">
      <style:table-column-properties style:column-width="4.396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</style:style>
    <style:style style:name="T5_1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952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/>
    </style:style>
    <style:style style:name="T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/>
    </style:style>
    <style:style style:name="T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" style:family="table-row">
      <style:table-row-properties style:min-row-height="0.952cm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30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2" style:family="table">
      <style:table-properties table:align="left" style:width="16.004cm" fo:margin-left="-0.265cm"/>
    </style:style>
    <style:style style:name="Column5" style:family="table-column">
      <style:table-column-properties style:column-width="3.542cm" style:use-optimal-column-width="false"/>
    </style:style>
    <style:style style:name="Column6" style:family="table-column">
      <style:table-column-properties style:column-width="12.462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/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1.725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3" style:family="paragraph" style:parent-style-name="Normal">
      <style:paragraph-properties/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paragraph">
      <style:paragraph-properties fo:text-align="justify" fo:margin-top="0cm" fo:margin-bottom="0cm"/>
    </style:style>
    <style:style style:name="T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2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3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4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5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6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7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8" style:family="text" style:parent-style-name="normaltextrun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" style:family="paragraph" style:parent-style-name="Normal">
      <style:paragraph-properties fo:text-align="justify"/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7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0" style:family="text">
      <style:text-properties style:text-position="super 58%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8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9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0" style:family="table-row">
      <style:table-row-properties style:min-row-height="3.598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Normal">
      <style:paragraph-properties/>
    </style:style>
    <style:style style:name="T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" style:family="paragraph" style:parent-style-name="Normal">
      <style:paragraph-properties/>
    </style:style>
    <style:style style:name="T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4" style:family="text">
      <style:text-properties style:text-position="super 58%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0" style:family="text">
      <style:text-properties style:text-position="super 58%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2" style:family="paragraph" style:parent-style-name="Normal">
      <style:paragraph-properties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3" style:family="paragraph" style:parent-style-name="Normal">
      <style:paragraph-properties/>
    </style:style>
    <style:style style:name="T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4" style:family="paragraph" style:parent-style-name="Normal">
      <style:paragraph-properties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5" style:family="paragraph" style:parent-style-name="Normal">
      <style:paragraph-properties/>
    </style:style>
    <style:style style:name="T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3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3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6" style:family="paragraph" style:parent-style-name="Normal">
      <style:paragraph-properties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7" style:family="paragraph" style:parent-style-name="Normal">
      <style:paragraph-properties/>
    </style:style>
    <style:style style:name="T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8" style:family="paragraph" style:parent-style-name="Normal">
      <style:paragraph-properties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" style:family="paragraph" style:parent-style-name="Normal">
      <style:paragraph-properties/>
    </style:style>
    <style:style style:name="T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0" style:family="paragraph" style:parent-style-name="Normal">
      <style:paragraph-properties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0.529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Normal">
      <style:paragraph-properties/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2" style:family="paragraph" style:parent-style-name="Normal">
      <style:paragraph-properties/>
    </style:style>
    <style:style style:name="T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0.529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" style:family="paragraph" style:parent-style-name="Normal">
      <style:paragraph-properties/>
    </style:style>
    <style:style style:name="T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" style:family="paragraph" style:parent-style-name="Normal">
      <style:paragraph-properties/>
    </style:style>
    <style:style style:name="T5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4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T54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13" style:family="table-row">
      <style:table-row-properties style:min-row-height="3.598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5" style:family="paragraph" style:parent-style-name="Normal">
      <style:paragraph-properties/>
    </style:style>
    <style:style style:name="T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6" style:family="paragraph" style:parent-style-name="Normal">
      <style:paragraph-properties/>
    </style:style>
    <style:style style:name="T5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5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57" style:family="paragraph" style:parent-style-name="Normal"/>
    <style:style style:name="T57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5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58" style:family="paragraph" style:parent-style-name="Normal"/>
    <style:style style:name="T58_1" style:family="text">
      <style:text-properties fo:color="#2b579a" style:font-name="MS Gothic" fo:font-size="12pt" style:font-name-asian="MS Gothic" style:font-size-asian="12pt" style:font-name-complex="Arial" style:font-size-complex="12pt" fo:language="en" fo:language-asian="en" fo:language-complex="ar" fo:country="GB" fo:country-asian="US" fo:country-complex="SA"/>
    </style:style>
    <style:style style:name="T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59" style:family="paragraph" style:parent-style-name="Normal"/>
    <style:style style:name="T59_1" style:family="text">
      <style:text-properties style:font-name="Segoe UI Symbol" fo:font-size="12pt" style:font-name-asian="MS Gothic" style:font-size-asian="12pt" style:font-name-complex="Segoe UI Symbol" style:font-size-complex="12pt" fo:language="en" fo:language-asian="en" fo:language-complex="ar" fo:country="GB" fo:country-asian="US" fo:country-complex="SA"/>
    </style:style>
    <style:style style:name="T5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0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0.529cm" style:use-optimal-row-height="false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1" style:family="paragraph" style:parent-style-name="Normal">
      <style:paragraph-properties/>
    </style:style>
    <style:style style:name="T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" style:family="paragraph" style:parent-style-name="Normal">
      <style:paragraph-properties/>
    </style:style>
    <style:style style:name="T6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3" style:family="paragraph" style:parent-style-name="Normal">
      <style:paragraph-properties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4" style:family="paragraph" style:parent-style-name="Normal">
      <style:paragraph-properties/>
    </style:style>
    <style:style style:name="T6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4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4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4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5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6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7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7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68" style:family="paragraph" style:parent-style-name="List_20_Paragraph">
      <style:paragraph-properties fo:text-indent="-0.635cm" fo:margin-left="1.27cm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5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9" style:family="paragraph" style:parent-style-name="Normal">
      <style:paragraph-properties/>
    </style:style>
    <style:style style:name="T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0" style:family="paragraph" style:parent-style-name="Normal">
      <style:paragraph-properties/>
    </style:style>
    <style:style style:name="T7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71" style:family="paragraph" style:parent-style-name="List_20_Paragraph">
      <style:paragraph-properties fo:text-indent="-0.635cm" fo:margin-left="1.27cm"/>
    </style:style>
    <style:style style:name="T7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1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1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1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71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72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P73" style:family="paragraph" style:parent-style-name="Normal">
      <style:paragraph-properties fo:text-indent="1.337cm" fo:margin-left="-1.588cm"/>
    </style:style>
    <style:style style:name="T73_1" style:family="text" style:parent-style-name="normaltextrun">
      <style:text-properties fo:background-color="#ffffff" fo:color="#d13438" style:text-underline-style="solid" style:text-underline-color="font-color"/>
    </style:style>
    <style:style style:name="P74" style:family="paragraph" style:parent-style-name="Normal"/>
    <style:style style:name="P75" style:family="paragraph" style:parent-style-name="Normal"/>
    <style:style style:name="T75_1" style:family="text"/>
  </office:automatic-styles>
  <office:body>
    <office:text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><text:span text:style-name="T5_1">UK<text:s/>Regional<text:s/>Support<text:s/>to<text:s/>the<text:s/>most<text:s/>vulnerable<text:s/>Palestinians<text:s/>from<text:s/>Gaza<text:s/>and<text:s/>the<text:s/>West<text:s/>Bank<text:s/>(UKRSP)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Directorate/<text:s/>Post</text:span><text:span text:style-name="T6_2"> </text:span></text:p>
          </table:table-cell>
          <table:table-cell table:style-name="Cell4">
            <text:p text:style-name="P7"><text:span text:style-name="T7_1"> </text:span><text:span text:style-name="T7_2">MENAD<text:s/>Directorate-<text:s/>B</text:span><text:span text:style-name="T7_3">ritish<text:s/>Embassy<text:s/>Amman</text:span></text:p>
          </table:table-cell>
          <table:table-cell table:style-name="Cell5">
            <text:p text:style-name="P8"><text:span text:style-name="T8_1">Contact<text:s/>name</text:span></text:p>
          </table:table-cell>
          <table:table-cell table:style-name="Cell6">
            <text:p text:style-name="P9"><text:span text:style-name="T9_1"> </text:span></text:p>
          </table:table-cell>
        </table:table-row>
        <table:table-row table:style-name="Row3">
          <table:table-cell table:style-name="Cell7">
            <text:p text:style-name="P10"><text:span text:style-name="T10_1">Original<text:s/>programme<text:s/>b</text:span><text:span text:style-name="T10_2">udget</text:span><text:span text:style-name="T10_3"> </text:span></text:p>
          </table:table-cell>
          <table:table-cell table:style-name="Cell8">
            <text:p text:style-name="P11"><text:span text:style-name="T11_1"> </text:span><text:span text:style-name="T11_2">£5m</text:span></text:p>
          </table:table-cell>
          <table:table-cell table:style-name="Cell9">
            <text:p text:style-name="P12"><text:span text:style-name="T12_1">Country<text:s/>or<text:s/>region<text:s/>targeted</text:span><text:span text:style-name="T12_2"> </text:span></text:p>
          </table:table-cell>
          <table:table-cell table:style-name="Cell10">
            <text:p text:style-name="P13"><text:span text:style-name="T13_1">Occupied<text:s/>Palestinian<text:s/>Territories<text:s/>(OPTs)</text:span></text:p>
          </table:table-cell>
        </table:table-row>
        <table:table-row table:style-name="Row4">
          <table:table-cell table:style-name="Cell11">
            <text:p text:style-name="P14"><text:span text:style-name="T14_1">Cost<text:s/>extension<text:s/>value<text:s/>(if<text:s/>applicable)</text:span></text:p>
          </table:table-cell>
          <table:table-cell table:style-name="Cell12">
            <text:p text:style-name="P15"><text:span text:style-name="T15_1">N/A</text:span></text:p>
          </table:table-cell>
          <table:table-cell table:style-name="Cell13">
            <text:p text:style-name="P16"><text:span text:style-name="T16_1">Original<text:s/>BC<text:s/>approver<text:s/>(Minister,<text:s/>DG,<text:s/>HoM,<text:s/>Director,<text:s/>Dep.<text:s/>Director)</text:span></text:p>
          </table:table-cell>
          <table:table-cell table:style-name="Cell14">
            <text:p text:style-name="P17"><text:span text:style-name="T17_1">HMA<text:s/>Amman</text:span></text:p>
          </table:table-cell>
        </table:table-row>
        <table:table-row table:style-name="Row5">
          <table:table-cell table:style-name="Cell15">
            <text:p text:style-name="P18"><text:span text:style-name="T18_1">New<text:s/>increased<text:s/>or<text:s/>reduced<text:s/>programme<text:s/>budget<text:s/>(if<text:s/>applicable)</text:span></text:p>
          </table:table-cell>
          <table:table-cell table:style-name="Cell16">
            <text:p text:style-name="P19"><text:span text:style-name="T19_1">N/A</text:span></text:p>
          </table:table-cell>
          <table:table-cell table:style-name="Cell17">
            <text:p text:style-name="P20"><text:span text:style-name="T20_1">Original<text:s/>programme<text:s/>start<text:s/>and<text:s/>end<text:s/>dates</text:span></text:p>
          </table:table-cell>
          <table:table-cell table:style-name="Cell18">
            <text:p text:style-name="P21"><text:span text:style-name="T21_1">23/07/2025</text:span><text:span text:style-name="T21_2">-<text:s/></text:span><text:span text:style-name="T21_3">23/07/2028</text:span></text:p>
          </table:table-cell>
        </table:table-row>
        <table:table-row table:style-name="Row6">
          <table:table-cell table:style-name="Cell19">
            <text:p text:style-name="P22"><text:span text:style-name="T22_1">L</text:span><text:span text:style-name="T22_2">atest<text:s/>AR<text:s/>programme<text:s text:c="2"/>score<text:s/></text:span></text:p>
          </table:table-cell>
          <table:table-cell table:style-name="Cell20">
            <text:p text:style-name="P23"><text:span text:style-name="T23_1">N/A</text:span></text:p>
          </table:table-cell>
          <table:table-cell table:style-name="Cell21">
            <text:p text:style-name="P24"><text:span text:style-name="T24_1">New<text:s/>programme<text:s/>end<text:s/>date<text:s/>(if<text:s/>applicable)</text:span></text:p>
          </table:table-cell>
          <table:table-cell table:style-name="Cell22">
            <text:p text:style-name="P25"><text:span text:style-name="T25_1">N/A</text:span></text:p>
          </table:table-cell>
        </table:table-row>
        <table:table-row table:style-name="Row7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Programme<text:s/>ID</text:span></text:p>
          </table:table-cell>
          <table:table-cell table:style-name="Cell26">
            <text:p text:style-name="P29"><text:span text:style-name="T29_1">400733</text:span></text:p>
          </table:table-cell>
        </table:table-row>
      </table:table>
      <text:p text:style-name="P30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31"><text:span text:style-name="T31_1">Detailed<text:s/>information </text:span><text:span text:style-name="T31_2"> </text:span></text:p>
          </table:table-cell>
          <table:covered-table-cell/>
        </table:table-row>
        <table:table-row table:style-name="Row9">
          <table:table-cell table:style-name="Cell28">
            <text:p text:style-name="P32"><text:span text:style-name="T32_1">Programme<text:s/></text:span><text:span text:style-name="T32_2">summary</text:span></text:p>
            <text:p text:style-name="P33"/>
          </table:table-cell>
          <table:table-cell table:style-name="Cell29">
            <text:p text:style-name="P34"><text:span text:style-name="T34_1">The<text:s/>“UK<text:s/>Regional<text:s/>Support<text:s/>to<text:s/>the<text:s/>most<text:s/>vulnerable<text:s/>Palestinians<text:s/>from<text:s/>Gaza<text:s/>and<text:s/>the<text:s/>West<text:s/>Bank”<text:s/>programme<text:s/></text:span><text:span text:style-name="T34_2">is<text:s/></text:span><text:span text:style-name="T34_3">designed<text:s/>to<text:s/>flexibl</text:span><text:span text:style-name="T34_4">y</text:span><text:span text:style-name="T34_5"><text:s/>respond<text:s/>to<text:s/></text:span><text:span text:style-name="T34_6">urgent<text:s/>humanitarian<text:s/></text:span><text:span text:style-name="T34_7">needs<text:s/>arising.  </text:span><text:span text:style-name="T34_8">The<text:s/>programme<text:s/></text:span><text:span text:style-name="T34_9">aims<text:s/>to<text:s/>save<text:s/>lives,<text:s/>reduce<text:s/>suffering<text:s/>and<text:s/>improve<text:s/>resilience<text:s/>during<text:s/>the<text:s/>current<text:s/>crisis<text:s/>and<text:s/>prevent<text:s/>a<text:s/>further<text:s/>deterioration<text:s/>of<text:s/>the<text:s/>humanitarian<text:s/>situation<text:s/>until<text:s/>a<text:s/>more<text:s/>durable<text:s/>political<text:s/>solution<text:s/>is<text:s/>reached.<text:s/>While<text:s/>reaffirming<text:s/>HMG’s<text:s/>ongoing<text:s/>support<text:s/>to<text:s/>Palestinians<text:s/>and<text:s/>to<text:s/>neighbouring<text:s/></text:span><text:span text:style-name="T34_10">h</text:span><text:span text:style-name="T34_11">ost<text:s/></text:span><text:span text:style-name="T34_12">countries,<text:s/>and<text:s/>in<text:s/>conjunction<text:s/>with<text:s/>the<text:s/>OPTs<text:s/>bilateral<text:s/>programme,<text:s/>it<text:s/>will<text:s/>provide<text:s/>humanitarian<text:s/>assistance<text:s/>to<text:s/>Palestinians<text:s/>in<text:s/>Gaza<text:s/>and<text:s/>the<text:s/>West<text:s/>Bank,<text:s/>as<text:s/>well<text:s/>as<text:s/>support<text:s/>for<text:s/>those<text:s/>displaced<text:s/>to<text:s/>neighbouring<text:s/>countries.<text:s/></text:span></text:p>
            <text:p text:style-name="P35"/>
            <text:p text:style-name="P36"><text:span text:style-name="T36_1">So<text:s/>far,<text:s/>th</text:span><text:span text:style-name="T36_2">rough<text:s/>this<text:s/>programme,<text:s/></text:span><text:span text:style-name="T36_3">£500k<text:s/></text:span><text:span text:style-name="T36_4">has<text:s/>been<text:s/>committed</text:span><text:span text:style-name="T36_5"><text:s/>into<text:s/>partic</text:span><text:span text:style-name="T36_6">ipating<text:s/>in<text:s/>the<text:s/>Jordanian-<text:s/>led<text:s/>air<text:s/>drops</text:span><text:span text:style-name="T36_7"><text:s/></text:span><text:span text:style-name="T36_8">to<text:s/>Gaza<text:s/>through<text:s/>the<text:s/></text:span><text:span text:style-name="T36_9">MoU<text:s/>signed<text:s/>with<text:s/>the<text:s/></text:span><text:span text:style-name="T36_10">JHCO</text:span><text:span text:style-name="T36_11">.</text:span><text:span text:style-name="T36_12"><text:s/></text:span><text:span text:style-name="T36_13">T</text:span><text:span text:style-name="T36_14">his<text:s/>has<text:s/>been<text:s/>approved<text:s/>by<text:s/></text:span><text:span text:style-name="T36_15">2PUS<text:s/>on<text:s/>28</text:span><text:span text:style-name="T36_16">th</text:span><text:span text:style-name="T36_17"><text:s/>July</text:span><text:span text:style-name="T36_18"><text:s/></text:span><text:span text:style-name="T36_19">agree</text:span><text:span text:style-name="T36_20">ing</text:span><text:span text:style-name="T36_21"><text:s/>to<text:s/></text:span><text:span text:style-name="T36_22">having<text:s/></text:span><text:span text:style-name="T36_23">UK-funded<text:s/>aid<text:s/>placed<text:s/>onto<text:s/>Jordanian<text:s/>aircrafts<text:s/>and<text:s/>airdropped<text:s/>into<text:s/>Gaza</text:span><text:span text:style-name="T36_24">.<text:s/></text:span></text:p>
            <text:p text:style-name="P37"/>
            <text:p text:style-name="P38"><text:span text:style-name="T38_1">A</text:span><text:span text:style-name="T38_2">lso,<text:s/></text:span><text:span text:style-name="T38_3">£1m<text:s/>has<text:s/>been<text:s/>approved</text:span><text:span text:style-name="T38_4"><text:s/>by<text:s/></text:span><text:span text:style-name="T38_5">the<text:s/></text:span><text:span text:style-name="T38_6">Middle<text:s/>East<text:s/>and<text:s/>North<text:s/>Africa<text:s/></text:span><text:span text:style-name="T38_7">Director</text:span><text:span text:style-name="T38_8"><text:s/></text:span><text:span text:style-name="T38_9">on<text:s/>23</text:span><text:span text:style-name="T38_10">rd</text:span><text:span text:style-name="T38_11"><text:s/>June<text:s/></text:span><text:span text:style-name="T38_12">to<text:s/></text:span><text:span text:style-name="T38_13">support</text:span><text:span text:style-name="T38_14"><text:s/>Egypt’s<text:s/>health<text:s/>care<text:s/>system<text:s/></text:span><text:span text:style-name="T38_15">in<text:s/>providing<text:s/>healthcare<text:s/>services<text:s/>for<text:s/>the<text:s/>medical<text:s/>evacuees<text:s/></text:span><text:span text:style-name="T38_16">through</text:span><text:span text:style-name="T38_17"><text:s/>the</text:span><text:span text:style-name="T38_18"><text:s/>WH</text:span><text:span text:style-name="T38_19">O.</text:span></text:p>
            <text:p text:style-name="P39"/>
          </table:table-cell>
        </table:table-row>
        <table:table-row table:style-name="Row10">
          <table:table-cell table:style-name="Cell30">
            <text:p text:style-name="P40"><text:span text:style-name="T40_1">Changes</text:span></text:p>
          </table:table-cell>
          <table:table-cell table:style-name="Cell31">
            <text:p text:style-name="P41"><text:span text:style-name="T41_1">This</text:span><text:span text:style-name="T41_2"><text:s/>UKRSP</text:span><text:span text:style-name="T41_3"><text:s/>BC<text:s/>was<text:s/>approved<text:s/>by<text:s/>BEA<text:s/>HMA<text:s/>on<text:s/>23</text:span><text:span text:style-name="T41_4">rd</text:span><text:span text:style-name="T41_5"><text:s/></text:span><text:span text:style-name="T41_6">July<text:s/>2025</text:span><text:span text:style-name="T41_7">.<text:s/></text:span><text:span text:style-name="T41_8">On<text:s/></text:span><text:span text:style-name="T41_9">25</text:span><text:span text:style-name="T41_10">th</text:span><text:span text:style-name="T41_11"><text:s/></text:span><text:span text:style-name="T41_12">July</text:span><text:span text:style-name="T41_13"><text:s/>2025,<text:s/>the<text:s/>Prime<text:s/>Minister<text:s/></text:span><text:span text:style-name="T41_14">announced<text:s/>that<text:s/>the<text:s/></text:span><text:span text:style-name="T41_15">UK<text:s/>will<text:s/>medically<text:s/>evacuate<text:s/>Gazan<text:s/>children<text:s/>for<text:s/>treatment<text:s/>in<text:s/>the<text:s/>UK. </text:span><text:span text:style-name="T41_16">This<text:s/>support<text:s/>comes<text:s/>as<text:s/>the<text:s/>appalling<text:s/>humanitarian<text:s/>situation<text:s/>continues<text:s/>to<text:s/>leave<text:s/>many<text:s/>in<text:s/>urgent<text:s/>need<text:s/>of<text:s/>medical<text:s/>care.<text:s/>Most<text:s/>hospitals<text:s/>in<text:s/>Gaza<text:s/>are<text:s/>no<text:s/>longer<text:s/></text:span><text:span text:style-name="T41_17">functioning:</text:span><text:span text:style-name="T41_18"><text:s/>essential<text:s/>medicines<text:s/>and<text:s/>supplies<text:s/>are<text:s/>running<text:s/>out<text:s/>and<text:s/></text:span><text:span text:style-name="T41_19">the<text:s/>operating<text:s/>environment<text:s/>is<text:s/></text:span><text:span text:style-name="T41_20">insecure.</text:span><text:span text:style-name="T41_21"> </text:span></text:p>
            <text:p text:style-name="P42"/>
            <text:p text:style-name="P43"><text:span text:style-name="T43_1">T</text:span><text:span text:style-name="T43_2">his<text:s/>is<text:s/></text:span><text:span text:style-name="T43_3">the<text:s/>first<text:s/>amendment<text:s/>to<text:s/>the<text:s/></text:span><text:span text:style-name="T43_4">programme<text:s/></text:span><text:span text:style-name="T43_5">as<text:s/></text:span><text:span text:style-name="T43_6">a<text:s/>direct<text:s/>response</text:span><text:span text:style-name="T43_7"><text:s/>to<text:s/>the<text:s/></text:span><text:span text:style-name="T43_8">approval<text:s/>received<text:s/>from<text:s/>2PUS<text:s/>to<text:s/>fund<text:s/>medical<text:s/>evacuations<text:s/></text:span><text:span text:style-name="T43_9">for</text:span><text:span text:style-name="T43_10"><text:s/></text:span><text:span text:style-name="T43_11">a<text:s/>first<text:s/>stage<text:s/></text:span><text:span text:style-name="T43_12">for</text:span><text:span text:style-name="T43_13"><text:s/></text:span><text:span text:style-name="T43_14">up<text:s/>to<text:s/></text:span><text:span text:style-name="T43_15">50<text:s/>patients<text:s/>and<text:s/>their<text:s/>families/<text:s/>support<text:s/></text:span><text:span text:style-name="T43_16">from<text:s/>Gaza<text:s/>to<text:s/>the<text:s/></text:span><text:span text:style-name="T43_17">UK<text:s/>via<text:s/>Jordan.</text:span></text:p>
            <text:p text:style-name="P44"/>
            <text:p text:style-name="P45"><text:span text:style-name="T45_1">The<text:s/>objective<text:s/>of<text:s/>the<text:s/>BC<text:s/>amendment<text:s/>is</text:span><text:span text:style-name="T45_2"><text:s/>t</text:span><text:span text:style-name="T45_3">o<text:s/></text:span><text:span text:style-name="T45_4">explicitly<text:s/></text:span><text:span text:style-name="T45_5">expand<text:s/>the<text:s/>scope<text:s/>of<text:s/>the<text:s/>BC</text:span><text:span text:style-name="T45_6">,</text:span><text:span text:style-name="T45_7"><text:s/></text:span><text:span text:style-name="T45_8">to<text:s/></text:span><text:span text:style-name="T45_9">ensure</text:span><text:span text:style-name="T45_10"><text:s/>that<text:s/>the<text:s/>BC</text:span><text:span text:style-name="T45_11"><text:s/>covers</text:span><text:span text:style-name="T45_12"><text:s/></text:span><text:span text:style-name="T45_13">medical<text:s/></text:span><text:span text:style-name="T45_14">evacuations,</text:span><text:span text:style-name="T45_15"><text:s/></text:span><text:span text:style-name="T45_16">and<text:s/>all<text:s/>expenses<text:s/>related<text:s/>to<text:s/>that,<text:s/></text:span><text:span text:style-name="T45_17">through</text:span><text:span text:style-name="T45_18"><text:s/></text:span><text:span text:style-name="T45_19">and<text:s/>to<text:s/></text:span><text:span text:style-name="T45_20">Jordan,</text:span><text:span text:style-name="T45_21"><text:s/></text:span><text:span text:style-name="T45_22">Egypt<text:s/></text:span><text:span text:style-name="T45_23">and</text:span><text:span text:style-name="T45_24"><text:s/></text:span><text:span text:style-name="T45_25">further<text:s/>afield</text:span><text:span text:style-name="T45_26">.</text:span><text:span text:style-name="T45_27"><text:s/>This<text:s/>change<text:s/>will<text:s/></text:span><text:span text:style-name="T45_28">ensure<text:s/>that<text:s/>the<text:s/>approved<text:s/>medical<text:s/>evacuations<text:s/>to<text:s/>the<text:s/>UK<text:s/>will<text:s/>be<text:s/></text:span><text:span text:style-name="T45_29">covered<text:s/>under<text:s/>the<text:s/></text:span><text:span text:style-name="T45_30">scope<text:s/></text:span><text:span text:style-name="T45_31">of<text:s/>the<text:s/>programme.</text:span></text:p>
            <text:p text:style-name="P46"/>
            <text:p text:style-name="P47"><text:span text:style-name="T47_1">This<text:s/>change<text:s/></text:span><text:span text:style-name="T47_2">is<text:s/></text:span><text:span text:style-name="T47_3">not<text:s/>material</text:span><text:span text:style-name="T47_4">,<text:s/></text:span><text:span text:style-name="T47_5">will<text:s/>not<text:s/>cause<text:s/>the<text:s/>programme<text:s/>to</text:span><text:span text:style-name="T47_6"><text:s/>deviate</text:span><text:span text:style-name="T47_7"><text:s/></text:span><text:span text:style-name="T47_8">in<text:s/>any<text:s/>way<text:s/></text:span><text:span text:style-name="T47_9">from<text:s/>the<text:s/>original<text:s/></text:span><text:span text:style-name="T47_10">BC</text:span><text:span text:style-name="T47_11"><text:s/>and<text:s/>will<text:s/></text:span><text:span text:style-name="T47_12">not<text:s/>require</text:span><text:span text:style-name="T47_13"><text:s/>adjustments<text:s/>to<text:s/>the<text:s/>theory<text:s/>of<text:s/>change.</text:span></text:p>
            <text:p text:style-name="P48"/>
            <text:p text:style-name="P49"><text:span text:style-name="T49_1">The<text:s/>addendum<text:s/>will<text:s/></text:span><text:span text:style-name="T49_2">be<text:s/>approved<text:s/>by<text:s/>the<text:s/></text:span><text:span text:style-name="T49_3">CdA</text:span><text:span text:style-name="T49_4"><text:s/></text:span></text:p>
            <text:p text:style-name="P50"/>
          </table:table-cell>
        </table:table-row>
        <table:table-row table:style-name="Row11">
          <table:table-cell table:style-name="Cell32">
            <text:p text:style-name="P51"><text:span text:style-name="T51_1">Implementation</text:span></text:p>
          </table:table-cell>
          <table:table-cell table:style-name="Cell33">
            <text:p text:style-name="P52"><text:span text:style-name="T52_1">The<text:s/>implementation<text:s/>of<text:s/>the<text:s/>programme<text:s/>will<text:s/>remain<text:s/>the<text:s/>same<text:s/>and<text:s/>the<text:s/>medical<text:s/>evacuation<text:s/>into<text:s/>the<text:s/>UK<text:s/>activity<text:s/>will<text:s/>be<text:s/></text:span><text:span text:style-name="T52_2">delivered<text:s/>by<text:s/>the<text:s/>WHO</text:span><text:span text:style-name="T52_3">.<text:s text:c="2"/>Additional<text:s/>services<text:s/>and<text:s/>associated<text:s/>costs<text:s/>may<text:s/>be<text:s/></text:span><text:span text:style-name="T52_4">delivered<text:s/>through<text:s/>the<text:s/>team<text:s/>in<text:s/>BEA</text:span><text:span text:style-name="T52_5"><text:s/></text:span><text:span text:style-name="T52_6">engaging</text:span><text:span text:style-name="T52_7"><text:s/>commercial<text:s/>partners,<text:s/>e.g.<text:s/>Royal<text:s/>Jordanian<text:s/>for<text:s/>chartered<text:s/>flights</text:span><text:span text:style-name="T52_8">.</text:span></text:p>
          </table:table-cell>
        </table:table-row>
        <table:table-row table:style-name="Row12">
          <table:table-cell table:style-name="Cell34">
            <text:p text:style-name="P53"><text:span text:style-name="T53_1">Budget</text:span></text:p>
          </table:table-cell>
          <table:table-cell table:style-name="Cell35">
            <text:p text:style-name="P54"><text:span text:style-name="T54_1">This<text:s/>is<text:s/>not<text:s/>a<text:s/>cost<text:s/>extension</text:span><text:span text:style-name="T54_2">.</text:span><text:span text:style-name="T54_3"><text:s/>The<text:s/>programme<text:s/>budget<text:s/>will<text:s/>remain<text:s/>£5m</text:span><text:span text:style-name="T54_4">,<text:s/></text:span><text:span text:style-name="T54_5">allocated<text:s/></text:span><text:span text:style-name="T54_6">from<text:s/>the<text:s/></text:span><text:span text:style-name="T54_7">Middle<text:s/>East<text:s/>and<text:s/>North<text:s/>Africa<text:s/>Division<text:s/>(MENAD)<text:s/>budget,<text:s/>the<text:s/>Humanitarian<text:s/>Crisis<text:s/>Reserve<text:s/>or<text:s/>from<text:s/>other<text:s/>emergency<text:s/>contingency<text:s/>funds<text:s/>as<text:s/>available</text:span><text:span text:style-name="T54_8">.</text:span></text:p>
          </table:table-cell>
        </table:table-row>
        <table:table-row table:style-name="Row13">
          <table:table-cell table:style-name="Cell36">
            <text:p text:style-name="P55"><text:span text:style-name="T55_1">Impact</text:span></text:p>
          </table:table-cell>
          <table:table-cell table:style-name="Cell37">
            <text:p text:style-name="P56"><text:span text:style-name="T56_1">Impact<text:s/>of<text:s/></text:span><text:span text:style-name="T56_2">cost/time<text:s/>extensions</text:span><text:span text:style-name="T56_3"><text:s/>on<text:s/>VfM</text:span><text:span text:style-name="T56_4"><text:s/>(check<text:s/>relevant<text:s/>box):</text:span></text:p>
            <text:p text:style-name="P57"><text:span text:style-name="T57_1">☐</text:span><text:span text:style-name="T57_2"><text:s text:c="4"/>P</text:span><text:span text:style-name="T57_3">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58"><text:span text:style-name="T58_1">☒</text:span><text:span text:style-name="T58_2"><text:s text:c="4"/></text:span><text:span text:style-name="T58_3">No<text:s/>impact<text:s/>–<text:s/>no/negligible<text:s/>change<text:s/>to<text:s/>Business<text:s/>Case<text:s/>delivery<text:s/>ambition.</text:span></text:p>
            <text:p text:style-name="P59"><text:span text:style-name="T59_1">☐</text:span><text:span text:style-name="T59_2"><text:s text:c="4"/>Negative<text:s/>impact<text:s/>–<text:s/>decrease<text:s/>in<text:s/>Business<text:s/>Case<text:s/>delivery<text:s/>ambition.</text:span></text:p>
            <text:p text:style-name="P60"/>
          </table:table-cell>
        </table:table-row>
        <table:table-row table:style-name="Row14">
          <table:table-cell table:style-name="Cell38">
            <text:p text:style-name="P61"><text:span text:style-name="T61_1">R</text:span><text:span text:style-name="T61_2">isk</text:span></text:p>
          </table:table-cell>
          <table:table-cell table:style-name="Cell39">
            <text:p text:style-name="P62"><text:span text:style-name="T62_1">The<text:s/>overall<text:s/>risk<text:s/>of<text:s/>the<text:s/>programme<text:s/>has<text:s/>been<text:s/>set<text:s/>and<text:s/>will<text:s/>remain<text:s/>as<text:s/>Severe</text:span><text:span text:style-name="T62_2">.</text:span></text:p>
            <text:p text:style-name="P63"/>
            <text:p text:style-name="P64"><text:span text:style-name="T64_1">A<text:s/>new<text:s/>risk<text:s/>directly<text:s/>related<text:s/>to<text:s/>the<text:s/>medical<text:s/>evacuations<text:s/>to<text:s/>the<text:s/>UK<text:s/>will<text:s/>be<text:s/>included<text:s/>in<text:s/>the<text:s/>programme’s<text:s/>risk<text:s/>register<text:s/>with<text:s/>the<text:s/>necessary<text:s/>mitigation</text:span><text:span text:style-name="T64_2">s<text:s/>put<text:s/>in<text:s/>place</text:span><text:span text:style-name="T64_3">,<text:s/></text:span><text:span text:style-name="T64_4">including</text:span><text:span text:style-name="T64_5">:</text:span><text:span text:style-name="T64_6"><text:s/></text:span></text:p>
            <text:list text:style-name="LS45" xml:id="list0">
              <text:list-item>
                <text:p text:style-name="P65"><text:span text:style-name="T65_1">ensuring<text:s/>appropriate<text:s/>medical<text:s/></text:span><text:span text:style-name="T65_2">expertise<text:s/></text:span><text:span text:style-name="T65_3">and<text:s/>translation<text:s/></text:span><text:span text:style-name="T65_4">is<text:s/>available<text:s/>for<text:s/>the<text:s/>duration<text:s/>of<text:s/>the<text:s/>evacuation,<text:s/></text:span></text:p>
              </text:list-item>
              <text:list-item>
                <text:p text:style-name="P66"><text:span text:style-name="T66_1">ensuring<text:s/>BEA<text:s/>works<text:s/>xHMG<text:s/></text:span><text:span text:style-name="T66_2">so<text:s/>that<text:s/></text:span><text:span text:style-name="T66_3">families<text:s/>have<text:s/>travel<text:s/>documentation<text:s/>and<text:s/>biometrics<text:s/>in<text:s/>place,<text:s/></text:span></text:p>
              </text:list-item>
              <text:list-item>
                <text:p text:style-name="P67"><text:span text:style-name="T67_1">ensuring<text:s/></text:span><text:span text:style-name="T67_2">additional<text:s/></text:span><text:span text:style-name="T67_3">s</text:span><text:span text:style-name="T67_4">afeguarding<text:s/>measures</text:span><text:span text:style-name="T67_5">,<text:s/>including<text:s/>information<text:s/>sharing,</text:span><text:span text:style-name="T67_6"><text:s/>are<text:s/>in<text:s/>place</text:span><text:span text:style-name="T67_7"><text:s/>for<text:s/>current<text:s/>and<text:s/>new<text:s/>suppliers</text:span><text:span text:style-name="T67_8">,<text:s/>and<text:s/></text:span></text:p>
              </text:list-item>
              <text:list-item>
                <text:p text:style-name="P68"><text:span text:style-name="T68_1">ensuring<text:s/></text:span><text:span text:style-name="T68_2">appropriate<text:s/></text:span><text:span text:style-name="T68_3">&amp;<text:s/>proportionate<text:s/></text:span><text:span text:style-name="T68_4">psychosocial<text:s/>support<text:s/>is<text:s/>available</text:span><text:span text:style-name="T68_5">.<text:s text:c="2"/></text:span></text:p>
              </text:list-item>
            </text:list>
          </table:table-cell>
        </table:table-row>
        <table:table-row table:style-name="Row15">
          <table:table-cell table:style-name="Cell40">
            <text:p text:style-name="P69"><text:span text:style-name="T69_1">Results/Monitoring<text:s/>and<text:s/></text:span><text:span text:style-name="T69_2">Evaluation</text:span></text:p>
          </table:table-cell>
          <table:table-cell table:style-name="Cell41">
            <text:p text:style-name="P70"><text:span text:style-name="T70_1">The<text:s/>results<text:s/></text:span><text:span text:style-name="T70_2">to<text:s/></text:span><text:span text:style-name="T70_3">be<text:s/>monitored<text:s/>that<text:s/>are<text:s/>related<text:s/>to<text:s/>the<text:s/>change<text:s/>reflected<text:s/>in<text:s/>this<text:s/>addendum<text:s/>are:</text:span></text:p>
            <text:list text:style-name="LS43" xml:id="list4">
              <text:list-item>
                <text:p text:style-name="P71"><text:span text:style-name="T71_1">The<text:s/>number<text:s/>of<text:s/></text:span><text:span text:style-name="T71_2">children<text:s/>evacuated<text:s/>from<text:s/>Gaza<text:s/>and<text:s/>the<text:s/>West<text:s/>bank<text:s/></text:span><text:span text:style-name="T71_3">with<text:s/></text:span><text:span text:style-name="T71_4">UK<text:s/>support,<text:s/></text:span><text:span text:style-name="T71_5">disaggregated<text:s/>by<text:s/></text:span><text:span text:style-name="T71_6">transit</text:span><text:span text:style-name="T71_7"><text:s/>and<text:s/>destination<text:s/>country<text:s/></text:span></text:p>
              </text:list-item>
            </text:list>
          </table:table-cell>
        </table:table-row>
      </table:table>
      <text:p text:style-name="P72"/>
      <text:p text:style-name="P73"><text:span text:style-name="T73_1"><text:s/></text:span></text:p>
      <text:p text:style-name="P74"/>
      <text:p text:style-name="P75"><text:span text:style-name="T75_1">REVISED<text:s/>JANUARY<text:s/>2025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paragraph" style:family="paragraph" style:parent-style-name="Normal">
      <style:paragraph-properties fo:margin-top="0.494cm" fo:margin-bottom="0.494cm"/>
      <style:text-properties style:font-name="Times New Roman" style:font-name-complex="Times New Roman" fo:language-asian="en" fo:country-asian="GB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style:font-name-complex="Times New Roman" fo:language-asian="en" fo:country-asian="GB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rial" style:font-name-asian="Times New Roman" style:font-name-complex="Aria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Arial" style:font-name-asian="Times New Roman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fo:font-weight="normal" style:font-weight-asian="normal"/>
    </style: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i" text:style-name="List37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Arial" style:font-name-asian="Arial" style:font-name-complex="Aria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-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Symbol"/>
    </style:style>
    <style:style style:name="List40Level2" style:family="text">
      <style:text-properties style:font-name="Symbol"/>
    </style:style>
    <style:style style:name="List40Level3" style:family="text">
      <style:text-properties style:font-name="Symbol"/>
    </style:style>
    <style:style style:name="List40Level4" style:family="text">
      <style:text-properties style:font-name="Symbol"/>
    </style:style>
    <style:style style:name="List40Level5" style:family="text">
      <style:text-properties style:font-name="Symbol"/>
    </style:style>
    <style:style style:name="List40Level6" style:family="text">
      <style:text-properties style:font-name="Symbol"/>
    </style:style>
    <style:style style:name="List40Level7" style:family="text">
      <style:text-properties style:font-name="Symbol"/>
    </style:style>
    <style:style style:name="List40Level8" style:family="text">
      <style:text-properties style:font-name="Symbol"/>
    </style:style>
    <text:list-style style:name="LS40">
      <text:list-level-style-bullet text:bullet-char="" text:style-name="List4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0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style:font-name="Symbol"/>
    </style:style>
    <style:style style:name="List41Level2" style:family="text">
      <style:text-properties style:font-name="Symbol"/>
    </style:style>
    <style:style style:name="List41Level3" style:family="text">
      <style:text-properties style:font-name="Symbol"/>
    </style:style>
    <style:style style:name="List41Level4" style:family="text">
      <style:text-properties style:font-name="Symbol"/>
    </style:style>
    <style:style style:name="List41Level5" style:family="text">
      <style:text-properties style:font-name="Symbol"/>
    </style:style>
    <style:style style:name="List41Level6" style:family="text">
      <style:text-properties style:font-name="Symbol"/>
    </style:style>
    <style:style style:name="List41Level7" style:family="text">
      <style:text-properties style:font-name="Symbol"/>
    </style:style>
    <style:style style:name="List41Level8" style:family="text">
      <style:text-properties style:font-name="Symbol"/>
    </style:style>
    <text:list-style style:name="LS41">
      <text:list-level-style-bullet text:bullet-char="" text:style-name="List41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1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text:list-style style:name="LS42">
      <text:list-level-style-number style:num-format="i" text:style-name="List42Level0" style:num-suffix=")" text:level="1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1" style:num-suffix=")" text:level="2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2" style:num-suffix=")" text:level="3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3" style:num-suffix=")" text:level="4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4" style:num-suffix=")" text:level="5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5" style:num-suffix=")" text:level="6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6" style:num-suffix=")" text:level="7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7" style:num-suffix=")" text:level="8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2Level8" style:num-suffix=")" text:level="9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</text:list-style>
    <style:style style:name="List43Level0" style:family="text">
      <style:text-properties style:font-name="Arial" style:font-name-asian="Times New Roman" style:font-name-complex="Aria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-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fo:font-weight="normal" style:font-weight-asian="normal"/>
    </style:style>
    <text:list-style style:name="LS44">
      <text:list-level-style-number style:num-format="1" text:style-name="List4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4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Addendum to the Business Case</dc:title>
    <meta:initial-creator>Shauna Corr</meta:initial-creator>
    <meta:creation-date>2021-02-26T16:56:00</meta:creation-date>
    <dc:creator>Basma Snobar</dc:creator>
    <dc:date>2026-07-06T08:15:58</dc:date>
    <meta:print-date>2013-07-24T22:34:00</meta:print-date>
    <meta:template xlink:href="Addendum to Business Case form" xlink:type="simple"/>
    <meta:editing-cycles>210</meta:editing-cycles>
    <meta:document-statistic meta:page-count="0" meta:paragraph-count="0" meta:row-count="0" meta:word-count="0" meta:character-count="0" meta:non-whitespace-character-count="0"/>
    <meta:user-defined meta:name="Business Document Type">Addendum to the Business Case</meta:user-defined>
    <meta:user-defined meta:name="ContentTypeId">0x010100A9E804AD2130B047BEB1B1355903FA590200B49B8708E1FCC747B34E3E74A763257B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