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weight="bold" style:font-weight-asian="bold"/>
    </style:style>
    <style:style style:name="P2" style:family="paragraph" style:parent-style-name="Normal">
      <style:text-properties fo:font-weight="bold" style:font-weight-asian="bold"/>
    </style:style>
    <style:style style:name="P3" style:family="paragraph" style:parent-style-name="Normal"/>
    <style:style style:name="T3_1" style:family="text">
      <style:text-properties fo:font-weight="bold" style:font-weight-asian="bold"/>
    </style:style>
    <style:style style:name="P4" style:family="paragraph" style:parent-style-name="Normal">
      <style:text-properties fo:font-weight="bold" style:font-weight-asian="bold"/>
    </style:style>
    <style:style style:name="Table1" style:family="table">
      <style:table-properties table:align="center" style:width="15.582cm" fo:margin-left="1.439cm"/>
    </style:style>
    <style:style style:name="Column1" style:family="table-column">
      <style:table-column-properties style:column-width="15.582cm"/>
    </style:style>
    <style:style style:name="Row1" style:family="table-row">
      <style:table-row-properties style:min-row-height="1.406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T5_2" style:family="text" style:parent-style-name="Normal">
      <style:text-properties style:text-position="super 58%" fo:font-weight="bold" style:font-weight-asian="bold"/>
    </style:style>
    <style:style style:name="P6" style:family="paragraph" style:parent-style-name="Footnote_20_text"/>
    <style:style style:name="T6_1" style:family="text"/>
    <style:style style:name="T6_2" style:family="text"/>
    <style:style style:name="T6_3" style:family="text" style:parent-style-name="Internet_20_link">
      <style:text-properties fo:font-size="9pt" style:font-size-asian="9pt" style:font-size-complex="9pt"/>
    </style:style>
    <style:style style:name="T6_4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P7" style:family="paragraph" style:parent-style-name="Normal"/>
    <style:style style:name="T7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7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T7_3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8" style:family="paragraph" style:parent-style-name="Normal">
      <style:text-properties style:font-style-complex="italic"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9" style:family="paragraph" style:parent-style-name="Normal">
      <style:text-properties fo:font-weight="bold" style:font-weight-asian="bold"/>
    </style:style>
    <style:style style:name="Table2" style:family="table">
      <style:table-properties table:align="center" style:width="16.708cm" fo:margin-left="0.877cm"/>
    </style:style>
    <style:style style:name="Column2" style:family="table-column">
      <style:table-column-properties style:column-width="6.242cm"/>
    </style:style>
    <style:style style:name="Column3" style:family="table-column">
      <style:table-column-properties style:column-width="3.501cm"/>
    </style:style>
    <style:style style:name="Column4" style:family="table-column">
      <style:table-column-properties style:column-width="6.964cm"/>
    </style:style>
    <style:style style:name="Row2" style:family="table-row">
      <style:table-row-properties style:min-row-height="1.217cm"/>
    </style:style>
    <style:style style:name="Cell2" style:family="table-cell">
      <style:table-cell-properties style:vertical-align="middle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T10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style:font-weight-complex="bold"/>
    </style:style>
    <style:style style:name="T10_3" style:family="text">
      <style:text-properties style:font-style-complex="italic"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3" style:family="table-row">
      <style:table-row-properties style:min-row-height="1.217cm"/>
    </style:style>
    <style:style style:name="Cell3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P12" style:family="paragraph" style:parent-style-name="Normal"/>
    <style:style style:name="T12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12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12_3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13" style:family="paragraph" style:parent-style-name="Normal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14" style:family="paragraph" style:parent-style-name="Normal"/>
    <style:style style:name="T14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4" style:family="table-row">
      <style:table-row-properties style:min-row-height="0.728cm"/>
    </style:style>
    <style:style style:name="Cell4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T15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P16" style:family="paragraph" style:parent-style-name="Normal"/>
    <style:style style:name="T16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16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16_3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16_4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16_5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16_6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16_7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5" style:family="table-row">
      <style:table-row-properties style:min-row-height="0.728cm"/>
    </style:style>
    <style:style style:name="Cell5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17" style:family="paragraph" style:parent-style-name="Normal"/>
    <style:style style:name="T17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T17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style:font-weight-complex="bold"/>
    </style:style>
    <style:style style:name="P18" style:family="paragraph" style:parent-style-name="Normal"/>
    <style:style style:name="T18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style:font-weight-complex="bold"/>
    </style:style>
    <style:style style:name="P19" style:family="paragraph" style:parent-style-name="Normal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Cell6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P21" style:family="paragraph" style:parent-style-name="Normal"/>
    <style:style style:name="T21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style:font-weight-complex="bold"/>
    </style:style>
    <style:style style:name="Row6" style:family="table-row">
      <style:table-row-properties style:min-row-height="0.728cm"/>
    </style:style>
    <style:style style:name="Cell7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2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7" style:family="table-row">
      <style:table-row-properties style:min-row-height="0.529cm"/>
    </style:style>
    <style:style style:name="Cell8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23" style:family="paragraph" style:parent-style-name="Normal"/>
    <style:style style:name="T23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Cell9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24" style:family="paragraph" style:parent-style-name="Normal"/>
    <style:style style:name="T24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style:font-weight-complex="bold"/>
    </style:style>
    <style:style style:name="Cell10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T25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style:font-weight-complex="bold"/>
    </style:style>
    <style:style style:name="Row8" style:family="table-row">
      <style:table-row-properties style:min-row-height="0.529cm"/>
    </style:style>
    <style:style style:name="Cell11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26" style:family="paragraph" style:parent-style-name="Normal"/>
    <style:style style:name="T26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Cell12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27" style:family="paragraph" style:parent-style-name="Normal"/>
    <style:style style:name="T27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T28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style:font-weight-complex="bold"/>
    </style:style>
    <style:style style:name="Row9" style:family="table-row">
      <style:table-row-properties style:min-row-height="0.529cm"/>
    </style:style>
    <style:style style:name="Cell14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29" style:family="paragraph" style:parent-style-name="Normal"/>
    <style:style style:name="T29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P30" style:family="paragraph" style:parent-style-name="Normal"/>
    <style:style style:name="T30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style:font-weight-complex="bold"/>
    </style:style>
    <style:style style:name="Cell15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31" style:family="paragraph" style:parent-style-name="Normal"/>
    <style:style style:name="T31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P32" style:family="paragraph" style:parent-style-name="Normal"/>
    <style:style style:name="T32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style:font-weight-complex="bold"/>
    </style:style>
    <style:style style:name="Cell16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33" style:family="paragraph" style:parent-style-name="Normal"/>
    <style:style style:name="T33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P34" style:family="paragraph" style:parent-style-name="Normal"/>
    <style:style style:name="T34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10" style:family="table-row">
      <style:table-row-properties style:min-row-height="0.529cm"/>
    </style:style>
    <style:style style:name="Cell17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35" style:family="paragraph" style:parent-style-name="Normal"/>
    <style:style style:name="T35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P36" style:family="paragraph" style:parent-style-name="Normal">
      <style:text-properties fo:font-style="italic" style:font-style-asian="italic"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8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37" style:family="paragraph" style:parent-style-name="Normal"/>
    <style:style style:name="T37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P38" style:family="paragraph" style:parent-style-name="Normal">
      <style:text-properties style:font-style-complex="italic" fo:font-weight="bold" style:font-weight-asian="bold" style:font-weight-complex="bold"/>
    </style:style>
    <style:style style:name="T38_1" style:family="text">
      <style:text-properties style:font-style-complex="italic" fo:font-weight="bold" style:font-weight-asian="bold" style:font-weight-complex="bold"/>
    </style:style>
    <style:style style:name="P39" style:family="paragraph" style:parent-style-name="Normal">
      <style:text-properties style:font-weight-complex="bold"/>
    </style:style>
    <style:style style:name="P40" style:family="paragraph" style:parent-style-name="Normal"/>
    <style:style style:name="T40_1" style:family="text">
      <style:text-properties fo:font-weight="bold" style:font-weight-asian="bold"/>
    </style:style>
    <style:style style:name="P41" style:family="paragraph" style:parent-style-name="Normal">
      <style:text-properties fo:font-weight="bold" style:font-weight-asian="bold"/>
    </style:style>
    <style:style style:name="P42" style:family="paragraph" style:parent-style-name="Normal"/>
    <style:style style:name="T42_1" style:family="text">
      <style:text-properties style:font-weight-complex="bold"/>
    </style:style>
    <style:style style:name="T42_2" style:family="text"/>
    <style:style style:name="T42_3" style:family="text">
      <style:text-properties style:font-weight-complex="bold"/>
    </style:style>
    <style:style style:name="T42_4" style:family="text">
      <style:text-properties style:font-weight-complex="bold"/>
    </style:style>
    <style:style style:name="P43" style:family="paragraph" style:parent-style-name="Normal">
      <style:text-properties style:font-weight-complex="bold"/>
    </style:style>
    <style:style style:name="P44" style:family="paragraph" style:parent-style-name="Normal"/>
    <style:style style:name="T44_1" style:family="text">
      <style:text-properties style:font-weight-complex="bold"/>
    </style:style>
    <style:style style:name="T44_2" style:family="text"/>
    <style:style style:name="P45" style:family="paragraph" style:parent-style-name="Normal"/>
    <style:style style:name="T45_1" style:family="text"/>
    <style:style style:name="P46" style:family="paragraph" style:parent-style-name="Normal"/>
    <style:style style:name="T46_1" style:family="text"/>
    <style:style style:name="P47" style:family="paragraph" style:parent-style-name="Normal"/>
    <style:style style:name="T47_1" style:family="text"/>
    <style:style style:name="P48" style:family="paragraph" style:parent-style-name="Normal"/>
    <style:style style:name="T48_1" style:family="text">
      <style:text-properties fo:font-weight="bold" style:font-weight-asian="bold"/>
    </style:style>
    <style:style style:name="P49" style:family="paragraph" style:parent-style-name="Normal">
      <style:text-properties style:font-weight-complex="bold"/>
    </style:style>
    <style:style style:name="P50" style:family="paragraph" style:parent-style-name="Normal"/>
    <style:style style:name="T50_1" style:family="text">
      <style:text-properties style:font-weight-complex="bold"/>
    </style:style>
    <style:style style:name="T50_2" style:family="text">
      <style:text-properties style:font-weight-complex="bold"/>
    </style:style>
    <style:style style:name="T50_3" style:family="text">
      <style:text-properties style:font-weight-complex="bold"/>
    </style:style>
    <style:style style:name="P51" style:family="paragraph" style:parent-style-name="Normal">
      <style:text-properties style:font-weight-complex="bold"/>
    </style:style>
    <style:style style:name="T51_1" style:family="text">
      <style:text-properties style:font-weight-complex="bold"/>
    </style:style>
    <style:style style:name="P52" style:family="paragraph" style:parent-style-name="Normal">
      <style:text-properties style:font-weight-complex="bold"/>
    </style:style>
    <style:style style:name="T52_1" style:family="text">
      <style:text-properties style:font-weight-complex="bold"/>
    </style:style>
    <style:style style:name="P53" style:family="paragraph" style:parent-style-name="Normal">
      <style:text-properties style:font-weight-complex="bold"/>
    </style:style>
    <style:style style:name="T53_1" style:family="text">
      <style:text-properties style:font-weight-complex="bold"/>
    </style:style>
    <style:style style:name="P54" style:family="paragraph" style:parent-style-name="Normal">
      <style:text-properties style:font-weight-complex="bold"/>
    </style:style>
    <style:style style:name="T54_1" style:family="text">
      <style:text-properties style:font-weight-complex="bold"/>
    </style:style>
    <style:style style:name="P55" style:family="paragraph" style:parent-style-name="Normal">
      <style:text-properties style:font-weight-complex="bold"/>
    </style:style>
    <style:style style:name="P56" style:family="paragraph" style:parent-style-name="Normal"/>
    <style:style style:name="T56_1" style:family="text">
      <style:text-properties style:font-weight-complex="bold"/>
    </style:style>
    <style:style style:name="P57" style:family="paragraph" style:parent-style-name="Normal"/>
    <style:style style:name="P58" style:family="paragraph" style:parent-style-name="Normal"/>
    <style:style style:name="T58_1" style:family="text"/>
    <style:style style:name="P59" style:family="paragraph" style:parent-style-name="Normal"/>
    <style:style style:name="T59_1" style:family="text">
      <style:text-properties fo:font-weight="bold" style:font-weight-asian="bold" style:font-weight-complex="bold"/>
    </style:style>
    <style:style style:name="T59_2" style:family="text"/>
    <style:style style:name="P60" style:family="paragraph" style:parent-style-name="Normal"/>
    <style:style style:name="T60_1" style:family="text">
      <style:text-properties fo:font-weight="bold" style:font-weight-asian="bold" style:font-weight-complex="bold"/>
    </style:style>
    <style:style style:name="T60_2" style:family="text"/>
    <style:style style:name="P61" style:family="paragraph" style:parent-style-name="Normal"/>
    <style:style style:name="T61_1" style:family="text">
      <style:text-properties fo:font-weight="bold" style:font-weight-asian="bold" style:font-weight-complex="bold"/>
    </style:style>
    <style:style style:name="T61_2" style:family="text"/>
    <style:style style:name="P62" style:family="paragraph" style:parent-style-name="Normal"/>
    <style:style style:name="T62_1" style:family="text">
      <style:text-properties fo:font-weight="bold" style:font-weight-asian="bold" style:font-weight-complex="bold"/>
    </style:style>
    <style:style style:name="T62_2" style:family="text"/>
    <style:style style:name="P63" style:family="paragraph" style:parent-style-name="Normal"/>
    <style:style style:name="T63_1" style:family="text">
      <style:text-properties fo:font-weight="bold" style:font-weight-asian="bold" style:font-weight-complex="bold"/>
    </style:style>
    <style:style style:name="T63_2" style:family="text"/>
    <style:style style:name="P64" style:family="paragraph" style:parent-style-name="Normal"/>
    <style:style style:name="P65" style:family="paragraph" style:parent-style-name="Normal"/>
    <style:style style:name="T65_1" style:family="text">
      <style:text-properties fo:font-weight="bold" style:font-weight-asian="bold" style:font-weight-complex="bold"/>
    </style:style>
    <style:style style:name="P66" style:family="paragraph" style:parent-style-name="Normal"/>
    <style:style style:name="P67" style:family="paragraph" style:parent-style-name="Normal"/>
    <style:style style:name="T67_1" style:family="text"/>
    <style:style style:name="P68" style:family="paragraph" style:parent-style-name="Normal"/>
    <style:style style:name="P69" style:family="paragraph" style:parent-style-name="Normal"/>
    <style:style style:name="T69_1" style:family="text"/>
    <style:style style:name="P70" style:family="paragraph" style:parent-style-name="Normal"/>
    <style:style style:name="P71" style:family="paragraph" style:parent-style-name="Normal"/>
    <style:style style:name="T71_1" style:family="text">
      <style:text-properties fo:font-weight="bold" style:font-weight-asian="bold" style:font-weight-complex="bold"/>
    </style:style>
    <style:style style:name="P72" style:family="paragraph" style:parent-style-name="Normal"/>
    <style:style style:name="P73" style:family="paragraph" style:parent-style-name="Normal"/>
    <style:style style:name="T73_1" style:family="text"/>
    <style:style style:name="T73_2" style:family="text"/>
    <style:style style:name="T73_3" style:family="text"/>
    <style:style style:name="P74" style:family="paragraph" style:parent-style-name="Normal"/>
    <style:style style:name="P75" style:family="paragraph" style:parent-style-name="Normal"/>
    <style:style style:name="T75_1" style:family="text">
      <style:text-properties fo:font-weight="bold" style:font-weight-asian="bold" style:font-weight-complex="bold"/>
    </style:style>
    <style:style style:name="P76" style:family="paragraph" style:parent-style-name="Normal"/>
    <style:style style:name="P77" style:family="paragraph" style:parent-style-name="Normal"/>
    <style:style style:name="T77_1" style:family="text"/>
    <style:style style:name="T77_2" style:family="text"/>
    <style:style style:name="T77_3" style:family="text"/>
    <style:style style:name="P78" style:family="paragraph" style:parent-style-name="Normal"/>
    <style:style style:name="P79" style:family="paragraph" style:parent-style-name="Normal"/>
    <style:style style:name="T79_1" style:family="text">
      <style:text-properties fo:font-weight="bold" style:font-weight-asian="bold" style:font-weight-complex="bold"/>
    </style:style>
    <style:style style:name="P80" style:family="paragraph" style:parent-style-name="Normal"/>
    <style:style style:name="P81" style:family="paragraph" style:parent-style-name="Normal"/>
    <style:style style:name="T81_1" style:family="text"/>
    <style:style style:name="P82" style:family="paragraph" style:parent-style-name="Normal"/>
    <style:style style:name="P83" style:family="paragraph" style:parent-style-name="Normal">
      <style:text-properties style:font-style-complex="italic" style:font-weight-complex="bold"/>
    </style:style>
    <style:style style:name="T83_1" style:family="text">
      <style:text-properties style:font-style-complex="italic" fo:font-weight="bold" style:font-weight-asian="bold" style:font-weight-complex="bold"/>
    </style:style>
    <style:style style:name="P84" style:family="paragraph" style:parent-style-name="Normal"/>
    <style:style style:name="P85" style:family="paragraph" style:parent-style-name="Normal"/>
    <style:style style:name="T85_1" style:family="text">
      <style:text-properties fo:font-weight="bold" style:font-weight-asian="bold" style:font-weight-complex="bold"/>
    </style:style>
    <style:style style:name="P86" style:family="paragraph" style:parent-style-name="Normal"/>
    <style:style style:name="P87" style:family="paragraph" style:parent-style-name="Normal"/>
    <style:style style:name="T87_1" style:family="text"/>
    <style:style style:name="T87_2" style:family="text"/>
    <style:style style:name="T87_3" style:family="text"/>
    <style:style style:name="P88" style:family="paragraph" style:parent-style-name="Normal"/>
    <style:style style:name="P89" style:family="paragraph" style:parent-style-name="Normal"/>
    <style:style style:name="T89_1" style:family="text"/>
    <style:style style:name="P90" style:family="paragraph" style:parent-style-name="Normal"/>
    <style:style style:name="P91" style:family="paragraph" style:parent-style-name="Normal"/>
    <style:style style:name="T91_1" style:family="text"/>
    <style:style style:name="T91_2" style:family="text" style:parent-style-name="Normal">
      <style:text-properties style:text-position="super 58%"/>
    </style:style>
    <style:style style:name="P92" style:family="paragraph" style:parent-style-name="Footnote_20_text"/>
    <style:style style:name="T92_1" style:family="text"/>
    <style:style style:name="T92_2" style:family="text">
      <style:text-properties fo:font-size="9pt" style:font-size-asian="9pt" style:font-size-complex="9pt"/>
    </style:style>
    <style:style style:name="T92_3" style:family="text"/>
    <style:style style:name="T92_4" style:family="text"/>
    <style:style style:name="T92_5" style:family="text"/>
    <style:style style:name="P93" style:family="paragraph" style:parent-style-name="Normal">
      <style:text-properties fo:font-weight="bold" style:font-weight-asian="bold"/>
    </style:style>
    <style:style style:name="P94" style:family="paragraph" style:parent-style-name="Normal"/>
    <style:style style:name="T94_1" style:family="text">
      <style:text-properties fo:font-weight="bold" style:font-weight-asian="bold" style:font-weight-complex="bold"/>
    </style:style>
    <style:style style:name="P95" style:family="paragraph" style:parent-style-name="Normal"/>
    <style:style style:name="P96" style:family="paragraph" style:parent-style-name="Normal"/>
    <style:style style:name="T96_1" style:family="text"/>
    <style:style style:name="P97" style:family="paragraph" style:parent-style-name="Normal"/>
    <style:style style:name="P98" style:family="paragraph" style:parent-style-name="Normal"/>
    <style:style style:name="T98_1" style:family="text"/>
    <style:style style:name="T98_2" style:family="text"/>
    <style:style style:name="T98_3" style:family="text"/>
    <style:style style:name="T98_4" style:family="text"/>
    <style:style style:name="T98_5" style:family="text"/>
    <style:style style:name="P99" style:family="paragraph" style:parent-style-name="Normal"/>
    <style:style style:name="P100" style:family="paragraph" style:parent-style-name="Normal"/>
    <style:style style:name="T100_1" style:family="text"/>
    <style:style style:name="P101" style:family="paragraph" style:parent-style-name="Normal">
      <style:text-properties fo:font-weight="bold" style:font-weight-asian="bold" style:font-weight-complex="bold"/>
    </style:style>
    <style:style style:name="P102" style:family="paragraph" style:parent-style-name="Normal"/>
    <style:style style:name="FR1" style:family="graphic" style:parent-style-name="Normal">
      <style:graphic-properties draw:stroke="solid" svg:stroke-width="0.071cm" svg:stroke-color="#4f81bd" draw:fill-color="#ffffff" fo:background-color="#ffffff" fo:border-top="#4f81bd 0.071cm solid" fo:border-bottom="#4f81bd 0.071cm solid" fo:border-left="#4f81bd 0.071cm solid" fo:margin-left="0.318cm" fo:border-right="#4f81bd 0.071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3" style:family="paragraph" style:parent-style-name="Normal"/>
    <style:style style:name="P104" style:family="paragraph" style:parent-style-name="Normal"/>
    <style:style style:name="P105" style:family="paragraph" style:parent-style-name="List_20_Paragraph">
      <style:paragraph-properties fo:text-indent="-0.25cm" fo:margin-top="0cm" fo:margin-bottom="0cm" fo:margin-left="0cm"/>
      <style:text-properties style:font-name="Calibri" fo:font-size="10pt" style:font-size-asian="10pt" style:font-name-complex="Calibri" style:font-size-complex="10pt"/>
    </style:style>
    <style:style style:name="T105_1" style:family="text">
      <style:text-properties style:font-name="Calibri" fo:font-size="10pt" style:font-size-asian="10pt" style:font-name-complex="Calibri" style:font-size-complex="10pt"/>
    </style:style>
    <style:style style:name="T105_2" style:family="text">
      <style:text-properties style:font-name="Calibri" fo:font-size="10pt" style:font-size-asian="10pt" style:font-name-complex="Calibri" style:font-size-complex="10pt"/>
    </style:style>
    <style:style style:name="T105_3" style:family="text">
      <style:text-properties style:font-name="Calibri" fo:font-size="10pt" style:font-size-asian="10pt" style:font-name-complex="Calibri" style:font-size-complex="10pt"/>
    </style:style>
    <style:style style:name="P106" style:family="paragraph" style:parent-style-name="List_20_Paragraph">
      <style:paragraph-properties fo:text-indent="-0.25cm" fo:margin-top="0cm" fo:margin-bottom="0cm" fo:margin-left="0cm"/>
      <style:text-properties style:font-name="Calibri" fo:font-size="10pt" style:font-size-asian="10pt" style:font-name-complex="Calibri" style:font-size-complex="10pt"/>
    </style:style>
    <style:style style:name="T106_1" style:family="text">
      <style:text-properties style:font-name="Calibri" fo:font-size="10pt" style:font-size-asian="10pt" style:font-name-complex="Calibri" style:font-size-complex="10pt"/>
    </style:style>
    <style:style style:name="P107" style:family="paragraph" style:parent-style-name="List_20_Paragraph">
      <style:paragraph-properties fo:text-indent="-0.25cm" fo:margin-top="0cm" fo:margin-bottom="0cm" fo:margin-left="0cm"/>
      <style:text-properties style:font-name="Calibri" fo:font-size="10pt" style:font-size-asian="10pt" style:font-name-complex="Calibri" style:font-size-complex="10pt"/>
    </style:style>
    <style:style style:name="T107_1" style:family="text">
      <style:text-properties style:font-name="Calibri" fo:font-size="10pt" style:font-size-asian="10pt" style:font-name-complex="Calibri" style:font-size-complex="10pt"/>
    </style:style>
    <style:style style:name="P108" style:family="paragraph" style:parent-style-name="List_20_Paragraph">
      <style:paragraph-properties fo:text-indent="-0.25cm" fo:margin-top="0cm" fo:margin-bottom="0cm" fo:margin-left="0cm"/>
      <style:text-properties style:font-name="Calibri" fo:font-size="10pt" style:font-size-asian="10pt" style:font-name-complex="Calibri" style:font-size-complex="10pt"/>
    </style:style>
    <style:style style:name="T108_1" style:family="text">
      <style:text-properties style:font-name="Calibri" fo:font-size="10pt" style:font-size-asian="10pt" style:font-name-complex="Calibri" style:font-size-complex="10pt"/>
    </style:style>
    <style:style style:name="P109" style:family="paragraph" style:parent-style-name="List_20_Paragraph">
      <style:paragraph-properties fo:text-indent="-0.25cm" fo:margin-top="0cm" fo:margin-bottom="0cm" fo:margin-left="0cm"/>
      <style:text-properties style:font-name="Calibri" fo:font-size="10pt" style:font-size-asian="10pt" style:font-name-complex="Calibri" style:font-size-complex="10pt"/>
    </style:style>
    <style:style style:name="T109_1" style:family="text">
      <style:text-properties style:font-name="Calibri" fo:font-size="10pt" style:font-size-asian="10pt" style:font-name-complex="Calibri" style:font-size-complex="10pt"/>
    </style:style>
    <style:style style:name="FR2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3" style:family="graphic" style:parent-style-name="Normal">
      <style:graphic-properties draw:stroke="solid" svg:stroke-width="0.071cm" svg:stroke-color="#4f81bd" draw:fill-color="#4f81bd" fo:background-color="#4f81bd" fo:border-top="#4f81bd 0.071cm solid" fo:border-bottom="#4f81bd 0.071cm solid" fo:border-left="#4f81bd 0.071cm solid" fo:margin-left="0.318cm" fo:border-right="#4f81bd 0.071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0" style:family="paragraph" style:parent-style-name="Normal">
      <style:paragraph-properties fo:text-align="center" fo:margin-top="0cm" fo:margin-bottom="0cm"/>
    </style:style>
    <style:style style:name="T110_1" style:family="text">
      <style:text-properties fo:color="#ffffff" fo:font-size="10pt" style:font-size-asian="10pt" style:font-size-complex="10pt"/>
    </style:style>
    <style:style style:name="T110_2" style:family="text">
      <style:text-properties fo:font-weight="bold" style:font-weight-asian="bold" style:font-weight-complex="bold"/>
    </style:style>
    <style:style style:name="P111" style:family="paragraph" style:parent-style-name="Normal">
      <style:text-properties fo:font-weight="bold" style:font-weight-asian="bold"/>
    </style:style>
    <style:style style:name="P112" style:family="paragraph" style:parent-style-name="Normal">
      <style:text-properties style:font-style-complex="italic" fo:font-weight="bold" style:font-weight-asian="bold" style:font-weight-complex="bold"/>
    </style:style>
    <style:style style:name="T112_1" style:family="text">
      <style:text-properties style:font-style-complex="italic" fo:font-weight="bold" style:font-weight-asian="bold" style:font-weight-complex="bold"/>
    </style:style>
    <style:style style:name="P113" style:family="paragraph" style:parent-style-name="Normal">
      <style:text-properties style:font-style-complex="italic" fo:font-weight="bold" style:font-weight-asian="bold" style:font-weight-complex="bold"/>
    </style:style>
    <style:style style:name="P114" style:family="paragraph" style:parent-style-name="Normal"/>
    <style:style style:name="T114_1" style:family="text">
      <style:text-properties fo:font-weight="bold" style:font-weight-asian="bold" style:font-weight-complex="bold"/>
    </style:style>
    <style:style style:name="P115" style:family="paragraph" style:parent-style-name="Normal">
      <style:text-properties fo:font-weight="bold" style:font-weight-asian="bold" style:font-weight-complex="bold"/>
    </style:style>
    <style:style style:name="P116" style:family="paragraph" style:parent-style-name="Normal"/>
    <style:style style:name="T116_1" style:family="text"/>
    <style:style style:name="P117" style:family="paragraph" style:parent-style-name="Normal"/>
    <style:style style:name="T117_1" style:family="text">
      <style:text-properties fo:font-weight="bold" style:font-weight-asian="bold" style:font-weight-complex="bold"/>
    </style:style>
    <style:style style:name="T117_2" style:family="text"/>
    <style:style style:name="T117_3" style:family="text"/>
    <style:style style:name="T117_4" style:family="text"/>
    <style:style style:name="T117_5" style:family="text"/>
    <style:style style:name="T117_6" style:family="text"/>
    <style:style style:name="P118" style:family="paragraph" style:parent-style-name="Normal"/>
    <style:style style:name="T118_1" style:family="text">
      <style:text-properties fo:font-weight="bold" style:font-weight-asian="bold" style:font-weight-complex="bold"/>
    </style:style>
    <style:style style:name="T118_2" style:family="text"/>
    <style:style style:name="T118_3" style:family="text"/>
    <style:style style:name="T118_4" style:family="text"/>
    <style:style style:name="P119" style:family="paragraph" style:parent-style-name="Normal"/>
    <style:style style:name="T119_1" style:family="text">
      <style:text-properties fo:font-weight="bold" style:font-weight-asian="bold" style:font-weight-complex="bold"/>
    </style:style>
    <style:style style:name="T119_2" style:family="text"/>
    <style:style style:name="P120" style:family="paragraph" style:parent-style-name="Normal"/>
    <style:style style:name="P121" style:family="paragraph" style:parent-style-name="Normal"/>
    <style:style style:name="T121_1" style:family="text"/>
    <style:style style:name="P122" style:family="paragraph" style:parent-style-name="Normal"/>
    <style:style style:name="P123" style:family="paragraph" style:parent-style-name="Normal"/>
    <style:style style:name="T123_1" style:family="text"/>
    <style:style style:name="T123_2" style:family="text"/>
    <style:style style:name="T123_3" style:family="text"/>
    <style:style style:name="T123_4" style:family="text"/>
    <style:style style:name="P124" style:family="paragraph" style:parent-style-name="Normal"/>
    <style:style style:name="P125" style:family="paragraph" style:parent-style-name="Normal"/>
    <style:style style:name="T125_1" style:family="text"/>
    <style:style style:name="P126" style:family="paragraph" style:parent-style-name="Normal"/>
    <style:style style:name="Table3" style:family="table">
      <style:table-properties table:align="left" style:width="18.443cm" fo:margin-left="0cm"/>
    </style:style>
    <style:style style:name="Column5" style:family="table-column">
      <style:table-column-properties style:column-width="4.216cm"/>
    </style:style>
    <style:style style:name="Column6" style:family="table-column">
      <style:table-column-properties style:column-width="4.189cm"/>
    </style:style>
    <style:style style:name="Column7" style:family="table-column">
      <style:table-column-properties style:column-width="6.468cm"/>
    </style:style>
    <style:style style:name="Column8" style:family="table-column">
      <style:table-column-properties style:column-width="3.57cm"/>
    </style:style>
    <style:style style:name="Row11" style:family="table-row">
      <style:table-row-properties style:min-row-height="0.529cm"/>
    </style:style>
    <style:style style:name="Cell19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/>
    <style:style style:name="T127_1" style:family="text">
      <style:text-properties fo:font-style="italic" style:font-style-asian="italic" style:font-style-complex="italic"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12" style:family="table-row">
      <style:table-row-properties style:min-row-height="0.529cm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/>
    <style:style style:name="T129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29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/>
    <style:style style:name="T130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/>
    <style:style style:name="T131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13" style:family="table-row">
      <style:table-row-properties style:min-row-height="0.529cm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/>
    <style:style style:name="T132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/>
    <style:style style:name="T133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/>
    <style:style style:name="T134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/>
    <style:style style:name="T135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14" style:family="table-row">
      <style:table-row-properties style:min-row-height="0.529cm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/>
    <style:style style:name="T136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/>
    <style:style style:name="T137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/>
    <style:style style:name="T138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/>
    <style:style style:name="T139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15" style:family="table-row">
      <style:table-row-properties style:min-row-height="0.529cm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/>
    <style:style style:name="T140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/>
    <style:style style:name="T141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/>
    <style:style style:name="T142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/>
    <style:style style:name="T143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16" style:family="table-row">
      <style:table-row-properties style:min-row-height="0.529cm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/>
    <style:style style:name="T144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/>
    <style:style style:name="T145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/>
    <style:style style:name="T146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/>
    <style:style style:name="T147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17" style:family="table-row">
      <style:table-row-properties style:min-row-height="0.529cm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/>
    <style:style style:name="T148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/>
    <style:style style:name="T149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/>
    <style:style style:name="T150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/>
    <style:style style:name="T151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18" style:family="table-row">
      <style:table-row-properties style:min-row-height="0.529cm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/>
    <style:style style:name="T152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/>
    <style:style style:name="T153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/>
    <style:style style:name="T154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/>
    <style:style style:name="T155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19" style:family="table-row">
      <style:table-row-properties style:min-row-height="0.529cm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/>
    <style:style style:name="T156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/>
    <style:style style:name="T157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/>
    <style:style style:name="T158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/>
    <style:style style:name="T159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20" style:family="table-row">
      <style:table-row-properties style:min-row-height="0.529cm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/>
    <style:style style:name="T160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/>
    <style:style style:name="T161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/>
    <style:style style:name="T162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/>
    <style:style style:name="T163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21" style:family="table-row">
      <style:table-row-properties style:min-row-height="0.529cm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/>
    <style:style style:name="T164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/>
    <style:style style:name="T165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/>
    <style:style style:name="T166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/>
    <style:style style:name="T167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22" style:family="table-row">
      <style:table-row-properties style:min-row-height="0.529cm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/>
    <style:style style:name="T168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/>
    <style:style style:name="T169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/>
    <style:style style:name="T170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/>
    <style:style style:name="T171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23" style:family="table-row">
      <style:table-row-properties style:min-row-height="0.529cm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/>
    <style:style style:name="T172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/>
    <style:style style:name="T173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/>
    <style:style style:name="T174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/>
    <style:style style:name="T175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24" style:family="table-row">
      <style:table-row-properties style:min-row-height="0.529cm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/>
    <style:style style:name="T176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/>
    <style:style style:name="T177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/>
    <style:style style:name="T178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/>
    <style:style style:name="T179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180" style:family="paragraph" style:parent-style-name="Normal"/>
    <style:style style:name="T180_1" style:family="text">
      <style:text-properties fo:font-style="italic" style:font-style-asian="italic" style:font-style-complex="italic"/>
    </style:style>
    <style:style style:name="P181" style:family="paragraph" style:parent-style-name="Normal">
      <style:text-properties fo:font-style="italic" style:font-style-asian="italic" style:font-style-complex="italic"/>
    </style:style>
    <style:style style:name="Table4" style:family="table">
      <style:table-properties table:align="left" style:width="13.243cm" fo:margin-left="0cm"/>
    </style:style>
    <style:style style:name="Column9" style:family="table-column">
      <style:table-column-properties style:column-width="4.992cm"/>
    </style:style>
    <style:style style:name="Column10" style:family="table-column">
      <style:table-column-properties style:column-width="4cm"/>
    </style:style>
    <style:style style:name="Column11" style:family="table-column">
      <style:table-column-properties style:column-width="4.251cm"/>
    </style:style>
    <style:style style:name="Row25" style:family="table-row">
      <style:table-row-properties style:min-row-height="0.529cm"/>
    </style:style>
    <style:style style:name="Cell72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/>
    <style:style style:name="T182_1" style:family="text">
      <style:text-properties fo:font-style="italic" style:font-style-asian="italic" style:font-style-complex="italic"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26" style:family="table-row">
      <style:table-row-properties style:min-row-height="0.529cm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/>
    <style:style style:name="T184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/>
    <style:style style:name="T185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27" style:family="table-row">
      <style:table-row-properties style:min-row-height="0.529cm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/>
    <style:style style:name="T186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/>
    <style:style style:name="T187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/>
    <style:style style:name="T188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28" style:family="table-row">
      <style:table-row-properties style:min-row-height="0.529cm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/>
    <style:style style:name="T189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/>
    <style:style style:name="T190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/>
    <style:style style:name="T191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29" style:family="table-row">
      <style:table-row-properties style:min-row-height="0.529cm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/>
    <style:style style:name="T192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/>
    <style:style style:name="T193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/>
    <style:style style:name="T194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30" style:family="table-row">
      <style:table-row-properties style:min-row-height="0.529cm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/>
    <style:style style:name="T195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/>
    <style:style style:name="T196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/>
    <style:style style:name="T197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31" style:family="table-row">
      <style:table-row-properties style:min-row-height="0.529cm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/>
    <style:style style:name="T198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/>
    <style:style style:name="T199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/>
    <style:style style:name="T200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32" style:family="table-row">
      <style:table-row-properties style:min-row-height="0.529cm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/>
    <style:style style:name="T201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/>
    <style:style style:name="T202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/>
    <style:style style:name="T203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204" style:family="paragraph" style:parent-style-name="Normal">
      <style:text-properties fo:font-weight="bold" style:font-weight-asian="bold" style:font-weight-complex="bold"/>
    </style:style>
    <style:style style:name="P205" style:family="paragraph" style:parent-style-name="Normal"/>
    <style:style style:name="T205_1" style:family="text">
      <style:text-properties fo:font-weight="bold" style:font-weight-asian="bold" style:font-weight-complex="bold"/>
    </style:style>
    <style:style style:name="P206" style:family="paragraph" style:parent-style-name="Normal"/>
    <style:style style:name="P207" style:family="paragraph" style:parent-style-name="Normal"/>
    <style:style style:name="T207_1" style:family="text"/>
    <style:style style:name="T207_2" style:family="text"/>
    <style:style style:name="T207_3" style:family="text"/>
    <style:style style:name="P208" style:family="paragraph" style:parent-style-name="Normal"/>
    <style:style style:name="T208_1" style:family="text">
      <style:text-properties fo:font-weight="bold" style:font-weight-asian="bold" style:font-weight-complex="bold"/>
    </style:style>
    <style:style style:name="T208_2" style:family="text"/>
    <style:style style:name="T208_3" style:family="text"/>
    <style:style style:name="T208_4" style:family="text"/>
    <style:style style:name="P209" style:family="paragraph" style:parent-style-name="Normal"/>
    <style:style style:name="T209_1" style:family="text">
      <style:text-properties fo:font-weight="bold" style:font-weight-asian="bold" style:font-weight-complex="bold"/>
    </style:style>
    <style:style style:name="T209_2" style:family="text"/>
    <style:style style:name="T209_3" style:family="text"/>
    <style:style style:name="P210" style:family="paragraph" style:parent-style-name="Normal"/>
    <style:style style:name="T210_1" style:family="text">
      <style:text-properties fo:font-weight="bold" style:font-weight-asian="bold" style:font-weight-complex="bold"/>
    </style:style>
    <style:style style:name="T210_2" style:family="text"/>
    <style:style style:name="T210_3" style:family="text"/>
    <style:style style:name="P211" style:family="paragraph" style:parent-style-name="Normal"/>
    <style:style style:name="T211_1" style:family="text">
      <style:text-properties fo:font-weight="bold" style:font-weight-asian="bold" style:font-weight-complex="bold"/>
    </style:style>
    <style:style style:name="T211_2" style:family="text"/>
    <style:style style:name="T211_3" style:family="text"/>
    <style:style style:name="T211_4" style:family="text"/>
    <style:style style:name="T211_5" style:family="text"/>
    <style:style style:name="P212" style:family="paragraph" style:parent-style-name="Normal"/>
    <style:style style:name="T212_1" style:family="text">
      <style:text-properties fo:font-weight="bold" style:font-weight-asian="bold" style:font-weight-complex="bold"/>
    </style:style>
    <style:style style:name="T212_2" style:family="text"/>
    <style:style style:name="T212_3" style:family="text"/>
    <style:style style:name="T212_4" style:family="text"/>
    <style:style style:name="P213" style:family="paragraph" style:parent-style-name="Normal">
      <style:text-properties style:font-style-complex="italic" fo:font-weight="bold" style:font-weight-asian="bold" style:font-weight-complex="bold"/>
    </style:style>
    <style:style style:name="P214" style:family="paragraph" style:parent-style-name="Normal"/>
    <style:style style:name="T214_1" style:family="text">
      <style:text-properties style:font-style-complex="italic" fo:font-weight="bold" style:font-weight-asian="bold" style:font-weight-complex="bold"/>
    </style:style>
    <style:style style:name="T214_2" style:family="text">
      <style:text-properties style:font-style-complex="italic" style:font-weight-complex="bold"/>
    </style:style>
    <style:style style:name="P215" style:family="paragraph" style:parent-style-name="Normal"/>
    <style:style style:name="P216" style:family="paragraph" style:parent-style-name="Normal"/>
    <style:style style:name="T216_1" style:family="text">
      <style:text-properties fo:font-weight="bold" style:font-weight-asian="bold" style:font-weight-complex="bold"/>
    </style:style>
    <style:style style:name="P217" style:family="paragraph" style:parent-style-name="Normal">
      <style:text-properties fo:font-weight="bold" style:font-weight-asian="bold" style:font-weight-complex="bold"/>
    </style:style>
    <style:style style:name="P218" style:family="paragraph" style:parent-style-name="Normal"/>
    <style:style style:name="T218_1" style:family="text"/>
    <style:style style:name="T218_2" style:family="text">
      <style:text-properties style:text-underline-style="solid" style:text-underline-color="font-color"/>
    </style:style>
    <style:style style:name="T218_3" style:family="text"/>
    <style:style style:name="P219" style:family="paragraph" style:parent-style-name="Normal"/>
    <style:style style:name="T219_1" style:family="text"/>
    <style:style style:name="T219_2" style:family="text"/>
    <style:style style:name="T219_3" style:family="text"/>
    <style:style style:name="T219_4" style:family="text"/>
    <style:style style:name="T219_5" style:family="text"/>
    <style:style style:name="P220" style:family="paragraph" style:parent-style-name="Normal"/>
    <style:style style:name="P221" style:family="paragraph" style:parent-style-name="Normal"/>
    <style:style style:name="T221_1" style:family="text"/>
    <style:style style:name="T221_2" style:family="text"/>
    <style:style style:name="T221_3" style:family="text"/>
    <style:style style:name="T221_4" style:family="text"/>
    <style:style style:name="T221_5" style:family="text"/>
    <style:style style:name="P222" style:family="paragraph" style:parent-style-name="Normal"/>
    <style:style style:name="Table5" style:family="table">
      <style:table-properties table:align="left" style:width="18.441cm" fo:margin-left="0cm"/>
    </style:style>
    <style:style style:name="Column12" style:family="table-column">
      <style:table-column-properties style:column-width="7.743cm" style:use-optimal-column-width="false"/>
    </style:style>
    <style:style style:name="Column13" style:family="table-column">
      <style:table-column-properties style:column-width="3.565cm" style:use-optimal-column-width="false"/>
    </style:style>
    <style:style style:name="Column14" style:family="table-column">
      <style:table-column-properties style:column-width="3.567cm" style:use-optimal-column-width="false"/>
    </style:style>
    <style:style style:name="Column15" style:family="table-column">
      <style:table-column-properties style:column-width="3.567cm" style:use-optimal-column-width="false"/>
    </style:style>
    <style:style style:name="Row33" style:family="table-row">
      <style:table-row-properties style:min-row-height="0.529cm" style:use-optimal-row-height="false"/>
    </style:style>
    <style:style style:name="Cell94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/>
    <style:style style:name="T223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95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/>
    <style:style style:name="T224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96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/>
    <style:style style:name="T225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97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/>
    <style:style style:name="T226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34" style:family="table-row">
      <style:table-row-properties style:min-row-height="0.529cm" style:use-optimal-row-height="fals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/>
    <style:style style:name="T227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/>
    <style:style style:name="T228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/>
    <style:style style:name="T229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/>
    <style:style style:name="T230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35" style:family="table-row">
      <style:table-row-properties style:min-row-height="0.529cm" style:use-optimal-row-height="fals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/>
    <style:style style:name="T231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/>
    <style:style style:name="T232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/>
    <style:style style:name="T233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/>
    <style:style style:name="T234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36" style:family="table-row">
      <style:table-row-properties style:min-row-height="0.529cm" style:use-optimal-row-height="fals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/>
    <style:style style:name="T235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/>
    <style:style style:name="T236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/>
    <style:style style:name="T237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/>
    <style:style style:name="T238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37" style:family="table-row">
      <style:table-row-properties style:min-row-height="0.529cm" style:use-optimal-row-height="fals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/>
    <style:style style:name="T239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/>
    <style:style style:name="T240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/>
    <style:style style:name="T241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/>
    <style:style style:name="T242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38" style:family="table-row">
      <style:table-row-properties style:min-row-height="0.529cm" style:use-optimal-row-height="fals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/>
    <style:style style:name="T243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/>
    <style:style style:name="T244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/>
    <style:style style:name="T245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/>
    <style:style style:name="T246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39" style:family="table-row">
      <style:table-row-properties style:min-row-height="0.529cm" style:use-optimal-row-height="fals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/>
    <style:style style:name="T247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/>
    <style:style style:name="T248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/>
    <style:style style:name="T249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/>
    <style:style style:name="T250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40" style:family="table-row">
      <style:table-row-properties style:min-row-height="0.529cm" style:use-optimal-row-height="fals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/>
    <style:style style:name="T251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/>
    <style:style style:name="T252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/>
    <style:style style:name="T253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/>
    <style:style style:name="T254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41" style:family="table-row">
      <style:table-row-properties style:min-row-height="0.529cm" style:use-optimal-row-height="fals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/>
    <style:style style:name="T255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/>
    <style:style style:name="T256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/>
    <style:style style:name="T257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/>
    <style:style style:name="T258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42" style:family="table-row">
      <style:table-row-properties style:min-row-height="0.529cm" style:use-optimal-row-height="false"/>
    </style:style>
    <style:style style:name="Cell1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/>
    <style:style style:name="T259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/>
    <style:style style:name="T260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/>
    <style:style style:name="T261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/>
    <style:style style:name="T262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43" style:family="table-row">
      <style:table-row-properties style:min-row-height="0.529cm" style:use-optimal-row-height="false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/>
    <style:style style:name="T263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/>
    <style:style style:name="T264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/>
    <style:style style:name="T265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/>
    <style:style style:name="T266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44" style:family="table-row">
      <style:table-row-properties style:min-row-height="0.529cm" style:use-optimal-row-height="false"/>
    </style:style>
    <style:style style:name="Cell138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/>
    <style:style style:name="T267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39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/>
    <style:style style:name="T268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40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/>
    <style:style style:name="T269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41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/>
    <style:style style:name="T270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45" style:family="table-row">
      <style:table-row-properties style:min-row-height="0.529cm" style:use-optimal-row-height="fals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/>
    <style:style style:name="T271_1" style:family="text">
      <style:text-properties fo:font-style="italic" style:font-style-asian="italic" style:font-style-complex="italic"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71_2" style:family="text">
      <style:text-properties fo:font-style="italic" style:font-style-asian="italic"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/>
    <style:style style:name="T272_1" style:family="text">
      <style:text-properties fo:font-style="italic" style:font-style-asian="italic"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/>
    <style:style style:name="T273_1" style:family="text">
      <style:text-properties fo:font-style="italic" style:font-style-asian="italic"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/>
    <style:style style:name="T274_1" style:family="text">
      <style:text-properties fo:font-style="italic" style:font-style-asian="italic"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/>
    </style:style>
    <style:style style:name="P275" style:family="paragraph" style:parent-style-name="Normal">
      <style:text-properties fo:font-weight="bold" style:font-weight-asian="bold" style:font-weight-complex="bold"/>
    </style:style>
    <style:style style:name="P276" style:family="paragraph" style:parent-style-name="Normal"/>
    <style:style style:name="T276_1" style:family="text">
      <style:text-properties fo:font-weight="bold" style:font-weight-asian="bold" style:font-weight-complex="bold"/>
    </style:style>
    <style:style style:name="P277" style:family="paragraph" style:parent-style-name="Normal"/>
    <style:style style:name="T277_1" style:family="text"/>
    <style:style style:name="P278" style:family="paragraph" style:parent-style-name="Normal"/>
    <style:style style:name="T278_1" style:family="text">
      <style:text-properties fo:font-weight="bold" style:font-weight-asian="bold" style:font-weight-complex="bold"/>
    </style:style>
    <style:style style:name="P279" style:family="paragraph" style:parent-style-name="Normal"/>
    <style:style style:name="T279_1" style:family="text"/>
    <style:style style:name="P280" style:family="paragraph" style:parent-style-name="Normal"/>
    <style:style style:name="T280_1" style:family="text">
      <style:text-properties fo:font-weight="bold" style:font-weight-asian="bold" style:font-weight-complex="bold"/>
    </style:style>
    <style:style style:name="P281" style:family="paragraph" style:parent-style-name="Normal"/>
    <style:style style:name="T281_1" style:family="text"/>
    <style:style style:name="P282" style:family="paragraph" style:parent-style-name="Normal"/>
    <style:style style:name="P283" style:family="paragraph" style:parent-style-name="Normal">
      <style:text-properties style:font-style-complex="italic" fo:font-weight="bold" style:font-weight-asian="bold" style:font-weight-complex="bold"/>
    </style:style>
    <style:style style:name="T283_1" style:family="text">
      <style:text-properties style:font-style-complex="italic" fo:font-weight="bold" style:font-weight-asian="bold" style:font-weight-complex="bold"/>
    </style:style>
    <style:style style:name="P284" style:family="paragraph" style:parent-style-name="Normal"/>
    <style:style style:name="P285" style:family="paragraph" style:parent-style-name="Normal"/>
    <style:style style:name="T285_1" style:family="text">
      <style:text-properties fo:font-weight="bold" style:font-weight-asian="bold" style:font-weight-complex="bold"/>
    </style:style>
    <style:style style:name="P286" style:family="paragraph" style:parent-style-name="Normal">
      <style:text-properties fo:font-weight="bold" style:font-weight-asian="bold" style:font-weight-complex="bold"/>
    </style:style>
    <style:style style:name="P287" style:family="paragraph" style:parent-style-name="Normal"/>
    <style:style style:name="T287_1" style:family="text"/>
    <style:style style:name="P288" style:family="paragraph" style:parent-style-name="Normal"/>
    <style:style style:name="P289" style:family="paragraph" style:parent-style-name="Normal"/>
    <style:style style:name="T289_1" style:family="text">
      <style:text-properties fo:font-weight="bold" style:font-weight-asian="bold" style:font-weight-complex="bold"/>
    </style:style>
    <style:style style:name="P290" style:family="paragraph" style:parent-style-name="Normal">
      <style:text-properties style:font-style-complex="italic"/>
    </style:style>
    <style:style style:name="P291" style:family="paragraph" style:parent-style-name="Normal"/>
    <style:style style:name="T291_1" style:family="text"/>
    <style:style style:name="P292" style:family="paragraph" style:parent-style-name="Normal"/>
    <style:style style:name="P293" style:family="paragraph" style:parent-style-name="Normal"/>
    <style:style style:name="T293_1" style:family="text"/>
    <style:style style:name="P294" style:family="paragraph" style:parent-style-name="Normal"/>
    <style:style style:name="T294_1" style:family="text">
      <style:text-properties fo:font-weight="bold" style:font-weight-asian="bold" style:font-weight-complex="bold"/>
    </style:style>
    <style:style style:name="T294_2" style:family="text"/>
    <style:style style:name="T294_3" style:family="text">
      <style:text-properties fo:font-style="italic" style:font-style-asian="italic"/>
    </style:style>
    <style:style style:name="P295" style:family="paragraph" style:parent-style-name="Normal"/>
    <style:style style:name="T295_1" style:family="text">
      <style:text-properties fo:font-weight="bold" style:font-weight-asian="bold" style:font-weight-complex="bold"/>
    </style:style>
    <style:style style:name="T295_2" style:family="text"/>
    <style:style style:name="T295_3" style:family="text">
      <style:text-properties fo:font-style="italic" style:font-style-asian="italic"/>
    </style:style>
    <style:style style:name="P296" style:family="paragraph" style:parent-style-name="Normal"/>
    <style:style style:name="T296_1" style:family="text">
      <style:text-properties fo:font-weight="bold" style:font-weight-asian="bold" style:font-weight-complex="bold"/>
    </style:style>
    <style:style style:name="T296_2" style:family="text"/>
    <style:style style:name="T296_3" style:family="text">
      <style:text-properties fo:font-style="italic" style:font-style-asian="italic"/>
    </style:style>
    <style:style style:name="P297" style:family="paragraph" style:parent-style-name="Normal"/>
    <style:style style:name="T297_1" style:family="text">
      <style:text-properties fo:font-weight="bold" style:font-weight-asian="bold" style:font-weight-complex="bold"/>
    </style:style>
    <style:style style:name="T297_2" style:family="text"/>
    <style:style style:name="T297_3" style:family="text">
      <style:text-properties fo:font-style="italic" style:font-style-asian="italic" style:font-style-complex="italic"/>
    </style:style>
    <style:style style:name="P298" style:family="paragraph" style:parent-style-name="Normal"/>
  </office:automatic-styles>
  <office:body>
    <office:text>
      <text:p text:style-name="P1"><text:span text:style-name="T1_1">Business<text:s/>Case</text:span></text:p>
      <text:p text:style-name="P2"/>
      <text:p text:style-name="P3"><text:span text:style-name="T3_1">Summary<text:s/>Sheet</text:span></text:p>
      <text:p text:style-name="P4"/>
      <table:table table:style-name="Table1">
        <table:table-column table:style-name="Column1"/>
        <table:table-row table:style-name="Row1">
          <table:table-cell table:style-name="Cell1">
            <text:p text:style-name="P5"><text:span text:style-name="T5_1">Portfolio/<text:s/>Business/Country<text:s/>Plan<text:s/>Summary</text:span><text:span text:style-name="T5_2"><text:note text:note-class="footnote"><text:note-citation/><text:note-body><text:p text:style-name="P6"><text:span text:style-name="T6_1"><text:s/></text:span><text:span text:style-name="T6_2"><text:a xlink:type="simple" xlink:href="https://www.gov.uk/government/publications/uk-western-balkans-region-development-partnership-summary/uk-western-balkans-region-development-partnership-summary-july-2023#introduction"><text:span text:style-name="T6_3">UK–Western<text:s/>Balkans<text:s/>region<text:s/>development<text:s/>partnership<text:s/>summary,<text:s/>July<text:s/>2023<text:s/>-<text:s/>GOV.UK</text:span></text:a></text:span></text:p></text:note-body></text:note></text:span><text:span text:style-name="T6_4">:</text:span></text:p>
            <text:p text:style-name="P7"><text:span text:style-name="T7_1"><text:line-break/></text:span><text:span text:style-name="T7_2"><text:s/></text:span><text:span text:style-name="T7_3">The<text:s/>UK’s<text:s/>objective<text:s/>for<text:s/>the<text:s/>region<text:s/>is<text:s/>for<text:s/>the<text:s/>Western<text:s/>Balkans<text:s/>to<text:s/>be<text:s/>stable<text:s/>democracies,<text:s/>inclusive<text:s/>societies,<text:s/>resilient<text:s/>to<text:s/>external<text:s/>threats,<text:s/>actively<text:s/>tackling<text:s/>serious<text:s/>organised<text:s/>crime,<text:s/>and<text:s/>overcoming<text:s/>divisive<text:s/>ethnic-nationalism<text:s/>and<text:s/>conflict.<text:s/>We<text:s/>involve<text:s/>citizens<text:s/>in<text:s/>decisions<text:s/>that<text:s/>affect<text:s/>their<text:s/>communities,<text:s/>which<text:s/>in<text:s/>turn<text:s/>should<text:s/>increase<text:s/>the<text:s/>accountability<text:s/>of<text:s/>political<text:s/>elites<text:s/>and<text:s/>governments.<text:s/>We<text:s/>work<text:s/>with<text:s/>governments<text:s/>on<text:s/>areas<text:s/>they<text:s/>themselves<text:s/>wish<text:s/>to<text:s/>reform<text:s/>which<text:s/>strengthens<text:s/>our<text:s/>bilateral<text:s/>relationships<text:s/>and<text:s/>builds<text:s/>the<text:s/>capacity<text:s/>necessary<text:s/>for<text:s/>reform<text:s/>to<text:s/>be<text:s/>successful.</text:span></text:p>
            <text:p text:style-name="P8"/>
          </table:table-cell>
        </table:table-row>
      </table:table>
      <text:p text:style-name="P9"/>
      <table:table table:style-name="Table2">
        <table:table-column table:style-name="Column2"/>
        <table:table-column table:style-name="Column3"/>
        <table:table-column table:style-name="Column4"/>
        <table:table-row table:style-name="Row2">
          <table:table-cell table:style-name="Cell2" table:number-columns-spanned="3">
            <text:p text:style-name="P10"><text:span text:style-name="T10_1">Title:<text:s/></text:span><text:span text:style-name="T10_2">UK<text:s/>Hosting<text:s/>of<text:s/>the<text:s/></text:span><text:span text:style-name="T10_3">Berlin<text:s/>Process<text:s/>2025</text:span></text:p>
          </table:table-cell>
          <table:covered-table-cell/>
          <table:covered-table-cell/>
        </table:table-row>
        <table:table-row table:style-name="Row3">
          <table:table-cell table:style-name="Cell3" table:number-columns-spanned="3">
            <text:p text:style-name="P11"><text:span text:style-name="T11_1">Programme<text:s/>summary:<text:s/></text:span></text:p>
            <text:p text:style-name="P12"><text:span text:style-name="T12_1">The<text:s/>UK<text:s/>will<text:s/>host<text:s/>the<text:s/>Berlin<text:s/>Process<text:s/>in<text:s/>2025.<text:s/>Established<text:s/>in<text:s/>2014,<text:s/>the<text:s/>Berlin<text:s/>Process<text:s/>aims<text:s/>to<text:s/>increase<text:s/>connectivity<text:s/>and<text:s/>cooperation<text:s/>in<text:s/>the<text:s/>Western<text:s/>Balkans,<text:s/>with<text:s/>the<text:s/></text:span><text:span text:style-name="T12_2">ultimate<text:s/>goal</text:span><text:span text:style-name="T12_3"><text:s/>of<text:s/>supporting<text:s/>the<text:s/>EU<text:s/>accession<text:s/>of<text:s/>the<text:s/>Western<text:s/>Balkan<text:s/>six<text:s/>(WB6):<text:s/>Albania,<text:s/>Bosnia<text:s/>and<text:s/>Herzegovina<text:s/>(BiH),<text:s/>Kosovo,<text:s/>Montenegro,<text:s/>North<text:s/>Macedonia<text:s/>and<text:s/>Serbia.<text:s/></text:span></text:p>
            <text:p text:style-name="P13"/>
            <text:p text:style-name="P14"><text:span text:style-name="T14_1">As<text:s/>the<text:s/>UK<text:s/>resets<text:s/>its<text:s/>relationship<text:s/>with<text:s/>Europe,<text:s/>the<text:s/>Berlin<text:s/>Process<text:s/>will<text:s/>support<text:s/>stability,<text:s/>security<text:s/>and<text:s/>economic<text:s/>growth,<text:s/>combat<text:s/>irregular<text:s/>migration,<text:s/>and<text:s/>tackle<text:s/>gender<text:s/>inequality.<text:s/>This<text:s/>programme<text:s/>will<text:s/>deliver<text:s/>increased<text:s/>UK<text:s/>leadership<text:s/>and<text:s/>stronger<text:s/>relationships<text:s/>with<text:s/>European<text:s/>partners<text:s/>on<text:s/>the<text:s/>Western<text:s/>Balkans,<text:s/>and<text:s/>tangible<text:s/>progress<text:s/>on<text:s/>the<text:s/>WB6’s<text:s/>Euro-Atlantic<text:s/>paths.</text:span></text:p>
          </table:table-cell>
          <table:covered-table-cell/>
          <table:covered-table-cell/>
        </table:table-row>
        <table:table-row table:style-name="Row4">
          <table:table-cell table:style-name="Cell4" table:number-columns-spanned="3">
            <text:p text:style-name="P15"><text:span text:style-name="T15_1">What<text:s/>is<text:s/>the<text:s/>rationale<text:s/>for<text:s/>UK<text:s/>Aid<text:s/></text:span><text:span text:style-name="T15_2">spending?:</text:span></text:p>
            <text:p text:style-name="P16"><text:span text:style-name="T16_1">In<text:s/>February<text:s/>2025,<text:s/>the<text:s/>Prime<text:s/>Minister<text:s/>committed<text:s/>the<text:s/>UK<text:s/>to<text:s/>hosting<text:s/>the<text:s/>Berlin<text:s/>Process<text:s/>in<text:s/>2025.<text:s/>The<text:s/>Berlin<text:s/>Process<text:s/>will<text:s/>help<text:s/>to<text:s/>secure<text:s/>regional<text:s/>commitment<text:s/>and<text:s/>budgetary<text:s/>action<text:s/>to<text:s/>tackle<text:s/>and<text:s/>prevent<text:s/>violence<text:s/>against<text:s/>women<text:s/>and<text:s/>girls<text:s/>in<text:s/>multiple<text:s/></text:span><text:span text:style-name="T16_2">spaces,<text:s/>and</text:span><text:span text:style-name="T16_3"><text:s/>showcase<text:s/>UK<text:s/>leadership<text:s/>on<text:s/>preventing<text:s/>the<text:s/>drivers<text:s/>of<text:s/>violent<text:s/>conflict<text:s/>in<text:s/>conflict<text:s/>hotspots.<text:s/>The<text:s/>programme<text:s/>will<text:s/>use<text:s/>a<text:s/>blend<text:s/>of<text:s/>ODA<text:s/>and<text:s/>non-ODA<text:s/>funding<text:s/>to<text:s/>contribute<text:s/>to<text:s/></text:span><text:span text:style-name="T16_4">a<text:s/>number<text:s/>of</text:span><text:span text:style-name="T16_5"><text:s/>UK<text:s/>Government<text:s/>and<text:s/>Foreign<text:s/>Secretary<text:s/>priorities:<text:s/></text:span><text:span text:style-name="T16_6">i</text:span><text:span text:style-name="T16_7">)<text:s/>promoting<text:s/>secure<text:s/>borders<text:s/>and<text:s/>tackling<text:s/>irregular<text:s/>migration,<text:s/>ii)<text:s/>upholding<text:s/>national<text:s/>security,<text:s/>iii)<text:s/>delivering<text:s/>safer<text:s/>streets<text:s/>and<text:s/>iv)<text:s/>economic<text:s/>growth.<text:s/>The<text:s/>focus<text:s/>of<text:s/>ODA<text:s/>spend<text:s/>will<text:s/>be<text:s/>on<text:s/>supporting<text:s/>Euro-Atlantic<text:s/>integration,<text:s/>inclusive<text:s/>democracies,<text:s/>economic<text:s/>growth<text:s/>of<text:s/>the<text:s/>WB6<text:s/>(and<text:s/>ultimately<text:s/>a<text:s/>transition<text:s/>beyond<text:s/>ODA).<text:s/>The<text:s/>non-ODA<text:s/>element<text:s/>will<text:s/>be<text:s/>more<text:s/>targeted<text:s/>towards<text:s/>achieving<text:s/>UK<text:s/>objectives<text:s/>and<text:s/>providing<text:s/>security<text:s/>for<text:s/>the<text:s/>event.</text:span></text:p>
          </table:table-cell>
          <table:covered-table-cell/>
          <table:covered-table-cell/>
        </table:table-row>
        <table:table-row table:style-name="Row5">
          <table:table-cell table:style-name="Cell5" table:number-columns-spanned="2">
            <text:p text:style-name="P17"><text:span text:style-name="T17_1">Programme<text:s/>Value:<text:s/></text:span><text:span text:style-name="T17_2">up<text:s/>to<text:s/>£12.5m</text:span></text:p>
            <text:p text:style-name="P18"><text:span text:style-name="T18_1">(comprising<text:s/>£7.5m<text:s/>ODA<text:s/>&amp;<text:s/>£5m<text:s/>non-ODA)</text:span></text:p>
            <text:p text:style-name="P19"/>
          </table:table-cell>
          <table:covered-table-cell/>
          <table:table-cell table:style-name="Cell6">
            <text:p text:style-name="P20"><text:span text:style-name="T20_1">Country/<text:s/>Region<text:s/>or<text:s/>Sector:<text:s/></text:span></text:p>
            <text:p text:style-name="P21"><text:span text:style-name="T21_1">Western<text:s/>Balkans</text:span></text:p>
          </table:table-cell>
        </table:table-row>
        <table:table-row table:style-name="Row6">
          <table:table-cell table:style-name="Cell7" table:number-columns-spanned="3">
            <text:p text:style-name="P22"><text:span text:style-name="T22_1">Threshold<text:s/>for<text:s/>final<text:s/>approval<text:s/>of<text:s/>Business<text:s/>Case:<text:s/></text:span><text:span text:style-name="T22_2">Minister<text:s/>Doughty</text:span></text:p>
          </table:table-cell>
          <table:covered-table-cell/>
          <table:covered-table-cell/>
        </table:table-row>
        <table:table-row table:style-name="Row7">
          <table:table-cell table:style-name="Cell8">
            <text:p text:style-name="P23"><text:span text:style-name="T23_1">Approval<text:s/>of<text:s/>Concept<text:s/>Note:</text:span></text:p>
          </table:table-cell>
          <table:table-cell table:style-name="Cell9">
            <text:p text:style-name="P24"><text:span text:style-name="T24_1">23<text:s/>April<text:s/>2025</text:span></text:p>
          </table:table-cell>
          <table:table-cell table:style-name="Cell10">
            <text:p text:style-name="P25"><text:span text:style-name="T25_1">Name<text:s/>of<text:s/>Approver:<text:s/></text:span><text:span text:style-name="T25_2">Minister<text:s/>Doughty</text:span></text:p>
          </table:table-cell>
        </table:table-row>
        <table:table-row table:style-name="Row8">
          <table:table-cell table:style-name="Cell11">
            <text:p text:style-name="P26"><text:span text:style-name="T26_1">Approval<text:s/>of<text:s/>Business<text:s/>Case:</text:span></text:p>
          </table:table-cell>
          <table:table-cell table:style-name="Cell12">
            <text:p text:style-name="P27"><text:span text:style-name="T27_1">16<text:s/>June<text:s/>2025</text:span></text:p>
          </table:table-cell>
          <table:table-cell table:style-name="Cell13">
            <text:p text:style-name="P28"><text:span text:style-name="T28_1">Name<text:s/>of<text:s/>Approver:<text:s/></text:span><text:span text:style-name="T28_2">Minister<text:s/>Doughty</text:span></text:p>
          </table:table-cell>
        </table:table-row>
        <table:table-row table:style-name="Row9">
          <table:table-cell table:style-name="Cell14">
            <text:p text:style-name="P29"><text:span text:style-name="T29_1">Programme<text:s/>Code:<text:s/></text:span></text:p>
            <text:p text:style-name="P30"><text:span text:style-name="T30_1">400673</text:span></text:p>
          </table:table-cell>
          <table:table-cell table:style-name="Cell15">
            <text:p text:style-name="P31"><text:span text:style-name="T31_1">AMP<text:s/>Start<text:s/>Date:</text:span></text:p>
            <text:p text:style-name="P32"><text:span text:style-name="T32_1">1<text:s/>July<text:s/>2025</text:span></text:p>
          </table:table-cell>
          <table:table-cell table:style-name="Cell16">
            <text:p text:style-name="P33"><text:span text:style-name="T33_1">AMP<text:s/>End<text:s/>Date:</text:span></text:p>
            <text:p text:style-name="P34"><text:span text:style-name="T34_1">31<text:s/>Mar<text:s/>2026</text:span></text:p>
          </table:table-cell>
        </table:table-row>
        <table:table-row table:style-name="Row10">
          <table:table-cell table:style-name="Cell17">
            <text:p text:style-name="P35"><text:span text:style-name="T35_1">Overall<text:s/>programme<text:s/>risk<text:s/>rating:<text:s/></text:span></text:p>
            <text:p text:style-name="P36"/>
          </table:table-cell>
          <table:table-cell table:style-name="Cell18" table:number-columns-spanned="2">
            <text:p text:style-name="P37"><text:span text:style-name="T37_1">Moderate</text:span></text:p>
          </table:table-cell>
          <table:covered-table-cell/>
        </table:table-row>
      </table:table>
      <text:list text:style-name="LS2" xml:id="list0">
        <text:list-item>
          <text:p text:style-name="P38"><text:span text:style-name="T38_1">Strategic<text:s/>Case<text:s/></text:span></text:p>
        </text:list-item>
      </text:list>
      <text:p text:style-name="P39"/>
      <text:p text:style-name="P40"><text:span text:style-name="T40_1">Context</text:span></text:p>
      <text:p text:style-name="P41"/>
      <text:p text:style-name="P42"><text:span text:style-name="T42_1">The<text:s/>Berlin<text:s/>Process<text:s/>was<text:s/>initiated<text:s/>by<text:s/>Germany<text:s/>in<text:s/>2014<text:s/>to<text:s/>improve<text:s/>regional<text:s/>cooperation<text:s/>and<text:s/>connectivity,<text:s/>and<text:s/>to<text:s/></text:span><text:span text:style-name="T42_2">underpin</text:span><text:span text:style-name="T42_3"><text:s/></text:span><text:span text:style-name="T42_4">the<text:s/>path<text:s/>to<text:s/>EU<text:s/>accession<text:s/>for<text:s/>the<text:s/>Western<text:s/>Balkans<text:s/>6<text:s/>(WB6):<text:s/>Albania,<text:s/>Bosnia<text:s/>and<text:s/>Herzegovina<text:s/>(BiH),<text:s/>Kosovo,<text:s/>Montenegro,<text:s/>North<text:s/>Macedonia<text:s/>and<text:s/>Serbia.<text:s/></text:span></text:p>
      <text:p text:style-name="P43"/>
      <text:p text:style-name="P44"><text:span text:style-name="T44_1">In<text:s/>February<text:s/>2025,<text:s/>the<text:s/>Prime<text:s/>Minister<text:s/>agreed<text:s/>that<text:s/>the<text:s/>UK<text:s/>will<text:s/>host<text:s/>this<text:s/>year’s<text:s/>Berlin<text:s/>Process.<text:s/>The<text:s/>PM<text:s/>also<text:s/>appointed<text:s/>Dame<text:s/>Karen<text:s/>Pierce<text:s/>as<text:s/>UK<text:s/>Special<text:s/>Envoy<text:s/>to<text:s/>the<text:s/>Western<text:s/>Balkans<text:s/>and<text:s/>as<text:s/>Berlin<text:s/>Process<text:s/>Portfolio<text:s/>Senior<text:s/>Responsible<text:s/>Owner<text:s/>(SRO).<text:s/></text:span><text:span text:style-name="T44_2">Given<text:s/>its<text:s/>scope,<text:s/>the<text:s/>Berlin<text:s/>Process<text:s/>will<text:s/>be<text:s/>delivered<text:s/>by<text:s/>several<text:s/>government<text:s/>departments<text:s/>including<text:s/>the<text:s/>FCDO,<text:s/>DBT,<text:s/>Home<text:s/>Office,<text:s/>and<text:s/>Defra.<text:s/>This<text:s/>Business<text:s/>Case<text:s/>is<text:s/>for<text:s/>a<text:s/>programme<text:s/>consisting<text:s/>only<text:s/>of<text:s/>the<text:s/>elements<text:s/>that<text:s/>FCDO<text:s/>bears<text:s/>responsibility<text:s/>for:<text:s text:c="2"/></text:span></text:p>
      <text:list text:style-name="LS4" xml:id="list1">
        <text:list-item>
          <text:p text:style-name="P45"><text:span text:style-name="T45_1">Leaders’<text:s/>Summit<text:s/>(to<text:s/>be<text:s/>attended<text:s/>by<text:s/>the<text:s/>Prime<text:s/>Minister<text:s/>and<text:s/>Foreign<text:s/>Secretary)</text:span></text:p>
        </text:list-item>
        <text:list-item>
          <text:p text:style-name="P46"><text:span text:style-name="T46_1">1-day<text:s/>Foreign<text:s/>Ministerial<text:s/>meetings<text:s/>(to<text:s/>be<text:s/>attended<text:s/>by<text:s/>the<text:s/>Foreign<text:s/>Secretary)</text:span></text:p>
        </text:list-item>
        <text:list-item>
          <text:p text:style-name="P47"><text:span text:style-name="T47_1">A<text:s/>series<text:s/>of<text:s/>Ministerial<text:s/>meetings,<text:s/>side-events<text:s/>and<text:s/>forums<text:s/>that<text:s/>convene<text:s/>parliamentarians,<text:s/>civil<text:s/>society,<text:s/>youth,<text:s/>women<text:s/>and<text:s/>the<text:s/>private<text:s/>sector.</text:span></text:p>
        </text:list-item>
      </text:list>
      <text:p text:style-name="P48"><text:span text:style-name="T48_1">Strategic<text:s/>Alignment</text:span></text:p>
      <text:p text:style-name="P49"/>
      <text:p text:style-name="P50"><text:span text:style-name="T50_1">Hosting<text:s/>the<text:s/>Berlin<text:s/>Process<text:s/>contributes<text:s/>to<text:s/></text:span><text:span text:style-name="T50_2">a<text:s/>number<text:s/>of</text:span><text:span text:style-name="T50_3"><text:s/>UK<text:s/>Government<text:s/>(HMG)<text:s/>missions<text:s/>and<text:s/>Foreign<text:s/>Secretary<text:s/>priorities:<text:s/></text:span></text:p>
      <text:list text:style-name="LS9" xml:id="list4">
        <text:list-item>
          <text:p text:style-name="P51"><text:span text:style-name="T51_1">promoting<text:s/>secure<text:s/>borders<text:s/>and<text:s/>tackling<text:s/>irregular<text:s/>migration,</text:span></text:p>
        </text:list-item>
        <text:list-item>
          <text:p text:style-name="P52"><text:span text:style-name="T52_1">upholding<text:s/>national<text:s/>security,<text:s/></text:span></text:p>
        </text:list-item>
        <text:list-item>
          <text:p text:style-name="P53"><text:span text:style-name="T53_1">delivering<text:s/>safer<text:s/>streets,<text:s/>and</text:span></text:p>
        </text:list-item>
        <text:list-item>
          <text:p text:style-name="P54"><text:span text:style-name="T54_1">economic<text:s/>growth.<text:s/></text:span></text:p>
        </text:list-item>
      </text:list>
      <text:p text:style-name="P55"/>
      <text:p text:style-name="P56"><text:span text:style-name="T56_1">The<text:s/>UK<text:s/>acting<text:s/>as<text:s/>host<text:s/>for<text:s/>the<text:s/>Berlin<text:s/>Process<text:s/>in<text:s/>2025<text:s/>strongly<text:s/>aligns<text:s/>with<text:s/>FCDO<text:s/>Western<text:s/>Balkans<text:s/>portfolio<text:s/>objectives.<text:s/>Firstly,<text:s/>it<text:s/>is<text:s/>a<text:s/>powerful<text:s/>public<text:s/>signal<text:s/>of<text:s/>the<text:s/>UK’s<text:s/>renewed<text:s/>commitment<text:s/>and<text:s/>ambition<text:s/>in<text:s/>the<text:s/>region.<text:s/>Secondly,<text:s/>it<text:s/>equips<text:s/>us<text:s/>with<text:s/>a<text:s/>significant<text:s/>lever<text:s/>to<text:s/>deliver<text:s/>our<text:s/>policy<text:s/>priorities<text:s/>–<text:s/>e.g.<text:s/>supporting<text:s/>regional<text:s/>economic<text:s/>integration<text:s/>and<text:s/>strengthening<text:s/>trading/investment<text:s/>relationships,<text:s/>upholding<text:s/>European<text:s/>security,<text:s/>countering<text:s/>hostile<text:s/>state<text:s/>interference,<text:s/>disrupting<text:s/>and<text:s/>deterring<text:s/>irregular<text:s/>migration,<text:s/>showcasing<text:s/>revived<text:s/>UK<text:s/>capability<text:s/>and<text:s/>leadership<text:s/>on<text:s/>gender<text:s/>equality,<text:s/>and<text:s/>preventing<text:s/>conflict.<text:s/>Thirdly,<text:s/>it<text:s/>enables<text:s/>us<text:s/>to<text:s/>deepen<text:s/>bilateral<text:s/>partnerships<text:s/>with<text:s/>the<text:s/>WB6.<text:s/>Finally,<text:s/>it<text:s/>provides<text:s/>a<text:s/>platform<text:s/>for<text:s/>renewed,<text:s/>more<text:s/>ambitious<text:s/>cooperation<text:s/>with<text:s/>the<text:s/>EU<text:s/>and<text:s/>European<text:s/>partners<text:s/>as<text:s/>part<text:s/>of<text:s/>the<text:s/>reset<text:s/>of<text:s/>the<text:s/>UK’s<text:s/>relationship.</text:span></text:p>
      <text:p text:style-name="P57"/>
      <text:p text:style-name="P58"><text:span text:style-name="T58_1">Hosting<text:s/>the<text:s/>Berlin<text:s/>Process<text:s/>will<text:s/>support<text:s/>the<text:s/>achievement<text:s/>of<text:s/>FCDO<text:s/>priorities<text:s/>in<text:s/>the<text:s/>region<text:s/>(and<text:s/>linked<text:s/>HMG<text:s/>missions<text:s/>under<text:s/>the<text:s/>Plan<text:s/>for<text:s/>Change)<text:s/>and<text:s/>support<text:s/>stability,<text:s/>security<text:s/>and<text:s/>prosperity<text:s/>in<text:s/>the<text:s/>Western<text:s/>Balkans:</text:span></text:p>
      <text:list text:style-name="LS5" xml:id="list8">
        <text:list-item>
          <text:p text:style-name="P59"><text:span text:style-name="T59_1">European<text:s/>Security<text:s/>(Strong<text:s/>Foundations<text:s/>–<text:s/>National<text:s/>Security):<text:s/></text:span><text:span text:style-name="T59_2">Joint<text:s/>action<text:s/>to<text:s/>counter<text:s/>hostile<text:s/>Russian<text:s/>influence,<text:s/>strengthen<text:s/>security<text:s/>capabilities<text:s/>of<text:s/>vulnerable<text:s/>NATO<text:s/>allies,<text:s/>continue<text:s/>UK<text:s/>support<text:s/>to<text:s/>NATO<text:s/>regional<text:s/>presence</text:span></text:p>
        </text:list-item>
        <text:list-item>
          <text:p text:style-name="P60"><text:span text:style-name="T60_1">Europe<text:s/>Reset:<text:s/></text:span><text:span text:style-name="T60_2">Demonstrate<text:s/>refreshed<text:s/>UK<text:s/>leadership<text:s/>on<text:s/>the<text:s/>Western<text:s/>Balkans.<text:s/>Strengthen<text:s/>relationships<text:s/>with<text:s/>key<text:s/>Berlin<text:s/>Process<text:s/>partners<text:s/>(Austria,<text:s/>Bulgaria,<text:s/>Croatia,<text:s/>France,<text:s/>Germany,<text:s/>Italy,<text:s/>Germany,<text:s/>Greece,<text:s/>Poland,<text:s/>Slovenia)<text:s/>and<text:s/>the<text:s/>EU<text:s/>through<text:s/>joint<text:s/>initiatives<text:s/>and<text:s/>new<text:s/>partnerships.</text:span></text:p>
        </text:list-item>
        <text:list-item>
          <text:p text:style-name="P61"><text:span text:style-name="T61_1">Migration<text:s/>(Strong<text:s/>Foundations<text:s/>–<text:s/>Secure<text:s/>Borders<text:s/>and<text:s/>Safer<text:s/>Streets):<text:s/></text:span><text:span text:style-name="T61_2">Tackle<text:s/>the<text:s/>threat<text:s/>of<text:s/>irregular<text:s/>migration<text:s/>transiting<text:s/>to<text:s/>the<text:s/>UK<text:s/>through<text:s/>the<text:s/>Western<text:s/>Balkans<text:s/>through<text:s/>increased<text:s/>regional<text:s/>cooperation<text:s/>and<text:s/>capacity.</text:span></text:p>
        </text:list-item>
        <text:list-item>
          <text:p text:style-name="P62"><text:span text:style-name="T62_1">Development:<text:s/></text:span><text:span text:style-name="T62_2">Secure<text:s/>regional<text:s/>commitment<text:s/>and<text:s/>budgetary<text:s/>action<text:s/>to<text:s/>tackle<text:s/>and<text:s/>prevent<text:s/>violence<text:s/>against<text:s/>women<text:s/>and<text:s/>girls<text:s/>in<text:s/>multiple<text:s/>spaces.<text:s/>Showcase<text:s/>leadership<text:s/>on<text:s/>preventing<text:s/>the<text:s/>drivers<text:s/>of<text:s/>violent<text:s/>conflict<text:s/>in<text:s/>conflict<text:s/>hotspots.<text:s/>Promote<text:s/>economic<text:s/>growth<text:s/>and<text:s/>enhanced<text:s/>prosperity.</text:span></text:p>
        </text:list-item>
        <text:list-item>
          <text:p text:style-name="P63"><text:span text:style-name="T63_1">Growth<text:s/>(Kickstarting<text:s/>Economic<text:s/>Growth):<text:s/></text:span><text:span text:style-name="T63_2">Strengthen<text:s/>trade<text:s/>ties<text:s/>and<text:s/>support<text:s/>for<text:s/>exports,<text:s/>promote<text:s/>the<text:s/>role<text:s/>of<text:s/>British<text:s/>business<text:s/>in<text:s/>the<text:s/>Western<text:s/>Balkans<text:s/>and<text:s/>grow<text:s/>our<text:s/>UK<text:s/>Export<text:s/>Finance<text:s/>pipeline.</text:span></text:p>
        </text:list-item>
      </text:list>
      <text:p text:style-name="P64"/>
      <text:p text:style-name="P65"><text:span text:style-name="T65_1">Gender<text:s/>Equality<text:s/>Act,<text:s/>Disability<text:s/>and<text:s/>Public<text:s/>Sector<text:s/>Equality<text:s/>Duty</text:span></text:p>
      <text:p text:style-name="P66"/>
      <text:p text:style-name="P67"><text:span text:style-name="T67_1">Inclusive<text:s/>societies<text:s/>are<text:s/>more<text:s/>prosperous,<text:s/>more<text:s/>resilient<text:s/>and<text:s/>less<text:s/>prone<text:s/>to<text:s/>violent<text:s/>conflict.<text:s/>They<text:s/>also<text:s/>strengthen<text:s/>UK<text:s/>links<text:s/>beyond<text:s/>political<text:s/>leadership.<text:s/>The<text:s/>UK<text:s/>plans<text:s/>to<text:s/>host<text:s/>a<text:s/>Civil<text:s/>Society<text:s/>Forum,<text:s/>Youth<text:s/>Forum,<text:s/>and<text:s/>Gender<text:s/>Equality<text:s/>Forum<text:s/>in<text:s/>the<text:s/>region,<text:s/>bringing<text:s/>together<text:s/>representatives<text:s/>from<text:s/>the<text:s/>Western<text:s/>Balkans,<text:s/>including<text:s/>government<text:s/>officials,<text:s/>local<text:s/>leaders,<text:s/>and<text:s/>civil<text:s/>society<text:s/>members.<text:s/>These<text:s/>events<text:s/>will<text:s/>be<text:s/>a<text:s/>critical<text:s/>opportunity<text:s/>for<text:s/>UK<text:s/>leadership<text:s/>and<text:s/>partnership<text:s/>with<text:s/>the<text:s/>Western<text:s/>Balkans<text:s/>to<text:s/>champion<text:s/>values<text:s/>of<text:s/>equality,<text:s/>social<text:s/>inclusion<text:s/>and<text:s/>civic<text:s/>freedoms<text:s/>–<text:s/>the<text:s/>foundations<text:s/>for<text:s/>strong<text:s/>and<text:s/>effective<text:s/>democracies,<text:s/>and<text:s/>key<text:s/>elements<text:s/>for<text:s/>EU<text:s/>Accession.<text:s/>Protecting<text:s/>investment<text:s/>in<text:s/>Berlin<text:s/>Process<text:s/>forums<text:s/>that<text:s/>progress<text:s/>shared<text:s/>values<text:s/>of<text:s/>rights<text:s/>and<text:s/>freedoms<text:s/>is<text:s/>of<text:s/>pressing<text:s/>importance<text:s/>at<text:s/>a<text:s/>time<text:s/>when<text:s/>civic<text:s/>space<text:s/>is<text:s/>shrinking,<text:s/>rights<text:s/>are<text:s/>being<text:s/>rolled<text:s/>back,<text:s/>and<text:s/>development<text:s/>funding<text:s/>is<text:s/>decreasing.<text:s/>We<text:s/>plan<text:s/>to<text:s/>integrate<text:s/>issues<text:s/>of<text:s/>equality<text:s/>and<text:s/>justice<text:s/>within<text:s/>security<text:s/>and<text:s/>growth<text:s/>strands<text:s/>of<text:s/>the<text:s/>Berlin<text:s/>Process<text:s/>and<text:s/>ask<text:s/>these<text:s/>groups<text:s/>to<text:s/>provide<text:s/>challenge<text:s/>and<text:s/>recommendations<text:s/>to<text:s/>Ministers<text:s/>and<text:s/>Leaders<text:s/></text:span></text:p>
      <text:p text:style-name="P68"/>
      <text:p text:style-name="P69"><text:span text:style-name="T69_1">We<text:s/>will<text:s/>deliver<text:s/>a<text:s/>gender-sensitive<text:s/>Berlin<text:s/>Process<text:s/>that<text:s/>is<text:s/>inclusive<text:s/>to<text:s/>marginalised<text:s/>groups,<text:s/>with<text:s/>high<text:s/>standards<text:s/>of<text:s/>safeguarding.<text:s/>We<text:s/>will<text:s/>ensure<text:s/>that<text:s/>the<text:s/>interests<text:s/>and<text:s/>voices<text:s/>of<text:s/>youth,<text:s/>civil<text:s/>society,<text:s/>and<text:s/>women<text:s/>and<text:s/>girls,<text:s/>are<text:s/>included<text:s/>and<text:s/>heard<text:s/>beyond<text:s/>their<text:s/>individual<text:s/>forums<text:s/>by<text:s/>designing<text:s/>representation<text:s/>at<text:s/>the<text:s/>senior<text:s/>level<text:s/>events.<text:s/></text:span></text:p>
      <text:p text:style-name="P70"/>
      <text:p text:style-name="P71"><text:span text:style-name="T71_1">Counter-Terrorist<text:s/>Financing<text:s/>and<text:s/>Anti-Money<text:s/>Laundering</text:span></text:p>
      <text:p text:style-name="P72"/>
      <text:p text:style-name="P73"><text:span text:style-name="T73_1">We<text:s/>will<text:s/>align<text:s/>with<text:s/>the<text:s/>Programme<text:s/>Operating<text:s/>Framework<text:s/>rules<text:s/>and<text:s/>guidance<text:s/>around<text:s/>due<text:s/>diligence,<text:s/>procurement,<text:s/>and<text:s/>financial<text:s/>and<text:s/>fiduciary<text:s/>risk<text:s/>management<text:s/>and<text:s/>mitigation.<text:s/>Event<text:s/>delivery<text:s/>partners<text:s/>will<text:s/>be<text:s/>assessed<text:s/>for<text:s/>robust<text:s/>systems<text:s/>and<text:s/></text:span><text:span text:style-name="T73_2">processes,<text:s/>and</text:span><text:span text:style-name="T73_3"><text:s/>will<text:s/>be<text:s/>reminded<text:s/>of<text:s/>the<text:s/>obligations<text:s/>in<text:s/>their<text:s/>funding<text:s/>agreements<text:s/>to<text:s/>report<text:s/>suspected<text:s/>aid<text:s/>diversion<text:s/>suspicions,<text:s/>and<text:s/>comply<text:s/>with<text:s/>UK<text:s/>legislation.</text:span></text:p>
      <text:p text:style-name="P74"/>
      <text:p text:style-name="P75"><text:span text:style-name="T75_1">Climate<text:s/>and<text:s/>Environment</text:span></text:p>
      <text:p text:style-name="P76"/>
      <text:p text:style-name="P77"><text:span text:style-name="T77_1">We<text:s/>will<text:s/>aim<text:s/>to<text:s/>hold<text:s/>the<text:s/>majority<text:s/>if<text:s/>not<text:s/>all<text:s/>the<text:s/>Berlin<text:s/>Process<text:s/>side<text:s/>events<text:s/>in<text:s/>the<text:s/>Western<text:s/>Balkans<text:s/>region<text:s/>to<text:s/>minimise<text:s/>longer-distance<text:s/>international<text:s/>travel,<text:s/>as<text:s/>well<text:s/>as<text:s/>emphasise<text:s/>Western<text:s/>Balkan<text:s/>ownership<text:s/>of<text:s/>the<text:s/>process<text:s/>outcomes.<text:s/>We<text:s/>commit<text:s/>to<text:s/>considering<text:s/>climate<text:s/>and<text:s/>the<text:s/>environment<text:s/>in<text:s/>the<text:s/>design<text:s/>of<text:s/>the<text:s/>Berlin<text:s/>Process<text:s/>deliverables,<text:s/>ensuring<text:s/>that<text:s/>we<text:s/>‘do<text:s/>no<text:s/>harm’.<text:s/>The<text:s/>UK<text:s/>will<text:s/>help<text:s/>shape<text:s/>the<text:s/>Green<text:s/>Ministerial<text:s/>event<text:s/>that<text:s/>will<text:s/>bring<text:s/>together<text:s/>Western<text:s/>Balkans<text:s/>Environment<text:s/>Ministers<text:s/>on<text:s/>the<text:s/>green<text:s/></text:span><text:span text:style-name="T77_2">agenda,<text:s/>and</text:span><text:span text:style-name="T77_3"><text:s/>will<text:s/>ensure<text:s/>that<text:s/>the<text:s/>recommendations<text:s/>are<text:s/>integrated<text:s/>into<text:s/>the<text:s/>conclusions<text:s/>at<text:s/>the<text:s/>Leaders’<text:s/>Summit.</text:span></text:p>
      <text:p text:style-name="P78"/>
      <text:p text:style-name="P79"><text:span text:style-name="T79_1">Safeguarding</text:span></text:p>
      <text:p text:style-name="P80"/>
      <text:p text:style-name="P81"><text:span text:style-name="T81_1">We<text:s/>will<text:s/>ensure<text:s/>safeguarding<text:s/>risks<text:s/>are<text:s/>considered<text:s/>and<text:s/>mitigated<text:s/>by<text:s/>nominating<text:s/>a<text:s/>Safeguarding<text:s/>Champion<text:s/>for<text:s/>the<text:s/>Berlin<text:s/>Process<text:s/>within<text:s/>the<text:s/>Berlin<text:s/>Process<text:s/>Delivery<text:s/>Unit.<text:s/>They<text:s/>will<text:s/>work<text:s/>with<text:s/>the<text:s/>Western<text:s/>Balkans<text:s/>Safeguarding<text:s/>Champion<text:s/>to<text:s/>ensure<text:s/>that<text:s/>safeguarding<text:s/>considerations<text:s/>are<text:s/>included<text:s/>in<text:s/>the<text:s/>design<text:s/>of<text:s/>the<text:s/>events,<text:s/>and<text:s/>to<text:s/>assess<text:s/>the<text:s/>likelihood<text:s/>and<text:s/>impact<text:s/>of<text:s/>safeguarding<text:s/>risks<text:s/>associated<text:s/>with<text:s/>their<text:s/>delivery.<text:s/>We<text:s/>will<text:s/>align<text:s/>with<text:s/>the<text:s/>Safeguarding<text:s/>Unit’s<text:s/>guidance<text:s/>on<text:s/>our<text:s/>safeguarding<text:s/>obligations<text:s/>for<text:s/>the<text:s/>event.</text:span></text:p>
      <text:p text:style-name="P82"/>
      <text:list text:style-name="LS2" xml:id="list13" text:continue-list="list0">
        <text:list-item>
          <text:p text:style-name="P83"><text:span text:style-name="T83_1">Appraisal<text:s/>Case</text:span></text:p>
        </text:list-item>
      </text:list>
      <text:p text:style-name="P84"/>
      <text:p text:style-name="P85"><text:span text:style-name="T85_1">Context</text:span></text:p>
      <text:p text:style-name="P86"/>
      <text:p text:style-name="P87"><text:span text:style-name="T87_1">Established<text:s/>in<text:s/>2014,<text:s/>the<text:s/>Berlin<text:s/>Process<text:s/>aims<text:s/>at<text:s/>increasing<text:s/>connectivity<text:s/>and<text:s/>cooperation<text:s/>in<text:s/>the<text:s/>Western<text:s/>Balkans,<text:s/>with<text:s/>the<text:s/></text:span><text:span text:style-name="T87_2">ultimate<text:s/>goal</text:span><text:span text:style-name="T87_3"><text:s/>of<text:s/>supporting<text:s/>the<text:s/>EU<text:s/>accession<text:s/>of<text:s/>the<text:s/>WB6.<text:s/>The<text:s/>UK<text:s/>lasted<text:s/>hosted<text:s/>in<text:s/>2018.</text:span></text:p>
      <text:p text:style-name="P88"/>
      <text:p text:style-name="P89"><text:span text:style-name="T89_1">Over<text:s/>its<text:s/>10-year<text:s/>history,<text:s/>the<text:s/>Berlin<text:s/>Process<text:s/>has<text:s/>delivered<text:s/>notable<text:s/>reforms.<text:s/>In<text:s/>2024,<text:s/>Kosovo<text:s/>agreed<text:s/>to<text:s/>lift<text:s/>its<text:s/>ban<text:s/>on<text:s/>Serbian<text:s/>imports,<text:s/>key<text:s/>to<text:s/>unblocking<text:s/>the<text:s/>Central<text:s/>European<text:s/>Free<text:s/>Trade<text:s/>Agreement.<text:s/>It<text:s/>also<text:s/>saw<text:s/>the<text:s/>inaugural<text:s/>Gender<text:s/>Equality<text:s/>Forum.<text:s/>In<text:s/>previous<text:s/>years,<text:s/>the<text:s/>Berlin<text:s/>Process<text:s/>has<text:s/>seen<text:s/>the<text:s/>initiation<text:s/>of<text:s/>a<text:s/>Common<text:s/>Regional<text:s/>Market<text:s/>(CRM)<text:s/>Action<text:s/>Plan<text:s/>and<text:s/>the<text:s/>abolition<text:s/>of<text:s/>roaming<text:s/>charges<text:s/>between<text:s/>the<text:s/>WB6.</text:span></text:p>
      <text:p text:style-name="P90"/>
      <text:p text:style-name="P91"><text:span text:style-name="T91_1">However,<text:s/>there<text:s/>is<text:s/>further<text:s/>work<text:s/>to<text:s/>be<text:s/>done<text:s/>to<text:s/>support<text:s/>the<text:s/>Euro-Atlantic</text:span><text:span text:style-name="T91_2"><text:note text:note-class="footnote"><text:note-citation/><text:note-body><text:p text:style-name="P92"><text:span text:style-name="T92_1"><text:s/></text:span><text:span text:style-name="T92_2">Euro-Atlantic<text:s/>integration<text:s/>refers<text:s/>to the<text:s/>process<text:s/>of<text:s/>uniting<text:s/>European<text:s/>countries<text:s/>and<text:s/>North<text:s/>America<text:s/>through<text:s/>political,<text:s/>economic,<text:s/>and<text:s/>security<text:s/>ties,<text:s/>primarily<text:s/>manifested<text:s/>in<text:s/>organizations<text:s/>like<text:s/>NATO<text:s/>and<text:s/>the<text:s/>European<text:s/>Union<text:s/>(EU).</text:span></text:p></text:note-body></text:note></text:span><text:span text:style-name="T92_3"><text:s text:c="2"/>path<text:s/>of<text:s/>Western<text:s/>Balkan<text:s/>members.<text:s/>The<text:s/>risk<text:s/>of<text:s/>instability<text:s/>is<text:s/></text:span><text:span text:style-name="T92_4">growing:</text:span><text:span text:style-name="T92_5"><text:s/>ethnic<text:s/>tensions<text:s/>are<text:s/>being<text:s/>fanned<text:s/>by<text:s/>anti-democratic<text:s/>actors<text:s/>and<text:s/>hostile<text:s/>states;<text:s/>criminal<text:s/>gangs<text:s/>have<text:s/>turned<text:s/>the<text:s/>Western<text:s/>Balkans<text:s/>into<text:s/>a<text:s/>major<text:s/>transit<text:s/>route<text:s/>for<text:s/>irregular<text:s/>migration;<text:s/>gender-based<text:s/>violence<text:s/>(GBV)<text:s/>is<text:s/>a<text:s/>pervasive<text:s/>human<text:s/>rights<text:s/>issue.<text:s/>These<text:s/>issues<text:s/>threaten<text:s/>hard-won<text:s/>peace,<text:s/>risk<text:s/>derailing<text:s/>ambitions<text:s/>for<text:s/>Euro-Atlantic<text:s/>integration,<text:s/>and<text:s/>stifle<text:s/>economic<text:s/>prospects.<text:s/>As<text:s/>the<text:s/>UK<text:s/>resets<text:s/>its<text:s/>relationship<text:s/>with<text:s/>Europe,<text:s/>the<text:s/>Berlin<text:s/>Process<text:s/>will<text:s/>support<text:s/>stability,<text:s/>security<text:s/>and<text:s/>economic<text:s/>growth,<text:s/>combat<text:s/>irregular<text:s/>migration,<text:s/>and<text:s/>tackle<text:s/>gender<text:s/>inequality.<text:s/></text:span></text:p>
      <text:p text:style-name="P93"/>
      <text:p text:style-name="P94"><text:span text:style-name="T94_1">Intervention<text:s/>Appraisal</text:span></text:p>
      <text:p text:style-name="P95"/>
      <text:p text:style-name="P96"><text:span text:style-name="T96_1">The<text:s/>UK<text:s/>was<text:s/>approached<text:s/>by<text:s/>Germany<text:s/>to<text:s/>host<text:s/>the<text:s/>Berlin<text:s/>Process<text:s/>for<text:s/>2025.<text:s/>We<text:s/>tested<text:s/>various<text:s/>models<text:s/>for<text:s/>delivery<text:s/>(alongside<text:s/>VFM<text:s/>considerations)<text:s/>with<text:s/>the<text:s/>Foreign<text:s/>Secretary<text:s/>and<text:s/>the<text:s/>Prime<text:s/>Minister<text:s/>including<text:s/>not<text:s/>hosting,<text:s/>and<text:s/>co-hosting<text:s/>with<text:s/>another<text:s/>WB6<text:s/>country.<text:s/>Ultimately,<text:s/>the<text:s/>Foreign<text:s/>Secretary<text:s/>and<text:s/>Prime<text:s/>Minister<text:s/>decided<text:s/>to<text:s/>accept<text:s/>the<text:s/>invitation<text:s/>to<text:s/>host.<text:s/></text:span></text:p>
      <text:p text:style-name="P97"/>
      <text:p text:style-name="P98"><text:span text:style-name="T98_1">We<text:s/>have<text:s/>considered<text:s/>how<text:s/>to<text:s/>deliver<text:s/>the<text:s/>various<text:s/>events<text:s/>of<text:s/>the<text:s/>Berlin<text:s/>Process<text:s/>and<text:s/>achieve<text:s/>best<text:s/>value<text:s/>for<text:s/>money<text:s/>by<text:s/>(</text:span><text:span text:style-name="T98_2">i</text:span><text:span text:style-name="T98_3">)<text:s/>assessing<text:s/>direct<text:s/>implementation<text:s/>by<text:s/>FCDO<text:s/>and<text:s/>delivery<text:s/>through<text:s/>third-party<text:s/>implementing<text:s/>partners;<text:s/>(ii)<text:s/>assessing<text:s/>the<text:s/>best<text:s/>location<text:s/>for<text:s/>each<text:s/>event<text:s/>–<text:s/>hosting<text:s/>in<text:s/>the<text:s/>UK<text:s/>or<text:s/>in<text:s/>the<text:s/>region,<text:s/>and<text:s/>(iii)<text:s/>identifying<text:s/>which<text:s/>events<text:s/>FCDO<text:s/>will<text:s/>lead<text:s/>on<text:s/>and<text:s/>which<text:s/>will<text:s/>be<text:s/>assigned<text:s/>to<text:s/>other<text:s/>Government<text:s/>departments.<text:s/>We<text:s/>have<text:s/>brought<text:s/>costs<text:s/>down<text:s/>by<text:s/>locating<text:s/></text:span><text:span text:style-name="T98_4">the<text:s/>majority<text:s/>of</text:span><text:span text:style-name="T98_5"><text:s/>side<text:s/>events<text:s/>in<text:s/>the<text:s/>region<text:s/>and<text:s/>exploring<text:s/>hosting<text:s/>UK-based<text:s/>events<text:s/>in<text:s/>existing<text:s/>Government<text:s/>property<text:s/>venues,<text:s/></text:span></text:p>
      <text:p text:style-name="P99"/>
      <text:p text:style-name="P100"><text:span text:style-name="T100_1">The<text:s/>Commercial<text:s/>Case<text:s/>outlines<text:s/>the<text:s/>initial<text:s/>decisions<text:s/>made<text:s/>for<text:s/>each<text:s/>Berlin<text:s/>Process<text:s/>event<text:s/>on<text:s/>delivery<text:s/>partners,<text:s/>locations,<text:s/>the<text:s/>division<text:s/>of<text:s/>responsibility<text:s/>across<text:s/>Government,<text:s/>and<text:s/>Value<text:s/>for<text:s/>Money<text:s/>assessment.</text:span></text:p>
      <text:p text:style-name="P101"/>
      <text:p text:style-name="P102"><draw:custom-shape svg:x="13.259cm" svg:y="0.726cm" svg:width="5.572cm" svg:height="10.014cm" draw:style-name="FR1" draw:z-index="0"><draw:enhanced-geometry draw:type="non-primitive" draw:modifiers="76620" svg:viewBox="0 0 1000000 1000000" draw:enhanced-path="M 76620 0 X 0 76620 L 0 923380 Y 76620 1000000 L 923380 1000000 X 1000000 923380 L 1000000 76620 Y 923380 0 Z N" draw:text-areas="0 0 1000000 1000000"/><text:p text:style-name="P103"/><text:p text:style-name="P104"/><text:list text:style-name="LS10" xml:id="list14"><text:list-item><text:p text:style-name="P105"><text:span text:style-name="T105_1">Sufficient<text:s/>funding</text:span><text:span text:style-name="T105_2"><text:s/>and<text:s/>staff<text:s/>resources</text:span><text:span text:style-name="T105_3"><text:s/>to<text:s/>deliver<text:s/>all<text:s/>events,<text:s/>benchmarked<text:s/>from<text:s/>the<text:s/>2018<text:s/>UK<text:s/>Berlin<text:s/>Process.</text:span></text:p></text:list-item><text:list-item><text:p text:style-name="P106"><text:span text:style-name="T106_1">Availability<text:s/>and<text:s/>attendance<text:s/>of<text:s/>senior<text:s/>government<text:s/>officials<text:s/>and<text:s/>civil<text:s/>society<text:s/>representatives.</text:span></text:p></text:list-item><text:list-item><text:p text:style-name="P107"><text:span text:style-name="T107_1">Buy-in<text:s/>of<text:s/>other<text:s/>Government<text:s/>Departments,<text:s/>Western<text:s/>Balkan<text:s/>governments<text:s/>and<text:s/>civil<text:s/>society<text:s/>representatives.</text:span></text:p></text:list-item><text:list-item><text:p text:style-name="P108"><text:span text:style-name="T108_1">Broadly<text:s/>stable<text:s/>overall<text:s/>political<text:s/>context<text:s/>that<text:s/>does<text:s/>not<text:s/>derail<text:s/>planned<text:s/>events.</text:span></text:p></text:list-item><text:list-item><text:p text:style-name="P109"><text:span text:style-name="T109_1">Ability<text:s/>to<text:s/>identify<text:s/>and<text:s/>secure<text:s/>agreements<text:s/>with<text:s/>suitable<text:s/>locations<text:s/>and<text:s/>third-party<text:s/>delivery<text:s/>partners<text:s/>within<text:s/>timeframe.</text:span></text:p></text:list-item></text:list></draw:custom-shape><draw:frame svg:x="-0.127cm" svg:y="0.799cm" svg:width="13.547cm" svg:height="10.583cm" draw:style-name="FR2" text:anchor-type="char" draw:z-index="2"><draw:image xlink:href="Pictures/image1.png" xlink:type="simple" xlink:show="embed" xlink:actuate="onLoad"/></draw:frame><draw:custom-shape svg:x="13.26cm" svg:y="0.725cm" svg:width="5.572cm" svg:height="1.095cm" draw:style-name="FR3" draw:z-index="3"><draw:enhanced-geometry draw:type="non-primitive" draw:modifiers="40000" svg:viewBox="0 0 1000000 1000000" draw:enhanced-path="M 40000 0 X 0 40000 L 0 960000 Y 40000 1000000 L 960000 1000000 X 1000000 960000 L 1000000 40000 Y 960000 0 Z N" draw:text-areas="0 0 1000000 1000000"/><text:p text:style-name="P110"><text:span text:style-name="T110_1">Assumptions</text:span></text:p></draw:custom-shape><text:span text:style-name="T110_2">Theory<text:s/>of<text:s/>Change</text:span></text:p>
      <text:p text:style-name="P111"/>
      <text:list text:style-name="LS2" xml:id="list19" text:continue-list="list0">
        <text:list-item>
          <text:p text:style-name="P112"><text:span text:style-name="T112_1">Commercial<text:s/>Case<text:s/></text:span></text:p>
        </text:list-item>
      </text:list>
      <text:p text:style-name="P113"/>
      <text:p text:style-name="P114"><text:span text:style-name="T114_1">Delivery<text:s/>Approach</text:span></text:p>
      <text:p text:style-name="P115"/>
      <text:p text:style-name="P116"><text:span text:style-name="T116_1">Following<text:s/>consultations<text:s/>with<text:s/>German<text:s/>ministries<text:s/>and<text:s/>implementing<text:s/>partners<text:s/>tasked<text:s/>with<text:s/>the<text:s/>delivery<text:s/>of<text:s/>previous<text:s/>Berlin<text:s/>Processes,<text:s/>as<text:s/>well<text:s/>as<text:s/>internal<text:s/>discussions<text:s/>with<text:s/>WB6<text:s/>Embassies,<text:s/>Protocol<text:s/>and<text:s/>Commercial<text:s/>colleagues,<text:s/>we<text:s/>assess<text:s/>that<text:s/>a<text:s/>differentiated<text:s/>approach<text:s/>to<text:s/>delivery<text:s/>will<text:s/>be<text:s/>required:</text:span></text:p>
      <text:list text:style-name="LS7" xml:id="list20">
        <text:list-item>
          <text:p text:style-name="P117"><text:span text:style-name="T117_1">Leaders’<text:s/>Summit:<text:s/>delivered<text:s/>by<text:s/>FCDO</text:span><text:span text:style-name="T117_2">,<text:s/>drawing<text:s/>on<text:s/>FCDO<text:s/>staff<text:s/>resource<text:s/>and<text:s/>likely<text:s/>using<text:s/>a<text:s/></text:span><text:span text:style-name="T117_3">Government</text:span><text:span text:style-name="T117_4">-owned<text:s/>venue.<text:s/>UK<text:s/>Metropolitan<text:s/>Police<text:s/>required<text:s/></text:span><text:span text:style-name="T117_5">to<text:s/></text:span><text:span text:style-name="T117_6">provide<text:s/>security.</text:span></text:p>
        </text:list-item>
        <text:list-item>
          <text:p text:style-name="P118"><text:span text:style-name="T118_1">Foreign<text:s/>Ministerial:<text:s/>delivered<text:s/>by<text:s/>FCDO</text:span><text:span text:style-name="T118_2">,<text:s/>drawing<text:s/>on<text:s/>FCDO<text:s/>staff<text:s/>resource.<text:s/>A<text:s/>range<text:s/>of<text:s/>locations<text:s/>have<text:s/>been<text:s/>considered</text:span><text:span text:style-name="T118_3">,<text:s/></text:span><text:span text:style-name="T118_4">with<text:s/>the<text:s/>Foreign<text:s/>Secretary<text:s/>agreeing<text:s/>to<text:s/>a<text:s/>location<text:s/>in<text:s/>Northern<text:s/>Ireland.<text:s/>Police<text:s/>Service<text:s/>Northern<text:s/>Ireland<text:s/>(PSNI)<text:s/>required<text:s/>to<text:s/>provide<text:s/>security.</text:span></text:p>
        </text:list-item>
        <text:list-item>
          <text:p text:style-name="P119"><text:span text:style-name="T119_1">Berlin<text:s/>Process<text:s/>side<text:s/>events<text:s/>and<text:s/>forums:<text:s/>delivered<text:s/>by<text:s/>a<text:s/>mix<text:s/>of<text:s/>third-party<text:s/>suppliers<text:s/>in<text:s/>concert<text:s/>with<text:s/>HMG.<text:s/></text:span><text:span text:style-name="T119_2">A<text:s/>range<text:s/>of<text:s/>locations,<text:s/>with<text:s/>most<text:s/>held<text:s/>in<text:s/>the<text:s/>region.<text:s/>Minimal<text:s/>security<text:s/>requirements.</text:span></text:p>
        </text:list-item>
      </text:list>
      <text:p text:style-name="P120"/>
      <text:p text:style-name="P121"><text:span text:style-name="T121_1">Given<text:s/>the<text:s/>scope<text:s/>of<text:s/>the<text:s/>Berlin<text:s/>Process,<text:s/>the<text:s/>side<text:s/>events<text:s/>will<text:s/>be<text:s/>led<text:s/>by<text:s/>a<text:s/>range<text:s/>of<text:s/>Government<text:s/>departments<text:s/>including<text:s/>FCDO,<text:s/>DBT,<text:s/>Defra,<text:s/>DCMG,<text:s/>and<text:s/>DESNZ.<text:s/>They<text:s/>will<text:s/>largely<text:s/>take<text:s/>place<text:s/>in<text:s/>the<text:s/>region,<text:s/>emphasising<text:s/>Western<text:s/>Balkans<text:s/>ownership<text:s/>of<text:s/>the<text:s/>Berlin<text:s/>Process<text:s/>outcomes<text:s/>and<text:s/>helping<text:s/>to<text:s/>minimise<text:s/>event<text:s/>delivery<text:s/>and<text:s/>travel<text:s/>costs.<text:s/>It<text:s/>is<text:s/>the<text:s/>ambition<text:s/>of<text:s/>the<text:s/>Special<text:s/>Envoy<text:s/>for<text:s/>each<text:s/>of<text:s/>the<text:s/>WB6<text:s/>to<text:s/>host<text:s/>at<text:s/>least<text:s/>one<text:s/>event.<text:s/></text:span></text:p>
      <text:p text:style-name="P122"/>
      <text:p text:style-name="P123"><text:span text:style-name="T123_1">The<text:s/>main<text:s/>commercial<text:s/>element<text:s/>relates<text:s/>to<text:s/>the<text:s/>delivery<text:s/>of<text:s/>the<text:s/>forums<text:s/>where<text:s/>FCDO<text:s/>is<text:s/>providing<text:s/>funding<text:s/>to<text:s/>a<text:s/>third-party<text:s/>implementer.<text:s/>Following<text:s/>discussions<text:s/>with<text:s/>Germany<text:s/>as<text:s/>the<text:s/>2024<text:s/>host,<text:s/>we<text:s/>assess<text:s/>that<text:s/>there<text:s/>is<text:s/>a<text:s/>deep<text:s/>supplier<text:s/>base<text:s/>of<text:s/>organisations<text:s/>with<text:s/>experience<text:s/>of<text:s/>implementing<text:s/>past<text:s/>Berlin<text:s/>Process<text:s/>forums,<text:s/>and/or<text:s/>have<text:s/>experience<text:s/>of<text:s/>delivering<text:s/>programming<text:s/>in<text:s/>the<text:s/>region.<text:s/>We<text:s/>have<text:s/>consulted<text:s/>FCDO<text:s/>Commercial<text:s/>and<text:s/>the<text:s/>Grants<text:s/>Hub<text:s/>to<text:s/>ensure<text:s/>that<text:s/>we<text:s/>understand<text:s/>our<text:s/>obligations<text:s/>to<text:s/>justify<text:s/>our<text:s/>decisions<text:s/>on<text:s/>selecting<text:s/>delivery<text:s/>partners<text:s/>in<text:s/>our<text:s/>sourcing<text:s/>strategy.<text:s/>Noting<text:s/>that<text:s/>the<text:s/>value<text:s/>of<text:s/>the<text:s/>side<text:s/>events<text:s/>falls<text:s/>below<text:s/>contracting<text:s/>thresholds<text:s/>and<text:s/>that<text:s/>there<text:s/>is<text:s/>insufficient<text:s/>time<text:s/>to<text:s/>conduct<text:s/>a<text:s/>full<text:s/>call<text:s/>for<text:s/>proposals<text:s/>or<text:s/>tendering<text:s/>process,<text:s/>we<text:s/>have<text:s/>selected<text:s/>delivery<text:s/>partners<text:s/>that<text:s/>have<text:s/></text:span><text:span text:style-name="T123_2">demonstrated<text:s/>sufficient<text:s/>credibility<text:s/>and<text:s/>experience<text:s/>to<text:s/>deliver.<text:s/>We<text:s/>will<text:s/>complete<text:s/>the<text:s/>necessary<text:s/>due<text:s/>diligence<text:s/>assessments<text:s/>before<text:s/>signing<text:s/>funding<text:s/>arrangements<text:s/>to<text:s/>identify<text:s/>and<text:s/>mitigated<text:s/>any<text:s/>risks.<text:s/>As<text:s/>FCDO<text:s/>is<text:s/>shaping<text:s/>the<text:s/>project<text:s/>proposals<text:s/>with<text:s/>our<text:s/>partners,<text:s/>the<text:s/>funding<text:s/>arrangements<text:s/>will<text:s/>be<text:s/>Memoranda<text:s/>of<text:s/>Understanding,<text:s/>using<text:s/>the<text:s/>relevant<text:s/></text:span><text:span text:style-name="T123_3">PrOF</text:span><text:span text:style-name="T123_4"><text:s/>template<text:s/>for<text:s/>each<text:s/>organisation.</text:span></text:p>
      <text:p text:style-name="P124"/>
      <text:p text:style-name="P125"><text:span text:style-name="T125_1">The<text:s/>details<text:s/>in<text:s/>the<text:s/>tables<text:s/>below<text:s/>are<text:s/>being<text:s/>finalised<text:s/>and<text:s/>may<text:s/>be<text:s/>subject<text:s/>to<text:s/>change.</text:span></text:p>
      <text:p text:style-name="P126"/>
      <table:table table:style-name="Table3">
        <table:table-column table:style-name="Column5"/>
        <table:table-column table:style-name="Column6"/>
        <table:table-column table:style-name="Column7"/>
        <table:table-column table:style-name="Column8"/>
        <table:table-row table:style-name="Row11">
          <table:table-cell table:style-name="Cell19" table:number-columns-spanned="4">
            <text:p text:style-name="P127"><text:span text:style-name="T127_1">FCDO<text:s/>Leading</text:span></text:p>
          </table:table-cell>
          <table:covered-table-cell/>
          <table:covered-table-cell/>
          <table:covered-table-cell/>
        </table:table-row>
        <table:table-row table:style-name="Row12">
          <table:table-cell table:style-name="Cell20">
            <text:p text:style-name="P128"/>
          </table:table-cell>
          <table:table-cell table:style-name="Cell21">
            <text:p text:style-name="P129"><text:span text:style-name="T129_1">Funding<text:s/>from<text:s/>this<text:s/>Business<text:s/></text:span><text:span text:style-name="T129_2">Case?*</text:span></text:p>
          </table:table-cell>
          <table:table-cell table:style-name="Cell22">
            <text:p text:style-name="P130"><text:span text:style-name="T130_1">Delivery<text:s/>Method</text:span></text:p>
          </table:table-cell>
          <table:table-cell table:style-name="Cell23">
            <text:p text:style-name="P131"><text:span text:style-name="T131_1">Location</text:span></text:p>
          </table:table-cell>
        </table:table-row>
        <table:table-row table:style-name="Row13">
          <table:table-cell table:style-name="Cell24">
            <text:p text:style-name="P132"><text:span text:style-name="T132_1">Leaders’<text:s/>Summit</text:span></text:p>
          </table:table-cell>
          <table:table-cell table:style-name="Cell25">
            <text:p text:style-name="P133"><text:span text:style-name="T133_1">Yes</text:span></text:p>
          </table:table-cell>
          <table:table-cell table:style-name="Cell26">
            <text:p text:style-name="P134"><text:span text:style-name="T134_1">FCDO<text:s/>&amp;<text:s/>Metropolitan<text:s/>Police</text:span></text:p>
          </table:table-cell>
          <table:table-cell table:style-name="Cell27">
            <text:p text:style-name="P135"><text:span text:style-name="T135_1">UK</text:span></text:p>
          </table:table-cell>
        </table:table-row>
        <table:table-row table:style-name="Row14">
          <table:table-cell table:style-name="Cell28">
            <text:p text:style-name="P136"><text:span text:style-name="T136_1">Foreign<text:s/>Ministerial</text:span></text:p>
          </table:table-cell>
          <table:table-cell table:style-name="Cell29">
            <text:p text:style-name="P137"><text:span text:style-name="T137_1">Yes</text:span></text:p>
          </table:table-cell>
          <table:table-cell table:style-name="Cell30">
            <text:p text:style-name="P138"><text:span text:style-name="T138_1">FCDO<text:s/>&amp;<text:s/>PSNI</text:span></text:p>
          </table:table-cell>
          <table:table-cell table:style-name="Cell31">
            <text:p text:style-name="P139"><text:span text:style-name="T139_1">UK</text:span></text:p>
          </table:table-cell>
        </table:table-row>
        <table:table-row table:style-name="Row15">
          <table:table-cell table:style-name="Cell32">
            <text:p text:style-name="P140"><text:span text:style-name="T140_1">Civil<text:s/>Society<text:s/>Forum</text:span></text:p>
          </table:table-cell>
          <table:table-cell table:style-name="Cell33">
            <text:p text:style-name="P141"><text:span text:style-name="T141_1">Yes</text:span></text:p>
          </table:table-cell>
          <table:table-cell table:style-name="Cell34">
            <text:p text:style-name="P142"><text:span text:style-name="T142_1">British<text:s/>Council<text:s/>-<text:s/>MoU</text:span></text:p>
          </table:table-cell>
          <table:table-cell table:style-name="Cell35">
            <text:p text:style-name="P143"><text:span text:style-name="T143_1">Montenegro</text:span></text:p>
          </table:table-cell>
        </table:table-row>
        <table:table-row table:style-name="Row16">
          <table:table-cell table:style-name="Cell36">
            <text:p text:style-name="P144"><text:span text:style-name="T144_1">Royal<text:s/>Reception</text:span></text:p>
          </table:table-cell>
          <table:table-cell table:style-name="Cell37">
            <text:p text:style-name="P145"><text:span text:style-name="T145_1">Yes</text:span></text:p>
          </table:table-cell>
          <table:table-cell table:style-name="Cell38">
            <text:p text:style-name="P146"><text:span text:style-name="T146_1">FCDO<text:s/>&amp;<text:s/>Royal<text:s/>Household</text:span></text:p>
          </table:table-cell>
          <table:table-cell table:style-name="Cell39">
            <text:p text:style-name="P147"><text:span text:style-name="T147_1">UK</text:span></text:p>
          </table:table-cell>
        </table:table-row>
        <table:table-row table:style-name="Row17">
          <table:table-cell table:style-name="Cell40">
            <text:p text:style-name="P148"><text:span text:style-name="T148_1">Parliamentarians<text:s/></text:span></text:p>
          </table:table-cell>
          <table:table-cell table:style-name="Cell41">
            <text:p text:style-name="P149"><text:span text:style-name="T149_1">Yes</text:span></text:p>
          </table:table-cell>
          <table:table-cell table:style-name="Cell42">
            <text:p text:style-name="P150"><text:span text:style-name="T150_1">Westminster<text:s/>Foundation<text:s/>for<text:s/>Democracy<text:s/>-<text:s/>MoU</text:span></text:p>
          </table:table-cell>
          <table:table-cell table:style-name="Cell43">
            <text:p text:style-name="P151"><text:span text:style-name="T151_1">TBC</text:span></text:p>
          </table:table-cell>
        </table:table-row>
        <table:table-row table:style-name="Row18">
          <table:table-cell table:style-name="Cell44">
            <text:p text:style-name="P152"><text:span text:style-name="T152_1">Youth<text:s/>Forum</text:span></text:p>
          </table:table-cell>
          <table:table-cell table:style-name="Cell45">
            <text:p text:style-name="P153"><text:span text:style-name="T153_1">Yes</text:span></text:p>
          </table:table-cell>
          <table:table-cell table:style-name="Cell46">
            <text:p text:style-name="P154"><text:span text:style-name="T154_1">RYCO<text:s/>-<text:s/>MoU</text:span></text:p>
          </table:table-cell>
          <table:table-cell table:style-name="Cell47">
            <text:p text:style-name="P155"><text:span text:style-name="T155_1">Kosovo</text:span></text:p>
          </table:table-cell>
        </table:table-row>
        <table:table-row table:style-name="Row19">
          <table:table-cell table:style-name="Cell48">
            <text:p text:style-name="P156"><text:span text:style-name="T156_1">Youth<text:s/>Ministerial</text:span></text:p>
          </table:table-cell>
          <table:table-cell table:style-name="Cell49">
            <text:p text:style-name="P157"><text:span text:style-name="T157_1">No</text:span></text:p>
          </table:table-cell>
          <table:table-cell table:style-name="Cell50">
            <text:p text:style-name="P158"><text:span text:style-name="T158_1">RYCO</text:span></text:p>
          </table:table-cell>
          <table:table-cell table:style-name="Cell51">
            <text:p text:style-name="P159"><text:span text:style-name="T159_1">Albania</text:span></text:p>
          </table:table-cell>
        </table:table-row>
        <table:table-row table:style-name="Row20">
          <table:table-cell table:style-name="Cell52">
            <text:p text:style-name="P160"><text:span text:style-name="T160_1">Digital<text:s/>Summit</text:span></text:p>
          </table:table-cell>
          <table:table-cell table:style-name="Cell53">
            <text:p text:style-name="P161"><text:span text:style-name="T161_1">No</text:span></text:p>
          </table:table-cell>
          <table:table-cell table:style-name="Cell54">
            <text:p text:style-name="P162"><text:span text:style-name="T162_1">British<text:s/>Council<text:s/>-<text:s/>MoU</text:span></text:p>
          </table:table-cell>
          <table:table-cell table:style-name="Cell55">
            <text:p text:style-name="P163"><text:span text:style-name="T163_1">North<text:s/>Macedonia</text:span></text:p>
          </table:table-cell>
        </table:table-row>
        <table:table-row table:style-name="Row21">
          <table:table-cell table:style-name="Cell56">
            <text:p text:style-name="P164"><text:span text:style-name="T164_1">Science<text:s/>Conference</text:span></text:p>
          </table:table-cell>
          <table:table-cell table:style-name="Cell57">
            <text:p text:style-name="P165"><text:span text:style-name="T165_1">Yes</text:span></text:p>
          </table:table-cell>
          <table:table-cell table:style-name="Cell58">
            <text:p text:style-name="P166"><text:span text:style-name="T166_1">Royal<text:s/>Society<text:s/>-<text:s/>MoU</text:span></text:p>
          </table:table-cell>
          <table:table-cell table:style-name="Cell59">
            <text:p text:style-name="P167"><text:span text:style-name="T167_1">Slovenia</text:span></text:p>
          </table:table-cell>
        </table:table-row>
        <table:table-row table:style-name="Row22">
          <table:table-cell table:style-name="Cell60">
            <text:p text:style-name="P168"><text:span text:style-name="T168_1">Gender<text:s/>Equality</text:span></text:p>
          </table:table-cell>
          <table:table-cell table:style-name="Cell61">
            <text:p text:style-name="P169"><text:span text:style-name="T169_1">Small<text:s/>contribution<text:s/>only</text:span></text:p>
          </table:table-cell>
          <table:table-cell table:style-name="Cell62">
            <text:p text:style-name="P170"><text:span text:style-name="T170_1">GIZ</text:span></text:p>
          </table:table-cell>
          <table:table-cell table:style-name="Cell63">
            <text:p text:style-name="P171"><text:span text:style-name="T171_1">BiH</text:span></text:p>
          </table:table-cell>
        </table:table-row>
        <table:table-row table:style-name="Row23">
          <table:table-cell table:style-name="Cell64">
            <text:p text:style-name="P172"><text:span text:style-name="T172_1">Roma<text:s/>Ministerial</text:span></text:p>
          </table:table-cell>
          <table:table-cell table:style-name="Cell65">
            <text:p text:style-name="P173"><text:span text:style-name="T173_1">Yes</text:span></text:p>
          </table:table-cell>
          <table:table-cell table:style-name="Cell66">
            <text:p text:style-name="P174"><text:span text:style-name="T174_1">Roma<text:s/>Foundation</text:span></text:p>
          </table:table-cell>
          <table:table-cell table:style-name="Cell67">
            <text:p text:style-name="P175"><text:span text:style-name="T175_1">TBC</text:span></text:p>
          </table:table-cell>
        </table:table-row>
        <table:table-row table:style-name="Row24">
          <table:table-cell table:style-name="Cell68">
            <text:p text:style-name="P176"><text:span text:style-name="T176_1">City<text:s/>of<text:s/>London<text:s/>Dinner</text:span></text:p>
          </table:table-cell>
          <table:table-cell table:style-name="Cell69">
            <text:p text:style-name="P177"><text:span text:style-name="T177_1">TBC</text:span></text:p>
          </table:table-cell>
          <table:table-cell table:style-name="Cell70">
            <text:p text:style-name="P178"><text:span text:style-name="T178_1">TBC</text:span></text:p>
          </table:table-cell>
          <table:table-cell table:style-name="Cell71">
            <text:p text:style-name="P179"><text:span text:style-name="T179_1">UK</text:span></text:p>
          </table:table-cell>
        </table:table-row>
      </table:table>
      <text:p text:style-name="P180"><text:span text:style-name="T180_1">*See<text:s/>Financial<text:s/>Case<text:s/>for<text:s/>values<text:s/>and<text:s/>ODA/non-ODA<text:s/>funding<text:s/>breakdown</text:span></text:p>
      <text:p text:style-name="P181"/>
      <table:table table:style-name="Table4">
        <table:table-column table:style-name="Column9"/>
        <table:table-column table:style-name="Column10"/>
        <table:table-column table:style-name="Column11"/>
        <table:table-row table:style-name="Row25">
          <table:table-cell table:style-name="Cell72" table:number-columns-spanned="3">
            <text:p text:style-name="P182"><text:span text:style-name="T182_1">Other<text:s/>Government<text:s/>Departments<text:s/>Leading</text:span></text:p>
          </table:table-cell>
          <table:covered-table-cell/>
          <table:covered-table-cell/>
        </table:table-row>
        <table:table-row table:style-name="Row26">
          <table:table-cell table:style-name="Cell73">
            <text:p text:style-name="P183"/>
          </table:table-cell>
          <table:table-cell table:style-name="Cell74">
            <text:p text:style-name="P184"><text:span text:style-name="T184_1">Lead<text:s/>Department</text:span></text:p>
          </table:table-cell>
          <table:table-cell table:style-name="Cell75">
            <text:p text:style-name="P185"><text:span text:style-name="T185_1">Location</text:span></text:p>
          </table:table-cell>
        </table:table-row>
        <table:table-row table:style-name="Row27">
          <table:table-cell table:style-name="Cell76">
            <text:p text:style-name="P186"><text:span text:style-name="T186_1">Regional<text:s/>Business<text:s/>Forum</text:span></text:p>
          </table:table-cell>
          <table:table-cell table:style-name="Cell77">
            <text:p text:style-name="P187"><text:span text:style-name="T187_1">DBT</text:span></text:p>
          </table:table-cell>
          <table:table-cell table:style-name="Cell78">
            <text:p text:style-name="P188"><text:span text:style-name="T188_1">TBC</text:span></text:p>
          </table:table-cell>
        </table:table-row>
        <table:table-row table:style-name="Row28">
          <table:table-cell table:style-name="Cell79">
            <text:p text:style-name="P189"><text:span text:style-name="T189_1">Economic<text:s/>Ministers</text:span></text:p>
          </table:table-cell>
          <table:table-cell table:style-name="Cell80">
            <text:p text:style-name="P190"><text:span text:style-name="T190_1">DBT</text:span></text:p>
          </table:table-cell>
          <table:table-cell table:style-name="Cell81">
            <text:p text:style-name="P191"><text:span text:style-name="T191_1">UK</text:span></text:p>
          </table:table-cell>
        </table:table-row>
        <table:table-row table:style-name="Row29">
          <table:table-cell table:style-name="Cell82">
            <text:p text:style-name="P192"><text:span text:style-name="T192_1">Agriculture<text:s/>Ministers</text:span></text:p>
          </table:table-cell>
          <table:table-cell table:style-name="Cell83">
            <text:p text:style-name="P193"><text:span text:style-name="T193_1">Defra</text:span></text:p>
          </table:table-cell>
          <table:table-cell table:style-name="Cell84">
            <text:p text:style-name="P194"><text:span text:style-name="T194_1">Kosovo</text:span></text:p>
          </table:table-cell>
        </table:table-row>
        <table:table-row table:style-name="Row30">
          <table:table-cell table:style-name="Cell85">
            <text:p text:style-name="P195"><text:span text:style-name="T195_1">Culture<text:s/>Ministers</text:span></text:p>
          </table:table-cell>
          <table:table-cell table:style-name="Cell86">
            <text:p text:style-name="P196"><text:span text:style-name="T196_1">DCMG</text:span></text:p>
          </table:table-cell>
          <table:table-cell table:style-name="Cell87">
            <text:p text:style-name="P197"><text:span text:style-name="T197_1">Montenegro</text:span></text:p>
          </table:table-cell>
        </table:table-row>
        <table:table-row table:style-name="Row31">
          <table:table-cell table:style-name="Cell88">
            <text:p text:style-name="P198"><text:span text:style-name="T198_1">Green<text:s/>Ministerial</text:span></text:p>
          </table:table-cell>
          <table:table-cell table:style-name="Cell89">
            <text:p text:style-name="P199"><text:span text:style-name="T199_1">DESNZ</text:span></text:p>
          </table:table-cell>
          <table:table-cell table:style-name="Cell90">
            <text:p text:style-name="P200"><text:span text:style-name="T200_1">Croatia</text:span></text:p>
          </table:table-cell>
        </table:table-row>
        <table:table-row table:style-name="Row32">
          <table:table-cell table:style-name="Cell91">
            <text:p text:style-name="P201"><text:span text:style-name="T201_1">Interior<text:s/>Ministers</text:span></text:p>
          </table:table-cell>
          <table:table-cell table:style-name="Cell92">
            <text:p text:style-name="P202"><text:span text:style-name="T202_1">Home<text:s/>Office</text:span></text:p>
          </table:table-cell>
          <table:table-cell table:style-name="Cell93">
            <text:p text:style-name="P203"><text:span text:style-name="T203_1">UK</text:span></text:p>
          </table:table-cell>
        </table:table-row>
      </table:table>
      <text:p text:style-name="P204"/>
      <text:p text:style-name="P205"><text:span text:style-name="T205_1">Value<text:s/>for<text:s/>Money</text:span></text:p>
      <text:p text:style-name="P206"/>
      <text:p text:style-name="P207"><text:span text:style-name="T207_1">We<text:s/>will<text:s/>take<text:s/>wide-ranging<text:s/>action<text:s/>to<text:s/>ensure<text:s/>the<text:s/>Berlin<text:s/>Process<text:s/>delivers<text:s/>Value<text:s/>for<text:s/>Money<text:s/>(</text:span><text:span text:style-name="T207_2">VfM</text:span><text:span text:style-name="T207_3">):</text:span></text:p>
      <text:list text:style-name="LS6" xml:id="list23">
        <text:list-item>
          <text:p text:style-name="P208"><text:span text:style-name="T208_1">Economy</text:span><text:span text:style-name="T208_2">:<text:s/></text:span><text:span text:style-name="T208_3">i</text:span><text:span text:style-name="T208_4">)<text:s/>use<text:s/>of<text:s/>HMG<text:s/>estate<text:s/>and<text:s/>free<text:s/>venues<text:s/>wherever<text:s/>possible<text:s/>and<text:s/>appropriate<text:s/>(e.g.<text:s/>Lancaster<text:s/>House,<text:s/>King<text:s/>Charles<text:s/>Street,<text:s/>UK<text:s/>Embassy<text:s/>residences),<text:s/>ii)<text:s/>explore<text:s/>partnerships<text:s/>with<text:s/>trusted<text:s/>organisations<text:s/>(e.g.<text:s/>EBRD)<text:s/>to<text:s/>outsource<text:s/>event<text:s/>delivery<text:s/>and<text:s/>financing,<text:s/>iii)<text:s/>hold<text:s/>forums<text:s/>in<text:s/>the<text:s/>region<text:s/>where<text:s/>costs<text:s/>are<text:s/>lower<text:s/>and<text:s/>regional<text:s/>attendance<text:s/>can<text:s/>be<text:s/>maximised.</text:span></text:p>
        </text:list-item>
        <text:list-item>
          <text:p text:style-name="P209"><text:span text:style-name="T209_1">Efficiency:<text:s/></text:span><text:span text:style-name="T209_2">i</text:span><text:span text:style-name="T209_3">)<text:s/>engagement<text:s/>strategy<text:s/>developed<text:s/>to<text:s/>maximise<text:s/>influence<text:s/>with<text:s/>Sherpas,<text:s/>WB6<text:s/>governments<text:s/>and<text:s/>Berlin<text:s/>Process<text:s/>members<text:s/>to<text:s/>secure<text:s/>policy<text:s/>commitments<text:s/>and<text:s/>deliver<text:s/>reforms,<text:s/>ii)<text:s/>use<text:s/>of<text:s/>Western<text:s/>Balkans<text:s/>Envoy<text:s/>and<text:s/>Berlin<text:s/>Process<text:s/>SRO<text:s/>to<text:s/>broker<text:s/>commitment<text:s/>to<text:s/>high-impact<text:s/>Leaders’<text:s/>Summit<text:s/>outcomes,<text:s/>iii)<text:s/>governance<text:s/>structures<text:s/>to<text:s/>maximise<text:s/>x-HMG<text:s/>coordination.</text:span></text:p>
        </text:list-item>
        <text:list-item>
          <text:p text:style-name="P210"><text:span text:style-name="T210_1">Effectiveness:<text:s/></text:span><text:span text:style-name="T210_2">i</text:span><text:span text:style-name="T210_3">)<text:s/>alignment<text:s/>of<text:s/>all<text:s/>deliverables<text:s/>to<text:s/>promote<text:s/>Euro-Atlantic<text:s/>integration<text:s/>of<text:s/>WB6,<text:s/>ii)<text:s/>alignment<text:s/>of<text:s/>deliverables<text:s/>to<text:s/>UK<text:s/>missions<text:s/>and<text:s/>FCDO<text:s/>priorities,<text:s/>with<text:s/>a<text:s/>focus<text:s/>on<text:s/>tackling<text:s/>irregular<text:s/>migration.</text:span></text:p>
        </text:list-item>
        <text:list-item>
          <text:p text:style-name="P211"><text:span text:style-name="T211_1">Equity:<text:s/></text:span><text:span text:style-name="T211_2">i</text:span><text:span text:style-name="T211_3">)<text:s/>UK<text:s/>leadership<text:s/>on<text:s/>gender<text:s/>equality<text:s/>to<text:s/>be<text:s/>embedded<text:s/>throughout<text:s/>Berlin<text:s/>Process,<text:s/>ii)<text:s/>hosting<text:s/>of<text:s/>Civil<text:s/>Society,<text:s/>Youth<text:s/>and<text:s/>Gender<text:s/>forums<text:s/>and<text:s/>ensuring<text:s/>representation<text:s/>of<text:s/>these<text:s/>groups<text:s/>and<text:s/>their<text:s/>recommendations<text:s/>in<text:s/>the<text:s/>Leaders’<text:s/>Summit,<text:s/>ii)<text:s/>hosting<text:s/>forums<text:s/>in<text:s/>the<text:s/>region<text:s/>to<text:s/>maximise<text:s/>accessibility,<text:s/>iii)<text:s/>ensuring<text:s/>that<text:s/>deliverables<text:s/>are<text:s/></text:span><text:span text:style-name="T211_4">gender-sensitive</text:span><text:span text:style-name="T211_5">.</text:span></text:p>
        </text:list-item>
        <text:list-item>
          <text:p text:style-name="P212"><text:span text:style-name="T212_1">Cost-effectiveness:</text:span><text:span text:style-name="T212_2"><text:s/></text:span><text:span text:style-name="T212_3">i</text:span><text:span text:style-name="T212_4">)<text:s/>maximise<text:s/>use<text:s/>of<text:s/>diplomatic<text:s/>engagement<text:s/>and<text:s/>soft<text:s/>power<text:s/>approaches<text:s/>development<text:s/>to<text:s/>achieve<text:s/>programme<text:s/>impact</text:span></text:p>
        </text:list-item>
      </text:list>
      <text:p text:style-name="P213"/>
      <text:p text:style-name="P214"><text:span text:style-name="T214_1">D.<text:s/>Financial<text:s/>Case</text:span><text:span text:style-name="T214_2"><text:s/></text:span></text:p>
      <text:p text:style-name="P215"/>
      <text:p text:style-name="P216"><text:span text:style-name="T216_1">Budget</text:span></text:p>
      <text:p text:style-name="P217"/>
      <text:p text:style-name="P218"><text:span text:style-name="T218_1">The<text:s/>Western<text:s/>Balkans<text:s/>ODA<text:s/>portfolio<text:s/>comprises<text:s/>a<text:s/>range<text:s/>of<text:s/>programmes<text:s/>supporting<text:s/>stability<text:s/>and<text:s/>inclusive,<text:s/>resilient<text:s/>societies<text:s/>in<text:s/>the<text:s/>Western<text:s/>Balkans.<text:s/>The<text:s/>proportion<text:s/>that<text:s/>this<text:s/>programme<text:s/>represents<text:s/>of<text:s/>the<text:s/>FY25/26<text:s/>ODA<text:s/>budget<text:s/>for<text:s/>the<text:s/>Western<text:s/>Balkans<text:s/>is<text:s/>yet<text:s/>to<text:s/>be<text:s/>determined,<text:s/>pending<text:s/>final<text:s/>allocations.<text:s/>We<text:s/>estimate<text:s/>the<text:s/>total<text:s/>cost<text:s/>to<text:s/>be<text:s/>borne<text:s/>by<text:s/>FCDO<text:s/>to<text:s/>take<text:s/>an<text:s/>ambitious<text:s/>approach<text:s/>to<text:s/>hosting<text:s/>the<text:s/>Berlin<text:s/>Process<text:s/>to<text:s/>be<text:s/></text:span><text:span text:style-name="T218_2">up<text:s/>to<text:s/>£12.5m</text:span><text:span text:style-name="T218_3">.<text:s/>This<text:s/>is<text:s/>an<text:s/>upper<text:s/>limit<text:s/>and<text:s/>includes<text:s/>up<text:s/>to<text:s/>£5m<text:s/>of<text:s/>linked<text:s/>programme<text:s/>deliverables.</text:span></text:p>
      <text:p text:style-name="P219"><text:span text:style-name="T219_1">The<text:s/>programme<text:s/>will<text:s/>use<text:s/>a<text:s/>blend<text:s/>of<text:s/>ODA<text:s/>and<text:s/>non-ODA<text:s/>funding<text:s/>to<text:s/>contribute<text:s/>to<text:s/></text:span><text:span text:style-name="T219_2">a<text:s/>number<text:s/>of</text:span><text:span text:style-name="T219_3"><text:s/>UK<text:s/>Government<text:s/>and<text:s/>Foreign<text:s/>Secretary<text:s/>priorities:<text:s/>The<text:s/>focus<text:s/>of<text:s/>ODA<text:s/>spend<text:s/>will<text:s/>be<text:s/>on<text:s/>supporting<text:s/>Euro-Atlantic<text:s/>integration,<text:s/>inclusive<text:s/>democracies,<text:s/>economic<text:s/>growth<text:s/>of<text:s/>the<text:s/>WB6<text:s/>(and<text:s/>ultimately<text:s/>a<text:s/>transition<text:s/>beyond<text:s/>ODA).<text:s/>The<text:s/>non-ODA<text:s/>element<text:s/>will<text:s/>be<text:s/>more<text:s/>targeted<text:s/>towards<text:s/>achieving<text:s/>UK<text:s/>objectives<text:s/>and<text:s/>providing<text:s/>security<text:s/>for<text:s/>the<text:s/>event.<text:s/>In<text:s/>accordance<text:s/>with<text:s/>the<text:s/>FCDO’s<text:s/>Programme<text:s/>Operating<text:s/>Framework<text:s/>(</text:span><text:span text:style-name="T219_4">PrOF</text:span><text:span text:style-name="T219_5">)<text:s/>Rule<text:s/>2,<text:s/>we<text:s/>will<text:s/>ensure<text:s/>that<text:s/>all<text:s/>transactions<text:s/>reported<text:s/>as<text:s/>ODA<text:s/>meet<text:s/>the<text:s/>agreed<text:s/>OECD<text:s/>definition<text:s/>of<text:s/>aid;<text:s/>principally<text:s/>that<text:s/>the<text:s/>main<text:s/>objective<text:s/>is<text:s/>to<text:s/>promote<text:s/>the<text:s/>economic<text:s/>development<text:s/>and<text:s/>welfare<text:s/>of<text:s/>an<text:s/>ODA<text:s/>eligible<text:s/>country.<text:s/>We<text:s/>will<text:s/>do<text:s/>this<text:s/>in<text:s/>consultation<text:s/>with<text:s/>the<text:s/>relevant<text:s/>Technical<text:s/>Advisers<text:s/>and<text:s/>the<text:s/>ODA<text:s/>Eligibility<text:s/>Team.</text:span></text:p>
      <text:p text:style-name="P220"/>
      <text:p text:style-name="P221"><text:span text:style-name="T221_1">We<text:s/>believe<text:s/>that<text:s/>we<text:s/>have<text:s/>resource<text:s/>allocation<text:s/>to<text:s/>deliver,<text:s/>including:<text:s/></text:span><text:span text:style-name="T221_2">i</text:span><text:span text:style-name="T221_3">)<text:s/>up<text:s/>to<text:s/>£5m<text:s/>non-ODA<text:s/>for<text:s/>event<text:s/>delivery,<text:s/>ii)<text:s/>up<text:s/>to<text:s/>£2.5m<text:s/>ODA<text:s/>for<text:s/>event<text:s/>delivery,<text:s/>and<text:s/>ii)<text:s/>up<text:s/>to<text:s/>£5m<text:s/>ODA<text:s/>for<text:s/>‘</text:span><text:span text:style-name="T221_4">deliverables’</text:span><text:span text:style-name="T221_5"><text:s/>or<text:s/>Summit<text:s/>commitments.<text:s/>The<text:s/>largest<text:s/>cost<text:s/>driver<text:s/>is<text:s/>the<text:s/>policing<text:s/>and<text:s/>security,<text:s/>estimated<text:s/>at<text:s/>£3.5m<text:s/>(non-ODA).<text:s/>We<text:s/>are<text:s/>refining<text:s/>cost<text:s/>estimates<text:s/>for<text:s/>the<text:s/>Ministerial<text:s/>meetings<text:s/>and<text:s/>forums,<text:s/>based<text:s/>on<text:s/>discussions<text:s/>with<text:s/>Germany<text:s/>as<text:s/>the<text:s/>previous<text:s/>host,<text:s/>Protocol<text:s/>and<text:s/>implementing<text:s/>partners,<text:s/>and<text:s/>pending<text:s/>decisions<text:s/>on<text:s/>location.<text:s/>An<text:s/>indicative<text:s/>breakdown<text:s/>for<text:s/>the<text:s/>FCDO-funded<text:s/>events<text:s/>funded<text:s/>by<text:s/>this<text:s/>Business<text:s/>Case<text:s/>is<text:s/>set<text:s/>out<text:s/>below:<text:s/></text:span></text:p>
      <text:p text:style-name="P222"/>
      <table:table table:style-name="Table5"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33">
          <table:table-cell table:style-name="Cell94">
            <text:p text:style-name="P223"><text:span text:style-name="T223_1">FCDO-funded<text:s/>Event</text:span></text:p>
          </table:table-cell>
          <table:table-cell table:style-name="Cell95">
            <text:p text:style-name="P224"><text:span text:style-name="T224_1">ODA</text:span></text:p>
          </table:table-cell>
          <table:table-cell table:style-name="Cell96">
            <text:p text:style-name="P225"><text:span text:style-name="T225_1">Non-ODA</text:span></text:p>
          </table:table-cell>
          <table:table-cell table:style-name="Cell97">
            <text:p text:style-name="P226"><text:span text:style-name="T226_1">Total<text:s/>(up<text:s/>to)</text:span></text:p>
          </table:table-cell>
        </table:table-row>
        <table:table-row table:style-name="Row34">
          <table:table-cell table:style-name="Cell98">
            <text:p text:style-name="P227"><text:span text:style-name="T227_1">Leaders’<text:s/>Summit</text:span></text:p>
          </table:table-cell>
          <table:table-cell table:style-name="Cell99">
            <text:p text:style-name="P228"><text:span text:style-name="T228_1">£1.3m</text:span></text:p>
          </table:table-cell>
          <table:table-cell table:style-name="Cell100">
            <text:p text:style-name="P229"><text:span text:style-name="T229_1">£3.5m</text:span></text:p>
          </table:table-cell>
          <table:table-cell table:style-name="Cell101">
            <text:p text:style-name="P230"><text:span text:style-name="T230_1">£4.8m</text:span></text:p>
          </table:table-cell>
        </table:table-row>
        <table:table-row table:style-name="Row35">
          <table:table-cell table:style-name="Cell102">
            <text:p text:style-name="P231"><text:span text:style-name="T231_1">Foreign<text:s/>Ministerial</text:span></text:p>
          </table:table-cell>
          <table:table-cell table:style-name="Cell103">
            <text:p text:style-name="P232"><text:span text:style-name="T232_1">£735k</text:span></text:p>
          </table:table-cell>
          <table:table-cell table:style-name="Cell104">
            <text:p text:style-name="P233"><text:span text:style-name="T233_1">£1m</text:span></text:p>
          </table:table-cell>
          <table:table-cell table:style-name="Cell105">
            <text:p text:style-name="P234"><text:span text:style-name="T234_1">£1.35m</text:span></text:p>
          </table:table-cell>
        </table:table-row>
        <table:table-row table:style-name="Row36">
          <table:table-cell table:style-name="Cell106">
            <text:p text:style-name="P235"><text:span text:style-name="T235_1">Summit<text:s/>Deliverables</text:span></text:p>
          </table:table-cell>
          <table:table-cell table:style-name="Cell107">
            <text:p text:style-name="P236"><text:span text:style-name="T236_1">Up<text:s/>to<text:s/>£5m</text:span></text:p>
          </table:table-cell>
          <table:table-cell table:style-name="Cell108">
            <text:p text:style-name="P237"><text:span text:style-name="T237_1">N/A</text:span></text:p>
          </table:table-cell>
          <table:table-cell table:style-name="Cell109">
            <text:p text:style-name="P238"><text:span text:style-name="T238_1">£5m</text:span></text:p>
          </table:table-cell>
        </table:table-row>
        <table:table-row table:style-name="Row37">
          <table:table-cell table:style-name="Cell110">
            <text:p text:style-name="P239"><text:span text:style-name="T239_1">Civil<text:s/>Society<text:s/>Forum</text:span></text:p>
          </table:table-cell>
          <table:table-cell table:style-name="Cell111">
            <text:p text:style-name="P240"><text:span text:style-name="T240_1">£175k</text:span></text:p>
          </table:table-cell>
          <table:table-cell table:style-name="Cell112">
            <text:p text:style-name="P241"><text:span text:style-name="T241_1">N/A</text:span></text:p>
          </table:table-cell>
          <table:table-cell table:style-name="Cell113">
            <text:p text:style-name="P242"><text:span text:style-name="T242_1">£150k</text:span></text:p>
          </table:table-cell>
        </table:table-row>
        <table:table-row table:style-name="Row38">
          <table:table-cell table:style-name="Cell114">
            <text:p text:style-name="P243"><text:span text:style-name="T243_1">Youth<text:s/>Forum</text:span></text:p>
          </table:table-cell>
          <table:table-cell table:style-name="Cell115">
            <text:p text:style-name="P244"><text:span text:style-name="T244_1">£100k</text:span></text:p>
          </table:table-cell>
          <table:table-cell table:style-name="Cell116">
            <text:p text:style-name="P245"><text:span text:style-name="T245_1">N/A</text:span></text:p>
          </table:table-cell>
          <table:table-cell table:style-name="Cell117">
            <text:p text:style-name="P246"><text:span text:style-name="T246_1">£100k</text:span></text:p>
          </table:table-cell>
        </table:table-row>
        <table:table-row table:style-name="Row39">
          <table:table-cell table:style-name="Cell118">
            <text:p text:style-name="P247"><text:span text:style-name="T247_1">Gender<text:s/>Equality</text:span></text:p>
          </table:table-cell>
          <table:table-cell table:style-name="Cell119">
            <text:p text:style-name="P248"><text:span text:style-name="T248_1">£3k</text:span></text:p>
          </table:table-cell>
          <table:table-cell table:style-name="Cell120">
            <text:p text:style-name="P249"><text:span text:style-name="T249_1">N/A</text:span></text:p>
          </table:table-cell>
          <table:table-cell table:style-name="Cell121">
            <text:p text:style-name="P250"><text:span text:style-name="T250_1">£3k</text:span></text:p>
          </table:table-cell>
        </table:table-row>
        <table:table-row table:style-name="Row40">
          <table:table-cell table:style-name="Cell122">
            <text:p text:style-name="P251"><text:span text:style-name="T251_1">Royal<text:s/>Reception</text:span></text:p>
          </table:table-cell>
          <table:table-cell table:style-name="Cell123">
            <text:p text:style-name="P252"><text:span text:style-name="T252_1">N/A</text:span></text:p>
          </table:table-cell>
          <table:table-cell table:style-name="Cell124">
            <text:p text:style-name="P253"><text:span text:style-name="T253_1">£250k</text:span></text:p>
          </table:table-cell>
          <table:table-cell table:style-name="Cell125">
            <text:p text:style-name="P254"><text:span text:style-name="T254_1">£250k</text:span></text:p>
          </table:table-cell>
        </table:table-row>
        <table:table-row table:style-name="Row41">
          <table:table-cell table:style-name="Cell126">
            <text:p text:style-name="P255"><text:span text:style-name="T255_1">Parliamentarians<text:s/>Meeting</text:span></text:p>
          </table:table-cell>
          <table:table-cell table:style-name="Cell127">
            <text:p text:style-name="P256"><text:span text:style-name="T256_1">&lt;£85k</text:span></text:p>
          </table:table-cell>
          <table:table-cell table:style-name="Cell128">
            <text:p text:style-name="P257"><text:span text:style-name="T257_1">N/A</text:span></text:p>
          </table:table-cell>
          <table:table-cell table:style-name="Cell129">
            <text:p text:style-name="P258"><text:span text:style-name="T258_1">&lt;£85k</text:span></text:p>
          </table:table-cell>
        </table:table-row>
        <table:table-row table:style-name="Row42">
          <table:table-cell table:style-name="Cell130">
            <text:p text:style-name="P259"><text:span text:style-name="T259_1">Science<text:s/>Conference</text:span></text:p>
          </table:table-cell>
          <table:table-cell table:style-name="Cell131">
            <text:p text:style-name="P260"><text:span text:style-name="T260_1">£50k</text:span></text:p>
          </table:table-cell>
          <table:table-cell table:style-name="Cell132">
            <text:p text:style-name="P261"><text:span text:style-name="T261_1">N/A</text:span></text:p>
          </table:table-cell>
          <table:table-cell table:style-name="Cell133">
            <text:p text:style-name="P262"><text:span text:style-name="T262_1">£50k</text:span></text:p>
          </table:table-cell>
        </table:table-row>
        <table:table-row table:style-name="Row43">
          <table:table-cell table:style-name="Cell134">
            <text:p text:style-name="P263"><text:span text:style-name="T263_1">Roma<text:s/>Ministerial</text:span></text:p>
          </table:table-cell>
          <table:table-cell table:style-name="Cell135">
            <text:p text:style-name="P264"><text:span text:style-name="T264_1">£50k</text:span></text:p>
          </table:table-cell>
          <table:table-cell table:style-name="Cell136">
            <text:p text:style-name="P265"><text:span text:style-name="T265_1">N/A</text:span></text:p>
          </table:table-cell>
          <table:table-cell table:style-name="Cell137">
            <text:p text:style-name="P266"><text:span text:style-name="T266_1">£50k</text:span></text:p>
          </table:table-cell>
        </table:table-row>
        <table:table-row table:style-name="Row44">
          <table:table-cell table:style-name="Cell138">
            <text:p text:style-name="P267"><text:span text:style-name="T267_1">Indicative<text:s/>Cost<text:s/>Total</text:span></text:p>
          </table:table-cell>
          <table:table-cell table:style-name="Cell139">
            <text:p text:style-name="P268"><text:span text:style-name="T268_1">£7.5m</text:span></text:p>
          </table:table-cell>
          <table:table-cell table:style-name="Cell140">
            <text:p text:style-name="P269"><text:span text:style-name="T269_1">£4.75m</text:span></text:p>
          </table:table-cell>
          <table:table-cell table:style-name="Cell141">
            <text:p text:style-name="P270"><text:span text:style-name="T270_1">£12.25m</text:span></text:p>
          </table:table-cell>
        </table:table-row>
        <table:table-row table:style-name="Row45">
          <table:table-cell table:style-name="Cell142">
            <text:p text:style-name="P271"><text:span text:style-name="T271_1">Budget</text:span><text:span text:style-name="T271_2"><text:s/>(up<text:s/>to)</text:span></text:p>
          </table:table-cell>
          <table:table-cell table:style-name="Cell143">
            <text:p text:style-name="P272"><text:span text:style-name="T272_1">£7.5m</text:span></text:p>
          </table:table-cell>
          <table:table-cell table:style-name="Cell144">
            <text:p text:style-name="P273"><text:span text:style-name="T273_1">£5m</text:span></text:p>
          </table:table-cell>
          <table:table-cell table:style-name="Cell145">
            <text:p text:style-name="P274"><text:span text:style-name="T274_1">£12.5m</text:span></text:p>
          </table:table-cell>
        </table:table-row>
      </table:table>
      <text:p text:style-name="P275"/>
      <text:p text:style-name="P276"><text:span text:style-name="T276_1">Assets</text:span></text:p>
      <text:p text:style-name="P277"><text:span text:style-name="T277_1">We<text:s/>do<text:s/>not<text:s/>envisage<text:s/>that<text:s/>this<text:s/>programme<text:s/>will<text:s/>require<text:s/>the<text:s/>acquisition<text:s/>of<text:s/>programme<text:s/>assets.<text:s/>Should<text:s/>this<text:s/>change<text:s/>in<text:s/>the<text:s/>process<text:s/>of<text:s/>event<text:s/>design<text:s/>and/or<text:s/>negotiation<text:s/>of<text:s/>agreements<text:s/>with<text:s/>third-party<text:s/>delivery<text:s/>partners,<text:s/>we<text:s/>will<text:s/>comply<text:s/>with<text:s/>the<text:s/>Programme<text:s/>Operating<text:s/>Framework<text:s/>guidance<text:s/>on<text:s/>asset<text:s/>registers,<text:s/>management,<text:s/>and<text:s/>disposal.</text:span></text:p>
      <text:p text:style-name="P278"><text:span text:style-name="T278_1">Financial<text:s/>and<text:s/>Fiduciary<text:s/>Risk</text:span></text:p>
      <text:p text:style-name="P279"><text:span text:style-name="T279_1">We<text:s/>will<text:s/>mitigate<text:s/>financial<text:s/>and<text:s/>fiduciary<text:s/>risks<text:s/>through<text:s/>careful<text:s/>selection<text:s/>of<text:s/>third-party<text:s/>delivery<text:s/>suppliers,<text:s/>conducting<text:s/>due<text:s/>diligence<text:s/>assessments,<text:s/>using<text:s/>the<text:s/>latest<text:s/>agreement<text:s/>templates<text:s/>including<text:s/>clauses<text:s/>on<text:s/>fraud<text:s/>and<text:s/>aid<text:s/>diversion<text:s/>obligations,<text:s/>and<text:s/>negotiating<text:s/>payment<text:s/>in<text:s/>arrears<text:s/>wherever<text:s/>possible.</text:span></text:p>
      <text:p text:style-name="P280"><text:span text:style-name="T280_1">Due<text:s/>Diligence<text:s/>Approach</text:span></text:p>
      <text:p text:style-name="P281"><text:span text:style-name="T281_1">We<text:s/>have<text:s/>identified<text:s/>a<text:s/>range<text:s/>of<text:s/>third-party<text:s/>organisations<text:s/>to<text:s/>deliver<text:s/>several<text:s/>of<text:s/>the<text:s/>Berlin<text:s/>Process<text:s/>side<text:s/>events<text:s/>and<text:s/>forums.<text:s/>In<text:s/>accordance<text:s/>with<text:s/>the<text:s/>Programme<text:s/>Operating<text:s/>Framework,<text:s/>we<text:s/>will<text:s/>record<text:s/>how<text:s/>the<text:s/>selected<text:s/>organisations<text:s/>were<text:s/>chosen<text:s/>and<text:s/>why<text:s/>they<text:s/>are<text:s/>best<text:s/>placed<text:s/>to<text:s/>deliver.<text:s/>A<text:s/>due<text:s/>diligence<text:s/>assessment<text:s/>will<text:s/>be<text:s/>completed<text:s/>for<text:s/>each<text:s/>organisation<text:s/>to<text:s/>examine<text:s/>and<text:s/>evidence<text:s/>their<text:s/>experience,<text:s/>systems,<text:s/>processes,<text:s/>and<text:s/>ability<text:s/>to<text:s/>deliver<text:s/>before<text:s/>the<text:s/>agreements<text:s/>are<text:s/>signed.<text:s/>These<text:s/>will<text:s/>draw<text:s/>on<text:s/>recent<text:s/>due<text:s/>diligences<text:s/>completed<text:s/>on<text:s/>the<text:s/>same<text:s/>partners<text:s/>for<text:s/>other<text:s/>projects,<text:s/>providing<text:s/>updates<text:s/>where<text:s/>necessary,<text:s/>and<text:s/>making<text:s/>specific<text:s/>recommendations<text:s/>relevant<text:s/>to<text:s/>the<text:s/>delivery<text:s/>of<text:s/>the<text:s/>Berlin<text:s/>Process<text:s/>as<text:s/>appropriate.</text:span></text:p>
      <text:p text:style-name="P282"/>
      <text:list text:style-name="LS3" xml:id="list28">
        <text:list-item>
          <text:p text:style-name="P283"><text:span text:style-name="T283_1">Management<text:s/>Case<text:s/></text:span></text:p>
        </text:list-item>
      </text:list>
      <text:p text:style-name="P284"/>
      <text:p text:style-name="P285"><text:span text:style-name="T285_1">Mobilisation<text:s/>and<text:s/>Implementation</text:span></text:p>
      <text:p text:style-name="P286"/>
      <text:p text:style-name="P287"><text:span text:style-name="T287_1">A<text:s/>Berlin<text:s/>Process<text:s/>Delivery<text:s/>Unit<text:s/>(BPDU)<text:s/>has<text:s/>been<text:s/>created<text:s/>and<text:s/>staffed,<text:s/>reporting<text:s/>to<text:s/>the<text:s/>SRO.<text:s/>BDPU<text:s/>staff<text:s/>share<text:s/>a<text:s/>range<text:s/>of<text:s/>skills<text:s/>and<text:s/>experience,<text:s/>including<text:s/>policy<text:s/>leadership<text:s/>and<text:s/>delivery,<text:s/>operations<text:s/>and<text:s/>logistics,<text:s/>programme<text:s/>management<text:s/>and<text:s/>commercial,<text:s/>and<text:s/>development<text:s/>advisory<text:s/>experience.<text:s/>They<text:s/>will<text:s/>work<text:s/>closely<text:s/>with<text:s/>the<text:s/>wider<text:s/>Western<text:s/>Balkans<text:s/>Department,<text:s/>leveraging<text:s/>their<text:s/>regional<text:s/>knowledge.<text:s/>In<text:s/>addition,<text:s/>we<text:s/>will<text:s/>work<text:s/>closely<text:s/>across<text:s/>HMG,<text:s/>particularly<text:s/>those<text:s/>departments<text:s/>tasked<text:s/>with<text:s/>delivery<text:s/>of<text:s/>the<text:s/>Interior<text:s/>(Home<text:s/>Office)<text:s/>and<text:s/>Economic<text:s/>(DBT)<text:s/>Ministerial<text:s/>meetings.<text:s/>A<text:s/>cross-Whitehall<text:s/>Steering<text:s/>Committee<text:s/>has<text:s/>been<text:s/>established<text:s/>and<text:s/>will<text:s/>be<text:s/>chaired<text:s/>by<text:s/>the<text:s/>Portfolio<text:s/>SRO.<text:s/>Decisions<text:s/>regarding<text:s/>the<text:s/>Leaders’<text:s/>Summit<text:s/>and<text:s/>Ministerial<text:s/>meetings<text:s/>will<text:s/>be<text:s/>approved<text:s/>at<text:s/>the<text:s/>Steering<text:s/>Committee.<text:s/>Decisions<text:s/>pertaining<text:s/>to<text:s/>the<text:s/>forums<text:s/>will<text:s/>be<text:s/>made<text:s/>by<text:s/>FCDO,<text:s/>who<text:s/>may<text:s/>choose<text:s/>to<text:s/>delegate<text:s/>to<text:s/>delivery<text:s/>partners,<text:s/>as<text:s/>appropriate.</text:span></text:p>
      <text:p text:style-name="P288"/>
      <text:p text:style-name="P289"><text:span text:style-name="T289_1">Risk<text:s/>Management</text:span></text:p>
      <text:p text:style-name="P290"/>
      <text:p text:style-name="P291"><text:span text:style-name="T291_1">The<text:s/>Western<text:s/>Balkan<text:s/>Department’s<text:s/>portfolio<text:s/>risk<text:s/>appetite<text:s/>is<text:s/>moderate.<text:s/>We<text:s/>have<text:s/>established<text:s/>a<text:s/>thorough<text:s/>risk<text:s/>register<text:s/>for<text:s/>this<text:s/>programme<text:s/>using<text:s/>the<text:s/>FCDO<text:s/>template<text:s/>covering<text:s/>the<text:s/>seven<text:s/>FCDO<text:s/>risk<text:s/>categories<text:s/>which<text:s/>will<text:s/>be<text:s/>reviewed<text:s/>regularly<text:s/>at<text:s/>BPDU<text:s/>and<text:s/>Cross-Whitehall<text:s/>Steering<text:s/>Group<text:s/>meetings.</text:span></text:p>
      <text:p text:style-name="P292"/>
      <text:p text:style-name="P293"><text:span text:style-name="T293_1">The<text:s/>top<text:s/>four<text:s/>risks<text:s/>of<text:s/>this<text:s/>programme<text:s/>are:</text:span></text:p>
      <text:list text:style-name="LS8" xml:id="list29">
        <text:list-item>
          <text:p text:style-name="P294"><text:span text:style-name="T294_1">Limited<text:s/>cross-Whitehall<text:s/>buy-in<text:s/>impacts<text:s/>delivery<text:s/>of<text:s/>Ministerial<text:s/>events:</text:span><text:span text:style-name="T294_2"><text:s/>To<text:s/>mitigate<text:s/>this,<text:s/>the<text:s/>Berlin<text:s/>Process<text:s/>SRO<text:s/>will<text:s/>chair<text:s/>a<text:s/>monthly<text:s/>cross-Whitehall<text:s/>Steering<text:s/>Board<text:s/>and<text:s/>engage<text:s/>at<text:s/>senior<text:s/>level.<text:s/>NSS<text:s/>will<text:s/>also<text:s/>playing<text:s/>a<text:s/>convening<text:s/>role<text:s/>and<text:s/>have<text:s/>set<text:s/>out<text:s/>expectations<text:s/>of<text:s/>delivery.<text:s/></text:span><text:span text:style-name="T294_3">[Policy<text:s/>and<text:s/>Programme<text:s/>Delivery]</text:span></text:p>
        </text:list-item>
        <text:list-item>
          <text:p text:style-name="P295"><text:span text:style-name="T295_1">Shrinking<text:s/>ODA<text:s/>to<text:s/>the<text:s/>Western<text:s/>Balkans:<text:s/></text:span><text:span text:style-name="T295_2">The<text:s/>move<text:s/>to<text:s/>0.3%<text:s/>GNI<text:s/>spend<text:s/>on<text:s/>ODA<text:s/>could<text:s/>result<text:s/>in<text:s/>a<text:s/>withdrawal<text:s/>of<text:s/>development<text:s/>support<text:s/>to<text:s/>the<text:s/>Western<text:s/>Balkans.<text:s/>This<text:s/>may<text:s/>limit<text:s/>our<text:s/>ability<text:s/>to<text:s/>demonstrate<text:s/>UK<text:s/>leadership<text:s/>and<text:s/>establish<text:s/>ourselves<text:s/>as<text:s/>a<text:s/>partner<text:s/>of<text:s/>WB6<text:s/>Governments,<text:s/>the<text:s/>EU,<text:s/>and<text:s/>civil<text:s/>society<text:s/>organisations.<text:s/>We<text:s/>will<text:s/>mitigate<text:s/>this<text:s/>by<text:s/>maximising<text:s/>use<text:s/>of<text:s/>other<text:s/>tools,<text:s/>e.g.<text:s/>diplomatic,<text:s/>UK<text:s/>Export<text:s/>Finance,<text:s/>and<text:s/>soft<text:s/>power</text:span><text:span text:style-name="T295_3">.<text:s/>[Strategy<text:s/>and<text:s/>Context]</text:span></text:p>
        </text:list-item>
        <text:list-item>
          <text:p text:style-name="P296"><text:span text:style-name="T296_1">Change<text:s/>in<text:s/>regional<text:s/>context:<text:s/></text:span><text:span text:style-name="T296_2">Increasing<text:s/>regional<text:s/>instability<text:s/>(e.g.<text:s/>recent<text:s/>secessionist<text:s/>moves<text:s/>in<text:s/>BiH)<text:s/>threaten<text:s/>disrupting<text:s/>or<text:s/>distracting<text:s/>from<text:s/>the<text:s/>Summit<text:s/>and<text:s/>constraining<text:s/>progress<text:s/>on<text:s/>reforms.<text:s/></text:span><text:span text:style-name="T296_3">[Strategy<text:s/>and<text:s/>Context]</text:span></text:p>
        </text:list-item>
        <text:list-item>
          <text:p text:style-name="P297"><text:span text:style-name="T297_1">Ambition<text:s/>outstrips<text:s/>resource:</text:span><text:span text:style-name="T297_2"><text:s/>This<text:s/>is<text:s/>a<text:s/>high-profile<text:s/>priority<text:s/>event<text:s/>for<text:s/>the<text:s/>Prime<text:s/>Minister<text:s/>with<text:s/>many<text:s/>moving<text:s/>parts.<text:s/>The<text:s/>Berlin<text:s/>Process<text:s/>Delivery<text:s/>Unit<text:s/>will<text:s/>expand<text:s/>closer<text:s/>to<text:s/>the<text:s/>Summit<text:s/>to<text:s/>maximise<text:s/>capacity<text:s/>and<text:s/>resource<text:s/>levels<text:s/>will<text:s/>be<text:s/>regularly<text:s/>reviewed.<text:s/></text:span><text:span text:style-name="T297_3">[People]</text:span></text:p>
        </text:list-item>
      </text:list>
      <text:p text:style-name="P29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Cambria" svg:font-family="Cambria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name-complex="Arial" style:font-size-complex="14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Char0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Strong" style:family="text">
      <style:text-properties fo:font-weight="bold" style:font-weight-asian="bold" style:font-weight-complex="bold"/>
    </style:style>
    <style:style style:name="Page_20_number" style:display-name="Page number" style:family="text" style:parent-style-name="Default_20_Paragraph_20_Font"/>
    <style:style style:name="List_20_Paragraph" style:display-name="List Paragraph" style:family="paragraph" style:parent-style-name="Normal">
      <style:paragraph-properties fo:margin-left="1.27cm"/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Placeholder_20_Text" style:display-name="Placeholder Text" style:family="text" style:parent-style-name="Default_20_Paragraph_20_Font">
      <style:text-properties fo:color="#808080"/>
    </style:style>
    <style:style style:name="Style1" style:family="text" style:parent-style-name="Default_20_Paragraph_20_Font">
      <style:text-properties style:font-name="Arial" fo:font-size="11pt" style:font-size-asian="11pt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Para_20_Char" style:display-name="Para Char" style:family="text" style:parent-style-name="Default_20_Paragraph_20_Font">
      <style:text-properties style:font-name="Arial" fo:font-size="11pt" style:font-size-asian="11pt" style:font-name-complex="Arial" style:font-size-complex="12pt" fo:language-asian="en" fo:country-asian="US" style:font-weight-complex="bold"/>
    </style:style>
    <style:style style:name="Para" style:family="paragraph" style:parent-style-name="List_20_Paragraph">
      <style:paragraph-properties fo:text-indent="0cm" fo:margin-left="1.27cm"/>
      <style:text-properties fo:font-size="11pt" style:font-size-asian="11pt" style:font-name-complex="Arial" style:font-weight-complex="bold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Unresolved_20_Mention1" style:display-name="Unresolved Mention1" style:family="text" style:parent-style-name="Default_20_Paragraph_20_Font">
      <style:text-properties fo:background-color="#e6e6e6" fo:color="#808080"/>
    </style:style>
    <style:style style:name="Unresolved_20_Mention2" style:display-name="Unresolved Mention2" style:family="text" style:parent-style-name="Default_20_Paragraph_20_Font">
      <style:text-properties fo:background-color="#e6e6e6" fo:color="#808080"/>
    </style:style>
    <style:style style:name="Revision" style:family="paragraph">
      <style:text-properties style:font-name="Arial" fo:font-size="12pt" style:font-size-asian="12pt" style:font-size-complex="12pt" fo:language-asian="en" fo:country-asian="US"/>
    </style:style>
    <style:style style:name="Unresolved_20_Mention" style:display-name="Unresolved Mention" style:family="text" style:parent-style-name="Default_20_Paragraph_20_Font">
      <style:text-properties fo:background-color="#e6e6e6" fo:color="#808080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 fo:language-asian="en" fo:country-asian="US"/>
    </style:style>
    <style:style style:name="normaltextrun" style:family="text" style:parent-style-name="Default_20_Paragraph_20_Font"/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language-asian="en" fo:country-asian="US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List1Level0" style:family="text">
      <style:text-properties fo:font-weight="normal" style:font-weight-asian="normal"/>
    </style:style>
    <text:list-style style:name="LS1">
      <text:list-level-style-number style:num-format="1" text:style-name="List1Level0" style:num-suffix="." text:level="1">
        <style:list-level-properties text:space-before="0.501cm" text:min-label-width="0.635cm" fo:text-align="start" text:list-level-position-and-space-mode="label-alignment">
          <style:list-level-label-alignment text:label-followed-by="listtab" fo:margin-left="1.136cm" fo:text-indent="-0.635cm"/>
        </style:list-level-properties>
        <style:text-properties fo:font-weight="normal" style:font-weight-asian="normal"/>
      </text:list-level-style-number>
      <text:list-level-style-number style:num-format="a" text:style-name="List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2">
      <text:list-level-style-number style:num-format="A" text:style-name="List2Level0" style:num-suffix=".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272cm" text:min-label-width="0.635cm" fo:text-align="start" text:list-level-position-and-space-mode="label-alignment">
          <style:list-level-label-alignment text:label-followed-by="listtab" fo:margin-left="1.907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177cm" text:min-label-distance="0.318cm" fo:text-align="end" text:list-level-position-and-space-mode="label-alignment">
          <style:list-level-label-alignment text:label-followed-by="listtab" fo:margin-left="3.177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3.812cm" text:min-label-width="0.635cm" fo:text-align="start" text:list-level-position-and-space-mode="label-alignment">
          <style:list-level-label-alignment text:label-followed-by="listtab" fo:margin-left="4.447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082cm" text:min-label-width="0.635cm" fo:text-align="start" text:list-level-position-and-space-mode="label-alignment">
          <style:list-level-label-alignment text:label-followed-by="listtab" fo:margin-left="5.717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6.987cm" text:min-label-distance="0.318cm" fo:text-align="end" text:list-level-position-and-space-mode="label-alignment">
          <style:list-level-label-alignment text:label-followed-by="listtab" fo:margin-left="6.987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7.622cm" text:min-label-width="0.635cm" fo:text-align="start" text:list-level-position-and-space-mode="label-alignment">
          <style:list-level-label-alignment text:label-followed-by="listtab" fo:margin-left="8.257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8.892cm" text:min-label-width="0.635cm" fo:text-align="start" text:list-level-position-and-space-mode="label-alignment">
          <style:list-level-label-alignment text:label-followed-by="listtab" fo:margin-left="9.527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0.797cm" text:min-label-distance="0.318cm" fo:text-align="end" text:list-level-position-and-space-mode="label-alignment">
          <style:list-level-label-alignment text:label-followed-by="listtab" fo:margin-left="10.797cm" fo:text-indent="-0.318cm"/>
        </style:list-level-properties>
      </text:list-level-style-number>
    </text:list-style>
    <text:list-style style:name="LS3">
      <text:list-level-style-number style:num-format="A" text:start-value="5" text:style-name="List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751cm" text:min-label-width="0.635cm" fo:text-align="start" text:list-level-position-and-space-mode="label-alignment">
          <style:list-level-label-alignment text:label-followed-by="listtab" fo:margin-left="1.386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2.021cm" text:min-label-width="0.635cm" fo:text-align="start" text:list-level-position-and-space-mode="label-alignment">
          <style:list-level-label-alignment text:label-followed-by="listtab" fo:margin-left="2.65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291cm" text:min-label-width="0.635cm" fo:text-align="start" text:list-level-position-and-space-mode="label-alignment">
          <style:list-level-label-alignment text:label-followed-by="listtab" fo:margin-left="3.926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561cm" text:min-label-width="0.635cm" fo:text-align="start" text:list-level-position-and-space-mode="label-alignment">
          <style:list-level-label-alignment text:label-followed-by="listtab" fo:margin-left="5.196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831cm" text:min-label-width="0.635cm" fo:text-align="start" text:list-level-position-and-space-mode="label-alignment">
          <style:list-level-label-alignment text:label-followed-by="listtab" fo:margin-left="6.46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7.101cm" text:min-label-width="0.635cm" fo:text-align="start" text:list-level-position-and-space-mode="label-alignment">
          <style:list-level-label-alignment text:label-followed-by="listtab" fo:margin-left="7.736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371cm" text:min-label-width="0.635cm" fo:text-align="start" text:list-level-position-and-space-mode="label-alignment">
          <style:list-level-label-alignment text:label-followed-by="listtab" fo:margin-left="9.006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641cm" text:min-label-width="0.635cm" fo:text-align="start" text:list-level-position-and-space-mode="label-alignment">
          <style:list-level-label-alignment text:label-followed-by="listtab" fo:margin-left="10.27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911cm" text:min-label-width="0.635cm" fo:text-align="start" text:list-level-position-and-space-mode="label-alignment">
          <style:list-level-label-alignment text:label-followed-by="listtab" fo:margin-left="11.546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9">
      <text:list-level-style-number style:num-format="i" text:style-name="List9Level0" style:num-suffix=")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0Level0" style:family="text">
      <style:text-properties style:font-name="Symbol" style:font-name-asian="Times New Roman" style:font-name-complex="Times New Roman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style:font-name-asian="Times New Roman" style:font-name-complex="Times New Roman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border-top="#000000 0.018cm solid" fo:margin-top="0.847cm" fo:padding-bottom="0cm" fo:border-bottom="#000000 0.018cm solid" fo:margin-bottom="0.847cm" fo:padding-left="0.406cm" fo:border-left="#000000 0.018cm solid" fo:margin-left="0.847cm" fo:padding-right="0.406cm" fo:border-right="#000000 0.018cm solid" fo:margin-right="0.847cm"/>
      <style:header-style>
        <style:header-footer-properties fo:min-height="1.27cm" style:dynamic-spacing="true"/>
      </style:header-style>
      <style:footer-style>
        <style:header-footer-properties fo:min-height="1.071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P3" style:family="paragraph" style:parent-style-name="Footer">
      <style:paragraph-properties fo:margin-top="0.212cm"/>
    </style:style>
    <style:style style:name="T3_1" style:family="text">
      <style:text-properties fo:color="#808080" fo:font-size="9pt" style:font-size-asian="9pt" style:font-size-complex="9pt" fo:font-weight="bold" style:font-weight-asian="bold"/>
    </style:style>
    <style:style style:name="P4" style:family="paragraph" style:parent-style-name="Footer">
      <style:paragraph-properties fo:text-align="right"/>
    </style:style>
    <style:style style:name="T4_1" style:family="text"/>
    <style:style style:name="P5" style:family="paragraph" style:parent-style-name="Footer"/>
  </office:automatic-styles>
  <office:master-styles>
    <style:master-page style:name="Standard" style:page-layout-name="pm1">
      <style:header>
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3"><text:span text:style-name="T3_1">[Country]<text:s/>[Title]<text:s/>Business<text:s/>Case<text:s/>[month,<text:s/>year]</text:span></text:p>
        <text:p text:style-name="P4"><text:span text:style-name="T4_1"><text:page-number text:select-page="current"/></text:span></text:p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Business Case - UK Hosting of Berlin Process</dc:title>
    <meta:initial-creator>FCDO</meta:initial-creator>
    <meta:creation-date>2021-02-26T17:34:00</meta:creation-date>
    <dc:creator>Ben Walker</dc:creator>
    <dc:date>2026-07-01T09:43:00</dc:date>
    <meta:print-date>2018-12-18T23:07:00</meta:print-date>
    <meta:template xlink:href="Template_Business Case - Risk rating drop-down" xlink:type="simple"/>
    <meta:editing-cycles>216</meta:editing-cycles>
    <meta:document-statistic meta:page-count="9" meta:paragraph-count="46" meta:row-count="164" meta:word-count="3459" meta:character-count="23132" meta:non-whitespace-character-count="19719"/>
    <meta:user-defined meta:name="Business Document Type">Business Case and Summary</meta:user-defined>
    <meta:user-defined meta:name="ContentTypeId">0x010100A9E804AD2130B047BEB1B1355903FA590100BEEF5F4E597BF54D923E2549CF751FCD</meta:user-defined>
    <meta:user-defined meta:name="docLang">en</meta:user-defined>
    <meta:user-defined meta:name="MSIP_Label_9e9cc48d-6fba-4c12-9882-137473def580_ActionId">918c31a5-e160-4c49-90e7-b6201680c789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4-08T06:56:14Z</meta:user-defined>
    <meta:user-defined meta:name="MSIP_Label_9e9cc48d-6fba-4c12-9882-137473def580_SiteId">d3a2d0d3-7cc8-4f52-bbf9-85bd43d94279</meta:user-defined>
    <meta:user-defined meta:name="MSIP_Label_e4c996da-17fa-4fc5-8989-2758fb4cf86b_ActionId">7d4d2e73-fccc-480d-ac00-00000310c196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09:34:40Z</meta:user-defined>
    <meta:user-defined meta:name="MSIP_Label_e4c996da-17fa-4fc5-8989-2758fb4cf86b_SiteId">cdf709af-1a18-4c74-bd93-6d14a64d73b3</meta:user-defined>
  </office:meta>
</office:document-meta>
</file>