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Calibri" svg:font-family="Calibri" style:font-pitch="variable" style:font-family-generic="swiss"/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Table1" style:family="table">
      <style:table-properties table:align="left" style:width="25.717cm" fo:margin-left="0cm"/>
    </style:style>
    <style:style style:name="Column1" style:family="table-column">
      <style:table-column-properties style:column-width="25.717cm"/>
    </style:style>
    <style:style style:name="Row1" style:family="table-row"/>
    <style:style style:name="Cell1" style:family="table-cell">
      <style:table-cell-properties fo:background-color="#bfbfbf" style:vertical-align="top" fo:padding-left="0.19cm" fo:padding-right="0.19cm" fo:wrap-option="wrap"/>
    </style:style>
    <style:style style:name="P1" style:family="paragraph" style:parent-style-name="Normal" style:master-page-name="Standard">
      <style:paragraph-properties fo:text-align="center" fo:line-height="100%" fo:margin-top="0.106cm" fo:margin-bottom="0.106cm"/>
    </style:style>
    <style:style style:name="T1_1" style:family="text">
      <style:text-properties style:font-name="Arial" fo:font-size="14pt" style:font-name-asian="Calibri" style:font-size-asian="14pt" style:font-name-complex="Arial" style:font-size-complex="14pt" fo:language="en" fo:language-asian="en" fo:language-complex="ar" fo:country="GB" fo:country-asian="US" fo:country-complex="SA" fo:font-weight="bold" style:font-weight-asian="bold" style:font-weight-complex="bold"/>
    </style:style>
    <style:style style:name="P2" style:family="paragraph" style:parent-style-name="Normal">
      <style:paragraph-properties fo:line-height="100%" fo:margin-bottom="0cm"/>
      <style:text-properties fo:color="#0070c0" style:font-name="Arial" style:font-name-complex="Arial" fo:font-weight="bold" style:font-weight-asian="bold" style:font-weight-complex="bold"/>
    </style:style>
    <style:style style:name="Table2" style:family="table">
      <style:table-properties table:align="left" style:width="25.746cm" fo:margin-left="0cm"/>
    </style:style>
    <style:style style:name="Column2" style:family="table-column">
      <style:table-column-properties style:column-width="4.992cm"/>
    </style:style>
    <style:style style:name="Column3" style:family="table-column">
      <style:table-column-properties style:column-width="20.754cm"/>
    </style:style>
    <style:style style:name="Row2" style:family="table-row">
      <style:table-row-properties style:min-row-height="0.355cm"/>
    </style:style>
    <style:style style:name="Cell2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top="0.071cm" fo:margin-bottom="0.071cm"/>
    </style:style>
    <style:style style:name="T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100%" fo:margin-top="0.071cm" fo:margin-bottom="0.071cm"/>
    </style:style>
    <style:style style:name="T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3" style:family="table-row">
      <style:table-row-properties style:min-row-height="0.355cm"/>
    </style:style>
    <style:style style:name="Cell4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100%" fo:margin-top="0.071cm" fo:margin-bottom="0.071cm"/>
    </style:style>
    <style:style style:name="T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100%" fo:margin-top="0.071cm" fo:margin-bottom="0.071cm">
        <style:tab-stops>
          <style:tab-stop style:type="left" style:leader-style="none" style:position="1.834cm"/>
        </style:tab-stops>
      </style:paragraph-properties>
    </style:style>
    <style:style style:name="T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" style:family="table-row">
      <style:table-row-properties style:min-row-height="0.459cm"/>
    </style:style>
    <style:style style:name="Cell6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100%" fo:margin-top="0.071cm" fo:margin-bottom="0.071cm"/>
    </style:style>
    <style:style style:name="T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100%"/>
    </style:style>
    <style:style style:name="T8_1" style:family="text">
      <style:text-properties style:font-style-complex="italic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" style:family="paragraph" style:parent-style-name="Normal">
      <style:paragraph-properties fo:line-height="100%" fo:margin-bottom="0cm"/>
      <style:text-properties style:font-name="Arial" style:font-name-complex="Arial" fo:font-weight="bold" style:font-weight-asian="bold" style:font-weight-complex="bold"/>
    </style:style>
    <style:style style:name="Table3" style:family="table">
      <style:table-properties table:align="left" style:width="25.717cm" fo:margin-left="0cm"/>
    </style:style>
    <style:style style:name="Column4" style:family="table-column">
      <style:table-column-properties style:column-width="25.717cm"/>
    </style:style>
    <style:style style:name="Row5" style:family="table-row"/>
    <style:style style:name="Cell8" style:family="table-cell">
      <style:table-cell-properties fo:background-color="#bfbfbf" style:vertical-align="top" fo:padding-left="0.19cm" fo:padding-right="0.19cm" fo:wrap-option="wrap"/>
    </style:style>
    <style:style style:name="P11" style:family="paragraph" style:parent-style-name="Normal">
      <style:paragraph-properties fo:text-align="center" fo:line-height="100%" fo:margin-top="0.106cm" fo:margin-bottom="0.106cm"/>
    </style:style>
    <style:style style:name="T11_1" style:family="text">
      <style:text-properties style:font-name="Arial" fo:font-size="14pt" style:font-name-asian="Calibri" style:font-size-asian="14pt" style:font-name-complex="Arial" style:font-size-complex="14pt" fo:language="en" fo:language-asian="en" fo:language-complex="ar" fo:country="GB" fo:country-asian="US" fo:country-complex="SA" fo:font-weight="bold" style:font-weight-asian="bold" style:font-weight-complex="bold"/>
    </style:style>
    <style:style style:name="P12" style:family="paragraph" style:parent-style-name="Normal">
      <style:paragraph-properties fo:line-height="100%" fo:margin-bottom="0cm"/>
      <style:text-properties style:font-name="Arial" style:font-name-complex="Arial" fo:font-weight="bold" style:font-weight-asian="bold" style:font-weight-complex="bold"/>
    </style:style>
    <style:style style:name="Table4" style:family="table">
      <style:table-properties table:align="left" style:width="25.873cm" fo:margin-left="0cm"/>
    </style:style>
    <style:style style:name="Column5" style:family="table-column">
      <style:table-column-properties style:column-width="6.743cm"/>
    </style:style>
    <style:style style:name="Column6" style:family="table-column">
      <style:table-column-properties style:column-width="6.001cm"/>
    </style:style>
    <style:style style:name="Column7" style:family="table-column">
      <style:table-column-properties style:column-width="7.25cm"/>
    </style:style>
    <style:style style:name="Column8" style:family="table-column">
      <style:table-column-properties style:column-width="2cm"/>
    </style:style>
    <style:style style:name="Column9" style:family="table-column">
      <style:table-column-properties style:column-width="3.879cm"/>
    </style:style>
    <style:style style:name="Row6" style:family="table-row"/>
    <style:style style:name="Cell9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1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2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3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List_20_Paragraph">
      <style:paragraph-properties fo:text-indent="-0.635cm" fo:line-height="108%" fo:margin-top="0.071cm" fo:margin-left="0.54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19" style:family="paragraph" style:parent-style-name="List_20_Paragraph">
      <style:paragraph-properties fo:line-height="100%" fo:margin-top="0.071cm" fo:margin-left="0.54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0" style:family="paragraph" style:parent-style-name="List_20_Paragraph">
      <style:paragraph-properties fo:text-indent="-0.635cm" fo:line-height="108%" fo:margin-top="0.071cm" fo:margin-bottom="0.071cm" fo:margin-left="0.54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1" style:family="paragraph" style:parent-style-name="Normal">
      <style:paragraph-properties fo:line-height="100%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2" style:family="paragraph" style:parent-style-name="List_20_Paragraph">
      <style:paragraph-properties fo:text-indent="-0.635cm" fo:line-height="108%" fo:margin-top="0.071cm" fo:margin-bottom="0.071cm" fo:margin-left="0.54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top="0.071cm"/>
    </style:style>
    <style:style style:name="T2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4" style:family="paragraph" style:parent-style-name="Normal">
      <style:paragraph-properties fo:line-height="100%" fo:margin-top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5" style:family="paragraph" style:parent-style-name="Normal">
      <style:paragraph-properties fo:line-height="100%" fo:margin-top="0.071cm" fo:margin-bottom="0.071cm"/>
    </style:style>
    <style:style style:name="T2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/>
    </style:style>
    <style:style style:name="T2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6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7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8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29" style:family="paragraph" style:parent-style-name="Normal">
      <style:paragraph-properties fo:line-height="100%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0" style:family="paragraph" style:parent-style-name="Normal">
      <style:paragraph-properties fo:line-height="100%" fo:margin-top="0.071cm" fo:margin-bottom="0.071cm"/>
    </style:style>
    <style:style style:name="T3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4" style:family="paragraph" style:parent-style-name="Normal">
      <style:paragraph-properties fo:line-height="100%" fo:margin-bottom="0cm"/>
      <style:text-properties style:font-name="Arial" style:font-name-complex="Arial" fo:font-weight="bold" style:font-weight-asian="bold" style:font-weight-complex="bold"/>
    </style:style>
    <style:style style:name="Table5" style:family="table">
      <style:table-properties table:align="left" style:width="25.717cm" fo:margin-left="0cm"/>
    </style:style>
    <style:style style:name="Column10" style:family="table-column">
      <style:table-column-properties style:column-width="25.717cm"/>
    </style:style>
    <style:style style:name="Row8" style:family="table-row"/>
    <style:style style:name="Cell19" style:family="table-cell">
      <style:table-cell-properties fo:background-color="#bfbfbf" style:vertical-align="top" fo:padding-left="0.19cm" fo:padding-right="0.19cm" fo:wrap-option="wrap"/>
    </style:style>
    <style:style style:name="P35" style:family="paragraph" style:parent-style-name="Normal">
      <style:paragraph-properties fo:text-align="center" fo:line-height="100%" fo:margin-top="0.106cm" fo:margin-bottom="0.106cm"/>
    </style:style>
    <style:style style:name="T35_1" style:family="text">
      <style:text-properties style:font-name="Arial" fo:font-size="14pt" style:font-name-asian="Calibri" style:font-size-asian="14pt" style:font-name-complex="Arial" style:font-size-complex="14pt" fo:language="en" fo:language-asian="en" fo:language-complex="ar" fo:country="GB" fo:country-asian="US" fo:country-complex="SA" fo:font-weight="bold" style:font-weight-asian="bold" style:font-weight-complex="bold"/>
    </style:style>
    <style:style style:name="P36" style:family="paragraph" style:parent-style-name="Normal">
      <style:paragraph-properties fo:line-height="100%" fo:margin-bottom="0cm"/>
      <style:text-properties fo:font-style="italic" style:font-style-asian="italic" style:font-style-complex="italic" style:font-name="Arial" style:font-name-complex="Arial"/>
    </style:style>
    <style:style style:name="Table6" style:family="table">
      <style:table-properties table:align="left" style:width="28.183cm" fo:margin-left="-1.259cm"/>
    </style:style>
    <style:style style:name="Column11" style:family="table-column">
      <style:table-column-properties style:column-width="6.727cm"/>
    </style:style>
    <style:style style:name="Column12" style:family="table-column">
      <style:table-column-properties style:column-width="7.232cm"/>
    </style:style>
    <style:style style:name="Column13" style:family="table-column">
      <style:table-column-properties style:column-width="6.978cm"/>
    </style:style>
    <style:style style:name="Column14" style:family="table-column">
      <style:table-column-properties style:column-width="1.833cm"/>
    </style:style>
    <style:style style:name="Column15" style:family="table-column">
      <style:table-column-properties style:column-width="5.413cm"/>
    </style:style>
    <style:style style:name="Row9" style:family="table-row"/>
    <style:style style:name="Cell20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top="0.071cm" fo:margin-bottom="0.071cm"/>
    </style:style>
    <style:style style:name="T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top="0.071cm" fo:margin-bottom="0.071cm"/>
    </style:style>
    <style:style style:name="T3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top="0.071cm" fo:margin-bottom="0.071cm"/>
    </style:style>
    <style:style style:name="T3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top="0.071cm" fo:margin-bottom="0.071cm"/>
    </style:style>
    <style:style style:name="T4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" style:family="table-cell">
      <style:table-cell-properties fo:background-color="#fbe5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top="0.071cm" fo:margin-bottom="0.071cm"/>
    </style:style>
    <style:style style:name="T4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>
      <style:table-row-properties style:min-row-height="2.168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top="0.071cm" fo:margin-bottom="0.071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2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42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2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List_20_Paragraph">
      <style:paragraph-properties fo:text-indent="-0.635cm" fo:line-height="100%" fo:margin-top="0.071cm" fo:margin-bottom="0.071cm" fo:margin-left="0.635cm"/>
    </style:style>
    <style:style style:name="T4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3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00%" fo:margin-bottom="0cm"/>
    </style:style>
    <style:style style:name="T4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4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45" style:family="paragraph" style:parent-style-name="Normal">
      <style:paragraph-properties fo:line-height="100%" fo:margin-bottom="0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top="0.071cm" fo:margin-bottom="0.071cm"/>
    </style:style>
    <style:style style:name="T4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0%" fo:margin-bottom="0cm"/>
    </style:style>
    <style:style style:name="T4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00%" fo:margin-top="0.071cm" fo:margin-bottom="0.071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List_20_Paragraph">
      <style:paragraph-properties fo:text-indent="-0.635cm" fo:line-height="100%" fo:margin-top="0.071cm" fo:margin-bottom="0.071cm" fo:margin-left="0.635cm"/>
    </style:style>
    <style:style style:name="T4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49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100%" fo:margin-top="0.071cm" fo:margin-bottom="0.071cm"/>
    </style:style>
    <style:style style:name="T5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0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0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0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100%" fo:margin-top="0.071cm" fo:margin-bottom="0.071cm"/>
    </style:style>
    <style:style style:name="T5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100%" fo:margin-top="0.071cm" fo:margin-bottom="0.071cm"/>
    </style:style>
    <style:style style:name="T5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100%" fo:margin-top="0.071cm"/>
    </style:style>
    <style:style style:name="T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54" style:family="paragraph" style:parent-style-name="Normal">
      <style:paragraph-properties fo:line-height="100%" fo:margin-top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55" style:family="paragraph" style:parent-style-name="Normal">
      <style:paragraph-properties fo:line-height="100%" fo:margin-top="0.071cm" fo:margin-bottom="0.071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100%" fo:margin-bottom="0cm"/>
    </style:style>
    <style:style style:name="T5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6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1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2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2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6_2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100%" fo:margin-top="0.071cm"/>
    </style:style>
    <style:style style:name="T5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58" style:family="paragraph" style:parent-style-name="Normal">
      <style:paragraph-properties fo:line-height="100%" fo:margin-top="0.071cm" fo:margin-bottom="0.071cm"/>
    </style:style>
    <style:style style:name="T5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1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_1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100%" fo:margin-top="0.071cm" fo:margin-bottom="0.071cm"/>
    </style:style>
    <style:style style:name="T5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100%" fo:margin-top="0.071cm" fo:margin-bottom="0.071cm"/>
    </style:style>
    <style:style style:name="T6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3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100%" fo:margin-top="0.071cm" fo:margin-bottom="0.071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100%" fo:margin-bottom="0cm"/>
    </style:style>
    <style:style style:name="T6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2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2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63" style:family="paragraph" style:parent-style-name="Normal">
      <style:paragraph-properties fo:line-height="100%"/>
    </style:style>
    <style:style style:name="T6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3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64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100%" fo:margin-top="0.071cm" fo:margin-bottom="0.071cm"/>
    </style:style>
    <style:style style:name="T6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5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5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5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5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00%" fo:margin-top="0.071cm" fo:margin-bottom="0.071cm"/>
    </style:style>
    <style:style style:name="T6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100%" fo:margin-top="0.071cm" fo:margin-bottom="0.071cm"/>
    </style:style>
    <style:style style:name="T6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7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7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7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7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68" style:family="paragraph" style:parent-style-name="List_20_Paragraph">
      <style:paragraph-properties fo:line-height="100%" fo:margin-bottom="0cm" fo:margin-left="0.635cm"/>
      <style:text-properties style:font-name="Arial" style:font-name-complex="Arial"/>
    </style:style>
    <style:style style:name="P69" style:family="paragraph" style:parent-style-name="Normal">
      <style:paragraph-properties fo:line-height="100%" fo:margin-bottom="0cm"/>
    </style:style>
    <style:style style:name="P70" style:family="paragraph" style:parent-style-name="Normal">
      <style:paragraph-properties fo:break-before="page" fo:line-height="100%" fo:margin-bottom="0cm"/>
      <style:text-properties style:font-name="Arial" style:font-name-complex="Arial" fo:font-weight="bold" style:font-weight-asian="bold" style:font-weight-complex="bold"/>
    </style:style>
    <style:style style:name="Table7" style:family="table">
      <style:table-properties table:align="left" style:width="25.717cm" fo:margin-left="0cm"/>
    </style:style>
    <style:style style:name="Column16" style:family="table-column">
      <style:table-column-properties style:column-width="25.717cm"/>
    </style:style>
    <style:style style:name="Row14" style:family="table-row"/>
    <style:style style:name="Cell45" style:family="table-cell">
      <style:table-cell-properties fo:background-color="#bfbfbf" style:vertical-align="top" fo:padding-left="0.19cm" fo:padding-right="0.19cm" fo:wrap-option="wrap"/>
    </style:style>
    <style:style style:name="P71" style:family="paragraph" style:parent-style-name="Normal">
      <style:paragraph-properties fo:text-align="center" fo:line-height="100%" fo:margin-top="0.106cm" fo:margin-bottom="0.106cm"/>
    </style:style>
    <style:style style:name="T71_1" style:family="text">
      <style:text-properties style:font-name="Arial" fo:font-size="14pt" style:font-name-asian="Calibri" style:font-size-asian="14pt" style:font-name-complex="Arial" style:font-size-complex="14pt" fo:language="en" fo:language-asian="en" fo:language-complex="ar" fo:country="GB" fo:country-asian="US" fo:country-complex="SA" fo:font-weight="bold" style:font-weight-asian="bold" style:font-weight-complex="bold"/>
    </style:style>
    <style:style style:name="P72" style:family="paragraph" style:parent-style-name="Normal">
      <style:paragraph-properties fo:line-height="100%" fo:margin-bottom="0cm"/>
    </style:style>
    <style:style style:name="Table8" style:family="table">
      <style:table-properties table:align="left" style:width="28.469cm" fo:margin-left="-1.12cm"/>
    </style:style>
    <style:style style:name="Column17" style:family="table-column">
      <style:table-column-properties style:column-width="6.606cm"/>
    </style:style>
    <style:style style:name="Column18" style:family="table-column">
      <style:table-column-properties style:column-width="4.247cm"/>
    </style:style>
    <style:style style:name="Column19" style:family="table-column">
      <style:table-column-properties style:column-width="4.51cm"/>
    </style:style>
    <style:style style:name="Column20" style:family="table-column">
      <style:table-column-properties style:column-width="1.833cm"/>
    </style:style>
    <style:style style:name="Column21" style:family="table-column">
      <style:table-column-properties style:column-width="3.669cm"/>
    </style:style>
    <style:style style:name="Column22" style:family="table-column">
      <style:table-column-properties style:column-width="2.499cm"/>
    </style:style>
    <style:style style:name="Column23" style:family="table-column">
      <style:table-column-properties style:column-width="3.293cm"/>
    </style:style>
    <style:style style:name="Column24" style:family="table-column">
      <style:table-column-properties style:column-width="1.707cm"/>
    </style:style>
    <style:style style:name="Column25" style:family="table-column">
      <style:table-column-properties style:column-width="0.104cm"/>
    </style:style>
    <style:style style:name="Row15" style:family="table-row"/>
    <style:style style:name="Cell46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00%" fo:margin-top="0.071cm" fo:margin-bottom="0.071cm"/>
    </style:style>
    <style:style style:name="T7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7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00%" fo:margin-top="0.071cm" fo:margin-bottom="0.071cm"/>
    </style:style>
    <style:style style:name="T7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8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100%" fo:margin-top="0.071cm" fo:margin-bottom="0.071cm"/>
    </style:style>
    <style:style style:name="T7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100%" fo:margin-top="0.071cm" fo:margin-bottom="0.071cm"/>
    </style:style>
    <style:style style:name="T7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0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100%" fo:margin-top="0.071cm" fo:margin-bottom="0.071cm"/>
    </style:style>
    <style:style style:name="T7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00%" fo:margin-top="0.071cm" fo:margin-bottom="0.071cm"/>
    </style:style>
    <style:style style:name="T7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2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00%" fo:margin-top="0.071cm" fo:margin-bottom="0.071cm"/>
    </style:style>
    <style:style style:name="T7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00%" fo:margin-top="0.071cm" fo:margin-bottom="0.071cm"/>
    </style:style>
    <style:style style:name="T8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6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00%" fo:margin-top="0.071cm" fo:margin-bottom="0.071cm"/>
    </style:style>
    <style:style style:name="T8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8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81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List_20_Paragraph">
      <style:paragraph-properties fo:text-indent="-0.635cm" fo:line-height="100%" fo:margin-top="0.071cm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3" style:family="paragraph" style:parent-style-name="List_20_Paragraph">
      <style:paragraph-properties fo:line-height="100%" fo:margin-top="0.071cm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4" style:family="paragraph" style:parent-style-name="List_20_Paragraph">
      <style:paragraph-properties fo:text-indent="-0.635cm" fo:line-height="100%" fo:margin-top="0.071cm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5" style:family="paragraph" style:parent-style-name="List_20_Paragraph">
      <style:paragraph-properties fo:line-height="100%" fo:margin-top="0.071cm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6" style:family="paragraph" style:parent-style-name="List_20_Paragraph">
      <style:paragraph-properties fo:text-indent="-0.635cm" fo:line-height="100%" fo:margin-top="0.071cm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7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00%" fo:margin-top="0.071cm"/>
    </style:style>
    <style:style style:name="T8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8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9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100%" fo:margin-top="0.071cm" fo:margin-bottom="0.071cm"/>
    </style:style>
    <style:style style:name="T9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7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00%" fo:margin-top="0.071cm"/>
    </style:style>
    <style:style style:name="T9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9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9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96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100%" fo:margin-top="0.071cm"/>
    </style:style>
    <style:style style:name="T9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7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7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7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7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7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7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8" style:family="paragraph" style:parent-style-name="Normal">
      <style:paragraph-properties fo:line-height="100%" fo:margin-top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9" style:family="paragraph" style:parent-style-name="Normal">
      <style:paragraph-properties fo:line-height="100%" fo:margin-top="0.071cm" fo:margin-bottom="0.071cm"/>
    </style:style>
    <style:style style:name="T9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9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9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9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9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9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9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9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00%" fo:margin-top="0.071cm" fo:margin-bottom="0.071cm"/>
    </style:style>
    <style:style style:name="T10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6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00%" fo:margin-top="0.071cm" fo:margin-bottom="0.071cm"/>
    </style:style>
    <style:style style:name="T10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8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00%" fo:margin-top="0.071cm" fo:margin-bottom="0.071cm"/>
    </style:style>
    <style:style style:name="T10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7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00%" fo:margin-top="0.071cm" fo:margin-bottom="0.071cm"/>
    </style:style>
    <style:style style:name="T10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00%" fo:margin-top="0.071cm" fo:margin-bottom="0.071cm"/>
      <style:text-properties style:text-line-through-style="solid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9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00%" fo:margin-top="0.071cm" fo:margin-bottom="0.071cm"/>
    </style:style>
    <style:style style:name="T11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11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11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114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top="0.071cm"/>
    </style:style>
    <style:style style:name="T11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5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5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5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116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00%" fo:margin-top="0.071cm" fo:margin-bottom="0.071cm"/>
    </style:style>
    <style:style style:name="T11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8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00%" fo:margin-top="0.071cm" fo:margin-bottom="0.071cm"/>
    </style:style>
    <style:style style:name="T11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0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100%" fo:margin-top="0.071cm" fo:margin-bottom="0.071cm"/>
    </style:style>
    <style:style style:name="T12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2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2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6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7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8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9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10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124_1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100%" fo:margin-top="0.071cm" fo:margin-bottom="0.071cm"/>
    </style:style>
    <style:style style:name="T12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8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100%" fo:margin-top="0.071cm" fo:margin-bottom="0.071cm"/>
    </style:style>
    <style:style style:name="T12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1" style:family="table-row">
      <style:table-row-properties style:min-row-height="1.554cm"/>
    </style:style>
    <style:style style:name="Cell94" style:family="table-cell">
      <style:table-cell-properties fo:background-color="#fbe4d5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100%" fo:margin-top="0.071cm" fo:margin-bottom="0.071cm"/>
    </style:style>
    <style:style style:name="T13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100%" fo:margin-top="0.071cm" fo:margin-bottom="0.071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33" style:family="paragraph" style:parent-style-name="Normal"/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bookmark-start text:name="_Hlk140737843"/><text:bookmark-start text:name="_Hlk138925502"/><text:span text:style-name="T1_1">Basic<text:s/>Information</text:span></text:p>
          </table:table-cell>
        </table:table-row>
      </table:table>
      <text:p text:style-name="P2"><text:bookmark-end text:name="_Hlk140737843"/></text:p>
      <table:table table:style-name="Table2">
        <table:table-column table:style-name="Column2"/>
        <table:table-column table:style-name="Column3"/>
        <table:table-row table:style-name="Row2">
          <table:table-cell table:style-name="Cell2">
            <text:p text:style-name="P3"><text:span text:style-name="T3_1">Programme<text:s/></text:span><text:span text:style-name="T3_2">n</text:span><text:span text:style-name="T3_3">ame</text:span></text:p>
          </table:table-cell>
          <table:table-cell table:style-name="Cell3">
            <text:p text:style-name="P4"><text:span text:style-name="T4_1">Promoting<text:s/>Civic<text:s/>Space<text:s/>Pilot<text:s/>Fund</text:span></text:p>
          </table:table-cell>
        </table:table-row>
        <table:table-row table:style-name="Row3">
          <table:table-cell table:style-name="Cell4">
            <text:p text:style-name="P5"><text:span text:style-name="T5_1">Programme<text:s/>number</text:span></text:p>
          </table:table-cell>
          <table:table-cell table:style-name="Cell5">
            <text:p text:style-name="P6"><text:span text:style-name="T6_1">400585</text:span></text:p>
          </table:table-cell>
        </table:table-row>
        <table:table-row table:style-name="Row4">
          <table:table-cell table:style-name="Cell6">
            <text:p text:style-name="P7"><text:span text:style-name="T7_1">Programme<text:s/></text:span><text:span text:style-name="T7_2">d</text:span><text:span text:style-name="T7_3">escription</text:span></text:p>
          </table:table-cell>
          <table:table-cell table:style-name="Cell7">
            <text:p text:style-name="P8"><text:span text:style-name="T8_1">The<text:s/>Pilot<text:s/>Fund<text:s/>will<text:s/>test<text:s/>a<text:s/>model<text:s/>for<text:s/>responding<text:s/>to<text:s/>demand<text:s/>from<text:s/>the<text:s/>FCDO<text:s/>network<text:s/>for<text:s/>central<text:s/>support<text:s/>to<text:s/>address<text:s/>the<text:s/>challenges<text:s/>of<text:s/>restricted<text:s/>civic<text:s/>space.<text:s/>It<text:s/>will<text:s/>marry<text:s/>funding<text:s/>to<text:s/>technical<text:s/>advice<text:s/>on<text:s/>how<text:s/>to<text:s/>strengthen<text:s/>the<text:s/>enabling<text:s/>environment<text:s/>for<text:s/>citizens<text:s/>to<text:s/>access<text:s/>and<text:s/>enjoy<text:s/>civic<text:s/>freedoms.<text:s/>It<text:s/>will<text:s/>build<text:s/>the<text:s/>evidence<text:s/>base<text:s/>on<text:s/>what<text:s/>works<text:s/>and<text:s/>what<text:s/>threats<text:s/>are<text:s/>held<text:s/>in<text:s/>common.<text:s/>A<text:s/>select<text:s/>number<text:s/>of<text:s/>teams<text:s/>across<text:s/>FCDO<text:s/>will<text:s/>design<text:s/>projects<text:s/>to<text:s/>better<text:s/>understand,<text:s/>promote<text:s/>and<text:s/>protect<text:s/>civic<text:s/>space<text:s/>in<text:s/>their<text:s/>geographical<text:s/>contexts<text:s/>and/or<text:s/>sectors.<text:s/>The<text:s/>projects<text:s/>will<text:s/>align<text:s/>with<text:s/>Country<text:s/>Business<text:s/>Plans<text:s/>and<text:s/>be<text:s/>assessed<text:s/>at<text:s/>the<text:s/>centre<text:s/>against<text:s/>rigorous<text:s/>standard<text:s/>criteria.</text:span></text:p>
            <text:p text:style-name="P9"/>
          </table:table-cell>
        </table:table-row>
      </table:table>
      <text:p text:style-name="P10"/>
      <table:table table:style-name="Table3">
        <table:table-column table:style-name="Column4"/>
        <table:table-row table:style-name="Row5">
          <table:table-cell table:style-name="Cell8">
            <text:p text:style-name="P11"><text:span text:style-name="T11_1">Impact</text:span></text:p>
          </table:table-cell>
        </table:table-row>
      </table:table>
      <text:p text:style-name="P12"/>
      <table:table table:style-name="Table4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6">
          <table:table-cell table:style-name="Cell9">
            <text:p text:style-name="P13"><text:span text:style-name="T13_1">Impact<text:s/>statement</text:span></text:p>
          </table:table-cell>
          <table:table-cell table:style-name="Cell10">
            <text:p text:style-name="P14"><text:span text:style-name="T14_1">Indicators</text:span></text:p>
          </table:table-cell>
          <table:table-cell table:style-name="Cell11">
            <text:p text:style-name="P15"><text:span text:style-name="T15_1">Source</text:span></text:p>
          </table:table-cell>
          <table:table-cell table:style-name="Cell12">
            <text:p text:style-name="P16"><text:span text:style-name="T16_1">Baseline</text:span></text:p>
          </table:table-cell>
          <table:table-cell table:style-name="Cell13">
            <text:p text:style-name="P17"><text:span text:style-name="T17_1">Target<text:s/></text:span><text:span text:style-name="T17_2">–<text:s/>end<text:s/>FY</text:span></text:p>
          </table:table-cell>
        </table:table-row>
        <table:table-row table:style-name="Row7">
          <table:table-cell table:style-name="Cell14">
            <text:list text:style-name="LS18" xml:id="list0">
              <text:list-item>
                <text:p text:style-name="P18"><text:span text:style-name="T18_1">More<text:s/>vibrant<text:s/>civic<text:s/>space<text:s/>where<text:s/>citizens<text:s/>are<text:s/>able<text:s/>to<text:s/>access<text:s/>and<text:s/>enjoy<text:s/>their<text:s/>human<text:s/>rights</text:span></text:p>
              </text:list-item>
            </text:list>
            <text:p text:style-name="P19"/>
            <text:list text:style-name="LS18" xml:id="list1" text:continue-list="list0">
              <text:list-item>
                <text:p text:style-name="P20"><text:span text:style-name="T20_1">A<text:s/>more<text:s/>open,<text:s/>active<text:s/>and<text:s/>effective<text:s/>civic<text:s/>space<text:s/>improves<text:s/>delivery<text:s/>of<text:s/>SDG<text:s/>16:<text:s/>Peace,<text:s/>Security<text:s/>and<text:s/>Strong<text:s/>Institutions.</text:span></text:p>
              </text:list-item>
            </text:list>
            <text:p text:style-name="P21"/>
            <text:list text:style-name="LS18" xml:id="list2" text:continue-list="list0">
              <text:list-item>
                <text:p text:style-name="P22"><text:span text:style-name="T22_1">More<text:s/>open<text:s/>civic<text:s/>space<text:s/>advances<text:s/>UK<text:s/>priorities<text:s/>on<text:s/>tackling<text:s/>corruption<text:s/>and<text:s/>illicit<text:s/>finance,<text:s/>inclusive<text:s/>growth,<text:s/>climate<text:s/>change.</text:span></text:p>
              </text:list-item>
            </text:list>
          </table:table-cell>
          <table:table-cell table:style-name="Cell15">
            <text:p text:style-name="P23"><text:span text:style-name="T23_1">Qualitative<text:s/>reporting:<text:s/>stories<text:s/>of<text:s/>change<text:s/>reflecting<text:s/>on<text:s/>(a)<text:s/>what<text:s/>has<text:s/>changed<text:s/>in<text:s/>terms<text:s/>of<text:s/>citizens<text:s/>being<text:s/>able<text:s/>to<text:s/>access<text:s/>and<text:s/>enjoy<text:s/>their<text:s/></text:span><text:span text:style-name="T23_2">civic<text:s/>freedoms</text:span><text:span text:style-name="T23_3">,<text:s/>and<text:s/>(b)<text:s/>why<text:s/>those<text:s/>changes<text:s/>have<text:s/>occurred<text:s/>(i.e.<text:s/>testing<text:s/>the<text:s/>ToC’s<text:s/>assumption<text:s/>that<text:s/>any<text:s/>changes<text:s/>seen<text:s/>are,<text:s/>at<text:s/>least<text:s/>in<text:s/>part,<text:s/>the<text:s/>result<text:s/>of<text:s/>the<text:s/>programme’s<text:s/></text:span><text:span text:style-name="T23_4">interventions.<text:s/></text:span></text:p>
            <text:p text:style-name="P24"/>
            <text:p text:style-name="P25"><text:span text:style-name="T25_1">Incidences<text:s/>of<text:s/>strengthened<text:s/>laws<text:s/>or<text:s/>new<text:s/>legislation<text:s/>(or<text:s/>failure<text:s/>of<text:s/>opposing<text:s/>legislation)<text:s/>supporting<text:s/>civic<text:s/>space;<text:s/>and,<text:s/>examples<text:s/>of<text:s/>improved<text:s/>resilience,<text:s/>and<text:s/>governmental<text:s/>reform<text:s/>initiatives<text:s/>in<text:s/>partner<text:s/>countries.<text:s text:c="2"/>(Provide<text:s/>narrative<text:s/>assessment<text:s/>and<text:s/>examples)</text:span><text:span text:style-name="T25_2">.</text:span></text:p>
          </table:table-cell>
          <table:table-cell table:style-name="Cell16">
            <text:p text:style-name="P26"><text:span text:style-name="T26_1">Reporting<text:s/>provided<text:s/>by<text:s/>Post<text:s/></text:span><text:span text:style-name="T26_2">via</text:span><text:span text:style-name="T26_3"><text:s/>a<text:s/>questionnaire<text:s/>collected<text:s/>through<text:s/>a</text:span><text:span text:style-name="T26_4">n</text:span><text:span text:style-name="T26_5"><text:s/>MS<text:s/>Form<text:s/></text:span><text:span text:style-name="T26_6">/post</text:span><text:span text:style-name="T26_7">-</text:span><text:span text:style-name="T26_8">CoE<text:s/></text:span><text:span text:style-name="T26_9">support<text:s/></text:span><text:span text:style-name="T26_10">questionnaire.</text:span></text:p>
            <text:p text:style-name="P27"/>
            <text:p text:style-name="P28"><text:span text:style-name="T28_1">Stories<text:s/>of<text:s/>change<text:s/>should<text:s/>aim<text:s/>to<text:s/>be<text:s/>analytical<text:s/>rather<text:s/>than<text:s/>merely<text:s/>descriptive:<text:s/></text:span><text:span text:style-name="T28_2">i.e.</text:span><text:span text:style-name="T28_3"><text:s/>looking<text:s/>to<text:s/>test<text:s/>the<text:s/>ToC’s<text:s/>assumption<text:s/>that<text:s/>any<text:s/>changes<text:s/>seen<text:s/>are<text:s/>(in<text:s/>part)<text:s/>the<text:s/>result<text:s/>of<text:s/>the<text:s/>programme’s<text:s/>interventions.<text:s/></text:span><text:span text:style-name="T28_4">There<text:s/>should<text:s/>be<text:s/>c</text:span><text:span text:style-name="T28_5">onsider</text:span><text:span text:style-name="T28_6">ation<text:s/>of</text:span><text:span text:style-name="T28_7"><text:s/>other<text:s/>contributing<text:s/>factors<text:s/>–<text:s/>positive<text:s/>or<text:s/>negative.</text:span></text:p>
            <text:p text:style-name="P29"/>
            <text:p text:style-name="P30"><text:span text:style-name="T30_1">Supplement<text:s/>with<text:s/>qualitative<text:s/>assessment<text:s/>drawn<text:s/>from<text:s/>anecdotal<text:s/>evidence<text:s/>from<text:s/>our<text:s/>FCDO<text:s/>and<text:s/>CoE<text:s/>network<text:s/>(</text:span><text:span text:style-name="T30_2">D</text:span><text:span text:style-name="T30_3">iptels,<text:s/>reference<text:s/>group,<text:s/>emails,<text:s/>other<text:s/>Post<text:s/>reporting<text:s/>and<text:s/>feedback,<text:s/>CoE<text:s/>enquiry<text:s/>analysis).</text:span></text:p>
            <text:p text:style-name="P31"/>
          </table:table-cell>
          <table:table-cell table:style-name="Cell17">
            <text:p text:style-name="P32"><text:span text:style-name="T32_1">Zero<text:s/></text:span></text:p>
          </table:table-cell>
          <table:table-cell table:style-name="Cell18">
            <text:p text:style-name="P33"><text:span text:style-name="T33_1">To<text:s/>be<text:s/>agreed<text:s/>with<text:s/></text:span><text:span text:style-name="T33_2">project<text:s/>teams</text:span><text:span text:style-name="T33_3">.<text:s/>Likely<text:s/>to<text:s/>be<text:s/>proportionate<text:s/>for<text:s/>each<text:s/>project/Post<text:s/>dependent<text:s/>on<text:s/></text:span><text:span text:style-name="T33_4">activities,<text:s/>capacity<text:s/>and<text:s/>budget.</text:span></text:p>
          </table:table-cell>
        </table:table-row>
      </table:table>
      <text:p text:style-name="P34"/>
      <table:table table:style-name="Table5">
        <table:table-column table:style-name="Column10"/>
        <table:table-row table:style-name="Row8">
          <table:table-cell table:style-name="Cell19">
            <text:p text:style-name="P35"><text:span text:style-name="T35_1">Outcome</text:span></text:p>
          </table:table-cell>
        </table:table-row>
      </table:table>
      <text:p text:style-name="P36"/>
      <table:table table:style-name="Table6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header-rows>
          <table:table-row table:style-name="Row9">
            <table:table-cell table:style-name="Cell20">
              <text:p text:style-name="P37"><text:bookmark-start text:name="_Hlk140739940"/><text:span text:style-name="T37_1">Outcome<text:s/>statement(s)</text:span></text:p>
            </table:table-cell>
            <table:table-cell table:style-name="Cell21">
              <text:p text:style-name="P38"><text:span text:style-name="T38_1">Indicators</text:span></text:p>
            </table:table-cell>
            <table:table-cell table:style-name="Cell22">
              <text:p text:style-name="P39"><text:span text:style-name="T39_1">Source</text:span></text:p>
            </table:table-cell>
            <table:table-cell table:style-name="Cell23">
              <text:p text:style-name="P40"><text:span text:style-name="T40_1">Baseline</text:span></text:p>
            </table:table-cell>
            <table:table-cell table:style-name="Cell24">
              <text:p text:style-name="P41"><text:span text:style-name="T41_1">Target<text:s/></text:span><text:span text:style-name="T41_2">–<text:s/>end<text:s/>FY</text:span></text:p>
            </table:table-cell>
          </table:table-row>
        </table:table-header-rows>
        <table:table-row table:style-name="Row10">
          <table:table-cell table:style-name="Cell25" table:number-rows-spanned="2">
            <text:p text:style-name="P42"><text:span text:style-name="T42_1">Outcome<text:s/>1</text:span><text:span text:style-name="T42_2">:<text:s/></text:span><text:span text:style-name="T42_3">More<text:s/>civil<text:s/>society<text:s/>actors<text:s/>and<text:s/>institutions<text:s/>are</text:span><text:span text:style-name="T42_4"><text:s/>better<text:s/>able<text:s/>to<text:s/>represent<text:s/></text:span><text:span text:style-name="T42_5">and<text:s/></text:span><text:span text:style-name="T42_6">serve<text:s/>their<text:s/>communities<text:s/></text:span><text:span text:style-name="T42_7">during<text:s/>project<text:s/>lifetime<text:s/>and<text:s/>beyond</text:span><text:span text:style-name="T42_8">.</text:span></text:p>
          </table:table-cell>
          <table:table-cell table:style-name="Cell26">
            <text:list text:style-name="LS17" xml:id="list3">
              <text:list-item>
                <text:list>
                  <text:list-item>
                    <text:p text:style-name="P43"><text:span text:style-name="T43_1"><text:s/></text:span><text:span text:style-name="T43_2">Qualitative<text:s/>reporting:<text:s/></text:span><text:span text:style-name="T43_3">stor</text:span><text:span text:style-name="T43_4">ies<text:s/>of<text:s/>change<text:s/>showing<text:s/>how<text:s/>CSO</text:span><text:span text:style-name="T43_5"><text:s/></text:span><text:span text:style-name="T43_6">and<text:s/>institutions<text:s/></text:span><text:span text:style-name="T43_7">were<text:s/>better<text:s/>able<text:s/>to<text:s/>represent<text:s/>and<text:s/>serve<text:s/>their<text:s/>communities</text:span><text:span text:style-name="T43_8">.</text:span></text:p>
                  </text:list-item>
                </text:list>
              </text:list-item>
            </text:list>
          </table:table-cell>
          <table:table-cell table:style-name="Cell27">
            <text:p text:style-name="P44"><text:span text:style-name="T44_1">Reporting<text:s/>provided<text:s/>by<text:s/>Post</text:span><text:span text:style-name="T44_2"><text:s/>via<text:s/></text:span><text:span text:style-name="T44_3">a<text:s/>questionnaire<text:s/>collected<text:s/>through<text:s/>a<text:s/>MS<text:s/>Form<text:s/></text:span><text:span text:style-name="T44_4">/post-CoE<text:s/>support<text:s/>questionnaire.</text:span></text:p>
            <text:p text:style-name="P45"/>
          </table:table-cell>
          <table:table-cell table:style-name="Cell28">
            <text:p text:style-name="P46"><text:span text:style-name="T46_1">Zero</text:span></text:p>
          </table:table-cell>
          <table:table-cell table:style-name="Cell29">
            <text:p text:style-name="P47"><text:span text:style-name="T47_1">To<text:s/>be<text:s/>agreed<text:s/>with<text:s/>project<text:s/>teams.<text:s/>Likely<text:s/>to<text:s/>be<text:s/>proportionate<text:s/>for<text:s/>each<text:s/>project/Post<text:s/>dependent<text:s/>on<text:s/>activities,<text:s/>capacity<text:s/>and<text:s/>budget.</text:span></text:p>
          </table:table-cell>
        </table:table-row>
        <table:table-row table:style-name="Row11">
          <table:covered-table-cell table:style-name="Cell30">
            <text:p text:style-name="P48"/>
          </table:covered-table-cell>
          <table:table-cell table:style-name="Cell31">
            <text:list text:style-name="LS17" xml:id="list4" text:continue-list="list3">
              <text:list-item>
                <text:list>
                  <text:list-item>
                    <text:p text:style-name="P49"><text:span text:style-name="T49_1">Number<text:s/>of<text:s/></text:span><text:span text:style-name="T49_2">CSO<text:s/>and<text:s/>institutions</text:span><text:span text:style-name="T49_3"><text:s/>demonstrating<text:s/>improv</text:span><text:span text:style-name="T49_4">ement<text:s/>in<text:s/>their<text:s/>ability<text:s/>represent<text:s/>and<text:s/>serve<text:s/>their<text:s/>communities</text:span><text:span text:style-name="T49_5">.</text:span></text:p>
                  </text:list-item>
                </text:list>
              </text:list-item>
            </text:list>
          </table:table-cell>
          <table:table-cell table:style-name="Cell32">
            <text:p text:style-name="P50"><text:span text:style-name="T50_1">As<text:s/>abo</text:span><text:span text:style-name="T50_2">ve</text:span><text:span text:style-name="T50_3">.</text:span><text:span text:style-name="T50_4"><text:s/></text:span></text:p>
          </table:table-cell>
          <table:table-cell table:style-name="Cell33">
            <text:p text:style-name="P51"><text:span text:style-name="T51_1">Zero</text:span></text:p>
          </table:table-cell>
          <table:table-cell table:style-name="Cell34">
            <text:p text:style-name="P52"><text:span text:style-name="T52_1">To<text:s/>be<text:s/>agreed<text:s/>with<text:s/>project<text:s/>teams.<text:s/>Likely<text:s/>to<text:s/>be<text:s/>proportionate<text:s/>for<text:s/>each<text:s/>project/Post<text:s/>dependent<text:s/>on<text:s/>activities,<text:s/>capacity<text:s/>and<text:s/>budget.</text:span></text:p>
          </table:table-cell>
        </table:table-row>
        <table:table-row table:style-name="Row12">
          <table:table-cell table:style-name="Cell35" table:number-rows-spanned="2">
            <text:p text:style-name="P53"><text:span text:style-name="T53_1">Outcome<text:s/>2.</text:span><text:span text:style-name="T53_2"><text:s/></text:span><text:span text:style-name="T53_3">Teams<text:s/>across<text:s/>the<text:s/>FCDO<text:s/>are<text:s/>able<text:s/>to<text:s/>provide<text:s/>more<text:s/>timely,<text:s/>strategic<text:s/>and<text:s/>evidence-led<text:s/>interventions<text:s/>which<text:s/>positively<text:s/>impact<text:s/>on<text:s/>civic<text:s/>space.</text:span></text:p>
            <text:p text:style-name="P54"/>
            <text:p text:style-name="P55"/>
          </table:table-cell>
          <table:table-cell table:style-name="Cell36">
            <text:p text:style-name="P56"><text:span text:style-name="T56_1">2.1</text:span><text:span text:style-name="T56_2">:<text:s/></text:span><text:span text:style-name="T56_3"><text:s/>Qualitative<text:s/>reporting:</text:span><text:span text:style-name="T56_4"><text:s/></text:span><text:span text:style-name="T56_5">stories<text:s/>of<text:s/>change<text:s/></text:span><text:span text:style-name="T56_6">that<text:s/>(a)<text:s/></text:span><text:span text:style-name="T56_7">demonstrat</text:span><text:span text:style-name="T56_8">e</text:span><text:span text:style-name="T56_9"><text:s/></text:span><text:span text:style-name="T56_10">that<text:s/></text:span><text:span text:style-name="T56_11">interventions<text:s/></text:span><text:span text:style-name="T56_12">by</text:span><text:span text:style-name="T56_13"><text:s/>Posts<text:s/>are<text:s/>more<text:s/>timely,<text:s/>strategic<text:s/>and<text:s/>evidence<text:s/>based</text:span><text:span text:style-name="T56_14">;<text:s/>and<text:s/>(b)</text:span><text:span text:style-name="T56_15"><text:s/>explaining<text:s/>how<text:s/></text:span><text:span text:style-name="T56_16">the<text:s/></text:span><text:span text:style-name="T56_17">improvements<text:s/>in<text:s/>the<text:s/>nature<text:s/>FCDO<text:s/>interventions<text:s/></text:span><text:span text:style-name="T56_18">contributed<text:s/></text:span><text:span text:style-name="T56_19">positively<text:s/></text:span><text:span text:style-name="T56_20">to<text:s/></text:span><text:span text:style-name="T56_21">civic<text:s/>space</text:span><text:span text:style-name="T56_22">.</text:span></text:p>
          </table:table-cell>
          <table:table-cell table:style-name="Cell37">
            <text:p text:style-name="P57"><text:span text:style-name="T57_1">As<text:s/>above</text:span><text:span text:style-name="T57_2">.</text:span><text:span text:style-name="T57_3"><text:s/></text:span></text:p>
            <text:p text:style-name="P58"><text:span text:style-name="T58_1">Stories<text:s/>of<text:s/>change<text:s/>should<text:s/>aim<text:s/>to<text:s/>be<text:s/>analytical<text:s/></text:span><text:span text:style-name="T58_2">rather<text:s/>than<text:s/>merely</text:span><text:span text:style-name="T58_3"><text:s/>descriptive</text:span><text:span text:style-name="T58_4">:<text:s/></text:span><text:span text:style-name="T58_5">did<text:s/>civic<text:s/>space<text:s/>improve?<text:s/>Were<text:s/>there<text:s/>any<text:s/>un</text:span><text:span text:style-name="T58_6">intended<text:s/>outcomes?<text:s/></text:span><text:span text:style-name="T58_7">Could<text:s/></text:span><text:span text:style-name="T58_8">any<text:s/>changes</text:span><text:span text:style-name="T58_9"><text:s/>in<text:s/></text:span><text:span text:style-name="T58_10">civic<text:s/>space<text:s/>or<text:s/>FCDO<text:s/>Team<text:s/>ability<text:s/>be<text:s/>explained<text:s/></text:span><text:span text:style-name="T58_11">by<text:s/>factors<text:s/>other<text:s/>than<text:s/>the<text:s/>programme’s<text:s/>outputs</text:span><text:span text:style-name="T58_12"><text:s/>and<text:s/>input</text:span><text:span text:style-name="T58_13">s?</text:span></text:p>
          </table:table-cell>
          <table:table-cell table:style-name="Cell38">
            <text:p text:style-name="P59"><text:span text:style-name="T59_1">Zero<text:s/></text:span></text:p>
          </table:table-cell>
          <table:table-cell table:style-name="Cell39">
            <text:p text:style-name="P60"><text:span text:style-name="T60_1">To<text:s/>be<text:s/>agreed<text:s/>with<text:s/>project<text:s/>teams.<text:s/>Likely<text:s/>to<text:s/>be<text:s/>proportionate<text:s/>for<text:s/>each<text:s/>project/Post<text:s/>dependent<text:s/>on<text:s/>activities,<text:s/>capacity<text:s/>and<text:s/>budget.</text:span></text:p>
          </table:table-cell>
        </table:table-row>
        <table:table-row table:style-name="Row13">
          <table:covered-table-cell table:style-name="Cell40">
            <text:p text:style-name="P61"/>
          </table:covered-table-cell>
          <table:table-cell table:style-name="Cell41">
            <text:p text:style-name="P62"><text:span text:style-name="T62_1">2.2</text:span><text:span text:style-name="T62_2">:<text:s/></text:span><text:span text:style-name="T62_3">Number<text:s/>of<text:s/></text:span><text:span text:style-name="T62_4">Posts/</text:span><text:span text:style-name="T62_5">teams<text:s/>supported<text:s/></text:span></text:p>
            <text:p text:style-name="P63"><text:span text:style-name="T63_1">where<text:s/>responders<text:s/>agree<text:s/>on<text:s/>the<text:s/></text:span><text:span text:style-name="T63_2">feedback<text:s/>qu</text:span><text:span text:style-name="T63_3">estionnaire</text:span><text:span text:style-name="T63_4"><text:s/></text:span><text:span text:style-name="T63_5">that<text:s/>the<text:s/>support<text:s/>increased<text:s/></text:span><text:span text:style-name="T63_6">their</text:span><text:span text:style-name="T63_7"><text:s/>ability<text:s/>to<text:s/>effectively<text:s/>engage<text:s/>on<text:s/></text:span><text:span text:style-name="T63_8">civic<text:s/>space<text:s/></text:span><text:span text:style-name="T63_9">issues.<text:s text:c="3"/></text:span></text:p>
            <text:p text:style-name="P64"/>
          </table:table-cell>
          <table:table-cell table:style-name="Cell42">
            <text:p text:style-name="P65"><text:span text:style-name="T65_1">Central<text:s/>programme<text:s/>team<text:s/>will<text:s/>maintain<text:s/>an<text:s/></text:span><text:span text:style-name="T65_2">up-to-date</text:span><text:span text:style-name="T65_3"><text:s/></text:span><text:span text:style-name="T65_4">list<text:s/>of<text:s/>all<text:s/>projects<text:s/>and<text:s/>teams.</text:span><text:span text:style-name="T65_5"><text:s/></text:span><text:span text:style-name="T65_6">The<text:s/>central<text:s/>team<text:s/>will<text:s/>also<text:s/>identify<text:s/>opportunities<text:s/>to<text:s/>promote<text:s/>the<text:s/>bidding<text:s/>rounds<text:s/></text:span><text:span text:style-name="T65_7">across<text:s/>FCDO.</text:span></text:p>
          </table:table-cell>
          <table:table-cell table:style-name="Cell43">
            <text:p text:style-name="P66"><text:span text:style-name="T66_1">Zero</text:span></text:p>
          </table:table-cell>
          <table:table-cell table:style-name="Cell44">
            <text:p text:style-name="P67"><text:span text:style-name="T67_1">Benchmark<text:s/>to<text:s/></text:span><text:span text:style-name="T67_2">be<text:s/>determined<text:s/></text:span><text:span text:style-name="T67_3">in<text:s/>Q2<text:s/></text:span><text:span text:style-name="T67_4">based<text:s/>o</text:span><text:span text:style-name="T67_5">n<text:s/>average<text:s/>bids<text:s/>received<text:s/>over<text:s/>Q1<text:s/>and<text:s/>Q2</text:span><text:span text:style-name="T67_6">.</text:span></text:p>
          </table:table-cell>
        </table:table-row>
      </table:table>
      <text:p text:style-name="P68"/>
      <text:p text:style-name="P69"><text:bookmark-start text:name="_Hlk140825064"/><text:bookmark-end text:name="_Hlk140739940"/></text:p>
      <text:p text:style-name="P70"/>
      <table:table table:style-name="Table7">
        <table:table-column table:style-name="Column16"/>
        <table:table-row table:style-name="Row14">
          <table:table-cell table:style-name="Cell45">
            <text:p text:style-name="P71"><text:span text:style-name="T71_1">Output</text:span></text:p>
          </table:table-cell>
        </table:table-row>
      </table:table>
      <text:p text:style-name="P72"/>
      <table:table table:style-name="Table8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header-rows>
          <table:table-row table:style-name="Row15">
            <table:table-cell table:style-name="Cell46">
              <text:p text:style-name="P73"><text:span text:style-name="T73_1">Output<text:s/>statement(s)</text:span><text:span text:style-name="T73_2"><text:s/>–<text:s/></text:span></text:p>
            </table:table-cell>
            <table:table-cell table:style-name="Cell47">
              <text:p text:style-name="P74"><text:span text:style-name="T74_1">Indicators</text:span></text:p>
            </table:table-cell>
            <table:table-cell table:style-name="Cell48">
              <text:p text:style-name="P75"><text:span text:style-name="T75_1">Source</text:span></text:p>
            </table:table-cell>
            <table:table-cell table:style-name="Cell49">
              <text:p text:style-name="P76"><text:span text:style-name="T76_1">Baseline</text:span></text:p>
            </table:table-cell>
            <table:table-cell table:style-name="Cell50">
              <text:p text:style-name="P77"><text:span text:style-name="T77_1">Milestone<text:s/>[date]</text:span></text:p>
            </table:table-cell>
            <table:table-cell table:style-name="Cell51">
              <text:p text:style-name="P78"><text:span text:style-name="T78_1">Result</text:span><text:span text:style-name="T78_2"><text:s/>[date]</text:span></text:p>
            </table:table-cell>
            <table:table-cell table:style-name="Cell52">
              <text:p text:style-name="P79"><text:span text:style-name="T79_1">Milestone<text:s/>[date]</text:span></text:p>
            </table:table-cell>
            <table:table-cell table:style-name="Cell53">
              <text:p text:style-name="P80"><text:span text:style-name="T80_1">Result<text:s/>[Date]</text:span></text:p>
            </table:table-cell>
          </table:table-row>
        </table:table-header-rows>
        <table:table-row table:style-name="Row16">
          <table:table-cell table:style-name="Cell54">
            <text:p text:style-name="P81"><text:span text:style-name="T81_1">Output<text:s/>1</text:span><text:span text:style-name="T81_2"><text:s/></text:span><text:span text:style-name="T81_3">Analysis</text:span><text:span text:style-name="T81_4"><text:s/>and</text:span><text:span text:style-name="T81_5"><text:s/>technical<text:s/>assistance<text:s/></text:span><text:span text:style-name="T81_6">provided<text:s/></text:span><text:span text:style-name="T81_7">through<text:s/>Pre-Positioned<text:s/>Partners<text:s/></text:span><text:span text:style-name="T81_8">(ICNL</text:span><text:span text:style-name="T81_9">,</text:span><text:span text:style-name="T81_10"><text:s/>Charity<text:s/>Commission)</text:span><text:span text:style-name="T81_11"><text:s/></text:span></text:p>
          </table:table-cell>
          <table:table-cell table:style-name="Cell55">
            <text:list text:style-name="LS22" xml:id="list5">
              <text:list-item>
                <text:list>
                  <text:list-item>
                    <text:p text:style-name="P82"><text:span text:style-name="T82_1">Number<text:s/>of<text:s/>individual<text:s/>enquiries<text:s/>completed.</text:span></text:p>
                  </text:list-item>
                </text:list>
              </text:list-item>
            </text:list>
            <text:p text:style-name="P83"/>
            <text:list text:style-name="LS22" xml:id="list6" text:continue-list="list5">
              <text:list-item>
                <text:list>
                  <text:list-item>
                    <text:p text:style-name="P84"><text:span text:style-name="T84_1">Percentage<text:s/>of<text:s/>respondents<text:s/>who<text:s/>agree<text:s/>that<text:s/>the<text:s/>CoE's<text:s/>support<text:s/>improved<text:s/>their<text:s/>understanding<text:s/>of<text:s/>the<text:s/>issues<text:s/>on<text:s/>which<text:s/></text:span><text:span text:style-name="T84_2">P</text:span><text:span text:style-name="T84_3">ost<text:s/>requested<text:s/>support.</text:span></text:p>
                  </text:list-item>
                </text:list>
              </text:list-item>
            </text:list>
            <text:p text:style-name="P85"/>
            <text:list text:style-name="LS22" xml:id="list7" text:continue-list="list5">
              <text:list-item>
                <text:list>
                  <text:list-item>
                    <text:p text:style-name="P86"><text:span text:style-name="T86_1">Number<text:s/>of<text:s/>individual<text:s/>enquiries<text:s/>completed<text:s/>in<text:s/>the<text:s/>FY<text:s/>where<text:s/>the<text:s/>beneficiary<text:s/>rated<text:s/>their<text:s/>overall<text:s/>experience<text:s/>with<text:s/>the<text:s/>CoE<text:s/>as<text:s/>excellent<text:s/>or<text:s/>good.</text:span></text:p>
                  </text:list-item>
                </text:list>
              </text:list-item>
            </text:list>
            <text:p text:style-name="P87"/>
          </table:table-cell>
          <table:table-cell table:style-name="Cell56">
            <text:p text:style-name="P88"><text:span text:style-name="T88_1">Pilot<text:s/>questionnaires<text:s/>and<text:s/></text:span><text:span text:style-name="T88_2">PGR<text:s/>CoE<text:s/>reporting<text:s/>(includes<text:s/>use<text:s/>of<text:s/>post-enquiry<text:s/>questionnaires)</text:span><text:span text:style-name="T88_3">.</text:span></text:p>
            <text:p text:style-name="P89"/>
          </table:table-cell>
          <table:table-cell table:style-name="Cell57">
            <text:p text:style-name="P90"><text:span text:style-name="T90_1">Zero</text:span></text:p>
          </table:table-cell>
          <table:table-cell table:style-name="Cell58">
            <text:p text:style-name="P91"/>
          </table:table-cell>
          <table:table-cell table:style-name="Cell59">
            <text:p text:style-name="P92"/>
          </table:table-cell>
          <table:table-cell table:style-name="Cell60">
            <text:p text:style-name="P93"/>
          </table:table-cell>
          <table:table-cell table:style-name="Cell61">
            <text:p text:style-name="P94"/>
          </table:table-cell>
        </table:table-row>
        <table:table-row table:style-name="Row17">
          <table:table-cell table:style-name="Cell62" table:number-rows-spanned="2">
            <text:p text:style-name="P95"><text:span text:style-name="T95_1">Output<text:s/>2</text:span><text:span text:style-name="T95_2"><text:s/></text:span><text:span text:style-name="T95_3">Drawdown<text:s/>Fund<text:s/>supports<text:s/>(mostly<text:s/>local)<text:s/>partners<text:s/>to<text:s/>deliver<text:s/>targeted<text:s/>and<text:s/>well-managed<text:s/>technical<text:s/>assistance<text:s/>interventions<text:s/>in<text:s/>civic<text:s/>space<text:s/>issues.</text:span></text:p>
            <text:p text:style-name="P96"/>
          </table:table-cell>
          <table:table-cell table:style-name="Cell63" table:number-rows-spanned="2">
            <text:p text:style-name="P97"><text:span text:style-name="T97_1">2.1</text:span><text:span text:style-name="T97_2"><text:s/></text:span><text:span text:style-name="T97_3">Percent</text:span><text:span text:style-name="T97_4">age<text:s/></text:span><text:span text:style-name="T97_5">of<text:s/>projects<text:s/>assessing<text:s/>the</text:span><text:span text:style-name="T97_6">ir</text:span><text:span text:style-name="T97_7"><text:s/>outcomes<text:s/>as<text:s/>met<text:s/>or<text:s/>exceeded<text:s/>expectations<text:s/>(each<text:s/>year,<text:s/>not<text:s/>cumulative)</text:span><text:span text:style-name="T97_8">.</text:span></text:p>
            <text:p text:style-name="P98"/>
            <text:p text:style-name="P99"><text:span text:style-name="T99_1">2.2</text:span><text:span text:style-name="T99_2"><text:s/></text:span><text:span text:style-name="T99_3">Percent</text:span><text:span text:style-name="T99_4">age</text:span><text:span text:style-name="T99_5"><text:s/>of</text:span><text:span text:style-name="T99_6"><text:s/></text:span><text:span text:style-name="T99_7">projects<text:s/>achieving<text:s/>70%<text:s/></text:span><text:span text:style-name="T99_8">or<text:s/>more<text:s/>spend<text:s/>against<text:s/>their<text:s/>agreed<text:s/>budget<text:s/>(each<text:s/>reporting<text:s/>year).</text:span></text:p>
          </table:table-cell>
          <table:table-cell table:style-name="Cell64">
            <text:p text:style-name="P100"><text:span text:style-name="T100_1">Reporting<text:s/>provided<text:s/>by<text:s/>Post</text:span></text:p>
          </table:table-cell>
          <table:table-cell table:style-name="Cell65">
            <text:p text:style-name="P101"><text:span text:style-name="T101_1">Zero</text:span></text:p>
          </table:table-cell>
          <table:table-cell table:style-name="Cell66">
            <text:p text:style-name="P102"/>
          </table:table-cell>
          <table:table-cell table:style-name="Cell67">
            <text:p text:style-name="P103"/>
          </table:table-cell>
          <table:table-cell table:style-name="Cell68">
            <text:p text:style-name="P104"/>
          </table:table-cell>
          <table:table-cell table:style-name="Cell69">
            <text:p text:style-name="P105"/>
          </table:table-cell>
        </table:table-row>
        <table:table-row table:style-name="Row18">
          <table:covered-table-cell table:style-name="Cell70">
            <text:p text:style-name="P106"/>
          </table:covered-table-cell>
          <table:covered-table-cell table:style-name="Cell71">
            <text:p text:style-name="P107"/>
          </table:covered-table-cell>
          <table:table-cell table:style-name="Cell72">
            <text:p text:style-name="P108"><text:span text:style-name="T108_1">EPM<text:s/>(HERA)<text:s/>analysis</text:span></text:p>
          </table:table-cell>
          <table:table-cell table:style-name="Cell73">
            <text:p text:style-name="P109"><text:span text:style-name="T109_1">Zero</text:span></text:p>
          </table:table-cell>
          <table:table-cell table:style-name="Cell74">
            <text:p text:style-name="P110"/>
          </table:table-cell>
          <table:table-cell table:style-name="Cell75">
            <text:p text:style-name="P111"/>
          </table:table-cell>
          <table:table-cell table:style-name="Cell76">
            <text:p text:style-name="P112"/>
          </table:table-cell>
          <table:table-cell table:style-name="Cell77">
            <text:p text:style-name="P113"/>
          </table:table-cell>
        </table:table-row>
        <table:table-row table:style-name="Row19">
          <table:table-cell table:style-name="Cell78" table:number-rows-spanned="2">
            <text:p text:style-name="P114"><text:span text:style-name="T114_1">Output<text:s/></text:span><text:span text:style-name="T114_2">3</text:span><text:span text:style-name="T114_3"><text:s/></text:span><text:span text:style-name="T114_4">Sharing<text:s/>evidence<text:s/>from<text:s/>projects<text:s/>internally<text:s/>and<text:s/>externally<text:s/>to<text:s/>influence<text:s/>future<text:s/>approaches<text:s/>and<text:s/>wider<text:s/>practice</text:span></text:p>
          </table:table-cell>
          <table:table-cell table:style-name="Cell79">
            <text:p text:style-name="P115"><text:span text:style-name="T115_1">3.</text:span><text:span text:style-name="T115_2">1:</text:span><text:span text:style-name="T115_3"><text:s/></text:span><text:span text:style-name="T115_4">Number<text:s/>of<text:s/>events<text:s/>or<text:s/>other<text:s/>dissemination<text:s/>activities<text:s/>sharing<text:s/>evidence<text:s/>from<text:s/>projects<text:s/>internally<text:s/>and<text:s/>externally</text:span></text:p>
            <text:p text:style-name="P116"/>
          </table:table-cell>
          <table:table-cell table:style-name="Cell80">
            <text:p text:style-name="P117"><text:span text:style-name="T117_1">Reporting<text:s/>from<text:s/>Post</text:span></text:p>
          </table:table-cell>
          <table:table-cell table:style-name="Cell81">
            <text:p text:style-name="P118"><text:span text:style-name="T118_1">Zero</text:span></text:p>
          </table:table-cell>
          <table:table-cell table:style-name="Cell82">
            <text:p text:style-name="P119"/>
          </table:table-cell>
          <table:table-cell table:style-name="Cell83">
            <text:p text:style-name="P120"/>
          </table:table-cell>
          <table:table-cell table:style-name="Cell84">
            <text:p text:style-name="P121"/>
          </table:table-cell>
          <table:table-cell table:style-name="Cell85">
            <text:p text:style-name="P122"/>
          </table:table-cell>
        </table:table-row>
        <table:table-row table:style-name="Row20">
          <table:covered-table-cell table:style-name="Cell86">
            <text:p text:style-name="P123"/>
          </table:covered-table-cell>
          <table:table-cell table:style-name="Cell87">
            <text:p text:style-name="P124"><text:span text:style-name="T124_1">3</text:span><text:span text:style-name="T124_2">.2:<text:s/></text:span><text:span text:style-name="T124_3">Feedback<text:s/></text:span><text:span text:style-name="T124_4">from<text:s/>internally<text:s/>and<text:s/>externally<text:s/></text:span><text:span text:style-name="T124_5">on<text:s/></text:span><text:span text:style-name="T124_6">the<text:s/></text:span><text:span text:style-name="T124_7">useful</text:span><text:span text:style-name="T124_8">ness</text:span><text:span text:style-name="T124_9"><text:s/></text:span><text:span text:style-name="T124_10">evidence</text:span><text:span text:style-name="T124_11"><text:s/>shared</text:span></text:p>
          </table:table-cell>
          <table:table-cell table:style-name="Cell88">
            <text:p text:style-name="P125"><text:span text:style-name="T125_1">Reporting<text:s/>from<text:s/>Post</text:span></text:p>
          </table:table-cell>
          <table:table-cell table:style-name="Cell89">
            <text:p text:style-name="P126"><text:span text:style-name="T126_1">Zero</text:span></text:p>
          </table:table-cell>
          <table:table-cell table:style-name="Cell90">
            <text:p text:style-name="P127"/>
          </table:table-cell>
          <table:table-cell table:style-name="Cell91">
            <text:p text:style-name="P128"/>
          </table:table-cell>
          <table:table-cell table:style-name="Cell92">
            <text:p text:style-name="P129"/>
          </table:table-cell>
          <table:table-cell table:style-name="Cell93">
            <text:p text:style-name="P130"/>
          </table:table-cell>
        </table:table-row>
        <table:table-row table:style-name="Row21">
          <table:table-cell table:style-name="Cell94">
            <text:p text:style-name="P131"><text:span text:style-name="T131_1">Output<text:s/>to<text:s/>outcome<text:s/>assumptions</text:span></text:p>
          </table:table-cell>
          <table:table-cell table:style-name="Cell95" table:number-columns-spanned="8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3"><text:bookmark-end text:name="_Hlk138925502"/><text:bookmark-end text:name="_Hlk140825064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8%" fo:margin-bottom="0.282cm" fo:orphans="2" fo:widows="2"/>
      <style:text-properties fo:font-size="11pt" style:font-size-asian="11pt" style:font-size-complex="11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paragraph" style:family="paragraph" style:parent-style-name="Normal">
      <style:paragraph-properties fo:line-height="100%" fo:margin-top="0.494cm" fo:margin-bottom="0.494cm"/>
      <style:text-properties style:font-name="Times New Roman" fo:font-size="12pt" style:font-name-asian="Times New Roman" style:font-size-asian="12pt" style:font-name-complex="Times New Roman" style:font-size-complex="12pt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List_20_Paragraph_20_Char" style:display-name="List Paragraph Char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paragraph-properties fo:line-height="100%"/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size="10pt" style:font-size-asian="10pt" style:font-size-complex="10pt" fo:font-weight="bold" style:font-weight-asian="bold" style:font-weight-complex="bold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Calibri" style:font-name-asian="Calibri" style:font-name-complex="Calibri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•" text:style-name="List2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Calibri" style:font-name-asian="Calibri" style:font-name-complex="Calibri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Wingdings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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Calibri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•" text:style-name="List12Level0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Arial" style:font-name-asian="Calibri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Arial" style:font-name-asian="Calibri" style:font-name-complex="Aria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•" text:style-name="List13Level0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Arial" style:font-name-asian="Calibri" style:font-name-complex="Aria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Calibri" style:font-name-asian="Calibri" style:font-name-complex="Calibri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•" text:style-name="List16Level0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Calibri" style:font-name-asian="Calibri" style:font-name-complex="Calibri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17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17Level2" style:num-suffix=".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4" text:style-name="List17Level3" style:num-suffix=".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17Level4" style:num-suffix=".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17Level5" style:num-suffix=".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17Level6" style:num-suffix=".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17Level7" style:num-suffix=".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17Level8" style:num-suffix=".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text:list-style style:name="LS18">
      <text:list-level-style-number style:num-format="1" text:style-name="List18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19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3" text:style-name="List19Level2" style:num-suffix=".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4" text:style-name="List19Level3" style:num-suffix=".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19Level4" style:num-suffix=".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19Level5" style:num-suffix=".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19Level6" style:num-suffix=".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19Level7" style:num-suffix=".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19Level8" style:num-suffix=".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2Level1" style:family="text">
      <style:text-properties fo:font-weight="bold" style:font-weight-asian="bold" style:font-weight-complex="bold"/>
    </style:style>
    <text:list-style style:name="LS22">
      <text:list-level-style-number style:num-format="1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22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bold" style:font-weight-asian="bold" style:font-weight-complex="bold"/>
      </text:list-level-style-number>
      <text:list-level-style-number style:num-format="1" text:display-levels="3" text:style-name="List22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4" text:style-name="List22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22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22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22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22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22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text:list-style style:name="LS23">
      <text:list-level-style-number style:num-format="a" text:style-name="List23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249cm" fo:padding-bottom="0cm" fo:margin-bottom="1.249cm" fo:padding-left="0cm" fo:margin-left="1.905cm" fo:padding-right="0cm" fo:margin-right="1.905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T1_5" style:family="text"/>
    <style:style style:name="T1_6" style:family="text" style:parent-style-name="Internet_20_link"/>
    <style:style style:name="T1_7" style:family="text" style:parent-style-name="Internet_20_link"/>
    <style:style style:name="T1_8" style:family="text" style:parent-style-name="Internet_20_link"/>
    <style:style style:name="T1_9" style:family="text" style:parent-style-name="Internet_20_link"/>
    <style:style style:name="P2" style:family="paragraph" style:parent-style-name="Header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><text:span text:style-name="T1_1">THIS<text:s/>DOCUMENT<text:s/>SHOULD<text:s/>BE<text:s/></text:span><text:span text:style-name="T1_2">COMPLETED<text:s/></text:span><text:span text:style-name="T1_3">USING<text:s/></text:span><text:span text:style-name="T1_4">THE<text:s/></text:span><text:span text:style-name="T1_5"><text:a xlink:type="simple" xlink:href="https://fcogovuk.sharepoint.com/:w:/r/teams/prof/Shared%20Documents/General/5.%20IP-specific/Adaptive/Good%20Practice%20Note%20for%20Adaptive%20Results%20Frameworks%20.docx?d=w1b2f8b6fdb20446b95f44c3fa15f517a&amp;csf=1&amp;web=1&amp;e=NPaWGA"><text:span text:style-name="T1_6">G</text:span><text:span text:style-name="T1_7">OOD<text:s/>PRACTICE<text:s/>NOTE</text:span><text:span text:style-name="T1_8"><text:s/>FOR<text:s/>ADAPTIVE<text:s/>RESULTS<text:s/>FRAMEWORK</text:span><text:span text:style-name="T1_9">S</text:span></text:a></text:span></text:p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Promoting Logframe</dc:title>
    <meta:initial-creator>Nigel Simister</meta:initial-creator>
    <meta:creation-date>2026-08-11T11:34:00</meta:creation-date>
    <dc:creator>Gayathri Sooriyakumar</dc:creator>
    <dc:date>2026-08-11T11:34:00</dc:date>
    <meta:editing-cycles>2</meta:editing-cycles>
    <meta:editing-duration>PT1M</meta:editing-duration>
    <meta:document-statistic meta:page-count="4" meta:paragraph-count="12" meta:row-count="43" meta:word-count="907" meta:character-count="6070" meta:non-whitespace-character-count="5175"/>
    <meta:user-defined meta:name="ContentTypeId">0x010100A9E804AD2130B047BEB1B1355903FA590300C256CAF4850C434FB7A23F17EA1FBD60</meta:user-defined>
    <meta:user-defined meta:name="docLang">en</meta:user-defined>
    <meta:user-defined meta:name="MediaServiceImageTags"/>
  </office:meta>
</office:document-meta>
</file>