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Aptos" svg:font-family="Aptos" style:font-pitch="variable" style:font-family-generic="swiss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Arial Unicode MS" svg:font-family="Arial Unicode MS" style:font-pitch="variable" style:font-family-generic="roman"/>
    <style:font-face style:name="MS Mincho" svg:font-family="MS Mincho" style:font-pitch="fixed" style:font-family-generic="modern"/>
    <style:font-face style:name="Aptos Narrow" svg:font-family="Aptos Narrow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6pt" style:font-size-asian="16pt" style:font-size-complex="16pt" fo:font-weight="bold" style:font-weight-asian="bold"/>
    </style:style>
    <style:style style:name="T1_2" style:family="text">
      <style:text-properties fo:font-size="16pt" style:font-size-asian="16pt" style:font-size-complex="16pt" fo:font-weight="bold" style:font-weight-asian="bold"/>
    </style:style>
    <style:style style:name="T1_3" style:family="text">
      <style:text-properties fo:font-size="16pt" style:font-size-asian="16pt" style:font-size-complex="16pt" fo:font-weight="bold" style:font-weight-asian="bold"/>
    </style:style>
    <style:style style:name="T1_4" style:family="text">
      <style:text-properties fo:font-size="16pt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6pt" style:font-size-asian="16pt" style:font-size-complex="16pt" fo:font-weight="bold" style:font-weight-asian="bold"/>
    </style:style>
    <style:style style:name="P4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Table1" style:family="table">
      <style:table-properties table:align="center" style:width="16.503cm" fo:margin-left="0.979cm"/>
    </style:style>
    <style:style style:name="Column1" style:family="table-column">
      <style:table-column-properties style:column-width="16.503cm"/>
    </style:style>
    <style:style style:name="Row1" style:family="table-row">
      <style:table-row-properties style:min-row-height="1.487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5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5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5_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6" style:family="paragraph" style:parent-style-name="Normal">
      <style:paragraph-properties fo:text-align="center"/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" style:family="paragraph" style:parent-style-name="Normal"/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7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7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" style:family="paragraph" style:parent-style-name="Normal"/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1" style:family="paragraph" style:parent-style-name="Normal"/>
    <style:style style:name="T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2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Table2" style:family="table">
      <style:table-properties table:align="center" style:width="18.964cm" fo:margin-left="-0.25cm"/>
    </style:style>
    <style:style style:name="Column2" style:family="table-column">
      <style:table-column-properties style:column-width="5.992cm"/>
    </style:style>
    <style:style style:name="Column3" style:family="table-column">
      <style:table-column-properties style:column-width="5.752cm"/>
    </style:style>
    <style:style style:name="Column4" style:family="table-column">
      <style:table-column-properties style:column-width="7.204cm"/>
    </style:style>
    <style:style style:name="Column5" style:family="table-column">
      <style:table-column-properties style:column-width="0.016cm"/>
    </style:style>
    <style:style style:name="Row2" style:family="table-row">
      <style:table-row-properties style:min-row-height="1.217cm"/>
    </style:style>
    <style:style style:name="Cell2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margin-top="0.071cm" fo:margin-bottom="0.071cm"/>
    </style:style>
    <style:style style:name="T1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" style:family="table-row">
      <style:table-row-properties style:min-row-height="1.217cm"/>
    </style:style>
    <style:style style:name="Cell3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margin-top="0.071cm"/>
    </style:style>
    <style:style style:name="T1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15" style:family="paragraph" style:parent-style-name="Normal">
      <style:paragraph-properties fo:margin-top="0.071cm"/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6" style:family="paragraph" style:parent-style-name="Normal">
      <style:paragraph-properties fo:margin-top="0.071cm"/>
    </style:style>
    <style:style style:name="T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2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3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_49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6_5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7" style:family="paragraph" style:parent-style-name="Normal">
      <style:paragraph-properties fo:margin-top="0.071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8" style:family="paragraph" style:parent-style-name="Normal">
      <style:paragraph-properties fo:margin-top="0.071cm" fo:margin-bottom="0.071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4" style:family="table-row">
      <style:table-row-properties style:min-row-height="0.728cm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margin-top="0.071cm" fo:margin-bottom="0.071cm"/>
    </style:style>
    <style:style style:name="T1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20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1" style:family="paragraph" style:parent-style-name="Normal"/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2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3" style:family="paragraph" style:parent-style-name="Normal"/>
    <style:style style:name="T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4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0.728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5" style:family="paragraph" style:parent-style-name="Normal">
      <style:paragraph-properties fo:margin-top="0.071cm"/>
    </style:style>
    <style:style style:name="T2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5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6" style:family="paragraph" style:parent-style-name="Normal">
      <style:paragraph-properties fo:margin-top="0.071cm" fo:margin-bottom="0.071cm"/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27" style:family="paragraph" style:parent-style-name="Normal">
      <style:paragraph-properties fo:margin-top="0.071cm"/>
    </style:style>
    <style:style style:name="T2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28" style:family="paragraph" style:parent-style-name="Normal">
      <style:paragraph-properties fo:margin-top="0.071cm" fo:margin-bottom="0.071cm"/>
    </style:style>
    <style:style style:name="T2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1.582cm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margin-top="0.071cm" fo:margin-bottom="0.071cm"/>
    </style:style>
    <style:style style:name="T2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8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margin-top="0.071cm" fo:margin-bottom="0.071cm"/>
    </style:style>
    <style:style style:name="T30_1" style:family="text">
      <style:text-properties fo:background-color="#ffff00"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30_2" style:family="text">
      <style:text-properties fo:background-color="#ffff00"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30_3" style:family="text">
      <style:text-properties fo:background-color="#ffff00"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Row7" style:family="table-row">
      <style:table-row-properties style:min-row-height="0.887cm"/>
    </style:style>
    <style:style style:name="Cell9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margin-top="0.071cm" fo:margin-bottom="0.071cm"/>
    </style:style>
    <style:style style:name="T3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margin-top="0.071cm" fo:margin-bottom="0.071cm"/>
    </style:style>
    <style:style style:name="T3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8" style:family="table-row">
      <style:table-row-properties style:min-row-height="0.728cm"/>
    </style:style>
    <style:style style:name="Cell1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margin-top="0.071cm" fo:margin-bottom="0.071cm"/>
    </style:style>
    <style:style style:name="T3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0.529cm"/>
    </style:style>
    <style:style style:name="Cell1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4" style:family="paragraph" style:parent-style-name="Normal">
      <style:paragraph-properties fo:margin-top="0.071cm" fo:margin-bottom="0.071cm"/>
    </style:style>
    <style:style style:name="T3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35" style:family="paragraph" style:parent-style-name="Normal">
      <style:paragraph-properties fo:margin-top="0.071cm" fo:margin-bottom="0.071cm"/>
    </style:style>
    <style:style style:name="T3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6" style:family="paragraph" style:parent-style-name="Normal">
      <style:paragraph-properties fo:margin-top="0.071cm" fo:margin-bottom="0.071cm"/>
    </style:style>
    <style:style style:name="T3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6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style:font-weight-complex="bold"/>
    </style:style>
    <style:style style:name="Row10" style:family="table-row">
      <style:table-row-properties style:min-row-height="0.529cm"/>
    </style:style>
    <style:style style:name="Cell1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7" style:family="paragraph" style:parent-style-name="Normal">
      <style:paragraph-properties fo:margin-top="0.071cm" fo:margin-bottom="0.071cm"/>
    </style:style>
    <style:style style:name="T3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38" style:family="paragraph" style:parent-style-name="Normal">
      <style:paragraph-properties fo:margin-top="0.071cm" fo:margin-bottom="0.071cm"/>
    </style:style>
    <style:style style:name="T38_1" style:family="text">
      <style:text-properties fo:background-color="#ffff00"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38_2" style:family="text">
      <style:text-properties fo:background-color="#ffff00"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Cell1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9" style:family="paragraph" style:parent-style-name="Normal">
      <style:paragraph-properties fo:margin-top="0.071cm" fo:margin-bottom="0.071cm"/>
    </style:style>
    <style:style style:name="T3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9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9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1" style:family="table-row">
      <style:table-row-properties style:min-row-height="0.529cm"/>
    </style:style>
    <style:style style:name="Cell18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0" style:family="paragraph" style:parent-style-name="Normal">
      <style:paragraph-properties fo:margin-top="0.071cm"/>
    </style:style>
    <style:style style:name="T4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41" style:family="paragraph" style:parent-style-name="Normal">
      <style:paragraph-properties fo:margin-top="0.071cm" fo:margin-bottom="0.071cm"/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42" style:family="paragraph" style:parent-style-name="Normal">
      <style:paragraph-properties fo:margin-top="0.071cm" fo:margin-bottom="0.071cm"/>
    </style:style>
    <style:style style:name="T4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4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4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style:font-weight-complex="bold"/>
    </style:style>
    <style:style style:name="Cell20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43" style:family="paragraph" style:parent-style-name="Normal">
      <style:paragraph-properties fo:margin-top="0.071cm" fo:margin-bottom="0.071cm"/>
    </style:style>
    <style:style style:name="T4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43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43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style:font-weight-complex="bold"/>
    </style:style>
    <style:style style:name="Row12" style:family="table-row">
      <style:table-row-properties style:min-row-height="0.529cm"/>
    </style:style>
    <style:style style:name="Cell2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4" style:family="paragraph" style:parent-style-name="Normal">
      <style:paragraph-properties fo:margin-top="0.071cm"/>
    </style:style>
    <style:style style:name="T4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45" style:family="paragraph" style:parent-style-name="Normal">
      <style:paragraph-properties fo:margin-top="0.071cm" fo:margin-bottom="0.071cm"/>
      <style:text-properties fo:font-style="italic" style:font-style-asian="italic"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46" style:family="paragraph" style:parent-style-name="Normal">
      <style:paragraph-properties fo:margin-top="0.071cm" fo:margin-bottom="0.071cm"/>
    </style:style>
    <style:style style:name="T46_1" style:family="text" style:parent-style-name="Style1">
      <style:text-properties style:font-name="Arial" fo:font-size="11pt" style:font-size-asian="11pt" style:font-size-complex="12pt" fo:language="en" fo:language-asian="en" fo:language-complex="ar" fo:country="GB" fo:country-asian="US" fo:country-complex="SA"/>
    </style:style>
    <style:style style:name="P47" style:family="paragraph" style:parent-style-name="Normal"/>
    <style:style style:name="P48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49" style:family="paragraph" style:parent-style-name="Normal">
      <style:text-properties fo:font-size="16pt" style:font-size-asian="16pt" style:font-size-complex="16pt" fo:font-weight="bold" style:font-weight-asian="bold"/>
    </style:style>
    <style:style style:name="P50" style:family="paragraph" style:parent-style-name="Normal">
      <style:paragraph-properties fo:break-before="page"/>
    </style:style>
    <style:style style:name="P51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/>
    </style:style>
    <style:style style:name="T51_1" style:family="text">
      <style:text-properties fo:font-style="normal" style:font-style-asian="normal"/>
    </style:style>
    <style:style style:name="P52" style:family="paragraph" style:parent-style-name="Normal">
      <style:paragraph-properties fo:text-indent="-0.499cm" fo:margin-left="0.501cm"/>
      <style:text-properties fo:font-size="10pt" style:font-size-asian="10pt" style:font-name-complex="Arial" style:font-size-complex="10pt" style:font-weight-complex="bold"/>
    </style:style>
    <style:style style:name="P53" style:family="paragraph" style:parent-style-name="Normal"/>
    <style:style style:name="T53_1" style:family="text">
      <style:text-properties fo:font-size="10pt" style:font-size-asian="10pt" style:font-size-complex="10pt" fo:font-weight="bold" style:font-weight-asian="bold" style:font-weight-complex="bold"/>
    </style:style>
    <style:style style:name="T53_2" style:family="text">
      <style:text-properties fo:font-size="10pt" style:font-size-asian="10pt" style:font-size-complex="10pt" fo:font-weight="bold" style:font-weight-asian="bold" style:font-weight-complex="bold"/>
    </style:style>
    <style:style style:name="P54" style:family="paragraph" style:parent-style-name="Normal">
      <style:paragraph-properties>
        <style:tab-stops>
          <style:tab-stop style:type="left" style:leader-style="none" style:position="11.091cm"/>
        </style:tab-stops>
      </style:paragraph-properties>
    </style:style>
    <style:style style:name="T54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P55" style:family="paragraph" style:parent-style-name="List_20_Paragraph">
      <style:paragraph-properties fo:margin-bottom="0.423cm"/>
    </style:style>
    <style:style style:name="T55_1" style:family="text">
      <style:text-properties fo:font-size="11pt" style:font-size-asian="11pt" style:font-name-complex="Arial" style:font-size-complex="11pt"/>
    </style:style>
    <style:style style:name="T55_2" style:family="text">
      <style:text-properties fo:font-size="11pt" style:font-size-asian="11pt" style:font-name-complex="Arial" style:font-size-complex="11pt"/>
    </style:style>
    <style:style style:name="T55_3" style:family="text">
      <style:text-properties fo:font-size="11pt" style:font-size-asian="11pt" style:font-name-complex="Arial" style:font-size-complex="11pt"/>
    </style:style>
    <style:style style:name="T55_4" style:family="text">
      <style:text-properties fo:font-size="11pt" style:font-name-asian="Calibri" style:font-size-asian="11pt" style:font-name-complex="Arial" style:font-size-complex="11pt"/>
    </style:style>
    <style:style style:name="T55_5" style:family="text">
      <style:text-properties fo:font-size="11pt" style:font-size-asian="11pt" style:font-name-complex="Arial" style:font-size-complex="11pt"/>
    </style:style>
    <style:style style:name="T55_6" style:family="text">
      <style:text-properties style:text-position="super 58%" fo:font-size="11pt" style:font-size-asian="11pt" style:font-name-complex="Arial" style:font-size-complex="11pt"/>
    </style:style>
    <style:style style:name="T55_7" style:family="text">
      <style:text-properties fo:font-size="11pt" style:font-size-asian="11pt" style:font-name-complex="Arial" style:font-size-complex="11pt"/>
    </style:style>
    <style:style style:name="T55_8" style:family="text" style:parent-style-name="List_20_Paragraph">
      <style:text-properties fo:font-size="11pt" style:font-size-asian="11pt" style:font-name-complex="Arial" style:font-size-complex="11pt"/>
    </style:style>
    <style:style style:name="P56" style:family="paragraph" style:parent-style-name="Footnote_20_text"/>
    <style:style style:name="T56_1" style:family="text"/>
    <style:style style:name="T56_2" style:family="text">
      <style:text-properties fo:font-size="11pt" style:font-size-asian="11pt" style:font-name-complex="Arial" style:font-size-complex="11pt"/>
    </style:style>
    <style:style style:name="T56_3" style:family="text">
      <style:text-properties style:text-position="super 58%" fo:font-size="11pt" style:font-size-asian="11pt" style:font-name-complex="Arial" style:font-size-complex="11pt"/>
    </style:style>
    <style:style style:name="T56_4" style:family="text">
      <style:text-properties fo:font-size="11pt" style:font-size-asian="11pt" style:font-name-complex="Arial" style:font-size-complex="11pt"/>
    </style:style>
    <style:style style:name="T56_5" style:family="text" style:parent-style-name="List_20_Paragraph">
      <style:text-properties fo:font-size="11pt" style:font-size-asian="11pt" style:font-name-complex="Arial" style:font-size-complex="11pt"/>
    </style:style>
    <style:style style:name="P57" style:family="paragraph" style:parent-style-name="Footnote_20_text"/>
    <style:style style:name="T57_1" style:family="text"/>
    <style:style style:name="T57_2" style:family="text">
      <style:text-properties fo:font-size="11pt" style:font-size-asian="11pt" style:font-name-complex="Arial" style:font-size-complex="11pt"/>
    </style:style>
    <style:style style:name="P58" style:family="paragraph" style:parent-style-name="Normal">
      <style:paragraph-properties fo:margin-bottom="0.423cm" fo:margin-left="0.635cm"/>
    </style:style>
    <style:style style:name="T58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58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" style:family="paragraph" style:parent-style-name="List_20_Paragraph">
      <style:paragraph-properties fo:margin-bottom="0.423cm"/>
    </style:style>
    <style:style style:name="T59_1" style:family="text">
      <style:text-properties fo:font-size="11pt" style:font-size-asian="11pt" style:font-name-complex="Arial" style:font-size-complex="11pt"/>
    </style:style>
    <style:style style:name="T59_2" style:family="text">
      <style:text-properties fo:font-size="11pt" style:font-size-asian="11pt" style:font-name-complex="Arial" style:font-size-complex="11pt"/>
    </style:style>
    <style:style style:name="T59_3" style:family="text">
      <style:text-properties fo:font-size="11pt" style:font-size-asian="11pt" style:font-name-complex="Arial" style:font-size-complex="11pt"/>
    </style:style>
    <style:style style:name="T59_4" style:family="text">
      <style:text-properties fo:font-size="11pt" style:font-size-asian="11pt" style:font-name-complex="Arial" style:font-size-complex="11pt"/>
    </style:style>
    <style:style style:name="T59_5" style:family="text">
      <style:text-properties fo:font-size="11pt" style:font-size-asian="11pt" style:font-name-complex="Arial" style:font-size-complex="11pt"/>
    </style:style>
    <style:style style:name="T59_6" style:family="text">
      <style:text-properties fo:font-size="11pt" style:font-size-asian="11pt" style:font-name-complex="Arial" style:font-size-complex="11pt"/>
    </style:style>
    <style:style style:name="T59_7" style:family="text">
      <style:text-properties fo:font-size="11pt" style:font-size-asian="11pt" style:font-name-complex="Arial" style:font-size-complex="11pt"/>
    </style:style>
    <style:style style:name="T59_8" style:family="text">
      <style:text-properties fo:font-size="11pt" style:font-size-asian="11pt" style:font-name-complex="Arial" style:font-size-complex="11pt"/>
    </style:style>
    <style:style style:name="T59_9" style:family="text">
      <style:text-properties fo:font-size="11pt" style:font-size-asian="11pt" style:font-name-complex="Arial" style:font-size-complex="11pt"/>
    </style:style>
    <style:style style:name="T59_10" style:family="text">
      <style:text-properties fo:font-size="11pt" style:font-size-asian="11pt" style:font-name-complex="Arial" style:font-size-complex="11pt"/>
    </style:style>
    <style:style style:name="T59_11" style:family="text">
      <style:text-properties fo:font-size="11pt" style:font-size-asian="11pt" style:font-name-complex="Arial" style:font-size-complex="11pt"/>
    </style:style>
    <style:style style:name="T59_12" style:family="text">
      <style:text-properties fo:font-size="11pt" style:font-size-asian="11pt" style:font-name-complex="Arial" style:font-size-complex="11pt"/>
    </style:style>
    <style:style style:name="T59_13" style:family="text">
      <style:text-properties fo:font-size="11pt" style:font-size-asian="11pt" style:font-name-complex="Arial" style:font-size-complex="11pt"/>
    </style:style>
    <style:style style:name="T59_14" style:family="text">
      <style:text-properties fo:font-size="11pt" style:font-size-asian="11pt" style:font-name-complex="Arial" style:font-size-complex="11pt"/>
    </style:style>
    <style:style style:name="T59_15" style:family="text">
      <style:text-properties fo:font-size="11pt" style:font-size-asian="11pt" style:font-name-complex="Arial" style:font-size-complex="11pt"/>
    </style:style>
    <style:style style:name="T59_16" style:family="text">
      <style:text-properties fo:font-size="11pt" style:font-size-asian="11pt" style:font-name-complex="Arial" style:font-size-complex="11pt"/>
    </style:style>
    <style:style style:name="T59_17" style:family="text">
      <style:text-properties fo:font-size="11pt" style:font-size-asian="11pt" style:font-name-complex="Arial" style:font-size-complex="11pt"/>
    </style:style>
    <style:style style:name="T59_18" style:family="text">
      <style:text-properties fo:font-size="11pt" style:font-size-asian="11pt" style:font-name-complex="Arial" style:font-size-complex="11pt"/>
    </style:style>
    <style:style style:name="T59_19" style:family="text">
      <style:text-properties fo:font-size="11pt" style:font-size-asian="11pt" style:font-name-complex="Arial" style:font-size-complex="11pt"/>
    </style:style>
    <style:style style:name="T59_20" style:family="text">
      <style:text-properties fo:font-size="11pt" style:font-size-asian="11pt" style:font-name-complex="Arial" style:font-size-complex="11pt"/>
    </style:style>
    <style:style style:name="T59_21" style:family="text">
      <style:text-properties fo:font-size="11pt" style:font-size-asian="11pt" style:font-name-complex="Arial" style:font-size-complex="11pt"/>
    </style:style>
    <style:style style:name="T59_22" style:family="text">
      <style:text-properties fo:font-size="11pt" style:font-size-asian="11pt" style:font-name-complex="Arial" style:font-size-complex="11pt"/>
    </style:style>
    <style:style style:name="T59_23" style:family="text">
      <style:text-properties fo:font-size="11pt" style:font-size-asian="11pt" style:font-name-complex="Arial" style:font-size-complex="11pt"/>
    </style:style>
    <style:style style:name="T59_24" style:family="text">
      <style:text-properties fo:font-size="11pt" style:font-size-asian="11pt" style:font-name-complex="Arial" style:font-size-complex="11pt"/>
    </style:style>
    <style:style style:name="T59_25" style:family="text">
      <style:text-properties fo:font-size="11pt" style:font-size-asian="11pt" style:font-name-complex="Arial" style:font-size-complex="11pt"/>
    </style:style>
    <style:style style:name="T59_26" style:family="text">
      <style:text-properties fo:font-size="11pt" style:font-size-asian="11pt" style:font-name-complex="Arial" style:font-size-complex="11pt"/>
    </style:style>
    <style:style style:name="T59_27" style:family="text">
      <style:text-properties fo:font-size="11pt" style:font-size-asian="11pt" style:font-name-complex="Arial" style:font-size-complex="11pt"/>
    </style:style>
    <style:style style:name="T59_28" style:family="text">
      <style:text-properties fo:font-size="11pt" style:font-size-asian="11pt" style:font-name-complex="Arial" style:font-size-complex="11pt"/>
    </style:style>
    <style:style style:name="T59_29" style:family="text">
      <style:text-properties fo:font-size="11pt" style:font-size-asian="11pt" style:font-name-complex="Arial" style:font-size-complex="11pt"/>
    </style:style>
    <style:style style:name="T59_30" style:family="text">
      <style:text-properties fo:font-size="11pt" style:font-size-asian="11pt" style:font-name-complex="Arial" style:font-size-complex="11pt"/>
    </style:style>
    <style:style style:name="T59_31" style:family="text">
      <style:text-properties fo:font-size="11pt" style:font-size-asian="11pt" style:font-name-complex="Arial" style:font-size-complex="11pt"/>
    </style:style>
    <style:style style:name="T59_32" style:family="text">
      <style:text-properties fo:font-size="11pt" style:font-size-asian="11pt" style:font-name-complex="Arial" style:font-size-complex="11pt"/>
    </style:style>
    <style:style style:name="T59_33" style:family="text">
      <style:text-properties fo:font-size="11pt" style:font-size-asian="11pt" style:font-name-complex="Arial" style:font-size-complex="11pt"/>
    </style:style>
    <style:style style:name="T59_34" style:family="text">
      <style:text-properties fo:font-size="11pt" style:font-size-asian="11pt" style:font-name-complex="Arial" style:font-size-complex="11pt"/>
    </style:style>
    <style:style style:name="T59_35" style:family="text">
      <style:text-properties fo:font-size="11pt" style:font-size-asian="11pt" style:font-name-complex="Arial" style:font-size-complex="11pt"/>
    </style:style>
    <style:style style:name="T59_36" style:family="text">
      <style:text-properties fo:font-size="11pt" style:font-size-asian="11pt" style:font-name-complex="Arial" style:font-size-complex="11pt"/>
    </style:style>
    <style:style style:name="T59_37" style:family="text">
      <style:text-properties fo:font-size="11pt" style:font-size-asian="11pt" style:font-name-complex="Arial" style:font-size-complex="11pt"/>
    </style:style>
    <style:style style:name="T59_38" style:family="text">
      <style:text-properties fo:font-size="11pt" style:font-size-asian="11pt" style:font-name-complex="Arial" style:font-size-complex="11pt"/>
    </style:style>
    <style:style style:name="T59_39" style:family="text">
      <style:text-properties fo:font-size="11pt" style:font-size-asian="11pt" style:font-name-complex="Arial" style:font-size-complex="11pt"/>
    </style:style>
    <style:style style:name="T59_40" style:family="text">
      <style:text-properties fo:font-size="11pt" style:font-size-asian="11pt" style:font-name-complex="Arial" style:font-size-complex="11pt"/>
    </style:style>
    <style:style style:name="T59_41" style:family="text">
      <style:text-properties fo:font-size="11pt" style:font-size-asian="11pt" style:font-size-complex="11pt"/>
    </style:style>
    <style:style style:name="T59_42" style:family="text" style:parent-style-name="List_20_Paragraph">
      <style:text-properties fo:font-size="11pt" style:font-size-asian="11pt" style:font-size-complex="11pt"/>
    </style:style>
    <style:style style:name="P60" style:family="paragraph" style:parent-style-name="Footnote_20_text"/>
    <style:style style:name="T60_1" style:family="text"/>
    <style:style style:name="T60_2" style:family="text"/>
    <style:style style:name="T60_3" style:family="text"/>
    <style:style style:name="T60_4" style:family="text" style:parent-style-name="Internet_20_link">
      <style:text-properties fo:color="#467886" style:font-name-asian="Aptos" fo:language="en" fo:country="US"/>
    </style:style>
    <style:style style:name="T60_5" style:family="text">
      <style:text-properties fo:font-size="11pt" style:font-size-asian="11pt" style:font-name-complex="Arial" style:font-size-complex="11pt"/>
    </style:style>
    <style:style style:name="T60_6" style:family="text">
      <style:text-properties fo:font-size="11pt" style:font-size-asian="11pt" style:font-name-complex="Arial" style:font-size-complex="11pt"/>
    </style:style>
    <style:style style:name="T60_7" style:family="text">
      <style:text-properties fo:font-size="11pt" style:font-size-asian="11pt" style:font-name-complex="Arial" style:font-size-complex="11pt"/>
    </style:style>
    <style:style style:name="T60_8" style:family="text">
      <style:text-properties fo:font-size="11pt" style:font-size-asian="11pt" style:font-name-complex="Arial" style:font-size-complex="11pt"/>
    </style:style>
    <style:style style:name="T60_9" style:family="text">
      <style:text-properties fo:font-size="11pt" style:font-size-asian="11pt" style:font-name-complex="Arial" style:font-size-complex="11pt"/>
    </style:style>
    <style:style style:name="T60_10" style:family="text">
      <style:text-properties fo:font-size="11pt" style:font-size-asian="11pt" style:font-name-complex="Arial" style:font-size-complex="11pt"/>
    </style:style>
    <style:style style:name="T60_11" style:family="text">
      <style:text-properties fo:font-size="11pt" style:font-size-asian="11pt" style:font-name-complex="Arial" style:font-size-complex="11pt"/>
    </style:style>
    <style:style style:name="P61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62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62_1" style:family="text">
      <style:text-properties fo:font-size="11pt" style:font-size-asian="11pt" style:font-name-complex="Arial" style:font-size-complex="11pt"/>
    </style:style>
    <style:style style:name="T62_2" style:family="text">
      <style:text-properties fo:font-size="11pt" style:font-size-asian="11pt" style:font-name-complex="Arial" style:font-size-complex="11pt"/>
    </style:style>
    <style:style style:name="T62_3" style:family="text">
      <style:text-properties fo:font-size="11pt" style:font-size-asian="11pt" style:font-name-complex="Arial" style:font-size-complex="11pt"/>
    </style:style>
    <style:style style:name="T62_4" style:family="text">
      <style:text-properties fo:font-size="11pt" style:font-size-asian="11pt" style:font-name-complex="Arial" style:font-size-complex="11pt"/>
    </style:style>
    <style:style style:name="T62_5" style:family="text">
      <style:text-properties fo:font-size="11pt" style:font-size-asian="11pt" style:font-name-complex="Arial" style:font-size-complex="11pt"/>
    </style:style>
    <style:style style:name="T62_6" style:family="text">
      <style:text-properties fo:font-size="11pt" style:font-size-asian="11pt" style:font-name-complex="Arial" style:font-size-complex="11pt"/>
    </style:style>
    <style:style style:name="T62_7" style:family="text">
      <style:text-properties fo:font-size="11pt" style:font-size-asian="11pt" style:font-name-complex="Arial" style:font-size-complex="11pt"/>
    </style:style>
    <style:style style:name="T62_8" style:family="text">
      <style:text-properties fo:font-size="11pt" style:font-size-asian="11pt" style:font-name-complex="Arial" style:font-size-complex="11pt"/>
    </style:style>
    <style:style style:name="T62_9" style:family="text">
      <style:text-properties fo:font-size="11pt" style:font-size-asian="11pt" style:font-name-complex="Arial" style:font-size-complex="11pt"/>
    </style:style>
    <style:style style:name="T62_10" style:family="text">
      <style:text-properties fo:font-size="11pt" style:font-size-asian="11pt" style:font-name-complex="Arial" style:font-size-complex="11pt"/>
    </style:style>
    <style:style style:name="T62_11" style:family="text">
      <style:text-properties fo:font-size="11pt" style:font-size-asian="11pt" style:font-name-complex="Arial" style:font-size-complex="11pt"/>
    </style:style>
    <style:style style:name="T62_12" style:family="text">
      <style:text-properties fo:font-size="11pt" style:font-size-asian="11pt" style:font-name-complex="Arial" style:font-size-complex="11pt"/>
    </style:style>
    <style:style style:name="T62_13" style:family="text">
      <style:text-properties fo:font-size="11pt" style:font-size-asian="11pt" style:font-name-complex="Arial" style:font-size-complex="11pt"/>
    </style:style>
    <style:style style:name="T62_14" style:family="text">
      <style:text-properties fo:font-size="11pt" style:font-size-asian="11pt" style:font-name-complex="Arial" style:font-size-complex="11pt"/>
    </style:style>
    <style:style style:name="T62_15" style:family="text">
      <style:text-properties fo:font-size="11pt" style:font-size-asian="11pt" style:font-name-complex="Arial" style:font-size-complex="11pt"/>
    </style:style>
    <style:style style:name="T62_16" style:family="text">
      <style:text-properties fo:font-size="11pt" style:font-size-asian="11pt" style:font-name-complex="Arial" style:font-size-complex="11pt"/>
    </style:style>
    <style:style style:name="T62_17" style:family="text">
      <style:text-properties fo:font-size="11pt" style:font-size-asian="11pt" style:font-name-complex="Arial" style:font-size-complex="11pt"/>
    </style:style>
    <style:style style:name="T62_18" style:family="text">
      <style:text-properties fo:font-size="11pt" style:font-size-asian="11pt" style:font-name-complex="Arial" style:font-size-complex="11pt"/>
    </style:style>
    <style:style style:name="T62_19" style:family="text">
      <style:text-properties fo:font-size="11pt" style:font-size-asian="11pt" style:font-name-complex="Arial" style:font-size-complex="11pt"/>
    </style:style>
    <style:style style:name="T62_20" style:family="text">
      <style:text-properties fo:font-size="11pt" style:font-size-asian="11pt" style:font-name-complex="Arial" style:font-size-complex="11pt"/>
    </style:style>
    <style:style style:name="T62_21" style:family="text">
      <style:text-properties fo:font-size="11pt" style:font-size-asian="11pt" style:font-name-complex="Arial" style:font-size-complex="11pt"/>
    </style:style>
    <style:style style:name="T62_22" style:family="text">
      <style:text-properties fo:font-size="11pt" style:font-size-asian="11pt" style:font-name-complex="Arial" style:font-size-complex="11pt"/>
    </style:style>
    <style:style style:name="T62_23" style:family="text">
      <style:text-properties fo:font-size="11pt" style:font-size-asian="11pt" style:font-name-complex="Arial" style:font-size-complex="11pt"/>
    </style:style>
    <style:style style:name="T62_24" style:family="text">
      <style:text-properties fo:font-size="11pt" style:font-size-asian="11pt" style:font-name-complex="Arial" style:font-size-complex="11pt"/>
    </style:style>
    <style:style style:name="T62_25" style:family="text">
      <style:text-properties fo:font-size="11pt" style:font-size-asian="11pt" style:font-name-complex="Arial" style:font-size-complex="11pt"/>
    </style:style>
    <style:style style:name="T62_26" style:family="text">
      <style:text-properties fo:font-size="11pt" style:font-size-asian="11pt" style:font-name-complex="Arial" style:font-size-complex="11pt"/>
    </style:style>
    <style:style style:name="T62_27" style:family="text">
      <style:text-properties fo:font-size="11pt" style:font-size-asian="11pt" style:font-name-complex="Arial" style:font-size-complex="11pt"/>
    </style:style>
    <style:style style:name="T62_28" style:family="text">
      <style:text-properties fo:font-size="11pt" style:font-size-asian="11pt" style:font-name-complex="Arial" style:font-size-complex="11pt"/>
    </style:style>
    <style:style style:name="P63" style:family="paragraph" style:parent-style-name="Normal">
      <style:paragraph-properties fo:text-indent="1.27cm"/>
    </style:style>
    <style:style style:name="T63_1" style:family="text">
      <style:text-properties fo:font-size="10pt" style:font-size-asian="10pt" style:font-size-complex="10pt" fo:font-weight="bold" style:font-weight-asian="bold" style:font-weight-complex="bold"/>
    </style:style>
    <style:style style:name="Table3" style:family="table">
      <style:table-properties table:align="left" style:width="17.171cm" fo:margin-left="1.27cm"/>
    </style:style>
    <style:style style:name="Column6" style:family="table-column">
      <style:table-column-properties style:column-width="1.693cm"/>
    </style:style>
    <style:style style:name="Column7" style:family="table-column">
      <style:table-column-properties style:column-width="3.598cm"/>
    </style:style>
    <style:style style:name="Column8" style:family="table-column">
      <style:table-column-properties style:column-width="4.154cm"/>
    </style:style>
    <style:style style:name="Column9" style:family="table-column">
      <style:table-column-properties style:column-width="7.726cm"/>
    </style:style>
    <style:style style:name="Row13" style:family="table-row">
      <style:table-row-properties style:min-row-height="0.529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Row14" style:family="table-row">
      <style:table-row-properties style:min-row-height="0.529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/>
    <style:style style:name="T7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71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72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73" style:family="paragraph" style:parent-style-name="Normal"/>
    <style:style style:name="T73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73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15" style:family="table-row">
      <style:table-row-properties style:min-row-height="0.529cm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77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78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79" style:family="paragraph" style:parent-style-name="Normal"/>
    <style:style style:name="T7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79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79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16" style:family="table-row">
      <style:table-row-properties style:min-row-height="0.529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/>
    <style:style style:name="T80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List_20_Paragraph">
      <style:paragraph-properties fo:margin-left="1.27cm"/>
    </style:style>
    <style:style style:name="T8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83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84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85" style:family="paragraph" style:parent-style-name="Normal"/>
    <style:style style:name="T8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85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17" style:family="table-row">
      <style:table-row-properties style:min-row-height="0.529cm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89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90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91" style:family="paragraph" style:parent-style-name="Normal"/>
    <style:style style:name="T9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91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92" style:family="paragraph" style:parent-style-name="Normal"/>
    <style:style style:name="P93" style:family="paragraph" style:parent-style-name="List_20_Paragraph"/>
    <style:style style:name="T93_1" style:family="text">
      <style:text-properties fo:font-size="11pt" style:font-size-asian="11pt" style:font-name-complex="Arial" style:font-size-complex="11pt"/>
    </style:style>
    <style:style style:name="T93_2" style:family="text">
      <style:text-properties fo:font-size="11pt" style:font-size-asian="11pt" style:font-name-complex="Arial" style:font-size-complex="11pt"/>
    </style:style>
    <style:style style:name="T93_3" style:family="text">
      <style:text-properties fo:font-size="11pt" style:font-size-asian="11pt" style:font-name-complex="Arial" style:font-size-complex="11pt"/>
    </style:style>
    <style:style style:name="T93_4" style:family="text">
      <style:text-properties fo:font-size="11pt" style:font-size-asian="11pt" style:font-name-complex="Arial" style:font-size-complex="11pt"/>
    </style:style>
    <style:style style:name="T93_5" style:family="text">
      <style:text-properties fo:font-size="11pt" style:font-size-asian="11pt" style:font-name-complex="Arial" style:font-size-complex="11pt"/>
    </style:style>
    <style:style style:name="T93_6" style:family="text">
      <style:text-properties fo:font-size="11pt" style:font-size-asian="11pt" style:font-name-complex="Arial" style:font-size-complex="11pt"/>
    </style:style>
    <style:style style:name="T93_7" style:family="text">
      <style:text-properties fo:font-size="11pt" style:font-size-asian="11pt" style:font-name-complex="Arial" style:font-size-complex="11pt"/>
    </style:style>
    <style:style style:name="T93_8" style:family="text">
      <style:text-properties fo:font-size="11pt" style:font-size-asian="11pt" style:font-name-complex="Arial" style:font-size-complex="11pt"/>
    </style:style>
    <style:style style:name="T93_9" style:family="text">
      <style:text-properties fo:font-size="11pt" style:font-size-asian="11pt" style:font-name-complex="Arial" style:font-size-complex="11pt"/>
    </style:style>
    <style:style style:name="T93_10" style:family="text">
      <style:text-properties fo:font-size="11pt" style:font-size-asian="11pt" style:font-name-complex="Arial" style:font-size-complex="11pt"/>
    </style:style>
    <style:style style:name="T93_11" style:family="text">
      <style:text-properties fo:font-size="11pt" style:font-size-asian="11pt" style:font-name-complex="Arial" style:font-size-complex="11pt"/>
    </style:style>
    <style:style style:name="T93_12" style:family="text" style:parent-style-name="List_20_Paragraph">
      <style:text-properties fo:font-size="11pt" style:font-size-asian="11pt" style:font-name-complex="Arial" style:font-size-complex="11pt"/>
    </style:style>
    <style:style style:name="P94" style:family="paragraph" style:parent-style-name="Footnote_20_text"/>
    <style:style style:name="T94_1" style:family="text"/>
    <style:style style:name="T94_2" style:family="text">
      <style:text-properties fo:color="#000000" style:font-name="Segoe UI" fo:font-size="9pt" style:font-name-asian="Segoe UI" style:font-size-asian="9pt" style:font-name-complex="Segoe UI" style:font-size-complex="9pt"/>
    </style:style>
    <style:style style:name="T94_3" style:family="text">
      <style:text-properties fo:font-size="11pt" style:font-size-asian="11pt" style:font-name-complex="Arial" style:font-size-complex="11pt"/>
    </style:style>
    <style:style style:name="T94_4" style:family="text">
      <style:text-properties fo:font-size="11pt" style:font-size-asian="11pt" style:font-name-complex="Arial" style:font-size-complex="11pt"/>
    </style:style>
    <style:style style:name="T94_5" style:family="text">
      <style:text-properties fo:font-size="11pt" style:font-size-asian="11pt" style:font-name-complex="Arial" style:font-size-complex="11pt"/>
    </style:style>
    <style:style style:name="T94_6" style:family="text">
      <style:text-properties fo:font-size="11pt" style:font-size-asian="11pt" style:font-name-complex="Arial" style:font-size-complex="11pt"/>
    </style:style>
    <style:style style:name="T94_7" style:family="text">
      <style:text-properties fo:font-size="11pt" style:font-size-asian="11pt" style:font-name-complex="Arial" style:font-size-complex="11pt"/>
    </style:style>
    <style:style style:name="T94_8" style:family="text" style:parent-style-name="List_20_Paragraph">
      <style:text-properties fo:font-size="11pt" style:font-size-asian="11pt" style:font-name-complex="Arial" style:font-size-complex="11pt"/>
    </style:style>
    <style:style style:name="P95" style:family="paragraph" style:parent-style-name="Footnote_20_text"/>
    <style:style style:name="T95_1" style:family="text"/>
    <style:style style:name="T95_2" style:family="text">
      <style:text-properties fo:color="#000000" style:font-name="Segoe UI" fo:font-size="9pt" style:font-name-asian="Segoe UI" style:font-size-asian="9pt" style:font-name-complex="Segoe UI" style:font-size-complex="9pt"/>
    </style:style>
    <style:style style:name="T95_3" style:family="text">
      <style:text-properties fo:font-size="11pt" style:font-size-asian="11pt" style:font-name-complex="Arial" style:font-size-complex="11pt"/>
    </style:style>
    <style:style style:name="T95_4" style:family="text">
      <style:text-properties fo:font-size="11pt" style:font-size-asian="11pt" style:font-name-complex="Arial" style:font-size-complex="11pt"/>
    </style:style>
    <style:style style:name="T95_5" style:family="text">
      <style:text-properties fo:font-size="11pt" style:font-size-asian="11pt" style:font-name-complex="Arial" style:font-size-complex="11pt"/>
    </style:style>
    <style:style style:name="P96" style:family="paragraph" style:parent-style-name="List_20_Paragraph">
      <style:text-properties fo:font-size="11pt" style:font-size-asian="11pt" style:font-name-complex="Arial" style:font-size-complex="11pt"/>
    </style:style>
    <style:style style:name="P97" style:family="paragraph" style:parent-style-name="List_20_Paragraph">
      <style:text-properties fo:font-size="11pt" style:font-size-asian="11pt" style:font-name-complex="Arial" style:font-size-complex="11pt"/>
    </style:style>
    <style:style style:name="T97_1" style:family="text">
      <style:text-properties fo:font-size="11pt" style:font-size-asian="11pt" style:font-name-complex="Arial" style:font-size-complex="11pt"/>
    </style:style>
    <style:style style:name="P98" style:family="paragraph" style:parent-style-name="Normal">
      <style:text-properties fo:font-size="11pt" style:font-size-asian="11pt" style:font-name-complex="Arial" style:font-size-complex="11pt"/>
    </style:style>
    <style:style style:name="P99" style:family="paragraph" style:parent-style-name="List_20_Paragraph">
      <style:text-properties fo:font-size="11pt" style:font-size-asian="11pt" style:font-name-complex="Arial" style:font-size-complex="11pt"/>
    </style:style>
    <style:style style:name="T99_1" style:family="text">
      <style:text-properties fo:font-size="11pt" style:font-size-asian="11pt" style:font-name-complex="Arial" style:font-size-complex="11pt"/>
    </style:style>
    <style:style style:name="T99_2" style:family="text">
      <style:text-properties fo:font-size="11pt" style:font-size-asian="11pt" style:font-name-complex="Arial" style:font-size-complex="11pt"/>
    </style:style>
    <style:style style:name="T99_3" style:family="text">
      <style:text-properties fo:font-size="11pt" style:font-size-asian="11pt" style:font-name-complex="Arial" style:font-size-complex="11pt"/>
    </style:style>
    <style:style style:name="T99_4" style:family="text">
      <style:text-properties fo:font-size="11pt" style:font-size-asian="11pt" style:font-name-complex="Arial" style:font-size-complex="11pt"/>
    </style:style>
    <style:style style:name="T99_5" style:family="text">
      <style:text-properties fo:font-size="11pt" style:font-size-asian="11pt" style:font-name-complex="Arial" style:font-size-complex="11pt"/>
    </style:style>
    <style:style style:name="T99_6" style:family="text">
      <style:text-properties fo:font-size="11pt" style:font-size-asian="11pt" style:font-name-complex="Arial" style:font-size-complex="11pt"/>
    </style:style>
    <style:style style:name="T99_7" style:family="text">
      <style:text-properties fo:font-size="11pt" style:font-size-asian="11pt" style:font-name-complex="Arial" style:font-size-complex="11pt"/>
    </style:style>
    <style:style style:name="P100" style:family="paragraph" style:parent-style-name="List_20_Paragraph">
      <style:text-properties fo:font-size="11pt" style:font-size-asian="11pt" style:font-name-complex="Arial" style:font-size-complex="11pt"/>
    </style:style>
    <style:style style:name="T100_1" style:family="text">
      <style:text-properties fo:font-size="11pt" style:font-size-asian="11pt" style:font-name-complex="Arial" style:font-size-complex="11pt"/>
    </style:style>
    <style:style style:name="P101" style:family="paragraph" style:parent-style-name="List_20_Paragraph">
      <style:text-properties fo:font-size="11pt" style:font-size-asian="11pt" style:font-name-complex="Arial" style:font-size-complex="11pt"/>
    </style:style>
    <style:style style:name="T101_1" style:family="text">
      <style:text-properties fo:font-size="11pt" style:font-size-asian="11pt" style:font-name-complex="Arial" style:font-size-complex="11pt"/>
    </style:style>
    <style:style style:name="P102" style:family="paragraph" style:parent-style-name="Normal">
      <style:text-properties fo:font-size="11pt" style:font-size-asian="11pt" style:font-name-complex="Arial" style:font-size-complex="11pt"/>
    </style:style>
    <style:style style:name="P103" style:family="paragraph" style:parent-style-name="Normal">
      <style:text-properties fo:font-size="11pt" style:font-size-asian="11pt" style:font-name-complex="Arial" style:font-size-complex="11pt"/>
    </style:style>
    <style:style style:name="P104" style:family="paragraph" style:parent-style-name="Normal">
      <style:paragraph-properties fo:margin-bottom="0.423cm"/>
    </style:style>
    <style:style style:name="T104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104_2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104_3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104_4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104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5" style:family="paragraph" style:parent-style-name="List_20_Paragraph">
      <style:paragraph-properties fo:margin-bottom="0.423cm"/>
    </style:style>
    <style:style style:name="T105_1" style:family="text">
      <style:text-properties fo:font-size="11pt" style:font-size-asian="11pt" style:font-name-complex="Arial" style:font-size-complex="11pt"/>
    </style:style>
    <style:style style:name="T105_2" style:family="text">
      <style:text-properties fo:font-size="11pt" style:font-size-asian="11pt" style:font-name-complex="Arial" style:font-size-complex="11pt"/>
    </style:style>
    <style:style style:name="T105_3" style:family="text">
      <style:text-properties fo:font-size="11pt" style:font-size-asian="11pt" style:font-name-complex="Arial" style:font-size-complex="11pt"/>
    </style:style>
    <style:style style:name="T105_4" style:family="text">
      <style:text-properties fo:font-size="11pt" style:font-size-asian="11pt" style:font-name-complex="Arial" style:font-size-complex="11pt"/>
    </style:style>
    <style:style style:name="T105_5" style:family="text">
      <style:text-properties fo:font-size="11pt" style:font-size-asian="11pt" style:font-name-complex="Arial" style:font-size-complex="11pt"/>
    </style:style>
    <style:style style:name="T105_6" style:family="text" style:parent-style-name="List_20_Paragraph">
      <style:text-properties fo:font-size="11pt" style:font-size-asian="11pt" style:font-name-complex="Arial" style:font-size-complex="11pt"/>
    </style:style>
    <style:style style:name="P106" style:family="paragraph" style:parent-style-name="Footnote_20_text"/>
    <style:style style:name="T106_1" style:family="text"/>
    <style:style style:name="T106_2" style:family="text">
      <style:text-properties fo:color="#000000" style:font-name="Segoe UI" fo:font-size="9pt" style:font-name-asian="Segoe UI" style:font-size-asian="9pt" style:font-name-complex="Segoe UI" style:font-size-complex="9pt"/>
    </style:style>
    <style:style style:name="T106_3" style:family="text">
      <style:text-properties fo:font-size="11pt" style:font-size-asian="11pt" style:font-name-complex="Arial" style:font-size-complex="11pt"/>
    </style:style>
    <style:style style:name="T106_4" style:family="text">
      <style:text-properties fo:font-size="11pt" style:font-size-asian="11pt" style:font-name-complex="Arial" style:font-size-complex="11pt"/>
    </style:style>
    <style:style style:name="T106_5" style:family="text">
      <style:text-properties fo:font-size="11pt" style:font-size-asian="11pt" style:font-name-complex="Arial" style:font-size-complex="11pt"/>
    </style:style>
    <style:style style:name="T106_6" style:family="text">
      <style:text-properties fo:font-size="11pt" style:font-size-asian="11pt" style:font-name-complex="Arial" style:font-size-complex="11pt"/>
    </style:style>
    <style:style style:name="T106_7" style:family="text">
      <style:text-properties fo:font-size="11pt" style:font-size-asian="11pt" style:font-name-complex="Arial" style:font-size-complex="11pt"/>
    </style:style>
    <style:style style:name="T106_8" style:family="text">
      <style:text-properties fo:font-size="11pt" style:font-size-asian="11pt" style:font-name-complex="Arial" style:font-size-complex="11pt"/>
    </style:style>
    <style:style style:name="T106_9" style:family="text">
      <style:text-properties fo:font-size="11pt" style:font-size-asian="11pt" style:font-name-complex="Arial" style:font-size-complex="11pt"/>
    </style:style>
    <style:style style:name="T106_10" style:family="text">
      <style:text-properties fo:font-size="11pt" style:font-size-asian="11pt" style:font-name-complex="Arial" style:font-size-complex="11pt"/>
    </style:style>
    <style:style style:name="T106_11" style:family="text">
      <style:text-properties fo:font-size="11pt" style:font-size-asian="11pt" style:font-name-complex="Arial" style:font-size-complex="11pt"/>
    </style:style>
    <style:style style:name="T106_12" style:family="text">
      <style:text-properties fo:font-size="11pt" style:font-size-asian="11pt" style:font-name-complex="Arial" style:font-size-complex="11pt"/>
    </style:style>
    <style:style style:name="T106_13" style:family="text">
      <style:text-properties fo:font-size="11pt" style:font-size-asian="11pt" style:font-name-complex="Arial" style:font-size-complex="11pt"/>
    </style:style>
    <style:style style:name="T106_14" style:family="text">
      <style:text-properties fo:font-size="11pt" style:font-size-asian="11pt" style:font-name-complex="Arial" style:font-size-complex="11pt"/>
    </style:style>
    <style:style style:name="T106_15" style:family="text">
      <style:text-properties fo:font-size="11pt" style:font-size-asian="11pt" style:font-name-complex="Arial" style:font-size-complex="11pt"/>
    </style:style>
    <style:style style:name="T106_16" style:family="text" style:parent-style-name="List_20_Paragraph">
      <style:text-properties fo:font-size="11pt" style:font-size-asian="11pt" style:font-name-complex="Arial" style:font-size-complex="11pt"/>
    </style:style>
    <style:style style:name="P107" style:family="paragraph" style:parent-style-name="Footnote_20_text"/>
    <style:style style:name="T107_1" style:family="text"/>
    <style:style style:name="T107_2" style:family="text">
      <style:text-properties fo:color="#000000" style:font-name="Segoe UI" fo:font-size="9pt" style:font-name-asian="Segoe UI" style:font-size-asian="9pt" style:font-name-complex="Segoe UI" style:font-size-complex="9pt"/>
    </style:style>
    <style:style style:name="T107_3" style:family="text">
      <style:text-properties fo:font-size="11pt" style:font-size-asian="11pt" style:font-name-complex="Arial" style:font-size-complex="11pt"/>
    </style:style>
    <style:style style:name="T107_4" style:family="text">
      <style:text-properties fo:font-size="11pt" style:font-size-asian="11pt" style:font-name-complex="Arial" style:font-size-complex="11pt"/>
    </style:style>
    <style:style style:name="T107_5" style:family="text">
      <style:text-properties fo:font-size="11pt" style:font-size-asian="11pt" style:font-name-complex="Arial" style:font-size-complex="11pt"/>
    </style:style>
    <style:style style:name="T107_6" style:family="text">
      <style:text-properties fo:font-size="11pt" style:font-size-asian="11pt" style:font-name-complex="Arial" style:font-size-complex="11pt"/>
    </style:style>
    <style:style style:name="T107_7" style:family="text">
      <style:text-properties fo:font-size="11pt" style:font-size-asian="11pt" style:font-name-complex="Arial" style:font-size-complex="11pt"/>
    </style:style>
    <style:style style:name="T107_8" style:family="text">
      <style:text-properties fo:font-size="11pt" style:font-size-asian="11pt" style:font-name-complex="Arial" style:font-size-complex="11pt"/>
    </style:style>
    <style:style style:name="T107_9" style:family="text">
      <style:text-properties fo:font-size="11pt" style:font-size-asian="11pt" style:font-name-complex="Arial" style:font-size-complex="11pt"/>
    </style:style>
    <style:style style:name="T107_10" style:family="text" style:parent-style-name="List_20_Paragraph">
      <style:text-properties fo:font-size="11pt" style:font-size-asian="11pt" style:font-name-complex="Arial" style:font-size-complex="11pt"/>
    </style:style>
    <style:style style:name="P108" style:family="paragraph" style:parent-style-name="Footnote_20_text"/>
    <style:style style:name="T108_1" style:family="text"/>
    <style:style style:name="T108_2" style:family="text"/>
    <style:style style:name="T108_3" style:family="text">
      <style:text-properties fo:color="#000000" style:font-name="Segoe UI" fo:font-size="9pt" style:font-name-asian="Segoe UI" style:font-size-asian="9pt" style:font-name-complex="Segoe UI" style:font-size-complex="9pt"/>
    </style:style>
    <style:style style:name="T108_4" style:family="text">
      <style:text-properties fo:font-size="11pt" style:font-size-asian="11pt" style:font-name-complex="Arial" style:font-size-complex="11pt"/>
    </style:style>
    <style:style style:name="P109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110" style:family="paragraph" style:parent-style-name="List_20_Paragraph">
      <style:paragraph-properties fo:margin-bottom="0.423cm"/>
    </style:style>
    <style:style style:name="T110_1" style:family="text">
      <style:text-properties fo:font-size="11pt" style:font-size-asian="11pt" style:font-name-complex="Arial" style:font-size-complex="11pt"/>
    </style:style>
    <style:style style:name="T110_2" style:family="text">
      <style:text-properties fo:font-size="11pt" style:font-size-asian="11pt" style:font-name-complex="Arial" style:font-size-complex="11pt"/>
    </style:style>
    <style:style style:name="T110_3" style:family="text">
      <style:text-properties fo:font-size="11pt" style:font-size-asian="11pt" style:font-name-complex="Arial" style:font-size-complex="11pt"/>
    </style:style>
    <style:style style:name="T110_4" style:family="text" style:parent-style-name="List_20_Paragraph">
      <style:text-properties fo:font-size="11pt" style:font-size-asian="11pt" style:font-name-complex="Arial" style:font-size-complex="11pt"/>
    </style:style>
    <style:style style:name="P111" style:family="paragraph" style:parent-style-name="Footnote_20_text"/>
    <style:style style:name="T111_1" style:family="text"/>
    <style:style style:name="T111_2" style:family="text">
      <style:text-properties fo:color="#000000" style:font-name="Segoe UI" fo:font-size="9pt" style:font-name-asian="Segoe UI" style:font-size-asian="9pt" style:font-name-complex="Segoe UI" style:font-size-complex="9pt"/>
    </style:style>
    <style:style style:name="T111_3" style:family="text">
      <style:text-properties fo:font-size="11pt" style:font-size-asian="11pt" style:font-name-complex="Arial" style:font-size-complex="11pt"/>
    </style:style>
    <style:style style:name="T111_4" style:family="text">
      <style:text-properties fo:font-size="11pt" style:font-size-asian="11pt" style:font-name-complex="Arial" style:font-size-complex="11pt"/>
    </style:style>
    <style:style style:name="T111_5" style:family="text">
      <style:text-properties fo:font-size="11pt" style:font-size-asian="11pt" style:font-name-complex="Arial" style:font-size-complex="11pt"/>
    </style:style>
    <style:style style:name="T111_6" style:family="text">
      <style:text-properties fo:font-size="11pt" style:font-size-asian="11pt" style:font-name-complex="Arial" style:font-size-complex="11pt"/>
    </style:style>
    <style:style style:name="T111_7" style:family="text">
      <style:text-properties fo:font-size="11pt" style:font-size-asian="11pt" style:font-name-complex="Arial" style:font-size-complex="11pt"/>
    </style:style>
    <style:style style:name="T111_8" style:family="text">
      <style:text-properties fo:font-size="11pt" style:font-size-asian="11pt" style:font-name-complex="Arial" style:font-size-complex="11pt"/>
    </style:style>
    <style:style style:name="T111_9" style:family="text">
      <style:text-properties fo:font-size="11pt" style:font-size-asian="11pt" style:font-name-complex="Arial" style:font-size-complex="11pt"/>
    </style:style>
    <style:style style:name="T111_10" style:family="text">
      <style:text-properties fo:font-size="11pt" style:font-size-asian="11pt" style:font-name-complex="Arial" style:font-size-complex="11pt"/>
    </style:style>
    <style:style style:name="T111_11" style:family="text">
      <style:text-properties fo:font-size="11pt" style:font-size-asian="11pt" style:font-name-complex="Arial" style:font-size-complex="11pt"/>
    </style:style>
    <style:style style:name="T111_12" style:family="text">
      <style:text-properties fo:font-size="11pt" style:font-size-asian="11pt" style:font-name-complex="Arial" style:font-size-complex="11pt"/>
    </style:style>
    <style:style style:name="T111_13" style:family="text">
      <style:text-properties fo:font-size="11pt" style:font-size-asian="11pt" style:font-name-complex="Arial" style:font-size-complex="11pt"/>
    </style:style>
    <style:style style:name="T111_14" style:family="text">
      <style:text-properties fo:font-size="11pt" style:font-size-asian="11pt" style:font-name-complex="Arial" style:font-size-complex="11pt"/>
    </style:style>
    <style:style style:name="T111_15" style:family="text">
      <style:text-properties fo:font-size="11pt" style:font-size-asian="11pt" style:font-name-complex="Arial" style:font-size-complex="11pt"/>
    </style:style>
    <style:style style:name="T111_16" style:family="text">
      <style:text-properties fo:font-size="11pt" style:font-size-asian="11pt" style:font-name-complex="Arial" style:font-size-complex="11pt"/>
    </style:style>
    <style:style style:name="P112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113" style:family="paragraph" style:parent-style-name="List_20_Paragraph">
      <style:paragraph-properties fo:margin-bottom="0.423cm"/>
    </style:style>
    <style:style style:name="T113_1" style:family="text">
      <style:text-properties fo:font-size="11pt" style:font-size-asian="11pt" style:font-name-complex="Arial" style:font-size-complex="11pt"/>
    </style:style>
    <style:style style:name="T113_2" style:family="text">
      <style:text-properties fo:font-size="11pt" style:font-size-asian="11pt" style:font-name-complex="Arial" style:font-size-complex="11pt"/>
    </style:style>
    <style:style style:name="T113_3" style:family="text">
      <style:text-properties fo:font-size="11pt" style:font-size-asian="11pt" style:font-name-complex="Arial" style:font-size-complex="11pt"/>
    </style:style>
    <style:style style:name="T113_4" style:family="text">
      <style:text-properties fo:font-size="11pt" style:font-size-asian="11pt" style:font-name-complex="Arial" style:font-size-complex="11pt"/>
    </style:style>
    <style:style style:name="T113_5" style:family="text">
      <style:text-properties fo:font-size="11pt" style:font-size-asian="11pt" style:font-name-complex="Arial" style:font-size-complex="11pt"/>
    </style:style>
    <style:style style:name="T113_6" style:family="text">
      <style:text-properties fo:font-size="11pt" style:font-size-asian="11pt" style:font-name-complex="Arial" style:font-size-complex="11pt"/>
    </style:style>
    <style:style style:name="T113_7" style:family="text">
      <style:text-properties fo:font-size="11pt" style:font-size-asian="11pt" style:font-name-complex="Arial" style:font-size-complex="11pt"/>
    </style:style>
    <style:style style:name="T113_8" style:family="text" style:parent-style-name="List_20_Paragraph">
      <style:text-properties fo:font-size="11pt" style:font-size-asian="11pt" style:font-name-complex="Arial" style:font-size-complex="11pt"/>
    </style:style>
    <style:style style:name="P114" style:family="paragraph" style:parent-style-name="Footnote_20_text"/>
    <style:style style:name="T114_1" style:family="text"/>
    <style:style style:name="T114_2" style:family="text">
      <style:text-properties fo:color="#000000" style:font-name="Segoe UI" fo:font-size="9pt" style:font-name-asian="Segoe UI" style:font-size-asian="9pt" style:font-name-complex="Segoe UI" style:font-size-complex="9pt"/>
    </style:style>
    <style:style style:name="T114_3" style:family="text">
      <style:text-properties fo:font-size="11pt" style:font-size-asian="11pt" style:font-name-complex="Arial" style:font-size-complex="11pt"/>
    </style:style>
    <style:style style:name="T114_4" style:family="text">
      <style:text-properties fo:font-size="11pt" style:font-size-asian="11pt" style:font-name-complex="Arial" style:font-size-complex="11pt"/>
    </style:style>
    <style:style style:name="T114_5" style:family="text">
      <style:text-properties fo:font-size="11pt" style:font-size-asian="11pt" style:font-name-complex="Arial" style:font-size-complex="11pt"/>
    </style:style>
    <style:style style:name="T114_6" style:family="text">
      <style:text-properties fo:font-size="11pt" style:font-size-asian="11pt" style:font-name-complex="Arial" style:font-size-complex="11pt"/>
    </style:style>
    <style:style style:name="T114_7" style:family="text">
      <style:text-properties fo:font-size="11pt" style:font-size-asian="11pt" style:font-name-complex="Arial" style:font-size-complex="11pt"/>
    </style:style>
    <style:style style:name="T114_8" style:family="text">
      <style:text-properties fo:font-size="11pt" style:font-size-asian="11pt" style:font-name-complex="Arial" style:font-size-complex="11pt"/>
    </style:style>
    <style:style style:name="T114_9" style:family="text">
      <style:text-properties fo:font-size="11pt" style:font-size-asian="11pt" style:font-name-complex="Arial" style:font-size-complex="11pt"/>
    </style:style>
    <style:style style:name="T114_10" style:family="text">
      <style:text-properties fo:font-size="11pt" style:font-size-asian="11pt" style:font-name-complex="Arial" style:font-size-complex="11pt"/>
    </style:style>
    <style:style style:name="T114_11" style:family="text">
      <style:text-properties fo:font-size="11pt" style:font-size-asian="11pt" style:font-name-complex="Arial" style:font-size-complex="11pt"/>
    </style:style>
    <style:style style:name="P115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116" style:family="paragraph" style:parent-style-name="List_20_Paragraph">
      <style:text-properties fo:font-size="11pt" style:font-size-asian="11pt" style:font-name-complex="Arial" style:font-size-complex="11pt"/>
    </style:style>
    <style:style style:name="T116_1" style:family="text">
      <style:text-properties fo:font-size="11pt" style:font-size-asian="11pt" style:font-name-complex="Arial" style:font-size-complex="11pt"/>
    </style:style>
    <style:style style:name="T116_2" style:family="text">
      <style:text-properties fo:font-size="11pt" style:font-size-asian="11pt" style:font-name-complex="Arial" style:font-size-complex="11pt"/>
    </style:style>
    <style:style style:name="T116_3" style:family="text">
      <style:text-properties fo:font-size="11pt" style:font-size-asian="11pt" style:font-name-complex="Arial" style:font-size-complex="11pt"/>
    </style:style>
    <style:style style:name="T116_4" style:family="text">
      <style:text-properties fo:font-size="11pt" style:font-size-asian="11pt" style:font-name-complex="Arial" style:font-size-complex="11pt"/>
    </style:style>
    <style:style style:name="T116_5" style:family="text">
      <style:text-properties fo:font-size="11pt" style:font-size-asian="11pt" style:font-name-complex="Arial" style:font-size-complex="11pt"/>
    </style:style>
    <style:style style:name="T116_6" style:family="text">
      <style:text-properties fo:font-size="11pt" style:font-size-asian="11pt" style:font-name-complex="Arial" style:font-size-complex="11pt"/>
    </style:style>
    <style:style style:name="T116_7" style:family="text">
      <style:text-properties fo:font-size="11pt" style:font-size-asian="11pt" style:font-name-complex="Arial" style:font-size-complex="11pt"/>
    </style:style>
    <style:style style:name="T116_8" style:family="text">
      <style:text-properties fo:font-size="11pt" style:font-size-asian="11pt" style:font-name-complex="Arial" style:font-size-complex="11pt"/>
    </style:style>
    <style:style style:name="T116_9" style:family="text">
      <style:text-properties fo:font-size="11pt" style:font-size-asian="11pt" style:font-name-complex="Arial" style:font-size-complex="11pt"/>
    </style:style>
    <style:style style:name="T116_10" style:family="text">
      <style:text-properties fo:font-size="11pt" style:font-size-asian="11pt" style:font-name-complex="Arial" style:font-size-complex="11pt"/>
    </style:style>
    <style:style style:name="T116_11" style:family="text">
      <style:text-properties fo:font-size="11pt" style:font-size-asian="11pt" style:font-name-complex="Arial" style:font-size-complex="11pt"/>
    </style:style>
    <style:style style:name="T116_12" style:family="text">
      <style:text-properties fo:font-size="11pt" style:font-size-asian="11pt" style:font-name-complex="Arial" style:font-size-complex="11pt"/>
    </style:style>
    <style:style style:name="T116_13" style:family="text">
      <style:text-properties fo:font-size="11pt" style:font-size-asian="11pt" style:font-name-complex="Arial" style:font-size-complex="11pt"/>
    </style:style>
    <style:style style:name="T116_14" style:family="text">
      <style:text-properties fo:font-size="11pt" style:font-size-asian="11pt" style:font-name-complex="Arial" style:font-size-complex="11pt"/>
    </style:style>
    <style:style style:name="T116_15" style:family="text">
      <style:text-properties fo:font-size="11pt" style:font-size-asian="11pt" style:font-name-complex="Arial" style:font-size-complex="11pt"/>
    </style:style>
    <style:style style:name="T116_16" style:family="text">
      <style:text-properties fo:font-size="11pt" style:font-size-asian="11pt" style:font-name-complex="Arial" style:font-size-complex="11pt"/>
    </style:style>
    <style:style style:name="T116_17" style:family="text">
      <style:text-properties fo:font-size="11pt" style:font-size-asian="11pt" style:font-name-complex="Arial" style:font-size-complex="11pt"/>
    </style:style>
    <style:style style:name="P117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118" style:family="paragraph" style:parent-style-name="Normal"/>
    <style:style style:name="T118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8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8_3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8_4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19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20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120_1" style:family="text">
      <style:text-properties fo:font-size="11pt" style:font-name-asian="Arial" style:font-size-asian="11pt" style:font-name-complex="Arial" style:font-size-complex="11pt"/>
    </style:style>
    <style:style style:name="T120_2" style:family="text">
      <style:text-properties fo:font-size="11pt" style:font-name-asian="Arial" style:font-size-asian="11pt" style:font-name-complex="Arial" style:font-size-complex="11pt"/>
    </style:style>
    <style:style style:name="T120_3" style:family="text">
      <style:text-properties fo:font-size="11pt" style:font-name-asian="Arial" style:font-size-asian="11pt" style:font-name-complex="Arial" style:font-size-complex="11pt"/>
    </style:style>
    <style:style style:name="T120_4" style:family="text">
      <style:text-properties fo:font-size="11pt" style:font-name-asian="Arial" style:font-size-asian="11pt" style:font-name-complex="Arial" style:font-size-complex="11pt"/>
    </style:style>
    <style:style style:name="P121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22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122_1" style:family="text">
      <style:text-properties fo:font-size="11pt" style:font-name-asian="Arial" style:font-size-asian="11pt" style:font-name-complex="Arial" style:font-size-complex="11pt"/>
    </style:style>
    <style:style style:name="T122_2" style:family="text">
      <style:text-properties fo:font-size="11pt" style:font-name-asian="Arial" style:font-size-asian="11pt" style:font-name-complex="Arial" style:font-size-complex="11pt"/>
    </style:style>
    <style:style style:name="T122_3" style:family="text">
      <style:text-properties fo:font-size="11pt" style:font-name-asian="Arial" style:font-size-asian="11pt" style:font-name-complex="Arial" style:font-size-complex="11pt"/>
    </style:style>
    <style:style style:name="T122_4" style:family="text">
      <style:text-properties fo:font-size="11pt" style:font-name-asian="Arial" style:font-size-asian="11pt" style:font-name-complex="Arial" style:font-size-complex="11pt"/>
    </style:style>
    <style:style style:name="T122_5" style:family="text">
      <style:text-properties fo:font-size="11pt" style:font-name-asian="Arial" style:font-size-asian="11pt" style:font-name-complex="Arial" style:font-size-complex="11pt"/>
    </style:style>
    <style:style style:name="T122_6" style:family="text">
      <style:text-properties fo:font-size="11pt" style:font-name-asian="Arial" style:font-size-asian="11pt" style:font-name-complex="Arial" style:font-size-complex="11pt"/>
    </style:style>
    <style:style style:name="T122_7" style:family="text">
      <style:text-properties fo:font-size="11pt" style:font-name-asian="Arial" style:font-size-asian="11pt" style:font-name-complex="Arial" style:font-size-complex="11pt"/>
    </style:style>
    <style:style style:name="T122_8" style:family="text">
      <style:text-properties fo:font-size="11pt" style:font-name-asian="Arial" style:font-size-asian="11pt" style:font-name-complex="Arial" style:font-size-complex="11pt"/>
    </style:style>
    <style:style style:name="T122_9" style:family="text">
      <style:text-properties fo:font-size="11pt" style:font-name-asian="Arial" style:font-size-asian="11pt" style:font-name-complex="Arial" style:font-size-complex="11pt"/>
    </style:style>
    <style:style style:name="T122_10" style:family="text">
      <style:text-properties fo:font-size="11pt" style:font-name-asian="Arial" style:font-size-asian="11pt" style:font-name-complex="Arial" style:font-size-complex="11pt"/>
    </style:style>
    <style:style style:name="T122_11" style:family="text">
      <style:text-properties fo:font-size="11pt" style:font-name-asian="Arial" style:font-size-asian="11pt" style:font-name-complex="Arial" style:font-size-complex="11pt"/>
    </style:style>
    <style:style style:name="T122_12" style:family="text">
      <style:text-properties fo:font-size="11pt" style:font-name-asian="Arial" style:font-size-asian="11pt" style:font-name-complex="Arial" style:font-size-complex="11pt"/>
    </style:style>
    <style:style style:name="T122_13" style:family="text">
      <style:text-properties fo:font-size="11pt" style:font-name-asian="Arial" style:font-size-asian="11pt" style:font-name-complex="Arial" style:font-size-complex="11pt"/>
    </style:style>
    <style:style style:name="T122_14" style:family="text">
      <style:text-properties fo:font-size="11pt" style:font-name-asian="Arial" style:font-size-asian="11pt" style:font-name-complex="Arial" style:font-size-complex="11pt"/>
    </style:style>
    <style:style style:name="T122_15" style:family="text">
      <style:text-properties fo:font-size="11pt" style:font-name-asian="Arial" style:font-size-asian="11pt" style:font-name-complex="Arial" style:font-size-complex="11pt"/>
    </style:style>
    <style:style style:name="T122_16" style:family="text">
      <style:text-properties fo:font-size="11pt" style:font-name-asian="Arial" style:font-size-asian="11pt" style:font-name-complex="Arial" style:font-size-complex="11pt"/>
    </style:style>
    <style:style style:name="T122_17" style:family="text">
      <style:text-properties fo:font-size="11pt" style:font-name-asian="Arial" style:font-size-asian="11pt" style:font-name-complex="Arial" style:font-size-complex="11pt"/>
    </style:style>
    <style:style style:name="T122_18" style:family="text">
      <style:text-properties fo:font-size="11pt" style:font-name-asian="Arial" style:font-size-asian="11pt" style:font-name-complex="Arial" style:font-size-complex="11pt"/>
    </style:style>
    <style:style style:name="T122_19" style:family="text">
      <style:text-properties fo:font-size="11pt" style:font-name-asian="Arial" style:font-size-asian="11pt" style:font-name-complex="Arial" style:font-size-complex="11pt"/>
    </style:style>
    <style:style style:name="T122_20" style:family="text">
      <style:text-properties fo:font-size="11pt" style:font-name-asian="Arial" style:font-size-asian="11pt" style:font-name-complex="Arial" style:font-size-complex="11pt"/>
    </style:style>
    <style:style style:name="T122_21" style:family="text">
      <style:text-properties fo:font-size="11pt" style:font-name-asian="Arial" style:font-size-asian="11pt" style:font-name-complex="Arial" style:font-size-complex="11pt"/>
    </style:style>
    <style:style style:name="P123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24" style:family="paragraph" style:parent-style-name="List_20_Paragraph"/>
    <style:style style:name="T124_1" style:family="text">
      <style:text-properties fo:font-size="11pt" style:font-name-asian="Arial" style:font-size-asian="11pt" style:font-name-complex="Arial" style:font-size-complex="11pt"/>
    </style:style>
    <style:style style:name="T124_2" style:family="text">
      <style:text-properties fo:font-size="11pt" style:font-name-asian="Arial" style:font-size-asian="11pt" style:font-name-complex="Arial" style:font-size-complex="11pt"/>
    </style:style>
    <style:style style:name="T124_3" style:family="text">
      <style:text-properties fo:font-size="11pt" style:font-name-asian="Arial" style:font-size-asian="11pt" style:font-name-complex="Arial" style:font-size-complex="11pt"/>
    </style:style>
    <style:style style:name="T124_4" style:family="text">
      <style:text-properties fo:font-size="11pt" style:font-name-asian="Arial" style:font-size-asian="11pt" style:font-name-complex="Arial" style:font-size-complex="11pt"/>
    </style:style>
    <style:style style:name="T124_5" style:family="text">
      <style:text-properties fo:font-size="11pt" style:font-name-asian="Arial" style:font-size-asian="11pt" style:font-name-complex="Arial" style:font-size-complex="11pt"/>
    </style:style>
    <style:style style:name="T124_6" style:family="text">
      <style:text-properties fo:font-size="11pt" style:font-name-asian="Arial" style:font-size-asian="11pt" style:font-name-complex="Arial" style:font-size-complex="11pt"/>
    </style:style>
    <style:style style:name="T124_7" style:family="text">
      <style:text-properties fo:font-size="11pt" style:font-name-asian="Arial" style:font-size-asian="11pt" style:font-name-complex="Arial" style:font-size-complex="11pt"/>
    </style:style>
    <style:style style:name="T124_8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125" style:family="paragraph" style:parent-style-name="Footnote_20_text"/>
    <style:style style:name="T125_1" style:family="text"/>
    <style:style style:name="T125_2" style:family="text"/>
    <style:style style:name="T125_3" style:family="text" style:parent-style-name="Internet_20_link">
      <style:text-properties style:font-name-asian="Arial" style:font-name-complex="Arial"/>
    </style:style>
    <style:style style:name="T125_4" style:family="text">
      <style:text-properties fo:font-size="11pt" style:font-name-asian="Arial" style:font-size-asian="11pt" style:font-name-complex="Arial" style:font-size-complex="11pt"/>
    </style:style>
    <style:style style:name="T125_5" style:family="text">
      <style:text-properties fo:font-size="11pt" style:font-name-asian="Arial" style:font-size-asian="11pt" style:font-name-complex="Arial" style:font-size-complex="11pt"/>
    </style:style>
    <style:style style:name="T125_6" style:family="text">
      <style:text-properties fo:font-size="11pt" style:font-name-asian="Arial" style:font-size-asian="11pt" style:font-name-complex="Arial" style:font-size-complex="11pt"/>
    </style:style>
    <style:style style:name="P126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127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127_1" style:family="text">
      <style:text-properties fo:font-size="11pt" style:font-name-asian="Arial" style:font-size-asian="11pt" style:font-name-complex="Arial" style:font-size-complex="11pt"/>
    </style:style>
    <style:style style:name="T127_2" style:family="text">
      <style:text-properties fo:font-size="11pt" style:font-name-asian="Arial" style:font-size-asian="11pt" style:font-name-complex="Arial" style:font-size-complex="11pt"/>
    </style:style>
    <style:style style:name="T127_3" style:family="text">
      <style:text-properties fo:font-size="11pt" style:font-name-asian="Arial" style:font-size-asian="11pt" style:font-name-complex="Arial" style:font-size-complex="11pt"/>
    </style:style>
    <style:style style:name="T127_4" style:family="text">
      <style:text-properties fo:font-size="11pt" style:font-name-asian="Arial" style:font-size-asian="11pt" style:font-name-complex="Arial" style:font-size-complex="11pt"/>
    </style:style>
    <style:style style:name="T127_5" style:family="text">
      <style:text-properties fo:font-size="11pt" style:font-name-asian="Arial" style:font-size-asian="11pt" style:font-name-complex="Arial" style:font-size-complex="11pt"/>
    </style:style>
    <style:style style:name="T127_6" style:family="text">
      <style:text-properties fo:font-size="11pt" style:font-name-asian="Arial" style:font-size-asian="11pt" style:font-name-complex="Arial" style:font-size-complex="11pt"/>
    </style:style>
    <style:style style:name="T127_7" style:family="text">
      <style:text-properties fo:font-size="11pt" style:font-name-asian="Arial" style:font-size-asian="11pt" style:font-name-complex="Arial" style:font-size-complex="11pt"/>
    </style:style>
    <style:style style:name="T127_8" style:family="text">
      <style:text-properties fo:font-size="11pt" style:font-name-asian="Arial" style:font-size-asian="11pt" style:font-name-complex="Arial" style:font-size-complex="11pt"/>
    </style:style>
    <style:style style:name="T127_9" style:family="text">
      <style:text-properties fo:font-size="11pt" style:font-name-asian="Arial" style:font-size-asian="11pt" style:font-name-complex="Arial" style:font-size-complex="11pt"/>
    </style:style>
    <style:style style:name="T127_10" style:family="text">
      <style:text-properties fo:font-size="11pt" style:font-name-asian="Arial" style:font-size-asian="11pt" style:font-name-complex="Arial" style:font-size-complex="11pt"/>
    </style:style>
    <style:style style:name="P128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29" style:family="paragraph" style:parent-style-name="List_20_Paragraph"/>
    <style:style style:name="T129_1" style:family="text">
      <style:text-properties fo:font-size="11pt" style:font-name-asian="Arial" style:font-size-asian="11pt" style:font-name-complex="Arial" style:font-size-complex="11pt"/>
    </style:style>
    <style:style style:name="T129_2" style:family="text">
      <style:text-properties fo:font-size="11pt" style:font-name-asian="Arial" style:font-size-asian="11pt" style:font-name-complex="Arial" style:font-size-complex="11pt"/>
    </style:style>
    <style:style style:name="T129_3" style:family="text">
      <style:text-properties fo:font-size="11pt" style:font-name-asian="Arial" style:font-size-asian="11pt" style:font-name-complex="Arial" style:font-size-complex="11pt"/>
    </style:style>
    <style:style style:name="T129_4" style:family="text">
      <style:text-properties fo:font-size="11pt" style:font-name-asian="Arial" style:font-size-asian="11pt" style:font-name-complex="Arial" style:font-size-complex="11pt"/>
    </style:style>
    <style:style style:name="T129_5" style:family="text">
      <style:text-properties fo:font-size="11pt" style:font-name-asian="Arial" style:font-size-asian="11pt" style:font-name-complex="Arial" style:font-size-complex="11pt"/>
    </style:style>
    <style:style style:name="T129_6" style:family="text">
      <style:text-properties fo:font-size="11pt" style:font-name-asian="Arial" style:font-size-asian="11pt" style:font-name-complex="Arial" style:font-size-complex="11pt"/>
    </style:style>
    <style:style style:name="T129_7" style:family="text">
      <style:text-properties fo:font-size="11pt" style:font-name-asian="Arial" style:font-size-asian="11pt" style:font-name-complex="Arial" style:font-size-complex="11pt"/>
    </style:style>
    <style:style style:name="T129_8" style:family="text">
      <style:text-properties fo:color="#000000" fo:font-size="11pt" style:font-name-asian="Arial" style:font-size-asian="11pt" style:font-name-complex="Arial" style:font-size-complex="11pt"/>
    </style:style>
    <style:style style:name="T129_9" style:family="text">
      <style:text-properties fo:color="#000000" fo:font-size="8pt" style:font-name-asian="Arial" style:font-size-asian="8pt" style:font-name-complex="Arial" style:font-size-complex="8pt"/>
    </style:style>
    <style:style style:name="T129_10" style:family="text">
      <style:text-properties fo:color="#000000" fo:font-size="11pt" style:font-name-asian="Arial" style:font-size-asian="11pt" style:font-name-complex="Arial" style:font-size-complex="11pt"/>
    </style:style>
    <style:style style:name="P130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31" style:family="paragraph" style:parent-style-name="List_20_Paragraph"/>
    <style:style style:name="T131_1" style:family="text">
      <style:text-properties fo:font-size="11pt" style:font-name-asian="Arial" style:font-size-asian="11pt" style:font-name-complex="Arial" style:font-size-complex="11pt"/>
    </style:style>
    <style:style style:name="T131_2" style:family="text">
      <style:text-properties fo:font-size="11pt" style:font-name-asian="Arial" style:font-size-asian="11pt" style:font-name-complex="Arial" style:font-size-complex="11pt"/>
    </style:style>
    <style:style style:name="T131_3" style:family="text">
      <style:text-properties fo:font-size="11pt" style:font-name-asian="Arial" style:font-size-asian="11pt" style:font-name-complex="Arial" style:font-size-complex="11pt"/>
    </style:style>
    <style:style style:name="T131_4" style:family="text">
      <style:text-properties fo:font-size="11pt" style:font-name-asian="Arial" style:font-size-asian="11pt" style:font-name-complex="Arial" style:font-size-complex="11pt"/>
    </style:style>
    <style:style style:name="T131_5" style:family="text">
      <style:text-properties fo:font-size="11pt" style:font-name-asian="Arial" style:font-size-asian="11pt" style:font-name-complex="Arial" style:font-size-complex="11pt"/>
    </style:style>
    <style:style style:name="T131_6" style:family="text">
      <style:text-properties fo:font-size="11pt" style:font-name-asian="Arial" style:font-size-asian="11pt" style:font-name-complex="Arial" style:font-size-complex="11pt"/>
    </style:style>
    <style:style style:name="T131_7" style:family="text">
      <style:text-properties fo:color="#000000" fo:font-size="11pt" style:font-size-asian="11pt" style:font-name-complex="Arial" style:font-size-complex="11pt" fo:language-asian="en" fo:country-asian="GB"/>
    </style:style>
    <style:style style:name="P132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33" style:family="paragraph" style:parent-style-name="List_20_Paragraph"/>
    <style:style style:name="T133_1" style:family="text">
      <style:text-properties fo:font-size="11pt" style:font-size-asian="11pt" style:font-name-complex="Arial" style:font-size-complex="11pt"/>
    </style:style>
    <style:style style:name="T133_2" style:family="text">
      <style:text-properties fo:color="#000000" fo:font-size="11pt" style:font-size-asian="11pt" style:font-name-complex="Arial" style:font-size-complex="11pt" fo:language-asian="en" fo:country-asian="GB"/>
    </style:style>
    <style:style style:name="T133_3" style:family="text">
      <style:text-properties fo:color="#000000" fo:font-size="11pt" style:font-size-asian="11pt" style:font-name-complex="Arial" style:font-size-complex="11pt" fo:language-asian="en" fo:country-asian="GB"/>
    </style:style>
    <style:style style:name="T133_4" style:family="text">
      <style:text-properties fo:color="#000000" fo:font-size="11pt" style:font-size-asian="11pt" style:font-name-complex="Arial" style:font-size-complex="11pt" fo:language-asian="en" fo:country-asian="GB"/>
    </style:style>
    <style:style style:name="T133_5" style:family="text">
      <style:text-properties fo:color="#000000" fo:font-size="11pt" style:font-size-asian="11pt" style:font-name-complex="Arial" style:font-size-complex="11pt" fo:language-asian="en" fo:country-asian="GB"/>
    </style:style>
    <style:style style:name="T133_6" style:family="text">
      <style:text-properties fo:color="#000000" fo:font-size="11pt" style:font-size-asian="11pt" style:font-name-complex="Arial" style:font-size-complex="11pt" fo:language-asian="en" fo:country-asian="GB"/>
    </style:style>
    <style:style style:name="T133_7" style:family="text">
      <style:text-properties fo:color="#000000" fo:font-size="11pt" style:font-size-asian="11pt" style:font-name-complex="Arial" style:font-size-complex="11pt" fo:language-asian="en" fo:country-asian="GB"/>
    </style:style>
    <style:style style:name="T133_8" style:family="text">
      <style:text-properties fo:color="#000000" fo:font-size="11pt" style:font-size-asian="11pt" style:font-name-complex="Arial" style:font-size-complex="11pt" fo:language-asian="en" fo:country-asian="GB"/>
    </style:style>
    <style:style style:name="T133_9" style:family="text">
      <style:text-properties fo:color="#000000" fo:font-size="11pt" style:font-size-asian="11pt" style:font-name-complex="Arial" style:font-size-complex="11pt" fo:language-asian="en" fo:country-asian="GB"/>
    </style:style>
    <style:style style:name="T133_10" style:family="text">
      <style:text-properties fo:color="#000000" fo:font-size="11pt" style:font-size-asian="11pt" style:font-name-complex="Arial" style:font-size-complex="11pt" fo:language-asian="en" fo:country-asian="GB"/>
    </style:style>
    <style:style style:name="P134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135" style:family="paragraph" style:parent-style-name="Normal"/>
    <style:style style:name="T13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36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137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137_1" style:family="text">
      <style:text-properties fo:font-size="11pt" style:font-name-asian="Arial" style:font-size-asian="11pt" style:font-name-complex="Arial" style:font-size-complex="11pt"/>
    </style:style>
    <style:style style:name="T137_2" style:family="text">
      <style:text-properties fo:font-size="11pt" style:font-name-asian="Arial" style:font-size-asian="11pt" style:font-name-complex="Arial" style:font-size-complex="11pt"/>
    </style:style>
    <style:style style:name="T137_3" style:family="text">
      <style:text-properties fo:font-size="11pt" style:font-name-asian="Arial" style:font-size-asian="11pt" style:font-name-complex="Arial" style:font-size-complex="11pt"/>
    </style:style>
    <style:style style:name="T137_4" style:family="text">
      <style:text-properties fo:font-size="11pt" style:font-name-asian="Arial" style:font-size-asian="11pt" style:font-name-complex="Arial" style:font-size-complex="11pt"/>
    </style:style>
    <style:style style:name="T137_5" style:family="text">
      <style:text-properties fo:font-size="11pt" style:font-name-asian="Arial" style:font-size-asian="11pt" style:font-name-complex="Arial" style:font-size-complex="11pt"/>
    </style:style>
    <style:style style:name="T137_6" style:family="text">
      <style:text-properties fo:font-size="11pt" style:font-name-asian="Arial" style:font-size-asian="11pt" style:font-name-complex="Arial" style:font-size-complex="11pt"/>
    </style:style>
    <style:style style:name="T137_7" style:family="text">
      <style:text-properties fo:font-size="11pt" style:font-name-asian="Arial" style:font-size-asian="11pt" style:font-name-complex="Arial" style:font-size-complex="11pt"/>
    </style:style>
    <style:style style:name="T137_8" style:family="text">
      <style:text-properties fo:font-size="11pt" style:font-name-asian="Arial" style:font-size-asian="11pt" style:font-name-complex="Arial" style:font-size-complex="11pt"/>
    </style:style>
    <style:style style:name="T137_9" style:family="text">
      <style:text-properties fo:font-size="11pt" style:font-name-asian="Arial" style:font-size-asian="11pt" style:font-name-complex="Arial" style:font-size-complex="11pt"/>
    </style:style>
    <style:style style:name="T137_10" style:family="text">
      <style:text-properties fo:font-size="11pt" style:font-name-asian="Arial" style:font-size-asian="11pt" style:font-name-complex="Arial" style:font-size-complex="11pt"/>
    </style:style>
    <style:style style:name="P138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39" style:family="paragraph" style:parent-style-name="List_20_Paragraph"/>
    <style:style style:name="T139_1" style:family="text">
      <style:text-properties fo:font-size="11pt" style:font-name-asian="Arial" style:font-size-asian="11pt" style:font-name-complex="Arial" style:font-size-complex="11pt"/>
    </style:style>
    <style:style style:name="T139_2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140" style:family="paragraph" style:parent-style-name="Normal"/>
    <style:style style:name="T140_1" style:family="text"/>
    <style:style style:name="T140_2" style:family="text">
      <style:text-properties fo:font-size="10pt" style:font-size-asian="10pt" style:font-size-complex="10pt"/>
    </style:style>
    <style:style style:name="T140_3" style:family="text">
      <style:text-properties fo:font-size="10pt" style:font-size-asian="10pt" style:font-size-complex="10pt"/>
    </style:style>
    <style:style style:name="T140_4" style:family="text">
      <style:text-properties fo:font-size="10pt" style:font-size-asian="10pt" style:font-size-complex="10pt"/>
    </style:style>
    <style:style style:name="T140_5" style:family="text">
      <style:text-properties fo:font-size="10pt" style:font-size-asian="10pt" style:font-size-complex="10pt"/>
    </style:style>
    <style:style style:name="T140_6" style:family="text">
      <style:text-properties fo:font-size="10pt" style:font-size-asian="10pt" style:font-size-complex="10pt"/>
    </style:style>
    <style:style style:name="T140_7" style:family="text">
      <style:text-properties fo:font-size="10pt" style:font-size-asian="10pt" style:font-size-complex="10pt"/>
    </style:style>
    <style:style style:name="T140_8" style:family="text">
      <style:text-properties fo:font-size="10pt" style:font-size-asian="10pt" style:font-size-complex="10pt"/>
    </style:style>
    <style:style style:name="T140_9" style:family="text">
      <style:text-properties fo:font-size="10pt" style:font-size-asian="10pt" style:font-size-complex="10pt"/>
    </style:style>
    <style:style style:name="T140_10" style:family="text">
      <style:text-properties fo:font-size="10pt" style:font-size-asian="10pt" style:font-size-complex="10pt"/>
    </style:style>
    <style:style style:name="T140_11" style:family="text">
      <style:text-properties fo:font-size="10pt" style:font-size-asian="10pt" style:font-size-complex="10pt"/>
    </style:style>
    <style:style style:name="T140_12" style:family="text">
      <style:text-properties fo:font-size="10pt" style:font-size-asian="10pt" style:font-size-complex="10pt"/>
    </style:style>
    <style:style style:name="T140_13" style:family="text">
      <style:text-properties fo:font-size="10pt" style:font-size-asian="10pt" style:font-size-complex="10pt"/>
    </style:style>
    <style:style style:name="T140_14" style:family="text">
      <style:text-properties fo:font-size="10pt" style:font-size-asian="10pt" style:font-size-complex="10pt"/>
    </style:style>
    <style:style style:name="T140_15" style:family="text">
      <style:text-properties fo:font-size="10pt" style:font-size-asian="10pt" style:font-size-complex="10pt"/>
    </style:style>
    <style:style style:name="T140_16" style:family="text">
      <style:text-properties fo:font-size="10pt" style:font-size-asian="10pt" style:font-size-complex="10pt"/>
    </style:style>
    <style:style style:name="T140_17" style:family="text">
      <style:text-properties fo:font-size="10pt" style:font-size-asian="10pt" style:font-size-complex="10pt"/>
    </style:style>
    <style:style style:name="T140_18" style:family="text">
      <style:text-properties fo:font-size="10pt" style:font-size-asian="10pt" style:font-size-complex="10pt"/>
    </style:style>
    <style:style style:name="T140_19" style:family="text">
      <style:text-properties fo:font-size="10pt" style:font-size-asian="10pt" style:font-size-complex="10pt"/>
    </style:style>
    <style:style style:name="T140_20" style:family="text">
      <style:text-properties fo:font-size="10pt" style:font-size-asian="10pt" style:font-size-complex="10pt"/>
    </style:style>
    <style:style style:name="T140_21" style:family="text">
      <style:text-properties fo:font-size="10pt" style:font-size-asian="10pt" style:font-size-complex="10pt"/>
    </style:style>
    <style:style style:name="T140_22" style:family="text">
      <style:text-properties fo:font-size="10pt" style:font-size-asian="10pt" style:font-size-complex="10pt"/>
    </style:style>
    <style:style style:name="T140_23" style:family="text">
      <style:text-properties fo:font-size="10pt" style:font-size-asian="10pt" style:font-size-complex="10pt"/>
    </style:style>
    <style:style style:name="T140_24" style:family="text">
      <style:text-properties fo:font-size="10pt" style:font-size-asian="10pt" style:font-size-complex="10pt"/>
    </style:style>
    <style:style style:name="T140_25" style:family="text">
      <style:text-properties fo:font-size="10pt" style:font-size-asian="10pt" style:font-size-complex="10pt"/>
    </style:style>
    <style:style style:name="T140_26" style:family="text">
      <style:text-properties fo:font-size="10pt" style:font-size-asian="10pt" style:font-size-complex="10pt"/>
    </style:style>
    <style:style style:name="T140_27" style:family="text">
      <style:text-properties fo:font-size="10pt" style:font-size-asian="10pt" style:font-size-complex="10pt"/>
    </style:style>
    <style:style style:name="T140_28" style:family="text">
      <style:text-properties fo:font-size="10pt" style:font-size-asian="10pt" style:font-size-complex="10pt"/>
    </style:style>
    <style:style style:name="P141" style:family="paragraph" style:parent-style-name="Footnote_20_text"/>
    <style:style style:name="T141_1" style:family="text">
      <style:text-properties fo:font-size="11pt" style:font-name-asian="Arial" style:font-size-asian="11pt" style:font-name-complex="Arial" style:font-size-complex="11pt"/>
    </style:style>
    <style:style style:name="T141_2" style:family="text">
      <style:text-properties fo:font-size="11pt" style:font-name-asian="Arial" style:font-size-asian="11pt" style:font-name-complex="Arial" style:font-size-complex="11pt"/>
    </style:style>
    <style:style style:name="T141_3" style:family="text">
      <style:text-properties fo:font-size="11pt" style:font-name-asian="Arial" style:font-size-asian="11pt" style:font-name-complex="Arial" style:font-size-complex="11pt"/>
    </style:style>
    <style:style style:name="T141_4" style:family="text">
      <style:text-properties fo:font-size="11pt" style:font-name-asian="Arial" style:font-size-asian="11pt" style:font-name-complex="Arial" style:font-size-complex="11pt"/>
    </style:style>
    <style:style style:name="T141_5" style:family="text">
      <style:text-properties fo:font-size="11pt" style:font-name-asian="Arial" style:font-size-asian="11pt" style:font-name-complex="Arial" style:font-size-complex="11pt"/>
    </style:style>
    <style:style style:name="P142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43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143_1" style:family="text">
      <style:text-properties fo:font-size="11pt" style:font-name-asian="Arial" style:font-size-asian="11pt" style:font-name-complex="Arial" style:font-size-complex="11pt"/>
    </style:style>
    <style:style style:name="T143_2" style:family="text">
      <style:text-properties fo:font-size="11pt" style:font-name-asian="Arial" style:font-size-asian="11pt" style:font-name-complex="Arial" style:font-size-complex="11pt"/>
    </style:style>
    <style:style style:name="T143_3" style:family="text">
      <style:text-properties fo:font-size="11pt" style:font-name-asian="Arial" style:font-size-asian="11pt" style:font-name-complex="Arial" style:font-size-complex="11pt"/>
    </style:style>
    <style:style style:name="T143_4" style:family="text">
      <style:text-properties fo:font-size="11pt" style:font-name-asian="Arial" style:font-size-asian="11pt" style:font-name-complex="Arial" style:font-size-complex="11pt"/>
    </style:style>
    <style:style style:name="T143_5" style:family="text">
      <style:text-properties fo:font-size="11pt" style:font-name-asian="Arial" style:font-size-asian="11pt" style:font-name-complex="Arial" style:font-size-complex="11pt"/>
    </style:style>
    <style:style style:name="P144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45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145_1" style:family="text">
      <style:text-properties fo:font-size="11pt" style:font-name-asian="Arial" style:font-size-asian="11pt" style:font-name-complex="Arial" style:font-size-complex="11pt"/>
    </style:style>
    <style:style style:name="T145_2" style:family="text">
      <style:text-properties fo:font-size="11pt" style:font-name-asian="Arial" style:font-size-asian="11pt" style:font-name-complex="Arial" style:font-size-complex="11pt"/>
    </style:style>
    <style:style style:name="T145_3" style:family="text">
      <style:text-properties fo:font-size="11pt" style:font-name-asian="Arial" style:font-size-asian="11pt" style:font-name-complex="Arial" style:font-size-complex="11pt"/>
    </style:style>
    <style:style style:name="T145_4" style:family="text">
      <style:text-properties fo:font-size="11pt" style:font-name-asian="Arial" style:font-size-asian="11pt" style:font-name-complex="Arial" style:font-size-complex="11pt"/>
    </style:style>
    <style:style style:name="T145_5" style:family="text">
      <style:text-properties fo:font-size="11pt" style:font-name-asian="Arial" style:font-size-asian="11pt" style:font-name-complex="Arial" style:font-size-complex="11pt"/>
    </style:style>
    <style:style style:name="T145_6" style:family="text">
      <style:text-properties fo:font-size="11pt" style:font-name-asian="Arial" style:font-size-asian="11pt" style:font-name-complex="Arial" style:font-size-complex="11pt"/>
    </style:style>
    <style:style style:name="T145_7" style:family="text">
      <style:text-properties fo:font-size="11pt" style:font-name-asian="Arial" style:font-size-asian="11pt" style:font-name-complex="Arial" style:font-size-complex="11pt"/>
    </style:style>
    <style:style style:name="T145_8" style:family="text">
      <style:text-properties fo:font-size="11pt" style:font-name-asian="Arial" style:font-size-asian="11pt" style:font-name-complex="Arial" style:font-size-complex="11pt"/>
    </style:style>
    <style:style style:name="T145_9" style:family="text">
      <style:text-properties fo:font-size="11pt" style:font-name-asian="Arial" style:font-size-asian="11pt" style:font-name-complex="Arial" style:font-size-complex="11pt"/>
    </style:style>
    <style:style style:name="T145_10" style:family="text">
      <style:text-properties fo:font-size="11pt" style:font-name-asian="Arial" style:font-size-asian="11pt" style:font-name-complex="Arial" style:font-size-complex="11pt"/>
    </style:style>
    <style:style style:name="T145_11" style:family="text">
      <style:text-properties fo:font-size="11pt" style:font-name-asian="Arial" style:font-size-asian="11pt" style:font-name-complex="Arial" style:font-size-complex="11pt"/>
    </style:style>
    <style:style style:name="T145_12" style:family="text">
      <style:text-properties fo:font-size="11pt" style:font-name-asian="Arial" style:font-size-asian="11pt" style:font-name-complex="Arial" style:font-size-complex="11pt"/>
    </style:style>
    <style:style style:name="T145_13" style:family="text">
      <style:text-properties fo:font-size="11pt" style:font-name-asian="Arial" style:font-size-asian="11pt" style:font-name-complex="Arial" style:font-size-complex="11pt"/>
    </style:style>
    <style:style style:name="T145_14" style:family="text">
      <style:text-properties fo:font-size="11pt" style:font-name-asian="Arial" style:font-size-asian="11pt" style:font-name-complex="Arial" style:font-size-complex="11pt"/>
    </style:style>
    <style:style style:name="T145_15" style:family="text">
      <style:text-properties fo:font-size="11pt" style:font-name-asian="Arial" style:font-size-asian="11pt" style:font-name-complex="Arial" style:font-size-complex="11pt"/>
    </style:style>
    <style:style style:name="T145_16" style:family="text">
      <style:text-properties fo:font-size="11pt" style:font-name-asian="Arial" style:font-size-asian="11pt" style:font-name-complex="Arial" style:font-size-complex="11pt"/>
    </style:style>
    <style:style style:name="P146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147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147_1" style:family="text">
      <style:text-properties fo:font-size="11pt" style:font-name-asian="Arial" style:font-size-asian="11pt" style:font-name-complex="Arial" style:font-size-complex="11pt"/>
    </style:style>
    <style:style style:name="T147_2" style:family="text">
      <style:text-properties fo:font-size="11pt" style:font-name-asian="Arial" style:font-size-asian="11pt" style:font-name-complex="Arial" style:font-size-complex="11pt"/>
    </style:style>
    <style:style style:name="T147_3" style:family="text">
      <style:text-properties fo:font-size="11pt" style:font-name-asian="Arial" style:font-size-asian="11pt" style:font-name-complex="Arial" style:font-size-complex="11pt"/>
    </style:style>
    <style:style style:name="T147_4" style:family="text">
      <style:text-properties fo:font-size="11pt" style:font-name-asian="Arial" style:font-size-asian="11pt" style:font-name-complex="Arial" style:font-size-complex="11pt"/>
    </style:style>
    <style:style style:name="T147_5" style:family="text">
      <style:text-properties fo:font-size="11pt" style:font-name-asian="Arial" style:font-size-asian="11pt" style:font-name-complex="Arial" style:font-size-complex="11pt"/>
    </style:style>
    <style:style style:name="T147_6" style:family="text">
      <style:text-properties fo:font-size="11pt" style:font-name-asian="Arial" style:font-size-asian="11pt" style:font-name-complex="Arial" style:font-size-complex="11pt"/>
    </style:style>
    <style:style style:name="T147_7" style:family="text">
      <style:text-properties fo:font-size="11pt" style:font-name-asian="Arial" style:font-size-asian="11pt" style:font-name-complex="Arial" style:font-size-complex="11pt"/>
    </style:style>
    <style:style style:name="T147_8" style:family="text">
      <style:text-properties fo:font-size="11pt" style:font-name-asian="Arial" style:font-size-asian="11pt" style:font-name-complex="Arial" style:font-size-complex="11pt"/>
    </style:style>
    <style:style style:name="T147_9" style:family="text">
      <style:text-properties fo:font-size="11pt" style:font-name-asian="Arial" style:font-size-asian="11pt" style:font-name-complex="Arial" style:font-size-complex="11pt"/>
    </style:style>
    <style:style style:name="T147_10" style:family="text">
      <style:text-properties fo:font-size="11pt" style:font-name-asian="Arial" style:font-size-asian="11pt" style:font-name-complex="Arial" style:font-size-complex="11pt"/>
    </style:style>
    <style:style style:name="T147_11" style:family="text">
      <style:text-properties fo:font-size="11pt" style:font-name-asian="Arial" style:font-size-asian="11pt" style:font-name-complex="Arial" style:font-size-complex="11pt"/>
    </style:style>
    <style:style style:name="T147_12" style:family="text">
      <style:text-properties fo:font-size="11pt" style:font-name-asian="Arial" style:font-size-asian="11pt" style:font-name-complex="Arial" style:font-size-complex="11pt"/>
    </style:style>
    <style:style style:name="T147_13" style:family="text">
      <style:text-properties fo:font-size="11pt" style:font-name-asian="Arial" style:font-size-asian="11pt" style:font-name-complex="Arial" style:font-size-complex="11pt"/>
    </style:style>
    <style:style style:name="T147_14" style:family="text">
      <style:text-properties fo:font-size="11pt" style:font-name-asian="Arial" style:font-size-asian="11pt" style:font-name-complex="Arial" style:font-size-complex="11pt"/>
    </style:style>
    <style:style style:name="T147_15" style:family="text">
      <style:text-properties fo:font-size="11pt" style:font-name-asian="Arial" style:font-size-asian="11pt" style:font-name-complex="Arial" style:font-size-complex="11pt"/>
    </style:style>
    <style:style style:name="T147_16" style:family="text">
      <style:text-properties fo:font-size="11pt" style:font-name-asian="Arial" style:font-size-asian="11pt" style:font-name-complex="Arial" style:font-size-complex="11pt"/>
    </style:style>
    <style:style style:name="P148" style:family="paragraph" style:parent-style-name="Normal">
      <style:text-properties fo:font-size="11pt" style:font-size-asian="11pt" style:font-name-complex="Arial" style:font-size-complex="11pt"/>
    </style:style>
    <style:style style:name="P14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0" style:family="paragraph" style:parent-style-name="Normal"/>
    <style:style style:name="T15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0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51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152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152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2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2_3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2_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2_5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2_6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2_7" style:family="text" style:parent-style-name="normaltextrun">
      <style:text-properties style:font-name="Arial" fo:font-size="11pt" style:font-size-asian="11pt" style:font-name-complex="Arial" style:font-size-complex="11pt"/>
    </style:style>
    <style:style style:name="P153" style:family="paragraph" style:parent-style-name="paragraph">
      <style:paragraph-properties fo:margin-top="0cm" fo:margin-left="1.27cm"/>
    </style:style>
    <style:style style:name="T153_1" style:family="text" style:parent-style-name="eop">
      <style:text-properties style:font-name="Arial" fo:font-size="11pt" style:font-size-asian="11pt" style:font-name-complex="Arial" style:font-size-complex="11pt"/>
    </style:style>
    <style:style style:name="P154" style:family="paragraph" style:parent-style-name="paragraph">
      <style:paragraph-properties fo:margin-top="0cm" fo:margin-bottom="0cm"/>
      <style:text-properties style:font-name="Arial" fo:font-size="11pt" style:font-size-asian="11pt" style:font-name-complex="Arial" style:font-size-complex="11pt"/>
    </style:style>
    <style:style style:name="T154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4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4_3" style:family="text" style:parent-style-name="normaltextrun">
      <style:text-properties style:font-name="Arial" fo:font-size="11pt" style:font-size-asian="11pt" style:font-name-complex="Arial" style:font-size-complex="11pt"/>
    </style:style>
    <style:style style:name="T154_4" style:family="text" style:parent-style-name="eop">
      <style:text-properties style:font-name="Arial" fo:font-size="11pt" style:font-size-asian="11pt" style:font-name-complex="Arial" style:font-size-complex="11pt"/>
    </style:style>
    <style:style style:name="P155" style:family="paragraph" style:parent-style-name="List_20_Paragraph">
      <style:text-properties fo:font-size="11pt" style:font-size-asian="11pt" style:font-name-complex="Arial" style:font-size-complex="11pt"/>
    </style:style>
    <style:style style:name="P156" style:family="paragraph" style:parent-style-name="List_20_Paragraph">
      <style:text-properties fo:font-size="11pt" style:font-size-asian="11pt" style:font-name-complex="Arial" style:font-size-complex="11pt"/>
    </style:style>
    <style:style style:name="T156_1" style:family="text">
      <style:text-properties fo:font-size="11pt" style:font-size-asian="11pt" style:font-name-complex="Arial" style:font-size-complex="11pt"/>
    </style:style>
    <style:style style:name="T156_2" style:family="text">
      <style:text-properties fo:font-size="11pt" style:font-size-asian="11pt" style:font-name-complex="Arial" style:font-size-complex="11pt"/>
    </style:style>
    <style:style style:name="T156_3" style:family="text">
      <style:text-properties fo:font-size="11pt" style:font-size-asian="11pt" style:font-name-complex="Arial" style:font-size-complex="11pt"/>
    </style:style>
    <style:style style:name="T156_4" style:family="text">
      <style:text-properties fo:font-size="11pt" style:font-size-asian="11pt" style:font-name-complex="Arial" style:font-size-complex="11pt"/>
    </style:style>
    <style:style style:name="T156_5" style:family="text">
      <style:text-properties fo:font-size="11pt" style:font-size-asian="11pt" style:font-name-complex="Arial" style:font-size-complex="11pt"/>
    </style:style>
    <style:style style:name="T156_6" style:family="text">
      <style:text-properties fo:font-size="11pt" style:font-size-asian="11pt" style:font-name-complex="Arial" style:font-size-complex="11pt"/>
    </style:style>
    <style:style style:name="T156_7" style:family="text">
      <style:text-properties fo:font-size="11pt" style:font-size-asian="11pt" style:font-name-complex="Arial" style:font-size-complex="11pt"/>
    </style:style>
    <style:style style:name="T156_8" style:family="text">
      <style:text-properties fo:font-size="11pt" style:font-size-asian="11pt" style:font-name-complex="Arial" style:font-size-complex="11pt"/>
    </style:style>
    <style:style style:name="T156_9" style:family="text">
      <style:text-properties fo:font-size="11pt" style:font-size-asian="11pt" style:font-name-complex="Arial" style:font-size-complex="11pt"/>
    </style:style>
    <style:style style:name="P157" style:family="paragraph" style:parent-style-name="List_20_Paragraph"/>
    <style:style style:name="T157_1" style:family="text">
      <style:text-properties fo:font-size="11pt" style:font-size-asian="11pt" style:font-name-complex="Arial" style:font-size-complex="11pt"/>
    </style:style>
    <style:style style:name="P158" style:family="paragraph" style:parent-style-name="List_20_Paragraph">
      <style:text-properties fo:font-size="11pt" style:font-size-asian="11pt" style:font-name-complex="Arial" style:font-size-complex="11pt"/>
    </style:style>
    <style:style style:name="T158_1" style:family="text">
      <style:text-properties fo:font-size="11pt" style:font-size-asian="11pt" style:font-name-complex="Arial" style:font-size-complex="11pt"/>
    </style:style>
    <style:style style:name="T158_2" style:family="text">
      <style:text-properties style:text-position="super 58%" fo:font-size="11pt" style:font-size-asian="11pt" style:font-name-complex="Arial" style:font-size-complex="11pt"/>
    </style:style>
    <style:style style:name="T158_3" style:family="text">
      <style:text-properties fo:font-size="11pt" style:font-size-asian="11pt" style:font-name-complex="Arial" style:font-size-complex="11pt"/>
    </style:style>
    <style:style style:name="T158_4" style:family="text">
      <style:text-properties fo:font-size="11pt" style:font-size-asian="11pt" style:font-name-complex="Arial" style:font-size-complex="11pt"/>
    </style:style>
    <style:style style:name="T158_5" style:family="text">
      <style:text-properties fo:font-size="11pt" style:font-name-asian="Calibri" style:font-size-asian="11pt" style:font-name-complex="Arial" style:font-size-complex="11pt"/>
    </style:style>
    <style:style style:name="T158_6" style:family="text">
      <style:text-properties fo:font-size="11pt" style:font-name-asian="Calibri" style:font-size-asian="11pt" style:font-name-complex="Arial" style:font-size-complex="11pt"/>
    </style:style>
    <style:style style:name="T158_7" style:family="text">
      <style:text-properties fo:font-size="11pt" style:font-size-asian="11pt" style:font-name-complex="Arial" style:font-size-complex="11pt"/>
    </style:style>
    <style:style style:name="P159" style:family="paragraph" style:parent-style-name="Normal">
      <style:paragraph-properties fo:margin-left="1.27cm"/>
      <style:text-properties fo:font-size="11pt" style:font-name-asian="Arial" style:font-size-asian="11pt" style:font-name-complex="Arial" style:font-size-complex="11pt"/>
    </style:style>
    <style:style style:name="P160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T160_1" style:family="text">
      <style:text-properties fo:font-size="11pt" style:font-name-asian="Arial" style:font-size-asian="11pt" style:font-name-complex="Arial" style:font-size-complex="11pt"/>
    </style:style>
    <style:style style:name="T160_2" style:family="text">
      <style:text-properties fo:font-size="11pt" style:font-name-asian="Arial" style:font-size-asian="11pt" style:font-name-complex="Arial" style:font-size-complex="11pt"/>
    </style:style>
    <style:style style:name="T160_3" style:family="text">
      <style:text-properties fo:font-size="11pt" style:font-name-asian="Arial" style:font-size-asian="11pt" style:font-name-complex="Arial" style:font-size-complex="11pt"/>
    </style:style>
    <style:style style:name="T160_4" style:family="text">
      <style:text-properties fo:font-size="11pt" style:font-name-asian="Arial" style:font-size-asian="11pt" style:font-name-complex="Arial" style:font-size-complex="11pt"/>
    </style:style>
    <style:style style:name="T160_5" style:family="text">
      <style:text-properties fo:font-size="11pt" style:font-name-asian="Arial" style:font-size-asian="11pt" style:font-name-complex="Arial" style:font-size-complex="11pt"/>
    </style:style>
    <style:style style:name="T160_6" style:family="text">
      <style:text-properties fo:font-size="11pt" style:font-name-asian="Arial" style:font-size-asian="11pt" style:font-name-complex="Arial" style:font-size-complex="11pt"/>
    </style:style>
    <style:style style:name="T160_7" style:family="text">
      <style:text-properties fo:font-size="11pt" style:font-name-asian="Arial" style:font-size-asian="11pt" style:font-name-complex="Arial" style:font-size-complex="11pt"/>
    </style:style>
    <style:style style:name="T160_8" style:family="text">
      <style:text-properties fo:font-size="11pt" style:font-name-asian="Arial" style:font-size-asian="11pt" style:font-name-complex="Arial" style:font-size-complex="11pt"/>
    </style:style>
    <style:style style:name="T160_9" style:family="text">
      <style:text-properties fo:font-size="11pt" style:font-name-asian="Arial" style:font-size-asian="11pt" style:font-name-complex="Arial" style:font-size-complex="11pt"/>
    </style:style>
    <style:style style:name="P161" style:family="paragraph" style:parent-style-name="Normal">
      <style:paragraph-properties>
        <style:tab-stops>
          <style:tab-stop style:type="left" style:leader-style="none" style:position="-1.905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161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161_2" style:family="text">
      <style:text-properties fo:font-size="11pt" style:font-name-asian="Arial" style:font-size-asian="11pt" style:font-name-complex="Arial" style:font-size-complex="11pt"/>
    </style:style>
    <style:style style:name="T161_3" style:family="text">
      <style:text-properties fo:font-size="11pt" style:font-name-asian="Arial" style:font-size-asian="11pt" style:font-name-complex="Arial" style:font-size-complex="11pt"/>
    </style:style>
    <style:style style:name="T161_4" style:family="text">
      <style:text-properties fo:font-size="11pt" style:font-name-asian="Arial" style:font-size-asian="11pt" style:font-name-complex="Arial" style:font-size-complex="11pt"/>
    </style:style>
    <style:style style:name="T161_5" style:family="text">
      <style:text-properties fo:font-size="11pt" style:font-name-asian="Arial" style:font-size-asian="11pt" style:font-name-complex="Arial" style:font-size-complex="11pt"/>
    </style:style>
    <style:style style:name="T161_6" style:family="text">
      <style:text-properties fo:font-size="11pt" style:font-name-asian="Arial" style:font-size-asian="11pt" style:font-name-complex="Arial" style:font-size-complex="11pt"/>
    </style:style>
    <style:style style:name="T161_7" style:family="text">
      <style:text-properties fo:font-size="11pt" style:font-name-asian="Arial" style:font-size-asian="11pt" style:font-name-complex="Arial" style:font-size-complex="11pt"/>
    </style:style>
    <style:style style:name="T161_8" style:family="text">
      <style:text-properties fo:font-size="11pt" style:font-name-asian="Arial" style:font-size-asian="11pt" style:font-name-complex="Arial" style:font-size-complex="11pt"/>
    </style:style>
    <style:style style:name="T161_9" style:family="text">
      <style:text-properties fo:font-size="11pt" style:font-name-asian="Arial" style:font-size-asian="11pt" style:font-name-complex="Arial" style:font-size-complex="11pt"/>
    </style:style>
    <style:style style:name="T161_10" style:family="text">
      <style:text-properties fo:font-size="11pt" style:font-name-asian="Arial" style:font-size-asian="11pt" style:font-name-complex="Arial" style:font-size-complex="11pt"/>
    </style:style>
    <style:style style:name="T161_11" style:family="text">
      <style:text-properties fo:font-size="11pt" style:font-name-asian="Arial" style:font-size-asian="11pt" style:font-name-complex="Arial" style:font-size-complex="11pt"/>
    </style:style>
    <style:style style:name="T161_12" style:family="text">
      <style:text-properties fo:font-size="11pt" style:font-name-asian="Arial" style:font-size-asian="11pt" style:font-name-complex="Arial" style:font-size-complex="11pt"/>
    </style:style>
    <style:style style:name="T161_13" style:family="text">
      <style:text-properties fo:font-size="11pt" style:font-name-asian="Arial" style:font-size-asian="11pt" style:font-name-complex="Arial" style:font-size-complex="11pt"/>
    </style:style>
    <style:style style:name="T161_14" style:family="text">
      <style:text-properties fo:font-size="11pt" style:font-name-asian="Arial" style:font-size-asian="11pt" style:font-name-complex="Arial" style:font-size-complex="11pt"/>
    </style:style>
    <style:style style:name="T161_15" style:family="text">
      <style:text-properties fo:font-size="11pt" style:font-name-asian="Arial" style:font-size-asian="11pt" style:font-name-complex="Arial" style:font-size-complex="11pt"/>
    </style:style>
    <style:style style:name="T161_16" style:family="text">
      <style:text-properties fo:font-size="11pt" style:font-name-asian="Arial" style:font-size-asian="11pt" style:font-name-complex="Arial" style:font-size-complex="11pt"/>
    </style:style>
    <style:style style:name="T161_17" style:family="text">
      <style:text-properties fo:font-size="11pt" style:font-name-asian="Arial" style:font-size-asian="11pt" style:font-name-complex="Arial" style:font-size-complex="11pt"/>
    </style:style>
    <style:style style:name="T161_18" style:family="text">
      <style:text-properties fo:font-size="11pt" style:font-name-asian="Arial" style:font-size-asian="11pt" style:font-name-complex="Arial" style:font-size-complex="11pt"/>
    </style:style>
    <style:style style:name="T161_19" style:family="text">
      <style:text-properties fo:font-size="11pt" style:font-name-asian="Arial" style:font-size-asian="11pt" style:font-name-complex="Arial" style:font-size-complex="11pt"/>
    </style:style>
    <style:style style:name="T161_20" style:family="text">
      <style:text-properties fo:font-size="11pt" style:font-name-asian="Arial" style:font-size-asian="11pt" style:font-name-complex="Arial" style:font-size-complex="11pt"/>
    </style:style>
    <style:style style:name="T161_21" style:family="text">
      <style:text-properties fo:font-size="11pt" style:font-name-asian="Arial" style:font-size-asian="11pt" style:font-name-complex="Arial" style:font-size-complex="11pt"/>
    </style:style>
    <style:style style:name="T161_22" style:family="text">
      <style:text-properties fo:font-size="11pt" style:font-name-asian="Arial" style:font-size-asian="11pt" style:font-name-complex="Arial" style:font-size-complex="11pt"/>
    </style:style>
    <style:style style:name="T161_23" style:family="text">
      <style:text-properties fo:font-size="11pt" style:font-name-asian="Arial" style:font-size-asian="11pt" style:font-name-complex="Arial" style:font-size-complex="11pt"/>
    </style:style>
    <style:style style:name="T161_24" style:family="text">
      <style:text-properties fo:font-size="11pt" style:font-name-asian="Arial" style:font-size-asian="11pt" style:font-name-complex="Arial" style:font-size-complex="11pt"/>
    </style:style>
    <style:style style:name="T161_25" style:family="text">
      <style:text-properties fo:font-size="11pt" style:font-name-asian="Arial" style:font-size-asian="11pt" style:font-name-complex="Arial" style:font-size-complex="11pt"/>
    </style:style>
    <style:style style:name="P162" style:family="paragraph" style:parent-style-name="Normal">
      <style:paragraph-properties>
        <style:tab-stops>
          <style:tab-stop style:type="left" style:leader-style="none" style:position="-1.905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162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162_2" style:family="text">
      <style:text-properties fo:font-size="11pt" style:font-name-asian="Arial" style:font-size-asian="11pt" style:font-name-complex="Arial" style:font-size-complex="11pt"/>
    </style:style>
    <style:style style:name="T162_3" style:family="text">
      <style:text-properties fo:font-size="11pt" style:font-name-asian="Arial" style:font-size-asian="11pt" style:font-name-complex="Arial" style:font-size-complex="11pt"/>
    </style:style>
    <style:style style:name="T162_4" style:family="text">
      <style:text-properties fo:font-size="11pt" style:font-name-asian="Arial" style:font-size-asian="11pt" style:font-name-complex="Arial" style:font-size-complex="11pt"/>
    </style:style>
    <style:style style:name="T162_5" style:family="text">
      <style:text-properties fo:font-size="11pt" style:font-name-asian="Arial" style:font-size-asian="11pt" style:font-name-complex="Arial" style:font-size-complex="11pt"/>
    </style:style>
    <style:style style:name="T162_6" style:family="text">
      <style:text-properties fo:font-size="11pt" style:font-name-asian="Arial" style:font-size-asian="11pt" style:font-name-complex="Arial" style:font-size-complex="11pt"/>
    </style:style>
    <style:style style:name="T162_7" style:family="text">
      <style:text-properties fo:font-size="11pt" style:font-name-asian="Arial" style:font-size-asian="11pt" style:font-name-complex="Arial" style:font-size-complex="11pt"/>
    </style:style>
    <style:style style:name="T162_8" style:family="text">
      <style:text-properties fo:font-size="11pt" style:font-name-asian="Arial" style:font-size-asian="11pt" style:font-name-complex="Arial" style:font-size-complex="11pt"/>
    </style:style>
    <style:style style:name="T162_9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162_10" style:family="text">
      <style:text-properties fo:font-size="11pt" style:font-name-asian="Arial" style:font-size-asian="11pt" style:font-name-complex="Arial" style:font-size-complex="11pt"/>
    </style:style>
    <style:style style:name="T162_11" style:family="text">
      <style:text-properties fo:font-size="11pt" style:font-name-asian="Arial" style:font-size-asian="11pt" style:font-name-complex="Arial" style:font-size-complex="11pt"/>
    </style:style>
    <style:style style:name="T162_12" style:family="text">
      <style:text-properties fo:font-size="11pt" style:font-name-asian="Arial" style:font-size-asian="11pt" style:font-name-complex="Arial" style:font-size-complex="11pt"/>
    </style:style>
    <style:style style:name="T162_13" style:family="text">
      <style:text-properties fo:font-size="11pt" style:font-name-asian="Arial" style:font-size-asian="11pt" style:font-name-complex="Arial" style:font-size-complex="11pt"/>
    </style:style>
    <style:style style:name="T162_14" style:family="text">
      <style:text-properties fo:font-size="11pt" style:font-name-asian="Arial" style:font-size-asian="11pt" style:font-name-complex="Arial" style:font-size-complex="11pt"/>
    </style:style>
    <style:style style:name="T162_15" style:family="text">
      <style:text-properties fo:font-size="11pt" style:font-name-asian="Arial" style:font-size-asian="11pt" style:font-name-complex="Arial" style:font-size-complex="11pt"/>
    </style:style>
    <style:style style:name="T162_16" style:family="text">
      <style:text-properties fo:font-size="11pt" style:font-name-asian="Arial" style:font-size-asian="11pt" style:font-name-complex="Arial" style:font-size-complex="11pt"/>
    </style:style>
    <style:style style:name="P163" style:family="paragraph" style:parent-style-name="Normal"/>
    <style:style style:name="T163_1" style:family="text">
      <style:text-properties fo:font-size="11pt" style:font-name-asian="Arial" style:font-size-asian="11pt" style:font-name-complex="Arial" style:font-size-complex="11pt"/>
    </style:style>
    <style:style style:name="P164" style:family="paragraph" style:parent-style-name="List_20_Paragraph">
      <style:text-properties fo:font-size="11pt" style:font-size-asian="11pt" style:font-name-complex="Arial" style:font-size-complex="11pt"/>
    </style:style>
    <style:style style:name="T164_1" style:family="text">
      <style:text-properties fo:font-size="11pt" style:font-size-asian="11pt" style:font-name-complex="Arial" style:font-size-complex="11pt"/>
    </style:style>
    <style:style style:name="T164_2" style:family="text">
      <style:text-properties fo:font-size="11pt" style:font-size-asian="11pt" style:font-name-complex="Arial" style:font-size-complex="11pt"/>
    </style:style>
    <style:style style:name="T164_3" style:family="text">
      <style:text-properties fo:font-size="11pt" style:font-size-asian="11pt" style:font-name-complex="Arial" style:font-size-complex="11pt"/>
    </style:style>
    <style:style style:name="T164_4" style:family="text">
      <style:text-properties fo:font-size="11pt" style:font-size-asian="11pt" style:font-name-complex="Arial" style:font-size-complex="11pt"/>
    </style:style>
    <style:style style:name="T164_5" style:family="text">
      <style:text-properties fo:background-color="#fafafa" fo:color="#424242" fo:font-size="11pt" style:font-size-asian="11pt" style:font-name-complex="Arial" style:font-size-complex="11pt"/>
    </style:style>
    <style:style style:name="T164_6" style:family="text">
      <style:text-properties fo:font-size="11pt" style:font-size-asian="11pt" style:font-name-complex="Arial" style:font-size-complex="11pt"/>
    </style:style>
    <style:style style:name="P165" style:family="paragraph" style:parent-style-name="List_20_Paragraph">
      <style:text-properties fo:font-size="11pt" style:font-size-asian="11pt" style:font-name-complex="Arial" style:font-size-complex="11pt"/>
    </style:style>
    <style:style style:name="P166" style:family="paragraph" style:parent-style-name="List_20_Paragraph">
      <style:text-properties fo:font-size="11pt" style:font-size-asian="11pt" style:font-name-complex="Arial" style:font-size-complex="11pt"/>
    </style:style>
    <style:style style:name="T166_1" style:family="text">
      <style:text-properties fo:font-size="11pt" style:font-size-asian="11pt" style:font-name-complex="Arial" style:font-size-complex="11pt"/>
    </style:style>
    <style:style style:name="T166_2" style:family="text">
      <style:text-properties fo:font-size="11pt" style:font-size-asian="11pt" style:font-name-complex="Arial" style:font-size-complex="11pt"/>
    </style:style>
    <style:style style:name="T166_3" style:family="text">
      <style:text-properties fo:font-size="11pt" style:font-size-asian="11pt" style:font-name-complex="Arial" style:font-size-complex="11pt"/>
    </style:style>
    <style:style style:name="P167" style:family="paragraph" style:parent-style-name="List_20_Paragraph"/>
    <style:style style:name="T167_1" style:family="text">
      <style:text-properties fo:font-size="11pt" style:font-size-asian="11pt" style:font-name-complex="Arial" style:font-size-complex="11pt"/>
    </style:style>
    <style:style style:name="T167_2" style:family="text"/>
    <style:style style:name="T167_3" style:family="text" style:parent-style-name="Internet_20_link">
      <style:text-properties fo:font-size="11pt" style:font-size-asian="11pt" style:font-name-complex="Arial" style:font-size-complex="11pt"/>
    </style:style>
    <style:style style:name="T167_4" style:family="text">
      <style:text-properties fo:font-size="11pt" style:font-size-asian="11pt" style:font-name-complex="Arial" style:font-size-complex="11pt"/>
    </style:style>
    <style:style style:name="P168" style:family="paragraph" style:parent-style-name="List_20_Paragraph"/>
    <style:style style:name="T168_1" style:family="text"/>
    <style:style style:name="T168_2" style:family="text" style:parent-style-name="Internet_20_link">
      <style:text-properties fo:font-size="11pt" style:font-size-asian="11pt" style:font-name-complex="Arial" style:font-size-complex="11pt"/>
    </style:style>
    <style:style style:name="T168_3" style:family="text" style:parent-style-name="Internet_20_link">
      <style:text-properties fo:font-size="11pt" style:font-size-asian="11pt" style:font-name-complex="Arial" style:font-size-complex="11pt"/>
    </style:style>
    <style:style style:name="T168_4" style:family="text" style:parent-style-name="Internet_20_link">
      <style:text-properties fo:font-size="11pt" style:font-size-asian="11pt" style:font-name-complex="Arial" style:font-size-complex="11pt"/>
    </style:style>
    <style:style style:name="T168_5" style:family="text">
      <style:text-properties fo:font-size="11pt" style:font-size-asian="11pt" style:font-name-complex="Arial" style:font-size-complex="11pt"/>
    </style:style>
    <style:style style:name="P169" style:family="paragraph" style:parent-style-name="List_20_Paragraph"/>
    <style:style style:name="T169_1" style:family="text">
      <style:text-properties fo:font-size="11pt" style:font-size-asian="11pt" style:font-name-complex="Arial" style:font-size-complex="11pt"/>
    </style:style>
    <style:style style:name="T169_2" style:family="text"/>
    <style:style style:name="T169_3" style:family="text" style:parent-style-name="Internet_20_link">
      <style:text-properties fo:font-size="11pt" style:font-size-asian="11pt" style:font-name-complex="Arial" style:font-size-complex="11pt"/>
    </style:style>
    <style:style style:name="T169_4" style:family="text">
      <style:text-properties fo:font-size="11pt" style:font-size-asian="11pt" style:font-name-complex="Arial" style:font-size-complex="11pt"/>
    </style:style>
    <style:style style:name="P170" style:family="paragraph" style:parent-style-name="List_20_Paragraph"/>
    <style:style style:name="T170_1" style:family="text">
      <style:text-properties fo:font-size="11pt" style:font-size-asian="11pt" style:font-name-complex="Arial" style:font-size-complex="11pt"/>
    </style:style>
    <style:style style:name="T170_2" style:family="text"/>
    <style:style style:name="T170_3" style:family="text" style:parent-style-name="Internet_20_link">
      <style:text-properties fo:font-size="11pt" style:font-size-asian="11pt" style:font-name-complex="Arial" style:font-size-complex="11pt"/>
    </style:style>
    <style:style style:name="T170_4" style:family="text">
      <style:text-properties fo:font-size="11pt" style:font-size-asian="11pt" style:font-name-complex="Arial" style:font-size-complex="11pt"/>
    </style:style>
    <style:style style:name="P171" style:family="paragraph" style:parent-style-name="List_20_Paragraph">
      <style:paragraph-properties fo:margin-left="2.54cm"/>
      <style:text-properties fo:font-size="11pt" style:font-size-asian="11pt" style:font-name-complex="Arial" style:font-size-complex="11pt"/>
    </style:style>
    <style:style style:name="P172" style:family="paragraph" style:parent-style-name="List_20_Paragraph">
      <style:text-properties fo:font-size="11pt" style:font-size-asian="11pt" style:font-name-complex="Arial" style:font-size-complex="11pt"/>
    </style:style>
    <style:style style:name="T172_1" style:family="text">
      <style:text-properties fo:font-size="11pt" style:font-size-asian="11pt" style:font-name-complex="Arial" style:font-size-complex="11pt"/>
    </style:style>
    <style:style style:name="T172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72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72_4" style:family="text">
      <style:text-properties fo:font-size="11pt" style:font-name-asian="Arial" style:font-size-asian="11pt" style:font-name-complex="Arial" style:font-size-complex="11pt"/>
    </style:style>
    <style:style style:name="T172_5" style:family="text">
      <style:text-properties fo:font-size="11pt" style:font-size-asian="11pt" style:font-name-complex="Arial" style:font-size-complex="11pt"/>
    </style:style>
    <style:style style:name="T172_6" style:family="text">
      <style:text-properties fo:font-size="11pt" style:font-size-asian="11pt" style:font-name-complex="Arial" style:font-size-complex="11pt"/>
    </style:style>
    <style:style style:name="T172_7" style:family="text">
      <style:text-properties fo:font-size="11pt" style:font-size-asian="11pt" style:font-name-complex="Arial" style:font-size-complex="11pt"/>
    </style:style>
    <style:style style:name="T172_8" style:family="text">
      <style:text-properties fo:font-size="11pt" style:font-size-asian="11pt" style:font-name-complex="Arial" style:font-size-complex="11pt"/>
    </style:style>
    <style:style style:name="T172_9" style:family="text">
      <style:text-properties fo:font-size="11pt" style:font-size-asian="11pt" style:font-name-complex="Arial" style:font-size-complex="11pt"/>
    </style:style>
    <style:style style:name="P173" style:family="paragraph" style:parent-style-name="List_20_Paragraph">
      <style:text-properties fo:font-size="11pt" style:font-size-asian="11pt" style:font-name-complex="Arial" style:font-size-complex="11pt"/>
    </style:style>
    <style:style style:name="T173_1" style:family="text">
      <style:text-properties fo:font-size="11pt" style:font-size-asian="11pt" style:font-name-complex="Arial" style:font-size-complex="11pt"/>
    </style:style>
    <style:style style:name="T173_2" style:family="text">
      <style:text-properties fo:font-size="11pt" style:font-size-asian="11pt" style:font-name-complex="Arial" style:font-size-complex="11pt"/>
    </style:style>
    <style:style style:name="P174" style:family="paragraph" style:parent-style-name="List_20_Paragraph">
      <style:text-properties fo:font-size="11pt" style:font-size-asian="11pt" style:font-name-complex="Arial" style:font-size-complex="11pt"/>
    </style:style>
    <style:style style:name="T174_1" style:family="text">
      <style:text-properties fo:font-size="11pt" style:font-size-asian="11pt" style:font-name-complex="Arial" style:font-size-complex="11pt"/>
    </style:style>
    <style:style style:name="T174_2" style:family="text">
      <style:text-properties fo:font-size="11pt" style:font-size-asian="11pt" style:font-name-complex="Arial" style:font-size-complex="11pt"/>
    </style:style>
    <style:style style:name="T174_3" style:family="text">
      <style:text-properties fo:font-size="11pt" style:font-size-asian="11pt" style:font-name-complex="Arial" style:font-size-complex="11pt"/>
    </style:style>
    <style:style style:name="P175" style:family="paragraph" style:parent-style-name="List_20_Paragraph">
      <style:paragraph-properties fo:margin-left="2.54cm"/>
      <style:text-properties fo:font-size="11pt" style:font-size-asian="11pt" style:font-name-complex="Arial" style:font-size-complex="11pt"/>
    </style:style>
    <style:style style:name="P176" style:family="paragraph" style:parent-style-name="List_20_Paragraph"/>
    <style:style style:name="T176_1" style:family="text">
      <style:text-properties fo:font-size="11pt" style:font-size-asian="11pt" style:font-name-complex="Arial" style:font-size-complex="11pt"/>
    </style:style>
    <style:style style:name="T176_2" style:family="text">
      <style:text-properties fo:font-size="11pt" style:font-size-asian="11pt" style:font-name-complex="Arial" style:font-size-complex="11pt"/>
    </style:style>
    <style:style style:name="T176_3" style:family="text">
      <style:text-properties fo:font-size="11pt" style:font-size-asian="11pt" style:font-name-complex="Arial" style:font-size-complex="11pt"/>
    </style:style>
    <style:style style:name="T176_4" style:family="text">
      <style:text-properties fo:font-size="11pt" style:font-size-asian="11pt" style:font-name-complex="Arial" style:font-size-complex="11pt"/>
    </style:style>
    <style:style style:name="T176_5" style:family="text">
      <style:text-properties fo:font-size="11pt" style:font-size-asian="11pt" style:font-name-complex="Arial" style:font-size-complex="11pt"/>
    </style:style>
    <style:style style:name="T176_6" style:family="text">
      <style:text-properties fo:font-size="11pt" style:font-size-asian="11pt" style:font-name-complex="Arial" style:font-size-complex="11pt"/>
    </style:style>
    <style:style style:name="T176_7" style:family="text">
      <style:text-properties fo:font-size="11pt" style:font-size-asian="11pt" style:font-name-complex="Arial" style:font-size-complex="11pt"/>
    </style:style>
    <style:style style:name="T176_8" style:family="text">
      <style:text-properties fo:font-size="11pt" style:font-size-asian="11pt" style:font-name-complex="Arial" style:font-size-complex="11pt"/>
    </style:style>
    <style:style style:name="T176_9" style:family="text">
      <style:text-properties fo:font-size="11pt" style:font-size-asian="11pt" style:font-name-complex="Arial" style:font-size-complex="11pt"/>
    </style:style>
    <style:style style:name="T176_10" style:family="text">
      <style:text-properties fo:font-size="11pt" style:font-size-asian="11pt" style:font-size-complex="11pt"/>
    </style:style>
    <style:style style:name="T176_11" style:family="text">
      <style:text-properties fo:font-size="11pt" style:font-size-asian="11pt" style:font-size-complex="11pt"/>
    </style:style>
    <style:style style:name="T176_12" style:family="text">
      <style:text-properties fo:font-size="11pt" style:font-size-asian="11pt" style:font-size-complex="11pt"/>
    </style:style>
    <style:style style:name="T176_13" style:family="text">
      <style:text-properties fo:font-size="11pt" style:font-size-asian="11pt" style:font-size-complex="11pt"/>
    </style:style>
    <style:style style:name="T176_14" style:family="text">
      <style:text-properties fo:font-size="11pt" style:font-size-asian="11pt" style:font-size-complex="11pt"/>
    </style:style>
    <style:style style:name="T176_15" style:family="text">
      <style:text-properties fo:font-size="11pt" style:font-size-asian="11pt" style:font-name-complex="Arial" style:font-size-complex="11pt"/>
    </style:style>
    <style:style style:name="T176_16" style:family="text">
      <style:text-properties fo:font-size="11pt" style:font-size-asian="11pt" style:font-name-complex="Arial" style:font-size-complex="11pt"/>
    </style:style>
    <style:style style:name="T176_17" style:family="text">
      <style:text-properties fo:font-size="11pt" style:font-size-asian="11pt" style:font-name-complex="Arial" style:font-size-complex="11pt"/>
    </style:style>
    <style:style style:name="T176_18" style:family="text">
      <style:text-properties fo:font-size="11pt" style:font-size-asian="11pt" style:font-name-complex="Arial" style:font-size-complex="11pt"/>
    </style:style>
    <style:style style:name="T176_19" style:family="text">
      <style:text-properties fo:font-size="11pt" style:font-size-asian="11pt" style:font-name-complex="Arial" style:font-size-complex="11pt"/>
    </style:style>
    <style:style style:name="T176_20" style:family="text">
      <style:text-properties fo:font-size="11pt" style:font-size-asian="11pt" style:font-name-complex="Arial" style:font-size-complex="11pt"/>
    </style:style>
    <style:style style:name="T176_21" style:family="text">
      <style:text-properties fo:font-size="11pt" style:font-size-asian="11pt" style:font-name-complex="Arial" style:font-size-complex="11pt"/>
    </style:style>
    <style:style style:name="P177" style:family="paragraph" style:parent-style-name="List_20_Paragraph">
      <style:text-properties fo:font-size="11pt" style:font-size-asian="11pt" style:font-name-complex="Arial" style:font-size-complex="11pt"/>
    </style:style>
    <style:style style:name="T177_1" style:family="text">
      <style:text-properties fo:font-size="11pt" style:font-size-asian="11pt" style:font-name-complex="Arial" style:font-size-complex="11pt"/>
    </style:style>
    <style:style style:name="T177_2" style:family="text">
      <style:text-properties fo:font-size="11pt" style:font-size-asian="11pt" style:font-name-complex="Arial" style:font-size-complex="11pt"/>
    </style:style>
    <style:style style:name="T177_3" style:family="text">
      <style:text-properties fo:font-size="11pt" style:font-size-asian="11pt" style:font-name-complex="Arial" style:font-size-complex="11pt"/>
    </style:style>
    <style:style style:name="T177_4" style:family="text">
      <style:text-properties fo:font-size="11pt" style:font-size-asian="11pt" style:font-name-complex="Arial" style:font-size-complex="11pt"/>
    </style:style>
    <style:style style:name="T177_5" style:family="text">
      <style:text-properties fo:font-size="11pt" style:font-size-asian="11pt" style:font-name-complex="Arial" style:font-size-complex="11pt"/>
    </style:style>
    <style:style style:name="P178" style:family="paragraph" style:parent-style-name="List_20_Paragraph">
      <style:text-properties fo:font-size="11pt" style:font-size-asian="11pt" style:font-name-complex="Arial" style:font-size-complex="11pt"/>
    </style:style>
    <style:style style:name="T178_1" style:family="text">
      <style:text-properties fo:font-size="11pt" style:font-size-asian="11pt" style:font-name-complex="Arial" style:font-size-complex="11pt"/>
    </style:style>
    <style:style style:name="P179" style:family="paragraph" style:parent-style-name="List_20_Paragraph">
      <style:text-properties fo:font-size="11pt" style:font-size-asian="11pt" style:font-name-complex="Arial" style:font-size-complex="11pt"/>
    </style:style>
    <style:style style:name="T179_1" style:family="text">
      <style:text-properties fo:font-size="11pt" style:font-size-asian="11pt" style:font-name-complex="Arial" style:font-size-complex="11pt"/>
    </style:style>
    <style:style style:name="P180" style:family="paragraph" style:parent-style-name="List_20_Paragraph">
      <style:text-properties fo:font-size="11pt" style:font-size-asian="11pt" style:font-name-complex="Arial" style:font-size-complex="11pt"/>
    </style:style>
    <style:style style:name="T180_1" style:family="text">
      <style:text-properties fo:font-size="11pt" style:font-size-asian="11pt" style:font-name-complex="Arial" style:font-size-complex="11pt"/>
    </style:style>
    <style:style style:name="T180_2" style:family="text">
      <style:text-properties fo:font-size="11pt" style:font-size-asian="11pt" style:font-name-complex="Arial" style:font-size-complex="11pt"/>
    </style:style>
    <style:style style:name="T180_3" style:family="text">
      <style:text-properties fo:font-size="11pt" style:font-size-asian="11pt" style:font-name-complex="Arial" style:font-size-complex="11pt"/>
    </style:style>
    <style:style style:name="T180_4" style:family="text">
      <style:text-properties fo:font-size="11pt" style:font-size-asian="11pt" style:font-name-complex="Arial" style:font-size-complex="11pt"/>
    </style:style>
    <style:style style:name="T180_5" style:family="text">
      <style:text-properties fo:font-size="11pt" style:font-size-asian="11pt" style:font-name-complex="Arial" style:font-size-complex="11pt"/>
    </style:style>
    <style:style style:name="P181" style:family="paragraph" style:parent-style-name="List_20_Paragraph">
      <style:text-properties fo:font-size="11pt" style:font-size-asian="11pt" style:font-name-complex="Arial" style:font-size-complex="11pt"/>
    </style:style>
    <style:style style:name="T181_1" style:family="text">
      <style:text-properties fo:font-size="11pt" style:font-size-asian="11pt" style:font-name-complex="Arial" style:font-size-complex="11pt"/>
    </style:style>
    <style:style style:name="T181_2" style:family="text">
      <style:text-properties fo:font-size="11pt" style:font-size-asian="11pt" style:font-name-complex="Arial" style:font-size-complex="11pt"/>
    </style:style>
    <style:style style:name="T181_3" style:family="text">
      <style:text-properties fo:font-size="11pt" style:font-size-asian="11pt" style:font-name-complex="Arial" style:font-size-complex="11pt"/>
    </style:style>
    <style:style style:name="T181_4" style:family="text">
      <style:text-properties fo:font-size="11pt" style:font-size-asian="11pt" style:font-name-complex="Arial" style:font-size-complex="11pt"/>
    </style:style>
    <style:style style:name="T181_5" style:family="text">
      <style:text-properties fo:font-size="11pt" style:font-size-asian="11pt" style:font-name-complex="Arial" style:font-size-complex="11pt"/>
    </style:style>
    <style:style style:name="T181_6" style:family="text">
      <style:text-properties fo:font-size="11pt" style:font-size-asian="11pt" style:font-name-complex="Arial" style:font-size-complex="11pt"/>
    </style:style>
    <style:style style:name="P182" style:family="paragraph" style:parent-style-name="List_20_Paragraph">
      <style:text-properties fo:font-size="11pt" style:font-size-asian="11pt" style:font-name-complex="Arial" style:font-size-complex="11pt"/>
    </style:style>
    <style:style style:name="T182_1" style:family="text">
      <style:text-properties fo:font-size="11pt" style:font-size-asian="11pt" style:font-name-complex="Arial" style:font-size-complex="11pt"/>
    </style:style>
    <style:style style:name="T182_2" style:family="text">
      <style:text-properties fo:font-size="11pt" style:font-size-asian="11pt" style:font-name-complex="Arial" style:font-size-complex="11pt"/>
    </style:style>
    <style:style style:name="P183" style:family="paragraph" style:parent-style-name="Normal">
      <style:paragraph-properties fo:margin-bottom="0.423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4" style:family="paragraph" style:parent-style-name="Normal">
      <style:paragraph-properties fo:margin-bottom="0.423cm"/>
    </style:style>
    <style:style style:name="T1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5" style:family="paragraph" style:parent-style-name="List_20_Paragraph">
      <style:paragraph-properties fo:margin-bottom="0.423cm" fo:margin-left="0cm"/>
    </style:style>
    <style:style style:name="T185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185_2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186" style:family="paragraph" style:parent-style-name="List_20_Paragraph">
      <style:text-properties fo:font-size="11pt" style:font-size-asian="11pt" style:font-name-complex="Arial" style:font-size-complex="11pt"/>
    </style:style>
    <style:style style:name="T186_1" style:family="text">
      <style:text-properties fo:font-size="11pt" style:font-size-asian="11pt" style:font-name-complex="Arial" style:font-size-complex="11pt"/>
    </style:style>
    <style:style style:name="P187" style:family="paragraph" style:parent-style-name="List_20_Paragraph">
      <style:text-properties fo:font-size="11pt" style:font-size-asian="11pt" style:font-name-complex="Arial" style:font-size-complex="11pt"/>
    </style:style>
    <style:style style:name="P188" style:family="paragraph" style:parent-style-name="List_20_Paragraph">
      <style:paragraph-properties fo:margin-bottom="0.423cm"/>
    </style:style>
    <style:style style:name="T188_1" style:family="text">
      <style:text-properties fo:font-size="11pt" style:font-size-asian="11pt" style:font-name-complex="Arial" style:font-size-complex="11pt"/>
    </style:style>
    <style:style style:name="P189" style:family="paragraph" style:parent-style-name="List_20_Paragraph">
      <style:paragraph-properties fo:margin-bottom="0.423cm" fo:margin-left="0cm"/>
    </style:style>
    <style:style style:name="T189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189_2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190" style:family="paragraph" style:parent-style-name="List_20_Paragraph">
      <style:paragraph-properties fo:margin-bottom="0.423cm" fo:margin-left="0cm"/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191" style:family="paragraph" style:parent-style-name="List_20_Paragraph">
      <style:text-properties fo:font-size="11pt" style:font-size-asian="11pt" style:font-name-complex="Arial" style:font-size-complex="11pt"/>
    </style:style>
    <style:style style:name="T191_1" style:family="text">
      <style:text-properties fo:font-size="11pt" style:font-size-asian="11pt" style:font-name-complex="Arial" style:font-size-complex="11pt"/>
    </style:style>
    <style:style style:name="T19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91_3" style:family="text">
      <style:text-properties fo:font-size="11pt" style:font-size-asian="11pt" style:font-name-complex="Arial" style:font-size-complex="11pt"/>
    </style:style>
    <style:style style:name="T191_4" style:family="text">
      <style:text-properties fo:font-size="11pt" style:font-size-asian="11pt" style:font-name-complex="Arial" style:font-size-complex="11pt"/>
    </style:style>
    <style:style style:name="T191_5" style:family="text">
      <style:text-properties fo:font-size="11pt" style:font-size-asian="11pt" style:font-name-complex="Arial" style:font-size-complex="11pt"/>
    </style:style>
    <style:style style:name="P192" style:family="paragraph" style:parent-style-name="Normal">
      <style:text-properties fo:font-size="11pt" style:font-size-asian="11pt" style:font-name-complex="Arial" style:font-size-complex="11pt"/>
    </style:style>
    <style:style style:name="P193" style:family="paragraph" style:parent-style-name="List_20_Paragraph">
      <style:paragraph-properties fo:margin-bottom="0.423cm" fo:margin-left="0cm"/>
    </style:style>
    <style:style style:name="T193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194" style:family="paragraph" style:parent-style-name="List_20_Paragraph">
      <style:text-properties fo:font-size="11pt" style:font-size-asian="11pt" style:font-name-complex="Arial" style:font-size-complex="11pt"/>
    </style:style>
    <style:style style:name="T194_1" style:family="text">
      <style:text-properties fo:font-size="11pt" style:font-size-asian="11pt" style:font-name-complex="Arial" style:font-size-complex="11pt"/>
    </style:style>
    <style:style style:name="T194_2" style:family="text">
      <style:text-properties fo:font-size="11pt" style:font-size-asian="11pt" style:font-name-complex="Arial" style:font-size-complex="11pt"/>
    </style:style>
    <style:style style:name="T194_3" style:family="text">
      <style:text-properties fo:font-size="11pt" style:font-size-asian="11pt" style:font-name-complex="Arial" style:font-size-complex="11pt"/>
    </style:style>
    <style:style style:name="T194_4" style:family="text">
      <style:text-properties fo:font-size="11pt" style:font-size-asian="11pt" style:font-name-complex="Arial" style:font-size-complex="11pt"/>
    </style:style>
    <style:style style:name="T194_5" style:family="text">
      <style:text-properties fo:font-size="11pt" style:font-size-asian="11pt" style:font-name-complex="Arial" style:font-size-complex="11pt"/>
    </style:style>
    <style:style style:name="T194_6" style:family="text">
      <style:text-properties fo:font-size="11pt" style:font-size-asian="11pt" style:font-name-complex="Arial" style:font-size-complex="11pt"/>
    </style:style>
    <style:style style:name="T194_7" style:family="text">
      <style:text-properties fo:font-size="11pt" style:font-size-asian="11pt" style:font-name-complex="Arial" style:font-size-complex="11pt"/>
    </style:style>
    <style:style style:name="T194_8" style:family="text">
      <style:text-properties fo:font-size="11pt" style:font-size-asian="11pt" style:font-name-complex="Arial" style:font-size-complex="11pt"/>
    </style:style>
    <style:style style:name="P195" style:family="paragraph" style:parent-style-name="List_20_Paragraph">
      <style:text-properties fo:font-size="11pt" style:font-size-asian="11pt" style:font-name-complex="Arial" style:font-size-complex="11pt"/>
    </style:style>
    <style:style style:name="P196" style:family="paragraph" style:parent-style-name="List_20_Paragraph"/>
    <style:style style:name="T196_1" style:family="text">
      <style:text-properties fo:font-size="11pt" style:font-size-asian="11pt" style:font-name-complex="Arial" style:font-size-complex="11pt"/>
    </style:style>
    <style:style style:name="P197" style:family="paragraph" style:parent-style-name="List_20_Paragraph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198" style:family="paragraph" style:parent-style-name="List_20_Paragraph">
      <style:paragraph-properties fo:margin-bottom="0.423cm" fo:margin-left="0cm"/>
    </style:style>
    <style:style style:name="T198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199" style:family="paragraph" style:parent-style-name="List_20_Paragraph">
      <style:paragraph-properties fo:margin-bottom="0.423cm" fo:margin-left="0cm"/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00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200_1" style:family="text">
      <style:text-properties fo:font-size="11pt" style:font-name-asian="ＭＳ 明朝" style:font-size-asian="11pt" style:font-name-complex="Arial" style:font-size-complex="11pt"/>
    </style:style>
    <style:style style:name="P201" style:family="paragraph" style:parent-style-name="List_20_Paragraph"/>
    <style:style style:name="T201_1" style:family="text">
      <style:text-properties fo:font-size="11pt" style:font-name-asian="ＭＳ 明朝" style:font-size-asian="11pt" style:font-name-complex="Arial" style:font-size-complex="11pt"/>
    </style:style>
    <style:style style:name="P202" style:family="paragraph" style:parent-style-name="List_20_Paragraph"/>
    <style:style style:name="T202_1" style:family="text">
      <style:text-properties fo:font-size="11pt" style:font-name-asian="Arial" style:font-size-asian="11pt" style:font-name-complex="Arial" style:font-size-complex="11pt"/>
    </style:style>
    <style:style style:name="T20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2_3" style:family="text">
      <style:text-properties fo:font-size="11pt" style:font-name-asian="Arial" style:font-size-asian="11pt" style:font-name-complex="Arial" style:font-size-complex="11pt"/>
    </style:style>
    <style:style style:name="T202_4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203" style:family="paragraph" style:parent-style-name="Footnote_20_text"/>
    <style:style style:name="T203_1" style:family="text"/>
    <style:style style:name="T203_2" style:family="text">
      <style:text-properties style:font-name-asian="Arial" style:font-name-complex="Arial"/>
    </style:style>
    <style:style style:name="T203_3" style:family="text">
      <style:text-properties fo:font-size="11pt" style:font-name-asian="Arial" style:font-size-asian="11pt" style:font-name-complex="Arial" style:font-size-complex="11pt"/>
    </style:style>
    <style:style style:name="P204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205" style:family="paragraph" style:parent-style-name="List_20_Paragraph"/>
    <style:style style:name="T205_1" style:family="text">
      <style:text-properties fo:font-size="11pt" style:font-name-asian="Calibri" style:font-size-asian="11pt" style:font-name-complex="Arial" style:font-size-complex="11pt"/>
    </style:style>
    <style:style style:name="T205_2" style:family="text">
      <style:text-properties fo:font-size="11pt" style:font-size-asian="11pt" style:font-name-complex="Arial" style:font-size-complex="11pt"/>
    </style:style>
    <style:style style:name="T205_3" style:family="text">
      <style:text-properties fo:font-size="11pt" style:font-name-asian="Calibri" style:font-size-asian="11pt" style:font-name-complex="Arial" style:font-size-complex="11pt"/>
    </style:style>
    <style:style style:name="P206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07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207_1" style:family="text">
      <style:text-properties fo:font-size="11pt" style:font-name-asian="ＭＳ 明朝" style:font-size-asian="11pt" style:font-name-complex="Arial" style:font-size-complex="11pt"/>
    </style:style>
    <style:style style:name="T207_2" style:family="text">
      <style:text-properties fo:font-size="11pt" style:font-name-asian="Arial" style:font-size-asian="11pt" style:font-name-complex="Arial" style:font-size-complex="11pt"/>
    </style:style>
    <style:style style:name="T207_3" style:family="text">
      <style:text-properties fo:font-size="11pt" style:font-name-asian="Arial" style:font-size-asian="11pt" style:font-name-complex="Arial" style:font-size-complex="11pt"/>
    </style:style>
    <style:style style:name="T207_4" style:family="text">
      <style:text-properties fo:font-size="11pt" style:font-name-asian="Arial" style:font-size-asian="11pt" style:font-name-complex="Arial" style:font-size-complex="11pt"/>
    </style:style>
    <style:style style:name="T207_5" style:family="text">
      <style:text-properties fo:font-size="11pt" style:font-name-asian="Arial" style:font-size-asian="11pt" style:font-name-complex="Arial" style:font-size-complex="11pt"/>
    </style:style>
    <style:style style:name="T207_6" style:family="text">
      <style:text-properties fo:font-size="11pt" style:font-name-asian="Arial" style:font-size-asian="11pt" style:font-name-complex="Arial" style:font-size-complex="11pt"/>
    </style:style>
    <style:style style:name="T207_7" style:family="text">
      <style:text-properties fo:font-size="11pt" style:font-name-asian="Arial" style:font-size-asian="11pt" style:font-name-complex="Arial" style:font-size-complex="11pt"/>
    </style:style>
    <style:style style:name="T207_8" style:family="text">
      <style:text-properties fo:font-size="11pt" style:font-name-asian="Arial" style:font-size-asian="11pt" style:font-name-complex="Arial" style:font-size-complex="11pt"/>
    </style:style>
    <style:style style:name="P208" style:family="paragraph" style:parent-style-name="List_20_Paragraph">
      <style:paragraph-properties fo:margin-bottom="0.423cm" fo:margin-left="0cm"/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09" style:family="paragraph" style:parent-style-name="List_20_Paragraph">
      <style:paragraph-properties fo:line-height="108%" fo:margin-bottom="0.423cm" fo:margin-left="0cm"/>
    </style:style>
    <style:style style:name="T209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10" style:family="paragraph" style:parent-style-name="List_20_Paragraph">
      <style:paragraph-properties fo:line-height="108%" fo:margin-bottom="0.423cm" fo:margin-left="0cm"/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11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211_1" style:family="text">
      <style:text-properties fo:font-size="11pt" style:font-name-asian="ＭＳ 明朝" style:font-size-asian="11pt" style:font-name-complex="Arial" style:font-size-complex="11pt"/>
    </style:style>
    <style:style style:name="T211_2" style:family="text">
      <style:text-properties fo:font-size="11pt" style:font-name-asian="ＭＳ 明朝" style:font-size-asian="11pt" style:font-name-complex="Arial" style:font-size-complex="11pt"/>
    </style:style>
    <style:style style:name="P212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P213" style:family="paragraph" style:parent-style-name="List_20_Paragraph">
      <style:paragraph-properties fo:margin-bottom="0.423cm"/>
    </style:style>
    <style:style style:name="T213_1" style:family="text">
      <style:text-properties fo:font-size="11pt" style:font-name-asian="ＭＳ 明朝" style:font-size-asian="11pt" style:font-name-complex="Arial" style:font-size-complex="11pt"/>
    </style:style>
    <style:style style:name="T213_2" style:family="text">
      <style:text-properties fo:font-size="11pt" style:font-name-asian="ＭＳ 明朝" style:font-size-asian="11pt" style:font-name-complex="Arial" style:font-size-complex="11pt"/>
    </style:style>
    <style:style style:name="T213_3" style:family="text">
      <style:text-properties fo:font-size="11pt" style:font-name-asian="ＭＳ 明朝" style:font-size-asian="11pt" style:font-name-complex="Arial" style:font-size-complex="11pt"/>
    </style:style>
    <style:style style:name="T213_4" style:family="text">
      <style:text-properties fo:font-size="11pt" style:font-name-asian="ＭＳ 明朝" style:font-size-asian="11pt" style:font-name-complex="Arial" style:font-size-complex="11pt"/>
    </style:style>
    <style:style style:name="T213_5" style:family="text">
      <style:text-properties fo:font-size="11pt" style:font-name-asian="ＭＳ 明朝" style:font-size-asian="11pt" style:font-name-complex="Arial" style:font-size-complex="11pt"/>
    </style:style>
    <style:style style:name="T213_6" style:family="text">
      <style:text-properties fo:font-size="11pt" style:font-name-asian="ＭＳ 明朝" style:font-size-asian="11pt" style:font-name-complex="Arial" style:font-size-complex="11pt"/>
    </style:style>
    <style:style style:name="T213_7" style:family="text">
      <style:text-properties fo:font-size="11pt" style:font-name-asian="ＭＳ 明朝" style:font-size-asian="11pt" style:font-name-complex="Arial" style:font-size-complex="11pt"/>
    </style:style>
    <style:style style:name="T213_8" style:family="text">
      <style:text-properties fo:font-size="11pt" style:font-name-asian="ＭＳ 明朝" style:font-size-asian="11pt" style:font-name-complex="Arial" style:font-size-complex="11pt"/>
    </style:style>
    <style:style style:name="T213_9" style:family="text">
      <style:text-properties fo:font-size="11pt" style:font-name-asian="ＭＳ 明朝" style:font-size-asian="11pt" style:font-name-complex="Arial" style:font-size-complex="11pt"/>
    </style:style>
    <style:style style:name="T213_10" style:family="text">
      <style:text-properties fo:font-size="11pt" style:font-name-asian="ＭＳ 明朝" style:font-size-asian="11pt" style:font-name-complex="Arial" style:font-size-complex="11pt"/>
    </style:style>
    <style:style style:name="T213_11" style:family="text">
      <style:text-properties fo:font-size="11pt" style:font-name-asian="ＭＳ 明朝" style:font-size-asian="11pt" style:font-name-complex="Arial" style:font-size-complex="11pt"/>
    </style:style>
    <style:style style:name="T213_12" style:family="text">
      <style:text-properties fo:color="#0b0c0c" fo:font-size="11pt" style:font-name-asian="Arial" style:font-size-asian="11pt" style:font-name-complex="Arial" style:font-size-complex="11pt"/>
    </style:style>
    <style:style style:name="T213_13" style:family="text">
      <style:text-properties fo:color="#0b0c0c" fo:font-size="11pt" style:font-name-asian="Arial" style:font-size-asian="11pt" style:font-name-complex="Arial" style:font-size-complex="11pt"/>
    </style:style>
    <style:style style:name="T213_14" style:family="text">
      <style:text-properties fo:color="#0b0c0c" fo:font-size="11pt" style:font-name-asian="Arial" style:font-size-asian="11pt" style:font-name-complex="Arial" style:font-size-complex="11pt"/>
    </style:style>
    <style:style style:name="T213_15" style:family="text">
      <style:text-properties fo:color="#0b0c0c" fo:font-size="11pt" style:font-name-asian="Arial" style:font-size-asian="11pt" style:font-name-complex="Arial" style:font-size-complex="11pt"/>
    </style:style>
    <style:style style:name="T213_16" style:family="text">
      <style:text-properties fo:color="#0b0c0c" fo:font-size="11pt" style:font-name-asian="Arial" style:font-size-asian="11pt" style:font-name-complex="Arial" style:font-size-complex="11pt"/>
    </style:style>
    <style:style style:name="T213_17" style:family="text">
      <style:text-properties fo:color="#0b0c0c" fo:font-size="11pt" style:font-name-asian="Arial" style:font-size-asian="11pt" style:font-name-complex="Arial" style:font-size-complex="11pt"/>
    </style:style>
    <style:style style:name="T213_18" style:family="text">
      <style:text-properties fo:color="#0b0c0c" fo:font-size="11pt" style:font-name-asian="Arial" style:font-size-asian="11pt" style:font-name-complex="Arial" style:font-size-complex="11pt"/>
    </style:style>
    <style:style style:name="T213_19" style:family="text">
      <style:text-properties fo:color="#0b0c0c" fo:font-size="11pt" style:font-name-asian="Arial" style:font-size-asian="11pt" style:font-name-complex="Arial" style:font-size-complex="11pt"/>
    </style:style>
    <style:style style:name="T213_20" style:family="text">
      <style:text-properties fo:color="#0b0c0c" fo:font-size="11pt" style:font-name-asian="Arial" style:font-size-asian="11pt" style:font-name-complex="Arial" style:font-size-complex="11pt"/>
    </style:style>
    <style:style style:name="T213_21" style:family="text">
      <style:text-properties fo:color="#0b0c0c" fo:font-size="11pt" style:font-name-asian="Arial" style:font-size-asian="11pt" style:font-name-complex="Arial" style:font-size-complex="11pt"/>
    </style:style>
    <style:style style:name="T213_22" style:family="text">
      <style:text-properties fo:color="#0b0c0c" fo:font-size="11pt" style:font-name-asian="Arial" style:font-size-asian="11pt" style:font-name-complex="Arial" style:font-size-complex="11pt"/>
    </style:style>
    <style:style style:name="P214" style:family="paragraph" style:parent-style-name="List_20_Paragraph">
      <style:paragraph-properties fo:margin-left="0cm"/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15" style:family="paragraph" style:parent-style-name="List_20_Paragraph">
      <style:paragraph-properties fo:margin-left="0cm"/>
    </style:style>
    <style:style style:name="T215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16" style:family="paragraph" style:parent-style-name="List_20_Paragraph">
      <style:paragraph-properties fo:margin-left="0cm"/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17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217_1" style:family="text">
      <style:text-properties fo:font-size="11pt" style:font-name-asian="ＭＳ 明朝" style:font-size-asian="11pt" style:font-name-complex="Arial" style:font-size-complex="11pt"/>
    </style:style>
    <style:style style:name="T217_2" style:family="text">
      <style:text-properties fo:font-size="11pt" style:font-name-asian="ＭＳ 明朝" style:font-size-asian="11pt" style:font-name-complex="Arial" style:font-size-complex="11pt"/>
    </style:style>
    <style:style style:name="T217_3" style:family="text">
      <style:text-properties fo:font-size="11pt" style:font-name-asian="ＭＳ 明朝" style:font-size-asian="11pt" style:font-name-complex="Arial" style:font-size-complex="11pt"/>
    </style:style>
    <style:style style:name="T217_4" style:family="text">
      <style:text-properties fo:font-size="11pt" style:font-name-asian="ＭＳ 明朝" style:font-size-asian="11pt" style:font-name-complex="Arial" style:font-size-complex="11pt"/>
    </style:style>
    <style:style style:name="T217_5" style:family="text">
      <style:text-properties fo:font-size="11pt" style:font-name-asian="ＭＳ 明朝" style:font-size-asian="11pt" style:font-name-complex="Arial" style:font-size-complex="11pt"/>
    </style:style>
    <style:style style:name="T217_6" style:family="text">
      <style:text-properties fo:font-size="11pt" style:font-name-asian="ＭＳ 明朝" style:font-size-asian="11pt" style:font-name-complex="Arial" style:font-size-complex="11pt"/>
    </style:style>
    <style:style style:name="T217_7" style:family="text">
      <style:text-properties fo:font-size="11pt" style:font-name-asian="ＭＳ 明朝" style:font-size-asian="11pt" style:font-name-complex="Arial" style:font-size-complex="11pt"/>
    </style:style>
    <style:style style:name="T217_8" style:family="text">
      <style:text-properties fo:font-size="11pt" style:font-name-asian="ＭＳ 明朝" style:font-size-asian="11pt" style:font-name-complex="Arial" style:font-size-complex="11pt"/>
    </style:style>
    <style:style style:name="T217_9" style:family="text">
      <style:text-properties fo:font-size="11pt" style:font-name-asian="ＭＳ 明朝" style:font-size-asian="11pt" style:font-name-complex="Arial" style:font-size-complex="11pt"/>
    </style:style>
    <style:style style:name="T217_10" style:family="text">
      <style:text-properties fo:font-size="11pt" style:font-name-asian="ＭＳ 明朝" style:font-size-asian="11pt" style:font-name-complex="Arial" style:font-size-complex="11pt"/>
    </style:style>
    <style:style style:name="T217_11" style:family="text">
      <style:text-properties fo:font-size="11pt" style:font-name-asian="ＭＳ 明朝" style:font-size-asian="11pt" style:font-name-complex="Arial" style:font-size-complex="11pt"/>
    </style:style>
    <style:style style:name="T217_12" style:family="text">
      <style:text-properties fo:font-size="11pt" style:font-name-asian="ＭＳ 明朝" style:font-size-asian="11pt" style:font-name-complex="Arial" style:font-size-complex="11pt"/>
    </style:style>
    <style:style style:name="T217_13" style:family="text">
      <style:text-properties fo:font-size="11pt" style:font-name-asian="ＭＳ 明朝" style:font-size-asian="11pt" style:font-name-complex="Arial" style:font-size-complex="11pt"/>
    </style:style>
    <style:style style:name="T217_14" style:family="text">
      <style:text-properties fo:font-size="11pt" style:font-name-asian="ＭＳ 明朝" style:font-size-asian="11pt" style:font-name-complex="Arial" style:font-size-complex="11pt"/>
    </style:style>
    <style:style style:name="T217_15" style:family="text">
      <style:text-properties fo:font-size="11pt" style:font-name-asian="ＭＳ 明朝" style:font-size-asian="11pt" style:font-name-complex="Arial" style:font-size-complex="11pt"/>
    </style:style>
    <style:style style:name="T217_16" style:family="text">
      <style:text-properties fo:font-size="11pt" style:font-name-asian="ＭＳ 明朝" style:font-size-asian="11pt" style:font-name-complex="Arial" style:font-size-complex="11pt"/>
    </style:style>
    <style:style style:name="T217_17" style:family="text">
      <style:text-properties fo:font-size="11pt" style:font-name-asian="ＭＳ 明朝" style:font-size-asian="11pt" style:font-name-complex="Arial" style:font-size-complex="11pt"/>
    </style:style>
    <style:style style:name="P218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19" style:family="paragraph" style:parent-style-name="List_20_Paragraph">
      <style:paragraph-properties fo:margin-bottom="0.423cm" fo:margin-left="0cm"/>
    </style:style>
    <style:style style:name="T219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20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20_1" style:family="text">
      <style:text-properties fo:font-size="11pt" style:font-name-asian="Calibri" style:font-size-asian="11pt" style:font-name-complex="Arial" style:font-size-complex="11pt"/>
    </style:style>
    <style:style style:name="T220_2" style:family="text">
      <style:text-properties fo:font-size="11pt" style:font-name-asian="Calibri" style:font-size-asian="11pt" style:font-name-complex="Arial" style:font-size-complex="11pt"/>
    </style:style>
    <style:style style:name="T220_3" style:family="text">
      <style:text-properties fo:font-size="11pt" style:font-name-asian="Calibri" style:font-size-asian="11pt" style:font-name-complex="Arial" style:font-size-complex="11pt"/>
    </style:style>
    <style:style style:name="T220_4" style:family="text">
      <style:text-properties fo:font-size="11pt" style:font-name-asian="Calibri" style:font-size-asian="11pt" style:font-name-complex="Arial" style:font-size-complex="11pt"/>
    </style:style>
    <style:style style:name="T220_5" style:family="text">
      <style:text-properties fo:font-size="11pt" style:font-name-asian="Calibri" style:font-size-asian="11pt" style:font-name-complex="Arial" style:font-size-complex="11pt"/>
    </style:style>
    <style:style style:name="T220_6" style:family="text">
      <style:text-properties fo:font-size="11pt" style:font-name-asian="Calibri" style:font-size-asian="11pt" style:font-name-complex="Arial" style:font-size-complex="11pt"/>
    </style:style>
    <style:style style:name="T220_7" style:family="text">
      <style:text-properties fo:font-size="11pt" style:font-name-asian="Calibri" style:font-size-asian="11pt" style:font-name-complex="Arial" style:font-size-complex="11pt"/>
    </style:style>
    <style:style style:name="P221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22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22_1" style:family="text">
      <style:text-properties fo:font-size="11pt" style:font-name-asian="Calibri" style:font-size-asian="11pt" style:font-name-complex="Arial" style:font-size-complex="11pt"/>
    </style:style>
    <style:style style:name="T222_2" style:family="text">
      <style:text-properties fo:font-size="11pt" style:font-name-asian="Calibri" style:font-size-asian="11pt" style:font-name-complex="Arial" style:font-size-complex="11pt"/>
    </style:style>
    <style:style style:name="T222_3" style:family="text">
      <style:text-properties fo:font-size="11pt" style:font-name-asian="Calibri" style:font-size-asian="11pt" style:font-name-complex="Arial" style:font-size-complex="11pt"/>
    </style:style>
    <style:style style:name="T222_4" style:family="text">
      <style:text-properties fo:font-size="11pt" style:font-name-asian="Calibri" style:font-size-asian="11pt" style:font-name-complex="Arial" style:font-size-complex="11pt"/>
    </style:style>
    <style:style style:name="T222_5" style:family="text">
      <style:text-properties fo:font-size="11pt" style:font-name-asian="Calibri" style:font-size-asian="11pt" style:font-name-complex="Arial" style:font-size-complex="11pt"/>
    </style:style>
    <style:style style:name="P223" style:family="paragraph" style:parent-style-name="Normal">
      <style:text-properties fo:font-size="11pt" style:font-name-asian="Calibri" style:font-size-asian="11pt" style:font-name-complex="Arial" style:font-size-complex="11pt"/>
    </style:style>
    <style:style style:name="P224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24_1" style:family="text">
      <style:text-properties fo:font-size="11pt" style:font-name-asian="Calibri" style:font-size-asian="11pt" style:font-name-complex="Arial" style:font-size-complex="11pt"/>
    </style:style>
    <style:style style:name="P225" style:family="paragraph" style:parent-style-name="Normal">
      <style:text-properties fo:font-size="11pt" style:font-name-asian="Calibri" style:font-size-asian="11pt" style:font-name-complex="Arial" style:font-size-complex="11pt"/>
    </style:style>
    <style:style style:name="P226" style:family="paragraph" style:parent-style-name="Normal">
      <style:paragraph-properties fo:margin-bottom="0.423cm"/>
    </style:style>
    <style:style style:name="T226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27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27_1" style:family="text">
      <style:text-properties fo:font-size="11pt" style:font-name-asian="Calibri" style:font-size-asian="11pt" style:font-name-complex="Arial" style:font-size-complex="11pt"/>
    </style:style>
    <style:style style:name="T227_2" style:family="text">
      <style:text-properties fo:font-size="11pt" style:font-name-asian="Calibri" style:font-size-asian="11pt" style:font-name-complex="Arial" style:font-size-complex="11pt" style:text-underline-style="solid" style:text-underline-color="font-color"/>
    </style:style>
    <style:style style:name="T227_3" style:family="text">
      <style:text-properties fo:font-size="11pt" style:font-name-asian="Calibri" style:font-size-asian="11pt" style:font-name-complex="Arial" style:font-size-complex="11pt"/>
    </style:style>
    <style:style style:name="P228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229" style:family="paragraph" style:parent-style-name="List_20_Paragraph">
      <style:paragraph-properties fo:margin-bottom="0.423cm" fo:margin-left="0cm"/>
    </style:style>
    <style:style style:name="T229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229_2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230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230_1" style:family="text">
      <style:text-properties fo:font-size="11pt" style:font-name-asian="Calibri" style:font-size-asian="11pt" style:font-name-complex="Arial" style:font-size-complex="11pt"/>
    </style:style>
    <style:style style:name="P231" style:family="paragraph" style:parent-style-name="Heading_20_2">
      <style:paragraph-properties fo:break-before="page" fo:background-color="#c6d9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</style:style>
    <style:style style:name="T231_1" style:family="text">
      <style:text-properties fo:font-style="normal" style:font-style-asian="normal"/>
    </style:style>
    <style:style style:name="T231_2" style:family="text">
      <style:text-properties fo:font-style="normal" style:font-style-asian="normal"/>
    </style:style>
    <style:style style:name="P23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33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33_1" style:family="text">
      <style:text-properties fo:font-size="11pt" style:font-name-asian="Calibri" style:font-size-asian="11pt" style:font-name-complex="Arial" style:font-size-complex="11pt"/>
    </style:style>
    <style:style style:name="P234" style:family="paragraph" style:parent-style-name="List_20_Paragraph">
      <style:paragraph-properties fo:text-indent="-0.75cm" fo:margin-bottom="0.106cm" fo:margin-left="3.251cm"/>
      <style:text-properties fo:font-size="11pt" style:font-size-asian="11pt" style:font-name-complex="Arial" style:font-size-complex="11pt"/>
    </style:style>
    <style:style style:name="T234_1" style:family="text">
      <style:text-properties fo:font-size="11pt" style:font-size-asian="11pt" style:font-name-complex="Arial" style:font-size-complex="11pt"/>
    </style:style>
    <style:style style:name="T234_2" style:family="text">
      <style:text-properties fo:font-size="11pt" style:font-size-asian="11pt" style:font-name-complex="Arial" style:font-size-complex="11pt"/>
    </style:style>
    <style:style style:name="T234_3" style:family="text">
      <style:text-properties fo:font-size="11pt" style:font-size-asian="11pt" style:font-name-complex="Arial" style:font-size-complex="11pt"/>
    </style:style>
    <style:style style:name="P235" style:family="paragraph" style:parent-style-name="List_20_Paragraph">
      <style:paragraph-properties fo:text-indent="-0.75cm" fo:margin-bottom="0.106cm" fo:margin-left="3.251cm"/>
      <style:text-properties fo:font-size="11pt" style:font-size-asian="11pt" style:font-name-complex="Arial" style:font-size-complex="11pt"/>
    </style:style>
    <style:style style:name="T235_1" style:family="text">
      <style:text-properties fo:font-size="11pt" style:font-size-asian="11pt" style:font-name-complex="Arial" style:font-size-complex="11pt"/>
    </style:style>
    <style:style style:name="P236" style:family="paragraph" style:parent-style-name="List_20_Paragraph">
      <style:paragraph-properties fo:text-indent="-0.75cm" fo:margin-bottom="0.106cm" fo:margin-left="3.251cm"/>
      <style:text-properties fo:font-size="11pt" style:font-size-asian="11pt" style:font-name-complex="Arial" style:font-size-complex="11pt"/>
    </style:style>
    <style:style style:name="T236_1" style:family="text">
      <style:text-properties fo:font-size="11pt" style:font-size-asian="11pt" style:font-name-complex="Arial" style:font-size-complex="11pt"/>
    </style:style>
    <style:style style:name="P237" style:family="paragraph" style:parent-style-name="List_20_Paragraph">
      <style:paragraph-properties fo:text-indent="-0.75cm" fo:margin-bottom="0.106cm" fo:margin-left="3.251cm"/>
      <style:text-properties fo:font-size="11pt" style:font-size-asian="11pt" style:font-name-complex="Arial" style:font-size-complex="11pt"/>
    </style:style>
    <style:style style:name="T237_1" style:family="text">
      <style:text-properties fo:font-size="11pt" style:font-size-asian="11pt" style:font-name-complex="Arial" style:font-size-complex="11pt"/>
    </style:style>
    <style:style style:name="P238" style:family="paragraph" style:parent-style-name="List_20_Paragraph">
      <style:paragraph-properties fo:text-indent="-0.75cm" fo:margin-bottom="0.106cm" fo:margin-left="3.251cm"/>
      <style:text-properties fo:font-size="11pt" style:font-size-asian="11pt" style:font-name-complex="Arial" style:font-size-complex="11pt"/>
    </style:style>
    <style:style style:name="T238_1" style:family="text">
      <style:text-properties fo:font-size="11pt" style:font-size-asian="11pt" style:font-name-complex="Arial" style:font-size-complex="11pt"/>
    </style:style>
    <style:style style:name="T238_2" style:family="text">
      <style:text-properties fo:font-size="11pt" style:font-size-asian="11pt" style:font-name-complex="Arial" style:font-size-complex="11pt"/>
    </style:style>
    <style:style style:name="T238_3" style:family="text">
      <style:text-properties fo:font-size="11pt" style:font-size-asian="11pt" style:font-name-complex="Arial" style:font-size-complex="11pt"/>
    </style:style>
    <style:style style:name="T238_4" style:family="text">
      <style:text-properties fo:font-size="11pt" style:font-size-asian="11pt" style:font-name-complex="Arial" style:font-size-complex="11pt"/>
    </style:style>
    <style:style style:name="P239" style:family="paragraph" style:parent-style-name="List_20_Paragraph">
      <style:paragraph-properties fo:text-indent="-0.75cm" fo:margin-bottom="0.106cm" fo:margin-left="3.251cm"/>
      <style:text-properties fo:font-size="11pt" style:font-size-asian="11pt" style:font-name-complex="Arial" style:font-size-complex="11pt"/>
    </style:style>
    <style:style style:name="T239_1" style:family="text">
      <style:text-properties fo:font-size="11pt" style:font-size-asian="11pt" style:font-name-complex="Arial" style:font-size-complex="11pt"/>
    </style:style>
    <style:style style:name="T239_2" style:family="text">
      <style:text-properties fo:font-size="11pt" style:font-size-asian="11pt" style:font-name-complex="Arial" style:font-size-complex="11pt"/>
    </style:style>
    <style:style style:name="T239_3" style:family="text">
      <style:text-properties fo:font-size="11pt" style:font-size-asian="11pt" style:font-name-complex="Arial" style:font-size-complex="11pt"/>
    </style:style>
    <style:style style:name="P240" style:family="paragraph" style:parent-style-name="List_20_Paragraph">
      <style:paragraph-properties fo:text-indent="-0.75cm" fo:margin-bottom="0.423cm" fo:margin-left="3.251cm"/>
      <style:text-properties fo:font-size="11pt" style:font-size-asian="11pt" style:font-name-complex="Arial" style:font-size-complex="11pt"/>
    </style:style>
    <style:style style:name="T240_1" style:family="text">
      <style:text-properties fo:font-size="11pt" style:font-size-asian="11pt" style:font-name-complex="Arial" style:font-size-complex="11pt"/>
    </style:style>
    <style:style style:name="T240_2" style:family="text">
      <style:text-properties fo:font-size="11pt" style:font-size-asian="11pt" style:font-name-complex="Arial" style:font-size-complex="11pt"/>
    </style:style>
    <style:style style:name="P241" style:family="paragraph" style:parent-style-name="Normal"/>
    <style:style style:name="T2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42" style:family="paragraph" style:parent-style-name="Normal">
      <style:paragraph-properties fo:line-height="108%"/>
      <style:text-properties fo:font-size="11pt" style:font-size-asian="11pt" style:font-name-complex="Arial" style:font-size-complex="11pt"/>
    </style:style>
    <style:style style:name="P243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243_1" style:family="text">
      <style:text-properties fo:font-size="11pt" style:font-name-asian="ＭＳ 明朝" style:font-size-asian="11pt" style:font-name-complex="Arial" style:font-size-complex="11pt"/>
    </style:style>
    <style:style style:name="T243_2" style:family="text">
      <style:text-properties fo:font-size="11pt" style:font-name-asian="ＭＳ 明朝" style:font-size-asian="11pt" style:font-name-complex="Arial" style:font-size-complex="11pt"/>
    </style:style>
    <style:style style:name="T243_3" style:family="text">
      <style:text-properties fo:font-size="11pt" style:font-name-asian="ＭＳ 明朝" style:font-size-asian="11pt" style:font-name-complex="Arial" style:font-size-complex="11pt"/>
    </style:style>
    <style:style style:name="T243_4" style:family="text">
      <style:text-properties fo:font-size="11pt" style:font-name-asian="ＭＳ 明朝" style:font-size-asian="11pt" style:font-name-complex="Arial" style:font-size-complex="11pt"/>
    </style:style>
    <style:style style:name="T243_5" style:family="text">
      <style:text-properties fo:font-size="11pt" style:font-name-asian="ＭＳ 明朝" style:font-size-asian="11pt" style:font-name-complex="Arial" style:font-size-complex="11pt"/>
    </style:style>
    <style:style style:name="T243_6" style:family="text">
      <style:text-properties fo:font-size="11pt" style:font-name-asian="ＭＳ 明朝" style:font-size-asian="11pt" style:font-name-complex="Arial" style:font-size-complex="11pt"/>
    </style:style>
    <style:style style:name="P244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45" style:family="paragraph" style:parent-style-name="List_20_Paragraph">
      <style:paragraph-properties fo:text-indent="-0.75cm" fo:line-height="108%" fo:margin-left="2cm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45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45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45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45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246" style:family="paragraph" style:parent-style-name="Normal">
      <style:paragraph-properties fo:line-height="108%"/>
      <style:text-properties fo:font-size="11pt" style:font-size-asian="11pt" style:font-name-complex="Arial" style:font-size-complex="11pt"/>
    </style:style>
    <style:style style:name="P247" style:family="paragraph" style:parent-style-name="List_20_Paragraph"/>
    <style:style style:name="T247_1" style:family="text">
      <style:text-properties fo:font-size="11pt" style:font-name-asian="ＭＳ 明朝" style:font-size-asian="11pt" style:font-name-complex="Arial" style:font-size-complex="11pt"/>
    </style:style>
    <style:style style:name="T247_2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248" style:family="paragraph" style:parent-style-name="Footnote_20_text"/>
    <style:style style:name="T248_1" style:family="text"/>
    <style:style style:name="T248_2" style:family="text"/>
    <style:style style:name="T248_3" style:family="text" style:parent-style-name="Internet_20_link"/>
    <style:style style:name="T248_4" style:family="text">
      <style:text-properties fo:font-size="11pt" style:font-name-asian="ＭＳ 明朝" style:font-size-asian="11pt" style:font-name-complex="Arial" style:font-size-complex="11pt"/>
    </style:style>
    <style:style style:name="P249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50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50_1" style:family="text">
      <style:text-properties fo:font-size="11pt" style:font-name-asian="Calibri" style:font-size-asian="11pt" style:font-name-complex="Arial" style:font-size-complex="11pt"/>
    </style:style>
    <style:style style:name="T250_2" style:family="text">
      <style:text-properties fo:font-size="11pt" style:font-name-asian="Calibri" style:font-size-asian="11pt" style:font-name-complex="Arial" style:font-size-complex="11pt"/>
    </style:style>
    <style:style style:name="P251" style:family="paragraph" style:parent-style-name="Normal">
      <style:text-properties fo:font-size="11pt" style:font-name-asian="Calibri" style:font-size-asian="11pt" style:font-name-complex="Arial" style:font-size-complex="11pt"/>
    </style:style>
    <style:style style:name="P252" style:family="paragraph" style:parent-style-name="List_20_Paragraph"/>
    <style:style style:name="T252_1" style:family="text">
      <style:text-properties fo:font-size="11pt" style:font-name-asian="ＭＳ 明朝" style:font-size-asian="11pt" style:font-name-complex="Arial" style:font-size-complex="11pt"/>
    </style:style>
    <style:style style:name="T252_2" style:family="text">
      <style:text-properties fo:font-size="11pt" style:font-name-asian="ＭＳ 明朝" style:font-size-asian="11pt" style:font-name-complex="Arial" style:font-size-complex="11pt"/>
    </style:style>
    <style:style style:name="T252_3" style:family="text">
      <style:text-properties fo:font-size="11pt" style:font-name-asian="ＭＳ 明朝" style:font-size-asian="11pt" style:font-name-complex="Arial" style:font-size-complex="11pt"/>
    </style:style>
    <style:style style:name="T252_4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253" style:family="paragraph" style:parent-style-name="Footnote_20_text"/>
    <style:style style:name="T253_1" style:family="text"/>
    <style:style style:name="T253_2" style:family="text"/>
    <style:style style:name="T253_3" style:family="text" style:parent-style-name="Internet_20_link"/>
    <style:style style:name="T253_4" style:family="text">
      <style:text-properties fo:font-size="11pt" style:font-name-asian="ＭＳ 明朝" style:font-size-asian="11pt" style:font-name-complex="Arial" style:font-size-complex="11pt"/>
    </style:style>
    <style:style style:name="T253_5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254" style:family="paragraph" style:parent-style-name="Footnote_20_text"/>
    <style:style style:name="T254_1" style:family="text"/>
    <style:style style:name="T254_2" style:family="text"/>
    <style:style style:name="T254_3" style:family="text" style:parent-style-name="Internet_20_link"/>
    <style:style style:name="T254_4" style:family="text">
      <style:text-properties fo:font-size="11pt" style:font-name-asian="ＭＳ 明朝" style:font-size-asian="11pt" style:font-name-complex="Arial" style:font-size-complex="11pt"/>
    </style:style>
    <style:style style:name="P255" style:family="paragraph" style:parent-style-name="Normal">
      <style:text-properties fo:font-size="11pt" style:font-name-asian="Calibri" style:font-size-asian="11pt" style:font-name-complex="Arial" style:font-size-complex="11pt"/>
    </style:style>
    <style:style style:name="P256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256_1" style:family="text">
      <style:text-properties fo:font-size="11pt" style:font-name-asian="ＭＳ 明朝" style:font-size-asian="11pt" style:font-name-complex="Arial" style:font-size-complex="11pt"/>
    </style:style>
    <style:style style:name="T256_2" style:family="text">
      <style:text-properties fo:font-size="11pt" style:font-name-asian="ＭＳ 明朝" style:font-size-asian="11pt" style:font-name-complex="Arial" style:font-size-complex="11pt"/>
    </style:style>
    <style:style style:name="T256_3" style:family="text">
      <style:text-properties fo:font-size="11pt" style:font-name-asian="ＭＳ 明朝" style:font-size-asian="11pt" style:font-name-complex="Arial" style:font-size-complex="11pt"/>
    </style:style>
    <style:style style:name="T256_4" style:family="text">
      <style:text-properties fo:font-size="11pt" style:font-name-asian="ＭＳ 明朝" style:font-size-asian="11pt" style:font-name-complex="Arial" style:font-size-complex="11pt"/>
    </style:style>
    <style:style style:name="P257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58" style:family="paragraph" style:parent-style-name="List_20_Paragraph"/>
    <style:style style:name="T258_1" style:family="text">
      <style:text-properties fo:font-size="11pt" style:font-name-asian="ＭＳ 明朝" style:font-size-asian="11pt" style:font-name-complex="Arial" style:font-size-complex="11pt"/>
    </style:style>
    <style:style style:name="T258_2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259" style:family="paragraph" style:parent-style-name="Footnote_20_text"/>
    <style:style style:name="T259_1" style:family="text"/>
    <style:style style:name="T259_2" style:family="text"/>
    <style:style style:name="T259_3" style:family="text" style:parent-style-name="Internet_20_link">
      <style:text-properties style:font-name-asian="Arial" style:font-name-complex="Arial"/>
    </style:style>
    <style:style style:name="T259_4" style:family="text">
      <style:text-properties fo:font-size="11pt" style:font-name-asian="ＭＳ 明朝" style:font-size-asian="11pt" style:font-name-complex="Arial" style:font-size-complex="11pt"/>
    </style:style>
    <style:style style:name="T259_5" style:family="text">
      <style:text-properties fo:font-size="11pt" style:font-name-asian="ＭＳ 明朝" style:font-size-asian="11pt" style:font-name-complex="Arial" style:font-size-complex="11pt"/>
    </style:style>
    <style:style style:name="T259_6" style:family="text">
      <style:text-properties fo:font-size="11pt" style:font-name-asian="ＭＳ 明朝" style:font-size-asian="11pt" style:font-name-complex="Arial" style:font-size-complex="11pt"/>
    </style:style>
    <style:style style:name="P260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61" style:family="paragraph" style:parent-style-name="List_20_Paragraph"/>
    <style:style style:name="T261_1" style:family="text">
      <style:text-properties fo:color="#000000" fo:font-size="11pt" style:font-name-asian="Arial" style:font-size-asian="11pt" style:font-name-complex="Arial" style:font-size-complex="11pt"/>
    </style:style>
    <style:style style:name="T261_2" style:family="text">
      <style:text-properties fo:color="#000000" fo:font-size="11pt" style:font-name-asian="Arial" style:font-size-asian="11pt" style:font-name-complex="Arial" style:font-size-complex="11pt"/>
    </style:style>
    <style:style style:name="T261_3" style:family="text">
      <style:text-properties fo:color="#000000" fo:font-size="11pt" style:font-name-asian="Arial" style:font-size-asian="11pt" style:font-name-complex="Arial" style:font-size-complex="11pt"/>
    </style:style>
    <style:style style:name="T261_4" style:family="text"/>
    <style:style style:name="P262" style:family="paragraph" style:parent-style-name="Normal">
      <style:text-properties fo:font-size="11pt" style:font-name-asian="Calibri" style:font-size-asian="11pt" style:font-name-complex="Arial" style:font-size-complex="11pt"/>
    </style:style>
    <style:style style:name="P263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63_1" style:family="text">
      <style:text-properties fo:font-size="11pt" style:font-name-asian="Calibri" style:font-size-asian="11pt" style:font-name-complex="Arial" style:font-size-complex="11pt"/>
    </style:style>
    <style:style style:name="P264" style:family="paragraph" style:parent-style-name="List_20_Paragraph">
      <style:paragraph-properties fo:line-height="108%"/>
      <style:text-properties fo:font-size="11pt" style:font-size-asian="11pt" style:font-name-complex="Arial" style:font-size-complex="11pt"/>
    </style:style>
    <style:style style:name="P265" style:family="paragraph" style:parent-style-name="List_20_Paragraph">
      <style:paragraph-properties fo:text-indent="-0.75cm" fo:line-height="108%" fo:margin-left="2cm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65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266" style:family="paragraph" style:parent-style-name="List_20_Paragraph">
      <style:paragraph-properties fo:line-height="108%" fo:margin-left="2cm"/>
      <style:text-properties fo:font-style="italic" style:font-style-asian="italic" fo:font-size="11pt" style:font-size-asian="11pt" style:font-name-complex="Arial" style:font-size-complex="11pt"/>
    </style:style>
    <style:style style:name="P267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67_1" style:family="text">
      <style:text-properties fo:font-size="11pt" style:font-name-asian="Calibri" style:font-size-asian="11pt" style:font-name-complex="Arial" style:font-size-complex="11pt"/>
    </style:style>
    <style:style style:name="T267_2" style:family="text">
      <style:text-properties fo:font-size="11pt" style:font-name-asian="Calibri" style:font-size-asian="11pt" style:font-name-complex="Arial" style:font-size-complex="11pt"/>
    </style:style>
    <style:style style:name="T267_3" style:family="text">
      <style:text-properties fo:font-size="11pt" style:font-name-asian="Calibri" style:font-size-asian="11pt" style:font-name-complex="Arial" style:font-size-complex="11pt"/>
    </style:style>
    <style:style style:name="P268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69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69_1" style:family="text">
      <style:text-properties fo:font-size="11pt" style:font-name-asian="Calibri" style:font-size-asian="11pt" style:font-name-complex="Arial" style:font-size-complex="11pt"/>
    </style:style>
    <style:style style:name="P270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71" style:family="paragraph" style:parent-style-name="List_20_Paragraph"/>
    <style:style style:name="T271_1" style:family="text">
      <style:text-properties fo:font-size="11pt" style:font-name-asian="ＭＳ 明朝" style:font-size-asian="11pt" style:font-name-complex="Arial" style:font-size-complex="11pt"/>
    </style:style>
    <style:style style:name="T271_2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272" style:family="paragraph" style:parent-style-name="Footnote_20_text"/>
    <style:style style:name="T272_1" style:family="text"/>
    <style:style style:name="T272_2" style:family="text"/>
    <style:style style:name="T272_3" style:family="text" style:parent-style-name="Internet_20_link"/>
    <style:style style:name="T272_4" style:family="text">
      <style:text-properties fo:font-size="11pt" style:font-name-asian="ＭＳ 明朝" style:font-size-asian="11pt" style:font-name-complex="Arial" style:font-size-complex="11pt"/>
    </style:style>
    <style:style style:name="P273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74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74_1" style:family="text">
      <style:text-properties fo:font-size="11pt" style:font-name-asian="Calibri" style:font-size-asian="11pt" style:font-name-complex="Arial" style:font-size-complex="11pt"/>
    </style:style>
    <style:style style:name="T274_2" style:family="text">
      <style:text-properties fo:font-size="11pt" style:font-name-asian="Calibri" style:font-size-asian="11pt" style:font-name-complex="Arial" style:font-size-complex="11pt"/>
    </style:style>
    <style:style style:name="T274_3" style:family="text">
      <style:text-properties fo:font-size="11pt" style:font-name-asian="Calibri" style:font-size-asian="11pt" style:font-name-complex="Arial" style:font-size-complex="11pt"/>
    </style:style>
    <style:style style:name="T274_4" style:family="text">
      <style:text-properties fo:font-size="11pt" style:font-name-asian="Calibri" style:font-size-asian="11pt" style:font-name-complex="Arial" style:font-size-complex="11pt"/>
    </style:style>
    <style:style style:name="T274_5" style:family="text">
      <style:text-properties fo:font-size="11pt" style:font-name-asian="Calibri" style:font-size-asian="11pt" style:font-name-complex="Arial" style:font-size-complex="11pt"/>
    </style:style>
    <style:style style:name="T274_6" style:family="text">
      <style:text-properties fo:font-size="11pt" style:font-name-asian="Calibri" style:font-size-asian="11pt" style:font-name-complex="Arial" style:font-size-complex="11pt"/>
    </style:style>
    <style:style style:name="T274_7" style:family="text">
      <style:text-properties fo:font-size="11pt" style:font-name-asian="Calibri" style:font-size-asian="11pt" style:font-name-complex="Arial" style:font-size-complex="11pt"/>
    </style:style>
    <style:style style:name="T274_8" style:family="text">
      <style:text-properties fo:font-size="11pt" style:font-name-asian="Calibri" style:font-size-asian="11pt" style:font-name-complex="Arial" style:font-size-complex="11pt"/>
    </style:style>
    <style:style style:name="P275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76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276_1" style:family="text">
      <style:text-properties fo:font-size="11pt" style:font-name-asian="ＭＳ 明朝" style:font-size-asian="11pt" style:font-name-complex="Arial" style:font-size-complex="11pt"/>
    </style:style>
    <style:style style:name="T276_2" style:family="text">
      <style:text-properties fo:font-size="11pt" style:font-name-asian="ＭＳ 明朝" style:font-size-asian="11pt" style:font-name-complex="Arial" style:font-size-complex="11pt"/>
    </style:style>
    <style:style style:name="T276_3" style:family="text">
      <style:text-properties fo:font-size="11pt" style:font-name-asian="ＭＳ 明朝" style:font-size-asian="11pt" style:font-name-complex="Arial" style:font-size-complex="11pt"/>
    </style:style>
    <style:style style:name="T276_4" style:family="text">
      <style:text-properties fo:font-size="11pt" style:font-name-asian="ＭＳ 明朝" style:font-size-asian="11pt" style:font-name-complex="Arial" style:font-size-complex="11pt"/>
    </style:style>
    <style:style style:name="T276_5" style:family="text">
      <style:text-properties fo:font-size="11pt" style:font-name-asian="ＭＳ 明朝" style:font-size-asian="11pt" style:font-name-complex="Arial" style:font-size-complex="11pt"/>
    </style:style>
    <style:style style:name="T276_6" style:family="text">
      <style:text-properties fo:font-size="11pt" style:font-name-asian="ＭＳ 明朝" style:font-size-asian="11pt" style:font-name-complex="Arial" style:font-size-complex="11pt"/>
    </style:style>
    <style:style style:name="T276_7" style:family="text">
      <style:text-properties fo:font-size="11pt" style:font-name-asian="ＭＳ 明朝" style:font-size-asian="11pt" style:font-name-complex="Arial" style:font-size-complex="11pt"/>
    </style:style>
    <style:style style:name="P277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78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278_1" style:family="text">
      <style:text-properties fo:font-size="11pt" style:font-name-asian="ＭＳ 明朝" style:font-size-asian="11pt" style:font-name-complex="Arial" style:font-size-complex="11pt"/>
    </style:style>
    <style:style style:name="T278_2" style:family="text">
      <style:text-properties fo:font-size="11pt" style:font-name-asian="ＭＳ 明朝" style:font-size-asian="11pt" style:font-name-complex="Arial" style:font-size-complex="11pt"/>
    </style:style>
    <style:style style:name="T278_3" style:family="text">
      <style:text-properties fo:font-size="11pt" style:font-name-asian="ＭＳ 明朝" style:font-size-asian="11pt" style:font-name-complex="Arial" style:font-size-complex="11pt"/>
    </style:style>
    <style:style style:name="T278_4" style:family="text">
      <style:text-properties fo:font-size="11pt" style:font-name-asian="ＭＳ 明朝" style:font-size-asian="11pt" style:font-name-complex="Arial" style:font-size-complex="11pt"/>
    </style:style>
    <style:style style:name="T278_5" style:family="text">
      <style:text-properties fo:font-size="11pt" style:font-name-asian="ＭＳ 明朝" style:font-size-asian="11pt" style:font-name-complex="Arial" style:font-size-complex="11pt"/>
    </style:style>
    <style:style style:name="T278_6" style:family="text">
      <style:text-properties fo:font-size="11pt" style:font-name-asian="ＭＳ 明朝" style:font-size-asian="11pt" style:font-name-complex="Arial" style:font-size-complex="11pt"/>
    </style:style>
    <style:style style:name="P279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80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80_1" style:family="text">
      <style:text-properties fo:font-size="11pt" style:font-name-asian="Calibri" style:font-size-asian="11pt" style:font-name-complex="Arial" style:font-size-complex="11pt"/>
    </style:style>
    <style:style style:name="P281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8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82_1" style:family="text">
      <style:text-properties fo:font-size="11pt" style:font-name-asian="Calibri" style:font-size-asian="11pt" style:font-name-complex="Arial" style:font-size-complex="11pt"/>
    </style:style>
    <style:style style:name="T282_2" style:family="text">
      <style:text-properties fo:font-size="11pt" style:font-name-asian="Calibri" style:font-size-asian="11pt" style:font-name-complex="Arial" style:font-size-complex="11pt"/>
    </style:style>
    <style:style style:name="T282_3" style:family="text">
      <style:text-properties fo:font-size="11pt" style:font-name-asian="Calibri" style:font-size-asian="11pt" style:font-name-complex="Arial" style:font-size-complex="11pt"/>
    </style:style>
    <style:style style:name="T282_4" style:family="text">
      <style:text-properties fo:font-size="11pt" style:font-name-asian="Calibri" style:font-size-asian="11pt" style:font-name-complex="Arial" style:font-size-complex="11pt"/>
    </style:style>
    <style:style style:name="T282_5" style:family="text">
      <style:text-properties fo:font-size="11pt" style:font-name-asian="Calibri" style:font-size-asian="11pt" style:font-name-complex="Arial" style:font-size-complex="11pt"/>
    </style:style>
    <style:style style:name="P283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84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84_1" style:family="text">
      <style:text-properties fo:font-size="11pt" style:font-name-asian="Calibri" style:font-size-asian="11pt" style:font-name-complex="Arial" style:font-size-complex="11pt"/>
    </style:style>
    <style:style style:name="P285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86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286_1" style:family="text">
      <style:text-properties fo:font-size="11pt" style:font-name-asian="Calibri" style:font-size-asian="11pt" style:font-name-complex="Arial" style:font-size-complex="11pt"/>
    </style:style>
    <style:style style:name="P287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88" style:family="paragraph" style:parent-style-name="List_20_Paragraph"/>
    <style:style style:name="T288_1" style:family="text">
      <style:text-properties fo:font-size="11pt" style:font-name-asian="ＭＳ 明朝" style:font-size-asian="11pt" style:font-name-complex="Arial" style:font-size-complex="11pt"/>
    </style:style>
    <style:style style:name="T288_2" style:family="text">
      <style:text-properties fo:font-size="11pt" style:font-name-asian="ＭＳ 明朝" style:font-size-asian="11pt" style:font-name-complex="Arial" style:font-size-complex="11pt"/>
    </style:style>
    <style:style style:name="T288_3" style:family="text">
      <style:text-properties fo:font-size="11pt" style:font-name-asian="ＭＳ 明朝" style:font-size-asian="11pt" style:font-name-complex="Arial" style:font-size-complex="11pt"/>
    </style:style>
    <style:style style:name="T288_4" style:family="text">
      <style:text-properties fo:font-size="11pt" style:font-name-asian="ＭＳ 明朝" style:font-size-asian="11pt" style:font-name-complex="Arial" style:font-size-complex="11pt"/>
    </style:style>
    <style:style style:name="T288_5" style:family="text">
      <style:text-properties fo:font-size="11pt" style:font-name-asian="ＭＳ 明朝" style:font-size-asian="11pt" style:font-name-complex="Arial" style:font-size-complex="11pt"/>
    </style:style>
    <style:style style:name="T288_6" style:family="text">
      <style:text-properties fo:font-size="11pt" style:font-name-asian="ＭＳ 明朝" style:font-size-asian="11pt" style:font-name-complex="Arial" style:font-size-complex="11pt"/>
    </style:style>
    <style:style style:name="T288_7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289" style:family="paragraph" style:parent-style-name="Footnote_20_text"/>
    <style:style style:name="T289_1" style:family="text"/>
    <style:style style:name="T289_2" style:family="text"/>
    <style:style style:name="T289_3" style:family="text" style:parent-style-name="Internet_20_link"/>
    <style:style style:name="T289_4" style:family="text">
      <style:text-properties fo:font-size="11pt" style:font-name-asian="ＭＳ 明朝" style:font-size-asian="11pt" style:font-name-complex="Arial" style:font-size-complex="11pt"/>
    </style:style>
    <style:style style:name="T289_5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290" style:family="paragraph" style:parent-style-name="Footnote_20_text"/>
    <style:style style:name="T290_1" style:family="text"/>
    <style:style style:name="T290_2" style:family="text"/>
    <style:style style:name="T290_3" style:family="text" style:parent-style-name="Internet_20_link"/>
    <style:style style:name="T290_4" style:family="text">
      <style:text-properties fo:font-size="11pt" style:font-name-asian="ＭＳ 明朝" style:font-size-asian="11pt" style:font-name-complex="Arial" style:font-size-complex="11pt"/>
    </style:style>
    <style:style style:name="T290_5" style:family="text">
      <style:text-properties fo:font-size="11pt" style:font-name-asian="ＭＳ 明朝" style:font-size-asian="11pt" style:font-name-complex="Arial" style:font-size-complex="11pt"/>
    </style:style>
    <style:style style:name="T290_6" style:family="text">
      <style:text-properties fo:font-size="11pt" style:font-name-asian="ＭＳ 明朝" style:font-size-asian="11pt" style:font-name-complex="Arial" style:font-size-complex="11pt"/>
    </style:style>
    <style:style style:name="P291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292" style:family="paragraph" style:parent-style-name="List_20_Paragraph"/>
    <style:style style:name="T292_1" style:family="text">
      <style:text-properties fo:font-size="11pt" style:font-name-asian="ＭＳ 明朝" style:font-size-asian="11pt" style:font-name-complex="Arial" style:font-size-complex="11pt"/>
    </style:style>
    <style:style style:name="T292_2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293" style:family="paragraph" style:parent-style-name="Footnote_20_text"/>
    <style:style style:name="T293_1" style:family="text"/>
    <style:style style:name="T293_2" style:family="text"/>
    <style:style style:name="T293_3" style:family="text" style:parent-style-name="Internet_20_link"/>
    <style:style style:name="T293_4" style:family="text">
      <style:text-properties fo:font-size="11pt" style:font-name-asian="ＭＳ 明朝" style:font-size-asian="11pt" style:font-name-complex="Arial" style:font-size-complex="11pt"/>
    </style:style>
    <style:style style:name="P294" style:family="paragraph" style:parent-style-name="List_20_Paragraph">
      <style:paragraph-properties fo:margin-bottom="0.423cm" fo:margin-left="1.259cm"/>
      <style:text-properties fo:font-size="11pt" style:font-size-asian="11pt" style:font-name-complex="Arial" style:font-size-complex="11pt"/>
    </style:style>
    <style:style style:name="P295" style:family="paragraph" style:parent-style-name="List_20_Paragraph">
      <style:paragraph-properties fo:margin-bottom="0.423cm"/>
    </style:style>
    <style:style style:name="T295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295_2" style:family="text">
      <style:text-properties fo:font-size="11pt" style:font-size-asian="11pt" style:font-name-complex="Arial" style:font-size-complex="11pt"/>
    </style:style>
    <style:style style:name="P296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296_1" style:family="text">
      <style:text-properties fo:font-size="11pt" style:font-size-asian="11pt" style:font-name-complex="Arial" style:font-size-complex="11pt"/>
    </style:style>
    <style:style style:name="P297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297_1" style:family="text">
      <style:text-properties fo:font-size="11pt" style:font-size-asian="11pt" style:font-name-complex="Arial" style:font-size-complex="11pt"/>
    </style:style>
    <style:style style:name="P298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298_1" style:family="text">
      <style:text-properties fo:font-size="11pt" style:font-size-asian="11pt" style:font-name-complex="Arial" style:font-size-complex="11pt"/>
    </style:style>
    <style:style style:name="P299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299_1" style:family="text">
      <style:text-properties fo:font-size="11pt" style:font-size-asian="11pt" style:font-name-complex="Arial" style:font-size-complex="11pt"/>
    </style:style>
    <style:style style:name="P300" style:family="paragraph" style:parent-style-name="Normal">
      <style:text-properties fo:font-size="11pt" style:font-size-asian="11pt" style:font-name-complex="Arial" style:font-size-complex="11pt"/>
    </style:style>
    <style:style style:name="P301" style:family="paragraph" style:parent-style-name="List_20_Paragraph">
      <style:paragraph-properties fo:text-indent="-0.75cm" fo:line-height="108%" fo:margin-left="2cm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301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301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301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302" style:family="paragraph" style:parent-style-name="List_20_Paragraph">
      <style:text-properties fo:font-size="11pt" style:font-size-asian="11pt" style:font-name-complex="Arial" style:font-size-complex="11pt"/>
    </style:style>
    <style:style style:name="P303" style:family="paragraph" style:parent-style-name="List_20_Paragraph"/>
    <style:style style:name="T303_1" style:family="text">
      <style:text-properties fo:font-size="11pt" style:font-name-asian="ＭＳ 明朝" style:font-size-asian="11pt" style:font-name-complex="Arial" style:font-size-complex="11pt"/>
    </style:style>
    <style:style style:name="T303_2" style:family="text">
      <style:text-properties fo:font-size="11pt" style:font-name-asian="ＭＳ 明朝" style:font-size-asian="11pt" style:font-name-complex="Arial" style:font-size-complex="11pt"/>
    </style:style>
    <style:style style:name="T303_3" style:family="text">
      <style:text-properties fo:font-size="11pt" style:font-name-asian="ＭＳ 明朝" style:font-size-asian="11pt" style:font-name-complex="Arial" style:font-size-complex="11pt"/>
    </style:style>
    <style:style style:name="T303_4" style:family="text">
      <style:text-properties fo:font-size="11pt" style:font-name-asian="ＭＳ 明朝" style:font-size-asian="11pt" style:font-name-complex="Arial" style:font-size-complex="11pt"/>
    </style:style>
    <style:style style:name="T303_5" style:family="text">
      <style:text-properties fo:font-size="11pt" style:font-name-asian="ＭＳ 明朝" style:font-size-asian="11pt" style:font-name-complex="Arial" style:font-size-complex="11pt"/>
    </style:style>
    <style:style style:name="T303_6" style:family="text">
      <style:text-properties fo:font-size="11pt" style:font-name-asian="ＭＳ 明朝" style:font-size-asian="11pt" style:font-name-complex="Arial" style:font-size-complex="11pt"/>
    </style:style>
    <style:style style:name="T303_7" style:family="text">
      <style:text-properties fo:font-size="11pt" style:font-name-asian="ＭＳ 明朝" style:font-size-asian="11pt" style:font-name-complex="Arial" style:font-size-complex="11pt"/>
    </style:style>
    <style:style style:name="T303_8" style:family="text">
      <style:text-properties fo:font-size="11pt" style:font-name-asian="ＭＳ 明朝" style:font-size-asian="11pt" style:font-name-complex="Arial" style:font-size-complex="11pt"/>
    </style:style>
    <style:style style:name="T303_9" style:family="text">
      <style:text-properties fo:font-size="11pt" style:font-name-asian="ＭＳ 明朝" style:font-size-asian="11pt" style:font-name-complex="Arial" style:font-size-complex="11pt"/>
    </style:style>
    <style:style style:name="T303_10" style:family="text">
      <style:text-properties fo:font-size="11pt" style:font-name-asian="ＭＳ 明朝" style:font-size-asian="11pt" style:font-name-complex="Arial" style:font-size-complex="11pt"/>
    </style:style>
    <style:style style:name="T303_11" style:family="text">
      <style:text-properties fo:font-size="11pt" style:font-name-asian="ＭＳ 明朝" style:font-size-asian="11pt" style:font-name-complex="Arial" style:font-size-complex="11pt"/>
    </style:style>
    <style:style style:name="T303_12" style:family="text">
      <style:text-properties fo:font-size="11pt" style:font-name-asian="ＭＳ 明朝" style:font-size-asian="11pt" style:font-name-complex="Arial" style:font-size-complex="11pt"/>
    </style:style>
    <style:style style:name="T303_13" style:family="text">
      <style:text-properties fo:font-size="11pt" style:font-name-asian="ＭＳ 明朝" style:font-size-asian="11pt" style:font-name-complex="Arial" style:font-size-complex="11pt"/>
    </style:style>
    <style:style style:name="T303_14" style:family="text">
      <style:text-properties fo:font-size="11pt" style:font-name-asian="ＭＳ 明朝" style:font-size-asian="11pt" style:font-name-complex="Arial" style:font-size-complex="11pt"/>
    </style:style>
    <style:style style:name="T303_15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304" style:family="paragraph" style:parent-style-name="Footnote_20_text"/>
    <style:style style:name="T304_1" style:family="text"/>
    <style:style style:name="T304_2" style:family="text"/>
    <style:style style:name="T304_3" style:family="text" style:parent-style-name="Internet_20_link"/>
    <style:style style:name="T304_4" style:family="text" style:parent-style-name="Internet_20_link"/>
    <style:style style:name="T304_5" style:family="text" style:parent-style-name="Internet_20_link"/>
    <style:style style:name="T304_6" style:family="text">
      <style:text-properties fo:font-size="11pt" style:font-name-asian="ＭＳ 明朝" style:font-size-asian="11pt" style:font-name-complex="Arial" style:font-size-complex="11pt"/>
    </style:style>
    <style:style style:name="P305" style:family="paragraph" style:parent-style-name="List_20_Paragraph">
      <style:paragraph-properties fo:margin-bottom="0.423cm" fo:margin-left="1.259cm"/>
      <style:text-properties fo:font-size="11pt" style:font-size-asian="11pt" style:font-name-complex="Arial" style:font-size-complex="11pt"/>
    </style:style>
    <style:style style:name="P306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06_1" style:family="text">
      <style:text-properties fo:font-size="11pt" style:font-name-asian="Calibri" style:font-size-asian="11pt" style:font-name-complex="Arial" style:font-size-complex="11pt"/>
    </style:style>
    <style:style style:name="T306_2" style:family="text">
      <style:text-properties fo:font-size="11pt" style:font-name-asian="Calibri" style:font-size-asian="11pt" style:font-name-complex="Arial" style:font-size-complex="11pt"/>
    </style:style>
    <style:style style:name="T306_3" style:family="text">
      <style:text-properties fo:font-size="11pt" style:font-name-asian="Calibri" style:font-size-asian="11pt" style:font-name-complex="Arial" style:font-size-complex="11pt"/>
    </style:style>
    <style:style style:name="T306_4" style:family="text">
      <style:text-properties fo:font-size="11pt" style:font-name-asian="Calibri" style:font-size-asian="11pt" style:font-name-complex="Arial" style:font-size-complex="11pt"/>
    </style:style>
    <style:style style:name="T306_5" style:family="text">
      <style:text-properties fo:font-size="11pt" style:font-name-asian="Calibri" style:font-size-asian="11pt" style:font-name-complex="Arial" style:font-size-complex="11pt"/>
    </style:style>
    <style:style style:name="T306_6" style:family="text">
      <style:text-properties fo:font-size="11pt" style:font-name-asian="Calibri" style:font-size-asian="11pt" style:font-name-complex="Arial" style:font-size-complex="11pt"/>
    </style:style>
    <style:style style:name="T306_7" style:family="text">
      <style:text-properties fo:font-size="11pt" style:font-name-asian="Calibri" style:font-size-asian="11pt" style:font-name-complex="Arial" style:font-size-complex="11pt"/>
    </style:style>
    <style:style style:name="T306_8" style:family="text">
      <style:text-properties fo:font-size="11pt" style:font-name-asian="Calibri" style:font-size-asian="11pt" style:font-name-complex="Arial" style:font-size-complex="11pt"/>
    </style:style>
    <style:style style:name="T306_9" style:family="text">
      <style:text-properties fo:font-size="11pt" style:font-name-asian="Calibri" style:font-size-asian="11pt" style:font-name-complex="Arial" style:font-size-complex="11pt"/>
    </style:style>
    <style:style style:name="T306_10" style:family="text">
      <style:text-properties fo:font-size="11pt" style:font-name-asian="Calibri" style:font-size-asian="11pt" style:font-name-complex="Arial" style:font-size-complex="11pt"/>
    </style:style>
    <style:style style:name="T306_11" style:family="text">
      <style:text-properties fo:font-size="11pt" style:font-name-asian="Calibri" style:font-size-asian="11pt" style:font-name-complex="Arial" style:font-size-complex="11pt"/>
    </style:style>
    <style:style style:name="T306_12" style:family="text">
      <style:text-properties fo:font-size="11pt" style:font-name-asian="Calibri" style:font-size-asian="11pt" style:font-name-complex="Arial" style:font-size-complex="11pt"/>
    </style:style>
    <style:style style:name="T306_13" style:family="text">
      <style:text-properties fo:font-size="11pt" style:font-name-asian="Calibri" style:font-size-asian="11pt" style:font-name-complex="Arial" style:font-size-complex="11pt"/>
    </style:style>
    <style:style style:name="T306_14" style:family="text">
      <style:text-properties fo:font-size="11pt" style:font-name-asian="Calibri" style:font-size-asian="11pt" style:font-name-complex="Arial" style:font-size-complex="11pt"/>
    </style:style>
    <style:style style:name="P307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08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08_1" style:family="text">
      <style:text-properties fo:font-size="11pt" style:font-name-asian="Calibri" style:font-size-asian="11pt" style:font-name-complex="Arial" style:font-size-complex="11pt"/>
    </style:style>
    <style:style style:name="T308_2" style:family="text">
      <style:text-properties fo:font-size="11pt" style:font-name-asian="Calibri" style:font-size-asian="11pt" style:font-name-complex="Arial" style:font-size-complex="11pt"/>
    </style:style>
    <style:style style:name="T308_3" style:family="text">
      <style:text-properties fo:font-size="11pt" style:font-name-asian="Calibri" style:font-size-asian="11pt" style:font-name-complex="Arial" style:font-size-complex="11pt"/>
    </style:style>
    <style:style style:name="P309" style:family="paragraph" style:parent-style-name="List_20_Paragraph">
      <style:text-properties fo:font-size="11pt" style:font-size-asian="11pt" style:font-name-complex="Arial" style:font-size-complex="11pt"/>
    </style:style>
    <style:style style:name="P310" style:family="paragraph" style:parent-style-name="List_20_Paragraph">
      <style:paragraph-properties fo:text-indent="-0.75cm" fo:line-height="108%" fo:margin-left="2cm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310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311" style:family="paragraph" style:parent-style-name="Normal">
      <style:text-properties fo:font-size="11pt" style:font-size-asian="11pt" style:font-name-complex="Arial" style:font-size-complex="11pt"/>
    </style:style>
    <style:style style:name="P312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312_1" style:family="text">
      <style:text-properties fo:font-size="11pt" style:font-name-asian="ＭＳ 明朝" style:font-size-asian="11pt" style:font-name-complex="Arial" style:font-size-complex="11pt"/>
    </style:style>
    <style:style style:name="T312_2" style:family="text">
      <style:text-properties fo:font-size="11pt" style:font-name-asian="ＭＳ 明朝" style:font-size-asian="11pt" style:font-name-complex="Arial" style:font-size-complex="11pt"/>
    </style:style>
    <style:style style:name="T312_3" style:family="text">
      <style:text-properties fo:font-size="11pt" style:font-name-asian="ＭＳ 明朝" style:font-size-asian="11pt" style:font-name-complex="Arial" style:font-size-complex="11pt"/>
    </style:style>
    <style:style style:name="T312_4" style:family="text">
      <style:text-properties fo:font-size="11pt" style:font-name-asian="ＭＳ 明朝" style:font-size-asian="11pt" style:font-name-complex="Arial" style:font-size-complex="11pt"/>
    </style:style>
    <style:style style:name="T312_5" style:family="text">
      <style:text-properties fo:font-size="11pt" style:font-name-asian="ＭＳ 明朝" style:font-size-asian="11pt" style:font-name-complex="Arial" style:font-size-complex="11pt"/>
    </style:style>
    <style:style style:name="P313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P314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314_1" style:family="text">
      <style:text-properties fo:font-size="11pt" style:font-name-asian="ＭＳ 明朝" style:font-size-asian="11pt" style:font-name-complex="Arial" style:font-size-complex="11pt"/>
    </style:style>
    <style:style style:name="T314_2" style:family="text">
      <style:text-properties fo:font-size="11pt" style:font-name-asian="ＭＳ 明朝" style:font-size-asian="11pt" style:font-name-complex="Arial" style:font-size-complex="11pt"/>
    </style:style>
    <style:style style:name="T314_3" style:family="text">
      <style:text-properties fo:font-size="11pt" style:font-name-asian="ＭＳ 明朝" style:font-size-asian="11pt" style:font-name-complex="Arial" style:font-size-complex="11pt"/>
    </style:style>
    <style:style style:name="T314_4" style:family="text">
      <style:text-properties fo:font-size="11pt" style:font-name-asian="ＭＳ 明朝" style:font-size-asian="11pt" style:font-name-complex="Arial" style:font-size-complex="11pt"/>
    </style:style>
    <style:style style:name="T314_5" style:family="text">
      <style:text-properties fo:font-size="11pt" style:font-name-asian="ＭＳ 明朝" style:font-size-asian="11pt" style:font-name-complex="Arial" style:font-size-complex="11pt"/>
    </style:style>
    <style:style style:name="T314_6" style:family="text">
      <style:text-properties fo:font-size="11pt" style:font-name-asian="ＭＳ 明朝" style:font-size-asian="11pt" style:font-name-complex="Arial" style:font-size-complex="11pt"/>
    </style:style>
    <style:style style:name="T314_7" style:family="text">
      <style:text-properties fo:font-size="11pt" style:font-name-asian="ＭＳ 明朝" style:font-size-asian="11pt" style:font-name-complex="Arial" style:font-size-complex="11pt"/>
    </style:style>
    <style:style style:name="T314_8" style:family="text">
      <style:text-properties fo:font-size="11pt" style:font-name-asian="ＭＳ 明朝" style:font-size-asian="11pt" style:font-name-complex="Arial" style:font-size-complex="11pt"/>
    </style:style>
    <style:style style:name="T314_9" style:family="text">
      <style:text-properties fo:font-size="11pt" style:font-name-asian="ＭＳ 明朝" style:font-size-asian="11pt" style:font-name-complex="Arial" style:font-size-complex="11pt"/>
    </style:style>
    <style:style style:name="T314_10" style:family="text">
      <style:text-properties fo:font-size="11pt" style:font-name-asian="ＭＳ 明朝" style:font-size-asian="11pt" style:font-name-complex="Arial" style:font-size-complex="11pt"/>
    </style:style>
    <style:style style:name="T314_11" style:family="text">
      <style:text-properties fo:font-size="11pt" style:font-name-asian="ＭＳ 明朝" style:font-size-asian="11pt" style:font-name-complex="Arial" style:font-size-complex="11pt"/>
    </style:style>
    <style:style style:name="T314_12" style:family="text">
      <style:text-properties fo:font-size="11pt" style:font-name-asian="ＭＳ 明朝" style:font-size-asian="11pt" style:font-name-complex="Arial" style:font-size-complex="11pt"/>
    </style:style>
    <style:style style:name="P315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16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16_1" style:family="text">
      <style:text-properties fo:font-size="11pt" style:font-name-asian="Calibri" style:font-size-asian="11pt" style:font-name-complex="Arial" style:font-size-complex="11pt"/>
    </style:style>
    <style:style style:name="T316_2" style:family="text">
      <style:text-properties fo:font-size="11pt" style:font-name-asian="Calibri" style:font-size-asian="11pt" style:font-name-complex="Arial" style:font-size-complex="11pt"/>
    </style:style>
    <style:style style:name="T316_3" style:family="text">
      <style:text-properties fo:font-size="11pt" style:font-name-asian="Calibri" style:font-size-asian="11pt" style:font-name-complex="Arial" style:font-size-complex="11pt"/>
    </style:style>
    <style:style style:name="T316_4" style:family="text">
      <style:text-properties fo:font-size="11pt" style:font-name-asian="Calibri" style:font-size-asian="11pt" style:font-name-complex="Arial" style:font-size-complex="11pt"/>
    </style:style>
    <style:style style:name="T316_5" style:family="text">
      <style:text-properties fo:font-size="11pt" style:font-name-asian="Calibri" style:font-size-asian="11pt" style:font-name-complex="Arial" style:font-size-complex="11pt"/>
    </style:style>
    <style:style style:name="T316_6" style:family="text">
      <style:text-properties fo:font-size="11pt" style:font-name-asian="Calibri" style:font-size-asian="11pt" style:font-name-complex="Arial" style:font-size-complex="11pt"/>
    </style:style>
    <style:style style:name="T316_7" style:family="text">
      <style:text-properties fo:font-size="11pt" style:font-name-asian="Calibri" style:font-size-asian="11pt" style:font-name-complex="Arial" style:font-size-complex="11pt"/>
    </style:style>
    <style:style style:name="T316_8" style:family="text">
      <style:text-properties fo:font-size="11pt" style:font-name-asian="Calibri" style:font-size-asian="11pt" style:font-name-complex="Arial" style:font-size-complex="11pt"/>
    </style:style>
    <style:style style:name="T316_9" style:family="text">
      <style:text-properties fo:font-size="11pt" style:font-name-asian="Calibri" style:font-size-asian="11pt" style:font-name-complex="Arial" style:font-size-complex="11pt"/>
    </style:style>
    <style:style style:name="P317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18" style:family="paragraph" style:parent-style-name="List_20_Paragraph"/>
    <style:style style:name="T318_1" style:family="text">
      <style:text-properties fo:font-size="11pt" style:font-name-asian="ＭＳ 明朝" style:font-size-asian="11pt" style:font-name-complex="Arial" style:font-size-complex="11pt"/>
    </style:style>
    <style:style style:name="T318_2" style:family="text">
      <style:text-properties fo:font-size="11pt" style:font-name-asian="ＭＳ 明朝" style:font-size-asian="11pt" style:font-name-complex="Arial" style:font-size-complex="11pt"/>
    </style:style>
    <style:style style:name="T318_3" style:family="text">
      <style:text-properties fo:font-size="11pt" style:font-name-asian="ＭＳ 明朝" style:font-size-asian="11pt" style:font-name-complex="Arial" style:font-size-complex="11pt"/>
    </style:style>
    <style:style style:name="T318_4" style:family="text">
      <style:text-properties fo:font-size="11pt" style:font-name-asian="ＭＳ 明朝" style:font-size-asian="11pt" style:font-name-complex="Arial" style:font-size-complex="11pt"/>
    </style:style>
    <style:style style:name="T318_5" style:family="text" style:parent-style-name="List_20_Paragraph">
      <style:text-properties fo:font-size="11pt" style:font-name-asian="ＭＳ 明朝" style:font-size-asian="11pt" style:font-name-complex="Arial" style:font-size-complex="11pt"/>
    </style:style>
    <style:style style:name="P319" style:family="paragraph" style:parent-style-name="Footnote_20_text">
      <style:paragraph-properties fo:margin-top="0.423cm" fo:margin-bottom="0.423cm"/>
    </style:style>
    <style:style style:name="T319_1" style:family="text"/>
    <style:style style:name="T319_2" style:family="text"/>
    <style:style style:name="T319_3" style:family="text" style:parent-style-name="Internet_20_link"/>
    <style:style style:name="P320" style:family="paragraph" style:parent-style-name="Footnote_20_text"/>
    <style:style style:name="T320_1" style:family="text">
      <style:text-properties fo:font-size="11pt" style:font-name-asian="ＭＳ 明朝" style:font-size-asian="11pt" style:font-name-complex="Arial" style:font-size-complex="11pt"/>
    </style:style>
    <style:style style:name="T320_2" style:family="text">
      <style:text-properties fo:font-size="11pt" style:font-name-asian="ＭＳ 明朝" style:font-size-asian="11pt" style:font-name-complex="Arial" style:font-size-complex="11pt"/>
    </style:style>
    <style:style style:name="T320_3" style:family="text">
      <style:text-properties fo:font-size="11pt" style:font-name-asian="ＭＳ 明朝" style:font-size-asian="11pt" style:font-name-complex="Arial" style:font-size-complex="11pt"/>
    </style:style>
    <style:style style:name="P321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2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22_1" style:family="text">
      <style:text-properties fo:font-size="11pt" style:font-name-asian="Calibri" style:font-size-asian="11pt" style:font-name-complex="Arial" style:font-size-complex="11pt"/>
    </style:style>
    <style:style style:name="T322_2" style:family="text">
      <style:text-properties fo:font-size="11pt" style:font-name-asian="Calibri" style:font-size-asian="11pt" style:font-name-complex="Arial" style:font-size-complex="11pt"/>
    </style:style>
    <style:style style:name="P323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324" style:family="paragraph" style:parent-style-name="List_20_Paragraph">
      <style:paragraph-properties fo:margin-bottom="0.423cm"/>
    </style:style>
    <style:style style:name="T324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324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325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325_1" style:family="text">
      <style:text-properties fo:font-size="11pt" style:font-size-asian="11pt" style:font-name-complex="Arial" style:font-size-complex="11pt"/>
    </style:style>
    <style:style style:name="P326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326_1" style:family="text">
      <style:text-properties fo:font-size="11pt" style:font-size-asian="11pt" style:font-name-complex="Arial" style:font-size-complex="11pt"/>
    </style:style>
    <style:style style:name="T326_2" style:family="text">
      <style:text-properties fo:font-size="11pt" style:font-size-asian="11pt" style:font-name-complex="Arial" style:font-size-complex="11pt"/>
    </style:style>
    <style:style style:name="T326_3" style:family="text">
      <style:text-properties fo:font-size="11pt" style:font-size-asian="11pt" style:font-name-complex="Arial" style:font-size-complex="11pt"/>
    </style:style>
    <style:style style:name="T326_4" style:family="text">
      <style:text-properties fo:font-size="11pt" style:font-size-asian="11pt" style:font-name-complex="Arial" style:font-size-complex="11pt"/>
    </style:style>
    <style:style style:name="P327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327_1" style:family="text">
      <style:text-properties fo:font-size="11pt" style:font-size-asian="11pt" style:font-name-complex="Arial" style:font-size-complex="11pt"/>
    </style:style>
    <style:style style:name="P328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328_1" style:family="text">
      <style:text-properties fo:font-size="11pt" style:font-size-asian="11pt" style:font-name-complex="Arial" style:font-size-complex="11pt"/>
    </style:style>
    <style:style style:name="P329" style:family="paragraph" style:parent-style-name="List_20_Paragraph">
      <style:paragraph-properties fo:text-indent="-0.63cm" fo:margin-left="2.529cm"/>
      <style:text-properties fo:font-size="11pt" style:font-size-asian="11pt" style:font-name-complex="Arial" style:font-size-complex="11pt"/>
    </style:style>
    <style:style style:name="T329_1" style:family="text">
      <style:text-properties fo:font-size="11pt" style:font-size-asian="11pt" style:font-name-complex="Arial" style:font-size-complex="11pt"/>
    </style:style>
    <style:style style:name="P330" style:family="paragraph" style:parent-style-name="Normal">
      <style:text-properties fo:font-size="11pt" style:font-size-asian="11pt" style:font-name-complex="Arial" style:font-size-complex="11pt"/>
    </style:style>
    <style:style style:name="P331" style:family="paragraph" style:parent-style-name="Normal">
      <style:paragraph-properties fo:margin-bottom="0.423cm"/>
    </style:style>
    <style:style style:name="T3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32_1" style:family="text">
      <style:text-properties fo:font-size="11pt" style:font-name-asian="Calibri" style:font-size-asian="11pt" style:font-name-complex="Arial" style:font-size-complex="11pt"/>
    </style:style>
    <style:style style:name="T332_2" style:family="text">
      <style:text-properties fo:font-size="11pt" style:font-name-asian="Calibri" style:font-size-asian="11pt" style:font-name-complex="Arial" style:font-size-complex="11pt"/>
    </style:style>
    <style:style style:name="T332_3" style:family="text">
      <style:text-properties fo:font-size="11pt" style:font-name-asian="Calibri" style:font-size-asian="11pt" style:font-name-complex="Arial" style:font-size-complex="11pt"/>
    </style:style>
    <style:style style:name="T332_4" style:family="text">
      <style:text-properties fo:font-size="11pt" style:font-name-asian="Calibri" style:font-size-asian="11pt" style:font-name-complex="Arial" style:font-size-complex="11pt"/>
    </style:style>
    <style:style style:name="T332_5" style:family="text">
      <style:text-properties fo:font-size="11pt" style:font-name-asian="Calibri" style:font-size-asian="11pt" style:font-name-complex="Arial" style:font-size-complex="11pt"/>
    </style:style>
    <style:style style:name="T332_6" style:family="text">
      <style:text-properties fo:font-size="11pt" style:font-name-asian="Calibri" style:font-size-asian="11pt" style:font-name-complex="Arial" style:font-size-complex="11pt"/>
    </style:style>
    <style:style style:name="P333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34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34_1" style:family="text">
      <style:text-properties fo:font-size="11pt" style:font-name-asian="Calibri" style:font-size-asian="11pt" style:font-name-complex="Arial" style:font-size-complex="11pt"/>
    </style:style>
    <style:style style:name="T334_2" style:family="text">
      <style:text-properties fo:font-size="11pt" style:font-name-asian="Calibri" style:font-size-asian="11pt" style:font-name-complex="Arial" style:font-size-complex="11pt"/>
    </style:style>
    <style:style style:name="T334_3" style:family="text">
      <style:text-properties fo:font-size="11pt" style:font-name-asian="Calibri" style:font-size-asian="11pt" style:font-name-complex="Arial" style:font-size-complex="11pt"/>
    </style:style>
    <style:style style:name="T334_4" style:family="text">
      <style:text-properties fo:font-size="11pt" style:font-name-asian="Calibri" style:font-size-asian="11pt" style:font-name-complex="Arial" style:font-size-complex="11pt"/>
    </style:style>
    <style:style style:name="T334_5" style:family="text">
      <style:text-properties fo:font-size="11pt" style:font-name-asian="Calibri" style:font-size-asian="11pt" style:font-name-complex="Arial" style:font-size-complex="11pt"/>
    </style:style>
    <style:style style:name="T334_6" style:family="text">
      <style:text-properties fo:font-size="11pt" style:font-name-asian="Calibri" style:font-size-asian="11pt" style:font-name-complex="Arial" style:font-size-complex="11pt"/>
    </style:style>
    <style:style style:name="T334_7" style:family="text">
      <style:text-properties fo:font-size="11pt" style:font-name-asian="Calibri" style:font-size-asian="11pt" style:font-name-complex="Arial" style:font-size-complex="11pt"/>
    </style:style>
    <style:style style:name="T334_8" style:family="text">
      <style:text-properties fo:font-size="11pt" style:font-name-asian="Calibri" style:font-size-asian="11pt" style:font-name-complex="Arial" style:font-size-complex="11pt"/>
    </style:style>
    <style:style style:name="T334_9" style:family="text">
      <style:text-properties fo:font-size="11pt" style:font-name-asian="Calibri" style:font-size-asian="11pt" style:font-name-complex="Arial" style:font-size-complex="11pt"/>
    </style:style>
    <style:style style:name="T334_10" style:family="text">
      <style:text-properties fo:font-size="11pt" style:font-name-asian="Calibri" style:font-size-asian="11pt" style:font-name-complex="Arial" style:font-size-complex="11pt"/>
    </style:style>
    <style:style style:name="T334_11" style:family="text">
      <style:text-properties fo:font-size="11pt" style:font-name-asian="Calibri" style:font-size-asian="11pt" style:font-name-complex="Arial" style:font-size-complex="11pt"/>
    </style:style>
    <style:style style:name="P335" style:family="paragraph" style:parent-style-name="List_20_Paragraph">
      <style:paragraph-properties fo:text-indent="-0.63cm"/>
      <style:text-properties fo:font-size="11pt" style:font-size-asian="11pt" style:font-name-complex="Arial" style:font-size-complex="11pt"/>
    </style:style>
    <style:style style:name="T335_1" style:family="text">
      <style:text-properties fo:font-size="11pt" style:font-size-asian="11pt" style:font-name-complex="Arial" style:font-size-complex="11pt"/>
    </style:style>
    <style:style style:name="P336" style:family="paragraph" style:parent-style-name="List_20_Paragraph">
      <style:paragraph-properties fo:text-indent="-0.63cm"/>
      <style:text-properties fo:font-size="11pt" style:font-size-asian="11pt" style:font-name-complex="Arial" style:font-size-complex="11pt"/>
    </style:style>
    <style:style style:name="T336_1" style:family="text">
      <style:text-properties fo:font-size="11pt" style:font-size-asian="11pt" style:font-name-complex="Arial" style:font-size-complex="11pt"/>
    </style:style>
    <style:style style:name="P337" style:family="paragraph" style:parent-style-name="List_20_Paragraph">
      <style:paragraph-properties fo:text-indent="-0.63cm"/>
      <style:text-properties fo:font-size="11pt" style:font-size-asian="11pt" style:font-name-complex="Arial" style:font-size-complex="11pt"/>
    </style:style>
    <style:style style:name="T337_1" style:family="text">
      <style:text-properties fo:font-size="11pt" style:font-size-asian="11pt" style:font-name-complex="Arial" style:font-size-complex="11pt"/>
    </style:style>
    <style:style style:name="P338" style:family="paragraph" style:parent-style-name="List_20_Paragraph">
      <style:paragraph-properties fo:text-indent="-0.63cm"/>
      <style:text-properties fo:font-size="11pt" style:font-size-asian="11pt" style:font-name-complex="Arial" style:font-size-complex="11pt"/>
    </style:style>
    <style:style style:name="T338_1" style:family="text">
      <style:text-properties fo:font-size="11pt" style:font-size-asian="11pt" style:font-name-complex="Arial" style:font-size-complex="11pt"/>
    </style:style>
    <style:style style:name="P339" style:family="paragraph" style:parent-style-name="List_20_Paragraph">
      <style:paragraph-properties fo:margin-bottom="0.423cm" fo:margin-left="1.259cm"/>
      <style:text-properties fo:font-size="11pt" style:font-name-asian="ＭＳ 明朝" style:font-size-asian="11pt" style:font-name-complex="Arial" style:font-size-complex="11pt"/>
    </style:style>
    <style:style style:name="P340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40_1" style:family="text">
      <style:text-properties fo:font-size="11pt" style:font-name-asian="Calibri" style:font-size-asian="11pt" style:font-name-complex="Arial" style:font-size-complex="11pt"/>
    </style:style>
    <style:style style:name="T340_2" style:family="text">
      <style:text-properties fo:font-size="11pt" style:font-name-asian="Calibri" style:font-size-asian="11pt" style:font-name-complex="Arial" style:font-size-complex="11pt"/>
    </style:style>
    <style:style style:name="T340_3" style:family="text">
      <style:text-properties fo:font-size="11pt" style:font-name-asian="Calibri" style:font-size-asian="11pt" style:font-name-complex="Arial" style:font-size-complex="11pt"/>
    </style:style>
    <style:style style:name="T340_4" style:family="text">
      <style:text-properties fo:font-size="11pt" style:font-name-asian="Calibri" style:font-size-asian="11pt" style:font-name-complex="Arial" style:font-size-complex="11pt"/>
    </style:style>
    <style:style style:name="T340_5" style:family="text">
      <style:text-properties fo:font-size="11pt" style:font-name-asian="Calibri" style:font-size-asian="11pt" style:font-name-complex="Arial" style:font-size-complex="11pt"/>
    </style:style>
    <style:style style:name="T340_6" style:family="text">
      <style:text-properties fo:font-size="11pt" style:font-name-asian="Calibri" style:font-size-asian="11pt" style:font-name-complex="Arial" style:font-size-complex="11pt"/>
    </style:style>
    <style:style style:name="T340_7" style:family="text">
      <style:text-properties fo:font-size="11pt" style:font-name-asian="Calibri" style:font-size-asian="11pt" style:font-name-complex="Arial" style:font-size-complex="11pt"/>
    </style:style>
    <style:style style:name="T340_8" style:family="text">
      <style:text-properties fo:font-size="11pt" style:font-name-asian="Calibri" style:font-size-asian="11pt" style:font-name-complex="Arial" style:font-size-complex="11pt"/>
    </style:style>
    <style:style style:name="T340_9" style:family="text">
      <style:text-properties fo:font-size="11pt" style:font-name-asian="Calibri" style:font-size-asian="11pt" style:font-name-complex="Arial" style:font-size-complex="11pt"/>
    </style:style>
    <style:style style:name="T340_10" style:family="text">
      <style:text-properties fo:font-size="11pt" style:font-name-asian="Calibri" style:font-size-asian="11pt" style:font-name-complex="Arial" style:font-size-complex="11pt"/>
    </style:style>
    <style:style style:name="T340_11" style:family="text">
      <style:text-properties fo:font-size="11pt" style:font-name-asian="Calibri" style:font-size-asian="11pt" style:font-name-complex="Arial" style:font-size-complex="11pt"/>
    </style:style>
    <style:style style:name="T340_12" style:family="text">
      <style:text-properties fo:font-size="11pt" style:font-name-asian="Calibri" style:font-size-asian="11pt" style:font-name-complex="Arial" style:font-size-complex="11pt"/>
    </style:style>
    <style:style style:name="T340_13" style:family="text">
      <style:text-properties fo:font-size="11pt" style:font-name-asian="Calibri" style:font-size-asian="11pt" style:font-name-complex="Arial" style:font-size-complex="11pt"/>
    </style:style>
    <style:style style:name="T340_14" style:family="text">
      <style:text-properties fo:font-size="11pt" style:font-name-asian="Calibri" style:font-size-asian="11pt" style:font-name-complex="Arial" style:font-size-complex="11pt"/>
    </style:style>
    <style:style style:name="T340_15" style:family="text">
      <style:text-properties fo:font-size="11pt" style:font-name-asian="Calibri" style:font-size-asian="11pt" style:font-name-complex="Arial" style:font-size-complex="11pt"/>
    </style:style>
    <style:style style:name="T340_16" style:family="text">
      <style:text-properties fo:font-size="11pt" style:font-name-asian="Calibri" style:font-size-asian="11pt" style:font-name-complex="Arial" style:font-size-complex="11pt"/>
    </style:style>
    <style:style style:name="T340_17" style:family="text">
      <style:text-properties fo:font-size="11pt" style:font-name-asian="Calibri" style:font-size-asian="11pt" style:font-name-complex="Arial" style:font-size-complex="11pt"/>
    </style:style>
    <style:style style:name="T340_18" style:family="text">
      <style:text-properties fo:font-size="11pt" style:font-name-asian="Calibri" style:font-size-asian="11pt" style:font-name-complex="Arial" style:font-size-complex="11pt"/>
    </style:style>
    <style:style style:name="P341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4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42_1" style:family="text">
      <style:text-properties fo:font-size="11pt" style:font-name-asian="Calibri" style:font-size-asian="11pt" style:font-name-complex="Arial" style:font-size-complex="11pt"/>
    </style:style>
    <style:style style:name="T342_2" style:family="text">
      <style:text-properties fo:font-size="11pt" style:font-name-asian="Calibri" style:font-size-asian="11pt" style:font-name-complex="Arial" style:font-size-complex="11pt"/>
    </style:style>
    <style:style style:name="T342_3" style:family="text">
      <style:text-properties fo:font-size="11pt" style:font-name-asian="Calibri" style:font-size-asian="11pt" style:font-name-complex="Arial" style:font-size-complex="11pt"/>
    </style:style>
    <style:style style:name="T342_4" style:family="text">
      <style:text-properties fo:font-size="11pt" style:font-name-asian="Calibri" style:font-size-asian="11pt" style:font-name-complex="Arial" style:font-size-complex="11pt"/>
    </style:style>
    <style:style style:name="T342_5" style:family="text">
      <style:text-properties fo:font-size="11pt" style:font-name-asian="Calibri" style:font-size-asian="11pt" style:font-name-complex="Arial" style:font-size-complex="11pt"/>
    </style:style>
    <style:style style:name="P343" style:family="paragraph" style:parent-style-name="Normal">
      <style:text-properties fo:font-size="11pt" style:font-name-asian="Calibri" style:font-size-asian="11pt" style:font-name-complex="Arial" style:font-size-complex="11pt"/>
    </style:style>
    <style:style style:name="P344" style:family="paragraph" style:parent-style-name="List_20_Paragraph">
      <style:paragraph-properties fo:margin-bottom="0.423cm"/>
    </style:style>
    <style:style style:name="T344_1" style:family="text">
      <style:text-properties fo:font-style="italic" style:font-style-asian="italic" style:font-style-complex="italic" fo:font-size="11pt" style:font-name-asian="ＭＳ 明朝" style:font-size-asian="11pt" style:font-name-complex="Arial" style:font-size-complex="11pt"/>
    </style:style>
    <style:style style:name="P345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45_1" style:family="text">
      <style:text-properties fo:font-size="11pt" style:font-name-asian="Calibri" style:font-size-asian="11pt" style:font-name-complex="Arial" style:font-size-complex="11pt"/>
    </style:style>
    <style:style style:name="T345_2" style:family="text">
      <style:text-properties fo:font-size="11pt" style:font-name-asian="Calibri" style:font-size-asian="11pt" style:font-name-complex="Arial" style:font-size-complex="11pt"/>
    </style:style>
    <style:style style:name="T345_3" style:family="text">
      <style:text-properties fo:font-size="11pt" style:font-name-asian="Calibri" style:font-size-asian="11pt" style:font-name-complex="Arial" style:font-size-complex="11pt"/>
    </style:style>
    <style:style style:name="T345_4" style:family="text">
      <style:text-properties fo:font-size="11pt" style:font-name-asian="Calibri" style:font-size-asian="11pt" style:font-name-complex="Arial" style:font-size-complex="11pt"/>
    </style:style>
    <style:style style:name="P346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346_1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T346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347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347_1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T347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348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348_1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T348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349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349_1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T349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350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350_1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T350_2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T350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351" style:family="paragraph" style:parent-style-name="List_20_Paragraph">
      <style:paragraph-properties fo:margin-bottom="0.423cm" fo:margin-left="1.259cm"/>
      <style:text-properties fo:font-size="11pt" style:font-name-asian="ＭＳ 明朝" style:font-size-asian="11pt" style:font-name-complex="Arial" style:font-size-complex="11pt"/>
    </style:style>
    <style:style style:name="P35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52_1" style:family="text">
      <style:text-properties fo:font-size="11pt" style:font-name-asian="Calibri" style:font-size-asian="11pt" style:font-name-complex="Arial" style:font-size-complex="11pt"/>
    </style:style>
    <style:style style:name="T352_2" style:family="text">
      <style:text-properties fo:font-size="11pt" style:font-name-asian="Calibri" style:font-size-asian="11pt" style:font-name-complex="Arial" style:font-size-complex="11pt"/>
    </style:style>
    <style:style style:name="T352_3" style:family="text">
      <style:text-properties fo:font-size="11pt" style:font-name-asian="Calibri" style:font-size-asian="11pt" style:font-name-complex="Arial" style:font-size-complex="11pt"/>
    </style:style>
    <style:style style:name="T352_4" style:family="text">
      <style:text-properties fo:font-size="11pt" style:font-name-asian="Calibri" style:font-size-asian="11pt" style:font-name-complex="Arial" style:font-size-complex="11pt"/>
    </style:style>
    <style:style style:name="T352_5" style:family="text">
      <style:text-properties fo:font-size="11pt" style:font-name-asian="Calibri" style:font-size-asian="11pt" style:font-name-complex="Arial" style:font-size-complex="11pt"/>
    </style:style>
    <style:style style:name="T352_6" style:family="text">
      <style:text-properties fo:font-size="11pt" style:font-name-asian="Calibri" style:font-size-asian="11pt" style:font-name-complex="Arial" style:font-size-complex="11pt"/>
    </style:style>
    <style:style style:name="Table4" style:family="table">
      <style:table-properties table:align="left" style:width="12.002cm" fo:margin-left="3cm"/>
    </style:style>
    <style:style style:name="Column10" style:family="table-column">
      <style:table-column-properties style:column-width="12.002cm"/>
    </style:style>
    <style:style style:name="Row18" style:family="table-row">
      <style:table-row-properties style:min-row-height="8.978cm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 fo:line-height="115%" fo:margin-top="0.423cm" fo:margin-bottom="0.212cm" fo:keep-with-next="always"/>
    </style:style>
    <style:style style:name="T353_1" style:family="text">
      <style:text-properties fo:color="#0b5127" style:font-name="Aptos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53_2" style:family="text">
      <style:text-properties fo:color="#0b5127" style:font-name="Aptos" fo:font-weight="bold" style:font-weight-asian="bold" style:font-weight-complex="bold"/>
    </style:style>
    <style:style style:name="T353_3" style:family="text">
      <style:text-properties fo:color="#0b5127" style:font-name="Aptos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354" style:family="paragraph" style:parent-style-name="Normal">
      <style:paragraph-properties fo:text-align="justify" fo:line-height="115%" fo:margin-bottom="0.353cm" fo:margin-left="-0.194cm"/>
      <style:text-properties style:font-name="Aptos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55" style:family="paragraph" style:parent-style-name="Normal">
      <style:paragraph-properties fo:text-align="justify" fo:line-height="115%" fo:margin-bottom="0.353cm" fo:margin-left="-0.194cm"/>
      <style:text-properties style:font-name="Aptos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56" style:family="paragraph" style:parent-style-name="List_20_Paragraph">
      <style:paragraph-properties fo:margin-bottom="0.423cm"/>
      <style:text-properties fo:font-size="11pt" style:font-name-asian="Arial" style:font-size-asian="11pt" style:font-name-complex="Arial" style:font-size-complex="11pt"/>
    </style:style>
    <style:style style:name="P357" style:family="paragraph" style:parent-style-name="List_20_Paragraph">
      <style:paragraph-properties fo:margin-bottom="0.423cm"/>
    </style:style>
    <style:style style:name="T357_1" style:family="text">
      <style:text-properties fo:font-size="11pt" style:font-name-asian="Arial" style:font-size-asian="11pt" style:font-name-complex="Arial" style:font-size-complex="11pt"/>
    </style:style>
    <style:style style:name="T357_2" style:family="text">
      <style:text-properties fo:font-size="11pt" style:font-name-asian="Arial" style:font-size-asian="11pt" style:font-name-complex="Arial" style:font-size-complex="11pt"/>
    </style:style>
    <style:style style:name="T357_3" style:family="text">
      <style:text-properties fo:font-size="11pt" style:font-name-asian="Arial" style:font-size-asian="11pt" style:font-name-complex="Arial" style:font-size-complex="11pt"/>
    </style:style>
    <style:style style:name="T357_4" style:family="text">
      <style:text-properties fo:font-size="11pt" style:font-name-asian="Arial" style:font-size-asian="11pt" style:font-name-complex="Arial" style:font-size-complex="11pt"/>
    </style:style>
    <style:style style:name="T357_5" style:family="text">
      <style:text-properties fo:font-size="11pt" style:font-name-asian="Arial" style:font-size-asian="11pt" style:font-name-complex="Arial" style:font-size-complex="11pt"/>
    </style:style>
    <style:style style:name="P358" style:family="paragraph" style:parent-style-name="List_20_Paragraph">
      <style:paragraph-properties fo:text-indent="-0.63cm" fo:margin-left="2.529cm"/>
      <style:text-properties fo:font-size="11pt" style:font-name-asian="Arial" style:font-size-asian="11pt" style:font-name-complex="Arial" style:font-size-complex="11pt"/>
    </style:style>
    <style:style style:name="T35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58_2" style:family="text">
      <style:text-properties fo:font-size="11pt" style:font-name-asian="Arial" style:font-size-asian="11pt" style:font-name-complex="Arial" style:font-size-complex="11pt"/>
    </style:style>
    <style:style style:name="P359" style:family="paragraph" style:parent-style-name="List_20_Paragraph">
      <style:paragraph-properties fo:text-indent="-0.63cm" fo:margin-left="2.529cm"/>
      <style:text-properties fo:font-size="11pt" style:font-name-asian="Arial" style:font-size-asian="11pt" style:font-name-complex="Arial" style:font-size-complex="11pt"/>
    </style:style>
    <style:style style:name="T35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59_2" style:family="text">
      <style:text-properties fo:font-size="11pt" style:font-name-asian="Arial" style:font-size-asian="11pt" style:font-name-complex="Arial" style:font-size-complex="11pt"/>
    </style:style>
    <style:style style:name="T359_3" style:family="text">
      <style:text-properties fo:font-size="11pt" style:font-name-asian="Arial" style:font-size-asian="11pt" style:font-name-complex="Arial" style:font-size-complex="11pt"/>
    </style:style>
    <style:style style:name="T359_4" style:family="text">
      <style:text-properties fo:font-size="11pt" style:font-name-asian="Arial" style:font-size-asian="11pt" style:font-name-complex="Arial" style:font-size-complex="11pt"/>
    </style:style>
    <style:style style:name="T359_5" style:family="text">
      <style:text-properties fo:font-size="11pt" style:font-name-asian="Arial" style:font-size-asian="11pt" style:font-name-complex="Arial" style:font-size-complex="11pt"/>
    </style:style>
    <style:style style:name="P360" style:family="paragraph" style:parent-style-name="List_20_Paragraph">
      <style:paragraph-properties fo:text-indent="-0.63cm" fo:margin-left="2.529cm"/>
      <style:text-properties fo:font-size="11pt" style:font-name-asian="Arial" style:font-size-asian="11pt" style:font-name-complex="Arial" style:font-size-complex="11pt"/>
    </style:style>
    <style:style style:name="T36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60_2" style:family="text">
      <style:text-properties fo:font-size="11pt" style:font-name-asian="Arial" style:font-size-asian="11pt" style:font-name-complex="Arial" style:font-size-complex="11pt"/>
    </style:style>
    <style:style style:name="T360_3" style:family="text">
      <style:text-properties fo:font-size="11pt" style:font-name-asian="Arial" style:font-size-asian="11pt" style:font-name-complex="Arial" style:font-size-complex="11pt"/>
    </style:style>
    <style:style style:name="T360_4" style:family="text">
      <style:text-properties fo:font-size="11pt" style:font-name-asian="Arial" style:font-size-asian="11pt" style:font-name-complex="Arial" style:font-size-complex="11pt"/>
    </style:style>
    <style:style style:name="T360_5" style:family="text">
      <style:text-properties fo:font-size="11pt" style:font-name-asian="Arial" style:font-size-asian="11pt" style:font-name-complex="Arial" style:font-size-complex="11pt"/>
    </style:style>
    <style:style style:name="T360_6" style:family="text">
      <style:text-properties fo:font-size="11pt" style:font-name-asian="Arial" style:font-size-asian="11pt" style:font-name-complex="Arial" style:font-size-complex="11pt"/>
    </style:style>
    <style:style style:name="P361" style:family="paragraph" style:parent-style-name="List_20_Paragraph">
      <style:paragraph-properties fo:text-indent="-0.63cm" fo:margin-left="2.529cm"/>
      <style:text-properties fo:font-size="11pt" style:font-name-asian="Arial" style:font-size-asian="11pt" style:font-name-complex="Arial" style:font-size-complex="11pt"/>
    </style:style>
    <style:style style:name="T36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61_2" style:family="text">
      <style:text-properties fo:font-size="11pt" style:font-name-asian="Arial" style:font-size-asian="11pt" style:font-name-complex="Arial" style:font-size-complex="11pt"/>
    </style:style>
    <style:style style:name="P362" style:family="paragraph" style:parent-style-name="List_20_Paragraph">
      <style:paragraph-properties fo:text-indent="-0.63cm" fo:margin-left="2.529cm"/>
      <style:text-properties fo:font-size="11pt" style:font-name-asian="Arial" style:font-size-asian="11pt" style:font-name-complex="Arial" style:font-size-complex="11pt"/>
    </style:style>
    <style:style style:name="T36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62_2" style:family="text">
      <style:text-properties fo:font-size="11pt" style:font-name-asian="Arial" style:font-size-asian="11pt" style:font-name-complex="Arial" style:font-size-complex="11pt"/>
    </style:style>
    <style:style style:name="T362_3" style:family="text">
      <style:text-properties fo:font-size="11pt" style:font-name-asian="Arial" style:font-size-asian="11pt" style:font-name-complex="Arial" style:font-size-complex="11pt"/>
    </style:style>
    <style:style style:name="P363" style:family="paragraph" style:parent-style-name="List_20_Paragraph">
      <style:paragraph-properties fo:text-indent="-0.63cm" fo:margin-left="2.529cm"/>
      <style:text-properties fo:font-size="11pt" style:font-name-asian="Arial" style:font-size-asian="11pt" style:font-name-complex="Arial" style:font-size-complex="11pt"/>
    </style:style>
    <style:style style:name="T36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63_2" style:family="text">
      <style:text-properties fo:font-size="11pt" style:font-name-asian="Arial" style:font-size-asian="11pt" style:font-name-complex="Arial" style:font-size-complex="11pt"/>
    </style:style>
    <style:style style:name="P364" style:family="paragraph" style:parent-style-name="List_20_Paragraph">
      <style:paragraph-properties fo:margin-left="2.529cm"/>
      <style:text-properties fo:font-size="11pt" style:font-name-asian="Arial" style:font-size-asian="11pt" style:font-name-complex="Arial" style:font-size-complex="11pt"/>
    </style:style>
    <style:style style:name="P365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65_1" style:family="text">
      <style:text-properties fo:font-size="11pt" style:font-name-asian="Calibri" style:font-size-asian="11pt" style:font-name-complex="Arial" style:font-size-complex="11pt"/>
    </style:style>
    <style:style style:name="T365_2" style:family="text">
      <style:text-properties fo:font-size="11pt" style:font-name-asian="Calibri" style:font-size-asian="11pt" style:font-name-complex="Arial" style:font-size-complex="11pt"/>
    </style:style>
    <style:style style:name="T365_3" style:family="text">
      <style:text-properties fo:font-size="11pt" style:font-name-asian="Calibri" style:font-size-asian="11pt" style:font-name-complex="Arial" style:font-size-complex="11pt"/>
    </style:style>
    <style:style style:name="T365_4" style:family="text">
      <style:text-properties fo:font-size="11pt" style:font-name-asian="Calibri" style:font-size-asian="11pt" style:font-name-complex="Arial" style:font-size-complex="11pt"/>
    </style:style>
    <style:style style:name="T365_5" style:family="text">
      <style:text-properties fo:font-size="11pt" style:font-name-asian="Calibri" style:font-size-asian="11pt" style:font-name-complex="Arial" style:font-size-complex="11pt"/>
    </style:style>
    <style:style style:name="T365_6" style:family="text">
      <style:text-properties fo:font-size="11pt" style:font-name-asian="Calibri" style:font-size-asian="11pt" style:font-name-complex="Arial" style:font-size-complex="11pt"/>
    </style:style>
    <style:style style:name="T365_7" style:family="text">
      <style:text-properties fo:font-size="11pt" style:font-name-asian="Calibri" style:font-size-asian="11pt" style:font-name-complex="Arial" style:font-size-complex="11pt"/>
    </style:style>
    <style:style style:name="T365_8" style:family="text">
      <style:text-properties fo:font-size="11pt" style:font-name-asian="Calibri" style:font-size-asian="11pt" style:font-name-complex="Arial" style:font-size-complex="11pt"/>
    </style:style>
    <style:style style:name="T365_9" style:family="text">
      <style:text-properties fo:font-size="11pt" style:font-name-asian="Calibri" style:font-size-asian="11pt" style:font-name-complex="Arial" style:font-size-complex="11pt"/>
    </style:style>
    <style:style style:name="T365_10" style:family="text">
      <style:text-properties fo:font-size="11pt" style:font-name-asian="Calibri" style:font-size-asian="11pt" style:font-name-complex="Arial" style:font-size-complex="11pt"/>
    </style:style>
    <style:style style:name="T365_11" style:family="text">
      <style:text-properties fo:font-size="11pt" style:font-name-asian="Calibri" style:font-size-asian="11pt" style:font-name-complex="Arial" style:font-size-complex="11pt"/>
    </style:style>
    <style:style style:name="T365_12" style:family="text">
      <style:text-properties fo:font-size="11pt" style:font-name-asian="Calibri" style:font-size-asian="11pt" style:font-name-complex="Arial" style:font-size-complex="11pt"/>
    </style:style>
    <style:style style:name="T365_13" style:family="text">
      <style:text-properties fo:font-size="11pt" style:font-name-asian="Calibri" style:font-size-asian="11pt" style:font-name-complex="Arial" style:font-size-complex="11pt"/>
    </style:style>
    <style:style style:name="T365_14" style:family="text">
      <style:text-properties fo:font-size="11pt" style:font-name-asian="Calibri" style:font-size-asian="11pt" style:font-name-complex="Arial" style:font-size-complex="11pt"/>
    </style:style>
    <style:style style:name="T365_15" style:family="text">
      <style:text-properties fo:font-size="11pt" style:font-name-asian="Calibri" style:font-size-asian="11pt" style:font-name-complex="Arial" style:font-size-complex="11pt"/>
    </style:style>
    <style:style style:name="T365_16" style:family="text">
      <style:text-properties fo:font-size="11pt" style:font-name-asian="Calibri" style:font-size-asian="11pt" style:font-name-complex="Arial" style:font-size-complex="11pt"/>
    </style:style>
    <style:style style:name="T365_17" style:family="text">
      <style:text-properties fo:font-size="11pt" style:font-name-asian="Calibri" style:font-size-asian="11pt" style:font-name-complex="Arial" style:font-size-complex="11pt"/>
    </style:style>
    <style:style style:name="T365_18" style:family="text">
      <style:text-properties fo:font-size="11pt" style:font-name-asian="Calibri" style:font-size-asian="11pt" style:font-name-complex="Arial" style:font-size-complex="11pt"/>
    </style:style>
    <style:style style:name="T365_19" style:family="text">
      <style:text-properties fo:font-size="11pt" style:font-name-asian="Calibri" style:font-size-asian="11pt" style:font-name-complex="Arial" style:font-size-complex="11pt"/>
    </style:style>
    <style:style style:name="T365_20" style:family="text">
      <style:text-properties fo:font-size="11pt" style:font-name-asian="Calibri" style:font-size-asian="11pt" style:font-name-complex="Arial" style:font-size-complex="11pt"/>
    </style:style>
    <style:style style:name="T365_21" style:family="text">
      <style:text-properties fo:font-size="11pt" style:font-name-asian="Calibri" style:font-size-asian="11pt" style:font-name-complex="Arial" style:font-size-complex="11pt"/>
    </style:style>
    <style:style style:name="T365_22" style:family="text">
      <style:text-properties fo:font-size="11pt" style:font-name-asian="Calibri" style:font-size-asian="11pt" style:font-name-complex="Arial" style:font-size-complex="11pt"/>
    </style:style>
    <style:style style:name="T365_23" style:family="text">
      <style:text-properties fo:font-size="11pt" style:font-name-asian="Calibri" style:font-size-asian="11pt" style:font-name-complex="Arial" style:font-size-complex="11pt"/>
    </style:style>
    <style:style style:name="T365_24" style:family="text">
      <style:text-properties fo:font-size="11pt" style:font-name-asian="Calibri" style:font-size-asian="11pt" style:font-name-complex="Arial" style:font-size-complex="11pt"/>
    </style:style>
    <style:style style:name="T365_25" style:family="text">
      <style:text-properties fo:font-size="11pt" style:font-name-asian="Calibri" style:font-size-asian="11pt" style:font-name-complex="Arial" style:font-size-complex="11pt"/>
    </style:style>
    <style:style style:name="T365_26" style:family="text">
      <style:text-properties fo:font-size="11pt" style:font-name-asian="Calibri" style:font-size-asian="11pt" style:font-name-complex="Arial" style:font-size-complex="11pt"/>
    </style:style>
    <style:style style:name="T365_27" style:family="text">
      <style:text-properties fo:font-size="11pt" style:font-name-asian="Calibri" style:font-size-asian="11pt" style:font-name-complex="Arial" style:font-size-complex="11pt"/>
    </style:style>
    <style:style style:name="T365_28" style:family="text">
      <style:text-properties fo:font-size="11pt" style:font-name-asian="Calibri" style:font-size-asian="11pt" style:font-name-complex="Arial" style:font-size-complex="11pt"/>
    </style:style>
    <style:style style:name="T365_29" style:family="text">
      <style:text-properties fo:font-size="11pt" style:font-name-asian="Calibri" style:font-size-asian="11pt" style:font-name-complex="Arial" style:font-size-complex="11pt"/>
    </style:style>
    <style:style style:name="T365_30" style:family="text">
      <style:text-properties fo:font-size="11pt" style:font-name-asian="Calibri" style:font-size-asian="11pt" style:font-name-complex="Arial" style:font-size-complex="11pt"/>
    </style:style>
    <style:style style:name="T365_31" style:family="text">
      <style:text-properties fo:font-size="11pt" style:font-name-asian="Calibri" style:font-size-asian="11pt" style:font-name-complex="Arial" style:font-size-complex="11pt"/>
    </style:style>
    <style:style style:name="T365_32" style:family="text">
      <style:text-properties fo:font-size="11pt" style:font-name-asian="Calibri" style:font-size-asian="11pt" style:font-name-complex="Arial" style:font-size-complex="11pt"/>
    </style:style>
    <style:style style:name="T365_33" style:family="text">
      <style:text-properties fo:font-size="11pt" style:font-name-asian="Calibri" style:font-size-asian="11pt" style:font-name-complex="Arial" style:font-size-complex="11pt"/>
    </style:style>
    <style:style style:name="T365_34" style:family="text">
      <style:text-properties fo:font-size="11pt" style:font-name-asian="Calibri" style:font-size-asian="11pt" style:font-name-complex="Arial" style:font-size-complex="11pt"/>
    </style:style>
    <style:style style:name="T365_35" style:family="text">
      <style:text-properties fo:font-size="11pt" style:font-name-asian="Calibri" style:font-size-asian="11pt" style:font-name-complex="Arial" style:font-size-complex="11pt"/>
    </style:style>
    <style:style style:name="T365_36" style:family="text">
      <style:text-properties fo:font-size="11pt" style:font-name-asian="Calibri" style:font-size-asian="11pt" style:font-name-complex="Arial" style:font-size-complex="11pt"/>
    </style:style>
    <style:style style:name="T365_37" style:family="text">
      <style:text-properties fo:font-size="11pt" style:font-name-asian="Calibri" style:font-size-asian="11pt" style:font-name-complex="Arial" style:font-size-complex="11pt"/>
    </style:style>
    <style:style style:name="T365_38" style:family="text">
      <style:text-properties fo:font-size="11pt" style:font-name-asian="Calibri" style:font-size-asian="11pt" style:font-name-complex="Arial" style:font-size-complex="11pt"/>
    </style:style>
    <style:style style:name="T365_39" style:family="text">
      <style:text-properties fo:font-size="11pt" style:font-name-asian="Calibri" style:font-size-asian="11pt" style:font-name-complex="Arial" style:font-size-complex="11pt"/>
    </style:style>
    <style:style style:name="T365_40" style:family="text">
      <style:text-properties fo:font-size="11pt" style:font-name-asian="Calibri" style:font-size-asian="11pt" style:font-name-complex="Arial" style:font-size-complex="11pt"/>
    </style:style>
    <style:style style:name="T365_41" style:family="text">
      <style:text-properties fo:font-size="11pt" style:font-name-asian="Calibri" style:font-size-asian="11pt" style:font-name-complex="Arial" style:font-size-complex="11pt"/>
    </style:style>
    <style:style style:name="T365_42" style:family="text">
      <style:text-properties fo:font-size="11pt" style:font-name-asian="Calibri" style:font-size-asian="11pt" style:font-name-complex="Arial" style:font-size-complex="11pt"/>
    </style:style>
    <style:style style:name="T365_43" style:family="text">
      <style:text-properties fo:font-size="11pt" style:font-name-asian="Calibri" style:font-size-asian="11pt" style:font-name-complex="Arial" style:font-size-complex="11pt"/>
    </style:style>
    <style:style style:name="T365_44" style:family="text">
      <style:text-properties fo:font-size="11pt" style:font-name-asian="Calibri" style:font-size-asian="11pt" style:font-name-complex="Arial" style:font-size-complex="11pt"/>
    </style:style>
    <style:style style:name="T365_45" style:family="text">
      <style:text-properties fo:font-size="11pt" style:font-name-asian="Calibri" style:font-size-asian="11pt" style:font-name-complex="Arial" style:font-size-complex="11pt"/>
    </style:style>
    <style:style style:name="T365_46" style:family="text">
      <style:text-properties fo:font-size="11pt" style:font-name-asian="Calibri" style:font-size-asian="11pt" style:font-name-complex="Arial" style:font-size-complex="11pt"/>
    </style:style>
    <style:style style:name="T365_47" style:family="text">
      <style:text-properties fo:font-size="11pt" style:font-name-asian="Calibri" style:font-size-asian="11pt" style:font-name-complex="Arial" style:font-size-complex="11pt"/>
    </style:style>
    <style:style style:name="T365_48" style:family="text">
      <style:text-properties fo:font-size="11pt" style:font-name-asian="Calibri" style:font-size-asian="11pt" style:font-name-complex="Arial" style:font-size-complex="11pt"/>
    </style:style>
    <style:style style:name="T365_49" style:family="text">
      <style:text-properties fo:font-size="11pt" style:font-name-asian="Calibri" style:font-size-asian="11pt" style:font-name-complex="Arial" style:font-size-complex="11pt"/>
    </style:style>
    <style:style style:name="T365_50" style:family="text">
      <style:text-properties fo:font-size="11pt" style:font-name-asian="Calibri" style:font-size-asian="11pt" style:font-name-complex="Arial" style:font-size-complex="11pt"/>
    </style:style>
    <style:style style:name="T365_51" style:family="text">
      <style:text-properties fo:font-size="11pt" style:font-name-asian="Calibri" style:font-size-asian="11pt" style:font-name-complex="Arial" style:font-size-complex="11pt"/>
    </style:style>
    <style:style style:name="T365_52" style:family="text">
      <style:text-properties fo:font-size="11pt" style:font-name-asian="Calibri" style:font-size-asian="11pt" style:font-name-complex="Arial" style:font-size-complex="11pt"/>
    </style:style>
    <style:style style:name="T365_53" style:family="text">
      <style:text-properties fo:font-size="11pt" style:font-name-asian="Calibri" style:font-size-asian="11pt" style:font-name-complex="Arial" style:font-size-complex="11pt"/>
    </style:style>
    <style:style style:name="T365_54" style:family="text">
      <style:text-properties fo:font-size="11pt" style:font-name-asian="Calibri" style:font-size-asian="11pt" style:font-name-complex="Arial" style:font-size-complex="11pt"/>
    </style:style>
    <style:style style:name="T365_55" style:family="text">
      <style:text-properties fo:font-size="11pt" style:font-name-asian="Calibri" style:font-size-asian="11pt" style:font-name-complex="Arial" style:font-size-complex="11pt"/>
    </style:style>
    <style:style style:name="T365_56" style:family="text">
      <style:text-properties fo:font-size="11pt" style:font-name-asian="Calibri" style:font-size-asian="11pt" style:font-name-complex="Arial" style:font-size-complex="11pt"/>
    </style:style>
    <style:style style:name="P366" style:family="paragraph" style:parent-style-name="List_20_Paragraph">
      <style:paragraph-properties fo:margin-bottom="0.423cm"/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367" style:family="paragraph" style:parent-style-name="List_20_Paragraph">
      <style:paragraph-properties fo:margin-bottom="0.423cm"/>
    </style:style>
    <style:style style:name="T367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368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P369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369_1" style:family="text">
      <style:text-properties fo:font-size="11pt" style:font-name-asian="ＭＳ 明朝" style:font-size-asian="11pt" style:font-name-complex="Arial" style:font-size-complex="11pt"/>
    </style:style>
    <style:style style:name="T369_2" style:family="text">
      <style:text-properties fo:font-size="11pt" style:font-name-asian="ＭＳ 明朝" style:font-size-asian="11pt" style:font-name-complex="Arial" style:font-size-complex="11pt"/>
    </style:style>
    <style:style style:name="T369_3" style:family="text">
      <style:text-properties fo:font-size="11pt" style:font-name-asian="ＭＳ 明朝" style:font-size-asian="11pt" style:font-name-complex="Arial" style:font-size-complex="11pt"/>
    </style:style>
    <style:style style:name="T369_4" style:family="text">
      <style:text-properties fo:font-size="11pt" style:font-name-asian="ＭＳ 明朝" style:font-size-asian="11pt" style:font-name-complex="Arial" style:font-size-complex="11pt"/>
    </style:style>
    <style:style style:name="T369_5" style:family="text">
      <style:text-properties fo:font-size="11pt" style:font-name-asian="ＭＳ 明朝" style:font-size-asian="11pt" style:font-name-complex="Arial" style:font-size-complex="11pt"/>
    </style:style>
    <style:style style:name="T369_6" style:family="text">
      <style:text-properties fo:font-size="11pt" style:font-name-asian="ＭＳ 明朝" style:font-size-asian="11pt" style:font-name-complex="Arial" style:font-size-complex="11pt"/>
    </style:style>
    <style:style style:name="T369_7" style:family="text">
      <style:text-properties fo:font-size="11pt" style:font-name-asian="ＭＳ 明朝" style:font-size-asian="11pt" style:font-name-complex="Arial" style:font-size-complex="11pt"/>
    </style:style>
    <style:style style:name="T369_8" style:family="text">
      <style:text-properties fo:font-size="11pt" style:font-name-asian="ＭＳ 明朝" style:font-size-asian="11pt" style:font-name-complex="Arial" style:font-size-complex="11pt"/>
    </style:style>
    <style:style style:name="T369_9" style:family="text">
      <style:text-properties fo:font-size="11pt" style:font-name-asian="ＭＳ 明朝" style:font-size-asian="11pt" style:font-name-complex="Arial" style:font-size-complex="11pt"/>
    </style:style>
    <style:style style:name="T369_10" style:family="text">
      <style:text-properties fo:font-size="11pt" style:font-name-asian="ＭＳ 明朝" style:font-size-asian="11pt" style:font-name-complex="Arial" style:font-size-complex="11pt"/>
    </style:style>
    <style:style style:name="T369_11" style:family="text">
      <style:text-properties fo:font-size="11pt" style:font-name-asian="ＭＳ 明朝" style:font-size-asian="11pt" style:font-name-complex="Arial" style:font-size-complex="11pt"/>
    </style:style>
    <style:style style:name="T369_12" style:family="text">
      <style:text-properties fo:font-size="11pt" style:font-name-asian="ＭＳ 明朝" style:font-size-asian="11pt" style:font-name-complex="Arial" style:font-size-complex="11pt"/>
    </style:style>
    <style:style style:name="T369_13" style:family="text">
      <style:text-properties fo:font-size="11pt" style:font-name-asian="ＭＳ 明朝" style:font-size-asian="11pt" style:font-name-complex="Arial" style:font-size-complex="11pt"/>
    </style:style>
    <style:style style:name="T369_14" style:family="text">
      <style:text-properties fo:font-size="11pt" style:font-name-asian="ＭＳ 明朝" style:font-size-asian="11pt" style:font-name-complex="Arial" style:font-size-complex="11pt"/>
    </style:style>
    <style:style style:name="T369_15" style:family="text">
      <style:text-properties fo:font-size="11pt" style:font-name-asian="ＭＳ 明朝" style:font-size-asian="11pt" style:font-name-complex="Arial" style:font-size-complex="11pt"/>
    </style:style>
    <style:style style:name="P370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71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71_1" style:family="text">
      <style:text-properties fo:font-size="11pt" style:font-name-asian="Calibri" style:font-size-asian="11pt" style:font-name-complex="Arial" style:font-size-complex="11pt"/>
    </style:style>
    <style:style style:name="T371_2" style:family="text">
      <style:text-properties fo:font-size="11pt" style:font-name-asian="Calibri" style:font-size-asian="11pt" style:font-name-complex="Arial" style:font-size-complex="11pt"/>
    </style:style>
    <style:style style:name="T371_3" style:family="text">
      <style:text-properties fo:font-size="11pt" style:font-name-asian="Calibri" style:font-size-asian="11pt" style:font-name-complex="Arial" style:font-size-complex="11pt"/>
    </style:style>
    <style:style style:name="P37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73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73_1" style:family="text">
      <style:text-properties fo:font-size="11pt" style:font-name-asian="Calibri" style:font-size-asian="11pt" style:font-name-complex="Arial" style:font-size-complex="11pt"/>
    </style:style>
    <style:style style:name="T373_2" style:family="text">
      <style:text-properties fo:font-size="11pt" style:font-name-asian="Calibri" style:font-size-asian="11pt" style:font-name-complex="Arial" style:font-size-complex="11pt"/>
    </style:style>
    <style:style style:name="T373_3" style:family="text">
      <style:text-properties fo:font-size="11pt" style:font-name-asian="Calibri" style:font-size-asian="11pt" style:font-name-complex="Arial" style:font-size-complex="11pt"/>
    </style:style>
    <style:style style:name="T373_4" style:family="text">
      <style:text-properties fo:font-size="11pt" style:font-name-asian="Calibri" style:font-size-asian="11pt" style:font-name-complex="Arial" style:font-size-complex="11pt"/>
    </style:style>
    <style:style style:name="T373_5" style:family="text">
      <style:text-properties fo:font-size="11pt" style:font-name-asian="Calibri" style:font-size-asian="11pt" style:font-name-complex="Arial" style:font-size-complex="11pt"/>
    </style:style>
    <style:style style:name="T373_6" style:family="text">
      <style:text-properties fo:font-size="11pt" style:font-name-asian="Calibri" style:font-size-asian="11pt" style:font-name-complex="Arial" style:font-size-complex="11pt"/>
    </style:style>
    <style:style style:name="P374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75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75_1" style:family="text">
      <style:text-properties fo:font-size="11pt" style:font-name-asian="Calibri" style:font-size-asian="11pt" style:font-name-complex="Arial" style:font-size-complex="11pt"/>
    </style:style>
    <style:style style:name="T375_2" style:family="text">
      <style:text-properties fo:font-size="11pt" style:font-name-asian="Calibri" style:font-size-asian="11pt" style:font-name-complex="Arial" style:font-size-complex="11pt"/>
    </style:style>
    <style:style style:name="T375_3" style:family="text">
      <style:text-properties fo:font-size="11pt" style:font-name-asian="Calibri" style:font-size-asian="11pt" style:font-name-complex="Arial" style:font-size-complex="11pt"/>
    </style:style>
    <style:style style:name="T375_4" style:family="text">
      <style:text-properties fo:font-size="11pt" style:font-name-asian="Calibri" style:font-size-asian="11pt" style:font-name-complex="Arial" style:font-size-complex="11pt"/>
    </style:style>
    <style:style style:name="T375_5" style:family="text">
      <style:text-properties fo:font-size="11pt" style:font-name-asian="Calibri" style:font-size-asian="11pt" style:font-name-complex="Arial" style:font-size-complex="11pt"/>
    </style:style>
    <style:style style:name="T375_6" style:family="text">
      <style:text-properties fo:font-size="11pt" style:font-name-asian="Calibri" style:font-size-asian="11pt" style:font-name-complex="Arial" style:font-size-complex="11pt"/>
    </style:style>
    <style:style style:name="T375_7" style:family="text">
      <style:text-properties fo:font-size="11pt" style:font-name-asian="Calibri" style:font-size-asian="11pt" style:font-name-complex="Arial" style:font-size-complex="11pt"/>
    </style:style>
    <style:style style:name="P376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77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377_1" style:family="text">
      <style:text-properties fo:font-size="11pt" style:font-name-asian="ＭＳ 明朝" style:font-size-asian="11pt" style:font-name-complex="Arial" style:font-size-complex="11pt"/>
    </style:style>
    <style:style style:name="T377_2" style:family="text">
      <style:text-properties fo:font-size="11pt" style:font-name-asian="ＭＳ 明朝" style:font-size-asian="11pt" style:font-name-complex="Arial" style:font-size-complex="11pt"/>
    </style:style>
    <style:style style:name="T377_3" style:family="text">
      <style:text-properties fo:font-size="11pt" style:font-name-asian="ＭＳ 明朝" style:font-size-asian="11pt" style:font-name-complex="Arial" style:font-size-complex="11pt"/>
    </style:style>
    <style:style style:name="T377_4" style:family="text">
      <style:text-properties fo:font-size="11pt" style:font-name-asian="ＭＳ 明朝" style:font-size-asian="11pt" style:font-name-complex="Arial" style:font-size-complex="11pt"/>
    </style:style>
    <style:style style:name="T377_5" style:family="text">
      <style:text-properties fo:font-size="11pt" style:font-name-asian="ＭＳ 明朝" style:font-size-asian="11pt" style:font-name-complex="Arial" style:font-size-complex="11pt"/>
    </style:style>
    <style:style style:name="P378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79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379_1" style:family="text">
      <style:text-properties fo:font-size="11pt" style:font-name-asian="ＭＳ 明朝" style:font-size-asian="11pt" style:font-name-complex="Arial" style:font-size-complex="11pt"/>
    </style:style>
    <style:style style:name="T379_2" style:family="text">
      <style:text-properties fo:font-size="11pt" style:font-name-asian="ＭＳ 明朝" style:font-size-asian="11pt" style:font-name-complex="Arial" style:font-size-complex="11pt"/>
    </style:style>
    <style:style style:name="T379_3" style:family="text">
      <style:text-properties fo:font-size="11pt" style:font-name-asian="ＭＳ 明朝" style:font-size-asian="11pt" style:font-name-complex="Arial" style:font-size-complex="11pt"/>
    </style:style>
    <style:style style:name="T379_4" style:family="text">
      <style:text-properties fo:font-size="11pt" style:font-name-asian="ＭＳ 明朝" style:font-size-asian="11pt" style:font-name-complex="Arial" style:font-size-complex="11pt"/>
    </style:style>
    <style:style style:name="T379_5" style:family="text">
      <style:text-properties fo:font-size="11pt" style:font-name-asian="ＭＳ 明朝" style:font-size-asian="11pt" style:font-name-complex="Arial" style:font-size-complex="11pt"/>
    </style:style>
    <style:style style:name="T379_6" style:family="text">
      <style:text-properties fo:font-size="11pt" style:font-name-asian="ＭＳ 明朝" style:font-size-asian="11pt" style:font-name-complex="Arial" style:font-size-complex="11pt"/>
    </style:style>
    <style:style style:name="T379_7" style:family="text">
      <style:text-properties fo:font-size="11pt" style:font-name-asian="ＭＳ 明朝" style:font-size-asian="11pt" style:font-name-complex="Arial" style:font-size-complex="11pt"/>
    </style:style>
    <style:style style:name="P380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81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81_1" style:family="text">
      <style:text-properties fo:font-size="11pt" style:font-name-asian="Calibri" style:font-size-asian="11pt" style:font-name-complex="Arial" style:font-size-complex="11pt"/>
    </style:style>
    <style:style style:name="P382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P383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383_1" style:family="text">
      <style:text-properties fo:font-size="11pt" style:font-name-asian="ＭＳ 明朝" style:font-size-asian="11pt" style:font-name-complex="Arial" style:font-size-complex="11pt"/>
    </style:style>
    <style:style style:name="T383_2" style:family="text">
      <style:text-properties fo:font-size="11pt" style:font-name-asian="ＭＳ 明朝" style:font-size-asian="11pt" style:font-name-complex="Arial" style:font-size-complex="11pt"/>
    </style:style>
    <style:style style:name="T383_3" style:family="text">
      <style:text-properties fo:font-size="11pt" style:font-name-asian="ＭＳ 明朝" style:font-size-asian="11pt" style:font-name-complex="Arial" style:font-size-complex="11pt"/>
    </style:style>
    <style:style style:name="T383_4" style:family="text">
      <style:text-properties fo:font-size="11pt" style:font-name-asian="ＭＳ 明朝" style:font-size-asian="11pt" style:font-name-complex="Arial" style:font-size-complex="11pt"/>
    </style:style>
    <style:style style:name="T383_5" style:family="text">
      <style:text-properties fo:font-size="11pt" style:font-name-asian="ＭＳ 明朝" style:font-size-asian="11pt" style:font-name-complex="Arial" style:font-size-complex="11pt"/>
    </style:style>
    <style:style style:name="T383_6" style:family="text">
      <style:text-properties fo:font-size="11pt" style:font-name-asian="ＭＳ 明朝" style:font-size-asian="11pt" style:font-name-complex="Arial" style:font-size-complex="11pt"/>
    </style:style>
    <style:style style:name="T383_7" style:family="text">
      <style:text-properties fo:font-size="11pt" style:font-name-asian="ＭＳ 明朝" style:font-size-asian="11pt" style:font-name-complex="Arial" style:font-size-complex="11pt"/>
    </style:style>
    <style:style style:name="T383_8" style:family="text">
      <style:text-properties fo:font-size="11pt" style:font-name-asian="ＭＳ 明朝" style:font-size-asian="11pt" style:font-name-complex="Arial" style:font-size-complex="11pt"/>
    </style:style>
    <style:style style:name="T383_9" style:family="text">
      <style:text-properties fo:font-size="11pt" style:font-name-asian="ＭＳ 明朝" style:font-size-asian="11pt" style:font-name-complex="Arial" style:font-size-complex="11pt"/>
    </style:style>
    <style:style style:name="P384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P385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385_1" style:family="text">
      <style:text-properties fo:font-size="11pt" style:font-name-asian="ＭＳ 明朝" style:font-size-asian="11pt" style:font-name-complex="Arial" style:font-size-complex="11pt"/>
    </style:style>
    <style:style style:name="T385_2" style:family="text">
      <style:text-properties fo:font-size="11pt" style:font-name-asian="ＭＳ 明朝" style:font-size-asian="11pt" style:font-name-complex="Arial" style:font-size-complex="11pt"/>
    </style:style>
    <style:style style:name="T385_3" style:family="text">
      <style:text-properties fo:font-size="11pt" style:font-name-asian="ＭＳ 明朝" style:font-size-asian="11pt" style:font-name-complex="Arial" style:font-size-complex="11pt"/>
    </style:style>
    <style:style style:name="T385_4" style:family="text">
      <style:text-properties fo:font-size="11pt" style:font-name-asian="ＭＳ 明朝" style:font-size-asian="11pt" style:font-name-complex="Arial" style:font-size-complex="11pt"/>
    </style:style>
    <style:style style:name="T385_5" style:family="text">
      <style:text-properties fo:font-size="11pt" style:font-name-asian="ＭＳ 明朝" style:font-size-asian="11pt" style:font-name-complex="Arial" style:font-size-complex="11pt"/>
    </style:style>
    <style:style style:name="P386" style:family="paragraph" style:parent-style-name="List_20_Paragraph">
      <style:paragraph-properties fo:margin-bottom="0.423cm"/>
      <style:text-properties fo:font-size="11pt" style:font-name-asian="Arial" style:font-size-asian="11pt" style:font-name-complex="Arial" style:font-size-complex="11pt"/>
    </style:style>
    <style:style style:name="P387" style:family="paragraph" style:parent-style-name="List_20_Paragraph">
      <style:paragraph-properties fo:text-indent="0.635cm" fo:margin-bottom="0.423cm" fo:margin-left="0cm"/>
    </style:style>
    <style:style style:name="T387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388" style:family="paragraph" style:parent-style-name="List_20_Paragraph">
      <style:text-properties fo:font-size="11pt" style:font-name-asian="Calibri" style:font-size-asian="11pt" style:font-name-complex="Arial" style:font-size-complex="11pt"/>
    </style:style>
    <style:style style:name="T388_1" style:family="text">
      <style:text-properties fo:font-size="11pt" style:font-name-asian="Calibri" style:font-size-asian="11pt" style:font-name-complex="Arial" style:font-size-complex="11pt"/>
    </style:style>
    <style:style style:name="T388_2" style:family="text">
      <style:text-properties fo:font-size="11pt" style:font-name-asian="Calibri" style:font-size-asian="11pt" style:font-name-complex="Arial" style:font-size-complex="11pt"/>
    </style:style>
    <style:style style:name="T388_3" style:family="text">
      <style:text-properties fo:font-size="11pt" style:font-name-asian="Calibri" style:font-size-asian="11pt" style:font-name-complex="Arial" style:font-size-complex="11pt"/>
    </style:style>
    <style:style style:name="T388_4" style:family="text">
      <style:text-properties fo:font-size="11pt" style:font-name-asian="Calibri" style:font-size-asian="11pt" style:font-name-complex="Arial" style:font-size-complex="11pt"/>
    </style:style>
    <style:style style:name="T388_5" style:family="text">
      <style:text-properties fo:font-size="11pt" style:font-name-asian="Calibri" style:font-size-asian="11pt" style:font-name-complex="Arial" style:font-size-complex="11pt"/>
    </style:style>
    <style:style style:name="P389" style:family="paragraph" style:parent-style-name="List_20_Paragraph">
      <style:paragraph-properties fo:margin-bottom="0.423cm"/>
    </style:style>
    <style:style style:name="T389_1" style:family="text">
      <style:text-properties fo:font-size="11pt" style:font-size-asian="11pt" style:font-name-complex="Arial" style:font-size-complex="11pt"/>
    </style:style>
    <style:style style:name="P390" style:family="paragraph" style:parent-style-name="List_20_Paragraph">
      <style:paragraph-properties fo:margin-bottom="0.423cm"/>
    </style:style>
    <style:style style:name="T390_1" style:family="text">
      <style:text-properties fo:font-size="11pt" style:font-size-asian="11pt" style:font-name-complex="Arial" style:font-size-complex="11pt"/>
    </style:style>
    <style:style style:name="P391" style:family="paragraph" style:parent-style-name="List_20_Paragraph">
      <style:paragraph-properties fo:margin-bottom="0.423cm"/>
    </style:style>
    <style:style style:name="T391_1" style:family="text">
      <style:text-properties fo:font-size="11pt" style:font-size-asian="11pt" style:font-name-complex="Arial" style:font-size-complex="11pt"/>
    </style:style>
    <style:style style:name="P392" style:family="paragraph" style:parent-style-name="List_20_Paragraph">
      <style:paragraph-properties fo:margin-bottom="0.423cm"/>
    </style:style>
    <style:style style:name="T392_1" style:family="text">
      <style:text-properties fo:font-size="11pt" style:font-size-asian="11pt" style:font-name-complex="Arial" style:font-size-complex="11pt"/>
    </style:style>
    <style:style style:name="P393" style:family="paragraph" style:parent-style-name="List_20_Paragraph">
      <style:paragraph-properties fo:margin-bottom="0.423cm" fo:margin-left="2.54cm"/>
      <style:text-properties fo:font-size="11pt" style:font-name-asian="ＭＳ 明朝" style:font-size-asian="11pt" style:font-name-complex="Arial" style:font-size-complex="11pt" style:font-weight-complex="bold"/>
    </style:style>
    <style:style style:name="P394" style:family="paragraph" style:parent-style-name="List_20_Paragraph"/>
    <style:style style:name="T394_1" style:family="text">
      <style:text-properties fo:font-size="11pt" style:font-size-asian="11pt" style:font-name-complex="Arial" style:font-size-complex="11pt"/>
    </style:style>
    <style:style style:name="T394_2" style:family="text">
      <style:text-properties fo:font-size="11pt" style:font-size-asian="11pt" style:font-name-complex="Arial" style:font-size-complex="11pt"/>
    </style:style>
    <style:style style:name="T394_3" style:family="text">
      <style:text-properties fo:font-size="11pt" style:font-size-asian="11pt" style:font-name-complex="Arial" style:font-size-complex="11pt"/>
    </style:style>
    <style:style style:name="P395" style:family="paragraph" style:parent-style-name="List_20_Paragraph">
      <style:text-properties fo:font-size="11pt" style:font-size-asian="11pt" style:font-name-complex="Arial" style:font-size-complex="11pt"/>
    </style:style>
    <style:style style:name="T395_1" style:family="text">
      <style:text-properties fo:font-size="11pt" style:font-size-asian="11pt" style:font-name-complex="Arial" style:font-size-complex="11pt"/>
    </style:style>
    <style:style style:name="P396" style:family="paragraph" style:parent-style-name="List_20_Paragraph">
      <style:text-properties fo:font-size="11pt" style:font-size-asian="11pt" style:font-name-complex="Arial" style:font-size-complex="11pt"/>
    </style:style>
    <style:style style:name="T396_1" style:family="text">
      <style:text-properties fo:font-size="11pt" style:font-size-asian="11pt" style:font-name-complex="Arial" style:font-size-complex="11pt"/>
    </style:style>
    <style:style style:name="P397" style:family="paragraph" style:parent-style-name="Normal">
      <style:text-properties fo:font-size="11pt" style:font-size-asian="11pt" style:font-name-complex="Arial" style:font-size-complex="11pt"/>
    </style:style>
    <style:style style:name="P398" style:family="paragraph" style:parent-style-name="List_20_Paragraph">
      <style:text-properties fo:font-size="11pt" style:font-size-asian="11pt" style:font-name-complex="Arial" style:font-size-complex="11pt"/>
    </style:style>
    <style:style style:name="T398_1" style:family="text">
      <style:text-properties fo:font-size="11pt" style:font-size-asian="11pt" style:font-name-complex="Arial" style:font-size-complex="11pt"/>
    </style:style>
    <style:style style:name="T398_2" style:family="text">
      <style:text-properties fo:font-size="11pt" style:font-size-asian="11pt" style:font-name-complex="Arial" style:font-size-complex="11pt"/>
    </style:style>
    <style:style style:name="T398_3" style:family="text">
      <style:text-properties fo:font-size="11pt" style:font-size-asian="11pt" style:font-name-complex="Arial" style:font-size-complex="11pt"/>
    </style:style>
    <style:style style:name="T398_4" style:family="text">
      <style:text-properties fo:font-size="11pt" style:font-size-asian="11pt" style:font-name-complex="Arial" style:font-size-complex="11pt"/>
    </style:style>
    <style:style style:name="T398_5" style:family="text">
      <style:text-properties fo:font-size="11pt" style:font-size-asian="11pt" style:font-name-complex="Arial" style:font-size-complex="11pt"/>
    </style:style>
    <style:style style:name="P399" style:family="paragraph" style:parent-style-name="List_20_Paragraph">
      <style:text-properties fo:font-size="11pt" style:font-size-asian="11pt" style:font-name-complex="Arial" style:font-size-complex="11pt"/>
    </style:style>
    <style:style style:name="T399_1" style:family="text">
      <style:text-properties fo:font-size="11pt" style:font-size-asian="11pt" style:font-name-complex="Arial" style:font-size-complex="11pt"/>
    </style:style>
    <style:style style:name="P400" style:family="paragraph" style:parent-style-name="List_20_Paragraph">
      <style:text-properties fo:font-size="11pt" style:font-size-asian="11pt" style:font-name-complex="Arial" style:font-size-complex="11pt"/>
    </style:style>
    <style:style style:name="T400_1" style:family="text">
      <style:text-properties fo:font-size="11pt" style:font-size-asian="11pt" style:font-name-complex="Arial" style:font-size-complex="11pt"/>
    </style:style>
    <style:style style:name="P401" style:family="paragraph" style:parent-style-name="List_20_Paragraph">
      <style:text-properties fo:font-size="11pt" style:font-size-asian="11pt" style:font-name-complex="Arial" style:font-size-complex="11pt"/>
    </style:style>
    <style:style style:name="T401_1" style:family="text">
      <style:text-properties fo:font-size="11pt" style:font-size-asian="11pt" style:font-name-complex="Arial" style:font-size-complex="11pt"/>
    </style:style>
    <style:style style:name="P402" style:family="paragraph" style:parent-style-name="List_20_Paragraph">
      <style:text-properties fo:font-size="11pt" style:font-size-asian="11pt" style:font-name-complex="Arial" style:font-size-complex="11pt"/>
    </style:style>
    <style:style style:name="T402_1" style:family="text">
      <style:text-properties fo:font-size="11pt" style:font-size-asian="11pt" style:font-name-complex="Arial" style:font-size-complex="11pt"/>
    </style:style>
    <style:style style:name="P403" style:family="paragraph" style:parent-style-name="List_20_Paragraph">
      <style:paragraph-properties fo:margin-left="2.54cm"/>
      <style:text-properties fo:background-color="#ffff00" fo:font-size="11pt" style:font-size-asian="11pt" style:font-name-complex="Arial" style:font-size-complex="11pt"/>
    </style:style>
    <style:style style:name="P404" style:family="paragraph" style:parent-style-name="List_20_Paragraph">
      <style:text-properties fo:font-size="11pt" style:font-name-asian="ＭＳ 明朝" style:font-size-asian="11pt" style:font-name-complex="Arial" style:font-size-complex="11pt"/>
    </style:style>
    <style:style style:name="T404_1" style:family="text">
      <style:text-properties fo:font-size="11pt" style:font-name-asian="ＭＳ 明朝" style:font-size-asian="11pt" style:font-name-complex="Arial" style:font-size-complex="11pt"/>
    </style:style>
    <style:style style:name="T404_2" style:family="text">
      <style:text-properties fo:font-size="11pt" style:font-name-asian="ＭＳ 明朝" style:font-size-asian="11pt" style:font-name-complex="Arial" style:font-size-complex="11pt"/>
    </style:style>
    <style:style style:name="T404_3" style:family="text">
      <style:text-properties fo:font-size="11pt" style:font-name-asian="ＭＳ 明朝" style:font-size-asian="11pt" style:font-name-complex="Arial" style:font-size-complex="11pt"/>
    </style:style>
    <style:style style:name="T404_4" style:family="text">
      <style:text-properties fo:font-size="11pt" style:font-name-asian="ＭＳ 明朝" style:font-size-asian="11pt" style:font-name-complex="Arial" style:font-size-complex="11pt"/>
    </style:style>
    <style:style style:name="T404_5" style:family="text">
      <style:text-properties fo:font-size="11pt" style:font-name-asian="ＭＳ 明朝" style:font-size-asian="11pt" style:font-name-complex="Arial" style:font-size-complex="11pt"/>
    </style:style>
    <style:style style:name="T404_6" style:family="text">
      <style:text-properties fo:font-size="11pt" style:font-name-asian="ＭＳ 明朝" style:font-size-asian="11pt" style:font-name-complex="Arial" style:font-size-complex="11pt"/>
    </style:style>
    <style:style style:name="T404_7" style:family="text">
      <style:text-properties fo:font-size="11pt" style:font-name-asian="ＭＳ 明朝" style:font-size-asian="11pt" style:font-name-complex="Arial" style:font-size-complex="11pt"/>
    </style:style>
    <style:style style:name="T404_8" style:family="text">
      <style:text-properties fo:font-size="11pt" style:font-name-asian="ＭＳ 明朝" style:font-size-asian="11pt" style:font-name-complex="Arial" style:font-size-complex="11pt"/>
    </style:style>
    <style:style style:name="T404_9" style:family="text">
      <style:text-properties fo:font-size="11pt" style:font-name-asian="ＭＳ 明朝" style:font-size-asian="11pt" style:font-name-complex="Arial" style:font-size-complex="11pt"/>
    </style:style>
    <style:style style:name="T404_10" style:family="text">
      <style:text-properties fo:font-size="11pt" style:font-name-asian="ＭＳ 明朝" style:font-size-asian="11pt" style:font-name-complex="Arial" style:font-size-complex="11pt"/>
    </style:style>
    <style:style style:name="T404_11" style:family="text">
      <style:text-properties fo:font-size="11pt" style:font-name-asian="ＭＳ 明朝" style:font-size-asian="11pt" style:font-name-complex="Arial" style:font-size-complex="11pt"/>
    </style:style>
    <style:style style:name="T404_12" style:family="text">
      <style:text-properties fo:font-size="11pt" style:font-name-asian="ＭＳ 明朝" style:font-size-asian="11pt" style:font-name-complex="Arial" style:font-size-complex="11pt"/>
    </style:style>
    <style:style style:name="T404_13" style:family="text">
      <style:text-properties fo:font-size="11pt" style:font-name-asian="ＭＳ 明朝" style:font-size-asian="11pt" style:font-name-complex="Arial" style:font-size-complex="11pt"/>
    </style:style>
    <style:style style:name="T404_14" style:family="text">
      <style:text-properties fo:font-size="11pt" style:font-name-asian="ＭＳ 明朝" style:font-size-asian="11pt" style:font-name-complex="Arial" style:font-size-complex="11pt"/>
    </style:style>
    <style:style style:name="T404_15" style:family="text">
      <style:text-properties fo:font-size="11pt" style:font-name-asian="ＭＳ 明朝" style:font-size-asian="11pt" style:font-name-complex="Arial" style:font-size-complex="11pt"/>
    </style:style>
    <style:style style:name="T404_16" style:family="text">
      <style:text-properties fo:font-size="11pt" style:font-name-asian="ＭＳ 明朝" style:font-size-asian="11pt" style:font-name-complex="Arial" style:font-size-complex="11pt"/>
    </style:style>
    <style:style style:name="T404_17" style:family="text">
      <style:text-properties fo:font-size="11pt" style:font-name-asian="ＭＳ 明朝" style:font-size-asian="11pt" style:font-name-complex="Arial" style:font-size-complex="11pt"/>
    </style:style>
    <style:style style:name="T404_18" style:family="text">
      <style:text-properties fo:font-size="11pt" style:font-name-asian="ＭＳ 明朝" style:font-size-asian="11pt" style:font-name-complex="Arial" style:font-size-complex="11pt"/>
    </style:style>
    <style:style style:name="T404_19" style:family="text">
      <style:text-properties fo:font-size="11pt" style:font-name-asian="ＭＳ 明朝" style:font-size-asian="11pt" style:font-name-complex="Arial" style:font-size-complex="11pt"/>
    </style:style>
    <style:style style:name="T404_20" style:family="text">
      <style:text-properties fo:font-size="11pt" style:font-name-asian="ＭＳ 明朝" style:font-size-asian="11pt" style:font-name-complex="Arial" style:font-size-complex="11pt"/>
    </style:style>
    <style:style style:name="P405" style:family="paragraph" style:parent-style-name="Normal">
      <style:paragraph-properties fo:margin-left="1.27cm"/>
      <style:text-properties fo:font-size="11pt" style:font-size-asian="11pt" style:font-name-complex="Arial" style:font-size-complex="11pt"/>
    </style:style>
    <style:style style:name="P406" style:family="paragraph" style:parent-style-name="Normal">
      <style:paragraph-properties fo:text-indent="0.635cm"/>
    </style:style>
    <style:style style:name="T406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407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408" style:family="paragraph" style:parent-style-name="List_20_Paragraph">
      <style:text-properties fo:font-size="11pt" style:font-size-asian="11pt" style:font-name-complex="Arial" style:font-size-complex="11pt"/>
    </style:style>
    <style:style style:name="T408_1" style:family="text">
      <style:text-properties fo:font-size="11pt" style:font-size-asian="11pt" style:font-name-complex="Arial" style:font-size-complex="11pt"/>
    </style:style>
    <style:style style:name="T408_2" style:family="text">
      <style:text-properties fo:font-size="11pt" style:font-size-asian="11pt" style:font-name-complex="Arial" style:font-size-complex="11pt"/>
    </style:style>
    <style:style style:name="T408_3" style:family="text">
      <style:text-properties fo:font-size="11pt" style:font-size-asian="11pt" style:font-name-complex="Arial" style:font-size-complex="11pt"/>
    </style:style>
    <style:style style:name="T408_4" style:family="text">
      <style:text-properties fo:font-size="11pt" style:font-name-asian="Aptos" style:font-size-asian="11pt" style:font-name-complex="Arial" style:font-size-complex="11pt"/>
    </style:style>
    <style:style style:name="T408_5" style:family="text">
      <style:text-properties fo:font-size="11pt" style:font-name-asian="Aptos" style:font-size-asian="11pt" style:font-name-complex="Arial" style:font-size-complex="11pt" fo:font-weight="bold" style:font-weight-asian="bold"/>
    </style:style>
    <style:style style:name="T408_6" style:family="text">
      <style:text-properties fo:font-size="11pt" style:font-name-asian="Aptos" style:font-size-asian="11pt" style:font-name-complex="Arial" style:font-size-complex="11pt"/>
    </style:style>
    <style:style style:name="T408_7" style:family="text">
      <style:text-properties fo:font-size="11pt" style:font-name-asian="Aptos" style:font-size-asian="11pt" style:font-name-complex="Arial" style:font-size-complex="11pt"/>
    </style:style>
    <style:style style:name="T408_8" style:family="text">
      <style:text-properties fo:font-size="11pt" style:font-name-asian="Aptos" style:font-size-asian="11pt" style:font-name-complex="Arial" style:font-size-complex="11pt"/>
    </style:style>
    <style:style style:name="T408_9" style:family="text">
      <style:text-properties fo:font-size="11pt" style:font-name-asian="Aptos" style:font-size-asian="11pt" style:font-name-complex="Arial" style:font-size-complex="11pt"/>
    </style:style>
    <style:style style:name="T408_10" style:family="text">
      <style:text-properties fo:font-size="11pt" style:font-size-asian="11pt" style:font-name-complex="Arial" style:font-size-complex="11pt"/>
    </style:style>
    <style:style style:name="T408_11" style:family="text">
      <style:text-properties fo:font-size="11pt" style:font-size-asian="11pt" style:font-name-complex="Arial" style:font-size-complex="11pt"/>
    </style:style>
    <style:style style:name="T408_12" style:family="text">
      <style:text-properties fo:font-size="11pt" style:font-size-asian="11pt" style:font-name-complex="Arial" style:font-size-complex="11pt"/>
    </style:style>
    <style:style style:name="T408_13" style:family="text">
      <style:text-properties fo:font-size="11pt" style:font-size-asian="11pt" style:font-name-complex="Arial" style:font-size-complex="11pt"/>
    </style:style>
    <style:style style:name="P409" style:family="paragraph" style:parent-style-name="List_20_Paragraph">
      <style:text-properties fo:font-size="11pt" style:font-size-asian="11pt" style:font-name-complex="Arial" style:font-size-complex="11pt"/>
    </style:style>
    <style:style style:name="T409_1" style:family="text">
      <style:text-properties fo:font-size="11pt" style:font-size-asian="11pt" style:font-name-complex="Arial" style:font-size-complex="11pt"/>
    </style:style>
    <style:style style:name="T409_2" style:family="text">
      <style:text-properties fo:font-size="11pt" style:font-size-asian="11pt" style:font-name-complex="Arial" style:font-size-complex="11pt"/>
    </style:style>
    <style:style style:name="T409_3" style:family="text">
      <style:text-properties fo:font-size="11pt" style:font-size-asian="11pt" style:font-name-complex="Arial" style:font-size-complex="11pt"/>
    </style:style>
    <style:style style:name="T409_4" style:family="text">
      <style:text-properties fo:font-size="11pt" style:font-size-asian="11pt" style:font-name-complex="Arial" style:font-size-complex="11pt"/>
    </style:style>
    <style:style style:name="P410" style:family="paragraph" style:parent-style-name="List_20_Paragraph">
      <style:text-properties fo:font-size="11pt" style:font-size-asian="11pt" style:font-name-complex="Arial" style:font-size-complex="11pt"/>
    </style:style>
    <style:style style:name="T410_1" style:family="text">
      <style:text-properties fo:font-size="11pt" style:font-size-asian="11pt" style:font-name-complex="Arial" style:font-size-complex="11pt"/>
    </style:style>
    <style:style style:name="P411" style:family="paragraph" style:parent-style-name="List_20_Paragraph">
      <style:text-properties fo:font-size="11pt" style:font-size-asian="11pt" style:font-name-complex="Arial" style:font-size-complex="11pt"/>
    </style:style>
    <style:style style:name="T411_1" style:family="text">
      <style:text-properties fo:font-size="11pt" style:font-size-asian="11pt" style:font-name-complex="Arial" style:font-size-complex="11pt"/>
    </style:style>
    <style:style style:name="T411_2" style:family="text">
      <style:text-properties fo:font-size="11pt" style:font-size-asian="11pt" style:font-name-complex="Arial" style:font-size-complex="11pt"/>
    </style:style>
    <style:style style:name="P412" style:family="paragraph" style:parent-style-name="List_20_Paragraph">
      <style:text-properties fo:font-size="11pt" style:font-size-asian="11pt" style:font-name-complex="Arial" style:font-size-complex="11pt"/>
    </style:style>
    <style:style style:name="T412_1" style:family="text">
      <style:text-properties fo:font-size="11pt" style:font-size-asian="11pt" style:font-name-complex="Arial" style:font-size-complex="11pt"/>
    </style:style>
    <style:style style:name="P413" style:family="paragraph" style:parent-style-name="List_20_Paragraph">
      <style:text-properties fo:font-size="11pt" style:font-size-asian="11pt" style:font-name-complex="Arial" style:font-size-complex="11pt"/>
    </style:style>
    <style:style style:name="T413_1" style:family="text">
      <style:text-properties fo:font-size="11pt" style:font-size-asian="11pt" style:font-name-complex="Arial" style:font-size-complex="11pt"/>
    </style:style>
    <style:style style:name="P414" style:family="paragraph" style:parent-style-name="List_20_Paragraph">
      <style:text-properties fo:font-size="11pt" style:font-size-asian="11pt" style:font-name-complex="Arial" style:font-size-complex="11pt"/>
    </style:style>
    <style:style style:name="T414_1" style:family="text">
      <style:text-properties fo:font-size="11pt" style:font-size-asian="11pt" style:font-name-complex="Arial" style:font-size-complex="11pt"/>
    </style:style>
    <style:style style:name="T414_2" style:family="text">
      <style:text-properties fo:font-size="11pt" style:font-size-asian="11pt" style:font-name-complex="Arial" style:font-size-complex="11pt"/>
    </style:style>
    <style:style style:name="P415" style:family="paragraph" style:parent-style-name="List_20_Paragraph">
      <style:text-properties fo:font-size="11pt" style:font-size-asian="11pt" style:font-name-complex="Arial" style:font-size-complex="11pt"/>
    </style:style>
    <style:style style:name="T415_1" style:family="text">
      <style:text-properties fo:font-size="11pt" style:font-size-asian="11pt" style:font-name-complex="Arial" style:font-size-complex="11pt"/>
    </style:style>
    <style:style style:name="P416" style:family="paragraph" style:parent-style-name="List_20_Paragraph">
      <style:paragraph-properties fo:margin-left="2.54cm"/>
      <style:text-properties fo:font-size="11pt" style:font-size-asian="11pt" style:font-name-complex="Arial" style:font-size-complex="11pt"/>
    </style:style>
    <style:style style:name="P417" style:family="paragraph" style:parent-style-name="List_20_Paragraph">
      <style:text-properties fo:font-size="11pt" style:font-size-asian="11pt" style:font-name-complex="Arial" style:font-size-complex="11pt"/>
    </style:style>
    <style:style style:name="T417_1" style:family="text">
      <style:text-properties fo:font-size="11pt" style:font-size-asian="11pt" style:font-name-complex="Arial" style:font-size-complex="11pt"/>
    </style:style>
    <style:style style:name="T417_2" style:family="text">
      <style:text-properties fo:font-size="11pt" style:font-size-asian="11pt" style:font-name-complex="Arial" style:font-size-complex="11pt"/>
    </style:style>
    <style:style style:name="T417_3" style:family="text">
      <style:text-properties fo:font-size="11pt" style:font-size-asian="11pt" style:font-name-complex="Arial" style:font-size-complex="11pt"/>
    </style:style>
    <style:style style:name="T417_4" style:family="text">
      <style:text-properties fo:font-size="11pt" style:font-size-asian="11pt" style:font-name-complex="Arial" style:font-size-complex="11pt"/>
    </style:style>
    <style:style style:name="T417_5" style:family="text">
      <style:text-properties fo:font-size="11pt" style:font-size-asian="11pt" style:font-name-complex="Arial" style:font-size-complex="11pt"/>
    </style:style>
    <style:style style:name="T417_6" style:family="text">
      <style:text-properties fo:font-size="11pt" style:font-size-asian="11pt" style:font-name-complex="Arial" style:font-size-complex="11pt"/>
    </style:style>
    <style:style style:name="T417_7" style:family="text">
      <style:text-properties fo:font-size="11pt" style:font-size-asian="11pt" style:font-name-complex="Arial" style:font-size-complex="11pt"/>
    </style:style>
    <style:style style:name="T417_8" style:family="text">
      <style:text-properties fo:font-size="11pt" style:font-size-asian="11pt" style:font-name-complex="Arial" style:font-size-complex="11pt"/>
    </style:style>
    <style:style style:name="T417_9" style:family="text">
      <style:text-properties fo:font-size="11pt" style:font-size-asian="11pt" style:font-name-complex="Arial" style:font-size-complex="11pt"/>
    </style:style>
    <style:style style:name="P418" style:family="paragraph" style:parent-style-name="List_20_Paragraph">
      <style:text-properties fo:font-size="11pt" style:font-size-asian="11pt" style:font-name-complex="Arial" style:font-size-complex="11pt"/>
    </style:style>
    <style:style style:name="P419" style:family="paragraph" style:parent-style-name="List_20_Paragraph">
      <style:text-properties fo:font-size="11pt" style:font-size-asian="11pt" style:font-name-complex="Arial" style:font-size-complex="11pt"/>
    </style:style>
    <style:style style:name="T419_1" style:family="text">
      <style:text-properties fo:font-size="11pt" style:font-size-asian="11pt" style:font-name-complex="Arial" style:font-size-complex="11pt"/>
    </style:style>
    <style:style style:name="T419_2" style:family="text">
      <style:text-properties fo:font-size="11pt" style:font-size-asian="11pt" style:font-name-complex="Arial" style:font-size-complex="11pt"/>
    </style:style>
    <style:style style:name="T419_3" style:family="text">
      <style:text-properties fo:font-size="11pt" style:font-size-asian="11pt" style:font-name-complex="Arial" style:font-size-complex="11pt"/>
    </style:style>
    <style:style style:name="T419_4" style:family="text">
      <style:text-properties fo:font-size="11pt" style:font-size-asian="11pt" style:font-name-complex="Arial" style:font-size-complex="11pt"/>
    </style:style>
    <style:style style:name="T419_5" style:family="text">
      <style:text-properties fo:font-size="11pt" style:font-size-asian="11pt" style:font-name-complex="Arial" style:font-size-complex="11pt"/>
    </style:style>
    <style:style style:name="T419_6" style:family="text">
      <style:text-properties fo:font-size="11pt" style:font-size-asian="11pt" style:font-name-complex="Arial" style:font-size-complex="11pt"/>
    </style:style>
    <style:style style:name="P420" style:family="paragraph" style:parent-style-name="List_20_Paragraph">
      <style:text-properties fo:font-size="11pt" style:font-size-asian="11pt" style:font-name-complex="Arial" style:font-size-complex="11pt"/>
    </style:style>
    <style:style style:name="P421" style:family="paragraph" style:parent-style-name="List_20_Paragraph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2" style:family="paragraph" style:parent-style-name="List_20_Paragraph">
      <style:paragraph-properties fo:margin-left="0.501cm"/>
      <style:text-properties fo:font-size="11pt" style:font-size-asian="11pt" style:font-name-complex="Arial" style:font-size-complex="11pt"/>
    </style:style>
    <style:style style:name="P423" style:family="paragraph" style:parent-style-name="List_20_Paragraph">
      <style:text-properties fo:font-size="11pt" style:font-size-asian="11pt" style:font-name-complex="Arial" style:font-size-complex="11pt"/>
    </style:style>
    <style:style style:name="T423_1" style:family="text">
      <style:text-properties fo:font-size="11pt" style:font-size-asian="11pt" style:font-name-complex="Arial" style:font-size-complex="11pt"/>
    </style:style>
    <style:style style:name="T423_2" style:family="text">
      <style:text-properties fo:font-size="11pt" style:font-size-asian="11pt" style:font-name-complex="Arial" style:font-size-complex="11pt"/>
    </style:style>
    <style:style style:name="T423_3" style:family="text">
      <style:text-properties fo:font-size="11pt" style:font-size-asian="11pt" style:font-name-complex="Arial" style:font-size-complex="11pt"/>
    </style:style>
    <style:style style:name="T423_4" style:family="text">
      <style:text-properties fo:font-size="11pt" style:font-size-asian="11pt" style:font-name-complex="Arial" style:font-size-complex="11pt"/>
    </style:style>
    <style:style style:name="T423_5" style:family="text">
      <style:text-properties fo:font-size="11pt" style:font-size-asian="11pt" style:font-name-complex="Arial" style:font-size-complex="11pt"/>
    </style:style>
    <style:style style:name="T423_6" style:family="text">
      <style:text-properties fo:font-size="11pt" style:font-size-asian="11pt" style:font-name-complex="Arial" style:font-size-complex="11pt"/>
    </style:style>
    <style:style style:name="T423_7" style:family="text">
      <style:text-properties fo:font-size="11pt" style:font-size-asian="11pt" style:font-name-complex="Arial" style:font-size-complex="11pt"/>
    </style:style>
    <style:style style:name="T423_8" style:family="text">
      <style:text-properties fo:font-size="11pt" style:font-size-asian="11pt" style:font-name-complex="Arial" style:font-size-complex="11pt"/>
    </style:style>
    <style:style style:name="T423_9" style:family="text">
      <style:text-properties fo:font-size="11pt" style:font-size-asian="11pt" style:font-name-complex="Arial" style:font-size-complex="11pt"/>
    </style:style>
    <style:style style:name="T423_10" style:family="text">
      <style:text-properties fo:font-size="11pt" style:font-size-asian="11pt" style:font-name-complex="Arial" style:font-size-complex="11pt"/>
    </style:style>
    <style:style style:name="T423_11" style:family="text">
      <style:text-properties fo:font-size="11pt" style:font-size-asian="11pt" style:font-name-complex="Arial" style:font-size-complex="11pt"/>
    </style:style>
    <style:style style:name="T423_12" style:family="text">
      <style:text-properties fo:font-size="11pt" style:font-size-asian="11pt" style:font-name-complex="Arial" style:font-size-complex="11pt"/>
    </style:style>
    <style:style style:name="T423_13" style:family="text">
      <style:text-properties fo:font-size="11pt" style:font-size-asian="11pt" style:font-name-complex="Arial" style:font-size-complex="11pt"/>
    </style:style>
    <style:style style:name="T423_14" style:family="text">
      <style:text-properties fo:font-size="11pt" style:font-size-asian="11pt" style:font-name-complex="Arial" style:font-size-complex="11pt"/>
    </style:style>
    <style:style style:name="T423_15" style:family="text">
      <style:text-properties fo:font-size="11pt" style:font-size-asian="11pt" style:font-name-complex="Arial" style:font-size-complex="11pt"/>
    </style:style>
    <style:style style:name="T423_16" style:family="text">
      <style:text-properties fo:font-size="11pt" style:font-size-asian="11pt" style:font-name-complex="Arial" style:font-size-complex="11pt"/>
    </style:style>
    <style:style style:name="T423_17" style:family="text">
      <style:text-properties fo:font-size="11pt" style:font-size-asian="11pt" style:font-name-complex="Arial" style:font-size-complex="11pt"/>
    </style:style>
    <style:style style:name="T423_18" style:family="text">
      <style:text-properties fo:font-size="11pt" style:font-size-asian="11pt" style:font-name-complex="Arial" style:font-size-complex="11pt"/>
    </style:style>
    <style:style style:name="P424" style:family="paragraph" style:parent-style-name="List_20_Paragraph">
      <style:text-properties fo:font-size="11pt" style:font-size-asian="11pt" style:font-name-complex="Arial" style:font-size-complex="11pt"/>
    </style:style>
    <style:style style:name="P425" style:family="paragraph" style:parent-style-name="List_20_Paragraph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5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6" style:family="paragraph" style:parent-style-name="Normal">
      <style:paragraph-properties fo:margin-left="1.27cm"/>
      <style:text-properties fo:font-size="11pt" style:font-size-asian="11pt" style:font-name-complex="Arial" style:font-size-complex="11pt"/>
    </style:style>
    <style:style style:name="P427" style:family="paragraph" style:parent-style-name="List_20_Paragraph">
      <style:text-properties fo:font-size="11pt" style:font-size-asian="11pt" style:font-name-complex="Arial" style:font-size-complex="11pt"/>
    </style:style>
    <style:style style:name="T427_1" style:family="text">
      <style:text-properties fo:font-size="11pt" style:font-size-asian="11pt" style:font-name-complex="Arial" style:font-size-complex="11pt"/>
    </style:style>
    <style:style style:name="T427_2" style:family="text">
      <style:text-properties fo:font-size="11pt" style:font-size-asian="11pt" style:font-name-complex="Arial" style:font-size-complex="11pt"/>
    </style:style>
    <style:style style:name="T427_3" style:family="text">
      <style:text-properties fo:font-size="11pt" style:font-size-asian="11pt" style:font-name-complex="Arial" style:font-size-complex="11pt"/>
    </style:style>
    <style:style style:name="T427_4" style:family="text">
      <style:text-properties fo:font-size="11pt" style:font-size-asian="11pt" style:font-name-complex="Arial" style:font-size-complex="11pt"/>
    </style:style>
    <style:style style:name="T427_5" style:family="text">
      <style:text-properties fo:font-size="11pt" style:font-size-asian="11pt" style:font-name-complex="Arial" style:font-size-complex="11pt"/>
    </style:style>
    <style:style style:name="T427_6" style:family="text">
      <style:text-properties fo:font-size="11pt" style:font-size-asian="11pt" style:font-name-complex="Arial" style:font-size-complex="11pt"/>
    </style:style>
    <style:style style:name="T427_7" style:family="text">
      <style:text-properties fo:font-size="11pt" style:font-size-asian="11pt" style:font-name-complex="Arial" style:font-size-complex="11pt"/>
    </style:style>
    <style:style style:name="P428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429" style:family="paragraph" style:parent-style-name="List_20_Paragraph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9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0" style:family="paragraph" style:parent-style-name="List_20_Paragraph">
      <style:paragraph-properties fo:margin-left="0.501cm"/>
      <style:text-properties fo:font-size="11pt" style:font-size-asian="11pt" style:font-name-complex="Arial" style:font-size-complex="11pt"/>
    </style:style>
    <style:style style:name="P431" style:family="paragraph" style:parent-style-name="List_20_Paragraph">
      <style:text-properties fo:font-size="11pt" style:font-size-asian="11pt" style:font-name-complex="Arial" style:font-size-complex="11pt"/>
    </style:style>
    <style:style style:name="T431_1" style:family="text">
      <style:text-properties fo:font-size="11pt" style:font-size-asian="11pt" style:font-name-complex="Arial" style:font-size-complex="11pt"/>
    </style:style>
    <style:style style:name="T431_2" style:family="text">
      <style:text-properties fo:font-size="11pt" style:font-size-asian="11pt" style:font-name-complex="Arial" style:font-size-complex="11pt"/>
    </style:style>
    <style:style style:name="T431_3" style:family="text">
      <style:text-properties fo:font-size="11pt" style:font-size-asian="11pt" style:font-name-complex="Arial" style:font-size-complex="11pt"/>
    </style:style>
    <style:style style:name="T431_4" style:family="text">
      <style:text-properties fo:font-size="11pt" style:font-size-asian="11pt" style:font-name-complex="Arial" style:font-size-complex="11pt"/>
    </style:style>
    <style:style style:name="T431_5" style:family="text">
      <style:text-properties fo:font-size="11pt" style:font-size-asian="11pt" style:font-name-complex="Arial" style:font-size-complex="11pt"/>
    </style:style>
    <style:style style:name="T431_6" style:family="text">
      <style:text-properties fo:font-size="11pt" style:font-size-asian="11pt" style:font-name-complex="Arial" style:font-size-complex="11pt"/>
    </style:style>
    <style:style style:name="T431_7" style:family="text">
      <style:text-properties fo:font-size="11pt" style:font-size-asian="11pt" style:font-name-complex="Arial" style:font-size-complex="11pt"/>
    </style:style>
    <style:style style:name="T431_8" style:family="text">
      <style:text-properties fo:font-size="11pt" style:font-size-asian="11pt" style:font-name-complex="Arial" style:font-size-complex="11pt"/>
    </style:style>
    <style:style style:name="T431_9" style:family="text">
      <style:text-properties fo:font-size="11pt" style:font-size-asian="11pt" style:font-name-complex="Arial" style:font-size-complex="11pt"/>
    </style:style>
    <style:style style:name="T431_10" style:family="text">
      <style:text-properties fo:font-size="11pt" style:font-size-asian="11pt" style:font-name-complex="Arial" style:font-size-complex="11pt"/>
    </style:style>
    <style:style style:name="T431_11" style:family="text">
      <style:text-properties fo:font-size="11pt" style:font-size-asian="11pt" style:font-name-complex="Arial" style:font-size-complex="11pt"/>
    </style:style>
    <style:style style:name="T431_12" style:family="text">
      <style:text-properties fo:font-size="11pt" style:font-size-asian="11pt" style:font-name-complex="Arial" style:font-size-complex="11pt"/>
    </style:style>
    <style:style style:name="P432" style:family="paragraph" style:parent-style-name="List_20_Paragraph">
      <style:text-properties fo:font-size="11pt" style:font-size-asian="11pt" style:font-name-complex="Arial" style:font-size-complex="11pt"/>
    </style:style>
    <style:style style:name="P433" style:family="paragraph" style:parent-style-name="List_20_Paragraph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4" style:family="paragraph" style:parent-style-name="List_20_Paragraph">
      <style:paragraph-properties fo:margin-left="2.54cm"/>
      <style:text-properties fo:background-color="#ffff00" fo:font-size="11pt" style:font-size-asian="11pt" style:font-name-complex="Arial" style:font-size-complex="11pt" fo:font-weight="bold" style:font-weight-asian="bold" style:font-weight-complex="bold"/>
    </style:style>
    <style:style style:name="P435" style:family="paragraph" style:parent-style-name="List_20_Paragraph">
      <style:text-properties fo:font-size="11pt" style:font-size-asian="11pt" style:font-name-complex="Arial" style:font-size-complex="11pt"/>
    </style:style>
    <style:style style:name="T435_1" style:family="text">
      <style:text-properties fo:font-size="11pt" style:font-size-asian="11pt" style:font-name-complex="Arial" style:font-size-complex="11pt"/>
    </style:style>
    <style:style style:name="T435_2" style:family="text">
      <style:text-properties fo:font-size="11pt" style:font-size-asian="11pt" style:font-name-complex="Arial" style:font-size-complex="11pt"/>
    </style:style>
    <style:style style:name="T435_3" style:family="text">
      <style:text-properties fo:font-size="11pt" style:font-size-asian="11pt" style:font-name-complex="Arial" style:font-size-complex="11pt"/>
    </style:style>
    <style:style style:name="T435_4" style:family="text">
      <style:text-properties fo:font-size="11pt" style:font-size-asian="11pt" style:font-name-complex="Arial" style:font-size-complex="11pt"/>
    </style:style>
    <style:style style:name="T435_5" style:family="text">
      <style:text-properties fo:font-size="11pt" style:font-size-asian="11pt" style:font-name-complex="Arial" style:font-size-complex="11pt"/>
    </style:style>
    <style:style style:name="T435_6" style:family="text">
      <style:text-properties fo:font-size="11pt" style:font-size-asian="11pt" style:font-name-complex="Arial" style:font-size-complex="11pt"/>
    </style:style>
    <style:style style:name="T435_7" style:family="text">
      <style:text-properties fo:font-size="11pt" style:font-size-asian="11pt" style:font-name-complex="Arial" style:font-size-complex="11pt"/>
    </style:style>
    <style:style style:name="T435_8" style:family="text">
      <style:text-properties fo:font-size="11pt" style:font-size-asian="11pt" style:font-name-complex="Arial" style:font-size-complex="11pt"/>
    </style:style>
    <style:style style:name="T435_9" style:family="text">
      <style:text-properties fo:font-size="11pt" style:font-size-asian="11pt" style:font-name-complex="Arial" style:font-size-complex="11pt"/>
    </style:style>
    <style:style style:name="T435_10" style:family="text">
      <style:text-properties fo:font-size="11pt" style:font-size-asian="11pt" style:font-name-complex="Arial" style:font-size-complex="11pt"/>
    </style:style>
    <style:style style:name="T435_11" style:family="text">
      <style:text-properties fo:font-size="11pt" style:font-size-asian="11pt" style:font-name-complex="Arial" style:font-size-complex="11pt"/>
    </style:style>
    <style:style style:name="T435_12" style:family="text">
      <style:text-properties fo:font-size="11pt" style:font-size-asian="11pt" style:font-name-complex="Arial" style:font-size-complex="11pt"/>
    </style:style>
    <style:style style:name="T435_13" style:family="text">
      <style:text-properties fo:font-size="11pt" style:font-size-asian="11pt" style:font-name-complex="Arial" style:font-size-complex="11pt"/>
    </style:style>
    <style:style style:name="T435_14" style:family="text">
      <style:text-properties fo:font-size="11pt" style:font-size-asian="11pt" style:font-name-complex="Arial" style:font-size-complex="11pt"/>
    </style:style>
    <style:style style:name="T435_15" style:family="text">
      <style:text-properties fo:font-size="11pt" style:font-size-asian="11pt" style:font-name-complex="Arial" style:font-size-complex="11pt"/>
    </style:style>
    <style:style style:name="T435_16" style:family="text">
      <style:text-properties fo:font-size="11pt" style:font-size-asian="11pt" style:font-name-complex="Arial" style:font-size-complex="11pt"/>
    </style:style>
    <style:style style:name="T435_17" style:family="text">
      <style:text-properties fo:font-size="11pt" style:font-size-asian="11pt" style:font-name-complex="Arial" style:font-size-complex="11pt"/>
    </style:style>
    <style:style style:name="T435_18" style:family="text">
      <style:text-properties fo:font-size="11pt" style:font-size-asian="11pt" style:font-name-complex="Arial" style:font-size-complex="11pt"/>
    </style:style>
    <style:style style:name="T435_19" style:family="text">
      <style:text-properties fo:font-size="11pt" style:font-size-asian="11pt" style:font-name-complex="Arial" style:font-size-complex="11pt"/>
    </style:style>
    <style:style style:name="T435_20" style:family="text">
      <style:text-properties fo:font-size="11pt" style:font-size-asian="11pt" style:font-name-complex="Arial" style:font-size-complex="11pt"/>
    </style:style>
    <style:style style:name="T435_21" style:family="text">
      <style:text-properties fo:font-size="11pt" style:font-size-asian="11pt" style:font-name-complex="Arial" style:font-size-complex="11pt"/>
    </style:style>
    <style:style style:name="T435_22" style:family="text">
      <style:text-properties fo:font-size="11pt" style:font-size-asian="11pt" style:font-name-complex="Arial" style:font-size-complex="11pt"/>
    </style:style>
    <style:style style:name="T435_23" style:family="text">
      <style:text-properties fo:font-size="11pt" style:font-size-asian="11pt" style:font-name-complex="Arial" style:font-size-complex="11pt"/>
    </style:style>
    <style:style style:name="T435_24" style:family="text">
      <style:text-properties fo:font-size="11pt" style:font-size-asian="11pt" style:font-name-complex="Arial" style:font-size-complex="11pt"/>
    </style:style>
    <style:style style:name="P436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437" style:family="paragraph" style:parent-style-name="List_20_Paragraph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7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7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7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8" style:family="paragraph" style:parent-style-name="List_20_Paragraph">
      <style:paragraph-properties fo:margin-left="2.54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9" style:family="paragraph" style:parent-style-name="List_20_Paragraph">
      <style:text-properties fo:font-size="11pt" style:font-size-asian="11pt" style:font-name-complex="Arial" style:font-size-complex="11pt"/>
    </style:style>
    <style:style style:name="T439_1" style:family="text">
      <style:text-properties fo:font-size="11pt" style:font-size-asian="11pt" style:font-name-complex="Arial" style:font-size-complex="11pt"/>
    </style:style>
    <style:style style:name="T439_2" style:family="text">
      <style:text-properties fo:font-size="11pt" style:font-size-asian="11pt" style:font-name-complex="Arial" style:font-size-complex="11pt"/>
    </style:style>
    <style:style style:name="T439_3" style:family="text">
      <style:text-properties fo:font-size="11pt" style:font-size-asian="11pt" style:font-name-complex="Arial" style:font-size-complex="11pt"/>
    </style:style>
    <style:style style:name="T439_4" style:family="text">
      <style:text-properties fo:font-size="11pt" style:font-size-asian="11pt" style:font-name-complex="Arial" style:font-size-complex="11pt"/>
    </style:style>
    <style:style style:name="T439_5" style:family="text">
      <style:text-properties fo:font-size="11pt" style:font-size-asian="11pt" style:font-name-complex="Arial" style:font-size-complex="11pt"/>
    </style:style>
    <style:style style:name="T439_6" style:family="text">
      <style:text-properties fo:font-size="11pt" style:font-size-asian="11pt" style:font-name-complex="Arial" style:font-size-complex="11pt"/>
    </style:style>
    <style:style style:name="T439_7" style:family="text">
      <style:text-properties fo:font-size="11pt" style:font-size-asian="11pt" style:font-name-complex="Arial" style:font-size-complex="11pt"/>
    </style:style>
    <style:style style:name="T439_8" style:family="text">
      <style:text-properties fo:font-size="11pt" style:font-size-asian="11pt" style:font-name-complex="Arial" style:font-size-complex="11pt"/>
    </style:style>
    <style:style style:name="T439_9" style:family="text">
      <style:text-properties fo:font-size="11pt" style:font-size-asian="11pt" style:font-name-complex="Arial" style:font-size-complex="11pt"/>
    </style:style>
    <style:style style:name="T439_10" style:family="text">
      <style:text-properties fo:font-size="11pt" style:font-size-asian="11pt" style:font-name-complex="Arial" style:font-size-complex="11pt"/>
    </style:style>
    <style:style style:name="T439_11" style:family="text">
      <style:text-properties fo:font-size="11pt" style:font-size-asian="11pt" style:font-name-complex="Arial" style:font-size-complex="11pt"/>
    </style:style>
    <style:style style:name="T439_12" style:family="text">
      <style:text-properties fo:font-size="11pt" style:font-size-asian="11pt" style:font-name-complex="Arial" style:font-size-complex="11pt"/>
    </style:style>
    <style:style style:name="T439_13" style:family="text">
      <style:text-properties fo:font-size="11pt" style:font-size-asian="11pt" style:font-name-complex="Arial" style:font-size-complex="11pt"/>
    </style:style>
    <style:style style:name="T439_14" style:family="text">
      <style:text-properties fo:font-size="11pt" style:font-size-asian="11pt" style:font-name-complex="Arial" style:font-size-complex="11pt"/>
    </style:style>
    <style:style style:name="T439_15" style:family="text">
      <style:text-properties fo:font-size="11pt" style:font-size-asian="11pt" style:font-name-complex="Arial" style:font-size-complex="11pt"/>
    </style:style>
    <style:style style:name="T439_16" style:family="text">
      <style:text-properties fo:font-size="11pt" style:font-size-asian="11pt" style:font-name-complex="Arial" style:font-size-complex="11pt"/>
    </style:style>
    <style:style style:name="T439_17" style:family="text">
      <style:text-properties fo:font-size="11pt" style:font-size-asian="11pt" style:font-name-complex="Arial" style:font-size-complex="11pt"/>
    </style:style>
    <style:style style:name="T439_18" style:family="text">
      <style:text-properties fo:font-size="11pt" style:font-size-asian="11pt" style:font-name-complex="Arial" style:font-size-complex="11pt"/>
    </style:style>
    <style:style style:name="T439_19" style:family="text">
      <style:text-properties fo:font-size="11pt" style:font-size-asian="11pt" style:font-name-complex="Arial" style:font-size-complex="11pt"/>
    </style:style>
    <style:style style:name="P440" style:family="paragraph" style:parent-style-name="List_20_Paragraph">
      <style:text-properties fo:font-size="11pt" style:font-size-asian="11pt" style:font-name-complex="Arial" style:font-size-complex="11pt"/>
    </style:style>
    <style:style style:name="P441" style:family="paragraph" style:parent-style-name="List_20_Paragraph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4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4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4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4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41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2" style:family="paragraph" style:parent-style-name="List_20_Paragraph">
      <style:paragraph-properties fo:margin-left="0.501cm"/>
      <style:text-properties fo:font-size="11pt" style:font-size-asian="11pt" style:font-name-complex="Arial" style:font-size-complex="11pt"/>
    </style:style>
    <style:style style:name="P443" style:family="paragraph" style:parent-style-name="List_20_Paragraph">
      <style:text-properties fo:font-size="11pt" style:font-size-asian="11pt" style:font-name-complex="Arial" style:font-size-complex="11pt"/>
    </style:style>
    <style:style style:name="T443_1" style:family="text">
      <style:text-properties fo:font-size="11pt" style:font-size-asian="11pt" style:font-name-complex="Arial" style:font-size-complex="11pt"/>
    </style:style>
    <style:style style:name="T443_2" style:family="text">
      <style:text-properties fo:font-size="11pt" style:font-size-asian="11pt" style:font-name-complex="Arial" style:font-size-complex="11pt"/>
    </style:style>
    <style:style style:name="T443_3" style:family="text">
      <style:text-properties fo:font-size="11pt" style:font-size-asian="11pt" style:font-name-complex="Arial" style:font-size-complex="11pt"/>
    </style:style>
    <style:style style:name="T443_4" style:family="text">
      <style:text-properties fo:font-size="11pt" style:font-size-asian="11pt" style:font-name-complex="Arial" style:font-size-complex="11pt"/>
    </style:style>
    <style:style style:name="T443_5" style:family="text">
      <style:text-properties fo:font-size="11pt" style:font-size-asian="11pt" style:font-name-complex="Arial" style:font-size-complex="11pt"/>
    </style:style>
    <style:style style:name="T443_6" style:family="text">
      <style:text-properties fo:font-size="11pt" style:font-size-asian="11pt" style:font-name-complex="Arial" style:font-size-complex="11pt"/>
    </style:style>
    <style:style style:name="T443_7" style:family="text">
      <style:text-properties fo:font-size="11pt" style:font-size-asian="11pt" style:font-name-complex="Arial" style:font-size-complex="11pt"/>
    </style:style>
    <style:style style:name="T443_8" style:family="text">
      <style:text-properties fo:font-size="11pt" style:font-size-asian="11pt" style:font-name-complex="Arial" style:font-size-complex="11pt"/>
    </style:style>
    <style:style style:name="T443_9" style:family="text">
      <style:text-properties fo:font-size="11pt" style:font-size-asian="11pt" style:font-name-complex="Arial" style:font-size-complex="11pt"/>
    </style:style>
    <style:style style:name="T443_10" style:family="text">
      <style:text-properties fo:font-size="11pt" style:font-size-asian="11pt" style:font-name-complex="Arial" style:font-size-complex="11pt"/>
    </style:style>
    <style:style style:name="T443_11" style:family="text">
      <style:text-properties fo:font-size="11pt" style:font-size-asian="11pt" style:font-name-complex="Arial" style:font-size-complex="11pt"/>
    </style:style>
    <style:style style:name="P444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445" style:family="paragraph" style:parent-style-name="Normal">
      <style:paragraph-properties fo:text-indent="0.635cm" fo:margin-bottom="0.423cm"/>
    </style:style>
    <style:style style:name="T44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6" style:family="paragraph" style:parent-style-name="List_20_Paragraph">
      <style:text-properties fo:font-size="11pt" style:font-size-asian="11pt" style:font-name-complex="Arial" style:font-size-complex="11pt"/>
    </style:style>
    <style:style style:name="P447" style:family="paragraph" style:parent-style-name="List_20_Paragraph">
      <style:text-properties fo:font-size="11pt" style:font-size-asian="11pt" style:font-name-complex="Arial" style:font-size-complex="11pt"/>
    </style:style>
    <style:style style:name="T447_1" style:family="text">
      <style:text-properties fo:font-size="11pt" style:font-size-asian="11pt" style:font-name-complex="Arial" style:font-size-complex="11pt"/>
    </style:style>
    <style:style style:name="T447_2" style:family="text">
      <style:text-properties fo:font-size="11pt" style:font-size-asian="11pt" style:font-name-complex="Arial" style:font-size-complex="11pt"/>
    </style:style>
    <style:style style:name="T447_3" style:family="text">
      <style:text-properties fo:font-size="11pt" style:font-size-asian="11pt" style:font-name-complex="Arial" style:font-size-complex="11pt"/>
    </style:style>
    <style:style style:name="T447_4" style:family="text">
      <style:text-properties fo:font-size="11pt" style:font-size-asian="11pt" style:font-name-complex="Arial" style:font-size-complex="11pt"/>
    </style:style>
    <style:style style:name="T447_5" style:family="text">
      <style:text-properties fo:font-size="11pt" style:font-size-asian="11pt" style:font-name-complex="Arial" style:font-size-complex="11pt"/>
    </style:style>
    <style:style style:name="T447_6" style:family="text">
      <style:text-properties fo:font-size="11pt" style:font-size-asian="11pt" style:font-name-complex="Arial" style:font-size-complex="11pt"/>
    </style:style>
    <style:style style:name="T447_7" style:family="text">
      <style:text-properties fo:font-size="11pt" style:font-size-asian="11pt" style:font-name-complex="Arial" style:font-size-complex="11pt"/>
    </style:style>
    <style:style style:name="T447_8" style:family="text">
      <style:text-properties fo:font-size="11pt" style:font-size-asian="11pt" style:font-name-complex="Arial" style:font-size-complex="11pt"/>
    </style:style>
    <style:style style:name="T447_9" style:family="text">
      <style:text-properties fo:font-size="11pt" style:font-size-asian="11pt" style:font-name-complex="Arial" style:font-size-complex="11pt"/>
    </style:style>
    <style:style style:name="T447_10" style:family="text">
      <style:text-properties fo:font-size="11pt" style:font-size-asian="11pt" style:font-name-complex="Arial" style:font-size-complex="11pt"/>
    </style:style>
    <style:style style:name="T447_11" style:family="text">
      <style:text-properties fo:font-size="11pt" style:font-size-asian="11pt" style:font-name-complex="Arial" style:font-size-complex="11pt"/>
    </style:style>
    <style:style style:name="T447_12" style:family="text">
      <style:text-properties fo:font-size="11pt" style:font-size-asian="11pt" style:font-name-complex="Arial" style:font-size-complex="11pt"/>
    </style:style>
    <style:style style:name="T447_13" style:family="text">
      <style:text-properties fo:font-size="11pt" style:font-size-asian="11pt" style:font-name-complex="Arial" style:font-size-complex="11pt"/>
    </style:style>
    <style:style style:name="T447_14" style:family="text">
      <style:text-properties fo:font-size="11pt" style:font-size-asian="11pt" style:font-name-complex="Arial" style:font-size-complex="11pt"/>
    </style:style>
    <style:style style:name="T447_15" style:family="text">
      <style:text-properties fo:font-size="11pt" style:font-size-asian="11pt" style:font-name-complex="Arial" style:font-size-complex="11pt"/>
    </style:style>
    <style:style style:name="T447_16" style:family="text">
      <style:text-properties fo:font-size="11pt" style:font-size-asian="11pt" style:font-name-complex="Arial" style:font-size-complex="11pt"/>
    </style:style>
    <style:style style:name="T447_17" style:family="text">
      <style:text-properties fo:font-size="11pt" style:font-size-asian="11pt" style:font-name-complex="Arial" style:font-size-complex="11pt"/>
    </style:style>
    <style:style style:name="T447_18" style:family="text">
      <style:text-properties fo:font-size="11pt" style:font-size-asian="11pt" style:font-name-complex="Arial" style:font-size-complex="11pt"/>
    </style:style>
    <style:style style:name="P448" style:family="paragraph" style:parent-style-name="List_20_Paragraph">
      <style:text-properties fo:font-size="11pt" style:font-size-asian="11pt" style:font-name-complex="Arial" style:font-size-complex="11pt"/>
    </style:style>
    <style:style style:name="T448_1" style:family="text">
      <style:text-properties fo:font-size="11pt" style:font-size-asian="11pt" style:font-name-complex="Arial" style:font-size-complex="11pt"/>
    </style:style>
    <style:style style:name="P449" style:family="paragraph" style:parent-style-name="List_20_Paragraph">
      <style:text-properties fo:font-size="11pt" style:font-size-asian="11pt" style:font-name-complex="Arial" style:font-size-complex="11pt"/>
    </style:style>
    <style:style style:name="T449_1" style:family="text">
      <style:text-properties fo:font-size="11pt" style:font-size-asian="11pt" style:font-name-complex="Arial" style:font-size-complex="11pt"/>
    </style:style>
    <style:style style:name="T449_2" style:family="text">
      <style:text-properties fo:font-size="11pt" style:font-size-asian="11pt" style:font-name-complex="Arial" style:font-size-complex="11pt"/>
    </style:style>
    <style:style style:name="T449_3" style:family="text">
      <style:text-properties fo:font-size="11pt" style:font-size-asian="11pt" style:font-name-complex="Arial" style:font-size-complex="11pt"/>
    </style:style>
    <style:style style:name="T449_4" style:family="text">
      <style:text-properties fo:font-size="11pt" style:font-size-asian="11pt" style:font-name-complex="Arial" style:font-size-complex="11pt"/>
    </style:style>
    <style:style style:name="T449_5" style:family="text">
      <style:text-properties fo:font-size="11pt" style:font-size-asian="11pt" style:font-name-complex="Arial" style:font-size-complex="11pt"/>
    </style:style>
    <style:style style:name="T449_6" style:family="text">
      <style:text-properties fo:font-size="11pt" style:font-size-asian="11pt" style:font-name-complex="Arial" style:font-size-complex="11pt"/>
    </style:style>
    <style:style style:name="P450" style:family="paragraph" style:parent-style-name="List_20_Paragraph">
      <style:text-properties fo:font-size="11pt" style:font-size-asian="11pt" style:font-name-complex="Arial" style:font-size-complex="11pt"/>
    </style:style>
    <style:style style:name="T450_1" style:family="text">
      <style:text-properties fo:font-size="11pt" style:font-size-asian="11pt" style:font-name-complex="Arial" style:font-size-complex="11pt"/>
    </style:style>
    <style:style style:name="T450_2" style:family="text">
      <style:text-properties fo:font-size="11pt" style:font-size-asian="11pt" style:font-name-complex="Arial" style:font-size-complex="11pt"/>
    </style:style>
    <style:style style:name="T450_3" style:family="text">
      <style:text-properties fo:font-size="11pt" style:font-size-asian="11pt" style:font-name-complex="Arial" style:font-size-complex="11pt"/>
    </style:style>
    <style:style style:name="T450_4" style:family="text">
      <style:text-properties fo:font-size="11pt" style:font-size-asian="11pt" style:font-name-complex="Arial" style:font-size-complex="11pt"/>
    </style:style>
    <style:style style:name="P451" style:family="paragraph" style:parent-style-name="List_20_Paragraph">
      <style:text-properties fo:font-size="11pt" style:font-size-asian="11pt" style:font-name-complex="Arial" style:font-size-complex="11pt"/>
    </style:style>
    <style:style style:name="T451_1" style:family="text">
      <style:text-properties fo:font-size="11pt" style:font-size-asian="11pt" style:font-name-complex="Arial" style:font-size-complex="11pt"/>
    </style:style>
    <style:style style:name="T451_2" style:family="text">
      <style:text-properties fo:font-size="11pt" style:font-size-asian="11pt" style:font-name-complex="Arial" style:font-size-complex="11pt"/>
    </style:style>
    <style:style style:name="T451_3" style:family="text">
      <style:text-properties fo:font-size="11pt" style:font-size-asian="11pt" style:font-name-complex="Arial" style:font-size-complex="11pt"/>
    </style:style>
    <style:style style:name="T451_4" style:family="text">
      <style:text-properties fo:font-size="11pt" style:font-size-asian="11pt" style:font-name-complex="Arial" style:font-size-complex="11pt"/>
    </style:style>
    <style:style style:name="T451_5" style:family="text">
      <style:text-properties fo:font-size="11pt" style:font-size-asian="11pt" style:font-name-complex="Arial" style:font-size-complex="11pt"/>
    </style:style>
    <style:style style:name="T451_6" style:family="text">
      <style:text-properties fo:font-size="11pt" style:font-size-asian="11pt" style:font-name-complex="Arial" style:font-size-complex="11pt"/>
    </style:style>
    <style:style style:name="T451_7" style:family="text">
      <style:text-properties fo:font-size="11pt" style:font-size-asian="11pt" style:font-name-complex="Arial" style:font-size-complex="11pt"/>
    </style:style>
    <style:style style:name="T451_8" style:family="text">
      <style:text-properties fo:font-size="11pt" style:font-size-asian="11pt" style:font-name-complex="Arial" style:font-size-complex="11pt"/>
    </style:style>
    <style:style style:name="T451_9" style:family="text">
      <style:text-properties fo:font-size="11pt" style:font-size-asian="11pt" style:font-name-complex="Arial" style:font-size-complex="11pt"/>
    </style:style>
    <style:style style:name="T451_10" style:family="text">
      <style:text-properties fo:font-size="11pt" style:font-size-asian="11pt" style:font-name-complex="Arial" style:font-size-complex="11pt"/>
    </style:style>
    <style:style style:name="P452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453" style:family="paragraph" style:parent-style-name="Normal"/>
    <style:style style:name="T45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5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5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54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5" style:family="table">
      <style:table-properties table:align="left" style:width="18.443cm" fo:margin-left="0cm"/>
    </style:style>
    <style:style style:name="Column11" style:family="table-column">
      <style:table-column-properties style:column-width="1.743cm"/>
    </style:style>
    <style:style style:name="Column12" style:family="table-column">
      <style:table-column-properties style:column-width="2.499cm"/>
    </style:style>
    <style:style style:name="Column13" style:family="table-column">
      <style:table-column-properties style:column-width="14.201cm"/>
    </style:style>
    <style:style style:name="Row19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/>
    <style:style style:name="T4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/>
    <style:style style:name="T4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/>
    <style:style style:name="T4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20" style:family="table-row"/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/>
    <style:style style:name="T4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/>
    <style:style style:name="T4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61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1" style:family="table-row"/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/>
    <style:style style:name="T46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/>
    <style:style style:name="T4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2" style:family="table-row"/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/>
    <style:style style:name="T46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/>
    <style:style style:name="T4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3" style:family="table-row"/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/>
    <style:style style:name="T4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71" style:family="paragraph" style:parent-style-name="Normal">
      <style:text-properties fo:font-size="11pt" style:font-size-asian="11pt" style:font-name-complex="Arial" style:font-size-complex="11pt"/>
    </style:style>
    <style:style style:name="P472" style:family="paragraph" style:parent-style-name="Normal">
      <style:text-properties fo:font-size="11pt" style:font-size-asian="11pt" style:font-name-complex="Arial" style:font-size-complex="11pt"/>
    </style:style>
    <style:style style:name="P473" style:family="paragraph" style:parent-style-name="Normal"/>
    <style:style style:name="T47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74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475" style:family="paragraph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T475_1" style:family="text">
      <style:text-properties fo:font-size="11pt" style:font-size-asian="11pt" style:font-name-complex="Arial" style:font-size-complex="11pt" fo:font-weight="bold" style:font-weight-asian="bold"/>
    </style:style>
    <style:style style:name="P476" style:family="paragraph" style:parent-style-name="List_20_Paragraph">
      <style:paragraph-properties fo:margin-left="3.175cm"/>
      <style:text-properties fo:background-color="#ffff00" fo:font-size="11pt" style:font-size-asian="11pt" style:font-name-complex="Arial" style:font-size-complex="11pt" fo:font-weight="bold" style:font-weight-asian="bold"/>
    </style:style>
    <style:style style:name="P477" style:family="paragraph" style:parent-style-name="List_20_Paragraph">
      <style:text-properties fo:font-size="11pt" style:font-size-asian="11pt" style:font-name-complex="Arial" style:font-size-complex="11pt"/>
    </style:style>
    <style:style style:name="T477_1" style:family="text">
      <style:text-properties fo:font-size="11pt" style:font-size-asian="11pt" style:font-name-complex="Arial" style:font-size-complex="11pt"/>
    </style:style>
    <style:style style:name="T477_2" style:family="text">
      <style:text-properties fo:font-size="11pt" style:font-size-asian="11pt" style:font-name-complex="Arial" style:font-size-complex="11pt"/>
    </style:style>
    <style:style style:name="T477_3" style:family="text">
      <style:text-properties fo:font-size="11pt" style:font-size-asian="11pt" style:font-name-complex="Arial" style:font-size-complex="11pt"/>
    </style:style>
    <style:style style:name="T477_4" style:family="text">
      <style:text-properties fo:font-size="11pt" style:font-size-asian="11pt" style:font-name-complex="Arial" style:font-size-complex="11pt"/>
    </style:style>
    <style:style style:name="T477_5" style:family="text">
      <style:text-properties fo:font-size="11pt" style:font-size-asian="11pt" style:font-name-complex="Arial" style:font-size-complex="11pt"/>
    </style:style>
    <style:style style:name="T477_6" style:family="text">
      <style:text-properties fo:font-size="11pt" style:font-size-asian="11pt" style:font-name-complex="Arial" style:font-size-complex="11pt"/>
    </style:style>
    <style:style style:name="T477_7" style:family="text">
      <style:text-properties fo:font-size="11pt" style:font-size-asian="11pt" style:font-name-complex="Arial" style:font-size-complex="11pt"/>
    </style:style>
    <style:style style:name="T477_8" style:family="text">
      <style:text-properties fo:font-size="11pt" style:font-size-asian="11pt" style:font-name-complex="Arial" style:font-size-complex="11pt"/>
    </style:style>
    <style:style style:name="T477_9" style:family="text">
      <style:text-properties fo:font-size="11pt" style:font-size-asian="11pt" style:font-name-complex="Arial" style:font-size-complex="11pt"/>
    </style:style>
    <style:style style:name="T477_10" style:family="text">
      <style:text-properties fo:font-size="11pt" style:font-size-asian="11pt" style:font-name-complex="Arial" style:font-size-complex="11pt"/>
    </style:style>
    <style:style style:name="T477_11" style:family="text">
      <style:text-properties fo:font-size="11pt" style:font-size-asian="11pt" style:font-name-complex="Arial" style:font-size-complex="11pt"/>
    </style:style>
    <style:style style:name="T477_12" style:family="text">
      <style:text-properties fo:font-size="11pt" style:font-size-asian="11pt" style:font-name-complex="Arial" style:font-size-complex="11pt"/>
    </style:style>
    <style:style style:name="T477_13" style:family="text">
      <style:text-properties fo:font-size="11pt" style:font-size-asian="11pt" style:font-name-complex="Arial" style:font-size-complex="11pt"/>
    </style:style>
    <style:style style:name="P478" style:family="paragraph" style:parent-style-name="List_20_Paragraph">
      <style:text-properties fo:font-size="11pt" style:font-size-asian="11pt" style:font-name-complex="Arial" style:font-size-complex="11pt"/>
    </style:style>
    <style:style style:name="P479" style:family="paragraph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T479_1" style:family="text">
      <style:text-properties fo:font-size="11pt" style:font-size-asian="11pt" style:font-name-complex="Arial" style:font-size-complex="11pt" fo:font-weight="bold" style:font-weight-asian="bold"/>
    </style:style>
    <style:style style:name="T479_2" style:family="text">
      <style:text-properties fo:font-size="11pt" style:font-size-asian="11pt" style:font-name-complex="Arial" style:font-size-complex="11pt" fo:font-weight="bold" style:font-weight-asian="bold"/>
    </style:style>
    <style:style style:name="P480" style:family="paragraph" style:parent-style-name="Normal">
      <style:text-properties fo:font-size="11pt" style:font-size-asian="11pt" style:font-name-complex="Arial" style:font-size-complex="11pt"/>
    </style:style>
    <style:style style:name="P481" style:family="paragraph" style:parent-style-name="List_20_Paragraph">
      <style:text-properties fo:font-size="11pt" style:font-size-asian="11pt" style:font-name-complex="Arial" style:font-size-complex="11pt"/>
    </style:style>
    <style:style style:name="T481_1" style:family="text">
      <style:text-properties fo:font-size="11pt" style:font-size-asian="11pt" style:font-name-complex="Arial" style:font-size-complex="11pt"/>
    </style:style>
    <style:style style:name="T481_2" style:family="text">
      <style:text-properties fo:font-size="11pt" style:font-size-asian="11pt" style:font-name-complex="Arial" style:font-size-complex="11pt"/>
    </style:style>
    <style:style style:name="T481_3" style:family="text">
      <style:text-properties fo:font-size="11pt" style:font-size-asian="11pt" style:font-name-complex="Arial" style:font-size-complex="11pt"/>
    </style:style>
    <style:style style:name="T481_4" style:family="text">
      <style:text-properties fo:font-size="11pt" style:font-size-asian="11pt" style:font-name-complex="Arial" style:font-size-complex="11pt"/>
    </style:style>
    <style:style style:name="T481_5" style:family="text">
      <style:text-properties fo:font-size="11pt" style:font-size-asian="11pt" style:font-name-complex="Arial" style:font-size-complex="11pt"/>
    </style:style>
    <style:style style:name="T481_6" style:family="text">
      <style:text-properties fo:font-size="11pt" style:font-size-asian="11pt" style:font-name-complex="Arial" style:font-size-complex="11pt"/>
    </style:style>
    <style:style style:name="T481_7" style:family="text">
      <style:text-properties fo:font-size="11pt" style:font-size-asian="11pt" style:font-name-complex="Arial" style:font-size-complex="11pt"/>
    </style:style>
    <style:style style:name="T481_8" style:family="text">
      <style:text-properties fo:font-size="11pt" style:font-size-asian="11pt" style:font-name-complex="Arial" style:font-size-complex="11pt"/>
    </style:style>
    <style:style style:name="T481_9" style:family="text">
      <style:text-properties fo:font-size="11pt" style:font-size-asian="11pt" style:font-name-complex="Arial" style:font-size-complex="11pt"/>
    </style:style>
    <style:style style:name="T481_10" style:family="text">
      <style:text-properties fo:font-size="11pt" style:font-size-asian="11pt" style:font-name-complex="Arial" style:font-size-complex="11pt"/>
    </style:style>
    <style:style style:name="T481_11" style:family="text">
      <style:text-properties fo:font-size="11pt" style:font-size-asian="11pt" style:font-name-complex="Arial" style:font-size-complex="11pt"/>
    </style:style>
    <style:style style:name="T481_12" style:family="text">
      <style:text-properties fo:font-size="11pt" style:font-size-asian="11pt" style:font-name-complex="Arial" style:font-size-complex="11pt"/>
    </style:style>
    <style:style style:name="T481_13" style:family="text">
      <style:text-properties fo:font-size="11pt" style:font-size-asian="11pt" style:font-name-complex="Arial" style:font-size-complex="11pt"/>
    </style:style>
    <style:style style:name="T481_14" style:family="text">
      <style:text-properties fo:font-size="11pt" style:font-size-asian="11pt" style:font-name-complex="Arial" style:font-size-complex="11pt"/>
    </style:style>
    <style:style style:name="T481_15" style:family="text">
      <style:text-properties fo:font-size="11pt" style:font-size-asian="11pt" style:font-name-complex="Arial" style:font-size-complex="11pt"/>
    </style:style>
    <style:style style:name="T481_16" style:family="text">
      <style:text-properties fo:font-size="11pt" style:font-size-asian="11pt" style:font-name-complex="Arial" style:font-size-complex="11pt"/>
    </style:style>
    <style:style style:name="T481_17" style:family="text">
      <style:text-properties fo:font-size="11pt" style:font-size-asian="11pt" style:font-name-complex="Arial" style:font-size-complex="11pt"/>
    </style:style>
    <style:style style:name="T481_18" style:family="text">
      <style:text-properties fo:font-size="11pt" style:font-size-asian="11pt" style:font-name-complex="Arial" style:font-size-complex="11pt"/>
    </style:style>
    <style:style style:name="T481_19" style:family="text">
      <style:text-properties fo:font-size="11pt" style:font-size-asian="11pt" style:font-name-complex="Arial" style:font-size-complex="11pt"/>
    </style:style>
    <style:style style:name="T481_20" style:family="text">
      <style:text-properties fo:font-size="11pt" style:font-size-asian="11pt" style:font-name-complex="Arial" style:font-size-complex="11pt"/>
    </style:style>
    <style:style style:name="T481_21" style:family="text">
      <style:text-properties fo:font-size="11pt" style:font-size-asian="11pt" style:font-name-complex="Arial" style:font-size-complex="11pt"/>
    </style:style>
    <style:style style:name="T481_22" style:family="text">
      <style:text-properties fo:font-size="11pt" style:font-size-asian="11pt" style:font-name-complex="Arial" style:font-size-complex="11pt"/>
    </style:style>
    <style:style style:name="P482" style:family="paragraph" style:parent-style-name="List_20_Paragraph">
      <style:text-properties fo:font-size="11pt" style:font-size-asian="11pt" style:font-name-complex="Arial" style:font-size-complex="11pt"/>
    </style:style>
    <style:style style:name="P483" style:family="paragraph" style:parent-style-name="List_20_Paragraph">
      <style:text-properties fo:font-size="11pt" style:font-size-asian="11pt" style:font-name-complex="Arial" style:font-size-complex="11pt"/>
    </style:style>
    <style:style style:name="T483_1" style:family="text">
      <style:text-properties fo:font-size="11pt" style:font-size-asian="11pt" style:font-name-complex="Arial" style:font-size-complex="11pt"/>
    </style:style>
    <style:style style:name="T483_2" style:family="text">
      <style:text-properties fo:font-size="11pt" style:font-size-asian="11pt" style:font-name-complex="Arial" style:font-size-complex="11pt"/>
    </style:style>
    <style:style style:name="T483_3" style:family="text">
      <style:text-properties fo:font-size="11pt" style:font-size-asian="11pt" style:font-name-complex="Arial" style:font-size-complex="11pt"/>
    </style:style>
    <style:style style:name="T483_4" style:family="text">
      <style:text-properties fo:font-size="11pt" style:font-size-asian="11pt" style:font-name-complex="Arial" style:font-size-complex="11pt"/>
    </style:style>
    <style:style style:name="T483_5" style:family="text">
      <style:text-properties fo:font-size="11pt" style:font-size-asian="11pt" style:font-name-complex="Arial" style:font-size-complex="11pt"/>
    </style:style>
    <style:style style:name="T483_6" style:family="text">
      <style:text-properties fo:font-size="11pt" style:font-size-asian="11pt" style:font-name-complex="Arial" style:font-size-complex="11pt"/>
    </style:style>
    <style:style style:name="T483_7" style:family="text">
      <style:text-properties fo:font-size="11pt" style:font-size-asian="11pt" style:font-name-complex="Arial" style:font-size-complex="11pt"/>
    </style:style>
    <style:style style:name="T483_8" style:family="text">
      <style:text-properties fo:font-size="11pt" style:font-size-asian="11pt" style:font-name-complex="Arial" style:font-size-complex="11pt"/>
    </style:style>
    <style:style style:name="P484" style:family="paragraph" style:parent-style-name="Normal">
      <style:text-properties fo:font-size="11pt" style:font-size-asian="11pt" style:font-name-complex="Arial" style:font-size-complex="11pt"/>
    </style:style>
    <style:style style:name="P485" style:family="paragraph" style:parent-style-name="Normal">
      <style:paragraph-properties fo:text-align="center" fo:text-indent="0.635cm"/>
    </style:style>
    <style:style style:name="T485_1" style:family="text">
      <style:text-properties fo:font-size="10pt" style:font-size-asian="10pt" style:font-name-complex="Arial" style:font-size-complex="10pt" fo:font-weight="bold" style:font-weight-asian="bold"/>
    </style:style>
    <style:style style:name="T48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5_3" style:family="text">
      <style:text-properties fo:font-size="10pt" style:font-size-asian="10pt" style:font-name-complex="Arial" style:font-size-complex="10pt" fo:font-weight="bold" style:font-weight-asian="bold"/>
    </style:style>
    <style:style style:name="T485_4" style:family="text">
      <style:text-properties fo:font-size="10pt" style:font-size-asian="10pt" style:font-name-complex="Arial" style:font-size-complex="10pt" fo:font-weight="bold" style:font-weight-asian="bold"/>
    </style:style>
    <style:style style:name="T485_5" style:family="text">
      <style:text-properties fo:font-size="10pt" style:font-size-asian="10pt" style:font-name-complex="Arial" style:font-size-complex="10pt" fo:font-weight="bold" style:font-weight-asian="bold"/>
    </style:style>
    <style:style style:name="P486" style:family="paragraph" style:parent-style-name="Normal">
      <style:text-properties fo:font-size="11pt" style:font-size-asian="11pt" style:font-name-complex="Arial" style:font-size-complex="11pt"/>
    </style:style>
    <style:style style:name="Table6" style:family="table">
      <style:table-properties table:align="center" style:width="12.382cm" fo:margin-left="3.039cm"/>
    </style:style>
    <style:style style:name="Column14" style:family="table-column">
      <style:table-column-properties style:column-width="8.819cm"/>
    </style:style>
    <style:style style:name="Column15" style:family="table-column">
      <style:table-column-properties style:column-width="3.563cm"/>
    </style:style>
    <style:style style:name="Row24" style:family="table-row">
      <style:table-row-properties style:min-row-height="0.556cm"/>
    </style:style>
    <style:style style:name="Cell59" style:family="table-cell">
      <style:table-cell-properties fo:background-color="#8db3e2" style:vertical-align="middle" fo:border-top="#000000 0.035cm solid" fo:border-bottom="#000000 0.035cm solid" fo:padding-left="0.19cm" fo:border-left="#000000 0.035cm solid" fo:padding-right="0.19cm" fo:border-right="#000000 0.035cm solid" fo:wrap-option="no-wrap"/>
    </style:style>
    <style:style style:name="P487" style:family="paragraph" style:parent-style-name="Normal"/>
    <style:style style:name="T48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87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87_3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0" style:family="table-cell">
      <style:table-cell-properties fo:background-color="#8db3e2" style:vertical-align="middle" fo:border-top="#000000 0.035cm solid" fo:border-bottom="#000000 0.035cm solid" fo:padding-left="0.19cm" fo:padding-right="0.19cm" fo:border-right="#000000 0.035cm solid" fo:wrap-option="no-wrap"/>
    </style:style>
    <style:style style:name="P488" style:family="paragraph" style:parent-style-name="Normal"/>
    <style:style style:name="T48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5" style:family="table-row">
      <style:table-row-properties style:min-row-height="0.556cm"/>
    </style:style>
    <style:style style:name="Cell61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489" style:family="paragraph" style:parent-style-name="Normal"/>
    <style:style style:name="T48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2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490" style:family="paragraph" style:parent-style-name="Normal">
      <style:paragraph-properties fo:text-align="right"/>
    </style:style>
    <style:style style:name="T49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26" style:family="table-row">
      <style:table-row-properties style:min-row-height="0.556cm"/>
    </style:style>
    <style:style style:name="Cell63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491" style:family="paragraph" style:parent-style-name="Normal"/>
    <style:style style:name="T49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91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4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492" style:family="paragraph" style:parent-style-name="Normal">
      <style:paragraph-properties fo:text-align="right"/>
    </style:style>
    <style:style style:name="T49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27" style:family="table-row">
      <style:table-row-properties style:min-row-height="1.085cm"/>
    </style:style>
    <style:style style:name="Cell65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493" style:family="paragraph" style:parent-style-name="Normal"/>
    <style:style style:name="T49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6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494" style:family="paragraph" style:parent-style-name="Normal">
      <style:paragraph-properties fo:text-align="right"/>
    </style:style>
    <style:style style:name="T49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28" style:family="table-row">
      <style:table-row-properties style:min-row-height="1.085cm"/>
    </style:style>
    <style:style style:name="Cell67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495" style:family="paragraph" style:parent-style-name="Normal"/>
    <style:style style:name="T49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8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496" style:family="paragraph" style:parent-style-name="Normal">
      <style:paragraph-properties fo:text-align="right"/>
    </style:style>
    <style:style style:name="T49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29" style:family="table-row">
      <style:table-row-properties style:min-row-height="0.556cm"/>
    </style:style>
    <style:style style:name="Cell69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497" style:family="paragraph" style:parent-style-name="Normal"/>
    <style:style style:name="T49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97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97_3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0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498" style:family="paragraph" style:parent-style-name="Normal">
      <style:paragraph-properties fo:text-align="right"/>
    </style:style>
    <style:style style:name="T49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30" style:family="table-row">
      <style:table-row-properties style:min-row-height="0.556cm"/>
    </style:style>
    <style:style style:name="Cell71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499" style:family="paragraph" style:parent-style-name="Normal"/>
    <style:style style:name="T49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2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500" style:family="paragraph" style:parent-style-name="Normal">
      <style:paragraph-properties fo:text-align="right"/>
    </style:style>
    <style:style style:name="T50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31" style:family="table-row">
      <style:table-row-properties style:min-row-height="0.556cm"/>
    </style:style>
    <style:style style:name="Cell73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501" style:family="paragraph" style:parent-style-name="Normal"/>
    <style:style style:name="T50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4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502" style:family="paragraph" style:parent-style-name="Normal">
      <style:paragraph-properties fo:text-align="right"/>
    </style:style>
    <style:style style:name="T50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503" style:family="paragraph" style:parent-style-name="Normal">
      <style:text-properties fo:font-size="11pt" style:font-size-asian="11pt" style:font-name-complex="Arial" style:font-size-complex="11pt"/>
    </style:style>
    <style:style style:name="P504" style:family="paragraph" style:parent-style-name="List_20_Paragraph">
      <style:paragraph-properties fo:margin-bottom="0.423cm" fo:margin-left="1.385cm"/>
      <style:text-properties fo:font-size="11pt" style:font-size-asian="11pt" style:font-name-complex="Arial" style:font-size-complex="11pt"/>
    </style:style>
    <style:style style:name="P505" style:family="paragraph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T505_1" style:family="text">
      <style:text-properties fo:font-size="11pt" style:font-size-asian="11pt" style:font-name-complex="Arial" style:font-size-complex="11pt" fo:font-weight="bold" style:font-weight-asian="bold"/>
    </style:style>
    <style:style style:name="P506" style:family="paragraph" style:parent-style-name="List_20_Paragraph">
      <style:text-properties fo:font-size="11pt" style:font-size-asian="11pt" style:font-name-complex="Arial" style:font-size-complex="11pt"/>
    </style:style>
    <style:style style:name="P507" style:family="paragraph" style:parent-style-name="List_20_Paragraph">
      <style:text-properties fo:font-size="11pt" style:font-size-asian="11pt" style:font-name-complex="Arial" style:font-size-complex="11pt"/>
    </style:style>
    <style:style style:name="T507_1" style:family="text">
      <style:text-properties fo:font-size="11pt" style:font-size-asian="11pt" style:font-name-complex="Arial" style:font-size-complex="11pt"/>
    </style:style>
    <style:style style:name="T507_2" style:family="text">
      <style:text-properties fo:font-size="11pt" style:font-size-asian="11pt" style:font-name-complex="Arial" style:font-size-complex="11pt"/>
    </style:style>
    <style:style style:name="T507_3" style:family="text">
      <style:text-properties fo:font-size="11pt" style:font-size-asian="11pt" style:font-name-complex="Arial" style:font-size-complex="11pt"/>
    </style:style>
    <style:style style:name="T507_4" style:family="text">
      <style:text-properties fo:font-size="11pt" style:font-size-asian="11pt" style:font-name-complex="Arial" style:font-size-complex="11pt"/>
    </style:style>
    <style:style style:name="T507_5" style:family="text">
      <style:text-properties fo:font-size="11pt" style:font-size-asian="11pt" style:font-name-complex="Arial" style:font-size-complex="11pt"/>
    </style:style>
    <style:style style:name="T507_6" style:family="text">
      <style:text-properties fo:font-size="11pt" style:font-size-asian="11pt" style:font-name-complex="Arial" style:font-size-complex="11pt"/>
    </style:style>
    <style:style style:name="T507_7" style:family="text">
      <style:text-properties fo:font-size="11pt" style:font-size-asian="11pt" style:font-name-complex="Arial" style:font-size-complex="11pt"/>
    </style:style>
    <style:style style:name="T507_8" style:family="text">
      <style:text-properties fo:font-size="11pt" style:font-size-asian="11pt" style:font-name-complex="Arial" style:font-size-complex="11pt"/>
    </style:style>
    <style:style style:name="T507_9" style:family="text">
      <style:text-properties fo:font-size="11pt" style:font-size-asian="11pt" style:font-name-complex="Arial" style:font-size-complex="11pt"/>
    </style:style>
    <style:style style:name="T507_10" style:family="text">
      <style:text-properties fo:font-size="11pt" style:font-size-asian="11pt" style:font-name-complex="Arial" style:font-size-complex="11pt"/>
    </style:style>
    <style:style style:name="T507_11" style:family="text">
      <style:text-properties fo:font-size="11pt" style:font-size-asian="11pt" style:font-name-complex="Arial" style:font-size-complex="11pt"/>
    </style:style>
    <style:style style:name="T507_12" style:family="text">
      <style:text-properties fo:font-size="11pt" style:font-size-asian="11pt" style:font-name-complex="Arial" style:font-size-complex="11pt"/>
    </style:style>
    <style:style style:name="T507_13" style:family="text">
      <style:text-properties fo:font-size="11pt" style:font-size-asian="11pt" style:font-name-complex="Arial" style:font-size-complex="11pt"/>
    </style:style>
    <style:style style:name="T507_14" style:family="text">
      <style:text-properties fo:font-size="11pt" style:font-size-asian="11pt" style:font-name-complex="Arial" style:font-size-complex="11pt"/>
    </style:style>
    <style:style style:name="T507_15" style:family="text">
      <style:text-properties fo:font-size="11pt" style:font-size-asian="11pt" style:font-name-complex="Arial" style:font-size-complex="11pt"/>
    </style:style>
    <style:style style:name="T507_16" style:family="text">
      <style:text-properties fo:font-size="11pt" style:font-size-asian="11pt" style:font-name-complex="Arial" style:font-size-complex="11pt"/>
    </style:style>
    <style:style style:name="T507_17" style:family="text">
      <style:text-properties fo:font-size="11pt" style:font-size-asian="11pt" style:font-name-complex="Arial" style:font-size-complex="11pt"/>
    </style:style>
    <style:style style:name="T507_18" style:family="text">
      <style:text-properties fo:font-size="11pt" style:font-size-asian="11pt" style:font-name-complex="Arial" style:font-size-complex="11pt"/>
    </style:style>
    <style:style style:name="T507_19" style:family="text">
      <style:text-properties fo:font-size="11pt" style:font-size-asian="11pt" style:font-name-complex="Arial" style:font-size-complex="11pt"/>
    </style:style>
    <style:style style:name="T507_20" style:family="text">
      <style:text-properties fo:font-size="11pt" style:font-size-asian="11pt" style:font-name-complex="Arial" style:font-size-complex="11pt"/>
    </style:style>
    <style:style style:name="T507_21" style:family="text">
      <style:text-properties fo:font-size="11pt" style:font-size-asian="11pt" style:font-name-complex="Arial" style:font-size-complex="11pt"/>
    </style:style>
    <style:style style:name="T507_22" style:family="text">
      <style:text-properties fo:font-size="11pt" style:font-size-asian="11pt" style:font-name-complex="Arial" style:font-size-complex="11pt"/>
    </style:style>
    <style:style style:name="T507_23" style:family="text">
      <style:text-properties fo:font-size="11pt" style:font-size-asian="11pt" style:font-name-complex="Arial" style:font-size-complex="11pt"/>
    </style:style>
    <style:style style:name="T507_24" style:family="text">
      <style:text-properties fo:font-size="11pt" style:font-size-asian="11pt" style:font-name-complex="Arial" style:font-size-complex="11pt"/>
    </style:style>
    <style:style style:name="T507_25" style:family="text">
      <style:text-properties fo:font-size="11pt" style:font-size-asian="11pt" style:font-name-complex="Arial" style:font-size-complex="11pt"/>
    </style:style>
    <style:style style:name="T507_26" style:family="text">
      <style:text-properties fo:font-size="11pt" style:font-size-asian="11pt" style:font-name-complex="Arial" style:font-size-complex="11pt"/>
    </style:style>
    <style:style style:name="T507_27" style:family="text">
      <style:text-properties fo:font-size="11pt" style:font-size-asian="11pt" style:font-name-complex="Arial" style:font-size-complex="11pt"/>
    </style:style>
    <style:style style:name="T507_28" style:family="text">
      <style:text-properties fo:font-size="11pt" style:font-size-asian="11pt" style:font-name-complex="Arial" style:font-size-complex="11pt"/>
    </style:style>
    <style:style style:name="T507_29" style:family="text">
      <style:text-properties fo:font-size="11pt" style:font-size-asian="11pt" style:font-name-complex="Arial" style:font-size-complex="11pt"/>
    </style:style>
    <style:style style:name="T507_30" style:family="text">
      <style:text-properties fo:font-size="11pt" style:font-size-asian="11pt" style:font-name-complex="Arial" style:font-size-complex="11pt"/>
    </style:style>
    <style:style style:name="T507_31" style:family="text">
      <style:text-properties fo:font-size="11pt" style:font-size-asian="11pt" style:font-name-complex="Arial" style:font-size-complex="11pt"/>
    </style:style>
    <style:style style:name="T507_32" style:family="text">
      <style:text-properties fo:font-size="11pt" style:font-size-asian="11pt" style:font-name-complex="Arial" style:font-size-complex="11pt"/>
    </style:style>
    <style:style style:name="T507_33" style:family="text">
      <style:text-properties fo:font-size="11pt" style:font-size-asian="11pt" style:font-name-complex="Arial" style:font-size-complex="11pt"/>
    </style:style>
    <style:style style:name="T507_34" style:family="text">
      <style:text-properties fo:font-size="11pt" style:font-size-asian="11pt" style:font-name-complex="Arial" style:font-size-complex="11pt"/>
    </style:style>
    <style:style style:name="T507_35" style:family="text">
      <style:text-properties fo:font-size="11pt" style:font-size-asian="11pt" style:font-name-complex="Arial" style:font-size-complex="11pt"/>
    </style:style>
    <style:style style:name="T507_36" style:family="text">
      <style:text-properties fo:font-size="11pt" style:font-size-asian="11pt" style:font-name-complex="Arial" style:font-size-complex="11pt"/>
    </style:style>
    <style:style style:name="T507_37" style:family="text">
      <style:text-properties fo:font-size="11pt" style:font-size-asian="11pt" style:font-name-complex="Arial" style:font-size-complex="11pt"/>
    </style:style>
    <style:style style:name="T507_38" style:family="text">
      <style:text-properties fo:font-size="11pt" style:font-size-asian="11pt" style:font-name-complex="Arial" style:font-size-complex="11pt"/>
    </style:style>
    <style:style style:name="T507_39" style:family="text">
      <style:text-properties fo:font-size="11pt" style:font-size-asian="11pt" style:font-name-complex="Arial" style:font-size-complex="11pt"/>
    </style:style>
    <style:style style:name="T507_40" style:family="text">
      <style:text-properties fo:font-size="11pt" style:font-size-asian="11pt" style:font-name-complex="Arial" style:font-size-complex="11pt"/>
    </style:style>
    <style:style style:name="T507_41" style:family="text">
      <style:text-properties fo:font-size="11pt" style:font-size-asian="11pt" style:font-name-complex="Arial" style:font-size-complex="11pt"/>
    </style:style>
    <style:style style:name="T507_42" style:family="text">
      <style:text-properties fo:font-size="11pt" style:font-size-asian="11pt" style:font-name-complex="Arial" style:font-size-complex="11pt"/>
    </style:style>
    <style:style style:name="T507_43" style:family="text">
      <style:text-properties fo:font-size="11pt" style:font-size-asian="11pt" style:font-name-complex="Arial" style:font-size-complex="11pt"/>
    </style:style>
    <style:style style:name="T507_44" style:family="text">
      <style:text-properties fo:font-size="11pt" style:font-size-asian="11pt" style:font-name-complex="Arial" style:font-size-complex="11pt"/>
    </style:style>
    <style:style style:name="T507_45" style:family="text">
      <style:text-properties fo:font-size="11pt" style:font-size-asian="11pt" style:font-name-complex="Arial" style:font-size-complex="11pt"/>
    </style:style>
    <style:style style:name="P508" style:family="paragraph" style:parent-style-name="List_20_Paragraph">
      <style:text-properties fo:font-size="11pt" style:font-size-asian="11pt" style:font-name-complex="Arial" style:font-size-complex="11pt"/>
    </style:style>
    <style:style style:name="P509" style:family="paragraph" style:parent-style-name="List_20_Paragraph"/>
    <style:style style:name="T509_1" style:family="text">
      <style:text-properties fo:font-size="11pt" style:font-size-asian="11pt" style:font-name-complex="Arial" style:font-size-complex="11pt"/>
    </style:style>
    <style:style style:name="T509_2" style:family="text">
      <style:text-properties fo:font-size="11pt" style:font-size-asian="11pt" style:font-name-complex="Arial" style:font-size-complex="11pt"/>
    </style:style>
    <style:style style:name="T509_3" style:family="text">
      <style:text-properties fo:font-size="11pt" style:font-size-asian="11pt" style:font-name-complex="Arial" style:font-size-complex="11pt"/>
    </style:style>
    <style:style style:name="T509_4" style:family="text">
      <style:text-properties fo:font-size="11pt" style:font-size-asian="11pt" style:font-name-complex="Arial" style:font-size-complex="11pt"/>
    </style:style>
    <style:style style:name="T509_5" style:family="text">
      <style:text-properties fo:font-size="11pt" style:font-size-asian="11pt" style:font-name-complex="Arial" style:font-size-complex="11pt"/>
    </style:style>
    <style:style style:name="T509_6" style:family="text">
      <style:text-properties fo:font-size="11pt" style:font-size-asian="11pt" style:font-name-complex="Arial" style:font-size-complex="11pt"/>
    </style:style>
    <style:style style:name="T509_7" style:family="text">
      <style:text-properties fo:font-size="11pt" style:font-size-asian="11pt" style:font-name-complex="Arial" style:font-size-complex="11pt"/>
    </style:style>
    <style:style style:name="T509_8" style:family="text">
      <style:text-properties fo:font-size="11pt" style:font-size-asian="11pt" style:font-name-complex="Arial" style:font-size-complex="11pt"/>
    </style:style>
    <style:style style:name="T509_9" style:family="text">
      <style:text-properties fo:font-size="11pt" style:font-size-asian="11pt" style:font-name-complex="Arial" style:font-size-complex="11pt"/>
    </style:style>
    <style:style style:name="T509_10" style:family="text">
      <style:text-properties fo:font-size="11pt" style:font-size-asian="11pt" style:font-name-complex="Arial" style:font-size-complex="11pt"/>
    </style:style>
    <style:style style:name="T509_11" style:family="text">
      <style:text-properties fo:font-size="11pt" style:font-size-asian="11pt" style:font-name-complex="Arial" style:font-size-complex="11pt"/>
    </style:style>
    <style:style style:name="T509_12" style:family="text">
      <style:text-properties fo:font-size="11pt" style:font-size-asian="11pt" style:font-name-complex="Arial" style:font-size-complex="11pt"/>
    </style:style>
    <style:style style:name="T509_13" style:family="text">
      <style:text-properties fo:font-size="11pt" style:font-size-asian="11pt" style:font-size-complex="11pt"/>
    </style:style>
    <style:style style:name="T509_14" style:family="text">
      <style:text-properties fo:font-size="11pt" style:font-size-asian="11pt" style:font-size-complex="11pt"/>
    </style:style>
    <style:style style:name="T509_15" style:family="text">
      <style:text-properties fo:font-size="11pt" style:font-size-asian="11pt" style:font-size-complex="11pt"/>
    </style:style>
    <style:style style:name="T509_16" style:family="text">
      <style:text-properties fo:font-size="11pt" style:font-size-asian="11pt" style:font-size-complex="11pt"/>
    </style:style>
    <style:style style:name="T509_17" style:family="text">
      <style:text-properties fo:font-size="11pt" style:font-size-asian="11pt" style:font-size-complex="11pt"/>
    </style:style>
    <style:style style:name="T509_18" style:family="text">
      <style:text-properties fo:font-size="11pt" style:font-size-asian="11pt" style:font-name-complex="Arial" style:font-size-complex="11pt"/>
    </style:style>
    <style:style style:name="T509_19" style:family="text">
      <style:text-properties fo:font-size="11pt" style:font-size-asian="11pt" style:font-name-complex="Arial" style:font-size-complex="11pt"/>
    </style:style>
    <style:style style:name="T509_20" style:family="text">
      <style:text-properties fo:font-size="11pt" style:font-size-asian="11pt" style:font-name-complex="Arial" style:font-size-complex="11pt"/>
    </style:style>
    <style:style style:name="T509_21" style:family="text">
      <style:text-properties fo:font-size="11pt" style:font-size-asian="11pt" style:font-name-complex="Arial" style:font-size-complex="11pt"/>
    </style:style>
    <style:style style:name="T509_22" style:family="text">
      <style:text-properties fo:font-size="11pt" style:font-size-asian="11pt" style:font-name-complex="Arial" style:font-size-complex="11pt"/>
    </style:style>
    <style:style style:name="T509_23" style:family="text">
      <style:text-properties fo:font-size="11pt" style:font-size-asian="11pt" style:font-name-complex="Arial" style:font-size-complex="11pt"/>
    </style:style>
    <style:style style:name="T509_24" style:family="text">
      <style:text-properties fo:font-size="11pt" style:font-size-asian="11pt" style:font-name-complex="Arial" style:font-size-complex="11pt"/>
    </style:style>
    <style:style style:name="T509_25" style:family="text">
      <style:text-properties fo:font-size="11pt" style:font-size-asian="11pt" style:font-name-complex="Arial" style:font-size-complex="11pt"/>
    </style:style>
    <style:style style:name="T509_26" style:family="text">
      <style:text-properties fo:font-size="11pt" style:font-size-asian="11pt" style:font-name-complex="Arial" style:font-size-complex="11pt"/>
    </style:style>
    <style:style style:name="P510" style:family="paragraph" style:parent-style-name="List_20_Paragraph">
      <style:text-properties fo:font-size="11pt" style:font-size-asian="11pt" style:font-name-complex="Arial" style:font-size-complex="11pt"/>
    </style:style>
    <style:style style:name="P511" style:family="paragraph" style:parent-style-name="Normal">
      <style:paragraph-properties fo:text-align="center" fo:text-indent="0.635cm"/>
    </style:style>
    <style:style style:name="T511_1" style:family="text">
      <style:text-properties fo:font-size="10pt" style:font-size-asian="10pt" style:font-name-complex="Arial" style:font-size-complex="10pt" fo:font-weight="bold" style:font-weight-asian="bold"/>
    </style:style>
    <style:style style:name="T511_2" style:family="text">
      <style:text-properties fo:font-size="10pt" style:font-size-asian="10pt" style:font-name-complex="Arial" style:font-size-complex="10pt" fo:font-weight="bold" style:font-weight-asian="bold"/>
    </style:style>
    <style:style style:name="T511_3" style:family="text">
      <style:text-properties fo:font-size="10pt" style:font-size-asian="10pt" style:font-name-complex="Arial" style:font-size-complex="10pt" fo:font-weight="bold" style:font-weight-asian="bold"/>
    </style:style>
    <style:style style:name="T511_4" style:family="text">
      <style:text-properties fo:font-size="10pt" style:font-size-asian="10pt" style:font-name-complex="Arial" style:font-size-complex="10pt" fo:font-weight="bold" style:font-weight-asian="bold"/>
    </style:style>
    <style:style style:name="T511_5" style:family="text">
      <style:text-properties fo:font-size="10pt" style:font-size-asian="10pt" style:font-name-complex="Arial" style:font-size-complex="10pt" fo:font-weight="bold" style:font-weight-asian="bold"/>
    </style:style>
    <style:style style:name="T511_6" style:family="text">
      <style:text-properties fo:font-size="10pt" style:font-size-asian="10pt" style:font-name-complex="Arial" style:font-size-complex="10pt" fo:font-weight="bold" style:font-weight-asian="bold"/>
    </style:style>
    <style:style style:name="T511_7" style:family="text">
      <style:text-properties fo:font-size="10pt" style:font-size-asian="10pt" style:font-name-complex="Arial" style:font-size-complex="10pt" fo:font-weight="bold" style:font-weight-asian="bold"/>
    </style:style>
    <style:style style:name="T511_8" style:family="text">
      <style:text-properties fo:font-size="10pt" style:font-size-asian="10pt" style:font-name-complex="Arial" style:font-size-complex="10pt" fo:font-weight="bold" style:font-weight-asian="bold"/>
    </style:style>
    <style:style style:name="T511_9" style:family="text">
      <style:text-properties fo:font-size="10pt" style:font-size-asian="10pt" style:font-name-complex="Arial" style:font-size-complex="10pt" fo:font-weight="bold" style:font-weight-asian="bold"/>
    </style:style>
    <style:style style:name="Table7" style:family="table">
      <style:table-properties table:align="center" style:width="12.303cm" fo:margin-left="3.078cm"/>
    </style:style>
    <style:style style:name="Column16" style:family="table-column">
      <style:table-column-properties style:column-width="5.115cm"/>
    </style:style>
    <style:style style:name="Column17" style:family="table-column">
      <style:table-column-properties style:column-width="1.699cm"/>
    </style:style>
    <style:style style:name="Column18" style:family="table-column">
      <style:table-column-properties style:column-width="1.699cm"/>
    </style:style>
    <style:style style:name="Column19" style:family="table-column">
      <style:table-column-properties style:column-width="1.699cm"/>
    </style:style>
    <style:style style:name="Column20" style:family="table-column">
      <style:table-column-properties style:column-width="2.092cm"/>
    </style:style>
    <style:style style:name="Row32" style:family="table-row">
      <style:table-row-properties style:min-row-height="0.512cm"/>
    </style:style>
    <style:style style:name="Cell75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2" style:family="paragraph" style:parent-style-name="Normal"/>
    <style:style style:name="T51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normal"/>
    </style:style>
    <style:style style:name="Cell76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3" style:family="paragraph" style:parent-style-name="Normal"/>
    <style:style style:name="T51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normal"/>
    </style:style>
    <style:style style:name="Cell77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4" style:family="paragraph" style:parent-style-name="Normal"/>
    <style:style style:name="T51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normal"/>
    </style:style>
    <style:style style:name="Cell78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5" style:family="paragraph" style:parent-style-name="Normal"/>
    <style:style style:name="T51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normal"/>
    </style:style>
    <style:style style:name="Cell79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/>
    <style:style style:name="T51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normal"/>
    </style:style>
    <style:style style:name="Row33" style:family="table-row">
      <style:table-row-properties style:min-row-height="0.512cm"/>
    </style:style>
    <style:style style:name="Cell80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7" style:family="paragraph" style:parent-style-name="Normal"/>
    <style:style style:name="T51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8" style:family="paragraph" style:parent-style-name="Normal">
      <style:paragraph-properties fo:text-align="right"/>
    </style:style>
    <style:style style:name="T51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9" style:family="paragraph" style:parent-style-name="Normal">
      <style:paragraph-properties fo:text-align="right"/>
    </style:style>
    <style:style style:name="T51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0" style:family="paragraph" style:parent-style-name="Normal">
      <style:paragraph-properties fo:text-align="right"/>
    </style:style>
    <style:style style:name="T52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paragraph-properties fo:text-align="right"/>
    </style:style>
    <style:style style:name="T52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4" style:family="table-row">
      <style:table-row-properties style:min-row-height="0.512cm"/>
    </style:style>
    <style:style style:name="Cell85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2" style:family="paragraph" style:parent-style-name="Normal"/>
    <style:style style:name="T52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3" style:family="paragraph" style:parent-style-name="Normal">
      <style:paragraph-properties fo:text-align="right"/>
    </style:style>
    <style:style style:name="T52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4" style:family="paragraph" style:parent-style-name="Normal">
      <style:paragraph-properties fo:text-align="right"/>
    </style:style>
    <style:style style:name="T52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5" style:family="paragraph" style:parent-style-name="Normal">
      <style:paragraph-properties fo:text-align="right"/>
    </style:style>
    <style:style style:name="T52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text-align="right"/>
    </style:style>
    <style:style style:name="T52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5" style:family="table-row">
      <style:table-row-properties style:min-row-height="0.512cm"/>
    </style:style>
    <style:style style:name="Cell90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7" style:family="paragraph" style:parent-style-name="Normal"/>
    <style:style style:name="T52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normal" style:font-weight-asian="normal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8" style:family="paragraph" style:parent-style-name="Normal">
      <style:paragraph-properties fo:text-align="right"/>
    </style:style>
    <style:style style:name="T52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9" style:family="paragraph" style:parent-style-name="Normal">
      <style:paragraph-properties fo:text-align="right"/>
    </style:style>
    <style:style style:name="T52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0" style:family="paragraph" style:parent-style-name="Normal">
      <style:paragraph-properties fo:text-align="right"/>
    </style:style>
    <style:style style:name="T53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text-align="right"/>
    </style:style>
    <style:style style:name="T53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6" style:family="table-row">
      <style:table-row-properties style:min-row-height="0.512cm"/>
    </style:style>
    <style:style style:name="Cell95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2" style:family="paragraph" style:parent-style-name="Normal"/>
    <style:style style:name="T53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normal" style:font-weight-asian="normal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3" style:family="paragraph" style:parent-style-name="Normal">
      <style:paragraph-properties fo:text-align="right"/>
    </style:style>
    <style:style style:name="T53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4" style:family="paragraph" style:parent-style-name="Normal">
      <style:paragraph-properties fo:text-align="right"/>
    </style:style>
    <style:style style:name="T53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5" style:family="paragraph" style:parent-style-name="Normal">
      <style:paragraph-properties fo:text-align="right"/>
    </style:style>
    <style:style style:name="T53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text-align="right"/>
    </style:style>
    <style:style style:name="T53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7" style:family="table-row">
      <style:table-row-properties style:min-row-height="0.512cm"/>
    </style:style>
    <style:style style:name="Cell100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7" style:family="paragraph" style:parent-style-name="Normal"/>
    <style:style style:name="T53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normal" style:font-weight-asian="normal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8" style:family="paragraph" style:parent-style-name="Normal">
      <style:paragraph-properties fo:text-align="right"/>
    </style:style>
    <style:style style:name="T53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9" style:family="paragraph" style:parent-style-name="Normal">
      <style:paragraph-properties fo:text-align="right"/>
    </style:style>
    <style:style style:name="T53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0" style:family="paragraph" style:parent-style-name="Normal">
      <style:paragraph-properties fo:text-align="right"/>
    </style:style>
    <style:style style:name="T54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text-align="right"/>
    </style:style>
    <style:style style:name="T54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8" style:family="table-row">
      <style:table-row-properties style:min-row-height="0.512cm"/>
    </style:style>
    <style:style style:name="Cell105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2" style:family="paragraph" style:parent-style-name="Normal"/>
    <style:style style:name="T54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normal" style:font-weight-asian="normal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3" style:family="paragraph" style:parent-style-name="Normal">
      <style:paragraph-properties fo:text-align="right"/>
    </style:style>
    <style:style style:name="T54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4" style:family="paragraph" style:parent-style-name="Normal">
      <style:paragraph-properties fo:text-align="right"/>
    </style:style>
    <style:style style:name="T54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5" style:family="paragraph" style:parent-style-name="Normal">
      <style:paragraph-properties fo:text-align="right"/>
    </style:style>
    <style:style style:name="T54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text-align="right"/>
    </style:style>
    <style:style style:name="T54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9" style:family="table-row">
      <style:table-row-properties style:min-row-height="0.512cm"/>
    </style:style>
    <style:style style:name="Cell110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7" style:family="paragraph" style:parent-style-name="Normal"/>
    <style:style style:name="T54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8" style:family="paragraph" style:parent-style-name="Normal">
      <style:paragraph-properties fo:text-align="right"/>
    </style:style>
    <style:style style:name="T54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9" style:family="paragraph" style:parent-style-name="Normal">
      <style:paragraph-properties fo:text-align="right"/>
    </style:style>
    <style:style style:name="T54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0" style:family="paragraph" style:parent-style-name="Normal">
      <style:paragraph-properties fo:text-align="right"/>
    </style:style>
    <style:style style:name="T55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text-align="right"/>
    </style:style>
    <style:style style:name="T55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40" style:family="table-row">
      <style:table-row-properties style:min-row-height="0.512cm"/>
    </style:style>
    <style:style style:name="Cell115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2" style:family="paragraph" style:parent-style-name="Normal"/>
    <style:style style:name="T55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3" style:family="paragraph" style:parent-style-name="Normal">
      <style:paragraph-properties fo:text-align="right"/>
    </style:style>
    <style:style style:name="T55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4" style:family="paragraph" style:parent-style-name="Normal">
      <style:paragraph-properties fo:text-align="right"/>
    </style:style>
    <style:style style:name="T55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5" style:family="paragraph" style:parent-style-name="Normal">
      <style:paragraph-properties fo:text-align="right"/>
    </style:style>
    <style:style style:name="T55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right"/>
    </style:style>
    <style:style style:name="T55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557" style:family="paragraph" style:parent-style-name="List_20_Paragraph">
      <style:paragraph-properties fo:margin-left="3.175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58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59" style:family="paragraph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T559_1" style:family="text">
      <style:text-properties fo:font-size="11pt" style:font-size-asian="11pt" style:font-name-complex="Arial" style:font-size-complex="11pt" fo:font-weight="bold" style:font-weight-asian="bold"/>
    </style:style>
    <style:style style:name="T559_2" style:family="text">
      <style:text-properties fo:font-size="11pt" style:font-size-asian="11pt" style:font-name-complex="Arial" style:font-size-complex="11pt" fo:font-weight="bold" style:font-weight-asian="bold"/>
    </style:style>
    <style:style style:name="T559_3" style:family="text">
      <style:text-properties fo:font-size="11pt" style:font-size-asian="11pt" style:font-name-complex="Arial" style:font-size-complex="11pt" fo:font-weight="bold" style:font-weight-asian="bold"/>
    </style:style>
    <style:style style:name="T559_4" style:family="text">
      <style:text-properties fo:font-size="11pt" style:font-size-asian="11pt" style:font-name-complex="Arial" style:font-size-complex="11pt" fo:font-weight="bold" style:font-weight-asian="bold"/>
    </style:style>
    <style:style style:name="P560" style:family="paragraph" style:parent-style-name="List_20_Paragraph">
      <style:paragraph-properties fo:margin-left="3.175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61" style:family="paragraph" style:parent-style-name="List_20_Paragraph">
      <style:text-properties fo:font-size="11pt" style:font-size-asian="11pt" style:font-name-complex="Arial" style:font-size-complex="11pt"/>
    </style:style>
    <style:style style:name="T561_1" style:family="text">
      <style:text-properties fo:font-size="11pt" style:font-size-asian="11pt" style:font-name-complex="Arial" style:font-size-complex="11pt"/>
    </style:style>
    <style:style style:name="T561_2" style:family="text">
      <style:text-properties fo:font-size="11pt" style:font-size-asian="11pt" style:font-name-complex="Arial" style:font-size-complex="11pt"/>
    </style:style>
    <style:style style:name="T561_3" style:family="text">
      <style:text-properties fo:font-size="11pt" style:font-size-asian="11pt" style:font-name-complex="Arial" style:font-size-complex="11pt"/>
    </style:style>
    <style:style style:name="T561_4" style:family="text">
      <style:text-properties fo:font-size="11pt" style:font-size-asian="11pt" style:font-name-complex="Arial" style:font-size-complex="11pt"/>
    </style:style>
    <style:style style:name="T561_5" style:family="text">
      <style:text-properties fo:font-size="11pt" style:font-size-asian="11pt" style:font-name-complex="Arial" style:font-size-complex="11pt"/>
    </style:style>
    <style:style style:name="T561_6" style:family="text">
      <style:text-properties fo:font-size="11pt" style:font-size-asian="11pt" style:font-name-complex="Arial" style:font-size-complex="11pt"/>
    </style:style>
    <style:style style:name="T561_7" style:family="text">
      <style:text-properties fo:font-size="11pt" style:font-size-asian="11pt" style:font-name-complex="Arial" style:font-size-complex="11pt"/>
    </style:style>
    <style:style style:name="T561_8" style:family="text">
      <style:text-properties fo:font-size="11pt" style:font-size-asian="11pt" style:font-name-complex="Arial" style:font-size-complex="11pt"/>
    </style:style>
    <style:style style:name="T561_9" style:family="text">
      <style:text-properties fo:font-size="11pt" style:font-size-asian="11pt" style:font-name-complex="Arial" style:font-size-complex="11pt"/>
    </style:style>
    <style:style style:name="T561_10" style:family="text">
      <style:text-properties fo:font-size="11pt" style:font-size-asian="11pt" style:font-name-complex="Arial" style:font-size-complex="11pt"/>
    </style:style>
    <style:style style:name="T561_11" style:family="text">
      <style:text-properties fo:font-size="11pt" style:font-size-asian="11pt" style:font-name-complex="Arial" style:font-size-complex="11pt"/>
    </style:style>
    <style:style style:name="T561_12" style:family="text">
      <style:text-properties fo:font-size="11pt" style:font-size-asian="11pt" style:font-name-complex="Arial" style:font-size-complex="11pt"/>
    </style:style>
    <style:style style:name="T561_13" style:family="text">
      <style:text-properties fo:font-size="11pt" style:font-size-asian="11pt" style:font-name-complex="Arial" style:font-size-complex="11pt"/>
    </style:style>
    <style:style style:name="T561_14" style:family="text">
      <style:text-properties fo:font-size="11pt" style:font-size-asian="11pt" style:font-name-complex="Arial" style:font-size-complex="11pt"/>
    </style:style>
    <style:style style:name="T561_15" style:family="text">
      <style:text-properties fo:font-size="11pt" style:font-size-asian="11pt" style:font-name-complex="Arial" style:font-size-complex="11pt"/>
    </style:style>
    <style:style style:name="T561_16" style:family="text">
      <style:text-properties fo:font-size="11pt" style:font-size-asian="11pt" style:font-name-complex="Arial" style:font-size-complex="11pt"/>
    </style:style>
    <style:style style:name="T561_17" style:family="text">
      <style:text-properties fo:font-size="11pt" style:font-size-asian="11pt" style:font-name-complex="Arial" style:font-size-complex="11pt"/>
    </style:style>
    <style:style style:name="T561_18" style:family="text">
      <style:text-properties fo:font-size="11pt" style:font-size-asian="11pt" style:font-name-complex="Arial" style:font-size-complex="11pt"/>
    </style:style>
    <style:style style:name="T561_19" style:family="text">
      <style:text-properties fo:font-size="11pt" style:font-size-asian="11pt" style:font-name-complex="Arial" style:font-size-complex="11pt"/>
    </style:style>
    <style:style style:name="T561_20" style:family="text">
      <style:text-properties fo:font-size="11pt" style:font-size-asian="11pt" style:font-name-complex="Arial" style:font-size-complex="11pt"/>
    </style:style>
    <style:style style:name="T561_21" style:family="text">
      <style:text-properties fo:font-size="11pt" style:font-size-asian="11pt" style:font-name-complex="Arial" style:font-size-complex="11pt"/>
    </style:style>
    <style:style style:name="T561_22" style:family="text">
      <style:text-properties fo:font-size="11pt" style:font-size-asian="11pt" style:font-name-complex="Arial" style:font-size-complex="11pt"/>
    </style:style>
    <style:style style:name="T561_23" style:family="text">
      <style:text-properties fo:font-size="11pt" style:font-size-asian="11pt" style:font-name-complex="Arial" style:font-size-complex="11pt"/>
    </style:style>
    <style:style style:name="T561_24" style:family="text">
      <style:text-properties fo:font-size="11pt" style:font-size-asian="11pt" style:font-name-complex="Arial" style:font-size-complex="11pt"/>
    </style:style>
    <style:style style:name="T561_25" style:family="text">
      <style:text-properties fo:font-size="11pt" style:font-size-asian="11pt" style:font-name-complex="Arial" style:font-size-complex="11pt"/>
    </style:style>
    <style:style style:name="T561_26" style:family="text">
      <style:text-properties fo:font-size="11pt" style:font-size-asian="11pt" style:font-name-complex="Arial" style:font-size-complex="11pt"/>
    </style:style>
    <style:style style:name="T561_27" style:family="text">
      <style:text-properties fo:font-size="11pt" style:font-size-asian="11pt" style:font-name-complex="Arial" style:font-size-complex="11pt"/>
    </style:style>
    <style:style style:name="T561_28" style:family="text">
      <style:text-properties fo:font-size="11pt" style:font-size-asian="11pt" style:font-name-complex="Arial" style:font-size-complex="11pt"/>
    </style:style>
    <style:style style:name="T561_29" style:family="text">
      <style:text-properties fo:font-size="11pt" style:font-size-asian="11pt" style:font-name-complex="Arial" style:font-size-complex="11pt"/>
    </style:style>
    <style:style style:name="P562" style:family="paragraph" style:parent-style-name="List_20_Paragraph">
      <style:text-properties fo:font-size="11pt" style:font-size-asian="11pt" style:font-name-complex="Arial" style:font-size-complex="11pt"/>
    </style:style>
    <style:style style:name="P563" style:family="paragraph" style:parent-style-name="List_20_Paragraph">
      <style:text-properties fo:font-size="11pt" style:font-size-asian="11pt" style:font-name-complex="Arial" style:font-size-complex="11pt"/>
    </style:style>
    <style:style style:name="T563_1" style:family="text">
      <style:text-properties fo:font-size="11pt" style:font-size-asian="11pt" style:font-name-complex="Arial" style:font-size-complex="11pt"/>
    </style:style>
    <style:style style:name="T563_2" style:family="text">
      <style:text-properties fo:font-size="11pt" style:font-size-asian="11pt" style:font-name-complex="Arial" style:font-size-complex="11pt"/>
    </style:style>
    <style:style style:name="T563_3" style:family="text">
      <style:text-properties fo:font-size="11pt" style:font-size-asian="11pt" style:font-name-complex="Arial" style:font-size-complex="11pt"/>
    </style:style>
    <style:style style:name="T563_4" style:family="text">
      <style:text-properties fo:font-size="11pt" style:font-size-asian="11pt" style:font-name-complex="Arial" style:font-size-complex="11pt"/>
    </style:style>
    <style:style style:name="T563_5" style:family="text">
      <style:text-properties fo:font-size="11pt" style:font-size-asian="11pt" style:font-name-complex="Arial" style:font-size-complex="11pt"/>
    </style:style>
    <style:style style:name="T563_6" style:family="text">
      <style:text-properties fo:font-size="11pt" style:font-size-asian="11pt" style:font-name-complex="Arial" style:font-size-complex="11pt"/>
    </style:style>
    <style:style style:name="T563_7" style:family="text">
      <style:text-properties fo:font-size="11pt" style:font-size-asian="11pt" style:font-name-complex="Arial" style:font-size-complex="11pt"/>
    </style:style>
    <style:style style:name="T563_8" style:family="text">
      <style:text-properties fo:font-size="11pt" style:font-size-asian="11pt" style:font-name-complex="Arial" style:font-size-complex="11pt"/>
    </style:style>
    <style:style style:name="T563_9" style:family="text">
      <style:text-properties fo:font-size="11pt" style:font-size-asian="11pt" style:font-name-complex="Arial" style:font-size-complex="11pt"/>
    </style:style>
    <style:style style:name="T563_10" style:family="text">
      <style:text-properties fo:font-size="11pt" style:font-size-asian="11pt" style:font-name-complex="Arial" style:font-size-complex="11pt"/>
    </style:style>
    <style:style style:name="T563_11" style:family="text">
      <style:text-properties fo:font-size="11pt" style:font-size-asian="11pt" style:font-name-complex="Arial" style:font-size-complex="11pt"/>
    </style:style>
    <style:style style:name="P564" style:family="paragraph" style:parent-style-name="List_20_Paragraph">
      <style:text-properties fo:font-size="11pt" style:font-size-asian="11pt" style:font-name-complex="Arial" style:font-size-complex="11pt"/>
    </style:style>
    <style:style style:name="P565" style:family="paragraph" style:parent-style-name="List_20_Paragraph">
      <style:text-properties fo:font-size="11pt" style:font-size-asian="11pt" style:font-name-complex="Arial" style:font-size-complex="11pt"/>
    </style:style>
    <style:style style:name="T565_1" style:family="text">
      <style:text-properties fo:font-size="11pt" style:font-size-asian="11pt" style:font-name-complex="Arial" style:font-size-complex="11pt"/>
    </style:style>
    <style:style style:name="T565_2" style:family="text">
      <style:text-properties fo:font-size="11pt" style:font-size-asian="11pt" style:font-name-complex="Arial" style:font-size-complex="11pt"/>
    </style:style>
    <style:style style:name="T565_3" style:family="text">
      <style:text-properties fo:font-size="11pt" style:font-size-asian="11pt" style:font-name-complex="Arial" style:font-size-complex="11pt"/>
    </style:style>
    <style:style style:name="T565_4" style:family="text">
      <style:text-properties fo:font-size="11pt" style:font-size-asian="11pt" style:font-name-complex="Arial" style:font-size-complex="11pt"/>
    </style:style>
    <style:style style:name="T565_5" style:family="text">
      <style:text-properties fo:font-size="11pt" style:font-size-asian="11pt" style:font-name-complex="Arial" style:font-size-complex="11pt"/>
    </style:style>
    <style:style style:name="T565_6" style:family="text">
      <style:text-properties fo:font-size="11pt" style:font-size-asian="11pt" style:font-name-complex="Arial" style:font-size-complex="11pt"/>
    </style:style>
    <style:style style:name="T565_7" style:family="text">
      <style:text-properties fo:font-size="11pt" style:font-size-asian="11pt" style:font-name-complex="Arial" style:font-size-complex="11pt"/>
    </style:style>
    <style:style style:name="T565_8" style:family="text">
      <style:text-properties fo:font-size="11pt" style:font-size-asian="11pt" style:font-name-complex="Arial" style:font-size-complex="11pt"/>
    </style:style>
    <style:style style:name="T565_9" style:family="text">
      <style:text-properties fo:font-size="11pt" style:font-size-asian="11pt" style:font-name-complex="Arial" style:font-size-complex="11pt"/>
    </style:style>
    <style:style style:name="T565_10" style:family="text">
      <style:text-properties fo:font-size="11pt" style:font-size-asian="11pt" style:font-name-complex="Arial" style:font-size-complex="11pt"/>
    </style:style>
    <style:style style:name="T565_11" style:family="text">
      <style:text-properties fo:font-size="11pt" style:font-size-asian="11pt" style:font-name-complex="Arial" style:font-size-complex="11pt"/>
    </style:style>
    <style:style style:name="T565_12" style:family="text">
      <style:text-properties fo:font-size="11pt" style:font-size-asian="11pt" style:font-name-complex="Arial" style:font-size-complex="11pt"/>
    </style:style>
    <style:style style:name="T565_13" style:family="text">
      <style:text-properties fo:font-size="11pt" style:font-size-asian="11pt" style:font-name-complex="Arial" style:font-size-complex="11pt"/>
    </style:style>
    <style:style style:name="T565_14" style:family="text">
      <style:text-properties fo:font-size="11pt" style:font-size-asian="11pt" style:font-name-complex="Arial" style:font-size-complex="11pt"/>
    </style:style>
    <style:style style:name="T565_15" style:family="text">
      <style:text-properties fo:font-size="11pt" style:font-size-asian="11pt" style:font-name-complex="Arial" style:font-size-complex="11pt"/>
    </style:style>
    <style:style style:name="T565_16" style:family="text">
      <style:text-properties fo:font-size="11pt" style:font-size-asian="11pt" style:font-name-complex="Arial" style:font-size-complex="11pt"/>
    </style:style>
    <style:style style:name="T565_17" style:family="text">
      <style:text-properties fo:font-size="11pt" style:font-size-asian="11pt" style:font-name-complex="Arial" style:font-size-complex="11pt"/>
    </style:style>
    <style:style style:name="T565_18" style:family="text">
      <style:text-properties fo:font-size="11pt" style:font-size-asian="11pt" style:font-name-complex="Arial" style:font-size-complex="11pt"/>
    </style:style>
    <style:style style:name="T565_19" style:family="text">
      <style:text-properties fo:font-size="11pt" style:font-size-asian="11pt" style:font-name-complex="Arial" style:font-size-complex="11pt"/>
    </style:style>
    <style:style style:name="T565_20" style:family="text">
      <style:text-properties fo:font-size="11pt" style:font-size-asian="11pt" style:font-name-complex="Arial" style:font-size-complex="11pt"/>
    </style:style>
    <style:style style:name="T565_21" style:family="text">
      <style:text-properties fo:font-size="11pt" style:font-size-asian="11pt" style:font-name-complex="Arial" style:font-size-complex="11pt"/>
    </style:style>
    <style:style style:name="T565_22" style:family="text">
      <style:text-properties fo:font-size="11pt" style:font-size-asian="11pt" style:font-name-complex="Arial" style:font-size-complex="11pt"/>
    </style:style>
    <style:style style:name="T565_23" style:family="text">
      <style:text-properties fo:font-size="11pt" style:font-size-asian="11pt" style:font-name-complex="Arial" style:font-size-complex="11pt"/>
    </style:style>
    <style:style style:name="T565_24" style:family="text">
      <style:text-properties fo:font-size="11pt" style:font-size-asian="11pt" style:font-name-complex="Arial" style:font-size-complex="11pt"/>
    </style:style>
    <style:style style:name="T565_25" style:family="text">
      <style:text-properties fo:font-size="11pt" style:font-size-asian="11pt" style:font-name-complex="Arial" style:font-size-complex="11pt"/>
    </style:style>
    <style:style style:name="T565_26" style:family="text">
      <style:text-properties fo:font-size="11pt" style:font-size-asian="11pt" style:font-name-complex="Arial" style:font-size-complex="11pt"/>
    </style:style>
    <style:style style:name="T565_27" style:family="text">
      <style:text-properties fo:font-size="11pt" style:font-size-asian="11pt" style:font-name-complex="Arial" style:font-size-complex="11pt"/>
    </style:style>
    <style:style style:name="T565_28" style:family="text">
      <style:text-properties fo:font-size="11pt" style:font-size-asian="11pt" style:font-name-complex="Arial" style:font-size-complex="11pt"/>
    </style:style>
    <style:style style:name="T565_29" style:family="text">
      <style:text-properties fo:font-size="11pt" style:font-size-asian="11pt" style:font-name-complex="Arial" style:font-size-complex="11pt"/>
    </style:style>
    <style:style style:name="T565_30" style:family="text">
      <style:text-properties fo:font-size="11pt" style:font-size-asian="11pt" style:font-name-complex="Arial" style:font-size-complex="11pt"/>
    </style:style>
    <style:style style:name="P566" style:family="paragraph" style:parent-style-name="Normal">
      <style:text-properties fo:font-size="11pt" style:font-size-asian="11pt" style:font-name-complex="Arial" style:font-size-complex="11pt"/>
    </style:style>
    <style:style style:name="P567" style:family="paragraph" style:parent-style-name="Normal">
      <style:text-properties fo:font-size="11pt" style:font-size-asian="11pt" style:font-name-complex="Arial" style:font-size-complex="11pt"/>
    </style:style>
    <style:style style:name="P568" style:family="paragraph" style:parent-style-name="Normal">
      <style:text-properties fo:font-size="11pt" style:font-size-asian="11pt" style:font-name-complex="Arial" style:font-size-complex="11pt"/>
    </style:style>
    <style:style style:name="P569" style:family="paragraph" style:parent-style-name="Normal">
      <style:paragraph-properties fo:text-align="center" fo:text-indent="0.635cm"/>
    </style:style>
    <style:style style:name="T569_1" style:family="text">
      <style:text-properties fo:font-size="10pt" style:font-size-asian="10pt" style:font-name-complex="Arial" style:font-size-complex="10pt" fo:font-weight="bold" style:font-weight-asian="bold"/>
    </style:style>
    <style:style style:name="T569_2" style:family="text">
      <style:text-properties fo:font-size="10pt" style:font-size-asian="10pt" style:font-name-complex="Arial" style:font-size-complex="10pt" fo:font-weight="bold" style:font-weight-asian="bold"/>
    </style:style>
    <style:style style:name="T569_3" style:family="text">
      <style:text-properties fo:font-size="10pt" style:font-size-asian="10pt" style:font-name-complex="Arial" style:font-size-complex="10pt" fo:font-weight="bold" style:font-weight-asian="bold"/>
    </style:style>
    <style:style style:name="T569_4" style:family="text">
      <style:text-properties fo:font-size="10pt" style:font-size-asian="10pt" style:font-name-complex="Arial" style:font-size-complex="10pt" fo:font-weight="bold" style:font-weight-asian="bold"/>
    </style:style>
    <style:style style:name="T569_5" style:family="text">
      <style:text-properties fo:font-size="10pt" style:font-size-asian="10pt" style:font-name-complex="Arial" style:font-size-complex="10pt" fo:font-weight="bold" style:font-weight-asian="bold"/>
    </style:style>
    <style:style style:name="T569_6" style:family="text">
      <style:text-properties fo:font-size="10pt" style:font-size-asian="10pt" style:font-name-complex="Arial" style:font-size-complex="10pt" fo:font-weight="bold" style:font-weight-asian="bold"/>
    </style:style>
    <style:style style:name="Table8" style:family="table">
      <style:table-properties table:align="center" style:width="14.781cm" fo:margin-left="1.84cm"/>
    </style:style>
    <style:style style:name="Column21" style:family="table-column">
      <style:table-column-properties style:column-width="8.819cm"/>
    </style:style>
    <style:style style:name="Column22" style:family="table-column">
      <style:table-column-properties style:column-width="3.563cm"/>
    </style:style>
    <style:style style:name="Column23" style:family="table-column">
      <style:table-column-properties style:column-width="2.399cm"/>
    </style:style>
    <style:style style:name="Row41" style:family="table-row">
      <style:table-row-properties style:min-row-height="1.653cm"/>
    </style:style>
    <style:style style:name="Cell120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/>
    <style:style style:name="T57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0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1" style:family="table-cell">
      <style:table-cell-properties fo:background-color="#8db3e2" style:vertical-align="top" fo:border-top="#000000 0.018cm solid" fo:border-bottom="#000000 0.018cm solid" fo:padding-left="0.19cm" fo:padding-right="0.19cm" fo:border-right="#000000 0.018cm solid" fo:wrap-option="wrap"/>
    </style:style>
    <style:style style:name="P571" style:family="paragraph" style:parent-style-name="Normal"/>
    <style:style style:name="T57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2" style:family="table-cell">
      <style:table-cell-properties fo:background-color="#8db3e2" style:vertical-align="top" fo:border-top="#000000 0.018cm solid" fo:border-bottom="#000000 0.018cm solid" fo:padding-left="0.19cm" fo:padding-right="0.19cm" fo:border-right="#000000 0.018cm solid" fo:wrap-option="wrap"/>
    </style:style>
    <style:style style:name="P572" style:family="paragraph" style:parent-style-name="Normal"/>
    <style:style style:name="T57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2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2" style:family="table-row">
      <style:table-row-properties style:min-row-height="0.529cm"/>
    </style:style>
    <style:style style:name="Cell123" style:family="table-cell">
      <style:table-cell-properties fo:background-color="#8db3e2" style:vertical-align="top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/>
    <style:style style:name="T57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3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3_3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3_4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3_5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3_6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3_7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3_8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3_9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3_10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3_1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3_1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3_13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Cell12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74" style:family="paragraph" style:parent-style-name="Normal"/>
    <style:style style:name="T57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75" style:family="paragraph" style:parent-style-name="Normal"/>
    <style:style style:name="T57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43" style:family="table-row">
      <style:table-row-properties style:min-row-height="0.529cm"/>
    </style:style>
    <style:style style:name="Cell126" style:family="table-cell">
      <style:table-cell-properties fo:background-color="#8db3e2" style:vertical-align="top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/>
    <style:style style:name="T57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6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6_3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6_4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6_5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76_6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6_7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6_8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77" style:family="paragraph" style:parent-style-name="Normal"/>
    <style:style style:name="T57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78" style:family="paragraph" style:parent-style-name="Normal"/>
    <style:style style:name="T57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T578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T578_3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44" style:family="table-row">
      <style:table-row-properties style:min-row-height="0.529cm"/>
    </style:style>
    <style:style style:name="Cell129" style:family="table-cell">
      <style:table-cell-properties fo:background-color="#8db3e2" style:vertical-align="top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/>
    <style:style style:name="T57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80" style:family="paragraph" style:parent-style-name="Normal"/>
    <style:style style:name="T58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T580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Cell13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81" style:family="paragraph" style:parent-style-name="Normal"/>
    <style:style style:name="T58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81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/>
    </style:style>
    <style:style style:name="P582" style:family="paragraph" style:parent-style-name="Normal">
      <style:text-properties fo:font-size="11pt" style:font-size-asian="11pt" style:font-name-complex="Arial" style:font-size-complex="11pt"/>
    </style:style>
    <style:style style:name="P583" style:family="paragraph" style:parent-style-name="List_20_Paragraph">
      <style:text-properties fo:font-size="11pt" style:font-size-asian="11pt" style:font-name-complex="Arial" style:font-size-complex="11pt"/>
    </style:style>
    <style:style style:name="P584" style:family="paragraph" style:parent-style-name="List_20_Paragraph">
      <style:text-properties fo:font-size="11pt" style:font-size-asian="11pt" style:font-name-complex="Arial" style:font-size-complex="11pt"/>
    </style:style>
    <style:style style:name="P585" style:family="paragraph" style:parent-style-name="List_20_Paragraph">
      <style:text-properties fo:font-size="11pt" style:font-size-asian="11pt" style:font-name-complex="Arial" style:font-size-complex="11pt"/>
    </style:style>
    <style:style style:name="P586" style:family="paragraph" style:parent-style-name="Normal">
      <style:paragraph-properties fo:text-align="center" fo:text-indent="0.635cm"/>
    </style:style>
    <style:style style:name="T586_1" style:family="text">
      <style:text-properties fo:font-size="10pt" style:font-size-asian="10pt" style:font-name-complex="Arial" style:font-size-complex="10pt" fo:font-weight="bold" style:font-weight-asian="bold"/>
    </style:style>
    <style:style style:name="T586_2" style:family="text">
      <style:text-properties fo:font-size="10pt" style:font-size-asian="10pt" style:font-name-complex="Arial" style:font-size-complex="10pt" fo:font-weight="bold" style:font-weight-asian="bold"/>
    </style:style>
    <style:style style:name="T586_3" style:family="text">
      <style:text-properties fo:font-size="10pt" style:font-size-asian="10pt" style:font-name-complex="Arial" style:font-size-complex="10pt" fo:font-weight="bold" style:font-weight-asian="bold"/>
    </style:style>
    <style:style style:name="T586_4" style:family="text">
      <style:text-properties fo:font-size="10pt" style:font-size-asian="10pt" style:font-name-complex="Arial" style:font-size-complex="10pt" fo:font-weight="bold" style:font-weight-asian="bold"/>
    </style:style>
    <style:style style:name="T586_5" style:family="text">
      <style:text-properties fo:font-size="10pt" style:font-size-asian="10pt" style:font-name-complex="Arial" style:font-size-complex="10pt" fo:font-weight="bold" style:font-weight-asian="bold"/>
    </style:style>
    <style:style style:name="T586_6" style:family="text">
      <style:text-properties fo:font-size="10pt" style:font-size-asian="10pt" style:font-name-complex="Arial" style:font-size-complex="10pt" fo:font-weight="bold" style:font-weight-asian="bold"/>
    </style:style>
    <style:style style:name="Table9" style:family="table">
      <style:table-properties table:align="center" style:width="12.173cm" fo:margin-left="3.143cm"/>
    </style:style>
    <style:style style:name="Column24" style:family="table-column">
      <style:table-column-properties style:column-width="4.251cm"/>
    </style:style>
    <style:style style:name="Column25" style:family="table-column">
      <style:table-column-properties style:column-width="2.242cm"/>
    </style:style>
    <style:style style:name="Column26" style:family="table-column">
      <style:table-column-properties style:column-width="2cm"/>
    </style:style>
    <style:style style:name="Column27" style:family="table-column">
      <style:table-column-properties style:column-width="1.983cm"/>
    </style:style>
    <style:style style:name="Column28" style:family="table-column">
      <style:table-column-properties style:column-width="1.697cm"/>
    </style:style>
    <style:style style:name="Row45" style:family="table-row">
      <style:table-row-properties style:min-row-height="1.023cm"/>
    </style:style>
    <style:style style:name="Cell132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/>
    <style:style style:name="T58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3" style:family="table-cell">
      <style:table-cell-properties fo:background-color="#8db3e2" style:vertical-align="middle" fo:border-top="#000000 0.018cm solid" fo:border-bottom="#000000 0.018cm solid" fo:padding-left="0.19cm" fo:padding-right="0.19cm" fo:border-right="#000000 0.018cm solid" fo:wrap-option="wrap"/>
    </style:style>
    <style:style style:name="P588" style:family="paragraph" style:parent-style-name="Normal"/>
    <style:style style:name="T58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4" style:family="table-cell">
      <style:table-cell-properties fo:background-color="#8db3e2" style:vertical-align="middle" fo:border-top="#000000 0.018cm solid" fo:border-bottom="#000000 0.018cm solid" fo:padding-left="0.19cm" fo:padding-right="0.19cm" fo:border-right="#000000 0.018cm solid" fo:wrap-option="wrap"/>
    </style:style>
    <style:style style:name="P589" style:family="paragraph" style:parent-style-name="Normal"/>
    <style:style style:name="T58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5" style:family="table-cell">
      <style:table-cell-properties fo:background-color="#8db3e2" style:vertical-align="middle" fo:border-top="#000000 0.018cm solid" fo:border-bottom="#000000 0.018cm solid" fo:padding-left="0.19cm" fo:padding-right="0.19cm" fo:border-right="#000000 0.018cm solid" fo:wrap-option="wrap"/>
    </style:style>
    <style:style style:name="P590" style:family="paragraph" style:parent-style-name="Normal"/>
    <style:style style:name="T59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6" style:family="table-cell">
      <style:table-cell-properties fo:background-color="#8db3e2" style:vertical-align="middle" fo:border-top="#000000 0.018cm solid" fo:border-bottom="#000000 0.018cm solid" fo:padding-left="0.19cm" fo:padding-right="0.19cm" fo:border-right="#000000 0.018cm solid" fo:wrap-option="wrap"/>
    </style:style>
    <style:style style:name="P591" style:family="paragraph" style:parent-style-name="Normal"/>
    <style:style style:name="T59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>
      <style:table-row-properties style:min-row-height="0.512cm"/>
    </style:style>
    <style:style style:name="Cell137" style:family="table-cell">
      <style:table-cell-properties fo:background-color="#8db3e2" style:vertical-align="middle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/>
    <style:style style:name="T59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92_2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38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3" style:family="paragraph" style:parent-style-name="Normal">
      <style:paragraph-properties fo:text-align="right"/>
    </style:style>
    <style:style style:name="T59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3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4" style:family="paragraph" style:parent-style-name="Normal">
      <style:paragraph-properties fo:text-align="right"/>
    </style:style>
    <style:style style:name="T59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40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5" style:family="paragraph" style:parent-style-name="Normal">
      <style:paragraph-properties fo:text-align="right"/>
    </style:style>
    <style:style style:name="T59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4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6" style:family="paragraph" style:parent-style-name="Normal">
      <style:paragraph-properties fo:text-align="right"/>
    </style:style>
    <style:style style:name="T59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47" style:family="table-row">
      <style:table-row-properties style:min-row-height="0.512cm"/>
    </style:style>
    <style:style style:name="Cell142" style:family="table-cell">
      <style:table-cell-properties fo:background-color="#8db3e2" style:vertical-align="middle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/>
    <style:style style:name="T597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14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8" style:family="paragraph" style:parent-style-name="Normal">
      <style:paragraph-properties fo:text-align="right"/>
    </style:style>
    <style:style style:name="T598_1" style:family="text">
      <style:text-properties fo:font-style="italic" style:font-style-asian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T598_2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144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9" style:family="paragraph" style:parent-style-name="Normal">
      <style:paragraph-properties fo:text-align="right"/>
    </style:style>
    <style:style style:name="T599_1" style:family="text">
      <style:text-properties fo:font-style="italic" style:font-style-asian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T599_2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14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00" style:family="paragraph" style:parent-style-name="Normal">
      <style:paragraph-properties fo:text-align="right"/>
    </style:style>
    <style:style style:name="T600_1" style:family="text">
      <style:text-properties fo:font-style="italic" style:font-style-asian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T600_2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14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01" style:family="paragraph" style:parent-style-name="Normal">
      <style:paragraph-properties fo:text-align="right"/>
    </style:style>
    <style:style style:name="T601_1" style:family="text">
      <style:text-properties fo:font-style="italic" style:font-style-asian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T601_2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48" style:family="table-row">
      <style:table-row-properties style:min-row-height="0.512cm"/>
    </style:style>
    <style:style style:name="Cell147" style:family="table-cell">
      <style:table-cell-properties fo:background-color="#8db3e2" style:vertical-align="middle" fo:border-bottom="#000000 0.018cm solid" fo:padding-left="0.19cm" fo:border-left="#000000 0.018cm solid" fo:padding-right="0.19cm" fo:border-right="#000000 0.018cm solid" fo:wrap-option="no-wrap"/>
    </style:style>
    <style:style style:name="P602" style:family="paragraph" style:parent-style-name="Normal"/>
    <style:style style:name="T60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48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03" style:family="paragraph" style:parent-style-name="Normal">
      <style:paragraph-properties fo:text-align="right"/>
    </style:style>
    <style:style style:name="T60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4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04" style:family="paragraph" style:parent-style-name="Normal">
      <style:paragraph-properties fo:text-align="right"/>
    </style:style>
    <style:style style:name="T60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0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05" style:family="paragraph" style:parent-style-name="Normal">
      <style:paragraph-properties fo:text-align="right"/>
    </style:style>
    <style:style style:name="T60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06" style:family="paragraph" style:parent-style-name="Normal">
      <style:paragraph-properties fo:text-align="right"/>
    </style:style>
    <style:style style:name="T60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49" style:family="table-row">
      <style:table-row-properties style:min-row-height="0.512cm"/>
    </style:style>
    <style:style style:name="Cell152" style:family="table-cell">
      <style:table-cell-properties fo:background-color="#8db3e2" style:vertical-align="middle" fo:border-bottom="#000000 0.018cm solid" fo:padding-left="0.19cm" fo:border-left="#000000 0.018cm solid" fo:padding-right="0.19cm" fo:border-right="#000000 0.018cm solid" fo:wrap-option="no-wrap"/>
    </style:style>
    <style:style style:name="P607" style:family="paragraph" style:parent-style-name="Normal"/>
    <style:style style:name="T60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08" style:family="paragraph" style:parent-style-name="Normal">
      <style:paragraph-properties fo:text-align="right"/>
    </style:style>
    <style:style style:name="T60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09" style:family="paragraph" style:parent-style-name="Normal">
      <style:paragraph-properties fo:text-align="right"/>
    </style:style>
    <style:style style:name="T60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5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10" style:family="paragraph" style:parent-style-name="Normal">
      <style:paragraph-properties fo:text-align="right"/>
    </style:style>
    <style:style style:name="T61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11" style:family="paragraph" style:parent-style-name="Normal">
      <style:paragraph-properties fo:text-align="right"/>
    </style:style>
    <style:style style:name="T61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0" style:family="table-row">
      <style:table-row-properties style:min-row-height="0.512cm"/>
    </style:style>
    <style:style style:name="Cell157" style:family="table-cell">
      <style:table-cell-properties fo:background-color="#8db3e2" style:vertical-align="middle" fo:border-bottom="#000000 0.018cm solid" fo:padding-left="0.19cm" fo:border-left="#000000 0.018cm solid" fo:padding-right="0.19cm" fo:border-right="#000000 0.018cm solid" fo:wrap-option="no-wrap"/>
    </style:style>
    <style:style style:name="P612" style:family="paragraph" style:parent-style-name="Normal"/>
    <style:style style:name="T61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58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13" style:family="paragraph" style:parent-style-name="Normal">
      <style:paragraph-properties fo:text-align="right"/>
    </style:style>
    <style:style style:name="T61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5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14" style:family="paragraph" style:parent-style-name="Normal">
      <style:paragraph-properties fo:text-align="right"/>
    </style:style>
    <style:style style:name="T61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60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15" style:family="paragraph" style:parent-style-name="Normal">
      <style:paragraph-properties fo:text-align="right"/>
    </style:style>
    <style:style style:name="T61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6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16" style:family="paragraph" style:parent-style-name="Normal">
      <style:paragraph-properties fo:text-align="right"/>
    </style:style>
    <style:style style:name="T61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1" style:family="table-row">
      <style:table-row-properties style:min-row-height="0.512cm"/>
    </style:style>
    <style:style style:name="Cell162" style:family="table-cell">
      <style:table-cell-properties fo:background-color="#8db3e2" style:vertical-align="middle" fo:border-bottom="#000000 0.018cm solid" fo:padding-left="0.19cm" fo:border-left="#000000 0.018cm solid" fo:padding-right="0.19cm" fo:border-right="#000000 0.018cm solid" fo:wrap-option="no-wrap"/>
    </style:style>
    <style:style style:name="P617" style:family="paragraph" style:parent-style-name="Normal"/>
    <style:style style:name="T61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6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18" style:family="paragraph" style:parent-style-name="Normal">
      <style:paragraph-properties fo:text-align="right"/>
    </style:style>
    <style:style style:name="T61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6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19" style:family="paragraph" style:parent-style-name="Normal">
      <style:paragraph-properties fo:text-align="right"/>
    </style:style>
    <style:style style:name="T61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65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20" style:family="paragraph" style:parent-style-name="Normal">
      <style:paragraph-properties fo:text-align="right"/>
    </style:style>
    <style:style style:name="T62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6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21" style:family="paragraph" style:parent-style-name="Normal">
      <style:paragraph-properties fo:text-align="right"/>
    </style:style>
    <style:style style:name="T62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2" style:family="table-row">
      <style:table-row-properties style:min-row-height="0.512cm"/>
    </style:style>
    <style:style style:name="Cell167" style:family="table-cell">
      <style:table-cell-properties fo:background-color="#8db3e2" style:vertical-align="middle" fo:border-bottom="#000000 0.018cm solid" fo:padding-left="0.19cm" fo:border-left="#000000 0.018cm solid" fo:padding-right="0.19cm" fo:border-right="#000000 0.018cm solid" fo:wrap-option="no-wrap"/>
    </style:style>
    <style:style style:name="P622" style:family="paragraph" style:parent-style-name="Normal"/>
    <style:style style:name="T62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68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23" style:family="paragraph" style:parent-style-name="Normal">
      <style:paragraph-properties fo:text-align="right"/>
    </style:style>
    <style:style style:name="T62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6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24" style:family="paragraph" style:parent-style-name="Normal">
      <style:paragraph-properties fo:text-align="right"/>
    </style:style>
    <style:style style:name="T62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70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25" style:family="paragraph" style:parent-style-name="Normal">
      <style:paragraph-properties fo:text-align="right"/>
    </style:style>
    <style:style style:name="T62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7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26" style:family="paragraph" style:parent-style-name="Normal">
      <style:paragraph-properties fo:text-align="right"/>
    </style:style>
    <style:style style:name="T62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3" style:family="table-row">
      <style:table-row-properties style:min-row-height="0.512cm"/>
    </style:style>
    <style:style style:name="Cell172" style:family="table-cell">
      <style:table-cell-properties fo:background-color="#8db3e2" style:vertical-align="middle" fo:border-bottom="#000000 0.018cm solid" fo:padding-left="0.19cm" fo:border-left="#000000 0.018cm solid" fo:padding-right="0.19cm" fo:border-right="#000000 0.018cm solid" fo:wrap-option="no-wrap"/>
    </style:style>
    <style:style style:name="P627" style:family="paragraph" style:parent-style-name="Normal"/>
    <style:style style:name="T62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7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28" style:family="paragraph" style:parent-style-name="Normal">
      <style:paragraph-properties fo:text-align="right"/>
    </style:style>
    <style:style style:name="T62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7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29" style:family="paragraph" style:parent-style-name="Normal">
      <style:paragraph-properties fo:text-align="right"/>
    </style:style>
    <style:style style:name="T62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75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630" style:family="paragraph" style:parent-style-name="Normal">
      <style:paragraph-properties fo:text-align="right"/>
    </style:style>
    <style:style style:name="T63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/>
    </style:style>
    <style:style style:name="Cell17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31" style:family="paragraph" style:parent-style-name="Normal">
      <style:paragraph-properties fo:text-align="right"/>
    </style:style>
    <style:style style:name="T63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4" style:family="table-row">
      <style:table-row-properties style:min-row-height="0.512cm"/>
    </style:style>
    <style:style style:name="Cell177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32" style:family="paragraph" style:parent-style-name="Normal"/>
    <style:style style:name="T63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78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633" style:family="paragraph" style:parent-style-name="Normal">
      <style:paragraph-properties fo:text-align="right"/>
    </style:style>
    <style:style style:name="T63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79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634" style:family="paragraph" style:parent-style-name="Normal">
      <style:paragraph-properties fo:text-align="right"/>
    </style:style>
    <style:style style:name="T63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80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635" style:family="paragraph" style:parent-style-name="Normal">
      <style:paragraph-properties fo:text-align="right"/>
    </style:style>
    <style:style style:name="T63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81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636" style:family="paragraph" style:parent-style-name="Normal">
      <style:paragraph-properties fo:text-align="right"/>
    </style:style>
    <style:style style:name="T63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5" style:family="table-row">
      <style:table-row-properties style:min-row-height="0.512cm"/>
    </style:style>
    <style:style style:name="Cell182" style:family="table-cell">
      <style:table-cell-properties fo:background-color="#8db3e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37" style:family="paragraph" style:parent-style-name="Normal"/>
    <style:style style:name="T63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83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638" style:family="paragraph" style:parent-style-name="Normal">
      <style:paragraph-properties fo:text-align="right"/>
    </style:style>
    <style:style style:name="T63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84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639" style:family="paragraph" style:parent-style-name="Normal">
      <style:paragraph-properties fo:text-align="right"/>
    </style:style>
    <style:style style:name="T63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85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640" style:family="paragraph" style:parent-style-name="Normal">
      <style:paragraph-properties fo:text-align="right"/>
    </style:style>
    <style:style style:name="T64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86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641" style:family="paragraph" style:parent-style-name="Normal">
      <style:paragraph-properties fo:text-align="right"/>
    </style:style>
    <style:style style:name="T64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642" style:family="paragraph" style:parent-style-name="Normal">
      <style:paragraph-properties>
        <style:tab-stops>
          <style:tab-stop style:type="left" style:leader-style="none" style:position="3.771cm"/>
        </style:tab-stops>
      </style:paragraph-properties>
      <style:text-properties fo:background-color="#ffff00" fo:font-size="11pt" style:font-size-asian="11pt" style:font-name-complex="Arial" style:font-size-complex="11pt" style:font-weight-complex="bold"/>
    </style:style>
    <style:style style:name="P643" style:family="paragraph" style:parent-style-name="List_20_Paragraph">
      <style:paragraph-properties>
        <style:tab-stops>
          <style:tab-stop style:type="left" style:leader-style="none" style:position="0.596cm"/>
        </style:tab-stops>
      </style:paragraph-properties>
      <style:text-properties fo:font-size="11pt" style:font-size-asian="11pt" style:font-name-complex="Arial" style:font-size-complex="11pt" fo:font-weight="bold" style:font-weight-asian="bold"/>
    </style:style>
    <style:style style:name="T643_1" style:family="text">
      <style:text-properties fo:font-size="11pt" style:font-size-asian="11pt" style:font-name-complex="Arial" style:font-size-complex="11pt" fo:font-weight="bold" style:font-weight-asian="bold"/>
    </style:style>
    <style:style style:name="P644" style:family="paragraph" style:parent-style-name="Normal">
      <style:paragraph-properties>
        <style:tab-stops>
          <style:tab-stop style:type="left" style:leader-style="none" style:position="3.771cm"/>
        </style:tab-stops>
      </style:paragraph-properties>
      <style:text-properties fo:background-color="#ffff00" fo:font-size="11pt" style:font-size-asian="11pt" style:font-name-complex="Arial" style:font-size-complex="11pt" fo:font-weight="bold" style:font-weight-asian="bold"/>
    </style:style>
    <style:style style:name="P645" style:family="paragraph" style:parent-style-name="List_20_Paragraph">
      <style:text-properties fo:font-size="11pt" style:font-size-asian="11pt" style:font-name-complex="Arial" style:font-size-complex="11pt"/>
    </style:style>
    <style:style style:name="T645_1" style:family="text">
      <style:text-properties fo:font-size="11pt" style:font-size-asian="11pt" style:font-name-complex="Arial" style:font-size-complex="11pt"/>
    </style:style>
    <style:style style:name="T645_2" style:family="text">
      <style:text-properties fo:font-size="11pt" style:font-size-asian="11pt" style:font-name-complex="Arial" style:font-size-complex="11pt"/>
    </style:style>
    <style:style style:name="T645_3" style:family="text">
      <style:text-properties fo:font-size="11pt" style:font-size-asian="11pt" style:font-name-complex="Arial" style:font-size-complex="11pt"/>
    </style:style>
    <style:style style:name="T645_4" style:family="text">
      <style:text-properties fo:font-size="11pt" style:font-size-asian="11pt" style:font-name-complex="Arial" style:font-size-complex="11pt"/>
    </style:style>
    <style:style style:name="T645_5" style:family="text">
      <style:text-properties fo:font-size="11pt" style:font-size-asian="11pt" style:font-name-complex="Arial" style:font-size-complex="11pt"/>
    </style:style>
    <style:style style:name="T645_6" style:family="text">
      <style:text-properties fo:font-size="11pt" style:font-size-asian="11pt" style:font-name-complex="Arial" style:font-size-complex="11pt"/>
    </style:style>
    <style:style style:name="T645_7" style:family="text">
      <style:text-properties fo:font-size="11pt" style:font-size-asian="11pt" style:font-name-complex="Arial" style:font-size-complex="11pt"/>
    </style:style>
    <style:style style:name="T645_8" style:family="text">
      <style:text-properties fo:font-size="11pt" style:font-size-asian="11pt" style:font-name-complex="Arial" style:font-size-complex="11pt"/>
    </style:style>
    <style:style style:name="T645_9" style:family="text">
      <style:text-properties fo:font-size="11pt" style:font-size-asian="11pt" style:font-name-complex="Arial" style:font-size-complex="11pt"/>
    </style:style>
    <style:style style:name="T645_10" style:family="text">
      <style:text-properties fo:font-size="11pt" style:font-size-asian="11pt" style:font-name-complex="Arial" style:font-size-complex="11pt"/>
    </style:style>
    <style:style style:name="T645_11" style:family="text">
      <style:text-properties fo:font-size="11pt" style:font-size-asian="11pt" style:font-name-complex="Arial" style:font-size-complex="11pt"/>
    </style:style>
    <style:style style:name="T645_12" style:family="text">
      <style:text-properties fo:font-size="11pt" style:font-size-asian="11pt" style:font-name-complex="Arial" style:font-size-complex="11pt"/>
    </style:style>
    <style:style style:name="T645_13" style:family="text">
      <style:text-properties fo:font-size="11pt" style:font-size-asian="11pt" style:font-name-complex="Arial" style:font-size-complex="11pt"/>
    </style:style>
    <style:style style:name="T645_14" style:family="text">
      <style:text-properties fo:font-size="11pt" style:font-size-asian="11pt" style:font-name-complex="Arial" style:font-size-complex="11pt"/>
    </style:style>
    <style:style style:name="T645_15" style:family="text">
      <style:text-properties fo:font-size="11pt" style:font-size-asian="11pt" style:font-name-complex="Arial" style:font-size-complex="11pt"/>
    </style:style>
    <style:style style:name="T645_16" style:family="text">
      <style:text-properties fo:font-size="11pt" style:font-size-asian="11pt" style:font-name-complex="Arial" style:font-size-complex="11pt"/>
    </style:style>
    <style:style style:name="T645_17" style:family="text">
      <style:text-properties fo:font-size="11pt" style:font-size-asian="11pt" style:font-name-complex="Arial" style:font-size-complex="11pt"/>
    </style:style>
    <style:style style:name="T645_18" style:family="text">
      <style:text-properties fo:font-size="11pt" style:font-size-asian="11pt" style:font-name-complex="Arial" style:font-size-complex="11pt"/>
    </style:style>
    <style:style style:name="T645_19" style:family="text">
      <style:text-properties fo:font-size="11pt" style:font-size-asian="11pt" style:font-name-complex="Arial" style:font-size-complex="11pt"/>
    </style:style>
    <style:style style:name="T645_20" style:family="text">
      <style:text-properties fo:font-size="11pt" style:font-size-asian="11pt" style:font-name-complex="Arial" style:font-size-complex="11pt"/>
    </style:style>
    <style:style style:name="T645_21" style:family="text">
      <style:text-properties fo:font-size="11pt" style:font-size-asian="11pt" style:font-name-complex="Arial" style:font-size-complex="11pt"/>
    </style:style>
    <style:style style:name="P646" style:family="paragraph" style:parent-style-name="List_20_Paragraph">
      <style:text-properties fo:font-size="11pt" style:font-size-asian="11pt" style:font-name-complex="Arial" style:font-size-complex="11pt"/>
    </style:style>
    <style:style style:name="P647" style:family="paragraph" style:parent-style-name="Normal">
      <style:paragraph-properties fo:text-align="center">
        <style:tab-stops>
          <style:tab-stop style:type="left" style:leader-style="none" style:position="1.501cm"/>
        </style:tab-stops>
      </style:paragraph-properties>
    </style:style>
    <style:style style:name="T647_1" style:family="text">
      <style:text-properties fo:font-size="10pt" style:font-size-asian="10pt" style:font-name-complex="Arial" style:font-size-complex="10pt" fo:font-weight="bold" style:font-weight-asian="bold"/>
    </style:style>
    <style:style style:name="T647_2" style:family="text">
      <style:text-properties fo:font-size="10pt" style:font-size-asian="10pt" style:font-name-complex="Arial" style:font-size-complex="10pt" fo:font-weight="bold" style:font-weight-asian="bold"/>
    </style:style>
    <style:style style:name="T647_3" style:family="text">
      <style:text-properties fo:font-size="10pt" style:font-size-asian="10pt" style:font-name-complex="Arial" style:font-size-complex="10pt" fo:font-weight="bold" style:font-weight-asian="bold"/>
    </style:style>
    <style:style style:name="Table10" style:family="table">
      <style:table-properties table:align="left" style:width="16.752cm" fo:margin-left="0.737cm"/>
    </style:style>
    <style:style style:name="Column29" style:family="table-column">
      <style:table-column-properties style:column-width="2cm"/>
    </style:style>
    <style:style style:name="Column30" style:family="table-column">
      <style:table-column-properties style:column-width="1.746cm"/>
    </style:style>
    <style:style style:name="Column31" style:family="table-column">
      <style:table-column-properties style:column-width="2.316cm"/>
    </style:style>
    <style:style style:name="Column32" style:family="table-column">
      <style:table-column-properties style:column-width="0.03cm"/>
    </style:style>
    <style:style style:name="Column33" style:family="table-column">
      <style:table-column-properties style:column-width="1.894cm"/>
    </style:style>
    <style:style style:name="Column34" style:family="table-column">
      <style:table-column-properties style:column-width="2.84cm"/>
    </style:style>
    <style:style style:name="Column35" style:family="table-column">
      <style:table-column-properties style:column-width="0.018cm"/>
    </style:style>
    <style:style style:name="Column36" style:family="table-column">
      <style:table-column-properties style:column-width="2.632cm"/>
    </style:style>
    <style:style style:name="Column37" style:family="table-column">
      <style:table-column-properties style:column-width="3.276cm"/>
    </style:style>
    <style:style style:name="Row56" style:family="table-row">
      <style:table-row-properties style:min-row-height="0.529cm"/>
    </style:style>
    <style:style style:name="Cell187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/>
    <style:style style:name="T648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88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/>
    <style:style style:name="T649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89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/>
    <style:style style:name="T650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90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/>
    <style:style style:name="T651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91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/>
    <style:style style:name="T652_1" style:family="text">
      <style:text-properties fo:color="#000000" style:font-name="Arial" fo:font-size="8pt" style:font-name-asian="Symbol" style:font-size-asian="8pt" style:font-name-complex="Symbo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92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/>
    <style:style style:name="T653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93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/>
    <style:style style:name="T654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654_2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654_3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655" style:family="paragraph" style:parent-style-name="Normal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656" style:family="paragraph" style:parent-style-name="Normal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Row57" style:family="table-row">
      <style:table-row-properties style:min-row-height="0.529cm"/>
    </style:style>
    <style:style style:name="Cell194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/>
    <style:style style:name="T657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normal" style:font-weight-asian="normal"/>
    </style:style>
    <style:style style:name="Cell195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/>
    <style:style style:name="T658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96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/>
    <style:style style:name="T65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text-align="right"/>
    </style:style>
    <style:style style:name="T66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text-align="right"/>
    </style:style>
    <style:style style:name="T66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text-align="right"/>
    </style:style>
    <style:style style:name="T66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right"/>
    </style:style>
    <style:style style:name="T66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8" style:family="table-row">
      <style:table-row-properties style:min-row-height="0.529cm"/>
    </style:style>
    <style:style style:name="Cell201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/>
    <style:style style:name="T664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normal" style:font-weight-asian="normal"/>
    </style:style>
    <style:style style:name="Cell202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/>
    <style:style style:name="T665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203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/>
    <style:style style:name="T66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right"/>
    </style:style>
    <style:style style:name="T66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right"/>
    </style:style>
    <style:style style:name="T66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right"/>
    </style:style>
    <style:style style:name="T66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right"/>
    </style:style>
    <style:style style:name="T67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9" style:family="table-row">
      <style:table-row-properties style:min-row-height="0.529cm"/>
    </style:style>
    <style:style style:name="Cell208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/>
    <style:style style:name="T671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normal" style:font-weight-asian="normal"/>
    </style:style>
    <style:style style:name="Cell209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/>
    <style:style style:name="T672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210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/>
    <style:style style:name="T67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right"/>
    </style:style>
    <style:style style:name="T67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right"/>
    </style:style>
    <style:style style:name="T67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right"/>
    </style:style>
    <style:style style:name="T67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text-align="right"/>
    </style:style>
    <style:style style:name="T67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0" style:family="table-row">
      <style:table-row-properties style:min-row-height="0.529cm"/>
    </style:style>
    <style:style style:name="Cell215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/>
    <style:style style:name="T678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 fo:font-weight="normal" style:font-weight-asian="normal"/>
    </style:style>
    <style:style style:name="Cell216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/>
    <style:style style:name="T679_1" style:family="text">
      <style:text-properties fo:color="#000000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217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/>
    <style:style style:name="T68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text-align="right"/>
    </style:style>
    <style:style style:name="T68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text-align="right"/>
    </style:style>
    <style:style style:name="T68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text-align="right"/>
    </style:style>
    <style:style style:name="T68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text-align="right"/>
    </style:style>
    <style:style style:name="T68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1" style:family="table-row">
      <style:table-row-properties style:min-row-height="0.529cm"/>
    </style:style>
    <style:style style:name="Cell222" style:family="table-cell">
      <style:table-cell-properties fo:background-color="#8db3e2"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85" style:family="paragraph" style:parent-style-name="Normal"/>
    <style:style style:name="T685_1" style:family="text">
      <style:text-properties fo:color="#000000" style:font-name="Aptos Narrow" fo:font-size="12pt" style:font-size-asian="12pt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86" style:family="paragraph" style:parent-style-name="Normal">
      <style:paragraph-properties fo:text-align="right"/>
    </style:style>
    <style:style style:name="T686_1" style:family="text">
      <style:text-properties fo:color="#000000" style:font-name="Aptos Narrow" fo:font-size="12pt" style:font-size-asian="12pt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87" style:family="paragraph" style:parent-style-name="Normal">
      <style:paragraph-properties fo:text-align="right"/>
    </style:style>
    <style:style style:name="T687_1" style:family="text">
      <style:text-properties fo:color="#000000" style:font-name="Aptos Narrow" fo:font-size="12pt" style:font-size-asian="12pt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88" style:family="paragraph" style:parent-style-name="Normal">
      <style:paragraph-properties fo:text-align="right"/>
    </style:style>
    <style:style style:name="T688_1" style:family="text">
      <style:text-properties fo:color="#000000" style:font-name="Aptos Narrow" fo:font-size="12pt" style:font-size-asian="12pt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88_2" style:family="text">
      <style:text-properties fo:color="#000000" style:font-name="Aptos Narrow" fo:font-size="12pt" style:font-size-asian="12pt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89" style:family="paragraph" style:parent-style-name="Normal">
      <style:paragraph-properties fo:text-align="right"/>
    </style:style>
    <style:style style:name="T689_1" style:family="text">
      <style:text-properties fo:color="#000000" style:font-name="Aptos Narrow" fo:font-size="12pt" style:font-size-asian="12pt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690" style:family="paragraph" style:parent-style-name="Normal">
      <style:paragraph-properties>
        <style:tab-stops>
          <style:tab-stop style:type="left" style:leader-style="none" style:position="3.771cm"/>
        </style:tab-stops>
      </style:paragraph-properties>
      <style:text-properties fo:font-size="11pt" style:font-size-asian="11pt" style:font-name-complex="Arial" style:font-size-complex="11pt" fo:font-weight="bold" style:font-weight-asian="bold"/>
    </style:style>
    <style:style style:name="P691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92" style:family="paragraph" style:parent-style-name="Normal">
      <style:paragraph-properties fo:margin-bottom="0.106cm"/>
    </style:style>
    <style:style style:name="T6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93" style:family="paragraph" style:parent-style-name="Normal">
      <style:paragraph-properties fo:margin-bottom="0.106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94" style:family="paragraph" style:parent-style-name="List_20_Paragraph">
      <style:text-properties fo:font-size="11pt" style:font-size-asian="11pt" style:font-name-complex="Arial" style:font-size-complex="11pt"/>
    </style:style>
    <style:style style:name="T694_1" style:family="text">
      <style:text-properties fo:font-size="11pt" style:font-size-asian="11pt" style:font-name-complex="Arial" style:font-size-complex="11pt"/>
    </style:style>
    <style:style style:name="T694_2" style:family="text">
      <style:text-properties fo:font-size="11pt" style:font-size-asian="11pt" style:font-name-complex="Arial" style:font-size-complex="11pt"/>
    </style:style>
    <style:style style:name="T694_3" style:family="text">
      <style:text-properties fo:font-size="11pt" style:font-size-asian="11pt" style:font-name-complex="Arial" style:font-size-complex="11pt"/>
    </style:style>
    <style:style style:name="T694_4" style:family="text">
      <style:text-properties fo:font-size="11pt" style:font-size-asian="11pt" style:font-name-complex="Arial" style:font-size-complex="11pt"/>
    </style:style>
    <style:style style:name="T694_5" style:family="text">
      <style:text-properties fo:font-size="11pt" style:font-size-asian="11pt" style:font-name-complex="Arial" style:font-size-complex="11pt"/>
    </style:style>
    <style:style style:name="T694_6" style:family="text">
      <style:text-properties fo:font-size="11pt" style:font-size-asian="11pt" style:font-name-complex="Arial" style:font-size-complex="11pt"/>
    </style:style>
    <style:style style:name="P695" style:family="paragraph" style:parent-style-name="List_20_Paragraph">
      <style:paragraph-properties fo:line-height="108%" fo:margin-bottom="0.176cm"/>
      <style:text-properties fo:font-size="11pt" style:font-name-asian="Arial" style:font-size-asian="11pt" style:font-name-complex="Arial" style:font-size-complex="11pt"/>
    </style:style>
    <style:style style:name="T69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95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95_3" style:family="text">
      <style:text-properties fo:font-size="11pt" style:font-name-asian="Arial" style:font-size-asian="11pt" style:font-name-complex="Arial" style:font-size-complex="11pt"/>
    </style:style>
    <style:style style:name="T695_4" style:family="text">
      <style:text-properties fo:font-size="11pt" style:font-name-asian="Arial" style:font-size-asian="11pt" style:font-name-complex="Arial" style:font-size-complex="11pt"/>
    </style:style>
    <style:style style:name="T695_5" style:family="text">
      <style:text-properties fo:font-size="11pt" style:font-name-asian="Arial" style:font-size-asian="11pt" style:font-name-complex="Arial" style:font-size-complex="11pt"/>
    </style:style>
    <style:style style:name="T695_6" style:family="text">
      <style:text-properties fo:font-size="11pt" style:font-name-asian="Arial" style:font-size-asian="11pt" style:font-name-complex="Arial" style:font-size-complex="11pt"/>
    </style:style>
    <style:style style:name="T695_7" style:family="text">
      <style:text-properties fo:font-size="11pt" style:font-name-asian="Arial" style:font-size-asian="11pt" style:font-name-complex="Arial" style:font-size-complex="11pt"/>
    </style:style>
    <style:style style:name="T695_8" style:family="text">
      <style:text-properties fo:font-size="11pt" style:font-name-asian="Arial" style:font-size-asian="11pt" style:font-name-complex="Arial" style:font-size-complex="11pt"/>
    </style:style>
    <style:style style:name="T695_9" style:family="text">
      <style:text-properties fo:font-size="11pt" style:font-name-asian="Arial" style:font-size-asian="11pt" style:font-name-complex="Arial" style:font-size-complex="11pt"/>
    </style:style>
    <style:style style:name="T695_10" style:family="text">
      <style:text-properties fo:font-size="11pt" style:font-name-asian="Arial" style:font-size-asian="11pt" style:font-name-complex="Arial" style:font-size-complex="11pt"/>
    </style:style>
    <style:style style:name="T695_11" style:family="text">
      <style:text-properties fo:font-size="11pt" style:font-name-asian="Arial" style:font-size-asian="11pt" style:font-name-complex="Arial" style:font-size-complex="11pt"/>
    </style:style>
    <style:style style:name="T695_12" style:family="text">
      <style:text-properties fo:font-size="11pt" style:font-name-asian="Arial" style:font-size-asian="11pt" style:font-name-complex="Arial" style:font-size-complex="11pt"/>
    </style:style>
    <style:style style:name="T695_13" style:family="text">
      <style:text-properties fo:font-size="11pt" style:font-name-asian="Arial" style:font-size-asian="11pt" style:font-name-complex="Arial" style:font-size-complex="11pt"/>
    </style:style>
    <style:style style:name="T695_14" style:family="text">
      <style:text-properties fo:font-size="11pt" style:font-name-asian="Arial" style:font-size-asian="11pt" style:font-name-complex="Arial" style:font-size-complex="11pt"/>
    </style:style>
    <style:style style:name="P696" style:family="paragraph" style:parent-style-name="List_20_Paragraph">
      <style:paragraph-properties fo:line-height="108%" fo:margin-bottom="0.282cm"/>
      <style:text-properties fo:font-size="11pt" style:font-name-asian="Arial" style:font-size-asian="11pt" style:font-name-complex="Arial" style:font-size-complex="11pt"/>
    </style:style>
    <style:style style:name="T69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96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96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96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96_5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696_6" style:family="text">
      <style:text-properties fo:font-size="11pt" style:font-name-asian="Arial" style:font-size-asian="11pt" style:font-name-complex="Arial" style:font-size-complex="11pt"/>
    </style:style>
    <style:style style:name="T696_7" style:family="text">
      <style:text-properties fo:font-size="11pt" style:font-name-asian="Arial" style:font-size-asian="11pt" style:font-name-complex="Arial" style:font-size-complex="11pt"/>
    </style:style>
    <style:style style:name="T696_8" style:family="text">
      <style:text-properties fo:font-size="11pt" style:font-name-asian="Arial" style:font-size-asian="11pt" style:font-name-complex="Arial" style:font-size-complex="11pt"/>
    </style:style>
    <style:style style:name="T696_9" style:family="text">
      <style:text-properties fo:font-size="11pt" style:font-name-asian="Arial" style:font-size-asian="11pt" style:font-name-complex="Arial" style:font-size-complex="11pt"/>
    </style:style>
    <style:style style:name="T696_10" style:family="text">
      <style:text-properties fo:font-size="11pt" style:font-name-asian="Arial" style:font-size-asian="11pt" style:font-name-complex="Arial" style:font-size-complex="11pt"/>
    </style:style>
    <style:style style:name="T696_11" style:family="text">
      <style:text-properties fo:color="#000000" fo:font-size="11pt" style:font-name-asian="Arial" style:font-size-asian="11pt" style:font-name-complex="Arial" style:font-size-complex="11pt"/>
    </style:style>
    <style:style style:name="T696_12" style:family="text">
      <style:text-properties fo:color="#000000" fo:font-size="11pt" style:font-name-asian="Arial" style:font-size-asian="11pt" style:font-name-complex="Arial" style:font-size-complex="11pt"/>
    </style:style>
    <style:style style:name="T696_13" style:family="text">
      <style:text-properties fo:font-size="11pt" style:font-name-asian="Arial" style:font-size-asian="11pt" style:font-name-complex="Arial" style:font-size-complex="11pt"/>
    </style:style>
    <style:style style:name="P697" style:family="paragraph" style:parent-style-name="List_20_Paragraph">
      <style:text-properties fo:font-size="11pt" style:font-size-asian="11pt" style:font-name-complex="Arial" style:font-size-complex="11pt"/>
    </style:style>
    <style:style style:name="T697_1" style:family="text">
      <style:text-properties fo:font-size="11pt" style:font-size-asian="11pt" style:font-name-complex="Arial" style:font-size-complex="11pt"/>
    </style:style>
    <style:style style:name="T697_2" style:family="text">
      <style:text-properties fo:font-size="11pt" style:font-size-asian="11pt" style:font-name-complex="Arial" style:font-size-complex="11pt"/>
    </style:style>
    <style:style style:name="T697_3" style:family="text">
      <style:text-properties fo:font-size="11pt" style:font-size-asian="11pt" style:font-name-complex="Arial" style:font-size-complex="11pt"/>
    </style:style>
    <style:style style:name="T697_4" style:family="text">
      <style:text-properties fo:font-size="11pt" style:font-size-asian="11pt" style:font-name-complex="Arial" style:font-size-complex="11pt"/>
    </style:style>
    <style:style style:name="T697_5" style:family="text">
      <style:text-properties fo:font-size="11pt" style:font-size-asian="11pt" style:font-name-complex="Arial" style:font-size-complex="11pt"/>
    </style:style>
    <style:style style:name="T697_6" style:family="text">
      <style:text-properties fo:font-size="11pt" style:font-size-asian="11pt" style:font-name-complex="Arial" style:font-size-complex="11pt"/>
    </style:style>
    <style:style style:name="T697_7" style:family="text">
      <style:text-properties fo:font-size="11pt" style:font-size-asian="11pt" style:font-name-complex="Arial" style:font-size-complex="11pt"/>
    </style:style>
    <style:style style:name="T697_8" style:family="text">
      <style:text-properties fo:font-size="11pt" style:font-size-asian="11pt" style:font-name-complex="Arial" style:font-size-complex="11pt"/>
    </style:style>
    <style:style style:name="T697_9" style:family="text">
      <style:text-properties fo:font-size="11pt" style:font-size-asian="11pt" style:font-name-complex="Arial" style:font-size-complex="11pt"/>
    </style:style>
    <style:style style:name="T697_10" style:family="text">
      <style:text-properties fo:font-size="11pt" style:font-size-asian="11pt" style:font-name-complex="Arial" style:font-size-complex="11pt"/>
    </style:style>
    <style:style style:name="T697_11" style:family="text">
      <style:text-properties fo:font-size="11pt" style:font-size-asian="11pt" style:font-name-complex="Arial" style:font-size-complex="11pt"/>
    </style:style>
    <style:style style:name="T697_12" style:family="text">
      <style:text-properties fo:font-size="11pt" style:font-size-asian="11pt" style:font-name-complex="Arial" style:font-size-complex="11pt"/>
    </style:style>
    <style:style style:name="T697_13" style:family="text">
      <style:text-properties fo:font-size="11pt" style:font-size-asian="11pt" style:font-name-complex="Arial" style:font-size-complex="11pt"/>
    </style:style>
    <style:style style:name="T697_14" style:family="text">
      <style:text-properties fo:font-size="11pt" style:font-size-asian="11pt" style:font-name-complex="Arial" style:font-size-complex="11pt"/>
    </style:style>
    <style:style style:name="T697_15" style:family="text">
      <style:text-properties fo:font-size="11pt" style:font-size-asian="11pt" style:font-name-complex="Arial" style:font-size-complex="11pt"/>
    </style:style>
    <style:style style:name="T697_16" style:family="text">
      <style:text-properties fo:font-size="11pt" style:font-size-asian="11pt" style:font-name-complex="Arial" style:font-size-complex="11pt"/>
    </style:style>
    <style:style style:name="T697_17" style:family="text">
      <style:text-properties fo:font-size="11pt" style:font-size-asian="11pt" style:font-name-complex="Arial" style:font-size-complex="11pt"/>
    </style:style>
    <style:style style:name="T697_18" style:family="text">
      <style:text-properties fo:font-size="11pt" style:font-size-asian="11pt" style:font-name-complex="Arial" style:font-size-complex="11pt"/>
    </style:style>
    <style:style style:name="T697_19" style:family="text">
      <style:text-properties fo:font-size="11pt" style:font-size-asian="11pt" style:font-name-complex="Arial" style:font-size-complex="11pt"/>
    </style:style>
    <style:style style:name="P698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699" style:family="paragraph" style:parent-style-name="List_20_Paragraph">
      <style:text-properties fo:font-size="11pt" style:font-size-asian="11pt" style:font-name-complex="Arial" style:font-size-complex="11pt"/>
    </style:style>
    <style:style style:name="T699_1" style:family="text">
      <style:text-properties fo:font-size="11pt" style:font-size-asian="11pt" style:font-name-complex="Arial" style:font-size-complex="11pt"/>
    </style:style>
    <style:style style:name="T699_2" style:family="text">
      <style:text-properties fo:font-size="11pt" style:font-size-asian="11pt" style:font-name-complex="Arial" style:font-size-complex="11pt"/>
    </style:style>
    <style:style style:name="T699_3" style:family="text">
      <style:text-properties fo:font-size="11pt" style:font-size-asian="11pt" style:font-name-complex="Arial" style:font-size-complex="11pt"/>
    </style:style>
    <style:style style:name="T699_4" style:family="text">
      <style:text-properties fo:font-size="11pt" style:font-size-asian="11pt" style:font-name-complex="Arial" style:font-size-complex="11pt"/>
    </style:style>
    <style:style style:name="T699_5" style:family="text">
      <style:text-properties fo:font-size="11pt" style:font-size-asian="11pt" style:font-name-complex="Arial" style:font-size-complex="11pt"/>
    </style:style>
    <style:style style:name="T699_6" style:family="text">
      <style:text-properties fo:font-size="11pt" style:font-size-asian="11pt" style:font-name-complex="Arial" style:font-size-complex="11pt"/>
    </style:style>
    <style:style style:name="T699_7" style:family="text">
      <style:text-properties fo:font-size="11pt" style:font-size-asian="11pt" style:font-name-complex="Arial" style:font-size-complex="11pt"/>
    </style:style>
    <style:style style:name="T699_8" style:family="text">
      <style:text-properties fo:font-size="11pt" style:font-size-asian="11pt" style:font-name-complex="Arial" style:font-size-complex="11pt"/>
    </style:style>
    <style:style style:name="T699_9" style:family="text">
      <style:text-properties fo:font-size="11pt" style:font-size-asian="11pt" style:font-name-complex="Arial" style:font-size-complex="11pt"/>
    </style:style>
    <style:style style:name="T699_10" style:family="text">
      <style:text-properties fo:font-size="11pt" style:font-size-asian="11pt" style:font-name-complex="Arial" style:font-size-complex="11pt"/>
    </style:style>
    <style:style style:name="T699_11" style:family="text">
      <style:text-properties fo:font-size="11pt" style:font-size-asian="11pt" style:font-name-complex="Arial" style:font-size-complex="11pt"/>
    </style:style>
    <style:style style:name="T699_12" style:family="text">
      <style:text-properties fo:font-size="11pt" style:font-size-asian="11pt" style:font-name-complex="Arial" style:font-size-complex="11pt"/>
    </style:style>
    <style:style style:name="T699_13" style:family="text">
      <style:text-properties fo:font-size="11pt" style:font-size-asian="11pt" style:font-name-complex="Arial" style:font-size-complex="11pt"/>
    </style:style>
    <style:style style:name="T699_14" style:family="text">
      <style:text-properties fo:font-size="11pt" style:font-size-asian="11pt" style:font-name-complex="Arial" style:font-size-complex="11pt"/>
    </style:style>
    <style:style style:name="T699_15" style:family="text">
      <style:text-properties fo:font-size="11pt" style:font-size-asian="11pt" style:font-name-complex="Arial" style:font-size-complex="11pt"/>
    </style:style>
    <style:style style:name="T699_16" style:family="text">
      <style:text-properties fo:font-size="11pt" style:font-size-asian="11pt" style:font-name-complex="Arial" style:font-size-complex="11pt"/>
    </style:style>
    <style:style style:name="T699_17" style:family="text">
      <style:text-properties fo:font-size="11pt" style:font-size-asian="11pt" style:font-name-complex="Arial" style:font-size-complex="11pt"/>
    </style:style>
    <style:style style:name="T699_18" style:family="text">
      <style:text-properties fo:font-size="11pt" style:font-size-asian="11pt" style:font-name-complex="Arial" style:font-size-complex="11pt"/>
    </style:style>
    <style:style style:name="T699_19" style:family="text">
      <style:text-properties fo:font-size="11pt" style:font-size-asian="11pt" style:font-name-complex="Arial" style:font-size-complex="11pt"/>
    </style:style>
    <style:style style:name="T699_20" style:family="text">
      <style:text-properties fo:font-size="11pt" style:font-size-asian="11pt" style:font-name-complex="Arial" style:font-size-complex="11pt"/>
    </style:style>
    <style:style style:name="T699_21" style:family="text">
      <style:text-properties fo:font-size="11pt" style:font-size-asian="11pt" style:font-name-complex="Arial" style:font-size-complex="11pt"/>
    </style:style>
    <style:style style:name="T699_22" style:family="text">
      <style:text-properties fo:font-size="11pt" style:font-size-asian="11pt" style:font-name-complex="Arial" style:font-size-complex="11pt"/>
    </style:style>
    <style:style style:name="T699_23" style:family="text">
      <style:text-properties fo:font-size="11pt" style:font-size-asian="11pt" style:font-name-complex="Arial" style:font-size-complex="11pt"/>
    </style:style>
    <style:style style:name="T699_24" style:family="text">
      <style:text-properties fo:font-size="11pt" style:font-size-asian="11pt" style:font-name-complex="Arial" style:font-size-complex="11pt"/>
    </style:style>
    <style:style style:name="T699_25" style:family="text">
      <style:text-properties fo:font-size="11pt" style:font-size-asian="11pt" style:font-name-complex="Arial" style:font-size-complex="11pt"/>
    </style:style>
    <style:style style:name="P700" style:family="paragraph" style:parent-style-name="List_20_Paragraph">
      <style:text-properties fo:font-size="11pt" style:font-size-asian="11pt" style:font-name-complex="Arial" style:font-size-complex="11pt"/>
    </style:style>
    <style:style style:name="P701" style:family="paragraph" style:parent-style-name="List_20_Paragraph">
      <style:text-properties fo:font-size="11pt" style:font-size-asian="11pt" style:font-name-complex="Arial" style:font-size-complex="11pt"/>
    </style:style>
    <style:style style:name="T701_1" style:family="text">
      <style:text-properties fo:font-size="11pt" style:font-size-asian="11pt" style:font-name-complex="Arial" style:font-size-complex="11pt"/>
    </style:style>
    <style:style style:name="T701_2" style:family="text">
      <style:text-properties fo:font-size="11pt" style:font-size-asian="11pt" style:font-name-complex="Arial" style:font-size-complex="11pt"/>
    </style:style>
    <style:style style:name="T701_3" style:family="text">
      <style:text-properties fo:font-size="11pt" style:font-size-asian="11pt" style:font-name-complex="Arial" style:font-size-complex="11pt"/>
    </style:style>
    <style:style style:name="T701_4" style:family="text">
      <style:text-properties fo:font-size="11pt" style:font-size-asian="11pt" style:font-name-complex="Arial" style:font-size-complex="11pt"/>
    </style:style>
    <style:style style:name="T701_5" style:family="text">
      <style:text-properties fo:font-size="11pt" style:font-size-asian="11pt" style:font-name-complex="Arial" style:font-size-complex="11pt"/>
    </style:style>
    <style:style style:name="T701_6" style:family="text">
      <style:text-properties fo:font-size="11pt" style:font-size-asian="11pt" style:font-name-complex="Arial" style:font-size-complex="11pt"/>
    </style:style>
    <style:style style:name="T701_7" style:family="text">
      <style:text-properties fo:font-size="11pt" style:font-size-asian="11pt" style:font-name-complex="Arial" style:font-size-complex="11pt"/>
    </style:style>
    <style:style style:name="T701_8" style:family="text">
      <style:text-properties fo:font-size="11pt" style:font-size-asian="11pt" style:font-name-complex="Arial" style:font-size-complex="11pt"/>
    </style:style>
    <style:style style:name="T701_9" style:family="text">
      <style:text-properties fo:font-size="11pt" style:font-size-asian="11pt" style:font-name-complex="Arial" style:font-size-complex="11pt"/>
    </style:style>
    <style:style style:name="T701_10" style:family="text">
      <style:text-properties fo:font-size="11pt" style:font-size-asian="11pt" style:font-name-complex="Arial" style:font-size-complex="11pt"/>
    </style:style>
    <style:style style:name="T701_11" style:family="text">
      <style:text-properties fo:font-size="11pt" style:font-size-asian="11pt" style:font-name-complex="Arial" style:font-size-complex="11pt"/>
    </style:style>
    <style:style style:name="T701_12" style:family="text">
      <style:text-properties fo:font-size="11pt" style:font-size-asian="11pt" style:font-name-complex="Arial" style:font-size-complex="11pt"/>
    </style:style>
    <style:style style:name="T701_13" style:family="text">
      <style:text-properties fo:font-size="11pt" style:font-size-asian="11pt" style:font-name-complex="Arial" style:font-size-complex="11pt"/>
    </style:style>
    <style:style style:name="T701_14" style:family="text">
      <style:text-properties fo:font-size="11pt" style:font-size-asian="11pt" style:font-name-complex="Arial" style:font-size-complex="11pt"/>
    </style:style>
    <style:style style:name="T701_15" style:family="text">
      <style:text-properties fo:font-size="11pt" style:font-size-asian="11pt" style:font-name-complex="Arial" style:font-size-complex="11pt"/>
    </style:style>
    <style:style style:name="T701_16" style:family="text">
      <style:text-properties fo:font-size="11pt" style:font-size-asian="11pt" style:font-name-complex="Arial" style:font-size-complex="11pt"/>
    </style:style>
    <style:style style:name="T701_17" style:family="text">
      <style:text-properties fo:font-size="11pt" style:font-size-asian="11pt" style:font-name-complex="Arial" style:font-size-complex="11pt"/>
    </style:style>
    <style:style style:name="P702" style:family="paragraph" style:parent-style-name="List_20_Paragraph">
      <style:text-properties style:font-name-complex="Arial"/>
    </style:style>
    <style:style style:name="P703" style:family="paragraph" style:parent-style-name="List_20_Paragraph">
      <style:text-properties fo:font-size="11pt" style:font-size-asian="11pt" style:font-name-complex="Arial" style:font-size-complex="11pt"/>
    </style:style>
    <style:style style:name="T703_1" style:family="text">
      <style:text-properties fo:font-size="11pt" style:font-size-asian="11pt" style:font-name-complex="Arial" style:font-size-complex="11pt"/>
    </style:style>
    <style:style style:name="T703_2" style:family="text">
      <style:text-properties fo:font-size="11pt" style:font-size-asian="11pt" style:font-name-complex="Arial" style:font-size-complex="11pt"/>
    </style:style>
    <style:style style:name="T703_3" style:family="text">
      <style:text-properties fo:font-size="11pt" style:font-size-asian="11pt" style:font-name-complex="Arial" style:font-size-complex="11pt"/>
    </style:style>
    <style:style style:name="T703_4" style:family="text">
      <style:text-properties fo:font-size="11pt" style:font-size-asian="11pt" style:font-name-complex="Arial" style:font-size-complex="11pt"/>
    </style:style>
    <style:style style:name="T703_5" style:family="text">
      <style:text-properties fo:font-size="11pt" style:font-size-asian="11pt" style:font-name-complex="Arial" style:font-size-complex="11pt"/>
    </style:style>
    <style:style style:name="T703_6" style:family="text">
      <style:text-properties fo:font-size="11pt" style:font-size-asian="11pt" style:font-name-complex="Arial" style:font-size-complex="11pt"/>
    </style:style>
    <style:style style:name="T703_7" style:family="text">
      <style:text-properties fo:font-size="11pt" style:font-size-asian="11pt" style:font-name-complex="Arial" style:font-size-complex="11pt"/>
    </style:style>
    <style:style style:name="T703_8" style:family="text">
      <style:text-properties fo:font-size="11pt" style:font-size-asian="11pt" style:font-name-complex="Arial" style:font-size-complex="11pt"/>
    </style:style>
    <style:style style:name="T703_9" style:family="text">
      <style:text-properties fo:font-size="11pt" style:font-size-asian="11pt" style:font-name-complex="Arial" style:font-size-complex="11pt"/>
    </style:style>
    <style:style style:name="P704" style:family="paragraph" style:parent-style-name="List_20_Paragraph"/>
    <style:style style:name="T70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4_4" style:family="text"/>
    <style:style style:name="T704_5" style:family="text">
      <style:text-properties fo:font-size="11pt" style:font-size-asian="11pt" style:font-name-complex="Arial" style:font-size-complex="11pt"/>
    </style:style>
    <style:style style:name="P705" style:family="paragraph" style:parent-style-name="List_20_Paragraph">
      <style:text-properties fo:font-size="11pt" style:font-size-asian="11pt" style:font-name-complex="Arial" style:font-size-complex="11pt"/>
    </style:style>
    <style:style style:name="T70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5_2" style:family="text">
      <style:text-properties fo:font-size="11pt" style:font-size-asian="11pt" style:font-name-complex="Arial" style:font-size-complex="11pt"/>
    </style:style>
    <style:style style:name="P706" style:family="paragraph" style:parent-style-name="List_20_Paragraph">
      <style:text-properties fo:font-size="11pt" style:font-size-asian="11pt" style:font-name-complex="Arial" style:font-size-complex="11pt"/>
    </style:style>
    <style:style style:name="T70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6_2" style:family="text">
      <style:text-properties fo:font-size="11pt" style:font-size-asian="11pt" style:font-name-complex="Arial" style:font-size-complex="11pt"/>
    </style:style>
    <style:style style:name="T706_3" style:family="text">
      <style:text-properties fo:font-size="11pt" style:font-size-asian="11pt" style:font-name-complex="Arial" style:font-size-complex="11pt"/>
    </style:style>
    <style:style style:name="P707" style:family="paragraph" style:parent-style-name="List_20_Paragraph">
      <style:text-properties fo:font-size="11pt" style:font-size-asian="11pt" style:font-name-complex="Arial" style:font-size-complex="11pt"/>
    </style:style>
    <style:style style:name="T70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7_2" style:family="text">
      <style:text-properties fo:font-size="11pt" style:font-size-asian="11pt" style:font-name-complex="Arial" style:font-size-complex="11pt"/>
    </style:style>
    <style:style style:name="P708" style:family="paragraph" style:parent-style-name="List_20_Paragraph">
      <style:text-properties fo:font-size="11pt" style:font-size-asian="11pt" style:font-name-complex="Arial" style:font-size-complex="11pt"/>
    </style:style>
    <style:style style:name="T7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8_2" style:family="text">
      <style:text-properties fo:font-size="11pt" style:font-size-asian="11pt" style:font-name-complex="Arial" style:font-size-complex="11pt"/>
    </style:style>
    <style:style style:name="T708_3" style:family="text">
      <style:text-properties fo:font-size="11pt" style:font-size-asian="11pt" style:font-name-complex="Arial" style:font-size-complex="11pt"/>
    </style:style>
    <style:style style:name="T708_4" style:family="text">
      <style:text-properties fo:font-size="11pt" style:font-size-asian="11pt" style:font-name-complex="Arial" style:font-size-complex="11pt"/>
    </style:style>
    <style:style style:name="P709" style:family="paragraph" style:parent-style-name="List_20_Paragraph"/>
    <style:style style:name="T709_1" style:family="text">
      <style:text-properties fo:font-size="11pt" style:font-size-asian="11pt" style:font-name-complex="Arial" style:font-size-complex="11pt"/>
    </style:style>
    <style:style style:name="T709_2" style:family="text">
      <style:text-properties fo:font-size="11pt" style:font-size-asian="11pt" style:font-name-complex="Arial" style:font-size-complex="11pt"/>
    </style:style>
    <style:style style:name="T709_3" style:family="text">
      <style:text-properties fo:font-size="11pt" style:font-size-asian="11pt" style:font-name-complex="Arial" style:font-size-complex="11pt"/>
    </style:style>
    <style:style style:name="P710" style:family="paragraph" style:parent-style-name="Normal">
      <style:paragraph-properties fo:text-indent="1.259cm"/>
      <style:text-properties style:font-name-complex="Arial" fo:font-weight="bold" style:font-weight-asian="bold"/>
    </style:style>
    <style:style style:name="P711" style:family="paragraph" style:parent-style-name="Normal">
      <style:paragraph-properties fo:text-indent="1.259cm"/>
    </style:style>
    <style:style style:name="T711_1" style:family="text">
      <style:text-properties fo:font-size="11pt" style:font-size-asian="11pt" style:font-name-complex="Arial" style:font-size-complex="11pt" fo:font-weight="bold" style:font-weight-asian="bold"/>
    </style:style>
    <style:style style:name="T711_2" style:family="text">
      <style:text-properties fo:font-size="11pt" style:font-size-asian="11pt" style:font-name-complex="Arial" style:font-size-complex="11pt" fo:font-weight="bold" style:font-weight-asian="bold"/>
    </style:style>
    <style:style style:name="T711_3" style:family="text">
      <style:text-properties fo:font-size="11pt" style:font-size-asian="11pt" style:font-name-complex="Arial" style:font-size-complex="11pt" fo:font-weight="bold" style:font-weight-asian="bold"/>
    </style:style>
    <style:style style:name="T711_4" style:family="text">
      <style:text-properties fo:font-size="11pt" style:font-size-asian="11pt" style:font-name-complex="Arial" style:font-size-complex="11pt" fo:font-weight="bold" style:font-weight-asian="bold"/>
    </style:style>
    <style:style style:name="T711_5" style:family="text">
      <style:text-properties fo:font-size="11pt" style:font-size-asian="11pt" style:font-name-complex="Arial" style:font-size-complex="11pt" fo:font-weight="bold" style:font-weight-asian="bold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12" style:family="paragraph" style:parent-style-name="Normal">
      <style:text-properties fo:font-size="11pt" style:font-size-asian="11pt" style:font-name-complex="Arial" style:font-size-complex="11pt"/>
    </style:style>
    <style:style style:name="P713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14" style:family="paragraph" style:parent-style-name="Normal">
      <style:paragraph-properties fo:margin-bottom="0.106cm"/>
    </style:style>
    <style:style style:name="T71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15" style:family="paragraph" style:parent-style-name="List_20_Paragraph">
      <style:paragraph-properties fo:margin-left="1.251cm"/>
      <style:text-properties fo:font-size="11pt" style:font-size-asian="11pt" style:font-name-complex="Arial" style:font-size-complex="11pt"/>
    </style:style>
    <style:style style:name="P716" style:family="paragraph" style:parent-style-name="List_20_Paragraph">
      <style:text-properties fo:font-size="11pt" style:font-size-asian="11pt" style:font-name-complex="Arial" style:font-size-complex="11pt"/>
    </style:style>
    <style:style style:name="T716_1" style:family="text">
      <style:text-properties fo:font-size="11pt" style:font-size-asian="11pt" style:font-name-complex="Arial" style:font-size-complex="11pt"/>
    </style:style>
    <style:style style:name="T716_2" style:family="text">
      <style:text-properties fo:font-size="11pt" style:font-size-asian="11pt" style:font-name-complex="Arial" style:font-size-complex="11pt"/>
    </style:style>
    <style:style style:name="T716_3" style:family="text">
      <style:text-properties fo:font-size="11pt" style:font-size-asian="11pt" style:font-name-complex="Arial" style:font-size-complex="11pt"/>
    </style:style>
    <style:style style:name="T716_4" style:family="text">
      <style:text-properties fo:font-size="11pt" style:font-size-asian="11pt" style:font-name-complex="Arial" style:font-size-complex="11pt"/>
    </style:style>
    <style:style style:name="T716_5" style:family="text">
      <style:text-properties fo:font-size="11pt" style:font-size-asian="11pt" style:font-name-complex="Arial" style:font-size-complex="11pt"/>
    </style:style>
    <style:style style:name="P717" style:family="paragraph" style:parent-style-name="List_20_Paragraph">
      <style:text-properties fo:font-size="11pt" style:font-size-asian="11pt" style:font-name-complex="Arial" style:font-size-complex="11pt"/>
    </style:style>
    <style:style style:name="P718" style:family="paragraph" style:parent-style-name="List_20_Paragraph">
      <style:text-properties fo:font-size="11pt" style:font-size-asian="11pt" style:font-name-complex="Arial" style:font-size-complex="11pt"/>
    </style:style>
    <style:style style:name="T718_1" style:family="text">
      <style:text-properties fo:font-size="11pt" style:font-size-asian="11pt" style:font-name-complex="Arial" style:font-size-complex="11pt"/>
    </style:style>
    <style:style style:name="T718_2" style:family="text">
      <style:text-properties fo:font-size="11pt" style:font-size-asian="11pt" style:font-name-complex="Arial" style:font-size-complex="11pt"/>
    </style:style>
    <style:style style:name="T718_3" style:family="text">
      <style:text-properties fo:font-size="11pt" style:font-size-asian="11pt" style:font-name-complex="Arial" style:font-size-complex="11pt"/>
    </style:style>
    <style:style style:name="T718_4" style:family="text">
      <style:text-properties fo:font-size="11pt" style:font-size-asian="11pt" style:font-name-complex="Arial" style:font-size-complex="11pt"/>
    </style:style>
    <style:style style:name="T718_5" style:family="text">
      <style:text-properties fo:font-size="11pt" style:font-size-asian="11pt" style:font-name-complex="Arial" style:font-size-complex="11pt"/>
    </style:style>
    <style:style style:name="P719" style:family="paragraph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T719_1" style:family="text">
      <style:text-properties fo:font-size="11pt" style:font-size-asian="11pt" style:font-name-complex="Arial" style:font-size-complex="11pt" fo:font-weight="bold" style:font-weight-asian="bold"/>
    </style:style>
    <style:style style:name="P720" style:family="paragraph" style:parent-style-name="List_20_Paragraph">
      <style:text-properties fo:font-size="11pt" style:font-size-asian="11pt" style:font-name-complex="Arial" style:font-size-complex="11pt"/>
    </style:style>
    <style:style style:name="T720_1" style:family="text">
      <style:text-properties fo:font-size="11pt" style:font-size-asian="11pt" style:font-name-complex="Arial" style:font-size-complex="11pt"/>
    </style:style>
    <style:style style:name="P721" style:family="paragraph" style:parent-style-name="List_20_Paragraph">
      <style:text-properties fo:font-size="11pt" style:font-size-asian="11pt" style:font-name-complex="Arial" style:font-size-complex="11pt"/>
    </style:style>
    <style:style style:name="T721_1" style:family="text">
      <style:text-properties fo:font-size="11pt" style:font-size-asian="11pt" style:font-name-complex="Arial" style:font-size-complex="11pt"/>
    </style:style>
    <style:style style:name="P722" style:family="paragraph" style:parent-style-name="List_20_Paragraph">
      <style:text-properties fo:font-size="11pt" style:font-size-asian="11pt" style:font-name-complex="Arial" style:font-size-complex="11pt"/>
    </style:style>
    <style:style style:name="T722_1" style:family="text">
      <style:text-properties fo:font-size="11pt" style:font-size-asian="11pt" style:font-name-complex="Arial" style:font-size-complex="11pt"/>
    </style:style>
    <style:style style:name="P723" style:family="paragraph" style:parent-style-name="List_20_Paragraph">
      <style:text-properties fo:font-size="11pt" style:font-size-asian="11pt" style:font-name-complex="Arial" style:font-size-complex="11pt"/>
    </style:style>
    <style:style style:name="T723_1" style:family="text">
      <style:text-properties fo:font-size="11pt" style:font-size-asian="11pt" style:font-name-complex="Arial" style:font-size-complex="11pt"/>
    </style:style>
    <style:style style:name="P724" style:family="paragraph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T724_1" style:family="text">
      <style:text-properties fo:font-size="11pt" style:font-size-asian="11pt" style:font-name-complex="Arial" style:font-size-complex="11pt" fo:font-weight="bold" style:font-weight-asian="bold"/>
    </style:style>
    <style:style style:name="P725" style:family="paragraph" style:parent-style-name="List_20_Paragraph">
      <style:text-properties fo:font-size="11pt" style:font-size-asian="11pt" style:font-name-complex="Arial" style:font-size-complex="11pt"/>
    </style:style>
    <style:style style:name="T725_1" style:family="text">
      <style:text-properties fo:font-size="11pt" style:font-size-asian="11pt" style:font-name-complex="Arial" style:font-size-complex="11pt"/>
    </style:style>
    <style:style style:name="T725_2" style:family="text">
      <style:text-properties fo:font-size="11pt" style:font-size-asian="11pt" style:font-name-complex="Arial" style:font-size-complex="11pt"/>
    </style:style>
    <style:style style:name="T725_3" style:family="text">
      <style:text-properties fo:font-size="11pt" style:font-size-asian="11pt" style:font-name-complex="Arial" style:font-size-complex="11pt"/>
    </style:style>
    <style:style style:name="P726" style:family="paragraph" style:parent-style-name="List_20_Paragraph">
      <style:text-properties fo:font-size="11pt" style:font-size-asian="11pt" style:font-name-complex="Arial" style:font-size-complex="11pt"/>
    </style:style>
    <style:style style:name="T726_1" style:family="text">
      <style:text-properties fo:font-size="11pt" style:font-size-asian="11pt" style:font-name-complex="Arial" style:font-size-complex="11pt" style:font-weight-complex="bold"/>
    </style:style>
    <style:style style:name="P727" style:family="paragraph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T727_1" style:family="text">
      <style:text-properties fo:font-size="11pt" style:font-size-asian="11pt" style:font-name-complex="Arial" style:font-size-complex="11pt" fo:font-weight="bold" style:font-weight-asian="bold"/>
    </style:style>
    <style:style style:name="P728" style:family="paragraph" style:parent-style-name="List_20_Paragraph">
      <style:text-properties fo:font-size="11pt" style:font-size-asian="11pt" style:font-name-complex="Arial" style:font-size-complex="11pt"/>
    </style:style>
    <style:style style:name="T728_1" style:family="text">
      <style:text-properties fo:font-size="11pt" style:font-size-asian="11pt" style:font-name-complex="Arial" style:font-size-complex="11pt" style:font-weight-complex="bold"/>
    </style:style>
    <style:style style:name="P729" style:family="paragraph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T729_1" style:family="text">
      <style:text-properties fo:font-size="11pt" style:font-size-asian="11pt" style:font-name-complex="Arial" style:font-size-complex="11pt" fo:font-weight="bold" style:font-weight-asian="bold"/>
    </style:style>
    <style:style style:name="P730" style:family="paragraph" style:parent-style-name="List_20_Paragraph">
      <style:text-properties fo:font-size="11pt" style:font-size-asian="11pt" style:font-name-complex="Arial" style:font-size-complex="11pt"/>
    </style:style>
    <style:style style:name="T730_1" style:family="text">
      <style:text-properties fo:font-size="11pt" style:font-size-asian="11pt" style:font-name-complex="Arial" style:font-size-complex="11pt" style:font-weight-complex="bold"/>
    </style:style>
    <style:style style:name="T730_2" style:family="text">
      <style:text-properties fo:font-size="11pt" style:font-size-asian="11pt" style:font-name-complex="Arial" style:font-size-complex="11pt" style:font-weight-complex="bold"/>
    </style:style>
    <style:style style:name="T730_3" style:family="text">
      <style:text-properties fo:font-size="11pt" style:font-size-asian="11pt" style:font-name-complex="Arial" style:font-size-complex="11pt" style:font-weight-complex="bold"/>
    </style:style>
    <style:style style:name="P731" style:family="paragraph" style:parent-style-name="List_20_Paragraph">
      <style:paragraph-properties fo:margin-left="3.175cm"/>
      <style:text-properties fo:font-size="11pt" style:font-size-asian="11pt" style:font-name-complex="Arial" style:font-size-complex="11pt"/>
    </style:style>
    <style:style style:name="P732" style:family="paragraph" style:parent-style-name="List_20_Paragraph">
      <style:text-properties fo:font-size="11pt" style:font-size-asian="11pt" style:font-name-complex="Arial" style:font-size-complex="11pt"/>
    </style:style>
    <style:style style:name="T732_1" style:family="text">
      <style:text-properties fo:font-size="11pt" style:font-size-asian="11pt" style:font-name-complex="Arial" style:font-size-complex="11pt"/>
    </style:style>
    <style:style style:name="T732_2" style:family="text">
      <style:text-properties fo:font-size="11pt" style:font-size-asian="11pt" style:font-name-complex="Arial" style:font-size-complex="11pt"/>
    </style:style>
    <style:style style:name="T732_3" style:family="text">
      <style:text-properties fo:font-size="11pt" style:font-size-asian="11pt" style:font-name-complex="Arial" style:font-size-complex="11pt"/>
    </style:style>
    <style:style style:name="T732_4" style:family="text">
      <style:text-properties fo:font-size="11pt" style:font-size-asian="11pt" style:font-name-complex="Arial" style:font-size-complex="11pt"/>
    </style:style>
    <style:style style:name="T732_5" style:family="text">
      <style:text-properties fo:font-size="11pt" style:font-size-asian="11pt" style:font-name-complex="Arial" style:font-size-complex="11pt"/>
    </style:style>
    <style:style style:name="T732_6" style:family="text">
      <style:text-properties fo:font-size="11pt" style:font-size-asian="11pt" style:font-name-complex="Arial" style:font-size-complex="11pt"/>
    </style:style>
    <style:style style:name="T732_7" style:family="text">
      <style:text-properties fo:font-size="11pt" style:font-size-asian="11pt" style:font-name-complex="Arial" style:font-size-complex="11pt"/>
    </style:style>
    <style:style style:name="T732_8" style:family="text">
      <style:text-properties fo:font-size="11pt" style:font-size-asian="11pt" style:font-name-complex="Arial" style:font-size-complex="11pt"/>
    </style:style>
    <style:style style:name="T732_9" style:family="text">
      <style:text-properties fo:font-size="11pt" style:font-size-asian="11pt" style:font-name-complex="Arial" style:font-size-complex="11pt"/>
    </style:style>
    <style:style style:name="T732_10" style:family="text">
      <style:text-properties fo:font-size="11pt" style:font-size-asian="11pt" style:font-name-complex="Arial" style:font-size-complex="11pt"/>
    </style:style>
    <style:style style:name="T732_11" style:family="text">
      <style:text-properties fo:font-size="11pt" style:font-size-asian="11pt" style:font-name-complex="Arial" style:font-size-complex="11pt"/>
    </style:style>
    <style:style style:name="T732_12" style:family="text">
      <style:text-properties fo:font-size="11pt" style:font-size-asian="11pt" style:font-name-complex="Arial" style:font-size-complex="11pt"/>
    </style:style>
    <style:style style:name="P733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734" style:family="paragraph" style:parent-style-name="List_20_Paragraph">
      <style:text-properties fo:font-size="11pt" style:font-size-asian="11pt" style:font-name-complex="Arial" style:font-size-complex="11pt"/>
    </style:style>
    <style:style style:name="P735" style:family="paragraph" style:parent-style-name="Normal">
      <style:paragraph-properties fo:margin-bottom="0.423cm"/>
    </style:style>
    <style:style style:name="T73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36" style:family="paragraph" style:parent-style-name="List_20_Paragraph">
      <style:text-properties fo:font-size="11pt" style:font-size-asian="11pt" style:font-name-complex="Arial" style:font-size-complex="11pt"/>
    </style:style>
    <style:style style:name="T736_1" style:family="text">
      <style:text-properties fo:font-size="11pt" style:font-size-asian="11pt" style:font-name-complex="Arial" style:font-size-complex="11pt"/>
    </style:style>
    <style:style style:name="T736_2" style:family="text">
      <style:text-properties fo:font-size="11pt" style:font-size-asian="11pt" style:font-name-complex="Arial" style:font-size-complex="11pt"/>
    </style:style>
    <style:style style:name="P737" style:family="paragraph" style:parent-style-name="Normal">
      <style:text-properties fo:font-size="11pt" style:font-size-asian="11pt" style:font-name-complex="Arial" style:font-size-complex="11pt"/>
    </style:style>
    <style:style style:name="Table11" style:family="table">
      <style:table-properties table:align="left" style:width="17.201cm" fo:margin-left="1.242cm"/>
    </style:style>
    <style:style style:name="Column38" style:family="table-column">
      <style:table-column-properties style:column-width="17.201cm"/>
    </style:style>
    <style:style style:name="Row62" style:family="table-row">
      <style:table-row-properties style:min-row-height="0.529cm"/>
    </style:style>
    <style:style style:name="Cell22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margin-bottom="0.247cm"/>
    </style:style>
    <style:style style:name="T7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39" style:family="paragraph" style:parent-style-name="Normal">
      <style:paragraph-properties fo:margin-bottom="0.247cm"/>
    </style:style>
    <style:style style:name="T7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740" style:family="paragraph" style:parent-style-name="Normal">
      <style:paragraph-properties fo:text-indent="-0.635cm" fo:line-height="108%" fo:margin-bottom="0.247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0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0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0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0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0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741" style:family="paragraph" style:parent-style-name="Normal">
      <style:paragraph-properties fo:text-indent="-0.635cm" fo:line-height="108%" fo:margin-bottom="0.247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1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1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1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742" style:family="paragraph" style:parent-style-name="Normal">
      <style:paragraph-properties fo:margin-bottom="0.247cm"/>
    </style:style>
    <style:style style:name="T7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743" style:family="paragraph" style:parent-style-name="Normal">
      <style:paragraph-properties fo:text-indent="-0.635cm" fo:line-height="108%" fo:margin-bottom="0.247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3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3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744" style:family="paragraph" style:parent-style-name="Normal">
      <style:paragraph-properties fo:text-indent="-0.635cm" fo:line-height="108%" fo:margin-bottom="0.247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745" style:family="paragraph" style:parent-style-name="Normal">
      <style:paragraph-properties fo:margin-bottom="0.247cm"/>
    </style:style>
    <style:style style:name="T7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746" style:family="paragraph" style:parent-style-name="Normal">
      <style:paragraph-properties fo:text-indent="-0.635cm" fo:line-height="108%" fo:margin-bottom="0.247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747" style:family="paragraph" style:parent-style-name="Normal">
      <style:paragraph-properties fo:text-indent="-0.635cm" fo:line-height="108%" fo:margin-bottom="0.247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74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4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74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749" style:family="paragraph" style:parent-style-name="Normal">
      <style:text-properties fo:font-size="11pt" style:font-size-asian="11pt" style:font-name-complex="Arial" style:font-size-complex="11pt"/>
    </style:style>
    <style:style style:name="P750" style:family="paragraph" style:parent-style-name="List_20_Paragraph">
      <style:text-properties fo:font-size="11pt" style:font-size-asian="11pt" style:font-name-complex="Arial" style:font-size-complex="11pt"/>
    </style:style>
    <style:style style:name="T750_1" style:family="text">
      <style:text-properties fo:font-size="11pt" style:font-size-asian="11pt" style:font-name-complex="Arial" style:font-size-complex="11pt"/>
    </style:style>
    <style:style style:name="T750_2" style:family="text">
      <style:text-properties fo:font-size="11pt" style:font-size-asian="11pt" style:font-name-complex="Arial" style:font-size-complex="11pt"/>
    </style:style>
    <style:style style:name="T750_3" style:family="text">
      <style:text-properties fo:font-size="11pt" style:font-size-asian="11pt" style:font-name-complex="Arial" style:font-size-complex="11pt"/>
    </style:style>
    <style:style style:name="T750_4" style:family="text">
      <style:text-properties fo:font-size="11pt" style:font-size-asian="11pt" style:font-name-complex="Arial" style:font-size-complex="11pt"/>
    </style:style>
    <style:style style:name="T750_5" style:family="text">
      <style:text-properties fo:font-size="11pt" style:font-size-asian="11pt" style:font-name-complex="Arial" style:font-size-complex="11pt"/>
    </style:style>
    <style:style style:name="T750_6" style:family="text">
      <style:text-properties fo:font-size="11pt" style:font-size-asian="11pt" style:font-name-complex="Arial" style:font-size-complex="11pt"/>
    </style:style>
    <style:style style:name="T750_7" style:family="text">
      <style:text-properties fo:font-size="11pt" style:font-size-asian="11pt" style:font-name-complex="Arial" style:font-size-complex="11pt"/>
    </style:style>
    <style:style style:name="P751" style:family="paragraph" style:parent-style-name="List_20_Paragraph">
      <style:text-properties fo:font-size="11pt" style:font-size-asian="11pt" style:font-name-complex="Arial" style:font-size-complex="11pt"/>
    </style:style>
    <style:style style:name="P752" style:family="paragraph" style:parent-style-name="List_20_Paragraph">
      <style:text-properties fo:font-size="11pt" style:font-size-asian="11pt" style:font-name-complex="Arial" style:font-size-complex="11pt"/>
    </style:style>
    <style:style style:name="T752_1" style:family="text">
      <style:text-properties fo:font-size="11pt" style:font-size-asian="11pt" style:font-name-complex="Arial" style:font-size-complex="11pt"/>
    </style:style>
    <style:style style:name="T752_2" style:family="text">
      <style:text-properties fo:font-size="11pt" style:font-size-asian="11pt" style:font-name-complex="Arial" style:font-size-complex="11pt"/>
    </style:style>
    <style:style style:name="T752_3" style:family="text">
      <style:text-properties fo:font-size="11pt" style:font-size-asian="11pt" style:font-name-complex="Arial" style:font-size-complex="11pt"/>
    </style:style>
    <style:style style:name="T752_4" style:family="text">
      <style:text-properties fo:font-size="11pt" style:font-size-asian="11pt" style:font-name-complex="Arial" style:font-size-complex="11pt"/>
    </style:style>
    <style:style style:name="T752_5" style:family="text">
      <style:text-properties fo:font-size="11pt" style:font-size-asian="11pt" style:font-name-complex="Arial" style:font-size-complex="11pt"/>
    </style:style>
    <style:style style:name="T752_6" style:family="text">
      <style:text-properties fo:font-size="11pt" style:font-size-asian="11pt" style:font-name-complex="Arial" style:font-size-complex="11pt"/>
    </style:style>
    <style:style style:name="T752_7" style:family="text">
      <style:text-properties fo:font-size="11pt" style:font-size-asian="11pt" style:font-name-complex="Arial" style:font-size-complex="11pt"/>
    </style:style>
    <style:style style:name="T752_8" style:family="text">
      <style:text-properties fo:font-size="11pt" style:font-size-asian="11pt" style:font-name-complex="Arial" style:font-size-complex="11pt"/>
    </style:style>
    <style:style style:name="T752_9" style:family="text">
      <style:text-properties fo:font-size="11pt" style:font-size-asian="11pt" style:font-name-complex="Arial" style:font-size-complex="11pt"/>
    </style:style>
    <style:style style:name="P753" style:family="paragraph" style:parent-style-name="List_20_Paragraph">
      <style:text-properties fo:font-size="11pt" style:font-size-asian="11pt" style:font-name-complex="Arial" style:font-size-complex="11pt"/>
    </style:style>
    <style:style style:name="P754" style:family="paragraph" style:parent-style-name="List_20_Paragraph"/>
    <style:style style:name="T754_1" style:family="text">
      <style:text-properties fo:font-size="11pt" style:font-size-asian="11pt" style:font-name-complex="Arial" style:font-size-complex="11pt"/>
    </style:style>
    <style:style style:name="T754_2" style:family="text">
      <style:text-properties fo:font-size="11pt" style:font-size-asian="11pt" style:font-name-complex="Arial" style:font-size-complex="11pt"/>
    </style:style>
    <style:style style:name="T754_3" style:family="text">
      <style:text-properties fo:font-size="11pt" style:font-size-asian="11pt" style:font-name-complex="Arial" style:font-size-complex="11pt"/>
    </style:style>
    <style:style style:name="T754_4" style:family="text">
      <style:text-properties fo:font-size="11pt" style:font-size-asian="11pt" style:font-name-complex="Arial" style:font-size-complex="11pt"/>
    </style:style>
    <style:style style:name="T754_5" style:family="text">
      <style:text-properties fo:font-size="11pt" style:font-size-asian="11pt" style:font-name-complex="Arial" style:font-size-complex="11pt"/>
    </style:style>
    <style:style style:name="P755" style:family="paragraph" style:parent-style-name="Normal">
      <style:text-properties fo:font-size="11pt" style:font-name-asian="ＭＳ 明朝" style:font-size-asian="11pt" style:font-name-complex="Arial" style:font-size-complex="11pt"/>
    </style:style>
    <style:style style:name="P756" style:family="paragraph" style:parent-style-name="Normal">
      <style:paragraph-properties fo:break-before="page"/>
    </style:style>
    <style:style style:name="P757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/>
    </style:style>
    <style:style style:name="T757_1" style:family="text">
      <style:text-properties fo:font-style="normal" style:font-style-asian="normal"/>
    </style:style>
    <style:style style:name="P758" style:family="paragraph" style:parent-style-name="Normal">
      <style:text-properties fo:font-size="10pt" style:font-size-asian="10pt" style:font-name-complex="Arial" style:font-size-complex="10pt"/>
    </style:style>
    <style:style style:name="P759" style:family="paragraph" style:parent-style-name="List_20_Paragraph">
      <style:text-properties fo:font-size="11pt" style:font-size-asian="11pt" style:font-name-complex="Arial" style:font-size-complex="11pt"/>
    </style:style>
    <style:style style:name="T759_1" style:family="text">
      <style:text-properties fo:font-size="11pt" style:font-size-asian="11pt" style:font-name-complex="Arial" style:font-size-complex="11pt"/>
    </style:style>
    <style:style style:name="T759_2" style:family="text">
      <style:text-properties fo:font-size="11pt" style:font-size-asian="11pt" style:font-name-complex="Arial" style:font-size-complex="11pt"/>
    </style:style>
    <style:style style:name="T759_3" style:family="text">
      <style:text-properties fo:font-size="11pt" style:font-size-asian="11pt" style:font-name-complex="Arial" style:font-size-complex="11pt"/>
    </style:style>
    <style:style style:name="T759_4" style:family="text">
      <style:text-properties fo:font-size="11pt" style:font-size-asian="11pt" style:font-name-complex="Arial" style:font-size-complex="11pt"/>
    </style:style>
    <style:style style:name="P760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76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60_2" style:family="text">
      <style:text-properties fo:font-size="11pt" style:font-size-asian="11pt" style:font-name-complex="Arial" style:font-size-complex="11pt"/>
    </style:style>
    <style:style style:name="T760_3" style:family="text">
      <style:text-properties fo:font-size="11pt" style:font-size-asian="11pt" style:font-name-complex="Arial" style:font-size-complex="11pt"/>
    </style:style>
    <style:style style:name="T760_4" style:family="text">
      <style:text-properties fo:font-size="11pt" style:font-size-asian="11pt" style:font-name-complex="Arial" style:font-size-complex="11pt"/>
    </style:style>
    <style:style style:name="T760_5" style:family="text">
      <style:text-properties fo:font-size="11pt" style:font-size-asian="11pt" style:font-name-complex="Arial" style:font-size-complex="11pt"/>
    </style:style>
    <style:style style:name="T760_6" style:family="text">
      <style:text-properties fo:font-size="11pt" style:font-size-asian="11pt" style:font-name-complex="Arial" style:font-size-complex="11pt"/>
    </style:style>
    <style:style style:name="T760_7" style:family="text">
      <style:text-properties fo:font-size="11pt" style:font-size-asian="11pt" style:font-name-complex="Arial" style:font-size-complex="11pt"/>
    </style:style>
    <style:style style:name="T760_8" style:family="text">
      <style:text-properties fo:font-size="11pt" style:font-size-asian="11pt" style:font-name-complex="Arial" style:font-size-complex="11pt"/>
    </style:style>
    <style:style style:name="T760_9" style:family="text">
      <style:text-properties fo:font-size="11pt" style:font-size-asian="11pt" style:font-name-complex="Arial" style:font-size-complex="11pt"/>
    </style:style>
    <style:style style:name="P761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76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61_2" style:family="text">
      <style:text-properties fo:font-size="11pt" style:font-size-asian="11pt" style:font-name-complex="Arial" style:font-size-complex="11pt"/>
    </style:style>
    <style:style style:name="T761_3" style:family="text">
      <style:text-properties fo:font-size="11pt" style:font-size-asian="11pt" style:font-name-complex="Arial" style:font-size-complex="11pt"/>
    </style:style>
    <style:style style:name="T761_4" style:family="text">
      <style:text-properties fo:font-size="11pt" style:font-size-asian="11pt" style:font-name-complex="Arial" style:font-size-complex="11pt"/>
    </style:style>
    <style:style style:name="T761_5" style:family="text">
      <style:text-properties fo:font-size="11pt" style:font-size-asian="11pt" style:font-name-complex="Arial" style:font-size-complex="11pt"/>
    </style:style>
    <style:style style:name="T761_6" style:family="text">
      <style:text-properties fo:font-size="11pt" style:font-size-asian="11pt" style:font-name-complex="Arial" style:font-size-complex="11pt"/>
    </style:style>
    <style:style style:name="T761_7" style:family="text">
      <style:text-properties fo:font-size="11pt" style:font-size-asian="11pt" style:font-name-complex="Arial" style:font-size-complex="11pt"/>
    </style:style>
    <style:style style:name="T761_8" style:family="text">
      <style:text-properties fo:font-size="11pt" style:font-size-asian="11pt" style:font-name-complex="Arial" style:font-size-complex="11pt"/>
    </style:style>
    <style:style style:name="T761_9" style:family="text">
      <style:text-properties fo:font-size="11pt" style:font-size-asian="11pt" style:font-name-complex="Arial" style:font-size-complex="11pt"/>
    </style:style>
    <style:style style:name="T761_10" style:family="text">
      <style:text-properties fo:font-size="11pt" style:font-size-asian="11pt" style:font-name-complex="Arial" style:font-size-complex="11pt"/>
    </style:style>
    <style:style style:name="T761_11" style:family="text">
      <style:text-properties fo:font-size="11pt" style:font-size-asian="11pt" style:font-name-complex="Arial" style:font-size-complex="11pt"/>
    </style:style>
    <style:style style:name="T761_12" style:family="text">
      <style:text-properties fo:font-size="11pt" style:font-size-asian="11pt" style:font-name-complex="Arial" style:font-size-complex="11pt"/>
    </style:style>
    <style:style style:name="T761_13" style:family="text">
      <style:text-properties fo:font-size="11pt" style:font-size-asian="11pt" style:font-name-complex="Arial" style:font-size-complex="11pt"/>
    </style:style>
    <style:style style:name="T761_14" style:family="text">
      <style:text-properties fo:font-size="11pt" style:font-size-asian="11pt" style:font-name-complex="Arial" style:font-size-complex="11pt"/>
    </style:style>
    <style:style style:name="T761_15" style:family="text">
      <style:text-properties fo:font-size="11pt" style:font-size-asian="11pt" style:font-name-complex="Arial" style:font-size-complex="11pt"/>
    </style:style>
    <style:style style:name="T761_16" style:family="text">
      <style:text-properties fo:font-size="11pt" style:font-size-asian="11pt" style:font-name-complex="Arial" style:font-size-complex="11pt"/>
    </style:style>
    <style:style style:name="T761_17" style:family="text">
      <style:text-properties fo:font-size="11pt" style:font-size-asian="11pt" style:font-name-complex="Arial" style:font-size-complex="11pt"/>
    </style:style>
    <style:style style:name="T761_18" style:family="text">
      <style:text-properties fo:font-size="11pt" style:font-size-asian="11pt" style:font-name-complex="Arial" style:font-size-complex="11pt"/>
    </style:style>
    <style:style style:name="T761_19" style:family="text">
      <style:text-properties fo:font-size="11pt" style:font-size-asian="11pt" style:font-name-complex="Arial" style:font-size-complex="11pt"/>
    </style:style>
    <style:style style:name="T761_20" style:family="text">
      <style:text-properties fo:font-size="11pt" style:font-size-asian="11pt" style:font-name-complex="Arial" style:font-size-complex="11pt"/>
    </style:style>
    <style:style style:name="T761_21" style:family="text">
      <style:text-properties fo:font-size="11pt" style:font-size-asian="11pt" style:font-name-complex="Arial" style:font-size-complex="11pt"/>
    </style:style>
    <style:style style:name="T761_22" style:family="text">
      <style:text-properties fo:font-size="11pt" style:font-size-asian="11pt" style:font-name-complex="Arial" style:font-size-complex="11pt"/>
    </style:style>
    <style:style style:name="T761_23" style:family="text">
      <style:text-properties fo:font-size="11pt" style:font-size-asian="11pt" style:font-name-complex="Arial" style:font-size-complex="11pt"/>
    </style:style>
    <style:style style:name="T761_24" style:family="text">
      <style:text-properties fo:font-size="11pt" style:font-size-asian="11pt" style:font-name-complex="Arial" style:font-size-complex="11pt"/>
    </style:style>
    <style:style style:name="P762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7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6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62_3" style:family="text">
      <style:text-properties fo:font-size="11pt" style:font-size-asian="11pt" style:font-name-complex="Arial" style:font-size-complex="11pt"/>
    </style:style>
    <style:style style:name="T762_4" style:family="text">
      <style:text-properties fo:font-size="11pt" style:font-size-asian="11pt" style:font-name-complex="Arial" style:font-size-complex="11pt"/>
    </style:style>
    <style:style style:name="T762_5" style:family="text">
      <style:text-properties fo:font-size="11pt" style:font-size-asian="11pt" style:font-name-complex="Arial" style:font-size-complex="11pt"/>
    </style:style>
    <style:style style:name="T762_6" style:family="text">
      <style:text-properties fo:font-size="11pt" style:font-size-asian="11pt" style:font-name-complex="Arial" style:font-size-complex="11pt"/>
    </style:style>
    <style:style style:name="T762_7" style:family="text">
      <style:text-properties fo:font-size="11pt" style:font-size-asian="11pt" style:font-name-complex="Arial" style:font-size-complex="11pt"/>
    </style:style>
    <style:style style:name="P763" style:family="paragraph" style:parent-style-name="List_20_Paragraph">
      <style:paragraph-properties fo:margin-bottom="0.423cm" fo:margin-left="2.54cm"/>
      <style:text-properties fo:font-size="11pt" style:font-size-asian="11pt" style:font-name-complex="Arial" style:font-size-complex="11pt"/>
    </style:style>
    <style:style style:name="P764" style:family="paragraph" style:parent-style-name="List_20_Paragraph">
      <style:paragraph-properties fo:margin-bottom="0.423cm" fo:margin-left="0cm"/>
    </style:style>
    <style:style style:name="T764_1" style:family="text">
      <style:text-properties fo:font-size="11pt" style:font-size-asian="11pt" style:font-name-complex="Arial" style:font-size-complex="11pt" fo:font-weight="bold" style:font-weight-asian="bold"/>
    </style:style>
    <style:style style:name="P765" style:family="paragraph" style:parent-style-name="List_20_Paragraph">
      <style:text-properties fo:font-size="11pt" style:font-size-asian="11pt" style:font-name-complex="Arial" style:font-size-complex="11pt"/>
    </style:style>
    <style:style style:name="T765_1" style:family="text">
      <style:text-properties fo:font-size="11pt" style:font-size-asian="11pt" style:font-name-complex="Arial" style:font-size-complex="11pt"/>
    </style:style>
    <style:style style:name="T765_2" style:family="text">
      <style:text-properties fo:font-size="11pt" style:font-size-asian="11pt" style:font-name-complex="Arial" style:font-size-complex="11pt"/>
    </style:style>
    <style:style style:name="T765_3" style:family="text">
      <style:text-properties fo:font-size="11pt" style:font-size-asian="11pt" style:font-name-complex="Arial" style:font-size-complex="11pt"/>
    </style:style>
    <style:style style:name="T765_4" style:family="text">
      <style:text-properties fo:font-size="11pt" style:font-size-asian="11pt" style:font-name-complex="Arial" style:font-size-complex="11pt"/>
    </style:style>
    <style:style style:name="T765_5" style:family="text">
      <style:text-properties fo:font-size="11pt" style:font-size-asian="11pt" style:font-name-complex="Arial" style:font-size-complex="11pt"/>
    </style:style>
    <style:style style:name="T765_6" style:family="text">
      <style:text-properties fo:font-size="11pt" style:font-size-asian="11pt" style:font-name-complex="Arial" style:font-size-complex="11pt"/>
    </style:style>
    <style:style style:name="T765_7" style:family="text">
      <style:text-properties fo:font-size="11pt" style:font-size-asian="11pt" style:font-name-complex="Arial" style:font-size-complex="11pt"/>
    </style:style>
    <style:style style:name="T765_8" style:family="text">
      <style:text-properties fo:font-size="11pt" style:font-size-asian="11pt" style:font-name-complex="Arial" style:font-size-complex="11pt"/>
    </style:style>
    <style:style style:name="T765_9" style:family="text">
      <style:text-properties fo:font-size="11pt" style:font-size-asian="11pt" style:font-name-complex="Arial" style:font-size-complex="11pt"/>
    </style:style>
    <style:style style:name="T765_10" style:family="text">
      <style:text-properties fo:font-size="11pt" style:font-size-asian="11pt" style:font-name-complex="Arial" style:font-size-complex="11pt"/>
    </style:style>
    <style:style style:name="T765_11" style:family="text">
      <style:text-properties fo:font-size="11pt" style:font-size-asian="11pt" style:font-name-complex="Arial" style:font-size-complex="11pt"/>
    </style:style>
    <style:style style:name="T765_12" style:family="text">
      <style:text-properties fo:font-size="11pt" style:font-size-asian="11pt" style:font-name-complex="Arial" style:font-size-complex="11pt"/>
    </style:style>
    <style:style style:name="T765_13" style:family="text">
      <style:text-properties fo:font-size="11pt" style:font-size-asian="11pt" style:font-name-complex="Arial" style:font-size-complex="11pt"/>
    </style:style>
    <style:style style:name="T765_14" style:family="text">
      <style:text-properties fo:font-size="11pt" style:font-size-asian="11pt" style:font-name-complex="Arial" style:font-size-complex="11pt"/>
    </style:style>
    <style:style style:name="T765_15" style:family="text">
      <style:text-properties fo:font-size="11pt" style:font-size-asian="11pt" style:font-name-complex="Arial" style:font-size-complex="11pt"/>
    </style:style>
    <style:style style:name="T765_16" style:family="text">
      <style:text-properties fo:font-size="11pt" style:font-size-asian="11pt" style:font-name-complex="Arial" style:font-size-complex="11pt"/>
    </style:style>
    <style:style style:name="T765_17" style:family="text">
      <style:text-properties fo:font-size="11pt" style:font-size-asian="11pt" style:font-name-complex="Arial" style:font-size-complex="11pt"/>
    </style:style>
    <style:style style:name="T765_18" style:family="text">
      <style:text-properties fo:font-size="11pt" style:font-size-asian="11pt" style:font-name-complex="Arial" style:font-size-complex="11pt"/>
    </style:style>
    <style:style style:name="T765_19" style:family="text">
      <style:text-properties fo:font-size="11pt" style:font-size-asian="11pt" style:font-name-complex="Arial" style:font-size-complex="11pt"/>
    </style:style>
    <style:style style:name="T765_20" style:family="text">
      <style:text-properties fo:font-size="11pt" style:font-size-asian="11pt" style:font-name-complex="Arial" style:font-size-complex="11pt"/>
    </style:style>
    <style:style style:name="T765_21" style:family="text">
      <style:text-properties fo:font-size="11pt" style:font-size-asian="11pt" style:font-name-complex="Arial" style:font-size-complex="11pt"/>
    </style:style>
    <style:style style:name="T765_22" style:family="text">
      <style:text-properties fo:font-size="11pt" style:font-size-asian="11pt" style:font-name-complex="Arial" style:font-size-complex="11pt"/>
    </style:style>
    <style:style style:name="T765_23" style:family="text">
      <style:text-properties fo:font-size="11pt" style:font-size-asian="11pt" style:font-name-complex="Arial" style:font-size-complex="11pt"/>
    </style:style>
    <style:style style:name="T765_24" style:family="text">
      <style:text-properties fo:font-size="11pt" style:font-size-asian="11pt" style:font-name-complex="Arial" style:font-size-complex="11pt"/>
    </style:style>
    <style:style style:name="T765_25" style:family="text">
      <style:text-properties fo:font-size="11pt" style:font-size-asian="11pt" style:font-name-complex="Arial" style:font-size-complex="11pt"/>
    </style:style>
    <style:style style:name="T765_26" style:family="text">
      <style:text-properties fo:font-size="11pt" style:font-size-asian="11pt" style:font-name-complex="Arial" style:font-size-complex="11pt"/>
    </style:style>
    <style:style style:name="T765_27" style:family="text">
      <style:text-properties fo:font-size="11pt" style:font-size-asian="11pt" style:font-name-complex="Arial" style:font-size-complex="11pt"/>
    </style:style>
    <style:style style:name="T765_28" style:family="text">
      <style:text-properties fo:font-size="11pt" style:font-size-asian="11pt" style:font-name-complex="Arial" style:font-size-complex="11pt"/>
    </style:style>
    <style:style style:name="T765_29" style:family="text">
      <style:text-properties fo:font-size="11pt" style:font-size-asian="11pt" style:font-name-complex="Arial" style:font-size-complex="11pt"/>
    </style:style>
    <style:style style:name="T765_30" style:family="text">
      <style:text-properties fo:font-size="11pt" style:font-size-asian="11pt" style:font-name-complex="Arial" style:font-size-complex="11pt"/>
    </style:style>
    <style:style style:name="T765_31" style:family="text">
      <style:text-properties fo:font-size="11pt" style:font-size-asian="11pt" style:font-name-complex="Arial" style:font-size-complex="11pt"/>
    </style:style>
    <style:style style:name="T765_32" style:family="text">
      <style:text-properties fo:font-size="11pt" style:font-size-asian="11pt" style:font-name-complex="Arial" style:font-size-complex="11pt"/>
    </style:style>
    <style:style style:name="T765_33" style:family="text">
      <style:text-properties fo:font-size="11pt" style:font-size-asian="11pt" style:font-name-complex="Arial" style:font-size-complex="11pt"/>
    </style:style>
    <style:style style:name="T765_34" style:family="text">
      <style:text-properties fo:font-size="11pt" style:font-size-asian="11pt" style:font-name-complex="Arial" style:font-size-complex="11pt"/>
    </style:style>
    <style:style style:name="T765_35" style:family="text">
      <style:text-properties fo:font-size="11pt" style:font-size-asian="11pt" style:font-name-complex="Arial" style:font-size-complex="11pt"/>
    </style:style>
    <style:style style:name="T765_36" style:family="text">
      <style:text-properties fo:font-size="11pt" style:font-size-asian="11pt" style:font-name-complex="Arial" style:font-size-complex="11pt"/>
    </style:style>
    <style:style style:name="T765_37" style:family="text">
      <style:text-properties fo:font-size="11pt" style:font-size-asian="11pt" style:font-name-complex="Arial" style:font-size-complex="11pt"/>
    </style:style>
    <style:style style:name="T765_38" style:family="text">
      <style:text-properties fo:font-size="11pt" style:font-size-asian="11pt" style:font-name-complex="Arial" style:font-size-complex="11pt"/>
    </style:style>
    <style:style style:name="T765_39" style:family="text">
      <style:text-properties fo:font-size="11pt" style:font-size-asian="11pt" style:font-name-complex="Arial" style:font-size-complex="11pt"/>
    </style:style>
    <style:style style:name="T765_40" style:family="text">
      <style:text-properties fo:font-size="11pt" style:font-name-asian="Arial" style:font-size-asian="11pt" style:font-name-complex="Arial" style:font-size-complex="11pt"/>
    </style:style>
    <style:style style:name="P766" style:family="paragraph" style:parent-style-name="List_20_Paragraph">
      <style:text-properties fo:font-size="11pt" style:font-size-asian="11pt" style:font-name-complex="Arial" style:font-size-complex="11pt"/>
    </style:style>
    <style:style style:name="P767" style:family="paragraph" style:parent-style-name="List_20_Paragraph">
      <style:text-properties fo:font-size="11pt" style:font-size-asian="11pt" style:font-name-complex="Arial" style:font-size-complex="11pt"/>
    </style:style>
    <style:style style:name="T767_1" style:family="text">
      <style:text-properties fo:font-size="11pt" style:font-size-asian="11pt" style:font-name-complex="Arial" style:font-size-complex="11pt"/>
    </style:style>
    <style:style style:name="T767_2" style:family="text">
      <style:text-properties fo:font-size="11pt" style:font-size-asian="11pt" style:font-name-complex="Arial" style:font-size-complex="11pt"/>
    </style:style>
    <style:style style:name="T767_3" style:family="text">
      <style:text-properties fo:font-size="11pt" style:font-size-asian="11pt" style:font-name-complex="Arial" style:font-size-complex="11pt"/>
    </style:style>
    <style:style style:name="T767_4" style:family="text">
      <style:text-properties fo:font-size="11pt" style:font-size-asian="11pt" style:font-name-complex="Arial" style:font-size-complex="11pt"/>
    </style:style>
    <style:style style:name="T767_5" style:family="text">
      <style:text-properties fo:font-size="11pt" style:font-size-asian="11pt" style:font-name-complex="Arial" style:font-size-complex="11pt"/>
    </style:style>
    <style:style style:name="T767_6" style:family="text">
      <style:text-properties fo:font-size="11pt" style:font-size-asian="11pt" style:font-name-complex="Arial" style:font-size-complex="11pt"/>
    </style:style>
    <style:style style:name="T767_7" style:family="text">
      <style:text-properties fo:font-size="11pt" style:font-size-asian="11pt" style:font-name-complex="Arial" style:font-size-complex="11pt"/>
    </style:style>
    <style:style style:name="T767_8" style:family="text">
      <style:text-properties fo:font-size="11pt" style:font-size-asian="11pt" style:font-name-complex="Arial" style:font-size-complex="11pt"/>
    </style:style>
    <style:style style:name="T767_9" style:family="text">
      <style:text-properties fo:font-size="11pt" style:font-size-asian="11pt" style:font-name-complex="Arial" style:font-size-complex="11pt"/>
    </style:style>
    <style:style style:name="T767_10" style:family="text">
      <style:text-properties fo:font-size="11pt" style:font-size-asian="11pt" style:font-name-complex="Arial" style:font-size-complex="11pt"/>
    </style:style>
    <style:style style:name="T767_11" style:family="text">
      <style:text-properties fo:font-size="11pt" style:font-size-asian="11pt" style:font-name-complex="Arial" style:font-size-complex="11pt"/>
    </style:style>
    <style:style style:name="T767_12" style:family="text">
      <style:text-properties fo:font-size="11pt" style:font-size-asian="11pt" style:font-name-complex="Arial" style:font-size-complex="11pt"/>
    </style:style>
    <style:style style:name="T767_13" style:family="text">
      <style:text-properties fo:font-size="11pt" style:font-size-asian="11pt" style:font-name-complex="Arial" style:font-size-complex="11pt"/>
    </style:style>
    <style:style style:name="T767_14" style:family="text">
      <style:text-properties fo:font-size="11pt" style:font-size-asian="11pt" style:font-name-complex="Arial" style:font-size-complex="11pt"/>
    </style:style>
    <style:style style:name="T767_15" style:family="text">
      <style:text-properties fo:font-size="11pt" style:font-size-asian="11pt" style:font-name-complex="Arial" style:font-size-complex="11pt"/>
    </style:style>
    <style:style style:name="T767_16" style:family="text">
      <style:text-properties fo:font-size="11pt" style:font-size-asian="11pt" style:font-name-complex="Arial" style:font-size-complex="11pt"/>
    </style:style>
    <style:style style:name="T767_17" style:family="text">
      <style:text-properties fo:font-size="11pt" style:font-size-asian="11pt" style:font-name-complex="Arial" style:font-size-complex="11pt"/>
    </style:style>
    <style:style style:name="P768" style:family="paragraph" style:parent-style-name="List_20_Paragraph">
      <style:text-properties fo:font-size="11pt" style:font-size-asian="11pt" style:font-name-complex="Arial" style:font-size-complex="11pt"/>
    </style:style>
    <style:style style:name="P769" style:family="paragraph" style:parent-style-name="List_20_Paragraph">
      <style:text-properties fo:font-size="11pt" style:font-size-asian="11pt" style:font-name-complex="Arial" style:font-size-complex="11pt"/>
    </style:style>
    <style:style style:name="T769_1" style:family="text">
      <style:text-properties fo:font-size="11pt" style:font-size-asian="11pt" style:font-name-complex="Arial" style:font-size-complex="11pt"/>
    </style:style>
    <style:style style:name="T769_2" style:family="text">
      <style:text-properties fo:font-size="11pt" style:font-size-asian="11pt" style:font-name-complex="Arial" style:font-size-complex="11pt"/>
    </style:style>
    <style:style style:name="T769_3" style:family="text">
      <style:text-properties fo:font-size="11pt" style:font-size-asian="11pt" style:font-name-complex="Arial" style:font-size-complex="11pt"/>
    </style:style>
    <style:style style:name="T769_4" style:family="text">
      <style:text-properties fo:font-size="11pt" style:font-size-asian="11pt" style:font-name-complex="Arial" style:font-size-complex="11pt"/>
    </style:style>
    <style:style style:name="T769_5" style:family="text">
      <style:text-properties fo:font-size="11pt" style:font-size-asian="11pt" style:font-name-complex="Arial" style:font-size-complex="11pt"/>
    </style:style>
    <style:style style:name="T769_6" style:family="text">
      <style:text-properties fo:font-size="11pt" style:font-size-asian="11pt" style:font-name-complex="Arial" style:font-size-complex="11pt"/>
    </style:style>
    <style:style style:name="T769_7" style:family="text">
      <style:text-properties fo:font-size="11pt" style:font-size-asian="11pt" style:font-name-complex="Arial" style:font-size-complex="11pt"/>
    </style:style>
    <style:style style:name="T769_8" style:family="text">
      <style:text-properties fo:font-size="11pt" style:font-size-asian="11pt" style:font-name-complex="Arial" style:font-size-complex="11pt"/>
    </style:style>
    <style:style style:name="T769_9" style:family="text">
      <style:text-properties fo:font-size="11pt" style:font-size-asian="11pt" style:font-name-complex="Arial" style:font-size-complex="11pt"/>
    </style:style>
    <style:style style:name="T769_10" style:family="text">
      <style:text-properties fo:font-size="11pt" style:font-size-asian="11pt" style:font-name-complex="Arial" style:font-size-complex="11pt"/>
    </style:style>
    <style:style style:name="T769_11" style:family="text">
      <style:text-properties fo:font-size="11pt" style:font-size-asian="11pt" style:font-name-complex="Arial" style:font-size-complex="11pt"/>
    </style:style>
    <style:style style:name="T769_12" style:family="text">
      <style:text-properties fo:font-size="11pt" style:font-size-asian="11pt" style:font-name-complex="Arial" style:font-size-complex="11pt"/>
    </style:style>
    <style:style style:name="T769_13" style:family="text">
      <style:text-properties fo:font-size="11pt" style:font-size-asian="11pt" style:font-name-complex="Arial" style:font-size-complex="11pt"/>
    </style:style>
    <style:style style:name="T769_14" style:family="text">
      <style:text-properties fo:font-size="11pt" style:font-size-asian="11pt" style:font-name-complex="Arial" style:font-size-complex="11pt"/>
    </style:style>
    <style:style style:name="T769_15" style:family="text">
      <style:text-properties fo:font-size="11pt" style:font-size-asian="11pt" style:font-name-complex="Arial" style:font-size-complex="11pt"/>
    </style:style>
    <style:style style:name="T769_16" style:family="text">
      <style:text-properties fo:font-size="11pt" style:font-size-asian="11pt" style:font-name-complex="Arial" style:font-size-complex="11pt"/>
    </style:style>
    <style:style style:name="T769_17" style:family="text">
      <style:text-properties fo:font-size="11pt" style:font-size-asian="11pt" style:font-name-complex="Arial" style:font-size-complex="11pt"/>
    </style:style>
    <style:style style:name="P770" style:family="paragraph" style:parent-style-name="List_20_Paragraph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71" style:family="paragraph" style:parent-style-name="List_20_Paragraph">
      <style:paragraph-properties fo:margin-bottom="0.423cm"/>
    </style:style>
    <style:style style:name="T771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772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773" style:family="paragraph" style:parent-style-name="List_20_Paragraph">
      <style:text-properties fo:font-size="11pt" style:font-size-asian="11pt" style:font-name-complex="Arial" style:font-size-complex="11pt"/>
    </style:style>
    <style:style style:name="T773_1" style:family="text">
      <style:text-properties fo:font-size="11pt" style:font-size-asian="11pt" style:font-name-complex="Arial" style:font-size-complex="11pt"/>
    </style:style>
    <style:style style:name="P774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P775" style:family="paragraph" style:parent-style-name="List_20_Paragraph">
      <style:text-properties fo:font-size="11pt" style:font-size-asian="11pt" style:font-name-complex="Arial" style:font-size-complex="11pt"/>
    </style:style>
    <style:style style:name="T775_1" style:family="text">
      <style:text-properties fo:font-size="11pt" style:font-size-asian="11pt" style:font-name-complex="Arial" style:font-size-complex="11pt"/>
    </style:style>
    <style:style style:name="T775_2" style:family="text">
      <style:text-properties fo:font-size="11pt" style:font-size-asian="11pt" style:font-name-complex="Arial" style:font-size-complex="11pt"/>
    </style:style>
    <style:style style:name="T775_3" style:family="text">
      <style:text-properties fo:font-size="11pt" style:font-size-asian="11pt" style:font-name-complex="Arial" style:font-size-complex="11pt"/>
    </style:style>
    <style:style style:name="T775_4" style:family="text">
      <style:text-properties fo:font-size="11pt" style:font-size-asian="11pt" style:font-name-complex="Arial" style:font-size-complex="11pt"/>
    </style:style>
    <style:style style:name="T775_5" style:family="text">
      <style:text-properties fo:font-size="11pt" style:font-size-asian="11pt" style:font-name-complex="Arial" style:font-size-complex="11pt"/>
    </style:style>
    <style:style style:name="T775_6" style:family="text">
      <style:text-properties fo:font-size="11pt" style:font-size-asian="11pt" style:font-name-complex="Arial" style:font-size-complex="11pt"/>
    </style:style>
    <style:style style:name="T775_7" style:family="text">
      <style:text-properties fo:font-size="11pt" style:font-size-asian="11pt" style:font-name-complex="Arial" style:font-size-complex="11pt"/>
    </style:style>
    <style:style style:name="T775_8" style:family="text">
      <style:text-properties fo:font-size="11pt" style:font-size-asian="11pt" style:font-name-complex="Arial" style:font-size-complex="11pt"/>
    </style:style>
    <style:style style:name="T775_9" style:family="text">
      <style:text-properties fo:font-size="11pt" style:font-size-asian="11pt" style:font-name-complex="Arial" style:font-size-complex="11pt"/>
    </style:style>
    <style:style style:name="T775_10" style:family="text">
      <style:text-properties fo:font-size="11pt" style:font-size-asian="11pt" style:font-name-complex="Arial" style:font-size-complex="11pt"/>
    </style:style>
    <style:style style:name="P776" style:family="paragraph" style:parent-style-name="List_20_Paragraph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77" style:family="paragraph" style:parent-style-name="List_20_Paragraph">
      <style:text-properties fo:font-size="11pt" style:font-size-asian="11pt" style:font-name-complex="Arial" style:font-size-complex="11pt"/>
    </style:style>
    <style:style style:name="T777_1" style:family="text">
      <style:text-properties fo:font-size="11pt" style:font-size-asian="11pt" style:font-name-complex="Arial" style:font-size-complex="11pt"/>
    </style:style>
    <style:style style:name="T777_2" style:family="text">
      <style:text-properties fo:font-size="11pt" style:font-size-asian="11pt" style:font-name-complex="Arial" style:font-size-complex="11pt"/>
    </style:style>
    <style:style style:name="T777_3" style:family="text">
      <style:text-properties fo:font-size="11pt" style:font-size-asian="11pt" style:font-name-complex="Arial" style:font-size-complex="11pt"/>
    </style:style>
    <style:style style:name="T777_4" style:family="text">
      <style:text-properties fo:font-size="11pt" style:font-size-asian="11pt" style:font-name-complex="Arial" style:font-size-complex="11pt"/>
    </style:style>
    <style:style style:name="T777_5" style:family="text">
      <style:text-properties fo:font-size="11pt" style:font-size-asian="11pt" style:font-name-complex="Arial" style:font-size-complex="11pt"/>
    </style:style>
    <style:style style:name="T777_6" style:family="text">
      <style:text-properties fo:font-size="11pt" style:font-size-asian="11pt" style:font-name-complex="Arial" style:font-size-complex="11pt"/>
    </style:style>
    <style:style style:name="T777_7" style:family="text">
      <style:text-properties fo:font-size="11pt" style:font-size-asian="11pt" style:font-name-complex="Arial" style:font-size-complex="11pt"/>
    </style:style>
    <style:style style:name="T777_8" style:family="text">
      <style:text-properties fo:font-size="11pt" style:font-size-asian="11pt" style:font-name-complex="Arial" style:font-size-complex="11pt"/>
    </style:style>
    <style:style style:name="T777_9" style:family="text">
      <style:text-properties fo:font-size="11pt" style:font-size-asian="11pt" style:font-name-complex="Arial" style:font-size-complex="11pt"/>
    </style:style>
    <style:style style:name="T777_10" style:family="text">
      <style:text-properties fo:font-size="11pt" style:font-size-asian="11pt" style:font-name-complex="Arial" style:font-size-complex="11pt"/>
    </style:style>
    <style:style style:name="T777_11" style:family="text">
      <style:text-properties fo:font-size="11pt" style:font-size-asian="11pt" style:font-name-complex="Arial" style:font-size-complex="11pt"/>
    </style:style>
    <style:style style:name="T777_12" style:family="text">
      <style:text-properties fo:font-size="11pt" style:font-size-asian="11pt" style:font-name-complex="Arial" style:font-size-complex="11pt"/>
    </style:style>
    <style:style style:name="T777_13" style:family="text">
      <style:text-properties fo:font-size="11pt" style:font-size-asian="11pt" style:font-name-complex="Arial" style:font-size-complex="11pt"/>
    </style:style>
    <style:style style:name="T777_14" style:family="text">
      <style:text-properties fo:font-size="11pt" style:font-size-asian="11pt" style:font-name-complex="Arial" style:font-size-complex="11pt"/>
    </style:style>
    <style:style style:name="T777_15" style:family="text">
      <style:text-properties fo:font-size="11pt" style:font-size-asian="11pt" style:font-name-complex="Arial" style:font-size-complex="11pt"/>
    </style:style>
    <style:style style:name="T777_16" style:family="text">
      <style:text-properties fo:font-size="11pt" style:font-size-asian="11pt" style:font-name-complex="Arial" style:font-size-complex="11pt"/>
    </style:style>
    <style:style style:name="T777_17" style:family="text">
      <style:text-properties fo:font-size="11pt" style:font-size-asian="11pt" style:font-name-complex="Arial" style:font-size-complex="11pt"/>
    </style:style>
    <style:style style:name="T777_18" style:family="text">
      <style:text-properties fo:font-size="11pt" style:font-size-asian="11pt" style:font-name-complex="Arial" style:font-size-complex="11pt"/>
    </style:style>
    <style:style style:name="T777_19" style:family="text">
      <style:text-properties fo:font-size="11pt" style:font-size-asian="11pt" style:font-name-complex="Arial" style:font-size-complex="11pt"/>
    </style:style>
    <style:style style:name="P778" style:family="paragraph" style:parent-style-name="List_20_Paragraph">
      <style:text-properties fo:font-size="11pt" style:font-size-asian="11pt" style:font-name-complex="Arial" style:font-size-complex="11pt"/>
    </style:style>
    <style:style style:name="P779" style:family="paragraph" style:parent-style-name="Normal">
      <style:paragraph-properties fo:margin-bottom="0.423cm"/>
    </style:style>
    <style:style style:name="T779_1" style:family="text">
      <style:text-properties fo:font-size="11pt" style:font-size-asian="11pt" style:font-name-complex="Arial" style:font-size-complex="11pt" fo:font-weight="bold" style:font-weight-asian="bold"/>
    </style:style>
    <style:style style:name="T779_2" style:family="text">
      <style:text-properties fo:font-size="11pt" style:font-size-asian="11pt" style:font-name-complex="Arial" style:font-size-complex="11pt" fo:font-weight="bold" style:font-weight-asian="bold"/>
    </style:style>
    <style:style style:name="T779_3" style:family="text">
      <style:text-properties fo:font-size="11pt" style:font-size-asian="11pt" style:font-name-complex="Arial" style:font-size-complex="11pt" fo:font-weight="bold" style:font-weight-asian="bold"/>
    </style:style>
    <style:style style:name="T779_4" style:family="text">
      <style:text-properties fo:font-size="11pt" style:font-size-asian="11pt" style:font-name-complex="Arial" style:font-size-complex="11pt" fo:font-weight="bold" style:font-weight-asian="bold"/>
    </style:style>
    <style:style style:name="T779_5" style:family="text">
      <style:text-properties fo:font-size="11pt" style:font-size-asian="11pt" style:font-name-complex="Arial" style:font-size-complex="11pt" fo:font-weight="bold" style:font-weight-asian="bold"/>
    </style:style>
    <style:style style:name="T779_6" style:family="text">
      <style:text-properties fo:font-size="11pt" style:font-size-asian="11pt" style:font-name-complex="Arial" style:font-size-complex="11pt" fo:font-weight="bold" style:font-weight-asian="bold"/>
    </style:style>
    <style:style style:name="T779_7" style:family="text">
      <style:text-properties fo:font-size="11pt" style:font-size-asian="11pt" style:font-name-complex="Arial" style:font-size-complex="11pt" fo:font-weight="bold" style:font-weight-asian="bold"/>
    </style:style>
    <style:style style:name="T779_8" style:family="text">
      <style:text-properties fo:font-size="11pt" style:font-size-asian="11pt" style:font-name-complex="Arial" style:font-size-complex="11pt" fo:font-weight="bold" style:font-weight-asian="bold"/>
    </style:style>
    <style:style style:name="T779_9" style:family="text">
      <style:text-properties fo:font-size="11pt" style:font-size-asian="11pt" style:font-name-complex="Arial" style:font-size-complex="11pt" fo:font-weight="bold" style:font-weight-asian="bold"/>
    </style:style>
    <style:style style:name="T779_10" style:family="text">
      <style:text-properties fo:font-size="11pt" style:font-size-asian="11pt" style:font-name-complex="Arial" style:font-size-complex="11pt" fo:font-weight="bold" style:font-weight-asian="bold"/>
    </style:style>
    <style:style style:name="T779_11" style:family="text">
      <style:text-properties fo:font-size="11pt" style:font-size-asian="11pt" style:font-name-complex="Arial" style:font-size-complex="11pt" fo:font-weight="bold" style:font-weight-asian="bold"/>
    </style:style>
    <style:style style:name="P780" style:family="paragraph" style:parent-style-name="List_20_Paragraph"/>
    <style:style style:name="T780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781" style:family="paragraph" style:parent-style-name="List_20_Paragraph">
      <style:text-properties fo:font-size="11pt" style:font-size-asian="11pt" style:font-name-complex="Arial" style:font-size-complex="11pt"/>
    </style:style>
    <style:style style:name="P782" style:family="paragraph" style:parent-style-name="List_20_Paragraph">
      <style:text-properties fo:font-size="11pt" style:font-size-asian="11pt" style:font-name-complex="Arial" style:font-size-complex="11pt"/>
    </style:style>
    <style:style style:name="T782_1" style:family="text">
      <style:text-properties fo:font-size="11pt" style:font-size-asian="11pt" style:font-name-complex="Arial" style:font-size-complex="11pt"/>
    </style:style>
    <style:style style:name="T782_2" style:family="text">
      <style:text-properties fo:font-size="11pt" style:font-size-asian="11pt" style:font-name-complex="Arial" style:font-size-complex="11pt"/>
    </style:style>
    <style:style style:name="T782_3" style:family="text">
      <style:text-properties fo:font-size="11pt" style:font-size-asian="11pt" style:font-name-complex="Arial" style:font-size-complex="11pt"/>
    </style:style>
    <style:style style:name="P783" style:family="paragraph" style:parent-style-name="List_20_Paragraph">
      <style:text-properties fo:font-size="11pt" style:font-size-asian="11pt" style:font-name-complex="Arial" style:font-size-complex="11pt"/>
    </style:style>
    <style:style style:name="P784" style:family="paragraph" style:parent-style-name="List_20_Paragraph">
      <style:paragraph-properties fo:text-indent="1.27cm" fo:margin-bottom="0.423cm" fo:margin-left="0cm"/>
    </style:style>
    <style:style style:name="T784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785" style:family="paragraph" style:parent-style-name="List_20_Paragraph">
      <style:text-properties fo:font-size="11pt" style:font-size-asian="11pt" style:font-name-complex="Arial" style:font-size-complex="11pt"/>
    </style:style>
    <style:style style:name="T785_1" style:family="text">
      <style:text-properties fo:font-size="11pt" style:font-size-asian="11pt" style:font-name-complex="Arial" style:font-size-complex="11pt"/>
    </style:style>
    <style:style style:name="T785_2" style:family="text">
      <style:text-properties fo:font-size="11pt" style:font-size-asian="11pt" style:font-name-complex="Arial" style:font-size-complex="11pt"/>
    </style:style>
    <style:style style:name="T785_3" style:family="text">
      <style:text-properties fo:font-size="11pt" style:font-size-asian="11pt" style:font-name-complex="Arial" style:font-size-complex="11pt"/>
    </style:style>
    <style:style style:name="T785_4" style:family="text">
      <style:text-properties fo:font-size="11pt" style:font-size-asian="11pt" style:font-name-complex="Arial" style:font-size-complex="11pt"/>
    </style:style>
    <style:style style:name="T785_5" style:family="text">
      <style:text-properties fo:font-size="11pt" style:font-size-asian="11pt" style:font-name-complex="Arial" style:font-size-complex="11pt"/>
    </style:style>
    <style:style style:name="T785_6" style:family="text">
      <style:text-properties fo:font-size="11pt" style:font-size-asian="11pt" style:font-name-complex="Arial" style:font-size-complex="11pt"/>
    </style:style>
    <style:style style:name="T785_7" style:family="text">
      <style:text-properties fo:font-size="11pt" style:font-size-asian="11pt" style:font-name-complex="Arial" style:font-size-complex="11pt"/>
    </style:style>
    <style:style style:name="T785_8" style:family="text">
      <style:text-properties fo:font-size="11pt" style:font-size-asian="11pt" style:font-name-complex="Arial" style:font-size-complex="11pt"/>
    </style:style>
    <style:style style:name="T785_9" style:family="text">
      <style:text-properties fo:font-size="11pt" style:font-size-asian="11pt" style:font-name-complex="Arial" style:font-size-complex="11pt"/>
    </style:style>
    <style:style style:name="T785_10" style:family="text">
      <style:text-properties fo:font-size="11pt" style:font-size-asian="11pt" style:font-name-complex="Arial" style:font-size-complex="11pt"/>
    </style:style>
    <style:style style:name="T785_11" style:family="text">
      <style:text-properties fo:font-size="11pt" style:font-size-asian="11pt" style:font-name-complex="Arial" style:font-size-complex="11pt"/>
    </style:style>
    <style:style style:name="T785_12" style:family="text">
      <style:text-properties fo:font-size="11pt" style:font-size-asian="11pt" style:font-name-complex="Arial" style:font-size-complex="11pt"/>
    </style:style>
    <style:style style:name="T785_13" style:family="text">
      <style:text-properties fo:font-size="11pt" style:font-size-asian="11pt" style:font-name-complex="Arial" style:font-size-complex="11pt"/>
    </style:style>
    <style:style style:name="T785_14" style:family="text">
      <style:text-properties fo:font-size="11pt" style:font-size-asian="11pt" style:font-name-complex="Arial" style:font-size-complex="11pt"/>
    </style:style>
    <style:style style:name="T785_15" style:family="text">
      <style:text-properties fo:font-size="11pt" style:font-size-asian="11pt" style:font-name-complex="Arial" style:font-size-complex="11pt"/>
    </style:style>
    <style:style style:name="T785_16" style:family="text">
      <style:text-properties fo:font-size="11pt" style:font-size-asian="11pt" style:font-name-complex="Arial" style:font-size-complex="11pt"/>
    </style:style>
    <style:style style:name="T785_17" style:family="text">
      <style:text-properties fo:font-size="11pt" style:font-size-asian="11pt" style:font-name-complex="Arial" style:font-size-complex="11pt"/>
    </style:style>
    <style:style style:name="T785_18" style:family="text">
      <style:text-properties fo:font-size="11pt" style:font-size-asian="11pt" style:font-name-complex="Arial" style:font-size-complex="11pt"/>
    </style:style>
    <style:style style:name="T785_19" style:family="text">
      <style:text-properties fo:font-size="11pt" style:font-size-asian="11pt" style:font-name-complex="Arial" style:font-size-complex="11pt"/>
    </style:style>
    <style:style style:name="T785_20" style:family="text">
      <style:text-properties fo:font-size="11pt" style:font-size-asian="11pt" style:font-name-complex="Arial" style:font-size-complex="11pt"/>
    </style:style>
    <style:style style:name="T785_21" style:family="text">
      <style:text-properties fo:font-size="11pt" style:font-size-asian="11pt" style:font-name-complex="Arial" style:font-size-complex="11pt"/>
    </style:style>
    <style:style style:name="T785_22" style:family="text">
      <style:text-properties fo:font-size="11pt" style:font-size-asian="11pt" style:font-name-complex="Arial" style:font-size-complex="11pt"/>
    </style:style>
    <style:style style:name="T785_23" style:family="text">
      <style:text-properties fo:font-size="11pt" style:font-size-asian="11pt" style:font-name-complex="Arial" style:font-size-complex="11pt"/>
    </style:style>
    <style:style style:name="T785_24" style:family="text">
      <style:text-properties fo:font-size="11pt" style:font-size-asian="11pt" style:font-name-complex="Arial" style:font-size-complex="11pt"/>
    </style:style>
    <style:style style:name="T785_25" style:family="text">
      <style:text-properties fo:font-size="11pt" style:font-size-asian="11pt" style:font-name-complex="Arial" style:font-size-complex="11pt"/>
    </style:style>
    <style:style style:name="T785_26" style:family="text">
      <style:text-properties fo:font-size="11pt" style:font-size-asian="11pt" style:font-name-complex="Arial" style:font-size-complex="11pt"/>
    </style:style>
    <style:style style:name="T785_27" style:family="text">
      <style:text-properties fo:font-size="11pt" style:font-size-asian="11pt" style:font-name-complex="Arial" style:font-size-complex="11pt"/>
    </style:style>
    <style:style style:name="T785_28" style:family="text">
      <style:text-properties fo:font-size="11pt" style:font-size-asian="11pt" style:font-name-complex="Arial" style:font-size-complex="11pt"/>
    </style:style>
    <style:style style:name="T785_29" style:family="text">
      <style:text-properties fo:font-size="11pt" style:font-size-asian="11pt" style:font-name-complex="Arial" style:font-size-complex="11pt"/>
    </style:style>
    <style:style style:name="P786" style:family="paragraph" style:parent-style-name="List_20_Paragraph">
      <style:text-properties fo:font-size="11pt" style:font-size-asian="11pt" style:font-name-complex="Arial" style:font-size-complex="11pt"/>
    </style:style>
    <style:style style:name="P787" style:family="paragraph" style:parent-style-name="Normal">
      <style:paragraph-properties fo:text-indent="1.27cm" fo:margin-bottom="0.423cm"/>
    </style:style>
    <style:style style:name="T787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788" style:family="paragraph" style:parent-style-name="List_20_Paragraph">
      <style:text-properties fo:font-size="11pt" style:font-size-asian="11pt" style:font-name-complex="Arial" style:font-size-complex="11pt"/>
    </style:style>
    <style:style style:name="T788_1" style:family="text">
      <style:text-properties fo:font-size="11pt" style:font-size-asian="11pt" style:font-name-complex="Arial" style:font-size-complex="11pt"/>
    </style:style>
    <style:style style:name="T788_2" style:family="text">
      <style:text-properties fo:font-size="11pt" style:font-size-asian="11pt" style:font-name-complex="Arial" style:font-size-complex="11pt"/>
    </style:style>
    <style:style style:name="T788_3" style:family="text">
      <style:text-properties fo:font-size="11pt" style:font-size-asian="11pt" style:font-name-complex="Arial" style:font-size-complex="11pt"/>
    </style:style>
    <style:style style:name="T788_4" style:family="text">
      <style:text-properties fo:font-size="11pt" style:font-size-asian="11pt" style:font-name-complex="Arial" style:font-size-complex="11pt"/>
    </style:style>
    <style:style style:name="T788_5" style:family="text">
      <style:text-properties fo:font-size="11pt" style:font-size-asian="11pt" style:font-name-complex="Arial" style:font-size-complex="11pt"/>
    </style:style>
    <style:style style:name="T788_6" style:family="text">
      <style:text-properties fo:font-size="11pt" style:font-size-asian="11pt" style:font-name-complex="Arial" style:font-size-complex="11pt"/>
    </style:style>
    <style:style style:name="T788_7" style:family="text">
      <style:text-properties fo:font-size="11pt" style:font-size-asian="11pt" style:font-name-complex="Arial" style:font-size-complex="11pt"/>
    </style:style>
    <style:style style:name="T788_8" style:family="text">
      <style:text-properties fo:font-size="11pt" style:font-size-asian="11pt" style:font-name-complex="Arial" style:font-size-complex="11pt"/>
    </style:style>
    <style:style style:name="T788_9" style:family="text">
      <style:text-properties fo:font-size="11pt" style:font-size-asian="11pt" style:font-name-complex="Arial" style:font-size-complex="11pt"/>
    </style:style>
    <style:style style:name="T788_10" style:family="text">
      <style:text-properties fo:font-size="11pt" style:font-size-asian="11pt" style:font-name-complex="Arial" style:font-size-complex="11pt"/>
    </style:style>
    <style:style style:name="T788_11" style:family="text">
      <style:text-properties fo:font-size="11pt" style:font-size-asian="11pt" style:font-name-complex="Arial" style:font-size-complex="11pt"/>
    </style:style>
    <style:style style:name="T788_12" style:family="text">
      <style:text-properties fo:font-size="11pt" style:font-size-asian="11pt" style:font-name-complex="Arial" style:font-size-complex="11pt"/>
    </style:style>
    <style:style style:name="T788_13" style:family="text">
      <style:text-properties fo:font-size="11pt" style:font-size-asian="11pt" style:font-name-complex="Arial" style:font-size-complex="11pt"/>
    </style:style>
    <style:style style:name="T788_14" style:family="text">
      <style:text-properties fo:font-size="11pt" style:font-size-asian="11pt" style:font-name-complex="Arial" style:font-size-complex="11pt"/>
    </style:style>
    <style:style style:name="T788_15" style:family="text">
      <style:text-properties fo:font-size="11pt" style:font-size-asian="11pt" style:font-name-complex="Arial" style:font-size-complex="11pt"/>
    </style:style>
    <style:style style:name="T788_16" style:family="text">
      <style:text-properties fo:font-size="11pt" style:font-size-asian="11pt" style:font-name-complex="Arial" style:font-size-complex="11pt"/>
    </style:style>
    <style:style style:name="T788_17" style:family="text">
      <style:text-properties fo:font-size="11pt" style:font-size-asian="11pt" style:font-name-complex="Arial" style:font-size-complex="11pt"/>
    </style:style>
    <style:style style:name="T788_18" style:family="text">
      <style:text-properties fo:font-size="11pt" style:font-size-asian="11pt" style:font-name-complex="Arial" style:font-size-complex="11pt"/>
    </style:style>
    <style:style style:name="T788_19" style:family="text">
      <style:text-properties fo:font-size="11pt" style:font-size-asian="11pt" style:font-name-complex="Arial" style:font-size-complex="11pt"/>
    </style:style>
    <style:style style:name="T788_20" style:family="text">
      <style:text-properties fo:font-size="11pt" style:font-size-asian="11pt" style:font-name-complex="Arial" style:font-size-complex="11pt"/>
    </style:style>
    <style:style style:name="T788_21" style:family="text">
      <style:text-properties fo:font-size="11pt" style:font-size-asian="11pt" style:font-name-complex="Arial" style:font-size-complex="11pt"/>
    </style:style>
    <style:style style:name="T788_22" style:family="text">
      <style:text-properties fo:font-size="11pt" style:font-size-asian="11pt" style:font-name-complex="Arial" style:font-size-complex="11pt"/>
    </style:style>
    <style:style style:name="T788_23" style:family="text">
      <style:text-properties fo:font-size="11pt" style:font-size-asian="11pt" style:font-name-complex="Arial" style:font-size-complex="11pt"/>
    </style:style>
    <style:style style:name="T788_24" style:family="text">
      <style:text-properties fo:font-size="11pt" style:font-size-asian="11pt" style:font-name-complex="Arial" style:font-size-complex="11pt"/>
    </style:style>
    <style:style style:name="T788_25" style:family="text">
      <style:text-properties fo:font-size="11pt" style:font-size-asian="11pt" style:font-name-complex="Arial" style:font-size-complex="11pt"/>
    </style:style>
    <style:style style:name="T788_26" style:family="text">
      <style:text-properties fo:font-size="11pt" style:font-size-asian="11pt" style:font-name-complex="Arial" style:font-size-complex="11pt"/>
    </style:style>
    <style:style style:name="T788_27" style:family="text">
      <style:text-properties fo:font-size="11pt" style:font-size-asian="11pt" style:font-name-complex="Arial" style:font-size-complex="11pt"/>
    </style:style>
    <style:style style:name="T788_28" style:family="text">
      <style:text-properties fo:font-size="11pt" style:font-size-asian="11pt" style:font-name-complex="Arial" style:font-size-complex="11pt"/>
    </style:style>
    <style:style style:name="T788_29" style:family="text">
      <style:text-properties fo:font-size="11pt" style:font-size-asian="11pt" style:font-name-complex="Arial" style:font-size-complex="11pt"/>
    </style:style>
    <style:style style:name="T788_30" style:family="text">
      <style:text-properties fo:font-size="11pt" style:font-size-asian="11pt" style:font-name-complex="Arial" style:font-size-complex="11pt"/>
    </style:style>
    <style:style style:name="P789" style:family="paragraph" style:parent-style-name="List_20_Paragraph">
      <style:text-properties fo:font-size="11pt" style:font-size-asian="11pt" style:font-name-complex="Arial" style:font-size-complex="11pt"/>
    </style:style>
    <style:style style:name="P790" style:family="paragraph" style:parent-style-name="List_20_Paragraph">
      <style:text-properties fo:font-size="11pt" style:font-size-asian="11pt" style:font-name-complex="Arial" style:font-size-complex="11pt"/>
    </style:style>
    <style:style style:name="T790_1" style:family="text">
      <style:text-properties fo:font-size="11pt" style:font-size-asian="11pt" style:font-name-complex="Arial" style:font-size-complex="11pt"/>
    </style:style>
    <style:style style:name="T790_2" style:family="text">
      <style:text-properties fo:font-size="11pt" style:font-size-asian="11pt" style:font-name-complex="Arial" style:font-size-complex="11pt"/>
    </style:style>
    <style:style style:name="T790_3" style:family="text">
      <style:text-properties fo:font-size="11pt" style:font-size-asian="11pt" style:font-name-complex="Arial" style:font-size-complex="11pt"/>
    </style:style>
    <style:style style:name="T790_4" style:family="text">
      <style:text-properties fo:font-size="11pt" style:font-size-asian="11pt" style:font-name-complex="Arial" style:font-size-complex="11pt"/>
    </style:style>
    <style:style style:name="T790_5" style:family="text">
      <style:text-properties fo:font-size="11pt" style:font-size-asian="11pt" style:font-name-complex="Arial" style:font-size-complex="11pt"/>
    </style:style>
    <style:style style:name="T790_6" style:family="text">
      <style:text-properties fo:font-size="11pt" style:font-size-asian="11pt" style:font-name-complex="Arial" style:font-size-complex="11pt"/>
    </style:style>
    <style:style style:name="T790_7" style:family="text">
      <style:text-properties fo:font-size="11pt" style:font-size-asian="11pt" style:font-name-complex="Arial" style:font-size-complex="11pt"/>
    </style:style>
    <style:style style:name="T790_8" style:family="text">
      <style:text-properties fo:font-size="11pt" style:font-size-asian="11pt" style:font-name-complex="Arial" style:font-size-complex="11pt"/>
    </style:style>
    <style:style style:name="T790_9" style:family="text">
      <style:text-properties fo:font-size="11pt" style:font-size-asian="11pt" style:font-name-complex="Arial" style:font-size-complex="11pt"/>
    </style:style>
    <style:style style:name="T790_10" style:family="text">
      <style:text-properties fo:font-size="11pt" style:font-size-asian="11pt" style:font-name-complex="Arial" style:font-size-complex="11pt"/>
    </style:style>
    <style:style style:name="P791" style:family="paragraph" style:parent-style-name="List_20_Paragraph">
      <style:text-properties fo:font-size="11pt" style:font-size-asian="11pt" style:font-name-complex="Arial" style:font-size-complex="11pt"/>
    </style:style>
    <style:style style:name="P792" style:family="paragraph" style:parent-style-name="List_20_Paragraph">
      <style:text-properties fo:font-size="11pt" style:font-size-asian="11pt" style:font-name-complex="Arial" style:font-size-complex="11pt"/>
    </style:style>
    <style:style style:name="T792_1" style:family="text">
      <style:text-properties fo:font-size="11pt" style:font-size-asian="11pt" style:font-name-complex="Arial" style:font-size-complex="11pt"/>
    </style:style>
    <style:style style:name="T792_2" style:family="text">
      <style:text-properties fo:font-size="11pt" style:font-size-asian="11pt" style:font-name-complex="Arial" style:font-size-complex="11pt"/>
    </style:style>
    <style:style style:name="T792_3" style:family="text">
      <style:text-properties fo:font-size="11pt" style:font-size-asian="11pt" style:font-name-complex="Arial" style:font-size-complex="11pt"/>
    </style:style>
    <style:style style:name="T792_4" style:family="text">
      <style:text-properties fo:font-size="11pt" style:font-size-asian="11pt" style:font-name-complex="Arial" style:font-size-complex="11pt"/>
    </style:style>
    <style:style style:name="T792_5" style:family="text">
      <style:text-properties fo:font-size="11pt" style:font-size-asian="11pt" style:font-name-complex="Arial" style:font-size-complex="11pt"/>
    </style:style>
    <style:style style:name="T792_6" style:family="text">
      <style:text-properties fo:font-size="11pt" style:font-size-asian="11pt" style:font-name-complex="Arial" style:font-size-complex="11pt"/>
    </style:style>
    <style:style style:name="T792_7" style:family="text">
      <style:text-properties fo:font-size="11pt" style:font-size-asian="11pt" style:font-name-complex="Arial" style:font-size-complex="11pt"/>
    </style:style>
    <style:style style:name="T792_8" style:family="text">
      <style:text-properties fo:font-size="11pt" style:font-size-asian="11pt" style:font-name-complex="Arial" style:font-size-complex="11pt"/>
    </style:style>
    <style:style style:name="T792_9" style:family="text">
      <style:text-properties fo:font-size="11pt" style:font-size-asian="11pt" style:font-name-complex="Arial" style:font-size-complex="11pt"/>
    </style:style>
    <style:style style:name="P793" style:family="paragraph" style:parent-style-name="Normal">
      <style:paragraph-properties fo:margin-bottom="0.423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94" style:family="paragraph" style:parent-style-name="Normal">
      <style:paragraph-properties fo:margin-bottom="0.423cm"/>
    </style:style>
    <style:style style:name="T79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95" style:family="paragraph" style:parent-style-name="List_20_Paragraph">
      <style:text-properties fo:font-size="11pt" style:font-size-asian="11pt" style:font-name-complex="Arial" style:font-size-complex="11pt"/>
    </style:style>
    <style:style style:name="T795_1" style:family="text">
      <style:text-properties fo:font-size="11pt" style:font-size-asian="11pt" style:font-name-complex="Arial" style:font-size-complex="11pt"/>
    </style:style>
    <style:style style:name="T795_2" style:family="text">
      <style:text-properties fo:font-size="11pt" style:font-size-asian="11pt" style:font-name-complex="Arial" style:font-size-complex="11pt"/>
    </style:style>
    <style:style style:name="T795_3" style:family="text">
      <style:text-properties fo:font-size="11pt" style:font-size-asian="11pt" style:font-name-complex="Arial" style:font-size-complex="11pt"/>
    </style:style>
    <style:style style:name="T795_4" style:family="text">
      <style:text-properties fo:font-size="11pt" style:font-size-asian="11pt" style:font-name-complex="Arial" style:font-size-complex="11pt"/>
    </style:style>
    <style:style style:name="T795_5" style:family="text">
      <style:text-properties fo:font-size="11pt" style:font-size-asian="11pt" style:font-name-complex="Arial" style:font-size-complex="11pt"/>
    </style:style>
    <style:style style:name="T795_6" style:family="text">
      <style:text-properties fo:font-size="11pt" style:font-size-asian="11pt" style:font-name-complex="Arial" style:font-size-complex="11pt"/>
    </style:style>
    <style:style style:name="P796" style:family="paragraph" style:parent-style-name="List_20_Paragraph">
      <style:text-properties fo:font-size="11pt" style:font-size-asian="11pt" style:font-name-complex="Arial" style:font-size-complex="11pt"/>
    </style:style>
    <style:style style:name="P797" style:family="paragraph" style:parent-style-name="List_20_Paragraph">
      <style:text-properties fo:font-size="11pt" style:font-size-asian="11pt" style:font-name-complex="Arial" style:font-size-complex="11pt"/>
    </style:style>
    <style:style style:name="T797_1" style:family="text">
      <style:text-properties fo:font-size="11pt" style:font-size-asian="11pt" style:font-name-complex="Arial" style:font-size-complex="11pt"/>
    </style:style>
    <style:style style:name="P798" style:family="paragraph" style:parent-style-name="List_20_Paragraph">
      <style:text-properties fo:font-size="11pt" style:font-size-asian="11pt" style:font-name-complex="Arial" style:font-size-complex="11pt"/>
    </style:style>
    <style:style style:name="P799" style:family="paragraph" style:parent-style-name="List_20_Paragraph">
      <style:text-properties fo:font-size="11pt" style:font-size-asian="11pt" style:font-name-complex="Arial" style:font-size-complex="11pt"/>
    </style:style>
    <style:style style:name="P800" style:family="paragraph" style:parent-style-name="List_20_Paragraph">
      <style:text-properties fo:font-size="11pt" style:font-size-asian="11pt" style:font-name-complex="Arial" style:font-size-complex="11pt"/>
    </style:style>
    <style:style style:name="T800_1" style:family="text">
      <style:text-properties fo:font-size="11pt" style:font-size-asian="11pt" style:font-name-complex="Arial" style:font-size-complex="11pt"/>
    </style:style>
    <style:style style:name="T800_2" style:family="text">
      <style:text-properties fo:font-size="11pt" style:font-size-asian="11pt" style:font-name-complex="Arial" style:font-size-complex="11pt"/>
    </style:style>
    <style:style style:name="T800_3" style:family="text">
      <style:text-properties fo:font-size="11pt" style:font-size-asian="11pt" style:font-name-complex="Arial" style:font-size-complex="11pt"/>
    </style:style>
    <style:style style:name="T800_4" style:family="text">
      <style:text-properties fo:font-size="11pt" style:font-size-asian="11pt" style:font-name-complex="Arial" style:font-size-complex="11pt"/>
    </style:style>
    <style:style style:name="T800_5" style:family="text">
      <style:text-properties fo:font-size="11pt" style:font-size-asian="11pt" style:font-name-complex="Arial" style:font-size-complex="11pt"/>
    </style:style>
    <style:style style:name="T800_6" style:family="text">
      <style:text-properties fo:font-size="11pt" style:font-size-asian="11pt" style:font-name-complex="Arial" style:font-size-complex="11pt"/>
    </style:style>
    <style:style style:name="P801" style:family="paragraph" style:parent-style-name="Normal">
      <style:paragraph-properties fo:margin-top="0.423cm"/>
    </style:style>
    <style:style style:name="T80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802" style:family="paragraph" style:parent-style-name="List_20_Paragraph">
      <style:paragraph-properties fo:margin-bottom="0.423cm"/>
      <style:text-properties fo:font-size="11pt" style:font-name-asian="Arial" style:font-size-asian="11pt" style:font-name-complex="Arial" style:font-size-complex="11pt"/>
    </style:style>
    <style:style style:name="P803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803_1" style:family="text">
      <style:text-properties fo:font-size="11pt" style:font-name-asian="Arial" style:font-size-asian="11pt" style:font-name-complex="Arial" style:font-size-complex="11pt"/>
    </style:style>
    <style:style style:name="T803_2" style:family="text">
      <style:text-properties fo:font-size="11pt" style:font-name-asian="Arial" style:font-size-asian="11pt" style:font-name-complex="Arial" style:font-size-complex="11pt"/>
    </style:style>
    <style:style style:name="T803_3" style:family="text">
      <style:text-properties fo:font-size="11pt" style:font-name-asian="Arial" style:font-size-asian="11pt" style:font-name-complex="Arial" style:font-size-complex="11pt"/>
    </style:style>
    <style:style style:name="T803_4" style:family="text">
      <style:text-properties fo:font-size="11pt" style:font-name-asian="Arial" style:font-size-asian="11pt" style:font-name-complex="Arial" style:font-size-complex="11pt"/>
    </style:style>
    <style:style style:name="T803_5" style:family="text">
      <style:text-properties fo:font-size="11pt" style:font-name-asian="Arial" style:font-size-asian="11pt" style:font-name-complex="Arial" style:font-size-complex="11pt"/>
    </style:style>
    <style:style style:name="T803_6" style:family="text">
      <style:text-properties fo:font-size="11pt" style:font-name-asian="Arial" style:font-size-asian="11pt" style:font-name-complex="Arial" style:font-size-complex="11pt"/>
    </style:style>
    <style:style style:name="T803_7" style:family="text">
      <style:text-properties fo:font-size="11pt" style:font-name-asian="Arial" style:font-size-asian="11pt" style:font-name-complex="Arial" style:font-size-complex="11pt"/>
    </style:style>
    <style:style style:name="T803_8" style:family="text">
      <style:text-properties fo:font-size="11pt" style:font-name-asian="Arial" style:font-size-asian="11pt" style:font-name-complex="Arial" style:font-size-complex="11pt"/>
    </style:style>
    <style:style style:name="T803_9" style:family="text">
      <style:text-properties fo:font-size="11pt" style:font-name-asian="Arial" style:font-size-asian="11pt" style:font-name-complex="Arial" style:font-size-complex="11pt"/>
    </style:style>
    <style:style style:name="T803_10" style:family="text">
      <style:text-properties fo:font-size="11pt" style:font-name-asian="Arial" style:font-size-asian="11pt" style:font-name-complex="Arial" style:font-size-complex="11pt"/>
    </style:style>
    <style:style style:name="T803_11" style:family="text">
      <style:text-properties fo:font-size="11pt" style:font-name-asian="Arial" style:font-size-asian="11pt" style:font-name-complex="Arial" style:font-size-complex="11pt"/>
    </style:style>
    <style:style style:name="T803_12" style:family="text">
      <style:text-properties fo:font-size="11pt" style:font-name-asian="Arial" style:font-size-asian="11pt" style:font-name-complex="Arial" style:font-size-complex="11pt"/>
    </style:style>
    <style:style style:name="T803_13" style:family="text">
      <style:text-properties fo:font-size="11pt" style:font-name-asian="Arial" style:font-size-asian="11pt" style:font-name-complex="Arial" style:font-size-complex="11pt"/>
    </style:style>
    <style:style style:name="T803_14" style:family="text">
      <style:text-properties fo:font-size="11pt" style:font-name-asian="Arial" style:font-size-asian="11pt" style:font-name-complex="Arial" style:font-size-complex="11pt"/>
    </style:style>
    <style:style style:name="T803_15" style:family="text">
      <style:text-properties fo:font-size="11pt" style:font-name-asian="Arial" style:font-size-asian="11pt" style:font-name-complex="Arial" style:font-size-complex="11pt"/>
    </style:style>
    <style:style style:name="T803_16" style:family="text">
      <style:text-properties fo:font-size="11pt" style:font-name-asian="Arial" style:font-size-asian="11pt" style:font-name-complex="Arial" style:font-size-complex="11pt"/>
    </style:style>
    <style:style style:name="T803_17" style:family="text">
      <style:text-properties fo:font-size="11pt" style:font-name-asian="Arial" style:font-size-asian="11pt" style:font-name-complex="Arial" style:font-size-complex="11pt"/>
    </style:style>
    <style:style style:name="T803_18" style:family="text">
      <style:text-properties fo:font-size="11pt" style:font-name-asian="Arial" style:font-size-asian="11pt" style:font-name-complex="Arial" style:font-size-complex="11pt"/>
    </style:style>
    <style:style style:name="P804" style:family="paragraph" style:parent-style-name="List_20_Paragraph">
      <style:paragraph-properties fo:margin-bottom="0.423cm"/>
    </style:style>
    <style:style style:name="T804_1" style:family="text">
      <style:text-properties fo:font-size="11pt" style:font-name-asian="Arial" style:font-size-asian="11pt" style:font-name-complex="Arial" style:font-size-complex="11pt"/>
    </style:style>
    <style:style style:name="P805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805_1" style:family="text">
      <style:text-properties fo:font-size="11pt" style:font-name-asian="Arial" style:font-size-asian="11pt" style:font-name-complex="Arial" style:font-size-complex="11pt"/>
    </style:style>
    <style:style style:name="T805_2" style:family="text">
      <style:text-properties fo:font-size="11pt" style:font-name-asian="Arial" style:font-size-asian="11pt" style:font-name-complex="Arial" style:font-size-complex="11pt"/>
    </style:style>
    <style:style style:name="T805_3" style:family="text">
      <style:text-properties fo:font-size="11pt" style:font-name-asian="Arial" style:font-size-asian="11pt" style:font-name-complex="Arial" style:font-size-complex="11pt"/>
    </style:style>
    <style:style style:name="T805_4" style:family="text">
      <style:text-properties fo:font-size="11pt" style:font-name-asian="Arial" style:font-size-asian="11pt" style:font-name-complex="Arial" style:font-size-complex="11pt"/>
    </style:style>
    <style:style style:name="T805_5" style:family="text">
      <style:text-properties fo:font-size="11pt" style:font-name-asian="Arial" style:font-size-asian="11pt" style:font-name-complex="Arial" style:font-size-complex="11pt"/>
    </style:style>
    <style:style style:name="T805_6" style:family="text">
      <style:text-properties fo:font-size="11pt" style:font-name-asian="Arial" style:font-size-asian="11pt" style:font-name-complex="Arial" style:font-size-complex="11pt"/>
    </style:style>
    <style:style style:name="T805_7" style:family="text">
      <style:text-properties fo:font-size="11pt" style:font-name-asian="Arial" style:font-size-asian="11pt" style:font-name-complex="Arial" style:font-size-complex="11pt"/>
    </style:style>
    <style:style style:name="T805_8" style:family="text">
      <style:text-properties fo:font-size="11pt" style:font-name-asian="Arial" style:font-size-asian="11pt" style:font-name-complex="Arial" style:font-size-complex="11pt"/>
    </style:style>
    <style:style style:name="T805_9" style:family="text">
      <style:text-properties fo:font-size="11pt" style:font-name-asian="Arial" style:font-size-asian="11pt" style:font-name-complex="Arial" style:font-size-complex="11pt"/>
    </style:style>
    <style:style style:name="T805_10" style:family="text">
      <style:text-properties fo:font-size="11pt" style:font-name-asian="Arial" style:font-size-asian="11pt" style:font-name-complex="Arial" style:font-size-complex="11pt"/>
    </style:style>
    <style:style style:name="T805_11" style:family="text">
      <style:text-properties fo:font-size="11pt" style:font-name-asian="Arial" style:font-size-asian="11pt" style:font-name-complex="Arial" style:font-size-complex="11pt"/>
    </style:style>
    <style:style style:name="T805_12" style:family="text">
      <style:text-properties fo:font-size="11pt" style:font-name-asian="Arial" style:font-size-asian="11pt" style:font-name-complex="Arial" style:font-size-complex="11pt"/>
    </style:style>
    <style:style style:name="T805_13" style:family="text">
      <style:text-properties fo:font-size="11pt" style:font-name-asian="Arial" style:font-size-asian="11pt" style:font-name-complex="Arial" style:font-size-complex="11pt"/>
    </style:style>
    <style:style style:name="T805_14" style:family="text">
      <style:text-properties fo:font-size="11pt" style:font-name-asian="Arial" style:font-size-asian="11pt" style:font-name-complex="Arial" style:font-size-complex="11pt"/>
    </style:style>
    <style:style style:name="T805_15" style:family="text">
      <style:text-properties fo:font-size="11pt" style:font-name-asian="Arial" style:font-size-asian="11pt" style:font-name-complex="Arial" style:font-size-complex="11pt"/>
    </style:style>
    <style:style style:name="T805_16" style:family="text">
      <style:text-properties fo:font-size="11pt" style:font-name-asian="Arial" style:font-size-asian="11pt" style:font-name-complex="Arial" style:font-size-complex="11pt"/>
    </style:style>
    <style:style style:name="T805_17" style:family="text">
      <style:text-properties fo:font-size="11pt" style:font-name-asian="Arial" style:font-size-asian="11pt" style:font-name-complex="Arial" style:font-size-complex="11pt"/>
    </style:style>
    <style:style style:name="T805_18" style:family="text">
      <style:text-properties fo:font-size="11pt" style:font-name-asian="Arial" style:font-size-asian="11pt" style:font-name-complex="Arial" style:font-size-complex="11pt"/>
    </style:style>
    <style:style style:name="T805_19" style:family="text">
      <style:text-properties fo:font-size="11pt" style:font-name-asian="Arial" style:font-size-asian="11pt" style:font-name-complex="Arial" style:font-size-complex="11pt"/>
    </style:style>
    <style:style style:name="T805_20" style:family="text">
      <style:text-properties fo:font-size="11pt" style:font-name-asian="Arial" style:font-size-asian="11pt" style:font-name-complex="Arial" style:font-size-complex="11pt"/>
    </style:style>
    <style:style style:name="P806" style:family="paragraph" style:parent-style-name="Normal">
      <style:paragraph-properties fo:margin-top="0.071cm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807" style:family="paragraph" style:parent-style-name="Normal">
      <style:paragraph-properties fo:margin-top="0.071cm"/>
    </style:style>
    <style:style style:name="T80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808" style:family="paragraph" style:parent-style-name="Normal">
      <style:paragraph-properties fo:margin-top="0.071cm"/>
      <style:text-properties fo:font-size="11pt" style:font-size-asian="11pt" style:font-size-complex="11pt"/>
    </style:style>
    <style:style style:name="P809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809_1" style:family="text">
      <style:text-properties fo:font-size="11pt" style:font-name-asian="Arial" style:font-size-asian="11pt" style:font-name-complex="Arial" style:font-size-complex="11pt"/>
    </style:style>
    <style:style style:name="T809_2" style:family="text">
      <style:text-properties fo:font-size="11pt" style:font-name-asian="Arial" style:font-size-asian="11pt" style:font-name-complex="Arial" style:font-size-complex="11pt"/>
    </style:style>
    <style:style style:name="T809_3" style:family="text">
      <style:text-properties fo:font-size="11pt" style:font-name-asian="Arial" style:font-size-asian="11pt" style:font-name-complex="Arial" style:font-size-complex="11pt"/>
    </style:style>
    <style:style style:name="T809_4" style:family="text">
      <style:text-properties fo:font-size="11pt" style:font-name-asian="Arial" style:font-size-asian="11pt" style:font-name-complex="Arial" style:font-size-complex="11pt"/>
    </style:style>
    <style:style style:name="T809_5" style:family="text">
      <style:text-properties fo:font-size="11pt" style:font-name-asian="Arial" style:font-size-asian="11pt" style:font-name-complex="Arial" style:font-size-complex="11pt"/>
    </style:style>
    <style:style style:name="T809_6" style:family="text">
      <style:text-properties fo:font-size="11pt" style:font-name-asian="Arial" style:font-size-asian="11pt" style:font-name-complex="Arial" style:font-size-complex="11pt"/>
    </style:style>
    <style:style style:name="T809_7" style:family="text">
      <style:text-properties fo:font-size="11pt" style:font-name-asian="Arial" style:font-size-asian="11pt" style:font-name-complex="Arial" style:font-size-complex="11pt"/>
    </style:style>
    <style:style style:name="T809_8" style:family="text">
      <style:text-properties fo:font-size="11pt" style:font-name-asian="Arial" style:font-size-asian="11pt" style:font-name-complex="Arial" style:font-size-complex="11pt"/>
    </style:style>
    <style:style style:name="T809_9" style:family="text">
      <style:text-properties fo:font-size="11pt" style:font-name-asian="Arial" style:font-size-asian="11pt" style:font-name-complex="Arial" style:font-size-complex="11pt"/>
    </style:style>
    <style:style style:name="T809_10" style:family="text">
      <style:text-properties fo:font-size="11pt" style:font-name-asian="Arial" style:font-size-asian="11pt" style:font-name-complex="Arial" style:font-size-complex="11pt"/>
    </style:style>
    <style:style style:name="T809_11" style:family="text">
      <style:text-properties fo:font-size="11pt" style:font-name-asian="Arial" style:font-size-asian="11pt" style:font-name-complex="Arial" style:font-size-complex="11pt"/>
    </style:style>
    <style:style style:name="T809_12" style:family="text">
      <style:text-properties fo:font-size="11pt" style:font-name-asian="Arial" style:font-size-asian="11pt" style:font-name-complex="Arial" style:font-size-complex="11pt"/>
    </style:style>
    <style:style style:name="T809_13" style:family="text">
      <style:text-properties fo:font-size="11pt" style:font-name-asian="Arial" style:font-size-asian="11pt" style:font-name-complex="Arial" style:font-size-complex="11pt"/>
    </style:style>
    <style:style style:name="T809_14" style:family="text">
      <style:text-properties fo:font-size="11pt" style:font-name-asian="Arial" style:font-size-asian="11pt" style:font-name-complex="Arial" style:font-size-complex="11pt"/>
    </style:style>
    <style:style style:name="T809_15" style:family="text">
      <style:text-properties fo:font-size="11pt" style:font-name-asian="Arial" style:font-size-asian="11pt" style:font-name-complex="Arial" style:font-size-complex="11pt"/>
    </style:style>
    <style:style style:name="T809_16" style:family="text">
      <style:text-properties fo:font-size="11pt" style:font-name-asian="Arial" style:font-size-asian="11pt" style:font-name-complex="Arial" style:font-size-complex="11pt"/>
    </style:style>
    <style:style style:name="T809_17" style:family="text">
      <style:text-properties fo:font-size="11pt" style:font-name-asian="Arial" style:font-size-asian="11pt" style:font-name-complex="Arial" style:font-size-complex="11pt"/>
    </style:style>
    <style:style style:name="T809_18" style:family="text">
      <style:text-properties fo:font-size="11pt" style:font-name-asian="Arial" style:font-size-asian="11pt" style:font-name-complex="Arial" style:font-size-complex="11pt"/>
    </style:style>
    <style:style style:name="T809_19" style:family="text">
      <style:text-properties fo:font-size="11pt" style:font-name-asian="Arial" style:font-size-asian="11pt" style:font-name-complex="Arial" style:font-size-complex="11pt"/>
    </style:style>
    <style:style style:name="T809_20" style:family="text">
      <style:text-properties fo:font-size="11pt" style:font-name-asian="Arial" style:font-size-asian="11pt" style:font-name-complex="Arial" style:font-size-complex="11pt"/>
    </style:style>
    <style:style style:name="T809_21" style:family="text">
      <style:text-properties fo:font-size="11pt" style:font-name-asian="Arial" style:font-size-asian="11pt" style:font-name-complex="Arial" style:font-size-complex="11pt"/>
    </style:style>
    <style:style style:name="T809_22" style:family="text">
      <style:text-properties fo:font-size="11pt" style:font-name-asian="Arial" style:font-size-asian="11pt" style:font-name-complex="Arial" style:font-size-complex="11pt"/>
    </style:style>
    <style:style style:name="T809_23" style:family="text">
      <style:text-properties fo:font-size="11pt" style:font-name-asian="Arial" style:font-size-asian="11pt" style:font-name-complex="Arial" style:font-size-complex="11pt"/>
    </style:style>
    <style:style style:name="T809_24" style:family="text">
      <style:text-properties fo:font-size="11pt" style:font-name-asian="Arial" style:font-size-asian="11pt" style:font-name-complex="Arial" style:font-size-complex="11pt"/>
    </style:style>
    <style:style style:name="T809_25" style:family="text">
      <style:text-properties fo:font-size="11pt" style:font-name-asian="Arial" style:font-size-asian="11pt" style:font-name-complex="Arial" style:font-size-complex="11pt"/>
    </style:style>
    <style:style style:name="T809_26" style:family="text">
      <style:text-properties fo:font-size="11pt" style:font-name-asian="Arial" style:font-size-asian="11pt" style:font-name-complex="Arial" style:font-size-complex="11pt"/>
    </style:style>
    <style:style style:name="P810" style:family="paragraph" style:parent-style-name="List_20_Paragraph">
      <style:paragraph-properties fo:margin-bottom="0.423cm" fo:margin-left="1.397cm"/>
      <style:text-properties fo:font-size="11pt" style:font-name-asian="Arial" style:font-size-asian="11pt" style:font-name-complex="Arial" style:font-size-complex="11pt"/>
    </style:style>
    <style:style style:name="P811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811_1" style:family="text">
      <style:text-properties fo:font-size="11pt" style:font-name-asian="Arial" style:font-size-asian="11pt" style:font-name-complex="Arial" style:font-size-complex="11pt"/>
    </style:style>
    <style:style style:name="P812" style:family="paragraph" style:parent-style-name="List_20_Paragraph">
      <style:paragraph-properties fo:margin-bottom="0.423cm" fo:margin-left="1.397cm"/>
    </style:style>
    <style:style style:name="P813" style:family="paragraph" style:parent-style-name="List_20_Paragraph"/>
    <style:style style:name="T813_1" style:family="text">
      <style:text-properties fo:font-size="11pt" style:font-name-asian="Arial" style:font-size-asian="11pt" style:font-name-complex="Arial" style:font-size-complex="11pt"/>
    </style:style>
    <style:style style:name="T813_2" style:family="text">
      <style:text-properties fo:font-size="11pt" style:font-name-asian="Arial" style:font-size-asian="11pt" style:font-name-complex="Arial" style:font-size-complex="11pt"/>
    </style:style>
    <style:style style:name="T813_3" style:family="text">
      <style:text-properties fo:font-size="11pt" style:font-name-asian="Arial" style:font-size-asian="11pt" style:font-name-complex="Arial" style:font-size-complex="11pt"/>
    </style:style>
    <style:style style:name="T813_4" style:family="text">
      <style:text-properties fo:font-size="11pt" style:font-name-asian="Arial" style:font-size-asian="11pt" style:font-name-complex="Arial" style:font-size-complex="11pt"/>
    </style:style>
    <style:style style:name="T813_5" style:family="text">
      <style:text-properties fo:font-size="11pt" style:font-name-asian="Arial" style:font-size-asian="11pt" style:font-name-complex="Arial" style:font-size-complex="11pt"/>
    </style:style>
    <style:style style:name="T813_6" style:family="text">
      <style:text-properties fo:font-size="11pt" style:font-name-asian="Arial" style:font-size-asian="11pt" style:font-name-complex="Arial" style:font-size-complex="11pt"/>
    </style:style>
    <style:style style:name="T813_7" style:family="text">
      <style:text-properties fo:font-size="11pt" style:font-name-asian="Arial" style:font-size-asian="11pt" style:font-name-complex="Arial" style:font-size-complex="11pt"/>
    </style:style>
    <style:style style:name="P814" style:family="paragraph" style:parent-style-name="Heading_20_2">
      <style:paragraph-properties fo:break-before="page"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</style:style>
    <style:style style:name="T814_1" style:family="text">
      <style:text-properties fo:font-style="normal" style:font-style-asian="normal"/>
    </style:style>
    <style:style style:name="T814_2" style:family="text">
      <style:text-properties fo:font-style="normal" style:font-style-asian="normal" fo:font-size="12pt" style:font-size-asian="12pt" style:font-size-complex="12pt" fo:font-weight="normal" style:font-weight-asian="normal"/>
    </style:style>
    <style:style style:name="P815" style:family="paragraph" style:parent-style-name="Normal">
      <style:text-properties fo:font-size="10pt" style:font-size-asian="10pt"/>
    </style:style>
    <style:style style:name="P816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816_1" style:family="text">
      <style:text-properties fo:font-size="11pt" style:font-name-asian="Arial" style:font-size-asian="11pt" style:font-name-complex="Arial" style:font-size-complex="11pt"/>
    </style:style>
    <style:style style:name="T816_2" style:family="text">
      <style:text-properties fo:font-size="11pt" style:font-name-asian="Arial" style:font-size-asian="11pt" style:font-name-complex="Arial" style:font-size-complex="11pt"/>
    </style:style>
    <style:style style:name="T816_3" style:family="text">
      <style:text-properties fo:font-size="11pt" style:font-name-asian="Arial" style:font-size-asian="11pt" style:font-name-complex="Arial" style:font-size-complex="11pt"/>
    </style:style>
    <style:style style:name="T816_4" style:family="text">
      <style:text-properties fo:font-size="11pt" style:font-name-asian="Arial" style:font-size-asian="11pt" style:font-name-complex="Arial" style:font-size-complex="11pt"/>
    </style:style>
    <style:style style:name="T816_5" style:family="text">
      <style:text-properties fo:font-size="11pt" style:font-name-asian="Arial" style:font-size-asian="11pt" style:font-name-complex="Arial" style:font-size-complex="11pt"/>
    </style:style>
    <style:style style:name="T816_6" style:family="text">
      <style:text-properties fo:font-size="11pt" style:font-name-asian="Arial" style:font-size-asian="11pt" style:font-name-complex="Arial" style:font-size-complex="11pt"/>
    </style:style>
    <style:style style:name="T816_7" style:family="text">
      <style:text-properties fo:font-size="11pt" style:font-name-asian="Arial" style:font-size-asian="11pt" style:font-name-complex="Arial" style:font-size-complex="11pt"/>
    </style:style>
    <style:style style:name="T816_8" style:family="text">
      <style:text-properties fo:font-size="11pt" style:font-name-asian="Arial" style:font-size-asian="11pt" style:font-name-complex="Arial" style:font-size-complex="11pt"/>
    </style:style>
    <style:style style:name="T816_9" style:family="text">
      <style:text-properties fo:font-size="11pt" style:font-name-asian="Arial" style:font-size-asian="11pt" style:font-name-complex="Arial" style:font-size-complex="11pt"/>
    </style:style>
    <style:style style:name="P817" style:family="paragraph" style:parent-style-name="List_20_Paragraph">
      <style:text-properties fo:font-size="11pt" style:font-size-asian="11pt" style:font-name-complex="Arial" style:font-size-complex="11pt"/>
    </style:style>
    <style:style style:name="P818" style:family="paragraph" style:parent-style-name="List_20_Paragraph">
      <style:paragraph-properties fo:text-align="center">
        <style:tab-stops>
          <style:tab-stop style:type="left" style:leader-style="none" style:position="0.231cm"/>
        </style:tab-stops>
      </style:paragraph-properties>
    </style:style>
    <style:style style:name="T818_1" style:family="text">
      <style:text-properties fo:font-size="10pt" style:font-size-asian="10pt" style:font-name-complex="Arial" style:font-size-complex="10pt" fo:font-weight="bold" style:font-weight-asian="bold"/>
    </style:style>
    <style:style style:name="T818_2" style:family="text">
      <style:text-properties fo:font-size="10pt" style:font-size-asian="10pt" style:font-name-complex="Arial" style:font-size-complex="10pt" fo:font-weight="bold" style:font-weight-asian="bold"/>
    </style:style>
    <style:style style:name="T818_3" style:family="text">
      <style:text-properties fo:font-size="10pt" style:font-size-asian="10pt" style:font-name-complex="Arial" style:font-size-complex="10pt" fo:font-weight="bold" style:font-weight-asian="bold"/>
    </style:style>
    <style:style style:name="T818_4" style:family="text">
      <style:text-properties fo:font-size="10pt" style:font-size-asian="10pt" style:font-name-complex="Arial" style:font-size-complex="10pt" fo:font-weight="bold" style:font-weight-asian="bold"/>
    </style:style>
    <style:style style:name="Table12" style:family="table">
      <style:table-properties table:align="left" style:width="15.593cm" fo:margin-left="1.062cm"/>
    </style:style>
    <style:style style:name="Column39" style:family="table-column">
      <style:table-column-properties style:column-width="8.819cm"/>
    </style:style>
    <style:style style:name="Column40" style:family="table-column">
      <style:table-column-properties style:column-width="1.699cm"/>
    </style:style>
    <style:style style:name="Column41" style:family="table-column">
      <style:table-column-properties style:column-width="1.699cm"/>
    </style:style>
    <style:style style:name="Column42" style:family="table-column">
      <style:table-column-properties style:column-width="1.699cm"/>
    </style:style>
    <style:style style:name="Column43" style:family="table-column">
      <style:table-column-properties style:column-width="1.677cm"/>
    </style:style>
    <style:style style:name="Row63" style:family="table-row">
      <style:table-row-properties style:min-row-height="1.085cm"/>
    </style:style>
    <style:style style:name="Cell228" style:family="table-cell">
      <style:table-cell-properties fo:background-color="#8db3e2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19" style:family="paragraph" style:parent-style-name="Normal"/>
    <style:style style:name="T81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9" style:family="table-cell">
      <style:table-cell-properties fo:background-color="#8db3e2" style:vertical-align="middle" fo:border-top="#000000 0.035cm solid" fo:border-bottom="#000000 0.035cm solid" fo:padding-left="0.19cm" fo:padding-right="0.19cm" fo:border-right="#000000 0.035cm solid" fo:wrap-option="wrap"/>
    </style:style>
    <style:style style:name="P820" style:family="paragraph" style:parent-style-name="Normal"/>
    <style:style style:name="T82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0" style:family="table-cell">
      <style:table-cell-properties fo:background-color="#8db3e2" style:vertical-align="middle" fo:border-top="#000000 0.035cm solid" fo:border-bottom="#000000 0.035cm solid" fo:padding-left="0.19cm" fo:padding-right="0.19cm" fo:border-right="#000000 0.035cm solid" fo:wrap-option="wrap"/>
    </style:style>
    <style:style style:name="P821" style:family="paragraph" style:parent-style-name="Normal"/>
    <style:style style:name="T82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1" style:family="table-cell">
      <style:table-cell-properties fo:background-color="#8db3e2" style:vertical-align="middle" fo:border-top="#000000 0.035cm solid" fo:border-bottom="#000000 0.035cm solid" fo:padding-left="0.19cm" fo:padding-right="0.19cm" fo:border-right="#000000 0.035cm solid" fo:wrap-option="wrap"/>
    </style:style>
    <style:style style:name="P822" style:family="paragraph" style:parent-style-name="Normal"/>
    <style:style style:name="T82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2" style:family="table-cell">
      <style:table-cell-properties fo:background-color="#8db3e2" style:vertical-align="middle" fo:border-top="#000000 0.035cm solid" fo:border-bottom="#000000 0.035cm solid" fo:padding-left="0.19cm" fo:padding-right="0.19cm" fo:border-right="#000000 0.035cm solid" fo:wrap-option="wrap"/>
    </style:style>
    <style:style style:name="P823" style:family="paragraph" style:parent-style-name="Normal"/>
    <style:style style:name="T82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4" style:family="table-row">
      <style:table-row-properties style:min-row-height="0.556cm"/>
    </style:style>
    <style:style style:name="Cell233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824" style:family="paragraph" style:parent-style-name="Normal"/>
    <style:style style:name="T824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4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25" style:family="paragraph" style:parent-style-name="Normal">
      <style:paragraph-properties fo:text-align="right"/>
    </style:style>
    <style:style style:name="T825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35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26" style:family="paragraph" style:parent-style-name="Normal">
      <style:paragraph-properties fo:text-align="right"/>
    </style:style>
    <style:style style:name="T826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36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27" style:family="paragraph" style:parent-style-name="Normal">
      <style:paragraph-properties fo:text-align="right"/>
    </style:style>
    <style:style style:name="T82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37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28" style:family="paragraph" style:parent-style-name="Normal">
      <style:paragraph-properties fo:text-align="right"/>
    </style:style>
    <style:style style:name="T82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5" style:family="table-row">
      <style:table-row-properties style:min-row-height="0.556cm"/>
    </style:style>
    <style:style style:name="Cell238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829" style:family="paragraph" style:parent-style-name="Normal"/>
    <style:style style:name="T82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9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30" style:family="paragraph" style:parent-style-name="Normal">
      <style:paragraph-properties fo:text-align="right"/>
    </style:style>
    <style:style style:name="T83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40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31" style:family="paragraph" style:parent-style-name="Normal">
      <style:paragraph-properties fo:text-align="right"/>
    </style:style>
    <style:style style:name="T83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41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32" style:family="paragraph" style:parent-style-name="Normal">
      <style:paragraph-properties fo:text-align="right"/>
    </style:style>
    <style:style style:name="T83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42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33" style:family="paragraph" style:parent-style-name="Normal">
      <style:paragraph-properties fo:text-align="right"/>
    </style:style>
    <style:style style:name="T83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6" style:family="table-row">
      <style:table-row-properties style:min-row-height="0.556cm"/>
    </style:style>
    <style:style style:name="Cell243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834" style:family="paragraph" style:parent-style-name="List_20_Paragraph">
      <style:paragraph-properties fo:text-indent="-0.499cm" fo:margin-left="0.981cm"/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T834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44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35" style:family="paragraph" style:parent-style-name="Normal">
      <style:paragraph-properties fo:text-align="right"/>
    </style:style>
    <style:style style:name="T835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45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36" style:family="paragraph" style:parent-style-name="Normal">
      <style:paragraph-properties fo:text-align="right"/>
    </style:style>
    <style:style style:name="T836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46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37" style:family="paragraph" style:parent-style-name="Normal">
      <style:paragraph-properties fo:text-align="right"/>
    </style:style>
    <style:style style:name="T837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47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38" style:family="paragraph" style:parent-style-name="Normal">
      <style:paragraph-properties fo:text-align="right"/>
    </style:style>
    <style:style style:name="T838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Row67" style:family="table-row">
      <style:table-row-properties style:min-row-height="0.556cm"/>
    </style:style>
    <style:style style:name="Cell248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839" style:family="paragraph" style:parent-style-name="Normal"/>
    <style:style style:name="T839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9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40" style:family="paragraph" style:parent-style-name="Normal">
      <style:paragraph-properties fo:text-align="right"/>
    </style:style>
    <style:style style:name="T840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50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41" style:family="paragraph" style:parent-style-name="Normal">
      <style:paragraph-properties fo:text-align="right"/>
    </style:style>
    <style:style style:name="T841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51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42" style:family="paragraph" style:parent-style-name="Normal">
      <style:paragraph-properties fo:text-align="right"/>
    </style:style>
    <style:style style:name="T84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/>
    </style:style>
    <style:style style:name="Cell252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43" style:family="paragraph" style:parent-style-name="Normal">
      <style:paragraph-properties fo:text-align="right"/>
    </style:style>
    <style:style style:name="T84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8" style:family="table-row">
      <style:table-row-properties style:min-row-height="0.556cm"/>
    </style:style>
    <style:style style:name="Cell253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844" style:family="paragraph" style:parent-style-name="Normal"/>
    <style:style style:name="T844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4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45" style:family="paragraph" style:parent-style-name="Normal">
      <style:paragraph-properties fo:text-align="right"/>
    </style:style>
    <style:style style:name="T845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5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46" style:family="paragraph" style:parent-style-name="Normal">
      <style:paragraph-properties fo:text-align="right"/>
    </style:style>
    <style:style style:name="T846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6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47" style:family="paragraph" style:parent-style-name="Normal">
      <style:paragraph-properties fo:text-align="right"/>
    </style:style>
    <style:style style:name="T847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7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48" style:family="paragraph" style:parent-style-name="Normal">
      <style:paragraph-properties fo:text-align="right"/>
    </style:style>
    <style:style style:name="T84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9" style:family="table-row">
      <style:table-row-properties style:min-row-height="0.556cm"/>
    </style:style>
    <style:style style:name="Cell258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849" style:family="paragraph" style:parent-style-name="Normal"/>
    <style:style style:name="T849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9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50" style:family="paragraph" style:parent-style-name="Normal">
      <style:paragraph-properties fo:text-align="right"/>
    </style:style>
    <style:style style:name="T850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0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51" style:family="paragraph" style:parent-style-name="Normal">
      <style:paragraph-properties fo:text-align="right"/>
    </style:style>
    <style:style style:name="T851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1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52" style:family="paragraph" style:parent-style-name="Normal">
      <style:paragraph-properties fo:text-align="right"/>
    </style:style>
    <style:style style:name="T852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2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53" style:family="paragraph" style:parent-style-name="Normal">
      <style:paragraph-properties fo:text-align="right"/>
    </style:style>
    <style:style style:name="T85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0" style:family="table-row">
      <style:table-row-properties style:min-row-height="0.556cm"/>
    </style:style>
    <style:style style:name="Cell263" style:family="table-cell">
      <style:table-cell-properties fo:background-color="#8db3e2" style:vertical-align="middle" fo:border-bottom="#000000 0.035cm solid" fo:padding-left="0.19cm" fo:border-left="#000000 0.035cm solid" fo:padding-right="0.19cm" fo:border-right="#000000 0.035cm solid" fo:wrap-option="no-wrap"/>
    </style:style>
    <style:style style:name="P854" style:family="paragraph" style:parent-style-name="Normal"/>
    <style:style style:name="T854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4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55" style:family="paragraph" style:parent-style-name="Normal">
      <style:paragraph-properties fo:text-align="right"/>
    </style:style>
    <style:style style:name="T855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5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56" style:family="paragraph" style:parent-style-name="Normal">
      <style:paragraph-properties fo:text-align="right"/>
    </style:style>
    <style:style style:name="T856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6" style:family="table-cell">
      <style:table-cell-properties style:vertical-align="middle" fo:border-bottom="#000000 0.035cm solid" fo:padding-left="0.19cm" fo:padding-right="0.19cm" fo:border-right="#000000 0.035cm solid" fo:wrap-option="no-wrap"/>
    </style:style>
    <style:style style:name="P857" style:family="paragraph" style:parent-style-name="Normal">
      <style:paragraph-properties fo:text-align="right"/>
    </style:style>
    <style:style style:name="T857_1" style:family="text">
      <style:text-properties fo:font-style="italic" style:font-style-asian="italic" style:font-style-complex="italic"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7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58" style:family="paragraph" style:parent-style-name="Normal">
      <style:paragraph-properties fo:text-align="right"/>
    </style:style>
    <style:style style:name="T85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59" style:family="paragraph" style:parent-style-name="Normal">
      <style:paragraph-properties fo:margin-top="0.071cm" fo:margin-bottom="0.423cm"/>
      <style:text-properties fo:font-size="11pt" style:font-name-asian="Arial" style:font-size-asian="11pt" style:font-name-complex="Arial" style:font-size-complex="11pt"/>
    </style:style>
    <style:style style:name="P860" style:family="paragraph" style:parent-style-name="Normal"/>
    <style:style style:name="T860_1" style:family="text">
      <style:text-properties fo:font-size="11pt" style:font-size-asian="11pt" style:font-name-complex="Arial" style:font-size-complex="11pt" fo:font-weight="bold" style:font-weight-asian="bold"/>
    </style:style>
    <style:style style:name="T860_2" style:family="text">
      <style:text-properties fo:font-size="11pt" style:font-size-asian="11pt" style:font-name-complex="Arial" style:font-size-complex="11pt" fo:font-weight="bold" style:font-weight-asian="bold"/>
    </style:style>
    <style:style style:name="P861" style:family="paragraph" style:parent-style-name="Normal">
      <style:text-properties fo:font-size="11pt" style:font-size-asian="11pt" style:font-name-complex="Arial" style:font-size-complex="11pt"/>
    </style:style>
    <style:style style:name="P862" style:family="paragraph" style:parent-style-name="List_20_Paragraph"/>
    <style:style style:name="T862_1" style:family="text">
      <style:text-properties fo:font-size="11pt" style:font-name-asian="Arial" style:font-size-asian="11pt" style:font-name-complex="Arial" style:font-size-complex="11pt"/>
    </style:style>
    <style:style style:name="T862_2" style:family="text">
      <style:text-properties fo:font-size="11pt" style:font-name-asian="Arial" style:font-size-asian="11pt" style:font-name-complex="Arial" style:font-size-complex="11pt"/>
    </style:style>
    <style:style style:name="T862_3" style:family="text">
      <style:text-properties fo:font-size="11pt" style:font-name-asian="Arial" style:font-size-asian="11pt" style:font-name-complex="Arial" style:font-size-complex="11pt"/>
    </style:style>
    <style:style style:name="T862_4" style:family="text">
      <style:text-properties fo:font-size="11pt" style:font-name-asian="Arial" style:font-size-asian="11pt" style:font-name-complex="Arial" style:font-size-complex="11pt"/>
    </style:style>
    <style:style style:name="T862_5" style:family="text">
      <style:text-properties fo:font-size="11pt" style:font-name-asian="Arial" style:font-size-asian="11pt" style:font-name-complex="Arial" style:font-size-complex="11pt"/>
    </style:style>
    <style:style style:name="T862_6" style:family="text">
      <style:text-properties fo:font-size="11pt" style:font-name-asian="Arial" style:font-size-asian="11pt" style:font-name-complex="Arial" style:font-size-complex="11pt"/>
    </style:style>
    <style:style style:name="T862_7" style:family="text">
      <style:text-properties fo:font-size="11pt" style:font-name-asian="Arial" style:font-size-asian="11pt" style:font-name-complex="Arial" style:font-size-complex="11pt"/>
    </style:style>
    <style:style style:name="T862_8" style:family="text">
      <style:text-properties fo:font-size="11pt" style:font-name-asian="Arial" style:font-size-asian="11pt" style:font-name-complex="Arial" style:font-size-complex="11pt"/>
    </style:style>
    <style:style style:name="T862_9" style:family="text">
      <style:text-properties fo:font-size="11pt" style:font-name-asian="Arial" style:font-size-asian="11pt" style:font-name-complex="Arial" style:font-size-complex="11pt"/>
    </style:style>
    <style:style style:name="T862_10" style:family="text">
      <style:text-properties fo:font-size="11pt" style:font-name-asian="Arial" style:font-size-asian="11pt" style:font-name-complex="Arial" style:font-size-complex="11pt"/>
    </style:style>
    <style:style style:name="T862_11" style:family="text">
      <style:text-properties fo:font-size="11pt" style:font-name-asian="Arial" style:font-size-asian="11pt" style:font-name-complex="Arial" style:font-size-complex="11pt"/>
    </style:style>
    <style:style style:name="T862_12" style:family="text">
      <style:text-properties fo:font-size="11pt" style:font-name-asian="Arial" style:font-size-asian="11pt" style:font-name-complex="Arial" style:font-size-complex="11pt"/>
    </style:style>
    <style:style style:name="T862_13" style:family="text">
      <style:text-properties fo:font-size="11pt" style:font-name-asian="Arial" style:font-size-asian="11pt" style:font-name-complex="Arial" style:font-size-complex="11pt"/>
    </style:style>
    <style:style style:name="T862_14" style:family="text">
      <style:text-properties fo:font-size="11pt" style:font-name-asian="Arial" style:font-size-asian="11pt" style:font-name-complex="Arial" style:font-size-complex="11pt"/>
    </style:style>
    <style:style style:name="T862_15" style:family="text">
      <style:text-properties fo:font-size="11pt" style:font-name-asian="Arial" style:font-size-asian="11pt" style:font-name-complex="Arial" style:font-size-complex="11pt"/>
    </style:style>
    <style:style style:name="T862_16" style:family="text">
      <style:text-properties fo:font-size="11pt" style:font-name-asian="Arial" style:font-size-asian="11pt" style:font-name-complex="Arial" style:font-size-complex="11pt"/>
    </style:style>
    <style:style style:name="T862_17" style:family="text">
      <style:text-properties fo:font-size="11pt" style:font-name-asian="Arial" style:font-size-asian="11pt" style:font-name-complex="Arial" style:font-size-complex="11pt"/>
    </style:style>
    <style:style style:name="T862_18" style:family="text">
      <style:text-properties fo:font-size="11pt" style:font-name-asian="Arial" style:font-size-asian="11pt" style:font-name-complex="Arial" style:font-size-complex="11pt"/>
    </style:style>
    <style:style style:name="T862_19" style:family="text">
      <style:text-properties fo:font-size="11pt" style:font-name-asian="Arial" style:font-size-asian="11pt" style:font-name-complex="Arial" style:font-size-complex="11pt"/>
    </style:style>
    <style:style style:name="T862_20" style:family="text">
      <style:text-properties fo:font-size="11pt" style:font-name-asian="Arial" style:font-size-asian="11pt" style:font-name-complex="Arial" style:font-size-complex="11pt"/>
    </style:style>
    <style:style style:name="T862_21" style:family="text">
      <style:text-properties fo:font-size="11pt" style:font-name-asian="Arial" style:font-size-asian="11pt" style:font-name-complex="Arial" style:font-size-complex="11pt"/>
    </style:style>
    <style:style style:name="T862_22" style:family="text">
      <style:text-properties fo:font-size="11pt" style:font-name-asian="Arial" style:font-size-asian="11pt" style:font-name-complex="Arial" style:font-size-complex="11pt"/>
    </style:style>
    <style:style style:name="T862_23" style:family="text">
      <style:text-properties fo:font-size="11pt" style:font-name-asian="Arial" style:font-size-asian="11pt" style:font-name-complex="Arial" style:font-size-complex="11pt"/>
    </style:style>
    <style:style style:name="T862_24" style:family="text">
      <style:text-properties fo:font-size="11pt" style:font-name-asian="Arial" style:font-size-asian="11pt" style:font-name-complex="Arial" style:font-size-complex="11pt"/>
    </style:style>
    <style:style style:name="T862_25" style:family="text">
      <style:text-properties fo:font-size="11pt" style:font-name-asian="Arial" style:font-size-asian="11pt" style:font-name-complex="Arial" style:font-size-complex="11pt"/>
    </style:style>
    <style:style style:name="T862_26" style:family="text">
      <style:text-properties fo:font-size="11pt" style:font-name-asian="Arial" style:font-size-asian="11pt" style:font-name-complex="Arial" style:font-size-complex="11pt"/>
    </style:style>
    <style:style style:name="T862_27" style:family="text">
      <style:text-properties fo:font-size="11pt" style:font-name-asian="Arial" style:font-size-asian="11pt" style:font-name-complex="Arial" style:font-size-complex="11pt"/>
    </style:style>
    <style:style style:name="T862_28" style:family="text">
      <style:text-properties fo:font-size="11pt" style:font-name-asian="Arial" style:font-size-asian="11pt" style:font-name-complex="Arial" style:font-size-complex="11pt"/>
    </style:style>
    <style:style style:name="T862_29" style:family="text">
      <style:text-properties fo:font-size="11pt" style:font-size-asian="11pt" style:font-name-complex="Arial" style:font-size-complex="11pt"/>
    </style:style>
    <style:style style:name="P863" style:family="paragraph" style:parent-style-name="List_20_Paragraph">
      <style:paragraph-properties fo:margin-bottom="0.423cm" fo:margin-left="0cm"/>
      <style:text-properties fo:font-size="11pt" style:font-size-asian="11pt" style:font-name-complex="Arial" style:font-size-complex="11pt" fo:font-weight="bold" style:font-weight-asian="bold"/>
    </style:style>
    <style:style style:name="P864" style:family="paragraph" style:parent-style-name="List_20_Paragraph">
      <style:paragraph-properties fo:margin-bottom="0.423cm" fo:margin-left="0cm"/>
    </style:style>
    <style:style style:name="T864_1" style:family="text">
      <style:text-properties fo:font-size="11pt" style:font-size-asian="11pt" style:font-name-complex="Arial" style:font-size-complex="11pt" fo:font-weight="bold" style:font-weight-asian="bold"/>
    </style:style>
    <style:style style:name="P865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865_1" style:family="text">
      <style:text-properties fo:font-size="11pt" style:font-name-asian="Arial" style:font-size-asian="11pt" style:font-name-complex="Arial" style:font-size-complex="11pt"/>
    </style:style>
    <style:style style:name="P866" style:family="paragraph" style:parent-style-name="List_20_Paragraph">
      <style:text-properties fo:font-size="11pt" style:font-size-asian="11pt" style:font-name-complex="Arial" style:font-size-complex="11pt"/>
    </style:style>
    <style:style style:name="T86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66_2" style:family="text">
      <style:text-properties fo:font-size="11pt" style:font-size-asian="11pt" style:font-name-complex="Arial" style:font-size-complex="11pt"/>
    </style:style>
    <style:style style:name="T866_3" style:family="text">
      <style:text-properties fo:font-size="11pt" style:font-size-asian="11pt" style:font-name-complex="Arial" style:font-size-complex="11pt"/>
    </style:style>
    <style:style style:name="T866_4" style:family="text">
      <style:text-properties fo:font-size="11pt" style:font-size-asian="11pt" style:font-name-complex="Arial" style:font-size-complex="11pt"/>
    </style:style>
    <style:style style:name="P867" style:family="paragraph" style:parent-style-name="List_20_Paragraph">
      <style:text-properties fo:font-size="11pt" style:font-size-asian="11pt" style:font-name-complex="Arial" style:font-size-complex="11pt"/>
    </style:style>
    <style:style style:name="T86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67_2" style:family="text">
      <style:text-properties fo:font-size="11pt" style:font-size-asian="11pt" style:font-name-complex="Arial" style:font-size-complex="11pt"/>
    </style:style>
    <style:style style:name="P868" style:family="paragraph" style:parent-style-name="List_20_Paragraph">
      <style:paragraph-properties fo:margin-top="0.071cm" fo:margin-bottom="0.423cm"/>
      <style:text-properties fo:font-size="11pt" style:font-name-asian="Arial" style:font-size-asian="11pt" style:font-name-complex="Arial" style:font-size-complex="11pt"/>
    </style:style>
    <style:style style:name="P869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869_1" style:family="text">
      <style:text-properties fo:font-size="11pt" style:font-name-asian="Arial" style:font-size-asian="11pt" style:font-name-complex="Arial" style:font-size-complex="11pt"/>
    </style:style>
    <style:style style:name="P870" style:family="paragraph" style:parent-style-name="List_20_Paragraph">
      <style:paragraph-properties fo:margin-top="0.071cm" fo:margin-bottom="0.423cm"/>
      <style:text-properties fo:font-size="11pt" style:font-name-asian="Arial" style:font-size-asian="11pt" style:font-name-complex="Arial" style:font-size-complex="11pt"/>
    </style:style>
    <style:style style:name="P871" style:family="paragraph" style:parent-style-name="List_20_Paragraph"/>
    <style:style style:name="T871_1" style:family="text">
      <style:text-properties fo:font-size="11pt" style:font-size-asian="11pt" style:font-name-complex="Arial" style:font-size-complex="11pt"/>
    </style:style>
    <style:style style:name="T871_2" style:family="text">
      <style:text-properties fo:font-size="11pt" style:font-size-asian="11pt" style:font-name-complex="Arial" style:font-size-complex="11pt"/>
    </style:style>
    <style:style style:name="T871_3" style:family="text">
      <style:text-properties fo:font-size="11pt" style:font-size-asian="11pt" style:font-name-complex="Arial" style:font-size-complex="11pt"/>
    </style:style>
    <style:style style:name="T871_4" style:family="text">
      <style:text-properties fo:font-size="11pt" style:font-size-asian="11pt" style:font-name-complex="Arial" style:font-size-complex="11pt"/>
    </style:style>
    <style:style style:name="T871_5" style:family="text">
      <style:text-properties fo:font-size="11pt" style:font-size-asian="11pt" style:font-name-complex="Arial" style:font-size-complex="11pt"/>
    </style:style>
    <style:style style:name="T871_6" style:family="text">
      <style:text-properties fo:font-size="11pt" style:font-size-asian="11pt" style:font-name-complex="Arial" style:font-size-complex="11pt"/>
    </style:style>
    <style:style style:name="T871_7" style:family="text">
      <style:text-properties fo:font-size="11pt" style:font-size-asian="11pt" style:font-name-complex="Arial" style:font-size-complex="11pt"/>
    </style:style>
    <style:style style:name="T871_8" style:family="text">
      <style:text-properties fo:font-size="11pt" style:font-size-asian="11pt" style:font-name-complex="Arial" style:font-size-complex="11pt"/>
    </style:style>
    <style:style style:name="T871_9" style:family="text">
      <style:text-properties fo:font-size="11pt" style:font-size-asian="11pt" style:font-name-complex="Arial" style:font-size-complex="11pt"/>
    </style:style>
    <style:style style:name="T871_10" style:family="text">
      <style:text-properties fo:font-size="11pt" style:font-size-asian="11pt" style:font-name-complex="Arial" style:font-size-complex="11pt"/>
    </style:style>
    <style:style style:name="T871_11" style:family="text">
      <style:text-properties fo:font-size="11pt" style:font-size-asian="11pt" style:font-name-complex="Arial" style:font-size-complex="11pt"/>
    </style:style>
    <style:style style:name="T871_12" style:family="text">
      <style:text-properties fo:font-size="11pt" style:font-size-asian="11pt" style:font-name-complex="Arial" style:font-size-complex="11pt"/>
    </style:style>
    <style:style style:name="T871_13" style:family="text">
      <style:text-properties fo:font-size="11pt" style:font-size-asian="11pt" style:font-name-complex="Arial" style:font-size-complex="11pt"/>
    </style:style>
    <style:style style:name="T871_14" style:family="text">
      <style:text-properties fo:font-size="11pt" style:font-size-asian="11pt" style:font-name-complex="Arial" style:font-size-complex="11pt"/>
    </style:style>
    <style:style style:name="T871_15" style:family="text">
      <style:text-properties fo:font-size="11pt" style:font-size-asian="11pt" style:font-name-complex="Arial" style:font-size-complex="11pt"/>
    </style:style>
    <style:style style:name="T871_16" style:family="text">
      <style:text-properties fo:font-size="11pt" style:font-size-asian="11pt" style:font-name-complex="Arial" style:font-size-complex="11pt"/>
    </style:style>
    <style:style style:name="T871_17" style:family="text">
      <style:text-properties fo:font-size="11pt" style:font-size-asian="11pt" style:font-name-complex="Arial" style:font-size-complex="11pt"/>
    </style:style>
    <style:style style:name="T871_18" style:family="text">
      <style:text-properties fo:font-size="11pt" style:font-size-asian="11pt" style:font-name-complex="Arial" style:font-size-complex="11pt"/>
    </style:style>
    <style:style style:name="T871_19" style:family="text">
      <style:text-properties fo:font-size="11pt" style:font-size-asian="11pt" style:font-name-complex="Arial" style:font-size-complex="11pt"/>
    </style:style>
    <style:style style:name="T871_20" style:family="text">
      <style:text-properties fo:font-size="11pt" style:font-size-asian="11pt" style:font-name-complex="Arial" style:font-size-complex="11pt"/>
    </style:style>
    <style:style style:name="T871_21" style:family="text">
      <style:text-properties fo:font-size="11pt" style:font-size-asian="11pt" style:font-name-complex="Arial" style:font-size-complex="11pt"/>
    </style:style>
    <style:style style:name="T871_22" style:family="text">
      <style:text-properties fo:font-size="11pt" style:font-size-asian="11pt" style:font-name-complex="Arial" style:font-size-complex="11pt"/>
    </style:style>
    <style:style style:name="T871_23" style:family="text">
      <style:text-properties fo:font-size="11pt" style:font-size-asian="11pt" style:font-name-complex="Arial" style:font-size-complex="11pt"/>
    </style:style>
    <style:style style:name="T871_24" style:family="text">
      <style:text-properties fo:font-size="11pt" style:font-size-asian="11pt" style:font-name-complex="Arial" style:font-size-complex="11pt"/>
    </style:style>
    <style:style style:name="T871_25" style:family="text">
      <style:text-properties fo:font-size="11pt" style:font-size-asian="11pt" style:font-name-complex="Arial" style:font-size-complex="11pt"/>
    </style:style>
    <style:style style:name="T871_26" style:family="text">
      <style:text-properties fo:font-size="11pt" style:font-size-asian="11pt" style:font-name-complex="Arial" style:font-size-complex="11pt"/>
    </style:style>
    <style:style style:name="T871_27" style:family="text">
      <style:text-properties fo:font-size="11pt" style:font-size-asian="11pt" style:font-name-complex="Arial" style:font-size-complex="11pt"/>
    </style:style>
    <style:style style:name="T871_28" style:family="text">
      <style:text-properties fo:font-size="11pt" style:font-size-asian="11pt" style:font-name-complex="Arial" style:font-size-complex="11pt"/>
    </style:style>
    <style:style style:name="T871_29" style:family="text">
      <style:text-properties fo:font-size="11pt" style:font-size-asian="11pt" style:font-name-complex="Arial" style:font-size-complex="11pt"/>
    </style:style>
    <style:style style:name="T871_30" style:family="text">
      <style:text-properties fo:font-size="11pt" style:font-size-asian="11pt" style:font-name-complex="Arial" style:font-size-complex="11pt"/>
    </style:style>
    <style:style style:name="T871_31" style:family="text">
      <style:text-properties fo:font-size="11pt" style:font-size-asian="11pt" style:font-name-complex="Arial" style:font-size-complex="11pt"/>
    </style:style>
    <style:style style:name="T871_32" style:family="text">
      <style:text-properties fo:font-size="11pt" style:font-size-asian="11pt" style:font-name-complex="Arial" style:font-size-complex="11pt"/>
    </style:style>
    <style:style style:name="T871_33" style:family="text">
      <style:text-properties fo:font-size="11pt" style:font-size-asian="11pt" style:font-name-complex="Arial" style:font-size-complex="11pt"/>
    </style:style>
    <style:style style:name="T871_34" style:family="text">
      <style:text-properties fo:font-size="11pt" style:font-size-asian="11pt" style:font-name-complex="Arial" style:font-size-complex="11pt"/>
    </style:style>
    <style:style style:name="T871_35" style:family="text">
      <style:text-properties fo:font-size="11pt" style:font-size-asian="11pt" style:font-name-complex="Arial" style:font-size-complex="11pt"/>
    </style:style>
    <style:style style:name="T871_36" style:family="text">
      <style:text-properties fo:font-size="11pt" style:font-size-asian="11pt" style:font-name-complex="Arial" style:font-size-complex="11pt"/>
    </style:style>
    <style:style style:name="T871_37" style:family="text">
      <style:text-properties fo:font-size="11pt" style:font-size-asian="11pt" style:font-name-complex="Arial" style:font-size-complex="11pt"/>
    </style:style>
    <style:style style:name="T871_38" style:family="text">
      <style:text-properties fo:font-size="11pt" style:font-size-asian="11pt" style:font-name-complex="Arial" style:font-size-complex="11pt"/>
    </style:style>
    <style:style style:name="T871_39" style:family="text">
      <style:text-properties fo:font-size="11pt" style:font-size-asian="11pt" style:font-name-complex="Arial" style:font-size-complex="11pt"/>
    </style:style>
    <style:style style:name="T871_40" style:family="text">
      <style:text-properties fo:font-size="11pt" style:font-size-asian="11pt" style:font-name-complex="Arial" style:font-size-complex="11pt"/>
    </style:style>
    <style:style style:name="T871_41" style:family="text">
      <style:text-properties fo:font-size="11pt" style:font-size-asian="11pt" style:font-name-complex="Arial" style:font-size-complex="11pt"/>
    </style:style>
    <style:style style:name="T871_42" style:family="text">
      <style:text-properties fo:font-size="11pt" style:font-size-asian="11pt" style:font-name-complex="Arial" style:font-size-complex="11pt"/>
    </style:style>
    <style:style style:name="P872" style:family="paragraph" style:parent-style-name="List_20_Paragraph">
      <style:text-properties fo:font-size="11pt" style:font-size-asian="11pt" style:font-name-complex="Arial" style:font-size-complex="11pt"/>
    </style:style>
    <style:style style:name="P873" style:family="paragraph" style:parent-style-name="List_20_Paragraph">
      <style:text-properties fo:font-size="11pt" style:font-size-asian="11pt" style:font-name-complex="Arial" style:font-size-complex="11pt"/>
    </style:style>
    <style:style style:name="T873_1" style:family="text">
      <style:text-properties fo:font-size="11pt" style:font-size-asian="11pt" style:font-name-complex="Arial" style:font-size-complex="11pt"/>
    </style:style>
    <style:style style:name="T873_2" style:family="text">
      <style:text-properties fo:font-size="11pt" style:font-size-asian="11pt" style:font-name-complex="Arial" style:font-size-complex="11pt"/>
    </style:style>
    <style:style style:name="T873_3" style:family="text">
      <style:text-properties fo:font-size="11pt" style:font-size-asian="11pt" style:font-name-complex="Arial" style:font-size-complex="11pt"/>
    </style:style>
    <style:style style:name="P874" style:family="paragraph" style:parent-style-name="List_20_Paragraph">
      <style:text-properties fo:font-size="11pt" style:font-size-asian="11pt" style:font-name-complex="Arial" style:font-size-complex="11pt"/>
    </style:style>
    <style:style style:name="P875" style:family="paragraph" style:parent-style-name="List_20_Paragraph">
      <style:text-properties fo:font-size="11pt" style:font-size-asian="11pt" style:font-name-complex="Arial" style:font-size-complex="11pt"/>
    </style:style>
    <style:style style:name="T875_1" style:family="text">
      <style:text-properties fo:font-size="11pt" style:font-size-asian="11pt" style:font-name-complex="Arial" style:font-size-complex="11pt"/>
    </style:style>
    <style:style style:name="T875_2" style:family="text">
      <style:text-properties fo:font-size="11pt" style:font-size-asian="11pt" style:font-name-complex="Arial" style:font-size-complex="11pt"/>
    </style:style>
    <style:style style:name="T875_3" style:family="text">
      <style:text-properties fo:font-size="11pt" style:font-size-asian="11pt" style:font-name-complex="Arial" style:font-size-complex="11pt"/>
    </style:style>
    <style:style style:name="P876" style:family="paragraph" style:parent-style-name="List_20_Paragraph">
      <style:text-properties fo:font-size="11pt" style:font-size-asian="11pt" style:font-name-complex="Arial" style:font-size-complex="11pt"/>
    </style:style>
    <style:style style:name="P877" style:family="paragraph" style:parent-style-name="List_20_Paragraph">
      <style:text-properties fo:font-size="11pt" style:font-size-asian="11pt" style:font-name-complex="Arial" style:font-size-complex="11pt"/>
    </style:style>
    <style:style style:name="T877_1" style:family="text">
      <style:text-properties fo:font-size="11pt" style:font-size-asian="11pt" style:font-name-complex="Arial" style:font-size-complex="11pt"/>
    </style:style>
    <style:style style:name="T877_2" style:family="text">
      <style:text-properties fo:font-size="11pt" style:font-size-asian="11pt" style:font-name-complex="Arial" style:font-size-complex="11pt"/>
    </style:style>
    <style:style style:name="T877_3" style:family="text">
      <style:text-properties fo:font-size="11pt" style:font-size-asian="11pt" style:font-name-complex="Arial" style:font-size-complex="11pt"/>
    </style:style>
    <style:style style:name="T877_4" style:family="text">
      <style:text-properties fo:font-size="11pt" style:font-size-asian="11pt" style:font-name-complex="Arial" style:font-size-complex="11pt"/>
    </style:style>
    <style:style style:name="T877_5" style:family="text">
      <style:text-properties fo:font-size="11pt" style:font-size-asian="11pt" style:font-name-complex="Arial" style:font-size-complex="11pt"/>
    </style:style>
    <style:style style:name="T877_6" style:family="text">
      <style:text-properties fo:font-size="11pt" style:font-size-asian="11pt" style:font-name-complex="Arial" style:font-size-complex="11pt"/>
    </style:style>
    <style:style style:name="T877_7" style:family="text">
      <style:text-properties fo:font-size="11pt" style:font-size-asian="11pt" style:font-name-complex="Arial" style:font-size-complex="11pt"/>
    </style:style>
    <style:style style:name="T877_8" style:family="text">
      <style:text-properties fo:font-size="11pt" style:font-size-asian="11pt" style:font-name-complex="Arial" style:font-size-complex="11pt"/>
    </style:style>
    <style:style style:name="T877_9" style:family="text">
      <style:text-properties fo:font-size="11pt" style:font-size-asian="11pt" style:font-name-complex="Arial" style:font-size-complex="11pt"/>
    </style:style>
    <style:style style:name="T877_10" style:family="text">
      <style:text-properties fo:font-size="11pt" style:font-size-asian="11pt" style:font-name-complex="Arial" style:font-size-complex="11pt"/>
    </style:style>
    <style:style style:name="T877_11" style:family="text">
      <style:text-properties fo:font-size="11pt" style:font-size-asian="11pt" style:font-name-complex="Arial" style:font-size-complex="11pt"/>
    </style:style>
    <style:style style:name="T877_12" style:family="text">
      <style:text-properties fo:font-size="11pt" style:font-size-asian="11pt" style:font-name-complex="Arial" style:font-size-complex="11pt"/>
    </style:style>
    <style:style style:name="P878" style:family="paragraph" style:parent-style-name="List_20_Paragraph">
      <style:text-properties fo:font-size="11pt" style:font-size-asian="11pt" style:font-name-complex="Arial" style:font-size-complex="11pt"/>
    </style:style>
    <style:style style:name="P879" style:family="paragraph" style:parent-style-name="List_20_Paragraph">
      <style:text-properties fo:font-size="11pt" style:font-size-asian="11pt" style:font-name-complex="Arial" style:font-size-complex="11pt"/>
    </style:style>
    <style:style style:name="T879_1" style:family="text">
      <style:text-properties fo:font-size="11pt" style:font-size-asian="11pt" style:font-name-complex="Arial" style:font-size-complex="11pt"/>
    </style:style>
    <style:style style:name="T879_2" style:family="text">
      <style:text-properties fo:font-size="11pt" style:font-size-asian="11pt" style:font-name-complex="Arial" style:font-size-complex="11pt"/>
    </style:style>
    <style:style style:name="T879_3" style:family="text">
      <style:text-properties fo:font-size="11pt" style:font-size-asian="11pt" style:font-name-complex="Arial" style:font-size-complex="11pt"/>
    </style:style>
    <style:style style:name="T879_4" style:family="text">
      <style:text-properties fo:font-size="11pt" style:font-size-asian="11pt" style:font-name-complex="Arial" style:font-size-complex="11pt"/>
    </style:style>
    <style:style style:name="T879_5" style:family="text">
      <style:text-properties fo:font-size="11pt" style:font-size-asian="11pt" style:font-name-complex="Arial" style:font-size-complex="11pt"/>
    </style:style>
    <style:style style:name="T879_6" style:family="text">
      <style:text-properties fo:font-size="11pt" style:font-size-asian="11pt" style:font-name-complex="Arial" style:font-size-complex="11pt"/>
    </style:style>
    <style:style style:name="T879_7" style:family="text">
      <style:text-properties fo:font-size="11pt" style:font-size-asian="11pt" style:font-name-complex="Arial" style:font-size-complex="11pt"/>
    </style:style>
    <style:style style:name="P880" style:family="paragraph" style:parent-style-name="List_20_Paragraph">
      <style:text-properties fo:font-size="11pt" style:font-size-asian="11pt" style:font-name-complex="Arial" style:font-size-complex="11pt"/>
    </style:style>
    <style:style style:name="P881" style:family="paragraph" style:parent-style-name="List_20_Paragraph">
      <style:text-properties fo:font-size="11pt" style:font-size-asian="11pt" style:font-name-complex="Arial" style:font-size-complex="11pt"/>
    </style:style>
    <style:style style:name="T881_1" style:family="text">
      <style:text-properties fo:font-size="11pt" style:font-size-asian="11pt" style:font-name-complex="Arial" style:font-size-complex="11pt"/>
    </style:style>
    <style:style style:name="P882" style:family="paragraph" style:parent-style-name="Normal">
      <style:paragraph-properties fo:break-before="page"/>
    </style:style>
    <style:style style:name="P883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/>
    </style:style>
    <style:style style:name="T883_1" style:family="text">
      <style:text-properties fo:font-style="normal" style:font-style-asian="normal"/>
    </style:style>
    <style:style style:name="P884" style:family="paragraph" style:parent-style-name="List_20_Paragraph">
      <style:text-properties fo:font-size="11pt" style:font-size-asian="11pt" style:font-name-complex="Arial" style:font-size-complex="11pt"/>
    </style:style>
    <style:style style:name="P885" style:family="paragraph" style:parent-style-name="List_20_Paragraph">
      <style:text-properties fo:font-size="11pt" style:font-size-asian="11pt" style:font-name-complex="Arial" style:font-size-complex="11pt"/>
    </style:style>
    <style:style style:name="T885_1" style:family="text">
      <style:text-properties fo:font-size="11pt" style:font-size-asian="11pt" style:font-name-complex="Arial" style:font-size-complex="11pt"/>
    </style:style>
    <style:style style:name="P886" style:family="paragraph" style:parent-style-name="List_20_Paragraph">
      <style:text-properties fo:font-size="11pt" style:font-size-asian="11pt" style:font-name-complex="Arial" style:font-size-complex="11pt"/>
    </style:style>
    <style:style style:name="P887" style:family="paragraph" style:parent-style-name="Normal"/>
    <style:style style:name="T887_1" style:family="text">
      <style:text-properties fo:font-size="11pt" style:font-size-asian="11pt" style:font-name-complex="Arial" style:font-size-complex="11pt" fo:font-weight="bold" style:font-weight-asian="bold" style:letter-kerning="true"/>
    </style:style>
    <style:style style:name="P888" style:family="paragraph" style:parent-style-name="Normal">
      <style:text-properties fo:color="#2f5496" fo:font-size="11pt" style:font-size-asian="11pt" style:font-name-complex="Arial" style:font-size-complex="11pt" fo:font-weight="bold" style:font-weight-asian="bold" style:letter-kerning="true"/>
    </style:style>
    <style:style style:name="P889" style:family="paragraph" style:parent-style-name="List_20_Paragraph">
      <style:text-properties fo:font-size="11pt" style:font-size-asian="11pt" style:font-name-complex="Arial" style:font-size-complex="11pt"/>
    </style:style>
    <style:style style:name="T889_1" style:family="text">
      <style:text-properties fo:font-size="11pt" style:font-size-asian="11pt" style:font-name-complex="Arial" style:font-size-complex="11pt"/>
    </style:style>
    <style:style style:name="T889_2" style:family="text">
      <style:text-properties fo:font-size="11pt" style:font-size-asian="11pt" style:font-name-complex="Arial" style:font-size-complex="11pt"/>
    </style:style>
    <style:style style:name="P890" style:family="paragraph" style:parent-style-name="List_20_Paragraph">
      <style:text-properties fo:font-size="11pt" style:font-size-asian="11pt" style:font-name-complex="Arial" style:font-size-complex="11pt"/>
    </style:style>
    <style:style style:name="P891" style:family="paragraph" style:parent-style-name="List_20_Paragraph">
      <style:text-properties fo:font-size="11pt" style:font-size-asian="11pt" style:font-name-complex="Arial" style:font-size-complex="11pt"/>
    </style:style>
    <style:style style:name="T891_1" style:family="text">
      <style:text-properties fo:font-size="11pt" style:font-size-asian="11pt" style:font-name-complex="Arial" style:font-size-complex="11pt"/>
    </style:style>
    <style:style style:name="T891_2" style:family="text">
      <style:text-properties fo:font-size="11pt" style:font-size-asian="11pt" style:font-name-complex="Arial" style:font-size-complex="11pt"/>
    </style:style>
    <style:style style:name="T891_3" style:family="text">
      <style:text-properties fo:font-size="11pt" style:font-size-asian="11pt" style:font-name-complex="Arial" style:font-size-complex="11pt"/>
    </style:style>
    <style:style style:name="T891_4" style:family="text">
      <style:text-properties fo:font-size="11pt" style:font-size-asian="11pt" style:font-name-complex="Arial" style:font-size-complex="11pt"/>
    </style:style>
    <style:style style:name="T891_5" style:family="text">
      <style:text-properties fo:font-size="11pt" style:font-size-asian="11pt" style:font-name-complex="Arial" style:font-size-complex="11pt"/>
    </style:style>
    <style:style style:name="T891_6" style:family="text">
      <style:text-properties fo:font-size="11pt" style:font-size-asian="11pt" style:font-name-complex="Arial" style:font-size-complex="11pt"/>
    </style:style>
    <style:style style:name="T891_7" style:family="text">
      <style:text-properties fo:font-size="11pt" style:font-size-asian="11pt" style:font-name-complex="Arial" style:font-size-complex="11pt"/>
    </style:style>
    <style:style style:name="T891_8" style:family="text">
      <style:text-properties fo:font-size="11pt" style:font-size-asian="11pt" style:font-name-complex="Arial" style:font-size-complex="11pt"/>
    </style:style>
    <style:style style:name="T891_9" style:family="text">
      <style:text-properties fo:font-size="11pt" style:font-size-asian="11pt" style:font-name-complex="Arial" style:font-size-complex="11pt"/>
    </style:style>
    <style:style style:name="T891_10" style:family="text">
      <style:text-properties fo:font-size="11pt" style:font-size-asian="11pt" style:font-name-complex="Arial" style:font-size-complex="11pt"/>
    </style:style>
    <style:style style:name="T891_11" style:family="text">
      <style:text-properties fo:font-size="11pt" style:font-size-asian="11pt" style:font-name-complex="Arial" style:font-size-complex="11pt"/>
    </style:style>
    <style:style style:name="P892" style:family="paragraph" style:parent-style-name="Normal">
      <style:text-properties fo:font-size="11pt" style:font-size-asian="11pt" style:font-name-complex="Arial" style:font-size-complex="11pt"/>
    </style:style>
    <style:style style:name="P893" style:family="paragraph" style:parent-style-name="List_20_Paragraph">
      <style:text-properties fo:font-size="11pt" style:font-size-asian="11pt" style:font-name-complex="Arial" style:font-size-complex="11pt"/>
    </style:style>
    <style:style style:name="T893_1" style:family="text">
      <style:text-properties fo:font-size="11pt" style:font-size-asian="11pt" style:font-name-complex="Arial" style:font-size-complex="11pt"/>
    </style:style>
    <style:style style:name="T893_2" style:family="text">
      <style:text-properties fo:font-size="11pt" style:font-size-asian="11pt" style:font-name-complex="Arial" style:font-size-complex="11pt"/>
    </style:style>
    <style:style style:name="T893_3" style:family="text">
      <style:text-properties fo:font-size="11pt" style:font-size-asian="11pt" style:font-name-complex="Arial" style:font-size-complex="11pt"/>
    </style:style>
    <style:style style:name="P894" style:family="paragraph" style:parent-style-name="Normal">
      <style:text-properties fo:font-size="11pt" style:font-size-asian="11pt" style:font-name-complex="Arial" style:font-size-complex="11pt"/>
    </style:style>
    <style:style style:name="P895" style:family="paragraph" style:parent-style-name="Normal">
      <style:paragraph-properties fo:text-indent="1.27cm" fo:margin-top="0.423cm" fo:margin-left="1.27cm"/>
    </style:style>
    <style:style style:name="T895_1" style:family="text">
      <style:text-properties fo:font-size="11pt" style:font-size-asian="11pt" style:font-name-complex="Arial" style:font-size-complex="11pt" fo:font-weight="bold" style:font-weight-asian="bold"/>
    </style:style>
    <style:style style:name="T895_2" style:family="text">
      <style:text-properties fo:font-size="11pt" style:font-size-asian="11pt" style:font-name-complex="Arial" style:font-size-complex="11pt" fo:font-weight="bold" style:font-weight-asian="bold"/>
    </style:style>
    <style:style style:name="T895_3" style:family="text">
      <style:text-properties fo:font-size="11pt" style:font-size-asian="11pt" style:font-name-complex="Arial" style:font-size-complex="11pt" fo:font-weight="bold" style:font-weight-asian="bold"/>
    </style:style>
    <style:style style:name="Table13" style:family="table">
      <style:table-properties table:align="left" style:width="16.501cm" fo:margin-left="1.242cm"/>
    </style:style>
    <style:style style:name="Column44" style:family="table-column">
      <style:table-column-properties style:column-width="6.445cm"/>
    </style:style>
    <style:style style:name="Column45" style:family="table-column">
      <style:table-column-properties style:column-width="8.682cm"/>
    </style:style>
    <style:style style:name="Column46" style:family="table-column">
      <style:table-column-properties style:column-width="1.374cm"/>
    </style:style>
    <style:style style:name="Row71" style:family="table-row">
      <style:table-row-properties style:min-row-height="0.3cm"/>
    </style:style>
    <style:style style:name="Cell26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896" style:family="paragraph" style:parent-style-name="Normal">
      <style:paragraph-properties fo:text-align="center" fo:margin-top="0.071cm" fo:margin-bottom="0.071cm"/>
    </style:style>
    <style:style style:name="T896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6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897" style:family="paragraph" style:parent-style-name="Normal">
      <style:paragraph-properties fo:text-align="center" fo:margin-top="0.071cm" fo:margin-bottom="0.071cm"/>
    </style:style>
    <style:style style:name="T897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7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898" style:family="paragraph" style:parent-style-name="Normal">
      <style:paragraph-properties fo:text-align="center" fo:margin-top="0.071cm" fo:margin-bottom="0.071cm"/>
    </style:style>
    <style:style style:name="T89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72" style:family="table-row">
      <style:table-row-properties style:min-row-height="0.3cm"/>
    </style:style>
    <style:style style:name="Cell27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899" style:family="paragraph" style:parent-style-name="Normal">
      <style:paragraph-properties fo:margin-top="0.071cm" fo:margin-bottom="0.071cm" fo:margin-left="0.305cm"/>
    </style:style>
    <style:style style:name="T899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7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0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7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1" style:family="paragraph" style:parent-style-name="Normal">
      <style:paragraph-properties fo:text-align="center"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73" style:family="table-row">
      <style:table-row-properties style:min-row-height="0.3cm"/>
    </style:style>
    <style:style style:name="Cell27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2" style:family="paragraph" style:parent-style-name="Normal">
      <style:paragraph-properties fo:margin-top="0.071cm" fo:margin-bottom="0.071cm"/>
    </style:style>
    <style:style style:name="T902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27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3" style:family="paragraph" style:parent-style-name="Normal">
      <style:paragraph-properties fo:margin-top="0.071cm" fo:margin-bottom="0.071cm"/>
    </style:style>
    <style:style style:name="T90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7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4" style:family="paragraph" style:parent-style-name="Normal">
      <style:paragraph-properties fo:text-align="center" fo:margin-top="0.071cm" fo:margin-bottom="0.071cm"/>
    </style:style>
    <style:style style:name="T90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0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0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74" style:family="table-row">
      <style:table-row-properties style:min-row-height="0.3cm"/>
    </style:style>
    <style:style style:name="Cell27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5" style:family="paragraph" style:parent-style-name="Normal">
      <style:paragraph-properties fo:margin-top="0.071cm" fo:margin-bottom="0.071cm"/>
    </style:style>
    <style:style style:name="T905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27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6" style:family="paragraph" style:parent-style-name="Normal">
      <style:paragraph-properties fo:margin-top="0.071cm" fo:margin-bottom="0.071cm"/>
    </style:style>
    <style:style style:name="T90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7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7" style:family="paragraph" style:parent-style-name="Normal">
      <style:paragraph-properties fo:text-align="center" fo:margin-top="0.071cm" fo:margin-bottom="0.071cm"/>
    </style:style>
    <style:style style:name="T90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0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75" style:family="table-row">
      <style:table-row-properties style:min-row-height="0.3cm"/>
    </style:style>
    <style:style style:name="Cell28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8" style:family="paragraph" style:parent-style-name="Normal">
      <style:paragraph-properties fo:margin-top="0.071cm" fo:margin-bottom="0.071cm"/>
    </style:style>
    <style:style style:name="T90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28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09" style:family="paragraph" style:parent-style-name="Normal">
      <style:paragraph-properties fo:margin-top="0.071cm" fo:margin-bottom="0.071cm"/>
    </style:style>
    <style:style style:name="T90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8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0" style:family="paragraph" style:parent-style-name="Normal">
      <style:paragraph-properties fo:text-align="center" fo:margin-top="0.071cm" fo:margin-bottom="0.071cm"/>
    </style:style>
    <style:style style:name="T9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76" style:family="table-row">
      <style:table-row-properties style:min-row-height="0.3cm"/>
    </style:style>
    <style:style style:name="Cell28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1" style:family="paragraph" style:parent-style-name="Normal">
      <style:paragraph-properties fo:margin-top="0.071cm" fo:margin-bottom="0.071cm"/>
    </style:style>
    <style:style style:name="T911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28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2" style:family="paragraph" style:parent-style-name="Normal">
      <style:paragraph-properties fo:margin-top="0.071cm" fo:margin-bottom="0.071cm"/>
    </style:style>
    <style:style style:name="T9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8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3" style:family="paragraph" style:parent-style-name="Normal">
      <style:paragraph-properties fo:text-align="center" fo:margin-top="0.071cm" fo:margin-bottom="0.071cm"/>
    </style:style>
    <style:style style:name="T9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77" style:family="table-row">
      <style:table-row-properties style:min-row-height="0.3cm"/>
    </style:style>
    <style:style style:name="Cell28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4" style:family="paragraph" style:parent-style-name="Normal">
      <style:paragraph-properties fo:margin-top="0.071cm" fo:margin-bottom="0.071cm"/>
    </style:style>
    <style:style style:name="T914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28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5" style:family="paragraph" style:parent-style-name="Normal">
      <style:paragraph-properties fo:margin-top="0.071cm" fo:margin-bottom="0.071cm"/>
    </style:style>
    <style:style style:name="T9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8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6" style:family="paragraph" style:parent-style-name="Normal">
      <style:paragraph-properties fo:text-align="center" fo:margin-top="0.071cm" fo:margin-bottom="0.071cm"/>
    </style:style>
    <style:style style:name="T9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78" style:family="table-row">
      <style:table-row-properties style:min-row-height="0.3cm"/>
    </style:style>
    <style:style style:name="Cell28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7" style:family="paragraph" style:parent-style-name="Normal">
      <style:paragraph-properties fo:margin-top="0.071cm" fo:margin-bottom="0.071cm"/>
    </style:style>
    <style:style style:name="T91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91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Row79" style:family="table-row">
      <style:table-row-properties style:min-row-height="0.3cm"/>
    </style:style>
    <style:style style:name="Cell29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8" style:family="paragraph" style:parent-style-name="Normal">
      <style:paragraph-properties fo:margin-top="0.071cm" fo:margin-bottom="0.071cm"/>
    </style:style>
    <style:style style:name="T91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29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19" style:family="paragraph" style:parent-style-name="Normal">
      <style:paragraph-properties fo:margin-top="0.071cm" fo:margin-bottom="0.071cm"/>
    </style:style>
    <style:style style:name="T9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9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0" style:family="paragraph" style:parent-style-name="Normal">
      <style:paragraph-properties fo:text-align="center" fo:margin-top="0.071cm" fo:margin-bottom="0.071cm"/>
    </style:style>
    <style:style style:name="T9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80" style:family="table-row">
      <style:table-row-properties style:min-row-height="0.3cm"/>
    </style:style>
    <style:style style:name="Cell29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1" style:family="paragraph" style:parent-style-name="Normal">
      <style:paragraph-properties fo:margin-top="0.071cm" fo:margin-bottom="0.071cm"/>
    </style:style>
    <style:style style:name="T921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29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2" style:family="paragraph" style:parent-style-name="Normal">
      <style:paragraph-properties fo:margin-top="0.071cm" fo:margin-bottom="0.071cm"/>
    </style:style>
    <style:style style:name="T9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2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9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3" style:family="paragraph" style:parent-style-name="Normal">
      <style:paragraph-properties fo:text-align="center" fo:margin-top="0.071cm" fo:margin-bottom="0.071cm"/>
    </style:style>
    <style:style style:name="T9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81" style:family="table-row">
      <style:table-row-properties style:min-row-height="0.3cm"/>
    </style:style>
    <style:style style:name="Cell29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4" style:family="paragraph" style:parent-style-name="Normal">
      <style:paragraph-properties fo:margin-top="0.071cm" fo:margin-bottom="0.071cm"/>
    </style:style>
    <style:style style:name="T92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92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92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Row82" style:family="table-row">
      <style:table-row-properties style:min-row-height="0.3cm"/>
    </style:style>
    <style:style style:name="Cell29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5" style:family="paragraph" style:parent-style-name="Normal">
      <style:paragraph-properties fo:margin-top="0.071cm" fo:margin-bottom="0.071cm"/>
    </style:style>
    <style:style style:name="T925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29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6" style:family="paragraph" style:parent-style-name="Normal">
      <style:paragraph-properties fo:margin-top="0.071cm" fo:margin-bottom="0.071cm"/>
    </style:style>
    <style:style style:name="T9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9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7" style:family="paragraph" style:parent-style-name="Normal">
      <style:paragraph-properties fo:text-align="center" fo:margin-top="0.071cm" fo:margin-bottom="0.071cm"/>
    </style:style>
    <style:style style:name="T9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83" style:family="table-row">
      <style:table-row-properties style:min-row-height="0.3cm"/>
    </style:style>
    <style:style style:name="Cell30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8" style:family="paragraph" style:parent-style-name="Normal">
      <style:paragraph-properties fo:margin-top="0.071cm" fo:margin-bottom="0.071cm"/>
    </style:style>
    <style:style style:name="T92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928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30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29" style:family="paragraph" style:parent-style-name="Normal">
      <style:paragraph-properties fo:margin-top="0.071cm" fo:margin-bottom="0.071cm"/>
    </style:style>
    <style:style style:name="T9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0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0" style:family="paragraph" style:parent-style-name="Normal">
      <style:paragraph-properties fo:text-align="center" fo:margin-top="0.071cm" fo:margin-bottom="0.071cm"/>
    </style:style>
    <style:style style:name="T9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84" style:family="table-row">
      <style:table-row-properties style:min-row-height="0.3cm"/>
    </style:style>
    <style:style style:name="Cell30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1" style:family="paragraph" style:parent-style-name="Normal">
      <style:paragraph-properties fo:margin-top="0.071cm" fo:margin-bottom="0.071cm" fo:margin-left="0.305cm"/>
    </style:style>
    <style:style style:name="T931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31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31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bold"/>
    </style:style>
    <style:style style:name="T931_4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bold"/>
    </style:style>
    <style:style style:name="Cell30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2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0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3" style:family="paragraph" style:parent-style-name="Normal">
      <style:paragraph-properties fo:text-align="center"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85" style:family="table-row">
      <style:table-row-properties style:min-row-height="0.3cm"/>
    </style:style>
    <style:style style:name="Cell30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4" style:family="paragraph" style:parent-style-name="Normal">
      <style:paragraph-properties fo:margin-top="0.071cm" fo:margin-bottom="0.071cm"/>
    </style:style>
    <style:style style:name="T934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30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5" style:family="paragraph" style:parent-style-name="Normal">
      <style:paragraph-properties fo:margin-top="0.071cm" fo:margin-bottom="0.071cm"/>
    </style:style>
    <style:style style:name="T9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0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6" style:family="paragraph" style:parent-style-name="Normal">
      <style:paragraph-properties fo:text-align="center" fo:margin-top="0.071cm" fo:margin-bottom="0.071cm"/>
    </style:style>
    <style:style style:name="T9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3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86" style:family="table-row">
      <style:table-row-properties style:min-row-height="0.3cm"/>
    </style:style>
    <style:style style:name="Cell30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7" style:family="paragraph" style:parent-style-name="Normal">
      <style:paragraph-properties fo:margin-top="0.071cm" fo:margin-bottom="0.071cm"/>
    </style:style>
    <style:style style:name="T937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31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8" style:family="paragraph" style:parent-style-name="Normal">
      <style:paragraph-properties fo:margin-top="0.071cm" fo:margin-bottom="0.071cm"/>
    </style:style>
    <style:style style:name="T9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1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939" style:family="paragraph" style:parent-style-name="Normal">
      <style:paragraph-properties fo:text-align="center" fo:margin-top="0.071cm" fo:margin-bottom="0.071cm"/>
    </style:style>
    <style:style style:name="T9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3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40" style:family="paragraph" style:parent-style-name="Normal">
      <style:text-properties fo:font-size="11pt" style:font-size-asian="11pt" style:font-name-complex="Arial" style:font-size-complex="11pt" fo:font-weight="bold" style:font-weight-asian="bold" style:letter-kerning="true"/>
    </style:style>
    <style:style style:name="P941" style:family="paragraph" style:parent-style-name="Normal"/>
    <style:style style:name="T941_1" style:family="text">
      <style:text-properties fo:font-size="11pt" style:font-size-asian="11pt" style:font-name-complex="Arial" style:font-size-complex="11pt" fo:font-weight="bold" style:font-weight-asian="bold" style:letter-kerning="true"/>
    </style:style>
    <style:style style:name="P942" style:family="paragraph" style:parent-style-name="Normal">
      <style:text-properties fo:color="#2f5496" fo:font-size="11pt" style:font-size-asian="11pt" style:font-name-complex="Arial" style:font-size-complex="11pt" fo:font-weight="bold" style:font-weight-asian="bold" style:letter-kerning="true"/>
    </style:style>
    <style:style style:name="P943" style:family="paragraph" style:parent-style-name="List_20_Paragraph">
      <style:text-properties fo:font-size="11pt" style:font-size-asian="11pt" style:font-name-complex="Arial" style:font-size-complex="11pt"/>
    </style:style>
    <style:style style:name="T943_1" style:family="text">
      <style:text-properties fo:font-size="11pt" style:font-size-asian="11pt" style:font-name-complex="Arial" style:font-size-complex="11pt"/>
    </style:style>
    <style:style style:name="T943_2" style:family="text">
      <style:text-properties fo:font-size="11pt" style:font-size-asian="11pt" style:font-name-complex="Arial" style:font-size-complex="11pt"/>
    </style:style>
    <style:style style:name="T943_3" style:family="text">
      <style:text-properties fo:font-size="11pt" style:font-size-asian="11pt" style:font-name-complex="Arial" style:font-size-complex="11pt"/>
    </style:style>
    <style:style style:name="T943_4" style:family="text">
      <style:text-properties fo:font-size="11pt" style:font-size-asian="11pt" style:font-name-complex="Arial" style:font-size-complex="11pt"/>
    </style:style>
    <style:style style:name="P944" style:family="paragraph" style:parent-style-name="List_20_Paragraph">
      <style:text-properties fo:font-size="11pt" style:font-size-asian="11pt" style:font-name-complex="Arial" style:font-size-complex="11pt"/>
    </style:style>
    <style:style style:name="P945" style:family="paragraph" style:parent-style-name="List_20_Paragraph">
      <style:text-properties fo:font-size="11pt" style:font-size-asian="11pt" style:font-name-complex="Arial" style:font-size-complex="11pt"/>
    </style:style>
    <style:style style:name="T945_1" style:family="text">
      <style:text-properties fo:font-size="11pt" style:font-size-asian="11pt" style:font-name-complex="Arial" style:font-size-complex="11pt"/>
    </style:style>
    <style:style style:name="T945_2" style:family="text">
      <style:text-properties fo:font-size="11pt" style:font-size-asian="11pt" style:font-name-complex="Arial" style:font-size-complex="11pt"/>
    </style:style>
    <style:style style:name="T945_3" style:family="text">
      <style:text-properties fo:font-size="11pt" style:font-size-asian="11pt" style:font-name-complex="Arial" style:font-size-complex="11pt"/>
    </style:style>
    <style:style style:name="T945_4" style:family="text">
      <style:text-properties fo:font-size="11pt" style:font-size-asian="11pt" style:font-name-complex="Arial" style:font-size-complex="11pt"/>
    </style:style>
    <style:style style:name="T945_5" style:family="text">
      <style:text-properties fo:font-size="11pt" style:font-size-asian="11pt" style:font-name-complex="Arial" style:font-size-complex="11pt"/>
    </style:style>
    <style:style style:name="P946" style:family="paragraph" style:parent-style-name="Normal">
      <style:paragraph-properties fo:keep-with-next="always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47" style:family="paragraph" style:parent-style-name="Normal">
      <style:paragraph-properties fo:keep-with-next="always"/>
    </style:style>
    <style:style style:name="T9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4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4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14" style:family="table">
      <style:table-properties table:align="left" style:width="17.51cm" style:rel-width="94.94%" fo:margin-left="0cm"/>
    </style:style>
    <style:style style:name="Column47" style:family="table-column">
      <style:table-column-properties style:column-width="0.393cm"/>
    </style:style>
    <style:style style:name="Column48" style:family="table-column">
      <style:table-column-properties style:column-width="4.738cm"/>
    </style:style>
    <style:style style:name="Column49" style:family="table-column">
      <style:table-column-properties style:column-width="0.949cm"/>
    </style:style>
    <style:style style:name="Column50" style:family="table-column">
      <style:table-column-properties style:column-width="0.952cm"/>
    </style:style>
    <style:style style:name="Column51" style:family="table-column">
      <style:table-column-properties style:column-width="0.952cm"/>
    </style:style>
    <style:style style:name="Column52" style:family="table-column">
      <style:table-column-properties style:column-width="0.952cm"/>
    </style:style>
    <style:style style:name="Column53" style:family="table-column">
      <style:table-column-properties style:column-width="0.952cm"/>
    </style:style>
    <style:style style:name="Column54" style:family="table-column">
      <style:table-column-properties style:column-width="0.952cm"/>
    </style:style>
    <style:style style:name="Column55" style:family="table-column">
      <style:table-column-properties style:column-width="0.949cm"/>
    </style:style>
    <style:style style:name="Column56" style:family="table-column">
      <style:table-column-properties style:column-width="0.952cm"/>
    </style:style>
    <style:style style:name="Column57" style:family="table-column">
      <style:table-column-properties style:column-width="0.952cm"/>
    </style:style>
    <style:style style:name="Column58" style:family="table-column">
      <style:table-column-properties style:column-width="0.952cm"/>
    </style:style>
    <style:style style:name="Column59" style:family="table-column">
      <style:table-column-properties style:column-width="0.952cm"/>
    </style:style>
    <style:style style:name="Column60" style:family="table-column">
      <style:table-column-properties style:column-width="0.952cm"/>
    </style:style>
    <style:style style:name="Column61" style:family="table-column">
      <style:table-column-properties style:column-width="0.956cm"/>
    </style:style>
    <style:style style:name="Row87" style:family="table-row">
      <style:table-row-properties style:min-row-height="0.529cm"/>
    </style:style>
    <style:style style:name="Cell312" style:family="table-cell">
      <style:table-cell-properties fo:background-color="#369865" style:vertical-align="middle" fo:border-top="#000000 0.018cm solid" fo:border-bottom="#000000 0.018cm solid" fo:padding-left="0.19cm" fo:border-left="#000000 0.018cm solid" fo:padding-right="0.19cm" fo:border-right="#92d050 0.018cm solid" fo:wrap-option="no-wrap"/>
    </style:style>
    <style:style style:name="P948" style:family="paragraph" style:parent-style-name="Normal">
      <style:paragraph-properties fo:text-align="center"/>
    </style:style>
    <style:style style:name="T948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13" style:family="table-cell">
      <style:table-cell-properties style:vertical-align="middle" fo:border-top="#92d050 0.018cm solid" fo:border-bottom="#92d050 0.018cm solid" fo:padding-left="0.19cm" fo:padding-right="0.19cm" fo:border-right="#92d050 0.018cm solid" fo:wrap-option="no-wrap"/>
    </style:style>
    <style:style style:name="P949" style:family="paragraph" style:parent-style-name="Normal">
      <style:paragraph-properties fo:text-align="center"/>
    </style:style>
    <style:style style:name="T9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4" style:family="table-cell">
      <style:table-cell-properties style:vertical-align="middle" fo:border-top="#92d050 0.018cm solid" fo:border-bottom="#92d050 0.018cm solid" fo:padding-left="0.19cm" fo:padding-right="0.19cm" fo:border-right="#92d050 0.018cm solid" fo:wrap-option="wrap"/>
    </style:style>
    <style:style style:name="P950" style:family="paragraph" style:parent-style-name="Normal">
      <style:paragraph-properties fo:text-align="center"/>
    </style:style>
    <style:style style:name="T9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88" style:family="table-row">
      <style:table-row-properties style:min-row-height="1.946cm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92d050 0.018cm solid" fo:wrap-option="wrap"/>
    </style:style>
    <style:style style:name="P951" style:family="paragraph" style:parent-style-name="Normal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16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52" style:family="paragraph" style:parent-style-name="Normal">
      <style:paragraph-properties fo:text-align="center"/>
    </style:style>
    <style:style style:name="T9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17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53" style:family="paragraph" style:parent-style-name="Normal">
      <style:paragraph-properties fo:text-align="center"/>
    </style:style>
    <style:style style:name="T9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18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54" style:family="paragraph" style:parent-style-name="Normal">
      <style:paragraph-properties fo:text-align="center"/>
    </style:style>
    <style:style style:name="T9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19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55" style:family="paragraph" style:parent-style-name="Normal">
      <style:paragraph-properties fo:text-align="center"/>
    </style:style>
    <style:style style:name="T9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0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56" style:family="paragraph" style:parent-style-name="Normal">
      <style:paragraph-properties fo:text-align="center"/>
    </style:style>
    <style:style style:name="T9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1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57" style:family="paragraph" style:parent-style-name="Normal">
      <style:paragraph-properties fo:text-align="center"/>
    </style:style>
    <style:style style:name="T9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2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58" style:family="paragraph" style:parent-style-name="Normal">
      <style:paragraph-properties fo:text-align="center"/>
    </style:style>
    <style:style style:name="T9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3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59" style:family="paragraph" style:parent-style-name="Normal">
      <style:paragraph-properties fo:text-align="center"/>
    </style:style>
    <style:style style:name="T9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4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60" style:family="paragraph" style:parent-style-name="Normal">
      <style:paragraph-properties fo:text-align="center"/>
    </style:style>
    <style:style style:name="T9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5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61" style:family="paragraph" style:parent-style-name="Normal">
      <style:paragraph-properties fo:text-align="center"/>
    </style:style>
    <style:style style:name="T9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6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62" style:family="paragraph" style:parent-style-name="Normal">
      <style:paragraph-properties fo:text-align="center"/>
    </style:style>
    <style:style style:name="T96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7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63" style:family="paragraph" style:parent-style-name="Normal">
      <style:paragraph-properties fo:text-align="center"/>
    </style:style>
    <style:style style:name="T9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Cell328" style:family="table-cell">
      <style:table-cell-properties style:vertical-align="middle" fo:border-bottom="#000000 0.018cm solid" fo:padding-left="0.19cm" fo:padding-right="0.19cm" fo:border-right="#92d050 0.018cm solid" fo:wrap-option="wrap"/>
    </style:style>
    <style:style style:name="P964" style:family="paragraph" style:parent-style-name="Normal">
      <style:paragraph-properties fo:text-align="center"/>
    </style:style>
    <style:style style:name="T9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rotation-angle="90"/>
    </style:style>
    <style:style style:name="Row89" style:family="table-row">
      <style:table-row-properties style:min-row-height="0.623cm"/>
    </style:style>
    <style:style style:name="Cell329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6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0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6" style:family="paragraph" style:parent-style-name="Normal"/>
    <style:style style:name="T9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1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2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6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0" style:family="table-row">
      <style:table-row-properties style:min-row-height="0.623cm"/>
    </style:style>
    <style:style style:name="Cell344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8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5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1" style:family="paragraph" style:parent-style-name="Normal"/>
    <style:style style:name="T98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8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8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9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0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1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2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3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1" style:family="table-row">
      <style:table-row-properties style:min-row-height="0.623cm"/>
    </style:style>
    <style:style style:name="Cell359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9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0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6" style:family="paragraph" style:parent-style-name="Normal"/>
    <style:style style:name="T99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2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9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3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2" style:family="table-row">
      <style:table-row-properties style:min-row-height="0.623cm"/>
    </style:style>
    <style:style style:name="Cell374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1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5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1" style:family="paragraph" style:parent-style-name="Normal"/>
    <style:style style:name="T10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7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1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8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3" style:family="table-row">
      <style:table-row-properties style:min-row-height="0.529cm"/>
    </style:style>
    <style:style style:name="Cell389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25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0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6" style:family="paragraph" style:parent-style-name="Normal"/>
    <style:style style:name="T10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1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no-wrap"/>
    </style:style>
    <style:style style:name="P1027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2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2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4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5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6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7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8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9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4" style:family="table-row">
      <style:table-row-properties style:min-row-height="0.529cm"/>
    </style:style>
    <style:style style:name="Cell404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4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5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1" style:family="paragraph" style:parent-style-name="Normal"/>
    <style:style style:name="T10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6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042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4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4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4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4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4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3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4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5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5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5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53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4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5" style:family="table-row">
      <style:table-row-properties style:min-row-height="0.529cm"/>
    </style:style>
    <style:style style:name="Cell419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5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0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6" style:family="paragraph" style:parent-style-name="Normal"/>
    <style:style style:name="T10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5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5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1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05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5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3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5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4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6" style:family="table-row">
      <style:table-row-properties style:min-row-height="0.529cm"/>
    </style:style>
    <style:style style:name="Cell434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7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5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1" style:family="paragraph" style:parent-style-name="Normal"/>
    <style:style style:name="T10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436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07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7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7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7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7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7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3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7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4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0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5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6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7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3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4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7" style:family="table-row">
      <style:table-row-properties style:min-row-height="0.529cm"/>
    </style:style>
    <style:style style:name="Cell449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0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6" style:family="paragraph" style:parent-style-name="Normal"/>
    <style:style style:name="T108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1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08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9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5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0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1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8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9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8" style:family="table-row">
      <style:table-row-properties style:min-row-height="0.529cm"/>
    </style:style>
    <style:style style:name="Cell464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5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1" style:family="paragraph" style:parent-style-name="Normal"/>
    <style:style style:name="T110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6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10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0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6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7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3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4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9" style:family="table-row">
      <style:table-row-properties style:min-row-height="0.529cm"/>
    </style:style>
    <style:style style:name="Cell479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0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6" style:family="paragraph" style:parent-style-name="Normal"/>
    <style:style style:name="T11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481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11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5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8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9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00" style:family="table-row">
      <style:table-row-properties style:min-row-height="0.529cm"/>
    </style:style>
    <style:style style:name="Cell494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5" style:family="table-cell">
      <style:table-cell-properties fo:background-color="#e9f3ee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1" style:family="paragraph" style:parent-style-name="Normal"/>
    <style:style style:name="T11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6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13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3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4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5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0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3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08" style:family="table-cell">
      <style:table-cell-properties fo:background-color="#f2dbdb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4" style:family="paragraph" style:parent-style-name="Normal">
      <style:paragraph-properties fo:text-align="center"/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145" style:family="paragraph" style:parent-style-name="Normal">
      <style:text-properties fo:color="#2f5496" fo:font-size="11pt" style:font-size-asian="11pt" style:font-name-complex="Arial" style:font-size-complex="11pt" fo:font-weight="bold" style:font-weight-asian="bold" style:letter-kerning="true"/>
    </style:style>
    <style:style style:name="P1146" style:family="paragraph" style:parent-style-name="List_20_Paragraph">
      <style:text-properties fo:font-size="11pt" style:font-size-asian="11pt" style:font-name-complex="Arial" style:font-size-complex="11pt"/>
    </style:style>
    <style:style style:name="T1146_1" style:family="text">
      <style:text-properties fo:font-size="11pt" style:font-size-asian="11pt" style:font-name-complex="Arial" style:font-size-complex="11pt"/>
    </style:style>
    <style:style style:name="T1146_2" style:family="text">
      <style:text-properties fo:font-size="11pt" style:font-size-asian="11pt" style:font-name-complex="Arial" style:font-size-complex="11pt"/>
    </style:style>
    <style:style style:name="T1146_3" style:family="text">
      <style:text-properties fo:font-size="11pt" style:font-size-asian="11pt" style:font-name-complex="Arial" style:font-size-complex="11pt"/>
    </style:style>
    <style:style style:name="T1146_4" style:family="text">
      <style:text-properties fo:font-size="11pt" style:font-size-asian="11pt" style:font-name-complex="Arial" style:font-size-complex="11pt"/>
    </style:style>
    <style:style style:name="P1147" style:family="paragraph" style:parent-style-name="List_20_Paragraph">
      <style:text-properties fo:font-size="11pt" style:font-size-asian="11pt" style:font-name-complex="Arial" style:font-size-complex="11pt"/>
    </style:style>
    <style:style style:name="P1148" style:family="paragraph" style:parent-style-name="Normal"/>
    <style:style style:name="T1148_1" style:family="text">
      <style:text-properties fo:font-size="11pt" style:font-size-asian="11pt" style:font-name-complex="Arial" style:font-size-complex="11pt" fo:font-weight="bold" style:font-weight-asian="bold" style:letter-kerning="true"/>
    </style:style>
    <style:style style:name="P1149" style:family="paragraph" style:parent-style-name="Normal">
      <style:text-properties fo:color="#2f5496" fo:font-size="11pt" style:font-size-asian="11pt" style:font-name-complex="Arial" style:font-size-complex="11pt" fo:font-weight="bold" style:font-weight-asian="bold" style:letter-kerning="true"/>
    </style:style>
    <style:style style:name="P1150" style:family="paragraph" style:parent-style-name="List_20_Paragraph">
      <style:text-properties fo:font-size="11pt" style:font-size-asian="11pt" style:font-name-complex="Arial" style:font-size-complex="11pt"/>
    </style:style>
    <style:style style:name="T1150_1" style:family="text">
      <style:text-properties fo:font-size="11pt" style:font-size-asian="11pt" style:font-name-complex="Arial" style:font-size-complex="11pt"/>
    </style:style>
    <style:style style:name="T1150_2" style:family="text">
      <style:text-properties fo:font-size="11pt" style:font-size-asian="11pt" style:font-name-complex="Arial" style:font-size-complex="11pt"/>
    </style:style>
    <style:style style:name="T1150_3" style:family="text">
      <style:text-properties fo:font-size="11pt" style:font-size-asian="11pt" style:font-name-complex="Arial" style:font-size-complex="11pt"/>
    </style:style>
    <style:style style:name="T1150_4" style:family="text">
      <style:text-properties fo:font-size="11pt" style:font-size-asian="11pt" style:font-name-complex="Arial" style:font-size-complex="11pt"/>
    </style:style>
    <style:style style:name="T1150_5" style:family="text">
      <style:text-properties fo:font-size="11pt" style:font-size-asian="11pt" style:font-name-complex="Arial" style:font-size-complex="11pt"/>
    </style:style>
    <style:style style:name="T1150_6" style:family="text">
      <style:text-properties fo:font-size="11pt" style:font-size-asian="11pt" style:font-name-complex="Arial" style:font-size-complex="11pt"/>
    </style:style>
    <style:style style:name="T1150_7" style:family="text">
      <style:text-properties fo:font-size="11pt" style:font-size-asian="11pt" style:font-name-complex="Arial" style:font-size-complex="11pt"/>
    </style:style>
    <style:style style:name="T1150_8" style:family="text">
      <style:text-properties fo:font-size="11pt" style:font-size-asian="11pt" style:font-name-complex="Arial" style:font-size-complex="11pt"/>
    </style:style>
    <style:style style:name="T1150_9" style:family="text">
      <style:text-properties fo:font-size="11pt" style:font-size-asian="11pt" style:font-name-complex="Arial" style:font-size-complex="11pt"/>
    </style:style>
    <style:style style:name="T1150_10" style:family="text">
      <style:text-properties fo:font-size="11pt" style:font-size-asian="11pt" style:font-name-complex="Arial" style:font-size-complex="11pt"/>
    </style:style>
    <style:style style:name="T1150_11" style:family="text">
      <style:text-properties fo:font-size="11pt" style:font-size-asian="11pt" style:font-name-complex="Arial" style:font-size-complex="11pt"/>
    </style:style>
    <style:style style:name="T1150_12" style:family="text">
      <style:text-properties fo:font-size="11pt" style:font-size-asian="11pt" style:font-name-complex="Arial" style:font-size-complex="11pt"/>
    </style:style>
    <style:style style:name="T1150_13" style:family="text">
      <style:text-properties fo:font-size="11pt" style:font-size-asian="11pt" style:font-name-complex="Arial" style:font-size-complex="11pt"/>
    </style:style>
    <style:style style:name="T1150_14" style:family="text">
      <style:text-properties fo:font-size="11pt" style:font-size-asian="11pt" style:font-name-complex="Arial" style:font-size-complex="11pt"/>
    </style:style>
    <style:style style:name="T1150_15" style:family="text">
      <style:text-properties fo:font-size="11pt" style:font-size-asian="11pt" style:font-name-complex="Arial" style:font-size-complex="11pt"/>
    </style:style>
    <style:style style:name="T1150_16" style:family="text">
      <style:text-properties fo:font-size="11pt" style:font-size-asian="11pt" style:font-name-complex="Arial" style:font-size-complex="11pt"/>
    </style:style>
    <style:style style:name="T1150_17" style:family="text">
      <style:text-properties fo:font-size="11pt" style:font-size-asian="11pt" style:font-name-complex="Arial" style:font-size-complex="11pt"/>
    </style:style>
    <style:style style:name="T1150_18" style:family="text">
      <style:text-properties fo:font-size="11pt" style:font-size-asian="11pt" style:font-name-complex="Arial" style:font-size-complex="11pt"/>
    </style:style>
    <style:style style:name="T1150_19" style:family="text">
      <style:text-properties fo:font-size="11pt" style:font-size-asian="11pt" style:font-name-complex="Arial" style:font-size-complex="11pt"/>
    </style:style>
    <style:style style:name="T1150_20" style:family="text">
      <style:text-properties fo:font-size="11pt" style:font-size-asian="11pt" style:font-name-complex="Arial" style:font-size-complex="11pt"/>
    </style:style>
    <style:style style:name="T1150_21" style:family="text">
      <style:text-properties fo:font-size="11pt" style:font-size-asian="11pt" style:font-name-complex="Arial" style:font-size-complex="11pt"/>
    </style:style>
    <style:style style:name="T1150_22" style:family="text">
      <style:text-properties fo:font-size="11pt" style:font-size-asian="11pt" style:font-name-complex="Arial" style:font-size-complex="11pt"/>
    </style:style>
    <style:style style:name="P1151" style:family="paragraph" style:parent-style-name="List_20_Paragraph">
      <style:paragraph-properties fo:margin-top="0.071cm" fo:margin-bottom="0.423cm" fo:margin-left="1.385cm"/>
      <style:text-properties fo:font-size="11pt" style:font-size-asian="11pt" style:font-name-complex="Arial" style:font-size-complex="11pt"/>
    </style:style>
    <style:style style:name="P1152" style:family="paragraph" style:parent-style-name="List_20_Paragraph">
      <style:text-properties fo:font-size="11pt" style:font-size-asian="11pt" style:font-name-complex="Arial" style:font-size-complex="11pt"/>
    </style:style>
    <style:style style:name="T1152_1" style:family="text">
      <style:text-properties fo:font-size="11pt" style:font-size-asian="11pt" style:font-name-complex="Arial" style:font-size-complex="11pt"/>
    </style:style>
    <style:style style:name="T1152_2" style:family="text">
      <style:text-properties fo:font-size="11pt" style:font-size-asian="11pt" style:font-name-complex="Arial" style:font-size-complex="11pt"/>
    </style:style>
    <style:style style:name="T1152_3" style:family="text">
      <style:text-properties fo:font-size="11pt" style:font-size-asian="11pt" style:font-name-complex="Arial" style:font-size-complex="11pt"/>
    </style:style>
    <style:style style:name="T1152_4" style:family="text">
      <style:text-properties fo:font-size="11pt" style:font-size-asian="11pt" style:font-name-complex="Arial" style:font-size-complex="11pt"/>
    </style:style>
    <style:style style:name="T1152_5" style:family="text">
      <style:text-properties fo:font-size="11pt" style:font-size-asian="11pt" style:font-name-complex="Arial" style:font-size-complex="11pt"/>
    </style:style>
    <style:style style:name="T1152_6" style:family="text">
      <style:text-properties fo:font-size="11pt" style:font-size-asian="11pt" style:font-name-complex="Arial" style:font-size-complex="11pt"/>
    </style:style>
    <style:style style:name="T1152_7" style:family="text">
      <style:text-properties fo:font-size="11pt" style:font-size-asian="11pt" style:font-name-complex="Arial" style:font-size-complex="11pt"/>
    </style:style>
    <style:style style:name="P1153" style:family="paragraph" style:parent-style-name="List_20_Paragraph">
      <style:text-properties fo:font-size="11pt" style:font-size-asian="11pt" style:font-name-complex="Arial" style:font-size-complex="11pt"/>
    </style:style>
    <style:style style:name="P1154" style:family="paragraph" style:parent-style-name="List_20_Paragraph">
      <style:text-properties fo:font-size="11pt" style:font-size-asian="11pt" style:font-name-complex="Arial" style:font-size-complex="11pt"/>
    </style:style>
    <style:style style:name="T1154_1" style:family="text">
      <style:text-properties fo:font-size="11pt" style:font-size-asian="11pt" style:font-name-complex="Arial" style:font-size-complex="11pt"/>
    </style:style>
    <style:style style:name="P1155" style:family="paragraph" style:parent-style-name="List_20_Paragraph">
      <style:text-properties fo:font-size="11pt" style:font-size-asian="11pt" style:font-name-complex="Arial" style:font-size-complex="11pt"/>
    </style:style>
    <style:style style:name="P1156" style:family="paragraph" style:parent-style-name="List_20_Paragraph">
      <style:text-properties fo:font-size="11pt" style:font-size-asian="11pt" style:font-name-complex="Arial" style:font-size-complex="11pt"/>
    </style:style>
    <style:style style:name="T1156_1" style:family="text">
      <style:text-properties fo:font-size="11pt" style:font-size-asian="11pt" style:font-name-complex="Arial" style:font-size-complex="11pt"/>
    </style:style>
    <style:style style:name="T1156_2" style:family="text">
      <style:text-properties fo:font-size="11pt" style:font-size-asian="11pt" style:font-name-complex="Arial" style:font-size-complex="11pt"/>
    </style:style>
    <style:style style:name="T1156_3" style:family="text">
      <style:text-properties fo:font-size="11pt" style:font-size-asian="11pt" style:font-name-complex="Arial" style:font-size-complex="11pt"/>
    </style:style>
    <style:style style:name="P1157" style:family="paragraph" style:parent-style-name="List_20_Paragraph">
      <style:text-properties fo:font-size="11pt" style:font-size-asian="11pt" style:font-name-complex="Arial" style:font-size-complex="11pt"/>
    </style:style>
    <style:style style:name="P1158" style:family="paragraph" style:parent-style-name="List_20_Paragraph">
      <style:text-properties fo:font-size="11pt" style:font-size-asian="11pt" style:font-name-complex="Arial" style:font-size-complex="11pt"/>
    </style:style>
    <style:style style:name="T1158_1" style:family="text">
      <style:text-properties fo:font-size="11pt" style:font-size-asian="11pt" style:font-name-complex="Arial" style:font-size-complex="11pt"/>
    </style:style>
    <style:style style:name="T1158_2" style:family="text">
      <style:text-properties fo:font-size="11pt" style:font-size-asian="11pt" style:font-name-complex="Arial" style:font-size-complex="11pt"/>
    </style:style>
    <style:style style:name="T1158_3" style:family="text">
      <style:text-properties fo:font-size="11pt" style:font-size-asian="11pt" style:font-name-complex="Arial" style:font-size-complex="11pt"/>
    </style:style>
    <style:style style:name="P1159" style:family="paragraph" style:parent-style-name="List_20_Paragraph">
      <style:text-properties fo:font-size="11pt" style:font-size-asian="11pt" style:font-name-complex="Arial" style:font-size-complex="11pt"/>
    </style:style>
    <style:style style:name="P1160" style:family="paragraph" style:parent-style-name="List_20_Paragraph">
      <style:text-properties fo:font-size="11pt" style:font-size-asian="11pt" style:font-name-complex="Arial" style:font-size-complex="11pt"/>
    </style:style>
    <style:style style:name="T1160_1" style:family="text">
      <style:text-properties fo:font-size="11pt" style:font-size-asian="11pt" style:font-name-complex="Arial" style:font-size-complex="11pt"/>
    </style:style>
    <style:style style:name="T1160_2" style:family="text">
      <style:text-properties fo:font-size="11pt" style:font-size-asian="11pt" style:font-name-complex="Arial" style:font-size-complex="11pt"/>
    </style:style>
    <style:style style:name="T1160_3" style:family="text">
      <style:text-properties fo:font-size="11pt" style:font-size-asian="11pt" style:font-name-complex="Arial" style:font-size-complex="11pt"/>
    </style:style>
    <style:style style:name="T1160_4" style:family="text">
      <style:text-properties fo:font-size="11pt" style:font-size-asian="11pt" style:font-name-complex="Arial" style:font-size-complex="11pt"/>
    </style:style>
    <style:style style:name="T1160_5" style:family="text">
      <style:text-properties fo:font-size="11pt" style:font-size-asian="11pt" style:font-name-complex="Arial" style:font-size-complex="11pt"/>
    </style:style>
    <style:style style:name="T1160_6" style:family="text">
      <style:text-properties fo:font-size="11pt" style:font-size-asian="11pt" style:font-name-complex="Arial" style:font-size-complex="11pt"/>
    </style:style>
    <style:style style:name="T1160_7" style:family="text">
      <style:text-properties fo:font-size="11pt" style:font-size-asian="11pt" style:font-name-complex="Arial" style:font-size-complex="11pt"/>
    </style:style>
    <style:style style:name="T1160_8" style:family="text">
      <style:text-properties fo:font-size="11pt" style:font-size-asian="11pt" style:font-name-complex="Arial" style:font-size-complex="11pt"/>
    </style:style>
    <style:style style:name="P1161" style:family="paragraph" style:parent-style-name="List_20_Paragraph">
      <style:paragraph-properties fo:margin-top="0.071cm" fo:margin-bottom="0.423cm" fo:margin-left="1.385cm"/>
      <style:text-properties fo:font-size="11pt" style:font-size-asian="11pt" style:font-name-complex="Arial" style:font-size-complex="11pt"/>
    </style:style>
    <style:style style:name="P1162" style:family="paragraph" style:parent-style-name="Normal">
      <style:text-properties style:font-name-complex="Arial"/>
    </style:style>
    <style:style style:name="P1163" style:family="paragraph" style:parent-style-name="Normal">
      <style:text-properties style:font-name-complex="Arial"/>
    </style:style>
    <style:style style:name="P1164" style:family="paragraph" style:parent-style-name="Normal">
      <style:text-properties style:font-name-complex="Arial"/>
    </style:style>
    <style:style style:name="P1165" style:family="paragraph" style:parent-style-name="Normal">
      <style:text-properties style:font-name-complex="Arial"/>
    </style:style>
    <style:style style:name="P1166" style:family="paragraph" style:parent-style-name="Normal">
      <style:text-properties style:font-name-complex="Arial"/>
    </style:style>
    <style:style style:name="P1167" style:family="paragraph" style:parent-style-name="Normal">
      <style:text-properties style:font-name-complex="Arial"/>
    </style:style>
    <style:style style:name="P1168" style:family="paragraph" style:parent-style-name="Normal">
      <style:text-properties style:font-name-complex="Arial"/>
    </style:style>
    <style:style style:name="P1169" style:family="paragraph" style:parent-style-name="Normal">
      <style:text-properties style:font-name-complex="Arial"/>
    </style:style>
    <style:style style:name="P1170" style:family="paragraph" style:parent-style-name="Normal">
      <style:text-properties style:font-name-complex="Arial"/>
    </style:style>
    <style:style style:name="P1171" style:family="paragraph" style:parent-style-name="Normal">
      <style:text-properties style:font-name-complex="Arial"/>
    </style:style>
    <style:style style:name="P1172" style:family="paragraph" style:parent-style-name="Normal">
      <style:text-properties style:font-name-complex="Arial"/>
    </style:style>
    <style:style style:name="P1173" style:family="paragraph" style:parent-style-name="Normal">
      <style:text-properties style:font-name-complex="Arial"/>
    </style:style>
    <style:style style:name="P1174" style:family="paragraph" style:parent-style-name="Normal">
      <style:text-properties style:font-name-complex="Arial"/>
    </style:style>
    <style:style style:name="P1175" style:family="paragraph" style:parent-style-name="List_20_Paragraph">
      <style:text-properties fo:font-size="11pt" style:font-size-asian="11pt" style:font-name-complex="Arial" style:font-size-complex="11pt"/>
    </style:style>
    <style:style style:name="FR3" style:family="graphic" style:parent-style-name="List_20_Paragraph">
      <style:graphic-properties draw:stroke="solid" svg:stroke-width="0.079cm" svg:stroke-color="#45a9c5" draw:fill="gradient" draw:fill-gradient-name="G0" draw:shadow-color="#000000" draw:shadow="visible" draw:shadow-opacity="38%" draw:shadow-offset-x="0cm" draw:shadow-offset-y="0.056cm" fo:border-top="#45a9c5 0.079cm solid" fo:border-bottom="#45a9c5 0.079cm solid" fo:border-left="#45a9c5 0.079cm solid" fo:margin-left="0.318cm" fo:border-right="#45a9c5 0.079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76" style:family="paragraph" style:parent-style-name="Normal"/>
    <style:style style:name="T1176_1" style:family="text">
      <style:text-properties fo:font-weight="bold" style:font-weight-asian="bold" style:font-weight-complex="bold"/>
    </style:style>
    <style:style style:name="T1176_2" style:family="text">
      <style:text-properties fo:font-weight="bold" style:font-weight-asian="bold" style:font-weight-complex="bold"/>
    </style:style>
    <style:style style:name="T1176_3" style:family="text">
      <style:text-properties fo:font-weight="bold" style:font-weight-asian="bold" style:font-weight-complex="bold"/>
    </style:style>
    <style:style style:name="T1176_4" style:family="text"/>
    <style:style style:name="P1177" style:family="paragraph" style:parent-style-name="Normal"/>
    <style:style style:name="T1177_1" style:family="text"/>
    <style:style style:name="P1178" style:family="paragraph" style:parent-style-name="Normal"/>
    <style:style style:name="FR4" style:family="graphic" style:parent-style-name="List_20_Paragraph">
      <style:graphic-properties draw:stroke="solid" svg:stroke-width="0.071cm" svg:stroke-color="#000000" draw:fill-color="#ffffff" fo:background-color="#ffffff" fo:border-top="#000000 0.071cm solid" fo:border-bottom="#000000 0.071cm solid" fo:border-left="#000000 0.071cm solid" fo:margin-left="0.318cm" fo:border-right="#000000 0.071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79" style:family="paragraph" style:parent-style-name="Normal"/>
    <style:style style:name="T1179_1" style:family="text">
      <style:text-properties fo:font-weight="bold" style:font-weight-asian="bold" style:font-weight-complex="bold"/>
    </style:style>
    <style:style style:name="P1180" style:family="paragraph" style:parent-style-name="Normal"/>
    <style:style style:name="T1180_1" style:family="text"/>
    <style:style style:name="P1181" style:family="paragraph" style:parent-style-name="Normal"/>
    <style:style style:name="T1181_1" style:family="text"/>
    <style:style style:name="P1182" style:family="paragraph" style:parent-style-name="Normal">
      <style:text-properties fo:font-size="11pt" style:font-size-asian="11pt" style:font-name-complex="Arial" style:font-size-complex="11pt"/>
    </style:style>
    <style:style style:name="P1183" style:family="paragraph" style:parent-style-name="Normal">
      <style:text-properties fo:font-size="11pt" style:font-size-asian="11pt" style:font-name-complex="Arial" style:font-size-complex="11pt"/>
    </style:style>
    <style:style style:name="P1184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FR5" style:family="graphic" style:parent-style-name="Normal">
      <style:graphic-properties draw:marker-end-width="0.37cm" draw:marker-end="msArrowEnd_20_5" draw:stroke="solid" svg:stroke-width="0.106cm" svg:stroke-color="#000000" draw:shadow-color="#000000" draw:shadow="visible" draw:shadow-opacity="35%" draw:shadow-offset-x="0cm" draw:shadow-offset-y="0.064cm" draw:fill-color="#000000" fo:background-color="#000000" fo:border-top="#000000 0.106cm solid" fo:border-bottom="#000000 0.106cm solid" fo:border-left="#000000 0.106cm solid" fo:margin-left="0.318cm" fo:border-right="#000000 0.10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8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FR6" style:family="graphic" style:parent-style-name="Normal">
      <style:graphic-properties draw:marker-end-width="0.37cm" draw:marker-end="msArrowEnd_20_5" draw:stroke="solid" svg:stroke-width="0.106cm" svg:stroke-color="#000000" draw:shadow-color="#000000" draw:shadow="visible" draw:shadow-opacity="35%" draw:shadow-offset-x="0cm" draw:shadow-offset-y="0.064cm" draw:fill-color="#000000" fo:background-color="#000000" fo:border-top="#000000 0.106cm solid" fo:border-bottom="#000000 0.106cm solid" fo:border-left="#000000 0.106cm solid" fo:margin-left="0.318cm" fo:border-right="#000000 0.10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86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187" style:family="paragraph" style:parent-style-name="Normal">
      <style:text-properties fo:font-size="11pt" style:font-size-asian="11pt" style:font-name-complex="Arial" style:font-size-complex="11pt"/>
    </style:style>
    <style:style style:name="P1188" style:family="paragraph" style:parent-style-name="Normal">
      <style:text-properties fo:font-size="11pt" style:font-size-asian="11pt" style:font-name-complex="Arial" style:font-size-complex="11pt"/>
    </style:style>
    <style:style style:name="FR7" style:family="graphic" style:parent-style-name="Normal">
      <style:graphic-properties draw:marker-start-width="0.37cm" draw:marker-end-width="0.37cm" draw:marker-start="msArrowEnd_20_5" draw:marker-end="msArrowEnd_20_5" draw:stroke="solid" svg:stroke-width="0.106cm" svg:stroke-color="#000000" draw:fill-color="#000000" fo:background-color="#000000" fo:border-top="#000000 0.106cm solid" fo:border-bottom="#000000 0.106cm solid" fo:border-left="#000000 0.106cm solid" fo:margin-left="0.318cm" fo:border-right="#000000 0.10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start-width="0.37cm" draw:marker-end-width="0.37cm" draw:marker-start="msArrowEnd_20_5" draw:marker-end="msArrowEnd_20_5" draw:stroke="solid" svg:stroke-width="0.106cm" svg:stroke-color="#000000" draw:fill-color="#000000" fo:background-color="#000000" fo:border-top="#000000 0.106cm solid" fo:border-bottom="#000000 0.106cm solid" fo:border-left="#000000 0.106cm solid" fo:margin-left="0.318cm" fo:border-right="#000000 0.10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start-width="0.37cm" draw:marker-end-width="0.37cm" draw:marker-start="msArrowEnd_20_5" draw:marker-end="msArrowEnd_20_5" draw:stroke="solid" svg:stroke-width="0.106cm" svg:stroke-color="#000000" draw:fill-color="#000000" fo:background-color="#000000" fo:border-top="#000000 0.106cm solid" fo:border-bottom="#000000 0.106cm solid" fo:border-left="#000000 0.106cm solid" fo:margin-left="0.318cm" fo:border-right="#000000 0.10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89" style:family="paragraph" style:parent-style-name="Normal">
      <style:text-properties fo:font-size="11pt" style:font-size-asian="11pt" style:font-name-complex="Arial" style:font-size-complex="11pt"/>
    </style:style>
    <style:style style:name="FR10" style:family="graphic" style:parent-style-name="Normal">
      <style:graphic-properties draw:marker-end-width="0.37cm" draw:marker-end="msArrowEnd_20_5" draw:stroke="solid" svg:stroke-width="0.106cm" svg:stroke-color="#000000" draw:shadow-color="#000000" draw:shadow="visible" draw:shadow-opacity="35%" draw:shadow-offset-x="0cm" draw:shadow-offset-y="0.064cm" draw:fill-color="#000000" fo:background-color="#000000" fo:border-top="#000000 0.106cm solid" fo:border-bottom="#000000 0.106cm solid" fo:border-left="#000000 0.106cm solid" fo:margin-left="0.318cm" fo:border-right="#000000 0.10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svg:stroke-width="0.026cm" svg:stroke-color="#7c609f" draw:fill="gradient" draw:fill-gradient-name="G1" draw:shadow-color="#000000" draw:shadow="visible" draw:shadow-opacity="38%" draw:shadow-offset-x="0cm" draw:shadow-offset-y="0.056cm" fo:border-top="#7c609f 0.026cm solid" fo:border-bottom="#7c609f 0.026cm solid" fo:border-left="#7c609f 0.026cm solid" fo:margin-left="0.318cm" fo:border-right="#7c609f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90" style:family="paragraph" style:parent-style-name="Normal">
      <style:paragraph-properties fo:text-align="center" fo:margin-top="0cm" fo:margin-bottom="0cm"/>
    </style:style>
    <style:style style:name="T1190_1" style:family="text">
      <style:text-properties fo:font-size="9pt" style:font-size-asian="9pt" style:font-name-complex="Arial" style:font-size-complex="9pt" fo:font-weight="bold" style:font-weight-asian="bold" style:font-weight-complex="bold"/>
    </style:style>
    <style:style style:name="P1191" style:family="paragraph" style:parent-style-name="Normal">
      <style:paragraph-properties fo:text-align="center" fo:margin-top="0cm" fo:margin-bottom="0cm"/>
    </style:style>
    <style:style style:name="T1191_1" style:family="text">
      <style:text-properties fo:font-size="9pt" style:font-size-asian="9pt" style:font-name-complex="Arial" style:font-size-complex="9pt"/>
    </style:style>
    <style:style style:name="FR12" style:family="graphic" style:parent-style-name="Normal">
      <style:graphic-properties draw:stroke="solid" svg:stroke-width="0.026cm" svg:stroke-color="#7c609f" draw:fill="gradient" draw:fill-gradient-name="G2" draw:shadow-color="#000000" draw:shadow="visible" draw:shadow-opacity="38%" draw:shadow-offset-x="0cm" draw:shadow-offset-y="0.056cm" fo:border-top="#7c609f 0.026cm solid" fo:border-bottom="#7c609f 0.026cm solid" fo:border-left="#7c609f 0.026cm solid" fo:margin-left="0.318cm" fo:border-right="#7c609f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92" style:family="paragraph" style:parent-style-name="Normal">
      <style:paragraph-properties fo:text-align="center" fo:margin-top="0cm" fo:margin-bottom="0cm"/>
    </style:style>
    <style:style style:name="T1192_1" style:family="text">
      <style:text-properties fo:font-size="9pt" style:font-size-asian="9pt" style:font-name-complex="Arial" style:font-size-complex="9pt" fo:font-weight="bold" style:font-weight-asian="bold" style:font-weight-complex="bold"/>
    </style:style>
    <style:style style:name="P1193" style:family="paragraph" style:parent-style-name="Normal">
      <style:paragraph-properties fo:text-align="center" fo:margin-top="0cm" fo:margin-bottom="0cm"/>
    </style:style>
    <style:style style:name="T1193_1" style:family="text">
      <style:text-properties fo:font-size="9pt" style:font-size-asian="9pt" style:font-name-complex="Arial" style:font-size-complex="9pt"/>
    </style:style>
    <style:style style:name="FR13" style:family="graphic" style:parent-style-name="Normal">
      <style:graphic-properties draw:stroke="solid" svg:stroke-width="0.026cm" svg:stroke-color="#f5923f" draw:fill="gradient" draw:fill-gradient-name="G3" draw:shadow-color="#000000" draw:shadow="visible" draw:shadow-opacity="38%" draw:shadow-offset-x="0cm" draw:shadow-offset-y="0.056cm" fo:border-top="#f5923f 0.026cm solid" fo:border-bottom="#f5923f 0.026cm solid" fo:border-left="#f5923f 0.026cm solid" fo:margin-left="0.318cm" fo:border-right="#f5923f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94" style:family="paragraph" style:parent-style-name="Normal">
      <style:paragraph-properties fo:text-align="center" fo:margin-top="0cm" fo:margin-bottom="0cm"/>
    </style:style>
    <style:style style:name="T1194_1" style:family="text">
      <style:text-properties fo:font-size="9pt" style:font-size-asian="9pt" style:font-size-complex="9pt" fo:font-weight="bold" style:font-weight-asian="bold" style:font-weight-complex="bold"/>
    </style:style>
    <style:style style:name="P1195" style:family="paragraph" style:parent-style-name="Normal">
      <style:paragraph-properties fo:text-align="center" fo:margin-top="0cm" fo:margin-bottom="0cm"/>
    </style:style>
    <style:style style:name="T1195_1" style:family="text">
      <style:text-properties fo:font-size="9pt" style:font-size-asian="9pt" style:font-size-complex="9pt"/>
    </style:style>
    <style:style style:name="P1196" style:family="paragraph" style:parent-style-name="Normal">
      <style:text-properties fo:font-size="11pt" style:font-size-asian="11pt" style:font-name-complex="Arial" style:font-size-complex="11pt"/>
    </style:style>
    <style:style style:name="P1197" style:family="paragraph" style:parent-style-name="Normal">
      <style:text-properties fo:font-size="11pt" style:font-size-asian="11pt" style:font-name-complex="Arial" style:font-size-complex="11pt"/>
    </style:style>
    <style:style style:name="P1198" style:family="paragraph" style:parent-style-name="Normal">
      <style:text-properties fo:font-size="11pt" style:font-size-asian="11pt" style:font-name-complex="Arial" style:font-size-complex="11pt"/>
    </style:style>
    <style:style style:name="FR14" style:family="graphic" style:parent-style-name="Normal">
      <style:graphic-properties draw:stroke="dash" draw:stroke-dash="Fine_20_Dashed0" svg:stroke-width="0.079cm" svg:stroke-color="#be4b48" draw:fill="gradient" draw:fill-gradient-name="G4" draw:shadow-color="#000000" draw:shadow="visible" draw:shadow-opacity="38%" draw:shadow-offset-x="0cm" draw:shadow-offset-y="0.056cm" fo:border-top="#be4b48 0.079cm solid" fo:border-bottom="#be4b48 0.079cm solid" fo:border-left="#be4b48 0.079cm solid" fo:margin-left="0.318cm" fo:border-right="#be4b48 0.079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99" style:family="paragraph" style:parent-style-name="Normal"/>
    <style:style style:name="T1199_1" style:family="text">
      <style:text-properties fo:font-weight="bold" style:font-weight-asian="bold" style:font-weight-complex="bold"/>
    </style:style>
    <style:style style:name="T1199_2" style:family="text">
      <style:text-properties fo:font-weight="bold" style:font-weight-asian="bold" style:font-weight-complex="bold"/>
    </style:style>
    <style:style style:name="T1199_3" style:family="text"/>
    <style:style style:name="T1199_4" style:family="text">
      <style:text-properties fo:font-weight="bold" style:font-weight-asian="bold" style:font-weight-complex="bold"/>
    </style:style>
    <style:style style:name="T1199_5" style:family="text"/>
    <style:style style:name="P1200" style:family="paragraph" style:parent-style-name="Normal"/>
    <style:style style:name="T1200_1" style:family="text"/>
    <style:style style:name="T1200_2" style:family="text"/>
    <style:style style:name="P1201" style:family="paragraph" style:parent-style-name="Normal"/>
    <style:style style:name="T1201_1" style:family="text"/>
    <style:style style:name="P1202" style:family="paragraph" style:parent-style-name="Normal">
      <style:text-properties fo:font-size="11pt" style:font-size-asian="11pt" style:font-name-complex="Arial" style:font-size-complex="11pt"/>
    </style:style>
    <style:style style:name="P1203" style:family="paragraph" style:parent-style-name="Normal">
      <style:text-properties fo:font-size="11pt" style:font-size-asian="11pt" style:font-name-complex="Arial" style:font-size-complex="11pt"/>
    </style:style>
    <style:style style:name="P1204" style:family="paragraph" style:parent-style-name="Normal">
      <style:text-properties fo:background-color="#ffff00" fo:font-size="11pt" style:font-size-asian="11pt" style:font-name-complex="Arial" style:font-size-complex="11pt"/>
    </style:style>
    <style:style style:name="P1205" style:family="paragraph" style:parent-style-name="Normal">
      <style:text-properties fo:background-color="#00ff00" fo:font-size="11pt" style:font-size-asian="11pt" style:font-name-complex="Arial" style:font-size-complex="11pt"/>
    </style:style>
    <style:style style:name="FR15" style:family="graphic" style:parent-style-name="Normal">
      <style:graphic-properties draw:stroke="solid" svg:stroke-width="0.071cm" svg:stroke-color="#000000" draw:fill-color="#ffffff" fo:background-color="#ffffff" fo:border-top="#000000 0.071cm solid" fo:border-bottom="#000000 0.071cm solid" fo:border-left="#000000 0.071cm solid" fo:margin-left="0.318cm" fo:border-right="#000000 0.071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06" style:family="paragraph" style:parent-style-name="Normal"/>
    <style:style style:name="T1206_1" style:family="text">
      <style:text-properties fo:font-weight="bold" style:font-weight-asian="bold" style:font-weight-complex="bold"/>
    </style:style>
    <style:style style:name="P1207" style:family="paragraph" style:parent-style-name="Normal"/>
    <style:style style:name="T1207_1" style:family="text"/>
    <style:style style:name="P1208" style:family="paragraph" style:parent-style-name="Normal"/>
    <style:style style:name="T1208_1" style:family="text"/>
    <style:style style:name="P1209" style:family="paragraph" style:parent-style-name="Normal">
      <style:text-properties fo:background-color="#00ff00" fo:font-size="11pt" style:font-size-asian="11pt" style:font-name-complex="Arial" style:font-size-complex="11pt"/>
    </style:style>
    <style:style style:name="P1210" style:family="paragraph" style:parent-style-name="Normal">
      <style:text-properties fo:background-color="#00ff00" fo:font-size="11pt" style:font-size-asian="11pt" style:font-name-complex="Arial" style:font-size-complex="11pt"/>
    </style:style>
    <style:style style:name="P1211" style:family="paragraph" style:parent-style-name="Normal">
      <style:text-properties fo:background-color="#00ff00" fo:font-size="11pt" style:font-size-asian="11pt" style:font-name-complex="Arial" style:font-size-complex="11pt"/>
    </style:style>
    <style:style style:name="P1212" style:family="paragraph" style:parent-style-name="Normal">
      <style:text-properties fo:background-color="#00ff00" fo:font-size="11pt" style:font-size-asian="11pt" style:font-name-complex="Arial" style:font-size-complex="11pt"/>
    </style:style>
    <style:style style:name="P1213" style:family="paragraph" style:parent-style-name="Normal">
      <style:text-properties fo:background-color="#00ff00" fo:font-size="11pt" style:font-size-asian="11pt" style:font-name-complex="Arial" style:font-size-complex="11pt"/>
    </style:style>
    <style:style style:name="P1214" style:family="paragraph" style:parent-style-name="Normal">
      <style:text-properties fo:background-color="#00ff00" fo:font-size="11pt" style:font-size-asian="11pt" style:font-name-complex="Arial" style:font-size-complex="11pt"/>
    </style:style>
    <style:style style:name="P1215" style:family="paragraph" style:parent-style-name="Normal"/>
    <style:style style:name="T1215_1" style:family="text">
      <style:text-properties fo:font-size="11pt" style:font-size-asian="11pt" style:font-name-complex="Arial" style:font-size-complex="11pt" fo:font-weight="bold" style:font-weight-asian="bold" style:letter-kerning="true"/>
    </style:style>
    <style:style style:name="P1216" style:family="paragraph" style:parent-style-name="Normal">
      <style:text-properties fo:color="#2f5496" fo:font-size="11pt" style:font-size-asian="11pt" style:font-name-complex="Arial" style:font-size-complex="11pt" fo:font-weight="bold" style:font-weight-asian="bold" style:letter-kerning="true"/>
    </style:style>
    <style:style style:name="P1217" style:family="paragraph" style:parent-style-name="List_20_Paragraph">
      <style:text-properties fo:font-size="11pt" style:font-size-asian="11pt" style:font-name-complex="Arial" style:font-size-complex="11pt"/>
    </style:style>
    <style:style style:name="T1217_1" style:family="text">
      <style:text-properties fo:font-size="11pt" style:font-size-asian="11pt" style:font-name-complex="Arial" style:font-size-complex="11pt"/>
    </style:style>
    <style:style style:name="T1217_2" style:family="text">
      <style:text-properties fo:font-size="11pt" style:font-size-asian="11pt" style:font-name-complex="Arial" style:font-size-complex="11pt"/>
    </style:style>
    <style:style style:name="T1217_3" style:family="text">
      <style:text-properties fo:font-size="11pt" style:font-size-asian="11pt" style:font-name-complex="Arial" style:font-size-complex="11pt"/>
    </style:style>
    <style:style style:name="T1217_4" style:family="text">
      <style:text-properties fo:font-size="11pt" style:font-name-asian="Aptos" style:font-size-asian="11pt" style:font-name-complex="Arial" style:font-size-complex="11pt"/>
    </style:style>
    <style:style style:name="T1217_5" style:family="text">
      <style:text-properties fo:font-size="11pt" style:font-name-asian="Aptos" style:font-size-asian="11pt" style:font-name-complex="Arial" style:font-size-complex="11pt"/>
    </style:style>
    <style:style style:name="T1217_6" style:family="text">
      <style:text-properties fo:font-size="11pt" style:font-size-asian="11pt" style:font-name-complex="Arial" style:font-size-complex="11pt"/>
    </style:style>
    <style:style style:name="T1217_7" style:family="text">
      <style:text-properties fo:font-size="11pt" style:font-size-asian="11pt" style:font-name-complex="Arial" style:font-size-complex="11pt"/>
    </style:style>
    <style:style style:name="T1217_8" style:family="text">
      <style:text-properties fo:font-size="11pt" style:font-size-asian="11pt" style:font-name-complex="Arial" style:font-size-complex="11pt"/>
    </style:style>
    <style:style style:name="P1218" style:family="paragraph" style:parent-style-name="List_20_Paragraph">
      <style:text-properties fo:font-size="11pt" style:font-size-asian="11pt" style:font-name-complex="Arial" style:font-size-complex="11pt"/>
    </style:style>
    <style:style style:name="P1219" style:family="paragraph" style:parent-style-name="List_20_Paragraph">
      <style:text-properties fo:font-size="11pt" style:font-size-asian="11pt" style:font-name-complex="Arial" style:font-size-complex="11pt"/>
    </style:style>
    <style:style style:name="T1219_1" style:family="text">
      <style:text-properties fo:font-size="11pt" style:font-size-asian="11pt" style:font-name-complex="Arial" style:font-size-complex="11pt"/>
    </style:style>
    <style:style style:name="T1219_2" style:family="text">
      <style:text-properties fo:font-size="11pt" style:font-size-asian="11pt" style:font-name-complex="Arial" style:font-size-complex="11pt"/>
    </style:style>
    <style:style style:name="P1220" style:family="paragraph" style:parent-style-name="List_20_Paragraph">
      <style:text-properties fo:font-size="11pt" style:font-size-asian="11pt" style:font-name-complex="Arial" style:font-size-complex="11pt"/>
    </style:style>
    <style:style style:name="P1221" style:family="paragraph" style:parent-style-name="List_20_Paragraph">
      <style:text-properties fo:font-size="11pt" style:font-size-asian="11pt" style:font-name-complex="Arial" style:font-size-complex="11pt"/>
    </style:style>
    <style:style style:name="T1221_1" style:family="text">
      <style:text-properties fo:font-size="11pt" style:font-size-asian="11pt" style:font-name-complex="Arial" style:font-size-complex="11pt"/>
    </style:style>
    <style:style style:name="T1221_2" style:family="text">
      <style:text-properties fo:font-size="11pt" style:font-size-asian="11pt" style:font-name-complex="Arial" style:font-size-complex="11pt"/>
    </style:style>
    <style:style style:name="T1221_3" style:family="text">
      <style:text-properties fo:font-size="11pt" style:font-size-asian="11pt" style:font-name-complex="Arial" style:font-size-complex="11pt"/>
    </style:style>
    <style:style style:name="T1221_4" style:family="text">
      <style:text-properties fo:font-size="11pt" style:font-size-asian="11pt" style:font-name-complex="Arial" style:font-size-complex="11pt"/>
    </style:style>
    <style:style style:name="P1222" style:family="paragraph" style:parent-style-name="List_20_Paragraph">
      <style:text-properties fo:font-size="11pt" style:font-size-asian="11pt" style:font-name-complex="Arial" style:font-size-complex="11pt"/>
    </style:style>
    <style:style style:name="P1223" style:family="paragraph" style:parent-style-name="List_20_Paragraph">
      <style:text-properties fo:font-size="11pt" style:font-size-asian="11pt" style:font-name-complex="Arial" style:font-size-complex="11pt"/>
    </style:style>
    <style:style style:name="T1223_1" style:family="text">
      <style:text-properties fo:font-size="11pt" style:font-size-asian="11pt" style:font-name-complex="Arial" style:font-size-complex="11pt"/>
    </style:style>
    <style:style style:name="T1223_2" style:family="text">
      <style:text-properties fo:font-size="11pt" style:font-size-asian="11pt" style:font-name-complex="Arial" style:font-size-complex="11pt"/>
    </style:style>
    <style:style style:name="P1224" style:family="paragraph" style:parent-style-name="List_20_Paragraph">
      <style:paragraph-properties fo:margin-top="0.071cm" fo:margin-bottom="0.423cm"/>
      <style:text-properties fo:font-size="11pt" style:font-size-asian="11pt" style:font-name-complex="Arial" style:font-size-complex="11pt"/>
    </style:style>
    <style:style style:name="P1225" style:family="paragraph" style:parent-style-name="List_20_Paragraph">
      <style:text-properties fo:font-size="11pt" style:font-size-asian="11pt" style:font-name-complex="Arial" style:font-size-complex="11pt"/>
    </style:style>
    <style:style style:name="T1225_1" style:family="text">
      <style:text-properties fo:font-size="11pt" style:font-size-asian="11pt" style:font-name-complex="Arial" style:font-size-complex="11pt"/>
    </style:style>
    <style:style style:name="T1225_2" style:family="text">
      <style:text-properties fo:font-size="11pt" style:font-size-asian="11pt" style:font-name-complex="Arial" style:font-size-complex="11pt"/>
    </style:style>
    <style:style style:name="T1225_3" style:family="text">
      <style:text-properties fo:font-size="11pt" style:font-size-asian="11pt" style:font-name-complex="Arial" style:font-size-complex="11pt"/>
    </style:style>
    <style:style style:name="T1225_4" style:family="text">
      <style:text-properties fo:font-size="11pt" style:font-size-asian="11pt" style:font-name-complex="Arial" style:font-size-complex="11pt"/>
    </style:style>
    <style:style style:name="T1225_5" style:family="text">
      <style:text-properties fo:font-size="11pt" style:font-size-asian="11pt" style:font-name-complex="Arial" style:font-size-complex="11pt"/>
    </style:style>
    <style:style style:name="T1225_6" style:family="text">
      <style:text-properties fo:font-size="11pt" style:font-size-asian="11pt" style:font-name-complex="Arial" style:font-size-complex="11pt"/>
    </style:style>
    <style:style style:name="T1225_7" style:family="text">
      <style:text-properties fo:font-size="11pt" style:font-size-asian="11pt" style:font-name-complex="Arial" style:font-size-complex="11pt"/>
    </style:style>
    <style:style style:name="T1225_8" style:family="text">
      <style:text-properties fo:font-size="11pt" style:font-size-asian="11pt" style:font-name-complex="Arial" style:font-size-complex="11pt"/>
    </style:style>
    <style:style style:name="T1225_9" style:family="text">
      <style:text-properties fo:font-size="11pt" style:font-size-asian="11pt" style:font-name-complex="Arial" style:font-size-complex="11pt"/>
    </style:style>
    <style:style style:name="T1225_10" style:family="text">
      <style:text-properties fo:font-size="11pt" style:font-size-asian="11pt" style:font-name-complex="Arial" style:font-size-complex="11pt"/>
    </style:style>
    <style:style style:name="T1225_11" style:family="text">
      <style:text-properties fo:font-size="11pt" style:font-size-asian="11pt" style:font-name-complex="Arial" style:font-size-complex="11pt"/>
    </style:style>
    <style:style style:name="P1226" style:family="paragraph" style:parent-style-name="List_20_Paragraph">
      <style:text-properties fo:font-size="11pt" style:font-size-asian="11pt" style:font-name-complex="Arial" style:font-size-complex="11pt"/>
    </style:style>
    <style:style style:name="P1227" style:family="paragraph" style:parent-style-name="List_20_Paragraph">
      <style:text-properties fo:font-size="11pt" style:font-size-asian="11pt" style:font-name-complex="Arial" style:font-size-complex="11pt"/>
    </style:style>
    <style:style style:name="T1227_1" style:family="text">
      <style:text-properties fo:font-size="11pt" style:font-size-asian="11pt" style:font-name-complex="Arial" style:font-size-complex="11pt"/>
    </style:style>
    <style:style style:name="P1228" style:family="paragraph" style:parent-style-name="Normal">
      <style:paragraph-properties fo:margin-top="0.423cm"/>
      <style:text-properties fo:font-size="11pt" style:font-size-asian="11pt" style:font-name-complex="Arial" style:font-size-complex="11pt" fo:font-weight="bold" style:font-weight-asian="bold" style:letter-kerning="true"/>
    </style:style>
    <style:style style:name="P1229" style:family="paragraph" style:parent-style-name="Normal">
      <style:paragraph-properties fo:margin-top="0.423cm" fo:margin-bottom="0.494cm"/>
    </style:style>
    <style:style style:name="T1229_1" style:family="text">
      <style:text-properties fo:font-size="11pt" style:font-size-asian="11pt" style:font-name-complex="Arial" style:font-size-complex="11pt" fo:font-weight="bold" style:font-weight-asian="bold" style:letter-kerning="true"/>
    </style:style>
    <style:style style:name="T1229_2" style:family="text">
      <style:text-properties fo:color="#2f5496" fo:font-size="11pt" style:font-size-asian="11pt" style:font-name-complex="Arial" style:font-size-complex="11pt" fo:font-weight="bold" style:font-weight-asian="bold" style:letter-kerning="true"/>
    </style:style>
    <style:style style:name="P1230" style:family="paragraph" style:parent-style-name="Normal">
      <style:text-properties fo:font-size="11pt" style:font-name-asian="Calibri" style:font-size-asian="11pt" style:font-name-complex="Arial" style:font-size-complex="11pt" fo:font-weight="bold" style:font-weight-asian="bold"/>
    </style:style>
    <style:style style:name="P1231" style:family="paragraph" style:parent-style-name="List_20_Paragraph">
      <style:text-properties fo:font-size="11pt" style:font-size-asian="11pt" style:font-name-complex="Arial" style:font-size-complex="11pt"/>
    </style:style>
    <style:style style:name="T1231_1" style:family="text">
      <style:text-properties fo:font-size="11pt" style:font-size-asian="11pt" style:font-name-complex="Arial" style:font-size-complex="11pt"/>
    </style:style>
    <style:style style:name="T1231_2" style:family="text">
      <style:text-properties fo:font-size="11pt" style:font-size-asian="11pt" style:font-name-complex="Arial" style:font-size-complex="11pt"/>
    </style:style>
    <style:style style:name="T1231_3" style:family="text">
      <style:text-properties fo:font-size="11pt" style:font-size-asian="11pt" style:font-name-complex="Arial" style:font-size-complex="11pt"/>
    </style:style>
    <style:style style:name="P1232" style:family="paragraph" style:parent-style-name="List_20_Paragraph">
      <style:text-properties fo:font-size="11pt" style:font-size-asian="11pt" style:font-name-complex="Arial" style:font-size-complex="11pt"/>
    </style:style>
    <style:style style:name="P1233" style:family="paragraph" style:parent-style-name="List_20_Paragraph">
      <style:text-properties fo:font-size="11pt" style:font-size-asian="11pt" style:font-name-complex="Arial" style:font-size-complex="11pt"/>
    </style:style>
    <style:style style:name="T1233_1" style:family="text">
      <style:text-properties fo:font-size="11pt" style:font-size-asian="11pt" style:font-name-complex="Arial" style:font-size-complex="11pt"/>
    </style:style>
    <style:style style:name="P1234" style:family="paragraph" style:parent-style-name="List_20_Paragraph">
      <style:text-properties fo:font-size="11pt" style:font-size-asian="11pt" style:font-name-complex="Arial" style:font-size-complex="11pt"/>
    </style:style>
    <style:style style:name="P1235" style:family="paragraph" style:parent-style-name="List_20_Paragraph">
      <style:text-properties fo:font-size="11pt" style:font-size-asian="11pt" style:font-name-complex="Arial" style:font-size-complex="11pt"/>
    </style:style>
    <style:style style:name="T1235_1" style:family="text">
      <style:text-properties fo:font-size="11pt" style:font-size-asian="11pt" style:font-name-complex="Arial" style:font-size-complex="11pt"/>
    </style:style>
    <style:style style:name="T1235_2" style:family="text">
      <style:text-properties fo:font-size="11pt" style:font-size-asian="11pt" style:font-name-complex="Arial" style:font-size-complex="11pt"/>
    </style:style>
    <style:style style:name="T1235_3" style:family="text">
      <style:text-properties fo:font-size="11pt" style:font-size-asian="11pt" style:font-name-complex="Arial" style:font-size-complex="11pt"/>
    </style:style>
    <style:style style:name="T1235_4" style:family="text">
      <style:text-properties fo:font-size="11pt" style:font-size-asian="11pt" style:font-name-complex="Arial" style:font-size-complex="11pt"/>
    </style:style>
    <style:style style:name="T1235_5" style:family="text">
      <style:text-properties fo:font-size="11pt" style:font-size-asian="11pt" style:font-name-complex="Arial" style:font-size-complex="11pt"/>
    </style:style>
    <style:style style:name="T1235_6" style:family="text">
      <style:text-properties fo:font-size="11pt" style:font-size-asian="11pt" style:font-name-complex="Arial" style:font-size-complex="11pt"/>
    </style:style>
    <style:style style:name="T1235_7" style:family="text">
      <style:text-properties fo:font-size="11pt" style:font-size-asian="11pt" style:font-name-complex="Arial" style:font-size-complex="11pt"/>
    </style:style>
    <style:style style:name="T1235_8" style:family="text">
      <style:text-properties fo:font-size="11pt" style:font-size-asian="11pt" style:font-name-complex="Arial" style:font-size-complex="11pt"/>
    </style:style>
    <style:style style:name="T1235_9" style:family="text">
      <style:text-properties fo:font-size="11pt" style:font-size-asian="11pt" style:font-name-complex="Arial" style:font-size-complex="11pt"/>
    </style:style>
    <style:style style:name="T1235_10" style:family="text">
      <style:text-properties fo:font-size="11pt" style:font-size-asian="11pt" style:font-name-complex="Arial" style:font-size-complex="11pt"/>
    </style:style>
    <style:style style:name="T1235_11" style:family="text">
      <style:text-properties fo:font-size="11pt" style:font-size-asian="11pt" style:font-name-complex="Arial" style:font-size-complex="11pt"/>
    </style:style>
    <style:style style:name="P1236" style:family="paragraph" style:parent-style-name="List_20_Paragraph">
      <style:text-properties fo:font-size="11pt" style:font-size-asian="11pt" style:font-name-complex="Arial" style:font-size-complex="11pt"/>
    </style:style>
    <style:style style:name="P1237" style:family="paragraph" style:parent-style-name="List_20_Paragraph">
      <style:text-properties fo:font-size="11pt" style:font-size-asian="11pt" style:font-name-complex="Arial" style:font-size-complex="11pt"/>
    </style:style>
    <style:style style:name="T1237_1" style:family="text">
      <style:text-properties fo:font-size="11pt" style:font-size-asian="11pt" style:font-name-complex="Arial" style:font-size-complex="11pt"/>
    </style:style>
    <style:style style:name="T1237_2" style:family="text">
      <style:text-properties fo:font-size="11pt" style:font-size-asian="11pt" style:font-name-complex="Arial" style:font-size-complex="11pt"/>
    </style:style>
    <style:style style:name="T1237_3" style:family="text">
      <style:text-properties fo:font-size="11pt" style:font-size-asian="11pt" style:font-name-complex="Arial" style:font-size-complex="11pt"/>
    </style:style>
    <style:style style:name="T1237_4" style:family="text">
      <style:text-properties fo:font-size="11pt" style:font-size-asian="11pt" style:font-name-complex="Arial" style:font-size-complex="11pt"/>
    </style:style>
    <style:style style:name="T1237_5" style:family="text">
      <style:text-properties fo:font-size="11pt" style:font-size-asian="11pt" style:font-name-complex="Arial" style:font-size-complex="11pt"/>
    </style:style>
    <style:style style:name="T1237_6" style:family="text">
      <style:text-properties fo:font-size="11pt" style:font-size-asian="11pt" style:font-name-complex="Arial" style:font-size-complex="11pt"/>
    </style:style>
    <style:style style:name="T1237_7" style:family="text">
      <style:text-properties fo:font-size="11pt" style:font-size-asian="11pt" style:font-name-complex="Arial" style:font-size-complex="11pt"/>
    </style:style>
    <style:style style:name="T1237_8" style:family="text">
      <style:text-properties fo:font-size="11pt" style:font-size-asian="11pt" style:font-name-complex="Arial" style:font-size-complex="11pt"/>
    </style:style>
    <style:style style:name="P1238" style:family="paragraph" style:parent-style-name="List_20_Paragraph">
      <style:text-properties fo:font-size="11pt" style:font-size-asian="11pt" style:font-name-complex="Arial" style:font-size-complex="11pt"/>
    </style:style>
    <style:style style:name="P1239" style:family="paragraph" style:parent-style-name="List_20_Paragraph">
      <style:text-properties fo:font-size="11pt" style:font-size-asian="11pt" style:font-name-complex="Arial" style:font-size-complex="11pt"/>
    </style:style>
    <style:style style:name="P1240" style:family="paragraph" style:parent-style-name="Normal">
      <style:paragraph-properties fo:keep-with-next="always"/>
    </style:style>
    <style:style style:name="T1240_1" style:family="text">
      <style:text-properties fo:font-size="11pt" style:font-name-asian="Calibri" style:font-size-asian="11pt" style:font-name-complex="Arial" style:font-size-complex="11pt" fo:font-weight="bold" style:font-weight-asian="bold" style:font-weight-complex="bold"/>
    </style:style>
    <style:style style:name="T1240_2" style:family="text">
      <style:text-properties fo:font-size="11pt" style:font-name-asian="Calibri" style:font-size-asian="11pt" style:font-name-complex="Arial" style:font-size-complex="11pt" fo:font-weight="bold" style:font-weight-asian="bold" style:font-weight-complex="bold"/>
    </style:style>
    <style:style style:name="T1240_3" style:family="text">
      <style:text-properties fo:font-size="11pt" style:font-name-asian="Calibri" style:font-size-asian="11pt" style:font-name-complex="Arial" style:font-size-complex="11pt" fo:font-weight="bold" style:font-weight-asian="bold" style:font-weight-complex="bold"/>
    </style:style>
    <style:style style:name="T124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15" style:family="table">
      <style:table-properties table:align="left" style:width="19.004cm" fo:margin-left="-0.259cm"/>
    </style:style>
    <style:style style:name="Column62" style:family="table-column">
      <style:table-column-properties style:column-width="2.448cm" style:use-optimal-column-width="false"/>
    </style:style>
    <style:style style:name="Column63" style:family="table-column">
      <style:table-column-properties style:column-width="5.101cm" style:use-optimal-column-width="false"/>
    </style:style>
    <style:style style:name="Column64" style:family="table-column">
      <style:table-column-properties style:column-width="1.953cm" style:use-optimal-column-width="false"/>
    </style:style>
    <style:style style:name="Column65" style:family="table-column">
      <style:table-column-properties style:column-width="7.751cm" style:use-optimal-column-width="false"/>
    </style:style>
    <style:style style:name="Column66" style:family="table-column">
      <style:table-column-properties style:column-width="1.752cm" style:use-optimal-column-width="false"/>
    </style:style>
    <style:style style:name="Row101" style:family="table-row">
      <style:table-row-properties style:use-optimal-row-height="false"/>
    </style:style>
    <style:style style:name="Cell509" style:family="table-cell">
      <style:table-cell-properties style:vertical-align="middle" fo:padding-left="0.19cm" fo:padding-right="0.19cm" fo:wrap-option="wrap"/>
    </style:style>
    <style:style style:name="P1241" style:family="paragraph" style:parent-style-name="Normal">
      <style:paragraph-properties fo:text-align="center"/>
    </style:style>
    <style:style style:name="T124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10" style:family="table-cell">
      <style:table-cell-properties style:vertical-align="middle" fo:padding-left="0.19cm" fo:padding-right="0.19cm" fo:wrap-option="wrap"/>
    </style:style>
    <style:style style:name="P1242" style:family="paragraph" style:parent-style-name="Normal">
      <style:paragraph-properties fo:text-align="center"/>
    </style:style>
    <style:style style:name="T124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11" style:family="table-cell">
      <style:table-cell-properties style:vertical-align="middle" fo:padding-left="0.19cm" fo:padding-right="0.19cm" fo:wrap-option="wrap"/>
    </style:style>
    <style:style style:name="P1243" style:family="paragraph" style:parent-style-name="Normal">
      <style:paragraph-properties fo:text-align="center"/>
    </style:style>
    <style:style style:name="T1243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12" style:family="table-cell">
      <style:table-cell-properties style:vertical-align="middle" fo:padding-left="0.19cm" fo:padding-right="0.19cm" fo:wrap-option="wrap"/>
    </style:style>
    <style:style style:name="P1244" style:family="paragraph" style:parent-style-name="Normal">
      <style:paragraph-properties fo:text-align="center"/>
    </style:style>
    <style:style style:name="T124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13" style:family="table-cell">
      <style:table-cell-properties style:vertical-align="middle" fo:padding-left="0.19cm" fo:padding-right="0.19cm" fo:wrap-option="wrap"/>
    </style:style>
    <style:style style:name="P1245" style:family="paragraph" style:parent-style-name="Normal">
      <style:paragraph-properties fo:text-align="center"/>
    </style:style>
    <style:style style:name="T124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102" style:family="table-row">
      <style:table-row-properties style:min-row-height="1.184cm" style:use-optimal-row-height="false"/>
    </style:style>
    <style:style style:name="Cell5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6" style:family="paragraph" style:parent-style-name="Normal">
      <style:paragraph-properties fo:text-align="center"/>
    </style:style>
    <style:style style:name="T1246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7" style:family="paragraph" style:parent-style-name="Normal"/>
    <style:style style:name="T12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4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16" style:family="table-cell">
      <style:table-cell-properties fo:background-color="#ff00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8" style:family="paragraph" style:parent-style-name="Normal">
      <style:paragraph-properties fo:text-align="center"/>
    </style:style>
    <style:style style:name="T1248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9" style:family="paragraph" style:parent-style-name="Normal"/>
    <style:style style:name="T1249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P1250" style:family="paragraph" style:parent-style-name="Normal"/>
    <style:style style:name="T1250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18" style:family="table-cell">
      <style:table-cell-properties fo:background-color="#ffc0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1" style:family="paragraph" style:parent-style-name="Normal">
      <style:paragraph-properties fo:text-align="center"/>
    </style:style>
    <style:style style:name="T1251_1" style:family="text">
      <style:text-properties fo:background-color="#ffc000"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Row103" style:family="table-row">
      <style:table-row-properties style:min-row-height="1.184cm" style:use-optimal-row-height="false"/>
    </style:style>
    <style:style style:name="Cell5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2" style:family="paragraph" style:parent-style-name="Normal">
      <style:paragraph-properties fo:text-align="center"/>
    </style:style>
    <style:style style:name="T1252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3" style:family="paragraph" style:parent-style-name="Normal"/>
    <style:style style:name="T12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5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21" style:family="table-cell">
      <style:table-cell-properties fo:background-color="#ffc0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4" style:family="paragraph" style:parent-style-name="Normal">
      <style:paragraph-properties fo:text-align="center"/>
    </style:style>
    <style:style style:name="T1254_1" style:family="text">
      <style:text-properties fo:background-color="#ffc000"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5" style:family="paragraph" style:parent-style-name="Normal">
      <style:paragraph-properties fo:margin-bottom="0.212cm"/>
    </style:style>
    <style:style style:name="T12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23" style:family="table-cell">
      <style:table-cell-properties fo:background-color="#ffff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6" style:family="paragraph" style:parent-style-name="Normal">
      <style:paragraph-properties fo:text-align="center"/>
    </style:style>
    <style:style style:name="T1256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Row104" style:family="table-row">
      <style:table-row-properties style:min-row-height="1.184cm" style:use-optimal-row-height="false"/>
    </style:style>
    <style:style style:name="Cell5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7" style:family="paragraph" style:parent-style-name="Normal">
      <style:paragraph-properties fo:text-align="center"/>
    </style:style>
    <style:style style:name="T1257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8" style:family="paragraph" style:parent-style-name="Normal"/>
    <style:style style:name="T12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5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5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26" style:family="table-cell">
      <style:table-cell-properties fo:background-color="#ffc0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9" style:family="paragraph" style:parent-style-name="Normal">
      <style:paragraph-properties fo:text-align="center"/>
    </style:style>
    <style:style style:name="T1259_1" style:family="text">
      <style:text-properties fo:background-color="#ffc000"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0" style:family="paragraph" style:parent-style-name="Normal"/>
    <style:style style:name="T1260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T1260_2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28" style:family="table-cell">
      <style:table-cell-properties fo:background-color="#ffff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1" style:family="paragraph" style:parent-style-name="Normal">
      <style:paragraph-properties fo:text-align="center"/>
    </style:style>
    <style:style style:name="T1261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Row105" style:family="table-row">
      <style:table-row-properties style:min-row-height="1.184cm" style:use-optimal-row-height="false"/>
    </style:style>
    <style:style style:name="Cell5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2" style:family="paragraph" style:parent-style-name="Normal">
      <style:paragraph-properties fo:text-align="center"/>
    </style:style>
    <style:style style:name="T12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3" style:family="paragraph" style:parent-style-name="Normal"/>
    <style:style style:name="T12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31" style:family="table-cell">
      <style:table-cell-properties fo:background-color="#ffc0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4" style:family="paragraph" style:parent-style-name="Normal">
      <style:paragraph-properties fo:text-align="center"/>
    </style:style>
    <style:style style:name="T1264_1" style:family="text">
      <style:text-properties fo:background-color="#ffc000"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5" style:family="paragraph" style:parent-style-name="Normal"/>
    <style:style style:name="T12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266" style:family="paragraph" style:parent-style-name="Normal"/>
    <style:style style:name="T12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33" style:family="table-cell">
      <style:table-cell-properties fo:background-color="#ffff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7" style:family="paragraph" style:parent-style-name="Normal">
      <style:paragraph-properties fo:text-align="center"/>
    </style:style>
    <style:style style:name="T1267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Row106" style:family="table-row">
      <style:table-row-properties style:min-row-height="1.184cm" style:use-optimal-row-height="false"/>
    </style:style>
    <style:style style:name="Cell5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8" style:family="paragraph" style:parent-style-name="Normal">
      <style:paragraph-properties fo:text-align="center"/>
    </style:style>
    <style:style style:name="T1268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9" style:family="paragraph" style:parent-style-name="Normal"/>
    <style:style style:name="T12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6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36" style:family="table-cell">
      <style:table-cell-properties fo:background-color="#ffc0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0" style:family="paragraph" style:parent-style-name="Normal">
      <style:paragraph-properties fo:text-align="center"/>
    </style:style>
    <style:style style:name="T1270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T1270_2" style:family="text">
      <style:text-properties fo:background-color="#ffc000"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T1270_3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1" style:family="paragraph" style:parent-style-name="Normal"/>
    <style:style style:name="T1271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38" style:family="table-cell">
      <style:table-cell-properties fo:background-color="#ffff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2" style:family="paragraph" style:parent-style-name="Normal">
      <style:paragraph-properties fo:text-align="center"/>
    </style:style>
    <style:style style:name="T1272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Row107" style:family="table-row">
      <style:table-row-properties style:min-row-height="1.184cm" style:use-optimal-row-height="false"/>
    </style:style>
    <style:style style:name="Cell5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3" style:family="paragraph" style:parent-style-name="Normal">
      <style:paragraph-properties fo:text-align="center"/>
    </style:style>
    <style:style style:name="T1273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4" style:family="paragraph" style:parent-style-name="Normal"/>
    <style:style style:name="T12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41" style:family="table-cell">
      <style:table-cell-properties fo:background-color="#ffc0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5" style:family="paragraph" style:parent-style-name="Normal">
      <style:paragraph-properties fo:text-align="center"/>
    </style:style>
    <style:style style:name="T1275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T1275_2" style:family="text">
      <style:text-properties fo:background-color="#ffc000"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T1275_3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6" style:family="paragraph" style:parent-style-name="Normal"/>
    <style:style style:name="T127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43" style:family="table-cell">
      <style:table-cell-properties fo:background-color="#ffff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7" style:family="paragraph" style:parent-style-name="Normal">
      <style:paragraph-properties fo:text-align="center"/>
    </style:style>
    <style:style style:name="T1277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Row108" style:family="table-row">
      <style:table-row-properties style:min-row-height="1.184cm" style:use-optimal-row-height="false"/>
    </style:style>
    <style:style style:name="Cell5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8" style:family="paragraph" style:parent-style-name="Normal">
      <style:paragraph-properties fo:text-align="center"/>
    </style:style>
    <style:style style:name="T1278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9" style:family="paragraph" style:parent-style-name="Normal"/>
    <style:style style:name="T127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46" style:family="table-cell">
      <style:table-cell-properties fo:background-color="#ffff0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0" style:family="paragraph" style:parent-style-name="Normal">
      <style:paragraph-properties fo:text-align="center"/>
    </style:style>
    <style:style style:name="T1280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1" style:family="paragraph" style:parent-style-name="Normal"/>
    <style:style style:name="T1281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Cell548" style:family="table-cell">
      <style:table-cell-properties fo:background-color="#92d05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2" style:family="paragraph" style:parent-style-name="Normal">
      <style:paragraph-properties fo:text-align="center"/>
    </style:style>
    <style:style style:name="T1282_1" style:family="text">
      <style:text-properties style:font-name="Arial" fo:font-size="11pt" style:font-size-asian="11pt" style:font-name-complex="Arial" style:font-size-complex="11pt" fo:language="en" fo:language-asian="ja" fo:language-complex="ar" fo:country="GB" fo:country-asian="JP" fo:country-complex="SA"/>
    </style:style>
    <style:style style:name="P1283" style:family="paragraph" style:parent-style-name="Normal">
      <style:text-properties fo:font-size="11pt" style:font-size-asian="11pt" style:font-name-complex="Arial" style:font-size-complex="11pt"/>
    </style:style>
    <style:style style:name="P1284" style:family="paragraph" style:parent-style-name="Normal">
      <style:paragraph-properties fo:margin-left="0.002cm"/>
      <style:text-properties fo:font-size="11pt" style:font-size-asian="11pt" style:font-name-complex="Arial" style:font-size-complex="11pt" fo:font-weight="bold" style:font-weight-asian="bold"/>
    </style:style>
    <style:style style:name="P1285" style:family="paragraph" style:parent-style-name="Normal">
      <style:text-properties fo:font-size="11pt" style:font-size-asian="11pt" style:font-name-complex="Arial" style:font-size-complex="11pt"/>
    </style:style>
  </office:automatic-styles>
  <office:body>
    <office:text>
      <text:p text:style-name="P1"><text:bookmark-start text:name="_Hlk202120148"/><text:bookmark-end text:name="_Hlk202120148"/><text:span text:style-name="T1_1">Business<text:s/>Case<text:s/>–<text:s/></text:span><text:span text:style-name="T1_2">UK-Nigeria<text:s/>Growth<text:s/>Programme,<text:s/></text:span><text:span text:style-name="T1_3">November</text:span><text:span text:style-name="T1_4"><text:s/>2025</text:span></text:p>
      <text:p text:style-name="P2"/>
      <text:p text:style-name="P3"><text:span text:style-name="T3_1">Summary<text:s/>Sheet</text:span></text:p>
      <text:p text:style-name="P4"/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Portfolio/<text:s/>Business</text:span><text:span text:style-name="T5_2">/Country</text:span><text:span text:style-name="T5_3"><text:s/>Plan<text:s/>Summary:</text:span><text:span text:style-name="T5_4"><text:s/></text:span></text:p>
            <text:p text:style-name="P6"/>
            <text:p text:style-name="P7"><text:span text:style-name="T7_1">Mutual<text:s/></text:span><text:span text:style-name="T7_2">Growth<text:s/>is<text:s/></text:span><text:span text:style-name="T7_3">one<text:s/>of<text:s/>the<text:s/>top<text:s/>priorities</text:span><text:span text:style-name="T7_4"><text:s/>in<text:s/>the<text:s/></text:span><text:span text:style-name="T7_5">UK-Nigeria<text:s/></text:span><text:span text:style-name="T7_6">Country<text:s/></text:span><text:span text:style-name="T7_7">Business<text:s/>Plan</text:span><text:span text:style-name="T7_8"><text:s/>(CBP)</text:span><text:span text:style-name="T7_9">,<text:s/>and<text:s/>th</text:span><text:span text:style-name="T7_10">is</text:span><text:span text:style-name="T7_11"><text:s/>programme<text:s/>lies<text:s/>at<text:s/>the<text:s/>heart<text:s/>of<text:s/>a</text:span><text:span text:style-name="T7_12"><text:s/>modern<text:s/>collaborative<text:s/>partnership</text:span><text:span text:style-name="T7_13"><text:s/>based<text:s/>on<text:s/>a</text:span><text:span text:style-name="T7_14"><text:s/>radically<text:s/>strengthened,<text:s/>integrated,<text:s/>cross-HMG<text:s/>focus<text:s/>on<text:s/>economic<text:s/>development,<text:s/>investment<text:s/>and<text:s/>trade<text:s/>delivered<text:s/>through<text:s/></text:span><text:span text:style-name="T7_15">the<text:s/></text:span><text:span text:style-name="T7_16">UK-Nigeria<text:s/>Strategic<text:s/>Partnership</text:span><text:span text:style-name="T7_17"><text:s/>signed<text:s/>by<text:s/>the<text:s/>Foreign<text:s/>Secretary<text:s/>in<text:s/>November<text:s/>2024.</text:span></text:p>
            <text:p text:style-name="P8"/>
            <text:p text:style-name="P9"><text:span text:style-name="T9_1">The<text:s/>programme<text:s/>directly<text:s/>supports<text:s/>Goal<text:s/>One<text:s/>of<text:s/>the<text:s/>CBP<text:s/>through<text:s/>implementation<text:s/>of<text:s/>the<text:s/></text:span><text:span text:style-name="T9_2">UK–Nigeria<text:s/>Enhanced<text:s/>Trade<text:s/>and<text:s/>Investment<text:s/>Partnership<text:s/>(ETIP)</text:span><text:span text:style-name="T9_3">,<text:s/></text:span><text:span text:style-name="T9_4">a<text:s/>flagship<text:s/>mechanism<text:s/>for<text:s/>expanding<text:s/>trade<text:s/>and<text:s/>market<text:s/>access.<text:s/>ETIP<text:s/>is<text:s/>pivotal<text:s/>to<text:s/>the<text:s/>UK’s<text:s/>Growth<text:s/>Mission,<text:s/>aligning<text:s/>with<text:s/>both<text:s/>the<text:s/>UK<text:s/>Industrial<text:s/>Strategy<text:s/>and<text:s/>Nigeria’s<text:s/>economic<text:s/>transformation<text:s/>agenda.<text:s/></text:span><text:span text:style-name="T9_5">Working</text:span><text:span text:style-name="T9_6"><text:s/>with<text:s/>the<text:s/>Department<text:s/>for<text:s/>Business<text:s/>and<text:s/>Trade<text:s/>(DBT),<text:s/>the<text:s/>programme</text:span><text:span text:style-name="T9_7"><text:s/>will</text:span><text:span text:style-name="T9_8"><text:s/>provide<text:s/>a<text:s/>coherent<text:s/>platform<text:s/>to<text:s/>strengthen<text:s/>bilateral<text:s/>trade<text:s/>and<text:s/>investment,<text:s/>complementing<text:s/>the<text:s/>Nigeria<text:s/>Economic<text:s/>Stability<text:s/>and<text:s/>Transformation<text:s/>(NEST)<text:s/>programme<text:s/>and<text:s/>other<text:s/>development<text:s/>instruments.</text:span></text:p>
            <text:p text:style-name="P10"/>
            <text:p text:style-name="P11"><text:span text:style-name="T11_1">Nigeria<text:s/>is<text:s/></text:span><text:span text:style-name="T11_2">recognised</text:span><text:span text:style-name="T11_3"><text:s/>as</text:span><text:span text:style-name="T11_4"><text:s/></text:span><text:span text:style-name="T11_5">offering<text:s/>high<text:s/>potential<text:s/>to<text:s/>drive<text:s/>UK<text:s/>economic<text:s/>growth,<text:s/>particularly<text:s/>over<text:s/>the<text:s/>medium<text:s/>term.<text:s/>This<text:s/>programme<text:s/>is<text:s/>therefore<text:s/>critical<text:s/>to<text:s/>realising<text:s/>mutual<text:s/>benefits<text:s/>and<text:s/>delivering<text:s/>on<text:s/>the<text:s/>Strategic<text:s/>Economic<text:s/>Growth<text:s/>Plan<text:s/>(SEGP),<text:s/>by<text:s/>unlocking<text:s/>opportunities<text:s/></text:span><text:span text:style-name="T11_6">including</text:span><text:span text:style-name="T11_7"><text:s/></text:span><text:span text:style-name="T11_8">for<text:s/>UK<text:s/>firms<text:s/>and<text:s/>supporting<text:s/>Nigeria’s<text:s/></text:span><text:span text:style-name="T11_9">trans</text:span><text:span text:style-name="T11_10">formation</text:span><text:span text:style-name="T11_11"><text:s/>to<text:s/>a<text:s/>more<text:s/>diversified,<text:s/>resilient,<text:s/>and<text:s/>inclusive<text:s/>economy.</text:span></text:p>
          </table:table-cell>
        </table:table-row>
      </table:table>
      <text:p text:style-name="P12"/>
      <table:table table:style-name="Table2">
        <table:table-column table:style-name="Column2"/>
        <table:table-column table:style-name="Column3"/>
        <table:table-column table:style-name="Column4"/>
        <table:table-column table:style-name="Column5"/>
        <table:table-row table:style-name="Row2">
          <table:table-cell table:style-name="Cell2" table:number-columns-spanned="4">
            <text:p text:style-name="P13"><text:span text:style-name="T13_1">Title:<text:s text:c="2"/></text:span><text:span text:style-name="T13_2">UK-Nigeria<text:s/>Growth<text:s/>Programme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3" table:number-columns-spanned="4">
            <text:p text:style-name="P14"><text:span text:style-name="T14_1">Programme<text:s/>summary<text:s/>(100<text:s/>words<text:s/>maximum):<text:s/></text:span></text:p>
            <text:p text:style-name="P15"/>
            <text:p text:style-name="P16"><text:span text:style-name="T16_1">The<text:s/>programme<text:s/>aims<text:s/></text:span><text:span text:style-name="T16_2">to<text:s/>accelerate<text:s/>UK-Nigeria<text:s/>mutual<text:s/></text:span><text:span text:style-name="T16_3">economic<text:s/></text:span><text:span text:style-name="T16_4">growth<text:s/></text:span><text:span text:style-name="T16_5">by<text:s/>unlocking<text:s/></text:span><text:span text:style-name="T16_6">opportunities</text:span><text:span text:style-name="T16_7"><text:s/>f</text:span><text:span text:style-name="T16_8">or<text:s/></text:span><text:span text:style-name="T16_9">private<text:s/>sector<text:s/>development</text:span><text:span text:style-name="T16_10">.<text:s/>It<text:s/>will<text:s/></text:span><text:span text:style-name="T16_11">drive</text:span><text:span text:style-name="T16_12"><text:s/></text:span><text:span text:style-name="T16_13">Nigeria’s<text:s/></text:span><text:span text:style-name="T16_14">economic<text:s/>transformation</text:span><text:span text:style-name="T16_15"><text:s/>through<text:s/>investment<text:s/>and<text:s/></text:span><text:span text:style-name="T16_16">trade<text:s/>to</text:span><text:span text:style-name="T16_17"><text:s/></text:span><text:span text:style-name="T16_18">generate<text:s/>jobs</text:span><text:span text:style-name="T16_19"><text:s/></text:span><text:span text:style-name="T16_20">through<text:s/>two<text:s/>pathways:<text:s/>(</text:span><text:span text:style-name="T16_21">i</text:span><text:span text:style-name="T16_22">)<text:s/>facilitating<text:s/></text:span><text:span text:style-name="T16_23">immediate<text:s/></text:span><text:span text:style-name="T16_24">direct<text:s/></text:span><text:span text:style-name="T16_25">private<text:s/>investment<text:s/>and<text:s/>trade<text:s/></text:span><text:span text:style-name="T16_26">in<text:s/>high-potential</text:span><text:span text:style-name="T16_27"><text:s/>non-oil<text:s/>sectors</text:span><text:span text:style-name="T16_28"><text:s/>capitalising<text:s/>on<text:s/>existing<text:s/>opportunities</text:span><text:span text:style-name="T16_29">,<text:s/>and<text:s/>(ii)<text:s/></text:span><text:span text:style-name="T16_30">strengthening</text:span><text:span text:style-name="T16_31"><text:s/>the<text:s/>enabling<text:s/></text:span><text:span text:style-name="T16_32">environment<text:s/>by<text:s/>improving<text:s/>Nigeria’s<text:s/></text:span><text:span text:style-name="T16_33">business<text:s/>environment<text:s/>and<text:s/>investment<text:s/></text:span><text:span text:style-name="T16_34">conditions</text:span><text:span text:style-name="T16_35"><text:s/>to<text:s/>support<text:s/></text:span><text:span text:style-name="T16_36">greater<text:s/>more<text:s/>sustainable<text:s/></text:span><text:span text:style-name="T16_37">business<text:s/>growth</text:span><text:span text:style-name="T16_38">.<text:s/>These<text:s/>efforts<text:s/>will</text:span><text:span text:style-name="T16_39"><text:s/>support<text:s/></text:span><text:span text:style-name="T16_40">Nigeria’s</text:span><text:span text:style-name="T16_41"><text:s/>structural<text:s/>change<text:s/></text:span><text:span text:style-name="T16_42">and<text:s/>deeper<text:s/>integration<text:s/>into<text:s/>regional<text:s/>and<text:s/>global<text:s/>value<text:s/>chains,<text:s/>laying<text:s/>the<text:s/>foundation<text:s/>for</text:span><text:span text:style-name="T16_43"><text:s/>diversified,<text:s/>sustainable<text:s/>and<text:s/></text:span><text:span text:style-name="T16_44">transformati</text:span><text:span text:style-name="T16_45">ve</text:span><text:span text:style-name="T16_46"><text:s/></text:span><text:span text:style-name="T16_47"><text:s/>growth</text:span><text:span text:style-name="T16_48">,<text:s/>with<text:s/></text:span><text:span text:style-name="T16_49">benefits<text:s/>that<text:s/>are<text:s/>broad-based</text:span><text:span text:style-name="T16_50">.</text:span></text:p>
            <text:p text:style-name="P17"/>
            <text:p text:style-name="P18"/>
          </table:table-cell>
          <table:covered-table-cell/>
          <table:covered-table-cell/>
          <table:covered-table-cell/>
        </table:table-row>
        <table:table-row table:style-name="Row4">
          <table:table-cell table:style-name="Cell4" table:number-columns-spanned="4">
            <text:p text:style-name="P19"><text:span text:style-name="T19_1">What<text:s/>is<text:s/>the<text:s/>rationale<text:s/>for<text:s/>UK<text:s/>Aid<text:s/>spending?<text:s/>(200<text:s/>words<text:s/>maximum):</text:span></text:p>
            <text:p text:style-name="P20"/>
            <text:p text:style-name="P21"><text:span text:style-name="T21_1">This<text:s/></text:span><text:span text:style-name="T21_2">Programme<text:s/>is<text:s/>a<text:s/>strategic<text:s/>investment<text:s/>in<text:s/>mutual<text:s/>prosperity.<text:s/>Nigeria,<text:s/>Africa’s<text:s/>most<text:s/>populous<text:s/>country<text:s/>and<text:s/>the<text:s/>UK’s<text:s/>second-largest<text:s/>trading<text:s/>partner<text:s/>on<text:s/>the<text:s/>continent,<text:s/>presents<text:s/></text:span><text:span text:style-name="T21_3">targeted</text:span><text:span text:style-name="T21_4"><text:s/>short-term<text:s/>opportunities<text:s/>alongside<text:s/></text:span><text:span text:style-name="T21_5">significant<text:s/>medium-term<text:s/>growth<text:s/>potential.<text:s/></text:span><text:span text:style-name="T21_6">Nigeria<text:s/></text:span><text:span text:style-name="T21_7">currently<text:s/></text:span><text:span text:style-name="T21_8">has<text:s/>a<text:s/>demonstrably<text:s/>reform-driven<text:s/>administration<text:s/>who<text:s/>have<text:s/>made<text:s/>bold<text:s/>economic<text:s/>reforms<text:s/>and<text:s/>signalled<text:s/>a<text:s/>strong<text:s/>commitment<text:s/>to<text:s/>private<text:s/>sector<text:s/>led<text:s/>growth.<text:s text:c="2"/>These<text:s/>reforms<text:s/>create<text:s/>a<text:s/>window<text:s/>of<text:s/>opportunity<text:s/>to<text:s/>deliver<text:s/>change<text:s/>in<text:s/>Nigeria<text:s/>and<text:s/>to<text:s/>build<text:s/>a<text:s/>market<text:s/></text:span><text:span text:style-name="T21_9">of</text:span><text:span text:style-name="T21_10"><text:s/>the<text:s/>future</text:span><text:span text:style-name="T21_11">.</text:span><text:span text:style-name="T21_12"><text:s text:c="2"/></text:span><text:span text:style-name="T21_13">However,<text:s/>Nigeria’s<text:s/>economy<text:s/>remains<text:s/>volatile,<text:s/>oil-dependent</text:span><text:span text:style-name="T21_14"><text:s/></text:span><text:span text:style-name="T21_15">and<text:s/>jobs-poor,<text:s/>with<text:s/>rising<text:s/>poverty<text:s/>and<text:s/>underemployment.<text:s/>UK<text:s/>aid<text:s/>can<text:s/>help<text:s/>unlock<text:s/>this<text:s/>potential<text:s/>by<text:s/>supporting<text:s/>economic<text:s/>diversification<text:s/>and<text:s/>improving<text:s/>the<text:s/>business<text:s/></text:span><text:span text:style-name="T21_16">environment</text:span><text:span text:style-name="T21_17">,<text:s/></text:span><text:span text:style-name="T21_18">critical<text:s/>enablers<text:s/>of<text:s/></text:span><text:span text:style-name="T21_19">transformative</text:span><text:span text:style-name="T21_20"><text:s/>growth.</text:span></text:p>
            <text:p text:style-name="P22"/>
            <text:p text:style-name="P23"><text:span text:style-name="T23_1">The<text:s/></text:span><text:span text:style-name="T23_2">programme<text:s/></text:span><text:span text:style-name="T23_3"><text:s/>directly</text:span><text:span text:style-name="T23_4"><text:s/>supports<text:s/></text:span><text:span text:style-name="T23_5">the<text:s/>UK–Nigeria<text:s/>Enhanced<text:s/>Trade<text:s/>and<text:s/>Investment<text:s/>Partnership<text:s/>(ETIP),<text:s/>providing<text:s/>a<text:s/>delivery<text:s/>mechanism<text:s/>for<text:s/></text:span><text:span text:style-name="T23_6">realising<text:s/>the<text:s/>objectives<text:s/>of<text:s/>the<text:s/>ETIP<text:s/>which<text:s/>capture<text:s/></text:span><text:span text:style-name="T23_7">mutual<text:s/>priorities</text:span><text:span text:style-name="T23_8">.<text:s/>It<text:s/>will<text:s/>catalyse<text:s/>investment<text:s/>in<text:s/>non-oil<text:s/>sectors,<text:s/>improve<text:s/>regulatory<text:s/>predictability</text:span><text:span text:style-name="T23_9"><text:s/></text:span><text:span text:style-name="T23_10">and<text:s/>strengthen<text:s/>trade<text:s/>facilitation</text:span><text:span text:style-name="T23_11">,<text:s/></text:span><text:span text:style-name="T23_12">creating<text:s/>conditions<text:s/>for<text:s/>sustainable<text:s/></text:span><text:span text:style-name="T23_13">and<text:s/></text:span><text:span text:style-name="T23_14">broad-based<text:s/></text:span><text:span text:style-name="T23_15">transformative</text:span><text:span text:style-name="T23_16"><text:s/></text:span><text:span text:style-name="T23_17">growth.<text:s/>By<text:s/>leveraging<text:s/>UK<text:s/>expertise</text:span><text:span text:style-name="T23_18">,</text:span><text:span text:style-name="T23_19"><text:s/></text:span><text:span text:style-name="T23_20">development<text:s/></text:span><text:span text:style-name="T23_21">and<text:s/>investmen</text:span><text:span text:style-name="T23_22">t<text:s/></text:span><text:span text:style-name="T23_23">tools,</text:span><text:span text:style-name="T23_24"><text:s/>like<text:s/>British<text:s/>Investment<text:s/>International<text:s/>(BII</text:span><text:span text:style-name="T23_25">)</text:span><text:span text:style-name="T23_26">,<text:s/>UK<text:s/>Export<text:s/>Finance<text:s/>(UKEF)<text:s/></text:span><text:span text:style-name="T23_27">and<text:s/>the<text:s/>FCDO’s<text:s/>Centres<text:s/>of<text:s/>Expertise</text:span><text:span text:style-name="T23_28">,</text:span><text:span text:style-name="T23_29"><text:s/></text:span><text:span text:style-name="T23_30">the<text:s/>programme<text:s/>will<text:s/>support<text:s/></text:span><text:span text:style-name="T23_31">Nigeria’s<text:s/>economic<text:s/>development<text:s/>and<text:s/></text:span><text:span text:style-name="T23_32">transformation</text:span><text:span text:style-name="T23_33"><text:s/>into<text:s/>a<text:s/>modern<text:s/>economy</text:span><text:span text:style-name="T23_34">,</text:span><text:span text:style-name="T23_35"><text:s/></text:span><text:span text:style-name="T23_36">through<text:s/>a<text:s/>modern<text:s/>collaborative<text:s/>partnership,<text:s/></text:span><text:span text:style-name="T23_37">contributing<text:s/>to</text:span><text:span text:style-name="T23_38"><text:s/></text:span><text:span text:style-name="T23_39">the<text:s/>UK’s<text:s/>Growth<text:s/>Mission<text:s/>by<text:s/>expanding<text:s/>markets<text:s/>of<text:s/>the<text:s/>future. </text:span></text:p>
            <text:p text:style-name="P24"/>
          </table:table-cell>
          <table:covered-table-cell/>
          <table:covered-table-cell/>
          <table:covered-table-cell/>
        </table:table-row>
        <table:table-row table:style-name="Row5">
          <table:table-cell table:style-name="Cell5" table:number-columns-spanned="2">
            <text:p text:style-name="P25"><text:span text:style-name="T25_1">Programme<text:s/>Value:<text:s/></text:span><text:span text:style-name="T25_2">£</text:span><text:span text:style-name="T25_3">18</text:span><text:span text:style-name="T25_4"><text:s/>million</text:span><text:span text:style-name="T25_5"><text:s/>(</text:span><text:span text:style-name="T25_6">£1</text:span><text:span text:style-name="T25_7">5</text:span><text:span text:style-name="T25_8">m</text:span><text:span text:style-name="T25_9"><text:s/></text:span><text:span text:style-name="T25_10">RDEL,<text:s/>plus</text:span><text:span text:style-name="T25_11"><text:s/></text:span><text:span text:style-name="T25_12">£</text:span><text:span text:style-name="T25_13">3</text:span><text:span text:style-name="T25_14">m<text:s/>CDEL</text:span><text:span text:style-name="T25_15">)</text:span></text:p>
            <text:p text:style-name="P26"/>
          </table:table-cell>
          <table:covered-table-cell/>
          <table:table-cell table:style-name="Cell6">
            <text:p text:style-name="P27"><text:span text:style-name="T27_1">Country/<text:s/>Region<text:s/>or<text:s/>Sector:<text:s/></text:span></text:p>
            <text:p text:style-name="P28"><text:span text:style-name="T28_1">Nigeria</text:span></text:p>
          </table:table-cell>
        </table:table-row>
        <table:table-row table:style-name="Row6">
          <table:table-cell table:style-name="Cell7" table:number-columns-spanned="2">
            <text:p text:style-name="P29"><text:span text:style-name="T29_1">Department/Country<text:s/>Office<text:s/>confirmation<text:s/>of<text:s/>review<text:s/>processes</text:span></text:p>
          </table:table-cell>
          <table:covered-table-cell/>
          <table:table-cell table:style-name="Cell8">
            <text:p text:style-name="P30"><text:span text:style-name="T30_1">Director/</text:span><text:span text:style-name="T30_2">HoM</text:span><text:span text:style-name="T30_3"><text:s/>confirmation<text:s/>that<text:s/>Departmental<text:s/>processes<text:s/>for<text:s/>BC<text:s/>review<text:s/>have<text:s/>been<text:s/>followed<text:s/>prior<text:s/>to<text:s/>submission</text:span></text:p>
          </table:table-cell>
        </table:table-row>
        <table:table-row table:style-name="Row7">
          <table:table-cell table:style-name="Cell9" table:number-columns-spanned="2">
            <text:p text:style-name="P31"><text:span text:style-name="T31_1">Contact<text:s/>name<text:s/></text:span></text:p>
          </table:table-cell>
          <table:covered-table-cell/>
          <table:table-cell table:style-name="Cell10">
            <text:p text:style-name="P32"><text:span text:style-name="T32_1">Alice<text:s/>Clarke</text:span></text:p>
          </table:table-cell>
        </table:table-row>
        <table:table-row table:style-name="Row8">
          <table:table-cell table:style-name="Cell11" table:number-columns-spanned="4">
            <text:p text:style-name="P33"><text:span text:style-name="T33_1">Threshold<text:s/>for<text:s/>final<text:s/>approval<text:s/>of<text:s/>Business<text:s/>Case:<text:s/>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2">
            <text:p text:style-name="P34"><text:span text:style-name="T34_1">Date<text:s/>of<text:s/>Approval<text:s/>of<text:s/>Concept<text:s/>Note:</text:span></text:p>
          </table:table-cell>
          <table:table-cell table:style-name="Cell13">
            <text:p text:style-name="P35"><text:span text:style-name="T35_1">22/07/2025</text:span></text:p>
          </table:table-cell>
          <table:table-cell table:style-name="Cell14">
            <text:p text:style-name="P36"><text:span text:style-name="T36_1">Name<text:s/>and<text:s/>role<text:s/>of<text:s/>Approver</text:span><text:span text:style-name="T36_2">:<text:s/></text:span><text:span text:style-name="T36_3">Lord<text:s/>Collins,<text:s/>Minister<text:s/>for<text:s/>Africa</text:span></text:p>
          </table:table-cell>
        </table:table-row>
        <table:table-row table:style-name="Row10">
          <table:table-cell table:style-name="Cell15">
            <text:p text:style-name="P37"><text:span text:style-name="T37_1">Date<text:s/>of<text:s/>Approval<text:s/>of<text:s/>Business<text:s/>Case:</text:span></text:p>
          </table:table-cell>
          <table:table-cell table:style-name="Cell16">
            <text:p text:style-name="P38"><text:span text:style-name="T38_1">dd/mm/</text:span><text:span text:style-name="T38_2">yyyy</text:span></text:p>
          </table:table-cell>
          <table:table-cell table:style-name="Cell17">
            <text:p text:style-name="P39"><text:span text:style-name="T39_1">Name<text:s/>and<text:s/>role<text:s/>of<text:s/>Approver</text:span><text:span text:style-name="T39_2">:<text:s/></text:span><text:span text:style-name="T39_3">Richard<text:s/>Montgomery,<text:s/>Head<text:s/>of<text:s/>Mission</text:span></text:p>
          </table:table-cell>
        </table:table-row>
        <table:table-row table:style-name="Row11">
          <table:table-cell table:style-name="Cell18">
            <text:p text:style-name="P40"><text:span text:style-name="T40_1">Programme<text:s/>Code:<text:s/></text:span></text:p>
            <text:p text:style-name="P41"/>
          </table:table-cell>
          <table:table-cell table:style-name="Cell19">
            <text:p text:style-name="P42"><text:span text:style-name="T42_1">AMP<text:s/>Start<text:s/>Date:</text:span><text:span text:style-name="T42_2"><text:s/></text:span><text:span text:style-name="T42_3">Not<text:s/>started</text:span></text:p>
          </table:table-cell>
          <table:table-cell table:style-name="Cell20">
            <text:p text:style-name="P43"><text:span text:style-name="T43_1">AMP<text:s/>End<text:s/>Date:</text:span><text:span text:style-name="T43_2"><text:s/></text:span><text:span text:style-name="T43_3">March<text:s/>2029<text:s/></text:span></text:p>
          </table:table-cell>
        </table:table-row>
        <table:table-row table:style-name="Row12">
          <table:table-cell table:style-name="Cell21">
            <text:p text:style-name="P44"><text:span text:style-name="T44_1">Overall<text:s/>programme<text:s/>risk<text:s/>rating:<text:s/></text:span></text:p>
            <text:p text:style-name="P45"/>
          </table:table-cell>
          <table:table-cell table:style-name="Cell22" table:number-columns-spanned="3">
            <text:p text:style-name="P46"><text:span text:style-name="T46_1">Major</text:span></text:p>
          </table:table-cell>
          <table:covered-table-cell/>
          <table:covered-table-cell/>
        </table:table-row>
      </table:table>
      <text:p text:style-name="P47"/>
      <text:p text:style-name="P48"/>
      <text:p text:style-name="P49"/>
      <text:p text:style-name="P50"/>
      <text:list text:style-name="LS4" xml:id="list0">
        <text:list-item>
          <text:h text:style-name="P51" text:outline-level="2"><text:span text:style-name="T51_1">Strategic<text:s/>Case<text:s/></text:span></text:h>
        </text:list-item>
      </text:list>
      <text:p text:style-name="P52"/>
      <text:p text:style-name="P53"><text:span text:style-name="T53_1">RATIONALE</text:span><text:span text:style-name="T53_2"><text:s/>–<text:s/>PROBLEM<text:s/>STATEMENT</text:span></text:p>
      <text:p text:style-name="P54"><text:span text:style-name="T54_1"><text:tab/></text:span></text:p>
      <text:list text:style-name="LS5" xml:id="list1">
        <text:list-item>
          <text:p text:style-name="P55"><text:span text:style-name="T55_1">Nigeria’s<text:s/>economy<text:s/>underperforms<text:s/>against<text:s/>its<text:s/>potential<text:s/>and<text:s/>against<text:s/>Middle<text:s/>Income<text:s/>Country<text:s/>peers<text:s/>with<text:s/>consequences<text:s/>for<text:s/>jobs,<text:s/>poverty<text:s/>and<text:s/>development,<text:s/>as<text:s/>well<text:s/>as<text:s/>for<text:s/>Nigeria’s<text:s/>standing<text:s/>as<text:s/>a<text:s/>global<text:s/>market,<text:s/>producer<text:s/>and<text:s/>investment<text:s/>destination</text:span><text:span text:style-name="T55_2">.</text:span><text:span text:style-name="T55_3"><text:s text:c="2"/></text:span><text:span text:style-name="T55_4">UN<text:s/>figures<text:s/>suggest<text:s/>that<text:s/>Nigeria<text:s/>will<text:s/>be<text:s/>the<text:s/>third<text:s/>most<text:s/>populous<text:s/>country<text:s/>by<text:s/>2050.<text:s/>Some<text:s/>analysis<text:s/>suggests<text:s/>that<text:s/>i</text:span><text:span text:style-name="T55_5">f<text:s/>Nigeria<text:s/>achieves<text:s/>its<text:s/>economic<text:s/>potential,<text:s/>it<text:s/>could<text:s/>be<text:s/>the<text:s/>21</text:span><text:span text:style-name="T55_6">st</text:span><text:span text:style-name="T55_7"><text:s/>largest<text:s/>economy<text:s/>in<text:s/>the<text:s/>world<text:s/>by<text:s/>2050</text:span><text:span text:style-name="T55_8"><text:note text:note-class="footnote"><text:note-citation/><text:note-body><text:p text:style-name="P56"><text:span text:style-name="T56_1"><text:s/>DBT<text:s/>Global<text:s/>Trade<text:s/>Economic<text:s/>Outlook<text:s/>2023</text:span></text:p></text:note-body></text:note></text:span><text:span text:style-name="T56_2"><text:s/>and<text:s/>the<text:s/>5</text:span><text:span text:style-name="T56_3">th</text:span><text:span text:style-name="T56_4"><text:s/>by<text:s/>2075</text:span><text:span text:style-name="T56_5"><text:note text:note-class="footnote"><text:note-citation/><text:note-body><text:p text:style-name="P57"><text:span text:style-name="T57_1"><text:s/>Goldman<text:s/>Sachs<text:s/>2024</text:span></text:p></text:note-body></text:note></text:span><text:span text:style-name="T57_2">.</text:span></text:p>
        </text:list-item>
      </text:list>
      <text:p text:style-name="P58"><text:span text:style-name="T58_1">Growth<text:s/>is<text:s/>weak,<text:s/>volatile,<text:s/>jobs-poor<text:s/>and<text:s/>insufficient<text:s/>to<text:s/>meet<text:s/>the<text:s/>needs<text:s/>of<text:s/>Nigeria's<text:s/>growing<text:s/>population,<text:s/>with<text:s/>many<text:s/>Nigerians<text:s/>young,<text:s/>un-or<text:s/>under-employed<text:s/>and<text:s/>trapped<text:s/>in<text:s/>low<text:s/>productivity<text:s/>sectors</text:span><text:span text:style-name="T58_2"> </text:span></text:p>
      <text:list text:style-name="LS5" xml:id="list2" text:continue-list="list1">
        <text:list-item>
          <text:p text:style-name="P59"><text:span text:style-name="T59_1">However,<text:s/>g</text:span><text:span text:style-name="T59_2">rowth<text:s/>i</text:span><text:span text:style-name="T59_3">n</text:span><text:span text:style-name="T59_4"><text:s/>Nigeria<text:s/></text:span><text:span text:style-name="T59_5">is<text:s/></text:span><text:span text:style-name="T59_6">currently<text:s/></text:span><text:span text:style-name="T59_7">weak<text:s/>and<text:s/>volatile,<text:s/>which<text:s/>is<text:s/></text:span><text:span text:style-name="T59_8">failing</text:span><text:span text:style-name="T59_9"><text:s/>to<text:s/>raise<text:s/>the<text:s/>incomes<text:s/>of<text:s/>Nigerians<text:s/>and<text:s/>generate<text:s/>enough<text:s/>jobs<text:s/>for<text:s/>the<text:s/>growing<text:s/>populati</text:span><text:span text:style-name="T59_10">on.<text:s text:c="2"/></text:span><text:span text:style-name="T59_11">Ni</text:span><text:span text:style-name="T59_12">geria’s<text:s/>recent<text:s/>growth<text:s/>performance<text:s/>has<text:s/>been<text:s/>modest<text:s/>and<text:s/>erratic.<text:s/>In<text:s/>2024,<text:s/>real<text:s/>GDP<text:s/>growth<text:s/>was</text:span><text:span text:style-name="T59_13"><text:s/></text:span><text:span text:style-name="T59_14">3.4%,<text:s/>marking<text:s/>the<text:s/>highest<text:s/>growth<text:s/>rate<text:s/>since<text:s/>2014<text:s/>(ignoring<text:s/>the<text:s/>temporary<text:s/>post-COVID<text:s/>rebound</text:span><text:span text:style-name="T59_15">)</text:span><text:span text:style-name="T59_16">.<text:s/>This<text:s/>is<text:s/>sluggish<text:s/>for<text:s/>a<text:s/>country<text:s/>of</text:span><text:span text:style-name="T59_17"><text:s/>Nigeria’s<text:s/></text:span><text:span text:style-name="T59_18">size</text:span><text:span text:style-name="T59_19">;<text:s/>with<text:s/>population<text:s/>growth<text:s/></text:span><text:span text:style-name="T59_20">roughly<text:s/>2.5-3%<text:s/>per<text:s/></text:span><text:span text:style-name="T59_21">year</text:span><text:span text:style-name="T59_22">.<text:s/></text:span><text:span text:style-name="T59_23"><text:s/></text:span><text:span text:style-name="T59_24">.</text:span><text:span text:style-name="T59_25"><text:s/></text:span><text:span text:style-name="T59_26">Meanwhile,<text:s/>population<text:s/></text:span><text:span text:style-name="T59_27">growth<text:s/>of<text:s/>roughly<text:s/></text:span><text:span text:style-name="T59_28">2<text:s/>–<text:s/>2.1</text:span><text:span text:style-name="T59_29">%<text:s/>annually<text:s/></text:span><text:span text:style-name="T59_30">continues<text:s/>to<text:s/>dilute<text:s/>per</text:span><text:span text:style-name="T59_31">-capita<text:s/>gains</text:span><text:span text:style-name="T59_32"><text:s/>as<text:s/>real<text:s/>income<text:s/></text:span><text:span text:style-name="T59_33">per<text:s/>person<text:s/>has<text:s/></text:span><text:span text:style-name="T59_34">stagnated<text:s/>or<text:s/>fallen<text:s/>in<text:s/>dollar<text:s/>terms</text:span><text:span text:style-name="T59_35">,<text:s/>and<text:s/></text:span><text:span text:style-name="T59_36">employment<text:s/>remains<text:s/>largely</text:span><text:span text:style-name="T59_37"><text:s/>concentrated<text:s/></text:span><text:span text:style-name="T59_38">in<text:s/>low-productivity<text:s/>sectors</text:span><text:span text:style-name="T59_39">.</text:span><text:span text:style-name="T59_40"><text:s/></text:span><text:span text:style-name="T59_41">The<text:s/>share<text:s/>of<text:s/>Nigerians<text:s/>living<text:s/>in<text:s/>extreme<text:s/>poverty<text:s/>increased<text:s/>from<text:s/>34.7<text:s/>percent<text:s/>in<text:s/>2018/19<text:s/>to<text:s/>41.8<text:s/>percent<text:s/>in<text:s/>2022/23,<text:s/>based<text:s/>on<text:s/>the<text:s/>international<text:s/>poverty<text:s/>line<text:s/>of<text:s/>$3.00<text:s/>per<text:s/>person<text:s/>per<text:s/>day<text:s/>(2021<text:s/>PPPs)</text:span><text:span text:style-name="T59_42"><text:note text:note-class="footnote"><text:note-citation/><text:note-body><text:p text:style-name="P60"><text:span text:style-name="T60_1"><text:s/></text:span><text:span text:style-name="T60_2">World<text:s/>Bank,<text:s/>Nigeria<text:s/>Poverty<text:s/>and<text:s/>Equity<text:s/>Brief,<text:s/>October<text:s/>2025,<text:s/></text:span><text:span text:style-name="T60_3"><text:a xlink:type="simple" xlink:href="https://eur03.safelinks.protection.outlook.com/?url=https%3A%2F%2Fdocuments1.worldbank.org%2Fcurated%2Fen%2F099253204222517873%2Fpdf%2FIDU-3e010784-3371-4dcb-b923-112e98052ed9.pdf&amp;data=05%7C02%7Calice.clarke%40fcdo.gov.uk%7C2b2721e0648c4af2d67308de179a2200%7Cd3a2d0d37cc84f52bbf985bd43d94279%7C0%7C0%7C638974147911079983%7CUnknown%7CTWFpbGZsb3d8eyJFbXB0eU1hcGkiOnRydWUsIlYiOiIwLjAuMDAwMCIsIlAiOiJXaW4zMiIsIkFOIjoiTWFpbCIsIldUIjoyfQ%3D%3D%7C0%7C%7C%7C&amp;sdata=losvPKUW7JzjaIFeLq8m0DDsiNcjH1rNsmN4pDrd0kg%3D&amp;reserved=0"><text:span text:style-name="T60_4">https://documents1.worldbank.org/curated/en/099253204222517873/pdf/IDU-3e010784-3371-4dcb-b923-112e98052ed9.pdf</text:span></text:a></text:span></text:p></text:note-body></text:note></text:span><text:span text:style-name="T60_5">.</text:span><text:span text:style-name="T60_6"><text:s text:c="2"/>T</text:span><text:span text:style-name="T60_7">he<text:s/>W</text:span><text:span text:style-name="T60_8">orld<text:s/>Bank</text:span><text:span text:style-name="T60_9"><text:s/>forecast<text:s/>this<text:s/>to<text:s/>reach<text:s/>130.4<text:s/>million<text:s/>(52.7%)<text:s/>by<text:s/>2027</text:span><text:span text:style-name="T60_10"><text:s/>and</text:span><text:span text:style-name="T60_11"><text:s/>estimate<text:s/>that<text:s/>Nigeria<text:s/>is<text:s/>home<text:s/>to<text:s/>the<text:s/>largest<text:s/>number<text:s/>of<text:s/>people<text:s/>living<text:s/>in<text:s/>extreme<text:s/>poverty<text:s/>in<text:s/>the<text:s/>world<text:s/>-<text:s/>followed<text:s/>by<text:s/>the<text:s/>Democratic<text:s/>Republic<text:s/>of<text:s/>Congo<text:s/>(75.8<text:s/>million)<text:s/>and<text:s/>India<text:s/>(32<text:s/>million).</text:span></text:p>
        </text:list-item>
      </text:list>
      <text:p text:style-name="P61"/>
      <text:list text:style-name="LS5" xml:id="list3" text:continue-list="list1">
        <text:list-item>
          <text:p text:style-name="P62"><text:span text:style-name="T62_1">The<text:s/>weak<text:s/>pace<text:s/></text:span><text:span text:style-name="T62_2">of<text:s/>growth</text:span><text:span text:style-name="T62_3"><text:s/>has<text:s/>also<text:s/>been<text:s/>volatile</text:span><text:span text:style-name="T62_4">;<text:s/></text:span><text:span text:style-name="T62_5">after<text:s/>contracting<text:s/>in<text:s/>2020,<text:s/>growth<text:s/>rose<text:s/>to<text:s/>around<text:s/>3.5-4%</text:span><text:span text:style-name="T62_6"><text:s/>per<text:s/>annum</text:span><text:span text:style-name="T62_7"><text:s/>in<text:s/>2021-22<text:s/>before<text:s/>decelerating<text:s/>again<text:s/>in<text:s/>2023<text:s/>(2.9%).<text:s/>These<text:s/>fits<text:s/>and<text:s/>starts<text:s/></text:span><text:span text:style-name="T62_8">reflect</text:span><text:span text:style-name="T62_9"><text:s/>Nigeria’s<text:s/>exposed<text:s/>structure</text:span><text:span text:style-name="T62_10">;<text:s/></text:span><text:span text:style-name="T62_11">non-oil<text:s/>sectors<text:s/>(</text:span><text:span text:style-name="T62_12">accounting<text:s/>for<text:s/></text:span><text:span text:style-name="T62_13">94.5</text:span><text:span text:style-name="T62_14">%</text:span><text:span text:style-name="T62_15"><text:s/></text:span><text:span text:style-name="T62_16">of<text:s/>GDP)<text:s/>have<text:s/>failed<text:s/>to<text:s/>sustain<text:s/></text:span><text:span text:style-name="T62_17">economic<text:s/>growth<text:s/>in<text:s/>the<text:s/>absence<text:s/>of<text:s/></text:span><text:span text:style-name="T62_18">oil-sector<text:s/>gains</text:span><text:span text:style-name="T62_19">.<text:s/>The<text:s/>agricultural<text:s/>and<text:s/>industrial<text:s/>sectors<text:s/>have<text:s/>seen<text:s/>only<text:s/>single-digit<text:s/>growth<text:s/>in<text:s/>recent<text:s/>years,<text:s/></text:span><text:span text:style-name="T62_20">and<text:s/></text:span><text:span text:style-name="T62_21">while<text:s/></text:span><text:span text:style-name="T62_22">the<text:s/></text:span><text:span text:style-name="T62_23">services<text:s/></text:span><text:span text:style-name="T62_24">sector<text:s/></text:span><text:span text:style-name="T62_25">has<text:s/>been<text:s/>performing<text:s/>well<text:s/>it<text:s/>hasn’t<text:s/>been</text:span><text:span text:style-name="T62_26"><text:s/>enough<text:s/>to</text:span><text:span text:style-name="T62_27"><text:s/>compensate<text:s/>when<text:s/>the<text:s/>oil<text:s/>sector<text:s/>underperforms</text:span><text:span text:style-name="T62_28">.<text:s/>In<text:s/>sum,<text:s/>Nigeria’s<text:s/>economy<text:s/>has<text:s/>not<text:s/>consistently<text:s/>grown<text:s/>fast<text:s/>enough<text:s/>to<text:s/>reduce<text:s/>poverty<text:s/>or<text:s/>raise<text:s/>living<text:s/>standards,<text:s/>especially<text:s/>given<text:s/>its<text:s/>rising<text:s/>population<text:s/>base.</text:span></text:p>
        </text:list-item>
      </text:list>
      <text:p text:style-name="P63"><text:span text:style-name="T63_1">Table<text:s/>1:<text:s/>Nigeria<text:s/>economic<text:s/>growth<text:s/>phases<text:s/>(2005-2024)</text:span></text:p>
      <table:table table:style-name="Table3">
        <table:table-column table:style-name="Column6"/>
        <table:table-column table:style-name="Column7"/>
        <table:table-column table:style-name="Column8"/>
        <table:table-column table:style-name="Column9"/>
        <table:table-row table:style-name="Row13">
          <table:table-cell table:style-name="Cell23">
            <text:p text:style-name="P64"><text:span text:style-name="T64_1">Period</text:span></text:p>
          </table:table-cell>
          <table:table-cell table:style-name="Cell24">
            <text:p text:style-name="P65"><text:span text:style-name="T65_1">Annualised<text:s/>real<text:s/>GDP<text:s/>growth</text:span></text:p>
          </table:table-cell>
          <table:table-cell table:style-name="Cell25">
            <text:p text:style-name="P66"><text:span text:style-name="T66_1">Annualised<text:s/>real<text:s/>GDP<text:s/>per<text:s/>capita<text:s/>growth</text:span></text:p>
          </table:table-cell>
          <table:table-cell table:style-name="Cell26">
            <text:p text:style-name="P67"><text:span text:style-name="T67_1">Narrative<text:s/>(key<text:s/>context)</text:span></text:p>
          </table:table-cell>
        </table:table-row>
        <table:table-row table:style-name="Row14">
          <table:table-cell table:style-name="Cell27">
            <text:p text:style-name="P68"><text:span text:style-name="T68_1">2005-2010</text:span></text:p>
          </table:table-cell>
          <table:table-cell table:style-name="Cell28">
            <text:p text:style-name="P69"><text:span text:style-name="T69_1">8.0%</text:span></text:p>
          </table:table-cell>
          <table:table-cell table:style-name="Cell29">
            <text:p text:style-name="P70"><text:span text:style-name="T70_1">5.2%</text:span></text:p>
          </table:table-cell>
          <table:table-cell table:style-name="Cell30">
            <text:p text:style-name="P71"><text:span text:style-name="T71_1">Oil<text:s/>fuelled<text:s/>boom:<text:s/></text:span><text:span text:style-name="T71_2">GDP<text:s/>grew<text:s/>rapidly<text:s/>(~8%/yr),<text:s/>driven<text:s/>by<text:s/>high<text:s/>oil<text:s/>prices<text:s/>and<text:s/>rising<text:s/>production.<text:s/>Nigeria<text:s/>ranked<text:s/>among<text:s/>Africa’s<text:s/>fastest<text:s/>growing<text:s/>economies<text:s/>in<text:s/>this<text:s/>era</text:span></text:p>
            <text:p text:style-name="P72"/>
            <text:p text:style-name="P73"><text:span text:style-name="T73_1">High<text:s/>population<text:s/>growth:<text:s/></text:span><text:span text:style-name="T73_2">Rapid<text:s/>population<text:s/>expansion<text:s/>in<text:s/>limited<text:s/>living<text:s/>standards<text:s/>growth.<text:s/>Per<text:s/>capita<text:s/>GDP<text:s/>rose<text:s/>only<text:s/>~5%<text:s/>annually.<text:s/>The<text:s/>economy<text:s/>remained<text:s/>heavily<text:s/>oil-dependent<text:s/>despite<text:s/>robust<text:s/>headline<text:s/>growth.</text:span></text:p>
          </table:table-cell>
        </table:table-row>
        <table:table-row table:style-name="Row15">
          <table:table-cell table:style-name="Cell31">
            <text:p text:style-name="P74"><text:span text:style-name="T74_1">2011-2015</text:span></text:p>
          </table:table-cell>
          <table:table-cell table:style-name="Cell32">
            <text:p text:style-name="P75"><text:span text:style-name="T75_1">4.7%</text:span></text:p>
          </table:table-cell>
          <table:table-cell table:style-name="Cell33">
            <text:p text:style-name="P76"><text:span text:style-name="T76_1">1.9%</text:span></text:p>
          </table:table-cell>
          <table:table-cell table:style-name="Cell34">
            <text:p text:style-name="P77"><text:span text:style-name="T77_1">Slowing<text:s/>growth:<text:s/></text:span><text:span text:style-name="T77_2">GDP<text:s/>growth<text:s/>averaged<text:s/>~4.7%.<text:s/>Growth<text:s/>peaked<text:s/>around<text:s/>6.3%<text:s/>in<text:s/>2014,<text:s/>but<text:s/>plunged<text:s/>to<text:s/>~2.7%<text:s/>by<text:s/>2015<text:s/>as<text:s/>global<text:s/>oil<text:s/>prices<text:s/>collapsed</text:span></text:p>
            <text:p text:style-name="P78"/>
            <text:p text:style-name="P79"><text:span text:style-name="T79_1">Oil<text:s/>shock<text:s/>and<text:s/>fiscal<text:s/>strain:<text:s/>Declining</text:span><text:span text:style-name="T79_2"><text:s/>oil<text:s/>revenues<text:s/>and<text:s/>FX<text:s/>shortages<text:s/>hit<text:s/>public<text:s/>finances.<text:s/>The<text:s/>IMF<text:s/>noted<text:s/>that<text:s/>growth<text:s/>slowed<text:s/>sharply<text:s/>in<text:s/>2015<text:s/>due<text:s/>to<text:s/>lower<text:s/>oil<text:s/>output<text:s/>and<text:s/>prices.<text:s/>Per<text:s/>capita<text:s/>GDP<text:s/>gains<text:s/></text:span><text:span text:style-name="T79_3">were<text:s/>modest<text:s/>(~1.9%/yr)<text:s/>amid<text:s/>rising<text:s/>inflation<text:s/>and<text:s/>policy<text:s/>uncertainty</text:span></text:p>
          </table:table-cell>
        </table:table-row>
        <table:table-row table:style-name="Row16">
          <table:table-cell table:style-name="Cell35">
            <text:p text:style-name="P80"><text:span text:style-name="T80_1">2016-2020</text:span></text:p>
          </table:table-cell>
          <table:table-cell table:style-name="Cell36">
            <text:p text:style-name="P81"><text:span text:style-name="T81_1">0.3%</text:span></text:p>
          </table:table-cell>
          <table:table-cell table:style-name="Cell37">
            <text:p text:style-name="P82"><text:span text:style-name="T82_1">-2.3%</text:span></text:p>
          </table:table-cell>
          <table:table-cell table:style-name="Cell38">
            <text:p text:style-name="P83"><text:span text:style-name="T83_1">Recession<text:s/>and<text:s/>weak<text:s/>recovery:<text:s/></text:span><text:span text:style-name="T83_2">Nigeria<text:s/>fell<text:s/>into<text:s/>a<text:s/>recession<text:s/>in<text:s/>2016<text:s/>(GDP<text:s/>–1.6%),<text:s/>the<text:s/>first<text:s/>since<text:s/>1991,<text:s/>as<text:s/>oil<text:s/>revenues<text:s/>collapsed.<text:s/>Output<text:s/>barely<text:s/>recovered<text:s/>and<text:s/>growth<text:s/>was<text:s/>only<text:s/>~0.8%<text:s/>in<text:s/>2017<text:s/>and<text:s/>averaged<text:s/>0.3%<text:s/>overall<text:s/>through<text:s/>2020.</text:span></text:p>
            <text:p text:style-name="P84"/>
            <text:p text:style-name="P85"><text:span text:style-name="T85_1">Stagnation<text:s/>in<text:s/>living<text:s/>standards:<text:s/></text:span><text:span text:style-name="T85_2">Real<text:s/>GDP<text:s/>per<text:s/>capita<text:s/>contracted<text:s/>(-2.3%/yr),<text:s/>reflecting<text:s/>that<text:s/>population<text:s/>growth<text:s/>outpaced<text:s/>output.<text:s/>This<text:s/>period<text:s/>saw<text:s/>high<text:s/>inflation<text:s/>and<text:s/>unemployment<text:s/>(“stagflation”),<text:s/>so<text:s/>gains<text:s/>in<text:s/>welfare<text:s/>were<text:s/>minimal.<text:s/>The<text:s/>Covid-19<text:s/>shock<text:s/>in<text:s/>2020<text:s/>caused<text:s/>another<text:s/>contraction<text:s/>(about<text:s/>–1.8%<text:s/>GDP)</text:span></text:p>
          </table:table-cell>
        </table:table-row>
        <table:table-row table:style-name="Row17">
          <table:table-cell table:style-name="Cell39">
            <text:p text:style-name="P86"><text:span text:style-name="T86_1">2021-2024</text:span></text:p>
          </table:table-cell>
          <table:table-cell table:style-name="Cell40">
            <text:p text:style-name="P87"><text:span text:style-name="T87_1">3.3%</text:span></text:p>
          </table:table-cell>
          <table:table-cell table:style-name="Cell41">
            <text:p text:style-name="P88"><text:span text:style-name="T88_1">0.8%</text:span></text:p>
          </table:table-cell>
          <table:table-cell table:style-name="Cell42">
            <text:p text:style-name="P89"><text:span text:style-name="T89_1">Modest<text:s/>rebound:<text:s/></text:span><text:span text:style-name="T89_2">GDP<text:s/>growth<text:s/>returned<text:s/>to<text:s/>roughly<text:s/>3-3.4%<text:s/>annually.<text:s/>By<text:s/>late<text:s/>2024<text:s/>Nigeria<text:s/>hit<text:s/>its<text:s/>fastest<text:s/>growth<text:s/>in<text:s/>a<text:s/>decade,<text:s/>aided<text:s/>by<text:s/>higher<text:s/>oil<text:s/>production<text:s/>and<text:s/>policy<text:s/>reforms</text:span></text:p>
            <text:p text:style-name="P90"/>
            <text:p text:style-name="P91"><text:span text:style-name="T91_1">Ongoing<text:s/>challenges:<text:s/></text:span><text:span text:style-name="T91_2">Inflation<text:s/>(over<text:s/>20%)<text:s/>and<text:s/>currency<text:s/>depreciation<text:s/>remained<text:s/>high,<text:s/>and<text:s/>population<text:s/>growth<text:s/>stayed<text:s/>near<text:s/>2.5%.<text:s/>As<text:s/>a<text:s/>result,<text:s/>real<text:s/>per<text:s/>capita<text:s/>GDP<text:s/>growth<text:s/>was<text:s/>near<text:s/>zero.<text:s/>The<text:s/>economy<text:s/>saw<text:s/>headline<text:s/>growth<text:s/>but<text:s/>persistent<text:s/>poverty,<text:s/>high<text:s/>prices,<text:s/>and<text:s/>macro<text:s/>volatility<text:s/>limited<text:s/>gains<text:s/>for<text:s/>average<text:s/>Nigerians</text:span></text:p>
          </table:table-cell>
        </table:table-row>
      </table:table>
      <text:p text:style-name="P92"/>
      <text:list text:style-name="LS5" xml:id="list4" text:continue-list="list1">
        <text:list-item>
          <text:p text:style-name="P93"><text:span text:style-name="T93_1">This<text:s/></text:span><text:span text:style-name="T93_2">weak</text:span><text:span text:style-name="T93_3"><text:s/>growth<text:s/>has<text:s/>translated<text:s/>into<text:s/>labour<text:s/>market</text:span><text:span text:style-name="T93_4"><text:s/>challenges</text:span><text:span text:style-name="T93_5">.<text:s/></text:span><text:span text:style-name="T93_6">According<text:s/>to<text:s/>o</text:span><text:span text:style-name="T93_7">fficial<text:s/>data</text:span><text:span text:style-name="T93_8">,<text:s/></text:span><text:span text:style-name="T93_9">the<text:s/>national<text:s/>unemployment<text:s/>rate<text:s/></text:span><text:span text:style-name="T93_10">was<text:s/></text:span><text:span text:style-name="T93_11">5.3%<text:s/>in<text:s/>2024,<text:s/>but<text:s/>this<text:s/>figure<text:s/>masks<text:s/>widespread<text:s/>under-employment.<text:s/>More<text:s/>detailed<text:s/>surveys<text:s/>show<text:s/>an<text:s/>under-employment<text:s/>rate<text:s/>of<text:s/>~10.6%</text:span><text:span text:style-name="T93_12"><text:note text:note-class="footnote"><text:note-citation/><text:note-body><text:p text:style-name="P94"><text:span text:style-name="T94_1"><text:s/></text:span><text:span text:style-name="T94_2">https://nesgroup.org/blog/Nigeria%E2%80%99s-unemployment-rate-increased-further-in-2024Q1</text:span></text:p></text:note-body></text:note></text:span><text:span text:style-name="T94_3">.<text:s/>In<text:s/>practice,<text:s/>a<text:s/>large<text:s/>share<text:s/>of<text:s/>Nigerians<text:s/>is<text:s/>stuck<text:s/>in<text:s/>low-productivity<text:s/>or<text:s/>informal<text:s/>work,<text:s/>with<text:s/>roughly<text:s/>60%<text:s/>of<text:s/>GDP<text:s/>coming<text:s/>from<text:s/>the<text:s/>informal<text:s/>sector,<text:s/>where<text:s/>much<text:s/>of<text:s/>it<text:s/>is<text:s/>subsistence<text:s/>agriculture<text:s/>and<text:s/>small-scale<text:s/>trading.<text:s/>Many<text:s/>young<text:s/>people<text:s/>end<text:s/>up<text:s/>in<text:s/>precarious,<text:s/>self-employed<text:s/>jobs<text:s/>with<text:s/>little<text:s/>income<text:s/>security.<text:s/>Overall,<text:s/>job<text:s/>creation<text:s/>has<text:s/>failed<text:s/>to<text:s/>keep<text:s/>pace<text:s/>with<text:s/>demographics</text:span><text:span text:style-name="T94_4">.</text:span><text:span text:style-name="T94_5"><text:s/>Nigeria<text:s/></text:span><text:span text:style-name="T94_6">adds</text:span><text:span text:style-name="T94_7"><text:s/>some<text:s/>3.5<text:s/>million</text:span><text:span text:style-name="T94_8"><text:note text:note-class="footnote"><text:note-citation/><text:note-body><text:p text:style-name="P95"><text:span text:style-name="T95_1"><text:s/></text:span><text:span text:style-name="T95_2">https://www.worldbank.org/en/country/nigeria/overview</text:span></text:p></text:note-body></text:note></text:span><text:span text:style-name="T95_3"><text:s/>new<text:s/>labour<text:s/>force<text:s/>entrants<text:s/>each<text:s/>year,<text:s/>but<text:s/>the<text:s/>economy<text:s/>cannot<text:s/>absorb<text:s/>them.<text:s/>The<text:s/>result<text:s/>is<text:s/>wide</text:span><text:span text:style-name="T95_4">spread</text:span><text:span text:style-name="T95_5"><text:s/>idle<text:s/>or<text:s/>underutilised<text:s/>labour,<text:s/>even<text:s/>as<text:s/>the<text:s/>economy<text:s/>nominally<text:s/>grows.</text:span></text:p>
        </text:list-item>
      </text:list>
      <text:p text:style-name="P96"/>
      <text:list text:style-name="LS5" xml:id="list5" text:continue-list="list1">
        <text:list-item>
          <text:p text:style-name="P97"><text:span text:style-name="T97_1">However,<text:s/>it<text:s/>is<text:s/>important<text:s/>to<text:s/>recognise<text:s/>that<text:s/>while<text:s/>economic<text:s/>growth<text:s/>is<text:s/>necessary,<text:s/>it<text:s/>is<text:s/>not<text:s/>sufficient<text:s/>on<text:s/>its<text:s/>own<text:s/>to<text:s/>deliver<text:s/>substantial<text:s/>poverty<text:s/>reduction<text:s/>in<text:s/>Nigeria.<text:s/>For<text:s/>growth<text:s/>to<text:s/>translate<text:s/>into<text:s/>meaningful<text:s/>poverty<text:s/>reduction,<text:s/>complementary<text:s/>progress<text:s/>is<text:s/>needed<text:s/>in<text:s/>governance,<text:s/>anti-corruption<text:s/>efforts,<text:s/>and<text:s/>investment<text:s/>in<text:s/>human<text:s/>development,<text:s/>particularly<text:s/>health<text:s/>and<text:s/>education.<text:s/>Weak<text:s/>institutions,<text:s/>persistent<text:s/>corruption,<text:s/>and<text:s/>underinvestment<text:s/>in<text:s/>people<text:s/>can<text:s/>all<text:s/>limit<text:s/>the<text:s/>extent<text:s/>to<text:s/>which<text:s/>economic<text:s/>gains<text:s/>improve<text:s/>livelihoods<text:s/>and<text:s/>reduce<text:s/>poverty.<text:s/></text:span></text:p>
        </text:list-item>
      </text:list>
      <text:p text:style-name="P98"/>
      <text:list text:style-name="LS5" xml:id="list6" text:continue-list="list1">
        <text:list-item>
          <text:p text:style-name="P99"><text:span text:style-name="T99_1">These<text:s/>realities<text:s/>matter<text:s/>for<text:s/>the<text:s/>UK<text:s/>Government’s<text:s/>objectives<text:s/>in<text:s/>Nigeria.<text:s/>Economically,<text:s/>Nigeria<text:s/>remains<text:s/>an<text:s/>important<text:s/>market<text:s/>and<text:s/>partner,<text:s/>and<text:s/>future<text:s/>growth<text:s/>in<text:s/>consumer<text:s/>markets<text:s/>depends<text:s/>on<text:s/>expanding<text:s/>domestic<text:s/>income.<text:s/></text:span><text:span text:style-name="T99_2">Stronger<text:s/>Nigerian<text:s/>growth<text:s/>can<text:s/>mean<text:s/>a<text:s/>bigger<text:s/>trade<text:s/>and<text:s/>investment<text:s/>market<text:s/>for<text:s/>UK<text:s/>businesses<text:s/>and<text:s/>less<text:s/>regional<text:s/>instability. <text:s/></text:span><text:span text:style-name="T99_3">The<text:s/>UK-Nigeria<text:s/>Strategic<text:s/>Partnership<text:s/>explicitly<text:s/>targets<text:s/>these<text:s/>issues.<text:s/>Pillar<text:s/>1<text:s/>(“Growth<text:s/>and<text:s/>jobs”)<text:s/>of<text:s/>the<text:s/></text:span><text:span text:style-name="T99_4">P</text:span><text:span text:style-name="T99_5">artnership</text:span><text:span text:style-name="T99_6"><text:s/>commits<text:s/>both<text:s/>governments<text:s/>to<text:s/>“work<text:s/>together<text:s/>to<text:s/>identify<text:s/>opportunities<text:s/>for<text:s/>mutual<text:s/>economic<text:s/>growth”,<text:s/>including<text:s/>support<text:s/>for<text:s/>reforms<text:s/>to<text:s/>boost<text:s/>private<text:s/>sector<text:s/>investment<text:s/>and<text:s/>job<text:s/>creation.<text:s/></text:span><text:span text:style-name="T99_7">This<text:s/>programme<text:s/>will<text:s/>therefore<text:s/>focus<text:s/>on<text:s/>two<text:s/>key<text:s/>drivers<text:s/>of<text:s/>this<text:s/>weak<text:s/>and<text:s/>volatile<text:s/>growth:     </text:span></text:p>
          <text:list>
            <text:list-item>
              <text:p text:style-name="P100"><text:span text:style-name="T100_1">Structure<text:s/>and<text:s/>dependence<text:s/>of<text:s/>the<text:s/>economy<text:s/>on<text:s/>oil<text:s/>and<text:s/>gas;<text:s/>and </text:span></text:p>
            </text:list-item>
            <text:list-item>
              <text:p text:style-name="P101"><text:span text:style-name="T101_1">Poor<text:s/>Business<text:s/>and<text:s/>Investment<text:s/>climate. </text:span></text:p>
            </text:list-item>
          </text:list>
        </text:list-item>
      </text:list>
      <text:p text:style-name="P102"/>
      <text:p text:style-name="P103"/>
      <text:p text:style-name="P104"><text:span text:style-name="T104_1">A<text:s/>-<text:s/></text:span><text:span text:style-name="T104_2">Nigeria's<text:s/>economy<text:s/>is<text:s/>highly<text:s/>dependent<text:s/>on<text:s/>oil<text:s/>and<text:s/></text:span><text:span text:style-name="T104_3">gas,</text:span><text:span text:style-name="T104_4"><text:s/>dominating<text:s/>exports,<text:s/>sources<text:s/>of<text:s/>foreign<text:s/>exchange<text:s/>and<text:s/>government<text:s/>revenues</text:span><text:span text:style-name="T104_5"> </text:span></text:p>
      <text:list text:style-name="LS5" xml:id="list9" text:continue-list="list1">
        <text:list-item>
          <text:p text:style-name="P105"><text:span text:style-name="T105_1">In<text:s/>2024,<text:s/>Nigeria’s<text:s/>export<text:s/>earnings<text:s/>remained<text:s/>overwhelmingly<text:s/>from<text:s/>oil<text:s/>and<text:s/>gas</text:span><text:span text:style-name="T105_2">.<text:s text:c="2"/>By</text:span><text:span text:style-name="T105_3"><text:s/>the<text:s/>end<text:s/>of<text:s/>the<text:s/></text:span><text:span text:style-name="T105_4">year,<text:s/>crude</text:span><text:span text:style-name="T105_5"><text:s/>oil<text:s/>exports<text:s/>accounted<text:s/>for<text:s/>68.87%</text:span><text:span text:style-name="T105_6"><text:note text:note-class="footnote"><text:note-citation/><text:note-body><text:p text:style-name="P106"><text:span text:style-name="T106_1"><text:s/></text:span><text:span text:style-name="T106_2">https://microdata.nigerianstat.gov.ng/index.php/catalog/84</text:span></text:p></text:note-body></text:note></text:span><text:span text:style-name="T106_3"><text:s/>of<text:s/>Nigeria’s<text:s/>total<text:s/>export<text:s/></text:span><text:span text:style-name="T106_4">value,</text:span><text:span text:style-name="T106_5"><text:s/></text:span><text:span text:style-name="T106_6">while<text:s/></text:span><text:span text:style-name="T106_7">non-crude<text:s/>oil<text:s/>exports<text:s/>made<text:s/>up<text:s/>31.13%<text:s/>(of<text:s/>which<text:s/>truly<text:s/>non-oil<text:s/>exports<text:s/>accounted<text:s/>for<text:s/>a<text:s/>mere<text:s/>4.2%<text:s/>of<text:s/>total<text:s/>exports).<text:s/></text:span><text:span text:style-name="T106_8">This<text:s/>mirrors<text:s/>longstanding<text:s/>trends:<text:s/>for<text:s/>example,<text:s/>an<text:s/>E</text:span><text:span text:style-name="T106_9">xtractive<text:s/></text:span><text:span text:style-name="T106_10">I</text:span><text:span text:style-name="T106_11">ndustries<text:s/></text:span><text:span text:style-name="T106_12">T</text:span><text:span text:style-name="T106_13">ransparency<text:s/></text:span><text:span text:style-name="T106_14">I</text:span><text:span text:style-name="T106_15">nitiative<text:s/>(EITI)</text:span><text:span text:style-name="T106_16"><text:note text:note-class="footnote"><text:note-citation/><text:note-body><text:p text:style-name="P107"><text:span text:style-name="T107_1"><text:s/></text:span><text:span text:style-name="T107_2">https://eiti.org/countries/nigeria</text:span></text:p></text:note-body></text:note></text:span><text:span text:style-name="T107_3"><text:s/>report<text:s/>notes<text:s/>oil<text:s/>and<text:s/>gas<text:s/>have<text:s/>historically<text:s/>accounted<text:s/>for<text:s/>“over<text:s/>85%<text:s/>of<text:s/>total<text:s/>exports”</text:span><text:span text:style-name="T107_4">.</text:span><text:span text:style-name="T107_5"><text:s/></text:span><text:span text:style-name="T107_6">At<text:s/>the<text:s/>same<text:s/>time,<text:s/>oil<text:s/>has<text:s/>underpinned<text:s/>public<text:s/>finance<text:s/>through<text:s/>the<text:s/>Federation<text:s/>Account<text:s/>Allocation<text:s/>Committee<text:s/>(FAAC),<text:s/>where<text:s/>federally<text:s/>collected<text:s/></text:span><text:span text:style-name="T107_7">revenues</text:span><text:span text:style-name="T107_8"><text:s/>are<text:s/>distributed<text:s/>–<text:s/>52.68%<text:s/>to<text:s/>the<text:s/>federal<text:s/>government,<text:s/>26.72%<text:s/>to<text:s/>states,<text:s/>and<text:s/>20.60%<text:s/>to<text:s/>local<text:s/>governments<text:s/>–<text:s/>plus<text:s/>a</text:span><text:span text:style-name="T107_9"><text:s/>13%derivation<text:s/>to<text:s/>oil-producing<text:s/>states</text:span><text:span text:style-name="T107_10"><text:note text:note-class="footnote"><text:note-citation/><text:note-body><text:p text:style-name="P108"><text:span text:style-name="T108_1"><text:s/></text:span><text:span text:style-name="T108_2"><text:a xlink:type="simple" xlink:href="https://www.thecable.ng/at-a-glance-how-states-shared-n6-57trn-faac-allocation-in-2023/#:~:text=The%20current%20FAAC%20revenue-sharing%20formula%20allocates%2052.68%20percent,to%20states%2C%20and%2020.60%20percent%20to%20local%20governments."><text:span text:style-name="T108_3">AT<text:s/>A<text:s/>GLANCE:<text:s/>How<text:s/>states<text:s/>shared<text:s/>N6.57trn<text:s/>FAAC<text:s/>allocation<text:s/>in<text:s/>2023</text:span></text:a></text:span></text:p></text:note-body></text:note></text:span><text:span text:style-name="T108_4">.<text:s/>The<text:s/>result<text:s/>is<text:s/>a<text:s/>fiscal<text:s/>structure<text:s/>in<text:s/>which<text:s/>most<text:s/>states<text:s/>remain<text:s/>dependent<text:s/>on<text:s/>FAAC<text:s/>transfers<text:s/>rather<text:s/>than<text:s/>building<text:s/>their<text:s/>own<text:s/>revenue<text:s/>bases.</text:span></text:p>
        </text:list-item>
      </text:list>
      <text:p text:style-name="P109"/>
      <text:list text:style-name="LS5" xml:id="list10" text:continue-list="list1">
        <text:list-item>
          <text:p text:style-name="P110"><text:span text:style-name="T110_1">Recent<text:s/>data<text:s/>highlight<text:s/>both<text:s/>continuity<text:s/>and<text:s/>change.</text:span><text:span text:style-name="T110_2"><text:s text:c="2"/></text:span><text:span text:style-name="T110_3">In<text:s/>late<text:s/>2024,<text:s/>the<text:s/>CBN<text:s/>reported<text:s/>that<text:s/>non-oil<text:s/>revenue<text:s/>constituted<text:s/>78.34%<text:s/>of<text:s/>gross<text:s/>federation<text:s/>revenue,<text:s/>with<text:s/>oil<text:s/>revenue<text:s/>contributing<text:s/>the<text:s/>remaining<text:s/>21.66%</text:span><text:span text:style-name="T110_4"><text:note text:note-class="footnote"><text:note-citation/><text:note-body><text:p text:style-name="P111"><text:span text:style-name="T111_1"><text:s/></text:span><text:span text:style-name="T111_2">https://www.cbn.gov.ng/Out/2025/RSD/November%202024%20Economic%20Report.pdf</text:span></text:p></text:note-body></text:note></text:span><text:span text:style-name="T111_3">.<text:s/></text:span><text:span text:style-name="T111_4">This<text:s/>shift,<text:s/>however,<text:s/>was<text:s/>less<text:s/>about<text:s/>non-oil<text:s/>sector<text:s/>dynamism<text:s/>and<text:s/>more<text:s/>about<text:s/>improved<text:s/>tax<text:s/>collection<text:s/>and<text:s/>the<text:s/>revenue<text:s/>boost<text:s/>from<text:s/></text:span><text:span text:style-name="T111_5">subsidy</text:span><text:span text:style-name="T111_6"><text:s/></text:span><text:span text:style-name="T111_7">and<text:s/>FX<text:s/>reforms</text:span><text:span text:style-name="T111_8"><text:s/>in<text:s/>2023</text:span><text:span text:style-name="T111_9">.</text:span><text:span text:style-name="T111_10"><text:s/></text:span><text:span text:style-name="T111_11">Such<text:s/>reforms<text:s/>are<text:s/>reshaping<text:s/>long-standing<text:s/>rent<text:s/>channels.<text:s/>The<text:s/>removal<text:s/>of<text:s/>the<text:s/>petrol<text:s/>subsidy<text:s/>in<text:s/>June<text:s/>2023<text:s/>and<text:s/>the<text:s/>unification<text:s/>of<text:s/>multiple<text:s/>FX<text:s/>windows<text:s/>narrowed<text:s/>arbitrage<text:s/>opportunities<text:s/>and<text:s/>raised<text:s/>fiscal<text:s/>savings.<text:s/></text:span><text:span text:style-name="T111_12">Historically,<text:s/>both<text:s/>the<text:s/>subsidy<text:s/>regime<text:s/>and<text:s/>preferential<text:s/>access<text:s/>to<text:s/>foreign<text:s/>exchange<text:s/>were<text:s/>critical<text:s/>avenues<text:s/>of<text:s/>rent<text:s/>capture<text:s/>for<text:s/>political<text:s/>and<text:s/>business</text:span><text:span text:style-name="T111_13"><text:s/></text:span><text:span text:style-name="T111_14">elites,<text:s/>benefiting<text:s/>connected<text:s/>groups<text:s/>while<text:s/>draining<text:s/>public<text:s/>resource</text:span><text:span text:style-name="T111_15">s.<text:s/></text:span><text:span text:style-name="T111_16">Locking<text:s/>in<text:s/>these<text:s/>gains<text:s/>will<text:s/>be<text:s/>critical<text:s/>to<text:s/>break<text:s/>Nigeria’s<text:s/>historic<text:s/>rent<text:s/>cycle.</text:span></text:p>
        </text:list-item>
      </text:list>
      <text:p text:style-name="P112"/>
      <text:list text:style-name="LS5" xml:id="list11" text:continue-list="list1">
        <text:list-item>
          <text:p text:style-name="P113"><text:span text:style-name="T113_1">Further,<text:s/>the</text:span><text:span text:style-name="T113_2"><text:s/>overreliance<text:s/>on<text:s/>the<text:s/>oil<text:s/>and<text:s/>gas<text:s/>sector<text:s/></text:span><text:span text:style-name="T113_3">creates<text:s/>acute<text:s/>volatility<text:s/></text:span><text:span text:style-name="T113_4">through</text:span><text:span text:style-name="T113_5"><text:s/>swings<text:s/>in<text:s/>global<text:s/>oil<text:s/>markets</text:span><text:span text:style-name="T113_6">,<text:s/>which</text:span><text:span text:style-name="T113_7"><text:s/>have<text:s/>historically<text:s/>destabilised<text:s/>the<text:s/>economy.<text:s/>For<text:s/>example,<text:s/>when<text:s/>international<text:s/>oil<text:s/>prices<text:s/>collapsed<text:s/>in<text:s/>2016,<text:s/>Nigeria<text:s/>suffered<text:s/>its<text:s/>first<text:s/>full-year<text:s/>recession<text:s/>in<text:s/>25<text:s/>years</text:span><text:span text:style-name="T113_8"><text:note text:note-class="footnote"><text:note-citation/><text:note-body><text:p text:style-name="P114"><text:span text:style-name="T114_1"><text:s/></text:span><text:span text:style-name="T114_2">https://documents1.worldbank.org/curated/en/349511494584937819/pdf/114996-WP-P163291-PUBLIC-NEUNoFinalfromPublisher.pdf</text:span></text:p></text:note-body></text:note></text:span><text:span text:style-name="T114_3">,</text:span><text:span text:style-name="T114_4"><text:s/>oil<text:s/>GDP<text:s/>shrank<text:s/></text:span><text:span text:style-name="T114_5">dramatically,</text:span><text:span text:style-name="T114_6"><text:s/>and<text:s/>overall<text:s/>output<text:s/>fell<text:s/>by<text:s/>roughly<text:s/>1.5%.<text:s/>More<text:s/>recently<text:s/>the<text:s/>20%<text:s/>drop<text:s/>in<text:s/>oil<text:s/>prices<text:s/>to<text:s/>$62<text:s/>per<text:s/>barrel<text:s/>as<text:s/>a<text:s/>result<text:s/>of<text:s/>the<text:s/>US’<text:s/>“Liberation<text:s/>Day”<text:s/>tariffs<text:s/>led<text:s/>to<text:s/>naira<text:s/>depreciation. </text:span><text:span text:style-name="T114_7"><text:s/></text:span><text:span text:style-name="T114_8">O</text:span><text:span text:style-name="T114_9">il<text:s/>dependence<text:s/>creates<text:s/>large<text:s/>swings<text:s/>in<text:s/>export<text:s/>earnings,<text:s/>forex<text:s/>reserves<text:s/>and<text:s/>fiscal<text:s/>inflows,<text:s/>leaving<text:s/>the<text:s/>economy</text:span><text:span text:style-name="T114_10"><text:s/>and<text:s/>government<text:s/>finances</text:span><text:span text:style-name="T114_11"><text:s/>exposed<text:s/>to<text:s/>external<text:s/>shocks.</text:span></text:p>
        </text:list-item>
      </text:list>
      <text:p text:style-name="P115"/>
      <text:list text:style-name="LS5" xml:id="list12" text:continue-list="list1">
        <text:list-item>
          <text:p text:style-name="P116"><text:span text:style-name="T116_1">These<text:s/>patterns<text:s/>carry<text:s/>heavy<text:s/>economic<text:s/>and<text:s/>social<text:s/>costs.<text:s/>Volatile<text:s/>oil<text:s/>revenues<text:s/>have<text:s/>meant<text:s/>slow<text:s/>and<text:s/>uneven<text:s/></text:span><text:span text:style-name="T116_2">growth</text:span><text:span text:style-name="T116_3">.<text:s text:c="2"/></text:span><text:span text:style-name="T116_4">.</text:span><text:span text:style-name="T116_5"><text:s/>Further,<text:s/>the<text:s/>wealth<text:s/>from<text:s/>oil</text:span><text:span text:style-name="T116_6"><text:s/>has<text:s/>not<text:s/>translated<text:s/>into<text:s/>broad-based<text:s/>investment.<text:s/>The<text:s/>oil<text:s/>sector<text:s/>itself<text:s/>is<text:s/>capital-intensive<text:s/></text:span><text:span text:style-name="T116_7">but</text:span><text:span text:style-name="T116_8"><text:s/></text:span><text:span text:style-name="T116_9">accounts<text:s/>for<text:s/>a<text:s/>small<text:s/>share<text:s/>of<text:s/>total<text:s/>employment</text:span><text:span text:style-name="T116_10"><text:s/>(under<text:s/>0.1%<text:s/>of<text:s/>the<text:s/>labour<text:s/>force),<text:s/>leaving<text:s/>the<text:s/>rest<text:s/>of<text:s/>the<text:s/>population<text:s/>reliant<text:s/>on<text:s/>underdeveloped<text:s/>non-oil<text:s/>sectors.<text:s/>In<text:s/>sum,<text:s/>the<text:s/>oil-dependency<text:s/>engenders<text:s/>a<text:s/>narrow,<text:s/>fragile<text:s/>economy</text:span><text:span text:style-name="T116_11">,</text:span><text:span text:style-name="T116_12"><text:s/>one<text:s/>that<text:s/>has<text:s/>failed<text:s/>to<text:s/>translate<text:s/>resourc</text:span><text:span text:style-name="T116_13">e<text:s/>wealth<text:s/>into<text:s/>broad<text:s/></text:span><text:span text:style-name="T116_14">prosperity</text:span><text:span text:style-name="T116_15">.</text:span><text:span text:style-name="T116_16"><text:s/></text:span><text:span text:style-name="T116_17">Diversification<text:s/>and<text:s/>resilience<text:s/>will<text:s/>not<text:s/>only<text:s/>reduce<text:s/>Nigeria’s<text:s/>exposure<text:s/>to<text:s/>global<text:s/>oil<text:s/>volatility<text:s/>but<text:s/>also<text:s/>shrink<text:s/>elite<text:s/>rent<text:s/>pools<text:s/>and<text:s/>raise<text:s/>returns<text:s/>to<text:s/>productive<text:s/>investment.<text:s/>A<text:s/>deeper,<text:s/>more<text:s/>accountable<text:s/>Nigerian<text:s/>economy<text:s/>is<text:s/>therefore<text:s/>both<text:s/>a<text:s/>more<text:s/>resilient<text:s/>UK<text:s/>trading<text:s/>partner<text:s/>and<text:s/>a<text:s/>more<text:s/>attractive<text:s/>market<text:s/>for<text:s/>UK<text:s/>firms.</text:span></text:p>
        </text:list-item>
      </text:list>
      <text:p text:style-name="P117"/>
      <text:p text:style-name="P118"><text:span text:style-name="T118_1">B</text:span><text:span text:style-name="T118_2"><text:s/>-<text:s/>Poor<text:s/>business<text:s/>and<text:s/>investment<text:s/>climate<text:s/>limit<text:s/>potential<text:s/></text:span><text:span text:style-name="T118_3">for</text:span><text:span text:style-name="T118_4"><text:s/>investment<text:s/>and<text:s/>trade<text:s/>(including<text:s/>with<text:s/>the<text:s/>UK)<text:s/>that<text:s/>create<text:s/>jobs<text:s/></text:span></text:p>
      <text:p text:style-name="P119"/>
      <text:list text:style-name="LS5" xml:id="list13" text:continue-list="list1">
        <text:list-item>
          <text:p text:style-name="P120"><text:span text:style-name="T120_1">A<text:s/>poor<text:s/>business<text:s/>and<text:s/>investment<text:s/>climate<text:s/>limits<text:s/>private<text:s/>sector<text:s/>development<text:s/>and<text:s/>a<text:s/>country’s<text:s/>potential<text:s/>for<text:s/>transformation<text:s/>into<text:s/>a<text:s/>higher<text:s/>productivity<text:s/>economy<text:s/>that<text:s/>creates<text:s/>formal<text:s/>jobs.<text:s/></text:span><text:span text:style-name="T120_2">The<text:s/>private<text:s/>sector<text:s/>drives<text:s/>economic<text:s/>growth,<text:s/>accounting<text:s/>for<text:s/>over<text:s/>90%<text:s/>of<text:s/>jobs,<text:s/>75%<text:s/>of<text:s/>investment<text:s/>and<text:s/>over<text:s/>70%<text:s/>of<text:s/>output<text:s/>in<text:s/>developing<text:s/>economies.<text:s/>A<text:s/>thriving<text:s/>private<text:s/>sector<text:s/>is<text:s/>essential<text:s/>for<text:s/>tackling<text:s/>global<text:s/>challenges,<text:s/>from<text:s/>job<text:s/>creation<text:s/>and<text:s/>poverty<text:s/>reduction<text:s/>to<text:s/>climate<text:s/>resilience<text:s/>and<text:s/>gender<text:s/>equality.   </text:span><text:span text:style-name="T120_3">In<text:s/>Nigeria,<text:s/>however,<text:s/>the<text:s/>political<text:s/>settlement<text:s/>shapes<text:s/>this<text:s/>environment<text:s/>as<text:s/>much<text:s/>as<text:s/>formal<text:s/>policy.</text:span><text:span text:style-name="T120_4"><text:s/></text:span></text:p>
        </text:list-item>
      </text:list>
      <text:p text:style-name="P121"/>
      <text:list text:style-name="LS5" xml:id="list14" text:continue-list="list1">
        <text:list-item>
          <text:p text:style-name="P122"><text:span text:style-name="T122_1">Nigeria’s<text:s/>investment<text:s/>climate<text:s/>is<text:s/>constrained<text:s/>by<text:s/>a<text:s/>set<text:s/>of<text:s/>macroeconomic<text:s/>and<text:s/>structural<text:s/>issues,<text:s/>but<text:s/>these<text:s/>challenges<text:s/>are<text:s/>underpinned<text:s/>by<text:s/>political<text:s/>incentives.<text:s/>High<text:s/>and<text:s/>variable<text:s/>inflation<text:s/>(21.9%<text:s/>in<text:s/>July<text:s/>2025),<text:s/></text:span><text:span text:style-name="T122_2">exchange<text:s/>rate<text:s/>and<text:s/>FX-liquidity<text:s/></text:span><text:span text:style-name="T122_3">challenges</text:span><text:span text:style-name="T122_4"><text:s/></text:span><text:span text:style-name="T122_5">(although<text:s/>easing)<text:s/></text:span><text:span text:style-name="T122_6">and<text:s/></text:span><text:span text:style-name="T122_7">costly<text:s/>capital<text:s/>(</text:span><text:span text:style-name="T122_8">the<text:s/></text:span><text:span text:style-name="T122_9">policy<text:s/>rate<text:s/>at<text:s/>27.5%)<text:s/>reflect<text:s/>not<text:s/>only<text:s/>macroeconomic<text:s/>shocks<text:s/>but<text:s/>also</text:span><text:span text:style-name="T122_10"><text:s/>the<text:s/></text:span><text:span text:style-name="T122_11">political<text:s/>dominance</text:span><text:span text:style-name="T122_12"><text:s/></text:span><text:span text:style-name="T122_13">of<text:s/>a<text:s/>narrow<text:s/></text:span><text:span text:style-name="T122_14">elite<text:s/>who</text:span><text:span text:style-name="T122_15">se</text:span><text:span text:style-name="T122_16"><text:s/>interests<text:s/>have<text:s/>been<text:s/>historically<text:s/>tied</text:span><text:span text:style-name="T122_17"><text:s/>to<text:s/></text:span><text:span text:style-name="T122_18">oil<text:s/>rents,<text:s/>subsidies,<text:s/>and<text:s/>FX<text:s/>allocation.</text:span><text:span text:style-name="T122_19"><text:s/>While<text:s/>the<text:s/>authorities<text:s/>have<text:s/>made<text:s/>progress<text:s/>clearing<text:s/>legacy<text:s/>FX<text:s/>backlogs<text:s/>and<text:s/>strengthening<text:s/>FX<text:s/>market<text:s/>rules,<text:s/>uncertainty<text:s/>around<text:s/>FX<text:s/>access<text:s/>and<text:s/>repatriation<text:s/>has<text:s/>only<text:s/>recently<text:s/>begun<text:s/>to<text:s/>ease.<text:s/>These<text:s/>macro/FX<text:s/></text:span><text:span text:style-name="T122_20">issues</text:span><text:span text:style-name="T122_21"><text:s/>raise<text:s/>hurdle<text:s/>rates<text:s/>for<text:s/>projects<text:s/>and<text:s/>complicate<text:s/>planning<text:s/>for<text:s/>exporters<text:s/>and<text:s/>investors.</text:span></text:p>
        </text:list-item>
      </text:list>
      <text:p text:style-name="P123"/>
      <text:list text:style-name="LS5" xml:id="list15" text:continue-list="list1">
        <text:list-item>
          <text:p text:style-name="P124"><text:span text:style-name="T124_1">Structural<text:s/>frictions<text:s/>in<text:s/>trade<text:s/>logistics<text:s/>and<text:s/>infrastructure<text:s/>further<text:s/>raise<text:s/>transaction<text:s/>costs</text:span><text:span text:style-name="T124_2"><text:s/>and<text:s/>mirror<text:s/>political<text:s/>bargains</text:span><text:span text:style-name="T124_3">.<text:s/></text:span><text:span text:style-name="T124_4">Customs,<text:s/>ports,<text:s/>and<text:s/>trucking<text:s/>corridors<text:s/>remain<text:s/>lucrative<text:s/>rent-extraction<text:s/>sites,<text:s/>protected<text:s/>by<text:s/>networks<text:s/>of<text:s/>officials</text:span><text:span text:style-name="T124_5"><text:s/></text:span><text:span text:style-name="T124_6">and<text:s/>their<text:s/>private<text:s/>counterparts.</text:span><text:span text:style-name="T124_7"><text:s/>The<text:s/>World<text:s/>Bank<text:s/>Logistics<text:s/>Performance<text:s/>Index<text:s/>(2023)</text:span><text:span text:style-name="T124_8"><text:note text:note-class="footnote"><text:note-citation/><text:note-body><text:p text:style-name="P125"><text:span text:style-name="T125_1"><text:s/></text:span><text:span text:style-name="T125_2"><text:a xlink:type="simple" xlink:href="https://lpi.worldbank.org/sites/default/files/2023-04/LPI_2023_report_with_layout.pdf"><text:span text:style-name="T125_3">LPI_2023_report_with_layout.pdf</text:span></text:a></text:span></text:p></text:note-body></text:note></text:span><text:span text:style-name="T125_4"><text:s/>places<text:s/>Nigeria<text:s/>in<text:s/>the<text:s/>lower<text:s/>half<text:s/>globally,<text:s/>reflecting<text:s/>weaknesses<text:s/>across<text:s/>customs,<text:s/>infrastructure<text:s/>and<text:s/>timeliness</text:span><text:span text:style-name="T125_5">.<text:s text:c="2"/>Other</text:span><text:span text:style-name="T125_6"><text:s/>analyses<text:s/>show<text:s/>long<text:s/>dwell<text:s/>times<text:s/>at<text:s/>Lagos<text:s/>ports<text:s/>relative<text:s/>to<text:s/>international<text:s/>comparators,<text:s/>factors<text:s/>that<text:s/>particularly<text:s/>penalise<text:s/>time-sensitive<text:s/>manufacturing<text:s/>and<text:s/>agribusiness<text:s/>value<text:s/>chains.<text:s/>Power<text:s/>supply<text:s/>reliability<text:s/>also<text:s/>constrains<text:s/>firm<text:s/>productivity,<text:s/>pushing<text:s/>many<text:s/>businesses<text:s/>onto<text:s/>costly<text:s/>self-generation.<text:s/>Together,<text:s/>these<text:s/>frictions<text:s/>dampen<text:s/>export<text:s/>competitiveness<text:s/>and<text:s/>scale-up<text:s/>potential<text:s/>in<text:s/>non-oil<text:s/>sectors.</text:span></text:p>
        </text:list-item>
      </text:list>
      <text:p text:style-name="P126"/>
      <text:list text:style-name="LS5" xml:id="list16" text:continue-list="list1">
        <text:list-item>
          <text:p text:style-name="P127"><text:span text:style-name="T127_1">Regulatory<text:s/>complexity<text:s/>and<text:s/>policy<text:s/>unpredictability<text:s/>remain<text:s/>recurrent<text:s/>investor<text:s/>concerns.<text:s/>The<text:s/>Government<text:s/>has<text:s/>taken<text:s/>steps,<text:s/>including<text:s/></text:span><text:span text:style-name="T127_2">their</text:span><text:span text:style-name="T127_3"><text:s/>ongoing<text:s/>fiscal<text:s/>policy<text:s/>and<text:s/>tax<text:s/>reform<text:s/>agendas,<text:s/>to<text:s/>simplify<text:s/>procedures<text:s/>and<text:s/>rationalise<text:s/>Nigeria’s<text:s/>multiple<text:s/>taxes<text:s/>and<text:s/>levies.<text:s/>However,<text:s/>implementation<text:s/>of<text:s/>tax<text:s/>reform<text:s/>is<text:s/>still<text:s/>in<text:s/>early<text:s/>stages<text:s/>and<text:s/>contract<text:s/>enforcement</text:span><text:span text:style-name="T127_4">,</text:span><text:span text:style-name="T127_5"><text:s/>and<text:s/>transparency<text:s/>perceptions<text:s/>continue<text:s/>to<text:s/>weigh<text:s/></text:span><text:span text:style-name="T127_6">negatively<text:s/></text:span><text:span text:style-name="T127_7">on<text:s/>investment<text:s/>decisions.<text:s/>Sustained<text:s/>delivery<text:s/>on<text:s/>these<text:s/>reforms<text:s/>is<text:s/>essential<text:s/>to<text:s/>attract<text:s/>and<text:s/>retain<text:s/>more<text:s/>and<text:s/>better<text:s/>FDI.</text:span><text:span text:style-name="T127_8"><text:s text:c="2"/></text:span><text:span text:style-name="T127_9"> </text:span><text:span text:style-name="T127_10"> </text:span></text:p>
        </text:list-item>
      </text:list>
      <text:p text:style-name="P128"/>
      <text:list text:style-name="LS5" xml:id="list17" text:continue-list="list1">
        <text:list-item>
          <text:p text:style-name="P129"><text:span text:style-name="T129_1">A<text:s/>poor<text:s/>business<text:s/></text:span><text:span text:style-name="T129_2">environment</text:span><text:span text:style-name="T129_3"><text:s/>not<text:s/>only<text:s/>deters<text:s/>new<text:s/>investors<text:s/>but<text:s/>also<text:s/>causes<text:s/>existing<text:s/>investors<text:s/>to<text:s/>pull<text:s/>out</text:span><text:span text:style-name="T129_4">.<text:s/></text:span><text:span text:style-name="T129_5"><text:s/>In<text:s/>recent<text:s/>years,<text:s/></text:span><text:span text:style-name="T129_6">difficult<text:s/>macroeconomic<text:s/>conditions<text:s/>(including<text:s/>FX<text:s/>backlogs,<text:s/>restricted<text:s/>repatriation,<text:s/>high<text:s/>inflation,<text:s/>and<text:s/>escalating<text:s/>input<text:s/>costs)<text:s/>prompted<text:s/>several<text:s/>multinationals<text:s/>to<text:s/>restructure<text:s/>their<text:s/>Nigerian<text:s/>presence.<text:s/>Some<text:s/>firms,<text:s/>such<text:s/>as<text:s/>GSK,<text:s/>Procter<text:s/>&amp;<text:s/>Gamble<text:s/>and<text:s/>Sanofi,<text:s/>chose<text:s/>to<text:s/>exit<text:s/>fully<text:s/>or<text:s/>shift<text:s/>to<text:s/>import-based<text:s/>distribution<text:s/>models.<text:s/>Others,</text:span><text:span text:style-name="T129_7"><text:s/>including<text:s/>Unilever<text:s/>rationalised<text:s/>their<text:s/>portfolios<text:s/>and<text:s/>reduced<text:s/>production<text:s/>lines<text:s/>in<text:s/>response<text:s/>to<text:s/>cost<text:s/>pressures.<text:s/></text:span><text:span text:style-name="T129_8">However,<text:s/>investor<text:s/>behaviour<text:s/>has<text:s/>not<text:s/>been<text:s/>uniformly<text:s/>negative.<text:s/>As<text:s/>FX<text:s/>liquidity<text:s/>improves,<text:s/>backlogs<text:s/>are<text:s/>cleared<text:s/>and<text:s/>repatriation<text:s/>conditions<text:s/>stabilise<text:s/>following<text:s/>the<text:s/>2023<text:s/>reforms,<text:s/>many<text:s/>remaining<text:s/>multinationals<text:s/>have<text:s/>reported<text:s/>operational<text:s/>recovery<text:s/>and<text:s/>increased<text:s/>predictability.<text:s/>While<text:s/>the<text:s/>reforms<text:s/>have<text:s/>eased<text:s/>some<text:s/>frictions,<text:s/>particularly<text:s/>around<text:s/>FX<text:s/>clearance,<text:s/>and<text:s/>stabilised<text:s/>operations<text:s/>for<text:s/>several<text:s/>remaining<text:s/>firms,<text:s/>investor<text:s/>sentiment<text:s/>is<text:s/>only<text:s/>beginning<text:s/>to<text:s/>recover</text:span><text:span text:style-name="T129_9">12</text:span><text:span text:style-name="T129_10"><text:s/>and<text:s/>remains<text:s/>highly<text:s/>sensitive<text:s/>to<text:s/>policy<text:s/>consistency.<text:s/>This<text:s/>underlines<text:s/>that<text:s/>the<text:s/>structural<text:s/>constraints<text:s/>facing<text:s/>businesses<text:s/>are<text:s/>still<text:s/>significant,<text:s/>even<text:s/>as<text:s/>early<text:s/>signs<text:s/>of<text:s/>stabilisation<text:s/>emerge.</text:span></text:p>
        </text:list-item>
      </text:list>
      <text:p text:style-name="P130"/>
      <text:list text:style-name="LS5" xml:id="list18" text:continue-list="list1">
        <text:list-item>
          <text:p text:style-name="P131"><text:span text:style-name="T131_1">Despite<text:s/>these<text:s/>challenges,<text:s/>Nigeria<text:s/>offers<text:s/>substantial<text:s/>long-term<text:s/>opportunities<text:s/>for<text:s/>investment<text:s/>and<text:s/>trade.<text:s/>As<text:s/>Africa’s<text:s/>most<text:s/>populous<text:s/>country,<text:s/>with<text:s/>a<text:s/>dynamic<text:s/>private<text:s/>sector<text:s/>and<text:s/>a<text:s/>growing<text:s/>consumer<text:s/>base,<text:s/>Nigeria<text:s/>holds<text:s/>untapped<text:s/>potential<text:s/>in<text:s/>sectors<text:s/>such<text:s/>as<text:s/>ICT,<text:s/>renewable<text:s/>energy<text:s/>and<text:s/>light<text:s/>manufacturing.<text:s/>From<text:s/>2021<text:s/>to<text:s/>2022,<text:s/>announced<text:s/>greenfield<text:s/>projects<text:s/>grew<text:s/>by<text:s/>24%<text:s/>to<text:s/>$2</text:span><text:span text:style-name="T131_2"><text:s/></text:span><text:span text:style-name="T131_3">billion<text:s/>(World<text:s/>Investment<text:s/>Report,<text:s/>2023).   Further,<text:s/>the<text:s/>government’s<text:s/>recent<text:s/>reforms<text:s/>have<text:s/>begun<text:s/>to<text:s/>re-establish<text:s/>macroeconomic<text:s/>stability<text:s/>and<text:s/>signal<text:s/>to<text:s/>investors<text:s/>that<text:s/>Nigeria<text:s/>is<text:s/>serious<text:s/>about<text:s/>changing<text:s/>course.<text:s/>For<text:s/>instance,<text:s/>global<text:s/>credit<text:s/>rating<text:s/>agencies,<text:s/>which<text:s/>had<text:s/>downgraded<text:s/>Nigeria<text:s/>in<text:s/>the<text:s/>past,<text:s/>upgraded<text:s/>Nigeria’s<text:s/>ratings<text:s/>outlooks<text:s/>in<text:s/>early<text:s/>2025<text:s/>(e.g.<text:s/>Moody’s<text:s/>raise<text:s/>from<text:s/>Caa1<text:s/>to<text:s/>B3,<text:s/>a<text:s/>move<text:s/>out<text:s/>of<text:s/>junk<text:s/>category).<text:s/>The<text:s/>government<text:s/>has<text:s/>also<text:s/>begun<text:s/>targeted<text:s/>business<text:s/>environment<text:s/>reforms<text:s/>and<text:s/>trade<text:s/>facilitation<text:s/>efforts.<text:s/>Nigeria<text:s/>finally<text:s/>commenced<text:s/>meaningful<text:s/>trade<text:s/>under<text:s/>the<text:s/>African<text:s/>Continental<text:s/>Free<text:s/>Trade<text:s/>Agreement<text:s/>(</text:span><text:span text:style-name="T131_4">AfCFTA</text:span><text:span text:style-name="T131_5">).<text:s/></text:span><text:span text:style-name="T131_6">R</text:span><text:span text:style-name="T131_7">evenue<text:s/>growth<text:s/>and<text:s/>upgraded<text:s/>credit<text:s/>ratings<text:s/>give<text:s/>cause<text:s/>for<text:s/>some<text:s/>economic<text:s/>optimism.<text:s/>These<text:s/>indicators<text:s/>show<text:s/>that<text:s/>President<text:s/>Tinubu’s<text:s/>bold<text:s/>economic<text:s/>reforms<text:s/>are<text:s/>starting<text:s/>to<text:s/>shift<text:s/>the<text:s/>economic<text:s/>fundamentals<text:s/>and<text:s/>improve<text:s/>business<text:s/>confidence.</text:span></text:p>
        </text:list-item>
      </text:list>
      <text:p text:style-name="P132"/>
      <text:list text:style-name="LS5" xml:id="list19" text:continue-list="list1">
        <text:list-item>
          <text:p text:style-name="P133"><text:span text:style-name="T133_1">International<text:s/>Financial<text:s/>Institutions<text:s/>like<text:s/>the<text:s/>World<text:s/>Bank<text:s/>and<text:s/>the<text:s/>International<text:s/>Monetary<text:s/>Fund<text:s/>believe<text:s/>the<text:s/>reforms<text:s/>have<text:s/>the<text:s/>potential<text:s/>to<text:s/>stimulate<text:s/>the<text:s/>country’s<text:s/>long-term<text:s/>development.<text:s/>Lessons<text:s/>from<text:s/>developing<text:s/>economies<text:s/>such<text:s/>as<text:s/>India,<text:s/>Egypt<text:s/>and<text:s/>Bangladesh<text:s/>demonstrate<text:s/>that<text:s/>reforms<text:s/>focused<text:s/>on<text:s/>fiscal<text:s/>prudence,<text:s/>currency<text:s/>stabilisation<text:s/>and<text:s/>improved<text:s/>infrastructure<text:s/>can<text:s/>drive<text:s/>economic<text:s/>transformation.<text:s/></text:span><text:span text:style-name="T133_2">Sustained<text:s/>improvements<text:s/>in<text:s/>Nigeria’s<text:s/>business<text:s/>climate<text:s/>will<text:s/>hinge<text:s/>on</text:span><text:span text:style-name="T133_3"><text:s/></text:span><text:span text:style-name="T133_4">whether<text:s/>reforms<text:s/>can<text:s/>overcome<text:s/>entrenched<text:s/>interests.<text:s/>UK<text:s/>engagement<text:s/>that<text:s/>supports<text:s/>transparency<text:s/>around<text:s/>rent<text:s/>distribution,<text:s/></text:span><text:span text:style-name="T133_5">build</text:span><text:span text:style-name="T133_6">s</text:span><text:span text:style-name="T133_7"><text:s/>state-level<text:s/>capacity<text:s/>for<text:s/>independent<text:s/>revenue<text:s/>generation,<text:s/>and<text:s/>reinforces<text:s/>reform<text:s/></text:span><text:span text:style-name="T133_8">constituencie</text:span><text:span text:style-name="T133_9">s<text:s/>will<text:s/>help<text:s/>tilt<text:s/>the<text:s/>political<text:s/>settlement<text:s/>toward<text:s/>a<text:s/>more<text:s/>open,<text:s/>investment-friendly<text:s/>equilibrium.</text:span><text:span text:style-name="T133_10"><text:s/></text:span></text:p>
        </text:list-item>
      </text:list>
      <text:p text:style-name="P134"/>
      <text:p text:style-name="P135"><text:span text:style-name="T135_1">STRATEGIC<text:s/>FIT-<text:s/>UK<text:s/>AND<text:s/>NIGERIA<text:s/>GROWTH</text:span></text:p>
      <text:p text:style-name="P136"/>
      <text:list text:style-name="LS5" xml:id="list20" text:continue-list="list1">
        <text:list-item>
          <text:p text:style-name="P137"><text:span text:style-name="T137_1">Th</text:span><text:span text:style-name="T137_2">is</text:span><text:span text:style-name="T137_3"><text:s/>UK–Nigeria<text:s/>Growth<text:s/>Programme<text:s/>is<text:s/>critical<text:s/>to<text:s/>delivering<text:s/>the<text:s/>UK–Nigeria<text:s/>Strategic<text:s/>Partnership<text:s/>signed<text:s/>in<text:s/>November<text:s/>2024.<text:s/>This<text:s/>partnership<text:s/>marks<text:s/>a<text:s/>significant<text:s/>shift<text:s/>in<text:s/>bilateral<text:s/>relations</text:span><text:span text:style-name="T137_4"><text:s/>to<text:s/>a<text:s/>modern<text:s/>collaborative<text:s/></text:span><text:span text:style-name="T137_5">partnership<text:s/>which<text:s/></text:span><text:span text:style-name="T137_6">places</text:span><text:span text:style-name="T137_7"><text:s/>economic<text:s/>growth<text:s/>and<text:s/>job<text:s/>creation<text:s/>at<text:s/>the<text:s/>heart<text:s/>of<text:s/>shared<text:s/>priorities.<text:s/>The<text:s/>programme<text:s/>would<text:s/>directly<text:s/>support<text:s/>Pillar<text:s/>One<text:s/>of<text:s/>the<text:s/></text:span><text:span text:style-name="T137_8">P</text:span><text:span text:style-name="T137_9">artnership</text:span><text:span text:style-name="T137_10">,<text:s/>“Growth<text:s/>and<text:s/>Jobs”,<text:s/>by<text:s/>operationalising<text:s/>commitments<text:s/>to<text:s/>mutual<text:s/>economic<text:s/>development<text:s/>through<text:s/>targeted<text:s/>trade<text:s/>and<text:s/>investment<text:s/>initiatives.<text:s/>It<text:s/>also<text:s/>delivers<text:s/>on<text:s/>Goal<text:s/>One<text:s/>of<text:s/>the<text:s/>UK–Nigeria<text:s/>Country<text:s/>Business<text:s/>Plan<text:s/>(CBP),<text:s/>which<text:s/>identifies<text:s/>mutual<text:s/>growth<text:s/>as<text:s/>the<text:s/>top<text:s/>priority<text:s/>for<text:s/>UK<text:s/>development<text:s/>cooperation<text:s/>in<text:s/>Nigeria.<text:s/>By<text:s/>focusing<text:s/>on<text:s/>non-oil<text:s/>sector<text:s/>diversification,<text:s/>private<text:s/>sector<text:s/>mobilisation,<text:s/>and<text:s/>business<text:s/>climate<text:s/>reform,<text:s/>the<text:s/>programme<text:s/>addresses<text:s/>Nigeria’s<text:s/>structural<text:s/>economic<text:s/>challenges<text:s/>supporting<text:s/>its<text:s/>medium-term<text:s/>transition<text:s/>to<text:s/>a<text:s/>market<text:s/>of<text:s/>the<text:s/>future.<text:s/></text:span></text:p>
        </text:list-item>
      </text:list>
      <text:p text:style-name="P138"/>
      <text:list text:style-name="LS5" xml:id="list21" text:continue-list="list1">
        <text:list-item>
          <text:p text:style-name="P139"><text:span text:style-name="T139_1">Central<text:s/>to<text:s/>the<text:s/>programme’s<text:s/>delivery<text:s/>is<text:s/>the<text:s/>UK–Nigeria<text:s/>Enhanced<text:s/>Trade<text:s/>and<text:s/>Investment<text:s/>Partnership<text:s/>(ETIP),<text:s/>which<text:s/>serves<text:s/>as<text:s/>the<text:s/>primary<text:s/>framework<text:s/>for<text:s/>deepening<text:s/>bilateral<text:s/>economic<text:s/>ties.<text:s/>The<text:s/>ETIP<text:s/>is<text:s/>designed<text:s/>to<text:s/>improve<text:s/>market<text:s/>access,<text:s/>reduce<text:s/>trade<text:s/>frictions,<text:s/>and<text:s/>promote<text:s/>investment<text:s/>in<text:s/>sectors</text:span><text:span text:style-name="T139_2"><text:note text:note-class="footnote"><text:note-citation/><text:note-body><text:p text:style-name="P140"><text:span text:style-name="T140_1"><text:s/></text:span><text:span text:style-name="T140_2">Priority<text:s/>sectors<text:s/>named<text:s/>in<text:s/>the<text:s/>ETIP<text:s/>include<text:s/>l</text:span><text:span text:style-name="T140_3">egal<text:s/>services</text:span><text:span text:style-name="T140_4">;<text:s/>f</text:span><text:span text:style-name="T140_5">inancial<text:s/>services</text:span><text:span text:style-name="T140_6">;<text:s/>c</text:span><text:span text:style-name="T140_7">ompetition<text:s/>and<text:s/>consumer<text:s/>protection</text:span><text:span text:style-name="T140_8">;<text:s/>c</text:span><text:span text:style-name="T140_9">ustoms<text:s/>and<text:s/>trade<text:s/>facilitation</text:span><text:span text:style-name="T140_10">;<text:s/>c</text:span><text:span text:style-name="T140_11">lean<text:s/>growth</text:span><text:span text:style-name="T140_12">;<text:s/>e</text:span><text:span text:style-name="T140_13">ducation</text:span><text:span text:style-name="T140_14">;<text:s/>e</text:span><text:span text:style-name="T140_15">xport<text:s/>diversification</text:span><text:span text:style-name="T140_16">;<text:s/>e</text:span><text:span text:style-name="T140_17">nvironment<text:s/>and<text:s/>sustainability</text:span><text:span text:style-name="T140_18">;<text:s/>h</text:span><text:span text:style-name="T140_19">ealth<text:s/>and<text:s/>life<text:s/>sciences</text:span><text:span text:style-name="T140_20">;<text:s/>i</text:span><text:span text:style-name="T140_21">ntellectual<text:s/>property<text:s/>rights<text:s/>and<text:s/>protections</text:span><text:span text:style-name="T140_22">;<text:s/>i</text:span><text:span text:style-name="T140_23">nvestment</text:span><text:span text:style-name="T140_24">;<text:s/>c</text:span><text:span text:style-name="T140_25">reatives<text:s/>(creative<text:s/>industries)</text:span><text:span text:style-name="T140_26">;<text:s/>r</text:span><text:span text:style-name="T140_27">egulatory<text:s/>cooperation<text:s/>and<text:s/>technical<text:s/>barriers<text:s/>to<text:s/>trade</text:span><text:span text:style-name="T140_28">;<text:s/>and<text:s/>agriculture,<text:s/>food<text:s/>safety,<text:s/>and<text:s/>food<text:s/>security.</text:span></text:p><text:p text:style-name="P141"/></text:note-body></text:note></text:span><text:span text:style-name="T141_1"><text:s/>aligned<text:s/>with<text:s/>both<text:s/>countries’<text:s/>strategic<text:s/>priorities</text:span><text:span text:style-name="T141_2">,<text:s/>including<text:s/>the<text:s/>UK’s<text:s/>Industrial<text:s/>Strategy</text:span><text:span text:style-name="T141_3">.<text:s/>The<text:s/>programme<text:s/>provides<text:s/>a<text:s/>delivery<text:s/>mechanism<text:s/>for<text:s/>ETIP<text:s/>by<text:s/>translating<text:s/>its<text:s/>commitments<text:s/>into<text:s/>practical<text:s/>interventions,<text:s/>such<text:s/>as<text:s/>regulatory<text:s/>reform,<text:s/>trade<text:s/>facilitation,<text:s/>and<text:s/>investment<text:s/>promotion.<text:s/>It<text:s/>will<text:s/>support<text:s/>businesses<text:s/>in<text:s/>navigating<text:s/>Nigeria’s<text:s/>complex<text:s/>business<text:s/>environment,<text:s/>while<text:s/>helping<text:s/>Nigerian<text:s/>firms<text:s/>meet<text:s/>global<text:s/>standards<text:s/>and<text:s/>access<text:s/>preferential<text:s/>trade<text:s/>schemes<text:s/>like<text:s/>the<text:s/></text:span><text:span text:style-name="T141_4">UK’s<text:s/></text:span><text:span text:style-name="T141_5">Developing<text:s/>Countries<text:s/>Trading<text:s/>Scheme<text:s/>(DCTS).<text:s/>By<text:s/>aligning<text:s/>with<text:s/>ETIP,<text:s/>the<text:s/>programme<text:s/>ensures<text:s/>that<text:s/>UK<text:s/>aid<text:s/>spending<text:s/>is<text:s/>directly<text:s/>linked<text:s/>to<text:s/>expanding<text:s/>bilateral<text:s/>trade<text:s/>flows,<text:s/>attracting<text:s/>quality<text:s/>investment,<text:s/>and<text:s/>strengthening<text:s/>bilateral<text:s/>economic<text:s/>cooperation.</text:span></text:p>
        </text:list-item>
      </text:list>
      <text:p text:style-name="P142"/>
      <text:list text:style-name="LS5" xml:id="list22" text:continue-list="list1">
        <text:list-item>
          <text:p text:style-name="P143"><text:span text:style-name="T143_1">The<text:s/>programme<text:s/>is<text:s/>also<text:s/>a<text:s/>key<text:s/>instrument<text:s/>for</text:span><text:span text:style-name="T143_2"><text:s/>realising<text:s/>Nigeria’s<text:s/>potential<text:s/>as<text:s/></text:span><text:span text:style-name="T143_3">a<text:s/>market<text:s/>with<text:s/>high<text:s/>potential,<text:s/>particularly<text:s/>over<text:s/>the<text:s/>medium<text:s/>term.<text:s/>The<text:s/>programme’s<text:s/>dual-pathway<text:s/>approach,<text:s/>stimulating<text:s/>investment<text:s/>and<text:s/>trade<text:s/>and<text:s/>improving<text:s/>the<text:s/>enabling<text:s/>environment<text:s/></text:span><text:span text:style-name="T143_4">aims<text:s/>to<text:s/>unlock</text:span><text:span text:style-name="T143_5"><text:s/>private<text:s/>sector-led<text:s/>growth<text:s/>and<text:s/>reducing<text:s/>barriers<text:s/>to<text:s/>trade<text:s/>and<text:s/>investment.<text:s/>By<text:s/>supporting<text:s/>reforms<text:s/>that<text:s/>enhance<text:s/>Nigeria’s<text:s/>macroeconomic<text:s/>stability,<text:s/>regulatory<text:s/>predictability,<text:s/>and<text:s/>competitiveness,<text:s/>the<text:s/>programme<text:s/>helps<text:s/>build<text:s/>a<text:s/>more<text:s/>resilient<text:s/>and<text:s/>attractive<text:s/>market<text:s/>for<text:s/>businesses.<text:s/></text:span></text:p>
        </text:list-item>
      </text:list>
      <text:p text:style-name="P144"/>
      <text:list text:style-name="LS5" xml:id="list23" text:continue-list="list1">
        <text:list-item>
          <text:p text:style-name="P145"><text:span text:style-name="T145_1">It</text:span><text:span text:style-name="T145_2"><text:s/>will<text:s/>strengthen</text:span><text:span text:style-name="T145_3"><text:s/></text:span><text:span text:style-name="T145_4">UK-Nigeria<text:s/>economic<text:s/>cooperation<text:s/>through<text:s/>the<text:s/>UK’s<text:s/>world-class<text:s/>expertise,<text:s/>investment<text:s/>and<text:s/>trade<text:s/>opportunities. <text:s/>Working<text:s/>with<text:s/>others<text:s/>like<text:s/>BII,</text:span><text:span text:style-name="T145_5"><text:s/>UKEF,</text:span><text:span text:style-name="T145_6"><text:s/>DBT<text:s/>and<text:s/>the<text:s/></text:span><text:span text:style-name="T145_7">FCDO’s<text:s/></text:span><text:span text:style-name="T145_8">Centres<text:s/>of<text:s/>Expertise,<text:s/>the<text:s/>programme<text:s/>will<text:s/>use<text:s/>our<text:s/>economic<text:s/>and<text:s/>development<text:s/>tools<text:s/>to<text:s/>create<text:s/>the<text:s/>conditions<text:s/>for<text:s/>higher<text:s/>sustainable<text:s/>and<text:s/></text:span><text:span text:style-name="T145_9">transformative</text:span><text:span text:style-name="T145_10"><text:s/>growth</text:span><text:span text:style-name="T145_11"><text:s/>in<text:s/>Nigeria</text:span><text:span text:style-name="T145_12">. <text:s/>In<text:s/>the<text:s/>medium-term,<text:s/>it<text:s/>will<text:s/>strengthen<text:s/>channels<text:s/>where<text:s/>Nigeria<text:s/>can<text:s/>deliver<text:s/>domestic<text:s/>growth<text:s/>(economic<text:s/>diversification,<text:s/>trade<text:s/>and<text:s/>investment),<text:s/>including<text:s/>growing<text:s/>a<text:s/>pipeline<text:s/>of<text:s/>profitable,<text:s/>sustainable<text:s/>investment<text:s/>opportunities<text:s/>for<text:s/>investors,<text:s/>including<text:s/></text:span><text:span text:style-name="T145_13">through<text:s/></text:span><text:span text:style-name="T145_14">BII</text:span><text:span text:style-name="T145_15"><text:s/>and<text:s/>UKEF</text:span><text:span text:style-name="T145_16">,<text:s/>thereby<text:s/>supporting<text:s/>Nigeria’s<text:s/>objective<text:s/>to<text:s/>diversify<text:s/>and<text:s/>strengthen<text:s/>its<text:s/>economy.<text:s text:c="2"/>The<text:s/>programme<text:s/>also<text:s/>complements<text:s/>existing<text:s/>UK<text:s/>initiatives<text:s/>such<text:s/>as<text:s/>Manufacturing<text:s/>Africa<text:s/>and<text:s/>the<text:s/>Nigeria<text:s/>Economic<text:s/>Stability<text:s/>and<text:s/>Transformation<text:s/>(NEST)<text:s/>programme,<text:s/>creating<text:s/>a<text:s/>coherent<text:s/>and<text:s/>integrated<text:s/>offer<text:s/>across<text:s/>HMG.</text:span></text:p>
        </text:list-item>
      </text:list>
      <text:p text:style-name="P146"/>
      <text:list text:style-name="LS5" xml:id="list24" text:continue-list="list1">
        <text:list-item>
          <text:p text:style-name="P147"><text:span text:style-name="T147_1">Security<text:s/>is<text:s/>the<text:s/>second<text:s/>main<text:s/>goal<text:s/>in<text:s/>the<text:s/>UK-Nigeria<text:s/>Country<text:s/>Business<text:s/>Plan<text:s/>(CBP),<text:s/>and<text:s/>insecurity<text:s/>or<text:s/>instability<text:s/>is<text:s/>a</text:span><text:span text:style-name="T147_2">n<text:s/>important</text:span><text:span text:style-name="T147_3"><text:s/></text:span><text:span text:style-name="T147_4">risk<text:s/>to<text:s/>the<text:s/>success<text:s/>of<text:s/>this<text:s/>growth<text:s/>programme.<text:s/>Achieving<text:s/>transformative</text:span><text:span text:style-name="T147_5"><text:s/></text:span><text:span text:style-name="T147_6">economic<text:s/>growth<text:s/>in<text:s/>Nigeria<text:s/>requires<text:s/>a<text:s/>secure<text:s/>and<text:s/>stable<text:s/>environment<text:s/>as<text:s/>a<text:s/>foundation.<text:s/>Persistent<text:s/>insecurity<text:s/>undermines<text:s/>investor<text:s/>confidence,<text:s/>disrupts<text:s/>markets,<text:s/>and<text:s/>deters<text:s/>both<text:s/>domestic<text:s/>and<text:s/>international<text:s/>engagement,<text:s/>making<text:s/>it<text:s/>difficult<text:s/>for<text:s/>reforms<text:s/>and<text:s/>investments<text:s/>to<text:s/>deliver<text:s/>their<text:s/>intended<text:s/>impact.<text:s/>Moreover,<text:s/>chronic<text:s/>unemployment<text:s/>and<text:s/>underemployment,<text:s/>especially<text:s/>among<text:s/>boys<text:s/>and<text:s/>young<text:s/>men,<text:s/>can<text:s/>exacerbate<text:s/>instability,<text:s/>as<text:s/>economic<text:s/>exclusion<text:s/>increases<text:s/>vulnerability<text:s/>to<text:s/>negative<text:s/>influences<text:s/>and<text:s/>fuels<text:s/>cycles<text:s/>of<text:s/>insecurity.<text:s/>Addressing<text:s/>these<text:s/>security<text:s/>challenges<text:s/>and<text:s/>creating<text:s/></text:span><text:span text:style-name="T147_7">pathways<text:s/>to<text:s/>meaningful<text:s/>employment<text:s/>are<text:s/>therefore<text:s/>not<text:s/>only<text:s/>complementary<text:s/>objectives<text:s/></text:span><text:span text:style-name="T147_8">of<text:s/>the<text:s/>CBP</text:span><text:span text:style-name="T147_9"><text:s/></text:span><text:span text:style-name="T147_10">but<text:s/>essential<text:s/>prerequisites<text:s/>for<text:s/>the<text:s/>kind<text:s/>of<text:s/>transformative<text:s/>growth<text:s/>the<text:s/>programme<text:s/>seeks<text:s/>to<text:s/>achieve.<text:s/>By<text:s/>supporting<text:s/>job<text:s/>creation<text:s/>and<text:s/>economic<text:s/>opportunity</text:span><text:span text:style-name="T147_11"><text:s/></text:span><text:span text:style-name="T147_12">the<text:s/>programme<text:s/>will</text:span><text:span text:style-name="T147_13"><text:s/>contribute<text:s/>to</text:span><text:span text:style-name="T147_14"><text:s/>mitigat</text:span><text:span text:style-name="T147_15">ing<text:s/>the</text:span><text:span text:style-name="T147_16"><text:s/>drivers<text:s/>of<text:s/>insecurity<text:s/>and<text:s/>contribute<text:s/>to<text:s/>a<text:s/>more<text:s/>stable<text:s/>and<text:s/>prosperous<text:s/>Nigeria.</text:span></text:p>
        </text:list-item>
      </text:list>
      <text:p text:style-name="P148"/>
      <text:p text:style-name="P149"/>
      <text:p text:style-name="P150"><text:span text:style-name="T150_1">W</text:span><text:span text:style-name="T150_2">HAT<text:s/>WILL<text:s/>THE<text:s/>FCDO<text:s/>DO</text:span></text:p>
      <text:p text:style-name="P151"/>
      <text:list text:style-name="LS11" xml:id="list25">
        <text:list-item>
          <text:p text:style-name="P152"><text:span text:style-name="T152_1">Independent<text:s/>evidence<text:s/></text:span><text:span text:style-name="T152_2">suggests</text:span><text:span text:style-name="T152_3"><text:s/>that<text:s/>almost<text:s/>all<text:s/>progress<text:s/>against<text:s/>the<text:s/>SDGs<text:s/>(including<text:s/>on<text:s/>gender<text:s/>equality<text:s/>and<text:s/>education)<text:s/>is<text:s/>driven<text:s/>by<text:s/>economic<text:s/>growth.<text:s/>Global<text:s/>evidence<text:s/>demonstrates<text:s/>that<text:s/>economies<text:s/>diversifying<text:s/>beyond<text:s/>single-resource<text:s/>dependence<text:s/>achieve<text:s/>more<text:s/>stable<text:s/>and<text:s/></text:span><text:span text:style-name="T152_4">transformative<text:s/></text:span><text:span text:style-name="T152_5">growth.</text:span><text:span text:style-name="T152_6"><text:s/>Indonesia<text:s/>and<text:s/>Malaysia<text:s/>provide<text:s/>compelling<text:s/>case<text:s/>studies.<text:s/>Indonesia<text:s/>strategically<text:s/>reinvested<text:s/>oil<text:s/>revenues<text:s/>into<text:s/>infrastructure,<text:s/>agriculture,<text:s/>and<text:s/>manufacturing,<text:s/>significantly<text:s/>reducing<text:s/>poverty<text:s/>and<text:s/>achieving<text:s/>sustained<text:s/>growth<text:s/>even<text:s/>during<text:s/>oil<text:s/>price<text:s/>downturns.<text:s/>Malaysia<text:s/>transitioned<text:s/>from<text:s/>dependence<text:s/>on<text:s/>rubber<text:s/>and<text:s/>tin<text:s/>exports<text:s/>to<text:s/>diversified<text:s/>manufacturing<text:s/>and<text:s/>higher-value<text:s/>agricultural<text:s/>exports,<text:s/>attaining<text:s/>middle-income<text:s/>status<text:s/>with<text:s/>stable<text:s/>economic<text:s/>performance.<text:s/>Similarly,<text:s/>Botswana<text:s/>used<text:s/>diamond<text:s/>revenues<text:s/>to<text:s/>enhance<text:s/>governance<text:s/>and<text:s/>infrastructure,<text:s/>avoiding<text:s/>typical<text:s/>resource-curse<text:s/>pitfalls<text:s/>through<text:s/>prudent<text:s/>economic<text:s/>management.<text:s/>Nigeria<text:s/>itself<text:s/>has<text:s/>seen<text:s/>successful<text:s/>diversification<text:s/>in<text:s/>telecommunications<text:s/>and<text:s/>agriculture.<text:s/>The<text:s/>liberalisation<text:s/>of<text:s/>Nigeria’s<text:s/>telecom<text:s/>sector<text:s/>in<text:s/>the<text:s/>early<text:s/>2000s<text:s/>attracted<text:s/>over<text:s/>$70<text:s/>billion<text:s/>in<text:s/>investment,<text:s/>increased<text:s/>sectoral<text:s/>GDP<text:s/>contribution<text:s/>to<text:s/>around<text:s/>10%,<text:s/>and<text:s/>created<text:s/>hundreds<text:s/>of<text:s/>thousands<text:s/>of<text:s/>jobs.<text:s/>Agricultural<text:s/>interventions,<text:s/>notably<text:s/>in<text:s/>rice<text:s/>production,<text:s/>significantly<text:s/>reduced<text:s/>import<text:s/>dependence,<text:s/>improved<text:s/>rural<text:s/>livelihoods,<text:s/>and<text:s/>conserved<text:s/>foreign<text:s/>exchange.<text:s/>These<text:s/>cases<text:s/>underscore<text:s/>that<text:s/>strategic<text:s/>investments<text:s/>in<text:s/>diverse<text:s/>sectors<text:s/>mitigate<text:s/>economic<text:s/>volatility<text:s/>and<text:s/>create<text:s/>employment<text:s/>opportunities.</text:span><text:span text:style-name="T152_7"><text:s text:c="2"/>Non-oil<text:s/>growth<text:s/>and<text:s/>export<text:s/>diversification<text:s/>are<text:s/>critical<text:s/>pathways<text:s/>for<text:s/>reducing<text:s/>macroeconomic<text:s/>and<text:s/>fiscal<text:s/>risks,<text:s/>creating<text:s/>jobs<text:s/>and<text:s/>enhancing<text:s/>trade. </text:span></text:p>
        </text:list-item>
      </text:list>
      <text:p text:style-name="P153"><text:span text:style-name="T153_1"> </text:span></text:p>
      <text:list text:style-name="LS11" xml:id="list26" text:continue-list="list25">
        <text:list-item>
          <text:p text:style-name="P154"><text:span text:style-name="T154_1">Improving<text:s/>Nigeria’s<text:s/>business<text:s/>environment<text:s/>is<text:s/>equally<text:s/>crucial<text:s/>for<text:s/>driving<text:s/>high<text:s/>and<text:s/>sustainable<text:s/>economic<text:s/>growth.<text:s/>Countries<text:s/>with<text:s/>improved<text:s/>business<text:s/></text:span><text:span text:style-name="T154_2">environment</text:span><text:span text:style-name="T154_3">s<text:s/>consistently<text:s/>attract<text:s/>higher<text:s/>investment,<text:s/>fostering<text:s/>stronger<text:s/>and<text:s/>more<text:s/>stable<text:s/>economic<text:s/>growth.<text:s/>Research<text:s/>from<text:s/>the<text:s/>World<text:s/>Bank<text:s/>shows<text:s/>that<text:s/>countries<text:s/>improving<text:s/>their<text:s/>business<text:s/>environments<text:s/>typically<text:s/>experience<text:s/>at<text:s/>least<text:s/>2<text:s/>percentage<text:s/>points<text:s/>higher<text:s/>GDP<text:s/>growth<text:s/>annually<text:s/>compared<text:s/>to<text:s/>peers<text:s/>with<text:s/>stagnant<text:s/>reforms.</text:span><text:span text:style-name="T154_4"> </text:span></text:p>
        </text:list-item>
      </text:list>
      <text:p text:style-name="P155"/>
      <text:list text:style-name="LS11" xml:id="list27" text:continue-list="list25">
        <text:list-item>
          <text:p text:style-name="P156"><text:span text:style-name="T156_1">Targeted<text:s/>investment<text:s/>facilitation<text:s/>raises<text:s/>the<text:s/>likelihood<text:s/>and<text:s/>value<text:s/>of<text:s/>new<text:s/>investment<text:s/>by<text:s/>tackling<text:s/>information<text:s/>gaps,<text:s/>search<text:s/></text:span><text:span text:style-name="T156_2">cos</text:span><text:span text:style-name="T156_3">ts<text:s/>and<text:s/>“red<text:s/>tape”<text:s/>risks<text:s/>that<text:s/>deter<text:s/>firms.<text:s/>Independent<text:s/>research<text:s/>across<text:s/>more<text:s/>than<text:s/>100<text:s/>countries<text:s/>finds<text:s/>that<text:s/>sectors<text:s/>actively<text:s/>promoted<text:s/>to<text:s/>investors<text:s/>attract<text:s/>more<text:s/>investment<text:s/>than<text:s/>those<text:s/>that<text:s/>are<text:s/>not,<text:s/>especially<text:s/>where<text:s/>administrative<text:s/>barriers<text:s/>are<text:s/>high.<text:s/>The<text:s/>UK’s<text:s/>Manufacturing<text:s/>Africa<text:s/>programme<text:s/>shows<text:s/>how<text:s/>this<text:s/>translates<text:s/>into<text:s/>results.<text:s/>The<text:s/>programme<text:s/>has<text:s/>reached<text:s/>a<text:s/>multi-country<text:s/>milestone<text:s/>of<text:s/>over<text:s/>£2<text:s/>billion<text:s/>of<text:s/>investment<text:s/>supported.<text:s/>In<text:s/>Nigeria,<text:s/>it<text:s/>has<text:s/>helped<text:s/>more<text:s/>than<text:s/></text:span><text:span text:style-name="T156_4">42</text:span><text:span text:style-name="T156_5"><text:s/>firms<text:s/>prepare<text:s/>for<text:s/>and<text:s/>raise<text:s/>capital<text:s/>in<text:s/>manufacturing<text:s/>subsectors<text:s/>such<text:s/>as<text:s/></text:span><text:span text:style-name="T156_6">agro</text:span><text:span text:style-name="T156_7">-processing,<text:s/>pharmaceuticals,<text:s/>electric<text:s/>mobility<text:s/>and<text:s/>renewable<text:s/>energy.<text:s/>A<text:s/>recent<text:s/>programme<text:s/>update<text:s/>reports<text:s/>$</text:span><text:span text:style-name="T156_8">450</text:span><text:span text:style-name="T156_9"><text:s/>million<text:s/>already<text:s/>attracted<text:s/>into<text:s/>Nigerian<text:s/>manufacturing<text:s/>since<text:s/>2020.</text:span></text:p>
        </text:list-item>
      </text:list>
      <text:p text:style-name="P157"><text:span text:style-name="T157_1"><text:s/></text:span></text:p>
      <text:list text:style-name="LS11" xml:id="list28" text:continue-list="list25">
        <text:list-item>
          <text:p text:style-name="P158"><text:span text:style-name="T158_1">Also,<text:s/>the<text:s/>most<text:s/>cost-effective<text:s/>way<text:s/>to<text:s/>unlock<text:s/>private<text:s/>investment<text:s/>is<text:s/>to<text:s/>lower<text:s/>the<text:s/>cost<text:s/>and<text:s/>uncertainty<text:s/>of<text:s/>doing<text:s/>business.<text:s/>Nigeria’s<text:s/>2023<text:s/>Logistics<text:s/>Performance<text:s/>Index<text:s/>score<text:s/>of<text:s/>2.6<text:s/>(ranked<text:s/>88</text:span><text:span text:style-name="T158_2">th</text:span><text:span text:style-name="T158_3"><text:s/>out<text:s/>of<text:s/>139)<text:s/>underlines<text:s/>the<text:s/>headroom<text:s/>to<text:s/>cut<text:s/>time,<text:s/>cost<text:s/>and<text:s/>risk<text:s/>from<text:s/>supply<text:s/>chains.<text:s/>UK-funded<text:s/>governance<text:s/>and<text:s/>infrastructure<text:s/>programmes<text:s/>in<text:s/>Nigeria<text:s/>have<text:s/>converted<text:s/>system<text:s/>fixes<text:s/>into<text:s/>firm<text:s/>level<text:s/>gains.</text:span><text:span text:style-name="T158_4"><text:s text:c="2"/></text:span><text:span text:style-name="T158_5">Key<text:s/>examples<text:s/>are<text:s/>the<text:s/>UK<text:s/>Nigeria<text:s/>Infrastructure<text:s/>Advisory<text:s/>Facility<text:s/>(UKNIAF),<text:s/>which<text:s/>helped<text:s/>design<text:s/>power<text:s/>sector<text:s/>reforms<text:s/>that<text:s/>saved<text:s/>Nigerian<text:s/>consumers<text:s/>an<text:s/>estimated<text:s/>£1<text:s/>billion<text:s/>per<text:s/>year<text:s/>in<text:s/>electricity<text:s/>costs<text:s/>and<text:s/>attracted<text:s/>private<text:s/>investment<text:s/>in<text:s/></text:span><text:span text:style-name="T158_6">generation.</text:span><text:span text:style-name="T158_7"><text:s/>Further,<text:s/>UK<text:s/>support<text:s/>to<text:s/>state-level<text:s/>fiscal<text:s/>transparency<text:s/>and<text:s/>budget<text:s/>discipline<text:s/>has<text:s/>been<text:s/>reinforced<text:s/>through<text:s/>the<text:s/>World<text:s/>Bank’s<text:s/>States<text:s/>Fiscal<text:s/>Transparency,<text:s/>Accountability<text:s/>and<text:s/>Sustainability<text:s/>programme,<text:s/>which<text:s/>disbursed<text:s/>performance-based<text:s/>grants<text:s/>nationwide<text:s/>against<text:s/>verified<text:s/>results.<text:s/>These<text:s/>reforms<text:s/>improve<text:s/>predictability<text:s/>for<text:s/>suppliers<text:s/>and<text:s/>investors<text:s/>and<text:s/>shorten<text:s/>payment<text:s/>cycles<text:s/>for<text:s/>firms.<text:s/></text:span></text:p>
        </text:list-item>
      </text:list>
      <text:p text:style-name="P159"/>
      <text:list text:style-name="LS11" xml:id="list29" text:continue-list="list25">
        <text:list-item>
          <text:p text:style-name="P160"><text:span text:style-name="T160_1">The<text:s/>UK-Nigeria<text:s/>Growth<text:s/>programme<text:s/>will<text:s/></text:span><text:span text:style-name="T160_2">draw<text:s/>on<text:s/>this<text:s/>evidence<text:s/>of<text:s/>what<text:s/>works<text:s/></text:span><text:span text:style-name="T160_3">to</text:span><text:span text:style-name="T160_4"><text:s/>de</text:span><text:span text:style-name="T160_5">liver<text:s/>the<text:s/>UK-Nigeria<text:s/>Strategic<text:s/>Partnership<text:s/></text:span><text:span text:style-name="T160_6">and<text:s/>the<text:s/>Country<text:s/>Business<text:s/>Plan<text:s/></text:span><text:span text:style-name="T160_7">growth<text:s/>priorities<text:s/></text:span><text:span text:style-name="T160_8">by</text:span><text:span text:style-name="T160_9">:   </text:span></text:p>
        </text:list-item>
      </text:list>
      <text:list text:style-name="LS12" xml:id="list30">
        <text:list-item>
          <text:p text:style-name="P161"><text:span text:style-name="T161_1">Stimulating<text:s/>investment<text:s/>and<text:s/>trade<text:s/>in<text:s/>targeted<text:s/>sectors</text:span><text:span text:style-name="T161_2"><text:s/>of<text:s/>the<text:s/></text:span><text:span text:style-name="T161_3">UK’s<text:s/></text:span><text:span text:style-name="T161_4">Industrial</text:span><text:span text:style-name="T161_5"><text:s/>Strategy<text:s/></text:span><text:span text:style-name="T161_6">as<text:s/>captured<text:s/>in<text:s/></text:span><text:span text:style-name="T161_7">UK-Nigeria<text:s/>ETIP,<text:s/>delivering<text:s/></text:span><text:span text:style-name="T161_8">mutual<text:s/>growth<text:s/></text:span><text:span text:style-name="T161_9">by<text:s/>helping<text:s/>firms<text:s/>to<text:s/>grow,<text:s/>and<text:s/>investors<text:s/>with:<text:s/>robust<text:s/>market<text:s/>and<text:s/>commercial<text:s/>information<text:s/>and<text:s/>regulatory<text:s/>navigation<text:s/>to<text:s/></text:span><text:span text:style-name="T161_10">guide<text:s/>investment<text:s/>decisions;<text:s/>de-risking<text:s/>tools<text:s/>such<text:s/>as<text:s/>feasibility<text:s/>studies,<text:s/>transaction<text:s/>advisory,<text:s/>incubators,<text:s/>and<text:s/>steer<text:s/>on<text:s/>risk<text:s/>sharing<text:s/>instruments<text:s/>(e.g.<text:s/>advisory<text:s/>grant<text:s/>or<text:s/>cost-sharing<text:s/>instruments);<text:s/>‘hand<text:s/>holding’,<text:s/>matchmaking<text:s/>and<text:s/>deal<text:s/>pipeline<text:s/>support<text:s/>to<text:s/>catalyse<text:s/>investment,<text:s/>including<text:s/>from<text:s/>the<text:s/>UK,<text:s/>into<text:s/>target<text:s/>sectors<text:s/>and<text:s/>to<text:s/>drive<text:s/>women’s<text:s/>economic<text:s/>opportunities.</text:span><text:span text:style-name="T161_11"><text:s text:c="2"/>Capital<text:s/></text:span><text:span text:style-name="T161_12">expenditure<text:s/>(CDEL)</text:span><text:span text:style-name="T161_13"><text:s/></text:span><text:span text:style-name="T161_14">could</text:span><text:span text:style-name="T161_15"><text:s/>be<text:s/>used</text:span><text:span text:style-name="T161_16"><text:s/>for<text:s/>example</text:span><text:span text:style-name="T161_17"><text:s/></text:span><text:span text:style-name="T161_18">to<text:s/>support<text:s/></text:span><text:span text:style-name="T161_19">targeted<text:s/>grants</text:span><text:span text:style-name="T161_20"><text:s/></text:span><text:span text:style-name="T161_21">to<text:s/>businesses</text:span><text:span text:style-name="T161_22">,<text:s/></text:span><text:span text:style-name="T161_23">pilot<text:s/>investments<text:s/>that<text:s/>showcase<text:s/>commercial<text:s/>viability<text:s/>in<text:s/>frontier<text:s/>sectors</text:span><text:span text:style-name="T161_24"><text:s/>etc.</text:span><text:span text:style-name="T161_25">     </text:span></text:p>
        </text:list-item>
      </text:list>
      <text:list text:style-name="LS13" xml:id="list31">
        <text:list-item>
          <text:p text:style-name="P162"><text:span text:style-name="T162_1">Strengthening<text:s/>the<text:s/>enabling<text:s/>conditions<text:s/>for<text:s/>growth,<text:s/>such<text:s/>business<text:s/>enabling<text:s/>environment,<text:s/>market<text:s/>access<text:s/>(including<text:s/>regulations)<text:s/>and<text:s/>increasing<text:s/>openness<text:s/>to<text:s/>trade<text:s/></text:span><text:span text:style-name="T162_2">through<text:s/>targeted<text:s/>policy<text:s/>support<text:s/>to<text:s/>attract<text:s/>and<text:s/>retain<text:s/>‘more<text:s/>and<text:s/>better’<text:s/>investment,<text:s/>trade<text:s/>and<text:s/>job<text:s/>creation<text:s/>in<text:s/>key<text:s/>sectors<text:s/>–<text:s/>helping<text:s/>growth<text:s/>to<text:s/>be<text:s/></text:span><text:span text:style-name="T162_3">transformative</text:span><text:span text:style-name="T162_4"><text:s/>and<text:s/>jobs-rich. <text:s/>This<text:s/>will<text:s/>include<text:s/>providing<text:s/>technical<text:s/>expertise<text:s/>to<text:s/>address<text:s/>market<text:s/>access<text:s/>barriers<text:s/>hindering<text:s/>Foreign<text:s/>Direct<text:s/>Investment<text:s/>(FDI)<text:s/>and<text:s/></text:span><text:span text:style-name="T162_5">trade</text:span><text:span text:style-name="T162_6"><text:s/></text:span><text:span text:style-name="T162_7">helping</text:span><text:span text:style-name="T162_8"><text:s/>the<text:s/>government<text:s/>to<text:s/>prioritise<text:s/>their<text:s/>policy<text:s/>actions<text:s/>regarding<text:s/>Nigeria’s<text:s/>industrial<text:s/>and<text:s/>investment<text:s/>strategies,<text:s/>global<text:s/>economic<text:s/>diplomacy,<text:s/>trade<text:s/>agreements,<text:s/>and<text:s/>trade<text:s/>facilitation. <text:s/>It<text:s/>will<text:s/>also<text:s/>build<text:s/>on</text:span><text:span text:style-name="T162_9"><text:s/>UK<text:s/>support<text:s/>to<text:s/>Nigeria’s<text:s/>economic<text:s/>reform<text:s/>agenda</text:span><text:span text:style-name="T162_10"><text:s/>(from<text:s/>NEST)<text:s/>to<text:s/>cement<text:s/>the<text:s/>gains<text:s/>from<text:s/>monetary<text:s/>and<text:s/>fiscal<text:s/>reforms<text:s/>and<text:s/>deliver<text:s/>policy<text:s/>predictability.</text:span><text:span text:style-name="T162_11"><text:s text:c="2"/>Capital<text:s/></text:span><text:span text:style-name="T162_12">expenditure<text:s/>(CDEL)<text:s/>could<text:s/></text:span><text:span text:style-name="T162_13">be<text:s/>used<text:s/>for<text:s/></text:span><text:span text:style-name="T162_14">example<text:s/></text:span><text:span text:style-name="T162_15">to<text:s/>invest<text:s/>in<text:s/>platforms<text:s/>or<text:s/>systems<text:s/>that<text:s/>improve<text:s/>market<text:s/>access.</text:span><text:span text:style-name="T162_16">    </text:span></text:p>
        </text:list-item>
      </text:list>
      <text:p text:style-name="P163"><text:span text:style-name="T163_1"> </text:span></text:p>
      <text:list text:style-name="LS5" xml:id="list32" text:continue-list="list1">
        <text:list-item>
          <text:p text:style-name="P164"><text:span text:style-name="T164_1">The<text:s/>UK–Nigeria<text:s/>Growth<text:s/>Programme<text:s/>will<text:s/>adopt<text:s/>a<text:s/>strategic,<text:s/>venture-capitalist-inspired<text:s/>approach<text:s/>aligned<text:s/>with<text:s/>the<text:s/>new<text:s/>ODA<text:s/>narrative</text:span><text:span text:style-name="T164_2">,<text:s/></text:span><text:span text:style-name="T164_3">transitioning<text:s/>from<text:s/>donor<text:s/>to<text:s/>investor,<text:s/>from<text:s/>service<text:s/>delivery<text:s/>to<text:s/>system<text:s/>support,<text:s/>and<text:s/>from<text:s/>resource<text:s/>transfer<text:s/>to<text:s/>expertise.<text:s/>In<text:s/>line<text:s/>with<text:s/>the<text:s/>Africa<text:s/>Approach,<text:s/>the<text:s/>programme<text:s/>will<text:s/>be<text:s/>demand-led<text:s/>and<text:s/>responsive<text:s/>to<text:s/>Nigerian<text:s/>priorities,<text:s/>delivering<text:s/>context-specific<text:s/>technical<text:s/>assistance<text:s/>that<text:s/>is<text:s/>agile,<text:s/>politically<text:s/>smart,<text:s/>and<text:s/>opportunistic<text:s/>where<text:s/>needed</text:span><text:span text:style-name="T164_4">.</text:span><text:span text:style-name="T164_5"><text:s/></text:span><text:span text:style-name="T164_6">It<text:s/>will<text:s/>focus<text:s/>on<text:s/>areas<text:s/>of<text:s/>mutual<text:s/>benefit,<text:s/>particularly<text:s/>sectors<text:s/>where<text:s/>UK<text:s/>businesses<text:s/>have<text:s/>a<text:s/>strong<text:s/>offer<text:s/>and<text:s/>where<text:s/>interventions<text:s/>can<text:s/>drive<text:s/>job<text:s/>creation<text:s/>in<text:s/>Nigeria.<text:s/>Recognising<text:s/>that<text:s/>not<text:s/>all<text:s/>inputs<text:s/>will<text:s/>yield<text:s/>equal<text:s/>success,<text:s/>the<text:s/>programme<text:s/>will<text:s/>take<text:s/>calculated<text:s/>risks<text:s/>to<text:s/>unlock<text:s/>high-impact<text:s/>opportunities,<text:s/>aiming<text:s/>for<text:s/>transformative<text:s/>wins<text:s/>that<text:s/>deliver<text:s/>strong<text:s/>value<text:s/>for<text:s/>money<text:s/>and<text:s/>shared<text:s/>growth.</text:span></text:p>
        </text:list-item>
      </text:list>
      <text:p text:style-name="P165"/>
      <text:list text:style-name="LS5" xml:id="list33" text:continue-list="list1">
        <text:list-item>
          <text:p text:style-name="P166"><text:span text:style-name="T166_1">The<text:s/>new<text:s/>programme,<text:s/>will<text:s/>form<text:s/>part<text:s/>of<text:s/>a<text:s/>portfolio<text:s/>of<text:s/>UK<text:s/>ODA<text:s/>to<text:s/>support<text:s/>growth<text:s/>and<text:s/>economic<text:s/>stability</text:span><text:span text:style-name="T166_2">,<text:s/>building<text:s/>on<text:s/>the<text:s/>£4.9m<text:s/>Nigeria<text:s/>Economic<text:s/>Stability<text:s/>and<text:s/>Transformation<text:s/>(NEST)<text:s/>programme</text:span><text:span text:style-name="T166_3">.<text:s/>The<text:s/>other<text:s/>elements<text:s/>of<text:s/>the<text:s/>portfolio<text:s/>include:</text:span></text:p>
          <text:list>
            <text:list-item>
              <text:p text:style-name="P167"><text:span text:style-name="T167_1">A<text:s/>£7.5m<text:s/>Nigeria<text:s/>window<text:s/>within<text:s/>the<text:s/></text:span><text:span text:style-name="T167_2"><text:a xlink:type="simple" xlink:href="https://devtracker.fcdo.gov.uk/programme/GB-GOV-1-301055/summary"><text:span text:style-name="T167_3">Public<text:s/>Finance<text:s/>Resource<text:s/>Centre</text:span></text:a></text:span><text:span text:style-name="T167_4">,<text:s/>an<text:s/>FCDO<text:s/>centrally<text:s/>managed<text:s/>programme<text:s/>(CMP),<text:s/>which<text:s/>will<text:s/>support<text:s/>tax<text:s/>and<text:s/>public<text:s/>financial<text:s/>management.<text:s/>This<text:s/>window<text:s/>is<text:s/>called<text:s/>the<text:s/>Nigeria<text:s/>Public<text:s/>Finance<text:s/>Facility.</text:span></text:p>
            </text:list-item>
            <text:list-item>
              <text:p text:style-name="P168"><text:span text:style-name="T168_1"><text:a xlink:type="simple" xlink:href="https://fcogovuk-my.sharepoint.com/personal/stuart_tibbs_fcdo_gov_uk/Documents/-%09Support%20for%20better%20use%20of%20evidence%20in%20tax%20policy%20decisions,%20e.g.%20showing%20revenue%20implications%20of%20tax%20policy%20options,%20and%20distributional%20analysis"><text:span text:style-name="T168_2">The<text:s/>Centre<text:s/>for<text:s/>Tax<text:s/>Analysis<text:s/>in<text:s/>Developing<text:s/>Countries<text:s/>(</text:span><text:span text:style-name="T168_3">TaxDev</text:span><text:span text:style-name="T168_4">)</text:span></text:a></text:span><text:span text:style-name="T168_5">,<text:s/>a<text:s/>CMP<text:s/>implemented<text:s/>through<text:s/>a<text:s/>partnership<text:s/>between<text:s/>the<text:s/>Institute<text:s/>of<text:s/>Fiscal<text:s/>Studies<text:s/>(IFS)<text:s/>and<text:s/>the<text:s/>Overseas<text:s/>Development<text:s/>Institute<text:s/>(ODI)<text:s/>to<text:s/>support<text:s/>the<text:s/>use<text:s/>of<text:s/>evidence<text:s/>in<text:s/>tax<text:s/>policy<text:s/>formulation.</text:span></text:p>
            </text:list-item>
            <text:list-item>
              <text:p text:style-name="P169"><text:span text:style-name="T169_1">A<text:s/>peer-to-peer<text:s/>partnership<text:s/>between<text:s/>His<text:s/>Majesty’s<text:s/>Revenue<text:s/>and<text:s/>Customs<text:s/>(HMRC)<text:s/></text:span><text:span text:style-name="T169_2"><text:a xlink:type="simple" xlink:href="https://www.gov.uk/government/publications/hmrc-capacity-building-unit-and-tax-expert-unit-annual-evaluation/hmrc-capacity-building-unit-evaluation-april-2020-to-march-2022#:~:text=A%2010%2Dyear%20programme%20to,tax%20authorities%20in%20developing%20countries.&amp;text=The%20Capacity%20Building%20Unit%20was,2023%20and%202024%20to%202025."><text:span text:style-name="T169_3">Capacity<text:s/>Building<text:s/>Unit</text:span></text:a></text:span><text:span text:style-name="T169_4"><text:s/>and<text:s/>the<text:s/>Federal<text:s/>Inland<text:s/>Revenue<text:s/>Service<text:s/>(FIRS)<text:s/>on<text:s/>issues<text:s/>including<text:s/>international<text:s/>taxation<text:s/>and<text:s/>data<text:s/>governance.</text:span></text:p>
            </text:list-item>
            <text:list-item>
              <text:p text:style-name="P170"><text:span text:style-name="T170_1">A<text:s/>partnership<text:s/>between<text:s/>the<text:s/>Bank<text:s/>of<text:s/>England’s<text:s/>Centre<text:s/>for<text:s/>Central<text:s/>Banking<text:s/>Studies<text:s/>and<text:s/>CBN,<text:s/>under<text:s/>the<text:s/></text:span><text:span text:style-name="T170_2"><text:a xlink:type="simple" xlink:href="https://devtracker.fcdo.gov.uk/programme/GB-GOV-1-300452/summary"><text:span text:style-name="T170_3">Global<text:s/>Finance<text:s/>Programme<text:s/>CMP</text:span></text:a></text:span><text:span text:style-name="T170_4">.</text:span></text:p>
            </text:list-item>
          </text:list>
        </text:list-item>
      </text:list>
      <text:p text:style-name="P171"/>
      <text:list text:style-name="LS5" xml:id="list38" text:continue-list="list1">
        <text:list-item>
          <text:p text:style-name="P172"><text:span text:style-name="T172_1">The<text:s/>overall<text:s/>objective<text:s/>of<text:s/>UK-Nigeria<text:s/>Growth<text:s/>programme<text:s/></text:span><text:span text:style-name="T172_2">is<text:s/></text:span><text:span text:style-name="T172_3">to<text:s/>accelerate<text:s/>UK-Nigeria<text:s/>mutual<text:s/>growth<text:s/>opportunities<text:s/>in<text:s/>Nigeria</text:span><text:span text:style-name="T172_4">,<text:s/>which<text:s/>will<text:s/>create<text:s/>opportunities<text:s/>for<text:s/>UK<text:s/>and<text:s/>other<text:s/>firms</text:span><text:span text:style-name="T172_5">.<text:s/></text:span><text:span text:style-name="T172_6">Impact</text:span><text:span text:style-name="T172_7"><text:s/>level<text:s/>objectives<text:s/>are<text:s/>to<text:s/>contribute<text:s/>to<text:s/>improved<text:s/>economic<text:s/>indicators<text:s/></text:span><text:span text:style-name="T172_8">for<text:s/>Nigeria<text:s/></text:span><text:span text:style-name="T172_9">such<text:s/>as:</text:span></text:p>
          <text:list>
            <text:list-item>
              <text:p text:style-name="P173"><text:span text:style-name="T173_1">Increased<text:s/>and<text:s/>sustained<text:s/>economic<text:s/>growth</text:span><text:span text:style-name="T173_2">;</text:span></text:p>
            </text:list-item>
            <text:list-item>
              <text:p text:style-name="P174"><text:span text:style-name="T174_1">Increased<text:s/>non-oil<text:s/>sector<text:s/>share<text:s/>of<text:s/>GDP</text:span><text:span text:style-name="T174_2"><text:s/>growth</text:span><text:span text:style-name="T174_3">;<text:s/>and</text:span></text:p>
            </text:list-item>
          </text:list>
        </text:list-item>
      </text:list>
      <text:p text:style-name="P175"/>
      <text:list text:style-name="LS5" xml:id="list41" text:continue-list="list1">
        <text:list-item>
          <text:p text:style-name="P176"><text:span text:style-name="T176_1">Outcome<text:s/>level<text:s/>objectives<text:s/>will<text:s/>include</text:span><text:span text:style-name="T176_2"><text:s/>promoting<text:s/>investment<text:s/>in<text:s/>non-oil<text:s/>sectors<text:s/></text:span><text:span text:style-name="T176_3">in<text:s/>line<text:s/>with</text:span><text:span text:style-name="T176_4"><text:s/></text:span><text:span text:style-name="T176_5">the<text:s/></text:span><text:span text:style-name="T176_6">UK<text:s/>Industrial<text:s/>Strategy<text:s/>and<text:s/></text:span><text:span text:style-name="T176_7">ETIP<text:s/></text:span><text:span text:style-name="T176_8">priority<text:s/>sectors</text:span><text:span text:style-name="T176_9">,<text:s/>including<text:s/></text:span><text:span text:style-name="T176_10">legal<text:s/>services,<text:s/>financial<text:s/>services</text:span><text:span text:style-name="T176_11">,<text:s/></text:span><text:span text:style-name="T176_12">education</text:span><text:span text:style-name="T176_13">,</text:span><text:span text:style-name="T176_14"><text:s/>health<text:s/>and<text:s/>life<text:s/>sciences<text:s/>and<text:s/>creative<text:s/>industries;</text:span><text:span text:style-name="T176_15"><text:s/></text:span><text:span text:style-name="T176_16">and<text:s/>creating<text:s/>the<text:s/>conditions<text:s/>for<text:s/>strong,<text:s/>stable<text:s/>economic<text:s/>growth<text:s/>through<text:s/>an<text:s/>improved<text:s/>business<text:s/>environment<text:s/>and<text:s/>investment<text:s/>climate<text:s/>that<text:s/>supports<text:s/>private<text:s/>sector</text:span><text:span text:style-name="T176_17"><text:s/>growth<text:s/>and<text:s/>job<text:s/>creation</text:span><text:span text:style-name="T176_18">.<text:s text:c="2"/>Outcome<text:s/>level<text:s/>indicators<text:s/></text:span><text:span text:style-name="T176_19">for<text:s/>Nigeria<text:s/></text:span><text:span text:style-name="T176_20">are<text:s/>likely<text:s/>to<text:s/>include</text:span><text:span text:style-name="T176_21">:</text:span></text:p>
          <text:list>
            <text:list-item>
              <text:p text:style-name="P177"><text:span text:style-name="T177_1">Increased<text:s/>e</text:span><text:span text:style-name="T177_2">xport<text:s/></text:span><text:span text:style-name="T177_3">diversification</text:span><text:span text:style-name="T177_4">;</text:span><text:span text:style-name="T177_5"><text:s/></text:span></text:p>
            </text:list-item>
            <text:list-item>
              <text:p text:style-name="P178"><text:span text:style-name="T178_1">Increased<text:s/>imports<text:s/>(growth<text:s/>enabling,<text:s/>including<text:s/>from<text:s/>the<text:s/>UK)</text:span></text:p>
            </text:list-item>
            <text:list-item>
              <text:p text:style-name="P179"><text:span text:style-name="T179_1">Increased<text:s/>foreign<text:s/>exchange<text:s/>revenue<text:s/>from<text:s/>non-oil<text:s/>sectors;</text:span></text:p>
            </text:list-item>
            <text:list-item>
              <text:p text:style-name="P180"><text:span text:style-name="T180_1">Increased<text:s/>private<text:s/>sector</text:span><text:span text:style-name="T180_2"><text:s/>finance<text:s/>&amp;</text:span><text:span text:style-name="T180_3"><text:s/>investment</text:span><text:span text:style-name="T180_4"><text:s/>(including<text:s/>from<text:s/>the<text:s/>UK)</text:span><text:span text:style-name="T180_5">;</text:span></text:p>
            </text:list-item>
            <text:list-item>
              <text:p text:style-name="P181"><text:span text:style-name="T181_1">Increased</text:span><text:span text:style-name="T181_2"><text:s/></text:span><text:span text:style-name="T181_3">employment</text:span><text:span text:style-name="T181_4">;</text:span><text:span text:style-name="T181_5"><text:s/></text:span><text:span text:style-name="T181_6">and</text:span></text:p>
            </text:list-item>
            <text:list-item>
              <text:p text:style-name="P182"><text:span text:style-name="T182_1">Improved<text:s/>business<text:s/>environment<text:s/>indicators</text:span><text:span text:style-name="T182_2">.</text:span></text:p>
            </text:list-item>
          </text:list>
        </text:list-item>
      </text:list>
      <text:p text:style-name="P183"/>
      <text:p text:style-name="P184"><text:span text:style-name="T184_1">REQUIRED<text:s/>ASSURANCES</text:span></text:p>
      <text:p text:style-name="P185"><text:span text:style-name="T185_1">Counter<text:s/>Terrorist<text:s/>Financing<text:s/>and<text:s/>Anti-Money<text:s/>Launderin</text:span><text:span text:style-name="T185_2">g</text:span></text:p>
      <text:list text:style-name="LS5" xml:id="list48" text:continue-list="list1">
        <text:list-item>
          <text:p text:style-name="P186"><text:span text:style-name="T186_1">The<text:s/>programme<text:s/>will<text:s/>comply<text:s/>with<text:s/>FCDO’s<text:s/>approach<text:s/>to<text:s/>counter<text:s/>terrorism<text:s/>financing<text:s/>and<text:s/>UK<text:s/>legislation.<text:s text:c="2"/>A<text:s/>risk-based<text:s/>approach<text:s/>will<text:s/>be<text:s/>applied<text:s/>to<text:s/>the<text:s/>delivery<text:s/>to<text:s/>mitigate<text:s/>risks<text:s/>of<text:s/>terrorist<text:s/>financing,<text:s/>money<text:s/>laundering<text:s/>and<text:s/>broader<text:s/>fraud<text:s/>and<text:s/>corruption.<text:s text:c="2"/>Enhanced<text:s/>due<text:s/>diligence<text:s/>on<text:s/>potential<text:s/>implementing<text:s/>partners,<text:s/>downstream<text:s/>partners,<text:s/>and<text:s/>pipeline<text:s/>investment<text:s/>firms<text:s/>will<text:s/>be<text:s/>conducted.<text:s text:c="2"/></text:span></text:p>
        </text:list-item>
      </text:list>
      <text:p text:style-name="P187"/>
      <text:list text:style-name="LS5" xml:id="list49" text:continue-list="list1">
        <text:list-item>
          <text:p text:style-name="P188"><text:span text:style-name="T188_1">Compliance<text:s/>will<text:s/>be<text:s/>monitored<text:s/>and<text:s/>periodic<text:s/>assurance<text:s/>sought<text:s/>through<text:s/>programme<text:s/>activities<text:s/>and<text:s/>the<text:s/>delivery<text:s/>chain<text:s/>to<text:s/>ensure<text:s/>UK<text:s/>funding,<text:s/>including<text:s/>financial<text:s/>assets<text:s/>or<text:s/>economic<text:s/>resources,<text:s/>is<text:s/>not<text:s/>made<text:s/>available,<text:s/>either<text:s/>directly<text:s/>or<text:s/>indirectly<text:s/>to,<text:s/>or<text:s/>for<text:s/>the<text:s/>benefit<text:s/>of<text:s/>persons,<text:s/>groups<text:s/>or<text:s/>entities<text:s/>listed<text:s/>in<text:s/>accordance<text:s/>with<text:s/>European<text:s/>Council<text:s/>Regulations.<text:s text:c="3"/>In<text:s/>addition,<text:s/>the<text:s/>programme<text:s/>will<text:s/>support<text:s/>strong<text:s/>governance<text:s/>arrangements,<text:s/>financial<text:s/>controls,<text:s/>risk<text:s/>management<text:s/>policies<text:s/>and<text:s/>procedures<text:s/>that<text:s/>provide<text:s/>proportionate<text:s/>safeguards,<text:s/>and<text:s/>provide<text:s/>training<text:s/>for<text:s/>staff<text:s/>to<text:s/>report<text:s/>any<text:s/>suspicions<text:s/>they<text:s/>have<text:s/>to<text:s/>FCDO’s<text:s/>Counter<text:s/>Fraud<text:s/>Section<text:s/>or<text:s/>the<text:s/>relevant<text:s/>authorities</text:span></text:p>
        </text:list-item>
      </text:list>
      <text:p text:style-name="P189"><text:span text:style-name="T189_1">International</text:span><text:span text:style-name="T189_2"><text:s/>Development<text:s/>Act</text:span></text:p>
      <text:p text:style-name="P190"/>
      <text:list text:style-name="LS5" xml:id="list50" text:continue-list="list1">
        <text:list-item>
          <text:p text:style-name="P191"><text:span text:style-name="T191_1">In<text:s/>line<text:s/>with<text:s/>the<text:s/></text:span><text:span text:style-name="T191_2">International<text:s/>Development<text:s/>Act</text:span><text:span text:style-name="T191_3">,<text:s/>this<text:s/>programme<text:s/>will<text:s/>seek<text:s/>to<text:s/>reduce<text:s/>poverty<text:s/>and<text:s/>generate<text:s/>lasting<text:s/>benefits<text:s/>for<text:s/>the<text:s/>people<text:s/>of<text:s/>Nigeria<text:s/>through<text:s/>accelerated<text:s/>sustainable<text:s/>and<text:s/></text:span><text:span text:style-name="T191_4">transformative</text:span><text:span text:style-name="T191_5"><text:s/>growth,<text:s/>jobs,<text:s/>and<text:s/>raised<text:s/>standards<text:s/>of<text:s/>living.<text:s/>Using<text:s/>a<text:s/>tailored<text:s/>Gender,<text:s/>Equality<text:s/>and<text:s/>Social<text:s/>Inclusion<text:s/>(GESI)<text:s/>strategy,<text:s/>the<text:s/>programme’s<text:s/>interventions<text:s/>will<text:s/>target<text:s/>women<text:s/>and<text:s/>other<text:s/>vulnerable<text:s/>groups<text:s/>as<text:s/>entrepreneurs<text:s/>and<text:s/>business<text:s/>owners,<text:s/>beneficiaries,<text:s/>employees<text:s/>and<text:s/>customers,<text:s/>who<text:s/>are<text:s/>the<text:s/>most<text:s/>vulnerable<text:s/>to<text:s/>economic<text:s/>and<text:s/>climate<text:s/>shocks.<text:s text:c="3"/></text:span></text:p>
        </text:list-item>
      </text:list>
      <text:p text:style-name="P192"/>
      <text:p text:style-name="P193"><text:span text:style-name="T193_1">Gender<text:s/>Equality<text:s/>and<text:s/>Public<text:s/>Sector<text:s/>Equality<text:s/>Duty</text:span></text:p>
      <text:list text:style-name="LS5" xml:id="list51" text:continue-list="list1">
        <text:list-item>
          <text:p text:style-name="P194"><text:span text:style-name="T194_1">All<text:s/>design<text:s/>activities<text:s/>will<text:s/>use<text:s/>a<text:s/>gender<text:s/>and<text:s/>social<text:s/>inclusion<text:s/>lens<text:s/>to<text:s/>assess<text:s/>the<text:s/>likely<text:s/>impact<text:s/>of<text:s/>the<text:s/>intervention<text:s/>(both<text:s/>positive<text:s/>and<text:s/>negative)<text:s/>especially<text:s/>on<text:s/>women<text:s/>and<text:s/>girls.<text:s/></text:span><text:span text:style-name="T194_2">This<text:s/>will<text:s/>be<text:s/>informed<text:s/>by<text:s/>GESI<text:s/>assessments<text:s/>of<text:s/>all<text:s/>value<text:s/>chains</text:span><text:span text:style-name="T194_3">,<text:s/>sectors<text:s/></text:span><text:span text:style-name="T194_4">or<text:s/>sub-sectors</text:span><text:span text:style-name="T194_5"><text:s/>being<text:s/>considered<text:s/>for<text:s/>investment.<text:s text:c="2"/></text:span><text:span text:style-name="T194_6">Gender<text:s/>and<text:s/>inclusion<text:s/>targets<text:s/>will<text:s/>be<text:s/>set,<text:s/>and<text:s/></text:span><text:span text:style-name="T194_7">where<text:s/>possible<text:s/>and<text:s/>relevant,<text:s/></text:span><text:span text:style-name="T194_8">individual<text:s/>and<text:s/>firm-level<text:s/>monitoring<text:s/>data<text:s/>will<text:s/>be<text:s/>disaggregated<text:s/>by<text:s/>gender<text:s/>and<text:s/>disability.<text:s/>Annual<text:s/>PSED<text:s/>assessments<text:s/>will<text:s/>confirm<text:s/>the<text:s/>extent<text:s/>to<text:s/>which<text:s/>the<text:s/>programme<text:s/>is<text:s/>being<text:s/>successful<text:s/>on<text:s/>inclusion.</text:span></text:p>
        </text:list-item>
      </text:list>
      <text:p text:style-name="P195"/>
      <text:list text:style-name="LS5" xml:id="list52" text:continue-list="list1">
        <text:list-item>
          <text:p text:style-name="P196"><text:span text:style-name="T196_1">The<text:s/>programme<text:s/>will<text:s/>ensure<text:s/>implementing<text:s/>partners<text:s/>take<text:s/>a<text:s/>zero-tolerance<text:s/>approach<text:s/>to<text:s/>harassment<text:s/>and<text:s/>discrimination<text:s/>for<text:s/>any<text:s/>protected<text:s/>characteristics<text:s/>and<text:s/>will<text:s/>ensure<text:s/>that<text:s/>policies<text:s/>are<text:s/>in<text:s/>place<text:s/>to<text:s/>promote<text:s/>equality<text:s/>of<text:s/>opportunity.<text:s/>It<text:s/>will<text:s/>ensure<text:s/>that<text:s/>the<text:s/>opportunities<text:s/>provided<text:s/>by<text:s/>the<text:s/>programme<text:s/>to<text:s/>beneficiaries<text:s/>are<text:s/>provided<text:s/>to<text:s/>those<text:s/>with<text:s/>protected<text:s/>characteristics,<text:s/>including<text:s/>women,<text:s/>girls<text:s/>and<text:s/>other<text:s/>vulnerable<text:s/>groups<text:s/>with<text:s/>the<text:s/>community<text:s/>to<text:s/>ensure<text:s/>the<text:s/>benefits<text:s/>are<text:s/>shared<text:s/>amongst<text:s/>everybody.</text:span></text:p>
        </text:list-item>
      </text:list>
      <text:p text:style-name="P197"/>
      <text:p text:style-name="P198"><text:span text:style-name="T198_1">Climate<text:s/>and<text:s/>environment</text:span></text:p>
      <text:p text:style-name="P199"/>
      <text:list text:style-name="LS5" xml:id="list53" text:continue-list="list1">
        <text:list-item>
          <text:p text:style-name="P200"><text:span text:style-name="T200_1">Nigeria<text:s/>is<text:s/>extremely<text:s/>vulnerable<text:s/>to<text:s/>climate<text:s/>change,<text:s/>which<text:s/>is<text:s/>neither<text:s/>uniform<text:s/>across<text:s/>the<text:s/>country<text:s/>nor<text:s/>across<text:s/>economic<text:s/>sectors.<text:s text:c="2"/>Climate<text:s/>risks<text:s/>are<text:s/>increasing<text:s/>and<text:s/>already<text:s/>being<text:s/>felt,<text:s/>diminishing<text:s/>productive<text:s/>capacity<text:s/>and<text:s/>are<text:s/>compounded<text:s/>by<text:s/>low<text:s/>levels<text:s/>of<text:s/>resilience,<text:s/>driven<text:s/>primarily<text:s/>by<text:s/>high<text:s/>poverty<text:s/>levels<text:s/>and<text:s/>climate-sensitive<text:s/>livelihoods.</text:span></text:p>
        </text:list-item>
      </text:list>
      <text:p text:style-name="P201"><text:span text:style-name="T201_1"><text:s text:c="2"/></text:span></text:p>
      <text:list text:style-name="LS5" xml:id="list54" text:continue-list="list1">
        <text:list-item>
          <text:p text:style-name="P202"><text:span text:style-name="T202_1">Economic<text:s/>growth<text:s/>in<text:s/>Nigeria<text:s/>is<text:s/>highly<text:s/>dependent<text:s/>on<text:s/>climate-sensitive<text:s/>industries<text:s/>such<text:s/>as<text:s/>agriculture,<text:s/>forestry,<text:s/>and<text:s/>oil<text:s/>and<text:s/>gas<text:s/>extraction.</text:span><text:span text:style-name="T202_2"><text:s/></text:span><text:span text:style-name="T202_3"><text:s/>Climate<text:s/>shocks<text:s/>exacerbate<text:s/>existing<text:s/>issues<text:s/>such<text:s/>as<text:s/>food<text:s/>insecurity<text:s/>and<text:s/>conflict,<text:s/>while<text:s/>diverting<text:s/>funds<text:s/>from<text:s/>economic<text:s/>growth.<text:s text:c="2"/>Inaction<text:s/>on<text:s/>climate<text:s/>change<text:s/>is<text:s/>projected<text:s/>to<text:s/>cost<text:s/>Nigeria<text:s/>6<text:s/>–<text:s/>30%<text:s/>of<text:s/>GDP<text:s/>by<text:s/>2050</text:span><text:span text:style-name="T202_4"><text:note text:note-class="footnote"><text:note-citation/><text:note-body><text:p text:style-name="P203"><text:span text:style-name="T203_1"><text:s/></text:span><text:span text:style-name="T203_2">World<text:s/>Bank<text:s/>Group,<text:s/>2020.<text:s/>Country<text:s/>Partnership<text:s/>Framework<text:s/>for<text:s/>the<text:s/>Federal<text:s/>Republic<text:s/>of<text:s/>Nigeria<text:s/>for<text:s/>the<text:s/>Period<text:s/>FY21-FY25.<text:s/>November<text:s/>16,<text:s/>2020.</text:span></text:p></text:note-body></text:note></text:span><text:span text:style-name="T203_3">.</text:span></text:p>
        </text:list-item>
      </text:list>
      <text:p text:style-name="P204"/>
      <text:list text:style-name="LS5" xml:id="list55" text:continue-list="list1">
        <text:list-item>
          <text:p text:style-name="P205"><text:span text:style-name="T205_1">Nigeria’s<text:s/>greenhouse<text:s/>gas<text:s/>emissions<text:s/>are<text:s/>the<text:s/>second<text:s/>largest<text:s/>in<text:s/>Africa,<text:s/>and<text:s/>whilst<text:s/>per<text:s/>capita<text:s/>emissions<text:s/>are<text:s/>low<text:s/>by<text:s/>global<text:s/>standards,<text:s/>high<text:s/>population<text:s/>growth,<text:s/>urbanisation<text:s/>and<text:s/>industrialisation<text:s/>mean<text:s/>that<text:s/>Nigeria<text:s/>is<text:s/>expected<text:s/>to<text:s/>see<text:s/>significant<text:s/>growth<text:s/>in<text:s/>emissions.<text:s/>The<text:s/>programme<text:s/>will<text:s/>not<text:s/>invest<text:s/>in<text:s/>fossil<text:s/>fuels</text:span><text:span text:style-name="T205_2"><text:s/>and</text:span><text:span text:style-name="T205_3"><text:s/>will<text:s/>seek<text:s/>opportunities<text:s/>to<text:s/>align<text:s/>with<text:s/>Nigeria<text:s/>climate<text:s/>commitments,<text:s/>for<text:s/>example<text:s/>the<text:s/>Nationally<text:s/>Determined<text:s/>Contributions<text:s/>(NDC)<text:s/>and<text:s/>Net<text:s/>Zero<text:s/>commitments.<text:s text:c="2"/></text:span></text:p>
        </text:list-item>
      </text:list>
      <text:p text:style-name="P206"/>
      <text:list text:style-name="LS5" xml:id="list56" text:continue-list="list1">
        <text:list-item>
          <text:p text:style-name="P207"><text:span text:style-name="T207_1">The<text:s/>programme<text:s/>will<text:s/>complete<text:s/>a<text:s/>Climate<text:s/>and<text:s/>Environment<text:s/>Risk<text:s/>Assessment<text:s/>as<text:s/>part<text:s/>of<text:s/>Business<text:s/>Case<text:s/>design<text:s/>to<text:s/>identify<text:s/>climate<text:s/>risks<text:s/>in<text:s/>the<text:s/>sectors<text:s/>the<text:s/>programme<text:s/>will<text:s/>work<text:s/>on,<text:s/>and<text:s/>any<text:s/>investments<text:s/>that<text:s/>would<text:s/>have<text:s/>the<text:s/>potential<text:s/>to<text:s/>accelerate<text:s/>climate<text:s/>change.<text:s/></text:span><text:span text:style-name="T207_2"><text:s/>Environmental<text:s/>Protection<text:s/>measures<text:s/>will<text:s/>be<text:s/>built<text:s/>into<text:s/>investment<text:s/>and<text:s/>policy<text:s/>strategies,<text:s/>as<text:s/>well<text:s/>as<text:s/>monitoring<text:s/>and<text:s/>evaluation<text:s/>of<text:s/>the<text:s/>programme<text:s/>to<text:s/>track<text:s/>the<text:s/>benefits<text:s/>of<text:s/>the<text:s/>programme.<text:s/></text:span><text:span text:style-name="T207_3"><text:s/></text:span><text:span text:style-name="T207_4">This<text:s/>will<text:s/>ensure<text:s/>alignment<text:s/>with<text:s/>the<text:s/>Paris<text:s/>Agreement<text:s/>and<text:s/>adherence<text:s/>to<text:s/></text:span><text:span text:style-name="T207_5">PrOF</text:span><text:span text:style-name="T207_6"><text:s/>Rule<text:s/>5.<text:s text:c="2"/></text:span><text:span text:style-name="T207_7"><text:s/></text:span><text:span text:style-name="T207_8"><text:s/></text:span></text:p>
        </text:list-item>
      </text:list>
      <text:p text:style-name="P208"/>
      <text:p text:style-name="P209"><text:span text:style-name="T209_1">Strategic<text:s/>Partnership</text:span></text:p>
      <text:p text:style-name="P210"/>
      <text:list text:style-name="LS5" xml:id="list57" text:continue-list="list1">
        <text:list-item>
          <text:p text:style-name="P211"><text:span text:style-name="T211_1">The<text:s/>Federal<text:s/>Republic<text:s/>of<text:s/>Nigeria<text:s/>and<text:s/>the<text:s/>United<text:s/>Kingdom<text:s/>of<text:s/>Great<text:s/>Britain<text:s/>and<text:s/>Northern<text:s/>Ireland<text:s/>share<text:s/>deep<text:s/>historical<text:s/>ties,<text:s/>enduring<text:s/>good<text:s/>relations,<text:s/>strong<text:s/>people-to-people<text:s/>links,<text:s/>economic<text:s/>interests,<text:s/>mutual<text:s/>commitment<text:s/>to<text:s/>Commonwealth<text:s/>values,<text:s/>and<text:s/>shared<text:s/>interests<text:s/>across<text:s/>regional<text:s/>and<text:s/>international<text:s/>peace<text:s/>and<text:s/>security.</text:span><text:span text:style-name="T211_2"><text:s/></text:span></text:p>
        </text:list-item>
      </text:list>
      <text:p text:style-name="P212"/>
      <text:list text:style-name="LS5" xml:id="list58" text:continue-list="list1">
        <text:list-item>
          <text:p text:style-name="P213"><text:span text:style-name="T213_1">The<text:s/>UK–Nigeria<text:s/>Growth<text:s/>Programme<text:s/>is<text:s/>guided<text:s/>by<text:s/></text:span><text:span text:style-name="T213_2">the<text:s/>current</text:span><text:span text:style-name="T213_3"><text:s/></text:span><text:span text:style-name="T213_4">UK-Nigeria<text:s/></text:span><text:span text:style-name="T213_5">S</text:span><text:span text:style-name="T213_6">trategic<text:s/></text:span><text:span text:style-name="T213_7">Partnership<text:s/>(</text:span><text:span text:style-name="T213_8">November<text:s/>2024</text:span><text:span text:style-name="T213_9">).</text:span><text:span text:style-name="T213_10"><text:s/></text:span><text:span text:style-name="T213_11"><text:s/></text:span><text:span text:style-name="T213_12">The<text:s/>Strategic<text:s/>Partnership<text:s/>provides<text:s/>a<text:s/>comprehensive<text:s/>framework<text:s/>for<text:s/>jointly<text:s/>achieving<text:s/></text:span><text:span text:style-name="T213_13">our<text:s/>shared<text:s/>objectives<text:s/>and<text:s/>further<text:s/>strengthening<text:s/>our<text:s/>bilateral<text:s/>relationship.<text:s/>It<text:s/>build</text:span><text:span text:style-name="T213_14">s</text:span><text:span text:style-name="T213_15"><text:s/>on<text:s/>and<text:s/></text:span><text:span text:style-name="T213_16">strengthens</text:span><text:span text:style-name="T213_17"><text:s/>our<text:s/>existing<text:s/>bilateral<text:s/>dialogues<text:s/>across<text:s/>areas<text:s/>of<text:s/>mutual<text:s/>interest<text:s/>and<text:s/>benefit,<text:s/>including<text:s/></text:span><text:span text:style-name="T213_18">i</text:span><text:span text:style-name="T213_19">)<text:s/>economic,<text:s/>trade<text:s/>and<text:s/>investment<text:s/>opportunities;<text:s/>ii)<text:s/>security<text:s/>and<text:s/>defence<text:s/>issues;<text:s/>and<text:s/>iii)<text:s/>migration,<text:s/>justice<text:s/>and<text:s/>home<text:s/>affairs.<text:s/></text:span><text:span text:style-name="T213_20">Under<text:s/>Pillar<text:s/>1<text:s/>of<text:s/>the<text:s/>Strategic<text:s/>Partnership,<text:s/>the<text:s/>UK<text:s/>and<text:s/>Nigeria<text:s/>will<text:s/>work<text:s/>together<text:s/>to<text:s/>identify<text:s/>opportunities<text:s/>for<text:s/>mutual<text:s/>economic<text:s/>growth.<text:s/>This<text:s/>will<text:s/>be<text:s/>done<text:s/>by<text:s/>delivering<text:s/>the<text:s/>landmark<text:s/>ETIP,<text:s/>signed<text:s/>in<text:s/>February<text:s/>2024,<text:s/>with<text:s/>a<text:s/>view<text:s/>to<text:s/>deepening<text:s/>our<text:s/>partnership<text:s/>acro</text:span><text:span text:style-name="T213_21">ss<text:s/>14<text:s/>identified<text:s/>areas<text:s/>and<text:s/>sectors<text:s/>of<text:s/>mutual<text:s/>interest,<text:s/>while<text:s/>reducing<text:s/>market<text:s/>barriers<text:s/>to<text:s/>increase<text:s/>Nigeria-UK<text:s/>business<text:s/>and<text:s/>trade.</text:span><text:span text:style-name="T213_22"><text:s/></text:span></text:p>
        </text:list-item>
      </text:list>
      <text:p text:style-name="P214"/>
      <text:p text:style-name="P215"><text:span text:style-name="T215_1">Disability<text:s/>and<text:s/>Meaningful<text:s/>Engagement<text:s/>of<text:s/>Organisations<text:s/>for<text:s/>People<text:s/>with<text:s/>Disabilities</text:span></text:p>
      <text:p text:style-name="P216"/>
      <text:list text:style-name="LS5" xml:id="list59" text:continue-list="list1">
        <text:list-item>
          <text:p text:style-name="P217"><text:span text:style-name="T217_1">The<text:s/>UK–Nigeria<text:s/>Growth<text:s/>Programme<text:s/>promotes<text:s/></text:span><text:span text:style-name="T217_2">transformative</text:span><text:span text:style-name="T217_3"><text:s/>economic<text:s/>reform.<text:s/>While<text:s/>these<text:s/>reforms<text:s/>can<text:s/>reduce<text:s/>poverty<text:s/>and<text:s/>improve<text:s/>livelihoods,<text:s/>they<text:s/>may<text:s/>affect<text:s/>vulnerable<text:s/>groups</text:span><text:span text:style-name="T217_4">,<text:s/></text:span><text:span text:style-name="T217_5">including<text:s/>persons<text:s/>with<text:s/>disabilities</text:span><text:span text:style-name="T217_6">,<text:s/></text:span><text:span text:style-name="T217_7">differently.<text:s/>To<text:s/>ensure<text:s/>equitable<text:s/>outcomes<text:s/>and<text:s/>reforms<text:s/>that<text:s/>are<text:s/>truly<text:s/></text:span><text:span text:style-name="T217_8">transformative</text:span><text:span text:style-name="T217_9">,<text:s/>it<text:s/>is<text:s/>essential<text:s/>that<text:s/>Nigerian<text:s/>policymakers<text:s/>and<text:s/>programme<text:s/>stakeholders<text:s/>actively<text:s/>consider<text:s/>the<text:s/>differentiated<text:s/>impacts<text:s/>of<text:s/>economic<text:s/>policies<text:s/>and<text:s/>engage<text:s/>organisations<text:s/>representing<text:s/>persons<text:s/>with<text:s/>disabilities<text:s/>(OPDs)<text:s/>in<text:s/>shaping<text:s/>and<text:s/>monitoring<text:s/>reforms.</text:span><text:span text:style-name="T217_10"><text:s text:c="2"/></text:span><text:span text:style-name="T217_11">Meaningful<text:s/>inclusion<text:s/>of<text:s/>OPDs<text:s/>helps<text:s/>identify<text:s/>barriers<text:s/>to<text:s/>participation<text:s/>and<text:s/>ensures<text:s/>reforms<text:s/>address<text:s/>the<text:s/>needs<text:s/>of<text:s/>all<text:s/>Nigerians.<text:s/>Embedding<text:s/>disability<text:s/>inclusion<text:s/>across<text:s/>programme<text:s/>activities<text:s/>supports<text:s/>fair<text:s/>access<text:s/>to<text:s/>opportunities<text:s/>and<text:s/>aligns<text:s/>with<text:s/>the<text:s/>UK’s<text:s/>commitment<text:s/>to<text:s/>sustainable</text:span><text:span text:style-name="T217_12"><text:s/>and<text:s/>transformative</text:span><text:span text:style-name="T217_13"><text:s/>growth.</text:span><text:span text:style-name="T217_14"><text:s text:c="2"/>The<text:s/>programme<text:s/>will<text:s/></text:span><text:span text:style-name="T217_15">contribute<text:s/>to<text:s/>addressing<text:s/>this<text:s/></text:span><text:span text:style-name="T217_16">as<text:s/>far<text:s/>as<text:s/>possible</text:span><text:span text:style-name="T217_17">.</text:span></text:p>
        </text:list-item>
      </text:list>
      <text:p text:style-name="P218"/>
      <text:p text:style-name="P219"><text:span text:style-name="T219_1">Safeguarding</text:span></text:p>
      <text:list text:style-name="LS5" xml:id="list60" text:continue-list="list1">
        <text:list-item>
          <text:p text:style-name="P220"><text:span text:style-name="T220_1">Violations<text:s/>of<text:s/>labour<text:s/>rights<text:s/>as<text:s/>well<text:s/>as<text:s/>sexual<text:s/>exploitation,<text:s/>abuse<text:s/>and<text:s/>harassment</text:span><text:span text:style-name="T220_2">;<text:s/>a</text:span><text:span text:style-name="T220_3">dverse<text:s/>environmental<text:s/>impacts<text:s/>on<text:s/>communities</text:span><text:span text:style-name="T220_4"><text:s/>and<text:s/></text:span><text:span text:style-name="T220_5">conflict<text:s/>exacerbation</text:span><text:span text:style-name="T220_6">,</text:span><text:span text:style-name="T220_7"><text:s/>have<text:s/>been<text:s/>identified<text:s/>as<text:s/>the<text:s/>main<text:s/>safeguarding<text:s/>risks<text:s/>for<text:s/>this<text:s/>programme.<text:s text:c="2"/>The<text:s/>programme<text:s/>will<text:s/>embed<text:s/>systems<text:s/>and<text:s/>processes<text:s/>to<text:s/>mitigate<text:s/>these<text:s/>risks.<text:s text:c="2"/>Safeguarding<text:s/>risks<text:s/>relating<text:s/>to<text:s/>gender<text:s/>and<text:s/>inclusion<text:s/>will<text:s/>be<text:s/>identified<text:s/>and<text:s/>monitored<text:s/>throughout<text:s/>the<text:s/>life<text:s/>of<text:s/>the<text:s/>programme,<text:s/>drawing<text:s/>on<text:s/>best<text:s/>practice<text:s/>in<text:s/>mitigation.</text:span></text:p>
        </text:list-item>
      </text:list>
      <text:p text:style-name="P221"/>
      <text:list text:style-name="LS5" xml:id="list61" text:continue-list="list1">
        <text:list-item>
          <text:p text:style-name="P222"><text:span text:style-name="T222_1">As<text:s/>a<text:s/>part<text:s/>of<text:s/>the<text:s/>design<text:s/>and<text:s/>inception<text:s/>phase,<text:s/>social<text:s/>and<text:s/>environmental<text:s/>assessments<text:s/>will<text:s/>be<text:s/>conducted<text:s/>to<text:s/>identify<text:s/>potential<text:s/>impact<text:s/>of<text:s/>programme<text:s/>interventions<text:s/>and<text:s/>allow<text:s/>us<text:s/>to<text:s/>embed<text:s/>environmental<text:s/>and<text:s/>social<text:s/>safeguards<text:s/>to<text:s/>ensure<text:s/>we<text:s/>do<text:s/>no<text:s/>harm.<text:s text:c="2"/>Mitigation<text:s/>and<text:s/>management<text:s/>plans<text:s/>will<text:s/>be<text:s/>developed<text:s/>to<text:s/>ensure<text:s/>control<text:s/>measures<text:s/>are<text:s/>put<text:s/>in<text:s/>place<text:s/>for<text:s/>any<text:s/>adverse<text:s/>effects.<text:s text:c="2"/>Ongoing<text:s/>research,<text:s/>conflict<text:s/>and<text:s/>political<text:s/>analysis<text:s/>will<text:s/>also<text:s/>be<text:s/>carried<text:s/>out<text:s/>through<text:s/>the<text:s/>course<text:s/>of<text:s/>the<text:s/>programme.<text:s text:c="2"/>Sessions<text:s/>will<text:s/>be<text:s/>conducted<text:s/>with<text:s/>the<text:s/>implementation<text:s/>partners<text:s/>to<text:s/>ensure<text:s/>requirements</text:span><text:span text:style-name="T222_2">,<text:s/>including<text:s/></text:span><text:span text:style-name="T222_3">for<text:s/>beneficiaries,</text:span><text:span text:style-name="T222_4"><text:s/>are<text:s/>well<text:s/>understood<text:s/>at<text:s/>the<text:s/>beginning<text:s/>of<text:s/>the<text:s/>programme.<text:s/>Funding<text:s/>agreements<text:s/>will<text:s/></text:span><text:span text:style-name="T222_5">clearly<text:s/>set<text:s/>out<text:s/>expectations<text:s/>for<text:s/>downstream<text:s/>partners<text:s/>and<text:s/>the<text:s/>responsibilities<text:s/>of<text:s/>the<text:s/>implementers<text:s/>in<text:s/>this<text:s/>regard.</text:span></text:p>
        </text:list-item>
      </text:list>
      <text:p text:style-name="P223"/>
      <text:list text:style-name="LS5" xml:id="list62" text:continue-list="list1">
        <text:list-item>
          <text:p text:style-name="P224"><text:span text:style-name="T224_1">Safeguarding<text:s/>risks<text:s/>at<text:s/>programmatic<text:s/>and<text:s/>institutional<text:s/>levels<text:s/>will<text:s/>be<text:s/>identified,<text:s/>reflected<text:s/>in<text:s/>the<text:s/>programme<text:s/>risk<text:s/>register<text:s/>and<text:s/>monitored<text:s/>regularly<text:s/>throughout<text:s/>the<text:s/>course<text:s/>of<text:s/>the<text:s/>programme.<text:s text:c="2"/>The<text:s/>expectations<text:s/>of<text:s/>risk<text:s/>management<text:s/>for<text:s/>downstream<text:s/>partners<text:s/>will<text:s/>be<text:s/>made<text:s/>explicit<text:s/>in<text:s/>the<text:s/>risk<text:s/>policy.<text:s text:c="2"/>Safeguarding<text:s/>enhanced<text:s/>due<text:s/>diligence<text:s/>and<text:s/>environmental,<text:s/>social<text:s/>and<text:s/>governance<text:s/>frameworks<text:s/>will<text:s/>be<text:s/>conducted<text:s/>on<text:s/>all<text:s/>potential<text:s/>partners<text:s/>before<text:s/>funds<text:s/>are<text:s/>disbursed.<text:s text:c="2"/></text:span></text:p>
        </text:list-item>
      </text:list>
      <text:p text:style-name="P225"/>
      <text:p text:style-name="P226"><text:span text:style-name="T226_1">Nutrition</text:span></text:p>
      <text:list text:style-name="LS5" xml:id="list63" text:continue-list="list1">
        <text:list-item>
          <text:p text:style-name="P227"><text:span text:style-name="T227_1">This<text:s/>programme<text:s/>is<text:s/>scored<text:s/>as<text:s/></text:span><text:span text:style-name="T227_2">not<text:s/>targeted</text:span><text:span text:style-name="T227_3"><text:s/>on<text:s/>the<text:s/>nutrition<text:s/>markers.<text:s text:c="2"/>It<text:s/>does<text:s/>not<text:s/>meet<text:s/>the<text:s/>eligibility<text:s/>criteria<text:s/>as<text:s/>it<text:s/>will<text:s/>not<text:s/>contribute<text:s/>to<text:s/>a<text:s/>nutrition-sensitive<text:s/>outcome<text:s/>and<text:s/>programme<text:s/>design<text:s/>does<text:s/>not<text:s/>include<text:s/>an<text:s/>explicit<text:s/>nutrition<text:s/>objective<text:s/>indicator.<text:s text:c="2"/></text:span></text:p>
        </text:list-item>
      </text:list>
      <text:p text:style-name="P228"/>
      <text:p text:style-name="P229"><text:span text:style-name="T229_1">Risk</text:span><text:span text:style-name="T229_2">s</text:span></text:p>
      <text:list text:style-name="LS5" xml:id="list64" text:continue-list="list1">
        <text:list-item>
          <text:p text:style-name="P230"><text:span text:style-name="T230_1">The<text:s/>UK-Nigeria<text:s/>Growth<text:s/>programme<text:s/>will<text:s/>proactively<text:s/>manage<text:s/>risks<text:s/>in<text:s/>line<text:s/>with<text:s/>FCDO<text:s/>global<text:s/>policies<text:s/>and<text:s/>within<text:s/>Africa<text:s/>Directorate<text:s/>and<text:s/>BHC<text:s/>Nigeria’s<text:s/>risk<text:s/>management<text:s/>systems.<text:s/>The<text:s/>Management<text:s/>Case<text:s/>sets<text:s/>out<text:s/>the<text:s/>approach<text:s/>and<text:s/>preliminary<text:s/>risk<text:s/>register<text:s/>for<text:s/>the<text:s/>programme.</text:span></text:p>
        </text:list-item>
      </text:list>
      <text:list text:style-name="LS4" xml:id="list65" text:continue-list="list0">
        <text:list-item>
          <text:h text:style-name="P231" text:outline-level="2"><text:span text:style-name="T231_1">Appraisal</text:span><text:span text:style-name="T231_2"><text:s/>Case</text:span></text:h>
        </text:list-item>
      </text:list>
      <text:p text:style-name="P232"/>
      <text:list text:style-name="LS5" xml:id="list66" text:continue-list="list1">
        <text:list-item>
          <text:p text:style-name="P233"><text:span text:style-name="T233_1">The<text:s/>structure<text:s/>of<text:s/>the<text:s/>appraisal<text:s/>case<text:s/>is<text:s/>as<text:s/>follows:</text:span></text:p>
        </text:list-item>
      </text:list>
      <text:list text:style-name="LS6" xml:id="list67">
        <text:list-item>
          <text:p text:style-name="P234"><text:span text:style-name="T234_1">Summary<text:s/>of<text:s/>relevant<text:s/>evidence</text:span><text:span text:style-name="T234_2"><text:s/>underpinning</text:span><text:span text:style-name="T234_3"><text:s/>programme<text:s/>design<text:s/>and<text:s/>implementation</text:span></text:p>
        </text:list-item>
        <text:list-item>
          <text:p text:style-name="P235"><text:bookmark-start text:name="_Hlk173585453"/><text:span text:style-name="T235_1">Indicative<text:s/>activities<text:s/>that<text:s/>the<text:s/>programme<text:s/>will<text:s/>do<text:s/>and<text:s/>channels<text:s/>for<text:s/>delivery</text:span></text:p>
        </text:list-item>
        <text:list-item>
          <text:p text:style-name="P236"><text:span text:style-name="T236_1">Success<text:s/>criteria<text:s/>for<text:s/>selecting<text:s/>the<text:s/>best<text:s/>delivery<text:s/>option</text:span></text:p>
        </text:list-item>
        <text:list-item>
          <text:p text:style-name="P237"><text:span text:style-name="T237_1">Options<text:s/>and<text:s/>assessment<text:s/>against<text:s/>success<text:s/>criteria</text:span></text:p>
        </text:list-item>
        <text:list-item>
          <text:p text:style-name="P238"><text:span text:style-name="T238_1">Description<text:s/>of<text:s/>how<text:s/>the<text:s/>preferred<text:s/>option<text:s/>will<text:s/>work<text:s/>and<text:s/>theory</text:span><text:bookmark-start text:name="_Hlk173585747"/><text:span text:style-name="T238_2"><text:s/>of<text:s/>change<text:s/>(</text:span><text:span text:style-name="T238_3">ToC</text:span><text:span text:style-name="T238_4">)</text:span></text:p>
        </text:list-item>
        <text:list-item>
          <text:p text:style-name="P239"><text:bookmark-end text:name="_Hlk173585747"/><text:span text:style-name="T239_1">Description<text:s/>of<text:s/>how<text:s/>value<text:s/>for<text:s/>money<text:s/>(</text:span><text:span text:style-name="T239_2">VfM</text:span><text:span text:style-name="T239_3">)<text:s/>will<text:s/>be<text:s/>assessed<text:s/>throughout<text:s/>the<text:s/>life<text:s/>of<text:s/>the<text:s/>programme</text:span></text:p>
        </text:list-item>
        <text:list-item>
          <text:p text:style-name="P240"><text:span text:style-name="T240_1">VfM</text:span><text:span text:style-name="T240_2"><text:s/>statement</text:span></text:p>
        </text:list-item>
      </text:list>
      <text:p text:style-name="P241"><text:bookmark-end text:name="_Hlk173585453"/><text:span text:style-name="T241_1">B1.<text:s/>Summary<text:s/>of<text:s/>relevant<text:s/>evidence<text:s/></text:span><text:span text:style-name="T241_2">underpinning</text:span><text:span text:style-name="T241_3"><text:s/>programme</text:span><text:span text:style-name="T241_4"><text:s/></text:span><text:span text:style-name="T241_5">design<text:s/>and<text:s/>implementation</text:span></text:p>
      <text:p text:style-name="P242"/>
      <text:list text:style-name="LS5" xml:id="list74" text:continue-list="list1">
        <text:list-item>
          <text:p text:style-name="P243"><text:span text:style-name="T243_1">To<text:s/>be<text:s/>effective,<text:s/>the<text:s/>programme<text:s/>design<text:s/>should<text:s/>consider<text:s/>evidence<text:s/>on:<text:s/>(a)<text:s/>how<text:s/>economic<text:s/>diversification<text:s/>and<text:s/>improved<text:s/>business<text:s/>environment<text:s/>support<text:s/>strong,<text:s/>stable,<text:s/>and<text:s/></text:span><text:span text:style-name="T243_2">transformative<text:s/></text:span><text:span text:style-name="T243_3">growth;<text:s/>b)<text:s/>proven<text:s/>interventions<text:s/>for<text:s/>successful<text:s/>diversification<text:s/>and<text:s/>improved<text:s/>business<text:s/>environment;<text:s/>c)<text:s/>current<text:s/>interventions<text:s/>by<text:s/>other<text:s/></text:span><text:span text:style-name="T243_4">development<text:s/>partners</text:span><text:span text:style-name="T243_5">;<text:s/>and<text:s/>d)<text:s/>where<text:s/>the<text:s/>UK<text:s/>is<text:s/>best<text:s/>placed<text:s/>to<text:s/>act</text:span><text:span text:style-name="T243_6">.</text:span></text:p>
        </text:list-item>
      </text:list>
      <text:p text:style-name="P244"/>
      <text:list text:style-name="LS13" xml:id="list75" text:continue-list="list31">
        <text:list-item>
          <text:list>
            <text:list-item>
              <text:p text:style-name="P245"><text:span text:style-name="T245_1">How</text:span><text:span text:style-name="T245_2"><text:s/>economic<text:s/>diversification<text:s/>and<text:s/>improved<text:s/>business<text:s/>environment<text:s/>support<text:s/>strong,<text:s/>stable,<text:s/>and<text:s/></text:span><text:span text:style-name="T245_3">transformative</text:span><text:span text:style-name="T245_4"><text:s/>growth </text:span></text:p>
            </text:list-item>
          </text:list>
        </text:list-item>
      </text:list>
      <text:p text:style-name="P246"/>
      <text:list text:style-name="LS5" xml:id="list76" text:continue-list="list1">
        <text:list-item>
          <text:p text:style-name="P247"><text:span text:style-name="T247_1">Structural<text:s/>transformation<text:s/>–<text:s/>the<text:s/>shift<text:s/>of<text:s/>resources<text:s/>(labour,<text:s/>capital)<text:s/>into<text:s/>more<text:s/>productive<text:s/>sectors<text:s/>and<text:s/>activities<text:s/>–<text:s/>plays<text:s/>a<text:s/>critical<text:s/>role<text:s/>in<text:s/>sustaining<text:s/>growth<text:s/>and<text:s/>reducing<text:s/>volatility.<text:s/>Empirical<text:s/>evidence<text:s/>in<text:s/>low-income<text:s/>countries<text:s/>shows<text:s/>that<text:s/>greater<text:s/>economic<text:s/>diversification<text:s/>(in<text:s/>exports<text:s/>and<text:s/>domestic<text:s/>production)<text:s/>is<text:s/>associated<text:s/>with<text:s/>faster<text:s/>growth<text:s/>and<text:s/>more<text:s/>stability</text:span><text:span text:style-name="T247_2"><text:note text:note-class="footnote"><text:note-citation/><text:note-body><text:p text:style-name="P248"><text:span text:style-name="T248_1"><text:s/></text:span><text:span text:style-name="T248_2"><text:a xlink:type="simple" xlink:href="https://www.imf.org/external/np/pp/eng/2014/030514.pdf#:~:text=faster%20economic%20growth%20in%20LICs,country%20dataset"><text:span text:style-name="T248_3">https://www.imf.org/external/np/pp/eng/2014/030514.pdf</text:span></text:a></text:span></text:p></text:note-body></text:note></text:span><text:span text:style-name="T248_4">.<text:s/>As<text:s/>countries<text:s/>develop,<text:s/>moving<text:s/>beyond<text:s/>dependence<text:s/>on<text:s/>a<text:s/>narrow<text:s/>range<text:s/>of<text:s/>primary<text:s/>commodities<text:s/>toward<text:s/>a<text:s/>wider<text:s/>array<text:s/>of<text:s/>higher<text:s/>value<text:s/>products<text:s/>and<text:s/>trading<text:s/>partners<text:s/>can<text:s/>both<text:s/>raise<text:s/>average<text:s/>incomes<text:s/>and<text:s/>make<text:s/>economies<text:s/>more<text:s/>resilient<text:s/>to<text:s/>shocks.<text:s/></text:span></text:p>
        </text:list-item>
      </text:list>
      <text:p text:style-name="P249"/>
      <text:list text:style-name="LS5" xml:id="list77" text:continue-list="list1">
        <text:list-item>
          <text:p text:style-name="P250"><text:span text:style-name="T250_1">D</text:span><text:span text:style-name="T250_2">iversification<text:s/>brings<text:s/>a<text:s/>“double<text:s/>payoff”:<text:s/>it<text:s/>boosts<text:s/>long-run<text:s/>growth<text:s/>and<text:s/>dampens<text:s/>output<text:s/>volatility.<text:s/>In<text:s/>Nigeria’s<text:s/>case,<text:s/>this<text:s/>is<text:s/>particularly<text:s/>salient<text:s/>–<text:s/>roughly<text:s/>one-third<text:s/>of<text:s/>GDP<text:s/>is<text:s/>linked<text:s/>to<text:s/>oil<text:s/>and<text:s/>gas,<text:s/>exposing<text:s/>the<text:s/>country<text:s/>to<text:s/>oil<text:s/>price<text:s/>swings.<text:s/>While<text:s/>Nigeria<text:s/>has<text:s/>seen<text:s/>some<text:s/>diversification<text:s/>(e.g.<text:s/>growth<text:s/>of<text:s/>ICT<text:s/>and<text:s/>financial<text:s/>services<text:s/>in<text:s/>Lagos),<text:s/>much<text:s/>of<text:s/>the<text:s/>shift<text:s/>from<text:s/>agriculture<text:s/>to<text:s/>services<text:s/>has<text:s/>not<text:s/>yet<text:s/>delivered<text:s/>commensurate<text:s/>productivity<text:s/>gains<text:s/>or<text:s/>stability<text:s/>(often<text:s/>amounting<text:s/>to<text:s/>movement<text:s/>from<text:s/>low-productivity<text:s/>farming<text:s/>to<text:s/>low-productivity<text:s/>informal<text:s/>services).<text:s/>Such<text:s/>“transformation<text:s/>without<text:s/>depth”<text:s/>means<text:s/>the<text:s/>economy<text:s/>remains<text:s/>vulnerable<text:s/>and<text:s/>job<text:s/>creation<text:s/>lagging.<text:s/></text:span></text:p>
        </text:list-item>
      </text:list>
      <text:p text:style-name="P251"/>
      <text:list text:style-name="LS5" xml:id="list78" text:continue-list="list1">
        <text:list-item>
          <text:p text:style-name="P252"><text:span text:style-name="T252_1">For<text:s/>Nigeria<text:s/>to<text:s/>escape<text:s/>the<text:s/>so-called<text:s/>“oil<text:s/>curse”<text:s/>and<text:s/>achieve<text:s/>robust,<text:s/></text:span><text:span text:style-name="T252_2">transformative<text:s/></text:span><text:span text:style-name="T252_3">growth,<text:s/>it<text:s/>must<text:s/>diversify<text:s/>beyond<text:s/>oil,<text:s/>subsistence<text:s/>agriculture,<text:s/>and<text:s/>the<text:s/>informal<text:s/>sector</text:span><text:span text:style-name="T252_4"><text:note text:note-class="footnote"><text:note-citation/><text:note-body><text:p text:style-name="P253"><text:span text:style-name="T253_1"><text:s/></text:span><text:span text:style-name="T253_2"><text:a xlink:type="simple" xlink:href="https://carnegieendowment.org/research/2022/06/economic-diversification-in-nigeria-the-politics-of-building-a-post-oil-economy?lang=en#:~:text=This%20open%20access%20book%20argues,individual%2C%20group%2C%20and%20institutional%20actors"><text:span text:style-name="T253_3">Economic<text:s/>Diversification<text:s/>in<text:s/>Nigeria:<text:s/>The<text:s/>Politics<text:s/>of<text:s/>Building<text:s/>a<text:s/>Post-Oil<text:s/>Economy<text:s/>|<text:s/>Carnegie<text:s/>Endowment<text:s/>for<text:s/>International<text:s/>Peace</text:span></text:a></text:span></text:p></text:note-body></text:note></text:span><text:span text:style-name="T253_4">.<text:s/>An<text:s/>IMF<text:s/>analysis<text:s/>of<text:s/>Nigeria<text:s/>concludes<text:s/>that<text:s/>diversification<text:s/>is<text:s/>vital<text:s/>for<text:s/>stability<text:s/>and<text:s/>identifies<text:s/>sectors<text:s/>like<text:s/>agriculture,<text:s/>the<text:s/>digital<text:s/>economy,<text:s/>energy,<text:s/>and<text:s/>transport<text:s/>as<text:s/>potential<text:s/>drivers<text:s/>for<text:s/>future<text:s/>productivity<text:s/>gains</text:span><text:span text:style-name="T253_5"><text:note text:note-class="footnote"><text:note-citation/><text:note-body><text:p text:style-name="P254"><text:span text:style-name="T254_1"><text:s/></text:span><text:span text:style-name="T254_2"><text:a xlink:type="simple" xlink:href="https://www.imf.org/external/np/pp/eng/2014/030514.pdf#:~:text=reform%20measures%20that%20have%20proven,staff%20provides%20easy%20access%20to"><text:span text:style-name="T254_3">https://www.imf.org/external/np/pp/eng/2014/030514.pdf</text:span></text:a></text:span></text:p></text:note-body></text:note></text:span><text:span text:style-name="T254_4">.</text:span></text:p>
        </text:list-item>
      </text:list>
      <text:p text:style-name="P255"/>
      <text:list text:style-name="LS5" xml:id="list79" text:continue-list="list1">
        <text:list-item>
          <text:p text:style-name="P256"><text:span text:style-name="T256_1">There<text:s/>is<text:s/>also<text:s/>significant<text:s/>opportunity<text:s/>to<text:s/>harness<text:s/>green<text:s/>growth<text:s/>opportunities<text:s/>that<text:s/>can<text:s/>transform<text:s/>Nigeria’s<text:s/>economy<text:s/>and<text:s/>environment.<text:s/> Nigeria’s<text:s/>economy<text:s/>is<text:s/>constrained<text:s/>by<text:s/>over-reliance<text:s/>on<text:s/>fossil<text:s/>fuels,<text:s/>underdeveloped<text:s/>manufacturing,<text:s/>and<text:s/>limited<text:s/>access<text:s/>to<text:s/>clean<text:s/>energy,<text:s/>while<text:s/>gas<text:s/>flaring<text:s/>wastes<text:s/>valuable<text:s/>resources.<text:s/>and<text:s/>many<text:s/>regions<text:s/>lack<text:s/>the<text:s/>infrastructure<text:s/>and<text:s/>investment<text:s/>needed<text:s/>to<text:s/>attract<text:s/>green<text:s/>industries.<text:s/>Without<text:s/>targeted<text:s/>support,<text:s/>Nigeria<text:s/>risks<text:s/>missing<text:s/>out<text:s/>on<text:s/>economic<text:s/>opportunities<text:s/>and<text:s/>being<text:s/>left<text:s/>behind<text:s/>as<text:s/>emerging<text:s/>global<text:s/>markets<text:s/>for<text:s/>green<text:s/>products<text:s/>and<text:s/>technologies<text:s/>develop. <text:s/>Green<text:s/>growth<text:s/>provides<text:s/>opportunity<text:s/>for<text:s/>job<text:s/>creation<text:s/>and<text:s/>economic<text:s/>diversification.<text:s/>for<text:s/>Nigeria. <text:s/>Renewable<text:s/>energy<text:s/>is<text:s/>a<text:s/>priority<text:s/>sector<text:s/>under<text:s/>the<text:s/>ETIP,<text:s/>and<text:s/>there<text:s/>are<text:s/>early-stage<text:s/>plans<text:s/>to<text:s/>develop<text:s/>a<text:s/>dedicated<text:s/>UK<text:s/>programme<text:s/>that<text:s/>seeks<text:s/>to<text:s/>unlock<text:s/>Nigeria’s<text:s/>economic<text:s/>potential<text:s/></text:span><text:span text:style-name="T256_2">in<text:s/>this<text:s/>space</text:span><text:span text:style-name="T256_3">. <text:s/>Through<text:s/>enabling<text:s/>private<text:s/>sector-led<text:s/>green<text:s/>growth,<text:s/>accelerating<text:s/>green<text:s/>industrialisation,<text:s/>and<text:s/>commercialising<text:s/></text:span><text:span text:style-name="T256_4">underutilised<text:s/>energy<text:s/>resources,<text:s/>we<text:s/>will<text:s/>focus<text:s/>engagement<text:s/>where<text:s/>it<text:s/>will<text:s/>have<text:s/>the<text:s/>most<text:s/>traction,<text:s/>including<text:s/>harnessing<text:s/>the<text:s/>UK’s<text:s/>comparative<text:s/>advantage<text:s/>in<text:s/>green<text:s/>technologies.</text:span></text:p>
        </text:list-item>
      </text:list>
      <text:p text:style-name="P257"/>
      <text:list text:style-name="LS5" xml:id="list80" text:continue-list="list1">
        <text:list-item>
          <text:p text:style-name="P258"><text:span text:style-name="T258_1">Economies<text:s/>that<text:s/>diversify<text:s/>exports<text:s/>grow<text:s/>faster<text:s/>and<text:s/>ride<text:s/>out<text:s/>shocks<text:s/>better.<text:s/>IMF<text:s/>studies</text:span><text:span text:style-name="T258_2"><text:note text:note-class="footnote"><text:note-citation/><text:note-body><text:p text:style-name="P259"><text:span text:style-name="T259_1"><text:s/></text:span><text:span text:style-name="T259_2"><text:a xlink:type="simple" xlink:href="https://www.imf.org/en/Publications/WP/Issues/2019/05/24/Export-Diversification-in-Low-Income-Countries-and-Small-States-Do-Country-Size-and-Income-46907"><text:span text:style-name="T259_3">Export<text:s/>Diversification<text:s/>in<text:s/>Low-Income<text:s/>Countries<text:s/>and<text:s/>Small<text:s/>States:<text:s/>Do<text:s/>Country<text:s/>Size<text:s/>and<text:s/>Income<text:s/>Level<text:s/>Matter?</text:span></text:a></text:span></text:p></text:note-body></text:note></text:span><text:span text:style-name="T259_4"><text:s/>find<text:s/>that<text:s/>diversification<text:s/>is<text:s/>positively<text:s/>associated<text:s/>with<text:s/>growth<text:s/>and<text:s/>lower<text:s/>volatility<text:s/>in<text:s/>low-income<text:s/>and<text:s/>commodity-dependent<text:s/>countries,<text:s/>precisely<text:s/>Nigeria’s<text:s/>challenge.<text:s/>Trade<text:s/>integration<text:s/>lifts<text:s/>productivity,<text:s/>especially<text:s/>where<text:s/>firms<text:s/>plug<text:s/>into<text:s/>global<text:s/>value<text:s/>chains,<text:s/>and<text:s/>independent<text:s/>evaluations<text:s/>show<text:s/>that<text:s/>investment-climate<text:s/>and<text:s/>promotion<text:s/>efforts<text:s/>can<text:s/>raise<text:s/>FDI<text:s/>when<text:s/>agencies<text:s/>tackle<text:s/>real<text:s/>bottlenecks.<text:s/>For<text:s/>UK<text:s/>exporters<text:s/>and<text:s/>investors,<text:s/>an<text:s/>improved<text:s/>Nigerian<text:s/>business<text:s/>environment,<text:s/>clearer<text:s/>rules<text:s/>of<text:s/>origin<text:s/>and<text:s/>regulatory<text:s/>cooperation<text:s/>under<text:s/>the<text:s/>ETIP</text:span><text:span text:style-name="T259_5">,</text:span><text:span text:style-name="T259_6"><text:s/>lower<text:s/>market-entry<text:s/>frictions<text:s/>in<text:s/>services<text:s/>and<text:s/>higher-value<text:s/>manufacturing,<text:s/>creating<text:s/>space<text:s/>for<text:s/>UK<text:s/>legal,<text:s/>finance,<text:s/>tech,<text:s/>creative,<text:s/>and<text:s/>green-growth<text:s/>firms.<text:s/>In<text:s/>short,<text:s/>Nigeria<text:s/>grows<text:s/>by<text:s/>diversifying<text:s/>and<text:s/>adding<text:s/>value,<text:s/>while<text:s/>the<text:s/>UK<text:s/>grows<text:s/>by<text:s/>selling<text:s/>more<text:s/>into,<text:s/>investing<text:s/>more<text:s/>in,<text:s/>and<text:s/>sourcing<text:s/>more<text:s/>competitively<text:s/>from<text:s/>a<text:s/>reformed<text:s/>Nigerian<text:s/>market.</text:span></text:p>
        </text:list-item>
      </text:list>
      <text:p text:style-name="P260"/>
      <text:list text:style-name="LS5" xml:id="list81" text:continue-list="list1">
        <text:list-item>
          <text:p text:style-name="P261"><text:span text:style-name="T261_1">There<text:s/>is<text:s/>strong<text:s/>cross-country<text:s/>evidence<text:s/>that<text:s/>improvements<text:s/>in<text:s/>the<text:s/>business<text:s/>environment<text:s/></text:span><text:span text:style-name="T261_2">lead</text:span><text:span text:style-name="T261_3"><text:s/>to<text:s/>higher<text:s/>investment,<text:s/>faster<text:s/>productivity<text:s/>growth<text:s/>and<text:s/>stronger<text:s/>economic<text:s/>performance.<text:s/>A<text:s/>global<text:s/>study<text:s/>of<text:s/>172<text:s/>countries<text:s/>found<text:s/>that<text:s/>each<text:s/>major<text:s/>business<text:s/>regulatory<text:s/>reform<text:s/>increased<text:s/>GDP<text:s/>growth<text:s/>by<text:s/>around<text:s/>0.15<text:s/>percentage<text:s/>points19.<text:s/>In<text:s/>Africa,<text:s/>firm-level<text:s/>research<text:s/>shows<text:s/>that<text:s/>better<text:s/>infrastructure,<text:s/>clearer<text:s/>regulation<text:s/>and<text:s/>lower<text:s/>administrative<text:s/>burdens<text:s/>are<text:s/>associated<text:s/>with<text:s/>higher<text:s/>output<text:s/>and<text:s/>productivity20.<text:s/>Diagnostics<text:s/>specific<text:s/>to<text:s/>Nigeria<text:s/>confirm<text:s/>that<text:s/>power<text:s/>constraints,<text:s/>logistics<text:s/>bottlenecks<text:s/>are<text:s/>among<text:s/>the<text:s/>most<text:s/>binding<text:s/>obstacles<text:s/>to<text:s/>firm<text:s/>expansion<text:s/>and<text:s/>investment21.<text:s/>Together,<text:s/>this<text:s/>body<text:s/>of<text:s/>evidence<text:s/>shows<text:s/>that<text:s/>practical<text:s/>reforms<text:s/>that<text:s/>reduce<text:s/>regulatory<text:s/>uncertainty<text:s/>and<text:s/>lower<text:s/>the<text:s/>cost<text:s/>of<text:s/>doing<text:s/>business<text:s/>are<text:s/>needed<text:s/>to<text:s/>deliver<text:s/>some<text:s/>of<text:s/>the<text:s/>most<text:s/>cost-effective<text:s/>growth<text:s/>gains,<text:s/>especially<text:s/>in<text:s/>emerging<text:s/>and<text:s/>African<text:s/>economies.<text:s/></text:span><text:span text:style-name="T261_4"><text:s/></text:span></text:p>
        </text:list-item>
      </text:list>
      <text:p text:style-name="P262"/>
      <text:list text:style-name="LS5" xml:id="list82" text:continue-list="list1">
        <text:list-item>
          <text:p text:style-name="P263"><text:span text:style-name="T263_1">A<text:s/>better<text:s/>business<text:s/>environment<text:s/>also<text:s/>tends<text:s/>to<text:s/>reduce<text:s/>informality<text:s/>and<text:s/>barriers<text:s/>to<text:s/>entry,<text:s/>which<text:s/>allows<text:s/>previously<text:s/>marginalised<text:s/>groups<text:s/>(women<text:s/>entrepreneurs<text:s/>and<text:s/>small<text:s/>firms)<text:s/>to<text:s/>participate<text:s/>in<text:s/>the<text:s/>formal<text:s/>economy.<text:s/>Conversely,<text:s/>weak<text:s/>business<text:s/>environments<text:s/>often<text:s/>coincide<text:s/>with<text:s/>high<text:s/>corruption<text:s/>and<text:s/>instability,<text:s/>which<text:s/>act<text:s/>as<text:s/>a<text:s/>direct<text:s/>tax<text:s/>on<text:s/>investment<text:s/>and<text:s/>lower<text:s/>economic<text:s/>growth.</text:span></text:p>
        </text:list-item>
      </text:list>
      <text:p text:style-name="P264"/>
      <text:list text:style-name="LS13" xml:id="list83" text:continue-list="list31">
        <text:list-item>
          <text:list>
            <text:list-item>
              <text:p text:style-name="P265"><text:span text:style-name="T265_1">Proven<text:s/>interventions<text:s/>for<text:s/>successful<text:s/>diversification<text:s/>and<text:s/>improved<text:s/>business<text:s/>environment </text:span></text:p>
            </text:list-item>
          </text:list>
        </text:list-item>
      </text:list>
      <text:p text:style-name="P266"/>
      <text:list text:style-name="LS5" xml:id="list84" text:continue-list="list1">
        <text:list-item>
          <text:p text:style-name="P267"><text:span text:style-name="T267_1">There<text:s/>is<text:s/>no<text:s/>single<text:s/>formula<text:s/>for<text:s/>structural<text:s/>transformation,<text:s/>but<text:s/>successful<text:s/>countries<text:s/>often<text:s/>implement<text:s/>waves<text:s/>of<text:s/>reforms<text:s/>that<text:s/>evolve<text:s/>with<text:s/>their<text:s/>changing<text:s/>comparative<text:s/>advantages.<text:s/>Common<text:s/>effective<text:s/>measures<text:s/>include<text:s/>investing<text:s/>in<text:s/>infrastructure<text:s/>and<text:s/>trade<text:s/>networks,<text:s/>education<text:s/>and<text:s/>skills,<text:s/>and<text:s/>financial<text:s/>sector<text:s/>deepening,<text:s/>as<text:s/>well<text:s/>as<text:s/>reducing<text:s/>barriers<text:s/>to<text:s/>entry<text:s/>for<text:s/>new<text:s/>firms<text:s/>and<text:s/>products.<text:s/>However,<text:s/>“no<text:s/>one-size-fits-all<text:s/>recipe”<text:s/>exists</text:span><text:span text:style-name="T267_2">,</text:span><text:span text:style-name="T267_3"><text:s/>each<text:s/>country<text:s/>must<text:s/>tailor<text:s/>policies<text:s/>to<text:s/>its<text:s/>context,<text:s/>and<text:s/>even<text:s/>the<text:s/>largest<text:s/>economies<text:s/>must<text:s/>ultimately<text:s/>measure<text:s/>success<text:s/>by<text:s/>international<text:s/>competitiveness.</text:span></text:p>
        </text:list-item>
      </text:list>
      <text:p text:style-name="P268"/>
      <text:list text:style-name="LS5" xml:id="list85" text:continue-list="list1">
        <text:list-item>
          <text:p text:style-name="P269"><text:span text:style-name="T269_1">In<text:s/>practice,<text:s/>governments<text:s/>have<text:s/>taken<text:s/>different<text:s/>approaches<text:s/>to<text:s/>industrialisation<text:s/>and<text:s/>trade:<text:s/>some<text:s/>largely<text:s/>“followed<text:s/>the<text:s/>market”<text:s/>while<text:s/>others<text:s/>“governed<text:s/>the<text:s/>market”<text:s/>through<text:s/>proactive<text:s/>industrial<text:s/>policies.<text:s/>The<text:s/>rapid<text:s/>East<text:s/>Asian<text:s/>growth<text:s/>episodes<text:s/>of<text:s/>the<text:s/>late<text:s/>20th<text:s/>century<text:s/>have<text:s/>been<text:s/>attributed<text:s/>by<text:s/>some<text:s/>to<text:s/>laissez-faire<text:s/>market<text:s/>orientation,<text:s/>but<text:s/>others<text:s/>credit<text:s/>strategic<text:s/>state<text:s/>interventions<text:s/>in<text:s/>guiding<text:s/>markets.<text:s/></text:span></text:p>
        </text:list-item>
      </text:list>
      <text:p text:style-name="P270"/>
      <text:list text:style-name="LS5" xml:id="list86" text:continue-list="list1">
        <text:list-item>
          <text:p text:style-name="P271"><text:span text:style-name="T271_1">There<text:s/>are<text:s/>risks<text:s/>and<text:s/>opportunities<text:s/>in<text:s/>both<text:s/>approaches.<text:s/>Done<text:s/>well,<text:s/>industrial<text:s/>policy<text:s/>can<text:s/>jump-start<text:s/>new<text:s/>industries<text:s/>and<text:s/>exports<text:s/>(as<text:s/>seen<text:s/>in<text:s/>cases<text:s/>from<text:s/>East<text:s/>Asia<text:s/>and<text:s/>even<text:s/>targeted<text:s/>successes<text:s/>in<text:s/>Latin<text:s/>America<text:s/>and<text:s/>Africa).<text:s/>But<text:s/>when<text:s/>done<text:s/>poorly,<text:s/>heavy-handed<text:s/>intervention<text:s/>creates<text:s/>inefficiencies,<text:s/>rent-seeking,<text:s/>and<text:s/>“government<text:s/>failures”<text:s/>that<text:s/>undermine<text:s/>growth.<text:s/>A<text:s/>recent<text:s/>IMF<text:s/>assessment<text:s/>cautions<text:s/>that<text:s/>the<text:s/>bar<text:s/>for<text:s/>successful<text:s/>industrial<text:s/>policy<text:s/>is<text:s/>high<text:s/>–<text:s/>it<text:s/>requires<text:s/>strong<text:s/>governance,<text:s/>state<text:s/>capacity,<text:s/>and<text:s/>political<text:s/>alignment<text:s/>to<text:s/>avoid<text:s/>misallocating<text:s/>resources</text:span><text:span text:style-name="T271_2"><text:note text:note-class="footnote"><text:note-citation/><text:note-body><text:p text:style-name="P272"><text:span text:style-name="T272_1"><text:s/></text:span><text:span text:style-name="T272_2"><text:a xlink:type="simple" xlink:href="https://www.imf.org/en/Publications/fandd/issues/2024/06/A-New-Economics-of-Industrial-Policy-Reka-Juhasz-and-Nathan-Lane#:~:text=The%20risks%20and%20failures%20around,%E2%80%9D"><text:span text:style-name="T272_3">A<text:s/>New<text:s/>Economics<text:s/>of<text:s/>Industrial<text:s/>Policy</text:span></text:a></text:span></text:p></text:note-body></text:note></text:span><text:span text:style-name="T272_4">.<text:s/>In<text:s/>short,<text:s/>governments<text:s/>can<text:s/>help<text:s/>catalyse<text:s/>structural<text:s/>change,<text:s/>but<text:s/>they<text:s/>must<text:s/>have<text:s/>the<text:s/>institutional<text:s/>capability<text:s/>and<text:s/>political<text:s/>will<text:s/>to<text:s/>“steer”<text:s/>the<text:s/>economy<text:s/>without<text:s/>stifling<text:s/>market<text:s/>signals.</text:span></text:p>
        </text:list-item>
      </text:list>
      <text:p text:style-name="P273"/>
      <text:list text:style-name="LS5" xml:id="list87" text:continue-list="list1">
        <text:list-item>
          <text:p text:style-name="P274"><text:span text:style-name="T274_1">Investment<text:s/>facilitation<text:s/>and<text:s/>market<text:s/>enabling<text:s/>support<text:s/>play<text:s/>a<text:s/>foundational<text:s/>role<text:s/>in<text:s/>driving<text:s/>economic<text:s/>diversification<text:s/>by<text:s/>creating<text:s/>the<text:s/>conditions<text:s/>necessary<text:s/>for<text:s/>new<text:s/>sectors<text:s/>to<text:s/>emerge<text:s/>and<text:s/>thrive.<text:s/>In<text:s/>many<text:s/></text:span><text:span text:style-name="T274_2">developing<text:s/>and<text:s/>frontier<text:s/>markets,<text:s/>promising<text:s/>industries</text:span><text:span text:style-name="T274_3">,<text:s/></text:span><text:span text:style-name="T274_4">such<text:s/>as<text:s/>agribusiness,<text:s/>renewable<text:s/>energy,<text:s/>digital<text:s/>services,<text:s/>and<text:s/>light<text:s/>manufacturing</text:span><text:span text:style-name="T274_5">,<text:s/></text:span><text:span text:style-name="T274_6">struggle<text:s/>to<text:s/>attract<text:s/>investment<text:s/>due<text:s/>to<text:s/>high<text:s/>perceived<text:s/>risks,<text:s/>limited<text:s/>market<text:s/>data,<text:s/>and<text:s/>weak<text:s/>regulatory<text:s/>environments.<text:s/>By<text:s/>providing<text:s/>targeted<text:s/>support<text:s/>such<text:s/>as<text:s/>feasibility<text:s/>studies,<text:s/>transaction<text:s/>advisory<text:s/>services,<text:s/>and<text:s/>regulatory<text:s/>navigation,<text:s/></text:span><text:span text:style-name="T274_7">development<text:s/>partners</text:span><text:span text:style-name="T274_8"><text:s/>help<text:s/>reduce<text:s/>these<text:s/>barriers<text:s/>and<text:s/>make<text:s/>it<text:s/>easier<text:s/>for<text:s/>investors<text:s/>to<text:s/>identify<text:s/>and<text:s/>pursue<text:s/>viable<text:s/>opportunities.<text:s/>Matchmaking<text:s/>services<text:s/>and<text:s/>deal<text:s/>pipeline<text:s/>development<text:s/>further<text:s/>connect<text:s/>capital<text:s/>to<text:s/>enterprises,<text:s/>accelerating<text:s/>the<text:s/>flow<text:s/>of<text:s/>investment<text:s/>into<text:s/>sectors<text:s/>that<text:s/>have<text:s/>traditionally<text:s/>been<text:s/>underserved.<text:s/>This<text:s/>not<text:s/>only<text:s/>broadens<text:s/>the<text:s/>economic<text:s/>base<text:s/>but<text:s/>also<text:s/>fosters<text:s/>innovation,<text:s/>job<text:s/>creation,<text:s/>and<text:s/>resilience<text:s/>against<text:s/>external<text:s/>shocks.</text:span></text:p>
        </text:list-item>
      </text:list>
      <text:p text:style-name="P275"/>
      <text:list text:style-name="LS5" xml:id="list88" text:continue-list="list1">
        <text:list-item>
          <text:p text:style-name="P276"><text:span text:style-name="T276_1">Moreover,<text:s/>these<text:s/>interventions<text:s/>contribute<text:s/>directly<text:s/>to<text:s/>sustainable</text:span><text:span text:style-name="T276_2"><text:s/>and<text:s/>transformative</text:span><text:span text:style-name="T276_3"><text:s/>growth.<text:s/>By<text:s/>supporting<text:s/>early-stage<text:s/>enterprises,<text:s/>improving<text:s/>access<text:s/>to<text:s/>finance,<text:s/>and<text:s/>promoting<text:s/>gender-responsive<text:s/>investment<text:s/>strategies,<text:s/>market<text:s/>enabling<text:s/>support<text:s/>helps<text:s/>ensure<text:s/>that<text:s/>the<text:s/>benefits<text:s/>of<text:s/>diversification<text:s/>reach<text:s/>a<text:s/>wider<text:s/>population.<text:s/>Grants<text:s/>and<text:s/>cost-sharing<text:s/>instruments<text:s/>are<text:s/>particularly<text:s/>effective<text:s/>in<text:s/>building<text:s/>local<text:s/>capacity<text:s/>and<text:s/>reducing<text:s/>transaction<text:s/>costs,<text:s/>enabling<text:s/>small<text:s/>and<text:s/>medium-sized<text:s/>enterprises<text:s/>(SMEs)<text:s/>to<text:s/>participate<text:s/>in<text:s/>new<text:s/>value<text:s/>chains.<text:s/>As<text:s/>a<text:s/>result,<text:s/>economies<text:s/>become<text:s/>less<text:s/>reliant<text:s/>on<text:s/>a<text:s/>narrow<text:s/>set<text:s/>of<text:s/>industries<text:s/>and<text:s/>more<text:s/>capable<text:s/>of<text:s/>adapting<text:s/>to<text:s/>global<text:s/>market<text:s/>shifts</text:span><text:span text:style-name="T276_4">,<text:s/></text:span><text:span text:style-name="T276_5">laying<text:s/>the<text:s/>groundwork<text:s/>for<text:s/>long-term</text:span><text:span text:style-name="T276_6"><text:s/></text:span><text:span text:style-name="T276_7">economic<text:s/>transformation.</text:span></text:p>
        </text:list-item>
      </text:list>
      <text:p text:style-name="P277"/>
      <text:list text:style-name="LS5" xml:id="list89" text:continue-list="list1">
        <text:list-item>
          <text:p text:style-name="P278"><text:span text:style-name="T278_1">D</text:span><text:span text:style-name="T278_2">evelopment<text:s/>partner</text:span><text:span text:style-name="T278_3"><text:s/>interventions<text:s/>providing<text:s/>finance<text:s/>and<text:s/>investment<text:s/>through<text:s/>a<text:s/>range<text:s/>of<text:s/>instruments<text:s/>also<text:s/>play<text:s/>a<text:s/>critical<text:s/>role<text:s/>in<text:s/>helping<text:s/>countries<text:s/>diversify<text:s/>their<text:s/>economies<text:s/>and<text:s/>achieve<text:s/>sustainable<text:s/>growth.<text:s/>In<text:s/>many<text:s/>developing<text:s/>or<text:s/>fragile<text:s/>economies,<text:s/>private<text:s/>investors<text:s/>are<text:s/>hesitant<text:s/>to<text:s/>enter<text:s/>new<text:s/>or<text:s/>underdeveloped<text:s/>sectors<text:s/>due<text:s/>to<text:s/>high<text:s/>risks,<text:s/>lack<text:s/>of<text:s/>infrastructure,<text:s/>and<text:s/>limited<text:s/>market<text:s/>data.<text:s/>D</text:span><text:span text:style-name="T278_4">evelopment<text:s/>partners</text:span><text:span text:style-name="T278_5"><text:s/></text:span><text:span text:style-name="T278_6">step<text:s/>in<text:s/>to<text:s/>bridge<text:s/>this<text:s/>gap<text:s/>by<text:s/>using<text:s/>tools<text:s/>such<text:s/>as<text:s/>grants,<text:s/>concessional<text:s/>loans,<text:s/>guarantees,<text:s/>and<text:s/>blended<text:s/>finance<text:s/>structures<text:s/>to<text:s/>make<text:s/>these<text:s/>investments<text:s/>more<text:s/>attractive<text:s/>and<text:s/>viable.</text:span></text:p>
        </text:list-item>
      </text:list>
      <text:p text:style-name="P279"/>
      <text:list text:style-name="LS5" xml:id="list90" text:continue-list="list1">
        <text:list-item>
          <text:p text:style-name="P280"><text:span text:style-name="T280_1">Structured<text:s/>investment<text:s/>vehicles,<text:s/>such<text:s/>as<text:s/>blended<text:s/>finance<text:s/>funds,<text:s/>pool<text:s/>development<text:s/>partner<text:s/>and<text:s/>private<text:s/>capital<text:s/>to<text:s/>target<text:s/>specific<text:s/>sectors<text:s/>like<text:s/>renewable<text:s/>energy,<text:s/>agribusiness,<text:s/>or<text:s/>digital<text:s/>infrastructure.<text:s/>These<text:s/>funds<text:s/>often<text:s/>use<text:s/>tiered<text:s/>structures<text:s/>where<text:s/>development<text:s/>partner<text:s/>money<text:s/>takes<text:s/>the<text:s/>first-loss<text:s/>position,<text:s/>giving<text:s/>commercial<text:s/>investors<text:s/>greater<text:s/>confidence.<text:s/>By<text:s/>channelling<text:s/>finance<text:s/>into<text:s/>these<text:s/>emerging<text:s/>sectors,<text:s/>development<text:s/>partners<text:s/>help<text:s/>countries<text:s/>move<text:s/>away<text:s/>from<text:s/>dependence<text:s/>on<text:s/>traditional<text:s/>industries,<text:s/>like<text:s/>extractives<text:s/>or<text:s/>subsistence<text:s/>agriculture,<text:s/>and<text:s/>toward<text:s/>more<text:s/>diverse,<text:s/>resilient<text:s/>economies.</text:span></text:p>
        </text:list-item>
      </text:list>
      <text:p text:style-name="P281"/>
      <text:list text:style-name="LS5" xml:id="list91" text:continue-list="list1">
        <text:list-item>
          <text:p text:style-name="P282"><text:span text:style-name="T282_1">Grants<text:s/>and<text:s/>technical<text:s/>assistance<text:s/>are<text:s/>often<text:s/>used<text:s/>to<text:s/>build<text:s/>the<text:s/>foundational<text:s/>capacity<text:s/>needed<text:s/>for<text:s/>new<text:s/>sectors<text:s/>to<text:s/>emerge</text:span><text:span text:style-name="T282_2">,<text:s/></text:span><text:span text:style-name="T282_3">such<text:s/>as<text:s/>training<text:s/>workers,<text:s/>supporting<text:s/>small<text:s/>businesses,<text:s/>or<text:s/>funding<text:s/>feasibility<text:s/>studies.<text:s/>These<text:s/>early-stage<text:s/>interventions<text:s/>help<text:s/>prepare<text:s/>projects<text:s/>for<text:s/>investment<text:s/>and<text:s/>reduce<text:s/>the<text:s/>costs<text:s/>and<text:s/>risks<text:s/>associated<text:s/>with<text:s/>entering<text:s/>unfamiliar<text:s/>markets.<text:s/>Concessional<text:s/>finance,<text:s/>including<text:s/>low-interest<text:s/>loans<text:s/>and<text:s/>equity,<text:s/>allows<text:s/>d</text:span><text:span text:style-name="T282_4">evelopment<text:s/>partners</text:span><text:span text:style-name="T282_5"><text:s/>to<text:s/>take<text:s/>on<text:s/>the<text:s/>riskiest<text:s/>positions<text:s/>in<text:s/>investment<text:s/>deals,<text:s/>absorbing<text:s/>potential<text:s/>losses<text:s/>and<text:s/>thereby<text:s/>encouraging<text:s/>private<text:s/>investors<text:s/>to<text:s/>participate.<text:s/>Guarantees<text:s/>and<text:s/>insurance<text:s/>mechanisms<text:s/>further<text:s/>reduce<text:s/>perceived<text:s/>risks<text:s/>by<text:s/>protecting<text:s/>investors<text:s/>against<text:s/>political<text:s/>instability<text:s/>or<text:s/>credit<text:s/>defaults.</text:span></text:p>
        </text:list-item>
      </text:list>
      <text:p text:style-name="P283"/>
      <text:list text:style-name="LS5" xml:id="list92" text:continue-list="list1">
        <text:list-item>
          <text:p text:style-name="P284"><text:span text:style-name="T284_1">The<text:s/>impact<text:s/>of<text:s/>these<text:s/>interventions<text:s/>is<text:s/>significant.<text:s/>They<text:s/>help<text:s/>create<text:s/>jobs,<text:s/>improve<text:s/>productivity,<text:s/>and<text:s/>expand<text:s/>exports,<text:s/>all<text:s/>of<text:s/>which<text:s/>contribute<text:s/>to<text:s/>long-term<text:s/>economic<text:s/>growth.<text:s/>For<text:s/>example,<text:s/>donor-backed<text:s/>investments<text:s/>in<text:s/>manufacturing<text:s/>in<text:s/>Vietnam<text:s/>helped<text:s/>shift<text:s/>the<text:s/>economy<text:s/>from<text:s/>agriculture<text:s/>to<text:s/>export-led<text:s/>growth.<text:s/>These<text:s/>efforts<text:s/>not<text:s/>only<text:s/>stimulate<text:s/>economic<text:s/>activity<text:s/>but<text:s/>also<text:s/>build<text:s/>investor<text:s/>confidence,<text:s/>creating<text:s/>a<text:s/>demonstration<text:s/>effect<text:s/>that<text:s/>attracts<text:s/>further<text:s/>investment.</text:span></text:p>
        </text:list-item>
      </text:list>
      <text:p text:style-name="P285"/>
      <text:list text:style-name="LS5" xml:id="list93" text:continue-list="list1">
        <text:list-item>
          <text:p text:style-name="P286"><text:span text:style-name="T286_1">Interventions<text:s/>such<text:s/>as<text:s/>regulatory<text:s/>simplification,<text:s/>improved<text:s/>access<text:s/>to<text:s/>credit,<text:s/>and<text:s/>sensible<text:s/>tax<text:s/>policy<text:s/>(among<text:s/>others)<text:s/>form<text:s/>a<text:s/>toolkit<text:s/>that<text:s/>has<text:s/>delivered<text:s/>results<text:s/>in<text:s/>various<text:s/>emerging<text:s/>markets.<text:s/>A<text:s/>notable<text:s/>success<text:s/>story<text:s/>is<text:s/>Rwanda,<text:s/>which<text:s/>over<text:s/>the<text:s/>past<text:s/>15<text:s/>years<text:s/>undertook<text:s/>comprehensive<text:s/>business<text:s/>environment<text:s/>reforms<text:s/>(e.g.<text:s/>streamlining<text:s/>permits,<text:s/>credit<text:s/>reporting)<text:s/>and<text:s/>saw<text:s/>a<text:s/>surge<text:s/>in<text:s/>new<text:s/>firm<text:s/>creation,<text:s/>investment<text:s/>and<text:s/>a<text:s/>jump<text:s/>in<text:s/>its<text:s/>global<text:s/>competitiveness<text:s/>rankings.<text:s/>While<text:s/>contexts<text:s/>differ,<text:s/>the<text:s/>core<text:s/>lesson<text:s/>is<text:s/>universal.<text:s/>Addressing<text:s/>the<text:s/>key<text:s/>constraints<text:s/>in<text:s/>a<text:s/>country’s<text:s/>business<text:s/>environment<text:s/>can<text:s/>unlock<text:s/>significant<text:s/>private<text:s/>sector<text:s/>activity.<text:s/></text:span></text:p>
        </text:list-item>
      </text:list>
      <text:p text:style-name="P287"/>
      <text:list text:style-name="LS5" xml:id="list94" text:continue-list="list1">
        <text:list-item>
          <text:p text:style-name="P288"><text:span text:style-name="T288_1">For<text:s/>Nigeria,<text:s/>economic<text:s/>transformation<text:s/>and<text:s/>diversification<text:s/>are<text:s/>imperative<text:s/>to<text:s/>achieve<text:s/>high</text:span><text:span text:style-name="T288_2"><text:s/>and</text:span><text:span text:style-name="T288_3"><text:s/>sustained</text:span><text:span text:style-name="T288_4"><text:s/>growth.</text:span><text:span text:style-name="T288_5"><text:s/>Studies<text:s/>suggest<text:s/>that<text:s/>Nigeria’s<text:s/>successful<text:s/>growth<text:s/>recipe<text:s/>would<text:s/>contain<text:s/>similar<text:s/>fundamental<text:s/>ingredients<text:s/>as<text:s/>elsewhere:<text:s/>macro-stability,<text:s/>openness<text:s/>and<text:s/>export<text:s/>competitiveness,<text:s/>massive<text:s/>infrastructure<text:s/>and<text:s/>skills<text:s/>investments,<text:s/>and<text:s/>selective<text:s/>support<text:s/>to<text:s/>industries<text:s/>tied<text:s/>to<text:s/>clear<text:s/></text:span><text:span text:style-name="T288_6">performance<text:s/>criteria<text:s/>(e.g.<text:s/>export<text:s/>targets)</text:span><text:span text:style-name="T288_7"><text:note text:note-class="footnote"><text:note-citation/><text:note-body><text:p text:style-name="P289"><text:span text:style-name="T289_1"><text:s/></text:span><text:span text:style-name="T289_2"><text:a xlink:type="simple" xlink:href="https://set.odi.org/wp-content/uploads/2016/05/SET-Nigeria-Paper-May-2016.pdf#:~:text=small%20number%20of%20%E2%80%98big%20players%E2%80%99,do%20not%20finance%20learning%20and"><text:span text:style-name="T289_3">https://set.odi.org/wp-content/uploads/2016/05/SET-Nigeria-Paper-May-2016.pdf</text:span></text:a></text:span></text:p></text:note-body></text:note></text:span><text:span text:style-name="T289_4">.<text:s/>Notably,<text:s/>an<text:s/>IMF<text:s/>paper<text:s/>finds<text:s/>Nigeria<text:s/>still<text:s/>has<text:s/>ample<text:s/>scope<text:s/>to<text:s/>upgrade<text:s/>its<text:s/>product<text:s/>mix<text:s/>(including<text:s/>higher-value<text:s/>agriculture<text:s/>and<text:s/>manufacturing)<text:s/>and<text:s/>integrate<text:s/>into<text:s/>global<text:s/>value<text:s/>chains</text:span><text:span text:style-name="T289_5"><text:note text:note-class="footnote"><text:note-citation/><text:note-body><text:p text:style-name="P290"><text:span text:style-name="T290_1"><text:s/></text:span><text:span text:style-name="T290_2"><text:a xlink:type="simple" xlink:href="https://www.imf.org/external/np/pp/eng/2014/030514.pdf#:~:text=since%20the%20mid,of%20LICs%E2%80%99%20existing%20export%20basket"><text:span text:style-name="T290_3">https://www.imf.org/external/np/pp/eng/2014/030514.pdf</text:span></text:a></text:span></text:p></text:note-body></text:note></text:span><text:span text:style-name="T290_4">.<text:s/>The<text:s/>quality<text:s/>of<text:s/>growth<text:s/>also<text:s/>matters</text:span><text:span text:style-name="T290_5">,</text:span><text:span text:style-name="T290_6"><text:s/>Nigeria’s<text:s/>growth<text:s/>must<text:s/>create<text:s/>better<text:s/>jobs<text:s/>and<text:s/>reduce<text:s/>poverty,<text:s/>requiring<text:s/>a<text:s/>focus<text:s/>on<text:s/>sectors<text:s/>and<text:s/>activities<text:s/>that<text:s/>have<text:s/>high<text:s/>employment<text:s/>multipliers<text:s/>and<text:s/>productivity<text:s/>spillovers,<text:s/>rather<text:s/>than<text:s/>just<text:s/>extractive<text:s/>or<text:s/>enclave<text:s/>industries.</text:span></text:p>
        </text:list-item>
      </text:list>
      <text:p text:style-name="P291"/>
      <text:list text:style-name="LS5" xml:id="list95" text:continue-list="list1">
        <text:list-item>
          <text:p text:style-name="P292"><text:span text:style-name="T292_1">In<text:s/>Nigeria’s<text:s/>case<text:s/>the<text:s/>potential<text:s/>gains<text:s/>are<text:s/>especially<text:s/>large<text:s/>given<text:s/>the<text:s/>country’s<text:s/>scale.<text:s/>According<text:s/>to<text:s/>a<text:s/>2025<text:s/>World<text:s/>Bank/IFC<text:s/>analysis,<text:s/>targeted<text:s/>policy<text:s/>actions<text:s/>in<text:s/>Nigeria’s<text:s/>economy<text:s/>could<text:s/>create<text:s/>an<text:s/>environment<text:s/>conducive<text:s/>to<text:s/>up<text:s/>to<text:s/>$20<text:s/>billion<text:s/>in<text:s/>new<text:s/>private<text:s/>investment,<text:s/>resulting<text:s/>in<text:s/>nearly<text:s/>one<text:s/>million<text:s/>new<text:s/>jobs<text:s/>in<text:s/>the<text:s/>coming<text:s/>years</text:span><text:span text:style-name="T292_2"><text:note text:note-class="footnote"><text:note-citation/><text:note-body><text:p text:style-name="P293"><text:span text:style-name="T293_1"><text:s/></text:span><text:span text:style-name="T293_2"><text:a xlink:type="simple" xlink:href="https://www.ifc.org/en/pressroom/2025/unlocking-nigeria-s-growth-new-world-bank-group-report-maps-pathways-to-a-stronger#:~:text=The%20report%20identifies%20sectors%20where%20targeted%20policy%20actions,of%20Nigeria%E2%80%99s%20ambition%20for%20sustainable%20and%20inclusive%20growth."><text:span text:style-name="T293_3">Unlocking<text:s/>Nigeria’s<text:s/>Growth:<text:s/>New<text:s/>World<text:s/>Bank<text:s/>Group<text:s/>Report<text:s/>Maps<text:s/>Pathways<text:s/>to<text:s/>a<text:s/>Stronger<text:s/>Private<text:s/>Sector</text:span></text:a></text:span></text:p></text:note-body></text:note></text:span><text:span text:style-name="T293_4">.<text:s/>These<text:s/>estimates<text:s/>underscore<text:s/>how<text:s/>impactful<text:s/>business<text:s/>environment<text:s/>improvements<text:s/>can<text:s/>be<text:s/>when<text:s/>focused<text:s/>on<text:s/>high-potential<text:s/>sectors<text:s/>like<text:s/>infrastructure,<text:s/>manufacturing,<text:s/>agriculture,<text:s/>and<text:s/>digital<text:s/>services.</text:span></text:p>
        </text:list-item>
      </text:list>
      <text:p text:style-name="P294"/>
      <text:p text:style-name="P295"><text:span text:style-name="T295_1">Implications<text:s/>for<text:s/>UK-Nigeria<text:s/>Growth<text:s/>Programme</text:span><text:span text:style-name="T295_2">:  </text:span></text:p>
      <text:list text:style-name="LS22" xml:id="list96">
        <text:list-item>
          <text:list>
            <text:list-item>
              <text:p text:style-name="P296"><text:span text:style-name="T296_1">An<text:s/>evidence-based<text:s/>approach<text:s/>to<text:s/>programme<text:s/>design<text:s/>is<text:s/>essential.<text:s/>The<text:s/>programme<text:s/>should<text:s/>support<text:s/>Nigeria<text:s/>in<text:s/>crafting<text:s/>and<text:s/>implementing<text:s/>growth<text:s/>strategies<text:s/>grounded<text:s/>in<text:s/>global<text:s/>best<text:s/>practices,<text:s/>while<text:s/>adapting<text:s/>to<text:s/>local<text:s/>realities.   </text:span></text:p>
            </text:list-item>
            <text:list-item>
              <text:p text:style-name="P297"><text:span text:style-name="T297_1">Prioritise<text:s/>non-oil<text:s/>sectors<text:s/>with<text:s/>export<text:s/>potential<text:s/>(e.g.<text:s/>agribusiness,<text:s/>tech<text:s/>services,<text:s/>light<text:s/>manufacturing)<text:s/>and<text:s/>support<text:s/>Nigerian<text:s/>efforts<text:s/>to<text:s/>climb<text:s/>value<text:s/>chains<text:s/>in<text:s/>these<text:s/>industries.  </text:span></text:p>
            </text:list-item>
            <text:list-item>
              <text:p text:style-name="P298"><text:span text:style-name="T298_1">Be<text:s/>flexible<text:s/>to<text:s/>Nigeria’s<text:s/>stage<text:s/>of<text:s/>development:<text:s/>initially<text:s/>focusing<text:s/>on<text:s/>removing<text:s/>key<text:s/>bottlenecks<text:s/>(power,<text:s/>logistics,<text:s/>skilled<text:s/>labour)<text:s/>and<text:s/>later<text:s/>scaling<text:s/>up<text:s/>support<text:s/>for<text:s/>“waves”<text:s/>of<text:s/>increasingly<text:s/>sophisticated<text:s/>industrial<text:s/>policies<text:s/>as<text:s/>local<text:s/>capacity<text:s/>grows.  </text:span></text:p>
            </text:list-item>
            <text:list-item>
              <text:p text:style-name="P299"><text:span text:style-name="T299_1">Reinforce<text:s/>a<text:s/>credible<text:s/>commitment<text:s/>to<text:s/>growth<text:s/>–<text:s/>helping<text:s/>Nigerian<text:s/>institutions<text:s/>plan<text:s/>beyond<text:s/>immediate<text:s/>crises<text:s/>and<text:s/>pursue<text:s/>a<text:s/>long-term<text:s/>transformation<text:s/>agenda.  </text:span></text:p>
            </text:list-item>
          </text:list>
        </text:list-item>
      </text:list>
      <text:p text:style-name="P300"/>
      <text:list text:style-name="LS13" xml:id="list100" text:continue-list="list31">
        <text:list-item>
          <text:list>
            <text:list-item>
              <text:p text:style-name="P301"><text:span text:style-name="T301_1">Current<text:s/>interventions<text:s/>by<text:s/>other<text:s/>d</text:span><text:span text:style-name="T301_2">evelopment<text:s/></text:span><text:span text:style-name="T301_3">partners</text:span></text:p>
            </text:list-item>
          </text:list>
        </text:list-item>
      </text:list>
      <text:p text:style-name="P302"/>
      <text:list text:style-name="LS5" xml:id="list101" text:continue-list="list1">
        <text:list-item>
          <text:p text:style-name="P303"><text:span text:style-name="T303_1">Several<text:s/>development<text:s/>partners<text:s/>are<text:s/>actively<text:s/>supporting<text:s/>Nigeria’s<text:s/>diversification<text:s/>efforts</text:span><text:span text:style-name="T303_2"><text:s/>so<text:s/>there<text:s/>will<text:s/>be<text:s/>need<text:s/>f</text:span><text:span text:style-name="T303_3">or<text:s/>coordination.</text:span><text:span text:style-name="T303_4"><text:s/>In<text:s/>mid-2024,<text:s/>the<text:s/>World<text:s/>Bank<text:s/>approved<text:s/>a<text:s/></text:span><text:span text:style-name="T303_5">combined<text:s/>£2.25<text:s/>billion<text:s/>financing<text:s/>package<text:s/>to<text:s/>back<text:s/>Nigeria’s<text:s/>reform<text:s/>agenda.<text:s/>The<text:s/>AfDB<text:s/>also<text:s/>approved<text:s/>a<text:s/>new<text:s/>five-year<text:s/>strategy<text:s/>(2025-2030)<text:s/>for<text:s/>Nig</text:span><text:span text:style-name="T303_6">eria<text:s/>that<text:s/>commits<text:s/>about<text:s/>$650<text:s/>million<text:s/>per<text:s/>year<text:s/>to<text:s/>drive<text:s/>economic<text:s/>transformation.<text:s/>There<text:s/>are<text:s/>also<text:s/>plans<text:s/>to<text:s/>expand<text:s/>the<text:s/>Special<text:s/>Agro-Industrial<text:s/>Processing<text:s/>Zones<text:s/>(SA</text:span><text:span text:style-name="T303_7">P</text:span><text:span text:style-name="T303_8">Z)<text:s/>pro</text:span><text:span text:style-name="T303_9">gram</text:span><text:span text:style-name="T303_10">me</text:span><text:span text:style-name="T303_11"><text:s/>into<text:s/>28<text:s/>states<text:s/>with<text:s/>the<text:s/>aim<text:s/>of<text:s/>turning<text:s/>Nigeria<text:s/>from<text:s/>a<text:s/>raw<text:s/>commodity<text:s/>exporter<text:s/>into<text:s/>a<text:s/>processed<text:s/></text:span><text:span text:style-name="T303_12">goods<text:s/>exporter<text:s/>and</text:span><text:span text:style-name="T303_13"><text:s/>reducing<text:s/>the<text:s/>hefty<text:s/>food<text:s/>import<text:s/>bill.<text:s/>Beyond<text:s/>agriculture,<text:s/>roughly<text:s/>37%<text:s/>of<text:s/>AfDB’s<text:s/>$5.1<text:s/>billion<text:s/>Nigeria<text:s/>portfolio<text:s/>is<text:s/>now<text:s/>dedicated<text:s/>to<text:s/>private-sector<text:s/>projects,<text:s/>reflecting<text:s/>a<text:s/>focus<text:s/>on<text:s/>infra</text:span><text:span text:style-name="T303_14">structure,<text:s/>energy,<text:s/>and<text:s/>industrialisation<text:s/>initiatives<text:s/>that<text:s/>lay<text:s/>the<text:s/>groundwork<text:s/>for<text:s/>a<text:s/>diversified<text:s/>economy</text:span><text:span text:style-name="T303_15"><text:note text:note-class="footnote"><text:note-citation/><text:note-body><text:p text:style-name="P304"><text:span text:style-name="T304_1"><text:s/></text:span><text:span text:style-name="T304_2"><text:a xlink:type="simple" xlink:href="https://www.afdb.org/en/news-and-events/press-releases/nigerias-agro-revolution-construction-special-agro-industrial-processing-zones-sapz-begins-82556#:~:text=Nigeria%E2%80%99s%20food%20and%20agriculture%20sector%20is%20set%20to,of%20the%20Special%20Agro-industrial%20Processing%20Zones%20%28SAPZ%29%20program."><text:span text:style-name="T304_3">Nigeria’s<text:s/></text:span><text:span text:style-name="T304_4">Agro</text:span><text:span text:style-name="T304_5">-Revolution:<text:s/>Construction<text:s/>of<text:s/>Special<text:s/>Agro-Industrial<text:s/>Processing<text:s/>Zones<text:s/>(SAPZ)<text:s/>begins<text:s/>|<text:s/>African<text:s/>Development<text:s/>Bank<text:s/>Group</text:span></text:a></text:span></text:p></text:note-body></text:note></text:span><text:span text:style-name="T304_6">.</text:span></text:p>
        </text:list-item>
      </text:list>
      <text:p text:style-name="P305"/>
      <text:list text:style-name="LS5" xml:id="list102" text:continue-list="list1">
        <text:list-item>
          <text:p text:style-name="P306"><text:span text:style-name="T306_1">The<text:s/>EU<text:s/>and<text:s/>its<text:s/>member<text:s/>states<text:s/>(such<text:s/>as<text:s/>Germany)<text:s/>are<text:s/>supporting<text:s/>Nigeria’s<text:s/>business</text:span><text:span text:style-name="T306_2"><text:s/>environment</text:span><text:span text:style-name="T306_3"><text:s/>improvements<text:s/>through<text:s/>a<text:s/>mix<text:s/>of<text:s/>programmes.<text:s/>Through<text:s/>i</text:span><text:span text:style-name="T306_4">t</text:span><text:span text:style-name="T306_5">s<text:s/>development<text:s/></text:span><text:span text:style-name="T306_6">cooperation</text:span><text:span text:style-name="T306_7"><text:s/>instruments,<text:s/>the<text:s/>EU<text:s/>is<text:s/>funding<text:s/></text:span><text:span text:style-name="T306_8">initiatives</text:span><text:span text:style-name="T306_9"><text:s/>that<text:s/>strengthen<text:s/>economic<text:s/>governance.<text:s/>For<text:s/>example,<text:s/>working<text:s/>with<text:s/>UNIDO<text:s/>on<text:s/>improv</text:span><text:span text:style-name="T306_10">ing<text:s/>industrial<text:s/>standards<text:s/>and<text:s/>quality<text:s/>infrastructure<text:s/>in<text:s/>Nigeria’s<text:s/>manufacturing<text:s/>sector,<text:s/>and<text:s/>promoting<text:s/>sustainable<text:s/>energy<text:s/>regulations.<text:s/>Germany,<text:s/>through<text:s/>GIZ,<text:s/>has<text:s/>the<text:s/>Pro-Poor<text:s/>Growth<text:s/>and<text:s/></text:span><text:span text:style-name="T306_11">Promotion</text:span><text:span text:style-name="T306_12"><text:s/>of<text:s/>Employment<text:s/>Programme<text:s/>(SEDIN)</text:span><text:span text:style-name="T306_13">,<text:s/>which<text:s/>helped<text:s/>establish<text:s/>alternative<text:s/>dispute<text:s/>resolution<text:s/>centres<text:s/>and<text:s/>tr</text:span><text:span text:style-name="T306_14">ain<text:s/>judges<text:s/>in<text:s/>commercial<text:s/>law<text:s/>between<text:s/>2017-2020.<text:s/>Building<text:s/>on<text:s/>that,<text:s/>Germany<text:s/>is<text:s/>launching<text:s/>a<text:s/>new<text:s/>private<text:s/>sector<text:s/>development<text:s/>programme<text:s/>focused<text:s/>on<text:s/>improving<text:s/>vocational<text:s/>skills<text:s/>and<text:s/>simplifying<text:s/>regulations<text:s/>for<text:s/>small<text:s/>businesses<text:s/>in<text:s/>selected<text:s/>states.<text:s/></text:span></text:p>
        </text:list-item>
      </text:list>
      <text:p text:style-name="P307"/>
      <text:list text:style-name="LS5" xml:id="list103" text:continue-list="list1">
        <text:list-item>
          <text:p text:style-name="P308"><text:span text:style-name="T308_1">France,<text:s/>Japan,<text:s/>and<text:s/>others<text:s/>are<text:s/>also<text:s/>engaged<text:s/>in<text:s/>niche<text:s/>areas.<text:s/>For<text:s/>instance,<text:s/>Japan’s<text:s/>aid<text:s/>includes<text:s/>improving<text:s/>quality<text:s/>infrastructure,<text:s/>which<text:s/>indirectly<text:s/>benefits<text:s/>the<text:s/>business<text:s/></text:span><text:span text:style-name="T308_2">environment</text:span><text:span text:style-name="T308_3">.<text:s/>Also,<text:s/>France’s<text:s/>development<text:s/>agency<text:s/>(AFD)<text:s/>has<text:s/>provided<text:s/>credit<text:s/>lines<text:s/>to<text:s/>Nigerian<text:s/>banks<text:s/>for<text:s/>SME<text:s/>lending,<text:s/>complementing<text:s/>regulatory<text:s/>efforts<text:s/>to<text:s/>improve<text:s/>access<text:s/>to<text:s/>finance.</text:span></text:p>
        </text:list-item>
      </text:list>
      <text:p text:style-name="P309"/>
      <text:list text:style-name="LS13" xml:id="list104" text:continue-list="list31">
        <text:list-item>
          <text:list>
            <text:list-item>
              <text:p text:style-name="P310"><text:span text:style-name="T310_1">Where<text:s/>the<text:s/>UK<text:s/>is<text:s/>best<text:s/>placed<text:s/>to<text:s/>act</text:span></text:p>
            </text:list-item>
          </text:list>
        </text:list-item>
      </text:list>
      <text:p text:style-name="P311"/>
      <text:list text:style-name="LS5" xml:id="list105" text:continue-list="list1">
        <text:list-item>
          <text:p text:style-name="P312"><text:span text:style-name="T312_1">The<text:s/>UK<text:s/>is<text:s/>highly<text:s/>regarded<text:s/>in<text:s/>terms<text:s/>of<text:s/>its<text:s/>technical<text:s/>assistance<text:s/>on<text:s/></text:span><text:span text:style-name="T312_2">economic</text:span><text:span text:style-name="T312_3"><text:s/>reforms.<text:s/>Over<text:s/>the<text:s/>past<text:s/>two<text:s/>decades,<text:s/>UK-funded<text:s/>experts<text:s/>have<text:s/>quietly<text:s/>assisted<text:s/>in<text:s/>transformative<text:s/>changes</text:span><text:span text:style-name="T312_4"><text:s/>in<text:s/>Nigeria</text:span><text:span text:style-name="T312_5">,<text:s/>from<text:s/>establishing<text:s/>key<text:s/>institutions<text:s/>like<text:s/>the<text:s/>Debt<text:s/>Management<text:s/>Office<text:s/>(which<text:s/>has<text:s/>professionalised<text:s/>Nigeria’s<text:s/>debt<text:s/>management)<text:s/>to<text:s/>advising<text:s/>on<text:s/>tax<text:s/>policy<text:s/>and<text:s/>budget<text:s/>processes.<text:s/></text:span></text:p>
        </text:list-item>
      </text:list>
      <text:p text:style-name="P313"/>
      <text:list text:style-name="LS5" xml:id="list106" text:continue-list="list1">
        <text:list-item>
          <text:p text:style-name="P314"><text:span text:style-name="T314_1">The<text:s/>UK<text:s/>has<text:s/>mechanisms<text:s/>like<text:s/>BII<text:s/>and<text:s/>UKEF<text:s/>which<text:s/>can<text:s/>be<text:s/>leveraged<text:s/>to<text:s/>drive<text:s/>private<text:s/>se</text:span><text:span text:style-name="T314_2">ctor<text:s/>investment.<text:s text:c="2"/></text:span><text:span text:style-name="T314_3">BII<text:s/>has</text:span><text:span text:style-name="T314_4"><text:s/>a<text:s/>focus<text:s/>on</text:span><text:span text:style-name="T314_5"><text:s/>driving<text:s/>private<text:s/>sector<text:s/>growth<text:s/>through<text:s/>investments<text:s/>in<text:s/>infrastructure,<text:s/>renewable<text:s/>energy,<text:s/>financial<text:s/>services<text:s/>and<text:s/>technology.</text:span><text:span text:style-name="T314_6"><text:s text:c="2"/></text:span><text:span text:style-name="T314_7">Similarly,<text:s/>UK</text:span><text:span text:style-name="T314_8">EF<text:s/>can<text:s/></text:span><text:span text:style-name="T314_9">provide<text:s/>financing<text:s/>and<text:s/>insurance<text:s/>support<text:s/>to<text:s/>facilitate<text:s/>UK-Nigeria<text:s/>trade<text:s/>and<text:s/>investment,<text:s/>enabling<text:s/>businesses<text:s/>to<text:s/>access<text:s/>capital<text:s/>for<text:s/>large-scale<text:s/>projects.<text:s/>This<text:s/>programme<text:s/>will<text:s/>aim<text:s/>to<text:s/>capitalise<text:s/>on<text:s/>opportunities<text:s/>arising<text:s/>through<text:s/>these<text:s/>mechanisms<text:s/>to<text:s/>unlock<text:s/>new<text:s/>partnerships,<text:s/>accelerate<text:s/>project<text:s/>delivery<text:s/>and<text:s/>strengthen<text:s/>economic<text:s/>ties<text:s/>between<text:s/>the<text:s/>UK<text:s/>and<text:s/>Nigeria.</text:span><text:span text:style-name="T314_10"><text:s text:c="2"/>The<text:s/>ETIP<text:s/>will<text:s/>provide<text:s/>the<text:s/>basis<text:s/>for<text:s/>prioritising<text:s/>sectors</text:span><text:span text:style-name="T314_11"><text:s/>for<text:s/>engaging<text:s/>with<text:s/>these<text:s/>mechanisms,<text:s/>sectors</text:span><text:span text:style-name="T314_12"><text:s/>including<text:s/>legal<text:s/>services,<text:s/>financial<text:s/>services,<text:s/>education,<text:s/>health<text:s/>and<text:s/>life<text:s/>sciences,<text:s/>and<text:s/>creative<text:s/>industries.</text:span></text:p>
        </text:list-item>
      </text:list>
      <text:p text:style-name="P315"/>
      <text:list text:style-name="LS5" xml:id="list107" text:continue-list="list1">
        <text:list-item>
          <text:p text:style-name="P316"><text:span text:style-name="T316_1">As<text:s/>a<text:s/>major<text:s/>trading<text:s/>nation<text:s/>with<text:s/>a<text:s/>global<text:s/>reach,<text:s/>the<text:s/>UK<text:s/>can<text:s/>directly<text:s/>help<text:s/>Nigeria<text:s/>integrate<text:s/>into<text:s/>international<text:s/>markets<text:s/>beyond<text:s/>oil</text:span><text:span text:style-name="T316_2">,<text:s/>including<text:s/>through<text:s/>its</text:span><text:span text:style-name="T316_3"><text:s/>Developing<text:s/>Countries<text:s/>Trading<text:s/>Scheme<text:s/>(DCTS),<text:s/>under<text:s/>which<text:s/>Nigeria<text:s/>enjoys<text:s/>duty-free,<text:s/>quota-free<text:s/>access<text:s/>for<text:s/>99%<text:s/>of<text:s/>its<text:s/>exports<text:s/>to<text:s/>the<text:s/>UK.</text:span><text:span text:style-name="T316_4"><text:s/></text:span><text:span text:style-name="T316_5">This<text:s/>preferential<text:s/>access,<text:s/>along<text:s/>with<text:s/></text:span><text:span text:style-name="T316_6">initiatives<text:s/>like<text:s/></text:span><text:span text:style-name="T316_7">the<text:s/></text:span><text:span text:style-name="T316_8">Standards</text:span><text:span text:style-name="T316_9"><text:s/>Partnership<text:s/>Programme<text:s/>(SPP)<text:s/>can<text:s/>help<text:s/>to<text:s/>boost<text:s/>Nigeria’s<text:s/>non-oil<text:s/>sectors<text:s/>and<text:s/>ensure<text:s/>Nigerian<text:s/>firms<text:s/>can<text:s/>meet<text:s/>standards<text:s/>and<text:s/>demand<text:s/>in<text:s/>the<text:s/>UK<text:s/>market.</text:span></text:p>
        </text:list-item>
      </text:list>
      <text:p text:style-name="P317"/>
      <text:list text:style-name="LS5" xml:id="list108" text:continue-list="list1">
        <text:list-item>
          <text:p text:style-name="P318"><text:span text:style-name="T318_1">The<text:s/>UK<text:s/>also<text:s/>excels<text:s/>in<text:s/>sectors<text:s/>that<text:s/>Nigeria<text:s/>is<text:s/>keen<text:s/>to<text:s/>develop<text:s/>as<text:s/>part<text:s/>of<text:s/>a<text:s/>modern<text:s/>diversified<text:s/>economy.<text:s/>One<text:s/>prime<text:s/>example<text:s/>is<text:s/>the<text:s/>tech<text:s/>sector<text:s/>as<text:s/>Nigeria’s<text:s/>tech<text:s/>ecosystem<text:s/>is<text:s/>among<text:s/>the<text:s/>most<text:s/>vibrant<text:s/>in<text:s/>Africa.<text:s/>According<text:s/>to<text:s/></text:span><text:span text:style-name="T318_2">a<text:s/>Netherlands-based<text:s/>research<text:s/>firm<text:s/>(</text:span><text:span text:style-name="T318_3">Dealroom</text:span><text:span text:style-name="T318_4">),<text:s/>Lagos,<text:s/>the<text:s/>economic<text:s/>capital<text:s/>of<text:s/>Nigeria,<text:s/>is<text:s/>the<text:s/>fastest<text:s/>growing<text:s/>tech<text:s/>ecosystem<text:s/>in<text:s/>the<text:s/>world</text:span><text:span text:style-name="T318_5"><text:note text:note-class="footnote"><text:note-citation/><text:note-body><text:p text:style-name="P319"><text:span text:style-name="T319_1"><text:s/></text:span><text:span text:style-name="T319_2"><text:a xlink:type="simple" xlink:href="https://www.bing.com/search?q=dealroom+lagos&amp;cvid=ed7b9521bdd44fa583963198f25b1c79&amp;gs_lcrp=EgRlZGdlKgYIABBFGDkyBggAEEUYOTIICAEQ6QcY_FXSAQgxODgzajBqNKgCALACAA&amp;FORM=ANAB01&amp;PC=U531"><text:span text:style-name="T319_3">https://www.bing.com/search?q=dealroom+lagos&amp;cvid=ed7b9521bdd44fa583963198f25b1c79&amp;gs_lcrp=EgRlZGdlKgYIABBFGDkyBggAEEUYOTIICAEQ6QcY_FXSAQgxODgzajBqNKgCALACAA&amp;FORM=ANAB01&amp;PC=U531</text:span></text:a></text:span></text:p><text:p text:style-name="P320"/></text:note-body></text:note></text:span><text:span text:style-name="T320_1">.<text:s/></text:span><text:span text:style-name="T320_2">The<text:s/>UK<text:s/>has<text:s/>recognised<text:s/>this<text:s/>and<text:s/>established<text:s/>a<text:s/>UK-Nigeria<text:s/>Tech<text:s/>Hub<text:s/>under<text:s/>its<text:s/>Digital<text:s/>Access<text:s/>Programme,<text:s/>which<text:s/>facilitates<text:s/>mentorship<text:s/>networks,<text:s/>coding<text:s/>bootcamps<text:s/>and<text:s/>linkages<text:s/>between<text:s/>UK<text:s/>and<text:s/>Nigerian<text:s/>tech<text:s/>firms.</text:span><text:span text:style-name="T320_3"><text:s/></text:span></text:p>
        </text:list-item>
      </text:list>
      <text:p text:style-name="P321"/>
      <text:list text:style-name="LS5" xml:id="list109" text:continue-list="list1">
        <text:list-item>
          <text:p text:style-name="P322"><text:span text:style-name="T322_1">The<text:s/>UK’s<text:s/>stature<text:s/>as<text:s/>a<text:s/>global<text:s/>financial<text:s/>hub<text:s/>and<text:s/>its<text:s/>expertise<text:s/>in<text:s/>financial<text:s/>sector<text:s/>development<text:s/>can<text:s/>support<text:s/>Nigeria<text:s/>in<text:s/>deepening<text:s/>its<text:s/>capital<text:s/>markets<text:s/>and<text:s/>in<text:s/>fintech<text:s/>regulation.</text:span><text:span text:style-name="T322_2"><text:s/>Further,<text:s/>by<text:s/>unlocking<text:s/>finance,<text:s/>the<text:s/>UK<text:s/>can<text:s/>help<text:s/>channel<text:s/>much-needed<text:s/>capital<text:s/>into<text:s/>Nigeria’s<text:s/>non-oil<text:s/>economy.</text:span></text:p>
        </text:list-item>
      </text:list>
      <text:p text:style-name="P323"/>
      <text:p text:style-name="P324"><text:span text:style-name="T324_1">Implications<text:s/>for<text:s/>the<text:s/>UK–Nigeria<text:s/>Growth<text:s/>Programme</text:span><text:span text:style-name="T324_2">:<text:s/></text:span></text:p>
      <text:list text:style-name="LS22" xml:id="list110">
        <text:list-item>
          <text:list>
            <text:list-item>
              <text:p text:style-name="P325"><text:span text:style-name="T325_1">Act<text:s/>in<text:s/>areas<text:s/>that<text:s/>complement<text:s/>other<text:s/>partners<text:s/>and<text:s/>leverage<text:s/>British<text:s/>comparative<text:s/>advantages</text:span></text:p>
            </text:list-item>
            <text:list-item>
              <text:p text:style-name="P326"><text:span text:style-name="T326_1">Provide<text:s/></text:span><text:span text:style-name="T326_2">world<text:s/>class</text:span><text:span text:style-name="T326_3"><text:s/></text:span><text:span text:style-name="T326_4">policy<text:s/>advice<text:s/>and<text:s/>capacity<text:s/>building</text:span></text:p>
            </text:list-item>
            <text:list-item>
              <text:p text:style-name="P327"><text:span text:style-name="T327_1">Support<text:s/>Nigerian<text:s/>businesses<text:s/>to<text:s/>take<text:s/>advantage<text:s/>of<text:s/>the<text:s/>DCTS</text:span></text:p>
            </text:list-item>
            <text:list-item>
              <text:p text:style-name="P328"><text:span text:style-name="T328_1">Mobilise<text:s/>finance<text:s/>and<text:s/>investment<text:s/>(especially<text:s/>with<text:s/>high<text:s/>ESG<text:s/>standards)</text:span></text:p>
            </text:list-item>
            <text:list-item>
              <text:p text:style-name="P329"><text:span text:style-name="T329_1">Bring<text:s/>together<text:s/>the<text:s/>right<text:s/>players<text:s/>to<text:s/>solve<text:s/>coordination<text:s/>failures<text:s/></text:span></text:p>
            </text:list-item>
          </text:list>
        </text:list-item>
      </text:list>
      <text:p text:style-name="P330"/>
      <text:p text:style-name="P331"><text:span text:style-name="T331_1">B2.<text:s/>Indicative<text:s/>activities<text:s/>that<text:s/>the<text:s/>programme<text:s/>will<text:s/>do<text:s/>and<text:s/>channels<text:s/>for<text:s/>delivery</text:span></text:p>
      <text:list text:style-name="LS5" xml:id="list115" text:continue-list="list1">
        <text:list-item>
          <text:p text:style-name="P332"><text:span text:style-name="T332_1">This<text:s/>programme<text:s/>is<text:s/>deliberately<text:s/>designed<text:s/>as<text:s/>a<text:s/>test<text:s/>case<text:s/>for<text:s/>how<text:s/>UK<text:s/>ODA<text:s/>can<text:s/>deliver<text:s/>mutual<text:s/>UK-Nigeria<text:s/>growth<text:s/>by<text:s/>shifting<text:s/>from<text:s/>donor<text:s/>to<text:s/>investor,<text:s/>service<text:s/>delivery<text:s/>to<text:s/>system<text:s/>support,<text:s/>and<text:s/>resource<text:s/>transfer<text:s/>to<text:s/>expertise.<text:s text:c="2"/></text:span><text:span text:style-name="T332_2">We<text:s/>have<text:s/></text:span><text:span text:style-name="T332_3">focussed<text:s/>on</text:span><text:span text:style-name="T332_4"><text:s/>two<text:s/>approaches<text:s/>to<text:s/>deliver<text:s/>the<text:s/>programme’s<text:s/>objectives:<text:s/>(</text:span><text:span text:style-name="T332_5">i</text:span><text:span text:style-name="T332_6">)<text:s/>top-down<text:s/>using<text:s/>policy<text:s/>and<text:s/>enabling<text:s/>environment<text:s/>reform<text:s/>to<text:s/>unlock<text:s/>growth,<text:s/>diversification<text:s/>and<text:s/>trade;<text:s/>and<text:s/>(ii)<text:s/>bottom-up,<text:s/>providing<text:s/>direct<text:s/>investment<text:s/>into<text:s/>commercial<text:s/>opportunities<text:s/>and<text:s/>funding<text:s/>of<text:s/>innovation.<text:s text:c="2"/>Interventions<text:s/>will<text:s/>be<text:s/>flexible<text:s/>and<text:s/>politically<text:s/>smart<text:s/>to<text:s/>be<text:s/>suitable<text:s/>for,<text:s/>and<text:s/>adjustable<text:s/>to,<text:s/>the<text:s/>political<text:s/>economy<text:s/>and<text:s/>emerging<text:s/>opportunities<text:s/>and<text:s/>risks.<text:s text:c="3"/>They<text:s/>will<text:s/>be<text:s/>perpetually<text:s/>focused<text:s/>on<text:s/>sustainable<text:s/>private<text:s/>sector<text:s/>outcomes.<text:s/></text:span></text:p>
        </text:list-item>
      </text:list>
      <text:p text:style-name="P333"/>
      <text:list text:style-name="LS5" xml:id="list116" text:continue-list="list1">
        <text:list-item>
          <text:p text:style-name="P334"><text:span text:style-name="T334_1">The<text:s/></text:span><text:span text:style-name="T334_2">p</text:span><text:span text:style-name="T334_3">rogramme </text:span><text:span text:style-name="T334_4">will<text:s/></text:span><text:span text:style-name="T334_5">offer<text:s/>a<text:s/>strategic,<text:s/>high-impact<text:s/>approach<text:s/>to<text:s/>drive<text:s/>economic<text:s/>growth,<text:s/>enhance<text:s/>trade,<text:s/>and<text:s/>attract<text:s/>investment.<text:s/>By<text:s/>combining<text:s/>targeted<text:s/>technical<text:s/>assistance<text:s/>(TA)<text:s/></text:span><text:span text:style-name="T334_6">and<text:s/>capital<text:s/>expenditure<text:s/></text:span><text:span text:style-name="T334_7">with<text:s/></text:span><text:span text:style-name="T334_8">investment<text:s/>facilitation<text:s/>and<text:s/>market<text:s/>enabling<text:s/>support<text:s/>for</text:span><text:span text:style-name="T334_9"><text:s/>businesses,</text:span><text:span text:style-name="T334_10"><text:s/></text:span><text:span text:style-name="T334_11">the<text:s/>programme<text:s/>aims<text:s/>to:</text:span></text:p>
        </text:list-item>
      </text:list>
      <text:list text:style-name="LS22" xml:id="list117">
        <text:list-item>
          <text:list>
            <text:list-item>
              <text:p text:style-name="P335"><text:span text:style-name="T335_1">advance<text:s/>mutual<text:s/>UK<text:s/>and<text:s/>Nigerian<text:s/>economic<text:s/>objectives;</text:span></text:p>
            </text:list-item>
            <text:list-item>
              <text:p text:style-name="P336"><text:span text:style-name="T336_1">unlock<text:s/>sustainable<text:s/>growth<text:s/>opportunities<text:s/>in<text:s/>key<text:s/>sectors;</text:span></text:p>
            </text:list-item>
            <text:list-item>
              <text:p text:style-name="P337"><text:span text:style-name="T337_1">strengthen<text:s/>institutional<text:s/>capacity<text:s/>and<text:s/>business<text:s/>competitiveness;<text:s/>and</text:span></text:p>
            </text:list-item>
            <text:list-item>
              <text:p text:style-name="P338"><text:span text:style-name="T338_1">deliver<text:s/>strong<text:s/>value<text:s/>for<text:s/>money<text:s/>through<text:s/>measurable,<text:s/>scalable<text:s/>impact.</text:span></text:p>
            </text:list-item>
          </text:list>
        </text:list-item>
      </text:list>
      <text:p text:style-name="P339"/>
      <text:list text:style-name="LS5" xml:id="list121" text:continue-list="list1">
        <text:list-item>
          <text:p text:style-name="P340"><text:span text:style-name="T340_1">Programme<text:s/>design<text:s/>has<text:s/>been<text:s/>informed<text:s/>by<text:s/>evidence</text:span><text:span text:style-name="T340_2"><text:s/>and</text:span><text:span text:style-name="T340_3"><text:s/>lessons<text:s/>from<text:s/>previous<text:s/>programmes<text:s/>in<text:s/>Nigeria<text:s/>and<text:s/>across<text:s/>Africa</text:span><text:span text:style-name="T340_4">;</text:span><text:span text:style-name="T340_5"><text:s/>X-HMG<text:s/>consultations</text:span><text:span text:style-name="T340_6">;</text:span><text:span text:style-name="T340_7"><text:s/>academic<text:s/>and<text:s/>other<text:s/>sources<text:s/>of<text:s/>research<text:s/>and<text:s/>data<text:s/>(World<text:s/>Bank,<text:s/>IFC,<text:s/>think<text:s/>tanks)</text:span><text:span text:style-name="T340_8">;</text:span><text:span text:style-name="T340_9"><text:s/>and<text:s/>the<text:s/>Best<text:s/>Buys<text:s/>papers.<text:s text:c="2"/>The<text:s/>programme<text:s/>will<text:s/>include<text:s/>Great<text:s/>Buys<text:s/>such<text:s/>as<text:s/>policy<text:s/>advice<text:s/>and<text:s/>technical<text:s/>assistance<text:s/>to<text:s/>promote<text:s/>pro-growth<text:s/>policies<text:s/>and<text:s/>reducing<text:s/>(internal<text:s/>and<text:s/>external)<text:s/>trading<text:s/>costs.<text:s/>The<text:s/>FCDO<text:s/>portfolio<text:s/>and<text:s/>Best<text:s/>Buys<text:s/>suggest<text:s/>a<text:s/>hybrid<text:s/>proactive<text:s/>and<text:s/>practical<text:s/>approach<text:s/>is<text:s/>the<text:s/>most<text:s/>viable<text:s/>route<text:s/>to<text:s/>achieving<text:s/>programme<text:s/>objectives.<text:s text:c="2"/>This<text:s/>includes<text:s/>deploying<text:s/>expertise<text:s/>to<text:s/>inform<text:s/>the<text:s/>design<text:s/>and<text:s/>implementation<text:s/>of<text:s/>specific<text:s/>reforms<text:s/>and<text:s/>implementation<text:s/>strategies<text:s/>whilst<text:s/>building<text:s/>the<text:s/>capabilities<text:s/>and<text:s/>capacity<text:s/>of<text:s/>Nigerian<text:s/>economic<text:s/>institutions<text:s/>to<text:s/>deliver<text:s/>them.<text:s text:c="3"/>Firm-level<text:s/>technical<text:s/>support<text:s/>to<text:s/>provide<text:s/>or<text:s/>fund<text:s/>project<text:s/>preparation<text:s/>and<text:s/>advisory<text:s/>services<text:s/>to<text:s/>help<text:s/>address<text:s/>barriers<text:s/>to<text:s/>growth<text:s/>and<text:s/>help<text:s/>overcome<text:s/>investment<text:s/>and<text:s/>wider<text:s/>ecosystem<text:s/>obstacles<text:s/>are<text:s/>also<text:s/>critical.</text:span><text:span text:style-name="T340_10"><text:s text:c="2"/></text:span><text:span text:style-name="T340_11">Capital<text:s/>expenditure<text:s/>will<text:s/>be<text:s/>used<text:s/></text:span><text:span text:style-name="T340_12">strategically<text:s/></text:span><text:span text:style-name="T340_13">in<text:s/>the<text:s/>form<text:s/>of<text:s/>grants<text:s/></text:span><text:span text:style-name="T340_14">to<text:s/>businesses<text:s/></text:span><text:span text:style-name="T340_15">for<text:s/>example</text:span><text:span text:style-name="T340_16"><text:s/>as<text:s/></text:span><text:span text:style-name="T340_17">demonstration<text:s/>investments<text:s/>that<text:s/>unlock<text:s/>private<text:s/>capital.<text:s/>It<text:s/>will<text:s/>also<text:s/>enable<text:s/>co-investment<text:s/>in<text:s/>productive<text:s/>assets<text:s/>and<text:s/>infrastructure<text:s/>that<text:s/>catalyse<text:s/>trade<text:s/>and<text:s/>investment<text:s/>in<text:s/>high-potential<text:s/>sectors.</text:span><text:span text:style-name="T340_18"><text:s text:c="2"/></text:span></text:p>
        </text:list-item>
      </text:list>
      <text:p text:style-name="P341"/>
      <text:list text:style-name="LS5" xml:id="list122" text:continue-list="list1">
        <text:list-item>
          <text:p text:style-name="P342"><text:span text:style-name="T342_1">We<text:s/>expect<text:s/>the<text:s/>programme<text:s/>will<text:s/>initially<text:s/>focus<text:s/>delivery<text:s/>in<text:s/>southern<text:s/>Nigeria,<text:s/>where<text:s/>greater<text:s/>short-term<text:s/>growth<text:s/>opportunities<text:s/>exist,<text:s/></text:span><text:span text:style-name="T342_2">including</text:span><text:span text:style-name="T342_3"><text:s/>for<text:s/>UK<text:s/>firms.<text:s/>We<text:s/>anticipate<text:s/>early<text:s/>opportunities<text:s/>in<text:s/>the<text:s/>North,<text:s/>particularly<text:s/>in<text:s/>UK<text:s/>priority<text:s/>States<text:s/>such<text:s/>as<text:s/>Kano<text:s/>and<text:s/>Kaduna<text:s/>but<text:s/>recognise<text:s/>the<text:s/>programme<text:s/>will<text:s/>need<text:s/>to<text:s/>take<text:s/>a<text:s/>longer-term<text:s/>view<text:s/>of<text:s/>the<text:s/>investment<text:s/>climate<text:s/>in<text:s/>the<text:s/>North</text:span><text:span text:style-name="T342_4">.</text:span><text:span text:style-name="T342_5"><text:s/></text:span></text:p>
        </text:list-item>
      </text:list>
      <text:p text:style-name="P343"/>
      <text:p text:style-name="P344"><text:span text:style-name="T344_1">Technical<text:s/>assistance</text:span></text:p>
      <text:list text:style-name="LS5" xml:id="list123" text:continue-list="list1">
        <text:list-item>
          <text:p text:style-name="P345"><text:span text:style-name="T345_1">The<text:s/>programme<text:s/>will<text:s/>have<text:s/>a<text:s/>focus<text:s/>on<text:s/></text:span><text:span text:style-name="T345_2">providing<text:s/>technical<text:s/>assistance</text:span><text:span text:style-name="T345_3"><text:s/>(TA).<text:s text:c="2"/></text:span><text:span text:style-name="T345_4">The<text:s/>Types<text:s/>of<text:s/>TA<text:s/>of<text:s/>past<text:s/>use<text:s/>and<text:s/>future<text:s/>relevance<text:s/>in<text:s/>Nigeria<text:s/>include:</text:span></text:p>
        </text:list-item>
      </text:list>
      <text:list text:style-name="LS20" xml:id="list124">
        <text:list-item>
          <text:list>
            <text:list-item>
              <text:p text:style-name="P346"><text:span text:style-name="T346_1">Embedded<text:s/>TA</text:span><text:span text:style-name="T346_2"><text:s/>involves<text:s/>embedding<text:s/>experts<text:s/>(short<text:s/>or<text:s/>long<text:s/>term)<text:s/>within<text:s/>institutions<text:s/>to<text:s/>deliver<text:s/>support,<text:s/>fostering<text:s/>trust,<text:s/>continuity<text:s/>and<text:s/>collaboration.<text:s/>This<text:s/>approach<text:s/>is<text:s/>particularly<text:s/>effective<text:s/>in<text:s/>driving<text:s/>systemic<text:s/>reforms,<text:s/>by<text:s/>addressing<text:s/>strategic,<text:s/>policy<text:s/>(‘what<text:s/>can<text:s/>be<text:s/>done<text:s/>better’)<text:s/>and<text:s/>operational<text:s/>issues<text:s/>(‘how<text:s/>best<text:s/>to<text:s/>implement’).<text:s/>Embedded<text:s/>TA<text:s/>has<text:s/>significant<text:s/>potential<text:s/>to<text:s/>address<text:s/>complex<text:s/>issues,<text:s/>provided<text:s/>it<text:s/>includes<text:s/>clear<text:s/>exit<text:s/>strategies<text:s/>and<text:s/>emphasizes<text:s/>capacity<text:s/>transfer<text:s/>to<text:s/>sustain<text:s/>policy<text:s/>improvements<text:s/>and<text:s/>implementation.<text:s/></text:span></text:p>
            </text:list-item>
            <text:list-item>
              <text:p text:style-name="P347"><text:span text:style-name="T347_1">Peer-to-Peer<text:s/>learning</text:span><text:span text:style-name="T347_2"><text:s/>is<text:s/>often<text:s/>used<text:s/>to<text:s/>harness<text:s/>the<text:s/>power<text:s/>of<text:s/>collaboration<text:s/>and<text:s/>shared<text:s/>experiences<text:s/>among<text:s/>professionals<text:s/>and<text:s/>peer<text:s/>institutions.<text:s/>It<text:s/>enables<text:s/>respected<text:s/>and<text:s/>collective<text:s/>problem-solving.<text:s/>This<text:s/>model<text:s/>enables<text:s/>the<text:s/>transfer<text:s/>of<text:s/>professional<text:s/>knowledge<text:s/>through<text:s/>practical<text:s/>engagement<text:s/>and<text:s/>fosters<text:s/>networks<text:s/>and<text:s/>collaboration<text:s/>among<text:s/>stakeholders.<text:s/></text:span></text:p>
            </text:list-item>
            <text:list-item>
              <text:p text:style-name="P348"><text:span text:style-name="T348_1">In-house<text:s/>training</text:span><text:span text:style-name="T348_2"><text:s/>is<text:s/>designed<text:s/>to<text:s/>address<text:s/>an<text:s/>organisation’s<text:s/>immediate<text:s/>needs<text:s/>or<text:s/>contribute<text:s/>to<text:s/>broader<text:s/>organisational<text:s/>development<text:s/>by<text:s/>improving<text:s/>the<text:s/>skills<text:s/>and<text:s/>knowledge<text:s/>of<text:s/>its<text:s/>workforce.<text:s/>This<text:s/>model<text:s/>is<text:s/>particularly<text:s/>effective<text:s/>in<text:s/>building<text:s/>technical<text:s/>capacity<text:s/>in<text:s/>specific<text:s/>areas.<text:s/>However,<text:s/>its<text:s/>impact<text:s/>may<text:s/>be<text:s/>limited<text:s/>if<text:s/>not<text:s/>integrated<text:s/>into<text:s/>wider<text:s/>capacity-building<text:s/>strategies,<text:s/>and<text:s/>its<text:s/>success<text:s/>heavily<text:s/>depends<text:s/>on<text:s/>the<text:s/>quality<text:s/>of<text:s/>trainers<text:s/>and<text:s/>materials.<text:s/></text:span></text:p>
            </text:list-item>
            <text:list-item>
              <text:p text:style-name="P349"><text:span text:style-name="T349_1">Bespoke<text:s/>training</text:span><text:span text:style-name="T349_2">:<text:s/>This<text:s/>type<text:s/>of<text:s/>TA<text:s/>is<text:s/>designed<text:s/>to<text:s/>meet<text:s/>specific<text:s/>needs<text:s/>by<text:s/>addressing<text:s/>specialized<text:s/>gaps<text:s/>in<text:s/>knowledge<text:s/>or<text:s/>skills.<text:s/>While<text:s/>bespoke<text:s/>training<text:s/>is<text:s/>highly<text:s/>effective<text:s/>for<text:s/>targeted<text:s/>interventions,<text:s/>integrating<text:s/>it<text:s/>into<text:s/>broader<text:s/>capacity-building<text:s/>strategies<text:s/>is<text:s/>essential<text:s/>to<text:s/>achieve<text:s/>lasting<text:s/>impact<text:s/>and<text:s/>organizational<text:s/>development.</text:span></text:p>
            </text:list-item>
            <text:list-item>
              <text:p text:style-name="P350"><text:span text:style-name="T350_1">Training<text:s/>of<text:s/>Trainers<text:s/>(</text:span><text:span text:style-name="T350_2">ToT</text:span><text:span text:style-name="T350_3">)<text:s/>aims<text:s/>to<text:s/>create<text:s/>a<text:s/>multiplier<text:s/>effect<text:s/>that<text:s/>extends<text:s/>the<text:s/>reach<text:s/>of<text:s/>training<text:s/>efforts.<text:s/>It<text:s/>has<text:s/>been<text:s/>widely<text:s/>adopted<text:s/>in<text:s/>areas<text:s/>like<text:s/>service<text:s/>delivery<text:s/>and<text:s/>program<text:s/>management<text:s/>due<text:s/>to<text:s/>its<text:s/>scalability.<text:s/>This<text:s/>approach<text:s/>fosters<text:s/>the<text:s/>development<text:s/>of<text:s/>a<text:s/>cadre<text:s/>of<text:s/>local<text:s/>experts,<text:s/>promoting<text:s/>sustainability.<text:s/>However,<text:s/>its<text:s/>success<text:s/>depends<text:s/>heavily<text:s/>on<text:s/>the<text:s/>quality<text:s/>of<text:s/>the<text:s/>initial<text:s/>training<text:s/>and<text:s/>trainers,<text:s/>and<text:s/>without<text:s/>robust<text:s/>monitoring,<text:s/>the<text:s/>quality<text:s/>of<text:s/>subsequent<text:s/>training<text:s/>cycles<text:s/>may<text:s/>decline</text:span></text:p>
            </text:list-item>
          </text:list>
        </text:list-item>
      </text:list>
      <text:p text:style-name="P351"/>
      <text:list text:style-name="LS5" xml:id="list129" text:continue-list="list1">
        <text:list-item>
          <text:p text:style-name="P352"><text:span text:style-name="T352_1">TA<text:s/>has<text:s/>been<text:s/>used<text:s/>by<text:s/></text:span><text:span text:style-name="T352_2">BHC</text:span><text:span text:style-name="T352_3"><text:s/></text:span><text:span text:style-name="T352_4">N</text:span><text:span text:style-name="T352_5">igeria</text:span><text:span text:style-name="T352_6"><text:s/>to<text:s/>support<text:s/>change<text:s/>in<text:s/>six<text:s/>functional<text:s/>areas<text:s/>(see<text:s/>Figure<text:s/>1),<text:s/>as<text:s/>evident<text:s/>from<text:s/>an<text:s/>analysis<text:s/>of<text:s/>programme<text:s/>documents<text:s/>and<text:s/>notes<text:s/>from<text:s/>stakeholder<text:s/>interviews.<text:s text:c="2"/>In<text:s/>practice,<text:s/>programmes<text:s/>often<text:s/>integrate<text:s/>multiple<text:s/>TA<text:s/>modalities<text:s/>to<text:s/>effectively<text:s/>drive<text:s/>changes<text:s/>in<text:s/>more<text:s/>than<text:s/>one<text:s/>functional<text:s/>area<text:s/>to<text:s/>pursue<text:s/>the<text:s/>overall<text:s/>programme<text:s/>objectives.<text:s/>The<text:s/>choice<text:s/>and<text:s/>mix<text:s/>of<text:s/>TA<text:s/>and<text:s/>functional<text:s/>areas<text:s/>of<text:s/>focus<text:s/>are<text:s/>dependent<text:s/>on<text:s/>the<text:s/>sector<text:s/>and<text:s/>prevailing<text:s/>context.</text:span></text:p>
        </text:list-item>
      </text:list>
      <table:table table:style-name="Table4">
        <table:table-column table:style-name="Column10"/>
        <table:table-row table:style-name="Row18">
          <table:table-cell table:style-name="Cell43">
            <text:p text:style-name="P353"><text:bookmark-start text:name="_Ref195049514"/><text:bookmark-start text:name="_Toc195045885"/><text:span text:style-name="T353_1">Figure<text:s/></text:span><text:span text:style-name="T353_2"><text:sequence text:name="Figure" text:formula="ooow:Figure+1">1</text:sequence></text:span><text:bookmark-end text:name="_Ref195049514"/><text:span text:style-name="T353_3"><text:tab/>Forms<text:s/>and<text:s/>Change<text:s/>Areas<text:s/>(Functional<text:s/>Objectives)<text:s/>of<text:s/>TA<text:s/>in<text:s/>Nigeria</text:span><text:bookmark-end text:name="_Toc195045885"/></text:p>
            <text:p text:style-name="P354"><draw:frame svg:x="0cm" svg:y="0cm" svg:width="11.615cm" svg:height="8.149cm" draw:style-name="FR1" text:anchor-type="as-char" draw:z-index="0"><draw:image xlink:href="Pictures/image1.png" xlink:type="simple" xlink:show="embed" xlink:actuate="onLoad"/></draw:frame></text:p>
            <text:p text:style-name="P355"/>
          </table:table-cell>
        </table:table-row>
      </table:table>
      <text:p text:style-name="P356"/>
      <text:p text:style-name="P357"><text:span text:style-name="T357_1">B</text:span><text:span text:style-name="T357_2">elow<text:s/></text:span><text:span text:style-name="T357_3">is<text:s/>a<text:s/>summary</text:span><text:span text:style-name="T357_4"><text:s/>these<text:s/>six<text:s/>functional<text:s/>change<text:s/>areas<text:s/>and<text:s/>types<text:s/>of<text:s/>TA<text:s/>used</text:span><text:span text:style-name="T357_5">:</text:span></text:p>
      <text:list text:style-name="LS20" xml:id="list130">
        <text:list-item>
          <text:list>
            <text:list-item>
              <text:p text:style-name="P358"><text:span text:style-name="T358_1">Capacity<text:s/>building<text:s/>(individual/Organisation)</text:span><text:span text:style-name="T358_2">—TA<text:s/>has<text:s/>been<text:s/>used<text:s/>to<text:s/>build<text:s/>individual<text:s/>and<text:s/>organisational<text:s/>capacity<text:s/>through<text:s/>training,<text:s/>mentorship,<text:s/>and<text:s/>peer-to-peer<text:s/>learning.<text:s/>Such<text:s/>capacity-building<text:s/>TA<text:s/>inputs<text:s/>have<text:s/>led<text:s/>to<text:s/>improvements<text:s/>in<text:s/>systems,<text:s/>structures,<text:s/>and<text:s/>processes,<text:s/>enabling<text:s/>institutions,<text:s/>including<text:s/>public<text:s/>and<text:s/>private,<text:s/>to<text:s/>deliver<text:s/>better<text:s/>and<text:s/>sustained<text:s/>advances<text:s/>in<text:s/>performance.<text:s/></text:span></text:p>
            </text:list-item>
            <text:list-item>
              <text:p text:style-name="P359"><text:span text:style-name="T359_1">Advocacy<text:s/>and<text:s/>Accountability</text:span><text:span text:style-name="T359_2">:<text:s/>TA<text:s/>inputs<text:s/>have<text:s/>played<text:s/>a<text:s/>vital<text:s/>role<text:s/>in<text:s/>advocating<text:s/>changes<text:s/>in<text:s/>how<text:s/>government<text:s/>organisations<text:s/>(at<text:s/>all<text:s/>levels)<text:s/>function<text:s/>to<text:s/>enhance<text:s/>inclusion<text:s/>and<text:s/>accountability.<text:s/></text:span><text:span text:style-name="T359_3">BHC<text:s/></text:span><text:span text:style-name="T359_4">Nigeria</text:span><text:span text:style-name="T359_5"><text:s/>TA<text:s/>has<text:s/>supported<text:s/>the<text:s/>strengthening<text:s/>of<text:s/>public<text:s/>sector<text:s/>policies<text:s/>and<text:s/>practices,<text:s/>oversight<text:s/>mechanisms<text:s/>and<text:s/>reporting<text:s/>systems<text:s/>to<text:s/>improve<text:s/>transparency,<text:s/>monitor<text:s/>performance,<text:s/>and<text:s/>uphold<text:s/>standards.<text:s/></text:span></text:p>
            </text:list-item>
            <text:list-item>
              <text:p text:style-name="P360"><text:span text:style-name="T360_1">Convening<text:s/>and<text:s/>Facilitating:<text:s/></text:span><text:span text:style-name="T360_2">TA<text:s/>has<text:s/>been<text:s/>utilised<text:s/>to<text:s/>support<text:s/>the<text:s/>establishment<text:s/>of<text:s/>platforms<text:s/>for<text:s/>dialogue,<text:s/>collaboration,<text:s/>and<text:s/>consensus-building<text:s/>among<text:s/>diverse<text:s/>stakeholders,<text:s/>including<text:s/>government,<text:s/>civil<text:s/>society,<text:s/>and<text:s/></text:span><text:span text:style-name="T360_3">development<text:s/></text:span><text:span text:style-name="T360_4">partners</text:span><text:span text:style-name="T360_5">.</text:span><text:span text:style-name="T360_6"><text:s/>This<text:s/>type<text:s/>of<text:s/>TA<text:s/>has<text:s/>been<text:s/>especially<text:s/>effective<text:s/>in<text:s/>fostering<text:s/>alliances<text:s/>on<text:s/>both<text:s/>supply<text:s/>and<text:s/>demand<text:s/>sides<text:s/>to<text:s/>promote<text:s/>sustainable<text:s/>progressive<text:s/>policy<text:s/>reforms.</text:span></text:p>
            </text:list-item>
            <text:list-item>
              <text:p text:style-name="P361"><text:span text:style-name="T361_1">Improving<text:s/>Systems<text:s/>of<text:s/>Service<text:s/>Delivery</text:span><text:span text:style-name="T361_2">:<text:s/>A<text:s/>mix<text:s/>of<text:s/>TA<text:s/>modalities<text:s/>has<text:s/>been<text:s/>used<text:s/>to<text:s/>help<text:s/>redesign<text:s/>and<text:s/>improve<text:s/>service<text:s/>delivery<text:s/>systems,<text:s/>notably<text:s/>to<text:s/>improve<text:s/>efficiency,<text:s/>equity,<text:s/>and<text:s/>responsiveness<text:s/>in<text:s/>service<text:s/>delivery<text:s/>in<text:s/>private<text:s/>and<text:s/>public<text:s/>sector<text:s/>agencies.<text:s/>Embedded<text:s/>TA,<text:s/>facilitated<text:s/>training<text:s/>and<text:s/>peer-to-peer<text:s/>mechanisms<text:s/>are<text:s/>recorded<text:s/>as<text:s/>some<text:s/>of<text:s/>the<text:s/>forms<text:s/>of<text:s/>TA<text:s/>have<text:s/>been<text:s/>used<text:s/>to<text:s/>address<text:s/>capacity<text:s/>gaps,<text:s/>streamline<text:s/>processes,<text:s/>and<text:s/>introduce<text:s/>innovative<text:s/>approaches<text:s/>to<text:s/>enhance<text:s/>accessibility<text:s/>and<text:s/>quality<text:s/>of<text:s/>essential<text:s/>services<text:s/>in<text:s/>areas<text:s/>such<text:s/>as<text:s/>healthcare,<text:s/>education,<text:s/>and<text:s/>infrastructure.<text:s/></text:span></text:p>
            </text:list-item>
            <text:list-item>
              <text:p text:style-name="P362"><text:span text:style-name="T362_1">Structural<text:s/>Reforms:</text:span><text:span text:style-name="T362_2"><text:s/>Different<text:s/>forms<text:s/>of<text:s/>TA<text:s/>have<text:s/>often<text:s/>been<text:s/>combined<text:s/>to<text:s/>support<text:s/>the<text:s/>local<text:s/>partners<text:s/>(mostly<text:s/>government<text:s/>MDAs)<text:s/>in<text:s/>their<text:s/>efforts<text:s/>to<text:s/>analyse,<text:s/>design,<text:s/>and<text:s/>implement<text:s/></text:span><text:span text:style-name="T362_3">reforms<text:s/>to<text:s/>address<text:s/>deep-rooted<text:s/>structural<text:s/>inefficiencies<text:s/>and<text:s/>inequities<text:s/>in<text:s/>governance,<text:s/>policy,<text:s/>and<text:s/>operational<text:s/>frameworks.</text:span></text:p>
            </text:list-item>
            <text:list-item>
              <text:p text:style-name="P363"><text:span text:style-name="T363_1">Research,<text:s/>Policy,<text:s/>and<text:s/>Strategy</text:span><text:span text:style-name="T363_2">:<text:s/>UK<text:s/>government-funded<text:s/>programmes<text:s/>have<text:s/>also<text:s/>used<text:s/>some<text:s/>of<text:s/>the<text:s/>identified<text:s/>TA<text:s/>models<text:s/>to<text:s/>support<text:s/>the<text:s/>generation<text:s/>of<text:s/>evidence-based<text:s/>research<text:s/>to<text:s/>inform<text:s/>policy<text:s/>decisions<text:s/>and<text:s/>strategic<text:s/>planning,<text:s/>ensuring<text:s/>interventions<text:s/>are<text:s/>grounded<text:s/>in<text:s/>robust<text:s/>data<text:s/>and<text:s/>aligned<text:s/>with<text:s/>developmental<text:s/>goals.</text:span></text:p>
            </text:list-item>
          </text:list>
        </text:list-item>
      </text:list>
      <text:p text:style-name="P364"/>
      <text:list text:style-name="LS5" xml:id="list136" text:continue-list="list1">
        <text:list-item>
          <text:p text:style-name="P365"><text:span text:style-name="T365_1">A<text:s/>recent<text:s/>review<text:s/></text:span><text:span text:style-name="T365_2">conducted</text:span><text:span text:style-name="T365_3"><text:s/>by<text:s/></text:span><text:span text:style-name="T365_4">the</text:span><text:span text:style-name="T365_5"><text:s/>Programme<text:s/>Monitoring<text:s/>Evaluation<text:s/>and<text:s/>Learning<text:s/>Programme<text:s/>(PMEL),<text:s/>completed<text:s/>in<text:s/>April<text:s/>2025</text:span><text:span text:style-name="T365_6">,<text:s/>assessed<text:s/>the<text:s/>effectiveness<text:s/>of<text:s/>UK-funded<text:s/>Technical<text:s/>Assistance<text:s/>(TA)<text:s/>in<text:s/>Nigeria.</text:span><text:span text:style-name="T365_7"><text:s/>The<text:s/>review<text:s/></text:span><text:span text:style-name="T365_8">identified<text:s/>seven<text:s/>key<text:s/>TA<text:s/></text:span><text:span text:style-name="T365_9">modalities<text:s/></text:span><text:span text:style-name="T365_10">used<text:s/></text:span><text:span text:style-name="T365_11">in<text:s/>recent<text:s/>years,<text:s/>including<text:s/>embedded<text:s/>long</text:span><text:span text:style-name="T365_12">-</text:span><text:span text:style-name="T365_13"><text:s/>and<text:s/>short-term<text:s/>experts,<text:s/>peer-to-peer<text:s/>institutional<text:s/></text:span><text:span text:style-name="T365_14">partnerships,</text:span><text:span text:style-name="T365_15"><text:s/>and<text:s/></text:span><text:span text:style-name="T365_16">various<text:s/>forms<text:s/>of<text:s/></text:span><text:span text:style-name="T365_17">training.</text:span><text:span text:style-name="T365_18"><text:s/>It<text:s/>found<text:s/>that<text:s/></text:span><text:span text:style-name="T365_19">TA<text:s/>has<text:s/></text:span><text:span text:style-name="T365_20">supported<text:s/>both</text:span><text:span text:style-name="T365_21"><text:s/>incremental<text:s/>and<text:s/>transformational<text:s/>change<text:s/></text:span><text:span text:style-name="T365_22">across<text:s/></text:span><text:span text:style-name="T365_23">six<text:s/>functional<text:s/>areas,<text:s/></text:span><text:span text:style-name="T365_24">particularly<text:s/>in<text:s/>building<text:s/>individual<text:s/>and<text:s/>organisational</text:span><text:span text:style-name="T365_25"><text:s/>capacity</text:span><text:span text:style-name="T365_26">,<text:s/>driving</text:span><text:span text:style-name="T365_27"><text:s/>policy<text:s/>and<text:s/>legal<text:s/></text:span><text:span text:style-name="T365_28">reforms,<text:s/>reshaping<text:s/>institutional<text:s/>structures</text:span><text:span text:style-name="T365_29">,<text:s/>and<text:s/>improving<text:s/>systems<text:s/>of<text:s/>service<text:s/>delivery.<text:s/></text:span><text:span text:style-name="T365_30">The<text:s/>review<text:s/>emphasised<text:s/>that</text:span><text:span text:style-name="T365_31"><text:s/>TA<text:s/>effectiveness<text:s/></text:span><text:span text:style-name="T365_32">depends<text:s/>heavily</text:span><text:span text:style-name="T365_33"><text:s/>on<text:s/></text:span><text:span text:style-name="T365_34">a<text:s/></text:span><text:span text:style-name="T365_35">Thinking<text:s/>and<text:s/>Working<text:s/>Politically<text:s/>(TWP)<text:s/></text:span><text:span text:style-name="T365_36">approach,<text:s/>which<text:s/>requires<text:s/></text:span><text:span text:style-name="T365_37">adapting<text:s/>to<text:s/></text:span><text:span text:style-name="T365_38">Nigeria’s</text:span><text:span text:style-name="T365_39"><text:s/>political<text:s/>economy</text:span><text:span text:style-name="T365_40">,<text:s/>fostering<text:s/></text:span><text:span text:style-name="T365_41">local<text:s/>ownership,<text:s/></text:span><text:span text:style-name="T365_42">securing<text:s/></text:span><text:span text:style-name="T365_43">political<text:s/>commitment,<text:s/>and<text:s/>ensuring<text:s/></text:span><text:span text:style-name="T365_44">that<text:s/>TA<text:s/>supply<text:s/>is<text:s/>responsive<text:s/>to<text:s/>demand.<text:s/>Success<text:s/>factors<text:s/>included<text:s/>flexible<text:s/>design,<text:s/>continuous<text:s/>learning,<text:s/>and<text:s/>collaborative<text:s/>engagement<text:s/>with<text:s/>local<text:s/>partners.<text:s/>However,<text:s/>the<text:s/>review<text:s/>also<text:s/>highlighted<text:s/>constraints<text:s/>such<text:s/>as<text:s/>rigid<text:s/>contracting<text:s/>processes,<text:s/>inflexible<text:s/>results<text:s/>frameworks,<text:s/>and<text:s/>payment<text:s/>mechanisms<text:s/>that<text:s/>favour<text:s/>predefined<text:s/>outputs<text:s/>over<text:s/>adaptive<text:s/>delivery.<text:s/>To<text:s/>enhance<text:s/>impact,</text:span><text:span text:style-name="T365_45"><text:s/>the<text:s/></text:span><text:span text:style-name="T365_46">review<text:s/>recommended<text:s/>more<text:s/></text:span><text:span text:style-name="T365_47">agile<text:s/>and<text:s/>context-sensitive</text:span><text:span text:style-name="T365_48"><text:s/></text:span><text:span text:style-name="T365_49">deployment<text:s/>of<text:s/>TA</text:span><text:span text:style-name="T365_50">,<text:s/>including</text:span><text:span text:style-name="T365_51"><text:s/>expanding<text:s/>framework<text:s/>contracts<text:s/>for<text:s/>cross-sectoral<text:s/>mobilisation<text:s/>and<text:s/>revisiting<text:s/>models<text:s/>that<text:s/></text:span><text:span text:style-name="T365_52">empower<text:s/>Senior<text:s/>Responsible<text:s/>Officers<text:s/>(</text:span><text:span text:style-name="T365_53">SROs</text:span><text:span text:style-name="T365_54">)<text:s/>to<text:s/>directly</text:span><text:span text:style-name="T365_55"><text:s/>engage<text:s/>bespoke<text:s/>technical<text:s/>specialists</text:span><text:span text:style-name="T365_56">.</text:span></text:p>
        </text:list-item>
      </text:list>
      <text:p text:style-name="P366"/>
      <text:p text:style-name="P367"><text:span text:style-name="T367_1">Investment<text:s/>Facilitation<text:s/>and<text:s/>Market<text:s/>Enabling<text:s/>Support</text:span></text:p>
      <text:p text:style-name="P368"/>
      <text:list text:style-name="LS5" xml:id="list137" text:continue-list="list1">
        <text:list-item>
          <text:p text:style-name="P369"><text:span text:style-name="T369_1">Investment<text:s/>facilitation<text:s/>and<text:s/>market<text:s/>enabling<text:s/>support<text:s/>encompasses<text:s/>a<text:s/>wide<text:s/>range<text:s/>of<text:s/></text:span><text:span text:style-name="T369_2">development<text:s/>partner</text:span><text:span text:style-name="T369_3">-backed<text:s/>interventions<text:s/>that<text:s/>help<text:s/>unlock<text:s/>private<text:s/>capital<text:s/>in<text:s/>challenging<text:s/>markets.<text:s/>These<text:s/>include<text:s/>providing<text:s/>robust<text:s/>market<text:s/>and<text:s/>commercial<text:s/>intelligence,<text:s/>helping<text:s/>investors<text:s/>navigate<text:s/>complex<text:s/>regulatory<text:s/>environments,<text:s/>and<text:s/>offering<text:s/>tailored<text:s/>de-risking<text:s/>tools<text:s/>such<text:s/>as<text:s/>feasibility<text:s/>studies,<text:s/>transaction<text:s/>advisory<text:s/>services,<text:s/>and<text:s/>incubators.<text:s/>D</text:span><text:span text:style-name="T369_4">evelopment<text:s/>partners</text:span><text:span text:style-name="T369_5"><text:s/>also<text:s/>guide<text:s/>the<text:s/>design<text:s/>and<text:s/>deployment<text:s/>of<text:s/>risk-sharing<text:s/>instruments</text:span><text:span text:style-name="T369_6">,<text:s/></text:span><text:span text:style-name="T369_7">such<text:s/>as<text:s/>advisory<text:s/>grants<text:s/>or<text:s/>cost-sharing<text:s/>mechanisms</text:span><text:span text:style-name="T369_8">,<text:s/></text:span><text:span text:style-name="T369_9">that<text:s/>make<text:s/>early-stage<text:s/>investments<text:s/>more<text:s/>viable.<text:s/>Crucially,<text:s/>this<text:s/>support<text:s/>extends<text:s/>to<text:s/>“</text:span><text:span text:style-name="T369_10">hand-holding</text:span><text:span text:style-name="T369_11">”<text:s/>services,<text:s/>including<text:s/>matchmaking<text:s/>between<text:s/>investors<text:s/>and<text:s/>local<text:s/>enterprises,<text:s/>building<text:s/>deal<text:s/>pipelines,<text:s/>and<text:s/>fostering<text:s/>partnerships<text:s/>that<text:s/>catalyse<text:s/>investment</text:span><text:span text:style-name="T369_12">,<text:s/></text:span><text:span text:style-name="T369_13">particularly<text:s/>in<text:s/>sectors<text:s/>that<text:s/>promote<text:s/></text:span><text:span text:style-name="T369_14">transformative</text:span><text:span text:style-name="T369_15"><text:s/>growth.</text:span></text:p>
        </text:list-item>
      </text:list>
      <text:p text:style-name="P370"/>
      <text:list text:style-name="LS5" xml:id="list138" text:continue-list="list1">
        <text:list-item>
          <text:p text:style-name="P371"><text:span text:style-name="T371_1">Evidence<text:s/>from<text:s/>UK-backed<text:s/>initiatives<text:s/>shows<text:s/>that<text:s/>this<text:s/>approach<text:s/>can<text:s/>be<text:s/>highly<text:s/>effective.<text:s/>The<text:s/>Africa<text:s/>Resilience<text:s/>Investment<text:s/>Accelerator<text:s/>(ARIA),<text:s/>led<text:s/>by<text:s/>British<text:s/>International<text:s/>Investment<text:s/>(BII)<text:s/>and<text:s/>supported<text:s/>by<text:s/>FMO</text:span><text:span text:style-name="T371_2"><text:s/>(Dutch<text:s/>entrepreneurial<text:s/>development<text:s/>bank)</text:span><text:span text:style-name="T371_3">,<text:s/>is<text:s/>a<text:s/>flagship<text:s/>example<text:s/>of<text:s/>UK<text:s/>investment<text:s/>facilitation<text:s/>in<text:s/>action.<text:s/>Operating<text:s/>in<text:s/>frontier<text:s/>markets<text:s/>such<text:s/>as<text:s/>Benin,<text:s/>Ethiopia,<text:s/>Liberia,<text:s/>and<text:s/>Sierra<text:s/>Leone,<text:s/>ARIA<text:s/>combines<text:s/>market<text:s/>intelligence,<text:s/>transaction<text:s/>support,<text:s/>and<text:s/>strategic<text:s/>partnerships<text:s/>to<text:s/>build<text:s/>commercial<text:s/>hubs<text:s/>and<text:s/>attract<text:s/>investment<text:s/>into<text:s/>sectors<text:s/>like<text:s/>agribusiness,<text:s/>logistics,<text:s/>and<text:s/>light<text:s/>manufacturing.<text:s/>The<text:s/>initiative<text:s/>has<text:s/>demonstrated<text:s/>how<text:s/>donor-backed<text:s/>facilitation<text:s/>can<text:s/>overcome<text:s/>infrastructure<text:s/>gaps<text:s/>and<text:s/>policy<text:s/>challenges<text:s/>to<text:s/>unlock<text:s/>private<text:s/>capital<text:s/>in<text:s/>high-potential<text:s/>but<text:s/>underserved<text:s/>markets.</text:span></text:p>
        </text:list-item>
      </text:list>
      <text:p text:style-name="P372"/>
      <text:list text:style-name="LS5" xml:id="list139" text:continue-list="list1">
        <text:list-item>
          <text:p text:style-name="P373"><text:span text:style-name="T373_1">Another<text:s/>example<text:s/>is<text:s/></text:span><text:span text:style-name="T373_2">the<text:s/>UK<text:s/></text:span><text:span text:style-name="T373_3">government</text:span><text:span text:style-name="T373_4">’s<text:s/>support<text:s/>for<text:s/>sector<text:s/>transformation<text:s/>programmes,<text:s/>which<text:s/>have<text:s/>used<text:s/>a<text:s/>mix<text:s/>of<text:s/>grants,<text:s/>technical<text:s/>assistance,<text:s/>and<text:s/>market<text:s/>development<text:s/>tools<text:s/>to<text:s/>stimulate<text:s/>investment<text:s/>in<text:s/>priority<text:s/>sectors.<text:s/>In<text:s/>countries<text:s/>like<text:s/>Kenya<text:s/>and<text:s/>Uganda,<text:s/></text:span><text:span text:style-name="T373_5">UK</text:span><text:span text:style-name="T373_6">-funded<text:s/>programmes<text:s/>have<text:s/>helped<text:s/>build<text:s/>investment<text:s/>pipelines<text:s/>in<text:s/>agriculture<text:s/>and<text:s/>infrastructure<text:s/>by<text:s/>supporting<text:s/>feasibility<text:s/>studies,<text:s/>regulatory<text:s/>reform,<text:s/>and<text:s/>matchmaking<text:s/>between<text:s/>investors<text:s/>and<text:s/>local<text:s/>enterprises.<text:s/>These<text:s/>programmes<text:s/>have<text:s/>shown<text:s/>that<text:s/>targeted<text:s/>facilitation<text:s/>can<text:s/>lead<text:s/>to<text:s/>increased<text:s/>investment<text:s/>flows,<text:s/>improved<text:s/>productivity,<text:s/>and<text:s/>more<text:s/>diversified<text:s/>economic<text:s/>activity.</text:span></text:p>
        </text:list-item>
      </text:list>
      <text:p text:style-name="P374"/>
      <text:list text:style-name="LS5" xml:id="list140" text:continue-list="list1">
        <text:list-item>
          <text:p text:style-name="P375"><text:span text:style-name="T375_1">Grants<text:s/>are<text:s/>a<text:s/>key<text:s/>component<text:s/>of<text:s/>this<text:s/>broader<text:s/>facilitation<text:s/>effort.<text:s/>They<text:s/>are<text:s/>often<text:s/>used<text:s/>to<text:s/>fund<text:s/>technical<text:s/>assistance,<text:s/>capacity<text:s/>building,<text:s/>and<text:s/>early-stage<text:s/>project<text:s/>development,<text:s/>helping<text:s/>to<text:s/>reduce<text:s/>transaction<text:s/>costs<text:s/>and<text:s/>prepare<text:s/>enterprises<text:s/>and<text:s/>sectors<text:s/>for<text:s/>investment.<text:s/>For<text:s/>example,<text:s/></text:span><text:span text:style-name="T375_2">the<text:s/>UK</text:span><text:span text:style-name="T375_3">’s<text:s/>Regional<text:s/>Infrastructure<text:s/>for<text:s/>Trade<text:s/>Facilitation<text:s/>programme<text:s/>used<text:s/>grants<text:s/>to<text:s/>support<text:s/>infrastructure<text:s/>upgrades<text:s/>and<text:s/>regulatory<text:s/>improvements<text:s/>across<text:s/>East<text:s/>Africa,<text:s/>directly<text:s/>contributing<text:s/>to<text:s/>increased<text:s/>trade<text:s/>and<text:s/>investment<text:s/></text:span><text:span text:style-name="T375_4">in<text:s/>non-traditional<text:s/>sectors.<text:s/>These<text:s/>grant-based<text:s/>interventions<text:s/>not<text:s/>only<text:s/>prepare<text:s/>firms<text:s/>for<text:s/>investment<text:s/>but<text:s/>also<text:s/>help<text:s/>build<text:s/>the<text:s/>broader<text:s/>ecosystem</text:span><text:span text:style-name="T375_5">,</text:span><text:span text:style-name="T375_6"><text:s/>-<text:s/></text:span><text:span text:style-name="T375_7">skills,<text:s/>data,<text:s/>networks,<text:s/>needed<text:s/>to<text:s/>sustain<text:s/>growth.</text:span></text:p>
        </text:list-item>
      </text:list>
      <text:p text:style-name="P376"/>
      <text:list text:style-name="LS5" xml:id="list141" text:continue-list="list1">
        <text:list-item>
          <text:p text:style-name="P377"><text:span text:style-name="T377_1">Together,<text:s/>these<text:s/>examples<text:s/>demonstrate<text:s/>that<text:s/>investment<text:s/>facilitation<text:s/>and<text:s/>market<text:s/>enabling<text:s/>support<text:s/>is<text:s/>not<text:s/>just<text:s/>about<text:s/>mobilising<text:s/>finance</text:span><text:span text:style-name="T377_2">,<text:s/></text:span><text:span text:style-name="T377_3">it’s<text:s/>about<text:s/>shaping<text:s/>markets,<text:s/>building<text:s/>confidence,<text:s/>and<text:s/>creating<text:s/>the<text:s/>conditions<text:s/>for<text:s/>long-term</text:span><text:span text:style-name="T377_4"><text:s/></text:span><text:span text:style-name="T377_5">economic<text:s/>transformation.<text:s/></text:span></text:p>
        </text:list-item>
      </text:list>
      <text:p text:style-name="P378"/>
      <text:list text:style-name="LS5" xml:id="list142" text:continue-list="list1">
        <text:list-item>
          <text:p text:style-name="P379"><text:span text:style-name="T379_1">Among<text:s/>the<text:s/>various<text:s/>forms<text:s/>of<text:s/>investment<text:s/>facilitation<text:s/>and<text:s/>market<text:s/>enabling<text:s/>support,<text:s/>transaction<text:s/>advisory<text:s/>and<text:s/>deal<text:s/>facilitation<text:s/>consistently<text:s/>emerge<text:s/>as<text:s/>some<text:s/>of<text:s/>the<text:s/>most<text:s/>effective<text:s/>tools.<text:s/>These<text:s/>services<text:s/>help<text:s/>bridge<text:s/>the<text:s/>gap<text:s/>between<text:s/>investors<text:s/>and<text:s/>enterprises<text:s/>by<text:s/>reducing<text:s/>information<text:s/>asymmetries,<text:s/>structuring<text:s/>deals,<text:s/>and<text:s/>building<text:s/>trust</text:span><text:span text:style-name="T379_2">,<text:s/></text:span><text:span text:style-name="T379_3">especially<text:s/>in<text:s/>markets<text:s/>where<text:s/>financial<text:s/>ecosystems<text:s/>are<text:s/>underdeveloped.<text:s/>Programmes<text:s/>supported<text:s/>by<text:s/></text:span><text:span text:style-name="T379_4">the<text:s/>UK</text:span><text:span text:style-name="T379_5"><text:s/>and<text:s/>other<text:s/>d</text:span><text:span text:style-name="T379_6">evelopment<text:s/>partners</text:span><text:span text:style-name="T379_7"><text:s/>have<text:s/>shown<text:s/>that<text:s/>neutral<text:s/>intermediaries<text:s/>can<text:s/>play<text:s/>a<text:s/>catalytic<text:s/>role<text:s/>in<text:s/>unlocking<text:s/>investment,<text:s/>particularly<text:s/>in<text:s/>sectors<text:s/>like<text:s/>agribusiness,<text:s/>renewable<text:s/>energy,<text:s/>and<text:s/>infrastructure.<text:s/>By<text:s/>guiding<text:s/>investors<text:s/>through<text:s/>due<text:s/>diligence<text:s/>and<text:s/>connecting<text:s/>them<text:s/>with<text:s/>credible<text:s/>local<text:s/>partners,<text:s/>transaction<text:s/>advisory<text:s/>services<text:s/>significantly<text:s/>increase<text:s/>the<text:s/>likelihood<text:s/>of<text:s/>deal<text:s/>closure<text:s/>and<text:s/>long-term<text:s/>engagement.</text:span></text:p>
        </text:list-item>
      </text:list>
      <text:p text:style-name="P380"/>
      <text:list text:style-name="LS5" xml:id="list143" text:continue-list="list1">
        <text:list-item>
          <text:p text:style-name="P381"><text:span text:style-name="T381_1">Equally<text:s/>impactful<text:s/>are<text:s/>interventions<text:s/>that<text:s/>provide<text:s/>market<text:s/>intelligence<text:s/>and<text:s/>regulatory<text:s/>navigation.<text:s/>Investors<text:s/>often<text:s/>cite<text:s/>lack<text:s/>of<text:s/>reliable<text:s/>data<text:s/>and<text:s/>complex<text:s/>policy<text:s/>environments<text:s/>as<text:s/>major<text:s/>deterrents<text:s/>to<text:s/>entering<text:s/>new<text:s/>markets.<text:s/>Donor-backed<text:s/>support<text:s/>that<text:s/>offers<text:s/>tailored<text:s/>commercial<text:s/>insights<text:s/>and<text:s/>helps<text:s/>navigate<text:s/>local<text:s/>regulations<text:s/>has<text:s/>proven<text:s/>essential<text:s/>in<text:s/>attracting<text:s/>high-quality<text:s/>investment.<text:s/>For<text:s/>example,<text:s/>UK-supported<text:s/>initiatives<text:s/>in<text:s/>East<text:s/>Africa<text:s/>have<text:s/>used<text:s/>feasibility<text:s/>studies<text:s/>and<text:s/>policy<text:s/>reform<text:s/>assistance<text:s/>to<text:s/>open<text:s/>up<text:s/>new<text:s/>opportunities<text:s/>in<text:s/>trade,<text:s/>logistics,<text:s/>and<text:s/>manufacturing.<text:s/>These<text:s/>tools<text:s/>are<text:s/>particularly<text:s/>effective<text:s/>during<text:s/>the<text:s/>pre-investment<text:s/>phase,<text:s/>when<text:s/>investors<text:s/>are<text:s/>assessing<text:s/>market<text:s/>viability<text:s/>and<text:s/>risk.</text:span></text:p>
        </text:list-item>
      </text:list>
      <text:p text:style-name="P382"/>
      <text:list text:style-name="LS5" xml:id="list144" text:continue-list="list1">
        <text:list-item>
          <text:p text:style-name="P383"><text:span text:style-name="T383_1">Matchmaking<text:s/>and<text:s/>pipeline<text:s/>development<text:s/>also<text:s/>stand<text:s/>out<text:s/>as<text:s/>high-impact<text:s/>strategies,<text:s/>especially<text:s/>when<text:s/>paired<text:s/>with<text:s/>grants<text:s/>and<text:s/>technical<text:s/>assistance.<text:s/>By<text:s/>identifying<text:s/>and<text:s/>preparing<text:s/>investment-ready<text:s/>enterprises,<text:s/>d</text:span><text:span text:style-name="T383_2">evelopment<text:s/>partners<text:s/></text:span><text:span text:style-name="T383_3">help<text:s/>build<text:s/>a<text:s/>steady<text:s/>flow<text:s/>of<text:s/>viable<text:s/>opportunities<text:s/>for<text:s/>investors.<text:s/>Grants<text:s/>used<text:s/>for<text:s/>early-stage<text:s/>project<text:s/>development,<text:s/>capacity<text:s/>building,<text:s/>and<text:s/>cost-sharing<text:s/>further<text:s/>reduce<text:s/>transaction<text:s/>costs<text:s/>and<text:s/>make<text:s/>it<text:s/>easier<text:s/>for<text:s/>small<text:s/>and<text:s/>medium-sized<text:s/>enterprises<text:s/>to<text:s/>participate<text:s/>in<text:s/>new<text:s/>value<text:s/>chains.<text:s/>Evidence<text:s/>from<text:s/>UK</text:span><text:span text:style-name="T383_4"><text:s/>funded</text:span><text:span text:style-name="T383_5"><text:s/>programmes<text:s/>such<text:s/>as<text:s/>ARIA<text:s/>and<text:s/></text:span><text:span text:style-name="T383_6">FinGAP</text:span><text:span text:style-name="T383_7"><text:s/>shows<text:s/>that<text:s/>combining<text:s/>these<text:s/>tools<text:s/>can<text:s/>unlock<text:s/>significant<text:s/>private<text:s/>capital,<text:s/>stimulate<text:s/>productivity,<text:s/>and<text:s/>support<text:s/></text:span><text:span text:style-name="T383_8">transformative<text:s/></text:span><text:span text:style-name="T383_9">growth.<text:s/>Ultimately,<text:s/>the<text:s/>most<text:s/>effective<text:s/>investment<text:s/>facilitation<text:s/>approaches<text:s/>are<text:s/>those<text:s/>that<text:s/>are<text:s/>multi-layered,<text:s/>context-specific,<text:s/>and<text:s/>designed<text:s/>to<text:s/>address<text:s/>the<text:s/>full<text:s/>spectrum<text:s/>of<text:s/>barriers<text:s/>to<text:s/>investment.</text:span></text:p>
        </text:list-item>
      </text:list>
      <text:p text:style-name="P384"/>
      <text:list text:style-name="LS5" xml:id="list145" text:continue-list="list1">
        <text:list-item>
          <text:p text:style-name="P385"><text:span text:style-name="T385_1">The<text:s/>programme<text:s/>will<text:s/>work<text:s/>closely<text:s/>with<text:s/>the<text:s/>UK<text:s/>Department<text:s/>for<text:s/>Business<text:s/>and<text:s/>Trade<text:s/>(DBT),<text:s/>potentially<text:s/>underpinned<text:s/>by<text:s/>a<text:s/>Memorandum<text:s/>of<text:s/>Understanding<text:s/>(MoU),<text:s/>to<text:s/>ensure<text:s/>full<text:s/>alignment<text:s/>with<text:s/>the<text:s/>UK<text:s/>Industrial<text:s/>Strategy<text:s/>and<text:s/>the<text:s/>Enhanced<text:s/>Trade<text:s/>and<text:s/>Investment<text:s/>Partnership<text:s/>(ETIP).<text:s text:c="2"/>This<text:s/>collaboration<text:s/>will<text:s/>help<text:s/>maximise<text:s/>opportunities<text:s/>for<text:s/>secondary<text:s/>benefits<text:s/>through<text:s/>investment<text:s/>facilitation<text:s/>and<text:s/>market<text:s/>enabling<text:s/>support.<text:s/>By<text:s/>leveraging<text:s/>DBT’s<text:s/>strategic<text:s/>priorities<text:s/>and<text:s/>ETIP’s<text:s/>sectoral<text:s/>focus,<text:s/>including<text:s/>legal<text:s/>services,<text:s/>financial<text:s/>services,<text:s/>education,<text:s/>health<text:s/>and<text:s/>life<text:s/>sciences,<text:s/>and<text:s/>creative<text:s/>industries,<text:s/>the<text:s/>programme<text:s/>will<text:s/>create<text:s/>a<text:s/>coherent<text:s/>framework<text:s/>for<text:s/></text:span><text:span text:style-name="T385_2">promoting</text:span><text:span text:style-name="T385_3"><text:s/>mutual<text:s/></text:span><text:span text:style-name="T385_4">growth</text:span><text:span text:style-name="T385_5">.<text:s/>This<text:s/>approach<text:s/>will<text:s/>ensure<text:s/>that<text:s/>interventions<text:s/>not<text:s/>only<text:s/>mobilise<text:s/>investment<text:s/>but<text:s/>also<text:s/>strengthen<text:s/>market<text:s/>systems,<text:s/>build<text:s/>investor<text:s/>confidence,<text:s/>and<text:s/>catalyse<text:s/>transformative<text:s/>partnerships<text:s/>across<text:s/>priority<text:s/>sectors.</text:span></text:p>
        </text:list-item>
      </text:list>
      <text:p text:style-name="P386"/>
      <text:p text:style-name="P387"><text:span text:style-name="T387_1">What<text:s/>the<text:s/>programme<text:s/>will<text:s/>do</text:span></text:p>
      <text:list text:style-name="LS5" xml:id="list146" text:continue-list="list1">
        <text:list-item>
          <text:p text:style-name="P388"><text:span text:style-name="T388_1">The<text:s/>programme<text:s/>will<text:s/>deliver<text:s/>targeted<text:s/>Technical<text:s/>Assistance<text:s/>(TA)<text:s/>to<text:s/>strengthen<text:s/>the<text:s/>capabilities<text:s/>and<text:s/>capacity<text:s/>of<text:s/>individuals,<text:s/>businesses,<text:s/>and<text:s/>government<text:s/>institutions</text:span><text:span text:style-name="T388_2"><text:s/>and<text:s/>also<text:s/>support<text:s/>regular<text:s/>dialogue<text:s/>between<text:s/>the<text:s/>private<text:s/>sector,<text:s/>law<text:s/>makers<text:s/>and<text:s/>the<text:s/>executive.<text:s/>The<text:s/></text:span><text:span text:style-name="T388_3">support<text:s/>will<text:s/>be<text:s/>grounded<text:s/>in<text:s/>a<text:s/>modern<text:s/>collaborative<text:s/>partnership<text:s/>-<text:s/>tailored<text:s/>to<text:s/></text:span><text:span text:style-name="T388_4">be<text:s/>demand-led,<text:s/></text:span><text:span text:style-name="T388_5">address<text:s/>specific<text:s/>needs<text:s/>and<text:s/>drive<text:s/>systemic<text:s/>improvements.<text:s text:c="2"/>Key<text:s/>areas<text:s/>of<text:s/>TA<text:s/>delivery<text:s/>include:</text:span></text:p>
        </text:list-item>
      </text:list>
      <text:list text:style-name="LS14" xml:id="list147">
        <text:list-item>
          <text:list>
            <text:list-item>
              <text:p text:style-name="P389"><text:span text:style-name="T389_1">Training<text:s/>&amp;<text:s/>Capacity<text:s/>Building:<text:s/>Addressing<text:s/>skills<text:s/>and<text:s/>capacity<text:s/>gaps<text:s/>to<text:s/>strengthen<text:s/>institutional<text:s/>capacity<text:s/>to<text:s/>meet<text:s/>immediate<text:s/>and<text:s/>long-term<text:s/>organisational<text:s/>needs.</text:span></text:p>
            </text:list-item>
            <text:list-item>
              <text:p text:style-name="P390"><text:span text:style-name="T390_1">Policy<text:s/>Development:<text:s/>Supporting<text:s/>the<text:s/>design<text:s/>and<text:s/>implementation<text:s/>of<text:s/>effective<text:s/>policies,<text:s/>such<text:s/>as<text:s/>industrial<text:s/>strategies<text:s/>and<text:s/>macroeconomic<text:s/>reforms.</text:span></text:p>
            </text:list-item>
            <text:list-item>
              <text:p text:style-name="P391"><text:span text:style-name="T391_1">Project<text:s/>Support:<text:s/>Providing<text:s/>expert<text:s/>guidance<text:s/>and<text:s/>resources<text:s/>for<text:s/>project<text:s/>design,<text:s/>planning,<text:s/>and<text:s/>the<text:s/>development<text:s/>of<text:s/>investment<text:s/>pipelines.</text:span></text:p>
            </text:list-item>
            <text:list-item>
              <text:p text:style-name="P392"><text:span text:style-name="T392_1">Knowledge<text:s/>Transfer:<text:s/>Facilitating<text:s/>the<text:s/>exchange<text:s/>of<text:s/>best<text:s/>practices<text:s/>and<text:s/>technical<text:s/>expertise,<text:s/>including<text:s/>through<text:s/>embedded<text:s/>advisers,<text:s/>peer-to-peer<text:s/>learning,<text:s/>and<text:s/>institutional<text:s/>partnerships.</text:span></text:p>
            </text:list-item>
          </text:list>
        </text:list-item>
      </text:list>
      <text:p text:style-name="P393"/>
      <text:list text:style-name="LS5" xml:id="list151" text:continue-list="list1">
        <text:list-item>
          <text:p text:style-name="P394"><text:span text:style-name="T394_1">Where<text:s/>feasible,<text:s/>experts<text:s/>from<text:s/>UK<text:s/>institutions</text:span><text:span text:style-name="T394_2">,<text:s/>like<text:s/>DBT,</text:span><text:span text:style-name="T394_3"><text:s/>will<text:s/>work<text:s/>alongside<text:s/>Nigerian<text:s/>counterparts<text:s/>to:</text:span></text:p>
        </text:list-item>
      </text:list>
      <text:list text:style-name="LS10" xml:id="list152">
        <text:list-item>
          <text:p text:style-name="P395"><text:span text:style-name="T395_1">Help government<text:s/>bodies improve<text:s/>the<text:s/>business<text:s/>environment,<text:s/>trade<text:s/>policies,<text:s/>and<text:s/>investment<text:s/>strategies.</text:span></text:p>
        </text:list-item>
        <text:list-item>
          <text:p text:style-name="P396"><text:span text:style-name="T396_1">Support private<text:s/>sector<text:s/>actors with<text:s/>research,<text:s/>feasibility<text:s/>studies,<text:s/>and<text:s/>deal<text:s/>structuring<text:s/>to<text:s/>attract<text:s/>investment.</text:span></text:p>
        </text:list-item>
      </text:list>
      <text:p text:style-name="P397"/>
      <text:list text:style-name="LS5" xml:id="list154" text:continue-list="list1">
        <text:list-item>
          <text:p text:style-name="P398"><text:span text:style-name="T398_1">Investment<text:s/>Facilitation<text:s/>and<text:s/>Market<text:s/>Enabling<text:s/>Support</text:span><text:span text:style-name="T398_2"><text:s/>will<text:s/>be<text:s/>provided<text:s/>to<text:s/></text:span><text:span text:style-name="T398_3">private<text:s/>companies<text:s/>to<text:s/>support<text:s/>innovative<text:s/>projects<text:s/>and<text:s/>facilitate<text:s/>trade<text:s/>deals.<text:s/></text:span><text:span text:style-name="T398_4">This<text:s/>support<text:s/>will</text:span><text:span text:style-name="T398_5"><text:s/>aim<text:s/>to:</text:span></text:p>
        </text:list-item>
      </text:list>
      <text:list text:style-name="LS14" xml:id="list155">
        <text:list-item>
          <text:list>
            <text:list-item>
              <text:p text:style-name="P399"><text:span text:style-name="T399_1">Reduce<text:s/>risk<text:s/>and<text:s/>promote<text:s/>innovation,<text:s/>unlocking<text:s/>new<text:s/>avenues<text:s/>for<text:s/>growth<text:s/>and<text:s/>trade.</text:span></text:p>
            </text:list-item>
            <text:list-item>
              <text:p text:style-name="P400"><text:span text:style-name="T400_1">Address<text:s/>financial<text:s/>and<text:s/>technical<text:s/>barriers<text:s/>faced<text:s/>by<text:s/>businesses<text:s/>seeking<text:s/>to<text:s/>invest<text:s/>in<text:s/>frontier<text:s/>markets<text:s/>such<text:s/>as<text:s/>Nigeria.<text:s/></text:span></text:p>
            </text:list-item>
            <text:list-item>
              <text:p text:style-name="P401"><text:span text:style-name="T401_1">Be<text:s/>carefully<text:s/>structured<text:s/>to<text:s/>avoid<text:s/>distorting<text:s/>market<text:s/>dynamics<text:s/>or<text:s/>creating<text:s/>unfair<text:s/>advantages.<text:s/></text:span></text:p>
            </text:list-item>
            <text:list-item>
              <text:p text:style-name="P402"><text:span text:style-name="T402_1">Complement<text:s/>private<text:s/>investment<text:s/>and<text:s/>loans,<text:s/>serving<text:s/>as<text:s/>a<text:s/>catalyst<text:s/>rather<text:s/>than<text:s/>a<text:s/>replacement<text:s/>for<text:s/>commercial<text:s/>financing.<text:s/></text:span></text:p>
            </text:list-item>
          </text:list>
        </text:list-item>
      </text:list>
      <text:p text:style-name="P403"/>
      <text:list text:style-name="LS5" xml:id="list159" text:continue-list="list1">
        <text:list-item>
          <text:p text:style-name="P404"><text:span text:style-name="T404_1">The<text:s/>programme<text:s/>will<text:s/></text:span><text:span text:style-name="T404_2">align<text:s/>with<text:s/>the<text:s/>UK’s<text:s/>Industrial<text:s/>Strategy<text:s/>by<text:s/></text:span><text:span text:style-name="T404_3">s</text:span><text:span text:style-name="T404_4">upport</text:span><text:span text:style-name="T404_5">ing</text:span><text:span text:style-name="T404_6"><text:s/>the<text:s/>effective<text:s/>implementation<text:s/>of<text:s/>the<text:s/>UK-Nigeria<text:s/>Enhanced<text:s/>Trade<text:s/>and<text:s/>Investment<text:s/>Partnership<text:s/>(ETIP),<text:s/>through<text:s/>mobilising<text:s/>and<text:s/>deploying<text:s/>resources<text:s/>strategically<text:s/>across<text:s/>priority<text:s/>sectors</text:span><text:span text:style-name="T404_7">,<text:s/>including<text:s/>legal<text:s/>services,<text:s/>financial<text:s/>services,<text:s/>education,<text:s/>health<text:s/>and<text:s/>life<text:s/>sciences<text:s/>and<text:s/>creative<text:s/>industries</text:span><text:span text:style-name="T404_8">.<text:s/>This<text:s/>includes<text:s/>aligning<text:s/>development<text:s/>assistance<text:s/>and<text:s/>technical<text:s/>cooperation<text:s/>with<text:s/>ETIP<text:s/>objectives<text:s/>to<text:s/>strengthen<text:s/>institutional<text:s/>capacity,<text:s/>improve<text:s/>the<text:s/>regulatory<text:s/>environment,</text:span><text:span text:style-name="T404_9"><text:s/>tackle<text:s/>market<text:s/>access<text:s/>barriers</text:span><text:span text:style-name="T404_10"><text:s/>and<text:s/>unlock<text:s/>private<text:s/>sector<text:s/>investment.</text:span><text:span text:style-name="T404_11"><text:s text:c="2"/></text:span><text:span text:style-name="T404_12">W</text:span><text:span text:style-name="T404_13">hile<text:s/>not<text:s/>every<text:s/>activity<text:s/>must<text:s/>benefit<text:s/>the<text:s/>UK,</text:span><text:span text:style-name="T404_14"><text:s/>the<text:s/>programme<text:s/></text:span><text:span text:style-name="T404_15">will<text:s/>apply<text:s/>a<text:s/>prioritisation<text:s/>criterion<text:s/>aligned<text:s/>to<text:s/>the<text:s/>ETIP<text:s/>and<text:s/>ultimately<text:s/>the<text:s/>UK<text:s/>Industrial<text:s/>Strategy</text:span><text:span text:style-name="T404_16">,<text:s/>which<text:s/>defines</text:span><text:span text:style-name="T404_17"><text:s/>secondary<text:s/>benefit<text:s/></text:span><text:span text:style-name="T404_18">to<text:s/>the<text:s/>UK<text:s/></text:span><text:span text:style-name="T404_19">(e.g.<text:s/>UK<text:s/>expertise,<text:s/>export<text:s/>potential</text:span><text:span text:style-name="T404_20">.</text:span></text:p>
        </text:list-item>
      </text:list>
      <text:p text:style-name="P405"/>
      <text:p text:style-name="P406"><text:span text:style-name="T406_1">How<text:s/>the<text:s/>project<text:s/>will<text:s/>do<text:s/>this</text:span></text:p>
      <text:p text:style-name="P407"/>
      <text:list text:style-name="LS5" xml:id="list160" text:continue-list="list1">
        <text:list-item>
          <text:p text:style-name="P408"><text:span text:style-name="T408_1">The<text:s/>UK<text:s/>Nigeria<text:s/>Growth<text:s/>programme<text:s/>will<text:s/>use<text:s/>one<text:s/>or<text:s/>more<text:s/>channels<text:s/>to<text:s/>deliver<text:s/>these<text:s/>activities.</text:span><text:span text:style-name="T408_2"><text:s text:c="2"/>However</text:span><text:span text:style-name="T408_3">,<text:s/>t</text:span><text:span text:style-name="T408_4">o<text:s/>minimise<text:s/>complexity,<text:s/>we<text:s/>will<text:s/></text:span><text:span text:style-name="T408_5">ensure<text:s/>the<text:s/>number<text:s/>of<text:s/>delivery<text:s/>channels<text:s/>is<text:s/>justifiable<text:s/>and<text:s/>based<text:s/>on<text:s/>the<text:s/>best<text:s/>mechanisms<text:s/>for<text:s/>delivering<text:s/>the<text:s/>objectives<text:s/>of<text:s/>the<text:s/>programme.</text:span><text:span text:style-name="T408_6"><text:s text:c="2"/>That<text:s/>said,<text:s/>the<text:s/>programme<text:s/>is<text:s/>expected<text:s/>to<text:s/>be<text:s/>more</text:span><text:span text:style-name="T408_7"><text:s/>programme<text:s/>management<text:s/>intensive</text:span><text:span text:style-name="T408_8"><text:s/></text:span><text:span text:style-name="T408_9">than<text:s/>usual,<text:s/>because<text:s/>of<text:s/>the<text:s/>need<text:s/>to<text:s/>retain<text:s/>flexibility<text:s/>and<text:s/>responsiveness.<text:s/></text:span><text:span text:style-name="T408_10"><text:s/>The<text:s/>main<text:s/></text:span><text:span text:style-name="T408_11">potential<text:s/></text:span><text:span text:style-name="T408_12">delivery<text:s/>channels<text:s/></text:span><text:span text:style-name="T408_13">are:</text:span></text:p>
        </text:list-item>
      </text:list>
      <text:list text:style-name="LS14" xml:id="list161">
        <text:list-item>
          <text:list>
            <text:list-item>
              <text:p text:style-name="P409"><text:span text:style-name="T409_1">BHC-managed<text:s/>facility</text:span><text:span text:style-name="T409_2"><text:s/>including<text:s/></text:span><text:span text:style-name="T409_3">programme<text:s/>funded<text:s/>posts<text:s/>(PFPs</text:span><text:span text:style-name="T409_4">)</text:span></text:p>
            </text:list-item>
            <text:list-item>
              <text:p text:style-name="P410"><text:span text:style-name="T410_1">Facility<text:s/>managed<text:s/>by<text:s/>a<text:s/>private<text:s/>sector<text:s/>manager<text:s/>sourced<text:s/>commercially</text:span></text:p>
            </text:list-item>
            <text:list-item>
              <text:p text:style-name="P411"><text:span text:style-name="T411_1">Growth<text:s/></text:span><text:span text:style-name="T411_2">Investment<text:s/>Partnership<text:s/>instrument</text:span></text:p>
            </text:list-item>
            <text:list-item>
              <text:p text:style-name="P412"><text:span text:style-name="T412_1">MoU<text:s/>with<text:s/>an<text:s/>IFI</text:span></text:p>
            </text:list-item>
            <text:list-item>
              <text:p text:style-name="P413"><text:span text:style-name="T413_1">FCDO<text:s/>CMP</text:span></text:p>
            </text:list-item>
            <text:list-item>
              <text:p text:style-name="P414"><text:span text:style-name="T414_1">MoUs</text:span><text:span text:style-name="T414_2"><text:s/>with<text:s/>other<text:s/>HMG<text:s/>departments,<text:s/>most<text:s/>notably<text:s/>DBT,<text:s/>and<text:s/>other<text:s/>relevant<text:s/>UK<text:s/>institutions</text:span></text:p>
            </text:list-item>
            <text:list-item>
              <text:p text:style-name="P415"><text:span text:style-name="T415_1">Accountable<text:s/>Grants<text:s/>with<text:s/>not-for-profit<text:s/>organisations</text:span></text:p>
            </text:list-item>
          </text:list>
        </text:list-item>
      </text:list>
      <text:p text:style-name="P416"/>
      <text:list text:style-name="LS5" xml:id="list168" text:continue-list="list1">
        <text:list-item>
          <text:p text:style-name="P417"><text:span text:style-name="T417_1">The<text:s/>option<text:s/>of<text:s/>extending<text:s/>the<text:s/>NEST<text:s/>business<text:s/>case<text:s/>was<text:s/>also<text:s/>considered<text:s/>but<text:s/>this</text:span><text:span text:style-name="T417_2"><text:s/>was<text:s/>discounted<text:s/>because<text:s/>the<text:s/>shift<text:s/>in<text:s/>focus<text:s/>would<text:s/>go<text:s/>beyond<text:s/>the<text:s/>scope<text:s/>of<text:s/>the<text:s/>current<text:s/>NEST<text:s/>business<text:s/>case,<text:s/>particularly<text:s/>the<text:s/>elements<text:s/>on<text:s/>working<text:s/>directly<text:s/>with<text:s/>the<text:s/>private<text:s/>sector.<text:s text:c="2"/>The<text:s/>current<text:s/>NEST<text:s/>programme<text:s/>is<text:s/>acting<text:s/>as<text:s/></text:span><text:span text:style-name="T417_3">a<text:s/>bridge<text:s/>to<text:s/>prepare<text:s/>the<text:s/>ground<text:s/>for<text:s/>this<text:s/>programme.<text:s text:c="2"/></text:span><text:span text:style-name="T417_4">Ongoing<text:s/></text:span><text:span text:style-name="T417_5">NEST<text:s/>objectives<text:s/>will<text:s/>be<text:s/></text:span><text:span text:style-name="T417_6">captur</text:span><text:span text:style-name="T417_7">e</text:span><text:span text:style-name="T417_8">d</text:span><text:span text:style-name="T417_9"><text:s/>in<text:s/>this<text:s/>programme<text:s/>once<text:s/>it<text:s/>is<text:s/>up<text:s/>and<text:s/>running.<text:s text:c="2"/></text:span></text:p>
        </text:list-item>
      </text:list>
      <text:p text:style-name="P418"/>
      <text:list text:style-name="LS5" xml:id="list169" text:continue-list="list1">
        <text:list-item>
          <text:p text:style-name="P419"><text:span text:style-name="T419_1">The</text:span><text:span text:style-name="T419_2"><text:s/>potential</text:span><text:span text:style-name="T419_3"><text:s/>channels<text:s/>and<text:s/></text:span><text:span text:style-name="T419_4">their<text:s/>merits<text:s/>are</text:span><text:span text:style-name="T419_5"><text:s/>set<text:s/>out<text:s/>below</text:span><text:span text:style-name="T419_6">:</text:span></text:p>
        </text:list-item>
      </text:list>
      <text:p text:style-name="P420"/>
      <text:list text:style-name="LS8" xml:id="list170">
        <text:list-item>
          <text:list>
            <text:list-item>
              <text:p text:style-name="P421"><text:span text:style-name="T421_1">BHC-managed<text:s/>facility<text:s/></text:span></text:p>
            </text:list-item>
          </text:list>
        </text:list-item>
      </text:list>
      <text:p text:style-name="P422"/>
      <text:list text:style-name="LS5" xml:id="list171" text:continue-list="list1">
        <text:list-item>
          <text:p text:style-name="P423"><text:span text:style-name="T423_1">This<text:s/>option<text:s/>would<text:s/>give<text:s/>BHC<text:s/>greater<text:s/>control<text:s/>over<text:s/>delivery<text:s/>and<text:s/>therefore<text:s/>greater<text:s/>ability<text:s/>to<text:s/>respond<text:s/>flexibly<text:s/>as<text:s/>needs<text:s/>arise.<text:s text:c="2"/></text:span><text:span text:style-name="T423_2">A<text:s/>facility<text:s/>managed<text:s/>internally<text:s/>would<text:s/>involve</text:span><text:span text:style-name="T423_3"><text:s/></text:span><text:span text:style-name="T423_4">const</text:span><text:span text:style-name="T423_5">itut</text:span><text:span text:style-name="T423_6">ing<text:s/>a<text:s/>specific<text:s/>team<text:s/>to<text:s/>deliver<text:s/>the<text:s/>programme<text:s/>including<text:s/>a<text:s/>mx<text:s/>of<text:s/>existing<text:s/>staff<text:s/>and<text:s/></text:span><text:span text:style-name="T423_7">programme<text:s/>funded<text:s/>posts<text:s/>(PFPs)</text:span><text:span text:style-name="T423_8"><text:s/>BHC<text:s/>staff<text:s/>managing<text:s/>several<text:s/>separate,<text:s/>smaller<text:s/>contracts,<text:s/>Memoranda<text:s/>of<text:s/>Understanding<text:s/>(MoUs)<text:s/>and<text:s/></text:span><text:span text:style-name="T423_9">Accountable<text:s/></text:span><text:span text:style-name="T423_10">Grants<text:s/>(</text:span><text:span text:style-name="T423_11">AGs</text:span><text:span text:style-name="T423_12">)</text:span><text:span text:style-name="T423_13">.<text:s/>This<text:s/>channel<text:s/>has<text:s/>the<text:s/>advantage<text:s/>of<text:s/>avoiding<text:s/>the<text:s/>financial<text:s/>cost<text:s/>of<text:s/>a</text:span><text:span text:style-name="T423_14">n<text:s/></text:span><text:span text:style-name="T423_15">external</text:span><text:span text:style-name="T423_16"><text:s/>project<text:s/>manager</text:span><text:span text:style-name="T423_17"><text:s/>or<text:s/>supplier</text:span><text:span text:style-name="T423_18">.<text:s/>The<text:s/>disadvantages<text:s/>include:<text:s/>the<text:s/>amount<text:s/>of<text:s/>staff<text:s/>time<text:s/>needed<text:s/>for<text:s/>procuring<text:s/>and<text:s/>managing<text:s/>support,<text:s/>e.g.<text:s/>conducting<text:s/>due<text:s/>diligence<text:s/>assessments<text:s/>where<text:s/>required.</text:span></text:p>
        </text:list-item>
      </text:list>
      <text:p text:style-name="P424"/>
      <text:list text:style-name="LS8" xml:id="list172" text:continue-list="list170">
        <text:list-item>
          <text:list>
            <text:list-item>
              <text:p text:style-name="P425"><text:span text:style-name="T425_1">Facility<text:s/>managed<text:s/>by<text:s/>a<text:s/>private</text:span><text:span text:style-name="T425_2"><text:s/>implementing<text:s/>partner</text:span><text:span text:style-name="T425_3"><text:s/>sourced<text:s/>commercially</text:span><text:span text:style-name="T425_4"><text:s/></text:span></text:p>
            </text:list-item>
          </text:list>
        </text:list-item>
      </text:list>
      <text:p text:style-name="P426"/>
      <text:list text:style-name="LS5" xml:id="list173" text:continue-list="list1">
        <text:list-item>
          <text:p text:style-name="P427"><text:span text:style-name="T427_1">A<text:s/>facility<text:s/>managed<text:s/>by<text:s/>a<text:s/>private<text:s/>service<text:s/>provider<text:s/>w</text:span><text:span text:style-name="T427_2">ould</text:span><text:span text:style-name="T427_3"><text:s/>be<text:s/>responsible<text:s/>for<text:s/>procuring<text:s/>and<text:s/>contracting<text:s/>individuals<text:s/>or<text:s/>subcontracting<text:s/>firms<text:s/>or<text:s/>not-for-profit<text:s/>bodies<text:s/>to<text:s/>deliver<text:s/>activities.<text:s/>This<text:s/>channel<text:s/>has<text:s/>the<text:s/>advantages<text:s/></text:span><text:span text:style-name="T427_4">of</text:span><text:span text:style-name="T427_5"><text:s/>streamlining<text:s/>and<text:s/>reducing<text:s/>project<text:s/>management<text:s/>responsibilities<text:s/>of<text:s/>BHC<text:s/>staff,<text:s/>including<text:s/>reducing<text:s/>number<text:s/>of<text:s/>contracts<text:s/>and<text:s/>accountable<text:s/>grants<text:s/>(AGs)<text:s/>to<text:s/>manage;<text:s/>flexibility<text:s/>to<text:s/>respond<text:s/>to<text:s/>opportunities<text:s/>and<text:s/>to<text:s/>adjust<text:s/>activities<text:s/>at<text:s/>low<text:s/>marginal<text:s/>cost<text:s/>to<text:s/>BHC.<text:s/>The<text:s/>disadvantages<text:s/>of<text:s/>this<text:s/>channel<text:s/>include<text:s/></text:span><text:span text:style-name="T427_6">a<text:s/>reduction<text:s/>in<text:s/>the<text:s/>ability<text:s/>to<text:s/>respond<text:s/>flexibly<text:s/>although<text:s/>that<text:s/>will<text:s/>depend<text:s/>on<text:s/>the<text:s/>decision<text:s/>making<text:s/>and<text:s/>governance<text:s/>arrangement;<text:s/>as<text:s/>well<text:s/>as<text:s/></text:span><text:span text:style-name="T427_7">the<text:s/>cost<text:s/>of<text:s/>a<text:s/>private<text:s/>sector<text:s/>facility<text:s/>manager<text:s/>and<text:s/>the<text:s/>need<text:s/>to<text:s/>oversee<text:s/>the<text:s/>contract.</text:span></text:p>
        </text:list-item>
      </text:list>
      <text:p text:style-name="P428"/>
      <text:list text:style-name="LS8" xml:id="list174" text:continue-list="list170">
        <text:list-item>
          <text:list>
            <text:list-item>
              <text:p text:style-name="P429"><text:span text:style-name="T429_1">MoU<text:s/>with<text:s/>an<text:s/>IFI</text:span><text:span text:style-name="T429_2"><text:s/></text:span><text:span text:style-name="T429_3">possibly<text:s/>to<text:s/>address<text:s/>specific<text:s/></text:span><text:span text:style-name="T429_4">investment,<text:s/>trade<text:s/>or<text:s/></text:span><text:span text:style-name="T429_5">market<text:s/>access<text:s/>issues</text:span></text:p>
            </text:list-item>
          </text:list>
        </text:list-item>
      </text:list>
      <text:p text:style-name="P430"/>
      <text:list text:style-name="LS5" xml:id="list175" text:continue-list="list1">
        <text:list-item>
          <text:p text:style-name="P431"><text:span text:style-name="T431_1">An<text:s/>MoU<text:s/>with<text:s/>an<text:s/>IFI<text:s/>would<text:s/>see<text:s/>that<text:s/>international<text:s/>institution<text:s/>manage<text:s/>an<text:s/>agreed<text:s/>programme<text:s/>of<text:s/>work<text:s/>in<text:s/>an<text:s/>area<text:s/>of<text:s/>its<text:s/>expertise.<text:s/>The<text:s/>advantages<text:s/>of<text:s/>using<text:s/>an<text:s/>MoU<text:s/>with<text:s/>an<text:s/>IFI</text:span><text:span text:style-name="T431_2"><text:s/></text:span><text:span text:style-name="T431_3">include<text:s/>their<text:s/>deep<text:s/>technical<text:s/>expertise;<text:s/>and<text:s/>the<text:s/>potential<text:s/>for<text:s/>the<text:s/>ODA<text:s/>to<text:s/>improve<text:s/>the<text:s/>impact<text:s/>of<text:s/>large<text:s/>lending<text:s/>programmes<text:s/>and<text:s/>policy<text:s/>debate.<text:s/></text:span><text:span text:style-name="T431_4">An<text:s/>added<text:s/>advantage<text:s/>may<text:s/>be<text:s/>their<text:s/>traction<text:s/>with<text:s/>the<text:s/>Nigerian<text:s/>Gov</text:span><text:span text:style-name="T431_5">ernment</text:span><text:span text:style-name="T431_6">.<text:s text:c="2"/></text:span><text:span text:style-name="T431_7">The<text:s/>disadvantages<text:s/>of<text:s/>this<text:s/>channel<text:s/>include<text:s/>the<text:s/>cost<text:s/>and<text:s/>time<text:s/>of<text:s/>agreeing<text:s/>work<text:s/>plans</text:span><text:span text:style-name="T431_8">,<text:s/>undertaking<text:s/>due<text:s/>diligence<text:s/></text:span><text:span text:style-name="T431_9">and</text:span><text:span text:style-name="T431_10">,<text:s/>we</text:span><text:span text:style-name="T431_11"><text:s/>often</text:span><text:span text:style-name="T431_12"><text:s/>have<text:s/>very<text:s/>limited<text:s/>control<text:s/>over<text:s/>what’s<text:s/>delivered<text:s/>and<text:s/>route<text:s/>for<text:s/>influence.<text:s/></text:span></text:p>
        </text:list-item>
      </text:list>
      <text:p text:style-name="P432"/>
      <text:list text:style-name="LS8" xml:id="list176" text:continue-list="list170">
        <text:list-item>
          <text:list>
            <text:list-item>
              <text:p text:style-name="P433"><text:span text:style-name="T433_1">FCDO<text:s/>CMP</text:span><text:span text:style-name="T433_2">s</text:span><text:span text:style-name="T433_3"><text:s/></text:span></text:p>
            </text:list-item>
          </text:list>
        </text:list-item>
      </text:list>
      <text:p text:style-name="P434"/>
      <text:list text:style-name="LS5" xml:id="list177" text:continue-list="list1">
        <text:list-item>
          <text:p text:style-name="P435"><text:span text:style-name="T435_1">BHC’s<text:s/>economic<text:s/>portfolio<text:s/>already<text:s/>includes<text:s/></text:span><text:span text:style-name="T435_2">activities<text:s/>delivered<text:s/>by<text:s/></text:span><text:span text:style-name="T435_3">CMPs</text:span><text:span text:style-name="T435_4"><text:s/>managed<text:s/>by<text:s/>FCDO’s<text:s/>C</text:span><text:span text:style-name="T435_5">entres<text:s/>of<text:s/>Expertise</text:span><text:span text:style-name="T435_6">,<text:s/>such<text:s/>as<text:s/>Manufacturing<text:s/>Africa,<text:s/></text:span><text:span text:style-name="T435_7">TaxDev</text:span><text:span text:style-name="T435_8">,<text:s/>Public<text:s/>Finance<text:s/>Resource<text:s/>Centre</text:span><text:span text:style-name="T435_9"><text:s/></text:span><text:span text:style-name="T435_10">(</text:span><text:span text:style-name="T435_11">PFRC</text:span><text:span text:style-name="T435_12">)</text:span><text:span text:style-name="T435_13"><text:s/>as</text:span><text:span text:style-name="T435_14"><text:s/>well<text:s/>as<text:s/>peer<text:s/>to<text:s/>peer<text:s/>supported<text:s/>learning<text:s/>from<text:s/>HMRC<text:s/>and<text:s/>t</text:span><text:span text:style-name="T435_15">he<text:s/>Bank<text:s/>of<text:s/>England.</text:span><text:span text:style-name="T435_16"><text:s text:c="2"/>It<text:s/>also<text:s/>includes<text:s/>the<text:s/>Trade<text:s/>COE,<text:s/>which<text:s/></text:span><text:span text:style-name="T435_17">has<text:s/>a<text:s/>range<text:s/>of<text:s/></text:span><text:span text:style-name="T435_18">well-placed</text:span><text:span text:style-name="T435_19"><text:s/></text:span><text:span text:style-name="T435_20">CMPs<text:s/></text:span><text:span text:style-name="T435_21">to<text:s/>address<text:s/>specific<text:s/>trade<text:s/>related<text:s/>challenges.</text:span><text:span text:style-name="T435_22"><text:s/>CMPs<text:s/>have<text:s/>the<text:s/>advantage<text:s/>of<text:s/>strong<text:s/>expertise</text:span><text:span text:style-name="T435_23"><text:s/>but<text:s/>can<text:s/>add<text:s/>extra<text:s/>layers<text:s/>of<text:s/>programme<text:s/>management.</text:span><text:span text:style-name="T435_24"><text:s/></text:span></text:p>
        </text:list-item>
      </text:list>
      <text:p text:style-name="P436"/>
      <text:list text:style-name="LS8" xml:id="list178" text:continue-list="list170">
        <text:list-item>
          <text:list>
            <text:list-item>
              <text:p text:style-name="P437"><text:span text:style-name="T437_1">MoUs<text:s/>with<text:s/></text:span><text:span text:style-name="T437_2">other<text:s/></text:span><text:span text:style-name="T437_3">HMG<text:s/></text:span><text:span text:style-name="T437_4">departments<text:s/></text:span><text:span text:style-name="T437_5">and<text:s/></text:span><text:span text:style-name="T437_6">other<text:s/>relevant<text:s/>UK<text:s/>institutions</text:span></text:p>
            </text:list-item>
          </text:list>
        </text:list-item>
      </text:list>
      <text:p text:style-name="P438"/>
      <text:list text:style-name="LS5" xml:id="list179" text:continue-list="list1">
        <text:list-item>
          <text:p text:style-name="P439"><text:span text:style-name="T439_1">MoUs<text:s/>with<text:s/>other<text:s/>HMG<text:s/>departments,<text:s/>particularly<text:s/>DBT,<text:s/>would<text:s/>allow<text:s/>the<text:s/>programme<text:s/>to<text:s/>benefit<text:s/>from<text:s/>the<text:s/>vast<text:s/>expertise<text:s/>across<text:s/>HMG<text:s/></text:span><text:span text:style-name="T439_2">particularly<text:s/>on<text:s/>trade<text:s/>and<text:s/>private<text:s/>sector<text:s/>development.<text:s text:c="2"/></text:span><text:span text:style-name="T439_3">This<text:s/>is<text:s/>also<text:s/>the<text:s/>case<text:s/>with<text:s/>other<text:s/>relevant<text:s/>UK<text:s/>institutions<text:s/>such<text:s/>as<text:s/>the<text:s/>Bank<text:s/>of<text:s/>England,<text:s/>Financial<text:s/></text:span><text:span text:style-name="T439_4">Conduct</text:span><text:span text:style-name="T439_5"><text:s/>Authority<text:s/>and<text:s/>HMRC,<text:s/>provided<text:s/>there<text:s/>isn’t<text:s/>an<text:s/>already<text:s/>existing<text:s/>mechanism</text:span><text:span text:style-name="T439_6">,</text:span><text:span text:style-name="T439_7"><text:s/>like<text:s/>a<text:s/>CMP</text:span><text:span text:style-name="T439_8">,<text:s/>for<text:s/>working<text:s/>with<text:s/></text:span><text:span text:style-name="T439_9">these<text:s/>institutions</text:span><text:span text:style-name="T439_10">.</text:span><text:span text:style-name="T439_11"><text:s text:c="2"/></text:span><text:span text:style-name="T439_12">However</text:span><text:span text:style-name="T439_13"><text:s/></text:span><text:span text:style-name="T439_14">these<text:s/></text:span><text:span text:style-name="T439_15">MoUs</text:span><text:span text:style-name="T439_16"><text:s/>may<text:s/>lead<text:s/>to<text:s/>overlapping<text:s/>responsibilities<text:s/>or<text:s/>unclear<text:s/>accountability</text:span><text:span text:style-name="T439_17"><text:s/></text:span><text:span text:style-name="T439_18">especially<text:s/>with<text:s/>the<text:s/>TA<text:s/>facility<text:s/>managed<text:s/>by<text:s/>the<text:s/>private<text:s/>supplier</text:span><text:span text:style-name="T439_19">,<text:s/>which<text:s/>can<text:s/>complicate<text:s/>coordination<text:s/>and<text:s/>dilute<text:s/>ownership<text:s/>of<text:s/>outcomes.</text:span></text:p>
        </text:list-item>
      </text:list>
      <text:p text:style-name="P440"/>
      <text:list text:style-name="LS8" xml:id="list180" text:continue-list="list170">
        <text:list-item>
          <text:list>
            <text:list-item>
              <text:p text:style-name="P441"><text:span text:style-name="T441_1">A</text:span><text:span text:style-name="T441_2">ccountable<text:s/></text:span><text:span text:style-name="T441_3">G</text:span><text:span text:style-name="T441_4">rants</text:span><text:span text:style-name="T441_5"><text:s/>with<text:s/>not-for-profit<text:s/>organisation</text:span><text:span text:style-name="T441_6">s</text:span></text:p>
            </text:list-item>
          </text:list>
        </text:list-item>
      </text:list>
      <text:p text:style-name="P442"/>
      <text:list text:style-name="LS5" xml:id="list181" text:continue-list="list1">
        <text:list-item>
          <text:p text:style-name="P443"><text:span text:style-name="T443_1">An<text:s/></text:span><text:span text:style-name="T443_2">accountable<text:s/>grant<text:s/>(</text:span><text:span text:style-name="T443_3">AG</text:span><text:span text:style-name="T443_4">)</text:span><text:span text:style-name="T443_5"><text:s/>with<text:s/>a<text:s/>think<text:s/>tank,<text:s/>CSO<text:s/>or<text:s/>other<text:s/>not-for-profit<text:s/>organisation<text:s/>would<text:s/>start<text:s/>with<text:s/>a<text:s/>proposal<text:s/>from<text:s/>an<text:s/>organisation<text:s/>that<text:s/>aligned<text:s/>with<text:s/></text:span><text:span text:style-name="T443_6">UK</text:span><text:span text:style-name="T443_7">-</text:span><text:span text:style-name="T443_8">Nigeria<text:s/></text:span><text:span text:style-name="T443_9">g</text:span><text:span text:style-name="T443_10">rowth<text:s/></text:span><text:span text:style-name="T443_11">objectives.<text:s/>The<text:s/>advantages<text:s/>of<text:s/>an<text:s/>AG<text:s/>include<text:s/>the<text:s/>ability<text:s/>to<text:s/>work<text:s/>with<text:s/>a<text:s/>specialist<text:s/>organisation<text:s/>with<text:s/>strong<text:s/>Nigerian<text:s/>presence.<text:s/>The<text:s/>disadvantages<text:s/>to<text:s/>BHC<text:s/>could<text:s/>include<text:s/>the<text:s/>management<text:s/>cost,<text:s/>such<text:s/>as<text:s/>undertaking<text:s/>due<text:s/>diligence<text:s/>assessments<text:s/>and<text:s/>managing<text:s/>for<text:s/>higher<text:s/>risks.</text:span></text:p>
        </text:list-item>
      </text:list>
      <text:p text:style-name="P444"/>
      <text:p text:style-name="P445"><text:span text:style-name="T445_1">Summary<text:s/>–<text:s/>Delivery<text:s/>Options<text:s/>for<text:s/>appraisal</text:span></text:p>
      <text:p text:style-name="P446"/>
      <text:list text:style-name="LS5" xml:id="list182" text:continue-list="list1">
        <text:list-item>
          <text:p text:style-name="P447"><text:span text:style-name="T447_1">T</text:span><text:span text:style-name="T447_2">hese<text:s/>channels<text:s/>can<text:s/>be<text:s/>combined</text:span><text:span text:style-name="T447_3"><text:s/></text:span><text:span text:style-name="T447_4">to<text:s/>create<text:s/>a<text:s/>range<text:s/>of<text:s/>delivery<text:s/>channels<text:s/>for<text:s/>UK<text:s/>Nigeria<text:s/></text:span><text:span text:style-name="T447_5">Growth</text:span><text:span text:style-name="T447_6"><text:s/>programme</text:span><text:span text:style-name="T447_7">,<text:s/>maximising<text:s/>the<text:s/></text:span><text:span text:style-name="T447_8">positives<text:s/></text:span><text:span text:style-name="T447_9">and<text:s/>minimising<text:s/>the</text:span><text:span text:style-name="T447_10"><text:s/>negatives<text:s/>of<text:s/>each</text:span><text:span text:style-name="T447_11">.<text:s/></text:span><text:span text:style-name="T447_12">Based<text:s/></text:span><text:span text:style-name="T447_13">on</text:span><text:span text:style-name="T447_14"><text:s/>this,<text:s/>t</text:span><text:span text:style-name="T447_15">he<text:s/></text:span><text:span text:style-name="T447_16">range<text:s/>of<text:s/></text:span><text:span text:style-name="T447_17">options<text:s/></text:span><text:span text:style-name="T447_18">for<text:s/>appraisal<text:s/>are<text:s/>presented<text:s/>below:</text:span></text:p>
        </text:list-item>
      </text:list>
      <text:list text:style-name="LS14" xml:id="list183">
        <text:list-item>
          <text:list>
            <text:list-item>
              <text:p text:style-name="P448"><text:span text:style-name="T448_1">Do<text:s/>nothing</text:span></text:p>
            </text:list-item>
            <text:list-item>
              <text:p text:style-name="P449"><text:span text:style-name="T449_1">Option<text:s/>1</text:span><text:span text:style-name="T449_2"><text:s/>-<text:s/></text:span><text:span text:style-name="T449_3">Facility<text:s/></text:span><text:span text:style-name="T449_4">wholly<text:s/></text:span><text:span text:style-name="T449_5">managed<text:s/>by<text:s/></text:span><text:span text:style-name="T449_6">BHC</text:span></text:p>
            </text:list-item>
            <text:list-item>
              <text:p text:style-name="P450"><text:span text:style-name="T450_1">Option<text:s/>2</text:span><text:span text:style-name="T450_2"><text:s/>-<text:s/></text:span><text:span text:style-name="T450_3">Facility<text:s/>wholly<text:s/>managed<text:s/>by<text:s/></text:span><text:span text:style-name="T450_4">private<text:s/>implementing<text:s/>partner<text:s/></text:span></text:p>
            </text:list-item>
            <text:list-item>
              <text:p text:style-name="P451"><text:span text:style-name="T451_1">Option<text:s/></text:span><text:span text:style-name="T451_2">3</text:span><text:span text:style-name="T451_3"><text:s/>-</text:span><text:span text:style-name="T451_4"><text:s/></text:span><text:span text:style-name="T451_5">Combination<text:s/>of<text:s/>BHC,<text:s/>including<text:s/>use<text:s/>of</text:span><text:span text:style-name="T451_6"><text:s/>IFIs</text:span><text:span text:style-name="T451_7">,<text:s/></text:span><text:span text:style-name="T451_8">CMPs</text:span><text:span text:style-name="T451_9">,<text:s/>HMG<text:s/>and<text:s/>other<text:s/>UK<text:s/>institutions</text:span><text:span text:style-name="T451_10">;<text:s/>and<text:s/>private<text:s/>implementing<text:s/>partner</text:span></text:p>
            </text:list-item>
          </text:list>
        </text:list-item>
      </text:list>
      <text:p text:style-name="P452"/>
      <text:p text:style-name="P453"><text:span text:style-name="T453_1">B3.<text:s/>Success<text:s/>criteria<text:s/></text:span><text:span text:style-name="T453_2">(SC)<text:s/></text:span><text:span text:style-name="T453_3">for<text:s/>selecting<text:s/>the<text:s/>best<text:s/>delivery<text:s/>option</text:span></text:p>
      <text:p text:style-name="P454"/>
      <table:table table:style-name="Table5">
        <table:table-column table:style-name="Column11"/>
        <table:table-column table:style-name="Column12"/>
        <table:table-column table:style-name="Column13"/>
        <table:table-row table:style-name="Row19">
          <table:table-cell table:style-name="Cell44">
            <text:p text:style-name="P455"><text:span text:style-name="T455_1">SC<text:s/>no.</text:span></text:p>
          </table:table-cell>
          <table:table-cell table:style-name="Cell45">
            <text:p text:style-name="P456"><text:span text:style-name="T456_1">Weighting</text:span></text:p>
          </table:table-cell>
          <table:table-cell table:style-name="Cell46">
            <text:p text:style-name="P457"><text:span text:style-name="T457_1">Success<text:s/>Criterion<text:s/>description</text:span></text:p>
          </table:table-cell>
        </table:table-row>
        <table:table-row table:style-name="Row20">
          <table:table-cell table:style-name="Cell47">
            <text:p text:style-name="P458"><text:span text:style-name="T458_1">SC1</text:span></text:p>
          </table:table-cell>
          <table:table-cell table:style-name="Cell48">
            <text:p text:style-name="P459"><text:span text:style-name="T459_1">0-</text:span><text:span text:style-name="T459_2">8</text:span></text:p>
          </table:table-cell>
          <table:table-cell table:style-name="Cell49">
            <text:p text:style-name="P460"><text:span text:style-name="T460_1">Flexibility<text:s/>to<text:s/>respond<text:s/>directly<text:s/>to<text:s/>mutual<text:s/>growth<text:s/>opportunities</text:span></text:p>
            <text:p text:style-name="P461"/>
          </table:table-cell>
        </table:table-row>
        <table:table-row table:style-name="Row21">
          <table:table-cell table:style-name="Cell50">
            <text:p text:style-name="P462"><text:span text:style-name="T462_1">SC2</text:span></text:p>
          </table:table-cell>
          <table:table-cell table:style-name="Cell51">
            <text:p text:style-name="P463"><text:span text:style-name="T463_1">0-</text:span><text:span text:style-name="T463_2">6</text:span></text:p>
          </table:table-cell>
          <table:table-cell table:style-name="Cell52">
            <text:p text:style-name="P464"><text:span text:style-name="T464_1">Knowledge<text:s/>and<text:s/>expertise<text:s/>working<text:s/>with<text:s/>businesses<text:s/>to<text:s/>support<text:s/>investment<text:s/>and<text:s/>trade</text:span></text:p>
          </table:table-cell>
        </table:table-row>
        <table:table-row table:style-name="Row22">
          <table:table-cell table:style-name="Cell53">
            <text:p text:style-name="P465"><text:span text:style-name="T465_1">SC3</text:span></text:p>
          </table:table-cell>
          <table:table-cell table:style-name="Cell54">
            <text:p text:style-name="P466"><text:span text:style-name="T466_1">0-</text:span><text:span text:style-name="T466_2">4</text:span></text:p>
          </table:table-cell>
          <table:table-cell table:style-name="Cell55">
            <text:p text:style-name="P467"><text:span text:style-name="T467_1">Ability<text:s/>to<text:s/>quickly<text:s/>source</text:span><text:span text:style-name="T467_2">,<text:s/></text:span><text:span text:style-name="T467_3">manage</text:span><text:span text:style-name="T467_4"><text:s/>and<text:s/>deploy</text:span><text:span text:style-name="T467_5"><text:s/>a<text:s/>wide<text:s/>range<text:s/>of<text:s/>expertise</text:span><text:span text:style-name="T467_6"><text:s/>across<text:s/>a<text:s/>wide<text:s/>geography<text:s/>whilst<text:s/>m</text:span><text:span text:style-name="T467_7">anaging<text:s/>programme<text:s/>risks</text:span></text:p>
          </table:table-cell>
        </table:table-row>
        <table:table-row table:style-name="Row23">
          <table:table-cell table:style-name="Cell56">
            <text:p text:style-name="P468"><text:span text:style-name="T468_1">SC4</text:span></text:p>
          </table:table-cell>
          <table:table-cell table:style-name="Cell57">
            <text:p text:style-name="P469"><text:span text:style-name="T469_1">0-</text:span><text:span text:style-name="T469_2">2</text:span></text:p>
          </table:table-cell>
          <table:table-cell table:style-name="Cell58">
            <text:p text:style-name="P470"><text:span text:style-name="T470_1">Ability<text:s/>to<text:s/>focus<text:s/>expertise<text:s/>on<text:s/>big<text:s/>strategic<text:s/>priorities</text:span></text:p>
          </table:table-cell>
        </table:table-row>
      </table:table>
      <text:p text:style-name="P471"/>
      <text:p text:style-name="P472"/>
      <text:p text:style-name="P473"><text:span text:style-name="T473_1">B4.<text:s/>Options</text:span><text:span text:style-name="T473_2"><text:s/></text:span><text:span text:style-name="T473_3">assessment<text:s/>against<text:s/>success<text:s/>criteria</text:span></text:p>
      <text:p text:style-name="P474"/>
      <text:list text:style-name="LS7" xml:id="list187">
        <text:list-item>
          <text:p text:style-name="P475"><text:span text:style-name="T475_1">Do<text:s/>nothing</text:span></text:p>
        </text:list-item>
      </text:list>
      <text:p text:style-name="P476"/>
      <text:list text:style-name="LS5" xml:id="list188" text:continue-list="list1">
        <text:list-item>
          <text:p text:style-name="P477"><text:span text:style-name="T477_1">If<text:s/>the<text:s/>project<text:s/>does<text:s/>not<text:s/>go<text:s/>ahead,<text:s/>BHC<text:s/>would<text:s/>be<text:s/>able<text:s/>to<text:s/>put<text:s/>the<text:s/>internal<text:s/>staff<text:s/>time<text:s/>that<text:s/>would<text:s/>not<text:s/>be<text:s/>needed<text:s/>to<text:s/>manage<text:s/>the<text:s/>programme<text:s/>to<text:s/>other<text:s/>uses.<text:s/>Th</text:span><text:span text:style-name="T477_2">is</text:span><text:span text:style-name="T477_3"><text:s/>could<text:s/>include<text:s/>additional<text:s/>engagement<text:s/>with<text:s/>UK<text:s/>CMPs<text:s/>and<text:s/></text:span><text:span text:style-name="T477_4">G</text:span><text:span text:style-name="T477_5">IPs;<text:s/>own<text:s/>analysis;<text:s/>engaging<text:s/>with<text:s/>IFIs;<text:s/>and<text:s/>managing<text:s/>other<text:s/>parts<text:s/>of<text:s/>the<text:s/>bilateral<text:s/>portfolio.<text:s/>BHC,<text:s/>however,<text:s/>would<text:s/>not<text:s/>have<text:s/>a<text:s/>flexible<text:s/>offer<text:s/></text:span><text:span text:style-name="T477_6">on<text:s/>mutual<text:s/>growth</text:span><text:span text:style-name="T477_7"><text:s/>and<text:s/>limited<text:s/>mechanisms<text:s/>for<text:s/>promoting<text:s/>UK-Nigeria<text:s/>trad</text:span><text:span text:style-name="T477_8">e</text:span><text:span text:style-name="T477_9"><text:s/>and<text:s/>investment</text:span><text:span text:style-name="T477_10"><text:s/>a</text:span><text:span text:style-name="T477_11">nd<text:s/>therefore<text:s/>very<text:s/>limited<text:s/>ability<text:s/>to<text:s/>deliver<text:s/>on<text:s/>its<text:s/>growth<text:s/>priorities</text:span><text:span text:style-name="T477_12"><text:s/>in<text:s/>the<text:s/>Country<text:s/>Business<text:s/>Plan</text:span><text:span text:style-name="T477_13">.</text:span></text:p>
        </text:list-item>
      </text:list>
      <text:p text:style-name="P478"/>
      <text:list text:style-name="LS7" xml:id="list189">
        <text:list-item>
          <text:p text:style-name="P479"><text:span text:style-name="T479_1">Option<text:s/>1</text:span><text:span text:style-name="T479_2"><text:s/>–<text:s/>Facility<text:s/>wholly<text:s/>managed<text:s/>by<text:s/>BHC</text:span></text:p>
        </text:list-item>
      </text:list>
      <text:p text:style-name="P480"/>
      <text:list text:style-name="LS5" xml:id="list190" text:continue-list="list1">
        <text:list-item>
          <text:p text:style-name="P481"><text:span text:style-name="T481_1">This<text:s/>option<text:s/>removes<text:s/>the<text:s/>need<text:s/>for<text:s/>procurement<text:s/>and<text:s/>should<text:s/>mean<text:s/>a<text:s/>quicker<text:s/>start<text:s/>to<text:s/>the<text:s/>programme</text:span><text:span text:style-name="T481_2">.<text:s text:c="2"/></text:span><text:span text:style-name="T481_3">However,</text:span><text:span text:style-name="T481_4"><text:s/>it<text:s/>would<text:s/></text:span><text:span text:style-name="T481_5">mean<text:s/></text:span><text:span text:style-name="T481_6">establishing</text:span><text:span text:style-name="T481_7"><text:s/>a<text:s/>specific<text:s/>team<text:s/>to<text:s/>deliver<text:s/>the<text:s/>programme<text:s/>including<text:s/>a<text:s/>m</text:span><text:span text:style-name="T481_8">i</text:span><text:span text:style-name="T481_9">x<text:s/>of<text:s/>existing<text:s/>staff<text:s/>and<text:s/>programme<text:s/>funded<text:s/>posts<text:s/>(PFPs)</text:span><text:span text:style-name="T481_10"><text:s/>which<text:s/>could<text:s/>also<text:s/>delay<text:s/>the<text:s/></text:span><text:span text:style-name="T481_11">start.</text:span><text:span text:style-name="T481_12"><text:s/></text:span><text:span text:style-name="T481_13">It<text:s/>would<text:s/>also</text:span><text:span text:style-name="T481_14"><text:s/>mean<text:s/>BHC<text:s/>staff<text:s/>managing<text:s/>several<text:s/>separate,<text:s/>smaller<text:s/>contracts,<text:s/>Memoranda<text:s/>of<text:s/>Understanding<text:s/>(</text:span><text:span text:style-name="T481_15">MoUs</text:span><text:span text:style-name="T481_16">)<text:s/>and<text:s/>AGs</text:span><text:span text:style-name="T481_17"><text:s/>as<text:s/>well<text:s/>as<text:s/>numerous<text:s/>short-term<text:s/>consultancy<text:s/>contracts</text:span><text:span text:style-name="T481_18">.</text:span><text:span text:style-name="T481_19"><text:s text:c="2"/>It<text:s/>would<text:s/>mean<text:s/>sourcing<text:s/>a<text:s/>range<text:s/>of<text:s/>experts<text:s/>and<text:s/>managing<text:s/>their<text:s/>performance,<text:s/>which<text:s/>would<text:s/>require<text:s/>significant<text:s/>in-house<text:s/>resource<text:s/>to<text:s/>deliver.<text:s text:c="2"/>That<text:s/>said,<text:s/>this<text:s/>option<text:s/></text:span><text:span text:style-name="T481_20">would<text:s/>allow<text:s/>flexibility<text:s/>to<text:s/>respond<text:s/>to<text:s/>HMG<text:s/>priorities<text:s/>as<text:s/>they<text:s/>emerge</text:span><text:span text:style-name="T481_21"><text:s/>especially<text:s/>in<text:s/>terms<text:s/>of<text:s/>ETIP<text:s/>implementation</text:span><text:span text:style-name="T481_22">.</text:span></text:p>
        </text:list-item>
      </text:list>
      <text:p text:style-name="P482"/>
      <text:list text:style-name="LS5" xml:id="list191" text:continue-list="list1">
        <text:list-item>
          <text:p text:style-name="P483"><text:span text:style-name="T483_1">Table<text:s/>2<text:s/>below<text:s/>sets<text:s/>out<text:s/>the<text:s/>estimated<text:s/>annual<text:s/>cost<text:s/>for<text:s/></text:span><text:span text:style-name="T483_2">a<text:s/>core<text:s/>in-house<text:s/>team<text:s/>to<text:s/>deliver<text:s/>the<text:s/>programme.<text:s text:c="2"/>This<text:s/>is<text:s/>significantly<text:s/>higher<text:s/>than<text:s/>comparable<text:s/>core<text:s/>team<text:s/>costs<text:s/>for<text:s/>a<text:s/>commercial<text:s/>supplier,<text:s/>which<text:s/>we<text:s/>estimate<text:s/>in<text:s/>option<text:s/>2<text:s/>as<text:s/></text:span><text:span text:style-name="T483_3">£500,000<text:s/>a<text:s/>year.<text:s text:c="2"/>This<text:s/>is<text:s/>because<text:s/>a<text:s/>commercial<text:s/>supplier<text:s/>comes<text:s/>with<text:s/>significant<text:s/></text:span><text:span text:style-name="T483_4">Backoffice</text:span><text:span text:style-name="T483_5"><text:s/>support,<text:s/>particularly<text:s/>on<text:s/>HR,<text:s/>recruitment,<text:s/>contracting<text:s/>for<text:s/>which<text:s/>the<text:s/>overhead<text:s/>costs<text:s/>are<text:s/>spread<text:s/>across<text:s/>programmes.<text:s text:c="2"/>For<text:s/>in-</text:span><text:span text:style-name="T483_6">house</text:span><text:span text:style-name="T483_7"><text:s/>delivery<text:s/>the<text:s/>programme<text:s/>would<text:s/>need<text:s/>to<text:s/></text:span><text:span text:style-name="T483_8">fund<text:s/>roles<text:s/>to<text:s/>undertake<text:s/>these<text:s/>responsibilities.</text:span></text:p>
        </text:list-item>
      </text:list>
      <text:p text:style-name="P484"/>
      <text:p text:style-name="P485"><text:span text:style-name="T485_1">Table<text:s/></text:span><text:span text:style-name="T485_2">2</text:span><text:span text:style-name="T485_3">:<text:s/>Option<text:s/></text:span><text:span text:style-name="T485_4">1<text:s/>Core<text:s/>in-house<text:s/>team<text:s/>budget</text:span><text:span text:style-name="T485_5"><text:s/></text:span></text:p>
      <text:p text:style-name="P486"/>
      <table:table table:style-name="Table6">
        <table:table-column table:style-name="Column14"/>
        <table:table-column table:style-name="Column15"/>
        <table:table-row table:style-name="Row24">
          <table:table-cell table:style-name="Cell59">
            <text:p text:style-name="P487"><text:span text:style-name="T487_1">£</text:span><text:span text:style-name="T487_2">’000</text:span><text:span text:style-name="T487_3">s</text:span></text:p>
          </table:table-cell>
          <table:table-cell table:style-name="Cell60">
            <text:p text:style-name="P488"><text:span text:style-name="T488_1">Total<text:s/>annual<text:s/>cost</text:span></text:p>
          </table:table-cell>
        </table:table-row>
        <table:table-row table:style-name="Row25">
          <table:table-cell table:style-name="Cell61">
            <text:p text:style-name="P489"><text:span text:style-name="T489_1">Programme<text:s/>manager<text:s/>(SEO,<text:s/>CBS)</text:span></text:p>
          </table:table-cell>
          <table:table-cell table:style-name="Cell62">
            <text:p text:style-name="P490"><text:span text:style-name="T490_1"><text:s text:c="29"/>41,000<text:s/></text:span></text:p>
          </table:table-cell>
        </table:table-row>
        <table:table-row table:style-name="Row26">
          <table:table-cell table:style-name="Cell63">
            <text:p text:style-name="P491"><text:span text:style-name="T491_1">Commercial</text:span><text:span text:style-name="T491_2"><text:s/>Manager<text:s/>(G7,<text:s/>UKB)</text:span></text:p>
          </table:table-cell>
          <table:table-cell table:style-name="Cell64">
            <text:p text:style-name="P492"><text:span text:style-name="T492_1"><text:s text:c="26"/>200,000<text:s/></text:span></text:p>
          </table:table-cell>
        </table:table-row>
        <table:table-row table:style-name="Row27">
          <table:table-cell table:style-name="Cell65">
            <text:p text:style-name="P493"><text:span text:style-name="T493_1">Procurement<text:s/>officer<text:s/>(HEO,<text:s/>CBS)</text:span></text:p>
          </table:table-cell>
          <table:table-cell table:style-name="Cell66">
            <text:p text:style-name="P494"><text:span text:style-name="T494_1"><text:s text:c="29"/>38,000<text:s/></text:span></text:p>
          </table:table-cell>
        </table:table-row>
        <table:table-row table:style-name="Row28">
          <table:table-cell table:style-name="Cell67">
            <text:p text:style-name="P495"><text:span text:style-name="T495_1">HR<text:s/>Adviser<text:s/>(SEO,<text:s/>CBS)</text:span></text:p>
          </table:table-cell>
          <table:table-cell table:style-name="Cell68">
            <text:p text:style-name="P496"><text:span text:style-name="T496_1"><text:s text:c="29"/>41,000<text:s/></text:span></text:p>
          </table:table-cell>
        </table:table-row>
        <table:table-row table:style-name="Row29">
          <table:table-cell table:style-name="Cell69">
            <text:p text:style-name="P497"><text:span text:style-name="T497_1">HR<text:s/>officer<text:s/>(</text:span><text:span text:style-name="T497_2">HEO,<text:s/>CBS</text:span><text:span text:style-name="T497_3">))</text:span></text:p>
          </table:table-cell>
          <table:table-cell table:style-name="Cell70">
            <text:p text:style-name="P498"><text:span text:style-name="T498_1"><text:s text:c="29"/>38,000<text:s/></text:span></text:p>
          </table:table-cell>
        </table:table-row>
        <table:table-row table:style-name="Row30">
          <table:table-cell table:style-name="Cell71">
            <text:p text:style-name="P499"><text:span text:style-name="T499_1">G7<text:s/>UKB<text:s/>technical<text:s/>advisers<text:s/>(X2)</text:span></text:p>
          </table:table-cell>
          <table:table-cell table:style-name="Cell72">
            <text:p text:style-name="P500"><text:span text:style-name="T500_1"><text:s text:c="26"/>400,000<text:s/></text:span></text:p>
          </table:table-cell>
        </table:table-row>
        <table:table-row table:style-name="Row31">
          <table:table-cell table:style-name="Cell73">
            <text:p text:style-name="P501"><text:span text:style-name="T501_1">TOTAL</text:span></text:p>
          </table:table-cell>
          <table:table-cell table:style-name="Cell74">
            <text:p text:style-name="P502"><text:span text:style-name="T502_1"><text:s text:c="26"/>758,000<text:s/></text:span></text:p>
          </table:table-cell>
        </table:table-row>
      </table:table>
      <text:p text:style-name="P503"/>
      <text:p text:style-name="P504"/>
      <text:list text:style-name="LS7" xml:id="list192">
        <text:list-item>
          <text:p text:style-name="P505"><text:span text:style-name="T505_1">Option<text:s/>2<text:s/>–<text:s/>Facility<text:s/>wholly<text:s/>managed<text:s/>by<text:s/>private<text:s/>implementing<text:s/>partner</text:span></text:p>
        </text:list-item>
      </text:list>
      <text:p text:style-name="P506"/>
      <text:list text:style-name="LS5" xml:id="list193" text:continue-list="list1">
        <text:list-item>
          <text:p text:style-name="P507"><text:span text:style-name="T507_1">Under<text:s/>option<text:s/></text:span><text:span text:style-name="T507_2">2</text:span><text:span text:style-name="T507_3">,<text:s/>there<text:s/>would<text:s/>be<text:s/>direction<text:s/>and<text:s/>management<text:s/>of<text:s/>activities<text:s/></text:span><text:span text:style-name="T507_4">by<text:s/>a<text:s/>commercial<text:s/>supplier</text:span><text:span text:style-name="T507_5">.<text:s/>Projects<text:s/>to<text:s/>be<text:s/>funded<text:s/>would<text:s/>originate<text:s/>primarily<text:s/>from<text:s/>discussions<text:s/>between<text:s/>government</text:span><text:span text:style-name="T507_6">,<text:s/>the<text:s/>commercial<text:s/>supplier</text:span><text:span text:style-name="T507_7"><text:s/>(specifically<text:s/>the<text:s/>standing<text:s/>experts)</text:span><text:span text:style-name="T507_8"><text:s/></text:span><text:span text:style-name="T507_9">and<text:s/>BHC<text:s/>staff.<text:s/>The<text:s/></text:span><text:span text:style-name="T507_10">commercial<text:s/>supplier</text:span><text:span text:style-name="T507_11"><text:s/>would<text:s/>handle<text:s/></text:span><text:span text:style-name="T507_12">identification</text:span><text:span text:style-name="T507_13"><text:s/>of</text:span><text:span text:style-name="T507_14"><text:s/>consultants<text:s/>and<text:s/>contracting<text:s/>from<text:s/>the<text:s/>firm’s<text:s/>networks<text:s/>and<text:s/>databases.<text:s/>The<text:s/>indicative<text:s/>costings,<text:s/>in<text:s/>the<text:s/>table<text:s/>below<text:s/>allow<text:s/>for<text:s/></text:span><text:span text:style-name="T507_15">the<text:s/></text:span><text:span text:style-name="T507_16">time<text:s/></text:span><text:span text:style-name="T507_17">of<text:s/>a<text:s/></text:span><text:span text:style-name="T507_18">Facility</text:span><text:span text:style-name="T507_19"><text:s/>Director,<text:s/>programme<text:s/>management,<text:s/>finance<text:s/>and<text:s/>procurement</text:span><text:span text:style-name="T507_20"><text:s/>as<text:s/>well<text:s/>as<text:s/></text:span><text:span text:style-name="T507_21">standing</text:span><text:span text:style-name="T507_22"><text:s/>expert</text:span><text:span text:style-name="T507_23">s</text:span><text:span text:style-name="T507_24"><text:s/>(e.g.<text:s/>a<text:s/>macroeconomist</text:span><text:span text:style-name="T507_25"><text:s/>and<text:s/>private<text:s/>sector<text:s/>development</text:span><text:span text:style-name="T507_26"><text:s/>expert</text:span><text:span text:style-name="T507_27">).<text:s text:c="2"/></text:span><text:span text:style-name="T507_28">A<text:s/>senior<text:s/>programme<text:s/>manager<text:s/>would<text:s/>be<text:s/>expected<text:s/>to<text:s/>have<text:s/>significant<text:s/>familiarity<text:s/>with<text:s/>the<text:s/>sector</text:span><text:span text:style-name="T507_29"><text:s/>and<text:s/>FCDO<text:s/>processes</text:span><text:span text:style-name="T507_30">,<text:s/>for<text:s/>instance<text:s/>able<text:s/>to<text:s/>have<text:s/>specific<text:s/>conversations<text:s/>with<text:s/>FCDO<text:s/>and<text:s/>with<text:s/>project<text:s/>stakeholders<text:s/>on<text:s/>their<text:s/>needs.</text:span><text:span text:style-name="T507_31"><text:s text:c="2"/></text:span><text:span text:style-name="T507_32">The<text:s/>experts<text:s/>would<text:s/>identify<text:s/>opportunities,<text:s/>test<text:s/>concepts<text:s/>and<text:s/>develop<text:s/>them<text:s/>with<text:s/>clients,<text:s/>and<text:s/>develop<text:s/></text:span><text:span text:style-name="T507_33">ToRs</text:span><text:span text:style-name="T507_34"><text:s/>for<text:s/>delivery.<text:s/>The<text:s/>experts<text:s/>would<text:s/>help<text:s/>identify<text:s/>strong<text:s/>consultants/teams<text:s/>and<text:s/>could<text:s/>themselves<text:s/>be<text:s/>part<text:s/>of<text:s/>the<text:s/>delivery<text:s/>of<text:s/>some<text:s/>activities.<text:s/></text:span><text:span text:style-name="T507_35">They</text:span><text:span text:style-name="T507_36"><text:s/>would<text:s/></text:span><text:span text:style-name="T507_37">support</text:span><text:span text:style-name="T507_38"><text:s/>advocacy<text:s/>campaign</text:span><text:span text:style-name="T507_39">s</text:span><text:span text:style-name="T507_40"><text:s/>to<text:s/>help<text:s/>shape<text:s/>thinking<text:s/>on<text:s/>economic<text:s/>growth,<text:s/>working<text:s/>with<text:s/>partners<text:s/>such<text:s/>as<text:s/>IFIs<text:s/>or<text:s/>think<text:s/>tanks.<text:s/>The<text:s/>experts<text:s/>would<text:s/>also<text:s/>be<text:s/>a<text:s/>resource<text:s/>for<text:s/>UK<text:s/>CMPs<text:s/>and<text:s/>BIPs<text:s/>e.g.<text:s/>to<text:s/>draw<text:s/>on<text:s/>for<text:s/>tailored<text:s/>briefings<text:s/>and<text:s/>for<text:s/>their<text:s/>networks.<text:s text:c="2"/>BHC<text:s/>staff<text:s/>would<text:s/>need<text:s/>to<text:s/>provide<text:s/>a<text:s/>challenge<text:s/>function<text:s/>to<text:s/>critically<text:s/>review<text:s/>requests,<text:s/>terms<text:s/>of<text:s/>reference<text:s/>(</text:span><text:span text:style-name="T507_41">ToRs</text:span><text:span text:style-name="T507_42">)<text:s/></text:span><text:span text:style-name="T507_43">and<text:s/>CVs<text:s/></text:span><text:span text:style-name="T507_44">for<text:s/>activities.</text:span><text:span text:style-name="T507_45"><text:s text:c="2"/></text:span></text:p>
        </text:list-item>
      </text:list>
      <text:p text:style-name="P508"/>
      <text:list text:style-name="LS5" xml:id="list194" text:continue-list="list1">
        <text:list-item>
          <text:p text:style-name="P509"><text:span text:style-name="T509_1">This<text:s/>option<text:s/>could<text:s/>also<text:s/>involve<text:s/>recruiting<text:s/>two<text:s/>different<text:s/>suppliers<text:s/>or<text:s/>a<text:s/>consortium</text:span><text:span text:style-name="T509_2"><text:s/>(a<text:s/>consortium<text:s/>would<text:s/>likely<text:s/>be<text:s/>the<text:s/>better<text:s/>approach</text:span><text:span text:style-name="T509_3"><text:s/>procurement<text:s/>wise</text:span><text:span text:style-name="T509_4">)</text:span><text:span text:style-name="T509_5"><text:s/>given<text:s/>the<text:s/>different<text:s/>pathways<text:s/>of<text:s/>the<text:s/>programme</text:span><text:span text:style-name="T509_6"><text:s/>and<text:s/>the<text:s/>different<text:s/>skillsets<text:s/>required<text:s/>for<text:s/>each</text:span><text:span text:style-name="T509_7">.<text:s text:c="2"/></text:span><text:span text:style-name="T509_8">One<text:s/>supplier<text:s/></text:span><text:span text:style-name="T509_9">c</text:span><text:span text:style-name="T509_10">ould<text:s/>focus</text:span><text:span text:style-name="T509_11"><text:s/>on<text:s/>stimulating<text:s/>investment<text:s/>and<text:s/>trade<text:s/>(including<text:s/>from<text:s/>the<text:s/>UK)<text:s/>in<text:s/>targeted<text:s/>sectors<text:s/>of<text:s/>the<text:s/>UK-Nigeria<text:s/>ETIP</text:span><text:span text:style-name="T509_12">,<text:s/>including<text:s/></text:span><text:span text:style-name="T509_13">legal<text:s/>services,<text:s/>financial<text:s/>services</text:span><text:span text:style-name="T509_14">,<text:s/></text:span><text:span text:style-name="T509_15">education</text:span><text:span text:style-name="T509_16">,</text:span><text:span text:style-name="T509_17"><text:s/>health<text:s/>and<text:s/>life<text:s/>sciences<text:s/>and<text:s/>creative<text:s/>industries</text:span><text:span text:style-name="T509_18">;<text:s/>and<text:s/></text:span><text:span text:style-name="T509_19">the<text:s/>other</text:span><text:span text:style-name="T509_20"><text:s/>on<text:s/></text:span><text:span text:style-name="T509_21">strengthening<text:s/>the<text:s/>enabling<text:s/>conditions<text:s/>for<text:s/>growth,<text:s/>such<text:s/>as<text:s/>business<text:s/>environment</text:span><text:span text:style-name="T509_22"><text:s/>and<text:s/>investment<text:s/>climate</text:span><text:span text:style-name="T509_23">,<text:s/>market<text:s/>access<text:s/>(including<text:s/>regulations)<text:s/>and<text:s/>increasing<text:s/>openness<text:s/>to<text:s/>trade.</text:span><text:span text:style-name="T509_24"><text:s/>This<text:s/>arrangement<text:s/>would</text:span><text:span text:style-name="T509_25"><text:s/>ensure<text:s/>that<text:s/>suppliers<text:s/>with<text:s/>the<text:s/>right<text:s/>skills<text:s/>are<text:s/>identified<text:s/>for<text:s/>each<text:s/>workstream.<text:s text:c="2"/></text:span><text:span text:style-name="T509_26"><text:s/></text:span></text:p>
        </text:list-item>
      </text:list>
      <text:p text:style-name="P510"/>
      <text:p text:style-name="P511"><text:span text:style-name="T511_1">Table<text:s/></text:span><text:span text:style-name="T511_2">3</text:span><text:span text:style-name="T511_3">:<text:s/>Option<text:s/></text:span><text:span text:style-name="T511_4">2</text:span><text:span text:style-name="T511_5"><text:s/>Budget<text:s/>–</text:span><text:span text:style-name="T511_6"><text:s/></text:span><text:span text:style-name="T511_7">F</text:span><text:span text:style-name="T511_8">acility<text:s/>managed<text:s/>by</text:span><text:span text:style-name="T511_9"><text:s/>commercial<text:s/>supplier<text:s/>PM<text:s/>and<text:s/>expert<text:s/>team</text:span></text:p>
      <table:table table:style-name="Table7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32">
          <table:table-cell table:style-name="Cell75">
            <text:p text:style-name="P512"><text:span text:style-name="T512_1">£m</text:span></text:p>
          </table:table-cell>
          <table:table-cell table:style-name="Cell76">
            <text:p text:style-name="P513"><text:span text:style-name="T513_1">2026/27</text:span></text:p>
          </table:table-cell>
          <table:table-cell table:style-name="Cell77">
            <text:p text:style-name="P514"><text:span text:style-name="T514_1">2027/28</text:span></text:p>
          </table:table-cell>
          <table:table-cell table:style-name="Cell78">
            <text:p text:style-name="P515"><text:span text:style-name="T515_1">2028/29</text:span></text:p>
          </table:table-cell>
          <table:table-cell table:style-name="Cell79">
            <text:p text:style-name="P516"><text:span text:style-name="T516_1">TOTAL</text:span></text:p>
          </table:table-cell>
        </table:table-row>
        <table:table-row table:style-name="Row33">
          <table:table-cell table:style-name="Cell80">
            <text:p text:style-name="P517"><text:span text:style-name="T517_1">MERL<text:s/>–<text:s/>Monitoring/review<text:s/>panel</text:span></text:p>
          </table:table-cell>
          <table:table-cell table:style-name="Cell81">
            <text:p text:style-name="P518"><text:span text:style-name="T518_1">0.2</text:span></text:p>
          </table:table-cell>
          <table:table-cell table:style-name="Cell82">
            <text:p text:style-name="P519"><text:span text:style-name="T519_1">0.15</text:span></text:p>
          </table:table-cell>
          <table:table-cell table:style-name="Cell83">
            <text:p text:style-name="P520"><text:span text:style-name="T520_1">0.15</text:span></text:p>
          </table:table-cell>
          <table:table-cell table:style-name="Cell84">
            <text:p text:style-name="P521"><text:span text:style-name="T521_1">0.5</text:span></text:p>
          </table:table-cell>
        </table:table-row>
        <table:table-row table:style-name="Row34">
          <table:table-cell table:style-name="Cell85">
            <text:p text:style-name="P522"><text:span text:style-name="T522_1">Commercial<text:s/>Supplier<text:s/>(RDEL+CDEL)</text:span></text:p>
          </table:table-cell>
          <table:table-cell table:style-name="Cell86">
            <text:p text:style-name="P523"><text:span text:style-name="T523_1">5.8</text:span></text:p>
          </table:table-cell>
          <table:table-cell table:style-name="Cell87">
            <text:p text:style-name="P524"><text:span text:style-name="T524_1">5.85</text:span></text:p>
          </table:table-cell>
          <table:table-cell table:style-name="Cell88">
            <text:p text:style-name="P525"><text:span text:style-name="T525_1">5.85</text:span></text:p>
          </table:table-cell>
          <table:table-cell table:style-name="Cell89">
            <text:p text:style-name="P526"><text:span text:style-name="T526_1">17.5</text:span></text:p>
          </table:table-cell>
        </table:table-row>
        <table:table-row table:style-name="Row35">
          <table:table-cell table:style-name="Cell90">
            <text:p text:style-name="P527"><text:span text:style-name="T527_1">~Core<text:s/>team</text:span></text:p>
          </table:table-cell>
          <table:table-cell table:style-name="Cell91">
            <text:p text:style-name="P528"><text:span text:style-name="T528_1">0.5</text:span></text:p>
          </table:table-cell>
          <table:table-cell table:style-name="Cell92">
            <text:p text:style-name="P529"><text:span text:style-name="T529_1">0.5</text:span></text:p>
          </table:table-cell>
          <table:table-cell table:style-name="Cell93">
            <text:p text:style-name="P530"><text:span text:style-name="T530_1">0.5</text:span></text:p>
          </table:table-cell>
          <table:table-cell table:style-name="Cell94">
            <text:p text:style-name="P531"><text:span text:style-name="T531_1">1.5</text:span></text:p>
          </table:table-cell>
        </table:table-row>
        <table:table-row table:style-name="Row36">
          <table:table-cell table:style-name="Cell95">
            <text:p text:style-name="P532"><text:span text:style-name="T532_1">~<text:s/>Standing<text:s/>expert<text:s/>capability<text:s/>for<text:s/>each<text:s/>of<text:s/>the<text:s/>two<text:s/>pathways</text:span></text:p>
          </table:table-cell>
          <table:table-cell table:style-name="Cell96">
            <text:p text:style-name="P533"><text:span text:style-name="T533_1">1.5</text:span></text:p>
          </table:table-cell>
          <table:table-cell table:style-name="Cell97">
            <text:p text:style-name="P534"><text:span text:style-name="T534_1">1.5</text:span></text:p>
          </table:table-cell>
          <table:table-cell table:style-name="Cell98">
            <text:p text:style-name="P535"><text:span text:style-name="T535_1">1.5</text:span></text:p>
          </table:table-cell>
          <table:table-cell table:style-name="Cell99">
            <text:p text:style-name="P536"><text:span text:style-name="T536_1">4.5</text:span></text:p>
          </table:table-cell>
        </table:table-row>
        <table:table-row table:style-name="Row37">
          <table:table-cell table:style-name="Cell100">
            <text:p text:style-name="P537"><text:span text:style-name="T537_1">~<text:s/>TA<text:s/>Facility<text:s/>(split<text:s/>across<text:s/>two<text:s/>pathways<text:s/>to<text:s/>be<text:s/>determined)</text:span></text:p>
          </table:table-cell>
          <table:table-cell table:style-name="Cell101">
            <text:p text:style-name="P538"><text:span text:style-name="T538_1">2.8</text:span></text:p>
          </table:table-cell>
          <table:table-cell table:style-name="Cell102">
            <text:p text:style-name="P539"><text:span text:style-name="T539_1">2.85</text:span></text:p>
          </table:table-cell>
          <table:table-cell table:style-name="Cell103">
            <text:p text:style-name="P540"><text:span text:style-name="T540_1">2.85</text:span></text:p>
          </table:table-cell>
          <table:table-cell table:style-name="Cell104">
            <text:p text:style-name="P541"><text:span text:style-name="T541_1">8.5</text:span></text:p>
          </table:table-cell>
        </table:table-row>
        <table:table-row table:style-name="Row38">
          <table:table-cell table:style-name="Cell105">
            <text:p text:style-name="P542"><text:span text:style-name="T542_1">CDEL</text:span></text:p>
          </table:table-cell>
          <table:table-cell table:style-name="Cell106">
            <text:p text:style-name="P543"><text:span text:style-name="T543_1">1</text:span></text:p>
          </table:table-cell>
          <table:table-cell table:style-name="Cell107">
            <text:p text:style-name="P544"><text:span text:style-name="T544_1">1</text:span></text:p>
          </table:table-cell>
          <table:table-cell table:style-name="Cell108">
            <text:p text:style-name="P545"><text:span text:style-name="T545_1">1</text:span></text:p>
          </table:table-cell>
          <table:table-cell table:style-name="Cell109">
            <text:p text:style-name="P546"><text:span text:style-name="T546_1">3</text:span></text:p>
          </table:table-cell>
        </table:table-row>
        <table:table-row table:style-name="Row39">
          <table:table-cell table:style-name="Cell110">
            <text:p text:style-name="P547"><text:span text:style-name="T547_1">TOTAL<text:s/>(RDEL)</text:span></text:p>
          </table:table-cell>
          <table:table-cell table:style-name="Cell111">
            <text:p text:style-name="P548"><text:span text:style-name="T548_1">5</text:span></text:p>
          </table:table-cell>
          <table:table-cell table:style-name="Cell112">
            <text:p text:style-name="P549"><text:span text:style-name="T549_1">5</text:span></text:p>
          </table:table-cell>
          <table:table-cell table:style-name="Cell113">
            <text:p text:style-name="P550"><text:span text:style-name="T550_1">5</text:span></text:p>
          </table:table-cell>
          <table:table-cell table:style-name="Cell114">
            <text:p text:style-name="P551"><text:span text:style-name="T551_1">15</text:span></text:p>
          </table:table-cell>
        </table:table-row>
        <table:table-row table:style-name="Row40">
          <table:table-cell table:style-name="Cell115">
            <text:p text:style-name="P552"><text:span text:style-name="T552_1">TOTAL<text:s/>(RDEL<text:s/>+CDEL)</text:span></text:p>
          </table:table-cell>
          <table:table-cell table:style-name="Cell116">
            <text:p text:style-name="P553"><text:span text:style-name="T553_1">6</text:span></text:p>
          </table:table-cell>
          <table:table-cell table:style-name="Cell117">
            <text:p text:style-name="P554"><text:span text:style-name="T554_1">6</text:span></text:p>
          </table:table-cell>
          <table:table-cell table:style-name="Cell118">
            <text:p text:style-name="P555"><text:span text:style-name="T555_1">6</text:span></text:p>
          </table:table-cell>
          <table:table-cell table:style-name="Cell119">
            <text:p text:style-name="P556"><text:span text:style-name="T556_1">18</text:span></text:p>
          </table:table-cell>
        </table:table-row>
      </table:table>
      <text:p text:style-name="P557"/>
      <text:p text:style-name="P558"/>
      <text:list text:style-name="LS7" xml:id="list195">
        <text:list-item>
          <text:p text:style-name="P559"><text:span text:style-name="T559_1">Option<text:s/></text:span><text:span text:style-name="T559_2">3</text:span><text:span text:style-name="T559_3"><text:s/>-<text:s/></text:span><text:span text:style-name="T559_4">Combination<text:s/>of<text:s/>BHC,<text:s/>including<text:s/>use<text:s/>of<text:s/>IFIs,<text:s/>CMPs,<text:s/>HMG<text:s/>and<text:s/>other<text:s/>UK<text:s/>institutions;<text:s/>and<text:s/>private<text:s/>implementing<text:s/>partner</text:span></text:p>
        </text:list-item>
      </text:list>
      <text:p text:style-name="P560"/>
      <text:list text:style-name="LS5" xml:id="list196" text:continue-list="list1">
        <text:list-item>
          <text:p text:style-name="P561"><text:span text:style-name="T561_1">Option<text:s/></text:span><text:span text:style-name="T561_2">3</text:span><text:span text:style-name="T561_3"><text:s/>is<text:s/>similar<text:s/>to<text:s/>Option<text:s/></text:span><text:span text:style-name="T561_4">2</text:span><text:span text:style-name="T561_5"><text:s/>but<text:s/></text:span><text:span text:style-name="T561_6">has<text:s/>a<text:s/></text:span><text:span text:style-name="T561_7">BHC<text:s/>managed<text:s/></text:span><text:span text:style-name="T561_8">component<text:s/>to<text:s/>facilitate<text:s/>working</text:span><text:span text:style-name="T561_9"><text:s/>with<text:s/>IFIs</text:span><text:span text:style-name="T561_10">,<text:s/></text:span><text:span text:style-name="T561_11">CMPs</text:span><text:span text:style-name="T561_12">,<text:s/></text:span><text:span text:style-name="T561_13">other<text:s/></text:span><text:span text:style-name="T561_14">HMG<text:s/></text:span><text:span text:style-name="T561_15">departments<text:s/></text:span><text:span text:style-name="T561_16">and<text:s/>UK<text:s/>institutions</text:span><text:span text:style-name="T561_17">.<text:s text:c="2"/>This<text:s/>would<text:s/>enable<text:s/>BHC<text:s/>to<text:s/></text:span><text:span text:style-name="T561_18">work<text:s/>directly<text:s/></text:span><text:span text:style-name="T561_19">with<text:s/>these<text:s/>institutions<text:s/>to<text:s/>deliver<text:s/>on<text:s/>the<text:s/>objectives<text:s/>of<text:s/>the<text:s/>programme</text:span><text:span text:style-name="T561_20">.<text:s text:c="2"/></text:span><text:span text:style-name="T561_21">As<text:s/>noted<text:s/>above<text:s/>this<text:s/>could<text:s/>mean<text:s/>entering<text:s/>into<text:s/>MoUs<text:s/>with<text:s/>IFIs,<text:s/>HMG<text:s/>and<text:s/>other<text:s/>UK<text:s/>institutions</text:span><text:span text:style-name="T561_22">.<text:s text:c="2"/></text:span><text:span text:style-name="T561_23">BHC<text:s/>would<text:s/>also<text:s/>have<text:s/>the<text:s/>option<text:s/>of<text:s/>buying<text:s/>into<text:s/>relevant<text:s/>CMPs<text:s/>like<text:s/></text:span><text:span text:style-name="T561_24">those<text:s/>managed<text:s/>by<text:s/></text:span><text:span text:style-name="T561_25">the<text:s/>trade<text:s/>COE<text:s/>or<text:s/>MA</text:span><text:span text:style-name="T561_26">.<text:s text:c="2"/>This<text:s/>would<text:s/>allow<text:s/>BHC<text:s/></text:span><text:span text:style-name="T561_27">to<text:s/>make<text:s/>full<text:s/>use<text:s/>of<text:s/>the<text:s/>tools<text:s/>available<text:s/></text:span><text:span text:style-name="T561_28">across<text:s/>HMG<text:s/>and<text:s/>with<text:s/>multilaterals<text:s/>to<text:s/>deliver<text:s/>on<text:s/>the<text:s/>objectives<text:s/>of<text:s/>the<text:s/>programme.</text:span><text:span text:style-name="T561_29"><text:s text:c="2"/></text:span></text:p>
        </text:list-item>
      </text:list>
      <text:p text:style-name="P562"/>
      <text:list text:style-name="LS5" xml:id="list197" text:continue-list="list1">
        <text:list-item>
          <text:p text:style-name="P563"><text:span text:style-name="T563_1">This<text:s/>option<text:s/>would<text:s/>allow<text:s/>for<text:s/>more<text:s/>direct<text:s/>working<text:s/>with<text:s/>DBT<text:s/>to<text:s/>deliver<text:s/>the<text:s/>programme</text:span><text:span text:style-name="T563_2">.<text:s text:c="2"/></text:span><text:span text:style-name="T563_3">A<text:s/>potential<text:s/>MoU<text:s/>c</text:span><text:span text:style-name="T563_4">ould<text:s/>position<text:s/>DBT<text:s/>as<text:s/>the<text:s/>lead<text:s/>on<text:s/>a<text:s/>dedicated<text:s/>workstream<text:s/>focused<text:s/>on<text:s/>investment<text:s/>facilitation<text:s/>and<text:s/>market<text:s/>enabling<text:s/>support.</text:span><text:span text:style-name="T563_5"><text:s text:c="2"/></text:span><text:span text:style-name="T563_6">This<text:s/>workstream<text:s/>would<text:s/>be<text:s/>designed<text:s/>to<text:s/>align<text:s/>with<text:s/>the<text:s/>UK<text:s/>Industrial<text:s/>Strategy<text:s/>and<text:s/>the<text:s/>Enhanced<text:s/>Trade<text:s/>and<text:s/>Investment<text:s/>Partnership<text:s/>(ETIP),<text:s/>ensuring<text:s/>that<text:s/>interventions<text:s/>are<text:s/>strategically<text:s/>targeted<text:s/>at<text:s/>priority<text:s/>sectors<text:s/>such<text:s/>as<text:s/>legal<text:s/>services,<text:s/>financial<text:s/>services,<text:s/>education,<text:s/>health<text:s/>and<text:s/>life<text:s/>sciences,<text:s/>and<text:s/>creative<text:s/>industries.<text:s/>The<text:s/>MoU<text:s/>would<text:s/>set<text:s/>out<text:s/>clear<text:s/>roles<text:s/>and<text:s/>responsibilities<text:s/>for<text:s/>DBT<text:s/>in<text:s/>driving<text:s/>activities<text:s/>such<text:s/>as<text:s/>market<text:s/>intelligence,<text:s/>regulatory<text:s/>navigation,<text:s/>and<text:s/>deal<text:s/>facilitation,<text:s/>while<text:s/>leveraging<text:s/>UK<text:s/>mechanisms<text:s/>like<text:s/>BII<text:s/>and<text:s/>UKEF.<text:s/>By<text:s/>formalising<text:s/>this<text:s/>leadership<text:s/>role,<text:s/>the<text:s/>MoU<text:s/>would<text:s/>create<text:s/>a<text:s/>structured<text:s/>approach<text:s/></text:span><text:span text:style-name="T563_7">for<text:s/>DBT<text:s/>to<text:s/>be<text:s/>actively<text:s/>involved<text:s/>in<text:s/>the<text:s/>programme</text:span><text:span text:style-name="T563_8">,<text:s/>leveraging<text:s/>their<text:s/>expertise<text:s/>to<text:s/>maximise</text:span><text:span text:style-name="T563_9"><text:s/></text:span><text:span text:style-name="T563_10">UK<text:s/></text:span><text:span text:style-name="T563_11">secondary<text:s/>benefits.</text:span></text:p>
        </text:list-item>
      </text:list>
      <text:p text:style-name="P564"/>
      <text:list text:style-name="LS5" xml:id="list198" text:continue-list="list1">
        <text:list-item>
          <text:p text:style-name="P565"><text:span text:style-name="T565_1">This<text:s/>option<text:s/>also<text:s/>allows<text:s/>for<text:s/></text:span><text:span text:style-name="T565_2">targeted</text:span><text:span text:style-name="T565_3"><text:s/>programme<text:s/>funded<text:s/>posts</text:span><text:span text:style-name="T565_4"><text:s/></text:span><text:span text:style-name="T565_5">(PFPs)<text:s/></text:span><text:span text:style-name="T565_6">focussed<text:s/>more<text:s/>on<text:s/>technical<text:s/>aspects<text:s/>rather<text:s/>than<text:s/>operational<text:s/>delivery</text:span><text:span text:style-name="T565_7">,<text:s/>realising<text:s/></text:span><text:span text:style-name="T565_8">value<text:s/>for<text:s/>money<text:s/>for<text:s/>technical<text:s/>in-house<text:s/>expertise<text:s/>as<text:s/>opposed<text:s/>to<text:s/>external<text:s/></text:span><text:span text:style-name="T565_9">technical<text:s/></text:span><text:span text:style-name="T565_10">consultants</text:span><text:span text:style-name="T565_11">.</text:span><text:span text:style-name="T565_12"><text:s text:c="2"/></text:span><text:span text:style-name="T565_13">These<text:s/>PFPs</text:span><text:span text:style-name="T565_14"><text:s/>would</text:span><text:span text:style-name="T565_15"><text:s/>help<text:s/>maintain<text:s/>the<text:s/>benefits<text:s/>of<text:s/></text:span><text:span text:style-name="T565_16">O</text:span><text:span text:style-name="T565_17">ption<text:s/>1<text:s/>particularly<text:s/>the<text:s/>flexibility<text:s/></text:span><text:span text:style-name="T565_18">to<text:s/>respond<text:s/>to<text:s/>HMG<text:s/>priorities<text:s/>as<text:s/>they<text:s/>emerge<text:s/>especially<text:s/>in<text:s/>terms<text:s/>of</text:span><text:span text:style-name="T565_19"><text:s/>UK<text:s/>Industrial<text:s/>Strategy<text:s/>and</text:span><text:span text:style-name="T565_20"><text:s/>ETIP<text:s/>implementation</text:span><text:span text:style-name="T565_21"><text:s/></text:span><text:span text:style-name="T565_22">thereby</text:span><text:span text:style-name="T565_23"><text:s/></text:span><text:span text:style-name="T565_24">support</text:span><text:span text:style-name="T565_25">ing</text:span><text:span text:style-name="T565_26"><text:s/>strategic<text:s/>alignment<text:s/>of<text:s/>the<text:s/>programme<text:s/>with<text:s/>UK<text:s/>priorities.<text:s text:c="2"/>The<text:s/>proposed<text:s/>PFPs<text:s/>and<text:s/>annual<text:s/>costs<text:s/></text:span><text:span text:style-name="T565_27">compared<text:s/>to<text:s/>external<text:s/>consultant<text:s/>costs<text:s/></text:span><text:span text:style-name="T565_28">are<text:s/>as<text:s/>below</text:span><text:span text:style-name="T565_29"><text:s/>(see<text:s/>fuller<text:s/>VFM<text:s/>analysis<text:s/>in<text:s/>Annex<text:s/>1)</text:span><text:span text:style-name="T565_30">:</text:span></text:p>
        </text:list-item>
      </text:list>
      <text:p text:style-name="P566"/>
      <text:p text:style-name="P567"/>
      <text:p text:style-name="P568"/>
      <text:p text:style-name="P569"><text:span text:style-name="T569_1">Table<text:s/></text:span><text:span text:style-name="T569_2">4</text:span><text:span text:style-name="T569_3">:<text:s/>Option<text:s/></text:span><text:span text:style-name="T569_4">3</text:span><text:span text:style-name="T569_5"><text:s/>Budget<text:s/>–<text:s/></text:span><text:span text:style-name="T569_6">Annual<text:s/>cost<text:s/>of<text:s/>PFPs</text:span></text:p>
      <table:table table:style-name="Table8">
        <table:table-column table:style-name="Column21"/>
        <table:table-column table:style-name="Column22"/>
        <table:table-column table:style-name="Column23"/>
        <table:table-row table:style-name="Row41">
          <table:table-cell table:style-name="Cell120">
            <text:p text:style-name="P570"><text:span text:style-name="T570_1">£</text:span><text:span text:style-name="T570_2">’000s</text:span></text:p>
          </table:table-cell>
          <table:table-cell table:style-name="Cell121">
            <text:p text:style-name="P571"><text:span text:style-name="T571_1">Total<text:s/>annual<text:s/>cost</text:span></text:p>
          </table:table-cell>
          <table:table-cell table:style-name="Cell122">
            <text:p text:style-name="P572"><text:span text:style-name="T572_1">C</text:span><text:span text:style-name="T572_2">omparable<text:s/>consultancy<text:s/>costs</text:span></text:p>
          </table:table-cell>
        </table:table-row>
        <table:table-row table:style-name="Row42">
          <table:table-cell table:style-name="Cell123">
            <text:p text:style-name="P573"><text:span text:style-name="T573_1">CBS<text:s/></text:span><text:span text:style-name="T573_2">G7<text:s/>Private<text:s/>sector<text:s/>development<text:s/>adviser</text:span><text:span text:style-name="T573_3"><text:s/>–<text:s/>Business<text:s/>Development<text:s/>and<text:s/>Growth</text:span><text:span text:style-name="T573_4">,<text:s/></text:span><text:span text:style-name="T573_5">Deal<text:s/>generation<text:s/>support</text:span><text:span text:style-name="T573_6"><text:s/>leveraging<text:s/>UKEF<text:s/>and<text:s/>BII</text:span><text:span text:style-name="T573_7"><text:s/></text:span><text:span text:style-name="T573_8">(</text:span><text:span text:style-name="T573_9">3-year</text:span><text:span text:style-name="T573_10"><text:s/></text:span><text:span text:style-name="T573_11">post</text:span><text:span text:style-name="T573_12">CBS</text:span><text:span text:style-name="T573_13">)</text:span></text:p>
          </table:table-cell>
          <table:table-cell table:style-name="Cell124">
            <text:p text:style-name="P574"><text:span text:style-name="T574_1">56,000</text:span></text:p>
          </table:table-cell>
          <table:table-cell table:style-name="Cell125">
            <text:p text:style-name="P575"><text:span text:style-name="T575_1">168,000</text:span></text:p>
          </table:table-cell>
        </table:table-row>
        <table:table-row table:style-name="Row43">
          <table:table-cell table:style-name="Cell126">
            <text:p text:style-name="P576"><text:span text:style-name="T576_1">UKB<text:s/>HEO<text:s/>Assistant<text:s/>Economist</text:span><text:span text:style-name="T576_2"><text:s/>–<text:s/>Data,<text:s/>Evidence</text:span><text:span text:style-name="T576_3"><text:s/>and<text:s/>Analysis</text:span><text:span text:style-name="T576_4">,<text:s/>UKNG</text:span><text:span text:style-name="T576_5"><text:s/>Landscape</text:span><text:span text:style-name="T576_6"><text:s/>(</text:span><text:span text:style-name="T576_7">2-year</text:span><text:span text:style-name="T576_8"><text:s/>post)</text:span></text:p>
          </table:table-cell>
          <table:table-cell table:style-name="Cell127">
            <text:p text:style-name="P577"><text:span text:style-name="T577_1">127,000</text:span></text:p>
          </table:table-cell>
          <table:table-cell table:style-name="Cell128">
            <text:p text:style-name="P578"><text:span text:style-name="T578_1">13</text:span><text:span text:style-name="T578_2">6</text:span><text:span text:style-name="T578_3">,000</text:span></text:p>
          </table:table-cell>
        </table:table-row>
        <table:table-row table:style-name="Row44">
          <table:table-cell table:style-name="Cell129">
            <text:p text:style-name="P579"><text:span text:style-name="T579_1">TOTAL</text:span></text:p>
          </table:table-cell>
          <table:table-cell table:style-name="Cell130">
            <text:p text:style-name="P580"><text:span text:style-name="T580_1">183,</text:span><text:span text:style-name="T580_2">000</text:span></text:p>
          </table:table-cell>
          <table:table-cell table:style-name="Cell131">
            <text:p text:style-name="P581"><text:span text:style-name="T581_1">303</text:span><text:span text:style-name="T581_2">,000</text:span></text:p>
          </table:table-cell>
        </table:table-row>
      </table:table>
      <text:p text:style-name="P582"/>
      <text:p text:style-name="P583"/>
      <text:p text:style-name="P584"/>
      <text:p text:style-name="P585"/>
      <text:p text:style-name="P586"><text:span text:style-name="T586_1">Table<text:s/></text:span><text:span text:style-name="T586_2">5</text:span><text:span text:style-name="T586_3">:<text:s/>Option<text:s/></text:span><text:span text:style-name="T586_4">3</text:span><text:span text:style-name="T586_5"><text:s/>Budget<text:s/>–<text:s/></text:span><text:span text:style-name="T586_6">Combination<text:s/>of<text:s/>BHC,<text:s/>including<text:s/>use<text:s/>of<text:s/>IFIs,<text:s/>CMPs,<text:s/>HMG<text:s/>and<text:s/>other<text:s/>UK<text:s/>institutions;<text:s/>and<text:s/>private<text:s/>implementing<text:s/>partner</text:span></text:p>
      <table:table table:style-name="Table9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45">
          <table:table-cell table:style-name="Cell132">
            <text:p text:style-name="P587"><text:span text:style-name="T587_1">£m</text:span></text:p>
          </table:table-cell>
          <table:table-cell table:style-name="Cell133">
            <text:p text:style-name="P588"><text:span text:style-name="T588_1">2026/27</text:span></text:p>
          </table:table-cell>
          <table:table-cell table:style-name="Cell134">
            <text:p text:style-name="P589"><text:span text:style-name="T589_1">2027/28</text:span></text:p>
          </table:table-cell>
          <table:table-cell table:style-name="Cell135">
            <text:p text:style-name="P590"><text:span text:style-name="T590_1">2028/29</text:span></text:p>
          </table:table-cell>
          <table:table-cell table:style-name="Cell136">
            <text:p text:style-name="P591"><text:span text:style-name="T591_1">TOTAL</text:span></text:p>
          </table:table-cell>
        </table:table-row>
        <table:table-row table:style-name="Row46">
          <table:table-cell table:style-name="Cell137">
            <text:p text:style-name="P592"><text:span text:style-name="T592_1">BHC<text:s/>managed<text:s/>component<text:s/></text:span><text:span text:style-name="T592_2">–<text:s/>IFIs,<text:s/>CMPs,<text:s/>HMG,<text:s/>other<text:s/>UK<text:s/>institutions<text:s/>and<text:s/>programme<text:s/>funded<text:s/>posts</text:span></text:p>
          </table:table-cell>
          <table:table-cell table:style-name="Cell138">
            <text:p text:style-name="P593"><text:span text:style-name="T593_1">2.5</text:span></text:p>
          </table:table-cell>
          <table:table-cell table:style-name="Cell139">
            <text:p text:style-name="P594"><text:span text:style-name="T594_1">2.5</text:span></text:p>
          </table:table-cell>
          <table:table-cell table:style-name="Cell140">
            <text:p text:style-name="P595"><text:span text:style-name="T595_1">2.5</text:span></text:p>
          </table:table-cell>
          <table:table-cell table:style-name="Cell141">
            <text:p text:style-name="P596"><text:span text:style-name="T596_1">7.5</text:span></text:p>
          </table:table-cell>
        </table:table-row>
        <table:table-row table:style-name="Row47">
          <table:table-cell table:style-name="Cell142">
            <text:p text:style-name="P597"><text:span text:style-name="T597_1">Estimated<text:s/>cost<text:s/>of<text:s/>Programme<text:s/>funded<text:s/>posts</text:span></text:p>
          </table:table-cell>
          <table:table-cell table:style-name="Cell143">
            <text:p text:style-name="P598"><text:span text:style-name="T598_1">0.</text:span><text:span text:style-name="T598_2">2</text:span></text:p>
          </table:table-cell>
          <table:table-cell table:style-name="Cell144">
            <text:p text:style-name="P599"><text:span text:style-name="T599_1">0.</text:span><text:span text:style-name="T599_2">2</text:span></text:p>
          </table:table-cell>
          <table:table-cell table:style-name="Cell145">
            <text:p text:style-name="P600"><text:span text:style-name="T600_1">0.</text:span><text:span text:style-name="T600_2">06</text:span></text:p>
          </table:table-cell>
          <table:table-cell table:style-name="Cell146">
            <text:p text:style-name="P601"><text:span text:style-name="T601_1">0.</text:span><text:span text:style-name="T601_2">46</text:span></text:p>
          </table:table-cell>
        </table:table-row>
        <table:table-row table:style-name="Row48">
          <table:table-cell table:style-name="Cell147">
            <text:p text:style-name="P602"><text:span text:style-name="T602_1">MERL<text:s/>–<text:s/>Monitoring/review<text:s/>panel</text:span></text:p>
          </table:table-cell>
          <table:table-cell table:style-name="Cell148">
            <text:p text:style-name="P603"><text:span text:style-name="T603_1">0.2</text:span></text:p>
          </table:table-cell>
          <table:table-cell table:style-name="Cell149">
            <text:p text:style-name="P604"><text:span text:style-name="T604_1">0.15</text:span></text:p>
          </table:table-cell>
          <table:table-cell table:style-name="Cell150">
            <text:p text:style-name="P605"><text:span text:style-name="T605_1">0.15</text:span></text:p>
          </table:table-cell>
          <table:table-cell table:style-name="Cell151">
            <text:p text:style-name="P606"><text:span text:style-name="T606_1">0.5</text:span></text:p>
          </table:table-cell>
        </table:table-row>
        <table:table-row table:style-name="Row49">
          <table:table-cell table:style-name="Cell152">
            <text:p text:style-name="P607"><text:span text:style-name="T607_1">Commercial<text:s/>supplier<text:s/>(RDEL+CDEL)</text:span></text:p>
          </table:table-cell>
          <table:table-cell table:style-name="Cell153">
            <text:p text:style-name="P608"><text:span text:style-name="T608_1">3.3</text:span></text:p>
          </table:table-cell>
          <table:table-cell table:style-name="Cell154">
            <text:p text:style-name="P609"><text:span text:style-name="T609_1">3.35</text:span></text:p>
          </table:table-cell>
          <table:table-cell table:style-name="Cell155">
            <text:p text:style-name="P610"><text:span text:style-name="T610_1">3.35</text:span></text:p>
          </table:table-cell>
          <table:table-cell table:style-name="Cell156">
            <text:p text:style-name="P611"><text:span text:style-name="T611_1">10</text:span></text:p>
          </table:table-cell>
        </table:table-row>
        <table:table-row table:style-name="Row50">
          <table:table-cell table:style-name="Cell157">
            <text:p text:style-name="P612"><text:span text:style-name="T612_1">~Facility<text:s/>Director<text:s/>and<text:s/>PM<text:s/>for<text:s/>each<text:s/>of<text:s/>the<text:s/>two<text:s/>pathways</text:span></text:p>
          </table:table-cell>
          <table:table-cell table:style-name="Cell158">
            <text:p text:style-name="P613"><text:span text:style-name="T613_1">0.25</text:span></text:p>
          </table:table-cell>
          <table:table-cell table:style-name="Cell159">
            <text:p text:style-name="P614"><text:span text:style-name="T614_1">0.25</text:span></text:p>
          </table:table-cell>
          <table:table-cell table:style-name="Cell160">
            <text:p text:style-name="P615"><text:span text:style-name="T615_1">0.25</text:span></text:p>
          </table:table-cell>
          <table:table-cell table:style-name="Cell161">
            <text:p text:style-name="P616"><text:span text:style-name="T616_1">0.75</text:span></text:p>
          </table:table-cell>
        </table:table-row>
        <table:table-row table:style-name="Row51">
          <table:table-cell table:style-name="Cell162">
            <text:p text:style-name="P617"><text:span text:style-name="T617_1">~<text:s/>Standing<text:s/>expert<text:s/>capability<text:s/>for<text:s/>each<text:s/>of<text:s/>the<text:s/>two<text:s/>pathways</text:span></text:p>
          </table:table-cell>
          <table:table-cell table:style-name="Cell163">
            <text:p text:style-name="P618"><text:span text:style-name="T618_1">0.25</text:span></text:p>
          </table:table-cell>
          <table:table-cell table:style-name="Cell164">
            <text:p text:style-name="P619"><text:span text:style-name="T619_1">0.25</text:span></text:p>
          </table:table-cell>
          <table:table-cell table:style-name="Cell165">
            <text:p text:style-name="P620"><text:span text:style-name="T620_1">0.25</text:span></text:p>
          </table:table-cell>
          <table:table-cell table:style-name="Cell166">
            <text:p text:style-name="P621"><text:span text:style-name="T621_1">0.75</text:span></text:p>
          </table:table-cell>
        </table:table-row>
        <table:table-row table:style-name="Row52">
          <table:table-cell table:style-name="Cell167">
            <text:p text:style-name="P622"><text:span text:style-name="T622_1">~<text:s/>TA<text:s/>Facility<text:s/>(split<text:s/>across<text:s/>two<text:s/>pathways<text:s/>to<text:s/>be<text:s/>determined;<text:s/>including<text:s/>a<text:s/>grant<text:s/>facility)</text:span></text:p>
          </table:table-cell>
          <table:table-cell table:style-name="Cell168">
            <text:p text:style-name="P623"><text:span text:style-name="T623_1">1.8</text:span></text:p>
          </table:table-cell>
          <table:table-cell table:style-name="Cell169">
            <text:p text:style-name="P624"><text:span text:style-name="T624_1">1.85</text:span></text:p>
          </table:table-cell>
          <table:table-cell table:style-name="Cell170">
            <text:p text:style-name="P625"><text:span text:style-name="T625_1">1.85</text:span></text:p>
          </table:table-cell>
          <table:table-cell table:style-name="Cell171">
            <text:p text:style-name="P626"><text:span text:style-name="T626_1">5.5</text:span></text:p>
          </table:table-cell>
        </table:table-row>
        <table:table-row table:style-name="Row53">
          <table:table-cell table:style-name="Cell172">
            <text:p text:style-name="P627"><text:span text:style-name="T627_1">CDEL</text:span></text:p>
          </table:table-cell>
          <table:table-cell table:style-name="Cell173">
            <text:p text:style-name="P628"><text:span text:style-name="T628_1">1</text:span></text:p>
          </table:table-cell>
          <table:table-cell table:style-name="Cell174">
            <text:p text:style-name="P629"><text:span text:style-name="T629_1">1</text:span></text:p>
          </table:table-cell>
          <table:table-cell table:style-name="Cell175">
            <text:p text:style-name="P630"><text:span text:style-name="T630_1">1</text:span></text:p>
          </table:table-cell>
          <table:table-cell table:style-name="Cell176">
            <text:p text:style-name="P631"><text:span text:style-name="T631_1">3</text:span></text:p>
          </table:table-cell>
        </table:table-row>
        <table:table-row table:style-name="Row54">
          <table:table-cell table:style-name="Cell177">
            <text:p text:style-name="P632"><text:span text:style-name="T632_1">TOTAL<text:s/>RDEL</text:span></text:p>
          </table:table-cell>
          <table:table-cell table:style-name="Cell178">
            <text:p text:style-name="P633"><text:span text:style-name="T633_1">5</text:span></text:p>
          </table:table-cell>
          <table:table-cell table:style-name="Cell179">
            <text:p text:style-name="P634"><text:span text:style-name="T634_1">5</text:span></text:p>
          </table:table-cell>
          <table:table-cell table:style-name="Cell180">
            <text:p text:style-name="P635"><text:span text:style-name="T635_1">5</text:span></text:p>
          </table:table-cell>
          <table:table-cell table:style-name="Cell181">
            <text:p text:style-name="P636"><text:span text:style-name="T636_1">15</text:span></text:p>
          </table:table-cell>
        </table:table-row>
        <table:table-row table:style-name="Row55">
          <table:table-cell table:style-name="Cell182">
            <text:p text:style-name="P637"><text:span text:style-name="T637_1">TOTAL<text:s/>RDEL<text:s/>+CDEL</text:span></text:p>
          </table:table-cell>
          <table:table-cell table:style-name="Cell183">
            <text:p text:style-name="P638"><text:span text:style-name="T638_1">6</text:span></text:p>
          </table:table-cell>
          <table:table-cell table:style-name="Cell184">
            <text:p text:style-name="P639"><text:span text:style-name="T639_1">6</text:span></text:p>
          </table:table-cell>
          <table:table-cell table:style-name="Cell185">
            <text:p text:style-name="P640"><text:span text:style-name="T640_1">6</text:span></text:p>
          </table:table-cell>
          <table:table-cell table:style-name="Cell186">
            <text:p text:style-name="P641"><text:span text:style-name="T641_1">18</text:span></text:p>
          </table:table-cell>
        </table:table-row>
      </table:table>
      <text:p text:style-name="P642"/>
      <text:list text:style-name="LS7" xml:id="list199">
        <text:list-item>
          <text:p text:style-name="P643"><text:span text:style-name="T643_1">Preferred<text:s/>option</text:span></text:p>
        </text:list-item>
      </text:list>
      <text:p text:style-name="P644"/>
      <text:list text:style-name="LS5" xml:id="list200" text:continue-list="list1">
        <text:list-item>
          <text:p text:style-name="P645"><text:span text:style-name="T645_1">The<text:s/>preferred<text:s/>option<text:s/>is<text:s/></text:span><text:span text:style-name="T645_2">Option<text:s/></text:span><text:span text:style-name="T645_3">3<text:s/></text:span><text:span text:style-name="T645_4">(</text:span><text:span text:style-name="T645_5">see<text:s/>Table<text:s/></text:span><text:span text:style-name="T645_6">6</text:span><text:span text:style-name="T645_7"><text:s/>below)<text:s/>which<text:s/></text:span><text:span text:style-name="T645_8">will<text:s/>allow<text:s/>BHC<text:s/></text:span><text:span text:style-name="T645_9">to<text:s/>be<text:s/>at<text:s/>the<text:s/>driving<text:s/>seat<text:s/>in<text:s/>deepening<text:s/>its<text:s/>economic<text:s/>partnership<text:s/>with<text:s/>Nigeria<text:s/></text:span><text:span text:style-name="T645_10">by<text:s/>drawing<text:s/>on<text:s/>a<text:s/>range<text:s/>of<text:s/>effective<text:s/></text:span><text:span text:style-name="T645_11">UK<text:s/></text:span><text:span text:style-name="T645_12">delivery<text:s/>mechanisms<text:s/></text:span><text:span text:style-name="T645_13">as<text:s/>well<text:s/>as<text:s/></text:span><text:span text:style-name="T645_14">both<text:s/>in-house<text:s/>and<text:s/>private<text:s/>sector<text:s/>expertise</text:span><text:span text:style-name="T645_15">.<text:s text:c="2"/></text:span><text:span text:style-name="T645_16">It<text:s/>allows<text:s/>BHC<text:s/>to<text:s/></text:span><text:span text:style-name="T645_17">work<text:s/>more<text:s/>closely<text:s/>w</text:span><text:span text:style-name="T645_18">ith</text:span><text:span text:style-name="T645_19"><text:s/>the<text:s/>Government<text:s/>of<text:s/>Nigeria</text:span><text:span text:style-name="T645_20"><text:s/>whilst<text:s/>also<text:s/>deploying<text:s/>expertise<text:s/>to<text:s/>tackle<text:s/>the<text:s/>most<text:s/>binding<text:s/>constraints<text:s/>on<text:s/></text:span><text:span text:style-name="T645_21">business<text:s/>growth<text:s/>in<text:s/>Nigeria.</text:span></text:p>
        </text:list-item>
      </text:list>
      <text:p text:style-name="P646"/>
      <text:p text:style-name="P647"><text:span text:style-name="T647_1">Table<text:s/></text:span><text:span text:style-name="T647_2">6</text:span><text:span text:style-name="T647_3">:<text:s/>Ranking<text:s/>of<text:s/>options<text:s/>using<text:s/>success<text:s/>criteria</text:span></text:p>
      <table:table table:style-name="Table10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56">
          <table:table-cell table:style-name="Cell187">
            <text:p text:style-name="P648"><text:span text:style-name="T648_1">SC<text:s/>no.</text:span></text:p>
          </table:table-cell>
          <table:table-cell table:style-name="Cell188">
            <text:p text:style-name="P649"><text:span text:style-name="T649_1">Weighting</text:span></text:p>
          </table:table-cell>
          <table:table-cell table:style-name="Cell189">
            <text:p text:style-name="P650"><text:span text:style-name="T650_1">Success<text:s/>Criterion<text:s/>description</text:span></text:p>
          </table:table-cell>
          <table:table-cell table:style-name="Cell190" table:number-columns-spanned="2">
            <text:p text:style-name="P651"><text:span text:style-name="T651_1">DO<text:s/>NOTHING</text:span></text:p>
          </table:table-cell>
          <table:covered-table-cell/>
          <table:table-cell table:style-name="Cell191">
            <text:p text:style-name="P652"><text:span text:style-name="T652_1">OPTION<text:s/>1<text:s/>–<text:s/>Facility<text:s/>wholly<text:s/>managed<text:s/>by<text:s/>BHC</text:span></text:p>
          </table:table-cell>
          <table:table-cell table:style-name="Cell192" table:number-columns-spanned="2">
            <text:p text:style-name="P653"><text:span text:style-name="T653_1">OPTION<text:s/>2<text:s/>–<text:s/>Facility<text:s/>wholly<text:s/>managed<text:s/>by<text:s/>private<text:s/>implementing<text:s/>partner</text:span></text:p>
          </table:table-cell>
          <table:covered-table-cell/>
          <table:table-cell table:style-name="Cell193">
            <text:p text:style-name="P654"><text:span text:style-name="T654_1">Option</text:span><text:span text:style-name="T654_2"><text:s/>3<text:s/>-<text:s/></text:span><text:span text:style-name="T654_3">Combination<text:s/>of<text:s/>BHC,<text:s/>including<text:s/>use<text:s/>of<text:s/>IFIs,<text:s/>CMPs,<text:s/>HMG<text:s/>and<text:s/>other<text:s/>UK<text:s/>institutions;<text:s/>and<text:s/>private<text:s/>implementing<text:s/>partner</text:span></text:p>
            <text:p text:style-name="P655"/>
            <text:p text:style-name="P656"/>
          </table:table-cell>
        </table:table-row>
        <table:table-row table:style-name="Row57">
          <table:table-cell table:style-name="Cell194">
            <text:p text:style-name="P657"><text:span text:style-name="T657_1">SC1</text:span></text:p>
          </table:table-cell>
          <table:table-cell table:style-name="Cell195">
            <text:p text:style-name="P658"><text:span text:style-name="T658_1">0-8</text:span></text:p>
          </table:table-cell>
          <table:table-cell table:style-name="Cell196">
            <text:p text:style-name="P659"><text:span text:style-name="T659_1">Flexibility<text:s/>to<text:s/>respond<text:s/>directly<text:s/>to<text:s/>mutual<text:s/>growth<text:s/>opportunities</text:span></text:p>
          </table:table-cell>
          <table:table-cell table:style-name="Cell197" table:number-columns-spanned="2">
            <text:p text:style-name="P660"><text:span text:style-name="T660_1">0</text:span></text:p>
          </table:table-cell>
          <table:covered-table-cell/>
          <table:table-cell table:style-name="Cell198">
            <text:p text:style-name="P661"><text:span text:style-name="T661_1">6</text:span></text:p>
          </table:table-cell>
          <table:table-cell table:style-name="Cell199" table:number-columns-spanned="2">
            <text:p text:style-name="P662"><text:span text:style-name="T662_1">4</text:span></text:p>
          </table:table-cell>
          <table:covered-table-cell/>
          <table:table-cell table:style-name="Cell200">
            <text:p text:style-name="P663"><text:span text:style-name="T663_1">5</text:span></text:p>
          </table:table-cell>
        </table:table-row>
        <table:table-row table:style-name="Row58">
          <table:table-cell table:style-name="Cell201">
            <text:p text:style-name="P664"><text:span text:style-name="T664_1">SC2</text:span></text:p>
          </table:table-cell>
          <table:table-cell table:style-name="Cell202">
            <text:p text:style-name="P665"><text:span text:style-name="T665_1">0-6</text:span></text:p>
          </table:table-cell>
          <table:table-cell table:style-name="Cell203">
            <text:p text:style-name="P666"><text:span text:style-name="T666_1">Knowledge<text:s/>and<text:s/>expertise<text:s/>working<text:s/>with<text:s/>businesses<text:s/>to<text:s/>support<text:s/>investment<text:s/>and<text:s/>trade</text:span></text:p>
          </table:table-cell>
          <table:table-cell table:style-name="Cell204" table:number-columns-spanned="2">
            <text:p text:style-name="P667"><text:span text:style-name="T667_1">0</text:span></text:p>
          </table:table-cell>
          <table:covered-table-cell/>
          <table:table-cell table:style-name="Cell205">
            <text:p text:style-name="P668"><text:span text:style-name="T668_1">3</text:span></text:p>
          </table:table-cell>
          <table:table-cell table:style-name="Cell206" table:number-columns-spanned="2">
            <text:p text:style-name="P669"><text:span text:style-name="T669_1">5</text:span></text:p>
          </table:table-cell>
          <table:covered-table-cell/>
          <table:table-cell table:style-name="Cell207">
            <text:p text:style-name="P670"><text:span text:style-name="T670_1">6</text:span></text:p>
          </table:table-cell>
        </table:table-row>
        <table:table-row table:style-name="Row59">
          <table:table-cell table:style-name="Cell208">
            <text:p text:style-name="P671"><text:span text:style-name="T671_1">SC3</text:span></text:p>
          </table:table-cell>
          <table:table-cell table:style-name="Cell209">
            <text:p text:style-name="P672"><text:span text:style-name="T672_1">0-4</text:span></text:p>
          </table:table-cell>
          <table:table-cell table:style-name="Cell210">
            <text:p text:style-name="P673"><text:span text:style-name="T673_1">Ability<text:s/>to<text:s/>quickly<text:s/>source,<text:s/>manage<text:s/>and<text:s/>deploy<text:s/>a<text:s/>wide<text:s/>range<text:s/>of<text:s/>expertise<text:s/>across<text:s/>a<text:s/>wide<text:s/>geography<text:s/>whilst<text:s/>managing<text:s/>programme<text:s/>risks</text:span></text:p>
          </table:table-cell>
          <table:table-cell table:style-name="Cell211" table:number-columns-spanned="2">
            <text:p text:style-name="P674"><text:span text:style-name="T674_1">0</text:span></text:p>
          </table:table-cell>
          <table:covered-table-cell/>
          <table:table-cell table:style-name="Cell212">
            <text:p text:style-name="P675"><text:span text:style-name="T675_1">1</text:span></text:p>
          </table:table-cell>
          <table:table-cell table:style-name="Cell213" table:number-columns-spanned="2">
            <text:p text:style-name="P676"><text:span text:style-name="T676_1">4</text:span></text:p>
          </table:table-cell>
          <table:covered-table-cell/>
          <table:table-cell table:style-name="Cell214">
            <text:p text:style-name="P677"><text:span text:style-name="T677_1">4</text:span></text:p>
          </table:table-cell>
        </table:table-row>
        <table:table-row table:style-name="Row60">
          <table:table-cell table:style-name="Cell215">
            <text:p text:style-name="P678"><text:span text:style-name="T678_1">SC4</text:span></text:p>
          </table:table-cell>
          <table:table-cell table:style-name="Cell216">
            <text:p text:style-name="P679"><text:span text:style-name="T679_1">0-2</text:span></text:p>
          </table:table-cell>
          <table:table-cell table:style-name="Cell217">
            <text:p text:style-name="P680"><text:span text:style-name="T680_1">Ability<text:s/>to<text:s/>focus<text:s/>expertise<text:s/>on<text:s/>big<text:s/>strategic<text:s/>priorities</text:span></text:p>
          </table:table-cell>
          <table:table-cell table:style-name="Cell218" table:number-columns-spanned="2">
            <text:p text:style-name="P681"><text:span text:style-name="T681_1">0</text:span></text:p>
          </table:table-cell>
          <table:covered-table-cell/>
          <table:table-cell table:style-name="Cell219">
            <text:p text:style-name="P682"><text:span text:style-name="T682_1">0</text:span></text:p>
          </table:table-cell>
          <table:table-cell table:style-name="Cell220" table:number-columns-spanned="2">
            <text:p text:style-name="P683"><text:span text:style-name="T683_1">1</text:span></text:p>
          </table:table-cell>
          <table:covered-table-cell/>
          <table:table-cell table:style-name="Cell221">
            <text:p text:style-name="P684"><text:span text:style-name="T684_1">2</text:span></text:p>
          </table:table-cell>
        </table:table-row>
        <table:table-row table:style-name="Row61">
          <table:table-cell table:style-name="Cell222" table:number-columns-spanned="4">
            <text:p text:style-name="P685"><text:span text:style-name="T685_1">TOTAL</text:span></text:p>
          </table:table-cell>
          <table:covered-table-cell/>
          <table:covered-table-cell/>
          <table:covered-table-cell/>
          <table:table-cell table:style-name="Cell223">
            <text:p text:style-name="P686"><text:span text:style-name="T686_1">0</text:span></text:p>
          </table:table-cell>
          <table:table-cell table:style-name="Cell224" table:number-columns-spanned="2">
            <text:p text:style-name="P687"><text:span text:style-name="T687_1">10</text:span></text:p>
          </table:table-cell>
          <table:covered-table-cell/>
          <table:table-cell table:style-name="Cell225">
            <text:p text:style-name="P688"><text:span text:style-name="T688_1">1</text:span><text:span text:style-name="T688_2">4</text:span></text:p>
          </table:table-cell>
          <table:table-cell table:style-name="Cell226">
            <text:p text:style-name="P689"><text:span text:style-name="T689_1">17</text:span></text:p>
          </table:table-cell>
        </table:table-row>
      </table:table>
      <text:p text:style-name="P690"/>
      <text:p text:style-name="P691"/>
      <text:p text:style-name="P692"><text:span text:style-name="T692_1">B5.<text:s/>Description<text:s/>of<text:s/>how<text:s/>the<text:s/>preferred<text:s/>option<text:s/>will<text:s/>work<text:s/>and<text:s/>theory<text:s/>of<text:s/>change<text:s/>(</text:span><text:span text:style-name="T692_2">ToC</text:span><text:span text:style-name="T692_3">)</text:span></text:p>
      <text:p text:style-name="P693"/>
      <text:list text:style-name="LS5" xml:id="list201" text:continue-list="list1">
        <text:list-item>
          <text:p text:style-name="P694"><text:span text:style-name="T694_1">The<text:s/>preferred<text:s/>option</text:span><text:span text:style-name="T694_2">,<text:s/>Option<text:s/></text:span><text:span text:style-name="T694_3">3</text:span><text:span text:style-name="T694_4">,</text:span><text:span text:style-name="T694_5"><text:s/></text:span><text:span text:style-name="T694_6">is<text:s/>designed<text:s/>to<text:s/>use<text:s/>the<text:s/>most<text:s/>suited<text:s/>and<text:s/>effective<text:s/>delivery<text:s/>mechanisms<text:s/>to<text:s/>deliver<text:s/>against<text:s/>the<text:s/>two<text:s/>pathways<text:s/>outlined<text:s/>in<text:s/>the<text:s/>strategic<text:s/>case<text:s/>as<text:s/>below:</text:span></text:p>
        </text:list-item>
      </text:list>
      <text:list text:style-name="LS14" xml:id="list202">
        <text:list-item>
          <text:list>
            <text:list-item>
              <text:p text:style-name="P695"><text:span text:style-name="T695_1">Pathway<text:s/>1:<text:s/></text:span><text:span text:style-name="T695_2">Stimulating<text:s/>investment<text:s/>(including<text:s/>from<text:s/>the<text:s/>UK)<text:s/>and<text:s/>trade<text:s/>in<text:s/>targeted<text:s/>sectors</text:span><text:span text:style-name="T695_3"><text:s/>of<text:s/></text:span><text:span text:style-name="T695_4">the<text:s/></text:span><text:span text:style-name="T695_5">UK’s<text:s/>Industrial<text:s/>Strategy<text:s/>as<text:s/>captured<text:s/>in<text:s/></text:span><text:span text:style-name="T695_6">UK-Nigeria<text:s/>ETIP</text:span><text:span text:style-name="T695_7"><text:s/></text:span><text:span text:style-name="T695_8">,<text:s/>delivering<text:s/>growth<text:s/>for<text:s/>the<text:s/>UK<text:s/>and<text:s/>Nigeria<text:s/>by<text:s/>helping<text:s/>firms<text:s/>to<text:s/>grow,<text:s/>and<text:s/></text:span><text:span text:style-name="T695_9">providing<text:s/></text:span><text:span text:style-name="T695_10">investors<text:s/>with</text:span><text:span text:style-name="T695_11"><text:s/></text:span><text:span text:style-name="T695_12">robust<text:s/>market<text:s/>and<text:s/>commercial<text:s/>information<text:s/>and<text:s/>regulatory<text:s/>navigation<text:s/>to<text:s/>guide<text:s/>investment<text:s/>decisions;<text:s/>de-risking<text:s/>tools<text:s/>such<text:s/>as<text:s/>feasibility<text:s/>studies,<text:s/>transaction<text:s/>advisory,<text:s/>and<text:s/>steer<text:s/>on<text:s/>risk<text:s/>sharing<text:s/>instruments<text:s/>(e.g.<text:s/>advisory<text:s/>grant<text:s/>or<text:s/>cost-sharing<text:s/>instruments);<text:s/>‘hand<text:s/>holding’,<text:s/>matchmaking<text:s/>and<text:s/>deal<text:s/>pipeline<text:s/>support<text:s/>to<text:s/>catalyse<text:s/>investment,<text:s/>including<text:s/>from<text:s/>the<text:s/>UK,<text:s/>into<text:s/>target<text:s/>sectors.</text:span><text:span text:style-name="T695_13"><text:s text:c="2"/></text:span><text:span text:style-name="T695_14"><text:s text:c="4"/></text:span></text:p>
            </text:list-item>
            <text:list-item>
              <text:p text:style-name="P696"><text:span text:style-name="T696_1">Pathway<text:s/>2:<text:s/></text:span><text:span text:style-name="T696_2">Strengthening<text:s/>the<text:s/>enabling<text:s/>conditions<text:s/>for<text:s/>growth,<text:s/>such<text:s/></text:span><text:span text:style-name="T696_3">as<text:s/></text:span><text:span text:style-name="T696_4">business<text:s/>enabling<text:s/>environment,<text:s/>market<text:s/>access<text:s/>(including<text:s/>regulations)<text:s/>and<text:s/>increasing<text:s/>openness<text:s/>to<text:s/>trade</text:span><text:span text:style-name="T696_5"><text:s/></text:span><text:span text:style-name="T696_6">through<text:s/>targeted<text:s/>policy<text:s/>support<text:s/>to<text:s/>attract<text:s/>and<text:s/>retain<text:s/>‘more<text:s/>and<text:s/>better’<text:s/>investment,<text:s/>trade<text:s/>and<text:s/>job<text:s/>creation<text:s/>in<text:s/>key<text:s/>sectors<text:s/>–<text:s/>helping<text:s/>growth<text:s/>to<text:s/>be<text:s/></text:span><text:span text:style-name="T696_7">transformative</text:span><text:span text:style-name="T696_8"><text:s/>and<text:s/>jobs-rich.<text:s text:c="2"/>This<text:s/>will<text:s/>include<text:s/>providing<text:s/>technical<text:s/>expertise</text:span><text:span text:style-name="T696_9"><text:s/>and<text:s/>targeted<text:s/>capital<text:s/>expenditure</text:span><text:span text:style-name="T696_10"><text:s/>to<text:s/>address<text:s/>market<text:s/>access<text:s/>barriers<text:s/>hindering<text:s/>Foreign<text:s/>Direct<text:s/>Investment<text:s/>(FDI)<text:s/>and<text:s/>trade,<text:s/>helping<text:s/>the<text:s/>government<text:s/>to<text:s/>prioritise<text:s/>their<text:s/>policy<text:s/>actions<text:s/>regarding<text:s/>Nigeria’s<text:s/>industrial<text:s/>and<text:s/>investment<text:s/>strategies,<text:s/>global<text:s/>economic<text:s/>diplomacy,<text:s/>trade<text:s/>agreements,<text:s/>and<text:s/>trade<text:s/>facilitation.<text:s text:c="2"/></text:span><text:span text:style-name="T696_11">It<text:s/>will<text:s/>also<text:s/>build<text:s/>on<text:s/>UK<text:s/>support<text:s/>to<text:s/>Nigeria’s<text:s/>economic<text:s/>reform<text:s/>agenda<text:s/>(from<text:s/>NEST)</text:span><text:span text:style-name="T696_12"><text:s/>to<text:s/>cement<text:s/>the<text:s/>gains<text:s/>from<text:s/>monetary<text:s/>and<text:s/>fiscal<text:s/>reforms<text:s/>and<text:s/>deliver<text:s/>policy<text:s/>predictability.<text:s text:c="2"/></text:span><text:span text:style-name="T696_13"><text:s/></text:span></text:p>
            </text:list-item>
          </text:list>
        </text:list-item>
      </text:list>
      <text:list text:style-name="LS5" xml:id="list204" text:continue-list="list1">
        <text:list-item>
          <text:p text:style-name="P697"><text:span text:style-name="T697_1">Pathway</text:span><text:span text:style-name="T697_2">s</text:span><text:span text:style-name="T697_3"><text:s/>1<text:s/>and<text:s/>Pathway<text:s/>2<text:s/>are<text:s/>designed<text:s/>to<text:s/>operate<text:s/>in<text:s/>a<text:s/>mutually<text:s/>reinforcing<text:s/>manner<text:s/>to<text:s/>drive<text:s/>sustainable,<text:s/></text:span><text:span text:style-name="T697_4">transformative</text:span><text:span text:style-name="T697_5"><text:s/>economic<text:s/>growth<text:s/>and<text:s/>investment<text:s/>between<text:s/>the<text:s/>UK<text:s/>and<text:s/>Nigeria. </text:span><text:span text:style-name="T697_6">Pathway<text:s/>1</text:span><text:span text:style-name="T697_7"> focuses<text:s/>on<text:s/>directly<text:s/>stimulating<text:s/>investment<text:s/>and<text:s/>trade<text:s/>by<text:s/>supporting<text:s/>firms<text:s/>with<text:s/>practical<text:s/>tools.<text:s/>This<text:s/>hands-on<text:s/>support<text:s/>helps<text:s/>businesses</text:span><text:span text:style-name="T697_8">,<text:s/>including</text:span><text:span text:style-name="T697_9"><text:s/>UK<text:s/>investor</text:span><text:span text:style-name="T697_10">s,<text:s/></text:span><text:span text:style-name="T697_11">navigate<text:s/>the<text:s/>Nigerian<text:s/>market<text:s/>and<text:s/>seize<text:s/>opportunities<text:s/>in<text:s/>targeted<text:s/>sectors.<text:s/>In<text:s/>parallel, </text:span><text:span text:style-name="T697_12">Pathway<text:s/>2</text:span><text:span text:style-name="T697_13"> strengthens<text:s/>the<text:s/>broader<text:s/>enabling<text:s/>environment<text:s/>by<text:s/>addressing<text:s/>systemic<text:s/>barriers<text:s/>to<text:s/>trade<text:s/>and<text:s/>investment</text:span><text:span text:style-name="T697_14">.</text:span><text:span text:style-name="T697_15"><text:s/>Pathway<text:s/>2<text:s/>ensures<text:s/>that<text:s/>the<text:s/>conditions<text:s/>are<text:s/>right<text:s/>for<text:s/>the<text:s/>investments<text:s/>cataly</text:span><text:span text:style-name="T697_16">s</text:span><text:span text:style-name="T697_17">ed<text:s/>by<text:s/>Pathway<text:s/>1<text:s/>to<text:s/>thrive.<text:s/>Together,<text:s/>these<text:s/>pathways<text:s/>create<text:s/>a<text:s/>virtuous<text:s/>cycle:<text:s/>as<text:s/>the<text:s/>business<text:s/>environment<text:s/>improves,<text:s/>more<text:s/>investment<text:s/>is<text:s/>attracted,<text:s/>and<text:s/>as<text:s/>more<text:s/>investment<text:s/>flows<text:s/>in,<text:s/>the<text:s/>demand<text:s/>for<text:s/>continued<text:s/>reform<text:s/>and<text:s/>policy<text:s/>coherence<text:s/>grows</text:span><text:span text:style-name="T697_18">,<text:s/></text:span><text:span text:style-name="T697_19">ultimately<text:s/>delivering<text:s/>growth,<text:s/>job<text:s/>creation,<text:s/>and<text:s/>deeper<text:s/>UK-Nigeria<text:s/>economic<text:s/>ties</text:span></text:p>
        </text:list-item>
      </text:list>
      <text:p text:style-name="P698"/>
      <text:list text:style-name="LS5" xml:id="list205" text:continue-list="list1">
        <text:list-item>
          <text:p text:style-name="P699"><text:span text:style-name="T699_1">The<text:s/></text:span><text:span text:style-name="T699_2">ToC</text:span><text:span text:style-name="T699_3"><text:s/>recognises<text:s/>that<text:s/>some<text:s/>interventions<text:s/>will<text:s/>need<text:s/>to<text:s/>address<text:s/>short-term<text:s/>needs<text:s/>and<text:s/>therefore<text:s/>require<text:s/>responsive<text:s/>delivery<text:s/>mechanisms</text:span><text:span text:style-name="T699_4">.</text:span><text:span text:style-name="T699_5"><text:s/>It<text:s/>also<text:s/>recognises<text:s/>that<text:s/>some</text:span><text:span text:style-name="T699_6"><text:s/>barriers/challenges<text:s/></text:span><text:span text:style-name="T699_7">will<text:s/>be<text:s/>far<text:s/>reachin</text:span><text:span text:style-name="T699_8">g<text:s/>entrenched<text:s/>in<text:s/>the<text:s/></text:span><text:span text:style-name="T699_9">political<text:s/>economy<text:s/>and<text:s/>therefore<text:s/>require<text:s/>specialist<text:s/>and<text:s/>reputable<text:s/>delivery<text:s/>partners<text:s/>to<text:s/>address.<text:s/></text:span><text:span text:style-name="T699_10">O</text:span><text:span text:style-name="T699_11">ther</text:span><text:span text:style-name="T699_12"><text:s/>interventions</text:span><text:span text:style-name="T699_13"><text:s/>will<text:s/>focus<text:s/>on</text:span><text:span text:style-name="T699_14"><text:s/></text:span><text:span text:style-name="T699_15">medium-term<text:s/>solutions<text:s/></text:span><text:span text:style-name="T699_16">requiring<text:s/>expert<text:s/>input<text:s/>in<text:s/>terms<text:s/></text:span><text:span text:style-name="T699_17">of<text:s/></text:span><text:span text:style-name="T699_18">international<text:s/>best<text:s/>practice<text:s/></text:span><text:span text:style-name="T699_19">contributing<text:s/>t</text:span><text:span text:style-name="T699_20">o</text:span><text:span text:style-name="T699_21"><text:s/></text:span><text:span text:style-name="T699_22">institutional<text:s/>strengthening,<text:s/>supporting<text:s/></text:span><text:span text:style-name="T699_23">Nigeria<text:s/></text:span><text:span text:style-name="T699_24">to<text:s/>become<text:s/></text:span><text:span text:style-name="T699_25">a<text:s/>market<text:s/>of<text:s/>the<text:s/>future.</text:span></text:p>
        </text:list-item>
      </text:list>
      <text:p text:style-name="P700"/>
      <text:list text:style-name="LS5" xml:id="list206" text:continue-list="list1">
        <text:list-item>
          <text:p text:style-name="P701"><text:span text:style-name="T701_1">Option<text:s/>3<text:s/>allows<text:s/>for<text:s/>a<text:s/>private<text:s/>supplier(s)<text:s/>with<text:s/>a<text:s/>diverse<text:s/>range<text:s/>of<text:s/>expertise<text:s/>to<text:s/>deliver<text:s/>the<text:s/>different<text:s/>pathways.<text:s text:c="2"/>It<text:s/>offers<text:s/>the<text:s/>flexibility<text:s/>of<text:s/>hiring<text:s/>a<text:s/>consortium<text:s/>to<text:s/>ensure<text:s/>that<text:s/>each<text:s/>pathway<text:s/>has<text:s/>the<text:s/>right<text:s/>type<text:s/>and<text:s/></text:span><text:span text:style-name="T701_2">level<text:s/>of<text:s/>expertise<text:s/>to<text:s/>deliver<text:s/>on<text:s/>objectives.<text:s text:c="2"/></text:span><text:span text:style-name="T701_3">Alongside<text:s/>this<text:s/>the<text:s/>BHC<text:s/></text:span><text:span text:style-name="T701_4">man</text:span><text:span text:style-name="T701_5">a</text:span><text:span text:style-name="T701_6">ged<text:s/>component<text:s/></text:span><text:span text:style-name="T701_7">will<text:s/>enable<text:s/></text:span><text:span text:style-name="T701_8">working<text:s/>with<text:s/>a<text:s/>range<text:s/>of<text:s/>partners<text:s/>including<text:s/></text:span><text:span text:style-name="T701_9">COEs,<text:s/></text:span><text:span text:style-name="T701_10">MA,<text:s/></text:span><text:span text:style-name="T701_11">HMG<text:s/>and<text:s/>other<text:s/>UK<text:s/>institutions</text:span><text:span text:style-name="T701_12">,<text:s/>and<text:s/>IFIs</text:span><text:span text:style-name="T701_13">.<text:s text:c="2"/></text:span><text:span text:style-name="T701_14">This<text:s/>will<text:s/></text:span><text:span text:style-name="T701_15">provide<text:s/>the<text:s/>basis<text:s/>for<text:s/>BHC<text:s/>to<text:s/>better<text:s/>align</text:span><text:span text:style-name="T701_16"><text:s/>all<text:s/>aspects<text:s/>of<text:s/>the<text:s/>UK’s<text:s/>engagement<text:s/>with<text:s/>Nigeria,<text:s/>so<text:s/>that<text:s/>our<text:s/>economic<text:s/>development<text:s/>work,<text:s/>concessional<text:s/>finance,<text:s/>and<text:s/>commercial<text:s/>investment<text:s/>all<text:s/>reinforce<text:s/>each<text:s/>other<text:s/>more<text:s/>effectively<text:s/>and<text:s/>deliver<text:s/>our<text:s/>mutual<text:s/>interests.</text:span><text:span text:style-name="T701_17"><text:s text:c="2"/></text:span></text:p>
        </text:list-item>
      </text:list>
      <text:p text:style-name="P702"/>
      <text:list text:style-name="LS5" xml:id="list207" text:continue-list="list1">
        <text:list-item>
          <text:p text:style-name="P703"><text:span text:style-name="T703_1">The<text:s/></text:span><text:span text:style-name="T703_2">ToC</text:span><text:span text:style-name="T703_3"><text:s/>below<text:s/>(Figure<text:s/></text:span><text:span text:style-name="T703_4">2</text:span><text:span text:style-name="T703_5">)<text:s/>draws<text:s/>on<text:s/>international<text:s/>and<text:s/>Nigeria-based<text:s/>evidence<text:s/>set<text:s/>out<text:s/>above<text:s/>and<text:s/>lessons<text:s/>learned<text:s/>from<text:s/>the<text:s/>FCDO<text:s/>portfolios<text:s/>in<text:s/>Nigeria<text:s/>and<text:s/>globally,<text:s/></text:span><text:span text:style-name="T703_6">which<text:s/></text:span><text:span text:style-name="T703_7">show</text:span><text:span text:style-name="T703_8"><text:s/>that<text:s/>success<text:s/>depends<text:s/>heavily<text:s/>on<text:s/>implementation<text:s/>incorporating<text:s/>the<text:s/>following<text:s/>features:</text:span><text:span text:style-name="T703_9"><text:s text:c="2"/></text:span></text:p>
        </text:list-item>
      </text:list>
      <text:list text:style-name="LS14" xml:id="list208">
        <text:list-item>
          <text:list>
            <text:list-item>
              <text:p text:style-name="P704"><text:span text:style-name="T704_1">Strategic<text:s/>Prioritisation<text:s/>through<text:s/></text:span><text:span text:style-name="T704_2">t</text:span><text:span text:style-name="T704_3">riage</text:span><text:span text:style-name="T704_4"><text:line-break/></text:span><text:span text:style-name="T704_5">The<text:s/>programme<text:s/>encompasses<text:s/>a<text:s/>broad<text:s/>range<text:s/>of<text:s/>objectives.<text:s/>To<text:s/>maximise<text:s/>impact,<text:s/>a<text:s/>structured<text:s/>triage<text:s/>system<text:s/>will<text:s/>be<text:s/>established<text:s/>to<text:s/>identify<text:s/>and<text:s/>prioritise<text:s/>interventions<text:s/>that<text:s/>offer<text:s/>the<text:s/>greatest<text:s/>potential<text:s/>for<text:s/>UK-Nigeria<text:s/>mutual<text:s/>growth.<text:s/>This<text:s/>process<text:s/>will<text:s/>ensure<text:s/>resources<text:s/>are<text:s/>directed<text:s/>toward<text:s/>the<text:s/>most<text:s/>promising<text:s/>opportunities.</text:span></text:p>
            </text:list-item>
            <text:list-item>
              <text:p text:style-name="P705"><text:span text:style-name="T705_1">Balancing<text:s/>Short-Term<text:s/>and<text:s/>Long-Term<text:s/>Interventions</text:span><text:span text:style-name="T705_2"><text:line-break/>A<text:s/>deliberate<text:s/>balance<text:s/>will<text:s/>be<text:s/>maintained<text:s/>between<text:s/>short-term,<text:s/>direct<text:s/>private<text:s/>sector<text:s/>interventions<text:s/>and<text:s/>medium-term,<text:s/>market-shaping<text:s/>initiatives.<text:s/>Prioritisation<text:s/>will<text:s/>be<text:s/>guided<text:s/>by<text:s/>the<text:s/>potential<text:s/>of<text:s/>each<text:s/>intervention<text:s/>to<text:s/>deliver<text:s/>strong<text:s/>Value<text:s/>for<text:s/>Money<text:s/>(VFM)<text:s/>and<text:s/>sustainable<text:s/>impact.</text:span></text:p>
            </text:list-item>
            <text:list-item>
              <text:p text:style-name="P706"><text:span text:style-name="T706_1">Targeted<text:s/>Reform<text:s/>Based<text:s/>on<text:s/>Political<text:s/>Economy<text:s/>Realities</text:span><text:span text:style-name="T706_2"><text:line-break/>Reform<text:s/>areas<text:s/>will<text:s/>be<text:s/>selected<text:s/>in<text:s/>close<text:s/>collaboration<text:s/>with<text:s/>government<text:s/>stakeholders,<text:s/>focusing<text:s/></text:span><text:span text:style-name="T706_3">on<text:s/>those<text:s/>that<text:s/>are<text:s/>politically<text:s/>feasible<text:s/>and<text:s/>capable<text:s/>of<text:s/>generating<text:s/>significant<text:s/>mutual<text:s/>growth.<text:s/>Emphasis<text:s/>will<text:s/>be<text:s/>placed<text:s/>on<text:s/>reforms<text:s/>already<text:s/>identified<text:s/>by<text:s/>the<text:s/>government<text:s/>and<text:s/>on<text:s/>working<text:s/>deeply<text:s/>within<text:s/>the<text:s/>ecosystem<text:s/>to<text:s/>support<text:s/>a<text:s/>small<text:s/>number<text:s/>of<text:s/>critical<text:s/>reforms.</text:span></text:p>
            </text:list-item>
            <text:list-item>
              <text:p text:style-name="P707"><text:span text:style-name="T707_1">Evidence-Based<text:s/>Decision<text:s/>Making</text:span><text:span text:style-name="T707_2"><text:line-break/>All<text:s/>interventions<text:s/>will<text:s/>be<text:s/>underpinned<text:s/>by<text:s/>robust<text:s/>data<text:s/>and<text:s/>evidence.<text:s/>This<text:s/>will<text:s/>include<text:s/>market<text:s/>diagnostics,<text:s/>stakeholder<text:s/>consultations,<text:s/>and<text:s/>impact<text:s/>assessments<text:s/>to<text:s/>ensure<text:s/>that<text:s/>decisions<text:s/>are<text:s/>informed,<text:s/>transparent,<text:s/>and<text:s/>aligned<text:s/>with<text:s/>programme<text:s/>goals.</text:span></text:p>
            </text:list-item>
            <text:list-item>
              <text:p text:style-name="P708"><text:span text:style-name="T708_1">Inclusive<text:s/>and<text:s/>Collaborative<text:s/>Engagement</text:span><text:span text:style-name="T708_2"><text:line-break/>The<text:s/>programme<text:s/>will<text:s/>foster<text:s/>inclusive<text:s/>engagement<text:s/>with<text:s/>key<text:s/>stakeholders<text:s/>across<text:s/>government,</text:span><text:span text:style-name="T708_3"><text:s/>development<text:s/>partners,<text:s/></text:span><text:span text:style-name="T708_4">private<text:s/>sector,<text:s/>and<text:s/>civil<text:s/>society.<text:s/>This<text:s/>collaborative<text:s/>approach<text:s/>will<text:s/>help<text:s/>build<text:s/>ownership,<text:s/>ensure<text:s/>alignment<text:s/>with<text:s/>local<text:s/>priorities,<text:s/>and<text:s/>enhance<text:s/>the<text:s/>sustainability<text:s/>of<text:s/>outcomes.</text:span></text:p>
            </text:list-item>
          </text:list>
        </text:list-item>
      </text:list>
      <text:p text:style-name="P709"><text:span text:style-name="T709_1">A<text:s/>detailed<text:s/>Theory<text:s/>of<text:s/>Change<text:s/>(</text:span><text:span text:style-name="T709_2">ToC</text:span><text:span text:style-name="T709_3">)<text:s/>will<text:s/>be<text:s/>developed<text:s/>during<text:s/>the<text:s/>Inception<text:s/>phase<text:s/>(see<text:s/>the<text:s/>Management<text:s/>Case).</text:span></text:p>
      <text:p text:style-name="P710"/>
      <text:p text:style-name="P711"><text:span text:style-name="T711_1">Figure<text:s/></text:span><text:span text:style-name="T711_2">2</text:span><text:span text:style-name="T711_3">:<text:s/></text:span><text:span text:style-name="T711_4">UK-Nigeria<text:s/>Growth<text:s/>Programme</text:span><text:span text:style-name="T711_5"><text:s/>Theory<text:s/>of<text:s/>change</text:span><draw:frame svg:x="0cm" svg:y="0cm" svg:width="18.203cm" svg:height="18.838cm" draw:style-name="FR2" text:anchor-type="as-char" draw:z-index="0"><draw:image xlink:href="Pictures/image2.png" xlink:type="simple" xlink:show="embed" xlink:actuate="onLoad"/></draw:frame></text:p>
      <text:p text:style-name="P712"/>
      <text:p text:style-name="P713"/>
      <text:p text:style-name="P714"><text:span text:style-name="T714_1">B6.<text:s/>Description<text:s/>of<text:s/>how<text:s/>value<text:s/>for<text:s/>money<text:s/>(</text:span><text:span text:style-name="T714_2">VfM</text:span><text:span text:style-name="T714_3">)<text:s/>will<text:s/>be<text:s/>assessed<text:s/>throughout<text:s/>the<text:s/>life<text:s/>of<text:s/>the<text:s/>programme</text:span></text:p>
      <text:p text:style-name="P715"/>
      <text:list text:style-name="LS5" xml:id="list213" text:continue-list="list1">
        <text:list-item>
          <text:p text:style-name="P716"><text:span text:style-name="T716_1">Delivering<text:s/>Value<text:s/>for<text:s/>Money<text:s/>(</text:span><text:span text:style-name="T716_2">VfM</text:span><text:span text:style-name="T716_3">)<text:s/>in<text:s/>the<text:s/>UK-Nigeria<text:s/>Growth<text:s/>Programme<text:s/>will<text:s/>depend<text:s/>on<text:s/>the<text:s/>integration<text:s/>of<text:s/>sound<text:s/>commercial,<text:s/>financial,<text:s/>and<text:s/>risk<text:s/>management<text:s/>with<text:s/>technical<text:s/>expertise<text:s/>and<text:s/>political<text:s/>economy<text:s/>insight.<text:s/>These<text:s/>capabilities<text:s/>are<text:s/>essential<text:s/>to<text:s/>navigate<text:s/>the<text:s/>complexities<text:s/>of<text:s/>institutional<text:s/>reform<text:s/>and<text:s/>ensure<text:s/>that<text:s/>programme<text:s/>interventions<text:s/>are<text:s/>both<text:s/>strategic<text:s/>and<text:s/>impactful.<text:s/>To<text:s/>maximise<text:s/></text:span><text:span text:style-name="T716_4">VfM</text:span><text:span text:style-name="T716_5">,<text:s/>the<text:s/>programme<text:s/>will<text:s/>work<text:s/>with<text:s/>lead<text:s/>institutions<text:s/>that<text:s/>demonstrate<text:s/>clear<text:s/>reform<text:s/>strategies,<text:s/>articulate<text:s/>the<text:s/>role<text:s/>of<text:s/>international<text:s/>support,<text:s/>and<text:s/>actively<text:s/>seek<text:s/>the<text:s/>type<text:s/>of<text:s/>facilitation<text:s/>and<text:s/>technical<text:s/>assistance<text:s/>the<text:s/>programme<text:s/>offers.<text:s/>This<text:s/>alignment<text:s/>ensures<text:s/>country<text:s/>ownership<text:s/>and<text:s/>increases<text:s/>the<text:s/>likelihood<text:s/>that<text:s/>reforms<text:s/>will<text:s/>be<text:s/>implemented<text:s/>and<text:s/>sustained,<text:s/>in<text:s/>line<text:s/>with<text:s/>FCDO’s<text:s/>principles<text:s/>of<text:s/>development<text:s/>effectiveness.</text:span></text:p>
        </text:list-item>
      </text:list>
      <text:p text:style-name="P717"/>
      <text:list text:style-name="LS5" xml:id="list214" text:continue-list="list1">
        <text:list-item>
          <text:p text:style-name="P718"><text:span text:style-name="T718_1">A<text:s/>VFM<text:s/>framework<text:s/>will<text:s/>be<text:s/>developed<text:s/>during<text:s/></text:span><text:span text:style-name="T718_2">the<text:s/>I</text:span><text:span text:style-name="T718_3">nception<text:s/></text:span><text:span text:style-name="T718_4">P</text:span><text:span text:style-name="T718_5">hase<text:s/>to<text:s/>assess<text:s/>effectiveness,<text:s/>efficiency,<text:s/>economy<text:s/>and<text:s/>equity<text:s/>throughout<text:s/>implementation.<text:s/>An<text:s/>indicative<text:s/>list<text:s/>is<text:s/>as<text:s/>follows:</text:span></text:p>
        </text:list-item>
      </text:list>
      <text:list text:style-name="LS14" xml:id="list215">
        <text:list-item>
          <text:list>
            <text:list-item>
              <text:p text:style-name="P719"><text:span text:style-name="T719_1">Effectiveness<text:s/>and<text:s/>cost<text:s/>effectiveness</text:span></text:p>
              <text:list>
                <text:list-item>
                  <text:p text:style-name="P720"><text:span text:style-name="T720_1">Increasing<text:s/>the<text:s/>probability,<text:s/>pace,<text:s/>quality<text:s/>and<text:s/>durability<text:s/>of<text:s/>reforms<text:s/>associated<text:s/>with<text:s/>increasing<text:s/>growth<text:s/>via<text:s/>higher<text:s/>investment<text:s/>and<text:s/>productivity</text:span></text:p>
                </text:list-item>
                <text:list-item>
                  <text:p text:style-name="P721"><text:span text:style-name="T721_1">Leveraging<text:s/>UK<text:s/>expertise<text:s/>and<text:s/>development<text:s/>and<text:s/>private<text:s/>finance</text:span></text:p>
                </text:list-item>
                <text:list-item>
                  <text:p text:style-name="P722"><text:span text:style-name="T722_1">Leveraging<text:s/>IFI<text:s/>finance<text:s/>and<text:s/>expertise</text:span></text:p>
                </text:list-item>
                <text:list-item>
                  <text:p text:style-name="P723"><text:span text:style-name="T723_1">Contributing<text:s/>to<text:s/>a<text:s/>shift<text:s/>in<text:s/>perceptions<text:s/>about<text:s/>the<text:s/>future<text:s/>of<text:s/>Nigeria’s<text:s/>economic<text:s/>growth<text:s/>path<text:s/>amongst<text:s/>key<text:s/>groups</text:span></text:p>
                </text:list-item>
              </text:list>
            </text:list-item>
            <text:list-item>
              <text:p text:style-name="P724"><text:span text:style-name="T724_1">Efficiency</text:span></text:p>
              <text:list>
                <text:list-item>
                  <text:p text:style-name="P725"><text:span text:style-name="T725_1">Agreeing<text:s/>a<text:s/>baseline<text:s/>for<text:s/>a<text:s/>definition<text:s/>of<text:s/>admin/management<text:s/>costs<text:s/>as<text:s/>a<text:s/>proportion<text:s/>of<text:s/>total<text:s/></text:span><text:span text:style-name="T725_2">costs<text:s/>and</text:span><text:span text:style-name="T725_3"><text:s/>tracking<text:s/>through<text:s/>the<text:s/>project’s<text:s/>lifetime.</text:span></text:p>
                </text:list-item>
                <text:list-item>
                  <text:p text:style-name="P726"><text:span text:style-name="T726_1">Qualitative<text:s/>assessment<text:s/>of<text:s/>the<text:s/>design<text:s/>of<text:s/>activities<text:s/>(e.g.<text:s/>mix<text:s/>of<text:s/>skills<text:s/>and<text:s/>expertise<text:s/>to<text:s/>achieve<text:s/>objectives)</text:span></text:p>
                </text:list-item>
              </text:list>
            </text:list-item>
            <text:list-item>
              <text:p text:style-name="P727"><text:span text:style-name="T727_1">Economy</text:span></text:p>
              <text:list>
                <text:list-item>
                  <text:p text:style-name="P728"><text:span text:style-name="T728_1">Assessment<text:s/>of<text:s/>quality<text:s/>and<text:s/>unit<text:s/>costs<text:s/>of<text:s/>main<text:s/>cost<text:s/>drivers<text:s/>(experts,<text:s/>travel,<text:s/>events)</text:span></text:p>
                </text:list-item>
              </text:list>
            </text:list-item>
            <text:list-item>
              <text:p text:style-name="P729"><text:span text:style-name="T729_1">Equity</text:span></text:p>
              <text:list>
                <text:list-item>
                  <text:p text:style-name="P730"><text:span text:style-name="T730_1">Assessing<text:s/>the<text:s/>effectiveness<text:s/>and<text:s/>cost<text:s/>(the<text:s/></text:span><text:span text:style-name="T730_2">VfM</text:span><text:span text:style-name="T730_3">)<text:s/>of<text:s/>measures<text:s/>under<text:s/>the<text:s/>programme<text:s/>to<text:s/>improve<text:s/>the<text:s/>equity<text:s/>or<text:s/>inclusiveness<text:s/>of<text:s/>reforms<text:s/>e.g.<text:s/>whether<text:s/>PSIA<text:s/>measures<text:s/>lead<text:s/>to<text:s/>improved<text:s/>used<text:s/>of<text:s/>evidence<text:s/>in<text:s/>decision-making<text:s/>and<text:s/>implementation<text:s/>quality<text:s/>and<text:s/>comparing<text:s/>to<text:s/>the<text:s/>cost<text:s/>of<text:s/>these<text:s/>measures.</text:span></text:p>
                </text:list-item>
              </text:list>
            </text:list-item>
          </text:list>
        </text:list-item>
      </text:list>
      <text:p text:style-name="P731"/>
      <text:list text:style-name="LS5" xml:id="list227" text:continue-list="list1">
        <text:list-item>
          <text:p text:style-name="P732"><text:span text:style-name="T732_1">The<text:s/></text:span><text:span text:style-name="T732_2">VfM</text:span><text:span text:style-name="T732_3"><text:s/>framework<text:s/>will<text:s/>include<text:s/>the<text:s/>same<text:s/>discipline<text:s/>as<text:s/>the<text:s/></text:span><text:span text:style-name="T732_4">log</text:span><text:span text:style-name="T732_5">ical<text:s/></text:span><text:span text:style-name="T732_6">frame</text:span><text:span text:style-name="T732_7">work</text:span><text:span text:style-name="T732_8"><text:s/>in<text:s/>respect<text:s/>of<text:s/>setting<text:s/>a<text:s/>small<text:s/>number<text:s/>of<text:s/>annualised<text:s/>milestones<text:s/>and<text:s/>targets<text:s/>for<text:s/></text:span><text:span text:style-name="T732_9">VfM</text:span><text:span text:style-name="T732_10">.<text:s/>These<text:s/>will<text:s/>provide<text:s/>a<text:s/>basis<text:s/>for<text:s/>assessing<text:s/></text:span><text:span text:style-name="T732_11">VfM</text:span><text:span text:style-name="T732_12"><text:s/>in<text:s/>annual<text:s/>reviews.<text:s/>They<text:s/>will<text:s/>help<text:s/>make<text:s/>decisions<text:s/>on<text:s/>how<text:s/>to<text:s/>improve<text:s/>use<text:s/>of<text:s/>resources<text:s/>and<text:s/>inform<text:s/>the<text:s/>judgement<text:s/>in<text:s/>the<text:s/>annual<text:s/>review<text:s/>on<text:s/>whether<text:s/>the<text:s/>programme<text:s/>should<text:s/>continue<text:s/>each<text:s/>year.</text:span></text:p>
        </text:list-item>
      </text:list>
      <text:p text:style-name="P733"/>
      <text:p text:style-name="P734"/>
      <text:p text:style-name="P735"><text:span text:style-name="T735_1">B7.<text:s/></text:span><text:span text:style-name="T735_2">VfM</text:span><text:span text:style-name="T735_3"><text:s/>statement</text:span></text:p>
      <text:list text:style-name="LS5" xml:id="list228" text:continue-list="list1">
        <text:list-item>
          <text:p text:style-name="P736"><text:span text:style-name="T736_1">The<text:s/>UK<text:s/>in<text:s/>Nigeria<text:s/>has<text:s/>a<text:s/>strong<text:s/>track<text:s/>record<text:s/>of<text:s/>providing<text:s/>technical<text:s/>assistance<text:s/>to<text:s/>key<text:s/>partners<text:s/>which<text:s/>has<text:s/>resulted<text:s/>in<text:s/>impressive<text:s/>outcomes,<text:s/>with<text:s/>very<text:s/>high<text:s/>value-for-money<text:s/>estimates.<text:s/>Recent<text:s/>examples<text:s/></text:span><text:span text:style-name="T736_2">are<text:s/>given<text:s/>in<text:s/>Box<text:s/>1<text:s/>below.</text:span></text:p>
        </text:list-item>
      </text:list>
      <text:p text:style-name="P737"/>
      <table:table table:style-name="Table11">
        <table:table-column table:style-name="Column38"/>
        <table:table-row table:style-name="Row62">
          <table:table-cell table:style-name="Cell227">
            <text:p text:style-name="P738"><text:span text:style-name="T738_1">BOX<text:s/>1:<text:s/></text:span><text:span text:style-name="T738_2">UK</text:span><text:span text:style-name="T738_3"><text:s/>in<text:s/>Nigeria<text:s/></text:span><text:span text:style-name="T738_4">T</text:span><text:span text:style-name="T738_5">echnical<text:s/></text:span><text:span text:style-name="T738_6">A</text:span><text:span text:style-name="T738_7">ssisstance</text:span><text:span text:style-name="T738_8"><text:s/>VFM<text:s/>Examples</text:span></text:p>
            <text:p text:style-name="P739"><text:span text:style-name="T739_1">Macroeconomic<text:s/>Stability</text:span></text:p>
            <text:list text:style-name="LS33" xml:id="list229">
              <text:list-item>
                <text:p text:style-name="P740"><text:span text:style-name="T740_1">Currency<text:s/>Stabilisation</text:span><text:span text:style-name="T740_2">:<text:s/>UK<text:s/>funded<text:s/>experts<text:s/>supported<text:s/>the<text:s/>Central<text:s/>Bank<text:s/>of<text:s/>Nigeria<text:s/>in<text:s/>stabilising<text:s/>the<text:s/>Naira<text:s/>in<text:s/>2023-24,<text:s/>helping<text:s/>boost<text:s/>investor<text:s/>confidence<text:s/>and<text:s/>increasing<text:s/>foreign<text:s/>reserves<text:s/>by </text:span><text:span text:style-name="T740_3">$20<text:s/>billion</text:span><text:span text:style-name="T740_4">.<text:s/>This<text:s/>technical<text:s/>assistance<text:s/>cost<text:s/></text:span><text:span text:style-name="T740_5">£750,000.<text:s/></text:span><text:span text:style-name="T740_6">If<text:s/>we<text:s/>were<text:s/>to<text:s/>claim<text:s/>only<text:s/>0.05%<text:s/>of<text:s/>the<text:s/>outcome,<text:s/>this<text:s/>would<text:s/>be<text:s/>equivalent<text:s/>to<text:s/></text:span><text:span text:style-name="T740_7">£7<text:s/>million</text:span><text:span text:style-name="T740_8"> of<text:s/>this<text:s/>increase<text:s/>in<text:s/>reserves,<text:s/>illustrating<text:s/>excellent<text:s/>value<text:s/>for<text:s/>money.</text:span></text:p>
              </text:list-item>
              <text:list-item>
                <text:p text:style-name="P741"><text:span text:style-name="T741_1">Tax<text:s/>Revenue<text:s/>Enhancement</text:span><text:span text:style-name="T741_2">:<text:s/>HMRC<text:s/>collaborated<text:s/>with<text:s/>Nigeria’s<text:s/>Federal<text:s/>Inland<text:s/>Revenue<text:s/>Service<text:s/>(FIRS)<text:s/>to<text:s/>improve<text:s/>data<text:s/>quality<text:s/>and<text:s/>correct<text:s/>revenue<text:s/>collection<text:s/>errors<text:s/>in<text:s/>2023-24.<text:s/>This<text:s/>contributed<text:s/>to<text:s/>a </text:span><text:span text:style-name="T741_3">$24<text:s/>billion</text:span><text:span text:style-name="T741_4"> increase<text:s/>in<text:s/>tax<text:s/>revenue<text:s/>in<text:s/>2024.<text:s/>This<text:s/>technical<text:s/>assistance<text:s/>cost<text:s/></text:span><text:span text:style-name="T741_5">£250,000</text:span><text:span text:style-name="T741_6">.<text:s/>Taking<text:s/></text:span><text:span text:style-name="T741_7">credit<text:s/>for<text:s/>only<text:s/>0.05%<text:s/>of<text:s/>the<text:s/>outcome<text:s/>would<text:s/>be<text:s/>equivalent<text:s/>to<text:s/></text:span><text:span text:style-name="T741_8">£9<text:s/>million</text:span><text:span text:style-name="T741_9"> of<text:s/>this<text:s/>gain<text:s/>attributed<text:s/>to<text:s/>the<text:s/>UK.</text:span></text:p>
              </text:list-item>
            </text:list>
            <text:p text:style-name="P742"><text:span text:style-name="T742_1">Trade<text:s/>and<text:s/>Market<text:s/>Access</text:span></text:p>
            <text:list text:style-name="LS34" xml:id="list231">
              <text:list-item>
                <text:p text:style-name="P743"><text:span text:style-name="T743_1">Remittance<text:s/>Policy<text:s/>Reform</text:span><text:span text:style-name="T743_2">:<text:s/>A </text:span><text:span text:style-name="T743_3">£25,000</text:span><text:span text:style-name="T743_4"> joint<text:s/>UK-Nigeria<text:s/>research<text:s/>initiative<text:s/>highlighted<text:s/>the<text:s/>negative<text:s/>impacts<text:s/>of<text:s/>a<text:s/>policy<text:s/>restricting<text:s/>remittances<text:s/>to<text:s/>US<text:s/>dollars.<text:s/>The<text:s/>Central<text:s/>Bank<text:s/>reversed<text:s/>the<text:s/>policy,<text:s/>benefiting<text:s/>UK<text:s/>money<text:s/>transfer<text:s/>businesses<text:s/>and<text:s/>unlocking<text:s/>an<text:s/>estimated<text:s/></text:span><text:span text:style-name="T743_5">£99<text:s/>million</text:span><text:span text:style-name="T743_6"> in<text:s/>value.</text:span></text:p>
              </text:list-item>
              <text:list-item>
                <text:p text:style-name="P744"><text:span text:style-name="T744_1">Standards<text:s/>and<text:s/>Accreditation</text:span><text:span text:style-name="T744_2">:<text:s/>UK<text:s/>support<text:s/>enabled<text:s/>Nigeria’s<text:s/>accreditation<text:s/>body<text:s/>(</text:span><text:span text:style-name="T744_3">NiNAS</text:span><text:span text:style-name="T744_4">)<text:s/>to<text:s/>meet<text:s/>international<text:s/>standards,<text:s/>enhancing<text:s/>product<text:s/>quality<text:s/>and<text:s/>boosting<text:s/>export<text:s/>potential.</text:span></text:p>
              </text:list-item>
            </text:list>
            <text:p text:style-name="P745"><text:span text:style-name="T745_1">Investment<text:s/>Facilitation</text:span></text:p>
            <text:list text:style-name="LS35" xml:id="list233">
              <text:list-item>
                <text:p text:style-name="P746"><text:span text:style-name="T746_1">Infrastructure<text:s/>Investment</text:span><text:span text:style-name="T746_2">:<text:s/>UK<text:s/>TA<text:s/>helped<text:s/>secure </text:span><text:span text:style-name="T746_3">£6.8<text:s/>million</text:span><text:span text:style-name="T746_4"> in<text:s/>private<text:s/>investment<text:s/>for<text:s/>a<text:s/>dry<text:s/>port<text:s/>in<text:s/>Kaduna,<text:s/>creating<text:s/>up<text:s/>to </text:span><text:span text:style-name="T746_5">500<text:s/>jobs</text:span><text:span text:style-name="T746_6">.<text:s/>This<text:s/>showcases<text:s/>the<text:s/>catalytic<text:s/>role<text:s/>of<text:s/>UK<text:s/>support<text:s/>in<text:s/>leveraging<text:s/>private<text:s/>capital.</text:span></text:p>
              </text:list-item>
              <text:list-item>
                <text:p text:style-name="P747"><text:span text:style-name="T747_1">Agribusiness<text:s/>Finance</text:span><text:span text:style-name="T747_2">:<text:s/>UK<text:s/>co-funding<text:s/>of<text:s/>expert<text:s/>advisory<text:s/>services<text:s/>enabled<text:s/>agribusinesses<text:s/>to<text:s/>access<text:s/>over </text:span><text:span text:style-name="T747_3">£3<text:s/>million</text:span><text:span text:style-name="T747_4"> in<text:s/>credit,<text:s/>supporting<text:s/>rural<text:s/>development<text:s/>and<text:s/>food<text:s/>security.</text:span></text:p>
              </text:list-item>
            </text:list>
            <text:p text:style-name="P748"/>
          </table:table-cell>
        </table:table-row>
      </table:table>
      <text:p text:style-name="P749"/>
      <text:list text:style-name="LS5" xml:id="list235" text:continue-list="list1">
        <text:list-item>
          <text:p text:style-name="P750"><text:span text:style-name="T750_1">The<text:s/>UK-Nigeria<text:s/>Growth<text:s/>Programme<text:s/>will<text:s/>represent<text:s/>good<text:s/>Value<text:s/>for<text:s/>Money<text:s/>(</text:span><text:span text:style-name="T750_2">VfM</text:span><text:span text:style-name="T750_3">)<text:s/>if<text:s/>it<text:s/>credibly<text:s/>contributes<text:s/>to<text:s/>increased<text:s/>UK-Nigeria<text:s/>mutual<text:s/>growth<text:s/>opportunities,<text:s/>particularly<text:s/>in<text:s/>non-oil<text:s/>sectors<text:s/>prioritised<text:s/>in<text:s/>the<text:s/>Enhanced<text:s/>Trade<text:s/>and<text:s/>Investment<text:s/>Partnership<text:s/>(ETIP).<text:s/>This<text:s/>will<text:s/>be<text:s/>achieved<text:s/>through<text:s/>a<text:s/>coherent<text:s/>set<text:s/>of<text:s/>interventions<text:s/>that<text:s/>facilitate<text:s/>private<text:s/>sector<text:s/>investment,<text:s/>address<text:s/>systemic<text:s/>impediments<text:s/>to<text:s/>trade<text:s/>and<text:s/>investment</text:span><text:span text:style-name="T750_4">,<text:s/></text:span><text:span text:style-name="T750_5">including<text:s/>those<text:s/>affecting<text:s/>UK<text:s/>investors</text:span><text:span text:style-name="T750_6"><text:s/></text:span><text:span text:style-name="T750_7">and<text:s/>enhance<text:s/>the<text:s/>likelihood,<text:s/>quality,<text:s/>and<text:s/>sustainability<text:s/>of<text:s/>growth-enabling<text:s/>reforms.<text:s/></text:span></text:p>
        </text:list-item>
      </text:list>
      <text:p text:style-name="P751"/>
      <text:list text:style-name="LS5" xml:id="list236" text:continue-list="list1">
        <text:list-item>
          <text:p text:style-name="P752"><text:span text:style-name="T752_1">Investment<text:s/>facilitation<text:s/>and<text:s/>market<text:s/>enabling<text:s/>support</text:span><text:span text:style-name="T752_2">,<text:s/></text:span><text:span text:style-name="T752_3">such<text:s/>as<text:s/>transaction<text:s/>advisory,<text:s/>regulatory<text:s/>navigation,<text:s/>and<text:s/>matchmaking</text:span><text:span text:style-name="T752_4">,<text:s/></text:span><text:span text:style-name="T752_5">will<text:s/>be<text:s/>central<text:s/>to<text:s/>unlocking<text:s/>private<text:s/>capital<text:s/>and<text:s/>diversifying<text:s/>Nigeria’s<text:s/>economic<text:s/>base.<text:s/>Grants<text:s/>and<text:s/>technical<text:s/>assistance<text:s/>will<text:s/>be<text:s/>deployed<text:s/>strategically<text:s/>to<text:s/>reduce<text:s/>transaction<text:s/>costs,<text:s/>build<text:s/>capacity,<text:s/>and<text:s/>de-risk<text:s/>early-stage<text:s/>investments.<text:s/>These<text:s/>actions<text:s/>are<text:s/>expected<text:s/>to<text:s/>generate<text:s/>tangible<text:s/>benefits,<text:s/>including<text:s/>increased<text:s/>investment<text:s/>flows,<text:s/>improved<text:s/>perceptions<text:s/>of<text:s/>Nigeria’s<text:s/>growth<text:s/>trajectory<text:s/>among<text:s/>UK<text:s/>and<text:s/>global<text:s/>investors,<text:s/>and<text:s/>strengthened<text:s/>reform<text:s/>ownership.<text:s/></text:span><text:span text:style-name="T752_6">VfM</text:span><text:span text:style-name="T752_7"><text:s/>will<text:s/>be<text:s/>further<text:s/>enhanced<text:s/>through<text:s/>adaptive<text:s/>management,<text:s/>allowing<text:s/>the<text:s/>programme<text:s/>to<text:s/>respond<text:s/>to<text:s/>changing<text:s/>political<text:s/>and<text:s/>economic<text:s/>conditions,<text:s/>and<text:s/>through<text:s/>regular<text:s/>assessment<text:s/>of<text:s/>cost-effectiveness,</text:span><text:span text:style-name="T752_8"><text:s/></text:span><text:span text:style-name="T752_9">equity<text:s/>and<text:s/>sustainability.</text:span></text:p>
        </text:list-item>
      </text:list>
      <text:p text:style-name="P753"/>
      <text:list text:style-name="LS5" xml:id="list237" text:continue-list="list1">
        <text:list-item>
          <text:p text:style-name="P754"><text:span text:style-name="T754_1">The<text:s/>programme<text:s/>would<text:s/>cease<text:s/>to<text:s/>represent<text:s/>good<text:s/></text:span><text:span text:style-name="T754_2">VfM</text:span><text:span text:style-name="T754_3"><text:s/>if<text:s/>government<text:s/>ownership<text:s/>of<text:s/>the<text:s/>reform<text:s/>agenda<text:s/>weakens,<text:s/>if<text:s/>delivery<text:s/>fails<text:s/>to<text:s/>generate<text:s/>credible<text:s/>benefits<text:s/>relative<text:s/>to<text:s/>costs,<text:s/>or<text:s/>if<text:s/>the<text:s/>quality<text:s/>of<text:s/>support<text:s/>is<text:s/>insufficient<text:s/>to<text:s/>influence<text:s/>reform<text:s/>outcomes<text:s/>or<text:s/>catalyse<text:s/>investment.<text:s/>To<text:s/>mitigate<text:s/>these<text:s/>risks,<text:s/>the<text:s/>programme<text:s/>incorporates<text:s/>robust<text:s/>monitoring,<text:s/>stakeholder<text:s/>engagement,<text:s/>and<text:s/>flexible<text:s/>delivery<text:s/>arrangements<text:s/>that<text:s/>enable<text:s/>recalibration<text:s/>in<text:s/>response<text:s/>to<text:s/>emerging<text:s/>opportunities<text:s/>and<text:s/>constraints.<text:s/>This<text:s/>approach<text:s/>aligns<text:s/>with<text:s/>FCDO’s<text:s/></text:span><text:span text:style-name="T754_4">VfM</text:span><text:span text:style-name="T754_5"><text:s/>principles<text:s/>by<text:s/>ensuring<text:s/>resources<text:s/>are<text:s/>used<text:s/>strategically,<text:s/>benefits<text:s/>are<text:s/>maximised,<text:s/>and<text:s/>interventions<text:s/>remain<text:s/>relevant<text:s/>and<text:s/>impactful<text:s/>over<text:s/>time.</text:span></text:p>
        </text:list-item>
      </text:list>
      <text:p text:style-name="P755"/>
      <text:p text:style-name="P756"/>
      <text:list text:style-name="LS4" xml:id="list238" text:continue-list="list0">
        <text:list-item>
          <text:h text:style-name="P757" text:outline-level="2"><text:span text:style-name="T757_1">Commercial<text:s/>Case<text:s/></text:span></text:h>
        </text:list-item>
      </text:list>
      <text:p text:style-name="P758"/>
      <text:list text:style-name="LS5" xml:id="list239" text:continue-list="list1">
        <text:list-item>
          <text:p text:style-name="P759"><text:span text:style-name="T759_1">The<text:s/>preferred<text:s/>option<text:s/>(Option<text:s/>3<text:s/>from<text:s/>the<text:s/>Appraisal<text:s/>Case)<text:s/>comprises<text:s/></text:span><text:span text:style-name="T759_2">T</text:span><text:span text:style-name="T759_3">hree<text:s/></text:span><text:span text:style-name="T759_4">components:</text:span></text:p>
        </text:list-item>
      </text:list>
      <text:list text:style-name="LS31" xml:id="list240">
        <text:list-item>
          <text:list>
            <text:list-item>
              <text:p text:style-name="P760"><text:span text:style-name="T760_1">Component<text:s/>1</text:span><text:span text:style-name="T760_2">:<text:s/></text:span><text:span text:style-name="T760_3">Contract<text:s/>with<text:s/></text:span><text:span text:style-name="T760_4">a<text:s/></text:span><text:span text:style-name="T760_5">commercial<text:s/>supplier</text:span><text:span text:style-name="T760_6"><text:s/>through<text:s/></text:span><text:span text:style-name="T760_7">a<text:s/></text:span><text:span text:style-name="T760_8">competitive<text:s/>tender</text:span><text:span text:style-name="T760_9">.</text:span></text:p>
            </text:list-item>
            <text:list-item>
              <text:p text:style-name="P761"><text:span text:style-name="T761_1">Component<text:s/>2</text:span><text:span text:style-name="T761_2">:<text:s/></text:span><text:span text:style-name="T761_3">BHC<text:s/></text:span><text:span text:style-name="T761_4">Nigeria<text:s/></text:span><text:span text:style-name="T761_5">man</text:span><text:span text:style-name="T761_6">a</text:span><text:span text:style-name="T761_7">ged</text:span><text:span text:style-name="T761_8"><text:s/></text:span><text:span text:style-name="T761_9">portfolio</text:span><text:span text:style-name="T761_10"><text:s/>including<text:s/></text:span><text:span text:style-name="T761_11">MoU</text:span><text:span text:style-name="T761_12">s</text:span><text:span text:style-name="T761_13"><text:s/>with<text:s/></text:span><text:span text:style-name="T761_14">HMG<text:s/>departments</text:span><text:span text:style-name="T761_15">,<text:s/></text:span><text:span text:style-name="T761_16">UK<text:s/>institutions<text:s/>(where<text:s/>relevant),<text:s/>and<text:s/></text:span><text:span text:style-name="T761_17">I</text:span><text:span text:style-name="T761_18">FI</text:span><text:span text:style-name="T761_19">s</text:span><text:span text:style-name="T761_20"><text:s/>for<text:s/>activities<text:s/>which<text:s/>they<text:s/>are<text:s/>best<text:s/>able<text:s/>to<text:s/>deliver<text:s/></text:span><text:span text:style-name="T761_21">and/or<text:s/>buying<text:s/>into<text:s/>C</text:span><text:span text:style-name="T761_22">entre<text:s/>of<text:s/>Expertise<text:s/>(CoE)</text:span><text:span text:style-name="T761_23"><text:s/>CMPs</text:span><text:span text:style-name="T761_24">.</text:span></text:p>
            </text:list-item>
            <text:list-item>
              <text:p text:style-name="P762"><text:span text:style-name="T762_1">Component</text:span><text:span text:style-name="T762_2"><text:s/>3</text:span><text:span text:style-name="T762_3">:</text:span><text:span text:style-name="T762_4"><text:s/></text:span><text:span text:style-name="T762_5">MERL<text:s/>-<text:s/></text:span><text:span text:style-name="T762_6">Monitoring</text:span><text:span text:style-name="T762_7">/review<text:s/>panel</text:span></text:p>
            </text:list-item>
          </text:list>
        </text:list-item>
      </text:list>
      <text:p text:style-name="P763"/>
      <text:p text:style-name="P764"><text:span text:style-name="T764_1">Component<text:s/>1:<text:s/>Commercial<text:s/>supplier</text:span></text:p>
      <text:list text:style-name="LS5" xml:id="list243" text:continue-list="list1">
        <text:list-item>
          <text:p text:style-name="P765"><text:span text:style-name="T765_1"><text:s/></text:span><text:span text:style-name="T765_2">A<text:s/>commercial<text:s/>supplier<text:s/>will<text:s/>be<text:s/></text:span><text:span text:style-name="T765_3">procured</text:span><text:span text:style-name="T765_4"><text:s/>to<text:s/>manage</text:span><text:span text:style-name="T765_5"><text:s/></text:span><text:span text:style-name="T765_6">the<text:s/>main<text:s/>programme<text:s/>delivery<text:s/>(</text:span><text:span text:style-name="T765_7">TA<text:s/>and<text:s/>grant<text:s/></text:span><text:span text:style-name="T765_8">facility</text:span><text:span text:style-name="T765_9">)</text:span><text:span text:style-name="T765_10">.</text:span><text:span text:style-name="T765_11"><text:s/></text:span><text:span text:style-name="T765_12">T</text:span><text:span text:style-name="T765_13">he<text:s/>procurement<text:s/>approach<text:s/>would<text:s/>be<text:s/>to<text:s/>contract<text:s/>a<text:s/>private<text:s/>sector<text:s/></text:span><text:span text:style-name="T765_14">supplier</text:span><text:span text:style-name="T765_15"><text:s/></text:span><text:span text:style-name="T765_16">(</text:span><text:span text:style-name="T765_17">or<text:s/>consortium</text:span><text:span text:style-name="T765_18">)</text:span><text:span text:style-name="T765_19"><text:s/>to<text:s/>source<text:s/>and<text:s/>manage<text:s/>experts.<text:s/>The<text:s/>use<text:s/>of<text:s/></text:span><text:span text:style-name="T765_20">the<text:s/>private<text:s/>sector</text:span><text:span text:style-name="T765_21"><text:s/>to<text:s/>deliver<text:s/>the<text:s/>main<text:s/>programme<text:s/>is<text:s/>due<text:s/>to<text:s/>the<text:s/>large<text:s/>body<text:s/>of<text:s/>experience<text:s/>and<text:s/>expertise<text:s/>built<text:s/>within<text:s/>the<text:s/>consultancy<text:s/>sector</text:span><text:span text:style-name="T765_22"><text:s/>that<text:s/>they<text:s/>would<text:s/>have<text:s/>access<text:s/>to</text:span><text:span text:style-name="T765_23">.<text:s text:c="2"/></text:span><text:span text:style-name="T765_24">S</text:span><text:span text:style-name="T765_25">uppliers<text:s/></text:span><text:span text:style-name="T765_26">bidding<text:s/></text:span><text:span text:style-name="T765_27">will<text:s/>be<text:s/>required<text:s/>to<text:s/>demonstrate<text:s/></text:span><text:span text:style-name="T765_28">the<text:s/>relevant<text:s/></text:span><text:span text:style-name="T765_29">internal<text:s/>controls<text:s/>and<text:s/>processes<text:s/>to<text:s/>manage<text:s/>the<text:s/>financial<text:s/>and<text:s/>compliance<text:s/>risks<text:s/>for<text:s/>a<text:s/>programme<text:s/>of<text:s/>this<text:s/>scale<text:s/>and<text:s/>therefore<text:s/></text:span><text:span text:style-name="T765_30">are<text:s/></text:span><text:span text:style-name="T765_31">able<text:s/>to<text:s/>provide<text:s/>FCDO<text:s/>with<text:s/>a<text:s/>higher<text:s/>level<text:s/>of<text:s/>assurance.</text:span><text:span text:style-name="T765_32"><text:s text:c="2"/></text:span><text:span text:style-name="T765_33">We<text:s/>have<text:s/>considered<text:s/>Lotting<text:s/>but<text:s/>based<text:s/>upon<text:s/>our<text:s/>assessment<text:s/>of<text:s/>the<text:s/>most<text:s/>effective<text:s/>way<text:s/>to<text:s/>deliver<text:s/>the<text:s/>programme<text:s/>we<text:s/>have<text:s/>concluded<text:s/>that<text:s/>a<text:s/>single<text:s/>supplier<text:s/></text:span><text:span text:style-name="T765_34">(or<text:s/>consortium)<text:s/></text:span><text:span text:style-name="T765_35">will<text:s/>be<text:s/>the<text:s/>most<text:s/>effective.<text:s text:c="2"/></text:span><text:span text:style-name="T765_36">We<text:s/>perceive<text:s/>that<text:s/>there<text:s/>are<text:s/>greater<text:s/>advantages<text:s/>to<text:s/>having<text:s/>a<text:s/>single<text:s/>supplier</text:span><text:span text:style-name="T765_37"><text:s/>(or<text:s/>consortium)</text:span><text:span text:style-name="T765_38"><text:s/>who<text:s/>can<text:s/>manage<text:s/>the<text:s/>complementarity</text:span><text:span text:style-name="T765_39"><text:s/>and<text:s/>provide<text:s/>effective<text:s/>coordination<text:s/>across<text:s/>both<text:s/>proposed<text:s/>Pathways.</text:span><text:span text:style-name="T765_40"><text:s/></text:span></text:p>
        </text:list-item>
      </text:list>
      <text:p text:style-name="P766"/>
      <text:list text:style-name="LS5" xml:id="list244" text:continue-list="list1">
        <text:list-item>
          <text:p text:style-name="P767"><text:span text:style-name="T767_1">The<text:s/></text:span><text:span text:style-name="T767_2">supplier<text:s/></text:span><text:span text:style-name="T767_3">(or<text:s/>consortium)</text:span><text:span text:style-name="T767_4"><text:s/>will<text:s/>be<text:s/>procured<text:s/>through<text:s/>a<text:s/>competitive<text:s/>bidding<text:s/>process</text:span><text:span text:style-name="T767_5">.<text:s text:c="3"/></text:span><text:span text:style-name="T767_6">Our<text:s/>‘route<text:s/>to<text:s/>market’<text:s/></text:span><text:span text:style-name="T767_7">will<text:s/>be<text:s/></text:span><text:span text:style-name="T767_8">determined<text:s/>by<text:s/></text:span><text:span text:style-name="T767_9">undertaking<text:s/></text:span><text:span text:style-name="T767_10">a<text:s/>comprehensive<text:s/>sourcing<text:s/>strategy<text:s/>led<text:s/>by<text:s/>FCDO’s<text:s/>Commercial<text:s/>Department<text:s/>with<text:s/>support<text:s/>from<text:s/>FCDO<text:s/>Nigeria.<text:s/>FCDO<text:s/>will<text:s/>contract<text:s/>the<text:s/>supplier<text:s/>directly.<text:s text:c="2"/></text:span><text:span text:style-name="T767_11">The<text:s/>Contracting<text:s/>Process<text:s/>will<text:s/>be<text:s/>in<text:s/>line<text:s/>with<text:s/>the<text:s/>new<text:s/>Procurement<text:s/>Act<text:s/>2023</text:span><text:span text:style-name="T767_12"><text:s/>(PA23).<text:s text:c="2"/></text:span><text:span text:style-name="T767_13"><text:s/></text:span><text:span text:style-name="T767_14">A<text:s/>number<text:s/>of<text:s/>potential<text:s/>Private<text:s/>Sector<text:s/>partners<text:s/>already<text:s/>deliver<text:s/>programmes<text:s/>for<text:s/>FCDO<text:s/>Nigeria</text:span><text:span text:style-name="T767_15">,</text:span><text:span text:style-name="T767_16"><text:s/>and<text:s/>we<text:s/>would<text:s/>expect<text:s/>a<text:s/>high<text:s/>level<text:s/>of<text:s/>interest<text:s/>in<text:s/>this<text:s/>opportunity<text:s/>from<text:s/>the<text:s/>market.</text:span><text:span text:style-name="T767_17"><text:s text:c="2"/>The<text:s/>competitive<text:s/>process<text:s/>will<text:s/>ensure<text:s/>that<text:s/>we<text:s/>maintain<text:s/>competitive<text:s/>costs<text:s/>and<text:s/>fee<text:s/>rates<text:s/>for<text:s/>the<text:s/>programme.<text:s text:c="2"/></text:span></text:p>
        </text:list-item>
      </text:list>
      <text:p text:style-name="P768"/>
      <text:list text:style-name="LS5" xml:id="list245" text:continue-list="list1">
        <text:list-item>
          <text:p text:style-name="P769"><text:span text:style-name="T769_1">The<text:s/>supplier<text:s/></text:span><text:span text:style-name="T769_2">via<text:s/>their<text:s/>bids<text:s/></text:span><text:span text:style-name="T769_3">will<text:s/>need<text:s/>to<text:s/>demonstrate<text:s/>expertise<text:s/>in<text:s/>the<text:s/>intervention<text:s/>areas<text:s/>outlined<text:s/>in<text:s/>the<text:s/></text:span><text:span text:style-name="T769_4">Appraisal<text:s/>Case</text:span><text:span text:style-name="T769_5">.<text:s text:c="2"/>They<text:s/>will<text:s/>need<text:s/>to<text:s/>demonstrate<text:s/>an<text:s/>ability<text:s/>to<text:s/>operate<text:s/></text:span><text:span text:style-name="T769_6">at<text:s/>Federal<text:s/>and<text:s/>State<text:s/>level<text:s/>in<text:s/>Nigeria</text:span><text:span text:style-name="T769_7">.<text:s text:c="2"/></text:span><text:span text:style-name="T769_8">They<text:s/>will<text:s/>need<text:s/>to<text:s/>demonstrate<text:s/>an<text:s/>ability<text:s/>to<text:s/>build<text:s/>strong<text:s/></text:span><text:span text:style-name="T769_9">stakeholder<text:s/>relationships<text:s/>and<text:s/>the<text:s/>ability<text:s/>to<text:s/>gain<text:s/>traction<text:s/>with<text:s/>relevant<text:s/>government<text:s/>counterparts.<text:s text:c="2"/></text:span><text:span text:style-name="T769_10">They<text:s/>will<text:s/></text:span><text:span text:style-name="T769_11">be<text:s/>expected<text:s/>to<text:s/>work<text:s/>alongside</text:span><text:span text:style-name="T769_12"><text:s/>either<text:s/>other<text:s/>IFIs<text:s/>or<text:s/>UK<text:s/>Government<text:s/>department<text:s/>(outside<text:s/>of<text:s/>FCDO)<text:s/>experts</text:span><text:span text:style-name="T769_13"><text:s/></text:span><text:span text:style-name="T769_14">(</text:span><text:span text:style-name="T769_15">from<text:s/></text:span><text:span text:style-name="T769_16">component<text:s/>2)<text:s/></text:span><text:span text:style-name="T769_17">to<text:s/>maximise<text:s/>the<text:s/>impact<text:s/>from<text:s/>the<text:s/>programme.<text:s/></text:span></text:p>
        </text:list-item>
      </text:list>
      <text:p text:style-name="P770"/>
      <text:p text:style-name="P771"><text:span text:style-name="T771_1">Contract<text:s/>management<text:s/>arrangements<text:s text:c="2"/></text:span></text:p>
      <text:p text:style-name="P772"/>
      <text:list text:style-name="LS5" xml:id="list246" text:continue-list="list1">
        <text:list-item>
          <text:p text:style-name="P773"><text:span text:style-name="T773_1">Given<text:s/>the<text:s/>context<text:s/>of<text:s/>this<text:s/>Business<text:s/>Case<text:s/>where<text:s/>Outcomes<text:s/>and<text:s/>some<text:s/>Outputs<text:s/>will<text:s/>be<text:s/>longer-term<text:s/>and<text:s/>some<text:s/>will<text:s/>require<text:s/>external<text:s/>actions<text:s/>partially<text:s/>beyond<text:s/>the<text:s/>control<text:s/>of<text:s/>the<text:s/>implementing<text:s/>supplier,<text:s/>we<text:s/>will<text:s/>adopt<text:s/>a<text:s/>partnership-based<text:s/>contracting<text:s/>approach.<text:s/>For<text:s/>this<text:s/>programme,<text:s/>we<text:s/>need<text:s/>to<text:s/>encourage<text:s/>innovation<text:s/>and<text:s/>ensure<text:s/>that<text:s/>our<text:s/>implementing<text:s/>supplier<text:s/>is<text:s/>not<text:s/>dis-incentivised<text:s/>from<text:s/>taking<text:s/>calculated<text:s/>risks<text:s/>to<text:s/>deliver<text:s/>the<text:s/>programme<text:s/>requirements.<text:s text:c="2"/>Workplans<text:s/>will<text:s/>be<text:s/>agreed<text:s/>and<text:s/>revised<text:s/>on<text:s/>a<text:s/>6<text:s/>monthly<text:s/>basis<text:s/>and<text:s/>milestone<text:s/>payments<text:s/>will<text:s/>be<text:s/>set<text:s/>against<text:s/>the<text:s/>workplan.<text:s/>For<text:s/>longer-term<text:s/>interventions<text:s/>in<text:s/>support<text:s/>of<text:s/>the<text:s/>workplan,<text:s/>we<text:s/>will<text:s/>consider<text:s/>whether<text:s/>to<text:s/>utilise<text:s/>Task<text:s/>Orders<text:s/>that<text:s/>give<text:s/>the<text:s/>opportunity<text:s/>for<text:s/>‘break-points’<text:s/>during<text:s/>the<text:s/>Task,<text:s/>which<text:s/>would<text:s/>enable<text:s/>payment<text:s/>milestones<text:s/>for<text:s/>activities<text:s/>in<text:s/>the<text:s/>later<text:s/>stages<text:s/>of<text:s/>the<text:s/>Task<text:s/>(and<text:s/>therefore<text:s/>deemed<text:s/>to<text:s/>be<text:s/>succeeding)<text:s/>to<text:s/>have<text:s/>a<text:s/>stronger<text:s/>link<text:s/>to<text:s/>the<text:s/>programme<text:s/>results<text:s/>framework.<text:s text:c="2"/>We<text:s/>will<text:s/>also<text:s/>consider<text:s/>the<text:s/>potential<text:s/>use<text:s/>of<text:s/>a<text:s/>category<text:s/>risk<text:s/>profile<text:s/>for<text:s/>workplan<text:s/>or<text:s/>Task<text:s/>Order<text:s/>activities<text:s/>that<text:s/>will<text:s/>assign<text:s/>lower<text:s/>levels<text:s/>of<text:s/>payment<text:s/>risk<text:s/>for<text:s/>the<text:s/>supplier<text:s/>for<text:s/>activities<text:s/>that<text:s/>will<text:s/>be<text:s/>partially<text:s/>outside<text:s/>of<text:s/>their<text:s/>control<text:s/>and<text:s/>higher<text:s/>levels<text:s/>of<text:s/>payment<text:s/>risk<text:s/>for<text:s/>activities<text:s/>within<text:s/>the<text:s/>supplier’s<text:s/>control.<text:s text:c="2"/>However,<text:s/>we<text:s/>will<text:s/>ensure<text:s/>that<text:s/>contract<text:s/>management<text:s/>and<text:s/>payment<text:s/>processes<text:s/>are<text:s/>effective<text:s/>yet<text:s/>streamlined<text:s/>to<text:s/>minimise<text:s/>the<text:s/>administrative<text:s/>burden.</text:span></text:p>
        </text:list-item>
      </text:list>
      <text:p text:style-name="P774"/>
      <text:list text:style-name="LS5" xml:id="list247" text:continue-list="list1">
        <text:list-item>
          <text:p text:style-name="P775"><text:span text:style-name="T775_1">T</text:span><text:span text:style-name="T775_2">he<text:s/>sourcing<text:s/>strategy<text:s/>will<text:s/>consider<text:s/>different<text:s/>ways<text:s/>to<text:s/>ensure<text:s/>sufficient<text:s/>flexibility<text:s/>to<text:s/>be<text:s/>able<text:s/>to<text:s/>respond<text:s/>to<text:s/>changing<text:s/>external<text:s/>context</text:span><text:span text:style-name="T775_3">s</text:span><text:span text:style-name="T775_4">,<text:s/>including<text:s/>political<text:s/>or<text:s/>security<text:s/>issues,<text:s/>as<text:s/>well<text:s/>as<text:s/>changes<text:s/>to<text:s/>FCDO<text:s/>priorities<text:s/>and<text:s/>budgets.<text:s/>This<text:s/>could<text:s/>include<text:s/>increasing<text:s/>ambition<text:s/>or<text:s/>scaling<text:s/>back.<text:s/>The<text:s/>contract<text:s/>with<text:s/>the<text:s/>supplier<text:s/>will<text:s/>include<text:s/>provision<text:s/>allowing<text:s/></text:span><text:span text:style-name="T775_5">the<text:s/>contract<text:s/>to<text:s/>be<text:s/>flexible<text:s/>and<text:s/>adaptive<text:s/>as<text:s/>needed</text:span><text:span text:style-name="T775_6">.<text:s text:c="2"/></text:span><text:span text:style-name="T775_7">Key<text:s/>Performance<text:s/>Indicators<text:s/>(KPIs)<text:s/>will<text:s/>be<text:s/>set<text:s/>out<text:s/>in<text:s/>the<text:s/>sourcing<text:s/>strategy<text:s/></text:span><text:span text:style-name="T775_8">(and<text:s/>potentially<text:s/>tested<text:s/>with<text:s/>suppliers<text:s/>at<text:s/>the<text:s/>planned<text:s/>Early<text:s/>Market<text:s/>Engagement<text:s/>event)</text:span><text:span text:style-name="T775_9"><text:s/></text:span><text:span text:style-name="T775_10">and<text:s/>will<text:s/>be<text:s/>used<text:s/>to<text:s/>reward<text:s/>innovation<text:s/>and<text:s/>integration<text:s/>of<text:s/>learning<text:s/>into<text:s/>programme<text:s/>plans;<text:s/>quality<text:s/>of<text:s/>outputs<text:s/>delivered,<text:s/>and<text:s/>quality<text:s/>of<text:s/>programme<text:s/>and<text:s/>financial<text:s/>management.</text:span></text:p>
        </text:list-item>
      </text:list>
      <text:p text:style-name="P776"/>
      <text:list text:style-name="LS5" xml:id="list248" text:continue-list="list1">
        <text:list-item>
          <text:p text:style-name="P777"><text:span text:style-name="T777_1">Break<text:s/>points<text:s/>will<text:s/>be<text:s/>set<text:s/>at<text:s/>the<text:s/>end<text:s/>of<text:s/></text:span><text:span text:style-name="T777_2">the<text:s/></text:span><text:span text:style-name="T777_3">inception</text:span><text:span text:style-name="T777_4"><text:s/>phase</text:span><text:span text:style-name="T777_5"><text:s/>and<text:s/>at<text:s/></text:span><text:span text:style-name="T777_6">the<text:s/>end<text:s/>of<text:s/>each<text:s/>fina</text:span><text:span text:style-name="T777_7">ncial<text:s/>year<text:s/>to<text:s/>e</text:span><text:span text:style-name="T777_8">nable</text:span><text:span text:style-name="T777_9"><text:s/></text:span><text:span text:style-name="T777_10">the<text:s/>contract<text:s/></text:span><text:span text:style-name="T777_11">to<text:s/>close<text:s/>if<text:s/>it<text:s/>no<text:s/>longer<text:s/></text:span><text:span text:style-name="T777_12">remains<text:s/>affordable<text:s/>within<text:s/>available<text:s/>budgets.<text:s text:c="2"/></text:span><text:span text:style-name="T777_13">This<text:s/>is<text:s/>in<text:s/>addition<text:s/>to<text:s/>FCDO’s<text:s/>right<text:s/>to<text:s/>scale<text:s/>back<text:s/>or<text:s/>discontinue<text:s/>the<text:s/>programme<text:s/>at<text:s/>any<text:s/>point</text:span><text:span text:style-name="T777_14"><text:s/>as<text:s/>per<text:s/>our<text:s/>standard<text:s/>terms<text:s/>and<text:s/>conditions</text:span><text:span text:style-name="T777_15">.<text:s text:c="2"/>Should<text:s/>the<text:s/>context<text:s/>or<text:s/>priorities<text:s/>change<text:s/>significantly<text:s/>during<text:s/>the<text:s/>life<text:s/>of<text:s/>the<text:s/>project,<text:s/>the<text:s/>SRO<text:s/>will<text:s/>assess<text:s/>the<text:s/>appropriate<text:s/>response.<text:s/>If<text:s/>the<text:s/>SRO<text:s/>recommends<text:s/>a<text:s/>response<text:s/>that<text:s/>would<text:s/>result<text:s/>in<text:s/>a<text:s/>substantial<text:s/>change<text:s/>to<text:s/>the<text:s/>programme,<text:s/>a<text:s/>submission<text:s/>will<text:s/>be<text:s/>made<text:s/>to<text:s/>the<text:s/>Development<text:s/>Director/Minister<text:s/>(according<text:s/>to<text:s/></text:span><text:span text:style-name="T777_16">ProF</text:span><text:span text:style-name="T777_17"><text:s/>Rules)</text:span><text:span text:style-name="T777_18"><text:s/>and<text:s/>a<text:s/>contract<text:s/>amendment<text:s/>initiated<text:s/>as<text:s/>appropriate</text:span><text:span text:style-name="T777_19">.<text:s/></text:span></text:p>
        </text:list-item>
      </text:list>
      <text:p text:style-name="P778"/>
      <text:p text:style-name="P779"><text:span text:style-name="T779_1">Component<text:s/>2:<text:s/>BHC<text:s/></text:span><text:span text:style-name="T779_2">Nigeria<text:s/></text:span><text:span text:style-name="T779_3">man</text:span><text:span text:style-name="T779_4">a</text:span><text:span text:style-name="T779_5">ged<text:s/></text:span><text:span text:style-name="T779_6">portfolio</text:span><text:span text:style-name="T779_7"><text:s/>including</text:span><text:span text:style-name="T779_8"><text:s/>PFPs,</text:span><text:span text:style-name="T779_9"><text:s/></text:span><text:span text:style-name="T779_10">MoUs</text:span><text:span text:style-name="T779_11"><text:s/>with<text:s/>HMG<text:s/>departments,<text:s/>UK<text:s/>institutions<text:s/>(where<text:s/>relevant),<text:s/>and<text:s/>IFIs<text:s/>for<text:s/>activities<text:s/>which<text:s/>they<text:s/>are<text:s/>best<text:s/>able<text:s/>to<text:s/>deliver<text:s/>and/or<text:s/>buying<text:s/>into<text:s/>COE<text:s/>CMPs.</text:span></text:p>
      <text:p text:style-name="P780"><text:span text:style-name="T780_1">PFPs</text:span></text:p>
      <text:p text:style-name="P781"/>
      <text:list text:style-name="LS5" xml:id="list249" text:continue-list="list1">
        <text:list-item>
          <text:p text:style-name="P782"><text:span text:style-name="T782_1">Programme<text:s/>Funded<text:s/>Posts<text:s/>(PFPs)<text:s/>will<text:s/>play<text:s/>a<text:s/>critical<text:s/>role<text:s/>in<text:s/>ensuring<text:s/>strategic<text:s/>alignment,<text:s/>technical<text:s/>quality,<text:s/>and<text:s/>adaptive<text:s/>delivery<text:s/>across<text:s/>the<text:s/>programme.<text:s/>These<text:s/>FCDO-funded<text:s/>staff<text:s/>will<text:s/>be<text:s/>embedded<text:s/>within<text:s/></text:span><text:span text:style-name="T782_2">FCDO’s<text:s/>team,<text:s/>reporting<text:s/>to<text:s/>the<text:s/>SRO</text:span><text:span text:style-name="T782_3"><text:s/>and<text:s/>will<text:s/>work<text:s/>closely<text:s/>with<text:s/>outsourced<text:s/>suppliers<text:s/>to<text:s/>provide<text:s/>policy<text:s/>steer,<text:s/>technical<text:s/>oversight,<text:s/>and<text:s/>contextual<text:s/>intelligence.<text:s/>Their<text:s/>involvement<text:s/>will<text:s/>ensure<text:s/>that<text:s/>delivery<text:s/>partners<text:s/>remain<text:s/>responsive<text:s/>to<text:s/>Nigeria’s<text:s/>political<text:s/>economy<text:s/>and<text:s/>that<text:s/>interventions<text:s/>are<text:s/>grounded<text:s/>in<text:s/>mutual<text:s/>UK–Nigeria<text:s/>priorities.<text:s/>Contracting<text:s/>arrangements<text:s/>for<text:s/>commercial<text:s/>suppliers<text:s/>will<text:s/>explicitly<text:s/>reflect<text:s/>the<text:s/>role<text:s/>of<text:s/>PFPs,<text:s/>with<text:s/>clear<text:s/>expectations<text:s/>for<text:s/>collaboration,<text:s/>joint<text:s/>planning,<text:s/>and<text:s/>knowledge<text:s/>exchange.<text:s/>This<text:s/>hybrid<text:s/>model<text:s/>will<text:s/>create<text:s/>incentives<text:s/>for<text:s/>suppliers<text:s/>to<text:s/>co-develop<text:s/>solutions<text:s/>with<text:s/>FCDO<text:s/>staff,<text:s/>enabling<text:s/>agile<text:s/>decision-making<text:s/>and<text:s/>ensuring<text:s/>that<text:s/>programme<text:s/>delivery<text:s/>remains<text:s/>politically<text:s/>smart,<text:s/>technically<text:s/>sound,<text:s/>and<text:s/>value<text:s/>for<text:s/>money.</text:span></text:p>
        </text:list-item>
      </text:list>
      <text:p text:style-name="P783"/>
      <text:p text:style-name="P784"><text:span text:style-name="T784_1">MoUs</text:span></text:p>
      <text:list text:style-name="LS5" xml:id="list250" text:continue-list="list1">
        <text:list-item>
          <text:p text:style-name="P785"><text:span text:style-name="T785_1">The<text:s/>preferred<text:s/>option<text:s/>allows<text:s/>for<text:s/>partnership</text:span><text:span text:style-name="T785_2">s<text:s/></text:span><text:span text:style-name="T785_3">IFI</text:span><text:span text:style-name="T785_4">s</text:span><text:span text:style-name="T785_5"><text:s/>to<text:s/>deliver<text:s/>a<text:s/>work<text:s/>stream<text:s/>in<text:s/>their<text:s/>area<text:s/>of<text:s/>expertise.<text:s/></text:span><text:span text:style-name="T785_6">It<text:s/>also<text:s/>allows<text:s/>for<text:s/>working<text:s/>with<text:s/>other<text:s/>UK<text:s/>government<text:s/>department</text:span><text:span text:style-name="T785_7">s</text:span><text:span text:style-name="T785_8"><text:s/>or<text:s/>relevant<text:s/>institutions<text:s/>where<text:s/></text:span><text:span text:style-name="T785_9">appropriate<text:s/>and<text:s/>where<text:s/>existing<text:s/></text:span><text:span text:style-name="T785_10">mechanisms<text:s/>are<text:s/>not<text:s/>already<text:s/>in<text:s/>place.<text:s text:c="2"/>En</text:span><text:span text:style-name="T785_11">g</text:span><text:span text:style-name="T785_12">agement<text:s/>with<text:s/>IFIs<text:s/>or<text:s/>UK<text:s/>institutions<text:s/>will<text:s/>be<text:s/>via<text:s/></text:span><text:span text:style-name="T785_13">an<text:s/></text:span><text:span text:style-name="T785_14">MoU<text:s/></text:span><text:span text:style-name="T785_15">or<text:s/>similar<text:s/>instrument<text:s/>(e.g.<text:s/>Externally<text:s/>Financed<text:s/>Output<text:s/>in<text:s/>the<text:s/>case<text:s/>of<text:s/>the<text:s/>World<text:s/>Bank).<text:s text:c="2"/>A<text:s/>results<text:s/>framework<text:s/>will<text:s/>be<text:s/>developed<text:s/>for<text:s/>any<text:s/>MoU.<text:s/></text:span><text:span text:style-name="T785_16">All<text:s/>proposals<text:s/>will<text:s/>be<text:s/></text:span><text:span text:style-name="T785_17">scrutinised</text:span><text:span text:style-name="T785_18"><text:s/>to<text:s/>ensure<text:s/>they<text:s/>offer<text:s/>clear</text:span><text:span text:style-name="T785_19"><text:s/>VFM<text:s/>and<text:s/>support<text:s/></text:span><text:span text:style-name="T785_20">the<text:s/>wider<text:s/>UK-Nigeria<text:s/>Growth<text:s/>programme<text:s/>VFM<text:s/>Fram</text:span><text:span text:style-name="T785_21">ework.<text:s text:c="2"/></text:span><text:span text:style-name="T785_22">Financial<text:s/>reporting<text:s/>and<text:s/>narrative<text:s/>progress<text:s/>reports<text:s/>will<text:s/>be<text:s/>required</text:span><text:span text:style-name="T785_23"><text:s/>from<text:s/>all<text:s/>partners</text:span><text:span text:style-name="T785_24">.<text:s/>Disbursements<text:s/>will<text:s/>be<text:s/>made<text:s/>based<text:s/></text:span><text:span text:style-name="T785_25">up</text:span><text:span text:style-name="T785_26">on<text:s/>costed<text:s/>work<text:s/>plan</text:span><text:span text:style-name="T785_27"><text:s/>or<text:s/></text:span><text:span text:style-name="T785_28">forecasts<text:s/>of<text:s/>activities</text:span><text:span text:style-name="T785_29">.</text:span></text:p>
        </text:list-item>
      </text:list>
      <text:p text:style-name="P786"/>
      <text:p text:style-name="P787"><text:span text:style-name="T787_1">CMPs</text:span></text:p>
      <text:list text:style-name="LS5" xml:id="list251" text:continue-list="list1">
        <text:list-item>
          <text:p text:style-name="P788"><text:span text:style-name="T788_1">Dual<text:s/>Lock<text:s/>Arrangement</text:span><text:span text:style-name="T788_2">s</text:span><text:span text:style-name="T788_3"><text:s/>with<text:s/></text:span><text:span text:style-name="T788_4">selected<text:s/></text:span><text:span text:style-name="T788_5">FCDO<text:s/>CMP</text:span><text:span text:style-name="T788_6">s</text:span><text:span text:style-name="T788_7"><text:s/>will<text:s/>be<text:s/>considered<text:s/>with<text:s/>a<text:s/></text:span><text:span text:style-name="T788_8">potential<text:s/></text:span><text:span text:style-name="T788_9">focus<text:s/>on<text:s/>addressing<text:s/>market<text:s/>access<text:s/>and<text:s/>trade<text:s/>barriers</text:span><text:span text:style-name="T788_10"><text:s/>e.g.<text:s/>the<text:s/>Trade<text:s/>CoE</text:span><text:span text:style-name="T788_11">.<text:s text:c="2"/></text:span><text:span text:style-name="T788_12">BHC</text:span><text:span text:style-name="T788_13"><text:s/>Nigeria’s</text:span><text:span text:style-name="T788_14"><text:s/></text:span><text:span text:style-name="T788_15">economic<text:s/>portfolio<text:s/>already<text:s/></text:span><text:span text:style-name="T788_16">works<text:s/>with<text:s/></text:span><text:span text:style-name="T788_17">CMPs,<text:s/>such<text:s/>as<text:s/>Manufacturing<text:s/>Africa,<text:s/>the<text:s/>tax<text:s/>and<text:s/>public<text:s/>finance<text:s/>centre<text:s/>of<text:s/>expertise<text:s/>(the<text:s/>Public<text:s/>Finance<text:s/></text:span><text:span text:style-name="T788_18">Resource<text:s/>Centre</text:span><text:span text:style-name="T788_19">)</text:span><text:span text:style-name="T788_20"><text:s/>and</text:span><text:span text:style-name="T788_21"><text:s/></text:span><text:span text:style-name="T788_22">TaxDev</text:span><text:span text:style-name="T788_23">.<text:s/></text:span><text:span text:style-name="T788_24"><text:s/>CMPs<text:s/>and<text:s/></text:span><text:span text:style-name="T788_25">specifically<text:s/></text:span><text:span text:style-name="T788_26">CoEs</text:span><text:span text:style-name="T788_27"><text:s/>could<text:s/>offer<text:s/>the<text:s/>programme<text:s/></text:span><text:span text:style-name="T788_28">spe</text:span><text:span text:style-name="T788_29">cific<text:s/>technical<text:s/>expertise</text:span><text:span text:style-name="T788_30"><text:s/>options<text:s/>through<text:s/>existing,<text:s/>established<text:s/>delivery<text:s/>mechanisms.</text:span></text:p>
        </text:list-item>
      </text:list>
      <text:p text:style-name="P789"/>
      <text:list text:style-name="LS5" xml:id="list252" text:continue-list="list1">
        <text:list-item>
          <text:p text:style-name="P790"><text:span text:style-name="T790_1">The<text:s/>SRO,<text:s/>programme<text:s/>team<text:s/>and<text:s/>FCDO’s<text:s/>commercial<text:s/>and<text:s/>financial<text:s/>experts<text:s/>will<text:s/>ensure<text:s/>commercial<text:s/></text:span><text:span text:style-name="T790_2">scrutiny</text:span><text:span text:style-name="T790_3"><text:s/>on</text:span><text:span text:style-name="T790_4"><text:s/>all<text:s/>implementing<text:s/>partners</text:span><text:span text:style-name="T790_5">.</text:span><text:span text:style-name="T790_6"><text:s/>FCDO<text:s/>will<text:s/>set<text:s/>out<text:s/>clear<text:s/>expectations<text:s/>for<text:s/></text:span><text:span text:style-name="T790_7">all<text:s/>of<text:s/></text:span><text:span text:style-name="T790_8">its<text:s/>implementing<text:s/>partners<text:s/></text:span><text:span text:style-name="T790_9">as<text:s/>appropriate</text:span><text:span text:style-name="T790_10">.<text:s text:c="2"/></text:span></text:p>
        </text:list-item>
      </text:list>
      <text:p text:style-name="P791"/>
      <text:list text:style-name="LS5" xml:id="list253" text:continue-list="list1">
        <text:list-item>
          <text:p text:style-name="P792"><text:span text:style-name="T792_1">Implementing<text:s/>partners<text:s/>will<text:s/>be<text:s/></text:span><text:span text:style-name="T792_2">held<text:s/>accountable<text:s/>for<text:s/>delivery<text:s/>and<text:s/>performance</text:span><text:span text:style-name="T792_3"><text:s/>throughout<text:s/>the<text:s/>life<text:s/>of<text:s/>the</text:span><text:span text:style-name="T792_4">ir<text:s/>respective<text:s/>agreements</text:span><text:span text:style-name="T792_5">.<text:s text:c="2"/>Quarterly<text:s/>progress<text:s/>reports<text:s/>against<text:s/>work<text:s/>plans<text:s/>and<text:s/>financial<text:s/>forecasts,<text:s/></text:span><text:span text:style-name="T792_6">alongside<text:s/></text:span><text:span text:style-name="T792_7">the<text:s/>use<text:s/>and<text:s/>monitoring<text:s/>of<text:s/>selected<text:s/>Key<text:s/>Performance<text:s/>Indicators<text:s/></text:span><text:span text:style-name="T792_8">will<text:s/>be<text:s/>used<text:s/>to<text:s/></text:span><text:span text:style-name="T792_9">drive<text:s/>that<text:s/>accountability.<text:s text:c="2"/></text:span></text:p>
        </text:list-item>
      </text:list>
      <text:p text:style-name="P793"/>
      <text:p text:style-name="P794"><text:span text:style-name="T794_1">Component<text:s/>3:<text:s/></text:span><text:span text:style-name="T794_2">MERL<text:s/>-<text:s/></text:span><text:span text:style-name="T794_3">Monitoring/review<text:s/>panel</text:span></text:p>
      <text:list text:style-name="LS5" xml:id="list254" text:continue-list="list1">
        <text:list-item>
          <text:p text:style-name="P795"><text:span text:style-name="T795_1">The<text:s/>Monitoring<text:s/>and<text:s/>Review<text:s/>Panel<text:s/>(MRP)<text:s/>will<text:s/>provide<text:s/>independent<text:s/>oversight<text:s/>of<text:s/>the<text:s/>UK–Nigeria<text:s/>Growth<text:s/>Programme,<text:s/>ensuring<text:s/>strategic<text:s/>alignment,<text:s/>value<text:s/>for<text:s/>money,<text:s/>and<text:s/>adaptive<text:s/>delivery.<text:s/>It<text:s/>will<text:s/>conduct<text:s/>annual<text:s/>reviews,<text:s/>assess<text:s/>progress<text:s/>against<text:s/></text:span><text:span text:style-name="T795_2">log</text:span><text:span text:style-name="T795_3">ical<text:s/></text:span><text:span text:style-name="T795_4">frame</text:span><text:span text:style-name="T795_5">work</text:span><text:span text:style-name="T795_6"><text:s/>targets,<text:s/>and<text:s/>advise<text:s/>on<text:s/>reform<text:s/>priorities<text:s/>and<text:s/>programme<text:s/>adjustments.</text:span></text:p>
        </text:list-item>
      </text:list>
      <text:p text:style-name="P796"/>
      <text:list text:style-name="LS5" xml:id="list255" text:continue-list="list1">
        <text:list-item>
          <text:p text:style-name="P797"><text:span text:style-name="T797_1">The<text:s/>MRP<text:s/>will<text:s/>be<text:s/>procured<text:s/>separately<text:s/>from<text:s/>the<text:s/>main<text:s/>supplier,<text:s/>using<text:s/>a<text:s/>call-down<text:s/>contract<text:s/>model<text:s/>similar<text:s/>to<text:s/>the<text:s/>Montrose<text:s/>TRP<text:s/>under<text:s/>UKNIAF.<text:s/>A<text:s/>competitive<text:s/>mini-competition<text:s/>or<text:s/>direct<text:s/>award<text:s/>will<text:s/>be<text:s/>used<text:s/>depending<text:s/>on<text:s/>urgency<text:s/>and<text:s/>market<text:s/>conditions.<text:s/>The<text:s/>contract<text:s/>will<text:s/>include<text:s/>output-based<text:s/>payments<text:s/>and<text:s/>break<text:s/>clauses<text:s/>after<text:s/>each<text:s/>review<text:s/>cycle.</text:span></text:p>
        </text:list-item>
      </text:list>
      <text:p text:style-name="P798"/>
      <text:p text:style-name="P799"/>
      <text:list text:style-name="LS5" xml:id="list256" text:continue-list="list1">
        <text:list-item>
          <text:p text:style-name="P800"><text:span text:style-name="T800_1">The<text:s/>panel<text:s/>will<text:s/>conduct<text:s/>one<text:s/>full<text:s/>in-country<text:s/>review<text:s/>annually,<text:s/>supported<text:s/>by<text:s/>desk-based<text:s/>analysis<text:s/>and<text:s/>stakeholder<text:s/>consultations.<text:s/>Deliverables<text:s/>include<text:s/></text:span><text:span text:style-name="T800_2">log</text:span><text:span text:style-name="T800_3">ical<text:s/></text:span><text:span text:style-name="T800_4">frame</text:span><text:span text:style-name="T800_5">work</text:span><text:span text:style-name="T800_6">-based<text:s/>evaluation<text:s/>reports,<text:s/>strategic<text:s/>recommendations,<text:s/>and<text:s/>scoring<text:s/>inputs<text:s/>for<text:s/>annual<text:s/>reviews.<text:s/>Ad<text:s/>hoc<text:s/>studies<text:s/>may<text:s/>be<text:s/>commissioned<text:s/>as<text:s/>needed.</text:span></text:p>
        </text:list-item>
      </text:list>
      <text:p text:style-name="P801"><text:span text:style-name="T801_1">How<text:s/>do<text:s/>we<text:s/>expect<text:s/>the<text:s/>market<text:s/>to<text:s/>respond?</text:span></text:p>
      <text:p text:style-name="P802"/>
      <text:list text:style-name="LS5" xml:id="list257" text:continue-list="list1">
        <text:list-item>
          <text:p text:style-name="P803"><text:span text:style-name="T803_1">We<text:s/>anticipate<text:s/>significant<text:s/>interest<text:s/>from<text:s/>the<text:s/>market<text:s/>for<text:s/></text:span><text:span text:style-name="T803_2">the<text:s/>primary<text:s/>contract</text:span><text:span text:style-name="T803_3">.<text:s text:c="2"/>All<text:s/>recent<text:s/></text:span><text:span text:style-name="T803_4">competitive<text:s/>tenders<text:s/>for<text:s/>FCDO<text:s/>Nigeria<text:s/>programme</text:span><text:span text:style-name="T803_5">s</text:span><text:span text:style-name="T803_6"><text:s/>ha</text:span><text:span text:style-name="T803_7">ve</text:span><text:span text:style-name="T803_8"><text:s/>received<text:s/>a<text:s/>high<text:s/>level<text:s/>of<text:s/>interest<text:s/>and<text:s/>a<text:s/></text:span><text:span text:style-name="T803_9">high<text:s/>number<text:s/>of<text:s/>bids<text:s/>and<text:s/>we<text:s/>would<text:s/>expect</text:span><text:span text:style-name="T803_10"><text:s/>that<text:s/>to<text:s/>continue<text:s/>for<text:s/>the<text:s/>UK-Nigeria<text:s/>Growth<text:s/>programme.<text:s text:c="2"/></text:span><text:span text:style-name="T803_11">There<text:s/>are<text:s/>a<text:s/>number<text:s/>of<text:s/></text:span><text:span text:style-name="T803_12">private<text:s/></text:span><text:span text:style-name="T803_13">sector<text:s/></text:span><text:span text:style-name="T803_14">suppliers<text:s/></text:span><text:span text:style-name="T803_15">operating<text:s/>in<text:s/>Nigeria<text:s/></text:span><text:span text:style-name="T803_16">with<text:s/>the<text:s/>requisite<text:s/>expertise<text:s/>and<text:s/>experience<text:s/></text:span><text:span text:style-name="T803_17">to<text:s/>deliver<text:s/>this<text:s/>programme</text:span><text:span text:style-name="T803_18">.<text:s text:c="2"/></text:span></text:p>
        </text:list-item>
      </text:list>
      <text:p text:style-name="P804"><text:span text:style-name="T804_1"><text:s/></text:span></text:p>
      <text:list text:style-name="LS5" xml:id="list258" text:continue-list="list1">
        <text:list-item>
          <text:p text:style-name="P805"><text:span text:style-name="T805_1">However,<text:s/>w</text:span><text:span text:style-name="T805_2">e<text:s/>will<text:s/>conduct<text:s/>an<text:s/></text:span><text:span text:style-name="T805_3">E</text:span><text:span text:style-name="T805_4">arly<text:s/></text:span><text:span text:style-name="T805_5">M</text:span><text:span text:style-name="T805_6">arket<text:s/></text:span><text:span text:style-name="T805_7">E</text:span><text:span text:style-name="T805_8">ngagement<text:s/></text:span><text:span text:style-name="T805_9">(EME)<text:s/></text:span><text:span text:style-name="T805_10">e</text:span><text:span text:style-name="T805_11">vent</text:span><text:span text:style-name="T805_12"><text:s/>to<text:s/>help<text:s/>us<text:s/>test<text:s/>how<text:s/>the<text:s/>market<text:s/>will<text:s/>respond<text:s/>and<text:s/>ensure<text:s/>we<text:s/>provide<text:s/>adequate<text:s/>information<text:s/>for<text:s/>suppliers<text:s/>to<text:s/>prepare.<text:s/></text:span><text:span text:style-name="T805_13"><text:s/></text:span><text:span text:style-name="T805_14">The<text:s/>EME</text:span><text:span text:style-name="T805_15"><text:s/>will<text:s/>be<text:s/>used<text:s/>to<text:s/>increase<text:s/>opportunities<text:s/></text:span><text:span text:style-name="T805_16">to</text:span><text:span text:style-name="T805_17"><text:s/>refine<text:s/>programme<text:s/>design,<text:s/>stimulate<text:s/>supplier<text:s/>interest,<text:s/>and<text:s/>enable<text:s/></text:span><text:span text:style-name="T805_18">suppliers</text:span><text:span text:style-name="T805_19"><text:s/>to<text:s/>have<text:s/>a<text:s/>better<text:s/>understanding<text:s/>of<text:s/>the<text:s/></text:span><text:span text:style-name="T805_20">programme.<text:s/></text:span></text:p>
        </text:list-item>
      </text:list>
      <text:p text:style-name="P806"/>
      <text:p text:style-name="P807"><text:span text:style-name="T807_1">Key<text:s/>cost<text:s/>drivers</text:span></text:p>
      <text:p text:style-name="P808"/>
      <text:list text:style-name="LS5" xml:id="list259" text:continue-list="list1">
        <text:list-item>
          <text:p text:style-name="P809"><text:span text:style-name="T809_1">The<text:s/>key<text:s/>cost<text:s/>drivers<text:s/></text:span><text:span text:style-name="T809_2">for<text:s/>the<text:s/>primary<text:s/>contract</text:span><text:span text:style-name="T809_3"><text:s/>will<text:s/>be</text:span><text:span text:style-name="T809_4"><text:s/>the<text:s/></text:span><text:span text:style-name="T809_5">m</text:span><text:span text:style-name="T809_6">anagement<text:s/>fees,<text:s/></text:span><text:span text:style-name="T809_7">the<text:s/>direct<text:s/>and<text:s/>central<text:s/></text:span><text:span text:style-name="T809_8">overhead<text:s/>costs,<text:s/>and<text:s/></text:span><text:span text:style-name="T809_9">the<text:s/>fees<text:s/>for<text:s/>the<text:s/>technical<text:s/></text:span><text:span text:style-name="T809_10">consultan</text:span><text:span text:style-name="T809_11">ts</text:span><text:span text:style-name="T809_12">.</text:span><text:span text:style-name="T809_13"><text:s text:c="2"/>These</text:span><text:span text:style-name="T809_14"><text:s/>will<text:s/>be<text:s/></text:span><text:span text:style-name="T809_15">the<text:s/>primary<text:s/>areas<text:s/>that<text:s/>we<text:s/>will<text:s/>us</text:span><text:span text:style-name="T809_16">e<text:s/>for<text:s/>the<text:s/>commercial<text:s/>evaluation<text:s/>of<text:s/>bids</text:span><text:span text:style-name="T809_17"><text:s/>and<text:s/>are<text:s/>a<text:s/></text:span><text:span text:style-name="T809_18">key</text:span><text:span text:style-name="T809_19"><text:s/>determinant<text:s/>of<text:s/>value<text:s/>for<text:s/>money.<text:s/></text:span><text:span text:style-name="T809_20">All<text:s/>rates<text:s/></text:span><text:span text:style-name="T809_21">will<text:s/></text:span><text:span text:style-name="T809_22">be</text:span><text:span text:style-name="T809_23"><text:s/>benchmarked<text:s/></text:span><text:span text:style-name="T809_24">against<text:s/></text:span><text:span text:style-name="T809_25">existing</text:span><text:span text:style-name="T809_26"><text:s/>FCDO<text:s/>Commercial<text:s/>data<text:s/></text:span></text:p>
        </text:list-item>
      </text:list>
      <text:p text:style-name="P810"/>
      <text:list text:style-name="LS5" xml:id="list260" text:continue-list="list1">
        <text:list-item>
          <text:p text:style-name="P811"><text:span text:style-name="T811_1">Consideration<text:s/>has<text:s/>been<text:s/>given<text:s/>to<text:s/>the<text:s/>scale<text:s/>of<text:s/>resources<text:s/>required<text:s/>to<text:s/>manage<text:s/>the<text:s/>programme<text:s/>efficiently<text:s/>and<text:s/>effectively.<text:s text:c="2"/>It<text:s/>is<text:s/>important<text:s/>to<text:s/>have<text:s/>the<text:s/>right<text:s/>level<text:s/>of<text:s/>expertise<text:s/>and<text:s/>quantity<text:s/>of<text:s/>staff.<text:s text:c="2"/>Therefore,<text:s/>management<text:s/>costs<text:s/>will<text:s/>be<text:s/>carefully<text:s/>scrutinised<text:s/>as<text:s/>part<text:s/>of<text:s/>the<text:s/>competitive<text:s/>tendering<text:s/>process.<text:s text:c="2"/>These<text:s/>costs<text:s/>will<text:s/>be<text:s/>regularly<text:s/>monitored,<text:s/>and<text:s/>compared<text:s/>with<text:s/>implementation<text:s/>rates,<text:s/>achievement<text:s/>of<text:s/>results,<text:s/>and<text:s/>programme<text:s/>risk,<text:s/>as<text:s/>well<text:s/>as<text:s/>to<text:s/>those<text:s/>of<text:s/>comparable<text:s/>market<text:s/>development<text:s/>programmes.<text:s/></text:span></text:p>
        </text:list-item>
      </text:list>
      <text:p text:style-name="P812"/>
      <text:list text:style-name="LS5" xml:id="list261" text:continue-list="list1">
        <text:list-item>
          <text:p text:style-name="P813"><text:span text:style-name="T813_1">All<text:s/>FCDO<text:s/>contracts<text:s/>have<text:s/>the<text:s/>ability<text:s/>to<text:s/></text:span><text:span text:style-name="T813_2">terminate<text:s/>in<text:s/>accordance<text:s/>with<text:s/></text:span><text:span text:style-name="T813_3">the<text:s/>contract<text:s/></text:span><text:span text:style-name="T813_4">standard<text:s/>terms<text:s/>and<text:s/>conditions.<text:s text:c="2"/></text:span><text:span text:style-name="T813_5">This<text:s/>will<text:s/>be<text:s/>supplemented<text:s/>by<text:s/>additional<text:s/>Break<text:s/>points<text:s/>at<text:s/>the<text:s/>end<text:s/>of<text:s/>the<text:s/>Inception<text:s/>Phase<text:s/>and<text:s/>at<text:s/>the<text:s/>end<text:s/>of<text:s/>each<text:s/>Financial<text:s/>Year</text:span><text:span text:style-name="T813_6">.</text:span><text:span text:style-name="T813_7"><text:s/></text:span></text:p>
        </text:list-item>
      </text:list>
      <text:list text:style-name="LS4" xml:id="list262" text:continue-list="list0">
        <text:list-item>
          <text:h text:style-name="P814" text:outline-level="2"><text:span text:style-name="T814_1">Financial<text:s/>Case</text:span><text:span text:style-name="T814_2"><text:s/></text:span></text:h>
        </text:list-item>
      </text:list>
      <text:p text:style-name="P815"/>
      <text:list text:style-name="LS5" xml:id="list263" text:continue-list="list1">
        <text:list-item>
          <text:p text:style-name="P816"><text:span text:style-name="T816_1">The<text:s/>programme<text:s/>will<text:s/>be<text:s/>funded<text:s/>from<text:s/>the<text:s/>FCDO<text:s/>Nigeria’s<text:s/>bilateral<text:s/>budget<text:s/>(Resource<text:s/></text:span><text:span text:style-name="T816_2">and<text:s/>Capital<text:s/></text:span><text:span text:style-name="T816_3">Departmental<text:s/>Expenditure<text:s/>Limit</text:span><text:span text:style-name="T816_4">s<text:s/>(RDEL</text:span><text:span text:style-name="T816_5"><text:s/></text:span><text:span text:style-name="T816_6">and<text:s/>CDEL</text:span><text:span text:style-name="T816_7">)<text:s/>across<text:s/>the<text:s/></text:span><text:span text:style-name="T816_8">following</text:span><text:span text:style-name="T816_9"><text:s/>components:</text:span></text:p>
        </text:list-item>
      </text:list>
      <text:p text:style-name="P817"/>
      <text:p text:style-name="P818"><text:span text:style-name="T818_1">Table<text:s/></text:span><text:span text:style-name="T818_2">7</text:span><text:span text:style-name="T818_3">:<text:s/></text:span><text:span text:style-name="T818_4">Total<text:s/>Budget<text:s/>by<text:s/>component</text:span></text:p>
      <table:table table:style-name="Table12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63">
          <table:table-cell table:style-name="Cell228">
            <text:p text:style-name="P819"><text:span text:style-name="T819_1">£million</text:span></text:p>
          </table:table-cell>
          <table:table-cell table:style-name="Cell229">
            <text:p text:style-name="P820"><text:span text:style-name="T820_1">2026/27</text:span></text:p>
          </table:table-cell>
          <table:table-cell table:style-name="Cell230">
            <text:p text:style-name="P821"><text:span text:style-name="T821_1">2027/28</text:span></text:p>
          </table:table-cell>
          <table:table-cell table:style-name="Cell231">
            <text:p text:style-name="P822"><text:span text:style-name="T822_1">2028/29</text:span></text:p>
          </table:table-cell>
          <table:table-cell table:style-name="Cell232">
            <text:p text:style-name="P823"><text:span text:style-name="T823_1">TOTAL</text:span></text:p>
          </table:table-cell>
        </table:table-row>
        <table:table-row table:style-name="Row64">
          <table:table-cell table:style-name="Cell233">
            <text:p text:style-name="P824"><text:span text:style-name="T824_1">Component<text:s/>1:<text:s/>Commercial<text:s/>supplier<text:s/>(RDEL<text:s/>+<text:s/>CDEL)</text:span></text:p>
          </table:table-cell>
          <table:table-cell table:style-name="Cell234">
            <text:p text:style-name="P825"><text:span text:style-name="T825_1">3.3</text:span></text:p>
          </table:table-cell>
          <table:table-cell table:style-name="Cell235">
            <text:p text:style-name="P826"><text:span text:style-name="T826_1">3.35</text:span></text:p>
          </table:table-cell>
          <table:table-cell table:style-name="Cell236">
            <text:p text:style-name="P827"><text:span text:style-name="T827_1">3.35</text:span></text:p>
          </table:table-cell>
          <table:table-cell table:style-name="Cell237">
            <text:p text:style-name="P828"><text:span text:style-name="T828_1">10</text:span></text:p>
          </table:table-cell>
        </table:table-row>
        <table:table-row table:style-name="Row65">
          <table:table-cell table:style-name="Cell238">
            <text:p text:style-name="P829"><text:span text:style-name="T829_1">Component<text:s/>2:<text:s/>BHC<text:s/>Nigeria<text:s/>managed<text:s/>portfolio<text:s/></text:span></text:p>
          </table:table-cell>
          <table:table-cell table:style-name="Cell239">
            <text:p text:style-name="P830"><text:span text:style-name="T830_1">2.5</text:span></text:p>
          </table:table-cell>
          <table:table-cell table:style-name="Cell240">
            <text:p text:style-name="P831"><text:span text:style-name="T831_1">2.5</text:span></text:p>
          </table:table-cell>
          <table:table-cell table:style-name="Cell241">
            <text:p text:style-name="P832"><text:span text:style-name="T832_1">2.5</text:span></text:p>
          </table:table-cell>
          <table:table-cell table:style-name="Cell242">
            <text:p text:style-name="P833"><text:span text:style-name="T833_1">7.5</text:span></text:p>
          </table:table-cell>
        </table:table-row>
        <table:table-row table:style-name="Row66">
          <table:table-cell table:style-name="Cell243">
            <text:list text:style-name="LS7" xml:id="list264">
              <text:list-item>
                <text:p text:style-name="P834"><text:span text:style-name="T834_1">Estimated<text:s/>cost<text:s/>of<text:s/>Programme<text:s/>funded<text:s/>posts</text:span></text:p>
              </text:list-item>
            </text:list>
          </table:table-cell>
          <table:table-cell table:style-name="Cell244">
            <text:p text:style-name="P835"><text:span text:style-name="T835_1">0.5</text:span></text:p>
          </table:table-cell>
          <table:table-cell table:style-name="Cell245">
            <text:p text:style-name="P836"><text:span text:style-name="T836_1">0.5</text:span></text:p>
          </table:table-cell>
          <table:table-cell table:style-name="Cell246">
            <text:p text:style-name="P837"><text:span text:style-name="T837_1">0.5</text:span></text:p>
          </table:table-cell>
          <table:table-cell table:style-name="Cell247">
            <text:p text:style-name="P838"><text:span text:style-name="T838_1">1.5</text:span></text:p>
          </table:table-cell>
        </table:table-row>
        <table:table-row table:style-name="Row67">
          <table:table-cell table:style-name="Cell248">
            <text:p text:style-name="P839"><text:span text:style-name="T839_1">Component<text:s/>3:<text:s/>Monitoring/Review<text:s/>panel</text:span></text:p>
          </table:table-cell>
          <table:table-cell table:style-name="Cell249">
            <text:p text:style-name="P840"><text:span text:style-name="T840_1">0.2</text:span></text:p>
          </table:table-cell>
          <table:table-cell table:style-name="Cell250">
            <text:p text:style-name="P841"><text:span text:style-name="T841_1">0.15</text:span></text:p>
          </table:table-cell>
          <table:table-cell table:style-name="Cell251">
            <text:p text:style-name="P842"><text:span text:style-name="T842_1">0.15</text:span></text:p>
          </table:table-cell>
          <table:table-cell table:style-name="Cell252">
            <text:p text:style-name="P843"><text:span text:style-name="T843_1">0.5</text:span></text:p>
          </table:table-cell>
        </table:table-row>
        <table:table-row table:style-name="Row68">
          <table:table-cell table:style-name="Cell253">
            <text:p text:style-name="P844"><text:span text:style-name="T844_1">TOTAL<text:s/>RDEL</text:span></text:p>
          </table:table-cell>
          <table:table-cell table:style-name="Cell254">
            <text:p text:style-name="P845"><text:span text:style-name="T845_1">5</text:span></text:p>
          </table:table-cell>
          <table:table-cell table:style-name="Cell255">
            <text:p text:style-name="P846"><text:span text:style-name="T846_1">5</text:span></text:p>
          </table:table-cell>
          <table:table-cell table:style-name="Cell256">
            <text:p text:style-name="P847"><text:span text:style-name="T847_1">5</text:span></text:p>
          </table:table-cell>
          <table:table-cell table:style-name="Cell257">
            <text:p text:style-name="P848"><text:span text:style-name="T848_1">15</text:span></text:p>
          </table:table-cell>
        </table:table-row>
        <table:table-row table:style-name="Row69">
          <table:table-cell table:style-name="Cell258">
            <text:p text:style-name="P849"><text:span text:style-name="T849_1">TOTAL<text:s/>CDEL</text:span></text:p>
          </table:table-cell>
          <table:table-cell table:style-name="Cell259">
            <text:p text:style-name="P850"><text:span text:style-name="T850_1">1</text:span></text:p>
          </table:table-cell>
          <table:table-cell table:style-name="Cell260">
            <text:p text:style-name="P851"><text:span text:style-name="T851_1">1</text:span></text:p>
          </table:table-cell>
          <table:table-cell table:style-name="Cell261">
            <text:p text:style-name="P852"><text:span text:style-name="T852_1">1</text:span></text:p>
          </table:table-cell>
          <table:table-cell table:style-name="Cell262">
            <text:p text:style-name="P853"><text:span text:style-name="T853_1">3</text:span></text:p>
          </table:table-cell>
        </table:table-row>
        <table:table-row table:style-name="Row70">
          <table:table-cell table:style-name="Cell263">
            <text:p text:style-name="P854"><text:span text:style-name="T854_1">TOTAL<text:s/>RDEL<text:s/>+CDEL</text:span></text:p>
          </table:table-cell>
          <table:table-cell table:style-name="Cell264">
            <text:p text:style-name="P855"><text:span text:style-name="T855_1">6</text:span></text:p>
          </table:table-cell>
          <table:table-cell table:style-name="Cell265">
            <text:p text:style-name="P856"><text:span text:style-name="T856_1">6</text:span></text:p>
          </table:table-cell>
          <table:table-cell table:style-name="Cell266">
            <text:p text:style-name="P857"><text:span text:style-name="T857_1">6</text:span></text:p>
          </table:table-cell>
          <table:table-cell table:style-name="Cell267">
            <text:p text:style-name="P858"><text:span text:style-name="T858_1">18</text:span></text:p>
          </table:table-cell>
        </table:table-row>
      </table:table>
      <text:p text:style-name="P859"/>
      <text:p text:style-name="P860"><text:span text:style-name="T860_1">Overall<text:s/>Programme<text:s/>Budget</text:span><text:span text:style-name="T860_2"><text:s/>and<text:s/>profiling</text:span></text:p>
      <text:p text:style-name="P861"/>
      <text:list text:style-name="LS5" xml:id="list265" text:continue-list="list1">
        <text:list-item>
          <text:p text:style-name="P862"><text:span text:style-name="T862_1">The<text:s/>UK<text:s/>Nigeria<text:s/>Growth<text:s/>programme<text:s/>will<text:s/>cost<text:s/></text:span><text:span text:style-name="T862_2">£</text:span><text:span text:style-name="T862_3">18</text:span><text:span text:style-name="T862_4">m<text:s/></text:span><text:span text:style-name="T862_5">(</text:span><text:span text:style-name="T862_6">£15m<text:s/>RDEL<text:s/>and<text:s/>£3m<text:s/>CDEL</text:span><text:span text:style-name="T862_7">)</text:span><text:span text:style-name="T862_8"><text:s/>over<text:s/></text:span><text:span text:style-name="T862_9">three</text:span><text:span text:style-name="T862_10"><text:s/></text:span><text:span text:style-name="T862_11">years.<text:s/></text:span><text:span text:style-name="T862_12">However,</text:span><text:span text:style-name="T862_13"><text:s/></text:span><text:span text:style-name="T862_14">t</text:span><text:span text:style-name="T862_15">he<text:s/>Minister-approved<text:s/>concept<text:s/>note<text:s/>provides<text:s/>for<text:s/>a<text:s/>budget<text:s/>of<text:s/>up<text:s/>to<text:s/>£30<text:s/>million<text:s/>(£25<text:s/>million<text:s/>RDEL<text:s/>and<text:s/>£5<text:s/>million<text:s/>CDEL)<text:s/>over<text:s/>a<text:s/>five-year<text:s/>period<text:s/>ending<text:s/>in<text:s/>2030.</text:span><text:span text:style-name="T862_16"><text:s text:c="2"/></text:span><text:span text:style-name="T862_17">This<text:s/>allocation<text:s/>offers<text:s/>flexibility<text:s/>to<text:s/>scale<text:s/>the<text:s/>programme,<text:s/>subject<text:s/>to<text:s/>demand,<text:s/>value-for-money<text:s/>considerations,<text:s/>and<text:s/>final<text:s/>ODA<text:s/>allocations.</text:span><text:span text:style-name="T862_18"><text:s text:c="2"/></text:span><text:span text:style-name="T862_19">All<text:s/>expenditure<text:s/>under<text:s/>this<text:s/>programme<text:s/>is<text:s/>ODA<text:s/>eligible.<text:s/>No<text:s/>ICF<text:s/>is<text:s/>envisaged<text:s/>at<text:s/>the<text:s/>outset,<text:s/>but<text:s/>this<text:s/>could<text:s/>change<text:s/>if<text:s/>opportunities<text:s/>arise<text:s/>during<text:s/>implementation.</text:span><text:span text:style-name="T862_20"><text:s/></text:span><text:span text:style-name="T862_21">Commercial<text:s/>supplier<text:s/>costings<text:s/>have<text:s/>been<text:s/>informed<text:s/>by<text:s/>yearly<text:s/>expenditure<text:s/>of<text:s/>similar<text:s/>capacity<text:s/>building<text:s/>programmes<text:s/>delivered<text:s/>by<text:s/>commercial<text:s/>suppliers</text:span><text:span text:style-name="T862_22">.<text:s text:c="2"/></text:span><text:span text:style-name="T862_23">The<text:s/>BC<text:s/>will<text:s/></text:span><text:span text:style-name="T862_24">run<text:s/>during<text:s/></text:span><text:span text:style-name="T862_25">the<text:s/>next<text:s/>UK<text:s/>spending<text:s/>review</text:span><text:span text:style-name="T862_26"><text:s/>(SR)</text:span><text:span text:style-name="T862_27"><text:s/>period,<text:s/>which<text:s/>is<text:s/>between<text:s/></text:span><text:span text:style-name="T862_28">2026/7<text:s/>–<text:s/>2028/9</text:span><text:span text:style-name="T862_29">.</text:span></text:p>
        </text:list-item>
      </text:list>
      <text:p text:style-name="P863"/>
      <text:p text:style-name="P864"><text:span text:style-name="T864_1">Flow<text:s/>of<text:s/>funds</text:span></text:p>
      <text:list text:style-name="LS5" xml:id="list266" text:continue-list="list1">
        <text:list-item>
          <text:p text:style-name="P865"><text:span text:style-name="T865_1">The<text:s/>fund<text:s/>flow<text:s/>mechanism<text:s/>for<text:s/>each<text:s/>of<text:s/>the<text:s/>programme<text:s/>components<text:s/>will<text:s/>be<text:s/>as<text:s/>follows:</text:span></text:p>
        </text:list-item>
      </text:list>
      <text:list text:style-name="LS14" xml:id="list267">
        <text:list-item>
          <text:list>
            <text:list-item>
              <text:p text:style-name="P866"><text:span text:style-name="T866_1">Commercial<text:s/>supplier:<text:s/></text:span><text:span text:style-name="T866_2">FCDO<text:s/>will<text:s/>reimburse<text:s/>the<text:s/>agreed<text:s/>operational<text:s/>and<text:s/>delivery<text:s/>costs<text:s/>to<text:s/>the<text:s/>commercial<text:s/>supplier<text:s/></text:span><text:span text:style-name="T866_3">based<text:s/>on<text:s/>invoices<text:s/>from<text:s/>partner<text:s/>based<text:s/>on<text:s/>agreed<text:s/>deliverables</text:span><text:span text:style-name="T866_4">.<text:s text:c="2"/>The<text:s/>commercial<text:s/>supplier<text:s/>will<text:s/>be<text:s/>responsible<text:s/>for<text:s/>making<text:s/>payments<text:s/>to<text:s/>its<text:s/>staff,<text:s/>its<text:s/>consortium<text:s/>partners<text:s/>and<text:s/>vendors<text:s/>of<text:s/>operational<text:s/>supplies.<text:s/>Responsibility<text:s/>for<text:s/>due<text:s/>diligence<text:s/>of<text:s/>any<text:s/>other<text:s/>consortium<text:s/>members<text:s/>and<text:s/>sub-contractors<text:s/>will<text:s/>rest<text:s/>with<text:s/>the<text:s/>lead<text:s/>supplier.</text:span></text:p>
            </text:list-item>
            <text:list-item>
              <text:p text:style-name="P867"><text:span text:style-name="T867_1">MoU:</text:span><text:span text:style-name="T867_2"><text:s/>Funds<text:s/>will<text:s/>be<text:s/>disbursed<text:s/>against<text:s/>detailed<text:s/>work<text:s/>plans/forecasts<text:s/>of<text:s/>activities.</text:span></text:p>
            </text:list-item>
          </text:list>
        </text:list-item>
      </text:list>
      <text:p text:style-name="P868"/>
      <text:list text:style-name="LS5" xml:id="list269" text:continue-list="list1">
        <text:list-item>
          <text:p text:style-name="P869"><text:span text:style-name="T869_1">Implementing<text:s/>partners<text:s/>procured<text:s/>through<text:s/>the<text:s/>competitive<text:s/>bidding<text:s/>process<text:s/>are<text:s/>expected<text:s/>to<text:s/>have<text:s/>strong<text:s/>financial<text:s/>and<text:s/>control<text:s/>systems<text:s/>in<text:s/>place<text:s/>as<text:s/>a<text:s/>pre-requisite<text:s/>in<text:s/>the<text:s/>bidding<text:s/>process.<text:s text:c="2"/>To<text:s/>mitigate<text:s/>financial<text:s/>risks<text:s/>further,<text:s/>an<text:s/>annual<text:s/>programme<text:s/>audit<text:s/>will<text:s/>be<text:s/>carried<text:s/>out<text:s/>in<text:s/>line<text:s/>with<text:s/>FCDO<text:s/>Nigeria<text:s/>practice.<text:s text:c="2"/></text:span></text:p>
        </text:list-item>
      </text:list>
      <text:p text:style-name="P870"/>
      <text:list text:style-name="LS5" xml:id="list270" text:continue-list="list1">
        <text:list-item>
          <text:p text:style-name="P871"><text:span text:style-name="T871_1">The<text:s/>residual<text:s/>f</text:span><text:span text:style-name="T871_2">raud<text:s/>and<text:s/>corruption<text:s/>risks<text:s/>are<text:s/>assessed<text:s/>as</text:span><text:span text:style-name="T871_3"><text:s/>moderate</text:span><text:span text:style-name="T871_4">.<text:s text:c="2"/></text:span><text:span text:style-name="T871_5">This<text:s/>may<text:s/>include</text:span><text:span text:style-name="T871_6"><text:s/>diversion<text:s/>of<text:s/>funds<text:s/></text:span><text:span text:style-name="T871_7">or<text:s/>commodities,<text:s/></text:span><text:span text:style-name="T871_8">inadequate<text:s/></text:span><text:span text:style-name="T871_9">financial</text:span><text:span text:style-name="T871_10"><text:s/></text:span><text:span text:style-name="T871_11">oversight</text:span><text:span text:style-name="T871_12"><text:s/>or<text:s/>controls,<text:s/></text:span><text:span text:style-name="T871_13">weak<text:s/>oversight<text:s/>in<text:s/>delivery<text:s/>chain.<text:s text:c="2"/></text:span><text:span text:style-name="T871_14">All<text:s/>partners<text:s/>will<text:s/>be<text:s/>made<text:s/>aware<text:s/>of<text:s/>FCDO’s<text:s/></text:span><text:span text:style-name="T871_15">reporting<text:s/>and<text:s/></text:span><text:span text:style-name="T871_16">whistle<text:s/>blowing<text:s/>processes<text:s/>at<text:s/>the<text:s/>start<text:s/>of<text:s/>the<text:s/>programme.<text:s text:c="2"/>FCDO<text:s/>will<text:s/></text:span><text:span text:style-name="T871_17">frequently<text:s/></text:span><text:span text:style-name="T871_18">share</text:span><text:span text:style-name="T871_19"><text:s/></text:span><text:span text:style-name="T871_20">its<text:s/>zero-tolerance<text:s/>policy<text:s/>on<text:s/>fraud<text:s/>and<text:s/>corruption,<text:s/>along<text:s/>with<text:s/></text:span><text:span text:style-name="T871_21">reporting<text:s/>and<text:s/></text:span><text:span text:style-name="T871_22">whistle<text:s/>blowing<text:s/>processes.<text:s text:c="2"/>For<text:s/></text:span><text:span text:style-name="T871_23">MoUs</text:span><text:span text:style-name="T871_24">,<text:s/>the<text:s/>institution’s<text:s/>own<text:s/></text:span><text:span text:style-name="T871_25">reporting<text:s/>and<text:s/></text:span><text:span text:style-name="T871_26">whistle<text:s/>blowing<text:s/>policies<text:s/>will<text:s/>apply<text:s/>where<text:s/>these<text:s/>are<text:s/>adequate</text:span><text:span text:style-name="T871_27">.</text:span><text:span text:style-name="T871_28"><text:s/></text:span><text:span text:style-name="T871_29">W</text:span><text:span text:style-name="T871_30">e</text:span><text:span text:style-name="T871_31"><text:s/>will<text:s/></text:span><text:span text:style-name="T871_32">conduct</text:span><text:span text:style-name="T871_33"><text:s/></text:span><text:span text:style-name="T871_34">due<text:s/>diligence</text:span><text:span text:style-name="T871_35"><text:s/>assessments<text:s/></text:span><text:span text:style-name="T871_36">before<text:s/>disbursement</text:span><text:span text:style-name="T871_37"><text:s/>and<text:s/>implement</text:span><text:span text:style-name="T871_38"><text:s/>delivery<text:s/>chain<text:s/>risk<text:s/>mapping</text:span><text:span text:style-name="T871_39">.<text:s text:c="2"/></text:span><text:span text:style-name="T871_40">Annual<text:s/>reviews<text:s/>will<text:s/>include<text:s/>a<text:s/>focus<text:s/>on<text:s/>any<text:s/>downstream<text:s/>partners<text:s/>utilised,<text:s/></text:span><text:span text:style-name="T871_41">to</text:span><text:span text:style-name="T871_42"><text:s/>assess<text:s/>procurement,<text:s/>financial,<text:s/>fraud<text:s/>and<text:s/>safeguard<text:s/>risks<text:s/>and<text:s/>will<text:s/>make<text:s/>recommendations<text:s/>as<text:s/>necessary<text:s/>to<text:s/>mitigate<text:s/>the<text:s/>risks<text:s/>identified.</text:span></text:p>
        </text:list-item>
      </text:list>
      <text:p text:style-name="P872"/>
      <text:list text:style-name="LS5" xml:id="list271" text:continue-list="list1">
        <text:list-item>
          <text:p text:style-name="P873"><text:span text:style-name="T873_1">FCDO<text:s/>will<text:s/>ensure<text:s/>rigorous<text:s/>technical<text:s/>and<text:s/>financial<text:s/>monitoring<text:s/>for<text:s/>all<text:s/>components,<text:s/>ensuring<text:s/>compliance<text:s/>with<text:s/>FCDO<text:s/>corporate<text:s/>systems.<text:s/>Results<text:s/>frameworks,<text:s/>financial<text:s/>reporting<text:s/>requirements<text:s/>and<text:s/>milestone<text:s/>payment<text:s/>arrangements<text:s/>will<text:s/>be<text:s/>developed<text:s/>and<text:s/>agreed<text:s/>during<text:s/>the<text:s/>mobilisation<text:s/>phase.</text:span><text:span text:style-name="T873_2"><text:s/></text:span><text:span text:style-name="T873_3">Reporting<text:s/>requirements<text:s/>will<text:s/>be<text:s/>clearly<text:s/>set<text:s/>out<text:s/>in<text:s/>the<text:s/>funding<text:s/>arrangements<text:s/>agreed<text:s/>with<text:s/>partners.<text:s/>Partners<text:s/>will<text:s/>be<text:s/>required<text:s/>to<text:s/>report<text:s/>on<text:s/>expenditure<text:s/>and<text:s/>results<text:s/>achieved<text:s/>based<text:s/>on<text:s/>agreed<text:s/>timeframes.<text:s/>The<text:s/>level<text:s/>of<text:s/>detail<text:s/>required<text:s/>will<text:s/>be<text:s/>realistic,<text:s/>proportionate,<text:s/>and<text:s/>obtainable.<text:s/>Formal<text:s/>discussions<text:s/>with<text:s/>partners<text:s/>will<text:s/>be<text:s/>held<text:s/>on<text:s/>a<text:s/>quarterly<text:s/>basis<text:s/>to<text:s/>determine<text:s/>project<text:s/>progress<text:s/>as<text:s/>well<text:s/>as<text:s/>informal<text:s/>discussions<text:s/>on<text:s/>a<text:s/>more<text:s/>regular<text:s/>basis.<text:s/></text:span></text:p>
        </text:list-item>
      </text:list>
      <text:p text:style-name="P874"/>
      <text:list text:style-name="LS5" xml:id="list272" text:continue-list="list1">
        <text:list-item>
          <text:p text:style-name="P875"><text:span text:style-name="T875_1">FCDO<text:s/>will<text:s/>scrutinise<text:s/>partners’<text:s/>invoices<text:s/>to<text:s/>ensure<text:s/>compliance<text:s/>with<text:s/>agreed<text:s/>fees,<text:s/>reimbursement<text:s/>costs,<text:s/>work<text:s/>plans,<text:s/>results<text:s/>and<text:s/></text:span><text:span text:style-name="T875_2">VfM</text:span><text:span text:style-name="T875_3">.<text:s text:c="2"/>Annual<text:s/>reviews<text:s/>will<text:s/>be<text:s/>used<text:s/>to<text:s/>drive<text:s/>partner<text:s/>performance<text:s/>further<text:s/>and<text:s/>to<text:s/>adjust<text:s/>targets<text:s/>and<text:s/>expectations.<text:s/>Fiduciary<text:s/>risks<text:s/>and<text:s/>plans<text:s/>to<text:s/>mitigate<text:s/>them<text:s/>are<text:s/>detailed<text:s/>with<text:s/>other<text:s/>risks<text:s/>in<text:s/>the<text:s/>Management<text:s/>Case.</text:span></text:p>
        </text:list-item>
      </text:list>
      <text:p text:style-name="P876"/>
      <text:list text:style-name="LS5" xml:id="list273" text:continue-list="list1">
        <text:list-item>
          <text:p text:style-name="P877"><text:span text:style-name="T877_1">The<text:s/>indicative<text:s/>outer<text:s/>year<text:s/>forecasts<text:s/>in<text:s/>Table<text:s/></text:span><text:span text:style-name="T877_2">5</text:span><text:span text:style-name="T877_3"><text:s/>will<text:s/>be<text:s/>adjusted<text:s/>during<text:s/>the<text:s/>Inception<text:s/>Phase<text:s/>and<text:s/>routinely<text:s/>thereafter<text:s/></text:span><text:span text:style-name="T877_4">in<text:s/>line<text:s/>with<text:s/></text:span><text:span text:style-name="T877_5">ODA<text:s/></text:span><text:span text:style-name="T877_6">budget<text:s/>availabilities</text:span><text:span text:style-name="T877_7">,<text:s/>strategic<text:s/>allocation<text:s/>of<text:s/>resources<text:s/></text:span><text:span text:style-name="T877_8">based<text:s/>on<text:s/>BHC<text:s/>Nigeria’s<text:s/>Country<text:s/>Business<text:s/>Plan<text:s/>(BCP)</text:span><text:span text:style-name="T877_9">.<text:s/>l</text:span><text:span text:style-name="T877_10">earning<text:s/></text:span><text:span text:style-name="T877_11">and<text:s/>evidence<text:s/>of<text:s/>performance</text:span><text:span text:style-name="T877_12">.<text:s/>A<text:s/>carefully<text:s/>moderated<text:s/>six-monthly<text:s/>workplan<text:s/>process<text:s/>will<text:s/>enable<text:s/>delivery<text:s/>partners<text:s/>to<text:s/>forecast<text:s/>expenditure<text:s/>accurately.<text:s/>Financial<text:s/>variance<text:s/>from<text:s/>forecast<text:s/>will<text:s/>be<text:s/>measured<text:s/>through<text:s/>quarterly<text:s/>and<text:s/>annual<text:s/>progress<text:s/>reports<text:s/>and<text:s/>monthly<text:s/>management<text:s/>meetings<text:s/>with<text:s/>partners.<text:s/>Implementation<text:s/>risks<text:s/>identified<text:s/>in<text:s/>the<text:s/>Management<text:s/>Case<text:s/>will<text:s/>be<text:s/>carefully<text:s/>assessed<text:s/>as<text:s/>part<text:s/>of<text:s/>this<text:s/>process,<text:s/>and<text:s/>forecasts<text:s/>will<text:s/>be<text:s/>adjusted<text:s/>as<text:s/>appropriate.</text:span></text:p>
        </text:list-item>
      </text:list>
      <text:p text:style-name="P878"/>
      <text:list text:style-name="LS5" xml:id="list274" text:continue-list="list1">
        <text:list-item>
          <text:p text:style-name="P879"><text:span text:style-name="T879_1">Commercial<text:s/>suppliers<text:s/>and<text:s/>their<text:s/>downstream<text:s/>partners<text:s/>will<text:s/>be<text:s/>subject<text:s/>to<text:s/>annual<text:s/>independent<text:s/>audit<text:s/>by<text:s/>a</text:span><text:span text:style-name="T879_2">n<text:s/></text:span><text:span text:style-name="T879_3">approved<text:s/>auditor<text:s/>of<text:s/>an<text:s/>international<text:s/>stature.<text:s/></text:span><text:span text:style-name="T879_4">ToRs</text:span><text:span text:style-name="T879_5"><text:s/>including<text:s/>scope<text:s/>of<text:s/>work<text:s/>will<text:s/>be<text:s/>finali</text:span><text:span text:style-name="T879_6">s</text:span><text:span text:style-name="T879_7">ed<text:s/>in<text:s/>consultation<text:s/>with<text:s/>FCDO.<text:s/>For<text:s/>MoU<text:s/>institutions,<text:s/>audit<text:s/>reports<text:s/>received<text:s/>from<text:s/>implementing<text:s/>partners<text:s/>will<text:s/>be<text:s/>reviewed<text:s/>by<text:s/>the<text:s/>programme<text:s/>team<text:s/>and<text:s/>in<text:s/>case<text:s/>of<text:s/>any<text:s/>observations<text:s/>these<text:s/>will<text:s/>be<text:s/>taken<text:s/>up<text:s/>and<text:s/>followed<text:s/>through<text:s/>at<text:s/>an<text:s/>appropriate<text:s/>level.</text:span></text:p>
        </text:list-item>
      </text:list>
      <text:p text:style-name="P880"/>
      <text:list text:style-name="LS5" xml:id="list275" text:continue-list="list1">
        <text:list-item>
          <text:p text:style-name="P881"><text:span text:style-name="T881_1">The<text:s/>commercial<text:s/>provider<text:s/>will<text:s/>be<text:s/>responsible<text:s/>for<text:s/>maintaining<text:s/>a<text:s/>comprehensive<text:s/>asset<text:s/>register.<text:s/>Updated<text:s/>asset<text:s/>records<text:s/>will<text:s/>be<text:s/>submitted<text:s/>to<text:s/>FCDO<text:s/>with<text:s/>quarterly<text:s/>progress<text:s/>reports.<text:s/>The<text:s/>FCDO<text:s/>programme<text:s/>team<text:s/>will<text:s/>also<text:s/>conduct<text:s/>regular<text:s/>spot<text:s/>checks.<text:s/>The<text:s/>project<text:s/>will<text:s/>not<text:s/>create<text:s/>any<text:s/>liability<text:s/>or<text:s/>capital<text:s/>assets.</text:span></text:p>
        </text:list-item>
      </text:list>
      <text:p text:style-name="P882"/>
      <text:list text:style-name="LS4" xml:id="list276" text:continue-list="list0">
        <text:list-item>
          <text:h text:style-name="P883" text:outline-level="2"><text:span text:style-name="T883_1">Management<text:s/>Case<text:s/></text:span></text:h>
        </text:list-item>
      </text:list>
      <text:p text:style-name="P884"/>
      <text:list text:style-name="LS5" xml:id="list277" text:continue-list="list1">
        <text:list-item>
          <text:p text:style-name="P885"><text:span text:style-name="T885_1">This<text:s/>section<text:s/>focuses<text:s/>on<text:s/>the<text:s/>governance<text:s/>and<text:s/>management<text:s/>arrangements<text:s/>for<text:s/>the<text:s/>programme.<text:s text:c="2"/>It<text:s/>sets<text:s/>out<text:s/>how<text:s/>BHC<text:s/>Nigeria<text:s/>will<text:s/>respond<text:s/>to<text:s/>changes<text:s/>in<text:s/>context<text:s/>and<text:s/>decision<text:s/>points.<text:s/>It<text:s/>includes<text:s/>an<text:s/>analysis<text:s/>of<text:s/>the<text:s/>risks<text:s/>to<text:s/>programme<text:s/>delivery<text:s/>and<text:s/>how<text:s/>we<text:s/>will<text:s/>mitigate<text:s/>these.</text:span></text:p>
        </text:list-item>
      </text:list>
      <text:p text:style-name="P886"/>
      <text:p text:style-name="P887"><text:span text:style-name="T887_1">Staff<text:s/>requirements<text:s/>and<text:s/>responsibilities</text:span></text:p>
      <text:p text:style-name="P888"/>
      <text:list text:style-name="LS5" xml:id="list278" text:continue-list="list1">
        <text:list-item>
          <text:p text:style-name="P889"><text:span text:style-name="T889_1">This<text:s/>programme<text:s/>will<text:s/>be<text:s/>managed<text:s/>by<text:s/>BHC<text:s/>Nigeria<text:s/>(BHC-N).</text:span><text:span text:style-name="T889_2"><text:s text:c="2"/>The<text:s/>Senior<text:s/>Responsible<text:s/>Officer<text:s/>(SRO)<text:s/>will<text:s/>be<text:s/>the<text:s/>Head<text:s/>of<text:s/>Economic<text:s/>Development,<text:s/>Climate<text:s/>and<text:s/>Energy,<text:s/>and<text:s/>therefore,<text:s/>responsible<text:s/>for<text:s/>the<text:s/>overall<text:s/>strategic<text:s/>direction<text:s/>and<text:s/>implementation<text:s/>of<text:s/>the<text:s/>programme.<text:s text:c="2"/>The<text:s/>Senior<text:s/>Economist<text:s/>will<text:s/>be<text:s/>the<text:s/>Programme<text:s/>Responsible<text:s/>Officer<text:s/>(PRO),<text:s/>and<text:s/>provide<text:s/>technical<text:s/>oversight,<text:s/>leading<text:s/>day-to-day<text:s/>delivery<text:s/>and<text:s/>technical<text:s/>direction<text:s/>of<text:s/>the<text:s/>programme.<text:s text:c="2"/>They<text:s/>will<text:s/>be<text:s/>supported<text:s/>by<text:s/>several<text:s/>technical<text:s/>advisers<text:s/>from<text:s/>FCDO<text:s/>and<text:s/>DBT,<text:s/>including<text:s/>specialists<text:s/>in<text:s/>private<text:s/>sector<text:s/>development,<text:s/>economics,<text:s/>and<text:s/>trade<text:s/>policy.<text:s/>Additional<text:s/>technical<text:s/>support<text:s/>will<text:s/>be<text:s/>provided<text:s/>by<text:s/>advisers<text:s/>from<text:s/>across<text:s/>the<text:s/>BHC-N<text:s/>to<text:s/>support<text:s/>sector<text:s/>priorities,<text:s/>such<text:s/>as<text:s/>education<text:s/>and<text:s/>health,<text:s/>and<text:s/>on<text:s/>cross-cutting<text:s/>priorities,<text:s/>such<text:s/>as<text:s/>gender<text:s/>and<text:s/>governance.<text:s text:c="2"/>A<text:s/>Programme<text:s/>Manager<text:s/>will<text:s/>lead<text:s/>on<text:s/>programme<text:s/>management,<text:s/>compliance,<text:s/>and<text:s/>financial<text:s/>oversight<text:s/>with<text:s/>support<text:s/>from<text:s/>a<text:s/>Programme<text:s/>Officer.<text:s/></text:span></text:p>
        </text:list-item>
      </text:list>
      <text:p text:style-name="P890"/>
      <text:list text:style-name="LS5" xml:id="list279" text:continue-list="list1">
        <text:list-item>
          <text:p text:style-name="P891"><text:span text:style-name="T891_1">To<text:s/>support<text:s/>the<text:s/>delivery<text:s/>of<text:s/>programme<text:s/>objectives,<text:s/></text:span><text:span text:style-name="T891_2">4</text:span><text:span text:style-name="T891_3"><text:s/></text:span><text:span text:style-name="T891_4">FCDO<text:s/></text:span><text:span text:style-name="T891_5">Programme<text:s/>Funded<text:s/>Posts<text:s/>(PFP)<text:s/>have<text:s/>been<text:s/>considered<text:s/>in<text:s/>programme<text:s/>design</text:span><text:span text:style-name="T891_6">.</text:span><text:span text:style-name="T891_7"><text:s text:c="2"/>In<text:s/>a<text:s/>more<text:s/>conventional<text:s/>FCDO-supplier<text:s/>relationship,<text:s/>much<text:s/>of<text:s/>the<text:s/>learning<text:s/>in<text:s/>the<text:s/>programme<text:s/>stays<text:s/>in<text:s/>the<text:s/>Supplier</text:span><text:span text:style-name="T891_8">,</text:span><text:span text:style-name="T891_9"><text:s/>making<text:s/>it<text:s/>harder<text:s/>for<text:s/>FCDO<text:s/>to<text:s/>benefit<text:s/>from<text:s/>it.<text:s text:c="2"/>Experience<text:s/>across<text:s/>FCDO<text:s/>has<text:s/>shown<text:s/>that<text:s/>PFPs<text:s/>can<text:s/>help<text:s/>bring<text:s/>FCDO<text:s/>closer<text:s/>to<text:s/>the<text:s/>programme<text:s/>activities<text:s/>while<text:s/>helping<text:s/>to<text:s/>build<text:s/>up<text:s/>robust<text:s/>systems<text:s/>for<text:s/>testing<text:s/>assumptions<text:s/>and<text:s/>generating<text:s/>useful<text:s/>learning.<text:s text:c="2"/>PFP’s<text:s/>offer<text:s/>strong<text:s/>benefits<text:s/>to<text:s/>this<text:s/>programme<text:s/>in<text:s/>supporting<text:s/>strategic<text:s/>and<text:s/>agile<text:s/>input<text:s/>of<text:s/>FCDO<text:s/>expertise<text:s/>into<text:s/>delivery<text:s/>to<text:s/>maximise<text:s/>benefits<text:s/>through<text:s/>embedded<text:s/>core<text:s/>technical<text:s/>experts<text:s/>to<text:s/>support<text:s/>strategic<text:s/>policy<text:s/>areas,<text:s/>programme<text:s/>learning<text:s/>priorities,<text:s/>and<text:s/>coordination<text:s/>of<text:s/>strategic<text:s/>partnerships<text:s/>with<text:s/>other<text:s/>programmes<text:s/>and<text:s/>partners.</text:span><text:span text:style-name="T891_10"><text:s text:c="2"/></text:span><text:span text:style-name="T891_11">The<text:s/>structure<text:s/>and<text:s/>composition<text:s/>of<text:s/>BHC<text:s/>Nigeria<text:s/>resources<text:s/>has<text:s/>been<text:s/>designed<text:s/>and<text:s/>allocated<text:s/>to<text:s/>ensure<text:s/>effective<text:s/>oversight<text:s/>of<text:s/>the<text:s/>programme,<text:s/>building<text:s/>on<text:s/>experience<text:s/>and<text:s/>requirements<text:s/>for<text:s/>economic<text:s/>growth,<text:s/>trade<text:s/>and<text:s/>investment<text:s/>programmes<text:s/>in<text:s/>Nigeria.<text:s text:c="2"/>Time<text:s/>and<text:s/>resources<text:s/>have<text:s/>also<text:s/>been<text:s/>allocated<text:s/>and<text:s/>budgeted<text:s/>for<text:s/>the<text:s/>PRO,<text:s/>advisers<text:s/>and<text:s/>programme<text:s/>managers<text:s/>to<text:s/>undertake<text:s/>comprehensive<text:s/>and<text:s/>frequent<text:s/>‘spot<text:s/>check’<text:s/>visits<text:s/>to<text:s/>beneficiaries,<text:s/>partners,<text:s/>and<text:s/>State/Federal<text:s/>Government<text:s/>counterparts<text:s/>in<text:s/>between<text:s/>more<text:s/>formal<text:s/>monitoring<text:s/>events.<text:s/></text:span></text:p>
        </text:list-item>
      </text:list>
      <text:p text:style-name="P892"/>
      <text:list text:style-name="LS5" xml:id="list280" text:continue-list="list1">
        <text:list-item>
          <text:p text:style-name="P893"><text:span text:style-name="T893_1">The<text:s/>following<text:s/>time<text:s/>from<text:s/>BHC-N<text:s/></text:span><text:span text:style-name="T893_2">staff<text:s/></text:span><text:span text:style-name="T893_3">will<text:s/>be<text:s/>dedicated<text:s/>to<text:s/>the<text:s/>programme:</text:span></text:p>
        </text:list-item>
      </text:list>
      <text:p text:style-name="P894"/>
      <text:p text:style-name="P895"><text:span text:style-name="T895_1">Table<text:s/></text:span><text:span text:style-name="T895_2">8</text:span><text:span text:style-name="T895_3">:<text:s/>HMG<text:s/>Resources</text:span></text:p>
      <table:table table:style-name="Table13">
        <table:table-column table:style-name="Column44"/>
        <table:table-column table:style-name="Column45"/>
        <table:table-column table:style-name="Column46"/>
        <table:table-row table:style-name="Row71">
          <table:table-cell table:style-name="Cell268">
            <text:p text:style-name="P896"><text:span text:style-name="T896_1">Role</text:span></text:p>
          </table:table-cell>
          <table:table-cell table:style-name="Cell269">
            <text:p text:style-name="P897"><text:span text:style-name="T897_1">Position</text:span></text:p>
          </table:table-cell>
          <table:table-cell table:style-name="Cell270">
            <text:p text:style-name="P898"><text:span text:style-name="T898_1">FTE</text:span></text:p>
          </table:table-cell>
        </table:table-row>
        <table:table-row table:style-name="Row72">
          <table:table-cell table:style-name="Cell271">
            <text:p text:style-name="P899"><text:span text:style-name="T899_1">FCDO</text:span></text:p>
          </table:table-cell>
          <table:table-cell table:style-name="Cell272">
            <text:p text:style-name="P900"/>
          </table:table-cell>
          <table:table-cell table:style-name="Cell273">
            <text:p text:style-name="P901"/>
          </table:table-cell>
        </table:table-row>
        <table:table-row table:style-name="Row73">
          <table:table-cell table:style-name="Cell274">
            <text:p text:style-name="P902"><text:span text:style-name="T902_1">Senior<text:s/>Response<text:s/>Officer<text:s/>(SRO)</text:span></text:p>
          </table:table-cell>
          <table:table-cell table:style-name="Cell275">
            <text:p text:style-name="P903"><text:span text:style-name="T903_1">Head<text:s/>of<text:s/>Economic<text:s/>Development,<text:s/>Climate<text:s/>and<text:s/>Energy<text:s/></text:span></text:p>
          </table:table-cell>
          <table:table-cell table:style-name="Cell276">
            <text:p text:style-name="P904"><text:span text:style-name="T904_1">2</text:span><text:span text:style-name="T904_2">0</text:span><text:span text:style-name="T904_3">%</text:span></text:p>
          </table:table-cell>
        </table:table-row>
        <table:table-row table:style-name="Row74">
          <table:table-cell table:style-name="Cell277">
            <text:p text:style-name="P905"><text:span text:style-name="T905_1">Programme<text:s/>Responsible<text:s/>Officer<text:s/>(PRO)</text:span></text:p>
          </table:table-cell>
          <table:table-cell table:style-name="Cell278">
            <text:p text:style-name="P906"><text:span text:style-name="T906_1">Senior<text:s/>Economist<text:s/></text:span></text:p>
          </table:table-cell>
          <table:table-cell table:style-name="Cell279">
            <text:p text:style-name="P907"><text:span text:style-name="T907_1">30</text:span><text:span text:style-name="T907_2">%</text:span></text:p>
          </table:table-cell>
        </table:table-row>
        <table:table-row table:style-name="Row75">
          <table:table-cell table:style-name="Cell280">
            <text:p text:style-name="P908"><text:span text:style-name="T908_1">Programme<text:s/>Management</text:span></text:p>
          </table:table-cell>
          <table:table-cell table:style-name="Cell281">
            <text:p text:style-name="P909"><text:span text:style-name="T909_1">Senior<text:s/>Programme<text:s/>Manager</text:span></text:p>
          </table:table-cell>
          <table:table-cell table:style-name="Cell282">
            <text:p text:style-name="P910"><text:span text:style-name="T910_1">30</text:span><text:span text:style-name="T910_2">%</text:span></text:p>
          </table:table-cell>
        </table:table-row>
        <table:table-row table:style-name="Row76">
          <table:table-cell table:style-name="Cell283">
            <text:p text:style-name="P911"><text:span text:style-name="T911_1">Programme<text:s/>Management</text:span></text:p>
          </table:table-cell>
          <table:table-cell table:style-name="Cell284">
            <text:p text:style-name="P912"><text:span text:style-name="T912_1">Programme<text:s/></text:span><text:span text:style-name="T912_2">Manager</text:span><text:span text:style-name="T912_3"><text:s/></text:span></text:p>
          </table:table-cell>
          <table:table-cell table:style-name="Cell285">
            <text:p text:style-name="P913"><text:span text:style-name="T913_1">50</text:span><text:span text:style-name="T913_2">%</text:span></text:p>
          </table:table-cell>
        </table:table-row>
        <table:table-row table:style-name="Row77">
          <table:table-cell table:style-name="Cell286">
            <text:p text:style-name="P914"><text:span text:style-name="T914_1">Commercial<text:s/></text:span></text:p>
          </table:table-cell>
          <table:table-cell table:style-name="Cell287">
            <text:p text:style-name="P915"><text:span text:style-name="T915_1">Commercial<text:s/>officer</text:span></text:p>
          </table:table-cell>
          <table:table-cell table:style-name="Cell288">
            <text:p text:style-name="P916"><text:span text:style-name="T916_1">10</text:span><text:span text:style-name="T916_2">%</text:span></text:p>
          </table:table-cell>
        </table:table-row>
        <table:table-row table:style-name="Row78">
          <table:table-cell table:style-name="Cell289" table:number-columns-spanned="3">
            <text:p text:style-name="P917"><text:span text:style-name="T917_1">Pathway<text:s/>1:<text:s/>Stimulating<text:s/>investment<text:s/>and<text:s/>trade<text:s/>in<text:s/>targeted<text:s/>sectors</text:span><text:span text:style-name="T917_2"><text:s/>(including<text:s/>from<text:s/>the<text:s/>UK)</text:span></text:p>
          </table:table-cell>
          <table:covered-table-cell/>
          <table:covered-table-cell/>
        </table:table-row>
        <table:table-row table:style-name="Row79">
          <table:table-cell table:style-name="Cell290">
            <text:p text:style-name="P918"><text:span text:style-name="T918_1">Commercial<text:s/>diplomacy<text:s/>–<text:s/>financial<text:s/>sector<text:s/>and<text:s/>fintech<text:s/>specialist</text:span></text:p>
          </table:table-cell>
          <table:table-cell table:style-name="Cell291">
            <text:p text:style-name="P919"><text:span text:style-name="T919_1">Private<text:s/>Sector<text:s/>Development<text:s/>Adviser</text:span><text:span text:style-name="T919_2"><text:s/>(</text:span><text:span text:style-name="T919_3">G7<text:s/>UKB</text:span><text:span text:style-name="T919_4">)</text:span></text:p>
          </table:table-cell>
          <table:table-cell table:style-name="Cell292">
            <text:p text:style-name="P920"><text:span text:style-name="T920_1">40</text:span><text:span text:style-name="T920_2">%</text:span></text:p>
          </table:table-cell>
        </table:table-row>
        <table:table-row table:style-name="Row80">
          <table:table-cell table:style-name="Cell293">
            <text:p text:style-name="P921"><text:span text:style-name="T921_1">Business<text:s/>development<text:s/>and<text:s/>growth</text:span></text:p>
          </table:table-cell>
          <table:table-cell table:style-name="Cell294">
            <text:p text:style-name="P922"><text:span text:style-name="T922_1">Private<text:s/></text:span><text:span text:style-name="T922_2">S</text:span><text:span text:style-name="T922_3">ector<text:s/></text:span><text:span text:style-name="T922_4">D</text:span><text:span text:style-name="T922_5">evelopment<text:s/></text:span><text:span text:style-name="T922_6">Adviser<text:s/></text:span><text:span text:style-name="T922_7">(PFP</text:span><text:span text:style-name="T922_8">,<text:s/>G7<text:s/>CBS</text:span><text:span text:style-name="T922_9">)</text:span></text:p>
          </table:table-cell>
          <table:table-cell table:style-name="Cell295">
            <text:p text:style-name="P923"><text:span text:style-name="T923_1">100%</text:span></text:p>
          </table:table-cell>
        </table:table-row>
        <table:table-row table:style-name="Row81">
          <table:table-cell table:style-name="Cell296" table:number-columns-spanned="3">
            <text:p text:style-name="P924"><text:span text:style-name="T924_1">Pathway<text:s/>2:<text:s/>Strengthening<text:s/>the<text:s/>enabling<text:s/>conditions<text:s/>for<text:s/>growth,<text:s/>such<text:s/></text:span><text:span text:style-name="T924_2">as<text:s/></text:span><text:span text:style-name="T924_3">business<text:s/>enabling<text:s/>environment,<text:s/>market<text:s/>access<text:s/>(including<text:s/>regulations)<text:s/>and<text:s/>increasing<text:s/>openness<text:s/>to<text:s/>trade</text:span></text:p>
          </table:table-cell>
          <table:covered-table-cell/>
          <table:covered-table-cell/>
        </table:table-row>
        <table:table-row table:style-name="Row82">
          <table:table-cell table:style-name="Cell297">
            <text:p text:style-name="P925"><text:span text:style-name="T925_1">Lead<text:s/>Adviser</text:span></text:p>
          </table:table-cell>
          <table:table-cell table:style-name="Cell298">
            <text:p text:style-name="P926"><text:span text:style-name="T926_1">Economic<text:s/>Adviser</text:span><text:span text:style-name="T926_2"><text:s/>(</text:span><text:span text:style-name="T926_3">G7<text:s/>CBS</text:span><text:span text:style-name="T926_4">)</text:span></text:p>
          </table:table-cell>
          <table:table-cell table:style-name="Cell299">
            <text:p text:style-name="P927"><text:span text:style-name="T927_1">50</text:span><text:span text:style-name="T927_2">%</text:span></text:p>
          </table:table-cell>
        </table:table-row>
        <table:table-row table:style-name="Row83">
          <table:table-cell table:style-name="Cell300">
            <text:p text:style-name="P928"><text:span text:style-name="T928_1">Data,<text:s/>evidence<text:s/>and<text:s/>anal</text:span><text:span text:style-name="T928_2">ysis</text:span></text:p>
          </table:table-cell>
          <table:table-cell table:style-name="Cell301">
            <text:p text:style-name="P929"><text:span text:style-name="T929_1">Assistant<text:s/>economist</text:span><text:span text:style-name="T929_2"><text:s/>(PFP</text:span><text:span text:style-name="T929_3">,<text:s/></text:span><text:span text:style-name="T929_4">H</text:span><text:span text:style-name="T929_5">EO</text:span><text:span text:style-name="T929_6"><text:s/>UKB</text:span><text:span text:style-name="T929_7">)</text:span></text:p>
          </table:table-cell>
          <table:table-cell table:style-name="Cell302">
            <text:p text:style-name="P930"><text:span text:style-name="T930_1">100%</text:span></text:p>
          </table:table-cell>
        </table:table-row>
        <table:table-row table:style-name="Row84">
          <table:table-cell table:style-name="Cell303">
            <text:p text:style-name="P931"><text:span text:style-name="T931_1">DBT</text:span><text:span text:style-name="T931_2"><text:s/></text:span><text:span text:style-name="T931_3">(</text:span><text:span text:style-name="T931_4">will<text:s/>change<text:s/>depending<text:s/>on<text:s/>proposed<text:s/>MoU)</text:span></text:p>
          </table:table-cell>
          <table:table-cell table:style-name="Cell304">
            <text:p text:style-name="P932"/>
          </table:table-cell>
          <table:table-cell table:style-name="Cell305">
            <text:p text:style-name="P933"/>
          </table:table-cell>
        </table:table-row>
        <table:table-row table:style-name="Row85">
          <table:table-cell table:style-name="Cell306">
            <text:p text:style-name="P934"><text:span text:style-name="T934_1">Technical<text:s/>Adviser</text:span></text:p>
          </table:table-cell>
          <table:table-cell table:style-name="Cell307">
            <text:p text:style-name="P935"><text:span text:style-name="T935_1">Sector<text:s/>leads<text:s/>(depending<text:s/>on<text:s/>UK<text:s/>business<text:s/>interest)</text:span></text:p>
          </table:table-cell>
          <table:table-cell table:style-name="Cell308">
            <text:p text:style-name="P936"><text:span text:style-name="T936_1">30</text:span><text:span text:style-name="T936_2">%</text:span></text:p>
          </table:table-cell>
        </table:table-row>
        <table:table-row table:style-name="Row86">
          <table:table-cell table:style-name="Cell309">
            <text:p text:style-name="P937"><text:span text:style-name="T937_1">Technical<text:s/>Adviser</text:span></text:p>
          </table:table-cell>
          <table:table-cell table:style-name="Cell310">
            <text:p text:style-name="P938"><text:span text:style-name="T938_1">Trade<text:s/>Policy<text:s/>and<text:s/>Market<text:s/>access</text:span></text:p>
          </table:table-cell>
          <table:table-cell table:style-name="Cell311">
            <text:p text:style-name="P939"><text:span text:style-name="T939_1">30</text:span><text:span text:style-name="T939_2">%</text:span></text:p>
          </table:table-cell>
        </table:table-row>
      </table:table>
      <text:p text:style-name="P940"/>
      <text:p text:style-name="P941"><text:span text:style-name="T941_1">Timing<text:s/>and<text:s/>Decision<text:s/>Points</text:span></text:p>
      <text:p text:style-name="P942"/>
      <text:list text:style-name="LS5" xml:id="list281" text:continue-list="list1">
        <text:list-item>
          <text:p text:style-name="P943"><text:span text:style-name="T943_1">Upon<text:s/>Business<text:s/>Case<text:s/>approval,<text:s/>the<text:s/>programme<text:s/>will<text:s/>commence<text:s/>a<text:s/>six-month<text:s/>mobilisation<text:s/>phase.</text:span><text:span text:style-name="T943_2"><text:s/>During<text:s/>this<text:s/>phase,<text:s/>BHC-N<text:s/>will<text:s/>complete<text:s/>the<text:s/>procurement<text:s/>process<text:s/>for<text:s/>the<text:s/>commercial<text:s/>supplier<text:s/>and<text:s/>other<text:s/>funding<text:s/>agreements<text:s/>will<text:s/>be<text:s/>negotiated.<text:s text:c="2"/>We<text:s/>will<text:s/>deploy<text:s/></text:span><text:span text:style-name="T943_3">the<text:s/>BHC<text:s/>Component</text:span><text:span text:style-name="T943_4"><text:s/>to<text:s/>capitalise<text:s/>on<text:s/>opportunities<text:s/>and<text:s/>prepare<text:s/>the<text:s/>ground<text:s/>for<text:s/>the<text:s/>programme’s<text:s/>Supplier<text:s/>to<text:s/>hit<text:s/>the<text:s/>ground<text:s/>running<text:s/>to<text:s/>demonstrate<text:s/>early<text:s/>results.<text:s/></text:span></text:p>
        </text:list-item>
      </text:list>
      <text:p text:style-name="P944"/>
      <text:list text:style-name="LS5" xml:id="list282" text:continue-list="list1">
        <text:list-item>
          <text:p text:style-name="P945"><text:span text:style-name="T945_1">This<text:s/>will<text:s/>be<text:s/>followed<text:s/>by<text:s/>a<text:s/>four-month<text:s/>Inception<text:s/>Phase</text:span><text:span text:style-name="T945_2"><text:s/>where<text:s/>more<text:s/>detailed<text:s/>work<text:s/>will<text:s/>be<text:s/>completed<text:s/>on<text:s/>programme<text:s/>design,<text:s/>including<text:s/>developing<text:s/>more<text:s/>detailed<text:s/>work<text:s/>plans<text:s/>with<text:s/>Nigerian<text:s/>government<text:s/>counterparts<text:s/>and<text:s/>private<text:s/>sector<text:s/>entities.<text:s text:c="2"/>The<text:s/>Supplier<text:s/>will<text:s/>also<text:s/>commission<text:s/>key<text:s/>analyses<text:s/>and<text:s/>diagnostics<text:s/>to<text:s/>identify<text:s/>core<text:s/>networks<text:s/>and<text:s/>sectors<text:s/>to<text:s/>engage<text:s/>in,<text:s/>as<text:s/>well<text:s/>as<text:s/>refining<text:s/>the<text:s/>approach<text:s/>and<text:s/>strategy<text:s/>to<text:s/>delivering<text:s/>programme<text:s/>objectives.<text:s/>At<text:s/>the<text:s/>end<text:s/>of<text:s/>the<text:s/>Inception<text:s/>Phase,<text:s/>the<text:s/>Supplier<text:s/>will<text:s/>deliver<text:s/>a<text:s/>final<text:s/>report,<text:s/>with<text:s/>a<text:s/>revised<text:s/>programme<text:s/>approach<text:s/>and<text:s/>strategy,<text:s/>design<text:s/>and<text:s/>mobilisation<text:s/>of<text:s/>an<text:s/>opening<text:s/>portfolio<text:s/>of<text:s/>interventions,<text:s/>a<text:s/>revised<text:s/>Theory<text:s/>of<text:s/>Change,<text:s/>implementation<text:s/>logical<text:s/>framework,<text:s/>value<text:s/>for<text:s/>money<text:s/>framework,<text:s/>workplan,<text:s/>budgets,<text:s/>communication<text:s/>and<text:s/>advocacy<text:s/>strategy,<text:s/>and<text:s/>risk<text:s/>register.<text:s text:c="2"/></text:span><text:span text:style-name="T945_3">Table<text:s/></text:span><text:span text:style-name="T945_4">6</text:span><text:span text:style-name="T945_5"><text:s/>provides<text:s/>a<text:s/>summary<text:s/>of<text:s/>the<text:s/>mobilisation<text:s/>and<text:s/>inception<text:s/>phases.<text:s/></text:span></text:p>
        </text:list-item>
      </text:list>
      <text:p text:style-name="P946"/>
      <text:p text:style-name="P947"><text:span text:style-name="T947_1">Table<text:s/></text:span><text:span text:style-name="T947_2">9</text:span><text:span text:style-name="T947_3">:<text:s text:c="2"/>Mobilisation<text:s/>and<text:s/>Inception<text:s/>Phase<text:s/>Work<text:s/>plan</text:span></text:p>
      <table:table table:style-name="Table14"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row table:style-name="Row87">
          <table:table-cell table:style-name="Cell312" table:number-columns-spanned="2" table:number-rows-spanned="2">
            <text:p text:style-name="P948"><text:span text:style-name="T948_1">Activities</text:span></text:p>
          </table:table-cell>
          <table:covered-table-cell/>
          <table:table-cell table:style-name="Cell313" table:number-columns-spanned="3">
            <text:p text:style-name="P949"><text:span text:style-name="T949_1">2025</text:span></text:p>
          </table:table-cell>
          <table:covered-table-cell/>
          <table:covered-table-cell/>
          <table:table-cell table:style-name="Cell314" table:number-columns-spanned="10">
            <text:p text:style-name="P950"><text:span text:style-name="T950_1">202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8">
          <table:covered-table-cell table:style-name="Cell315">
            <text:p text:style-name="P951"/>
          </table:covered-table-cell>
          <table:covered-table-cell/>
          <table:table-cell table:style-name="Cell316">
            <text:p text:style-name="P952"><text:span text:style-name="T952_1">October</text:span></text:p>
          </table:table-cell>
          <table:table-cell table:style-name="Cell317">
            <text:p text:style-name="P953"><text:span text:style-name="T953_1">November</text:span></text:p>
          </table:table-cell>
          <table:table-cell table:style-name="Cell318">
            <text:p text:style-name="P954"><text:span text:style-name="T954_1">December</text:span></text:p>
          </table:table-cell>
          <table:table-cell table:style-name="Cell319">
            <text:p text:style-name="P955"><text:span text:style-name="T955_1">January</text:span></text:p>
          </table:table-cell>
          <table:table-cell table:style-name="Cell320">
            <text:p text:style-name="P956"><text:span text:style-name="T956_1">February</text:span></text:p>
          </table:table-cell>
          <table:table-cell table:style-name="Cell321">
            <text:p text:style-name="P957"><text:span text:style-name="T957_1">March</text:span></text:p>
          </table:table-cell>
          <table:table-cell table:style-name="Cell322">
            <text:p text:style-name="P958"><text:span text:style-name="T958_1">April</text:span></text:p>
          </table:table-cell>
          <table:table-cell table:style-name="Cell323">
            <text:p text:style-name="P959"><text:span text:style-name="T959_1">May</text:span></text:p>
          </table:table-cell>
          <table:table-cell table:style-name="Cell324">
            <text:p text:style-name="P960"><text:span text:style-name="T960_1">June</text:span></text:p>
          </table:table-cell>
          <table:table-cell table:style-name="Cell325">
            <text:p text:style-name="P961"><text:span text:style-name="T961_1">July</text:span></text:p>
          </table:table-cell>
          <table:table-cell table:style-name="Cell326">
            <text:p text:style-name="P962"><text:span text:style-name="T962_1">August</text:span></text:p>
          </table:table-cell>
          <table:table-cell table:style-name="Cell327">
            <text:p text:style-name="P963"><text:span text:style-name="T963_1">September</text:span></text:p>
          </table:table-cell>
          <table:table-cell table:style-name="Cell328">
            <text:p text:style-name="P964"><text:span text:style-name="T964_1">October</text:span></text:p>
          </table:table-cell>
        </table:table-row>
        <table:table-row table:style-name="Row89">
          <table:table-cell table:style-name="Cell329">
            <text:p text:style-name="P965"/>
          </table:table-cell>
          <table:table-cell table:style-name="Cell330">
            <text:p text:style-name="P966"><text:span text:style-name="T966_1">Business<text:s/>Case<text:s/>Approval</text:span></text:p>
          </table:table-cell>
          <table:table-cell table:style-name="Cell331">
            <text:p text:style-name="P967"/>
          </table:table-cell>
          <table:table-cell table:style-name="Cell332">
            <text:p text:style-name="P968"/>
          </table:table-cell>
          <table:table-cell table:style-name="Cell333">
            <text:p text:style-name="P969"/>
          </table:table-cell>
          <table:table-cell table:style-name="Cell334">
            <text:p text:style-name="P970"/>
          </table:table-cell>
          <table:table-cell table:style-name="Cell335">
            <text:p text:style-name="P971"/>
          </table:table-cell>
          <table:table-cell table:style-name="Cell336">
            <text:p text:style-name="P972"/>
          </table:table-cell>
          <table:table-cell table:style-name="Cell337">
            <text:p text:style-name="P973"/>
          </table:table-cell>
          <table:table-cell table:style-name="Cell338">
            <text:p text:style-name="P974"/>
          </table:table-cell>
          <table:table-cell table:style-name="Cell339">
            <text:p text:style-name="P975"/>
          </table:table-cell>
          <table:table-cell table:style-name="Cell340">
            <text:p text:style-name="P976"/>
          </table:table-cell>
          <table:table-cell table:style-name="Cell341">
            <text:p text:style-name="P977"/>
          </table:table-cell>
          <table:table-cell table:style-name="Cell342">
            <text:p text:style-name="P978"/>
          </table:table-cell>
          <table:table-cell table:style-name="Cell343">
            <text:p text:style-name="P979"/>
          </table:table-cell>
        </table:table-row>
        <table:table-row table:style-name="Row90">
          <table:table-cell table:style-name="Cell344">
            <text:p text:style-name="P980"/>
          </table:table-cell>
          <table:table-cell table:style-name="Cell345">
            <text:p text:style-name="P981"><text:span text:style-name="T981_1">Mobilisation<text:s/>Phase</text:span></text:p>
          </table:table-cell>
          <table:table-cell table:style-name="Cell346">
            <text:p text:style-name="P982"/>
          </table:table-cell>
          <table:table-cell table:style-name="Cell347">
            <text:p text:style-name="P983"/>
          </table:table-cell>
          <table:table-cell table:style-name="Cell348">
            <text:p text:style-name="P984"/>
          </table:table-cell>
          <table:table-cell table:style-name="Cell349">
            <text:p text:style-name="P985"/>
          </table:table-cell>
          <table:table-cell table:style-name="Cell350">
            <text:p text:style-name="P986"/>
          </table:table-cell>
          <table:table-cell table:style-name="Cell351">
            <text:p text:style-name="P987"/>
          </table:table-cell>
          <table:table-cell table:style-name="Cell352">
            <text:p text:style-name="P988"/>
          </table:table-cell>
          <table:table-cell table:style-name="Cell353">
            <text:p text:style-name="P989"/>
          </table:table-cell>
          <table:table-cell table:style-name="Cell354">
            <text:p text:style-name="P990"/>
          </table:table-cell>
          <table:table-cell table:style-name="Cell355">
            <text:p text:style-name="P991"/>
          </table:table-cell>
          <table:table-cell table:style-name="Cell356">
            <text:p text:style-name="P992"/>
          </table:table-cell>
          <table:table-cell table:style-name="Cell357">
            <text:p text:style-name="P993"/>
          </table:table-cell>
          <table:table-cell table:style-name="Cell358">
            <text:p text:style-name="P994"/>
          </table:table-cell>
        </table:table-row>
        <table:table-row table:style-name="Row91">
          <table:table-cell table:style-name="Cell359">
            <text:p text:style-name="P995"/>
          </table:table-cell>
          <table:table-cell table:style-name="Cell360">
            <text:p text:style-name="P996"><text:span text:style-name="T996_1">Early<text:s/>Market<text:s/>Engagement<text:s/></text:span></text:p>
          </table:table-cell>
          <table:table-cell table:style-name="Cell361">
            <text:p text:style-name="P997"/>
          </table:table-cell>
          <table:table-cell table:style-name="Cell362">
            <text:p text:style-name="P998"/>
          </table:table-cell>
          <table:table-cell table:style-name="Cell363">
            <text:p text:style-name="P999"/>
          </table:table-cell>
          <table:table-cell table:style-name="Cell364">
            <text:p text:style-name="P1000"/>
          </table:table-cell>
          <table:table-cell table:style-name="Cell365">
            <text:p text:style-name="P1001"/>
          </table:table-cell>
          <table:table-cell table:style-name="Cell366">
            <text:p text:style-name="P1002"/>
          </table:table-cell>
          <table:table-cell table:style-name="Cell367">
            <text:p text:style-name="P1003"/>
          </table:table-cell>
          <table:table-cell table:style-name="Cell368">
            <text:p text:style-name="P1004"/>
          </table:table-cell>
          <table:table-cell table:style-name="Cell369">
            <text:p text:style-name="P1005"/>
          </table:table-cell>
          <table:table-cell table:style-name="Cell370">
            <text:p text:style-name="P1006"/>
          </table:table-cell>
          <table:table-cell table:style-name="Cell371">
            <text:p text:style-name="P1007"/>
          </table:table-cell>
          <table:table-cell table:style-name="Cell372">
            <text:p text:style-name="P1008"/>
          </table:table-cell>
          <table:table-cell table:style-name="Cell373">
            <text:p text:style-name="P1009"/>
          </table:table-cell>
        </table:table-row>
        <table:table-row table:style-name="Row92">
          <table:table-cell table:style-name="Cell374">
            <text:p text:style-name="P1010"/>
          </table:table-cell>
          <table:table-cell table:style-name="Cell375">
            <text:p text:style-name="P1011"><text:span text:style-name="T1011_1">Sourcing<text:s/>Strategy</text:span></text:p>
          </table:table-cell>
          <table:table-cell table:style-name="Cell376">
            <text:p text:style-name="P1012"/>
          </table:table-cell>
          <table:table-cell table:style-name="Cell377">
            <text:p text:style-name="P1013"/>
          </table:table-cell>
          <table:table-cell table:style-name="Cell378">
            <text:p text:style-name="P1014"/>
          </table:table-cell>
          <table:table-cell table:style-name="Cell379">
            <text:p text:style-name="P1015"/>
          </table:table-cell>
          <table:table-cell table:style-name="Cell380">
            <text:p text:style-name="P1016"/>
          </table:table-cell>
          <table:table-cell table:style-name="Cell381">
            <text:p text:style-name="P1017"/>
          </table:table-cell>
          <table:table-cell table:style-name="Cell382">
            <text:p text:style-name="P1018"/>
          </table:table-cell>
          <table:table-cell table:style-name="Cell383">
            <text:p text:style-name="P1019"/>
          </table:table-cell>
          <table:table-cell table:style-name="Cell384">
            <text:p text:style-name="P1020"/>
          </table:table-cell>
          <table:table-cell table:style-name="Cell385">
            <text:p text:style-name="P1021"/>
          </table:table-cell>
          <table:table-cell table:style-name="Cell386">
            <text:p text:style-name="P1022"/>
          </table:table-cell>
          <table:table-cell table:style-name="Cell387">
            <text:p text:style-name="P1023"/>
          </table:table-cell>
          <table:table-cell table:style-name="Cell388">
            <text:p text:style-name="P1024"/>
          </table:table-cell>
        </table:table-row>
        <table:table-row table:style-name="Row93">
          <table:table-cell table:style-name="Cell389">
            <text:p text:style-name="P1025"/>
          </table:table-cell>
          <table:table-cell table:style-name="Cell390">
            <text:p text:style-name="P1026"><text:span text:style-name="T1026_1">Procurement<text:s/>process</text:span></text:p>
          </table:table-cell>
          <table:table-cell table:style-name="Cell391">
            <text:p text:style-name="P1027"/>
          </table:table-cell>
          <table:table-cell table:style-name="Cell392">
            <text:p text:style-name="P1028"/>
          </table:table-cell>
          <table:table-cell table:style-name="Cell393">
            <text:p text:style-name="P1029"/>
          </table:table-cell>
          <table:table-cell table:style-name="Cell394">
            <text:p text:style-name="P1030"/>
          </table:table-cell>
          <table:table-cell table:style-name="Cell395">
            <text:p text:style-name="P1031"/>
          </table:table-cell>
          <table:table-cell table:style-name="Cell396">
            <text:p text:style-name="P1032"/>
          </table:table-cell>
          <table:table-cell table:style-name="Cell397">
            <text:p text:style-name="P1033"/>
          </table:table-cell>
          <table:table-cell table:style-name="Cell398">
            <text:p text:style-name="P1034"/>
          </table:table-cell>
          <table:table-cell table:style-name="Cell399">
            <text:p text:style-name="P1035"/>
          </table:table-cell>
          <table:table-cell table:style-name="Cell400">
            <text:p text:style-name="P1036"/>
          </table:table-cell>
          <table:table-cell table:style-name="Cell401">
            <text:p text:style-name="P1037"/>
          </table:table-cell>
          <table:table-cell table:style-name="Cell402">
            <text:p text:style-name="P1038"/>
          </table:table-cell>
          <table:table-cell table:style-name="Cell403">
            <text:p text:style-name="P1039"/>
          </table:table-cell>
        </table:table-row>
        <table:table-row table:style-name="Row94">
          <table:table-cell table:style-name="Cell404">
            <text:p text:style-name="P1040"/>
          </table:table-cell>
          <table:table-cell table:style-name="Cell405">
            <text:p text:style-name="P1041"><text:span text:style-name="T1041_1">Contract<text:s/>Issued</text:span></text:p>
          </table:table-cell>
          <table:table-cell table:style-name="Cell406">
            <text:p text:style-name="P1042"/>
          </table:table-cell>
          <table:table-cell table:style-name="Cell407">
            <text:p text:style-name="P1043"/>
          </table:table-cell>
          <table:table-cell table:style-name="Cell408">
            <text:p text:style-name="P1044"/>
          </table:table-cell>
          <table:table-cell table:style-name="Cell409">
            <text:p text:style-name="P1045"/>
          </table:table-cell>
          <table:table-cell table:style-name="Cell410">
            <text:p text:style-name="P1046"/>
          </table:table-cell>
          <table:table-cell table:style-name="Cell411">
            <text:p text:style-name="P1047"/>
          </table:table-cell>
          <table:table-cell table:style-name="Cell412">
            <text:p text:style-name="P1048"/>
          </table:table-cell>
          <table:table-cell table:style-name="Cell413">
            <text:p text:style-name="P1049"/>
          </table:table-cell>
          <table:table-cell table:style-name="Cell414">
            <text:p text:style-name="P1050"/>
          </table:table-cell>
          <table:table-cell table:style-name="Cell415">
            <text:p text:style-name="P1051"/>
          </table:table-cell>
          <table:table-cell table:style-name="Cell416">
            <text:p text:style-name="P1052"/>
          </table:table-cell>
          <table:table-cell table:style-name="Cell417">
            <text:p text:style-name="P1053"/>
          </table:table-cell>
          <table:table-cell table:style-name="Cell418">
            <text:p text:style-name="P1054"/>
          </table:table-cell>
        </table:table-row>
        <table:table-row table:style-name="Row95">
          <table:table-cell table:style-name="Cell419">
            <text:p text:style-name="P1055"/>
          </table:table-cell>
          <table:table-cell table:style-name="Cell420">
            <text:p text:style-name="P1056"><text:span text:style-name="T1056_1">Other<text:s/></text:span><text:span text:style-name="T1056_2">delivery<text:s/>partner<text:s/></text:span><text:span text:style-name="T1056_3">arrangements<text:s/>negotiated</text:span></text:p>
          </table:table-cell>
          <table:table-cell table:style-name="Cell421">
            <text:p text:style-name="P1057"/>
          </table:table-cell>
          <table:table-cell table:style-name="Cell422">
            <text:p text:style-name="P1058"/>
          </table:table-cell>
          <table:table-cell table:style-name="Cell423">
            <text:p text:style-name="P1059"/>
          </table:table-cell>
          <table:table-cell table:style-name="Cell424">
            <text:p text:style-name="P1060"/>
          </table:table-cell>
          <table:table-cell table:style-name="Cell425">
            <text:p text:style-name="P1061"/>
          </table:table-cell>
          <table:table-cell table:style-name="Cell426">
            <text:p text:style-name="P1062"/>
          </table:table-cell>
          <table:table-cell table:style-name="Cell427">
            <text:p text:style-name="P1063"/>
          </table:table-cell>
          <table:table-cell table:style-name="Cell428">
            <text:p text:style-name="P1064"/>
          </table:table-cell>
          <table:table-cell table:style-name="Cell429">
            <text:p text:style-name="P1065"/>
          </table:table-cell>
          <table:table-cell table:style-name="Cell430">
            <text:p text:style-name="P1066"/>
          </table:table-cell>
          <table:table-cell table:style-name="Cell431">
            <text:p text:style-name="P1067"/>
          </table:table-cell>
          <table:table-cell table:style-name="Cell432">
            <text:p text:style-name="P1068"/>
          </table:table-cell>
          <table:table-cell table:style-name="Cell433">
            <text:p text:style-name="P1069"/>
          </table:table-cell>
        </table:table-row>
        <table:table-row table:style-name="Row96">
          <table:table-cell table:style-name="Cell434">
            <text:p text:style-name="P1070"/>
          </table:table-cell>
          <table:table-cell table:style-name="Cell435">
            <text:p text:style-name="P1071"><text:span text:style-name="T1071_1">Inception<text:s/>Phase</text:span></text:p>
          </table:table-cell>
          <table:table-cell table:style-name="Cell436">
            <text:p text:style-name="P1072"/>
          </table:table-cell>
          <table:table-cell table:style-name="Cell437">
            <text:p text:style-name="P1073"/>
          </table:table-cell>
          <table:table-cell table:style-name="Cell438">
            <text:p text:style-name="P1074"/>
          </table:table-cell>
          <table:table-cell table:style-name="Cell439">
            <text:p text:style-name="P1075"/>
          </table:table-cell>
          <table:table-cell table:style-name="Cell440">
            <text:p text:style-name="P1076"/>
          </table:table-cell>
          <table:table-cell table:style-name="Cell441">
            <text:p text:style-name="P1077"/>
          </table:table-cell>
          <table:table-cell table:style-name="Cell442">
            <text:p text:style-name="P1078"/>
          </table:table-cell>
          <table:table-cell table:style-name="Cell443">
            <text:p text:style-name="P1079"/>
          </table:table-cell>
          <table:table-cell table:style-name="Cell444">
            <text:p text:style-name="P1080"/>
          </table:table-cell>
          <table:table-cell table:style-name="Cell445">
            <text:p text:style-name="P1081"/>
          </table:table-cell>
          <table:table-cell table:style-name="Cell446">
            <text:p text:style-name="P1082"/>
          </table:table-cell>
          <table:table-cell table:style-name="Cell447">
            <text:p text:style-name="P1083"/>
          </table:table-cell>
          <table:table-cell table:style-name="Cell448">
            <text:p text:style-name="P1084"/>
          </table:table-cell>
        </table:table-row>
        <table:table-row table:style-name="Row97">
          <table:table-cell table:style-name="Cell449">
            <text:p text:style-name="P1085"/>
          </table:table-cell>
          <table:table-cell table:style-name="Cell450">
            <text:p text:style-name="P1086"><text:span text:style-name="T1086_1">Analytics<text:s/>and<text:s/>Diagnostics<text:s/></text:span></text:p>
          </table:table-cell>
          <table:table-cell table:style-name="Cell451">
            <text:p text:style-name="P1087"/>
          </table:table-cell>
          <table:table-cell table:style-name="Cell452">
            <text:p text:style-name="P1088"/>
          </table:table-cell>
          <table:table-cell table:style-name="Cell453">
            <text:p text:style-name="P1089"/>
          </table:table-cell>
          <table:table-cell table:style-name="Cell454">
            <text:p text:style-name="P1090"/>
          </table:table-cell>
          <table:table-cell table:style-name="Cell455">
            <text:p text:style-name="P1091"/>
          </table:table-cell>
          <table:table-cell table:style-name="Cell456">
            <text:p text:style-name="P1092"/>
          </table:table-cell>
          <table:table-cell table:style-name="Cell457">
            <text:p text:style-name="P1093"/>
          </table:table-cell>
          <table:table-cell table:style-name="Cell458">
            <text:p text:style-name="P1094"/>
          </table:table-cell>
          <table:table-cell table:style-name="Cell459">
            <text:p text:style-name="P1095"/>
          </table:table-cell>
          <table:table-cell table:style-name="Cell460">
            <text:p text:style-name="P1096"/>
          </table:table-cell>
          <table:table-cell table:style-name="Cell461">
            <text:p text:style-name="P1097"/>
          </table:table-cell>
          <table:table-cell table:style-name="Cell462">
            <text:p text:style-name="P1098"/>
          </table:table-cell>
          <table:table-cell table:style-name="Cell463">
            <text:p text:style-name="P1099"/>
          </table:table-cell>
        </table:table-row>
        <table:table-row table:style-name="Row98">
          <table:table-cell table:style-name="Cell464">
            <text:p text:style-name="P1100"/>
          </table:table-cell>
          <table:table-cell table:style-name="Cell465">
            <text:p text:style-name="P1101"><text:span text:style-name="T1101_1">Final<text:s/>Report<text:s/>&amp;<text:s/>Break<text:s/>Point</text:span></text:p>
          </table:table-cell>
          <table:table-cell table:style-name="Cell466">
            <text:p text:style-name="P1102"/>
          </table:table-cell>
          <table:table-cell table:style-name="Cell467">
            <text:p text:style-name="P1103"/>
          </table:table-cell>
          <table:table-cell table:style-name="Cell468">
            <text:p text:style-name="P1104"/>
          </table:table-cell>
          <table:table-cell table:style-name="Cell469">
            <text:p text:style-name="P1105"/>
          </table:table-cell>
          <table:table-cell table:style-name="Cell470">
            <text:p text:style-name="P1106"/>
          </table:table-cell>
          <table:table-cell table:style-name="Cell471">
            <text:p text:style-name="P1107"/>
          </table:table-cell>
          <table:table-cell table:style-name="Cell472">
            <text:p text:style-name="P1108"/>
          </table:table-cell>
          <table:table-cell table:style-name="Cell473">
            <text:p text:style-name="P1109"/>
          </table:table-cell>
          <table:table-cell table:style-name="Cell474">
            <text:p text:style-name="P1110"/>
          </table:table-cell>
          <table:table-cell table:style-name="Cell475">
            <text:p text:style-name="P1111"/>
          </table:table-cell>
          <table:table-cell table:style-name="Cell476">
            <text:p text:style-name="P1112"/>
          </table:table-cell>
          <table:table-cell table:style-name="Cell477">
            <text:p text:style-name="P1113"/>
          </table:table-cell>
          <table:table-cell table:style-name="Cell478">
            <text:p text:style-name="P1114"/>
          </table:table-cell>
        </table:table-row>
        <table:table-row table:style-name="Row99">
          <table:table-cell table:style-name="Cell479">
            <text:p text:style-name="P1115"/>
          </table:table-cell>
          <table:table-cell table:style-name="Cell480">
            <text:p text:style-name="P1116"><text:span text:style-name="T1116_1">Implementation<text:s/>Phase</text:span></text:p>
          </table:table-cell>
          <table:table-cell table:style-name="Cell481">
            <text:p text:style-name="P1117"/>
          </table:table-cell>
          <table:table-cell table:style-name="Cell482">
            <text:p text:style-name="P1118"/>
          </table:table-cell>
          <table:table-cell table:style-name="Cell483">
            <text:p text:style-name="P1119"/>
          </table:table-cell>
          <table:table-cell table:style-name="Cell484">
            <text:p text:style-name="P1120"/>
          </table:table-cell>
          <table:table-cell table:style-name="Cell485">
            <text:p text:style-name="P1121"/>
          </table:table-cell>
          <table:table-cell table:style-name="Cell486">
            <text:p text:style-name="P1122"/>
          </table:table-cell>
          <table:table-cell table:style-name="Cell487">
            <text:p text:style-name="P1123"/>
          </table:table-cell>
          <table:table-cell table:style-name="Cell488">
            <text:p text:style-name="P1124"/>
          </table:table-cell>
          <table:table-cell table:style-name="Cell489">
            <text:p text:style-name="P1125"/>
          </table:table-cell>
          <table:table-cell table:style-name="Cell490">
            <text:p text:style-name="P1126"/>
          </table:table-cell>
          <table:table-cell table:style-name="Cell491">
            <text:p text:style-name="P1127"/>
          </table:table-cell>
          <table:table-cell table:style-name="Cell492">
            <text:p text:style-name="P1128"/>
          </table:table-cell>
          <table:table-cell table:style-name="Cell493">
            <text:p text:style-name="P1129"/>
          </table:table-cell>
        </table:table-row>
        <table:table-row table:style-name="Row100">
          <table:table-cell table:style-name="Cell494">
            <text:p text:style-name="P1130"/>
          </table:table-cell>
          <table:table-cell table:style-name="Cell495">
            <text:p text:style-name="P1131"><text:span text:style-name="T1131_1">Programme<text:s/>Delivery</text:span></text:p>
          </table:table-cell>
          <table:table-cell table:style-name="Cell496">
            <text:p text:style-name="P1132"/>
          </table:table-cell>
          <table:table-cell table:style-name="Cell497">
            <text:p text:style-name="P1133"/>
          </table:table-cell>
          <table:table-cell table:style-name="Cell498">
            <text:p text:style-name="P1134"/>
          </table:table-cell>
          <table:table-cell table:style-name="Cell499">
            <text:p text:style-name="P1135"/>
          </table:table-cell>
          <table:table-cell table:style-name="Cell500">
            <text:p text:style-name="P1136"/>
          </table:table-cell>
          <table:table-cell table:style-name="Cell501">
            <text:p text:style-name="P1137"/>
          </table:table-cell>
          <table:table-cell table:style-name="Cell502">
            <text:p text:style-name="P1138"/>
          </table:table-cell>
          <table:table-cell table:style-name="Cell503">
            <text:p text:style-name="P1139"/>
          </table:table-cell>
          <table:table-cell table:style-name="Cell504">
            <text:p text:style-name="P1140"/>
          </table:table-cell>
          <table:table-cell table:style-name="Cell505">
            <text:p text:style-name="P1141"/>
          </table:table-cell>
          <table:table-cell table:style-name="Cell506">
            <text:p text:style-name="P1142"/>
          </table:table-cell>
          <table:table-cell table:style-name="Cell507">
            <text:p text:style-name="P1143"/>
          </table:table-cell>
          <table:table-cell table:style-name="Cell508">
            <text:p text:style-name="P1144"/>
          </table:table-cell>
        </table:table-row>
      </table:table>
      <text:p text:style-name="P1145"/>
      <text:list text:style-name="LS5" xml:id="list283" text:continue-list="list1">
        <text:list-item>
          <text:p text:style-name="P1146"><text:span text:style-name="T1146_1">The<text:s/>contract<text:s/>for<text:s/>the<text:s/>Supplier<text:s/>will<text:s/>include<text:s/>review<text:s/>and<text:s/>break<text:s/>clauses<text:s/>after<text:s/>the<text:s/>Inception<text:s/>Phase</text:span><text:span text:style-name="T1146_2"><text:s/>and<text:s/>at<text:s/>the<text:s/>end<text:s/>of<text:s/>each<text:s/>financial<text:s/>year</text:span><text:span text:style-name="T1146_3">,.<text:s text:c="2"/>Any<text:s/>additional<text:s/>funding<text:s/>arrangements<text:s/>will<text:s/>also<text:s/>include<text:s/>break<text:s/></text:span><text:span text:style-name="T1146_4">clauses<text:s/>to<text:s/>manage<text:s/>any<text:s/>delivery<text:s/>and<text:s/>financial<text:s/>risk.<text:s text:c="2"/>These<text:s/>review<text:s/>points<text:s/>will<text:s/>be<text:s/>based<text:s/>on<text:s/>continuing<text:s/>need,<text:s/>affordability,<text:s/>the<text:s/>Supplier<text:s/>and<text:s/>programme’s<text:s/>performance,<text:s/>value<text:s/>for<text:s/>money,<text:s/>and<text:s/>recommendations<text:s/>from<text:s/>the<text:s/>third-party<text:s/>monitoring<text:s/>system.<text:s/></text:span></text:p>
        </text:list-item>
      </text:list>
      <text:p text:style-name="P1147"/>
      <text:p text:style-name="P1148"><text:span text:style-name="T1148_1">Management<text:s/>arrangements</text:span></text:p>
      <text:p text:style-name="P1149"/>
      <text:list text:style-name="LS5" xml:id="list284" text:continue-list="list1">
        <text:list-item>
          <text:p text:style-name="P1150"><text:span text:style-name="T1150_1">Strategic<text:s/>direction<text:s/>for<text:s/>the<text:s/>programme<text:s/>will<text:s/>be<text:s/>set<text:s/>and<text:s/>managed<text:s/>by<text:s/>a<text:s/>St</text:span><text:span text:style-name="T1150_2">rategic<text:s/>Advisory</text:span><text:span text:style-name="T1150_3"><text:s/>Committee<text:s/>(S</text:span><text:span text:style-name="T1150_4">A</text:span><text:span text:style-name="T1150_5">C),<text:s/>which<text:s/>will<text:s/>meet<text:s/></text:span><text:span text:style-name="T1150_6">on<text:s/>an<text:s/>as<text:s/>needed<text:s/>basis</text:span><text:span text:style-name="T1150_7">.<text:s text:c="2"/>The<text:s/>S</text:span><text:span text:style-name="T1150_8">A</text:span><text:span text:style-name="T1150_9">C<text:s/>will<text:s/>help<text:s/>shape<text:s/>strategic<text:s/>priorities<text:s/>and<text:s/>facilitate<text:s/>coordination<text:s/>with<text:s/>other<text:s/>programmes<text:s/>and<text:s/>initiatives.<text:s text:c="2"/>The<text:s/>S</text:span><text:span text:style-name="T1150_10">A</text:span><text:span text:style-name="T1150_11">C<text:s/>will<text:s/>be<text:s/></text:span><text:span text:style-name="T1150_12">co-</text:span><text:span text:style-name="T1150_13">chaired<text:s/>by<text:s/>the<text:s/></text:span><text:span text:style-name="T1150_14">Development<text:s/>Director<text:s/>and<text:s/></text:span><text:span text:style-name="T1150_15">Economic<text:s/>Transformation<text:s/>and<text:s/>Growth<text:s/>Group</text:span><text:span text:style-name="T1150_16"><text:s/>Lead,</text:span><text:span text:style-name="T1150_17"><text:s/>and<text:s/>will<text:s/>include<text:s/>the<text:s/></text:span><text:span text:style-name="T1150_18">SRO,<text:s/>PRO,<text:s/></text:span><text:span text:style-name="T1150_19">DBT<text:s/>Country<text:s/>Director<text:s/>for<text:s/>Nigeria</text:span><text:span text:style-name="T1150_20">,<text:s/>pathway<text:s/>lead<text:s/>advisers,<text:s/>senior<text:s/>programme<text:s/>manager</text:span><text:span text:style-name="T1150_21"><text:s/>and<text:s/>thematic<text:s/>leads<text:s/>from<text:s/>across<text:s/>BHC-N.<text:s text:c="2"/>The<text:s/>programme<text:s/>Supplier<text:s/>will<text:s/>act<text:s/>as<text:s/>secretariat,<text:s/>with<text:s/>clear<text:s/>terms<text:s/>of<text:s/>reference</text:span><text:span text:style-name="T1150_22">.<text:s text:c="2"/></text:span></text:p>
        </text:list-item>
      </text:list>
      <text:p text:style-name="P1151"/>
      <text:list text:style-name="LS5" xml:id="list285" text:continue-list="list1">
        <text:list-item>
          <text:p text:style-name="P1152"><text:span text:style-name="T1152_1">Technical<text:s/>Advisory<text:s/>Committees<text:s/>(TAC)<text:s/>will<text:s/>meet<text:s/>quarterly<text:s/>to<text:s/>ensure<text:s/>that<text:s/>management<text:s/>information<text:s/>and<text:s/>lesson<text:s/>learning<text:s/>from<text:s/>the<text:s/>Supplier<text:s/>are<text:s/>considered.<text:s text:c="2"/>The<text:s/>committees<text:s/>will<text:s/>ensure<text:s/>that<text:s/>the<text:s/>annual<text:s/>work<text:s/>plan<text:s/>is<text:s/>on<text:s/>track<text:s/>and<text:s/>adapt<text:s/>as<text:s/>new<text:s/>opportunities<text:s/>and<text:s/>challenges<text:s/>arise.<text:s text:c="2"/>The<text:s/>TACs<text:s/>will<text:s/>be<text:s/>chaired<text:s/>by<text:s/>the<text:s/>PRO,<text:s/>along<text:s/>with<text:s/>representatives<text:s/>from<text:s/>the<text:s/></text:span><text:span text:style-name="T1152_2">private<text:s/>sector?<text:s/>s</text:span><text:span text:style-name="T1152_3">upplier,<text:s/>other<text:s/>partners,<text:s/>and<text:s/>BHC<text:s/>Nigeria<text:s/>technical<text:s/>staff.<text:s text:c="2"/>External<text:s/>stakeholders<text:s/>could<text:s/>also<text:s/>be<text:s/>invited<text:s/>to<text:s/>these<text:s/>meetings<text:s/>to</text:span><text:span text:style-name="T1152_4">o</text:span><text:span text:style-name="T1152_5">,<text:s/>for<text:s/>example,<text:s/></text:span><text:span text:style-name="T1152_6">to<text:s/></text:span><text:span text:style-name="T1152_7">ensure<text:s/>more<text:s/>efficient<text:s/>coordination<text:s/>(e.g.<text:s/>from<text:s/>other<text:s/>development<text:s/>programmes,<text:s/>leading<text:s/>thematic<text:s/>experts,<text:s/>or<text:s/>Nigerian<text:s/>government).<text:s text:c="2"/>Options<text:s/>for<text:s/>the<text:s/>constitution<text:s/>of<text:s/>the<text:s/>TACs<text:s/>will<text:s/>be<text:s/>finalised<text:s/>during<text:s/>the<text:s/>Inception<text:s/>Phase<text:s/>and<text:s/>may<text:s/>include<text:s/>sector-specific<text:s/>or<text:s/>thematic<text:s/>strategic<text:s/>mandates.<text:s/></text:span></text:p>
        </text:list-item>
      </text:list>
      <text:p text:style-name="P1153"/>
      <text:list text:style-name="LS5" xml:id="list286" text:continue-list="list1">
        <text:list-item>
          <text:p text:style-name="P1154"><text:span text:style-name="T1154_1">A<text:s/>Programme<text:s/>Management<text:s/>meeting<text:s/>will<text:s/>be<text:s/>held<text:s/>monthly,<text:s/>supported<text:s/>by<text:s/>a<text:s/>monthly<text:s/>dashboard<text:s/>–<text:s/>a<text:s/>two-page<text:s/>maximum<text:s/>briefing<text:s/>format<text:s/>or<text:s/>a<text:s/>10-slide<text:s/>maximum<text:s/>PowerPoint<text:s/>deck<text:s/>-<text:s/>providing<text:s/>concise<text:s/>updates<text:s/>on<text:s/>key<text:s/>achievements,<text:s/>upcoming<text:s/>events/actions,<text:s/>financial<text:s/>management,<text:s/>and<text:s/>emerging<text:s/>risks<text:s/>and<text:s/>mitigations.<text:s text:c="2"/>This<text:s/>will<text:s/>be<text:s/>chaired<text:s/>by<text:s/>the<text:s/>Programme<text:s/>Manager<text:s/>and<text:s/>include<text:s/>the<text:s/>Supplier<text:s/>and<text:s/>BHC-N<text:s/>staff.<text:s/></text:span></text:p>
        </text:list-item>
      </text:list>
      <text:p text:style-name="P1155"/>
      <text:list text:style-name="LS5" xml:id="list287" text:continue-list="list1">
        <text:list-item>
          <text:p text:style-name="P1156"><text:span text:style-name="T1156_1">Day<text:s/>to<text:s/>day<text:s/>management<text:s/>will<text:s/>be<text:s/>delegated<text:s/>to<text:s/>the<text:s/>supplier,<text:s/>who<text:s/>will<text:s/>meet<text:s/>with<text:s/>BHC-N<text:s/>on<text:s/>a<text:s/>weekly<text:s/>basis<text:s/>in<text:s/>the<text:s/>Inception<text:s/>Phase,<text:s/>moving<text:s/>to<text:s/>fortnightly<text:s/></text:span><text:span text:style-name="T1156_2">meetings<text:s/></text:span><text:span text:style-name="T1156_3">once<text:s/>the<text:s/>Inception<text:s/>Phase<text:s/>is<text:s/>complete.<text:s text:c="2"/>The<text:s/>BHC-N<text:s/>Development<text:s/>Director<text:s/>will<text:s/>approve<text:s/>any<text:s/>delivery<text:s/>modalities<text:s/>or<text:s/>work<text:s/>where<text:s/>ODA<text:s/>is<text:s/>deployed<text:s/>with<text:s/>secondary<text:s/>UK<text:s/>benefits,<text:s/>where<text:s/>support<text:s/>to<text:s/>UK<text:s/>growth<text:s/>is<text:s/>more<text:s/>explicit,<text:s/>or<text:s/>in<text:s/>instances<text:s/>where<text:s/>risk<text:s/>appetites<text:s/>are<text:s/>breached.<text:s/></text:span></text:p>
        </text:list-item>
      </text:list>
      <text:p text:style-name="P1157"/>
      <text:list text:style-name="LS5" xml:id="list288" text:continue-list="list1">
        <text:list-item>
          <text:p text:style-name="P1158"><text:span text:style-name="T1158_1">The<text:s/>BHC-N’s<text:s/>Growth<text:s/>Board<text:s/>will<text:s/>provide<text:s/>additional<text:s/>strategic<text:s/>inputs<text:s/>to<text:s/>the<text:s/>S</text:span><text:span text:style-name="T1158_2">A</text:span><text:span text:style-name="T1158_3">C<text:s/>and<text:s/>TAC.<text:s text:c="2"/>Their<text:s/>role<text:s/>will<text:s/>be<text:s/>independent,<text:s/>reviewing<text:s/>programme<text:s/>performance<text:s/>against<text:s/>BHC<text:s/>Nigeria<text:s/>growth<text:s/>objectives<text:s/>as<text:s/>well<text:s/>as<text:s/>reviewing<text:s/>and<text:s/>advising<text:s/>on<text:s/>investment<text:s/>and<text:s/>trade<text:s/>opportunities<text:s/>recommended<text:s/>by<text:s/>DBT<text:s/>and<text:s/>others<text:s/>to<text:s/>take<text:s/>forward.<text:s text:c="2"/>The<text:s/>Growth<text:s/>Board<text:s/>will<text:s/>have<text:s/>no<text:s/>formal<text:s/>decision-making<text:s/>power<text:s/>on<text:s/>the<text:s/>programme,<text:s/>but<text:s/>the<text:s/>SRO<text:s/>will<text:s/>need<text:s/>to<text:s/>be<text:s/>able<text:s/>to<text:s/>clearly<text:s/>justify<text:s/>why<text:s/>he/she<text:s/>has<text:s/>rejected<text:s/>Growth<text:s/>Board<text:s/>recommendations<text:s/>and<text:s/>should<text:s/>be<text:s/>able<text:s/>to<text:s/>show<text:s/>the<text:s/>programme<text:s/>is<text:s/>aligned<text:s/>with<text:s/>private<text:s/>sector<text:s/>priorities<text:s/>and<text:s/>government<text:s/>policy.</text:span></text:p>
        </text:list-item>
      </text:list>
      <text:p text:style-name="P1159"/>
      <text:list text:style-name="LS5" xml:id="list289" text:continue-list="list1">
        <text:list-item>
          <text:p text:style-name="P1160"><text:span text:style-name="T1160_1">G</text:span><text:span text:style-name="T1160_2">overnance<text:s/>arrangements<text:s/></text:span><text:span text:style-name="T1160_3">will<text:s/>be</text:span><text:span text:style-name="T1160_4"><text:s/>finalised<text:s/>during<text:s/>the<text:s/>mobilisation<text:s/>phase,<text:s/>including<text:s/></text:span><text:span text:style-name="T1160_5">recommendations<text:s/>of<text:s/>suitable<text:s/>forums</text:span><text:span text:style-name="T1160_6"><text:s/></text:span><text:span text:style-name="T1160_7">for<text:s/></text:span><text:span text:style-name="T1160_8">inclusion<text:s/>of<text:s/>external<text:s/>stakeholders<text:s/>(Nigerian<text:s/>Government,<text:s/>private<text:s/>sector,<text:s/>leading<text:s/>thematic<text:s/>experts).<text:s text:c="2"/></text:span></text:p>
        </text:list-item>
      </text:list>
      <text:p text:style-name="P1161"/>
      <text:p text:style-name="P1162"/>
      <text:p text:style-name="P1163"/>
      <text:p text:style-name="P1164"/>
      <text:p text:style-name="P1165"/>
      <text:p text:style-name="P1166"/>
      <text:p text:style-name="P1167"/>
      <text:p text:style-name="P1168"/>
      <text:p text:style-name="P1169"/>
      <text:p text:style-name="P1170"/>
      <text:p text:style-name="P1171"/>
      <text:p text:style-name="P1172"/>
      <text:p text:style-name="P1173"/>
      <text:p text:style-name="P1174"/>
      <text:p text:style-name="P1175"><draw:frame svg:x="11.192cm" svg:y="0cm" svg:width="7.248cm" svg:height="3.969cm" draw:style-name="FR3" text:anchor-type="char" draw:z-index="2"><draw:text-box><text:p text:style-name="P1176"><text:span text:style-name="T1176_1">St</text:span><text:span text:style-name="T1176_2">rategic<text:s/>Advisory</text:span><text:span text:style-name="T1176_3"><text:s/>Committee<text:s/></text:span><text:span text:style-name="T1176_4">–<text:s/>biannual</text:span></text:p><text:p text:style-name="P1177"><text:span text:style-name="T1177_1">Provide<text:s/>direction<text:s/>and<text:s/>to<text:s/>ensure<text:s/>effective<text:s/>oversight,<text:s/>ensure<text:s/>synergies,<text:s/>avoid<text:s/>duplication,<text:s/>maximise<text:s/>impact<text:s/>and<text:s/>manage<text:s/>both<text:s/>risks<text:s/>and<text:s/>opportunities</text:span></text:p><text:p text:style-name="P1178"/></draw:text-box></draw:frame><draw:frame svg:x="0.295cm" svg:y="0.141cm" svg:width="10.282cm" svg:height="3.098cm" draw:style-name="FR4" text:anchor-type="char" draw:z-index="16"><draw:text-box><text:p text:style-name="P1179"><text:span text:style-name="T1179_1">BHC<text:s/>Nigeria</text:span></text:p><text:p text:style-name="P1180"><text:span text:style-name="T1180_1">Strategic<text:s/>and<text:s/>technical<text:s/>oversight<text:s/>of<text:s/>programme<text:s/>delivery</text:span></text:p><text:p text:style-name="P1181"><text:span text:style-name="T1181_1">Managing<text:s/>contract<text:s/>performance<text:s/>through<text:s/>regular<text:s/>monitoring<text:s/>and<text:s/>reporting<text:s/>mechanisms.<text:s/></text:span></text:p></draw:text-box></draw:frame></text:p>
      <text:p text:style-name="P1182"/>
      <text:p text:style-name="P1183"/>
      <text:p text:style-name="P1184"><draw:connector svg:x1="10.451cm" svg:y1="0.333cm" svg:x2="11.43cm" svg:y2="0.36cm" draw:style-name="FR5" draw:z-index="20"/></text:p>
      <text:p text:style-name="P1185"><draw:connector svg:x1="11.271cm" svg:y1="0.443cm" svg:x2="10.511cm" svg:y2="0.416cm" draw:style-name="FR6" draw:z-index="22"/></text:p>
      <text:p text:style-name="P1186"/>
      <text:p text:style-name="P1187"/>
      <text:p text:style-name="P1188"><draw:connector svg:x1="8.382cm" svg:y1="0.032cm" svg:x2="8.382cm" svg:y2="3.48cm" draw:style-name="FR7" draw:z-index="8"/><draw:connector svg:x1="4.966cm" svg:y1="0.125cm" svg:x2="4.966cm" svg:y2="3.573cm" draw:style-name="FR8" draw:z-index="6"/><draw:connector svg:x1="2.009cm" svg:y1="0.125cm" svg:x2="2.009cm" svg:y2="3.573cm" draw:style-name="FR9" draw:z-index="4"/></text:p>
      <text:p text:style-name="P1189"><draw:connector svg:x1="14.658cm" svg:y1="1.515cm" svg:x2="14.658cm" svg:y2="0.404cm" draw:style-name="FR10" draw:z-index="24"/><draw:frame svg:x="3.573cm" svg:y="0.02cm" svg:width="2.669cm" svg:height="1.929cm" draw:style-name="FR11" text:anchor-type="char" draw:z-index="14"><draw:text-box><text:p text:style-name="P1190"><text:span text:style-name="T1190_1">Programme<text:s/>Management<text:s/>Meeting</text:span></text:p><text:p text:style-name="P1191"><text:span text:style-name="T1191_1">(Monthly)</text:span></text:p></draw:text-box></draw:frame><draw:frame svg:x="0.485cm" svg:y="0.004cm" svg:width="2.764cm" svg:height="1.986cm" draw:style-name="FR12" text:anchor-type="char" draw:z-index="12"><draw:text-box><text:p text:style-name="P1192"><text:span text:style-name="T1192_1">Technical<text:s/>Meeting</text:span></text:p><text:p text:style-name="P1193"><text:span text:style-name="T1193_1">(weekly)</text:span></text:p></draw:text-box></draw:frame><draw:frame svg:x="6.644cm" svg:y="-0.016cm" svg:width="3.711cm" svg:height="1.967cm" draw:style-name="FR13" text:anchor-type="char" draw:z-index="10"><draw:text-box><text:p text:style-name="P1194"><text:span text:style-name="T1194_1">Technical<text:s/>Advisory<text:s/>Committee</text:span></text:p><text:p text:style-name="P1195"><text:span text:style-name="T1195_1">(quarterly)</text:span></text:p></draw:text-box></draw:frame></text:p>
      <text:p text:style-name="P1196"/>
      <text:p text:style-name="P1197"/>
      <text:p text:style-name="P1198"><draw:frame svg:x="11.238cm" svg:y="0.213cm" svg:width="7.248cm" svg:height="3.855cm" draw:style-name="FR14" text:anchor-type="char" draw:z-index="0"><draw:text-box><text:p text:style-name="P1199"><text:span text:style-name="T1199_1">Growth<text:s/>Board</text:span><text:span text:style-name="T1199_2"><text:s/></text:span><text:span text:style-name="T1199_3">(independent)</text:span><text:span text:style-name="T1199_4"><text:s/></text:span><text:span text:style-name="T1199_5">-<text:s/>biannual</text:span></text:p><text:p text:style-name="P1200"><text:span text:style-name="T1200_1">Reviewing<text:s/>and<text:s/>advising<text:s/>on<text:s/>investment<text:s/>and<text:s/>trade<text:s/>opportunities</text:span><text:span text:style-name="T1200_2">.</text:span></text:p><text:p text:style-name="P1201"><text:span text:style-name="T1201_1">Reviewing<text:s/>programme<text:s/>performance.</text:span></text:p></draw:text-box></draw:frame></text:p>
      <text:p text:style-name="P1202"/>
      <text:p text:style-name="P1203"/>
      <text:p text:style-name="P1204"/>
      <text:p text:style-name="P1205"><draw:frame svg:x="0.136cm" svg:y="-0.06cm" svg:width="10.282cm" svg:height="2.586cm" draw:style-name="FR15" text:anchor-type="char" draw:z-index="18"><draw:text-box><text:p text:style-name="P1206"><text:span text:style-name="T1206_1">Supplier</text:span></text:p><text:p text:style-name="P1207"><text:span text:style-name="T1207_1">Day-to-day<text:s/>management<text:s/>of<text:s/>the<text:s/>programme</text:span></text:p><text:p text:style-name="P1208"><text:span text:style-name="T1208_1">Accountable<text:s/>to<text:s/>meeting<text:s/>objectives<text:s/>and<text:s/>delivering<text:s/>outcomes</text:span></text:p></draw:text-box></draw:frame></text:p>
      <text:p text:style-name="P1209"/>
      <text:p text:style-name="P1210"/>
      <text:p text:style-name="P1211"/>
      <text:p text:style-name="P1212"/>
      <text:p text:style-name="P1213"/>
      <text:p text:style-name="P1214"/>
      <text:p text:style-name="P1215"><text:span text:style-name="T1215_1">Monitoring,<text:s/>Evaluation,<text:s/>and<text:s/>Learning<text:s/></text:span></text:p>
      <text:p text:style-name="P1216"/>
      <text:list text:style-name="LS5" xml:id="list290" text:continue-list="list1">
        <text:list-item>
          <text:p text:style-name="P1217"><text:span text:style-name="T1217_1">The<text:s/>Monitoring,<text:s/>Evaluation<text:s/>and<text:s/>Learning<text:s/>(MEL)<text:s/>structure</text:span><text:span text:style-name="T1217_2"><text:s/>will<text:s/></text:span><text:span text:style-name="T1217_3">embed</text:span><text:span text:style-name="T1217_4"><text:s/>assurance</text:span><text:span text:style-name="T1217_5"><text:s/>and<text:s/>results<text:s/>tracking<text:s/>from<text:s/>inception,<text:s/>avoiding<text:s/>retrofitting.<text:s text:c="2"/>It<text:s/></text:span><text:span text:style-name="T1217_6">will<text:s/>draw<text:s/>heavily<text:s/>on<text:s/>the<text:s/>lessons<text:s/>learned<text:s/>from<text:s/>previous<text:s/>UK<text:s/>funded<text:s/>programmes,<text:s/>notably<text:s/>UKNIAF.<text:s text:c="2"/>Key<text:s/>lessons<text:s/>have<text:s/>included<text:s/>the<text:s/>importance<text:s/>of<text:s/>FCDO<text:s/>maintaining<text:s/>good<text:s/>contact<text:s/>with<text:s/>Nigerian<text:s/>counterparts<text:s/>and<text:s/>the<text:s/>value<text:s/>of<text:s/>a<text:s/></text:span><text:span text:style-name="T1217_7">monitoring/review<text:s/>panel</text:span><text:span text:style-name="T1217_8"><text:s/>in<text:s/>providing<text:s/>strategic<text:s/>guidance<text:s/>and<text:s/>playing<text:s/>a<text:s/>key<text:s/>role<text:s/>in<text:s/>the<text:s/>results-based<text:s/>payment<text:s/>scheme<text:s/>and<text:s/>processes<text:s/>for<text:s/>regular<text:s/>updating<text:s/>of<text:s/>the<text:s/>workplan<text:s/>and<text:s/>logical<text:s/>framework.<text:s/></text:span></text:p>
        </text:list-item>
      </text:list>
      <text:p text:style-name="P1218"/>
      <text:list text:style-name="LS5" xml:id="list291" text:continue-list="list1">
        <text:list-item>
          <text:p text:style-name="P1219"><text:span text:style-name="T1219_1">The<text:s/>Supplier<text:s/>will<text:s/>generate<text:s/>management<text:s/>information<text:s/>and<text:s/>results<text:s/>data<text:s/>against<text:s/>programme<text:s/>objectives<text:s/>and<text:s/>the<text:s/>logical<text:s/>framework</text:span><text:span text:style-name="T1219_2">.<text:s/>It<text:s/>will<text:s/>work<text:s/>to<text:s/>establish<text:s/>agreed<text:s/>baseline,<text:s/>milestones<text:s/>and<text:s/>data<text:s/>collection<text:s/>methodologies<text:s/>across<text:s/>programme<text:s/>components.<text:s text:c="2"/>Data,<text:s/>evidence<text:s/>and<text:s/>learning<text:s/>will<text:s/>be<text:s/>used<text:s/>in<text:s/>intervention<text:s/>design<text:s/>and<text:s/>will<text:s/>ensure<text:s/>they<text:s/>remain<text:s/>value<text:s/>for<text:s/>money<text:s/>in<text:s/>achieving<text:s/>programme<text:s/>objectives,<text:s/>facilitate<text:s/>learning,<text:s/>and<text:s/>inform<text:s/>decision<text:s/>points<text:s/>on<text:s/>whether<text:s/>to<text:s/>scale-up,<text:s/>continue,<text:s/>adapt,<text:s/>or<text:s/>drop<text:s/>approaches/interventions.<text:s/></text:span></text:p>
        </text:list-item>
      </text:list>
      <text:p text:style-name="P1220"/>
      <text:list text:style-name="LS5" xml:id="list292" text:continue-list="list1">
        <text:list-item>
          <text:p text:style-name="P1221"><text:span text:style-name="T1221_1">The<text:s/>Supplier<text:s/>will<text:s/>make<text:s/>its<text:s/>own<text:s/>assessment<text:s/>of<text:s/>progress<text:s/>towards<text:s/>performance<text:s/>milestones<text:s/>every<text:s/>six<text:s/>months</text:span><text:span text:style-name="T1221_2"><text:s/>and<text:s/>support<text:s/>this<text:s/>assessment<text:s/>by<text:s/>providing<text:s/>a<text:s/>file<text:s/>of<text:s/>supporting<text:s/>evidence<text:s/>(to<text:s/>be<text:s/>agreed<text:s/>with<text:s/>the<text:s/>TRP<text:s/>in<text:s/>advance)<text:s/>in<text:s/>advance<text:s/>of<text:s/>each<text:s/>TRP<text:s/>visit.<text:s text:c="2"/>The<text:s/>TRP<text:s/>will<text:s/>then<text:s/>make<text:s/>its<text:s/>own<text:s/>assessment<text:s/>of<text:s/>progress<text:s/>towards<text:s/>each<text:s/>milestone<text:s/>as<text:s/>the<text:s/>basis<text:s/>for<text:s/>its<text:s/>recommendation<text:s/>to<text:s/>the<text:s/>SRO<text:s/>on<text:s/>the<text:s/>programme’s<text:s/>overall<text:s/>performance<text:s/></text:span><text:span text:style-name="T1221_3">(note<text:s/>this<text:s/>could<text:s/>be<text:s/>linked<text:s/>to<text:s/>a<text:s/>PBR)</text:span><text:span text:style-name="T1221_4">.<text:s text:c="2"/>At<text:s/>the<text:s/>same<text:s/>time,<text:s/>the<text:s/>TRP<text:s/>will<text:s/>assess<text:s/>progress<text:s/>towards<text:s/>programme<text:s/>outcome<text:s/>and<text:s/>impact<text:s/>targets<text:s/>in<text:s/>its<text:s/>narrative<text:s/>report<text:s/>and<text:s/>make<text:s/>strategic<text:s/>recommendations<text:s/>that<text:s/>reflect<text:s/>these<text:s/>assessments.<text:s/>The<text:s/>findings<text:s/>and<text:s/>recommendations<text:s/>will<text:s/>be<text:s/>presented<text:s/>at<text:s/>the<text:s/>TACs<text:s/>and<text:s/>SC<text:s/>meetings,<text:s/>and<text:s/>feed<text:s/>into<text:s/>the<text:s/>BHC<text:s/>Nigeria<text:s/>Growth<text:s/>Board.<text:s/></text:span></text:p>
        </text:list-item>
      </text:list>
      <text:p text:style-name="P1222"/>
      <text:list text:style-name="LS5" xml:id="list293" text:continue-list="list1">
        <text:list-item>
          <text:p text:style-name="P1223"><text:span text:style-name="T1223_1">Every<text:s/>year<text:s/>the<text:s/>programme<text:s/>will<text:s/>also<text:s/>discuss<text:s/>with<text:s/>the<text:s/>SRO<text:s/>possible<text:s/>changes<text:s/>to<text:s/>the<text:s/>programme<text:s/>logical<text:s/>framework<text:s/>and<text:s/>seek<text:s/>to<text:s/>put<text:s/>an<text:s/>agreed<text:s/>set<text:s/>of<text:s/>proposed<text:s/>logical<text:s/>framework<text:s/>changes<text:s/>to<text:s/>the<text:s/>TRP<text:s/>for<text:s/>comment.<text:s/>The<text:s/>TRP<text:s/>can<text:s/>also<text:s/>independently<text:s/>recommend<text:s/>logical<text:s/>framework<text:s/>changes.<text:s text:c="2"/>The<text:s/>monitoring<text:s/>framework<text:s/>will<text:s/>also<text:s/>need<text:s/>to<text:s/>allow<text:s/>the<text:s/>programme<text:s/>to<text:s/>respond<text:s/>to<text:s/>important<text:s/>opportunities<text:s/>in<text:s/>a<text:s/>timely<text:s/>way<text:s/>when<text:s/>they<text:s/>arise,<text:s/>with<text:s/>prior<text:s/>approval<text:s/>from<text:s/>the<text:s/>SRO.<text:s/></text:span><text:span text:style-name="T1223_2"><text:s/></text:span></text:p>
        </text:list-item>
      </text:list>
      <text:p text:style-name="P1224"/>
      <text:list text:style-name="LS5" xml:id="list294" text:continue-list="list1">
        <text:list-item>
          <text:p text:style-name="P1225"><text:span text:style-name="T1225_1">An<text:s/></text:span><text:span text:style-name="T1225_2">initial<text:s/>logical<text:s/>framework<text:s/>for<text:s/>the<text:s/>programme<text:s/>can<text:s/>be<text:s/>found<text:s/>in<text:s/>Annex<text:s/></text:span><text:span text:style-name="T1225_3">2</text:span><text:span text:style-name="T1225_4"><text:s/>but<text:s/>this<text:s/>will<text:s/>be<text:s/>revised<text:s/>and<text:s/>updated<text:s/>during<text:s/>the<text:s/>inception<text:s/>period</text:span><text:span text:style-name="T1225_5">.</text:span><text:span text:style-name="T1225_6"><text:s text:c="2"/>The<text:s/>logical<text:s/>framework<text:s/>will<text:s/>form<text:s/>the<text:s/>basis<text:s/>for<text:s/></text:span><text:span text:style-name="T1225_7">internal<text:s/>monitoring<text:s/>of<text:s/>programme<text:s/>progress.<text:s text:c="2"/>During<text:s/>year<text:s/>1,<text:s/>we<text:s/>will<text:s/>track<text:s/>progress<text:s/>against<text:s/>a<text:s/>series<text:s/>of<text:s/>process<text:s/>indicators<text:s/>and<text:s/>outputs<text:s/>covering<text:s/>the<text:s/>mobilisation<text:s/>and<text:s/>inception<text:s/>phases<text:s/>of<text:s/>the<text:s/>programme.<text:s text:c="2"/>A<text:s/>more<text:s/>detail</text:span><text:span text:style-name="T1225_8">ed</text:span><text:span text:style-name="T1225_9"><text:s/>logical<text:s/>framework<text:s/>will<text:s/>be<text:s/>developed<text:s/>and<text:s/>refined<text:s/>during<text:s/>the<text:s/>Inception<text:s/>Phase<text:s/>once<text:s/>activities<text:s/>have<text:s/>been<text:s/>agreed<text:s/>with<text:s/>partners<text:s/>and<text:s/>contractors.<text:s text:c="2"/>As<text:s/>set<text:s/>out<text:s/>in<text:s/>the<text:s/></text:span><text:span text:style-name="T1225_10">PrOF</text:span><text:span text:style-name="T1225_11"><text:s/>Rules,<text:s/>the<text:s/>logical<text:s/>framework<text:s/>will<text:s/>be<text:s/>completed<text:s/>before<text:s/>implementation<text:s/>begins.<text:s text:c="2"/></text:span></text:p>
        </text:list-item>
      </text:list>
      <text:p text:style-name="P1226"/>
      <text:list text:style-name="LS5" xml:id="list295" text:continue-list="list1">
        <text:list-item>
          <text:p text:style-name="P1227"><text:span text:style-name="T1227_1">No<text:s/>independent<text:s/>evaluation<text:s/>is<text:s/>anticipated<text:s/>at<text:s/>this<text:s/>stage.</text:span></text:p>
        </text:list-item>
      </text:list>
      <text:p text:style-name="P1228"/>
      <text:p text:style-name="P1229"><text:span text:style-name="T1229_1">Risk</text:span><text:span text:style-name="T1229_2"><text:s/></text:span></text:p>
      <text:p text:style-name="P1230"/>
      <text:list text:style-name="LS5" xml:id="list296" text:continue-list="list1">
        <text:list-item>
          <text:p text:style-name="P1231"><text:span text:style-name="T1231_1">The<text:s/>overall<text:s/>risk<text:s/>appetite<text:s/>is<text:s/>receptive,<text:s/>where<text:s/>FCDO<text:s/>accepts<text:s/>most<text:s/>activities<text:s/>carrying<text:s/>a<text:s/>major<text:s/>degree<text:s/>of<text:s/>residual<text:s/>risk.<text:s text:c="2"/>Table<text:s/></text:span><text:span text:style-name="T1231_2">10</text:span><text:span text:style-name="T1231_3"><text:s/>sets<text:s/>out<text:s/>the<text:s/>key<text:s/>risks<text:s/>to<text:s/>the<text:s/>success<text:s/>of<text:s/>the<text:s/>programme<text:s/>and<text:s/>mitigating<text:s/>measures.<text:s/>The<text:s/>highest<text:s/>risks<text:s/>for<text:s/>the<text:s/>programme<text:s/>are<text:s/>the<text:s/>external<text:s/>context,<text:s/>macroeconomic<text:s/>environment<text:s/>and<text:s/>insecurity.<text:s text:c="2"/>As<text:s/>set<text:s/>out<text:s/>in<text:s/>the<text:s/>Strategic<text:s/>and<text:s/>Appraisal<text:s/>Cases,<text:s/>FCDO<text:s/>believe<text:s/>that<text:s/>the<text:s/>potential<text:s/>rewards<text:s/>are<text:s/>commensurate<text:s/>with<text:s/>the<text:s/>level<text:s/>of<text:s/>risk<text:s/>and<text:s/>within<text:s/>FCDO<text:s/>Nigeria’s<text:s/>risk<text:s/>appetite.<text:s text:c="2"/></text:span></text:p>
        </text:list-item>
      </text:list>
      <text:p text:style-name="P1232"/>
      <text:list text:style-name="LS5" xml:id="list297" text:continue-list="list1">
        <text:list-item>
          <text:p text:style-name="P1233"><text:span text:style-name="T1233_1">We<text:s/>will<text:s/>put<text:s/>in<text:s/>place<text:s/>a<text:s/>series<text:s/>of<text:s/>safeguards<text:s/>to<text:s/>mitigate<text:s/>risk<text:s/>over<text:s/>time<text:s/>and<text:s/>will<text:s/>regularly<text:s/>review<text:s/>programme<text:s/>risks,<text:s/>including<text:s/>identifying<text:s/>emerging<text:s/>risks<text:s/>and<text:s/>actions<text:s/>to<text:s/>mitigate.<text:s text:c="2"/>For<text:s/>example,<text:s/>delivery<text:s/>modalities<text:s/>where<text:s/>ODA<text:s/>is<text:s/>deployed<text:s/>with<text:s/>secondary<text:s/>UK<text:s/>benefits<text:s/>and/or<text:s/>where<text:s/>support<text:s/>to<text:s/>UK<text:s/>growth<text:s/>is<text:s/>more<text:s/>explicit,<text:s/>will<text:s/>be<text:s/>submitted<text:s/>to<text:s/>the<text:s/>BHC-N<text:s/>Development<text:s/>Director<text:s/>for<text:s/>approval<text:s/>to<text:s/>ensure<text:s/>alignment<text:s/>with<text:s/>relevant<text:s/>risk<text:s/>appetite<text:s/>thresholds.<text:s text:c="2"/></text:span></text:p>
        </text:list-item>
      </text:list>
      <text:p text:style-name="P1234"/>
      <text:list text:style-name="LS5" xml:id="list298" text:continue-list="list1">
        <text:list-item>
          <text:p text:style-name="P1235"><text:span text:style-name="T1235_1">The<text:s/>programme<text:s/>will<text:s/>manage<text:s/>risks<text:s/>proactively,<text:s/>ensuring<text:s/>that<text:s/>risks<text:s/>above<text:s/>programme<text:s/></text:span><text:span text:style-name="T1235_2">risk<text:s/>appetite</text:span><text:span text:style-name="T1235_3"><text:s/>statement<text:s/>(</text:span><text:span text:style-name="T1235_4">R</text:span><text:span text:style-name="T1235_5">AS)<text:s/></text:span><text:span text:style-name="T1235_6">are<text:s/>appropriately<text:s/>identified,<text:s/></text:span><text:span text:style-name="T1235_7">escalated</text:span><text:span text:style-name="T1235_8"><text:s/>to<text:s/>the<text:s/>Delivery<text:s/>Board<text:s/>and<text:s/>Strategy<text:s/>Board</text:span><text:span text:style-name="T1235_9"><text:s/>to<text:s/>ensure<text:s/>appropriate<text:s/>action<text:s/>is<text:s/>taken</text:span><text:span text:style-name="T1235_10">.</text:span><text:span text:style-name="T1235_11"><text:s text:c="2"/>We<text:s/>will<text:s/>avoid<text:s/>investments<text:s/>that<text:s/>carry<text:s/>a<text:s/>significant<text:s/>reputational<text:s/>risk<text:s/>and<text:s/>maintaining<text:s/>the<text:s/>highest<text:s/>standards<text:s/>of<text:s/>environment<text:s/>and<text:s/>social<text:s/>safeguarding.<text:s text:c="2"/>A<text:s/>‘portfolio<text:s/>approach’,<text:s/>with<text:s/>adaptable<text:s/>and<text:s/>flexible<text:s/>interventions,<text:s/>allows<text:s/>the<text:s/>programme<text:s/>to<text:s/>respond<text:s/>to<text:s/>a<text:s/>changing<text:s/>context.<text:s/></text:span></text:p>
        </text:list-item>
      </text:list>
      <text:p text:style-name="P1236"/>
      <text:list text:style-name="LS5" xml:id="list299" text:continue-list="list1">
        <text:list-item>
          <text:p text:style-name="P1237"><text:span text:style-name="T1237_1">The<text:s/>risk<text:s/>matrix<text:s/>will<text:s/>be<text:s/>updated<text:s/>during<text:s/>the<text:s/>Inception<text:s/>Phase<text:s/>and<text:s/>will<text:s/></text:span><text:span text:style-name="T1237_2">feed</text:span><text:span text:style-name="T1237_3"><text:s/>in</text:span><text:span text:style-name="T1237_4">to<text:s/>the</text:span><text:span text:style-name="T1237_5"><text:s/>BHC<text:s/>Nigeria’s<text:s/>risk<text:s/>matrix<text:s/></text:span><text:span text:style-name="T1237_6">which<text:s/>is<text:s/>used<text:s/>to<text:s/>capture<text:s/>significant<text:s/>and<text:s/>strategic<text:s/>risks</text:span><text:span text:style-name="T1237_7">.<text:s text:c="2"/></text:span><text:span text:style-name="T1237_8">These<text:s/>risks<text:s/>will<text:s/>be<text:s/>embedded<text:s/>into<text:s/>the<text:s/>programme’s<text:s/>Delivery<text:s/>Plan<text:s/>and<text:s/>reviewed<text:s/>quarterly.<text:s text:c="2"/></text:span></text:p>
        </text:list-item>
      </text:list>
      <text:p text:style-name="P1238"/>
      <text:p text:style-name="P1239"/>
      <text:p text:style-name="P1240"><text:span text:style-name="T1240_1">Table<text:s/></text:span><text:span text:style-name="T1240_2">10</text:span><text:span text:style-name="T1240_3">:</text:span><text:span text:style-name="T1240_4"><text:s/>Key<text:s/>Risks<text:s/></text:span></text:p>
      <table:table table:style-name="Table15"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101">
          <table:table-cell table:style-name="Cell509">
            <text:p text:style-name="P1241"><text:span text:style-name="T1241_1">Category</text:span></text:p>
          </table:table-cell>
          <table:table-cell table:style-name="Cell510">
            <text:p text:style-name="P1242"><text:span text:style-name="T1242_1">Summary<text:s/>of<text:s/>Risk</text:span></text:p>
          </table:table-cell>
          <table:table-cell table:style-name="Cell511">
            <text:p text:style-name="P1243"><text:span text:style-name="T1243_1">Gross<text:s/>Risk</text:span></text:p>
          </table:table-cell>
          <table:table-cell table:style-name="Cell512">
            <text:p text:style-name="P1244"><text:span text:style-name="T1244_1">Mitigating<text:s/>Actions</text:span></text:p>
          </table:table-cell>
          <table:table-cell table:style-name="Cell513">
            <text:p text:style-name="P1245"><text:span text:style-name="T1245_1">Residual<text:s/>Risk</text:span></text:p>
          </table:table-cell>
        </table:table-row>
        <table:table-row table:style-name="Row102">
          <table:table-cell table:style-name="Cell514">
            <text:p text:style-name="P1246"><text:span text:style-name="T1246_1">Strategy<text:s/>and<text:s/>Context</text:span></text:p>
          </table:table-cell>
          <table:table-cell table:style-name="Cell515">
            <text:p text:style-name="P1247"><text:span text:style-name="T1247_1">Unforeseen<text:s/>Economic<text:s/>or<text:s/>Political<text:s/>shifts<text:s/>in<text:s/>Government<text:s/>affect<text:s/>implementation<text:s/>and<text:s/>engagements:<text:s text:c="2"/>Sudden<text:s/>changes<text:s/>in<text:s/>Nigeria’s<text:s/>political<text:s/>or<text:s/>economic<text:s/>landscape<text:s/>impact<text:s/>programme<text:s/>objectives</text:span><text:span text:style-name="T1247_2">.</text:span></text:p>
          </table:table-cell>
          <table:table-cell table:style-name="Cell516">
            <text:p text:style-name="P1248"><text:span text:style-name="T1248_1">Severe</text:span></text:p>
          </table:table-cell>
          <table:table-cell table:style-name="Cell517">
            <text:p text:style-name="P1249"><text:span text:style-name="T1249_1">Close<text:s/>strategic<text:s/>oversight<text:s/>from<text:s/>the<text:s/>High<text:s/>Commissioner<text:s/>and<text:s/>BHC<text:s/>Nigeria’s<text:s/>Senior<text:s/>Leadership<text:s/>Team<text:s/>with<text:s/>Senior<text:s/>Nigerian<text:s/>Government<text:s/>Stakeholders.<text:s text:c="2"/></text:span></text:p>
            <text:p text:style-name="P1250"><text:span text:style-name="T1250_1">FCDO<text:s/>will<text:s/>retain<text:s/>flexibility<text:s/>in<text:s/>programme<text:s/>design<text:s/>to<text:s/>adapt<text:s/>to<text:s/>new<text:s/>realities.<text:s/>Reallocate<text:s/>resources<text:s/>to<text:s/>high-performing<text:s/>areas<text:s/>when<text:s/>needed<text:s/>to<text:s/>achieve<text:s/>objectives.<text:s/></text:span></text:p>
          </table:table-cell>
          <table:table-cell table:style-name="Cell518">
            <text:p text:style-name="P1251"><text:span text:style-name="T1251_1">Major</text:span></text:p>
          </table:table-cell>
        </table:table-row>
        <table:table-row table:style-name="Row103">
          <table:table-cell table:style-name="Cell519">
            <text:p text:style-name="P1252"><text:span text:style-name="T1252_1">Policy<text:s/>and<text:s/>Programme<text:s/>Delivery<text:s/></text:span></text:p>
          </table:table-cell>
          <table:table-cell table:style-name="Cell520">
            <text:p text:style-name="P1253"><text:span text:style-name="T1253_1">Proposed<text:s/>delivery<text:s/>modalities<text:s/>focusing<text:s/>on<text:s/>UK<text:s/>growth</text:span><text:span text:style-name="T1253_2"><text:s/>misaligns<text:s/>with<text:s/>local<text:s/>needs<text:s/>or<text:s/>stakeholder<text:s/>expectations<text:s/>thereby<text:s/>reducing<text:s/>local<text:s/>buy-in<text:s/>and<text:s/>potential<text:s/>reputational<text:s/>risk.</text:span></text:p>
          </table:table-cell>
          <table:table-cell table:style-name="Cell521">
            <text:p text:style-name="P1254"><text:span text:style-name="T1254_1">Major</text:span></text:p>
          </table:table-cell>
          <table:table-cell table:style-name="Cell522">
            <text:p text:style-name="P1255"><text:span text:style-name="T1255_1">Ministerial<text:s/>approval<text:s/>and<text:s/>buy-in<text:s/>to<text:s/>the<text:s/>proposed<text:s/>approaches.<text:s text:c="2"/>Strong<text:s/>programme<text:s/>governance<text:s/>including<text:s/>strategic<text:s/>oversight<text:s/>from<text:s/>the<text:s/>High<text:s/>Commissioner<text:s/>and<text:s/>BHC<text:s/>Nigeria’s<text:s/>Senior<text:s/>Leadership<text:s/>Team<text:s/>to<text:s/>align<text:s/>with<text:s/>risk<text:s/>appetite<text:s/>and<text:s/>integrating<text:s/>an<text:s/>evidence-based<text:s/>approach<text:s/>to<text:s/>workstream<text:s/>selection<text:s/>and<text:s/>development.<text:s/></text:span></text:p>
          </table:table-cell>
          <table:table-cell table:style-name="Cell523">
            <text:p text:style-name="P1256"><text:span text:style-name="T1256_1">Moderate</text:span></text:p>
          </table:table-cell>
        </table:table-row>
        <table:table-row table:style-name="Row104">
          <table:table-cell table:style-name="Cell524">
            <text:p text:style-name="P1257"><text:span text:style-name="T1257_1">Policy<text:s/>and<text:s/>Programme<text:s/>Delivery</text:span></text:p>
          </table:table-cell>
          <table:table-cell table:style-name="Cell525">
            <text:p text:style-name="P1258"><text:span text:style-name="T1258_1">Programme<text:s/>fails<text:s/>to<text:s/>deliver<text:s/>intended<text:s/>outcomes</text:span><text:span text:style-name="T1258_2"><text:s/>due<text:s/>to<text:s/>flawed<text:s/>assumptions<text:s/>or<text:s/>ineffective<text:s/>implementation<text:s/></text:span><text:span text:style-name="T1258_3">resulting<text:s/>to<text:s/>poor<text:s/>value<text:s/>for<text:s/>money<text:s/>and<text:s/>stakeholder<text:s/>dissatisfaction.</text:span></text:p>
          </table:table-cell>
          <table:table-cell table:style-name="Cell526">
            <text:p text:style-name="P1259"><text:span text:style-name="T1259_1">Major</text:span></text:p>
          </table:table-cell>
          <table:table-cell table:style-name="Cell527">
            <text:p text:style-name="P1260"><text:span text:style-name="T1260_1">Theory<text:s/>of<text:s/>change<text:s/>assumptions<text:s/>constantly<text:s/>tested;<text:s/>Programme<text:s/>context<text:s/>and<text:s/>progress<text:s/>regularly<text:s/>reassessed<text:s/>to<text:s/>create<text:s/>opportunity<text:s/>for<text:s/>redirection<text:s/>of<text:s/>outcomes<text:s/>and<text:s/>results<text:s/>as<text:s/></text:span><text:span text:style-name="T1260_2">needed;<text:s/>robust<text:s/>MEL<text:s/>approach<text:s/>that<text:s/>accommodates<text:s/>feedback<text:s/>loops<text:s/>developed.</text:span></text:p>
          </table:table-cell>
          <table:table-cell table:style-name="Cell528">
            <text:p text:style-name="P1261"><text:span text:style-name="T1261_1">Moderate</text:span></text:p>
          </table:table-cell>
        </table:table-row>
        <table:table-row table:style-name="Row105">
          <table:table-cell table:style-name="Cell529">
            <text:p text:style-name="P1262"><text:span text:style-name="T1262_1">Financial<text:s/>and<text:s/>Fiduciary</text:span></text:p>
          </table:table-cell>
          <table:table-cell table:style-name="Cell530">
            <text:p text:style-name="P1263"><text:span text:style-name="T1263_1">Unpredictable<text:s/>or<text:s/>insufficient<text:s/>funding<text:s/>causes<text:s/>delays<text:s/>or<text:s/>shortfalls<text:s/>in<text:s/>FCDO<text:s/>funding,<text:s/>affecting<text:s/>the<text:s/>ability<text:s/>to<text:s/>plan<text:s/>or<text:s/>implement<text:s/>multi-year<text:s/>activities,<text:s/>resulting<text:s/>in<text:s/>compromised<text:s/>value<text:s/>for<text:s/>money<text:s/>and<text:s/>programme<text:s/>sustainability.</text:span></text:p>
          </table:table-cell>
          <table:table-cell table:style-name="Cell531">
            <text:p text:style-name="P1264"><text:span text:style-name="T1264_1">Major</text:span></text:p>
          </table:table-cell>
          <table:table-cell table:style-name="Cell532">
            <text:p text:style-name="P1265"><text:span text:style-name="T1265_1">Programme<text:s/>to<text:s/>develop<text:s/>planning<text:s/>scenarios,<text:s/>responding<text:s/>to<text:s/>potential<text:s/>impacts<text:s/>on<text:s/>the<text:s/>programme.<text:s text:c="2"/>Programme<text:s/>and<text:s/>intervention<text:s/>design<text:s/>will<text:s/>build<text:s/>in<text:s/>adaptability<text:s/>and<text:s/>flexibility<text:s/>to<text:s/>respond.</text:span></text:p>
            <text:p text:style-name="P1266"><text:span text:style-name="T1266_1">Break<text:s/>clauses<text:s/>and<text:s/>review<text:s/>points<text:s/>in<text:s/>programme<text:s/>design<text:s/>and<text:s/>all<text:s/>funding<text:s/>agreements<text:s/>to<text:s/>ensure<text:s/>we<text:s/>manage<text:s/>any<text:s/>delivery<text:s/>and<text:s/>financial<text:s/>risk.<text:s text:c="2"/></text:span></text:p>
          </table:table-cell>
          <table:table-cell table:style-name="Cell533">
            <text:p text:style-name="P1267"><text:span text:style-name="T1267_1">Moderate</text:span></text:p>
          </table:table-cell>
        </table:table-row>
        <table:table-row table:style-name="Row106">
          <table:table-cell table:style-name="Cell534">
            <text:p text:style-name="P1268"><text:span text:style-name="T1268_1">Financial<text:s/>and<text:s/>Fiduciary</text:span></text:p>
          </table:table-cell>
          <table:table-cell table:style-name="Cell535">
            <text:p text:style-name="P1269"><text:span text:style-name="T1269_1">FCDO<text:s/>funds<text:s/>and/or<text:s/>commodities<text:s/>are<text:s/>diverted<text:s/>or<text:s/>not<text:s/>used<text:s/>for<text:s/>intended<text:s/>purposes<text:s/>and<text:s/>therefore<text:s/>demonstrate<text:s/>poor<text:s/></text:span><text:span text:style-name="T1269_2">VfM</text:span><text:span text:style-name="T1269_3"><text:s/>or<text:s/>financial<text:s/>loss<text:s/>and<text:s/>reputational<text:s/>damage.</text:span></text:p>
          </table:table-cell>
          <table:table-cell table:style-name="Cell536">
            <text:p text:style-name="P1270"><text:span text:style-name="T1270_1">M</text:span><text:span text:style-name="T1270_2">a</text:span><text:span text:style-name="T1270_3">jor</text:span></text:p>
          </table:table-cell>
          <table:table-cell table:style-name="Cell537">
            <text:p text:style-name="P1271"><text:span text:style-name="T1271_1">Fraud<text:s/>risk<text:s/>and<text:s/>due<text:s/>diligence<text:s/>assessments<text:s/>ahead<text:s/>of<text:s/>disbursement;<text:s/>delivery<text:s/>chain<text:s/>risk<text:s/>mapping<text:s/>completed<text:s/>and<text:s/>managed<text:s/>by<text:s/>supplier<text:s/>annual<text:s/>independent<text:s/>audits<text:s/>and<text:s/>regular<text:s/>spot<text:s/>checks<text:s/>to<text:s/>be<text:s/>commissioned<text:s/>by<text:s/>FCDO;<text:s/>all<text:s/>suspected<text:s/>and<text:s/>actual<text:s/>cases<text:s/>of<text:s/>Fraud<text:s/>reported<text:s/>and<text:s/>managed<text:s/>in<text:s/>close<text:s/>coordination<text:s/>with<text:s/>FCDO’s<text:s/>Counter<text:s/>Fraud<text:s/>Unit</text:span></text:p>
          </table:table-cell>
          <table:table-cell table:style-name="Cell538">
            <text:p text:style-name="P1272"><text:span text:style-name="T1272_1">Moderate</text:span></text:p>
          </table:table-cell>
        </table:table-row>
        <table:table-row table:style-name="Row107">
          <table:table-cell table:style-name="Cell539">
            <text:p text:style-name="P1273"><text:span text:style-name="T1273_1">Safeguarding/Reputational</text:span></text:p>
          </table:table-cell>
          <table:table-cell table:style-name="Cell540">
            <text:p text:style-name="P1274"><text:span text:style-name="T1274_1">FCDO<text:s/>may<text:s/>be<text:s/>criticised<text:s/>for<text:s/>facilitating<text:s/>investments<text:s/>that<text:s/>may<text:s/>fail<text:s/>or<text:s/>that<text:s/>may have<text:s/>unintended<text:s/>negative<text:s/>consequences either<text:s/>from<text:s/>an<text:s/>environmental,<text:s/>social<text:s/>or<text:s/>corruption<text:s/>perspective.</text:span></text:p>
          </table:table-cell>
          <table:table-cell table:style-name="Cell541">
            <text:p text:style-name="P1275"><text:span text:style-name="T1275_1">M</text:span><text:span text:style-name="T1275_2">a</text:span><text:span text:style-name="T1275_3">jor</text:span></text:p>
          </table:table-cell>
          <table:table-cell table:style-name="Cell542">
            <text:p text:style-name="P1276"><text:span text:style-name="T1276_1">IFC<text:s/>standards<text:s/>and<text:s/>WB<text:s/>principles<text:s/>of<text:s/>community<text:s/>engagement<text:s/>adhered<text:s/>to;<text:s/>Programme<text:s/>investees<text:s/>and<text:s/>partners<text:s/>required<text:s/>to<text:s/>adopt<text:s/>best<text:s/>practice<text:s/>in<text:s/>environmental<text:s/>and<text:s/>social<text:s/>impact<text:s/>assessment<text:s/>and<text:s/>comply<text:s/>with<text:s/>all<text:s/>applicable<text:s/>local<text:s/>and<text:s/>international<text:s/>laws;<text:s/>programme<text:s/>to<text:s/>develop<text:s/>robust<text:s/>safeguarding<text:s/>plan<text:s/>and<text:s/>beneficiary<text:s/>feedback<text:s/>mechanism.  </text:span></text:p>
          </table:table-cell>
          <table:table-cell table:style-name="Cell543">
            <text:p text:style-name="P1277"><text:span text:style-name="T1277_1">Moderate</text:span></text:p>
          </table:table-cell>
        </table:table-row>
        <table:table-row table:style-name="Row108">
          <table:table-cell table:style-name="Cell544">
            <text:p text:style-name="P1278"><text:span text:style-name="T1278_1">Reputational</text:span></text:p>
          </table:table-cell>
          <table:table-cell table:style-name="Cell545">
            <text:p text:style-name="P1279"><text:span text:style-name="T1279_1">Inadequate<text:s/>response<text:s/>to<text:s/>emerging<text:s/>risks<text:s/>generates<text:s/>public<text:s/>or<text:s/>stakeholder<text:s/>criticism<text:s/>resulting<text:s/>to<text:s/>r</text:span><text:span text:style-name="T1279_2">eputational<text:s/>damage<text:s/>to<text:s/>FCDO</text:span><text:span text:style-name="T1279_3">.</text:span></text:p>
          </table:table-cell>
          <table:table-cell table:style-name="Cell546">
            <text:p text:style-name="P1280"><text:span text:style-name="T1280_1">Moderate</text:span></text:p>
          </table:table-cell>
          <table:table-cell table:style-name="Cell547">
            <text:p text:style-name="P1281"><text:span text:style-name="T1281_1">Periodic<text:s/>review<text:s/>of<text:s/>risk<text:s/>register<text:s/>and<text:s/>mitigations<text:s/>put<text:s/>in<text:s/>place<text:s/>to<text:s/>address<text:s/>risks<text:s/>in<text:s/>response<text:s/>to<text:s/>changing<text:s/>situations.</text:span></text:p>
          </table:table-cell>
          <table:table-cell table:style-name="Cell548">
            <text:p text:style-name="P1282"><text:span text:style-name="T1282_1">Minor</text:span></text:p>
          </table:table-cell>
        </table:table-row>
      </table:table>
      <text:p text:style-name="P1283"/>
      <text:p text:style-name="P1284"/>
      <text:p text:style-name="P128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Aptos" svg:font-family="Aptos" style:font-pitch="variable" style:font-family-generic="swiss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Arial Unicode MS" svg:font-family="Arial Unicode MS" style:font-pitch="variable" style:font-family-generic="roman"/>
    <style:font-face style:name="MS Mincho" svg:font-family="MS Mincho" style:font-pitch="fixed" style:font-family-generic="modern"/>
    <style:font-face style:name="Aptos Narrow" svg:font-family="Aptos Narrow" style:font-pitch="variable" style:font-family-generic="swiss"/>
  </office:font-face-decls>
  <office:styles>
    <draw:marker draw:name="msArrowEnd_20_5" draw:display-name="msArrowEnd 5" svg:viewBox="0 0 210 210" svg:d="m105 0 105 210h-210z"/>
    <draw:stroke-dash draw:name="Fine_20_Dashed0" draw:display-name="Fine Dashed" draw:dots1="1" draw:dots1-length="0.508cm" draw:dots2="1" draw:dots2-length="0.508cm" draw:distance="0.508cm"/>
    <draw:gradient draw:name="G0" draw:style="linear" draw:angle="1800" draw:start-color="#9ceaff" draw:end-color="#bceeff"/>
    <draw:gradient draw:name="G1" draw:style="linear" draw:angle="1800" draw:start-color="#cab4e8" draw:end-color="#d7cced"/>
    <draw:gradient draw:name="G2" draw:style="linear" draw:angle="1800" draw:start-color="#cab4e8" draw:end-color="#d7cced"/>
    <draw:gradient draw:name="G3" draw:style="linear" draw:angle="1800" draw:start-color="#ffbc86" draw:end-color="#ffd1aa"/>
    <draw:gradient draw:name="G4" draw:style="linear" draw:angle="1800" draw:start-color="#ffa2a2" draw:end-color="#ffbebe"/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Style1" style:family="text" style:parent-style-name="Default_20_Paragraph_20_Font">
      <style:text-properties style:font-name="Arial" fo:font-size="11pt" style:font-size-asian="11pt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ara_20_Char" style:display-name="Para Char" style:family="text" style:parent-style-name="Default_20_Paragraph_20_Font">
      <style:text-properties style:font-name="Arial" fo:font-size="11pt" style:font-size-asian="11pt" style:font-name-complex="Arial" style:font-size-complex="12pt" fo:language-asian="en" fo:country-asian="US" style:font-weight-complex="bold"/>
    </style:style>
    <style:style style:name="Para" style:family="paragraph" style:parent-style-name="List_20_Paragraph">
      <style:paragraph-properties fo:text-indent="0cm" fo:margin-left="1.27cm"/>
      <style:text-properties fo:font-size="11pt" style:font-size-asian="11pt" style:font-name-complex="Arial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2" style:display-name="Unresolved Mention2" style:family="text" style:parent-style-name="Default_20_Paragraph_20_Font">
      <style:text-properties fo:background-color="#e6e6e6" fo:color="#808080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Unresolved_20_Mention" style:display-name="Unresolved Mention" style:family="text" style:parent-style-name="Default_20_Paragraph_20_Font">
      <style:text-properties fo:background-color="#e6e6e6" fo:color="#808080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normaltextrun" style:family="text" style:parent-style-name="Default_20_Paragraph_20_Font"/>
    <style:style style:name="Footnote_20_text" style:display-name="Footnote text" style:family="paragraph" style:parent-style-name="Normal">
      <style:text-properties style:font-name="Calibri" fo:font-size="10pt" style:font-name-asian="Calibri" style:font-size-asian="10pt" style:font-name-complex="Arial" style:font-size-complex="10pt" fo:language-asian="en" fo:country-asian="GB"/>
    </style:style>
    <style:style style:name="Footnote_20_Text_20_Char" style:display-name="Footnote Text Char" style:family="text" style:parent-style-name="Default_20_Paragraph_20_Font">
      <style:text-properties style:font-name="Calibri" style:font-name-asian="Calibri" style:font-name-complex="Arial"/>
    </style:style>
    <style:style style:name="Footnote_20_reference" style:display-name="Footnote reference" style:family="text" style:parent-style-name="Default_20_Paragraph_20_Font">
      <style:text-properties style:text-position="super 58%" style:font-name="Arial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Mention" style:family="text" style:parent-style-name="Default_20_Paragraph_20_Font">
      <style:text-properties fo:background-color="#e1dfdd" fo:color="#2b579a"/>
    </style:style>
    <style:style style:name="BVI_20_fnr_20_Car_20_Car_20_Car_20_Car_20_Char" style:display-name="BVI fnr Car Car Car Car Char" style:family="paragraph" style:parent-style-name="Normal">
      <style:paragraph-properties fo:text-align="justify" fo:line-height="0.423cm" fo:margin-bottom="0.282cm"/>
      <style:text-properties style:text-position="super 58%" fo:font-size="10pt" style:font-size-asian="10pt" style:font-size-complex="10pt" fo:language-asian="en" fo:country-asian="GB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Body" style:family="paragraph">
      <style:paragraph-properties fo:padding="0cm" fo:border-top="none" fo:border-bottom="none" fo:border-left="none" fo:border-right="none"/>
      <style:text-properties fo:color="#000000" style:font-name="Arial" fo:font-size="12pt" style:font-name-asian="Arial Unicode MS" style:font-size-asian="12pt" style:font-name-complex="Arial Unicode MS" style:font-size-complex="12pt" fo:language="en" fo:country="US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eop" style:family="text" style:parent-style-name="Default_20_Paragraph_20_Font"/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Level0" style:family="text">
      <style:text-properties fo:font-weight="normal" style:font-weight-asian="normal"/>
    </style:style>
    <text:list-style style:name="LS3">
      <text:list-level-style-number style:num-format="1" text:style-name="List3Level0" style:num-suffix="." text:level="1">
        <style:list-level-properties text:space-before="0.501cm" text:min-label-width="0.635cm" fo:text-align="start" text:list-level-position-and-space-mode="label-alignment">
          <style:list-level-label-alignment text:label-followed-by="listtab" fo:margin-left="1.136cm" fo:text-indent="-0.635cm"/>
        </style:list-level-properties>
        <style:text-properties fo:font-weight="normal" style:font-weight-asian="normal"/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A" text:style-name="List4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2cm" text:min-label-width="0.635cm" fo:text-align="start" text:list-level-position-and-space-mode="label-alignment">
          <style:list-level-label-alignment text:label-followed-by="listtab" fo:margin-left="1.907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5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style:style style:name="List5Level1" style:family="text">
      <style:text-properties style:font-name="Wingdings"/>
    </style:style>
    <style:style style:name="List5Level2" style:family="text">
      <style:text-properties style:font-name="Symbol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bullet text:bullet-char="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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">
      <text:list-level-style-number style:num-format="1" text:style-name="List6Level0" style:num-suffix="." style:num-prefix="B" text:level="1">
        <style:list-level-properties text:space-before="-1.291cm" text:min-label-width="0.635cm" fo:text-align="start" text:list-level-position-and-space-mode="label-alignment">
          <style:list-level-label-alignment text:label-followed-by="listtab" fo:margin-left="-0.656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-0.021cm" text:min-label-width="0.635cm" fo:text-align="start" text:list-level-position-and-space-mode="label-alignment">
          <style:list-level-label-alignment text:label-followed-by="listtab" fo:margin-left="0.61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1.884cm" text:min-label-distance="0.318cm" fo:text-align="end" text:list-level-position-and-space-mode="label-alignment">
          <style:list-level-label-alignment text:label-followed-by="listtab" fo:margin-left="1.884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2.519cm" text:min-label-width="0.635cm" fo:text-align="start" text:list-level-position-and-space-mode="label-alignment">
          <style:list-level-label-alignment text:label-followed-by="listtab" fo:margin-left="3.154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3.789cm" text:min-label-width="0.635cm" fo:text-align="start" text:list-level-position-and-space-mode="label-alignment">
          <style:list-level-label-alignment text:label-followed-by="listtab" fo:margin-left="4.424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5.694cm" text:min-label-distance="0.318cm" fo:text-align="end" text:list-level-position-and-space-mode="label-alignment">
          <style:list-level-label-alignment text:label-followed-by="listtab" fo:margin-left="5.694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6.329cm" text:min-label-width="0.635cm" fo:text-align="start" text:list-level-position-and-space-mode="label-alignment">
          <style:list-level-label-alignment text:label-followed-by="listtab" fo:margin-left="6.964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7.599cm" text:min-label-width="0.635cm" fo:text-align="start" text:list-level-position-and-space-mode="label-alignment">
          <style:list-level-label-alignment text:label-followed-by="listtab" fo:margin-left="8.234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9.504cm" text:min-label-distance="0.318cm" fo:text-align="end" text:list-level-position-and-space-mode="label-alignment">
          <style:list-level-label-alignment text:label-followed-by="listtab" fo:margin-left="9.504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text:list-style style:name="LS9">
      <text:list-level-style-number style:num-format="1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0Level0" style:family="text">
      <style:text-properties style:font-name="Wingdings" fo:font-weight="normal" style:font-weight-asian="normal"/>
    </style:style>
    <text:list-style style:name="LS10">
      <text:list-level-style-bullet text:bullet-char="" text:style-name="List10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 fo:font-weight="normal" style:font-weight-asian="normal"/>
      </text:list-level-style-bullet>
      <text:list-level-style-number style:num-format="a" text:style-name="List10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text:list-style style:name="LS11">
      <text:list-level-style-number style:num-format="1" text:start-value="2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2">
      <text:list-level-style-number style:num-format="i" text:style-name="List12Level0" style:num-suffix="." text:level="1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2Level1" style:num-suffix="." text:level="2">
        <style:list-level-properties text:min-label-width="4.445cm" text:min-label-distance="0.635cm" fo:text-align="end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5.715cm" text:min-label-distance="0.635cm" fo:text-align="end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2Level3" style:num-suffix="." text:level="4">
        <style:list-level-properties text:min-label-width="6.985cm" text:min-label-distance="0.635cm" fo:text-align="end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2Level4" style:num-suffix="." text:level="5">
        <style:list-level-properties text:min-label-width="8.255cm" text:min-label-distance="0.635cm" fo:text-align="end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9.525cm" text:min-label-distance="0.635cm" fo:text-align="end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2Level6" style:num-suffix="." text:level="7">
        <style:list-level-properties text:min-label-width="10.795cm" text:min-label-distance="0.635cm" fo:text-align="end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2Level7" style:num-suffix="." text:level="8">
        <style:list-level-properties text:min-label-width="12.065cm" text:min-label-distance="0.635cm" fo:text-align="end" text:list-level-position-and-space-mode="label-alignment">
          <style:list-level-label-alignment text:label-followed-by="listtab" fo:margin-left="12.065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3.335cm" text:min-label-distance="0.635cm" fo:text-align="end" text:list-level-position-and-space-mode="label-alignment">
          <style:list-level-label-alignment text:label-followed-by="listtab" fo:margin-left="13.335cm" fo:text-indent="-0.635cm"/>
        </style:list-level-properties>
      </text:list-level-style-number>
    </text:list-style>
    <style:style style:name="List13Level1" style:family="text">
      <style:text-properties fo:font-weight="normal" style:font-weight-asian="normal" style:font-weight-complex="bold"/>
    </style:style>
    <text:list-style style:name="LS13">
      <text:list-level-style-number style:num-format="i" text:start-value="2" text:style-name="List13Level0" style:num-suffix="." text:level="1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a" text:style-name="List13Level1" style:num-suffix=")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fo:font-weight="normal" style:font-weight-asian="normal" style:font-weight-complex="bold"/>
      </text:list-level-style-number>
      <text:list-level-style-number style:num-format="i" text:style-name="List13Level2" style:num-suffix="." text:level="3">
        <style:list-level-properties text:min-label-width="5.715cm" text:min-label-distance="0.635cm" fo:text-align="end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3Level3" style:num-suffix="." text:level="4">
        <style:list-level-properties text:min-label-width="6.985cm" text:min-label-distance="0.635cm" fo:text-align="end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3Level4" style:num-suffix="." text:level="5">
        <style:list-level-properties text:min-label-width="8.255cm" text:min-label-distance="0.635cm" fo:text-align="end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9.525cm" text:min-label-distance="0.635cm" fo:text-align="end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3Level6" style:num-suffix="." text:level="7">
        <style:list-level-properties text:min-label-width="10.795cm" text:min-label-distance="0.635cm" fo:text-align="end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3Level7" style:num-suffix="." text:level="8">
        <style:list-level-properties text:min-label-width="12.065cm" text:min-label-distance="0.635cm" fo:text-align="end" text:list-level-position-and-space-mode="label-alignment">
          <style:list-level-label-alignment text:label-followed-by="listtab" fo:margin-left="12.065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3.335cm" text:min-label-distance="0.635cm" fo:text-align="end" text:list-level-position-and-space-mode="label-alignment">
          <style:list-level-label-alignment text:label-followed-by="listtab" fo:margin-left="13.335cm" fo:text-indent="-0.635cm"/>
        </style:list-level-properties>
      </text:list-level-style-number>
    </text:list-style>
    <style:style style:name="List14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style:style style:name="List14Level1" style:family="text">
      <style:text-properties style:font-name="Wingdings"/>
    </style:style>
    <style:style style:name="List14Level2" style:family="text">
      <style:text-properties style:font-name="Aptos"/>
    </style: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bullet text:bullet-char="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-" text:style-name="List1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Aptos"/>
      </text:list-level-style-bullet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o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0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style:style style:name="List20Level1" style:family="text">
      <style:text-properties style:font-name="Wingdings"/>
    </style:style>
    <style:style style:name="List20Level2" style:family="text">
      <style:text-properties style:font-name="Symbol"/>
    </style: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bullet text:bullet-char="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" text:style-name="List2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style:style style:name="List22Level1" style:family="text">
      <style:text-properties style:font-name="Wingdings"/>
    </style:style>
    <style:style style:name="List22Level2" style:family="text">
      <style:text-properties style:font-name="Symbol"/>
    </style: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bullet text:bullet-char="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" text:style-name="List2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1" style:family="text">
      <style:text-properties fo:font-weight="normal" style:font-weight-asian="normal" style:font-weight-complex="bold"/>
    </style:style>
    <text:list-style style:name="LS23">
      <text:list-level-style-number style:num-format="i" text:start-value="2" text:style-name="List23Level0" style:num-suffix="." text:level="1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a" text:style-name="List23Level1" style:num-suffix=")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fo:font-weight="normal" style:font-weight-asian="normal" style:font-weight-complex="bold"/>
      </text:list-level-style-number>
      <text:list-level-style-number style:num-format="i" text:style-name="List23Level2" style:num-suffix="." text:level="3">
        <style:list-level-properties text:min-label-width="5.715cm" text:min-label-distance="0.635cm" fo:text-align="end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3Level3" style:num-suffix="." text:level="4">
        <style:list-level-properties text:min-label-width="6.985cm" text:min-label-distance="0.635cm" fo:text-align="end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3Level4" style:num-suffix="." text:level="5">
        <style:list-level-properties text:min-label-width="8.255cm" text:min-label-distance="0.635cm" fo:text-align="end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9.525cm" text:min-label-distance="0.635cm" fo:text-align="end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3Level6" style:num-suffix="." text:level="7">
        <style:list-level-properties text:min-label-width="10.795cm" text:min-label-distance="0.635cm" fo:text-align="end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3Level7" style:num-suffix="." text:level="8">
        <style:list-level-properties text:min-label-width="12.065cm" text:min-label-distance="0.635cm" fo:text-align="end" text:list-level-position-and-space-mode="label-alignment">
          <style:list-level-label-alignment text:label-followed-by="listtab" fo:margin-left="12.065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3.335cm" text:min-label-distance="0.635cm" fo:text-align="end" text:list-level-position-and-space-mode="label-alignment">
          <style:list-level-label-alignment text:label-followed-by="listtab" fo:margin-left="13.335cm" fo:text-indent="-0.635cm"/>
        </style:list-level-properties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Symbol" fo:font-size="10pt" style:font-size-asian="10pt"/>
    </style:style>
    <style:style style:name="List25Level2" style:family="text">
      <style:text-properties style:font-name="Symbol" fo:font-size="10pt" style:font-size-asian="10pt"/>
    </style:style>
    <style:style style:name="List25Level3" style:family="text">
      <style:text-properties style:font-name="Symbol" fo:font-size="10pt" style:font-size-asian="10pt"/>
    </style:style>
    <style:style style:name="List25Level4" style:family="text">
      <style:text-properties style:font-name="Symbol" fo:font-size="10pt" style:font-size-asian="10pt"/>
    </style:style>
    <style:style style:name="List25Level5" style:family="text">
      <style:text-properties style:font-name="Symbol" fo:font-size="10pt" style:font-size-asian="10pt"/>
    </style:style>
    <style:style style:name="List25Level6" style:family="text">
      <style:text-properties style:font-name="Symbol" fo:font-size="10pt" style:font-size-asian="10pt"/>
    </style:style>
    <style:style style:name="List25Level7" style:family="text">
      <style:text-properties style:font-name="Symbol" fo:font-size="10pt" style:font-size-asian="10pt"/>
    </style:style>
    <style:style style:name="List25Level8" style:family="text">
      <style:text-properties style:font-name="Symbol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6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style:style style:name="List26Level1" style:family="text">
      <style:text-properties style:font-name="Wingdings"/>
    </style:style>
    <style:style style:name="List26Level2" style:family="text">
      <style:text-properties style:font-name="Symbol"/>
    </style: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bullet text:bullet-char="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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7Level0" style:family="text">
      <style:text-properties fo:font-style="normal" style:font-style-asian="normal" style:font-style-complex="normal" fo:font-weight="normal" style:font-weight-asian="normal" style:font-weight-complex="normal"/>
    </style:style>
    <text:list-style style:name="LS27">
      <text:list-level-style-number style:num-format="1" text:style-name="List27Level0" style:num-suffix="." text:level="1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fo:font-style="normal" style:font-style-asian="normal" style:font-style-complex="normal" fo:font-weight="normal" style:font-weight-asian="normal" style:font-weight-complex="normal"/>
      </text:list-level-style-number>
      <text:list-level-style-number style:num-format="a" text:style-name="List27Level1" style:num-suffix="." text:level="2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13.335cm" text:min-label-width="0.635cm" fo:text-align="start" text:list-level-position-and-space-mode="label-alignment">
          <style:list-level-label-alignment text:label-followed-by="listtab" fo:margin-left="13.97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14.605cm" text:min-label-width="0.635cm" fo:text-align="start" text:list-level-position-and-space-mode="label-alignment">
          <style:list-level-label-alignment text:label-followed-by="listtab" fo:margin-left="15.24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6.51cm" text:min-label-distance="0.318cm" fo:text-align="end" text:list-level-position-and-space-mode="label-alignment">
          <style:list-level-label-alignment text:label-followed-by="listtab" fo:margin-left="16.51cm" fo:text-indent="-0.318cm"/>
        </style:list-level-properties>
      </text:list-level-style-number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style:style style:name="List29Level1" style:family="text">
      <style:text-properties style:font-name="Wingdings"/>
    </style:style>
    <style:style style:name="List29Level2" style:family="text">
      <style:text-properties style:font-name="Symbol"/>
    </style: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bullet text:bullet-char="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" text:style-name="List2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number style:num-format="a" text:style-name="List30Level0" style:num-suffix=")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o" text:style-name="List30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style:style style:name="List31Level1" style:family="text">
      <style:text-properties style:font-name="Wingdings"/>
    </style:style>
    <style:style style:name="List31Level2" style:family="text">
      <style:text-properties style:font-name="Symbol"/>
    </style:style>
    <text:list-style style:name="LS31">
      <text:list-level-style-number style:num-format="1" text:style-name="List31Level0" style:num-suffix="." text:level="1">
        <style:list-level-properties text:space-before="0.75cm" text:min-label-width="0.635cm" fo:text-align="start" text:list-level-position-and-space-mode="label-alignment">
          <style:list-level-label-alignment text:label-followed-by="listtab" fo:margin-left="1.385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bullet text:bullet-char="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" text:style-name="List3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Symbol" fo:font-size="10pt" style:font-size-asian="10pt"/>
    </style:style>
    <style:style style:name="List33Level2" style:family="text">
      <style:text-properties style:font-name="Symbol" fo:font-size="10pt" style:font-size-asian="10pt"/>
    </style:style>
    <style:style style:name="List33Level3" style:family="text">
      <style:text-properties style:font-name="Symbol" fo:font-size="10pt" style:font-size-asian="10pt"/>
    </style:style>
    <style:style style:name="List33Level4" style:family="text">
      <style:text-properties style:font-name="Symbol" fo:font-size="10pt" style:font-size-asian="10pt"/>
    </style:style>
    <style:style style:name="List33Level5" style:family="text">
      <style:text-properties style:font-name="Symbol" fo:font-size="10pt" style:font-size-asian="10pt"/>
    </style:style>
    <style:style style:name="List33Level6" style:family="text">
      <style:text-properties style:font-name="Symbol" fo:font-size="10pt" style:font-size-asian="10pt"/>
    </style:style>
    <style:style style:name="List33Level7" style:family="text">
      <style:text-properties style:font-name="Symbol" fo:font-size="10pt" style:font-size-asian="10pt"/>
    </style:style>
    <style:style style:name="List33Level8" style:family="text">
      <style:text-properties style:font-name="Symbol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Symbol" fo:font-size="10pt" style:font-size-asian="10pt"/>
    </style:style>
    <style:style style:name="List34Level2" style:family="text">
      <style:text-properties style:font-name="Symbol" fo:font-size="10pt" style:font-size-asian="10pt"/>
    </style:style>
    <style:style style:name="List34Level3" style:family="text">
      <style:text-properties style:font-name="Symbol" fo:font-size="10pt" style:font-size-asian="10pt"/>
    </style:style>
    <style:style style:name="List34Level4" style:family="text">
      <style:text-properties style:font-name="Symbol" fo:font-size="10pt" style:font-size-asian="10pt"/>
    </style:style>
    <style:style style:name="List34Level5" style:family="text">
      <style:text-properties style:font-name="Symbol" fo:font-size="10pt" style:font-size-asian="10pt"/>
    </style:style>
    <style:style style:name="List34Level6" style:family="text">
      <style:text-properties style:font-name="Symbol" fo:font-size="10pt" style:font-size-asian="10pt"/>
    </style:style>
    <style:style style:name="List34Level7" style:family="text">
      <style:text-properties style:font-name="Symbol" fo:font-size="10pt" style:font-size-asian="10pt"/>
    </style:style>
    <style:style style:name="List34Level8" style:family="text">
      <style:text-properties style:font-name="Symbol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Symbol" fo:font-size="10pt" style:font-size-asian="10pt"/>
    </style:style>
    <style:style style:name="List35Level2" style:family="text">
      <style:text-properties style:font-name="Symbol" fo:font-size="10pt" style:font-size-asian="10pt"/>
    </style:style>
    <style:style style:name="List35Level3" style:family="text">
      <style:text-properties style:font-name="Symbol" fo:font-size="10pt" style:font-size-asian="10pt"/>
    </style:style>
    <style:style style:name="List35Level4" style:family="text">
      <style:text-properties style:font-name="Symbol" fo:font-size="10pt" style:font-size-asian="10pt"/>
    </style:style>
    <style:style style:name="List35Level5" style:family="text">
      <style:text-properties style:font-name="Symbol" fo:font-size="10pt" style:font-size-asian="10pt"/>
    </style:style>
    <style:style style:name="List35Level6" style:family="text">
      <style:text-properties style:font-name="Symbol" fo:font-size="10pt" style:font-size-asian="10pt"/>
    </style:style>
    <style:style style:name="List35Level7" style:family="text">
      <style:text-properties style:font-name="Symbol" fo:font-size="10pt" style:font-size-asian="10pt"/>
    </style:style>
    <style:style style:name="List35Level8" style:family="text">
      <style:text-properties style:font-name="Symbol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margin-top="0.212cm"/>
    </style:style>
    <style:style style:name="T3_1" style:family="text">
      <style:text-properties fo:color="#808080" fo:font-size="9pt" style:font-size-asian="9pt" style:font-size-complex="9pt" fo:font-weight="bold" style:font-weight-asian="bold"/>
    </style:style>
    <style:style style:name="T3_2" style:family="text">
      <style:text-properties fo:color="#808080" fo:font-size="9pt" style:font-size-asian="9pt" style:font-size-complex="9pt" fo:font-weight="bold" style:font-weight-asian="bold"/>
    </style:style>
    <style:style style:name="T3_3" style:family="text">
      <style:text-properties fo:color="#808080" fo:font-size="9pt" style:font-size-asian="9pt" style:font-size-complex="9pt" fo:font-weight="bold" style:font-weight-asian="bold"/>
    </style:style>
    <style:style style:name="T3_4" style:family="text">
      <style:text-properties fo:color="#808080" fo:font-size="9pt" style:font-size-asian="9pt" style:font-size-complex="9pt" fo:font-weight="bold" style:font-weight-asian="bold"/>
    </style:style>
    <style:style style:name="P4" style:family="paragraph" style:parent-style-name="Footer">
      <style:paragraph-properties fo:text-align="right"/>
    </style:style>
    <style:style style:name="T4_1" style:family="text"/>
    <style:style style:name="P5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Nigeria</text:span><text:span text:style-name="T3_2">,<text:s/>UK-Nigeria<text:s/>Growth<text:s/>Programme,<text:s/></text:span><text:span text:style-name="T3_3">Business<text:s/>Case</text:span><text:span text:style-name="T3_4">,<text:s/>July<text:s/>2025</text:span></text:p>
        <text:p text:style-name="P4"><text:span text:style-name="T4_1"><text:page-number text:select-page="current"/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Business Case</dc:title>
    <meta:initial-creator>FCDO</meta:initial-creator>
    <meta:creation-date>2026-01-19T11:18:00</meta:creation-date>
    <dc:creator>Fadekemi Abiru</dc:creator>
    <dc:date>2026-01-19T11:18:00</dc:date>
    <meta:print-date>2018-12-18T23:07:00</meta:print-date>
    <meta:template xlink:href="Template_Business Case - Risk rating drop-down" xlink:type="simple"/>
    <meta:editing-cycles>2</meta:editing-cycles>
    <meta:document-statistic meta:page-count="42" meta:paragraph-count="984" meta:row-count="2467" meta:word-count="22390" meta:character-count="144775" meta:non-whitespace-character-count="123369"/>
    <meta:user-defined meta:name="Business Document Type">Business Case and Summary</meta:user-defined>
    <meta:user-defined meta:name="ContentTypeId">0x010100A9E804AD2130B047BEB1B1355903FA59010048FD43740F128341B43145C05A6B4D8E</meta:user-defined>
    <meta:user-defined meta:name="docLang">en</meta:user-defined>
    <meta:user-defined meta:name="MediaServiceImageTags"/>
    <meta:user-defined meta:name="MSIP_Label_9e9cc48d-6fba-4c12-9882-137473def580_ActionId">918c31a5-e160-4c49-90e7-b6201680c78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56:14Z</meta:user-defined>
    <meta:user-defined meta:name="MSIP_Label_9e9cc48d-6fba-4c12-9882-137473def580_SiteId">d3a2d0d3-7cc8-4f52-bbf9-85bd43d94279</meta:user-defined>
    <meta:user-defined meta:name="MSIP_Label_e4c996da-17fa-4fc5-8989-2758fb4cf86b_ActionId">7d4d2e73-fccc-480d-ac00-00000310c19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9:34:40Z</meta:user-defined>
    <meta:user-defined meta:name="MSIP_Label_e4c996da-17fa-4fc5-8989-2758fb4cf86b_SiteId">cdf709af-1a18-4c74-bd93-6d14a64d73b3</meta:user-defined>
  </office:meta>
</office:document-meta>
</file>