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 fo:text-indent="1.27cm"/>
    </style:style>
    <style:style style:name="T1_1" style:family="text">
      <style:text-properties fo:font-style="normal" style:font-style-asian="normal" style:font-style-complex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4.992cm"/>
    </style:style>
    <style:style style:name="Column2" style:family="table-column">
      <style:table-column-properties style:column-width="5.752cm"/>
    </style:style>
    <style:style style:name="Column3" style:family="table-column">
      <style:table-column-properties style:column-width="5.159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6.244cm" fo:margin-left="0cm"/>
    </style:style>
    <style:style style:name="Column4" style:family="table-column">
      <style:table-column-properties style:column-width="5.242cm" style:use-optimal-column-width="false"/>
    </style:style>
    <style:style style:name="Column5" style:family="table-column">
      <style:table-column-properties style:column-width="1.501cm" style:use-optimal-column-width="false"/>
    </style:style>
    <style:style style:name="Column6" style:family="table-column">
      <style:table-column-properties style:column-width="1cm" style:use-optimal-column-width="false"/>
    </style:style>
    <style:style style:name="Column7" style:family="table-column">
      <style:table-column-properties style:column-width="1.499cm" style:use-optimal-column-width="false"/>
    </style:style>
    <style:style style:name="Column8" style:family="table-column">
      <style:table-column-properties style:column-width="1.501cm" style:use-optimal-column-width="false"/>
    </style:style>
    <style:style style:name="Column9" style:family="table-column">
      <style:table-column-properties style:column-width="1.499cm" style:use-optimal-column-width="false"/>
    </style:style>
    <style:style style:name="Column10" style:family="table-column">
      <style:table-column-properties style:column-width="1.251cm" style:use-optimal-column-width="false"/>
    </style:style>
    <style:style style:name="Column11" style:family="table-column">
      <style:table-column-properties style:column-width="1.499cm" style:use-optimal-column-width="false"/>
    </style:style>
    <style:style style:name="Column12" style:family="table-column">
      <style:table-column-properties style:column-width="1.251cm" style:use-optimal-column-width="false"/>
    </style:style>
    <style:style style:name="Row4" style:family="table-row">
      <style:table-row-properties style:use-optimal-row-height="false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use-optimal-row-height="false"/>
    </style:style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 style:use-optimal-row-height="false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4" style:family="paragraph" style:parent-style-name="Normal">
      <style:text-properties fo:font-size="14pt" style:font-size-asian="14pt" style:font-size-complex="14pt" fo:font-weight="bold" style:font-weight-asian="bold" style:font-weight-complex="bold"/>
    </style:style>
    <style:style style:name="P45" style:family="paragraph" style:parent-style-name="Normal"/>
    <style:style style:name="T45_1" style:family="text">
      <style:text-properties fo:font-size="14pt" style:font-size-asian="14pt" style:font-size-complex="14pt" fo:font-weight="bold" style:font-weight-asian="bold" style:font-weight-complex="bold"/>
    </style:style>
    <style:style style:name="P46" style:family="paragraph" style:parent-style-name="Normal">
      <style:text-properties fo:font-size="11pt" style:font-size-asian="11pt" style:font-size-complex="11pt" fo:font-weight="bold" style:font-weight-asian="bold"/>
    </style:style>
    <style:style style:name="P47" style:family="paragraph" style:parent-style-name="Normal"/>
    <style:style style:name="T47_1" style:family="text">
      <style:text-properties fo:font-size="11pt" style:font-size-asian="11pt" style:font-size-complex="11pt" fo:font-weight="bold" style:font-weight-asian="bold" style:font-weight-complex="bold"/>
    </style:style>
    <style:style style:name="P48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font-size="11pt" style:font-size-asian="11pt" style:font-size-complex="11pt"/>
    </style:style>
    <style:style style:name="T49_2" style:family="text">
      <style:text-properties fo:font-size="11pt" style:font-size-asian="11pt" style:font-size-complex="11pt"/>
    </style:style>
    <style:style style:name="T49_3" style:family="text">
      <style:text-properties fo:font-size="11pt" style:font-size-asian="11pt" style:font-size-complex="11pt"/>
    </style:style>
    <style:style style:name="T49_4" style:family="text">
      <style:text-properties fo:font-size="11pt" style:font-size-asian="11pt" style:font-size-complex="11pt"/>
    </style:style>
    <style:style style:name="T49_5" style:family="text">
      <style:text-properties fo:font-size="11pt" style:font-size-asian="11pt" style:font-size-complex="11pt"/>
    </style:style>
    <style:style style:name="T49_6" style:family="text">
      <style:text-properties fo:font-size="11pt" style:font-size-asian="11pt" style:font-size-complex="11pt"/>
    </style:style>
    <style:style style:name="T49_7" style:family="text">
      <style:text-properties fo:font-size="11pt" style:font-size-asian="11pt" style:font-size-complex="11pt"/>
    </style:style>
    <style:style style:name="T49_8" style:family="text">
      <style:text-properties fo:font-size="11pt" style:font-size-asian="11pt" style:font-size-complex="11pt"/>
    </style:style>
    <style:style style:name="T49_9" style:family="text">
      <style:text-properties fo:font-size="11pt" style:font-size-asian="11pt" style:font-size-complex="11pt"/>
    </style:style>
    <style:style style:name="T49_10" style:family="text">
      <style:text-properties fo:font-size="11pt" style:font-size-asian="11pt" style:font-size-complex="11pt"/>
    </style:style>
    <style:style style:name="T49_11" style:family="text">
      <style:text-properties fo:font-size="11pt" style:font-size-asian="11pt" style:font-size-complex="11pt"/>
    </style:style>
    <style:style style:name="T49_12" style:family="text">
      <style:text-properties fo:font-size="11pt" style:font-name-asian="Arial" style:font-size-asian="11pt" style:font-name-complex="Arial" style:font-size-complex="11pt"/>
    </style:style>
    <style:style style:name="T49_13" style:family="text">
      <style:text-properties fo:font-size="11pt" style:font-size-asian="11pt" style:font-size-complex="11pt"/>
    </style:style>
    <style:style style:name="T49_14" style:family="text">
      <style:text-properties fo:font-size="11pt" style:font-size-asian="11pt" style:font-size-complex="11pt"/>
    </style:style>
    <style:style style:name="P5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Table4" style:family="table">
      <style:table-properties table:align="center" style:width="12.002cm" fo:margin-left="1.96cm"/>
    </style:style>
    <style:style style:name="Column15" style:family="table-column">
      <style:table-column-properties style:column-width="6.001cm"/>
    </style:style>
    <style:style style:name="Column16" style:family="table-column">
      <style:table-column-properties style:column-width="6.001cm"/>
    </style:style>
    <style:style style:name="Row9" style:family="table-row"/>
    <style:style style:name="Cell38" style:family="table-cell">
      <style:table-cell-properties fo:background-color="#4472c4" style:vertical-align="top" fo:border-top="#ffffff 0.018cm solid" fo:border-bottom="#ffffff 0.018cm solid" fo:padding-left="0.19cm" fo:border-left="#ffffff 0.018cm solid" fo:padding-right="0.19cm" fo:wrap-option="wrap"/>
    </style:style>
    <style:style style:name="P51" style:family="paragraph" style:parent-style-name="Normal">
      <style:paragraph-properties fo:text-align="justify" fo:line-height="100%" fo:margin-bottom="0cm"/>
    </style:style>
    <style:style style:name="T51_1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fo:background-color="#4472c4" style:vertical-align="top" fo:border-top="#ffffff 0.018cm solid" fo:border-bottom="#ffffff 0.018cm solid" fo:padding-left="0.19cm" fo:padding-right="0.19cm" fo:border-right="#ffffff 0.018cm solid" fo:wrap-option="wrap"/>
    </style:style>
    <style:style style:name="P52" style:family="paragraph" style:parent-style-name="Normal">
      <style:paragraph-properties fo:text-align="justify" fo:line-height="100%" fo:margin-bottom="0cm"/>
    </style:style>
    <style:style style:name="T52_1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/>
    <style:style style:name="Cell40" style:family="table-cell">
      <style:table-cell-properties fo:background-color="#4472c4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53" style:family="paragraph" style:parent-style-name="List_20_Paragraph">
      <style:paragraph-properties fo:text-align="justify" fo:text-indent="-0.635cm" fo:line-height="100%" fo:margin-bottom="0.423cm" fo:margin-left="1.27cm"/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_1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fo:background-color="#b4c6e7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54" style:family="paragraph" style:parent-style-name="Normal">
      <style:paragraph-properties fo:text-align="justify" fo:line-height="100%" fo:margin-bottom="0cm"/>
    </style:style>
    <style:style style:name="T5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Row11" style:family="table-row"/>
    <style:style style:name="Cell42" style:family="table-cell">
      <style:table-cell-properties fo:background-color="#4472c4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55" style:family="paragraph" style:parent-style-name="List_20_Paragraph">
      <style:paragraph-properties fo:text-align="justify" fo:text-indent="-0.635cm" fo:line-height="100%" fo:margin-bottom="0.423cm" fo:margin-left="1.27cm"/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5_1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3" style:family="table-cell">
      <style:table-cell-properties fo:background-color="#d9e2f3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56" style:family="paragraph" style:parent-style-name="Normal">
      <style:paragraph-properties fo:text-align="justify" fo:line-height="100%" fo:margin-bottom="0cm"/>
    </style:style>
    <style:style style:name="T5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Row12" style:family="table-row"/>
    <style:style style:name="Cell44" style:family="table-cell">
      <style:table-cell-properties fo:background-color="#4472c4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57" style:family="paragraph" style:parent-style-name="List_20_Paragraph">
      <style:paragraph-properties fo:text-align="justify" fo:text-indent="-0.635cm" fo:line-height="100%" fo:margin-bottom="0.423cm" fo:margin-left="1.27cm"/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7_1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5" style:family="table-cell">
      <style:table-cell-properties fo:background-color="#b4c6e7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58" style:family="paragraph" style:parent-style-name="Normal">
      <style:paragraph-properties fo:text-align="justify" fo:line-height="100%" fo:margin-bottom="0cm"/>
    </style:style>
    <style:style style:name="T5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Row13" style:family="table-row"/>
    <style:style style:name="Cell46" style:family="table-cell">
      <style:table-cell-properties fo:background-color="#4472c4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59" style:family="paragraph" style:parent-style-name="List_20_Paragraph">
      <style:paragraph-properties fo:text-align="justify" fo:text-indent="-0.635cm" fo:line-height="100%" fo:margin-bottom="0.423cm" fo:margin-left="1.27cm"/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9_1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9_2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7" style:family="table-cell">
      <style:table-cell-properties fo:background-color="#d9e2f3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60" style:family="paragraph" style:parent-style-name="Normal">
      <style:paragraph-properties fo:text-align="justify" fo:line-height="100%" fo:margin-bottom="0cm"/>
    </style:style>
    <style:style style:name="T6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Row14" style:family="table-row"/>
    <style:style style:name="Cell48" style:family="table-cell">
      <style:table-cell-properties fo:background-color="#4472c4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61" style:family="paragraph" style:parent-style-name="Normal">
      <style:paragraph-properties fo:text-align="justify" fo:line-height="100%" fo:margin-bottom="0cm"/>
    </style:style>
    <style:style style:name="T61_1" style:family="text">
      <style:text-properties fo:color="#ffffff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49" style:family="table-cell">
      <style:table-cell-properties fo:background-color="#b4c6e7" style:vertical-align="top" fo:border-top="#ffffff 0.018cm solid" fo:border-bottom="#ffffff 0.018cm solid" fo:padding-left="0.19cm" fo:border-left="#ffffff 0.018cm solid" fo:padding-right="0.19cm" fo:border-right="#ffffff 0.018cm solid" fo:wrap-option="wrap"/>
    </style:style>
    <style:style style:name="P62" style:family="paragraph" style:parent-style-name="Normal">
      <style:paragraph-properties fo:text-align="justify" fo:line-height="100%" fo:margin-bottom="0cm"/>
    </style:style>
    <style:style style:name="T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6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64" style:family="paragraph" style:parent-style-name="Normal">
      <style:paragraph-properties fo:text-align="justify" fo:line-height="125%" fo:margin-top="0.37cm"/>
    </style:style>
    <style:style style:name="T64_1" style:family="text">
      <style:text-properties fo:font-size="11pt" style:font-name-asian="Arial" style:font-size-asian="11pt" style:font-name-complex="Arial" style:font-size-complex="11pt"/>
    </style:style>
    <style:style style:name="T64_2" style:family="text">
      <style:text-properties fo:font-size="11pt" style:font-name-asian="Arial" style:font-size-asian="11pt" style:font-name-complex="Arial" style:font-size-complex="11pt"/>
    </style:style>
    <style:style style:name="T64_3" style:family="text">
      <style:text-properties fo:font-size="11pt" style:font-name-asian="Arial" style:font-size-asian="11pt" style:font-name-complex="Arial" style:font-size-complex="11pt"/>
    </style:style>
    <style:style style:name="T64_4" style:family="text">
      <style:text-properties fo:font-size="11pt" style:font-name-asian="Arial" style:font-size-asian="11pt" style:font-name-complex="Arial" style:font-size-complex="11pt"/>
    </style:style>
    <style:style style:name="T64_5" style:family="text">
      <style:text-properties fo:font-size="11pt" style:font-name-asian="Arial" style:font-size-asian="11pt" style:font-name-complex="Arial" style:font-size-complex="11pt"/>
    </style:style>
    <style:style style:name="T64_6" style:family="text">
      <style:text-properties fo:font-size="11pt" style:font-name-asian="Arial" style:font-size-asian="11pt" style:font-name-complex="Arial" style:font-size-complex="11pt"/>
    </style:style>
    <style:style style:name="P65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65_1" style:family="text">
      <style:text-properties fo:font-size="11pt" style:font-name-asian="Arial" style:font-size-asian="11pt" style:font-name-complex="Arial" style:font-size-complex="11pt"/>
    </style:style>
    <style:style style:name="T65_2" style:family="text">
      <style:text-properties fo:font-size="11pt" style:font-name-asian="Arial" style:font-size-asian="11pt" style:font-name-complex="Arial" style:font-size-complex="11pt"/>
    </style:style>
    <style:style style:name="T65_3" style:family="text">
      <style:text-properties fo:font-size="11pt" style:font-name-asian="Arial" style:font-size-asian="11pt" style:font-name-complex="Arial" style:font-size-complex="11pt"/>
    </style:style>
    <style:style style:name="P66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6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6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6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67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67_1" style:family="text">
      <style:text-properties fo:font-size="11pt" style:font-name-asian="Arial" style:font-size-asian="11pt" style:font-name-complex="Arial" style:font-size-complex="11pt"/>
    </style:style>
    <style:style style:name="T67_2" style:family="text">
      <style:text-properties fo:font-size="11pt" style:font-name-asian="Arial" style:font-size-asian="11pt" style:font-name-complex="Arial" style:font-size-complex="11pt"/>
    </style:style>
    <style:style style:name="T67_3" style:family="text">
      <style:text-properties fo:font-size="11pt" style:font-name-asian="Arial" style:font-size-asian="11pt" style:font-name-complex="Arial" style:font-size-complex="11pt"/>
    </style:style>
    <style:style style:name="T67_4" style:family="text">
      <style:text-properties fo:font-size="11pt" style:font-name-asian="Arial" style:font-size-asian="11pt" style:font-name-complex="Arial" style:font-size-complex="11pt"/>
    </style:style>
    <style:style style:name="T67_5" style:family="text">
      <style:text-properties fo:font-size="11pt" style:font-name-asian="Arial" style:font-size-asian="11pt" style:font-name-complex="Arial" style:font-size-complex="11pt"/>
    </style:style>
    <style:style style:name="P68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68_1" style:family="text">
      <style:text-properties fo:font-size="11pt" style:font-name-asian="Arial" style:font-size-asian="11pt" style:font-name-complex="Arial" style:font-size-complex="11pt"/>
    </style:style>
    <style:style style:name="T68_2" style:family="text">
      <style:text-properties fo:font-size="11pt" style:font-name-asian="Arial" style:font-size-asian="11pt" style:font-name-complex="Arial" style:font-size-complex="11pt"/>
    </style:style>
    <style:style style:name="T68_3" style:family="text">
      <style:text-properties fo:font-size="11pt" style:font-name-asian="Arial" style:font-size-asian="11pt" style:font-name-complex="Arial" style:font-size-complex="11pt"/>
    </style:style>
    <style:style style:name="T68_4" style:family="text">
      <style:text-properties fo:font-size="11pt" style:font-name-asian="Arial" style:font-size-asian="11pt" style:font-name-complex="Arial" style:font-size-complex="11pt"/>
    </style:style>
    <style:style style:name="T68_5" style:family="text">
      <style:text-properties fo:font-size="11pt" style:font-name-asian="Arial" style:font-size-asian="11pt" style:font-name-complex="Arial" style:font-size-complex="11pt"/>
    </style:style>
    <style:style style:name="P69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69_1" style:family="text">
      <style:text-properties fo:font-size="11pt" style:font-name-asian="Arial" style:font-size-asian="11pt" style:font-name-complex="Arial" style:font-size-complex="11pt"/>
    </style:style>
    <style:style style:name="T69_2" style:family="text">
      <style:text-properties fo:font-size="11pt" style:font-name-asian="Arial" style:font-size-asian="11pt" style:font-name-complex="Arial" style:font-size-complex="11pt"/>
    </style:style>
    <style:style style:name="T69_3" style:family="text">
      <style:text-properties fo:font-size="11pt" style:font-name-asian="Arial" style:font-size-asian="11pt" style:font-name-complex="Arial" style:font-size-complex="11pt"/>
    </style:style>
    <style:style style:name="P70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70_1" style:family="text">
      <style:text-properties fo:font-size="11pt" style:font-name-asian="Arial" style:font-size-asian="11pt" style:font-name-complex="Arial" style:font-size-complex="11pt"/>
    </style:style>
    <style:style style:name="T70_2" style:family="text">
      <style:text-properties fo:font-size="11pt" style:font-name-asian="Arial" style:font-size-asian="11pt" style:font-name-complex="Arial" style:font-size-complex="11pt"/>
    </style:style>
    <style:style style:name="T70_3" style:family="text">
      <style:text-properties fo:font-size="11pt" style:font-name-asian="Arial" style:font-size-asian="11pt" style:font-name-complex="Arial" style:font-size-complex="11pt"/>
    </style:style>
    <style:style style:name="T70_4" style:family="text">
      <style:text-properties fo:font-size="11pt" style:font-name-asian="Arial" style:font-size-asian="11pt" style:font-name-complex="Arial" style:font-size-complex="11pt"/>
    </style:style>
    <style:style style:name="T70_5" style:family="text">
      <style:text-properties fo:font-size="11pt" style:font-name-asian="Arial" style:font-size-asian="11pt" style:font-name-complex="Arial" style:font-size-complex="11pt"/>
    </style:style>
    <style:style style:name="T70_6" style:family="text">
      <style:text-properties fo:font-size="11pt" style:font-name-asian="Arial" style:font-size-asian="11pt" style:font-name-complex="Arial" style:font-size-complex="11pt"/>
    </style:style>
    <style:style style:name="T70_7" style:family="text">
      <style:text-properties fo:font-size="11pt" style:font-name-asian="Arial" style:font-size-asian="11pt" style:font-name-complex="Arial" style:font-size-complex="11pt"/>
    </style:style>
    <style:style style:name="T70_8" style:family="text">
      <style:text-properties style:text-position="super 58%" fo:font-size="11pt" style:font-name-asian="Arial" style:font-size-asian="11pt" style:font-name-complex="Arial" style:font-size-complex="11pt"/>
    </style:style>
    <style:style style:name="T70_9" style:family="text">
      <style:text-properties fo:font-size="11pt" style:font-name-asian="Arial" style:font-size-asian="11pt" style:font-name-complex="Arial" style:font-size-complex="11pt"/>
    </style:style>
    <style:style style:name="T70_10" style:family="text">
      <style:text-properties fo:font-size="11pt" style:font-name-asian="Arial" style:font-size-asian="11pt" style:font-name-complex="Arial" style:font-size-complex="11pt"/>
    </style:style>
    <style:style style:name="P71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71_1" style:family="text">
      <style:text-properties fo:font-size="11pt" style:font-name-asian="Arial" style:font-size-asian="11pt" style:font-name-complex="Arial" style:font-size-complex="11pt"/>
    </style:style>
    <style:style style:name="P72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72_1" style:family="text">
      <style:text-properties fo:font-size="11pt" style:font-name-asian="Arial" style:font-size-asian="11pt" style:font-name-complex="Arial" style:font-size-complex="11pt"/>
    </style:style>
    <style:style style:name="T72_2" style:family="text">
      <style:text-properties fo:font-size="11pt" style:font-name-asian="Arial" style:font-size-asian="11pt" style:font-name-complex="Arial" style:font-size-complex="11pt"/>
    </style:style>
    <style:style style:name="T72_3" style:family="text">
      <style:text-properties fo:font-size="11pt" style:font-name-asian="Arial" style:font-size-asian="11pt" style:font-name-complex="Arial" style:font-size-complex="11pt"/>
    </style:style>
    <style:style style:name="T72_4" style:family="text">
      <style:text-properties fo:font-size="11pt" style:font-name-asian="Arial" style:font-size-asian="11pt" style:font-name-complex="Arial" style:font-size-complex="11pt"/>
    </style:style>
    <style:style style:name="T72_5" style:family="text">
      <style:text-properties fo:font-size="11pt" style:font-name-asian="Arial" style:font-size-asian="11pt" style:font-name-complex="Arial" style:font-size-complex="11pt"/>
    </style:style>
    <style:style style:name="T72_6" style:family="text">
      <style:text-properties fo:font-size="11pt" style:font-name-asian="Arial" style:font-size-asian="11pt" style:font-name-complex="Arial" style:font-size-complex="11pt"/>
    </style:style>
    <style:style style:name="T72_7" style:family="text">
      <style:text-properties fo:font-size="11pt" style:font-name-asian="Arial" style:font-size-asian="11pt" style:font-name-complex="Arial" style:font-size-complex="11pt"/>
    </style:style>
    <style:style style:name="T72_8" style:family="text">
      <style:text-properties fo:font-size="11pt" style:font-name-asian="Arial" style:font-size-asian="11pt" style:font-name-complex="Arial" style:font-size-complex="11pt"/>
    </style:style>
    <style:style style:name="P73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73_1" style:family="text">
      <style:text-properties fo:font-size="11pt" style:font-name-asian="Arial" style:font-size-asian="11pt" style:font-name-complex="Arial" style:font-size-complex="11pt"/>
    </style:style>
    <style:style style:name="P74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74_1" style:family="text">
      <style:text-properties fo:font-size="11pt" style:font-name-asian="Arial" style:font-size-asian="11pt" style:font-name-complex="Arial" style:font-size-complex="11pt"/>
    </style:style>
    <style:style style:name="T74_2" style:family="text">
      <style:text-properties fo:font-size="11pt" style:font-name-asian="Arial" style:font-size-asian="11pt" style:font-name-complex="Arial" style:font-size-complex="11pt"/>
    </style:style>
    <style:style style:name="T74_3" style:family="text">
      <style:text-properties fo:font-size="11pt" style:font-name-asian="Arial" style:font-size-asian="11pt" style:font-name-complex="Arial" style:font-size-complex="11pt"/>
    </style:style>
    <style:style style:name="T74_4" style:family="text">
      <style:text-properties fo:font-size="11pt" style:font-name-asian="Arial" style:font-size-asian="11pt" style:font-name-complex="Arial" style:font-size-complex="11pt"/>
    </style:style>
    <style:style style:name="P75" style:family="paragraph" style:parent-style-name="List_20_Paragraph">
      <style:paragraph-properties fo:text-align="justify" fo:line-height="125%" fo:margin-top="0.37cm"/>
      <style:text-properties fo:font-size="11pt" style:font-name-asian="Arial" style:font-size-asian="11pt" style:font-name-complex="Arial" style:font-size-complex="11pt"/>
    </style:style>
    <style:style style:name="T75_1" style:family="text">
      <style:text-properties fo:font-size="11pt" style:font-name-asian="Arial" style:font-size-asian="11pt" style:font-name-complex="Arial" style:font-size-complex="11pt"/>
    </style:style>
    <style:style style:name="P76" style:family="paragraph" style:parent-style-name="List_20_Paragraph">
      <style:paragraph-properties fo:text-align="justify" fo:line-height="125%" fo:margin-top="0.37cm" fo:margin-bottom="0.37cm"/>
      <style:text-properties fo:font-size="11pt" style:font-name-asian="Arial" style:font-size-asian="11pt" style:font-name-complex="Arial" style:font-size-complex="11pt"/>
    </style:style>
    <style:style style:name="T76_1" style:family="text">
      <style:text-properties fo:font-size="11pt" style:font-name-asian="Arial" style:font-size-asian="11pt" style:font-name-complex="Arial" style:font-size-complex="11pt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fo:font-size="11pt" style:font-size-asian="11pt" style:font-size-complex="11pt"/>
    </style:style>
    <style:style style:name="T77_2" style:family="text">
      <style:text-properties fo:font-size="11pt" style:font-size-asian="11pt" style:font-size-complex="11pt"/>
    </style:style>
    <style:style style:name="T77_3" style:family="text">
      <style:text-properties fo:font-size="11pt" style:font-size-asian="11pt" style:font-size-complex="11pt"/>
    </style:style>
    <style:style style:name="T77_4" style:family="text">
      <style:text-properties fo:font-size="11pt" style:font-size-asian="11pt" style:font-size-complex="11pt"/>
    </style:style>
    <style:style style:name="T77_5" style:family="text">
      <style:text-properties fo:font-size="11pt" style:font-size-asian="11pt" style:font-size-complex="11pt"/>
    </style:style>
    <style:style style:name="T77_6" style:family="text">
      <style:text-properties fo:font-size="11pt" style:font-size-asian="11pt" style:font-size-complex="11pt"/>
    </style:style>
    <style:style style:name="T77_7" style:family="text">
      <style:text-properties fo:font-size="11pt" style:font-size-asian="11pt" style:font-size-complex="11pt"/>
    </style:style>
    <style:style style:name="T77_8" style:family="text">
      <style:text-properties fo:font-size="11pt" style:font-size-asian="11pt" style:font-size-complex="11pt"/>
    </style:style>
    <style:style style:name="T77_9" style:family="text">
      <style:text-properties fo:font-size="11pt" style:font-size-asian="11pt" style:font-size-complex="11pt"/>
    </style:style>
    <style:style style:name="T77_10" style:family="text">
      <style:text-properties fo:font-size="11pt" style:font-size-asian="11pt" style:font-size-complex="11pt"/>
    </style:style>
    <style:style style:name="T77_11" style:family="text">
      <style:text-properties fo:font-size="11pt" style:font-size-asian="11pt" style:font-size-complex="11pt"/>
    </style:style>
    <style:style style:name="T77_12" style:family="text">
      <style:text-properties fo:font-size="11pt" style:font-size-asian="11pt" style:font-size-complex="11pt"/>
    </style:style>
    <style:style style:name="T77_13" style:family="text">
      <style:text-properties fo:font-size="11pt" style:font-size-asian="11pt" style:font-size-complex="11pt"/>
    </style:style>
    <style:style style:name="T77_14" style:family="text">
      <style:text-properties fo:font-size="11pt" style:font-size-asian="11pt" style:font-size-complex="11pt"/>
    </style:style>
    <style:style style:name="T77_15" style:family="text">
      <style:text-properties fo:font-size="11pt" style:font-size-asian="11pt" style:font-size-complex="11pt"/>
    </style:style>
    <style:style style:name="T77_16" style:family="text">
      <style:text-properties fo:font-size="11pt" style:font-size-asian="11pt" style:font-size-complex="11pt"/>
    </style:style>
    <style:style style:name="T77_17" style:family="text">
      <style:text-properties fo:font-size="11pt" style:font-size-asian="11pt" style:font-size-complex="11pt"/>
    </style:style>
    <style:style style:name="T77_18" style:family="text">
      <style:text-properties fo:font-size="11pt" style:font-size-asian="11pt" style:font-size-complex="11pt"/>
    </style:style>
    <style:style style:name="T77_19" style:family="text">
      <style:text-properties fo:font-size="11pt" style:font-size-asian="11pt" style:font-size-complex="11pt"/>
    </style:style>
    <style:style style:name="T77_20" style:family="text">
      <style:text-properties fo:font-size="11pt" style:font-size-asian="11pt" style:font-size-complex="11pt"/>
    </style:style>
    <style:style style:name="T77_21" style:family="text">
      <style:text-properties fo:font-size="11pt" style:font-size-asian="11pt" style:font-size-complex="11pt"/>
    </style:style>
    <style:style style:name="T77_22" style:family="text">
      <style:text-properties fo:font-size="11pt" style:font-size-asian="11pt" style:font-size-complex="11pt"/>
    </style:style>
    <style:style style:name="T77_23" style:family="text">
      <style:text-properties fo:font-size="11pt" style:font-size-asian="11pt" style:font-size-complex="11pt"/>
    </style:style>
    <style:style style:name="T77_24" style:family="text">
      <style:text-properties fo:font-size="11pt" style:font-size-asian="11pt" style:font-size-complex="11pt"/>
    </style:style>
    <style:style style:name="T77_25" style:family="text">
      <style:text-properties fo:font-size="11pt" style:font-size-asian="11pt" style:font-size-complex="11pt"/>
    </style:style>
    <style:style style:name="T77_26" style:family="text">
      <style:text-properties fo:font-size="11pt" style:font-size-asian="11pt" style:font-size-complex="11pt"/>
    </style:style>
    <style:style style:name="T77_27" style:family="text">
      <style:text-properties fo:font-size="11pt" style:font-size-asian="11pt" style:font-size-complex="11pt"/>
    </style:style>
    <style:style style:name="T77_28" style:family="text">
      <style:text-properties fo:font-size="11pt" style:font-size-asian="11pt" style:font-size-complex="11pt"/>
    </style:style>
    <style:style style:name="T77_29" style:family="text">
      <style:text-properties fo:font-size="11pt" style:font-size-asian="11pt" style:font-size-complex="11pt"/>
    </style:style>
    <style:style style:name="T77_30" style:family="text">
      <style:text-properties fo:font-size="11pt" style:font-size-asian="11pt" style:font-size-complex="11pt"/>
    </style:style>
    <style:style style:name="T77_31" style:family="text">
      <style:text-properties fo:font-size="11pt" style:font-size-asian="11pt" style:font-size-complex="11pt"/>
    </style:style>
    <style:style style:name="T77_32" style:family="text">
      <style:text-properties fo:font-size="11pt" style:font-size-asian="11pt" style:font-size-complex="11pt"/>
    </style:style>
    <style:style style:name="T77_33" style:family="text">
      <style:text-properties fo:font-size="11pt" style:font-size-asian="11pt" style:font-size-complex="11pt"/>
    </style:style>
    <style:style style:name="T77_34" style:family="text">
      <style:text-properties style:text-position="super 58%" fo:font-size="11pt" style:font-size-asian="11pt" style:font-size-complex="11pt"/>
    </style:style>
    <style:style style:name="T77_35" style:family="text">
      <style:text-properties fo:font-size="11pt" style:font-size-asian="11pt" style:font-size-complex="11pt"/>
    </style:style>
    <style:style style:name="T77_36" style:family="text">
      <style:text-properties fo:font-size="11pt" style:font-size-asian="11pt" style:font-size-complex="11pt"/>
    </style:style>
    <style:style style:name="T77_37" style:family="text">
      <style:text-properties fo:font-size="11pt" style:font-size-asian="11pt" style:font-size-complex="11pt"/>
    </style:style>
    <style:style style:name="T77_38" style:family="text">
      <style:text-properties fo:font-size="11pt" style:font-size-asian="11pt" style:font-size-complex="11pt"/>
    </style:style>
    <style:style style:name="T77_39" style:family="text">
      <style:text-properties fo:font-size="11pt" style:font-size-asian="11pt" style:font-size-complex="11pt"/>
    </style:style>
    <style:style style:name="T77_40" style:family="text">
      <style:text-properties fo:font-size="11pt" style:font-size-asian="11pt" style:font-size-complex="11pt"/>
    </style:style>
    <style:style style:name="T77_41" style:family="text">
      <style:text-properties fo:font-size="11pt" style:font-size-asian="11pt" style:font-size-complex="11pt"/>
    </style:style>
    <style:style style:name="T77_42" style:family="text">
      <style:text-properties fo:font-size="11pt" style:font-size-asian="11pt" style:font-size-complex="11pt"/>
    </style:style>
    <style:style style:name="T77_43" style:family="text">
      <style:text-properties fo:font-size="11pt" style:font-size-asian="11pt" style:font-size-complex="11pt"/>
    </style:style>
    <style:style style:name="T77_44" style:family="text">
      <style:text-properties fo:font-size="11pt" style:font-size-asian="11pt" style:font-size-complex="11pt"/>
    </style:style>
    <style:style style:name="T77_45" style:family="text">
      <style:text-properties fo:font-size="11pt" style:font-size-asian="11pt" style:font-size-complex="11pt"/>
    </style:style>
    <style:style style:name="T77_46" style:family="text">
      <style:text-properties fo:font-size="11pt" style:font-size-asian="11pt" style:font-size-complex="11pt"/>
    </style:style>
    <style:style style:name="T77_47" style:family="text">
      <style:text-properties fo:font-size="11pt" style:font-size-asian="11pt" style:font-size-complex="11pt"/>
    </style:style>
    <style:style style:name="T77_48" style:family="text">
      <style:text-properties fo:font-size="11pt" style:font-size-asian="11pt" style:font-size-complex="11pt"/>
    </style:style>
    <style:style style:name="T77_49" style:family="text">
      <style:text-properties fo:font-size="11pt" style:font-size-asian="11pt" style:font-size-complex="11pt"/>
    </style:style>
    <style:style style:name="T77_50" style:family="text">
      <style:text-properties fo:font-size="11pt" style:font-size-asian="11pt" style:font-size-complex="11pt"/>
    </style:style>
    <style:style style:name="T77_51" style:family="text">
      <style:text-properties fo:font-size="11pt" style:font-size-asian="11pt" style:font-size-complex="11pt"/>
    </style:style>
    <style:style style:name="T77_52" style:family="text">
      <style:text-properties fo:font-size="11pt" style:font-size-asian="11pt" style:font-size-complex="11pt"/>
    </style:style>
    <style:style style:name="T77_53" style:family="text">
      <style:text-properties fo:font-size="11pt" style:font-size-asian="11pt" style:font-size-complex="11pt"/>
    </style:style>
    <style:style style:name="T77_54" style:family="text">
      <style:text-properties fo:font-size="11pt" style:font-size-asian="11pt" style:font-size-complex="11pt"/>
    </style:style>
    <style:style style:name="T77_55" style:family="text">
      <style:text-properties fo:font-size="11pt" style:font-size-asian="11pt" style:font-size-complex="11pt"/>
    </style:style>
    <style:style style:name="T77_56" style:family="text">
      <style:text-properties style:text-position="super 58%" fo:font-size="11pt" style:font-size-asian="11pt" style:font-size-complex="11pt"/>
    </style:style>
    <style:style style:name="T77_57" style:family="text">
      <style:text-properties fo:font-size="11pt" style:font-size-asian="11pt" style:font-size-complex="11pt"/>
    </style:style>
    <style:style style:name="T77_58" style:family="text">
      <style:text-properties fo:font-size="11pt" style:font-size-asian="11pt" style:font-size-complex="11pt"/>
    </style:style>
    <style:style style:name="T77_59" style:family="text">
      <style:text-properties fo:font-size="11pt" style:font-size-asian="11pt" style:font-size-complex="11pt"/>
    </style:style>
    <style:style style:name="T77_60" style:family="text">
      <style:text-properties fo:font-size="11pt" style:font-size-asian="11pt" style:font-size-complex="11pt"/>
    </style:style>
    <style:style style:name="T77_61" style:family="text">
      <style:text-properties fo:font-size="11pt" style:font-size-asian="11pt" style:font-size-complex="11pt"/>
    </style:style>
    <style:style style:name="T77_62" style:family="text">
      <style:text-properties fo:font-size="11pt" style:font-size-asian="11pt" style:font-size-complex="11pt"/>
    </style:style>
    <style:style style:name="T77_63" style:family="text">
      <style:text-properties fo:font-size="11pt" style:font-size-asian="11pt" style:font-size-complex="11pt"/>
    </style:style>
    <style:style style:name="T77_64" style:family="text">
      <style:text-properties fo:font-size="11pt" style:font-size-asian="11pt" style:font-size-complex="11pt"/>
    </style:style>
    <style:style style:name="T77_65" style:family="text">
      <style:text-properties fo:font-size="11pt" style:font-size-asian="11pt" style:font-size-complex="11pt"/>
    </style:style>
    <style:style style:name="T77_66" style:family="text">
      <style:text-properties fo:font-size="11pt" style:font-size-asian="11pt" style:font-size-complex="11pt"/>
    </style:style>
    <style:style style:name="T77_67" style:family="text">
      <style:text-properties fo:font-size="11pt" style:font-size-asian="11pt" style:font-size-complex="11pt"/>
    </style:style>
    <style:style style:name="T77_68" style:family="text">
      <style:text-properties fo:font-size="11pt" style:font-size-asian="11pt" style:font-size-complex="11pt"/>
    </style:style>
    <style:style style:name="T77_69" style:family="text">
      <style:text-properties fo:font-size="11pt" style:font-size-asian="11pt" style:font-size-complex="11pt"/>
    </style:style>
    <style:style style:name="P7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80" style:family="paragraph" style:parent-style-name="Normal">
      <style:paragraph-properties style:text-autospace="none" fo:margin-top="0.071cm" style:punctuation-wrap="simple" fo:hyphenation-ladder-count="no-limit"/>
      <style:text-properties fo:hyphenate="false" fo:hyphenation-remain-char-count="2" fo:hyphenation-push-char-count="2"/>
    </style:style>
    <style:style style:name="T80_1" style:family="text">
      <style:text-properties fo:font-size="10pt" style:font-size-asian="10pt" style:font-name-complex="Arial" style:font-size-complex="10pt" fo:font-weight="bold" style:font-weight-asian="bold" style:letter-kerning="true"/>
    </style:style>
    <style:style style:name="P81" style:family="paragraph" style:parent-style-name="Normal">
      <style:paragraph-properties style:text-autospace="none" fo:margin-top="0.071cm" style:punctuation-wrap="simple" fo:hyphenation-ladder-count="no-limit"/>
      <style:text-properties fo:font-size="4pt" style:font-size-asian="4pt" style:font-name-complex="Arial" style:font-size-complex="4pt" fo:font-weight="bold" style:font-weight-asian="bold" fo:hyphenate="false" fo:hyphenation-remain-char-count="2" fo:hyphenation-push-char-count="2" style:letter-kerning="true"/>
    </style:style>
    <style:style style:name="P82" style:family="paragraph" style:parent-style-name="Normal">
      <style:paragraph-properties style:text-autospace="none" fo:text-align="justify" fo:margin-top="0.071cm" style:punctuation-wrap="simple" fo:hyphenation-ladder-count="no-limit"/>
      <style:text-properties fo:hyphenate="false" fo:hyphenation-remain-char-count="2" fo:hyphenation-push-char-count="2"/>
    </style:style>
    <style:style style:name="T82_1" style:family="text">
      <style:text-properties fo:font-size="11pt" style:font-size-asian="11pt" style:font-size-complex="11pt"/>
    </style:style>
    <style:style style:name="P83" style:family="paragraph" style:parent-style-name="Normal">
      <style:paragraph-properties style:text-autospace="none" fo:text-align="justify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P84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84_1" style:family="text">
      <style:text-properties fo:font-size="11pt" style:font-size-asian="11pt" style:font-size-complex="11pt"/>
    </style:style>
    <style:style style:name="P85" style:family="paragraph" style:parent-style-name="Normal">
      <style:paragraph-properties style:text-autospace="none" fo:text-align="justify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P86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86_1" style:family="text">
      <style:text-properties fo:font-size="11pt" style:font-size-asian="11pt" style:font-size-complex="11pt"/>
    </style:style>
    <style:style style:name="P87" style:family="paragraph" style:parent-style-name="Normal">
      <style:paragraph-properties style:text-autospace="none" fo:text-align="justify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P88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88_1" style:family="text">
      <style:text-properties fo:font-size="11pt" style:font-size-asian="11pt" style:font-size-complex="11pt"/>
    </style:style>
    <style:style style:name="T88_2" style:family="text">
      <style:text-properties fo:font-size="11pt" style:font-size-asian="11pt" style:font-size-complex="11pt"/>
    </style:style>
    <style:style style:name="T88_3" style:family="text">
      <style:text-properties fo:font-size="11pt" style:font-size-asian="11pt" style:font-size-complex="11pt"/>
    </style:style>
    <style:style style:name="T88_4" style:family="text">
      <style:text-properties fo:font-size="11pt" style:font-size-asian="11pt" style:font-size-complex="11pt"/>
    </style:style>
    <style:style style:name="T88_5" style:family="text">
      <style:text-properties fo:font-size="11pt" style:font-size-asian="11pt" style:font-size-complex="11pt"/>
    </style:style>
    <style:style style:name="T88_6" style:family="text">
      <style:text-properties fo:font-size="11pt" style:font-size-asian="11pt" style:font-size-complex="11pt"/>
    </style:style>
    <style:style style:name="T88_7" style:family="text">
      <style:text-properties fo:font-size="11pt" style:font-size-asian="11pt" style:font-size-complex="11pt"/>
    </style:style>
    <style:style style:name="P8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90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91" style:family="paragraph" style:parent-style-name="Normal"/>
    <style:style style:name="T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2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/>
    </style:style>
    <style:style style:name="P93" style:family="paragraph" style:parent-style-name="Normal">
      <style:paragraph-properties fo:text-align="justify" fo:margin-top="0.071cm"/>
    </style:style>
    <style:style style:name="T93_1" style:family="text">
      <style:text-properties fo:font-size="11pt" style:font-size-asian="11pt" style:font-name-complex="Arial" style:font-size-complex="11pt"/>
    </style:style>
    <style:style style:name="T93_2" style:family="text">
      <style:text-properties fo:font-size="11pt" style:font-size-asian="11pt" style:font-name-complex="Arial" style:font-size-complex="11pt"/>
    </style:style>
    <style:style style:name="T93_3" style:family="text">
      <style:text-properties fo:font-size="11pt" style:font-size-asian="11pt" style:font-name-complex="Arial" style:font-size-complex="11pt"/>
    </style:style>
    <style:style style:name="P94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/>
    </style:style>
    <style:style style:name="P95" style:family="paragraph" style:parent-style-name="Normal">
      <style:paragraph-properties fo:text-align="justify" fo:margin-top="0.071cm"/>
    </style:style>
    <style:style style:name="T95_1" style:family="text">
      <style:text-properties fo:font-size="11pt" style:font-size-asian="11pt" style:font-name-complex="Arial" style:font-size-complex="11pt"/>
    </style:style>
    <style:style style:name="T95_2" style:family="text">
      <style:text-properties fo:font-size="11pt" style:font-size-asian="11pt" style:font-name-complex="Arial" style:font-size-complex="11pt"/>
    </style:style>
    <style:style style:name="T95_3" style:family="text">
      <style:text-properties fo:font-size="11pt" style:font-size-asian="11pt" style:font-name-complex="Arial" style:font-size-complex="11pt"/>
    </style:style>
    <style:style style:name="T95_4" style:family="text">
      <style:text-properties fo:font-size="11pt" style:font-size-asian="11pt" style:font-name-complex="Arial" style:font-size-complex="11pt"/>
    </style:style>
    <style:style style:name="T95_5" style:family="text">
      <style:text-properties fo:font-size="11pt" style:font-size-asian="11pt" style:font-name-complex="Arial" style:font-size-complex="11pt"/>
    </style:style>
    <style:style style:name="T95_6" style:family="text">
      <style:text-properties fo:font-size="11pt" style:font-size-asian="11pt" style:font-name-complex="Arial" style:font-size-complex="11pt"/>
    </style:style>
    <style:style style:name="T95_7" style:family="text">
      <style:text-properties fo:font-size="11pt" style:font-size-asian="11pt" style:font-name-complex="Arial" style:font-size-complex="11pt"/>
    </style:style>
    <style:style style:name="T95_8" style:family="text">
      <style:text-properties fo:font-size="11pt" style:font-size-asian="11pt" style:font-name-complex="Arial" style:font-size-complex="11pt"/>
    </style:style>
    <style:style style:name="T95_9" style:family="text">
      <style:text-properties fo:font-size="11pt" style:font-size-asian="11pt" style:font-name-complex="Arial" style:font-size-complex="11pt"/>
    </style:style>
    <style:style style:name="T95_10" style:family="text">
      <style:text-properties fo:font-size="11pt" style:font-size-asian="11pt" style:font-name-complex="Arial" style:font-size-complex="11pt"/>
    </style:style>
    <style:style style:name="T95_11" style:family="text">
      <style:text-properties fo:font-size="11pt" style:font-size-asian="11pt" style:font-name-complex="Arial" style:font-size-complex="11pt"/>
    </style:style>
    <style:style style:name="T95_12" style:family="text">
      <style:text-properties fo:font-size="11pt" style:font-size-asian="11pt" style:font-name-complex="Arial" style:font-size-complex="11pt"/>
    </style:style>
    <style:style style:name="T95_13" style:family="text">
      <style:text-properties fo:font-size="11pt" style:font-size-asian="11pt" style:font-name-complex="Arial" style:font-size-complex="11pt"/>
    </style:style>
    <style:style style:name="T95_14" style:family="text">
      <style:text-properties fo:font-size="11pt" style:font-size-asian="11pt" style:font-name-complex="Arial" style:font-size-complex="11pt"/>
    </style:style>
    <style:style style:name="T95_15" style:family="text">
      <style:text-properties fo:font-size="11pt" style:font-size-asian="11pt" style:font-name-complex="Arial" style:font-size-complex="11pt"/>
    </style:style>
    <style:style style:name="T95_16" style:family="text">
      <style:text-properties fo:font-size="11pt" style:font-size-asian="11pt" style:font-name-complex="Arial" style:font-size-complex="11pt"/>
    </style:style>
    <style:style style:name="T95_17" style:family="text">
      <style:text-properties fo:font-size="11pt" style:font-size-asian="11pt" style:font-name-complex="Arial" style:font-size-complex="11pt"/>
    </style:style>
    <style:style style:name="T95_18" style:family="text">
      <style:text-properties fo:font-size="11pt" style:font-size-asian="11pt" style:font-name-complex="Arial" style:font-size-complex="11pt"/>
    </style:style>
    <style:style style:name="T95_19" style:family="text">
      <style:text-properties fo:font-size="11pt" style:font-size-asian="11pt" style:font-name-complex="Arial" style:font-size-complex="11pt"/>
    </style:style>
    <style:style style:name="P96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/>
    </style:style>
    <style:style style:name="P97" style:family="paragraph" style:parent-style-name="Normal">
      <style:paragraph-properties fo:text-align="justify" fo:margin-top="0.071cm"/>
    </style:style>
    <style:style style:name="T97_1" style:family="text">
      <style:text-properties fo:font-size="11pt" style:font-size-asian="11pt" style:font-name-complex="Arial" style:font-size-complex="11pt"/>
    </style:style>
    <style:style style:name="T97_2" style:family="text">
      <style:text-properties fo:font-size="11pt" style:font-size-asian="11pt" style:font-name-complex="Arial" style:font-size-complex="11pt"/>
    </style:style>
    <style:style style:name="T97_3" style:family="text">
      <style:text-properties fo:font-size="11pt" style:font-size-asian="11pt" style:font-name-complex="Arial" style:font-size-complex="11pt"/>
    </style:style>
    <style:style style:name="T97_4" style:family="text">
      <style:text-properties fo:font-size="11pt" style:font-size-asian="11pt" style:font-name-complex="Arial" style:font-size-complex="11pt"/>
    </style:style>
    <style:style style:name="T97_5" style:family="text">
      <style:text-properties fo:font-size="11pt" style:font-size-asian="11pt" style:font-name-complex="Arial" style:font-size-complex="11pt"/>
    </style:style>
    <style:style style:name="T97_6" style:family="text">
      <style:text-properties fo:font-size="11pt" style:font-size-asian="11pt" style:font-name-complex="Arial" style:font-size-complex="11pt"/>
    </style:style>
    <style:style style:name="T97_7" style:family="text">
      <style:text-properties fo:font-size="11pt" style:font-size-asian="11pt" style:font-name-complex="Arial" style:font-size-complex="11pt"/>
    </style:style>
    <style:style style:name="T97_8" style:family="text">
      <style:text-properties fo:font-size="11pt" style:font-size-asian="11pt" style:font-name-complex="Arial" style:font-size-complex="11pt"/>
    </style:style>
    <style:style style:name="T97_9" style:family="text">
      <style:text-properties fo:font-size="11pt" style:font-size-asian="11pt" style:font-name-complex="Arial" style:font-size-complex="11pt"/>
    </style:style>
    <style:style style:name="T97_10" style:family="text">
      <style:text-properties fo:font-size="11pt" style:font-size-asian="11pt" style:font-name-complex="Arial" style:font-size-complex="11pt"/>
    </style:style>
    <style:style style:name="T97_11" style:family="text">
      <style:text-properties fo:font-size="11pt" style:font-size-asian="11pt" style:font-name-complex="Arial" style:font-size-complex="11pt"/>
    </style:style>
    <style:style style:name="P98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/>
    </style:style>
    <style:style style:name="P99" style:family="paragraph" style:parent-style-name="Normal">
      <style:paragraph-properties fo:text-align="justify" fo:margin-top="0.071cm"/>
    </style:style>
    <style:style style:name="T99_1" style:family="text">
      <style:text-properties fo:font-size="11pt" style:font-size-asian="11pt" style:font-name-complex="Arial" style:font-size-complex="11pt"/>
    </style:style>
    <style:style style:name="T99_2" style:family="text">
      <style:text-properties fo:font-size="11pt" style:font-size-asian="11pt" style:font-name-complex="Arial" style:font-size-complex="11pt"/>
    </style:style>
    <style:style style:name="T99_3" style:family="text">
      <style:text-properties fo:font-size="11pt" style:font-size-asian="11pt" style:font-name-complex="Arial" style:font-size-complex="11pt"/>
    </style:style>
    <style:style style:name="T99_4" style:family="text">
      <style:text-properties fo:font-size="11pt" style:font-size-asian="11pt" style:font-name-complex="Arial" style:font-size-complex="11pt"/>
    </style:style>
    <style:style style:name="T99_5" style:family="text">
      <style:text-properties fo:font-size="11pt" style:font-size-asian="11pt" style:font-name-complex="Arial" style:font-size-complex="11pt"/>
    </style:style>
    <style:style style:name="T99_6" style:family="text">
      <style:text-properties fo:font-size="11pt" style:font-size-asian="11pt" style:font-name-complex="Arial" style:font-size-complex="11pt"/>
    </style:style>
    <style:style style:name="T99_7" style:family="text">
      <style:text-properties fo:font-size="11pt" style:font-size-asian="11pt" style:font-name-complex="Arial" style:font-size-complex="11pt"/>
    </style:style>
    <style:style style:name="T99_8" style:family="text">
      <style:text-properties fo:font-size="11pt" style:font-size-asian="11pt" style:font-name-complex="Arial" style:font-size-complex="11pt"/>
    </style:style>
    <style:style style:name="T99_9" style:family="text">
      <style:text-properties fo:font-size="11pt" style:font-size-asian="11pt" style:font-name-complex="Arial" style:font-size-complex="11pt"/>
    </style:style>
    <style:style style:name="T99_10" style:family="text">
      <style:text-properties fo:font-size="11pt" style:font-size-asian="11pt" style:font-name-complex="Arial" style:font-size-complex="11pt"/>
    </style:style>
    <style:style style:name="T99_11" style:family="text">
      <style:text-properties fo:font-size="11pt" style:font-size-asian="11pt" style:font-name-complex="Arial" style:font-size-complex="11pt"/>
    </style:style>
    <style:style style:name="T99_12" style:family="text">
      <style:text-properties fo:font-size="11pt" style:font-size-asian="11pt" style:font-name-complex="Arial" style:font-size-complex="11pt"/>
    </style:style>
    <style:style style:name="T99_13" style:family="text">
      <style:text-properties fo:font-size="11pt" style:font-size-asian="11pt" style:font-name-complex="Arial" style:font-size-complex="11pt"/>
    </style:style>
    <style:style style:name="T99_14" style:family="text">
      <style:text-properties fo:font-size="11pt" style:font-size-asian="11pt" style:font-name-complex="Arial" style:font-size-complex="11pt"/>
    </style:style>
    <style:style style:name="T99_15" style:family="text">
      <style:text-properties fo:font-size="11pt" style:font-size-asian="11pt" style:font-name-complex="Arial" style:font-size-complex="11pt"/>
    </style:style>
    <style:style style:name="T99_16" style:family="text">
      <style:text-properties fo:font-size="11pt" style:font-size-asian="11pt" style:font-name-complex="Arial" style:font-size-complex="11pt"/>
    </style:style>
    <style:style style:name="T99_17" style:family="text">
      <style:text-properties fo:font-size="11pt" style:font-size-asian="11pt" style:font-name-complex="Arial" style:font-size-complex="11pt"/>
    </style:style>
    <style:style style:name="T99_18" style:family="text">
      <style:text-properties fo:font-size="11pt" style:font-size-asian="11pt" style:font-name-complex="Arial" style:font-size-complex="11pt"/>
    </style:style>
    <style:style style:name="T99_19" style:family="text">
      <style:text-properties fo:font-size="11pt" style:font-size-asian="11pt" style:font-name-complex="Arial" style:font-size-complex="11pt"/>
    </style:style>
    <style:style style:name="T99_20" style:family="text">
      <style:text-properties fo:font-size="11pt" style:font-size-asian="11pt" style:font-name-complex="Arial" style:font-size-complex="11pt"/>
    </style:style>
    <style:style style:name="T99_21" style:family="text">
      <style:text-properties fo:font-size="11pt" style:font-size-asian="11pt" style:font-name-complex="Arial" style:font-size-complex="11pt"/>
    </style:style>
    <style:style style:name="T99_22" style:family="text">
      <style:text-properties fo:font-size="11pt" style:font-size-asian="11pt" style:font-name-complex="Arial" style:font-size-complex="11pt"/>
    </style:style>
    <style:style style:name="T99_23" style:family="text">
      <style:text-properties fo:font-size="11pt" style:font-size-asian="11pt" style:font-name-complex="Arial" style:font-size-complex="11pt"/>
    </style:style>
    <style:style style:name="P100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/>
    </style:style>
    <style:style style:name="P101" style:family="paragraph" style:parent-style-name="Normal">
      <style:paragraph-properties fo:text-align="justify" fo:margin-top="0.071cm"/>
    </style:style>
    <style:style style:name="T101_1" style:family="text">
      <style:text-properties fo:font-size="11pt" style:font-size-asian="11pt" style:font-name-complex="Arial" style:font-size-complex="11pt"/>
    </style:style>
    <style:style style:name="T101_2" style:family="text">
      <style:text-properties fo:font-size="11pt" style:font-size-asian="11pt" style:font-name-complex="Arial" style:font-size-complex="11pt"/>
    </style:style>
    <style:style style:name="T101_3" style:family="text">
      <style:text-properties fo:font-size="11pt" style:font-size-asian="11pt" style:font-name-complex="Arial" style:font-size-complex="11pt"/>
    </style:style>
    <style:style style:name="T101_4" style:family="text">
      <style:text-properties fo:font-size="11pt" style:font-size-asian="11pt" style:font-name-complex="Arial" style:font-size-complex="11pt"/>
    </style:style>
    <style:style style:name="T101_5" style:family="text">
      <style:text-properties fo:font-size="11pt" style:font-size-asian="11pt" style:font-name-complex="Arial" style:font-size-complex="11pt"/>
    </style:style>
    <style:style style:name="T101_6" style:family="text">
      <style:text-properties fo:font-size="11pt" style:font-size-asian="11pt" style:font-name-complex="Arial" style:font-size-complex="11pt"/>
    </style:style>
    <style:style style:name="T101_7" style:family="text">
      <style:text-properties fo:font-size="11pt" style:font-size-asian="11pt" style:font-name-complex="Arial" style:font-size-complex="11pt"/>
    </style:style>
    <style:style style:name="T101_8" style:family="text">
      <style:text-properties fo:font-size="11pt" style:font-size-asian="11pt" style:font-name-complex="Arial" style:font-size-complex="11pt"/>
    </style:style>
    <style:style style:name="T101_9" style:family="text">
      <style:text-properties fo:font-size="11pt" style:font-size-asian="11pt" style:font-name-complex="Arial" style:font-size-complex="11pt"/>
    </style:style>
    <style:style style:name="T101_10" style:family="text">
      <style:text-properties fo:font-size="11pt" style:font-size-asian="11pt" style:font-name-complex="Arial" style:font-size-complex="11pt"/>
    </style:style>
    <style:style style:name="T101_11" style:family="text">
      <style:text-properties fo:font-size="11pt" style:font-size-asian="11pt" style:font-name-complex="Arial" style:font-size-complex="11pt"/>
    </style:style>
    <style:style style:name="T101_12" style:family="text">
      <style:text-properties fo:font-size="11pt" style:font-size-asian="11pt" style:font-name-complex="Arial" style:font-size-complex="11pt"/>
    </style:style>
    <style:style style:name="T101_13" style:family="text">
      <style:text-properties fo:font-size="11pt" style:font-size-asian="11pt" style:font-name-complex="Arial" style:font-size-complex="11pt"/>
    </style:style>
    <style:style style:name="T101_14" style:family="text">
      <style:text-properties fo:font-size="11pt" style:font-size-asian="11pt" style:font-name-complex="Arial" style:font-size-complex="11pt"/>
    </style:style>
    <style:style style:name="T101_15" style:family="text">
      <style:text-properties fo:font-size="11pt" style:font-size-asian="11pt" style:font-name-complex="Arial" style:font-size-complex="11pt"/>
    </style:style>
    <style:style style:name="T101_16" style:family="text">
      <style:text-properties fo:font-size="11pt" style:font-size-asian="11pt" style:font-name-complex="Arial" style:font-size-complex="11pt"/>
    </style:style>
    <style:style style:name="T101_17" style:family="text">
      <style:text-properties fo:font-size="11pt" style:font-size-asian="11pt" style:font-name-complex="Arial" style:font-size-complex="11pt"/>
    </style:style>
    <style:style style:name="T101_18" style:family="text">
      <style:text-properties fo:font-size="11pt" style:font-size-asian="11pt" style:font-name-complex="Arial" style:font-size-complex="11pt"/>
    </style:style>
    <style:style style:name="T101_19" style:family="text">
      <style:text-properties fo:font-size="11pt" style:font-size-asian="11pt" style:font-name-complex="Arial" style:font-size-complex="11pt"/>
    </style:style>
    <style:style style:name="T101_20" style:family="text">
      <style:text-properties fo:font-size="11pt" style:font-size-asian="11pt" style:font-name-complex="Arial" style:font-size-complex="11pt"/>
    </style:style>
    <style:style style:name="T101_21" style:family="text">
      <style:text-properties fo:font-size="11pt" style:font-size-asian="11pt" style:font-name-complex="Arial" style:font-size-complex="11pt"/>
    </style:style>
    <style:style style:name="T101_22" style:family="text">
      <style:text-properties fo:font-size="11pt" style:font-size-asian="11pt" style:font-name-complex="Arial" style:font-size-complex="11pt"/>
    </style:style>
    <style:style style:name="T101_23" style:family="text">
      <style:text-properties fo:font-size="11pt" style:font-size-asian="11pt" style:font-name-complex="Arial" style:font-size-complex="11pt"/>
    </style:style>
    <style:style style:name="T101_24" style:family="text">
      <style:text-properties fo:font-size="11pt" style:font-size-asian="11pt" style:font-name-complex="Arial" style:font-size-complex="11pt"/>
    </style:style>
    <style:style style:name="T101_25" style:family="text">
      <style:text-properties fo:font-size="11pt" style:font-size-asian="11pt" style:font-name-complex="Arial" style:font-size-complex="11pt"/>
    </style:style>
    <style:style style:name="T101_26" style:family="text">
      <style:text-properties fo:font-size="11pt" style:font-size-asian="11pt" style:font-name-complex="Arial" style:font-size-complex="11pt"/>
    </style:style>
    <style:style style:name="T101_27" style:family="text">
      <style:text-properties fo:font-size="11pt" style:font-size-asian="11pt" style:font-name-complex="Arial" style:font-size-complex="11pt"/>
    </style:style>
    <style:style style:name="T101_28" style:family="text">
      <style:text-properties fo:font-size="11pt" style:font-size-asian="11pt" style:font-name-complex="Arial" style:font-size-complex="11pt"/>
    </style:style>
    <style:style style:name="P102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/>
    </style:style>
    <style:style style:name="P103" style:family="paragraph" style:parent-style-name="Normal">
      <style:paragraph-properties fo:text-align="justify" fo:margin-top="0.071cm"/>
    </style:style>
    <style:style style:name="T103_1" style:family="text">
      <style:text-properties fo:font-size="11pt" style:font-size-asian="11pt" style:font-name-complex="Arial" style:font-size-complex="11pt"/>
    </style:style>
    <style:style style:name="T103_2" style:family="text">
      <style:text-properties fo:font-size="11pt" style:font-size-asian="11pt" style:font-name-complex="Arial" style:font-size-complex="11pt"/>
    </style:style>
    <style:style style:name="T103_3" style:family="text">
      <style:text-properties fo:font-size="11pt" style:font-size-asian="11pt" style:font-name-complex="Arial" style:font-size-complex="11pt"/>
    </style:style>
    <style:style style:name="T103_4" style:family="text">
      <style:text-properties fo:font-size="11pt" style:font-size-asian="11pt" style:font-name-complex="Arial" style:font-size-complex="11pt"/>
    </style:style>
    <style:style style:name="T103_5" style:family="text">
      <style:text-properties fo:font-size="11pt" style:font-size-asian="11pt" style:font-name-complex="Arial" style:font-size-complex="11pt"/>
    </style:style>
    <style:style style:name="T103_6" style:family="text">
      <style:text-properties fo:font-size="11pt" style:font-size-asian="11pt" style:font-name-complex="Arial" style:font-size-complex="11pt"/>
    </style:style>
    <style:style style:name="T103_7" style:family="text">
      <style:text-properties fo:font-size="11pt" style:font-size-asian="11pt" style:font-name-complex="Arial" style:font-size-complex="11pt"/>
    </style:style>
    <style:style style:name="T103_8" style:family="text">
      <style:text-properties fo:font-size="11pt" style:font-size-asian="11pt" style:font-name-complex="Arial" style:font-size-complex="11pt"/>
    </style:style>
    <style:style style:name="T103_9" style:family="text">
      <style:text-properties fo:font-size="11pt" style:font-size-asian="11pt" style:font-name-complex="Arial" style:font-size-complex="11pt"/>
    </style:style>
    <style:style style:name="T103_10" style:family="text">
      <style:text-properties fo:font-size="11pt" style:font-size-asian="11pt" style:font-name-complex="Arial" style:font-size-complex="11pt"/>
    </style:style>
    <style:style style:name="T103_11" style:family="text">
      <style:text-properties fo:font-size="11pt" style:font-size-asian="11pt" style:font-name-complex="Arial" style:font-size-complex="11pt"/>
    </style:style>
    <style:style style:name="T103_12" style:family="text">
      <style:text-properties fo:font-size="11pt" style:font-size-asian="11pt" style:font-name-complex="Arial" style:font-size-complex="11pt"/>
    </style:style>
    <style:style style:name="T103_13" style:family="text">
      <style:text-properties fo:font-size="11pt" style:font-size-asian="11pt" style:font-name-complex="Arial" style:font-size-complex="11pt"/>
    </style:style>
    <style:style style:name="T103_14" style:family="text">
      <style:text-properties fo:font-size="11pt" style:font-size-asian="11pt" style:font-name-complex="Arial" style:font-size-complex="11pt"/>
    </style:style>
    <style:style style:name="T103_15" style:family="text">
      <style:text-properties fo:font-size="11pt" style:font-size-asian="11pt" style:font-name-complex="Arial" style:font-size-complex="11pt"/>
    </style:style>
    <style:style style:name="T103_16" style:family="text">
      <style:text-properties fo:font-size="11pt" style:font-size-asian="11pt" style:font-name-complex="Arial" style:font-size-complex="11pt"/>
    </style:style>
    <style:style style:name="P104" style:family="paragraph" style:parent-style-name="Normal">
      <style:paragraph-properties fo:margin-top="0.071cm" fo:margin-bottom="0.071cm"/>
      <style:text-properties fo:font-size="11pt" style:font-size-asian="11pt" style:font-name-complex="Arial" style:font-size-complex="11pt"/>
    </style:style>
    <style:style style:name="P105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5_1" style:family="text">
      <style:text-properties fo:font-size="11pt" style:font-size-asian="11pt" style:font-size-complex="11pt" fo:font-weight="bold" style:font-weight-asian="bold" style:font-weight-complex="bold"/>
    </style:style>
    <style:style style:name="P106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107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7_1" style:family="text">
      <style:text-properties fo:font-size="11pt" style:font-size-asian="11pt" style:font-name-complex="Arial" style:font-size-complex="11pt"/>
    </style:style>
    <style:style style:name="T107_2" style:family="text">
      <style:text-properties fo:font-size="11pt" style:font-size-asian="11pt" style:font-name-complex="Arial" style:font-size-complex="11pt"/>
    </style:style>
    <style:style style:name="T107_3" style:family="text">
      <style:text-properties fo:font-size="11pt" style:font-size-asian="11pt" style:font-name-complex="Arial" style:font-size-complex="11pt"/>
    </style:style>
    <style:style style:name="T107_4" style:family="text">
      <style:text-properties fo:font-size="11pt" style:font-size-asian="11pt" style:font-name-complex="Arial" style:font-size-complex="11pt"/>
    </style:style>
    <style:style style:name="T107_5" style:family="text">
      <style:text-properties fo:font-size="11pt" style:font-size-asian="11pt" style:font-name-complex="Arial" style:font-size-complex="11pt"/>
    </style:style>
    <style:style style:name="T107_6" style:family="text">
      <style:text-properties fo:font-size="11pt" style:font-size-asian="11pt" style:font-name-complex="Arial" style:font-size-complex="11pt"/>
    </style:style>
    <style:style style:name="T107_7" style:family="text">
      <style:text-properties fo:font-size="11pt" style:font-size-asian="11pt" style:font-name-complex="Arial" style:font-size-complex="11pt"/>
    </style:style>
    <style:style style:name="T107_8" style:family="text">
      <style:text-properties fo:font-size="11pt" style:font-size-asian="11pt" style:font-name-complex="Arial" style:font-size-complex="11pt"/>
    </style:style>
    <style:style style:name="T107_9" style:family="text">
      <style:text-properties fo:font-size="11pt" style:font-size-asian="11pt" style:font-name-complex="Arial" style:font-size-complex="11pt"/>
    </style:style>
    <style:style style:name="T107_10" style:family="text">
      <style:text-properties fo:font-size="11pt" style:font-size-asian="11pt" style:font-name-complex="Arial" style:font-size-complex="11pt"/>
    </style:style>
    <style:style style:name="T107_11" style:family="text">
      <style:text-properties fo:font-size="11pt" style:font-size-asian="11pt" style:font-name-complex="Arial" style:font-size-complex="11pt"/>
    </style:style>
    <style:style style:name="T107_12" style:family="text">
      <style:text-properties fo:font-size="11pt" style:font-size-asian="11pt" style:font-name-complex="Arial" style:font-size-complex="11pt"/>
    </style:style>
    <style:style style:name="T107_13" style:family="text">
      <style:text-properties fo:font-size="11pt" style:font-size-asian="11pt" style:font-name-complex="Arial" style:font-size-complex="11pt"/>
    </style:style>
    <style:style style:name="T107_14" style:family="text">
      <style:text-properties fo:font-size="11pt" style:font-size-asian="11pt" style:font-name-complex="Arial" style:font-size-complex="11pt"/>
    </style:style>
    <style:style style:name="T107_15" style:family="text">
      <style:text-properties fo:font-size="11pt" style:font-size-asian="11pt" style:font-name-complex="Arial" style:font-size-complex="11pt"/>
    </style:style>
    <style:style style:name="T107_16" style:family="text">
      <style:text-properties fo:font-size="11pt" style:font-size-asian="11pt" style:font-name-complex="Arial" style:font-size-complex="11pt"/>
    </style:style>
    <style:style style:name="T107_17" style:family="text">
      <style:text-properties fo:font-size="11pt" style:font-size-asian="11pt" style:font-name-complex="Arial" style:font-size-complex="11pt"/>
    </style:style>
    <style:style style:name="P10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fo:font-size="11pt" style:font-size-asian="11pt" style:font-name-complex="Arial" style:font-size-complex="11pt"/>
    </style:style>
    <style:style style:name="P11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10_1" style:family="text">
      <style:text-properties fo:font-size="11pt" style:font-size-asian="11pt" style:font-name-complex="Arial" style:font-size-complex="11pt"/>
    </style:style>
    <style:style style:name="T110_2" style:family="text">
      <style:text-properties fo:font-size="11pt" style:font-size-asian="11pt" style:font-name-complex="Arial" style:font-size-complex="11pt"/>
    </style:style>
    <style:style style:name="P11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11_1" style:family="text">
      <style:text-properties fo:font-size="11pt" style:font-size-asian="11pt" style:font-name-complex="Arial" style:font-size-complex="11pt"/>
    </style:style>
    <style:style style:name="T111_2" style:family="text">
      <style:text-properties fo:font-size="11pt" style:font-size-asian="11pt" style:font-name-complex="Arial" style:font-size-complex="11pt"/>
    </style:style>
    <style:style style:name="P11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12_1" style:family="text">
      <style:text-properties fo:font-size="11pt" style:font-size-asian="11pt" style:font-name-complex="Arial" style:font-size-complex="11pt"/>
    </style:style>
    <style:style style:name="T112_2" style:family="text">
      <style:text-properties fo:font-size="11pt" style:font-size-asian="11pt" style:font-name-complex="Arial" style:font-size-complex="11pt"/>
    </style:style>
    <style:style style:name="P11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13_1" style:family="text">
      <style:text-properties fo:font-size="11pt" style:font-size-asian="11pt" style:font-name-complex="Arial" style:font-size-complex="11pt"/>
    </style:style>
    <style:style style:name="T113_2" style:family="text">
      <style:text-properties fo:font-size="11pt" style:font-size-asian="11pt" style:font-name-complex="Arial" style:font-size-complex="11pt"/>
    </style:style>
    <style:style style:name="T113_3" style:family="text">
      <style:text-properties fo:font-size="11pt" style:font-size-asian="11pt" style:font-name-complex="Arial" style:font-size-complex="11pt"/>
    </style:style>
    <style:style style:name="P11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14_1" style:family="text">
      <style:text-properties fo:font-size="11pt" style:font-size-asian="11pt" style:font-name-complex="Arial" style:font-size-complex="11pt"/>
    </style:style>
    <style:style style:name="T114_2" style:family="text">
      <style:text-properties fo:font-size="11pt" style:font-size-asian="11pt" style:font-name-complex="Arial" style:font-size-complex="11pt"/>
    </style:style>
    <style:style style:name="T114_3" style:family="text">
      <style:text-properties fo:font-size="11pt" style:font-size-asian="11pt" style:font-name-complex="Arial" style:font-size-complex="11pt"/>
    </style:style>
    <style:style style:name="P115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P11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16_1" style:family="text">
      <style:text-properties fo:font-style="normal" style:font-style-asian="normal"/>
    </style:style>
    <style:style style:name="P11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8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font-size="11pt" style:font-size-asian="11pt" style:font-name-complex="Arial" style:font-size-complex="11pt"/>
    </style:style>
    <style:style style:name="T120_2" style:family="text">
      <style:text-properties fo:font-size="11pt" style:font-size-asian="11pt" style:font-name-complex="Arial" style:font-size-complex="11pt"/>
    </style:style>
    <style:style style:name="T120_3" style:family="text">
      <style:text-properties fo:font-size="11pt" style:font-size-asian="11pt" style:font-name-complex="Arial" style:font-size-complex="11pt"/>
    </style:style>
    <style:style style:name="T120_4" style:family="text">
      <style:text-properties fo:font-size="11pt" style:font-size-asian="11pt" style:font-name-complex="Arial" style:font-size-complex="11pt"/>
    </style:style>
    <style:style style:name="T120_5" style:family="text">
      <style:text-properties fo:font-size="11pt" style:font-size-asian="11pt" style:font-name-complex="Arial" style:font-size-complex="11pt"/>
    </style:style>
    <style:style style:name="T120_6" style:family="text">
      <style:text-properties fo:font-size="11pt" style:font-size-asian="11pt" style:font-name-complex="Arial" style:font-size-complex="11pt"/>
    </style:style>
    <style:style style:name="T120_7" style:family="text">
      <style:text-properties fo:font-size="11pt" style:font-size-asian="11pt" style:font-name-complex="Arial" style:font-size-complex="11pt"/>
    </style:style>
    <style:style style:name="T120_8" style:family="text">
      <style:text-properties fo:font-size="11pt" style:font-size-asian="11pt" style:font-name-complex="Arial" style:font-size-complex="11pt"/>
    </style:style>
    <style:style style:name="T120_9" style:family="text">
      <style:text-properties fo:font-size="11pt" style:font-size-asian="11pt" style:font-name-complex="Arial" style:font-size-complex="11pt"/>
    </style:style>
    <style:style style:name="P12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fo:font-size="11pt" style:font-size-asian="11pt" style:font-name-complex="Arial" style:font-size-complex="11pt"/>
    </style:style>
    <style:style style:name="T122_2" style:family="text">
      <style:text-properties fo:font-size="11pt" style:font-size-asian="11pt" style:font-name-complex="Arial" style:font-size-complex="11pt"/>
    </style:style>
    <style:style style:name="T122_3" style:family="text">
      <style:text-properties fo:font-size="11pt" style:font-size-asian="11pt" style:font-name-complex="Arial" style:font-size-complex="11pt"/>
    </style:style>
    <style:style style:name="T122_4" style:family="text">
      <style:text-properties fo:font-size="11pt" style:font-size-asian="11pt" style:font-name-complex="Arial" style:font-size-complex="11pt"/>
    </style:style>
    <style:style style:name="T122_5" style:family="text">
      <style:text-properties fo:font-size="11pt" style:font-size-asian="11pt" style:font-name-complex="Arial" style:font-size-complex="11pt"/>
    </style:style>
    <style:style style:name="T122_6" style:family="text">
      <style:text-properties fo:font-size="11pt" style:font-size-asian="11pt" style:font-name-complex="Arial" style:font-size-complex="11pt"/>
    </style:style>
    <style:style style:name="T122_7" style:family="text">
      <style:text-properties fo:font-size="11pt" style:font-size-asian="11pt" style:font-name-complex="Arial" style:font-size-complex="11pt"/>
    </style:style>
    <style:style style:name="T122_8" style:family="text">
      <style:text-properties fo:font-size="11pt" style:font-size-asian="11pt" style:font-name-complex="Arial" style:font-size-complex="11pt"/>
    </style:style>
    <style:style style:name="T122_9" style:family="text">
      <style:text-properties fo:font-size="11pt" style:font-size-asian="11pt" style:font-name-complex="Arial" style:font-size-complex="11pt"/>
    </style:style>
    <style:style style:name="T122_10" style:family="text">
      <style:text-properties fo:font-size="11pt" style:font-size-asian="11pt" style:font-name-complex="Arial" style:font-size-complex="11pt"/>
    </style:style>
    <style:style style:name="P12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fo:font-size="11pt" style:font-size-asian="11pt" style:font-name-complex="Arial" style:font-size-complex="11pt"/>
    </style:style>
    <style:style style:name="T124_2" style:family="text">
      <style:text-properties fo:font-size="11pt" style:font-size-asian="11pt" style:font-name-complex="Arial" style:font-size-complex="11pt"/>
    </style:style>
    <style:style style:name="P12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fo:font-size="11pt" style:font-size-asian="11pt" style:font-name-complex="Arial" style:font-size-complex="11pt"/>
    </style:style>
    <style:style style:name="T126_2" style:family="text">
      <style:text-properties fo:font-size="11pt" style:font-size-asian="11pt" style:font-name-complex="Arial" style:font-size-complex="11pt"/>
    </style:style>
    <style:style style:name="T126_3" style:family="text">
      <style:text-properties fo:font-size="11pt" style:font-size-asian="11pt" style:font-name-complex="Arial" style:font-size-complex="11pt"/>
    </style:style>
    <style:style style:name="T126_4" style:family="text">
      <style:text-properties fo:font-size="11pt" style:font-size-asian="11pt" style:font-name-complex="Arial" style:font-size-complex="11pt"/>
    </style:style>
    <style:style style:name="T126_5" style:family="text">
      <style:text-properties fo:font-size="11pt" style:font-size-asian="11pt" style:font-name-complex="Arial" style:font-size-complex="11pt"/>
    </style:style>
    <style:style style:name="T126_6" style:family="text">
      <style:text-properties fo:font-size="11pt" style:font-size-asian="11pt" style:font-name-complex="Arial" style:font-size-complex="11pt"/>
    </style:style>
    <style:style style:name="T126_7" style:family="text">
      <style:text-properties fo:font-size="11pt" style:font-size-asian="11pt" style:font-name-complex="Arial" style:font-size-complex="11pt"/>
    </style:style>
    <style:style style:name="T126_8" style:family="text">
      <style:text-properties fo:font-size="11pt" style:font-size-asian="11pt" style:font-name-complex="Arial" style:font-size-complex="11pt"/>
    </style:style>
    <style:style style:name="T126_9" style:family="text">
      <style:text-properties fo:font-size="11pt" style:font-size-asian="11pt" style:font-name-complex="Arial" style:font-size-complex="11pt"/>
    </style:style>
    <style:style style:name="T126_10" style:family="text">
      <style:text-properties fo:font-size="11pt" style:font-size-asian="11pt" style:font-name-complex="Arial" style:font-size-complex="11pt"/>
    </style:style>
    <style:style style:name="T126_11" style:family="text">
      <style:text-properties fo:font-size="11pt" style:font-size-asian="11pt" style:font-name-complex="Arial" style:font-size-complex="11pt"/>
    </style:style>
    <style:style style:name="T126_12" style:family="text">
      <style:text-properties fo:font-size="11pt" style:font-size-asian="11pt" style:font-name-complex="Arial" style:font-size-complex="11pt"/>
    </style:style>
    <style:style style:name="T126_13" style:family="text">
      <style:text-properties fo:font-size="11pt" style:font-size-asian="11pt" style:font-name-complex="Arial" style:font-size-complex="11pt"/>
    </style:style>
    <style:style style:name="T126_14" style:family="text">
      <style:text-properties fo:font-size="11pt" style:font-size-asian="11pt" style:font-name-complex="Arial" style:font-size-complex="11pt"/>
    </style:style>
    <style:style style:name="T126_15" style:family="text">
      <style:text-properties fo:font-size="11pt" style:font-size-asian="11pt" style:font-name-complex="Arial" style:font-size-complex="11pt"/>
    </style:style>
    <style:style style:name="T126_16" style:family="text">
      <style:text-properties fo:font-size="11pt" style:font-size-asian="11pt" style:font-name-complex="Arial" style:font-size-complex="11pt"/>
    </style:style>
    <style:style style:name="T126_17" style:family="text">
      <style:text-properties fo:font-size="11pt" style:font-size-asian="11pt" style:font-name-complex="Arial" style:font-size-complex="11pt"/>
    </style:style>
    <style:style style:name="T126_18" style:family="text">
      <style:text-properties fo:font-size="11pt" style:font-size-asian="11pt" style:font-name-complex="Arial" style:font-size-complex="11pt"/>
    </style:style>
    <style:style style:name="T126_19" style:family="text">
      <style:text-properties fo:font-size="11pt" style:font-size-asian="11pt" style:font-name-complex="Arial" style:font-size-complex="11pt"/>
    </style:style>
    <style:style style:name="T126_20" style:family="text">
      <style:text-properties fo:font-size="11pt" style:font-size-asian="11pt" style:font-name-complex="Arial" style:font-size-complex="11pt"/>
    </style:style>
    <style:style style:name="T126_21" style:family="text">
      <style:text-properties fo:font-size="11pt" style:font-size-asian="11pt" style:font-name-complex="Arial" style:font-size-complex="11pt"/>
    </style:style>
    <style:style style:name="T126_22" style:family="text">
      <style:text-properties fo:font-size="11pt" style:font-size-asian="11pt" style:font-name-complex="Arial" style:font-size-complex="11pt"/>
    </style:style>
    <style:style style:name="T126_23" style:family="text">
      <style:text-properties fo:font-size="11pt" style:font-size-asian="11pt" style:font-name-complex="Arial" style:font-size-complex="11pt"/>
    </style:style>
    <style:style style:name="P12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fo:font-size="11pt" style:font-size-asian="11pt" style:font-name-complex="Arial" style:font-size-complex="11pt"/>
    </style:style>
    <style:style style:name="T128_2" style:family="text">
      <style:text-properties fo:font-size="11pt" style:font-size-asian="11pt" style:font-name-complex="Arial" style:font-size-complex="11pt"/>
    </style:style>
    <style:style style:name="T128_3" style:family="text">
      <style:text-properties fo:font-size="11pt" style:font-size-asian="11pt" style:font-name-complex="Arial" style:font-size-complex="11pt"/>
    </style:style>
    <style:style style:name="T128_4" style:family="text">
      <style:text-properties fo:font-size="11pt" style:font-size-asian="11pt" style:font-name-complex="Arial" style:font-size-complex="11pt"/>
    </style:style>
    <style:style style:name="T128_5" style:family="text">
      <style:text-properties fo:font-size="11pt" style:font-size-asian="11pt" style:font-name-complex="Arial" style:font-size-complex="11pt"/>
    </style:style>
    <style:style style:name="T128_6" style:family="text">
      <style:text-properties fo:font-size="11pt" style:font-size-asian="11pt" style:font-name-complex="Arial" style:font-size-complex="11pt"/>
    </style:style>
    <style:style style:name="T128_7" style:family="text">
      <style:text-properties fo:font-size="11pt" style:font-size-asian="11pt" style:font-name-complex="Arial" style:font-size-complex="11pt"/>
    </style:style>
    <style:style style:name="T128_8" style:family="text">
      <style:text-properties fo:font-size="11pt" style:font-size-asian="11pt" style:font-name-complex="Arial" style:font-size-complex="11pt"/>
    </style:style>
    <style:style style:name="T128_9" style:family="text">
      <style:text-properties fo:font-size="11pt" style:font-size-asian="11pt" style:font-name-complex="Arial" style:font-size-complex="11pt"/>
    </style:style>
    <style:style style:name="T128_10" style:family="text">
      <style:text-properties fo:font-size="11pt" style:font-size-asian="11pt" style:font-name-complex="Arial" style:font-size-complex="11pt"/>
    </style:style>
    <style:style style:name="T128_11" style:family="text">
      <style:text-properties fo:font-size="11pt" style:font-size-asian="11pt" style:font-name-complex="Arial" style:font-size-complex="11pt"/>
    </style:style>
    <style:style style:name="T128_12" style:family="text">
      <style:text-properties fo:font-size="11pt" style:font-size-asian="11pt" style:font-name-complex="Arial" style:font-size-complex="11pt"/>
    </style:style>
    <style:style style:name="T128_13" style:family="text">
      <style:text-properties fo:font-size="11pt" style:font-size-asian="11pt" style:font-name-complex="Arial" style:font-size-complex="11pt"/>
    </style:style>
    <style:style style:name="T128_14" style:family="text">
      <style:text-properties fo:font-size="11pt" style:font-size-asian="11pt" style:font-name-complex="Arial" style:font-size-complex="11pt"/>
    </style:style>
    <style:style style:name="T128_15" style:family="text">
      <style:text-properties fo:font-size="11pt" style:font-size-asian="11pt" style:font-name-complex="Arial" style:font-size-complex="11pt"/>
    </style:style>
    <style:style style:name="P12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30" style:family="paragraph" style:parent-style-name="Normal"/>
    <style:style style:name="T1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0_2" style:family="text">
      <style:text-properties fo:font-size="11pt" style:font-size-asian="11pt" style:font-name-complex="Arial" style:font-size-complex="11pt"/>
    </style:style>
    <style:style style:name="P131" style:family="paragraph" style:parent-style-name="Normal">
      <style:text-properties fo:background-color="#ffff00" fo:color="#000000" fo:font-size="11pt" style:font-size-asian="11pt" style:font-size-complex="11pt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fo:color="#000000" fo:font-size="11pt" style:font-size-asian="11pt" style:font-size-complex="11pt"/>
    </style:style>
    <style:style style:name="T132_2" style:family="text">
      <style:text-properties fo:color="#000000" fo:font-size="11pt" style:font-size-asian="11pt" style:font-size-complex="11pt"/>
    </style:style>
    <style:style style:name="T132_3" style:family="text">
      <style:text-properties fo:color="#000000" fo:font-size="11pt" style:font-size-asian="11pt" style:font-size-complex="11pt"/>
    </style:style>
    <style:style style:name="T132_4" style:family="text">
      <style:text-properties fo:color="#000000" fo:font-size="11pt" style:font-size-asian="11pt" style:font-size-complex="11pt"/>
    </style:style>
    <style:style style:name="T132_5" style:family="text">
      <style:text-properties fo:color="#000000" fo:font-size="11pt" style:font-size-asian="11pt" style:font-size-complex="11pt"/>
    </style:style>
    <style:style style:name="T132_6" style:family="text">
      <style:text-properties fo:color="#000000" fo:font-size="11pt" style:font-size-asian="11pt" style:font-size-complex="11pt"/>
    </style:style>
    <style:style style:name="T132_7" style:family="text">
      <style:text-properties fo:color="#000000" fo:font-size="11pt" style:font-size-asian="11pt" style:font-size-complex="11pt"/>
    </style:style>
    <style:style style:name="T132_8" style:family="text">
      <style:text-properties fo:color="#000000" fo:font-size="11pt" style:font-size-asian="11pt" style:font-size-complex="11pt"/>
    </style:style>
    <style:style style:name="T132_9" style:family="text">
      <style:text-properties fo:color="#000000" fo:font-size="11pt" style:font-size-asian="11pt" style:font-size-complex="11pt"/>
    </style:style>
    <style:style style:name="T132_10" style:family="text">
      <style:text-properties fo:color="#000000" fo:font-size="11pt" style:font-size-asian="11pt" style:font-size-complex="11pt"/>
    </style:style>
    <style:style style:name="T132_11" style:family="text">
      <style:text-properties fo:color="#000000" fo:font-size="11pt" style:font-size-asian="11pt" style:font-size-complex="11pt"/>
    </style:style>
    <style:style style:name="T132_12" style:family="text">
      <style:text-properties fo:color="#000000" fo:font-size="11pt" style:font-size-asian="11pt" style:font-size-complex="11pt"/>
    </style:style>
    <style:style style:name="T132_13" style:family="text">
      <style:text-properties fo:color="#000000" fo:font-size="11pt" style:font-size-asian="11pt" style:font-size-complex="11pt"/>
    </style:style>
    <style:style style:name="T132_14" style:family="text">
      <style:text-properties fo:color="#000000" fo:font-size="11pt" style:font-size-asian="11pt" style:font-size-complex="11pt"/>
    </style:style>
    <style:style style:name="T132_15" style:family="text">
      <style:text-properties fo:color="#000000" fo:font-size="11pt" style:font-size-asian="11pt" style:font-size-complex="11pt"/>
    </style:style>
    <style:style style:name="P133" style:family="paragraph" style:parent-style-name="Normal">
      <style:text-properties fo:color="#000000" fo:font-size="10pt" style:font-size-asian="10pt" style:font-size-complex="10pt"/>
    </style:style>
    <style:style style:name="P134" style:family="paragraph" style:parent-style-name="Normal"/>
    <style:style style:name="T134_1" style:family="text">
      <style:text-properties fo:font-size="11pt" style:font-size-asian="11pt" style:font-name-complex="Arial" style:font-size-complex="11pt" fo:font-weight="bold" style:font-weight-asian="bold"/>
    </style:style>
    <style:style style:name="P135" style:family="paragraph" style:parent-style-name="Normal">
      <style:text-properties fo:font-size="11pt" style:font-size-asian="11pt" style:font-name-complex="Arial" style:font-size-complex="11pt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fo:font-size="11pt" style:font-size-asian="11pt" style:font-name-complex="Arial" style:font-size-complex="11pt"/>
    </style:style>
    <style:style style:name="T136_2" style:family="text">
      <style:text-properties fo:font-size="11pt" style:font-size-asian="11pt" style:font-name-complex="Arial" style:font-size-complex="11pt"/>
    </style:style>
    <style:style style:name="T136_3" style:family="text">
      <style:text-properties fo:font-size="11pt" style:font-size-asian="11pt" style:font-name-complex="Arial" style:font-size-complex="11pt"/>
    </style:style>
    <style:style style:name="T136_4" style:family="text">
      <style:text-properties fo:font-size="11pt" style:font-size-asian="11pt" style:font-name-complex="Arial" style:font-size-complex="11pt"/>
    </style:style>
    <style:style style:name="T136_5" style:family="text">
      <style:text-properties fo:font-size="11pt" style:font-size-asian="11pt" style:font-name-complex="Arial" style:font-size-complex="11pt"/>
    </style:style>
    <style:style style:name="T136_6" style:family="text">
      <style:text-properties fo:font-size="11pt" style:font-size-asian="11pt" style:font-name-complex="Arial" style:font-size-complex="11pt"/>
    </style:style>
    <style:style style:name="T136_7" style:family="text">
      <style:text-properties fo:font-size="11pt" style:font-size-asian="11pt" style:font-name-complex="Arial" style:font-size-complex="11pt"/>
    </style:style>
    <style:style style:name="T136_8" style:family="text">
      <style:text-properties fo:font-size="11pt" style:font-size-asian="11pt" style:font-name-complex="Arial" style:font-size-complex="11pt"/>
    </style:style>
    <style:style style:name="T136_9" style:family="text">
      <style:text-properties fo:font-size="11pt" style:font-size-asian="11pt" style:font-name-complex="Arial" style:font-size-complex="11pt"/>
    </style:style>
    <style:style style:name="T136_10" style:family="text">
      <style:text-properties fo:font-size="11pt" style:font-size-asian="11pt" style:font-name-complex="Arial" style:font-size-complex="11pt"/>
    </style:style>
    <style:style style:name="T136_11" style:family="text">
      <style:text-properties fo:font-size="11pt" style:font-size-asian="11pt" style:font-name-complex="Arial" style:font-size-complex="11pt"/>
    </style:style>
    <style:style style:name="T136_12" style:family="text">
      <style:text-properties fo:font-size="11pt" style:font-size-asian="11pt" style:font-name-complex="Arial" style:font-size-complex="11pt"/>
    </style:style>
    <style:style style:name="T136_13" style:family="text">
      <style:text-properties fo:font-size="11pt" style:font-size-asian="11pt" style:font-name-complex="Arial" style:font-size-complex="11pt"/>
    </style:style>
    <style:style style:name="T136_14" style:family="text">
      <style:text-properties fo:font-size="11pt" style:font-size-asian="11pt" style:font-name-complex="Arial" style:font-size-complex="11pt"/>
    </style:style>
    <style:style style:name="T136_15" style:family="text">
      <style:text-properties fo:font-size="11pt" style:font-size-asian="11pt" style:font-name-complex="Arial" style:font-size-complex="11pt"/>
    </style:style>
    <style:style style:name="T136_16" style:family="text">
      <style:text-properties fo:font-size="11pt" style:font-size-asian="11pt" style:font-name-complex="Arial" style:font-size-complex="11pt"/>
    </style:style>
    <style:style style:name="T136_17" style:family="text">
      <style:text-properties fo:font-size="11pt" style:font-size-asian="11pt" style:font-name-complex="Arial" style:font-size-complex="11pt"/>
    </style:style>
    <style:style style:name="P137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38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39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40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41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42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4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43_1" style:family="text">
      <style:text-properties fo:font-style="normal" style:font-style-asian="normal"/>
    </style:style>
    <style:style style:name="T143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44" style:family="paragraph" style:parent-style-name="Normal">
      <style:text-properties fo:font-size="11pt" style:font-size-asian="11pt" style:font-size-complex="11pt"/>
    </style:style>
    <style:style style:name="Table5" style:family="table">
      <style:table-properties table:align="left" style:width="16.503cm" fo:margin-left="-0.259cm"/>
    </style:style>
    <style:style style:name="Column17" style:family="table-column">
      <style:table-column-properties style:column-width="3.013cm"/>
    </style:style>
    <style:style style:name="Column18" style:family="table-column">
      <style:table-column-properties style:column-width="1.087cm"/>
    </style:style>
    <style:style style:name="Column19" style:family="table-column">
      <style:table-column-properties style:column-width="1.653cm"/>
    </style:style>
    <style:style style:name="Column20" style:family="table-column">
      <style:table-column-properties style:column-width="5.791cm"/>
    </style:style>
    <style:style style:name="Column21" style:family="table-column">
      <style:table-column-properties style:column-width="4.96cm"/>
    </style:style>
    <style:style style:name="Row15" style:family="table-row">
      <style:table-row-properties style:min-row-height="0.863cm"/>
    </style:style>
    <style:style style:name="Cell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5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6" style:family="table-row">
      <style:table-row-properties style:min-row-height="0.612cm"/>
    </style:style>
    <style:style style:name="Cell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100%" fo:margin-bottom="0cm"/>
    </style:style>
    <style:style style:name="T150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>
      <style:table-row-properties style:min-row-height="0.609cm"/>
    </style:style>
    <style:style style:name="Cell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55" style:family="paragraph" style:parent-style-name="Normal">
      <style:text-properties fo:font-weight="bold" style:font-weight-asian="bold"/>
    </style:style>
    <style:style style:name="Table6" style:family="table">
      <style:table-properties table:align="left" style:width="16.494cm" fo:margin-left="0cm"/>
    </style:style>
    <style:style style:name="Column22" style:family="table-column">
      <style:table-column-properties style:column-width="2.759cm"/>
    </style:style>
    <style:style style:name="Column23" style:family="table-column">
      <style:table-column-properties style:column-width="5.251cm"/>
    </style:style>
    <style:style style:name="Column24" style:family="table-column">
      <style:table-column-properties style:column-width="8.484cm"/>
    </style:style>
    <style:style style:name="Row18" style:family="table-row">
      <style:table-row-properties style:min-row-height="0.482cm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9" style:family="table-row">
      <style:table-row-properties style:min-row-height="0.529cm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100%" fo:margin-bottom="0cm"/>
    </style:style>
    <style:style style:name="T16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3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20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1" style:family="table-row"/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2" style:family="paragraph" style:parent-style-name="Normal"/>
    <style:style style:name="P173" style:family="paragraph" style:parent-style-name="Normal">
      <style:paragraph-properties fo:text-align="justify"/>
    </style:style>
    <style:style style:name="T17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fo:font-size="11pt" style:font-size-asian="11pt" style:font-name-complex="Arial" style:font-size-complex="11pt"/>
    </style:style>
    <style:style style:name="T175_2" style:family="text">
      <style:text-properties fo:font-size="11pt" style:font-size-asian="11pt" style:font-name-complex="Arial" style:font-size-complex="11pt"/>
    </style:style>
    <style:style style:name="T175_3" style:family="text">
      <style:text-properties fo:font-size="11pt" style:font-size-asian="11pt" style:font-name-complex="Arial" style:font-size-complex="11pt"/>
    </style:style>
    <style:style style:name="T175_4" style:family="text">
      <style:text-properties fo:font-size="11pt" style:font-size-asian="11pt" style:font-name-complex="Arial" style:font-size-complex="11pt"/>
    </style:style>
    <style:style style:name="T175_5" style:family="text">
      <style:text-properties fo:font-size="11pt" style:font-size-asian="11pt" style:font-name-complex="Arial" style:font-size-complex="11pt"/>
    </style:style>
    <style:style style:name="P17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fo:font-size="11pt" style:font-size-asian="11pt" style:font-size-complex="11pt" fo:font-weight="bold" style:font-weight-asian="bold" style:font-weight-complex="bold"/>
    </style:style>
    <style:style style:name="P178" style:family="paragraph" style:parent-style-name="Normal">
      <style:text-properties fo:font-size="10pt" style:font-size-asian="10pt" style:font-name-complex="Arial" style:font-size-complex="10pt"/>
    </style:style>
    <style:style style:name="P179" style:family="paragraph" style:parent-style-name="Normal"/>
    <style:style style:name="T179_1" style:family="text">
      <style:text-properties fo:font-size="11pt" style:font-size-asian="11pt" style:font-name-complex="Arial" style:font-size-complex="11pt"/>
    </style:style>
    <style:style style:name="T179_2" style:family="text">
      <style:text-properties fo:font-size="11pt" style:font-size-asian="11pt" style:font-name-complex="Arial" style:font-size-complex="11pt"/>
    </style:style>
    <style:style style:name="T179_3" style:family="text">
      <style:text-properties fo:font-size="11pt" style:font-size-asian="11pt" style:font-name-complex="Arial" style:font-size-complex="11pt"/>
    </style:style>
    <style:style style:name="T179_4" style:family="text">
      <style:text-properties fo:font-size="11pt" style:font-size-asian="11pt" style:font-name-complex="Arial" style:font-size-complex="11pt"/>
    </style:style>
    <style:style style:name="T179_5" style:family="text">
      <style:text-properties fo:font-size="11pt" style:font-size-asian="11pt" style:font-name-complex="Arial" style:font-size-complex="11pt"/>
    </style:style>
    <style:style style:name="T179_6" style:family="text">
      <style:text-properties fo:font-size="11pt" style:font-size-asian="11pt" style:font-name-complex="Arial" style:font-size-complex="11pt"/>
    </style:style>
    <style:style style:name="T179_7" style:family="text">
      <style:text-properties fo:font-size="11pt" style:font-size-asian="11pt" style:font-name-complex="Arial" style:font-size-complex="11pt"/>
    </style:style>
    <style:style style:name="T179_8" style:family="text">
      <style:text-properties fo:font-size="11pt" style:font-size-asian="11pt" style:font-name-complex="Arial" style:font-size-complex="11pt"/>
    </style:style>
    <style:style style:name="T179_9" style:family="text">
      <style:text-properties fo:font-size="11pt" style:font-size-asian="11pt" style:font-name-complex="Arial" style:font-size-complex="11pt"/>
    </style:style>
    <style:style style:name="T179_10" style:family="text">
      <style:text-properties fo:font-size="11pt" style:font-size-asian="11pt" style:font-name-complex="Arial" style:font-size-complex="11pt"/>
    </style:style>
    <style:style style:name="T179_11" style:family="text">
      <style:text-properties fo:font-size="11pt" style:font-size-asian="11pt" style:font-name-complex="Arial" style:font-size-complex="11pt"/>
    </style:style>
    <style:style style:name="T179_12" style:family="text">
      <style:text-properties fo:font-size="11pt" style:font-size-asian="11pt" style:font-name-complex="Arial" style:font-size-complex="11pt"/>
    </style:style>
    <style:style style:name="T179_13" style:family="text">
      <style:text-properties fo:font-size="11pt" style:font-size-asian="11pt" style:font-name-complex="Arial" style:font-size-complex="11pt"/>
    </style:style>
    <style:style style:name="P180" style:family="paragraph" style:parent-style-name="Normal">
      <style:text-properties fo:font-size="10pt" style:font-size-asian="10pt" style:font-name-complex="Arial" style:font-size-complex="10pt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183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83_1" style:family="text">
      <style:text-properties fo:font-size="11pt" style:font-size-asian="11pt" style:font-size-complex="11pt"/>
    </style:style>
    <style:style style:name="T183_2" style:family="text">
      <style:text-properties fo:font-size="11pt" style:font-size-asian="11pt" style:font-size-complex="11pt"/>
    </style:style>
    <style:style style:name="T183_3" style:family="text">
      <style:text-properties fo:font-size="11pt" style:font-size-asian="11pt" style:font-size-complex="11pt"/>
    </style:style>
    <style:style style:name="T183_4" style:family="text">
      <style:text-properties fo:font-size="11pt" style:font-size-asian="11pt" style:font-size-complex="11pt"/>
    </style:style>
    <style:style style:name="T183_5" style:family="text">
      <style:text-properties fo:font-size="11pt" style:font-size-asian="11pt" style:font-size-complex="11pt"/>
    </style:style>
    <style:style style:name="P184" style:family="paragraph" style:parent-style-name="Normal">
      <style:text-properties fo:font-size="10pt" style:font-size-asian="10pt" style:font-size-complex="10pt"/>
    </style:style>
    <style:style style:name="P185" style:family="paragraph" style:parent-style-name="Normal">
      <style:text-properties fo:font-size="11pt" style:font-size-asian="11pt" style:font-size-complex="11pt"/>
    </style:style>
    <style:style style:name="Table7" style:family="table">
      <style:table-properties table:align="left" style:width="16.503cm" fo:margin-left="-0.259cm"/>
    </style:style>
    <style:style style:name="Column25" style:family="table-column">
      <style:table-column-properties style:column-width="3.013cm"/>
    </style:style>
    <style:style style:name="Column26" style:family="table-column">
      <style:table-column-properties style:column-width="1.087cm"/>
    </style:style>
    <style:style style:name="Column27" style:family="table-column">
      <style:table-column-properties style:column-width="1.653cm"/>
    </style:style>
    <style:style style:name="Column28" style:family="table-column">
      <style:table-column-properties style:column-width="5.791cm"/>
    </style:style>
    <style:style style:name="Column29" style:family="table-column">
      <style:table-column-properties style:column-width="4.96cm"/>
    </style:style>
    <style:style style:name="Row22" style:family="table-row">
      <style:table-row-properties style:min-row-height="0.863cm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7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612cm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1_2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>
      <style:table-row-properties style:min-row-height="0.609cm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6" style:family="paragraph" style:parent-style-name="Normal">
      <style:text-properties fo:font-weight="bold" style:font-weight-asian="bold"/>
    </style:style>
    <style:style style:name="Table8" style:family="table">
      <style:table-properties table:align="left" style:width="16.494cm" fo:margin-left="0cm"/>
    </style:style>
    <style:style style:name="Column30" style:family="table-column">
      <style:table-column-properties style:column-width="2.759cm"/>
    </style:style>
    <style:style style:name="Column31" style:family="table-column">
      <style:table-column-properties style:column-width="5.251cm"/>
    </style:style>
    <style:style style:name="Column32" style:family="table-column">
      <style:table-column-properties style:column-width="8.484cm"/>
    </style:style>
    <style:style style:name="Row25" style:family="table-row">
      <style:table-row-properties style:min-row-height="0.482cm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26" style:family="table-row">
      <style:table-row-properties style:min-row-height="0.529cm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202" style:family="paragraph" style:parent-style-name="Normal">
      <style:paragraph-properties fo:line-height="100%" fo:margin-bottom="0cm"/>
    </style:style>
    <style:style style:name="T2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27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20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20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20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20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20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20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207" style:family="paragraph" style:parent-style-name="Normal"/>
    <style:style style:name="P208" style:family="paragraph" style:parent-style-name="Normal">
      <style:paragraph-properties fo:text-align="justify"/>
    </style:style>
    <style:style style:name="T2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0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fo:font-size="11pt" style:font-size-asian="11pt" style:font-name-complex="Arial" style:font-size-complex="11pt"/>
    </style:style>
    <style:style style:name="T210_2" style:family="text">
      <style:text-properties fo:font-size="11pt" style:font-size-asian="11pt" style:font-name-complex="Arial" style:font-size-complex="11pt"/>
    </style:style>
    <style:style style:name="T210_3" style:family="text">
      <style:text-properties fo:font-size="11pt" style:font-size-asian="11pt" style:font-name-complex="Arial" style:font-size-complex="11pt"/>
    </style:style>
    <style:style style:name="T210_4" style:family="text">
      <style:text-properties fo:font-size="11pt" style:font-size-asian="11pt" style:font-name-complex="Arial" style:font-size-complex="11pt"/>
    </style:style>
    <style:style style:name="T210_5" style:family="text">
      <style:text-properties fo:font-size="11pt" style:font-size-asian="11pt" style:font-name-complex="Arial" style:font-size-complex="11pt"/>
    </style:style>
    <style:style style:name="T210_6" style:family="text">
      <style:text-properties fo:font-size="11pt" style:font-size-asian="11pt" style:font-name-complex="Arial" style:font-size-complex="11pt"/>
    </style:style>
    <style:style style:name="P21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fo:font-size="11pt" style:font-size-asian="11pt" style:font-name-complex="Arial" style:font-size-complex="11pt"/>
    </style:style>
    <style:style style:name="P21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fo:font-size="11pt" style:font-size-asian="11pt" style:font-name-complex="Arial" style:font-size-complex="11pt"/>
    </style:style>
    <style:style style:name="T214_2" style:family="text">
      <style:text-properties fo:font-size="11pt" style:font-size-asian="11pt" style:font-name-complex="Arial" style:font-size-complex="11pt"/>
    </style:style>
    <style:style style:name="T214_3" style:family="text">
      <style:text-properties fo:font-size="11pt" style:font-size-asian="11pt" style:font-name-complex="Arial" style:font-size-complex="11pt"/>
    </style:style>
    <style:style style:name="T214_4" style:family="text">
      <style:text-properties fo:font-size="11pt" style:font-size-asian="11pt" style:font-name-complex="Arial" style:font-size-complex="11pt"/>
    </style:style>
    <style:style style:name="T214_5" style:family="text">
      <style:text-properties fo:font-size="11pt" style:font-size-asian="11pt" style:font-name-complex="Arial" style:font-size-complex="11pt"/>
    </style:style>
    <style:style style:name="T214_6" style:family="text">
      <style:text-properties fo:font-size="11pt" style:font-size-asian="11pt" style:font-name-complex="Arial" style:font-size-complex="11pt"/>
    </style:style>
    <style:style style:name="T214_7" style:family="text">
      <style:text-properties fo:font-size="11pt" style:font-size-asian="11pt" style:font-name-complex="Arial" style:font-size-complex="11pt"/>
    </style:style>
    <style:style style:name="T214_8" style:family="text">
      <style:text-properties fo:font-size="11pt" style:font-size-asian="11pt" style:font-name-complex="Arial" style:font-size-complex="11pt"/>
    </style:style>
    <style:style style:name="T214_9" style:family="text">
      <style:text-properties fo:font-size="11pt" style:font-size-asian="11pt" style:font-name-complex="Arial" style:font-size-complex="11pt"/>
    </style:style>
    <style:style style:name="T214_10" style:family="text">
      <style:text-properties fo:font-size="11pt" style:font-size-asian="11pt" style:font-name-complex="Arial" style:font-size-complex="11pt"/>
    </style:style>
    <style:style style:name="P21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fo:font-size="11pt" style:font-size-asian="11pt" style:font-size-complex="11pt" fo:font-weight="bold" style:font-weight-asian="bold" style:font-weight-complex="bold"/>
    </style:style>
    <style:style style:name="P217" style:family="paragraph" style:parent-style-name="Normal">
      <style:text-properties fo:font-size="11pt" style:font-size-asian="11pt" style:font-name-complex="Arial" style:font-size-complex="11pt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fo:font-size="11pt" style:font-size-asian="11pt" style:font-name-complex="Arial" style:font-size-complex="11pt"/>
    </style:style>
    <style:style style:name="P219" style:family="paragraph" style:parent-style-name="Normal">
      <style:text-properties fo:font-size="10pt" style:font-size-asian="10pt" style:font-name-complex="Arial" style:font-size-complex="10pt"/>
    </style:style>
    <style:style style:name="P220" style:family="paragraph" style:parent-style-name="Normal">
      <style:paragraph-properties fo:text-align="justify"/>
    </style:style>
    <style:style style:name="T2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2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222_1" style:family="text">
      <style:text-properties fo:font-size="11pt" style:font-size-asian="11pt" style:font-size-complex="11pt"/>
    </style:style>
    <style:style style:name="T222_2" style:family="text">
      <style:text-properties fo:font-size="11pt" style:font-size-asian="11pt" style:font-size-complex="11pt"/>
    </style:style>
    <style:style style:name="T222_3" style:family="text">
      <style:text-properties fo:font-size="11pt" style:font-size-asian="11pt" style:font-size-complex="11pt"/>
    </style:style>
    <style:style style:name="T222_4" style:family="text">
      <style:text-properties fo:font-size="11pt" style:font-size-asian="11pt" style:font-size-complex="11pt"/>
    </style:style>
    <style:style style:name="T222_5" style:family="text">
      <style:text-properties fo:font-size="11pt" style:font-size-asian="11pt" style:font-size-complex="11pt"/>
    </style:style>
    <style:style style:name="T222_6" style:family="text">
      <style:text-properties fo:font-size="11pt" style:font-size-asian="11pt" style:font-size-complex="11pt"/>
    </style:style>
    <style:style style:name="T222_7" style:family="text">
      <style:text-properties fo:font-size="11pt" style:font-size-asian="11pt" style:font-size-complex="11pt"/>
    </style:style>
    <style:style style:name="T222_8" style:family="text">
      <style:text-properties fo:font-size="11pt" style:font-size-asian="11pt" style:font-size-complex="11pt"/>
    </style:style>
    <style:style style:name="P22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24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224_1" style:family="text">
      <style:text-properties fo:font-style="normal" style:font-style-asian="normal"/>
    </style:style>
    <style:style style:name="T224_2" style:family="text">
      <style:text-properties fo:font-style="normal" style:font-style-asian="normal"/>
    </style:style>
    <style:style style:name="P22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226" style:family="paragraph" style:parent-style-name="Normal"/>
    <style:style style:name="T226_1" style:family="text">
      <style:text-properties fo:font-size="11pt" style:font-size-asian="11pt" style:font-name-complex="Arial" style:font-size-complex="11pt" fo:font-weight="bold" style:font-weight-asian="bold"/>
    </style:style>
    <style:style style:name="P22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8" style:family="paragraph" style:parent-style-name="Normal">
      <style:paragraph-properties fo:text-align="justify"/>
    </style:style>
    <style:style style:name="T228_1" style:family="text">
      <style:text-properties fo:font-size="11pt" style:font-name-asian="Arial" style:font-size-asian="11pt" style:font-name-complex="Arial" style:font-size-complex="11pt"/>
    </style:style>
    <style:style style:name="T228_2" style:family="text">
      <style:text-properties fo:font-size="11pt" style:font-name-asian="Arial" style:font-size-asian="11pt" style:font-name-complex="Arial" style:font-size-complex="11pt"/>
    </style:style>
    <style:style style:name="T228_3" style:family="text">
      <style:text-properties fo:font-size="11pt" style:font-name-asian="Arial" style:font-size-asian="11pt" style:font-name-complex="Arial" style:font-size-complex="11pt"/>
    </style:style>
    <style:style style:name="T228_4" style:family="text">
      <style:text-properties fo:font-size="11pt" style:font-name-asian="Arial" style:font-size-asian="11pt" style:font-name-complex="Arial" style:font-size-complex="11pt"/>
    </style:style>
    <style:style style:name="T228_5" style:family="text">
      <style:text-properties fo:font-size="11pt" style:font-name-asian="Arial" style:font-size-asian="11pt" style:font-name-complex="Arial" style:font-size-complex="11pt"/>
    </style:style>
    <style:style style:name="T228_6" style:family="text">
      <style:text-properties fo:font-size="11pt" style:font-name-asian="Arial" style:font-size-asian="11pt" style:font-name-complex="Arial" style:font-size-complex="11pt"/>
    </style:style>
    <style:style style:name="P22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30" style:family="paragraph" style:parent-style-name="Normal"/>
    <style:style style:name="T230_1" style:family="text">
      <style:text-properties fo:font-size="11pt" style:font-size-asian="11pt" style:font-name-complex="Arial" style:font-size-complex="11pt" fo:font-weight="bold" style:font-weight-asian="bold"/>
    </style:style>
    <style:style style:name="P231" style:family="paragraph" style:parent-style-name="Normal">
      <style:paragraph-properties fo:text-align="justify" fo:margin-top="0.37cm"/>
    </style:style>
    <style:style style:name="T231_1" style:family="text">
      <style:text-properties fo:font-size="11pt" style:font-name-asian="Arial" style:font-size-asian="11pt" style:font-name-complex="Arial" style:font-size-complex="11pt"/>
    </style:style>
    <style:style style:name="P232" style:family="paragraph" style:parent-style-name="List_20_Paragraph">
      <style:paragraph-properties fo:text-align="justify" fo:margin-top="0.37cm"/>
    </style:style>
    <style:style style:name="T23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32_2" style:family="text">
      <style:text-properties fo:font-size="11pt" style:font-name-asian="Arial" style:font-size-asian="11pt" style:font-name-complex="Arial" style:font-size-complex="11pt"/>
    </style:style>
    <style:style style:name="T232_3" style:family="text">
      <style:text-properties fo:font-size="11pt" style:font-name-asian="Arial" style:font-size-asian="11pt" style:font-name-complex="Arial" style:font-size-complex="11pt"/>
    </style:style>
    <style:style style:name="T232_4" style:family="text">
      <style:text-properties fo:font-size="11pt" style:font-name-asian="Arial" style:font-size-asian="11pt" style:font-name-complex="Arial" style:font-size-complex="11pt"/>
    </style:style>
    <style:style style:name="T232_5" style:family="text">
      <style:text-properties fo:font-size="11pt" style:font-name-asian="Arial" style:font-size-asian="11pt" style:font-name-complex="Arial" style:font-size-complex="11pt"/>
    </style:style>
    <style:style style:name="T232_6" style:family="text">
      <style:text-properties fo:font-size="11pt" style:font-name-asian="Arial" style:font-size-asian="11pt" style:font-name-complex="Arial" style:font-size-complex="11pt"/>
    </style:style>
    <style:style style:name="P233" style:family="paragraph" style:parent-style-name="List_20_Paragraph">
      <style:paragraph-properties fo:text-align="justify" fo:margin-top="0.37cm"/>
    </style:style>
    <style:style style:name="T23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33_2" style:family="text">
      <style:text-properties fo:font-size="11pt" style:font-name-asian="Arial" style:font-size-asian="11pt" style:font-name-complex="Arial" style:font-size-complex="11pt"/>
    </style:style>
    <style:style style:name="P234" style:family="paragraph" style:parent-style-name="Normal">
      <style:paragraph-properties fo:text-align="justify" fo:margin-top="0.37cm" fo:margin-bottom="0.37cm"/>
    </style:style>
    <style:style style:name="T234_1" style:family="text">
      <style:text-properties fo:font-size="11pt" style:font-name-asian="Arial" style:font-size-asian="11pt" style:font-name-complex="Arial" style:font-size-complex="11pt"/>
    </style:style>
    <style:style style:name="P235" style:family="paragraph" style:parent-style-name="Normal"/>
    <style:style style:name="T235_1" style:family="text">
      <style:text-properties fo:font-size="11pt" style:font-size-asian="11pt" style:font-name-complex="Arial" style:font-size-complex="11pt" fo:font-weight="bold" style:font-weight-asian="bold"/>
    </style:style>
    <style:style style:name="P23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fo:font-size="11pt" style:font-name-asian="Arial" style:font-size-asian="11pt" style:font-name-complex="Arial" style:font-size-complex="11pt"/>
    </style:style>
    <style:style style:name="T237_2" style:family="text">
      <style:text-properties fo:font-size="11pt" style:font-name-asian="Arial" style:font-size-asian="11pt" style:font-name-complex="Arial" style:font-size-complex="11pt"/>
    </style:style>
    <style:style style:name="T237_3" style:family="text">
      <style:text-properties fo:font-size="11pt" style:font-name-asian="Arial" style:font-size-asian="11pt" style:font-name-complex="Arial" style:font-size-complex="11pt"/>
    </style:style>
    <style:style style:name="T237_4" style:family="text">
      <style:text-properties fo:font-size="11pt" style:font-name-asian="Arial" style:font-size-asian="11pt" style:font-name-complex="Arial" style:font-size-complex="11pt"/>
    </style:style>
    <style:style style:name="T237_5" style:family="text">
      <style:text-properties fo:font-size="11pt" style:font-name-asian="Arial" style:font-size-asian="11pt" style:font-name-complex="Arial" style:font-size-complex="11pt"/>
    </style:style>
    <style:style style:name="P23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-asian="GB"/>
    </style:style>
    <style:style style:name="P239" style:family="paragraph" style:parent-style-name="Normal">
      <style:paragraph-properties fo:text-align="justify"/>
    </style:style>
    <style:style style:name="T239_1" style:family="text">
      <style:text-properties fo:font-size="11pt" style:font-name-asian="Arial" style:font-size-asian="11pt" style:font-name-complex="Arial" style:font-size-complex="11pt"/>
    </style:style>
    <style:style style:name="T239_2" style:family="text">
      <style:text-properties fo:font-size="11pt" style:font-name-asian="Arial" style:font-size-asian="11pt" style:font-name-complex="Arial" style:font-size-complex="11pt"/>
    </style:style>
    <style:style style:name="T239_3" style:family="text">
      <style:text-properties fo:font-size="11pt" style:font-name-asian="Arial" style:font-size-asian="11pt" style:font-name-complex="Arial" style:font-size-complex="11pt"/>
    </style:style>
    <style:style style:name="T239_4" style:family="text">
      <style:text-properties fo:font-size="11pt" style:font-name-asian="Arial" style:font-size-asian="11pt" style:font-name-complex="Arial" style:font-size-complex="11pt"/>
    </style:style>
    <style:style style:name="T239_5" style:family="text">
      <style:text-properties fo:font-size="11pt" style:font-name-asian="Arial" style:font-size-asian="11pt" style:font-name-complex="Arial" style:font-size-complex="11pt"/>
    </style:style>
    <style:style style:name="T239_6" style:family="text">
      <style:text-properties fo:font-size="11pt" style:font-name-asian="Arial" style:font-size-asian="11pt" style:font-name-complex="Arial" style:font-size-complex="11pt"/>
    </style:style>
    <style:style style:name="T239_7" style:family="text">
      <style:text-properties fo:font-size="11pt" style:font-name-asian="Arial" style:font-size-asian="11pt" style:font-name-complex="Arial" style:font-size-complex="11pt"/>
    </style:style>
    <style:style style:name="T239_8" style:family="text">
      <style:text-properties fo:font-size="11pt" style:font-name-asian="Arial" style:font-size-asian="11pt" style:font-name-complex="Arial" style:font-size-complex="11pt"/>
    </style:style>
    <style:style style:name="T239_9" style:family="text">
      <style:text-properties fo:font-size="11pt" style:font-name-asian="Arial" style:font-size-asian="11pt" style:font-name-complex="Arial" style:font-size-complex="11pt"/>
    </style:style>
    <style:style style:name="T239_10" style:family="text">
      <style:text-properties fo:font-size="11pt" style:font-name-asian="Arial" style:font-size-asian="11pt" style:font-name-complex="Arial" style:font-size-complex="11pt"/>
    </style:style>
    <style:style style:name="T239_11" style:family="text">
      <style:text-properties fo:font-size="11pt" style:font-name-asian="Arial" style:font-size-asian="11pt" style:font-name-complex="Arial" style:font-size-complex="11pt"/>
    </style:style>
    <style:style style:name="P240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P241" style:family="paragraph" style:parent-style-name="Normal">
      <style:text-properties fo:font-size="10pt" style:font-size-asian="10pt" style:font-size-complex="10pt"/>
    </style:style>
    <style:style style:name="P24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42_1" style:family="text">
      <style:text-properties fo:font-size="14pt" style:font-size-asian="14pt" style:font-name-complex="Arial" style:font-size-complex="14pt" fo:font-weight="bold" style:font-weight-asian="bold"/>
    </style:style>
    <style:style style:name="P24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44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244_1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T244_2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T244_3" style:family="text">
      <style:text-properties fo:font-size="11pt" style:font-size-asian="11pt" style:font-name-complex="Arial" style:font-size-complex="11pt" style:letter-kerning="true"/>
    </style:style>
    <style:style style:name="T244_4" style:family="text">
      <style:text-properties fo:font-size="11pt" style:font-size-asian="11pt" style:font-name-complex="Arial" style:font-size-complex="11pt" style:letter-kerning="true"/>
    </style:style>
    <style:style style:name="T244_5" style:family="text">
      <style:text-properties fo:font-size="11pt" style:font-size-asian="11pt" style:font-name-complex="Arial" style:font-size-complex="11pt" style:letter-kerning="true"/>
    </style:style>
    <style:style style:name="T244_6" style:family="text">
      <style:text-properties fo:font-size="11pt" style:font-size-asian="11pt" style:font-name-complex="Arial" style:font-size-complex="11pt" style:letter-kerning="true"/>
    </style:style>
    <style:style style:name="T244_7" style:family="text">
      <style:text-properties fo:font-size="11pt" style:font-size-asian="11pt" style:font-name-complex="Arial" style:font-size-complex="11pt" fo:font-weight="bold" style:font-weight-asian="bold" style:letter-kerning="true"/>
    </style:style>
    <style:style style:name="T244_8" style:family="text">
      <style:text-properties fo:font-size="11pt" style:font-size-asian="11pt" style:font-name-complex="Arial" style:font-size-complex="11pt" style:letter-kerning="true"/>
    </style:style>
    <style:style style:name="P24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46" style:family="paragraph" style:parent-style-name="Normal">
      <style:paragraph-properties fo:text-align="justify" fo:line-height="107%"/>
    </style:style>
    <style:style style:name="T246_1" style:family="text">
      <style:text-properties fo:font-size="11pt" style:font-name-asian="Arial" style:font-size-asian="11pt" style:font-name-complex="Arial" style:font-size-complex="11pt"/>
    </style:style>
    <style:style style:name="T246_2" style:family="text">
      <style:text-properties fo:font-size="11pt" style:font-name-asian="Arial" style:font-size-asian="11pt" style:font-name-complex="Arial" style:font-size-complex="11pt"/>
    </style:style>
    <style:style style:name="T246_3" style:family="text">
      <style:text-properties fo:font-size="11pt" style:font-name-asian="Arial" style:font-size-asian="11pt" style:font-name-complex="Arial" style:font-size-complex="11pt"/>
    </style:style>
    <style:style style:name="T246_4" style:family="text">
      <style:text-properties fo:font-size="11pt" style:font-name-asian="Arial" style:font-size-asian="11pt" style:font-name-complex="Arial" style:font-size-complex="11pt"/>
    </style:style>
    <style:style style:name="T246_5" style:family="text">
      <style:text-properties fo:font-size="11pt" style:font-name-asian="Arial" style:font-size-asian="11pt" style:font-name-complex="Arial" style:font-size-complex="11pt"/>
    </style:style>
    <style:style style:name="T246_6" style:family="text">
      <style:text-properties fo:font-size="11pt" style:font-name-asian="Arial" style:font-size-asian="11pt" style:font-name-complex="Arial" style:font-size-complex="11pt"/>
    </style:style>
    <style:style style:name="T246_7" style:family="text">
      <style:text-properties fo:font-size="11pt" style:font-name-asian="Arial" style:font-size-asian="11pt" style:font-name-complex="Arial" style:font-size-complex="11pt"/>
    </style:style>
    <style:style style:name="T246_8" style:family="text">
      <style:text-properties fo:font-size="11pt" style:font-name-asian="Arial" style:font-size-asian="11pt" style:font-name-complex="Arial" style:font-size-complex="11pt"/>
    </style:style>
    <style:style style:name="T246_9" style:family="text">
      <style:text-properties fo:font-size="11pt" style:font-name-asian="Arial" style:font-size-asian="11pt" style:font-name-complex="Arial" style:font-size-complex="11pt"/>
    </style:style>
    <style:style style:name="T246_10" style:family="text">
      <style:text-properties fo:font-size="11pt" style:font-name-asian="Arial" style:font-size-asian="11pt" style:font-name-complex="Arial" style:font-size-complex="11pt"/>
    </style:style>
    <style:style style:name="T246_11" style:family="text">
      <style:text-properties fo:font-size="11pt" style:font-name-asian="Arial" style:font-size-asian="11pt" style:font-name-complex="Arial" style:font-size-complex="11pt"/>
    </style:style>
    <style:style style:name="P247" style:family="paragraph" style:parent-style-name="List_20_Paragraph">
      <style:paragraph-properties fo:text-align="justify" fo:line-height="107%" fo:margin-bottom="0cm"/>
      <style:text-properties fo:font-size="11pt" style:font-name-asian="Arial" style:font-size-asian="11pt" style:font-name-complex="Arial" style:font-size-complex="11pt"/>
    </style:style>
    <style:style style:name="P248" style:family="paragraph" style:parent-style-name="Normal">
      <style:paragraph-properties fo:text-align="justify" fo:line-height="107%"/>
    </style:style>
    <style:style style:name="T248_1" style:family="text">
      <style:text-properties fo:font-size="11pt" style:font-name-asian="Arial" style:font-size-asian="11pt" style:font-name-complex="Arial" style:font-size-complex="11pt"/>
    </style:style>
    <style:style style:name="T248_2" style:family="text">
      <style:text-properties fo:font-size="11pt" style:font-name-asian="Arial" style:font-size-asian="11pt" style:font-name-complex="Arial" style:font-size-complex="11pt"/>
    </style:style>
    <style:style style:name="T248_3" style:family="text">
      <style:text-properties fo:font-size="11pt" style:font-name-asian="Arial" style:font-size-asian="11pt" style:font-name-complex="Arial" style:font-size-complex="11pt"/>
    </style:style>
    <style:style style:name="T248_4" style:family="text">
      <style:text-properties fo:font-size="11pt" style:font-name-asian="Arial" style:font-size-asian="11pt" style:font-name-complex="Arial" style:font-size-complex="11pt"/>
    </style:style>
    <style:style style:name="T248_5" style:family="text">
      <style:text-properties fo:font-size="11pt" style:font-name-asian="Arial" style:font-size-asian="11pt" style:font-name-complex="Arial" style:font-size-complex="11pt"/>
    </style:style>
    <style:style style:name="T248_6" style:family="text">
      <style:text-properties fo:font-size="11pt" style:font-name-asian="Arial" style:font-size-asian="11pt" style:font-name-complex="Arial" style:font-size-complex="11pt"/>
    </style:style>
    <style:style style:name="T248_7" style:family="text">
      <style:text-properties fo:font-size="11pt" style:font-name-asian="Arial" style:font-size-asian="11pt" style:font-name-complex="Arial" style:font-size-complex="11pt"/>
    </style:style>
    <style:style style:name="T248_8" style:family="text">
      <style:text-properties fo:font-size="11pt" style:font-name-asian="Arial" style:font-size-asian="11pt" style:font-name-complex="Arial" style:font-size-complex="11pt"/>
    </style:style>
    <style:style style:name="T248_9" style:family="text">
      <style:text-properties fo:font-size="11pt" style:font-name-asian="Arial" style:font-size-asian="11pt" style:font-name-complex="Arial" style:font-size-complex="11pt"/>
    </style:style>
    <style:style style:name="T248_10" style:family="text">
      <style:text-properties fo:font-size="11pt" style:font-name-asian="Arial" style:font-size-asian="11pt" style:font-name-complex="Arial" style:font-size-complex="11pt"/>
    </style:style>
    <style:style style:name="T248_11" style:family="text">
      <style:text-properties fo:font-size="11pt" style:font-name-asian="Arial" style:font-size-asian="11pt" style:font-name-complex="Arial" style:font-size-complex="11pt"/>
    </style:style>
    <style:style style:name="T248_12" style:family="text">
      <style:text-properties fo:font-size="11pt" style:font-name-asian="Arial" style:font-size-asian="11pt" style:font-name-complex="Arial" style:font-size-complex="11pt"/>
    </style:style>
    <style:style style:name="T248_13" style:family="text">
      <style:text-properties fo:font-size="11pt" style:font-name-asian="Arial" style:font-size-asian="11pt" style:font-name-complex="Arial" style:font-size-complex="11pt"/>
    </style:style>
    <style:style style:name="T248_14" style:family="text">
      <style:text-properties fo:font-size="11pt" style:font-name-asian="Arial" style:font-size-asian="11pt" style:font-name-complex="Arial" style:font-size-complex="11pt"/>
    </style:style>
    <style:style style:name="T248_15" style:family="text">
      <style:text-properties fo:font-size="11pt" style:font-name-asian="Arial" style:font-size-asian="11pt" style:font-name-complex="Arial" style:font-size-complex="11pt"/>
    </style:style>
    <style:style style:name="T248_16" style:family="text">
      <style:text-properties fo:font-size="11pt" style:font-name-asian="Arial" style:font-size-asian="11pt" style:font-name-complex="Arial" style:font-size-complex="11pt"/>
    </style:style>
    <style:style style:name="T248_17" style:family="text">
      <style:text-properties fo:font-size="11pt" style:font-name-asian="Arial" style:font-size-asian="11pt" style:font-name-complex="Arial" style:font-size-complex="11pt"/>
    </style:style>
    <style:style style:name="T248_18" style:family="text">
      <style:text-properties fo:font-size="11pt" style:font-name-asian="Arial" style:font-size-asian="11pt" style:font-name-complex="Arial" style:font-size-complex="11pt"/>
    </style:style>
    <style:style style:name="T248_19" style:family="text">
      <style:text-properties fo:font-size="11pt" style:font-name-asian="Arial" style:font-size-asian="11pt" style:font-name-complex="Arial" style:font-size-complex="11pt"/>
    </style:style>
    <style:style style:name="T248_20" style:family="text">
      <style:text-properties fo:font-size="11pt" style:font-name-asian="Arial" style:font-size-asian="11pt" style:font-name-complex="Arial" style:font-size-complex="11pt"/>
    </style:style>
    <style:style style:name="T248_21" style:family="text">
      <style:text-properties fo:font-size="11pt" style:font-name-asian="Arial" style:font-size-asian="11pt" style:font-name-complex="Arial" style:font-size-complex="11pt"/>
    </style:style>
    <style:style style:name="T248_22" style:family="text">
      <style:text-properties fo:font-size="11pt" style:font-name-asian="Arial" style:font-size-asian="11pt" style:font-name-complex="Arial" style:font-size-complex="11pt"/>
    </style:style>
    <style:style style:name="T248_23" style:family="text">
      <style:text-properties fo:font-size="11pt" style:font-name-asian="Arial" style:font-size-asian="11pt" style:font-name-complex="Arial" style:font-size-complex="11pt"/>
    </style:style>
    <style:style style:name="T248_24" style:family="text">
      <style:text-properties fo:font-size="11pt" style:font-name-asian="Arial" style:font-size-asian="11pt" style:font-name-complex="Arial" style:font-size-complex="11pt"/>
    </style:style>
    <style:style style:name="T248_25" style:family="text">
      <style:text-properties fo:font-size="11pt" style:font-name-asian="Arial" style:font-size-asian="11pt" style:font-name-complex="Arial" style:font-size-complex="11pt"/>
    </style:style>
    <style:style style:name="T248_26" style:family="text">
      <style:text-properties fo:font-size="11pt" style:font-name-asian="Arial" style:font-size-asian="11pt" style:font-name-complex="Arial" style:font-size-complex="11pt"/>
    </style:style>
    <style:style style:name="T248_27" style:family="text">
      <style:text-properties fo:font-size="11pt" style:font-name-asian="Arial" style:font-size-asian="11pt" style:font-name-complex="Arial" style:font-size-complex="11pt"/>
    </style:style>
    <style:style style:name="T248_28" style:family="text">
      <style:text-properties fo:font-size="11pt" style:font-name-asian="Arial" style:font-size-asian="11pt" style:font-name-complex="Arial" style:font-size-complex="11pt"/>
    </style:style>
    <style:style style:name="T248_29" style:family="text">
      <style:text-properties fo:font-size="11pt" style:font-name-asian="Arial" style:font-size-asian="11pt" style:font-name-complex="Arial" style:font-size-complex="11pt"/>
    </style:style>
    <style:style style:name="T248_30" style:family="text">
      <style:text-properties fo:font-size="11pt" style:font-name-asian="Arial" style:font-size-asian="11pt" style:font-name-complex="Arial" style:font-size-complex="11pt"/>
    </style:style>
    <style:style style:name="T248_31" style:family="text">
      <style:text-properties fo:font-size="11pt" style:font-name-asian="Arial" style:font-size-asian="11pt" style:font-name-complex="Arial" style:font-size-complex="11pt"/>
    </style:style>
    <style:style style:name="T248_32" style:family="text">
      <style:text-properties fo:font-size="11pt" style:font-name-asian="Arial" style:font-size-asian="11pt" style:font-name-complex="Arial" style:font-size-complex="11pt"/>
    </style:style>
    <style:style style:name="T248_33" style:family="text">
      <style:text-properties fo:font-size="11pt" style:font-name-asian="Arial" style:font-size-asian="11pt" style:font-name-complex="Arial" style:font-size-complex="11pt"/>
    </style:style>
    <style:style style:name="T248_34" style:family="text">
      <style:text-properties fo:font-size="11pt" style:font-name-asian="Arial" style:font-size-asian="11pt" style:font-name-complex="Arial" style:font-size-complex="11pt"/>
    </style:style>
    <style:style style:name="T248_35" style:family="text">
      <style:text-properties fo:font-size="11pt" style:font-name-asian="Arial" style:font-size-asian="11pt" style:font-name-complex="Arial" style:font-size-complex="11pt"/>
    </style:style>
    <style:style style:name="T248_36" style:family="text">
      <style:text-properties fo:font-size="11pt" style:font-name-asian="Arial" style:font-size-asian="11pt" style:font-name-complex="Arial" style:font-size-complex="11pt"/>
    </style:style>
    <style:style style:name="T248_37" style:family="text">
      <style:text-properties fo:font-size="11pt" style:font-name-asian="Arial" style:font-size-asian="11pt" style:font-name-complex="Arial" style:font-size-complex="11pt"/>
    </style:style>
    <style:style style:name="T248_38" style:family="text">
      <style:text-properties fo:font-size="11pt" style:font-name-asian="Arial" style:font-size-asian="11pt" style:font-name-complex="Arial" style:font-size-complex="11pt"/>
    </style:style>
    <style:style style:name="T248_39" style:family="text">
      <style:text-properties fo:font-size="11pt" style:font-name-asian="Arial" style:font-size-asian="11pt" style:font-name-complex="Arial" style:font-size-complex="11pt"/>
    </style:style>
    <style:style style:name="T248_40" style:family="text">
      <style:text-properties fo:font-size="11pt" style:font-name-asian="Arial" style:font-size-asian="11pt" style:font-name-complex="Arial" style:font-size-complex="11pt"/>
    </style:style>
    <style:style style:name="T248_41" style:family="text">
      <style:text-properties fo:font-size="11pt" style:font-name-asian="Arial" style:font-size-asian="11pt" style:font-name-complex="Arial" style:font-size-complex="11pt"/>
    </style:style>
    <style:style style:name="T248_42" style:family="text">
      <style:text-properties fo:font-size="11pt" style:font-name-asian="Arial" style:font-size-asian="11pt" style:font-name-complex="Arial" style:font-size-complex="11pt"/>
    </style:style>
    <style:style style:name="T248_43" style:family="text">
      <style:text-properties fo:font-size="11pt" style:font-name-asian="Arial" style:font-size-asian="11pt" style:font-name-complex="Arial" style:font-size-complex="11pt"/>
    </style:style>
    <style:style style:name="T248_44" style:family="text">
      <style:text-properties fo:font-size="11pt" style:font-name-asian="Arial" style:font-size-asian="11pt" style:font-name-complex="Arial" style:font-size-complex="11pt"/>
    </style:style>
    <style:style style:name="T248_45" style:family="text">
      <style:text-properties fo:font-size="11pt" style:font-name-asian="Arial" style:font-size-asian="11pt" style:font-name-complex="Arial" style:font-size-complex="11pt"/>
    </style:style>
    <style:style style:name="T248_46" style:family="text">
      <style:text-properties fo:font-size="11pt" style:font-name-asian="Arial" style:font-size-asian="11pt" style:font-name-complex="Arial" style:font-size-complex="11pt"/>
    </style:style>
    <style:style style:name="T248_47" style:family="text">
      <style:text-properties fo:font-size="11pt" style:font-name-asian="Arial" style:font-size-asian="11pt" style:font-name-complex="Arial" style:font-size-complex="11pt"/>
    </style:style>
    <style:style style:name="T248_48" style:family="text">
      <style:text-properties fo:font-size="11pt" style:font-name-asian="Arial" style:font-size-asian="11pt" style:font-name-complex="Arial" style:font-size-complex="11pt"/>
    </style:style>
    <style:style style:name="T248_49" style:family="text">
      <style:text-properties fo:font-size="11pt" style:font-name-asian="Arial" style:font-size-asian="11pt" style:font-name-complex="Arial" style:font-size-complex="11pt"/>
    </style:style>
    <style:style style:name="T248_50" style:family="text">
      <style:text-properties fo:font-size="11pt" style:font-name-asian="Arial" style:font-size-asian="11pt" style:font-name-complex="Arial" style:font-size-complex="11pt"/>
    </style:style>
    <style:style style:name="P249" style:family="paragraph" style:parent-style-name="Normal">
      <style:paragraph-properties fo:text-align="justify" fo:margin-top="0.423cm"/>
    </style:style>
    <style:style style:name="T249_1" style:family="text">
      <style:text-properties fo:font-size="11pt" style:font-name-asian="Arial" style:font-size-asian="11pt" style:font-name-complex="Arial" style:font-size-complex="11pt"/>
    </style:style>
    <style:style style:name="T249_2" style:family="text">
      <style:text-properties style:font-name="Segoe UI" fo:font-size="11pt" style:font-name-asian="Segoe UI" style:font-size-asian="11pt" style:font-name-complex="Segoe UI" style:font-size-complex="11pt"/>
    </style:style>
    <style:style style:name="P250" style:family="paragraph" style:parent-style-name="Normal">
      <style:text-properties fo:font-size="11pt" style:font-size-asian="11pt" style:font-size-complex="11pt" style:font-weight-complex="bold"/>
    </style:style>
    <style:style style:name="P251" style:family="paragraph" style:parent-style-name="Normal">
      <style:paragraph-properties fo:text-align="justify" fo:line-height="107%"/>
    </style:style>
    <style:style style:name="T251_1" style:family="text">
      <style:text-properties fo:font-size="11pt" style:font-name-asian="Arial" style:font-size-asian="11pt" style:font-name-complex="Arial" style:font-size-complex="11pt"/>
    </style:style>
    <style:style style:name="P252" style:family="paragraph" style:parent-style-name="Normal">
      <style:text-properties fo:font-size="10pt" style:font-size-asian="10pt" style:font-size-complex="10pt" style:font-weight-complex="bold"/>
    </style:style>
    <style:style style:name="P253" style:family="paragraph" style:parent-style-name="Normal">
      <style:text-properties fo:font-size="10pt" style:font-size-asian="10pt" style:font-size-complex="10pt" style:font-weight-complex="bold"/>
    </style:style>
    <style:style style:name="P254" style:family="paragraph" style:parent-style-name="Normal">
      <style:text-properties fo:font-size="10pt" style:font-size-asian="10pt" style:font-size-complex="10pt" style:font-weight-complex="bold"/>
    </style:style>
    <style:style style:name="P25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55_1" style:family="text">
      <style:text-properties fo:font-size="14pt" style:font-size-asian="14pt" style:font-size-complex="14pt" fo:font-weight="bold" style:font-weight-asian="bold" style:font-weight-complex="bold"/>
    </style:style>
    <style:style style:name="T255_2" style:family="text">
      <style:text-properties fo:font-size="14pt" style:font-size-asian="14pt" style:font-size-complex="14pt" fo:font-weight="bold" style:font-weight-asian="bold" style:font-weight-complex="bold"/>
    </style:style>
    <style:style style:name="P25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257" style:family="paragraph" style:parent-style-name="Normal">
      <style:paragraph-properties fo:text-align="justify" fo:line-height="125%" fo:margin-top="0.37cm" fo:margin-bottom="0.37cm"/>
    </style:style>
    <style:style style:name="T257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58" style:family="paragraph" style:parent-style-name="List_20_Paragraph">
      <style:paragraph-properties fo:text-align="justify" fo:line-height="125%" fo:margin-bottom="0cm"/>
      <style:text-properties fo:font-size="11pt" style:font-name-asian="Arial" style:font-size-asian="11pt" style:font-name-complex="Arial" style:font-size-complex="11pt"/>
    </style:style>
    <style:style style:name="T258_1" style:family="text">
      <style:text-properties fo:font-size="11pt" style:font-name-asian="Arial" style:font-size-asian="11pt" style:font-name-complex="Arial" style:font-size-complex="11pt"/>
    </style:style>
    <style:style style:name="T258_2" style:family="text">
      <style:text-properties fo:font-size="11pt" style:font-name-asian="Arial" style:font-size-asian="11pt" style:font-name-complex="Arial" style:font-size-complex="11pt"/>
    </style:style>
    <style:style style:name="P259" style:family="paragraph" style:parent-style-name="List_20_Paragraph">
      <style:paragraph-properties fo:text-align="justify" fo:line-height="125%" fo:margin-bottom="0cm"/>
      <style:text-properties fo:font-size="11pt" style:font-name-asian="Arial" style:font-size-asian="11pt" style:font-name-complex="Arial" style:font-size-complex="11pt"/>
    </style:style>
    <style:style style:name="T259_1" style:family="text">
      <style:text-properties fo:font-size="11pt" style:font-name-asian="Arial" style:font-size-asian="11pt" style:font-name-complex="Arial" style:font-size-complex="11pt"/>
    </style:style>
    <style:style style:name="T259_2" style:family="text">
      <style:text-properties fo:font-size="11pt" style:font-name-asian="Arial" style:font-size-asian="11pt" style:font-name-complex="Arial" style:font-size-complex="11pt"/>
    </style:style>
    <style:style style:name="P260" style:family="paragraph" style:parent-style-name="List_20_Paragraph">
      <style:paragraph-properties fo:text-align="justify" fo:line-height="125%" fo:margin-bottom="0cm"/>
      <style:text-properties fo:font-size="11pt" style:font-name-asian="Arial" style:font-size-asian="11pt" style:font-name-complex="Arial" style:font-size-complex="11pt"/>
    </style:style>
    <style:style style:name="T260_1" style:family="text">
      <style:text-properties fo:font-size="11pt" style:font-name-asian="Arial" style:font-size-asian="11pt" style:font-name-complex="Arial" style:font-size-complex="11pt"/>
    </style:style>
    <style:style style:name="T260_2" style:family="text">
      <style:text-properties fo:font-size="11pt" style:font-name-asian="Arial" style:font-size-asian="11pt" style:font-name-complex="Arial" style:font-size-complex="11pt"/>
    </style:style>
    <style:style style:name="P261" style:family="paragraph" style:parent-style-name="List_20_Paragraph">
      <style:paragraph-properties fo:text-align="justify" fo:line-height="125%"/>
      <style:text-properties fo:font-size="11pt" style:font-name-asian="Arial" style:font-size-asian="11pt" style:font-name-complex="Arial" style:font-size-complex="11pt"/>
    </style:style>
    <style:style style:name="T261_1" style:family="text">
      <style:text-properties fo:font-size="11pt" style:font-name-asian="Arial" style:font-size-asian="11pt" style:font-name-complex="Arial" style:font-size-complex="11pt"/>
    </style:style>
    <style:style style:name="T261_2" style:family="text">
      <style:text-properties fo:font-size="11pt" style:font-name-asian="Arial" style:font-size-asian="11pt" style:font-name-complex="Arial" style:font-size-complex="11pt"/>
    </style:style>
    <style:style style:name="P262" style:family="paragraph" style:parent-style-name="Normal">
      <style:paragraph-properties fo:text-align="justify" fo:line-height="125%" fo:margin-top="0.37cm"/>
    </style:style>
    <style:style style:name="T262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62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62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62_4" style:family="text">
      <style:text-properties fo:font-size="11pt" style:font-name-asian="Arial" style:font-size-asian="11pt" style:font-name-complex="Arial" style:font-size-complex="11pt"/>
    </style:style>
    <style:style style:name="T262_5" style:family="text">
      <style:text-properties fo:font-size="11pt" style:font-name-asian="Arial" style:font-size-asian="11pt" style:font-name-complex="Arial" style:font-size-complex="11pt"/>
    </style:style>
    <style:style style:name="P263" style:family="paragraph" style:parent-style-name="Normal">
      <style:paragraph-properties fo:text-align="justify" fo:line-height="125%" fo:margin-top="0.37cm"/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P264" style:family="paragraph" style:parent-style-name="Normal">
      <style:paragraph-properties fo:text-align="justify" fo:line-height="125%" fo:margin-top="0.37cm"/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P265" style:family="paragraph" style:parent-style-name="Normal">
      <style:paragraph-properties fo:text-align="justify" fo:line-height="125%" fo:margin-top="0.37cm"/>
    </style:style>
    <style:style style:name="T265_1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P266" style:family="paragraph" style:parent-style-name="Normal">
      <style:paragraph-properties fo:text-align="justify" fo:line-height="125%" fo:margin-top="0.37cm"/>
    </style:style>
    <style:style style:name="T266_1" style:family="text">
      <style:text-properties fo:font-size="11pt" style:font-name-asian="Arial" style:font-size-asian="11pt" style:font-name-complex="Arial" style:font-size-complex="11pt"/>
    </style:style>
    <style:style style:name="T266_2" style:family="text">
      <style:text-properties fo:font-size="11pt" style:font-name-asian="Arial" style:font-size-asian="11pt" style:font-name-complex="Arial" style:font-size-complex="11pt"/>
    </style:style>
    <style:style style:name="T266_3" style:family="text">
      <style:text-properties fo:font-size="11pt" style:font-name-asian="Arial" style:font-size-asian="11pt" style:font-name-complex="Arial" style:font-size-complex="11pt"/>
    </style:style>
    <style:style style:name="T266_4" style:family="text">
      <style:text-properties fo:font-size="11pt" style:font-name-asian="Arial" style:font-size-asian="11pt" style:font-name-complex="Arial" style:font-size-complex="11pt"/>
    </style:style>
    <style:style style:name="T266_5" style:family="text">
      <style:text-properties fo:font-size="11pt" style:font-name-asian="Arial" style:font-size-asian="11pt" style:font-name-complex="Arial" style:font-size-complex="11pt"/>
    </style:style>
    <style:style style:name="T266_6" style:family="text">
      <style:text-properties fo:font-size="11pt" style:font-name-asian="Arial" style:font-size-asian="11pt" style:font-name-complex="Arial" style:font-size-complex="11pt"/>
    </style:style>
    <style:style style:name="T266_7" style:family="text">
      <style:text-properties fo:font-size="11pt" style:font-name-asian="Arial" style:font-size-asian="11pt" style:font-name-complex="Arial" style:font-size-complex="11pt"/>
    </style:style>
    <style:style style:name="T266_8" style:family="text">
      <style:text-properties fo:font-size="11pt" style:font-name-asian="Arial" style:font-size-asian="11pt" style:font-name-complex="Arial" style:font-size-complex="11pt"/>
    </style:style>
    <style:style style:name="T266_9" style:family="text">
      <style:text-properties fo:font-size="11pt" style:font-name-asian="Arial" style:font-size-asian="11pt" style:font-name-complex="Arial" style:font-size-complex="11pt"/>
    </style:style>
    <style:style style:name="T266_10" style:family="text">
      <style:text-properties fo:font-size="11pt" style:font-name-asian="Arial" style:font-size-asian="11pt" style:font-name-complex="Arial" style:font-size-complex="11pt"/>
    </style:style>
    <style:style style:name="T266_11" style:family="text">
      <style:text-properties fo:font-size="11pt" style:font-name-asian="Arial" style:font-size-asian="11pt" style:font-name-complex="Arial" style:font-size-complex="11pt"/>
    </style:style>
    <style:style style:name="T266_12" style:family="text">
      <style:text-properties fo:font-size="11pt" style:font-name-asian="Arial" style:font-size-asian="11pt" style:font-name-complex="Arial" style:font-size-complex="11pt"/>
    </style:style>
    <style:style style:name="P267" style:family="paragraph" style:parent-style-name="Normal">
      <style:paragraph-properties fo:text-align="justify" fo:line-height="125%" fo:margin-top="0.37cm"/>
    </style:style>
    <style:style style:name="T267_1" style:family="text">
      <style:text-properties fo:font-size="11pt" style:font-name-asian="Arial" style:font-size-asian="11pt" style:font-name-complex="Arial" style:font-size-complex="11pt"/>
    </style:style>
    <style:style style:name="T267_2" style:family="text">
      <style:text-properties fo:font-size="11pt" style:font-name-asian="Arial" style:font-size-asian="11pt" style:font-name-complex="Arial" style:font-size-complex="11pt"/>
    </style:style>
    <style:style style:name="T267_3" style:family="text">
      <style:text-properties fo:font-size="11pt" style:font-name-asian="Arial" style:font-size-asian="11pt" style:font-name-complex="Arial" style:font-size-complex="11pt"/>
    </style:style>
    <style:style style:name="T267_4" style:family="text">
      <style:text-properties fo:font-size="11pt" style:font-name-asian="Arial" style:font-size-asian="11pt" style:font-name-complex="Arial" style:font-size-complex="11pt"/>
    </style:style>
    <style:style style:name="T267_5" style:family="text">
      <style:text-properties fo:font-size="11pt" style:font-name-asian="Arial" style:font-size-asian="11pt" style:font-name-complex="Arial" style:font-size-complex="11pt"/>
    </style:style>
    <style:style style:name="P268" style:family="paragraph" style:parent-style-name="Normal">
      <style:paragraph-properties fo:text-align="justify" fo:line-height="125%" fo:margin-top="0.37cm"/>
    </style:style>
    <style:style style:name="T268_1" style:family="text">
      <style:text-properties fo:font-size="11pt" style:font-name-asian="Arial" style:font-size-asian="11pt" style:font-name-complex="Arial" style:font-size-complex="11pt"/>
    </style:style>
    <style:style style:name="T268_2" style:family="text">
      <style:text-properties fo:font-size="11pt" style:font-name-asian="Arial" style:font-size-asian="11pt" style:font-name-complex="Arial" style:font-size-complex="11pt"/>
    </style:style>
    <style:style style:name="T268_3" style:family="text">
      <style:text-properties fo:font-size="11pt" style:font-name-asian="Arial" style:font-size-asian="11pt" style:font-name-complex="Arial" style:font-size-complex="11pt"/>
    </style:style>
    <style:style style:name="T268_4" style:family="text">
      <style:text-properties fo:font-size="11pt" style:font-name-asian="Arial" style:font-size-asian="11pt" style:font-name-complex="Arial" style:font-size-complex="11pt"/>
    </style:style>
    <style:style style:name="T268_5" style:family="text">
      <style:text-properties fo:font-size="11pt" style:font-name-asian="Arial" style:font-size-asian="11pt" style:font-name-complex="Arial" style:font-size-complex="11pt"/>
    </style:style>
    <style:style style:name="T268_6" style:family="text">
      <style:text-properties fo:font-size="11pt" style:font-name-asian="Arial" style:font-size-asian="11pt" style:font-name-complex="Arial" style:font-size-complex="11pt"/>
    </style:style>
    <style:style style:name="T268_7" style:family="text">
      <style:text-properties fo:font-size="11pt" style:font-name-asian="Arial" style:font-size-asian="11pt" style:font-name-complex="Arial" style:font-size-complex="11pt"/>
    </style:style>
    <style:style style:name="T268_8" style:family="text">
      <style:text-properties fo:font-size="11pt" style:font-name-asian="Arial" style:font-size-asian="11pt" style:font-name-complex="Arial" style:font-size-complex="11pt"/>
    </style:style>
    <style:style style:name="T268_9" style:family="text">
      <style:text-properties fo:font-size="11pt" style:font-name-asian="Arial" style:font-size-asian="11pt" style:font-name-complex="Arial" style:font-size-complex="11pt"/>
    </style:style>
    <style:style style:name="T268_10" style:family="text">
      <style:text-properties fo:font-size="11pt" style:font-name-asian="Arial" style:font-size-asian="11pt" style:font-name-complex="Arial" style:font-size-complex="11pt"/>
    </style:style>
    <style:style style:name="T268_11" style:family="text">
      <style:text-properties fo:font-size="11pt" style:font-name-asian="Arial" style:font-size-asian="11pt" style:font-name-complex="Arial" style:font-size-complex="11pt"/>
    </style:style>
    <style:style style:name="T268_12" style:family="text">
      <style:text-properties fo:font-size="11pt" style:font-name-asian="Arial" style:font-size-asian="11pt" style:font-name-complex="Arial" style:font-size-complex="11pt"/>
    </style:style>
    <style:style style:name="T268_13" style:family="text">
      <style:text-properties fo:font-size="11pt" style:font-name-asian="Arial" style:font-size-asian="11pt" style:font-name-complex="Arial" style:font-size-complex="11pt"/>
    </style:style>
    <style:style style:name="T268_14" style:family="text">
      <style:text-properties fo:font-size="11pt" style:font-name-asian="Arial" style:font-size-asian="11pt" style:font-name-complex="Arial" style:font-size-complex="11pt"/>
    </style:style>
    <style:style style:name="T268_15" style:family="text">
      <style:text-properties fo:font-size="11pt" style:font-name-asian="Arial" style:font-size-asian="11pt" style:font-name-complex="Arial" style:font-size-complex="11pt"/>
    </style:style>
    <style:style style:name="T268_16" style:family="text">
      <style:text-properties fo:font-size="11pt" style:font-name-asian="Arial" style:font-size-asian="11pt" style:font-name-complex="Arial" style:font-size-complex="11pt"/>
    </style:style>
    <style:style style:name="T268_17" style:family="text">
      <style:text-properties fo:font-size="11pt" style:font-name-asian="Arial" style:font-size-asian="11pt" style:font-name-complex="Arial" style:font-size-complex="11pt"/>
    </style:style>
    <style:style style:name="T268_18" style:family="text">
      <style:text-properties fo:font-size="11pt" style:font-name-asian="Arial" style:font-size-asian="11pt" style:font-name-complex="Arial" style:font-size-complex="11pt"/>
    </style:style>
    <style:style style:name="T268_19" style:family="text">
      <style:text-properties fo:font-size="11pt" style:font-name-asian="Arial" style:font-size-asian="11pt" style:font-name-complex="Arial" style:font-size-complex="11pt"/>
    </style:style>
    <style:style style:name="T268_20" style:family="text">
      <style:text-properties fo:font-size="11pt" style:font-name-asian="Arial" style:font-size-asian="11pt" style:font-name-complex="Arial" style:font-size-complex="11pt"/>
    </style:style>
    <style:style style:name="T268_21" style:family="text">
      <style:text-properties fo:font-size="11pt" style:font-name-asian="Arial" style:font-size-asian="11pt" style:font-name-complex="Arial" style:font-size-complex="11pt"/>
    </style:style>
    <style:style style:name="T268_22" style:family="text">
      <style:text-properties fo:font-size="11pt" style:font-name-asian="Arial" style:font-size-asian="11pt" style:font-name-complex="Arial" style:font-size-complex="11pt"/>
    </style:style>
    <style:style style:name="T268_23" style:family="text">
      <style:text-properties fo:font-size="11pt" style:font-name-asian="Arial" style:font-size-asian="11pt" style:font-name-complex="Arial" style:font-size-complex="11pt"/>
    </style:style>
    <style:style style:name="T268_24" style:family="text">
      <style:text-properties fo:font-size="11pt" style:font-name-asian="Arial" style:font-size-asian="11pt" style:font-name-complex="Arial" style:font-size-complex="11pt"/>
    </style:style>
    <style:style style:name="T268_25" style:family="text">
      <style:text-properties fo:font-size="11pt" style:font-name-asian="Arial" style:font-size-asian="11pt" style:font-name-complex="Arial" style:font-size-complex="11pt"/>
    </style:style>
    <style:style style:name="T268_26" style:family="text">
      <style:text-properties fo:font-size="11pt" style:font-name-asian="Arial" style:font-size-asian="11pt" style:font-name-complex="Arial" style:font-size-complex="11pt"/>
    </style:style>
    <style:style style:name="T268_27" style:family="text">
      <style:text-properties fo:font-size="11pt" style:font-name-asian="Arial" style:font-size-asian="11pt" style:font-name-complex="Arial" style:font-size-complex="11pt"/>
    </style:style>
    <style:style style:name="T268_28" style:family="text">
      <style:text-properties fo:font-size="11pt" style:font-name-asian="Arial" style:font-size-asian="11pt" style:font-name-complex="Arial" style:font-size-complex="11pt"/>
    </style:style>
    <style:style style:name="T268_29" style:family="text">
      <style:text-properties fo:font-size="11pt" style:font-name-asian="Arial" style:font-size-asian="11pt" style:font-name-complex="Arial" style:font-size-complex="11pt"/>
    </style:style>
    <style:style style:name="T268_30" style:family="text">
      <style:text-properties fo:font-size="11pt" style:font-name-asian="Arial" style:font-size-asian="11pt" style:font-name-complex="Arial" style:font-size-complex="11pt"/>
    </style:style>
    <style:style style:name="T268_31" style:family="text">
      <style:text-properties fo:font-size="11pt" style:font-name-asian="Arial" style:font-size-asian="11pt" style:font-name-complex="Arial" style:font-size-complex="11pt"/>
    </style:style>
    <style:style style:name="T268_32" style:family="text">
      <style:text-properties fo:font-size="11pt" style:font-name-asian="Arial" style:font-size-asian="11pt" style:font-name-complex="Arial" style:font-size-complex="11pt"/>
    </style:style>
    <style:style style:name="P269" style:family="paragraph" style:parent-style-name="Normal">
      <style:paragraph-properties fo:text-align="justify" fo:line-height="125%" fo:margin-top="0.37cm"/>
    </style:style>
    <style:style style:name="T269_1" style:family="text">
      <style:text-properties fo:font-size="11pt" style:font-name-asian="Arial" style:font-size-asian="11pt" style:font-name-complex="Arial" style:font-size-complex="11pt"/>
    </style:style>
    <style:style style:name="T269_2" style:family="text">
      <style:text-properties fo:font-size="11pt" style:font-name-asian="Arial" style:font-size-asian="11pt" style:font-name-complex="Arial" style:font-size-complex="11pt"/>
    </style:style>
    <style:style style:name="T269_3" style:family="text">
      <style:text-properties fo:font-size="11pt" style:font-name-asian="Arial" style:font-size-asian="11pt" style:font-name-complex="Arial" style:font-size-complex="11pt"/>
    </style:style>
    <style:style style:name="T269_4" style:family="text">
      <style:text-properties fo:font-size="11pt" style:font-name-asian="Arial" style:font-size-asian="11pt" style:font-name-complex="Arial" style:font-size-complex="11pt"/>
    </style:style>
    <style:style style:name="T269_5" style:family="text">
      <style:text-properties fo:font-size="11pt" style:font-name-asian="Arial" style:font-size-asian="11pt" style:font-name-complex="Arial" style:font-size-complex="11pt"/>
    </style:style>
    <style:style style:name="T269_6" style:family="text">
      <style:text-properties fo:font-size="11pt" style:font-name-asian="Arial" style:font-size-asian="11pt" style:font-name-complex="Arial" style:font-size-complex="11pt"/>
    </style:style>
    <style:style style:name="T269_7" style:family="text">
      <style:text-properties fo:font-size="11pt" style:font-name-asian="Arial" style:font-size-asian="11pt" style:font-name-complex="Arial" style:font-size-complex="11pt"/>
    </style:style>
    <style:style style:name="T269_8" style:family="text">
      <style:text-properties fo:font-size="11pt" style:font-name-asian="Arial" style:font-size-asian="11pt" style:font-name-complex="Arial" style:font-size-complex="11pt"/>
    </style:style>
    <style:style style:name="T269_9" style:family="text">
      <style:text-properties fo:font-size="11pt" style:font-name-asian="Arial" style:font-size-asian="11pt" style:font-name-complex="Arial" style:font-size-complex="11pt"/>
    </style:style>
    <style:style style:name="T269_10" style:family="text">
      <style:text-properties fo:font-size="11pt" style:font-name-asian="Arial" style:font-size-asian="11pt" style:font-name-complex="Arial" style:font-size-complex="11pt"/>
    </style:style>
    <style:style style:name="T269_11" style:family="text">
      <style:text-properties fo:font-size="11pt" style:font-name-asian="Arial" style:font-size-asian="11pt" style:font-name-complex="Arial" style:font-size-complex="11pt"/>
    </style:style>
    <style:style style:name="T269_12" style:family="text">
      <style:text-properties fo:font-size="11pt" style:font-name-asian="Arial" style:font-size-asian="11pt" style:font-name-complex="Arial" style:font-size-complex="11pt"/>
    </style:style>
    <style:style style:name="T269_13" style:family="text">
      <style:text-properties fo:font-size="11pt" style:font-name-asian="Arial" style:font-size-asian="11pt" style:font-name-complex="Arial" style:font-size-complex="11pt"/>
    </style:style>
    <style:style style:name="T269_14" style:family="text">
      <style:text-properties fo:font-size="11pt" style:font-name-asian="Arial" style:font-size-asian="11pt" style:font-name-complex="Arial" style:font-size-complex="11pt"/>
    </style:style>
    <style:style style:name="T269_15" style:family="text">
      <style:text-properties fo:font-size="11pt" style:font-name-asian="Arial" style:font-size-asian="11pt" style:font-name-complex="Arial" style:font-size-complex="11pt"/>
    </style:style>
    <style:style style:name="T269_16" style:family="text">
      <style:text-properties fo:font-size="11pt" style:font-name-asian="Arial" style:font-size-asian="11pt" style:font-name-complex="Arial" style:font-size-complex="11pt"/>
    </style:style>
    <style:style style:name="P270" style:family="paragraph" style:parent-style-name="Normal">
      <style:paragraph-properties fo:text-align="justify" fo:line-height="125%" fo:margin-top="0.37cm" fo:margin-bottom="0.37cm"/>
    </style:style>
    <style:style style:name="T270_1" style:family="text">
      <style:text-properties fo:font-size="11pt" style:font-name-asian="Arial" style:font-size-asian="11pt" style:font-name-complex="Arial" style:font-size-complex="11pt"/>
    </style:style>
    <style:style style:name="T270_2" style:family="text">
      <style:text-properties fo:font-size="11pt" style:font-name-asian="Arial" style:font-size-asian="11pt" style:font-name-complex="Arial" style:font-size-complex="11pt"/>
    </style:style>
    <style:style style:name="T270_3" style:family="text">
      <style:text-properties fo:font-size="11pt" style:font-name-asian="Arial" style:font-size-asian="11pt" style:font-name-complex="Arial" style:font-size-complex="11pt"/>
    </style:style>
    <style:style style:name="T270_4" style:family="text">
      <style:text-properties fo:font-size="11pt" style:font-name-asian="Arial" style:font-size-asian="11pt" style:font-name-complex="Arial" style:font-size-complex="11pt"/>
    </style:style>
    <style:style style:name="T270_5" style:family="text">
      <style:text-properties fo:font-size="11pt" style:font-name-asian="Arial" style:font-size-asian="11pt" style:font-name-complex="Arial" style:font-size-complex="11pt"/>
    </style:style>
    <style:style style:name="T270_6" style:family="text">
      <style:text-properties fo:font-size="11pt" style:font-name-asian="Arial" style:font-size-asian="11pt" style:font-name-complex="Arial" style:font-size-complex="11pt"/>
    </style:style>
    <style:style style:name="T270_7" style:family="text">
      <style:text-properties fo:font-size="11pt" style:font-name-asian="Arial" style:font-size-asian="11pt" style:font-name-complex="Arial" style:font-size-complex="11pt"/>
    </style:style>
    <style:style style:name="T270_8" style:family="text">
      <style:text-properties fo:font-size="11pt" style:font-name-asian="Arial" style:font-size-asian="11pt" style:font-name-complex="Arial" style:font-size-complex="11pt"/>
    </style:style>
    <style:style style:name="P27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272" style:family="paragraph" style:parent-style-name="Normal">
      <style:paragraph-properties fo:text-align="justify"/>
    </style:style>
    <style:style style:name="T272_1" style:family="text">
      <style:text-properties fo:font-size="11pt" style:font-size-asian="11pt" style:font-size-complex="11pt"/>
    </style:style>
    <style:style style:name="T272_2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T272_3" style:family="text">
      <style:text-properties fo:font-size="11pt" style:font-name-asian="Arial" style:font-size-asian="11pt" style:font-name-complex="Arial" style:font-size-complex="11pt" fo:language-asian="en" fo:country-asian="GB" fo:font-weight="bold" style:font-weight-asian="bold" style:font-weight-complex="bold"/>
    </style:style>
    <style:style style:name="P273" style:family="paragraph" style:parent-style-name="Normal">
      <style:paragraph-properties fo:text-align="justify" fo:line-height="125%" fo:margin-top="0.37cm"/>
    </style:style>
    <style:style style:name="T273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74" style:family="paragraph" style:parent-style-name="Normal">
      <style:paragraph-properties fo:text-align="justify" fo:line-height="125%" fo:margin-top="0.37cm" fo:margin-bottom="0.37cm"/>
    </style:style>
    <style:style style:name="T274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4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4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4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4_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4_6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4_7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75" style:family="paragraph" style:parent-style-name="List_20_Paragraph">
      <style:paragraph-properties fo:margin-bottom="0cm"/>
      <style:text-properties fo:font-size="10pt" style:font-size-asian="10pt" style:font-size-complex="10pt"/>
    </style:style>
    <style:style style:name="P27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76_1" style:family="text">
      <style:text-properties fo:font-size="14pt" style:font-size-asian="14pt" style:font-size-complex="14pt" fo:font-weight="bold" style:font-weight-asian="bold" style:font-weight-complex="bold"/>
    </style:style>
    <style:style style:name="P277" style:family="paragraph" style:parent-style-name="Normal">
      <style:paragraph-properties fo:text-align="justify" fo:line-height="107%" fo:margin-top="0.212cm"/>
    </style:style>
    <style:style style:name="T277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7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78" style:family="paragraph" style:parent-style-name="Normal">
      <style:paragraph-properties fo:text-align="justify" fo:line-height="107%" fo:margin-top="0.212cm"/>
    </style:style>
    <style:style style:name="T27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letter-kerning="true"/>
    </style:style>
    <style:style style:name="P279" style:family="paragraph" style:parent-style-name="Normal">
      <style:paragraph-properties fo:text-align="justify" fo:line-height="107%" fo:margin-top="0.212cm"/>
    </style:style>
    <style:style style:name="T279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9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9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9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79_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80" style:family="paragraph" style:parent-style-name="Normal">
      <style:paragraph-properties fo:text-align="justify" fo:line-height="107%" fo:margin-top="0.212cm"/>
    </style:style>
    <style:style style:name="T280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81" style:family="paragraph" style:parent-style-name="Normal">
      <style:paragraph-properties fo:text-align="justify" fo:line-height="107%" fo:margin-top="0.212cm"/>
    </style:style>
    <style:style style:name="T281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82" style:family="paragraph" style:parent-style-name="Normal">
      <style:paragraph-properties fo:text-align="justify" fo:line-height="107%" fo:margin-top="0.212cm"/>
    </style:style>
    <style:style style:name="T282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82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282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83" style:family="paragraph" style:parent-style-name="Normal">
      <style:paragraph-properties fo:text-align="justify" fo:line-height="107%" fo:margin-top="0.212cm"/>
    </style:style>
    <style:style style:name="T28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letter-kerning="true"/>
    </style:style>
    <style:style style:name="P284" style:family="paragraph" style:parent-style-name="Normal">
      <style:paragraph-properties fo:text-align="justify" fo:line-height="107%" fo:margin-top="0.212cm"/>
      <style:text-properties fo:font-size="10pt" style:font-name-asian="Arial" style:font-size-asian="10pt" style:font-name-complex="Arial" style:font-size-complex="10pt" style:letter-kerning="true"/>
    </style:style>
    <style:style style:name="T28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letter-kerning="true"/>
    </style:style>
    <style:style style:name="T284_2" style:family="text">
      <style:text-properties fo:font-size="10pt" style:font-name-asian="Arial" style:font-size-asian="10pt" style:font-name-complex="Arial" style:font-size-complex="10pt" style:letter-kerning="true"/>
    </style:style>
    <style:style style:name="P285" style:family="paragraph" style:parent-style-name="Normal">
      <style:paragraph-properties fo:text-align="justify" fo:line-height="107%" fo:margin-top="0.212cm"/>
      <style:text-properties fo:font-size="10pt" style:font-name-asian="Arial" style:font-size-asian="10pt" style:font-name-complex="Arial" style:font-size-complex="10pt" style:letter-kerning="true"/>
    </style:style>
    <style:style style:name="T28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letter-kerning="true"/>
    </style:style>
    <style:style style:name="T285_2" style:family="text">
      <style:text-properties fo:font-size="10pt" style:font-name-asian="Arial" style:font-size-asian="10pt" style:font-name-complex="Arial" style:font-size-complex="10pt" style:letter-kerning="true"/>
    </style:style>
    <style:style style:name="P286" style:family="paragraph" style:parent-style-name="Normal">
      <style:paragraph-properties fo:text-align="justify" fo:line-height="107%" fo:margin-top="0.212cm"/>
      <style:text-properties fo:font-size="10pt" style:font-name-asian="Arial" style:font-size-asian="10pt" style:font-name-complex="Arial" style:font-size-complex="10pt" style:letter-kerning="true"/>
    </style:style>
    <style:style style:name="T28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letter-kerning="true"/>
    </style:style>
    <style:style style:name="T286_2" style:family="text">
      <style:text-properties fo:font-size="10pt" style:font-name-asian="Arial" style:font-size-asian="10pt" style:font-name-complex="Arial" style:font-size-complex="10pt" style:letter-kerning="true"/>
    </style:style>
    <style:style style:name="P287" style:family="paragraph" style:parent-style-name="Normal">
      <style:paragraph-properties fo:text-align="justify" fo:line-height="107%" fo:margin-top="0.212cm"/>
      <style:text-properties fo:font-size="10pt" style:font-name-asian="Arial" style:font-size-asian="10pt" style:font-name-complex="Arial" style:font-size-complex="10pt" style:letter-kerning="true"/>
    </style:style>
    <style:style style:name="P288" style:family="paragraph" style:parent-style-name="Normal">
      <style:paragraph-properties fo:text-align="justify" fo:line-height="107%" fo:margin-top="0.212cm" fo:margin-bottom="0.212cm"/>
    </style:style>
    <style:style style:name="T288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289" style:family="paragraph" style:parent-style-name="Normal">
      <style:paragraph-properties fo:line-height="125%"/>
      <style:text-properties style:font-name="Segoe UI" fo:font-size="10.5pt" style:font-name-asian="Segoe UI" style:font-size-asian="10.5pt" style:font-name-complex="Segoe UI" style:font-size-complex="10.5pt"/>
    </style:style>
    <style:style style:name="P290" style:family="paragraph" style:parent-style-name="Normal">
      <style:paragraph-properties fo:text-align="justify" fo:line-height="125%"/>
      <style:text-properties fo:font-size="10.5pt" style:font-name-asian="Segoe UI" style:font-size-asian="10.5pt" style:font-name-complex="Arial" style:font-size-complex="10.5pt"/>
    </style:style>
    <style:style style:name="P291" style:family="paragraph" style:parent-style-name="Normal">
      <style:text-properties fo:font-size="11pt" style:font-size-asian="11pt" style:font-name-complex="Arial" style:font-size-complex="11pt"/>
    </style:style>
    <style:style style:name="Table9" style:family="table">
      <style:table-properties table:align="left" style:width="16.252cm" fo:margin-left="-0.009cm"/>
    </style:style>
    <style:style style:name="Column33" style:family="table-column">
      <style:table-column-properties style:column-width="4.251cm"/>
    </style:style>
    <style:style style:name="Column34" style:family="table-column">
      <style:table-column-properties style:column-width="4cm"/>
    </style:style>
    <style:style style:name="Column35" style:family="table-column">
      <style:table-column-properties style:column-width="3.501cm"/>
    </style:style>
    <style:style style:name="Column36" style:family="table-column">
      <style:table-column-properties style:column-width="4.5cm"/>
    </style:style>
    <style:style style:name="Row28" style:family="table-row"/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9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96" style:family="paragraph" style:parent-style-name="Normal"/>
    <style:style style:name="P297" style:family="paragraph" style:parent-style-name="Normal"/>
  </office:automatic-styles>
  <office:body>
    <office:text>
      <text:tracked-changes text:track-changes="true"/>
      <text:h text:style-name="P1" text:outline-level="2"><text:span text:style-name="T1_1">Annual<text:s/>Review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Nigeria<text:s/>Economic<text:s/>Stability<text:s/>and<text:s/>Transformation<text:s/>programme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4.9m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3</text:span><text:span text:style-name="T5_3">/02/26</text:span></text:p>
          </table:table-cell>
        </table:table-row>
        <table:table-row table:style-name="Row3">
          <table:table-cell table:style-name="Cell4">
            <text:p text:style-name="P6"><text:span text:style-name="T6_1">Programme<text:s/></text:span><text:span text:style-name="T6_2">Code<text:s/>:</text:span><text:span text:style-name="T6_3"><text:s/></text:span><text:span text:style-name="T6_4">400482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</text:span><text:span text:style-name="T8_3">20/02/2025</text:span></text:p>
          </table:table-cell>
          <table:table-cell table:style-name="Cell6">
            <text:p text:style-name="P9"><text:span text:style-name="T9_1">AMP<text:s/>end<text:s/>date:</text:span><text:span text:style-name="T9_2"><text:s/></text:span><text:span text:style-name="T9_3">31/03/2029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5</text:span></text:p>
          </table:table-cell>
          <table:table-cell table:style-name="Cell9">
            <text:p text:style-name="P14"/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Overall<text:s/>programme<text:s/>risk<text:s/>rating</text:span></text:p>
          </table:table-cell>
          <table:table-cell table:style-name="Cell26">
            <text:p text:style-name="P31"><text:span text:style-name="T31_1">Major</text:span></text:p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text:s/>Link<text:s/>to<text:s/>Business<text:s/>Case:<text:s/></text:span></text:p>
          </table:table-cell>
          <table:table-cell table:style-name="Cell35">
            <text:p text:style-name="P41"><text:span text:style-name="T41_1"><text:a xlink:type="simple" xlink:href="https://devtracker.fcdo.gov.uk/programme/GB-GOV-1-400482/summary"><text:span text:style-name="T41_2">DevTracker<text:s/>Programme<text:s/>GB-GOV-1-400482</text:span></text:a></text:span></text:p>
          </table:table-cell>
        </table:table-row>
        <table:table-row table:style-name="Row8">
          <table:table-cell table:style-name="Cell36">
            <text:p text:style-name="P42"><text:span text:style-name="T42_1">DevTracker<text:s/>Link<text:s/>to<text:s/></text:span><text:span text:style-name="T42_2">results<text:s/>framework</text:span><text:span text:style-name="T42_3">:<text:s/></text:span></text:p>
          </table:table-cell>
          <table:table-cell table:style-name="Cell37">
            <text:p text:style-name="P43"><text:span text:style-name="T43_1"><text:a xlink:type="simple" xlink:href="https://view.officeapps.live.com/op/view.aspx?src=https%3A%2F%2Fiati.fcdo.gov.uk%2Fiati_documents%2FD0007466.xlsx&amp;wdOrigin=BROWSELINK"><text:span text:style-name="T43_2">D0007466.xlsx</text:span></text:a></text:span></text:p>
          </table:table-cell>
        </table:table-row>
      </table:table>
      <text:p text:style-name="P44"/>
      <text:p text:style-name="P45"><text:span text:style-name="T45_1">A.<text:s/>SUMMARY<text:s/>AND<text:s/>OVERVIEW<text:s/></text:span></text:p>
      <text:p text:style-name="P46"/>
      <text:p text:style-name="P47"><text:span text:style-name="T47_1">Description<text:s/>of<text:s/>programme<text:s/></text:span></text:p>
      <text:p text:style-name="P48"/>
      <text:p text:style-name="P49"><text:span text:style-name="T49_1">The<text:s/>Nigerian<text:s/>Economic<text:s/>Stability<text:s/>and<text:s/>Transformation<text:s/>(NEST)<text:s/>programme<text:s/>is<text:s/>a<text:s/>£4.9m<text:s/>technical<text:s/>assistance<text:s/>intervention<text:s/>designed<text:s/>to<text:s/>support<text:s/>macroeconomic<text:s/>stability,<text:s/></text:span><text:span text:style-name="T49_2">economic<text:s/>diversification,<text:s/>and<text:s/>enhancing<text:s/>the<text:s/>quality<text:s/>of<text:s/>economic<text:s/>reforms</text:span><text:span text:style-name="T49_3">.<text:s/>The<text:s/>programme<text:s/>focuses<text:s/>on<text:s/>strengthening<text:s/>economic<text:s/>policymaking,<text:s/>coordination,<text:s/>and<text:s/>execution<text:s/>across<text:s/>key<text:s/>institutions,<text:s/>including<text:s/>the<text:s/>Ministry<text:s/>of<text:s/>Fina</text:span><text:span text:style-name="T49_4">nce</text:span><text:span text:style-name="T49_5">,</text:span><text:span text:style-name="T49_6"><text:s/>the<text:s/>Central<text:s/>Bank<text:s/>of<text:s/>Nigeria</text:span><text:span text:style-name="T49_7">,<text:s/>the<text:s/>Federal<text:s/>Ministry<text:s/>of<text:s/>Industry,<text:s/>Trade<text:s/>an</text:span><text:span text:style-name="T49_8">d<text:s/></text:span><text:span text:style-name="T49_9">Investment,<text:s/>and<text:s/>the<text:s/>Ministry<text:s/>of<text:s/>Budget<text:s/>and<text:s/>Economic<text:s/>Planning</text:span><text:span text:style-name="T49_10">,<text:s/>with<text:s/>the<text:s/>objective<text:s/>of<text:s/></text:span><text:span text:style-name="T49_11">increasing</text:span><text:span text:style-name="T49_12"><text:s/>the<text:s/>chances<text:s/>of<text:s/>economic<text:s/>reforms<text:s/>that<text:s/>started<text:s/>in<text:s/>mid-2023<text:s/>being<text:s/>sustained<text:s/>and<text:s/>improving<text:s/>the<text:s/>quality<text:s/>of<text:s/>these<text:s/>reforms,<text:s/>helping<text:s/>to<text:s/>create<text:s/>the<text:s/>conditions<text:s/>for<text:s/>higher,<text:s/>sustained<text:s/>growth.</text:span><text:span text:style-name="T49_13"><text:s text:c="2"/>The<text:s/>programme<text:s/>has<text:s/></text:span><text:span text:style-name="T49_14">4<text:s/>components<text:s/>as<text:s/>follows:</text:span></text:p>
      <text:p text:style-name="P50"/>
      <table:table table:style-name="Table4">
        <table:table-column table:style-name="Column15"/>
        <table:table-column table:style-name="Column16"/>
        <table:table-row table:style-name="Row9">
          <table:table-cell table:style-name="Cell38">
            <text:p text:style-name="P51"><text:span text:style-name="T51_1">Component</text:span></text:p>
          </table:table-cell>
          <table:table-cell table:style-name="Cell39">
            <text:p text:style-name="P52"><text:span text:style-name="T52_1">Value<text:s/>(£m)</text:span></text:p>
          </table:table-cell>
        </table:table-row>
        <table:table-row table:style-name="Row10">
          <table:table-cell table:style-name="Cell40">
            <text:list text:style-name="LS23" xml:id="list0">
              <text:list-item>
                <text:p text:style-name="P53"><text:span text:style-name="T53_1">NEST<text:s/>TA<text:s/>facility</text:span></text:p>
              </text:list-item>
            </text:list>
          </table:table-cell>
          <table:table-cell table:style-name="Cell41">
            <text:p text:style-name="P54"><text:span text:style-name="T54_1">4.0</text:span></text:p>
          </table:table-cell>
        </table:table-row>
        <table:table-row table:style-name="Row11">
          <table:table-cell table:style-name="Cell42">
            <text:list text:style-name="LS23" xml:id="list1" text:continue-list="list0">
              <text:list-item>
                <text:p text:style-name="P55"><text:span text:style-name="T55_1">World<text:s/>Bank<text:s/>Externally<text:s/>Financed<text:s/>Output<text:s/>(EFO)</text:span></text:p>
              </text:list-item>
            </text:list>
          </table:table-cell>
          <table:table-cell table:style-name="Cell43">
            <text:p text:style-name="P56"><text:span text:style-name="T56_1">0.7</text:span></text:p>
          </table:table-cell>
        </table:table-row>
        <table:table-row table:style-name="Row12">
          <table:table-cell table:style-name="Cell44">
            <text:list text:style-name="LS23" xml:id="list2" text:continue-list="list0">
              <text:list-item>
                <text:p text:style-name="P57"><text:span text:style-name="T57_1">Strategic<text:s/>Communications<text:s/>single<text:s/>source<text:s/>contract</text:span></text:p>
              </text:list-item>
            </text:list>
          </table:table-cell>
          <table:table-cell table:style-name="Cell45">
            <text:p text:style-name="P58"><text:span text:style-name="T58_1">0.12</text:span></text:p>
          </table:table-cell>
        </table:table-row>
        <table:table-row table:style-name="Row13">
          <table:table-cell table:style-name="Cell46">
            <text:list text:style-name="LS23" xml:id="list3" text:continue-list="list0">
              <text:list-item>
                <text:p text:style-name="P59"><text:span text:style-name="T59_1">Programme<text:s/>Funded<text:s/>Post</text:span><text:span text:style-name="T59_2"><text:s/>(PFP)</text:span></text:p>
              </text:list-item>
            </text:list>
          </table:table-cell>
          <table:table-cell table:style-name="Cell47">
            <text:p text:style-name="P60"><text:span text:style-name="T60_1">0.08</text:span></text:p>
          </table:table-cell>
        </table:table-row>
        <table:table-row table:style-name="Row14">
          <table:table-cell table:style-name="Cell48">
            <text:p text:style-name="P61"><text:span text:style-name="T61_1">Total</text:span></text:p>
          </table:table-cell>
          <table:table-cell table:style-name="Cell49">
            <text:p text:style-name="P62"><text:span text:style-name="T62_1">4.9</text:span></text:p>
          </table:table-cell>
        </table:table-row>
      </table:table>
      <text:p text:style-name="P63"/>
      <text:p text:style-name="P64"><text:span text:style-name="T64_1">This<text:s/>review<text:s/>covers<text:s/>the<text:s/>period<text:s/></text:span><text:span text:style-name="T64_2">February<text:s/>202</text:span><text:span text:style-name="T64_3">5</text:span><text:span text:style-name="T64_4"><text:s/>to<text:s/>December<text:s/>2025.<text:s text:c="2"/>During<text:s/>this<text:s/>period<text:s/>the<text:s/></text:span><text:span text:style-name="T64_5">progress<text:s/>of<text:s/>the<text:s/>programme<text:s/>can<text:s/>be<text:s/>summarised<text:s/>as<text:s/>follows</text:span><text:span text:style-name="T64_6">:</text:span></text:p>
      <text:list text:style-name="LS24" xml:id="list4">
        <text:list-item>
          <text:p text:style-name="P65"><text:span text:style-name="T65_1">February<text:s/>to<text:s/>March<text:s/>202</text:span><text:span text:style-name="T65_2">5</text:span><text:span text:style-name="T65_3"><text:s/>–<text:s/>review<text:s/>of<text:s/>tenders<text:s/>for<text:s/>NEST<text:s/>TA<text:s/>facility<text:s/>and<text:s/>identification<text:s/>of<text:s/>preferred<text:s/>bidder</text:span></text:p>
        </text:list-item>
        <text:list-item>
          <text:p text:style-name="P66"><text:span text:style-name="T66_1">March<text:s/>to<text:s/>Ju</text:span><text:span text:style-name="T66_2">ly<text:s/></text:span><text:span text:style-name="T66_3">202</text:span><text:span text:style-name="T66_4">5</text:span><text:span text:style-name="T66_5"><text:s/>–<text:s/>FCDO<text:s/>wide<text:s/>pause<text:s/>on<text:s/>new<text:s/>contracts</text:span></text:p>
        </text:list-item>
        <text:list-item>
          <text:p text:style-name="P67"><text:span text:style-name="T67_1">June<text:s/>to<text:s/>December<text:s/>202</text:span><text:span text:style-name="T67_2">5</text:span><text:span text:style-name="T67_3"><text:s/>–<text:s/></text:span><text:span text:style-name="T67_4">d</text:span><text:span text:style-name="T67_5">iscussion<text:s/>and<text:s/>agreement<text:s/>of<text:s/>EFO<text:s/>activities<text:s/>with<text:s/>World<text:s/>Bank</text:span></text:p>
        </text:list-item>
        <text:list-item>
          <text:p text:style-name="P68"><text:span text:style-name="T68_1">July<text:s/>2025<text:s/></text:span><text:span text:style-name="T68_2">–</text:span><text:span text:style-name="T68_3"><text:s/></text:span><text:span text:style-name="T68_4">continuation<text:s/>of<text:s/>procurement<text:s/>process<text:s/></text:span><text:span text:style-name="T68_5">for<text:s/>NEST<text:s/>TA<text:s/>Facility</text:span></text:p>
        </text:list-item>
        <text:list-item>
          <text:p text:style-name="P69"><text:span text:style-name="T69_1">July<text:s/>2025<text:s/>–<text:s/>approval<text:s/>of<text:s/>single<text:s/>source<text:s/>waiver<text:s/>to<text:s/>contract<text:s/>Apella<text:s/>for<text:s/>strategic<text:s/>communications<text:s/></text:span><text:span text:style-name="T69_2">support</text:span><text:span text:style-name="T69_3"><text:s/>to<text:s/>Ministry<text:s/>of<text:s/>Finance</text:span></text:p>
        </text:list-item>
        <text:list-item>
          <text:p text:style-name="P70"><text:span text:style-name="T70_1">August<text:s/>2025<text:s/>–<text:s/>award<text:s/>of<text:s/></text:span><text:span text:style-name="T70_2">TA<text:s/>F</text:span><text:span text:style-name="T70_3">acility<text:s/></text:span><text:span text:style-name="T70_4">contract<text:s/>to<text:s/></text:span><text:span text:style-name="T70_5">Tetra<text:s/>Tech</text:span><text:span text:style-name="T70_6"><text:s/>with<text:s/>start<text:s/>date<text:s/>of<text:s/></text:span><text:span text:style-name="T70_7">1</text:span><text:span text:style-name="T70_8">st</text:span><text:span text:style-name="T70_9"><text:s/></text:span><text:span text:style-name="T70_10">September</text:span></text:p>
        </text:list-item>
        <text:list-item>
          <text:p text:style-name="P71"><text:span text:style-name="T71_1">September<text:s/>2025<text:s/>–<text:s/>start<text:s/>of<text:s/>Tetra<text:s/>Tech<text:s/>contract<text:s/>to<text:s/>deliver<text:s/>NEST<text:s/>TA<text:s/>Facility<text:s/>and<text:s/>of<text:s/>Apella<text:s/>contract<text:s/>to<text:s/>deliver<text:s/>strategic<text:s/>communications<text:s/>support</text:span></text:p>
        </text:list-item>
        <text:list-item>
          <text:p text:style-name="P72"><text:span text:style-name="T72_1">September<text:s/>2025<text:s/>to<text:s/></text:span><text:span text:style-name="T72_2">January</text:span><text:span text:style-name="T72_3"><text:s/>2026</text:span><text:span text:style-name="T72_4"><text:s/></text:span><text:span text:style-name="T72_5">–<text:s/>NEST<text:s/>TA<text:s/>Fa</text:span><text:span text:style-name="T72_6">cility<text:s/>inception<text:s/>p</text:span><text:span text:style-name="T72_7">hase</text:span><text:span text:style-name="T72_8"><text:s/>and<text:s/>implementation<text:s/>of<text:s/>‘quick<text:s/>wins’</text:span></text:p>
        </text:list-item>
        <text:list-item>
          <text:p text:style-name="P73"><text:span text:style-name="T73_1">November<text:s/>2025<text:s/>–<text:s/>approval<text:s/>to<text:s/>create<text:s/>programme<text:s/>funded<text:s/>post<text:s/>to<text:s/>lead<text:s/>on<text:s/>trade<text:s/>policy<text:s/>and<text:s/>market<text:s/>access</text:span></text:p>
        </text:list-item>
        <text:list-item>
          <text:p text:style-name="P74"><text:span text:style-name="T74_1">December<text:s/>2025<text:s/>–<text:s/></text:span><text:span text:style-name="T74_2">inaugural<text:s/>Steering<text:s/>Committee<text:s/>for<text:s/>TA<text:s/>facility<text:s/>and<text:s/></text:span><text:span text:style-name="T74_3">official<text:s/>launch<text:s/>of</text:span><text:span text:style-name="T74_4"><text:s/>NEST<text:s/>programme</text:span></text:p>
        </text:list-item>
        <text:list-item>
          <text:p text:style-name="P75"><text:span text:style-name="T75_1">December<text:s/>2025<text:s/>–<text:s/>signing<text:s/>of<text:s/>World<text:s/>Bank<text:s/>EFO<text:s/>agreement</text:span></text:p>
        </text:list-item>
        <text:list-item>
          <text:p text:style-name="P76"><text:span text:style-name="T76_1">January<text:s/>2026<text:s/>–<text:s/>official<text:s/>end<text:s/>of<text:s/>NEST<text:s/>TA<text:s/>Facility<text:s/>inception<text:s/>period<text:s/>and<text:s/>disbursement<text:s/>of<text:s/>funds<text:s/>to<text:s/>World<text:s/>Bank<text:s/>for<text:s/>EFO</text:span></text:p>
        </text:list-item>
      </text:list>
      <text:p text:style-name="P77"><text:span text:style-name="T77_1">T</text:span><text:span text:style-name="T77_2">he<text:s/>programme</text:span><text:span text:style-name="T77_3"><text:s/>was<text:s/>initiated</text:span><text:span text:style-name="T77_4"><text:s/>during<text:s/>a<text:s/>period<text:s/>of<text:s/>significant</text:span><text:span text:style-name="T77_5"><text:s/>disruption<text:s/>to</text:span><text:span text:style-name="T77_6"><text:s/>FCDO<text:s/></text:span><text:span text:style-name="T77_7">funding</text:span><text:span text:style-name="T77_8"><text:s/></text:span><text:span text:style-name="T77_9">arrangements</text:span><text:span text:style-name="T77_10"><text:s/></text:span><text:span text:style-name="T77_11">and<text:s/>was<text:s/></text:span><text:span text:style-name="T77_12">affected<text:s/>by<text:s/>an<text:s/>FCDO-wide<text:s/>pause<text:s/>on<text:s/>new<text:s/>contracting<text:s/></text:span><text:span text:style-name="T77_13">which<text:s/>was<text:s/>in<text:s/>place<text:s/></text:span><text:span text:style-name="T77_14">from<text:s/>March<text:s/>to<text:s/>Ju</text:span><text:span text:style-name="T77_15">ly</text:span><text:span text:style-name="T77_16"><text:s/>2025.<text:s/></text:span><text:span text:style-name="T77_17">Although</text:span><text:span text:style-name="T77_18"><text:s/>the</text:span><text:span text:style-name="T77_19"><text:s/></text:span><text:span text:style-name="T77_20">main<text:s/>component<text:s/>of<text:s/>the<text:s/></text:span><text:span text:style-name="T77_21">programme</text:span><text:span text:style-name="T77_22">,<text:s/>the<text:s/>TA<text:s/>facility,<text:s/></text:span><text:span text:style-name="T77_23">was<text:s/>originally<text:s/>scheduled<text:s/>to<text:s/>commence<text:s/>in<text:s/>April<text:s/>2025,<text:s/></text:span><text:span text:style-name="T77_24">the<text:s/>various<text:s/></text:span><text:span text:style-name="T77_25">steps<text:s/>in<text:s/></text:span><text:span text:style-name="T77_26">contracting<text:s/>w</text:span><text:span text:style-name="T77_27">ere</text:span><text:span text:style-name="T77_28"><text:s/>completed<text:s/>in<text:s/></text:span><text:span text:style-name="T77_29">August</text:span><text:span text:style-name="T77_30"><text:s/>2025</text:span><text:span text:style-name="T77_31"><text:s/></text:span><text:span text:style-name="T77_32">with<text:s/>an<text:s/>agreed<text:s/>st</text:span><text:span text:style-name="T77_33">art<text:s/>date<text:s/>of<text:s/>1</text:span><text:span text:style-name="T77_34">st</text:span><text:span text:style-name="T77_35"><text:s/>September</text:span><text:span text:style-name="T77_36"><text:s/>2025</text:span><text:span text:style-name="T77_37">.<text:s text:c="2"/></text:span><text:span text:style-name="T77_38">D</text:span><text:span text:style-name="T77_39">ue<text:s/>to<text:s/>the<text:s/>pause</text:span><text:span text:style-name="T77_40">,</text:span><text:span text:style-name="T77_41"><text:s/>a</text:span><text:span text:style-name="T77_42"><text:s/>business<text:s/>case<text:s/>addendum<text:s/>was<text:s/>agreed<text:s/>by<text:s/>the<text:s/>Development<text:s/>Director<text:s/></text:span><text:span text:style-name="T77_43">to<text:s/></text:span><text:span text:style-name="T77_44">change<text:s/>the<text:s/></text:span><text:span text:style-name="T77_45">start<text:s/></text:span><text:span text:style-name="T77_46">and<text:s/>end<text:s/></text:span><text:span text:style-name="T77_47">date</text:span><text:span text:style-name="T77_48">s</text:span><text:span text:style-name="T77_49"><text:s/>of<text:s/>the<text:s/></text:span><text:span text:style-name="T77_50">programme</text:span><text:span text:style-name="T77_51">.<text:s text:c="2"/>Although<text:s/>the<text:s/>new<text:s/>end<text:s/>date<text:s/>is<text:s/>now<text:s/>reflected<text:s/>on<text:s/>AMP</text:span><text:span text:style-name="T77_52">,</text:span><text:span text:style-name="T77_53"><text:s/>it<text:s/></text:span><text:span text:style-name="T77_54">was<text:s/>not</text:span><text:span text:style-name="T77_55"><text:s/>possible<text:s/>to<text:s/>change<text:s/>the<text:s/>start<text:s/>date,<text:s/>which<text:s/>was<text:s/>agreed<text:s/>as<text:s/>1</text:span><text:span text:style-name="T77_56">st</text:span><text:span text:style-name="T77_57"><text:s/>September<text:s/>2025.<text:s text:c="3"/>Th</text:span><text:span text:style-name="T77_58">e</text:span><text:span text:style-name="T77_59"><text:s/>review<text:s/>period<text:s/>therefore<text:s/>largely<text:s/></text:span><text:span text:style-name="T77_60">captures<text:s/>the</text:span><text:span text:style-name="T77_61"><text:s/>pr</text:span><text:span text:style-name="T77_62">ocurement</text:span><text:span text:style-name="T77_63"><text:s/></text:span><text:span text:style-name="T77_64">and<text:s/>contracting<text:s/></text:span><text:span text:style-name="T77_65">process</text:span><text:span text:style-name="T77_66">,<text:s/>mobilisation,</text:span><text:span text:style-name="T77_67"><text:s/></text:span><text:span text:style-name="T77_68">inception</text:span><text:span text:style-name="T77_69"><text:s/>and<text:s/>early<text:s/>implementation.</text:span></text:p>
      <text:p text:style-name="P78"/>
      <text:p text:style-name="P79"/>
      <text:p text:style-name="P80"><text:span text:style-name="T80_1">FCDO<text:s/>Management<text:s/>of<text:s/>the<text:s/>Programme</text:span></text:p>
      <text:p text:style-name="P81"/>
      <text:p text:style-name="P82"><text:span text:style-name="T82_1">FCDO<text:s/>Nigeria’s<text:s/>programme<text:s/>team<text:s/>remained<text:s/>unchanged<text:s/>over<text:s/>the<text:s/>reporting<text:s/>period,<text:s/>maintaining<text:s/>oversight<text:s/>of<text:s/>procurement<text:s/>and<text:s/>mobilisation<text:s/>from<text:s/>programme<text:s/>design.<text:s/>FCDO<text:s/>Nigeria<text:s/>quickly<text:s/>established<text:s/>a<text:s/>strong<text:s/>partnership<text:s/>with<text:s/>Tetratech<text:s/>to<text:s/>maintain<text:s/>delivery<text:s/>and<text:s/>impact<text:s/>during<text:s/>a<text:s/>challenge<text:s/>period<text:s/>(see<text:s/>Section<text:s/>E<text:s/>on<text:s/>risks).<text:s text:c="2"/>FCDO<text:s/>engaged<text:s/>with<text:s/>partners<text:s/>through<text:s/>periodic<text:s/>reports,<text:s/>technical<text:s/>and<text:s/>operational<text:s/>meetings,<text:s/>meetings<text:s/>with<text:s/>partners,<text:s/>and<text:s/>government<text:s/>stakeholders.<text:s/>FCDO<text:s/>implemented<text:s/>weekly<text:s/>meetings<text:s/>with<text:s/>Tetratech<text:s/>during<text:s/>programme<text:s/>approval<text:s/>and<text:s/>mobilisation,<text:s/>moving<text:s/>to<text:s/>fortnightly<text:s/>from<text:s/>January<text:s/>2023.<text:s/></text:span></text:p>
      <text:p text:style-name="P83"/>
      <text:p text:style-name="P84"><text:span text:style-name="T84_1">The<text:s/>programme<text:s/>team<text:s/>worked<text:s/>closely<text:s/>with<text:s/>colleagues<text:s/>from<text:s/>FCDO’s<text:s/>Programme<text:s/>Delivery<text:s/>Commercial<text:s/>Team<text:s/>on<text:s/>the<text:s/>procurement<text:s/>of<text:s/>the<text:s/>main<text:s/>contract.<text:s/>The<text:s/>procurement<text:s/>process<text:s/>benefitted<text:s/>from<text:s/>a<text:s/>very<text:s/>constructive<text:s/>relationship<text:s/>between<text:s/>FCDO<text:s/>Nigeria<text:s/>and<text:s/>the<text:s/>Commercial<text:s/>Team.<text:s text:c="2"/>Both<text:s/>teams<text:s/>are<text:s/>well<text:s/>versed<text:s/>in<text:s/>programme<text:s/>objectives,<text:s/>FCDO<text:s/>procurement<text:s/>procedures,<text:s/>contract<text:s/>management,<text:s/>and<text:s/>working<text:s/>with<text:s/>Suppliers.<text:s/>This<text:s/>ensured<text:s/>the<text:s/>contract<text:s/>award<text:s/>was<text:s/>delivered<text:s/>to<text:s/>a<text:s/>high<text:s/>standard,<text:s/>and<text:s/>any<text:s/>emerging<text:s/>risks<text:s/>were<text:s/>responded<text:s/>to<text:s/>promptly.<text:s/></text:span></text:p>
      <text:p text:style-name="P85"/>
      <text:p text:style-name="P86"><text:span text:style-name="T86_1">The<text:s/>procurement<text:s/>of<text:s/>the<text:s/>NEST<text:s/>contract<text:s/>received<text:s/>very<text:s/>positive<text:s/>feedback<text:s/>from<text:s/>potential<text:s/>suppliers<text:s/>during<text:s/>the<text:s/>Early<text:s/>Market<text:s/>Engagement<text:s/>and<text:s/>FCDO<text:s/>Procurement<text:s/>Steering<text:s/>Boards.<text:s/></text:span></text:p>
      <text:p text:style-name="P87"/>
      <text:p text:style-name="P88"><text:span text:style-name="T88_1">FCDO<text:s/>Nigeria<text:s/>have<text:s/>driven<text:s/>value<text:s/>for<text:s/>money<text:s/>(VfM)<text:s/>in<text:s/>the<text:s/>design<text:s/>and<text:s/>mobilisation<text:s/>of<text:s/></text:span><text:span text:style-name="T88_2">NEST<text:s/>programme</text:span><text:span text:style-name="T88_3">,<text:s/>employing<text:s/>a<text:s/>VfM<text:s/>framework<text:s/>nested<text:s/>within<text:s/>the<text:s/>wider<text:s/>delivery<text:s/>framework<text:s/>to<text:s/>inform<text:s/>VfM<text:s/>judgements,<text:s/>decision<text:s/>making<text:s/>and<text:s/>improving<text:s/>programme<text:s/>performance<text:s/>that<text:s/>particularly<text:s/>focuses<text:s/>on<text:s/>value<text:s/>and<text:s/>achieving<text:s/>the<text:s/>best<text:s/>outcomes<text:s/>for<text:s/>beneficiaries<text:s/>relative<text:s/>to<text:s/>our<text:s/>spend.<text:s text:c="2"/>These<text:s/>will<text:s/>be<text:s/>guided<text:s/>by<text:s/>key<text:s/>VfM<text:s/>metrics<text:s/>that<text:s/>will<text:s/>provide<text:s/>a<text:s/>reference<text:s/>point<text:s/>to<text:s/>help<text:s/>assess<text:s/>whether<text:s/></text:span><text:span text:style-name="T88_4">NEST<text:s/>programme</text:span><text:span text:style-name="T88_5"><text:s/>continues<text:s/>to<text:s/>represent<text:s/>VfM<text:s/>during<text:s/>its<text:s/>life,<text:s/>with<text:s/>‘stop<text:s/>go’<text:s/>procedures<text:s/>to<text:s/>help<text:s/>support<text:s/>incentives<text:s/>to<text:s/>know<text:s/>when<text:s/>to<text:s/>cut<text:s/>losses<text:s/>and<text:s/>not<text:s/>proceed,<text:s/>and<text:s/>when<text:s/>to<text:s/>continue<text:s/>investing<text:s/>in<text:s/>an<text:s/>intervention,<text:s/>balancing<text:s/>risk,<text:s/>rewards,<text:s/>and<text:s/>other<text:s/>criteria<text:s/>in<text:s/>the<text:s/>portfolio<text:s/>FCDO<text:s/>Nigeria<text:s/>has<text:s/>identified<text:s/>and<text:s/>transferred<text:s/>assets<text:s/>from<text:s/>several<text:s/>closing<text:s/>programmes<text:s/>to<text:s/></text:span><text:span text:style-name="T88_6">NEST</text:span><text:span text:style-name="T88_7">,<text:s/>helping<text:s/>improve<text:s/>VfM<text:s/>across<text:s/>the<text:s/>programmes.</text:span></text:p>
      <text:p text:style-name="P89"/>
      <text:p text:style-name="P90"/>
      <text:p text:style-name="P91"><text:span text:style-name="T91_1">Summary<text:s/>supporting<text:s/>narrative<text:s/>for<text:s/>the<text:s/>overall<text:s/>score<text:s/>in<text:s/>this<text:s/>review<text:s/></text:span></text:p>
      <text:p text:style-name="P92"/>
      <text:p text:style-name="P93"><text:span text:style-name="T93_1">Overall,<text:s/>the<text:s/>programme<text:s/>has<text:s/>met<text:s/>expectations<text:s/>for<text:s/>this<text:s/>stage<text:s/>of<text:s/>the<text:s/>programme<text:s/>as<text:s/>set<text:s/>out<text:s/>in<text:s/>the<text:s/>current<text:s/>logframe,<text:s/>which<text:s/>is<text:s/>primarily<text:s/>focused<text:s/>on<text:s/>procurement-related<text:s/>milestones.</text:span><text:span text:style-name="T93_2"><text:s/></text:span><text:span text:style-name="T93_3">The<text:s/>successful<text:s/>completion<text:s/>of<text:s/>procurement<text:s/>and<text:s/>mobilisation<text:s/>across<text:s/>all<text:s/>programme<text:s/>components<text:s/>represents<text:s/>a<text:s/>significant<text:s/>achievement<text:s/>for<text:s/>NEST,<text:s/>particularly<text:s/>given<text:s/>earlier<text:s/>delays<text:s/>and<text:s/>the<text:s/>need<text:s/>to<text:s/>rapidly<text:s/>align<text:s/>delivery<text:s/>with<text:s/>urgent<text:s/>government<text:s/>reform<text:s/>priorities.<text:s/>Despite<text:s/>contracting<text:s/>delays,<text:s/>the<text:s/>programme<text:s/>was<text:s/>still<text:s/>able<text:s/>to<text:s/>undertake<text:s/>limited<text:s/>implementation<text:s/>activities,<text:s/>which<text:s/>helped<text:s/>maintain<text:s/>stakeholder<text:s/>engagement<text:s/>and<text:s/>confidence.</text:span></text:p>
      <text:p text:style-name="P94"/>
      <text:p text:style-name="P95"><text:span text:style-name="T95_1">The<text:s/>TA<text:s/>Facility<text:s/>experienced<text:s/>a<text:s/></text:span><text:span text:style-name="T95_2">four-month</text:span><text:span text:style-name="T95_3"><text:s/>delay;<text:s/>however,<text:s/>FCDO<text:s/>mitigated<text:s/>the<text:s/>impact<text:s/>by<text:s/>conducting<text:s/>extensive<text:s/>stakeholder<text:s/>consultations<text:s/>during<text:s/>the<text:s/>contracting<text:s/>pause.</text:span><text:span text:style-name="T95_4"><text:s text:c="2"/></text:span><text:span text:style-name="T95_5">This<text:s/>enabled<text:s/>the<text:s/>team<text:s/>to<text:s/>provide<text:s/></text:span><text:span text:style-name="T95_6">the<text:s/>TA<text:s/>Facility<text:s/></text:span><text:span text:style-name="T95_7">contractors<text:s/>with<text:s/>a<text:s/>highly<text:s/>detailed<text:s/>onboarding<text:s/>package</text:span><text:span text:style-name="T95_8"><text:s/></text:span><text:span text:style-name="T95_9">including<text:s/>contextual<text:s/>analysis,<text:s/>records<text:s/>of<text:s/>stakeholder<text:s/>engagements,<text:s/>and<text:s/>a<text:s/>set<text:s/>of<text:s/></text:span><text:span text:style-name="T95_10">proposed<text:s/></text:span><text:span text:style-name="T95_11">early<text:s/>‘quick<text:s/></text:span><text:span text:style-name="T95_12">wins</text:span><text:span text:style-name="T95_13">.</text:span><text:span text:style-name="T95_14"><text:s text:c="2"/></text:span><text:span text:style-name="T95_15">As<text:s/>a<text:s/>result,<text:s/>the<text:s/>contractor<text:s/>was<text:s/>able<text:s/>to<text:s/>engage<text:s/>quickly<text:s/>and<text:s/>effectively<text:s/>with<text:s/>priority<text:s/>stakeholders.<text:s/>The<text:s/>early<text:s/>‘quick<text:s/>wins’<text:s/>were<text:s/>particularly<text:s/>important<text:s/>for<text:s/>maintaining<text:s/>key<text:s/>relationships<text:s/>and<text:s/>signalling<text:s/>that<text:s/>the<text:s/>NEST<text:s/>TA<text:s/>Facility<text:s/>was<text:s/>operational<text:s/>despite<text:s/>the<text:s/>delayed<text:s/>start.</text:span><text:span text:style-name="T95_16"><text:s/></text:span><text:span text:style-name="T95_17">These<text:s/>quick<text:s/>wins<text:s/>included<text:s/>support<text:s/>to<text:s/>the<text:s/>Ministry<text:s/>of<text:s/>Finance<text:s/>to<text:s/>enhance<text:s/>the<text:s/>effectiveness<text:s/>of<text:s/>its<text:s/>Project<text:s/>Delivery<text:s/>Unit,<text:s/>strategic<text:s/>communications<text:s/>support,</text:span><text:span text:style-name="T95_18"><text:s/></text:span><text:span text:style-name="T95_19">TA<text:s/>to<text:s/>the<text:s/>Central<text:s/>Bank<text:s/>of<text:s/>Nigeria,<text:s/>and<text:s/>grants<text:s/>to<text:s/>select<text:s/>NGOs<text:s/>to<text:s/>support<text:s/>advocacy<text:s/>on<text:s/>macroeconomic<text:s/>reforms.<text:s/>Delivered<text:s/>in<text:s/>parallel<text:s/>with<text:s/>the<text:s/>inception<text:s/>phase,<text:s/>these<text:s/>activities<text:s/>were<text:s/>instrumental<text:s/>in<text:s/>sustaining<text:s/>momentum<text:s/>for<text:s/>NEST.</text:span></text:p>
      <text:p text:style-name="P96"/>
      <text:p text:style-name="P97"><text:span text:style-name="T97_1">The<text:s/>inception<text:s/>p</text:span><text:span text:style-name="T97_2">hase</text:span><text:span text:style-name="T97_3"><text:s/>for<text:s/>the<text:s/>TA<text:s/>Facility<text:s/>was<text:s/>largely<text:s/>completed<text:s/>during<text:s/>the<text:s/>review<text:s/>period.</text:span><text:span text:style-name="T97_4"><text:s/></text:span><text:span text:style-name="T97_5">A<text:s/>central<text:s/>focus<text:s/>was<text:s/>the<text:s/>development<text:s/>of<text:s/>the<text:s/>programme’s<text:s/>theory<text:s/>of<text:s/>change,<text:s/>which<text:s/>required<text:s/>detailed<text:s/>discussions<text:s/>to<text:s/>ensure<text:s/>full<text:s/>alignment<text:s/>with<text:s/>FCDO’s<text:s/>priorities.<text:s/>These<text:s/>discussions<text:s/>also<text:s/>acknowledged<text:s/>the<text:s/>significant<text:s/>shift<text:s/>in<text:s/>context<text:s/>since<text:s/>the<text:s/>tender<text:s/>was<text:s/>launched:<text:s/>with<text:s/>many<text:s/>macroeconomic<text:s/>reforms<text:s/>already<text:s/>underway,<text:s/>it<text:s/>became<text:s/>clear<text:s/>that<text:s/>NEST<text:s/>would<text:s/>need<text:s/>an<text:s/>increased<text:s/>emphasis<text:s/>on<text:s/>laying<text:s/>the<text:s/>foundations<text:s/>for<text:s/>growth<text:s/>through<text:s/>economic<text:s/>diversification.<text:s/>This<text:s/>shift<text:s/>also<text:s/>underpinned<text:s/>a<text:s/>request<text:s/>to<text:s/>appoint<text:s/>a<text:s/>PFP<text:s/>with<text:s/>a<text:s/>focus<text:s/>on<text:s/>trade<text:s/>policy<text:s/>and<text:s/>market<text:s/>access</text:span><text:span text:style-name="T97_6">,<text:s/>with<text:s/>recruitment<text:s/>for<text:s/>the<text:s/>role</text:span><text:span text:style-name="T97_7"><text:s/></text:span><text:span text:style-name="T97_8">recently<text:s/>completed</text:span><text:span text:style-name="T97_9">.<text:s/>The<text:s/>inception<text:s/>deliverables<text:s/>were<text:s/>finalised<text:s/>and<text:s/>approved<text:s/>in<text:s/></text:span><text:span text:style-name="T97_10">January</text:span><text:span text:style-name="T97_11"><text:s/>2026<text:s/>following<text:s/>an<text:s/>intensive<text:s/>review<text:s/>process<text:s/>by<text:s/>FCDO<text:s/>advisers.</text:span></text:p>
      <text:p text:style-name="P98"/>
      <text:p text:style-name="P99"><text:span text:style-name="T99_1">T</text:span><text:span text:style-name="T99_2">he<text:s/>programme<text:s/>formalised<text:s/>its<text:s/>collaboration<text:s/>with<text:s/>the<text:s/>World<text:s/>Bank<text:s/>to<text:s/>deliver<text:s/>targeted<text:s/>activities<text:s/>under<text:s/>NEST.<text:s/>The<text:s/>business<text:s/>case<text:s/>envisaged<text:s/>partnerships<text:s/>with<text:s/>international<text:s/>institutions,<text:s/>and<text:s/>the<text:s/>World<text:s/>Bank<text:s/>was<text:s/>particularly<text:s/>well<text:s/>positioned</text:span><text:span text:style-name="T99_3">,<text:s/></text:span><text:span text:style-name="T99_4">not<text:s/>only<text:s/>due<text:s/>to<text:s/>its<text:s/>sustained<text:s/>engagement<text:s/>on<text:s/>Nigeria’s<text:s/>macroeconomic<text:s/>reform<text:s/>agenda,<text:s/>but<text:s/>also<text:s/>because<text:s/>of<text:s/>its<text:s/>close<text:s/>working<text:s/>relationship<text:s/>with<text:s/>the<text:s/>Government<text:s/>of<text:s/>Nigeria<text:s/>and<text:s/>its<text:s/>access<text:s/>at<text:s/>the<text:s/>highest<text:s/>levels<text:s/>of<text:s/>decision</text:span><text:span text:style-name="T99_5">-</text:span><text:span text:style-name="T99_6">making.<text:s/></text:span><text:span text:style-name="T99_7">As<text:s/>well<text:s/>as<text:s/>the<text:s/>Bank’s<text:s/>strategic<text:s/>shift<text:s/>from<text:s/>a</text:span><text:span text:style-name="T99_8">n<text:s/></text:span><text:span text:style-name="T99_9">extensive<text:s/>focus<text:s/>on<text:s/>macro-economic<text:s/>reform<text:s/>to<text:s/>growth<text:s/>and<text:s/>jobs.<text:s text:c="2"/></text:span><text:span text:style-name="T99_10">Throughout<text:s/>the<text:s/>period,<text:s/>FCDO<text:s/>engaged<text:s/>extensively<text:s/>with<text:s/>the<text:s/>Bank<text:s/>to<text:s/>identify<text:s/>shared<text:s/></text:span><text:span text:style-name="T99_11">priorities<text:s/>aligned<text:s/>with<text:s/>NEST’s<text:s/>remit,<text:s/>focusing<text:s/>especially<text:s/>on<text:s/>areas<text:s/>that<text:s/>could<text:s/>unlock<text:s/>further<text:s/>World<text:s/>Bank<text:s/>support.<text:s/>This<text:s/>collaboration<text:s/>culminated<text:s/>in<text:s/>the<text:s/>agreement<text:s/>of<text:s/>an<text:s/>EFO,<text:s/>which<text:s/>was<text:s/>signed<text:s/>in<text:s/>December<text:s/>2025<text:s/>and<text:s/>disbursed<text:s/>in<text:s/>January<text:s/>2026.<text:s/>A<text:s/>joint<text:s/>kick</text:span><text:span text:style-name="T99_12">-</text:span><text:span text:style-name="T99_13">off<text:s/>meeting<text:s/>in<text:s/>early<text:s/>February<text:s/>marked<text:s/>the<text:s/>start<text:s/>of<text:s/>implementation.<text:s/>The<text:s/>EFO<text:s/>will<text:s/>generate<text:s/>analytical<text:s/>work<text:s/>and<text:s/>research<text:s/>to<text:s/>inform<text:s/>priority<text:s/>policy<text:s/>actions<text:s/>for<text:s/>the<text:s/>next<text:s/>phase<text:s/>of<text:s/>reforms</text:span><text:span text:style-name="T99_14">,<text:s/></text:span><text:span text:style-name="T99_15">particularly<text:s/>those<text:s/>related<text:s/>to<text:s/>critical<text:s/>infrastructure</text:span><text:span text:style-name="T99_16">,<text:s/></text:span><text:span text:style-name="T99_17">while<text:s/>also<text:s/>providing<text:s/>recommendations<text:s/>to<text:s/>make<text:s/>trade<text:s/>policy<text:s/>more<text:s/>growth</text:span><text:span text:style-name="T99_18"><text:s/>oriented</text:span><text:span text:style-name="T99_19"><text:s/>and<text:s/>strengthen<text:s/>public<text:s/>financial<text:s/>management<text:s/>at<text:s/>the<text:s/>state<text:s/>level</text:span><text:span text:style-name="T99_20">.<text:s text:c="2"/></text:span><text:span text:style-name="T99_21">The<text:s/>kick<text:s/></text:span><text:span text:style-name="T99_22">off<text:s/>meeting<text:s/>in<text:s/>early<text:s/>February<text:s/>marked<text:s/>the<text:s/>start<text:s/>of<text:s/>implementation.<text:s/>The<text:s/>EFO<text:s/>will<text:s/>generate<text:s/>analytical<text:s/>work<text:s/>and<text:s/>research<text:s/>to<text:s/>inform<text:s/>priority<text:s/>policy<text:s/>actions<text:s/>for<text:s/>the<text:s/>next<text:s/>phase<text:s/>of<text:s/>reforms</text:span><text:span text:style-name="T99_23">‑oriented<text:s/>and<text:s/>strengthen<text:s/>public<text:s/>financial<text:s/>management<text:s/>at<text:s/>the<text:s/>state<text:s/>level.</text:span></text:p>
      <text:p text:style-name="P100"/>
      <text:p text:style-name="P101"><text:span text:style-name="T101_1">The<text:s/>single</text:span><text:span text:style-name="T101_2"><text:s/></text:span><text:span text:style-name="T101_3">source<text:s/>contract<text:s/>for<text:s/>strategic<text:s/>communications<text:s/>support<text:s/>to<text:s/>the<text:s/>Ministry<text:s/>of<text:s/>Finance<text:s/>was<text:s/>also<text:s/>procured<text:s/></text:span><text:span text:style-name="T101_4">and<text:s/>almost<text:s/>fully<text:s/></text:span><text:span text:style-name="T101_5">implemented<text:s/>during<text:s/>this<text:s/>period.</text:span><text:span text:style-name="T101_6"><text:s text:c="2"/></text:span><text:span text:style-name="T101_7">Designed<text:s/>jointly<text:s/>with<text:s/>the<text:s/>IMF<text:s/>and<text:s/>the<text:s/>Ministry,<text:s/>this<text:s/>support<text:s/>aimed<text:s/>to<text:s/>strengthen<text:s/>the<text:s/>Ministry's<text:s/>communication<text:s/>of<text:s/>economic<text:s/>reforms<text:s/>to<text:s/>bolster<text:s/>public<text:s/>understanding<text:s/>and<text:s/>support.</text:span><text:span text:style-name="T101_8"><text:s text:c="2"/></text:span><text:span text:style-name="T101_9">The<text:s/>selected<text:s/>provider,<text:s/>Apella</text:span><text:span text:style-name="T101_10">,</text:span><text:span text:style-name="T101_11"><text:s/></text:span><text:span text:style-name="T101_12">recommended<text:s/>by<text:s/>the<text:s/>IMF<text:s/>based<text:s/>on<text:s/>their<text:s/>experience<text:s/>supporting<text:s/>economic<text:s/>reform<text:s/>communication,<text:s/>including<text:s/>for<text:s/>the<text:s/>Bank<text:s/>of<text:s/>England</text:span><text:span text:style-name="T101_13"><text:s/>-<text:s/></text:span><text:span text:style-name="T101_14">delivered<text:s/>a<text:s/>review<text:s/>of<text:s/>the<text:s/>Ministry’s<text:s/>communications<text:s/>strategy<text:s/>and<text:s/>provided<text:s/>international<text:s/>best</text:span><text:span text:style-name="T101_15"><text:s/>practice</text:span><text:span text:style-name="T101_16"><text:s/>case<text:s/>studies<text:s/>from<text:s/>Greece<text:s/>and<text:s/>Indonesia.<text:s/>The<text:s/>team<text:s/>conducted<text:s/>a<text:s/>visit<text:s/>to<text:s/>Nigeria<text:s/>and<text:s/>delivered<text:s/>training<text:s/>to<text:s/>Ministry<text:s/></text:span><text:span text:style-name="T101_17">of<text:s/>Finance<text:s/></text:span><text:span text:style-name="T101_18">staff<text:s/>to<text:s/>support<text:s/>implementation<text:s/>of<text:s/>the<text:s/>revised<text:s/></text:span><text:span text:style-name="T101_19">strategy<text:s/>source</text:span><text:span text:style-name="T101_20"><text:s/>contract<text:s/>for<text:s/>strategic<text:s/>communications<text:s/>support<text:s/>to<text:s/>the<text:s/>Ministry</text:span><text:span text:style-name="T101_21">.<text:s/></text:span><text:span text:style-name="T101_22">The<text:s/>team<text:s/>conducted<text:s/>a<text:s/>visit<text:s/>to<text:s/>Nigeria<text:s/>and<text:s/>delivered<text:s/>training<text:s/>to<text:s/>Ministry<text:s/>staff<text:s/>to<text:s/>support<text:s/>implementation<text:s/>of<text:s/>the<text:s/>revised<text:s/>strategy.</text:span><text:span text:style-name="T101_23"><text:s/></text:span><text:span text:style-name="T101_24">C</text:span><text:span text:style-name="T101_25">ontract<text:s/>for<text:s/>strategic<text:s/>communications<text:s/>support<text:s/>to<text:s/>the<text:s/>Ministry<text:s/>of<text:s/>Finance<text:s/>was<text:s/>also<text:s/>procured<text:s/></text:span><text:span text:style-name="T101_26">with<text:s/>reference<text:s/>to</text:span><text:span text:style-name="T101_27"><text:s/></text:span><text:span text:style-name="T101_28">practice<text:s/>case<text:s/>studies<text:s/>from<text:s/>Greece<text:s/>and<text:s/>Indonesia.<text:s/></text:span></text:p>
      <text:p text:style-name="P102"/>
      <text:p text:style-name="P103"><text:span text:style-name="T103_1">In<text:s/>summary,<text:s/>despite<text:s/>early<text:s/>delays,<text:s/>NEST<text:s/>has<text:s/>successfully<text:s/>completed<text:s/>all<text:s/>major<text:s/>procurement<text:s/>and<text:s/>mobilisation<text:s/>milestones<text:s/>and<text:s/>has<text:s/>maintained<text:s/>strong<text:s/>stakeholder<text:s/>engagement<text:s/>throughout<text:s/>the<text:s/>review<text:s/>period.</text:span><text:span text:style-name="T103_2"><text:s text:c="2"/></text:span><text:span text:style-name="T103_3">Early<text:s/>implementation<text:s/>activities,<text:s/>the<text:s/>completion<text:s/>of<text:s/>the<text:s/>TA<text:s/>Facility<text:s/>inception<text:s/>phase,<text:s/>the<text:s/>rollout<text:s/>of<text:s/>strategic<text:s/>communications<text:s/>support,<text:s/></text:span><text:span text:style-name="T103_4">the</text:span><text:span text:style-name="T103_5"><text:s/>recruitment<text:s/>of<text:s/>the<text:s/></text:span><text:span text:style-name="T103_6">Programme<text:s/>Funded<text:s/>Positions<text:s/>(</text:span><text:span text:style-name="T103_7">PFP</text:span><text:span text:style-name="T103_8">)</text:span><text:span text:style-name="T103_9"><text:s/>on<text:s/>trade<text:s/>policy<text:s/>and<text:s/>market<text:s/>access,<text:s/>as<text:s/>well<text:s/>as<text:s/>t</text:span><text:span text:style-name="T103_10">he<text:s/>initiation<text:s/>of<text:s/>the<text:s/>World<text:s/>Bank<text:s/>partnership<text:s/>collectively<text:s/>demonstrate<text:s/>solid<text:s/>progress<text:s/>and<text:s/>a<text:s/>clear<text:s/>strategic<text:s/>direction.<text:s/></text:span><text:span text:style-name="T103_11">All<text:s/>these<text:s/>components<text:s/>will<text:s/>be<text:s/>captured<text:s/>in<text:s/>the<text:s/>implementation<text:s/>logframe<text:s/></text:span><text:span text:style-name="T103_12">through<text:s/>relevant<text:s/>output<text:s/>indicators<text:s/></text:span><text:span text:style-name="T103_13">and<text:s/>assessed<text:s/>in<text:s/></text:span><text:span text:style-name="T103_14">detail<text:s/>in<text:s/></text:span><text:span text:style-name="T103_15">the<text:s/>next<text:s/>Annual<text:s/>Review.<text:s/></text:span><text:span text:style-name="T103_16">The<text:s/>programme<text:s/>is<text:s/>now<text:s/>well<text:s/>positioned<text:s/>to<text:s/>accelerate<text:s/>delivery,<text:s/>deepen<text:s/>support<text:s/>to<text:s/>government<text:s/>counterparts,<text:s/>and<text:s/>contribute<text:s/>meaningfully<text:s/>to<text:s/>the<text:s/>next<text:s/>phase<text:s/>of<text:s/>Nigeria’s<text:s/>reform<text:s/>and<text:s/>economic<text:s/>diversification<text:s/>agenda.</text:span></text:p>
      <text:p text:style-name="P104"/>
      <text:p text:style-name="P105"><text:span text:style-name="T105_1">Major<text:s/>lessons<text:s/>and<text:s/>recommendations<text:s/>for<text:s/>the<text:s/>year<text:s/>ahead</text:span></text:p>
      <text:p text:style-name="P106"/>
      <text:p text:style-name="P107"><text:span text:style-name="T107_1">The<text:s/>primary<text:s/>lesson<text:s/>from<text:s/>the<text:s/>review<text:s/>period<text:s/>is<text:s/>the<text:s/>critical<text:s/>importance<text:s/>of<text:s/>flexibility<text:s/>and<text:s/>political<text:s/>economy<text:s/>awareness<text:s/>when<text:s/>operating<text:s/>in<text:s/>a<text:s/>rapidly<text:s/>evolving<text:s/>reform<text:s/>environment.<text:s/>Early<text:s/>and<text:s/>consistent<text:s/>engagement<text:s/>with<text:s/>core<text:s/>economic<text:s/>institutions<text:s/>proved<text:s/>essential<text:s/>for<text:s/>maintaining<text:s/>relevance,<text:s/>securing<text:s/>buy</text:span><text:span text:style-name="T107_2"><text:s/></text:span><text:span text:style-name="T107_3">in,<text:s/>and<text:s/>sustaining<text:s/>relationships<text:s/>during<text:s/>the<text:s/>extended<text:s/>contracting<text:s/>pause.<text:s/>The<text:s/>delivery<text:s/>of<text:s/>early<text:s/>‘quick<text:s/>wins’<text:s/>was<text:s/>also<text:s/>pivotal<text:s/>in<text:s/>establishing<text:s/>credibility<text:s/>for<text:s/>NEST<text:s/>at<text:s/>a<text:s/>sensitive<text:s/>moment.<text:s/>However,<text:s/>running<text:s/>inception<text:s/>activities<text:s/>in<text:s/>parallel<text:s/>with<text:s/></text:span><text:span text:style-name="T107_4">‘</text:span><text:span text:style-name="T107_5">quick</text:span><text:span text:style-name="T107_6"><text:s/></text:span><text:span text:style-name="T107_7">win</text:span><text:span text:style-name="T107_8">’</text:span><text:span text:style-name="T107_9"><text:s/>delivery<text:s/>placed<text:s/>significant<text:s/>pressure<text:s/>on<text:s/>contractor<text:s/>resources.<text:s/>In<text:s/>retrospect,<text:s/>additional<text:s/>resourcing<text:s/>should<text:s/>have<text:s/>been<text:s/>mobilised<text:s/>earlier<text:s/>to<text:s/>adequately<text:s/>support<text:s/>this<text:s/>dual</text:span><text:span text:style-name="T107_10"><text:s/></text:span><text:span text:style-name="T107_11">track<text:s/>approach.<text:s/>Furthermore,<text:s/>uncertainty<text:s/>around<text:s/>forward-year<text:s/>funding<text:s/>created<text:s/>challenges<text:s/>for<text:s/>longer</text:span><text:span text:style-name="T107_12">-</text:span><text:span text:style-name="T107_13">term<text:s/>planning</text:span><text:span text:style-name="T107_14">,<text:s/></text:span><text:span text:style-name="T107_15">particularly<text:s/>in<text:s/>negotiations<text:s/>with<text:s/>the<text:s/>World<text:s/>Bank</text:span><text:span text:style-name="T107_16">,<text:s/></text:span><text:span text:style-name="T107_17">which<text:s/>contributed<text:s/>to<text:s/>delays<text:s/>in<text:s/>finalising<text:s/>the<text:s/>EFO<text:s/>and<text:s/>sustaining<text:s/>relationships<text:s/>during<text:s/>the<text:s/>extended<text:s/>contracting<text:s/>pause.<text:s/></text:span></text:p>
      <text:p text:style-name="P108"/>
      <text:p text:style-name="P109"><text:span text:style-name="T109_1">In<text:s/>the<text:s/>year<text:s/>ahead,<text:s/>priorities<text:s/>should<text:s/>include:</text:span></text:p>
      <text:list text:style-name="LS5" xml:id="list16">
        <text:list-item>
          <text:p text:style-name="P110"><text:span text:style-name="T110_1">Building<text:s/>a<text:s/>credible<text:s/>workstream<text:s/>on<text:s/>economic<text:s/>diversification<text:s/>focussed<text:s/>on<text:s/>trade</text:span><text:span text:style-name="T110_2">;</text:span></text:p>
        </text:list-item>
        <text:list-item>
          <text:p text:style-name="P111"><text:span text:style-name="T111_1">Strengthening<text:s/>coordination<text:s/>across<text:s/>fiscal<text:s/>and<text:s/>monetary<text:s/>policy<text:s/>actors</text:span><text:span text:style-name="T111_2">;</text:span></text:p>
        </text:list-item>
        <text:list-item>
          <text:p text:style-name="P112"><text:span text:style-name="T112_1">Close<text:s/>coordination<text:s/>with<text:s/>government<text:s/>counterparts<text:s/>and<text:s/>IFIs,<text:s/>with<text:s/>an<text:s/>explicit<text:s/>focus<text:s/>on<text:s/>depth<text:s/>over<text:s/>breadth<text:s/>in<text:s/>implementation<text:s/>informed<text:s/>by<text:s/>the<text:s/>Theory<text:s/>of<text:s/></text:span><text:span text:style-name="T112_2">Change.</text:span></text:p>
        </text:list-item>
        <text:list-item>
          <text:p text:style-name="P113"><text:span text:style-name="T113_1">Deepening<text:s/>technical<text:s/>assistance<text:s/>beyond<text:s/>diagnostics<text:s/>into<text:s/>implementation<text:s/>support</text:span><text:span text:style-name="T113_2">;</text:span><text:span text:style-name="T113_3"><text:s/>and</text:span></text:p>
        </text:list-item>
        <text:list-item>
          <text:p text:style-name="P114"><text:span text:style-name="T114_1">Ensuring<text:s/>monitoring<text:s/>frameworks<text:s/>are<text:s/>sufficiently<text:s/>outcome-oriented<text:s/>as<text:s/>delivery<text:s/>scales</text:span><text:span text:style-name="T114_2">-up</text:span><text:span text:style-name="T114_3">.</text:span></text:p>
        </text:list-item>
      </text:list>
      <text:p text:style-name="P115"/>
      <text:h text:style-name="P116" text:outline-level="2"><text:span text:style-name="T116_1">B:<text:s/>THEORY<text:s/>OF<text:s/>CHANGE<text:s/>AND<text:s/>PROGRESS<text:s/>TOWARDS<text:s/>OUTCOMES<text:s/></text:span></text:h>
      <text:p text:style-name="P117"/>
      <text:p text:style-name="P118"><draw:frame svg:x="0cm" svg:y="0cm" svg:width="15.901cm" svg:height="10.001cm" draw:style-name="FR1" text:anchor-type="as-char" draw:z-index="0"><draw:image xlink:href="Pictures/image1.png" xlink:type="simple" xlink:show="embed" xlink:actuate="onLoad"/></draw:frame></text:p>
      <text:p text:style-name="P119"/>
      <text:p text:style-name="P120"><text:span text:style-name="T120_1">T</text:span><text:span text:style-name="T120_2">he<text:s/>programme<text:s/></text:span><text:span text:style-name="T120_3">was</text:span><text:span text:style-name="T120_4"><text:s/>designed<text:s/>on<text:s/>the<text:s/>premise<text:s/>that<text:s/>flexible,<text:s/>politically<text:s/>informed<text:s/>technical<text:s/>assistance,<text:s/>embedded<text:s/>within<text:s/>government<text:s/>systems</text:span><text:span text:style-name="T120_5">,</text:span><text:span text:style-name="T120_6"><text:s/>and<text:s/>coordinated<text:s/>with<text:s/>international<text:s/>partners,<text:s/>can<text:s/>increase<text:s/>the<text:s/>probability,<text:s/>quality</text:span><text:span text:style-name="T120_7">,</text:span><text:span text:style-name="T120_8"><text:s/>and<text:s/>durability<text:s/>of<text:s/>macroeconomic<text:s/>and<text:s/>structural<text:s/>reforms<text:s/>in<text:s/>Nigeria.<text:s/>These<text:s/>reforms<text:s/>are<text:s/>expecte</text:span><text:span text:style-name="T120_9">d<text:s/>to<text:s/>strengthen<text:s/>economic<text:s/>stability,<text:s/>unlock<text:s/>investment,<text:s/>and<text:s/>support<text:s/>higher,<text:s/>sustained<text:s/>growth.</text:span></text:p>
      <text:p text:style-name="P121"/>
      <text:p text:style-name="P122"><text:span text:style-name="T122_1">The<text:s/>ToC<text:s/></text:span><text:span text:style-name="T122_2">developed<text:s/>during<text:s/>the<text:s/>inception<text:s/>phase<text:s/>(as<text:s/>set<text:s/>out<text:s/>above)<text:s/></text:span><text:span text:style-name="T122_3">explicitly<text:s/>recognises<text:s/>that<text:s/>constraints<text:s/>to<text:s/>reform<text:s/>in<text:s/>Nigeria<text:s/>are<text:s/>less<text:s/>about<text:s/>policy<text:s/>design<text:s/>and<text:s/>more<text:s/>about<text:s/>implementation<text:s/>capability,<text:s/>coordination<text:s/>across<text:s/>institutions,<text:s/>political<text:s/>economy<text:s/>pressures,<text:s/>and<text:s/>public<text:s/>acceptance<text:s/>of<text:s/></text:span><text:span text:style-name="T122_4">reform</text:span><text:span text:style-name="T122_5">.</text:span><text:span text:style-name="T122_6"><text:s/></text:span><text:span text:style-name="T122_7">As<text:s/>such,<text:s/>NEST<text:s/>combines<text:s/>technical<text:s/>advice<text:s/>with<text:s/>support<text:s/>to<text:s/>reform<text:s/>management,<text:s/>stakeholder<text:s/>en</text:span><text:span text:style-name="T122_8">gagement</text:span><text:span text:style-name="T122_9">,</text:span><text:span text:style-name="T122_10"><text:s/>and<text:s/>strategic<text:s/>communications.</text:span></text:p>
      <text:p text:style-name="P123"/>
      <text:p text:style-name="P124"><text:span text:style-name="T124_1">In<text:s/>particular,<text:s/>early<text:s/>activity<text:s/>has<text:s/>confirmed<text:s/>that<text:s/>technical<text:s/>assistance<text:s/>is<text:s/>most<text:s/>effective<text:s/>where<text:s/>reforms<text:s/>are<text:s/>already<text:s/>politically<text:s/>agreed<text:s/>but<text:s/>operationally<text:s/>complex,<text:s/>and<text:s/>where<text:s/>support<text:s/>is<text:s/>embedded<text:s/>within<text:s/>existing<text:s/>decision-making<text:s/>processes<text:s/>rather<text:s/>than<text:s/>delivered<text:s/>in<text:s/>parallel.<text:s/>This<text:s/>is<text:s/>consistent<text:s/>with<text:s/>the<text:s/>evidence<text:s/>base<text:s/>underpinning<text:s/>the<text:s/>Business<text:s/>Case<text:s/>and<text:s/>lessons<text:s/>from<text:s/>earlier<text:s/>UK<text:s/>economic<text:s/>re</text:span><text:span text:style-name="T124_2">form<text:s/>programmes<text:s/>in<text:s/>Nigeria.</text:span></text:p>
      <text:p text:style-name="P125"/>
      <text:p text:style-name="P126"><text:span text:style-name="T126_1">The<text:s/>ToC<text:s/>assumes<text:s/>that<text:s/>NEST<text:s/>will<text:s/>complement,<text:s/>rather<text:s/>than<text:s/>duplicate,<text:s/>the<text:s/>work<text:s/>of<text:s/>international<text:s/>finance<text:s/>institutions.<text:s/></text:span><text:span text:style-name="T126_2">The<text:s/>programme<text:s/>is<text:s/>aligned<text:s/>with<text:s/>World<text:s/>Bank<text:s/>reform<text:s/>priorities,<text:s/>including<text:s/>through<text:s/>the<text:s/>UK-funded<text:s/>Externally<text:s/>Financed<text:s/>Output<text:s/>(EFO),<text:s/>which<text:s/>is<text:s/>focused<text:s/>on<text:s/>analytical<text:s/>work<text:s/>on<text:s/>growth,<text:s/>investment</text:span><text:span text:style-name="T126_3">,</text:span><text:span text:style-name="T126_4"><text:s/>and<text:s/>fiscal<text:s/>management<text:s/>at<text:s/>federal<text:s/>and<text:s/>subnational<text:s/>levels.<text:s/>Early<text:s/>coordination<text:s/>with<text:s/>the<text:s/>World<text:s/>Bank<text:s/>has<text:s/>helped<text:s/>clarify<text:s/>roles:<text:s/>the<text:s/>EFO<text:s/>is<text:s/>generating<text:s/>diagnostics<text:s/></text:span><text:span text:style-name="T126_5">and<text:s/>problem-focused<text:s/>analysis<text:s/>(including<text:s/>on<text:s/>growth,<text:s/>public<text:s/>i</text:span><text:span text:style-name="T126_6">nvestment</text:span><text:span text:style-name="T126_7">,</text:span><text:span text:style-name="T126_8"><text:s/>and<text:s/>intergovernmental<text:s/>fiscal<text:s/>dynamics),<text:s/>while</text:span><text:span text:style-name="T126_9"><text:s/>the</text:span><text:span text:style-name="T126_10"><text:s/>NEST<text:s/></text:span><text:span text:style-name="T126_11">TA<text:s/>facility<text:s/></text:span><text:span text:style-name="T126_12">is<text:s/>positioned<text:s/>to<text:s/>support<text:s/>policy<text:s/>implementation<text:s/>support<text:s/>and<text:s/>reform<text:s/>coordination,<text:s/>working<text:s/>directly<text:s/>with<text:s/>Nigerian<text:s/>institutions.</text:span><text:span text:style-name="T126_13"><text:s text:c="2"/>In<text:s/>future<text:s/>years</text:span><text:span text:style-name="T126_14">,</text:span><text:span text:style-name="T126_15"><text:s/>the<text:s/></text:span><text:span text:style-name="T126_16">NEST<text:s/>TA<text:s/>facility<text:s/>may<text:s/>support<text:s/>interventions<text:s/>informed<text:s/>by<text:s/>the<text:s/></text:span><text:span text:style-name="T126_17">outputs<text:s/>from<text:s/>the<text:s/>World<text:s/>Bank<text:s/>EFO.<text:s text:c="2"/></text:span><text:span text:style-name="T126_18">This<text:s/>division<text:s/>of<text:s/>labour<text:s/>is<text:s/>consistent<text:s/>with<text:s/>the<text:s/>NEST</text:span><text:span text:style-name="T126_19"><text:s/>programme</text:span><text:span text:style-name="T126_20"><text:s/>design<text:s/>and<text:s/>strengthens<text:s/>the<text:s/></text:span><text:span text:style-name="T126_21">plausibility</text:span><text:span text:style-name="T126_22"><text:s/>that<text:s/>technical<text:s/>assistance<text:s/>under<text:s/>the<text:s/>programm</text:span><text:span text:style-name="T126_23">e<text:s/>will<text:s/>reinforce,<text:s/>rather<text:s/>than<text:s/>sit<text:s/>alongside,<text:s/>IFI-supported<text:s/>programmes.</text:span></text:p>
      <text:p text:style-name="P127"/>
      <text:p text:style-name="P128"><text:span text:style-name="T128_1">Support<text:s/>to<text:s/>reform<text:s/>communications<text:s/>remains<text:s/>a<text:s/>core<text:s/>causal<text:s/>pathway<text:s/>within<text:s/>the<text:s/></text:span><text:span text:style-name="T128_2">ToC</text:span><text:span text:style-name="T128_3">.<text:s/>The<text:s/>programme<text:s/>recognises<text:s/>that,<text:s/>in<text:s/>Nigeria’s<text:s/>current<text:s/>context,<text:s/>the<text:s/>sustainability<text:s/>of<text:s/>macroeconomic<text:s/>reforms<text:s/>depends<text:s/>not<text:s/>only<text:s/>on<text:s/>technical<text:s/>soundness<text:s/>but<text:s/>on<text:s/>the<text:s/>government’s<text:s/>ability<text:s/>to<text:s/>sequence,<text:s/>explain<text:s/>and<text:s/>defend<text:s/>reforms<text:s/>in<text:s/>the<text:s/>face<text:s/>of<text:s/>political,<text:s/>market<text:s/>and<text:s/>public<text:s/>pressure.<text:s/></text:span><text:span text:style-name="T128_4">I</text:span><text:span text:style-name="T128_5">mplementatio</text:span><text:span text:style-name="T128_6">n<text:s/>of<text:s/>‘quick</text:span><text:span text:style-name="T128_7">-</text:span><text:span text:style-name="T128_8">wins’<text:s/>and<text:s/>the<text:s/>strategic<text:s/></text:span><text:span text:style-name="T128_9">communication</text:span><text:span text:style-name="T128_10"><text:s/>of<text:s/>NEST</text:span><text:span text:style-name="T128_11"><text:s/>provides<text:s/>evidence<text:s/>that<text:s/>this<text:s/>assumption<text:s/>is<text:s/>well<text:s/>founded.<text:s/>Initial<text:s/>communications<text:s/>support<text:s/>has<text:s/>focused<text:s/>on<text:s/>embedding<text:s/>reform<text:s/>communications<text:s/>capability<text:s/>within<text:s/>the<text:s/>Ministry<text:s/>of<text:s/>Finance,<text:s/>including<text:s/>clarifying<text:s/>reform<text:s/>narratives,<text:s/>identifying<text:s/>priority<text:s/>stakeholder<text:s/>audiences,<text:s/>mapping<text:s/>reform<text:s/>milestones<text:s/>to<text:s/>communications<text:s/>outputs,<text:s/>and<text:s/>strengthening<text:s/>pre</text:span><text:span text:style-name="T128_12">paredness<text:s/>for<text:s/>foreseeable<text:s/>crisis<text:s/>scenarios.<text:s/>This<text:s/>work<text:s/>is<text:s/>explicitly<text:s/>designed<text:s/>to<text:s/>reduce<text:s/>the<text:s/>risk<text:s/>of<text:s/>reform<text:s/>reversal<text:s/>driven<text:s/>by<text:s/>misinterpretation,<text:s/>elite<text:s/>resistance</text:span><text:span text:style-name="T128_13">,</text:span><text:span text:style-name="T128_14"><text:s/>or<text:s/>unmanaged<text:s/>shocks</text:span><text:span text:style-name="T128_15">.</text:span></text:p>
      <text:p text:style-name="P129"/>
      <text:p text:style-name="P130"><text:span text:style-name="T130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30_2"><text:s/></text:span></text:p>
      <text:p text:style-name="P131"/>
      <text:p text:style-name="P132"><text:span text:style-name="T132_1">Given<text:s/>the<text:s/>delayed<text:s/>start<text:s/>to<text:s/>implementation,<text:s/>outcome-level<text:s/>change<text:s/>is<text:s/>not<text:s/>yet<text:s/>observable.<text:s/>However,<text:s/>based<text:s/>on<text:s/>progress<text:s/>during<text:s/>inception<text:s/>and<text:s/></text:span><text:span text:style-name="T132_2">implementation<text:s/>of<text:s/>‘quick<text:s/>wins’</text:span><text:span text:style-name="T132_3"><text:s/>the<text:s/>programme<text:s/>is<text:s/>on<text:s/>track<text:s/>to<text:s/>contribute<text:s/>to<text:s/>its<text:s/>intended<text:s/>outcomes<text:s/>within<text:s/>the<text:s/></text:span><text:span text:style-name="T132_4">new<text:s/>extended<text:s/>timeframe.<text:s/></text:span><text:span text:style-name="T132_5">Implementation<text:s/>over<text:s/>the<text:s/>review<text:s/>period</text:span><text:span text:style-name="T132_6"><text:s/></text:span><text:span text:style-name="T132_7">has<text:s/>focused<text:s/>on<text:s/>establishing<text:s/>the<text:s/>institutional,<text:s/>analytical</text:span><text:span text:style-name="T132_8">,</text:span><text:span text:style-name="T132_9"><text:s/>and<text:s/>political<text:s/>foundations<text:s/></text:span><text:span text:style-name="T132_10">required<text:s/>for<text:s/>effective</text:span><text:span text:style-name="T132_11"><text:s/>scale<text:s/>up<text:s/>of<text:s/>the<text:s/>programme</text:span><text:span text:style-name="T132_12"><text:s/>including<text:s/>establishing<text:s/>early<text:s/>credibility<text:s/>of<text:s/>the<text:s/>programme</text:span><text:span text:style-name="T132_13">,<text:s/>which<text:s/>is<text:s/>appropriate<text:s/>at<text:s/>this<text:s/>stage<text:s/>of<text:s/>the<text:s/>lifecycle.<text:s/>Provided<text:s/>delivery<text:s/>continues<text:s/>to<text:s/>deepen<text:s/>in<text:s/></text:span><text:span text:style-name="T132_14">priority</text:span><text:span text:style-name="T132_15"><text:s/>reform<text:s/>areas<text:s/>over<text:s/>the<text:s/>coming<text:s/>year,<text:s/>there<text:s/>is<text:s/>no<text:s/>current<text:s/>evidence<text:s/>that<text:s/>outcomes<text:s/>are<text:s/>unlikely<text:s/>to<text:s/>be<text:s/>achieved<text:s/>within<text:s/>time<text:s/>and<text:s/>budget.<text:s/></text:span></text:p>
      <text:p text:style-name="P133"/>
      <text:p text:style-name="P134"><text:span text:style-name="T134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35"/>
      <text:p text:style-name="P136"><text:span text:style-name="T136_1">A<text:s/>significant<text:s/>amount<text:s/>of<text:s/>analysis,<text:s/>reflection,<text:s/>and<text:s/>discussion<text:s/></text:span><text:span text:style-name="T136_2">went</text:span><text:span text:style-name="T136_3"><text:s/>into<text:s/>developing<text:s/>the<text:s/>Theory<text:s/>of<text:s/>Change<text:s/>during<text:s/>the<text:s/>inception<text:s/>phase.</text:span><text:span text:style-name="T136_4"><text:s/></text:span><text:span text:style-name="T136_5">The<text:s/>process<text:s/>focused<text:s/>on<text:s/>articulating<text:s/>a<text:s/>coherent<text:s/>narrative<text:s/>that<text:s/>clearly<text:s/>explains<text:s/>how<text:s/>outputs<text:s/>will<text:s/>translate<text:s/>into<text:s/>outcomes,<text:s/>supported<text:s/>by<text:s/>mini-Theories<text:s/>of<text:s/>Change<text:s/>that<text:s/>outline<text:s/>how<text:s/>clusters<text:s/>of<text:s/>activities<text:s/>collectively<text:s/>contribute<text:s/>to<text:s/>each<text:s/>output.<text:s/>A<text:s/>consistent<text:s/>theme<text:s/>throughout<text:s/>these<text:s/>discussions<text:s/>was<text:s/>the<text:s/>need<text:s/>to<text:s/>ensure<text:s/>that<text:s/>interventions<text:s/>generate<text:s/>value<text:s/>beyond<text:s/>the<text:s/>sum<text:s/>of<text:s/>their<text:s/>parts,<text:s/>and<text:s/>that<text:s/>activity<text:s/>selection<text:s/>is<text:s/>tightly<text:s/>aligned<text:s/>with<text:s/>the<text:s/>causal<text:s/>pathway<text:s/>between<text:s/>outputs<text:s/>and<text:s/>outcomes.</text:span><text:span text:style-name="T136_6"><text:s text:c="2"/></text:span><text:span text:style-name="T136_7">Based<text:s/>on<text:s/>this<text:s/>rigorous<text:s/>process,<text:s/>the<text:s/></text:span><text:span text:style-name="T136_8">final<text:s/></text:span><text:span text:style-name="T136_9">Theory<text:s/>of<text:s/>Change<text:s/>provides<text:s/>a<text:s/>credible<text:s/>and<text:s/>coherent<text:s/>link<text:s/>between<text:s/>planned<text:s/>outputs<text:s/>and<text:s/>the<text:s/>programme’s<text:s/>intended<text:s/>outcomes.</text:span><text:span text:style-name="T136_10"><text:s text:c="2"/></text:span><text:span text:style-name="T136_11">Early<text:s/>interventions<text:s/>delivered<text:s/>to<text:s/>date</text:span><text:span text:style-name="T136_12">,<text:s/></text:span><text:span text:style-name="T136_13">such<text:s/>as<text:s/>the<text:s/>mobilisation<text:s/>of<text:s/>technical<text:s/>assistance<text:s/>to<text:s/>core<text:s/>economic<text:s/>institutions<text:s/>including<text:s/>the<text:s/>Ministry<text:s/>of<text:s/>Finance<text:s/>and<text:s/>the<text:s/>Central<text:s/>Bank<text:s/>of<text:s/>Nigeria</text:span><text:span text:style-name="T136_14">,<text:s/></text:span><text:span text:style-name="T136_15">are<text:s/>already<text:s/>directly<text:s/>aligned<text:s/>with<text:s/>outcome-level<text:s/>objectives<text:s/>related<text:s/>to<text:s/>strengthening<text:s/>reform<text:s/>implementation,<text:s/>coordination,<text:s/>and<text:s/>sustainability.<text:s/>The<text:s/>primary<text:s/>risk<text:s/>to<text:s/>maintaining<text:s/>this<text:s/>linkage<text:s/>is<text:s/>not<text:s/>the<text:s/>quality<text:s/>of<text:s/>delivery<text:s/>but<text:s/>the<text:s/>prioritisation<text:s/>of<text:s/>reforms:<text:s/>if<text:s/>support<text:s/>becomes<text:s/>too<text:s/>diffuse<text:s/>or<text:s/>drifts<text:s/>away<text:s/>from<text:s/>politically<text:s/>viable<text:s/>reform<text:s/>areas,<text:s/>the<text:s/>likelihood<text:s/>of<text:s/>achieving<text:s/>meaningful<text:s/>impact<text:s/>will<text:s/>diminish.<text:s/>This<text:s/>risk<text:s/>is<text:s/>being<text:s/>actively<text:s/>managed<text:s/>through<text:s/>deliberate<text:s/>prioritisation,<text:s/>close<text:s/>coordination<text:s/>with<text:s/>government<text:s/>counterparts<text:s/>and<text:s/>international<text:s/>financial<text:s/>institutions,<text:s/>and<text:s/>a<text:s/>clear<text:s/>focus<text:s/>on<text:s/>depth<text:s/>rather<text:s/>than<text:s/>breadth<text:s/>of<text:s/>support.</text:span><text:span text:style-name="T136_16"><text:s text:c="2"/></text:span><text:span text:style-name="T136_17">On<text:s/>this<text:s/>basis,<text:s/>the<text:s/>programme<text:s/>has<text:s/>laid<text:s/>strong<text:s/>foundations<text:s/>for<text:s/>effective<text:s/>delivery<text:s/>throughout<text:s/>the<text:s/>reform<text:s/>period<text:s/>and<text:s/>should<text:s/>therefore<text:s/>continue.</text:span></text:p>
      <text:p text:style-name="P137"/>
      <text:p text:style-name="P138"/>
      <text:p text:style-name="P139"/>
      <text:p text:style-name="P140"/>
      <text:p text:style-name="P141"/>
      <text:p text:style-name="P142"/>
      <text:h text:style-name="P143" text:outline-level="2"><text:span text:style-name="T143_1">C.<text:s/>DETAILED<text:s/>OUTPUT<text:s/>SCORING</text:span><text:span text:style-name="T143_2"><text:s/></text:span></text:h>
      <text:p text:style-name="P144"/>
      <table:table table:style-name="Table5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5">
          <table:table-cell table:style-name="Cell50">
            <text:p text:style-name="P145"><text:span text:style-name="T145_1">Output<text:s/>Title<text:s/></text:span></text:p>
          </table:table-cell>
          <table:table-cell table:style-name="Cell51" table:number-columns-spanned="4">
            <text:p text:style-name="P146"><text:span text:style-name="T146_1">Procurement<text:s/>phase<text:s/>completed,<text:s/>with<text:s/>the<text:s/>service<text:s/>provider<text:s/>for<text:s/>main<text:s/>contract<text:s/>signed<text:s/>following<text:s/>ministerial<text:s/>contract<text:s/>approval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52" table:number-columns-spanned="2">
            <text:p text:style-name="P147"><text:span text:style-name="T147_1">Output<text:s/>number:<text:s/></text:span></text:p>
          </table:table-cell>
          <table:covered-table-cell/>
          <table:table-cell table:style-name="Cell53">
            <text:p text:style-name="P148"><text:span text:style-name="T148_1">1</text:span></text:p>
          </table:table-cell>
          <table:table-cell table:style-name="Cell54">
            <text:p text:style-name="P149"><text:span text:style-name="T149_1">Output<text:s/>Score:<text:s/></text:span></text:p>
          </table:table-cell>
          <table:table-cell table:style-name="Cell55">
            <text:p text:style-name="P150"><text:span text:style-name="T150_1">A</text:span></text:p>
          </table:table-cell>
        </table:table-row>
        <table:table-row table:style-name="Row17">
          <table:table-cell table:style-name="Cell56" table:number-columns-spanned="2">
            <text:p text:style-name="P151"><text:span text:style-name="T151_1">Impact<text:s/>weighting<text:s/>(%):<text:s text:c="2"/></text:span></text:p>
          </table:table-cell>
          <table:covered-table-cell/>
          <table:table-cell table:style-name="Cell57">
            <text:p text:style-name="P152"><text:span text:style-name="T152_1">50%</text:span></text:p>
          </table:table-cell>
          <table:table-cell table:style-name="Cell58">
            <text:p text:style-name="P153"><text:span text:style-name="T153_1">Weighting<text:s/>revised<text:s/>since<text:s/>last<text:s/>AR?<text:s/></text:span></text:p>
          </table:table-cell>
          <table:table-cell table:style-name="Cell59">
            <text:p text:style-name="P154"><text:span text:style-name="T154_1">No</text:span></text:p>
          </table:table-cell>
        </table:table-row>
      </table:table>
      <text:p text:style-name="P155"/>
      <table:table table:style-name="Table6">
        <table:table-column table:style-name="Column22"/>
        <table:table-column table:style-name="Column23"/>
        <table:table-column table:style-name="Column24"/>
        <table:table-row table:style-name="Row18">
          <table:table-cell table:style-name="Cell60">
            <text:p text:style-name="P156"><text:span text:style-name="T156_1">Indicator(s)</text:span></text:p>
          </table:table-cell>
          <table:table-cell table:style-name="Cell61">
            <text:p text:style-name="P157"><text:span text:style-name="T157_1">Milestone(s)<text:s/>for<text:s/>this<text:s/>review</text:span></text:p>
          </table:table-cell>
          <table:table-cell table:style-name="Cell62">
            <text:p text:style-name="P158"><text:span text:style-name="T158_1">Progress<text:s/></text:span></text:p>
          </table:table-cell>
        </table:table-row>
        <table:table-row table:style-name="Row19">
          <table:table-cell table:style-name="Cell63">
            <text:p text:style-name="P159"><text:span text:style-name="T159_1">Tender<text:s/>Documents<text:s/>developed<text:s/>and<text:s/>signed<text:s/>off<text:s/>at<text:s/>the<text:s/>appropriate<text:s/>levels</text:span></text:p>
          </table:table-cell>
          <table:table-cell table:style-name="Cell64">
            <text:p text:style-name="P160"><text:span text:style-name="T160_1"> -<text:s/>Early<text:s/>Market<text:s/>engagement</text:span><text:span text:style-name="T160_2"><text:s/>(EME)</text:span><text:span text:style-name="T160_3"><text:s/>held</text:span></text:p>
            <text:p text:style-name="P161"><text:span text:style-name="T161_1">-<text:s/> Sourcing<text:s/>strategy<text:s/>and<text:s/>ITT<text:s/>documents<text:s/>completed<text:s/>and<text:s/>approved</text:span></text:p>
            <text:p text:style-name="P162"><text:span text:style-name="T162_1">-Tender<text:s/></text:span><text:span text:style-name="T162_2">documents</text:span><text:span text:style-name="T162_3"><text:s/>operationalised</text:span></text:p>
          </table:table-cell>
          <table:table-cell table:style-name="Cell65" table:number-rows-spanned="3">
            <text:p text:style-name="P163"><text:span text:style-name="T163_1">All<text:s/>milestones<text:s/>for<text:s/>this<text:s/>output<text:s/>were<text:s/>achieved<text:s/>during<text:s/>the<text:s/>review<text:s/>period.<text:s/></text:span><text:span text:style-name="T163_2">The<text:s/></text:span><text:span text:style-name="T163_3">EME<text:s/>was<text:s/>held<text:s/>in<text:s/>Oct<text:s/>2024.<text:s/>It<text:s/>was<text:s/>a<text:s/>Virtual<text:s/>event<text:s/>with<text:s/>66<text:s/>attendees</text:span><text:span text:style-name="T163_4">.<text:s text:c="2"/>Tender<text:s/>documents<text:s/>were<text:s/>then<text:s/>released<text:s/>to<text:s/>the<text:s/>market<text:s/>on<text:s/>the<text:s/>15th<text:s/>November<text:s/>2024.</text:span><text:span text:style-name="T163_5"><text:s text:c="2"/></text:span><text:span text:style-name="T163_6">We<text:s/>received<text:s/>4<text:s/>compliant<text:s/>bids,<text:s/>which<text:s/>were<text:s/>evaluated<text:s/>and<text:s/>a<text:s/>winning<text:s/>bid</text:span><text:span text:style-name="T163_7">der<text:s/>in<text:s/>Tetra-Tech<text:s/>was<text:s/>selected.<text:s/></text:span><text:span text:style-name="T163_8">While<text:s/>the<text:s/>s</text:span><text:span text:style-name="T163_9">igning</text:span><text:span text:style-name="T163_10"><text:s/>of<text:s/></text:span><text:span text:style-name="T163_11">the<text:s/>contract</text:span><text:span text:style-name="T163_12"><text:s/>was<text:s/></text:span><text:span text:style-name="T163_13">then<text:s/></text:span><text:span text:style-name="T163_14">delayed<text:s/>due<text:s/>to<text:s/>a<text:s/>temporary<text:s/></text:span><text:span text:style-name="T163_15">FCDO-wide<text:s/>pause,</text:span><text:span text:style-name="T163_16"><text:s/>once<text:s/>approvals<text:s/>were<text:s/>secured<text:s/>the<text:s/>process<text:s/>progressed<text:s/>efficiently,<text:s/>resulting<text:s/>in<text:s/>contract<text:s/>signature<text:s/>in<text:s/>August<text:s/>2025<text:s/>and<text:s/>timely<text:s/>mobilisation<text:s/>of<text:s/>the<text:s/>implementation<text:s/>partner<text:s/>in<text:s/>September.</text:span></text:p>
          </table:table-cell>
        </table:table-row>
        <table:table-row table:style-name="Row20">
          <table:table-cell table:style-name="Cell66">
            <text:p text:style-name="P164"><text:span text:style-name="T164_1">Preferred<text:s/>bidder<text:s/>identified<text:s/>through<text:s/>competitive<text:s/>process</text:span></text:p>
          </table:table-cell>
          <table:table-cell table:style-name="Cell67">
            <text:p text:style-name="P165"><text:span text:style-name="T165_1">Evaluation<text:s/></text:span><text:span text:style-name="T165_2">completed</text:span><text:span text:style-name="T165_3"><text:s/>and<text:s/>implementation<text:s/>contractor<text:s/>selected</text:span></text:p>
          </table:table-cell>
          <table:covered-table-cell table:style-name="Cell68">
            <text:p text:style-name="P166"/>
          </table:covered-table-cell>
        </table:table-row>
        <table:table-row table:style-name="Row21">
          <table:table-cell table:style-name="Cell69">
            <text:p text:style-name="P167"><text:span text:style-name="T167_1">Preferred<text:s/>bidder<text:s/>contracted<text:s/>and<text:s/>mobilised</text:span></text:p>
          </table:table-cell>
          <table:table-cell table:style-name="Cell70">
            <text:p text:style-name="P168"><text:span text:style-name="T168_1">-<text:s/>Implementation<text:s/>contractor<text:s/>approved<text:s/>and<text:s/>the<text:s/>contract<text:s/>is<text:s/>signed</text:span></text:p>
            <text:p text:style-name="P169"><text:span text:style-name="T169_1"><text:s/>-<text:s/>Ministerial<text:s/>approval<text:s/>of<text:s/>contract<text:s/>completed</text:span></text:p>
            <text:p text:style-name="P170"><text:span text:style-name="T170_1">-<text:s/>Procurement<text:s/>of<text:s/>contractor<text:s/>completed<text:s/>and<text:s/>contractor<text:s/>mobilised<text:s/>and<text:s/>ready<text:s/>to<text:s/>commence<text:s/>programme<text:s/>implementation</text:span></text:p>
          </table:table-cell>
          <table:covered-table-cell table:style-name="Cell71">
            <text:p text:style-name="P171"/>
          </table:covered-table-cell>
        </table:table-row>
      </table:table>
      <text:p text:style-name="P172"/>
      <text:p text:style-name="P173"><text:span text:style-name="T173_1">Briefly<text:s/>describe<text:s/>the<text:s/>output’s<text:s/>activities<text:s/>and<text:s/>provide<text:s/>supporting<text:s/>narrative<text:s/>for<text:s/>the<text:s/>score.<text:s/></text:span></text:p>
      <text:p text:style-name="P174"/>
      <text:p text:style-name="P175"><text:span text:style-name="T175_1">This<text:s/>output<text:s/>has<text:s/>met<text:s/>expectations.<text:s/>The<text:s/>procurement<text:s/>phase<text:s/>was<text:s/>completed<text:s/>successfully,<text:s/>delivering<text:s/>a<text:s/>contracted<text:s/>and<text:s/>mobilised<text:s/>implementation<text:s/>partner<text:s/>capable<text:s/>of<text:s/>supporting<text:s/>NEST’s<text:s/>objectives.<text:s/></text:span><text:span text:style-name="T175_2">Given<text:s/>the<text:s/>complexity<text:s/>of<text:s/>approvals<text:s/>required<text:s/>and<text:s/>the<text:s/>evolving<text:s/>ministerial<text:s/>context,<text:s/>the<text:s/>completion<text:s/>of<text:s/>procurement<text:s/>represents<text:s/>a<text:s/>significant<text:s/>achievement<text:s/>and<text:s/>provides<text:s/>a<text:s/>robust<text:s/>foundation<text:s/>for<text:s/>programme<text:s/>delivery.<text:s/>The<text:s/>procurement<text:s/>process<text:s/>adhered<text:s/>to<text:s/>FCDO<text:s/>commercial<text:s/>standards,<text:s/>including<text:s/>competitive<text:s/>tendering<text:s/>and<text:s/>appropriate<text:s/>ministerial<text:s/>approvals.<text:s/>Following<text:s/>contract<text:s/>signature,<text:s/>the<text:s/>supplier<text:s/>mobilised<text:s/>promptly</text:span><text:span text:style-name="T175_3">,<text:s/>enabling<text:s/>the<text:s/>programme<text:s/>to<text:s/>move<text:s/></text:span><text:span text:style-name="T175_4">quickly</text:span><text:span text:style-name="T175_5"><text:s/>into<text:s/>inception.<text:s/>There<text:s/>is<text:s/>no<text:s/>evidence<text:s/>that<text:s/>the<text:s/>procurement<text:s/>process<text:s/>compromised<text:s/>value<text:s/>for<text:s/>money<text:s/>or<text:s/>delivery<text:s/>quality.</text:span></text:p>
      <text:p text:style-name="P176"/>
      <text:p text:style-name="P177"><text:span text:style-name="T177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178"/>
      <text:p text:style-name="P179"><text:span text:style-name="T179_1">The<text:s/>primary<text:s/>change</text:span><text:span text:style-name="T179_2"><text:s/>to<text:s/>this<text:s/>output<text:s/>was<text:s/>the<text:s/></text:span><text:span text:style-name="T179_3">target<text:s/>date<text:s/>for<text:s/>the<text:s/>milestone<text:s/>due<text:s/>to<text:s/>the<text:s/></text:span><text:span text:style-name="T179_4">delay<text:s/>to<text:s/>the<text:s/></text:span><text:span text:style-name="T179_5">contracting<text:s/>process</text:span><text:span text:style-name="T179_6">,<text:s/>reflecting<text:s/>a<text:s/>temporary<text:s/></text:span><text:span text:style-name="T179_7">FCDO-wide</text:span><text:span text:style-name="T179_8"><text:s/></text:span><text:span text:style-name="T179_9">pause.<text:s/>This<text:s/>did<text:s/>not<text:s/>require<text:s/>changes<text:s/>to<text:s/>the<text:s/>output<text:s/>design</text:span><text:span text:style-name="T179_10"><text:s/>and</text:span><text:span text:style-name="T179_11"><text:s/>indicators<text:s/></text:span><text:span text:style-name="T179_12">only<text:s/>the<text:s/>target<text:s/>date<text:s/>for<text:s/>the<text:s/></text:span><text:span text:style-name="T179_13">milestones.<text:s/>Once<text:s/>the<text:s/>pause<text:s/>was<text:s/>lifted,<text:s/>procurement<text:s/>proceeded<text:s/>as<text:s/>planned<text:s/>and<text:s/>the<text:s/>output<text:s/>was<text:s/>delivered<text:s/>in<text:s/>full.<text:s/>No<text:s/>further<text:s/>changes<text:s/>are<text:s/>proposed.</text:span></text:p>
      <text:p text:style-name="P180"/>
      <text:p text:style-name="P181"><text:span text:style-name="T18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182"/>
      <text:p text:style-name="P183"><text:span text:style-name="T183_1">This<text:s/>is<text:s/>the<text:s/>first<text:s/>Annual<text:s/>Review<text:s/>for<text:s/>the<text:s/>programme;<text:s/>therefore,<text:s/>no<text:s/>prior<text:s/>recommendations<text:s/>apply.<text:s/>Key<text:s/>lessons<text:s/>from<text:s/>this<text:s/>output<text:s/>include<text:s/></text:span><text:span text:style-name="T183_2">maintaining</text:span><text:span text:style-name="T183_3"><text:s/>flexibility<text:s/>in<text:s/>procurement<text:s/>planning<text:s/>when<text:s/>operating<text:s/>in<text:s/>politically<text:s/>sensitive<text:s/>reform<text:s/>environments.<text:s/>These<text:s/>lessons<text:s/>have<text:s/>informed<text:s/>the<text:s/></text:span><text:span text:style-name="T183_4">dual<text:s/>track<text:s/>approach<text:s/>of<text:s/>delivering<text:s/>some<text:s/>critical<text:s/>‘quick<text:s/>win’<text:s/>interventions<text:s/>alongside<text:s/>the<text:s/>inception<text:s/>phase</text:span><text:span text:style-name="T183_5">.<text:s/>No<text:s/>specific<text:s/>recommendations<text:s/>are<text:s/>required<text:s/>for<text:s/>this<text:s/>output<text:s/>beyond<text:s/>continued<text:s/>close<text:s/>contract<text:s/>management<text:s/>as<text:s/>implementation<text:s/>progresses.</text:span></text:p>
      <text:p text:style-name="P184"/>
      <text:p text:style-name="P185"/>
      <table:table table:style-name="Table7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22">
          <table:table-cell table:style-name="Cell72">
            <text:p text:style-name="P186"><text:span text:style-name="T186_1">Output<text:s/>Title<text:s/></text:span></text:p>
          </table:table-cell>
          <table:table-cell table:style-name="Cell73" table:number-columns-spanned="4">
            <text:p text:style-name="P187"><text:span text:style-name="T187_1">Inception<text:s/>phase<text:s/>and<text:s/>initial<text:s/>implementation<text:s/>commenced</text:span></text:p>
          </table:table-cell>
          <table:covered-table-cell/>
          <table:covered-table-cell/>
          <table:covered-table-cell/>
        </table:table-row>
        <table:table-row table:style-name="Row23">
          <table:table-cell table:style-name="Cell74" table:number-columns-spanned="2">
            <text:p text:style-name="P188"><text:span text:style-name="T188_1">Output<text:s/>number:<text:s/></text:span></text:p>
          </table:table-cell>
          <table:covered-table-cell/>
          <table:table-cell table:style-name="Cell75">
            <text:p text:style-name="P189"><text:span text:style-name="T189_1">2</text:span></text:p>
          </table:table-cell>
          <table:table-cell table:style-name="Cell76">
            <text:p text:style-name="P190"><text:span text:style-name="T190_1">Output<text:s/>Score:<text:s/></text:span></text:p>
          </table:table-cell>
          <table:table-cell table:style-name="Cell77">
            <text:p text:style-name="P191"><text:span text:style-name="T191_1"><text:s/></text:span><text:span text:style-name="T191_2">A</text:span></text:p>
          </table:table-cell>
        </table:table-row>
        <table:table-row table:style-name="Row24">
          <table:table-cell table:style-name="Cell78" table:number-columns-spanned="2">
            <text:p text:style-name="P192"><text:span text:style-name="T192_1">Impact<text:s/>weighting<text:s/>(%):<text:s text:c="2"/></text:span></text:p>
          </table:table-cell>
          <table:covered-table-cell/>
          <table:table-cell table:style-name="Cell79">
            <text:p text:style-name="P193"><text:span text:style-name="T193_1">50%</text:span></text:p>
          </table:table-cell>
          <table:table-cell table:style-name="Cell80">
            <text:p text:style-name="P194"><text:span text:style-name="T194_1">Weighting<text:s/>revised<text:s/>since<text:s/>last<text:s/>AR?<text:s/></text:span></text:p>
          </table:table-cell>
          <table:table-cell table:style-name="Cell81">
            <text:p text:style-name="P195"><text:span text:style-name="T195_1">No</text:span></text:p>
          </table:table-cell>
        </table:table-row>
      </table:table>
      <text:p text:style-name="P196"/>
      <table:table table:style-name="Table8">
        <table:table-column table:style-name="Column30"/>
        <table:table-column table:style-name="Column31"/>
        <table:table-column table:style-name="Column32"/>
        <table:table-row table:style-name="Row25">
          <table:table-cell table:style-name="Cell82">
            <text:p text:style-name="P197"><text:span text:style-name="T197_1">Indicator(s)</text:span></text:p>
          </table:table-cell>
          <table:table-cell table:style-name="Cell83">
            <text:p text:style-name="P198"><text:span text:style-name="T198_1">Milestone(s)<text:s/>for<text:s/>this<text:s/>review</text:span></text:p>
          </table:table-cell>
          <table:table-cell table:style-name="Cell84">
            <text:p text:style-name="P199"><text:span text:style-name="T199_1">Progress<text:s/></text:span></text:p>
          </table:table-cell>
        </table:table-row>
        <table:table-row table:style-name="Row26">
          <table:table-cell table:style-name="Cell85">
            <text:p text:style-name="P200"><text:span text:style-name="T200_1">Inception<text:s/>phase<text:s/>commenced<text:s/>with<text:s/>drafting<text:s/>of<text:s/>inception<text:s/>report<text:s/>including<text:s/>logframe,<text:s/>Monitoring<text:s/>Research<text:s/>Evaluation<text:s/>and<text:s/>Learning<text:s/>(MREL)<text:s/>plan,<text:s/>risk<text:s/>register</text:span></text:p>
          </table:table-cell>
          <table:table-cell table:style-name="Cell86">
            <text:p text:style-name="P201"><text:span text:style-name="T201_1">-<text:s/>Contractor<text:s/>undertakes<text:s/>extensive<text:s/>consultation<text:s/>with<text:s/>stakeholders<text:s/></text:span></text:p>
            <text:p text:style-name="P202"><text:span text:style-name="T202_1">-<text:s/>Draft<text:s/>inception<text:s/>report<text:s/>submitted<text:s/>and<text:s/>FCDO<text:s/>provides<text:s/>timely<text:s/>comments</text:span></text:p>
          </table:table-cell>
          <table:table-cell table:style-name="Cell87">
            <text:p text:style-name="P203"><text:span text:style-name="T203_1">Following<text:s/>contract<text:s/>signature<text:s/>in<text:s/>August<text:s/>2025,<text:s/>the<text:s/>inception<text:s/>phase<text:s/>commenced<text:s/>on<text:s/>1st<text:s/>September<text:s/>and<text:s/>ended<text:s/>in<text:s/>January<text:s/>2026.<text:s/>Extensive<text:s/>stakeholder<text:s/>engagement<text:s/>was<text:s/>undertaken.<text:s text:c="2"/>A<text:s/>draft<text:s/>inception<text:s/>report<text:s/>was<text:s/>produced,<text:s/>FCDO<text:s/>provided<text:s/>timely<text:s/>comments<text:s/>and<text:s/>it<text:s/>was<text:s/>finalised<text:s/>in<text:s/>January<text:s/>2026.</text:span></text:p>
          </table:table-cell>
        </table:table-row>
        <table:table-row table:style-name="Row27">
          <table:table-cell table:style-name="Cell88">
            <text:p text:style-name="P204"><text:span text:style-name="T204_1">Number<text:s/>of<text:s/>initial<text:s/>TA<text:s/>needs<text:s/>met</text:span></text:p>
          </table:table-cell>
          <table:table-cell table:style-name="Cell89">
            <text:p text:style-name="P205"><text:span text:style-name="T205_1">-<text:s/>TA<text:s/>provided<text:s/>to<text:s/>CBN<text:s/>and<text:s/>Min<text:s/>of<text:s/>Finance</text:span></text:p>
          </table:table-cell>
          <table:table-cell table:style-name="Cell90">
            <text:p text:style-name="P206"><text:span text:style-name="T206_1">I</text:span><text:span text:style-name="T206_2">nitial<text:s/>technical<text:s/>assistance<text:s/>was<text:s/>delivered<text:s/>to<text:s/>priority<text:s/>institutions,<text:s/>including<text:s/>the<text:s/>Ministry<text:s/>of<text:s/>Finance</text:span><text:span text:style-name="T206_3"><text:s/>(on<text:s/>strategic<text:s/>communications<text:s/>–<text:s/>2<text:s/>embedded<text:s/>adviser<text:s/>and<text:s/>Apella<text:s/>strategic<text:s/>support)</text:span><text:span text:style-name="T206_4"><text:s/>and<text:s/>the<text:s/>Central<text:s/>Bank<text:s/>of<text:s/>Nigeria</text:span><text:span text:style-name="T206_5"><text:s/>(2<text:s/>emb</text:span><text:span text:style-name="T206_6">edded<text:s/>advisers<text:s/>on<text:s/>financial<text:s/>system<text:s/>risk<text:s/>management<text:s/>and<text:s/>payment<text:s/>systems)</text:span><text:span text:style-name="T206_7">.<text:s text:c="2"/></text:span></text:p>
          </table:table-cell>
        </table:table-row>
      </table:table>
      <text:p text:style-name="P207"/>
      <text:p text:style-name="P208"><text:span text:style-name="T208_1">Briefly<text:s/>describe<text:s/>the<text:s/>output’s<text:s/>activities<text:s/>and<text:s/>provide<text:s/>supporting<text:s/>narrative<text:s/>for<text:s/>the<text:s/>score.<text:s/></text:span></text:p>
      <text:p text:style-name="P209"/>
      <text:p text:style-name="P210"><text:span text:style-name="T210_1">This<text:s/>output<text:s/>has<text:s/>met<text:s/>expectations<text:s/>for<text:s/>the<text:s/>period<text:s/>under<text:s/>review.<text:s/>Despite<text:s/>a<text:s/>shortened<text:s/>delivery<text:s/>window,<text:s/>the<text:s/>programme<text:s/>transitioned<text:s/>effectively<text:s/>from<text:s/>mobilisation<text:s/>into<text:s/>inception,<text:s/>establishing<text:s/>the<text:s/>analytical,<text:s/>institutional,<text:s/>and<text:s/>operational<text:s/>foundations<text:s/>needed<text:s/>for<text:s/>full<text:s/>delivery.<text:s/>The<text:s/>contractor<text:s/>conducted<text:s/>extensive<text:s/>stakeholder<text:s/>consultations,<text:s/>building<text:s/>on<text:s/>those<text:s/>undertaken<text:s/>by<text:s/>FCDO<text:s/>during<text:s/>the<text:s/>contracting<text:s/>pause.<text:s/>This<text:s/>was<text:s/>important<text:s/>for<text:s/>refining<text:s/>the<text:s/>‘quick<text:s/>win’<text:s/>asks<text:s/>and<text:s/>ensuring<text:s/>early<text:s/>interventions<text:s/>were<text:s/>well<text:s/>targeted.<text:s/>The<text:s/>contractors<text:s/>also<text:s/>expanded<text:s/>engagement<text:s/>beyond<text:s/>the<text:s/>original<text:s/>set<text:s/>of<text:s/>stakeholders<text:s/>consulted<text:s/>by<text:s/>FCDO,<text:s/>and<text:s/>on<text:s/>specific<text:s/>thematic<text:s/>areas</text:span><text:span text:style-name="T210_2">,<text:s/></text:span><text:span text:style-name="T210_3">particularly<text:s/>trade</text:span><text:span text:style-name="T210_4">,<text:s/></text:span><text:span text:style-name="T210_5">they<text:s/>strategically<text:s/>grouped<text:s/>stakeholders<text:s/>to<text:s/>improve<text:s/>coordination<text:s/>and<text:s/>minimise<text:s/></text:span><text:span text:style-name="T210_6">duplication.<text:s/>The<text:s/>team<text:s/>demonstrated<text:s/>a<text:s/>strong<text:s/>network<text:s/>and<text:s/>access<text:s/>to<text:s/>senior<text:s/>decision<text:s/>makers,<text:s/>successfully<text:s/>securing<text:s/>ministerial-level<text:s/>engagements<text:s/>for<text:s/>FCDO<text:s/>senior<text:s/>leadership.</text:span></text:p>
      <text:p text:style-name="P211"/>
      <text:p text:style-name="P212"><text:span text:style-name="T212_1">The<text:s/>inception<text:s/>report<text:s/>was<text:s/>finalised<text:s/>during<text:s/>this<text:s/>period.<text:s/>As<text:s/>previously<text:s/>noted,<text:s/>significant<text:s/>effort<text:s/>went<text:s/>into<text:s/>developing<text:s/>the<text:s/>Theory<text:s/>of<text:s/>Change<text:s/>to<text:s/>ensure<text:s/>it<text:s/>would<text:s/>serve<text:s/>as<text:s/>a<text:s/>practical<text:s/>tool<text:s/>for<text:s/>driving<text:s/>programme<text:s/>focus<text:s/>on<text:s/>depth<text:s/>rather<text:s/>than<text:s/>breadth.<text:s/>Alongside<text:s/>this,<text:s/>the<text:s/>programme<text:s/>established<text:s/>its<text:s/>governance<text:s/>structures,<text:s/>including<text:s/>the<text:s/>formation<text:s/>of<text:s/>a<text:s/>steering<text:s/>committee<text:s/>to<text:s/>provide<text:s/>strategic<text:s/>oversight,<text:s/>support<text:s/>prioritisation,<text:s/>and<text:s/>facilitate<text:s/>coordination<text:s/>across<text:s/>stakeholders.<text:s/>The<text:s/>formal<text:s/>launch<text:s/>of<text:s/>the<text:s/>programme<text:s/>marked<text:s/>the<text:s/>shift<text:s/>from<text:s/>mobilisation<text:s/>to<text:s/>active<text:s/>delivery<text:s/>and<text:s/>helped<text:s/>reinforce<text:s/>ownership<text:s/>among<text:s/>government<text:s/>partners.<text:s/>Given<text:s/>the<text:s/>delayed<text:s/>start,<text:s/>progress<text:s/>to<text:s/>date<text:s/>reflects<text:s/>a<text:s/>solid<text:s/>and<text:s/>proportionate<text:s/>level<text:s/>of<text:s/>delivery.</text:span></text:p>
      <text:p text:style-name="P213"/>
      <text:p text:style-name="P214"><text:span text:style-name="T214_1">Initial<text:s/>technical<text:s/>assistance<text:s/>was<text:s/>provided<text:s/>to<text:s/>priority<text:s/>institutions,<text:s/>including<text:s/>the<text:s/>Ministry<text:s/>of<text:s/>Finance<text:s/>and<text:s/>the<text:s/>Central<text:s/>Bank<text:s/>of<text:s/>Nigeria.<text:s/>Much<text:s/>of<text:s/>this<text:s/>support<text:s/>represented<text:s/>a<text:s/>continuation<text:s/>of<text:s/>work<text:s/>previously<text:s/>funded<text:s/>under<text:s/>UKNIAF,<text:s/>which<text:s/>helped<text:s/>prevent<text:s/>a<text:s/></text:span><text:span text:style-name="T214_2">cliff</text:span><text:span text:style-name="T214_3"><text:s/></text:span><text:span text:style-name="T214_4">edge<text:s/>in<text:s/>critical<text:s/>areas<text:s/>such<text:s/>as<text:s/>strategic<text:s/>communications,<text:s/>financial<text:s/>system<text:s/>risk<text:s/>management,<text:s/>and<text:s/>payment<text:s/>systems.<text:s/>Targeted<text:s/>strategic<text:s/>communications<text:s/>support<text:s/>was<text:s/>also<text:s/>delivered<text:s/>to<text:s/>the<text:s/>Ministry<text:s/>of<text:s/>Finance<text:s/>through<text:s/>a<text:s/>single-source<text:s/>contract<text:s/>with<text:s/>Apella.<text:s/>This<text:s/>provided<text:s/>the<text:s/>Ministry<text:s/>with<text:s/></text:span><text:span text:style-name="T214_5">high<text:s/>quality</text:span><text:span text:style-name="T214_6"><text:s/>international<text:s/>expertise<text:s/>to<text:s/>refine<text:s/>its<text:s/>communications<text:s/>strategy,<text:s/>draw<text:s/>on<text:s/>global<text:s/>best<text:s/>practice,<text:s/>and<text:s/>plan<text:s/>future<text:s/>resourcing<text:s/>requirements</text:span><text:span text:style-name="T214_7"><text:s/></text:span><text:span text:style-name="T214_8"><text:s/></text:span><text:span text:style-name="T214_9">edge<text:s/>in<text:s/>critical<text:s/>areas<text:s/>such<text:s/>as<text:s/>strategic<text:s/>communications,<text:s/>financial<text:s/>system<text:s/>risk<text:s/>management,<text:s/>and<text:s/>payment<text:s/>systems.<text:s/>Targeted<text:s/>strategic<text:s/>communications<text:s/>support<text:s/>was<text:s/>also<text:s/>delivered<text:s/>to<text:s/>the<text:s/>Ministry<text:s/>of<text:s/>Finance<text:s/>through<text:s/>a<text:s/>single-source<text:s/>contract<text:s/>with<text:s/></text:span><text:span text:style-name="T214_10">‑quality<text:s/>international<text:s/>expertise<text:s/>to<text:s/>refine<text:s/>its<text:s/>communications<text:s/>strategy,<text:s/>draw<text:s/>on<text:s/>global<text:s/>best<text:s/>practice,<text:s/>and<text:s/>plan<text:s/>future<text:s/>resourcing<text:s/>requirements.</text:span></text:p>
      <text:p text:style-name="P215"/>
      <text:p text:style-name="P216"><text:span text:style-name="T216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17"/>
      <text:p text:style-name="P218"><text:span text:style-name="T218_1">No<text:s/>changes<text:s/>were<text:s/>made<text:s/>to<text:s/>the<text:s/>output<text:s/>design,<text:s/>indicators<text:s/>or<text:s/>milestones.<text:s/>The<text:s/>main<text:s/>adjustment<text:s/>was<text:s/>the<text:s/>compression<text:s/>of<text:s/>the<text:s/>inception<text:s/>period<text:s/>into<text:s/>the<text:s/>latter<text:s/>part<text:s/>of<text:s/>the<text:s/>review<text:s/>year<text:s/>following<text:s/>delayed<text:s/>contract<text:s/>signature,<text:s/>which<text:s/>required<text:s/>the<text:s/>contractor<text:s/>to<text:s/>deliver<text:s/>on<text:s/>early<text:s/>quick<text:s/>wins<text:s/>during<text:s/>this<text:s/>period.<text:s/></text:span></text:p>
      <text:p text:style-name="P219"/>
      <text:p text:style-name="P220"><text:span text:style-name="T220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21"/>
      <text:p text:style-name="P222"><text:span text:style-name="T222_1">This<text:s/>is<text:s/>the<text:s/>programme’s<text:s/>first<text:s/>Annual<text:s/>Review;<text:s/>therefore,<text:s/>no<text:s/>prior<text:s/>recommendations<text:s/>apply.<text:s/>A<text:s/>key<text:s/>lesson<text:s/>emerging<text:s/>from<text:s/>this<text:s/>output<text:s/>is<text:s/>the<text:s/>importance<text:s/>of<text:s/>close<text:s/>collaboration<text:s/>with<text:s/>government<text:s/>counterparts<text:s/>and<text:s/>the<text:s/>value<text:s/>of<text:s/>building<text:s/>trusted<text:s/>relationships<text:s/>that<text:s/>enable<text:s/>a<text:s/>deep<text:s/>understanding<text:s/>of<text:s/>their<text:s/>specific<text:s/>priorities.<text:s/>This<text:s/>insight<text:s/>is<text:s/>critical<text:s/>for<text:s/>ensuring<text:s/>that<text:s/>support<text:s/>is<text:s/>well<text:s/>targeted<text:s/>and<text:s/>responsive.<text:s/>Given<text:s/>NEST’s<text:s/>relatively<text:s/>small<text:s/>size,<text:s/>every<text:s/>intervention<text:s/>must<text:s/>have<text:s/>a<text:s/>clearly<text:s/>articulated<text:s/>purpose<text:s/>linked<text:s/>directly<text:s/>to<text:s/>the<text:s/>Theory<text:s/>of<text:s/>Change.<text:s/>There<text:s/>is<text:s/>limited<text:s/>scope<text:s/>for<text:s/>experimentation,<text:s/>which<text:s/>makes<text:s/>it<text:s/>essential<text:s/>to<text:s/>engage<text:s/>in<text:s/>detailed<text:s/>discussions<text:s/>with<text:s/>counterparts<text:s/>to<text:s/>refine<text:s/>proposals<text:s/>until<text:s/>a<text:s/>clear,<text:s/>feasible,<text:s/>and<text:s/></text:span><text:span text:style-name="T222_2">high</text:span><text:span text:style-name="T222_3"><text:s/>impact</text:span><text:span text:style-name="T222_4"><text:s/>solution<text:s/>is<text:s/></text:span><text:span text:style-name="T222_5">identified</text:span><text:span text:style-name="T222_6"><text:s/></text:span><text:span text:style-name="T222_7"><text:s/></text:span><text:span text:style-name="T222_8">impact<text:s/>solution<text:s/>is<text:s/>identified.</text:span></text:p>
      <text:p text:style-name="P223"/>
      <text:h text:style-name="P224" text:outline-level="2"><text:span text:style-name="T224_1">D.<text:s/>V</text:span><text:span text:style-name="T224_2">ALUE<text:s/>FOR<text:s/>MONEY<text:s/></text:span></text:h>
      <text:p text:style-name="P225"/>
      <text:p text:style-name="P226"><text:span text:style-name="T226_1">Key<text:s/>cost<text:s/>drivers<text:s/>and<text:s/>performance<text:s/></text:span></text:p>
      <text:p text:style-name="P227"/>
      <text:p text:style-name="P228"><text:span text:style-name="T228_1">NEST’s<text:s/>primary<text:s/>cost<text:s/>drivers<text:s/>remain<text:s/>as<text:s/>set<text:s/>out<text:s/>in<text:s/>the<text:s/>Business<text:s/>Case:<text:s/>expert<text:s/>fees<text:s/>(long</text:span><text:span text:style-name="T228_2"><text:s/></text:span><text:span text:style-name="T228_3">‑<text:s/>and<text:s/>short‑term),<text:s/>programme<text:s/>management<text:s/>and<text:s/>facility<text:s/>administration,<text:s/>and<text:s/>reimbursable<text:s/>costs<text:s/>such<text:s/>as<text:s/>travel,<text:s/>workshops</text:span><text:span text:style-name="T228_4">,</text:span><text:span text:style-name="T228_5"><text:s/>and<text:s/>stakeholder<text:s/>engagement.<text:s/></text:span><text:span text:style-name="T228_6">Costs<text:s/>remain<text:s/>within<text:s/>expected<text:s/>market<text:s/>rates<text:s/>and<text:s/>no<text:s/>significant<text:s/>deviations<text:s/>from<text:s/>baseline<text:s/>cost<text:s/>assumptions<text:s/>have<text:s/>been<text:s/>identified.<text:s/></text:span></text:p>
      <text:p text:style-name="P229"/>
      <text:p text:style-name="P230"><text:span text:style-name="T230_1">VfM<text:s/>performance<text:s/>compared<text:s/>to<text:s/>the<text:s/>original<text:s/>VfM<text:s/>proposition<text:s/>in<text:s/>the<text:s/>business<text:s/>case<text:s/></text:span></text:p>
      <text:p text:style-name="P231"><text:span text:style-name="T231_1">Based<text:s/>on<text:s/>the<text:s/>current<text:s/>point<text:s/>in<text:s/>the<text:s/>programme<text:s/>cycle,<text:s/>VfM<text:s/>remains<text:s/>strong,<text:s/>particularly<text:s/>in<text:s/>relation<text:s/>to<text:s/>economy<text:s/>and<text:s/>efficiency,<text:s/>where<text:s/>performance<text:s/>continues<text:s/>to<text:s/>align<text:s/>with<text:s/>expectations<text:s/>set<text:s/>out<text:s/>in<text:s/>the<text:s/>Business<text:s/>Case.</text:span></text:p>
      <text:list text:style-name="LS4" xml:id="list21">
        <text:list-item>
          <text:p text:style-name="P232"><text:span text:style-name="T232_1">Economy</text:span><text:span text:style-name="T232_2">:<text:s/>Inputs</text:span><text:span text:style-name="T232_3">,<text:s/></text:span><text:span text:style-name="T232_4">including<text:s/>expert<text:s/>time,<text:s/>analytical<text:s/>work<text:s/>and<text:s/>events</text:span><text:span text:style-name="T232_5">,<text:s/></text:span><text:span text:style-name="T232_6">continue<text:s/>to<text:s/>be<text:s/>procured<text:s/>at<text:s/>competitive<text:s/>market<text:s/>rates<text:s/>through<text:s/>the<text:s/>commercial<text:s/>facility<text:s/>model,<text:s/>consistent<text:s/>with<text:s/>the<text:s/>programme’s<text:s/>design<text:s/>and<text:s/>cost<text:s/>benchmarks.<text:s/></text:span></text:p>
        </text:list-item>
        <text:list-item>
          <text:p text:style-name="P233"><text:span text:style-name="T233_1">Efficiency</text:span><text:span text:style-name="T233_2">:<text:s/>The<text:s/>flexibility<text:s/>of<text:s/>the<text:s/>facility<text:s/>has<text:s/>enabled<text:s/>rapid<text:s/>mobilisation<text:s/>of<text:s/>expertise<text:s/>and<text:s/>avoided<text:s/>delays<text:s/>associated<text:s/>with<text:s/>multiple<text:s/>contracting<text:s/>cycles,<text:s/>supporting<text:s/>smooth<text:s/>early<text:s/>implementation<text:s/>and<text:s/>reducing<text:s/>transaction<text:s/>costs.<text:s/></text:span></text:p>
        </text:list-item>
      </text:list>
      <text:p text:style-name="P234"><text:span text:style-name="T234_1">It<text:s/>remains<text:s/>too<text:s/>early<text:s/>to<text:s/>make<text:s/>a<text:s/>robust<text:s/>assessment<text:s/>of<text:s/>effectiveness,<text:s/>equity<text:s/>or<text:s/>cost‑effectiveness,<text:s/>as<text:s/>full<text:s/>implementation<text:s/>and<text:s/>delivery<text:s/>of<text:s/>substantive<text:s/>outputs<text:s/>and<text:s/>outcomes<text:s/>have<text:s/>not<text:s/>yet<text:s/>commenced.<text:s/>These<text:s/>dimensions<text:s/>will<text:s/>be<text:s/>assessed<text:s/>more<text:s/>meaningfully<text:s/>once<text:s/>the<text:s/>programme<text:s/>has<text:s/>generated<text:s/>a<text:s/>sufficient<text:s/>body<text:s/>of<text:s/>outputs<text:s/>and<text:s/>early<text:s/>outcome<text:s/>signals.</text:span></text:p>
      <text:p text:style-name="P235"><text:span text:style-name="T235_1">Assessment<text:s/>of<text:s/>whether<text:s/>the<text:s/>programme<text:s/>continues<text:s/>to<text:s/>represent<text:s/>value<text:s/>for<text:s/>money</text:span></text:p>
      <text:p text:style-name="P236"/>
      <text:p text:style-name="P237"><text:span text:style-name="T237_1">NEST<text:s/>continues<text:s/>to<text:s/>demonstrate<text:s/>good<text:s/>VfM<text:s/>and<text:s/>should<text:s/>continue<text:s/>in<text:s/>its<text:s/>current<text:s/>form.<text:s/>It<text:s/>is<text:s/>delivering<text:s/>against<text:s/>the<text:s/>theory<text:s/>of<text:s/>change,<text:s/>supporting<text:s/>politically<text:s/>feasible<text:s/>reforms,<text:s/>and<text:s/>strengthening<text:s/>G</text:span><text:span text:style-name="T237_2">overnment<text:s/>of<text:s/>Nigeria</text:span><text:span text:style-name="T237_3"><text:s/>ownership<text:s/>-<text:s/>conditions<text:s/>identified<text:s/>in<text:s/>the<text:s/>Business<text:s/>Case<text:s/>as<text:s/>essential<text:s/>for<text:s/>VfM.<text:s/>Administrative<text:s/>costs<text:s/>remain<text:s/>within<text:s/>expected<text:s/>parameters,<text:s/>and<text:s/>the<text:s/>programme’s<text:s/>flexibility<text:s/>is<text:s/>proving<text:s/>essential<text:s/>in<text:s/>a<text:s/>volatile<text:s/>political<text:s/>econom</text:span><text:span text:style-name="T237_4">ic</text:span><text:span text:style-name="T237_5"><text:s/>environment.<text:s/>No<text:s/>evidence<text:s/>suggests<text:s/>restructuring<text:s/>or<text:s/>closure<text:s/>would<text:s/>deliver<text:s/>higher<text:s/>VfM.</text:span></text:p>
      <text:p text:style-name="P238"/>
      <text:p text:style-name="P239"><text:span text:style-name="T239_1">NEST<text:s/>remains<text:s/>the<text:s/>central<text:s/>platform<text:s/>for<text:s/>FCDO<text:s/>Nigeria’s<text:s/>engagement<text:s/>on<text:s/>macroeconomic<text:s/>stability,<text:s/>complementing<text:s/>the<text:s/>Public<text:s/>Finance<text:s/>Facility,<text:s/>Tax</text:span><text:span text:style-name="T239_2"><text:s/>for<text:s/></text:span><text:span text:style-name="T239_3">Dev</text:span><text:span text:style-name="T239_4">elopment</text:span><text:span text:style-name="T239_5">,<text:s/>H</text:span><text:span text:style-name="T239_6">is<text:s/>Majesty’s<text:s/>Revenue<text:s/>and<text:s/>Customs<text:s/>(HMRC)<text:s/></text:span><text:span text:style-name="T239_7">and<text:s/>B</text:span><text:span text:style-name="T239_8">ank<text:s/>of<text:s/>England<text:s/>(BoE)<text:s/></text:span><text:span text:style-name="T239_9">partnerships.<text:s/>It<text:s/>provides<text:s/>a<text:s/>coherent,<text:s/>politically<text:s/>smart<text:s/>entry<text:s/>point<text:s/>for<text:s/>UK<text:s/>expertise<text:s/>and<text:s/>supports<text:s/>wider<text:s/>HMG<text:s/>objectives<text:s/>on<text:s/>economic<text:s/>stability,<text:s/>trade</text:span><text:span text:style-name="T239_10"><text:s/>and</text:span><text:span text:style-name="T239_11"><text:s/>investment.<text:s/>The<text:s/>programme’s<text:s/>continuation<text:s/>aligns<text:s/>with<text:s/>the<text:s/>Nigeria<text:s/>Business<text:s/>Plan.</text:span></text:p>
      <text:p text:style-name="P240"/>
      <text:p text:style-name="P241"/>
      <text:p text:style-name="P242"><text:span text:style-name="T242_1">E:<text:s/>RISK<text:s/></text:span></text:p>
      <text:p text:style-name="P243"/>
      <text:p text:style-name="P244"><text:span text:style-name="T244_1">Overall<text:s/>risk<text:s/>rating:</text:span><text:span text:style-name="T244_2"><text:s/></text:span><text:span text:style-name="T244_3">T</text:span><text:span text:style-name="T244_4">he<text:s/>programme<text:s/>risk<text:s/>rating<text:s/></text:span><text:span text:style-name="T244_5">is</text:span><text:span text:style-name="T244_6"><text:s/></text:span><text:span text:style-name="T244_7">Major</text:span><text:span text:style-name="T244_8">.<text:s/>This<text:s/>reflects<text:s/>the<text:s/>continued<text:s/>challenging<text:s/>external<text:s/>context<text:s/>the<text:s/>programme<text:s/>operates<text:s/>in<text:s/>and<text:s/>the<text:s/>early<text:s/>stage<text:s/>of<text:s/>the<text:s/>Inception<text:s/>Phase<text:s/>of<text:s/>the<text:s/>main<text:s/>contract.</text:span></text:p>
      <text:p text:style-name="P245"/>
      <text:p text:style-name="P246"><text:span text:style-name="T246_1">During<text:s/>the<text:s/>inception<text:s/>phase,<text:s/>the<text:s/>programme’s<text:s/>risk<text:s/>management<text:s/>approach<text:s/>centred<text:s/>on<text:s/>establishing<text:s/>the<text:s/>full<text:s/>risk<text:s/>management<text:s/>framework,<text:s/></text:span><text:span text:style-name="T246_2">developing<text:s/></text:span><text:span text:style-name="T246_3">the<text:s/>programme<text:s/>risk<text:s/>register,</text:span><text:span text:style-name="T246_4"><text:s/></text:span><text:span text:style-name="T246_5">conducting<text:s/>due<text:s/>diligence<text:s/>with<text:s/>relevant<text:s/>partners,<text:s/>ascertaining<text:s/>strengthen<text:s/>and<text:s/>weaknesses<text:s/>of<text:s/></text:span><text:span text:style-name="T246_6">identified<text:s/></text:span><text:span text:style-name="T246_7">S</text:span><text:span text:style-name="T246_8">ervice<text:s/></text:span><text:span text:style-name="T246_9">P</text:span><text:span text:style-name="T246_10">roviders<text:s/>and<text:s/>establishing<text:s/>mitigations<text:s/>to<text:s/>identified<text:s/>risks<text:s/>in<text:s/>line<text:s/>with<text:s/>FCDO’s<text:s/>risk<text:s/>management<text:s/>strategy.</text:span><text:span text:style-name="T246_11"><text:s/></text:span></text:p>
      <text:p text:style-name="P247"/>
      <text:p text:style-name="P248"><text:span text:style-name="T248_1">At<text:s/></text:span><text:span text:style-name="T248_2">the<text:s/>moment</text:span><text:span text:style-name="T248_3">,<text:s/>the<text:s/></text:span><text:span text:style-name="T248_4">top<text:s/></text:span><text:span text:style-name="T248_5">three<text:s/></text:span><text:span text:style-name="T248_6">programme<text:s/>risks<text:s/>are</text:span><text:span text:style-name="T248_7"><text:s/></text:span><text:span text:style-name="T248_8">strategy<text:s/>and<text:s/>context,<text:s/>public<text:s/>service<text:s/>delivery<text:s/>and<text:s/>operations<text:s/>and<text:s/></text:span><text:span text:style-name="T248_9">finance<text:s/>and<text:s/>fiduciary.<text:s text:c="2"/></text:span><text:span text:style-name="T248_10">Mitigation<text:s/>strategies<text:s/>have<text:s/>been<text:s/>identified<text:s/></text:span><text:span text:style-name="T248_11">for<text:s/>each<text:s/>of<text:s/>the<text:s/>risks</text:span><text:span text:style-name="T248_12">.<text:s/></text:span><text:span text:style-name="T248_13"><text:s/></text:span><text:span text:style-name="T248_14">As<text:s/>the<text:s/>programme<text:s/>transitions<text:s/>into<text:s/>full<text:s/></text:span><text:span text:style-name="T248_15">implementation<text:s/></text:span><text:span text:style-name="T248_16">phase</text:span><text:span text:style-name="T248_17">,<text:s/></text:span><text:span text:style-name="T248_18">risk<text:s/>management<text:s/>processes<text:s/>have<text:s/>been<text:s/></text:span><text:span text:style-name="T248_19">embedded<text:s/></text:span><text:span text:style-name="T248_20">into<text:s/></text:span><text:span text:style-name="T248_21">programme<text:s/></text:span><text:span text:style-name="T248_22">progress<text:s/>discussions</text:span><text:span text:style-name="T248_23">,</text:span><text:span text:style-name="T248_24"><text:s/></text:span><text:span text:style-name="T248_25">for<text:s/>instance<text:s/></text:span><text:span text:style-name="T248_26">there<text:s/>is<text:s/>a</text:span><text:span text:style-name="T248_27">n<text:s/>estab</text:span><text:span text:style-name="T248_28">l</text:span><text:span text:style-name="T248_29">ished</text:span><text:span text:style-name="T248_30"><text:s/></text:span><text:span text:style-name="T248_31">b</text:span><text:span text:style-name="T248_32">i-</text:span><text:span text:style-name="T248_33">w</text:span><text:span text:style-name="T248_34">eekly<text:s/>technical<text:s/>and<text:s/>contract<text:s/>management<text:s/>meetings<text:s/>between<text:s/>FCDO<text:s/>Nigeria<text:s/>(FCDON)<text:s/>and<text:s/>Tetra<text:s/>Tech<text:s/>(implementing<text:s/>partner)<text:s/></text:span><text:span text:style-name="T248_35">that<text:s/></text:span><text:span text:style-name="T248_36">provide<text:s/>regular<text:s/>opportunities<text:s/>to<text:s/>identify<text:s/>emerging<text:s/>risks<text:s/>and<text:s/>agree<text:s/>mitigation<text:s/>actions.<text:s/>The<text:s/>NEST<text:s/>team<text:s/>escalates<text:s/>risks<text:s/>to<text:s/>the<text:s/>FCDON<text:s/>Senior<text:s/>Responsible<text:s/>Officer<text:s/>(SRO),<text:s/>who<text:s/>reviews<text:s/>their<text:s/>significance<text:s/>and<text:s/>where<text:s/>necessary,<text:s/>escalates<text:s/></text:span><text:span text:style-name="T248_37">at<text:s/>the<text:s/>appropriate<text:s/>level<text:s/>in<text:s/>line<text:s/>with<text:s/>the<text:s/></text:span><text:span text:style-name="T248_38">cross-mission<text:s/>risk<text:s/>escalation<text:s/>guidance.<text:s/></text:span><text:span text:style-name="T248_39">Effective<text:s/>risk<text:s/>t</text:span><text:span text:style-name="T248_40">racking,<text:s/>mitigation</text:span><text:span text:style-name="T248_41">,</text:span><text:span text:style-name="T248_42"><text:s/>and<text:s/>escalation<text:s/>will<text:s/>co</text:span><text:span text:style-name="T248_43">ntinue</text:span><text:span text:style-name="T248_44"><text:s/></text:span><text:span text:style-name="T248_45">at<text:s/>different<text:s/>intervals<text:s/>of<text:s/>monthly,<text:s/></text:span><text:span text:style-name="T248_46">six<text:s/>monthly<text:s/>and<text:s/>annual<text:s/>check<text:s/>points</text:span><text:span text:style-name="T248_47"><text:s/></text:span><text:span text:style-name="T248_48">as<text:s/>part<text:s/>of<text:s/>risk<text:s/>management<text:s/>best<text:s/>practice.</text:span><text:span text:style-name="T248_49"><text:s text:c="2"/></text:span><text:span text:style-name="T248_50"><text:s/></text:span></text:p>
      <text:p text:style-name="P249"><text:span text:style-name="T249_1">The<text:s/>programme’s<text:s/>risk<text:s/>register<text:s/>has<text:s/>been<text:s/>updated<text:s/>during<text:s/>the<text:s/>inception<text:s/>phase<text:s/>to<text:s/>reflect<text:s/>all<text:s/>current<text:s/>assessments,<text:s/>with<text:s/>clear<text:s/>ownership<text:s/>and<text:s/>mitigation<text:s/>actions<text:s/>assigned.</text:span><text:span text:style-name="T249_2"><text:s/></text:span></text:p>
      <text:p text:style-name="P250"/>
      <text:p text:style-name="P251"><text:span text:style-name="T251_1">Delivery<text:s/>activities<text:s/>have<text:s/>commenced<text:s/>and<text:s/>the<text:s/>inception<text:s/>period<text:s/>enabled<text:s/>a<text:s/>structured<text:s/>assessment<text:s/>of<text:s/>risks<text:s/>across<text:s/>all<text:s/>seven<text:s/>FCDO<text:s/>risk<text:s/>categories.<text:s/>Residual<text:s/>risk<text:s/>levels<text:s/>at<text:s/>this<text:s/>stage<text:s/>remain<text:s/>broadly<text:s/>aligned<text:s/>with<text:s/>FCDO’s<text:s/>corporate<text:s/>risk<text:s/>appetite,<text:s/>with<text:s/>no<text:s/>category<text:s/>exceeding<text:s/>the<text:s/>portfolio<text:s/>risk<text:s/>appetite.<text:s/>As<text:s/>the<text:s/>programme<text:s/>transitions<text:s/>into<text:s/>implementation,<text:s/>we<text:s/>anticipate<text:s/>that<text:s/>risk<text:s/>exposure<text:s/>will<text:s/>evolve,<text:s/>and<text:s/>the<text:s/>register<text:s/>will<text:s/>be<text:s/>updated<text:s/>regularly<text:s/>to<text:s/>reflect<text:s/>this.</text:span></text:p>
      <text:p text:style-name="P252"/>
      <text:p text:style-name="P253"/>
      <text:p text:style-name="P254"/>
      <text:p text:style-name="P255"><text:span text:style-name="T255_1">F:<text:s/>PROGRAMME<text:s/>MANAGEMENT:<text:s/></text:span><text:bookmark-start text:name="_Hlk21353049"/><text:span text:style-name="T255_2">DELIVERY,<text:s/>COMMERCIAL<text:s/>&amp;<text:s/>FINANCIAL<text:s/>PERFORMANCE<text:s/></text:span><text:bookmark-end text:name="_Hlk21353049"/></text:p>
      <text:p text:style-name="P256"/>
      <text:p text:style-name="P257"><text:span text:style-name="T257_1">The<text:s/>inception<text:s/>phase<text:s/>focused<text:s/>on<text:s/>producing<text:s/>a<text:s/>set<text:s/>of<text:s/>core<text:s/>deliverables<text:s/>that<text:s/>would<text:s/>define<text:s/>the<text:s/>programme’s<text:s/>strategic<text:s/>direction<text:s/>and<text:s/>enable<text:s/>effective<text:s/>implementation.<text:s/>These<text:s/>deliverables<text:s/>included:</text:span></text:p>
      <text:list text:style-name="LS3" xml:id="list23">
        <text:list-item>
          <text:p text:style-name="P258"><text:span text:style-name="T258_1">Deliverable<text:s/>1:</text:span><text:span text:style-name="T258_2"><text:s/>An<text:s/>inception<text:s/>workplan<text:s/>outlining<text:s/>the<text:s/>sequencing,<text:s/>scope,<text:s/>and<text:s/>approach<text:s/>for<text:s/>programme<text:s/>delivery.</text:span></text:p>
        </text:list-item>
        <text:list-item>
          <text:p text:style-name="P259"><text:span text:style-name="T259_1">Deliverable<text:s/>2:</text:span><text:span text:style-name="T259_2"><text:s/>Two<text:s/>Advisory<text:s/>Facility<text:s/>design<text:s/>papers<text:s/>detailing<text:s/>governance<text:s/>structures<text:s/>and<text:s/>financial<text:s/>management<text:s/>arrangements.</text:span></text:p>
        </text:list-item>
        <text:list-item>
          <text:p text:style-name="P260"><text:span text:style-name="T260_1">Deliverable<text:s/>3:</text:span><text:span text:style-name="T260_2"><text:s/>A<text:s/>comprehensive<text:s/>communications<text:s/>and<text:s/>stakeholder<text:s/>engagement<text:s/>plan.</text:span></text:p>
        </text:list-item>
        <text:list-item>
          <text:p text:style-name="P261"><text:span text:style-name="T261_1">Deliverable<text:s/>4:</text:span><text:span text:style-name="T261_2"><text:s/>An<text:s/>approved<text:s/>set<text:s/>of<text:s/>criteria<text:s/>and<text:s/>methodology<text:s/>for<text:s/>identifying<text:s/>and<text:s/>selecting<text:s/>interventions.</text:span></text:p>
        </text:list-item>
      </text:list>
      <text:p text:style-name="P262"><text:span text:style-name="T262_1">Programme<text:s/>delivery<text:s/>during<text:s/>this<text:s/>period<text:s/>was<text:s/>significantly<text:s/>affected<text:s/>by<text:s/>the<text:s/>ODA<text:s/>pause,<text:s/>which<text:s/>delayed<text:s/>inception<text:s/>activities<text:s/>and<text:s/>compressed<text:s/>the<text:s/>available<text:s/>timeframe<text:s/>for<text:s/></text:span><text:span text:style-name="T262_2">Inception</text:span><text:span text:style-name="T262_3">.<text:s/>As<text:s/>a<text:s/>result,<text:s/>the<text:s/>programme<text:s/>resumed<text:s/>later<text:s/>in<text:s/>the<text:s/>year,<text:s/>necessitating<text:s/>the<text:s/>introduction<text:s/>of<text:s/>a<text:s/>streamlined<text:s/>set<text:s/>of<text:s/>key<text:s/>deliverables<text:s/>and<text:s/>KPIs<text:s/>to<text:s/>ensure<text:s/>performance<text:s/>tracking<text:s/>within<text:s/>the<text:s/>shortened<text:s/>window.</text:span><text:span text:style-name="T262_4"><text:s/>These<text:s/>KPIs<text:s/>and<text:s/>deliverables<text:s/>were<text:s/>subsequently<text:s/>agreed<text:s/>with<text:s/>FCDO<text:s/>and<text:s/>budgeted<text:s/>for<text:s/>accordingly</text:span><text:span text:style-name="T262_5">.</text:span></text:p>
      <text:p text:style-name="P263"/>
      <text:p text:style-name="P264"/>
      <text:p text:style-name="P265"><text:span text:style-name="T265_1">Financial<text:s/>Performance</text:span></text:p>
      <text:p text:style-name="P266"><text:span text:style-name="T266_1">Financial<text:s/>performance<text:s/>during<text:s/>the<text:s/>period<text:s/>under<text:s/>review<text:s/>was<text:s/>weaker<text:s/>than<text:s/>anticipated.<text:s/></text:span><text:span text:style-name="T266_2">There<text:s/>were<text:s/>initial<text:s/>delays<text:s/>with<text:s/>getting<text:s/></text:span><text:span text:style-name="T266_3">relevant<text:s/></text:span><text:span text:style-name="T266_4">government<text:s/>partners<text:s/>to<text:s/>work<text:s/>at<text:s/>our<text:s/>pace<text:s/>in<text:s/>terms<text:s/>of<text:s/>agreeing<text:s/></text:span><text:span text:style-name="T266_5">reform<text:s/>targeted<text:s/>activities</text:span><text:span text:style-name="T266_6">.<text:s text:c="2"/>This<text:s/>contributed</text:span><text:span text:style-name="T266_7"><text:s/>to<text:s/>notable<text:s/>gaps<text:s/>between<text:s/>forecasted<text:s/>and<text:s/>actual<text:s/>expenditure,<text:s/>resulting<text:s/>in<text:s/>a<text:s/>variance<text:s/>exceeding<text:s/>the<text:s/>5%<text:s/></text:span><text:span text:style-name="T266_8">acceptable<text:s/></text:span><text:span text:style-name="T266_9">threshold.<text:s/>Monthly<text:s/>spend<text:s/>forecasts<text:s/>continued<text:s/>to<text:s/>be<text:s/>reviewed<text:s/>and<text:s/>updated,<text:s/>with<text:s/></text:span><text:span text:style-name="T266_10">spend<text:s/></text:span><text:span text:style-name="T266_11">risks<text:s/>communicated</text:span><text:span text:style-name="T266_12"><text:s/>to<text:s/>FCDO<text:s/>as<text:s/>required.<text:s/></text:span></text:p>
      <text:p text:style-name="P267"><text:span text:style-name="T267_1">Encouragingly,<text:s/>financial<text:s/>performance<text:s/>began<text:s/>to<text:s/>stabilise<text:s/>toward<text:s/>the<text:s/>end<text:s/>of<text:s/>the<text:s/>review<text:s/>period.<text:s/>As<text:s/></text:span><text:span text:style-name="T267_2">Key<text:s/>Performance<text:s/>Indicators<text:s/>(</text:span><text:span text:style-name="T267_3">KPIs</text:span><text:span text:style-name="T267_4">)</text:span><text:span text:style-name="T267_5"><text:s/>and<text:s/>deliverables<text:s/>were<text:s/>fully<text:s/>clarified<text:s/>and<text:s/>implementation<text:s/>activities<text:s/>became<text:s/>more<text:s/>predictable<text:s/>from<text:s/>January<text:s/>onwards,<text:s/>adherence<text:s/>to<text:s/>expected<text:s/>forecasting<text:s/>norms<text:s/>showed<text:s/>gradual<text:s/>improvement.</text:span></text:p>
      <text:p text:style-name="P268"><text:span text:style-name="T268_1">The</text:span><text:span text:style-name="T268_2"><text:s/></text:span><text:span text:style-name="T268_3">NEST<text:s/>programme<text:s/>was<text:s/></text:span><text:span text:style-name="T268_4">originally<text:s/></text:span><text:span text:style-name="T268_5">allocated<text:s/></text:span><text:span text:style-name="T268_6">£2.</text:span><text:span text:style-name="T268_7">1</text:span><text:span text:style-name="T268_8">m<text:s/></text:span><text:span text:style-name="T268_9">in<text:s/>the<text:s/></text:span><text:span text:style-name="T268_10">20</text:span><text:span text:style-name="T268_11">2</text:span><text:span text:style-name="T268_12">5</text:span><text:span text:style-name="T268_13">/</text:span><text:span text:style-name="T268_14">26</text:span><text:span text:style-name="T268_15"><text:s/></text:span><text:span text:style-name="T268_16">financial<text:s/>year</text:span><text:span text:style-name="T268_17"><text:s/>which<text:s/>was<text:s/>later<text:s/>reduced<text:s/>to<text:s/>£2.0m<text:s/>to<text:s/>reflect<text:s/>the<text:s/>realities<text:s/>of<text:s/>the<text:s/></text:span><text:span text:style-name="T268_18">delayed<text:s/>start<text:s/>of<text:s/>some<text:s/>of<text:s/>the<text:s/>inception<text:s/>activities.<text:s text:c="2"/>The<text:s/></text:span><text:span text:style-name="T268_19">contract<text:s/>element<text:s/>(main<text:s/>comp</text:span><text:span text:style-name="T268_20">onent)<text:s/></text:span><text:span text:style-name="T268_21">t</text:span><text:span text:style-name="T268_22">o<text:s/>Tetratech<text:s/></text:span><text:span text:style-name="T268_23">comprise<text:s/>of</text:span><text:span text:style-name="T268_24"><text:s/></text:span><text:span text:style-name="T268_25">59%</text:span><text:span text:style-name="T268_26"><text:s/>of<text:s/>the<text:s/>allocation</text:span><text:span text:style-name="T268_27"><text:s/>followed<text:s/>by<text:s/>the<text:s/></text:span><text:span text:style-name="T268_28">WB<text:s/>EFO<text:s/>at<text:s/></text:span><text:span text:style-name="T268_29">35</text:span><text:span text:style-name="T268_30">%<text:s/>and<text:s/>the<text:s/>Strategic<text:s/>Comms<text:s/>at<text:s/></text:span><text:span text:style-name="T268_31">6%</text:span><text:span text:style-name="T268_32">.<text:s/></text:span></text:p>
      <text:p text:style-name="P269"><text:span text:style-name="T269_1">Through<text:s/></text:span><text:span text:style-name="T269_2">close</text:span><text:span text:style-name="T269_3"><text:s/></text:span><text:span text:style-name="T269_4">monitoring<text:s/>of<text:s/></text:span><text:span text:style-name="T269_5">activities<text:s/></text:span><text:span text:style-name="T269_6">and<text:s/>budget<text:s/>utilisation<text:s/>by<text:s/>the<text:s/>FCDO<text:s/>team,<text:s/></text:span><text:span text:style-name="T269_7">the<text:s/>programme<text:s/>doubled<text:s/>efforts<text:s/></text:span><text:span text:style-name="T269_8">at<text:s/>the<text:s/>latter<text:s/>part<text:s/>of<text:s/>the<text:s/>inception<text:s/>phase<text:s/></text:span><text:span text:style-name="T269_9">with<text:s/>a<text:s/></text:span><text:span text:style-name="T269_10">utilisation<text:s/></text:span><text:span text:style-name="T269_11">rate<text:s/>of<text:s/>85%<text:s/></text:span><text:span text:style-name="T269_12">for<text:s/>the<text:s/>period<text:s/></text:span><text:span text:style-name="T269_13">October<text:s/>to<text:s/>December<text:s/></text:span><text:span text:style-name="T269_14">including<text:s/></text:span><text:span text:style-name="T269_15">February<text:s/>expected</text:span><text:span text:style-name="T269_16">.<text:s/>This<text:s/>is<text:s/>a<text:s/>commendable<text:s/>feat.</text:span></text:p>
      <text:p text:style-name="P270"><text:span text:style-name="T270_1">The<text:s/>main<text:s/>component<text:s/>(the<text:s/>contract)<text:s/>holds<text:s/>the<text:s/>most<text:s/>risk<text:s/>for<text:s/>the<text:s/>programme</text:span><text:span text:style-name="T270_2"><text:s/>in<text:s/>terms<text:s/>of<text:s/></text:span><text:span text:style-name="T270_3">forecasting<text:s/>accuracy<text:s/>and<text:s/>reporting.<text:s/>In<text:s/>the<text:s/>remaining<text:s/>one<text:s/>month<text:s/>to<text:s/>end<text:s/>of<text:s/>financial<text:s/>year<text:s/>and<text:s/>in<text:s/>the<text:s/>coming<text:s/>financial<text:s/>year</text:span><text:span text:style-name="T270_4">,<text:s/>f</text:span><text:span text:style-name="T270_5">inancial<text:s/>management<text:s/>by<text:s/></text:span><text:span text:style-name="T270_6">Tetratech</text:span><text:span text:style-name="T270_7"><text:s/>requires<text:s/>improvement,<text:s/>particularly<text:s/>on<text:s/>forecasting<text:s/>accuracy<text:s/>and<text:s/>aligning<text:s/>financial<text:s/>reporting<text:s/>to<text:s/>agreed<text:s/>timelines.</text:span><text:span text:style-name="T270_8"><text:s text:c="2"/>This<text:s/>would<text:s/>be<text:s/>captured<text:s/>as<text:s/>one<text:s/>of<text:s/>the<text:s/>recommendations<text:s/>for<text:s/>the<text:s/>annual<text:s/>review<text:s/>and<text:s/>performance<text:s/>tracked<text:s/>as<text:s/>an<text:s/>ongoing<text:s/>process.</text:span></text:p>
      <text:p text:style-name="P271"/>
      <text:p text:style-name="P272"><text:span text:style-name="T272_1"><text:s/></text:span><text:span text:style-name="T272_2">Audit,<text:s/>asset<text:s/>monitoring<text:s/>and<text:s/>control</text:span><text:span text:style-name="T272_3">:</text:span></text:p>
      <text:p text:style-name="P273"><text:span text:style-name="T273_1">No<text:s/>audit<text:s/>activities<text:s/>were<text:s/>undertaken<text:s/>during<text:s/>the<text:s/>reporting<text:s/>period<text:s/>as<text:s/>the<text:s/>first<text:s/>year<text:s/>of<text:s/>the<text:s/>programme,<text:s/>and<text:s/>the<text:s/>focus<text:s/>on<text:s/>procurement.<text:s/></text:span></text:p>
      <text:p text:style-name="P274"><text:span text:style-name="T274_1">The<text:s/>programme<text:s/>maintains<text:s/>an<text:s/>asset<text:s/>register<text:s/>which<text:s/>is<text:s/>updated<text:s/>by<text:s/>Tetratech<text:s/>on<text:s/>a<text:s/>quarterly<text:s/>basis<text:s/>and<text:s/>reviewed<text:s/>by<text:s/>FCDO<text:s/>Programme<text:s/>Managers<text:s/>and<text:s/>the<text:s/>PRO.<text:s/>As<text:s/>part<text:s/>of<text:s/>VFM,<text:s/>significant<text:s/>assets<text:s/>are<text:s/>expected<text:s/>to<text:s/>be<text:s/>transferred<text:s/>to<text:s/></text:span><text:span text:style-name="T274_2">the<text:s/>NEST<text:s/>programme<text:s/></text:span><text:span text:style-name="T274_3">early<text:s/>FY202</text:span><text:span text:style-name="T274_4">6</text:span><text:span text:style-name="T274_5">/2</text:span><text:span text:style-name="T274_6">7</text:span><text:span text:style-name="T274_7"><text:s/>from<text:s/>closing<text:s/>programmes.<text:s/>The<text:s/>asset<text:s/>register<text:s/>will<text:s/>be<text:s/>updated<text:s/>accordingly.</text:span></text:p>
      <text:p text:style-name="P275"/>
      <text:p text:style-name="P276"><text:span text:style-name="T276_1">G:<text:s/>MONITORING,<text:s/>EVIDENCE<text:s/>AND<text:s/>LEARNING<text:s/></text:span></text:p>
      <text:p text:style-name="P277"><text:span text:style-name="T277_1">NEST’s<text:s/>monitoring,<text:s/>evaluation,<text:s/>research,<text:s/>and<text:s/>learning<text:s/>(MERL)<text:s/>system<text:s/>is<text:s/>designed<text:s/>for<text:s/>both<text:s/>accountability<text:s/>and<text:s/>adaptation.<text:s/>Data<text:s/>collection<text:s/>will<text:s/>combine<text:s/>quantitative<text:s/>measures,<text:s/>such<text:s/>as<text:s/>the<text:s/>number<text:s/>of<text:s/>reforms<text:s/>adopted,<text:s/>with<text:s/>qualitative<text:s/>approaches<text:s/>like<text:s/>outcome<text:s/>harvesting<text:s/>and<text:s/>Most<text:s/>Significant<text:s/>Change<text:s/>case<text:s/>studies.<text:s/>Regular<text:s/>reflection<text:s/>cycles,<text:s/>including<text:s/>quarterly<text:s/>learning<text:s/>sessions<text:s/>and<text:s/>bi-annual<text:s/>adaptation<text:s/>workshops,<text:s/>will<text:s/>feed<text:s/>evidence<text:s/>into<text:s/>decision-making.<text:s/>A<text:s/></text:span><text:span text:style-name="T277_2">Stop/Go/Scale<text:s/>analysis<text:s/>will<text:s/>guide<text:s/>resource<text:s/>allocation<text:s/>based<text:s/>on<text:s/>the<text:s/>strength<text:s/>of<text:s/>evidence,<text:s/>ensuring<text:s/>interventions remain relevant<text:s/>and<text:s/>impactful. <text:s/></text:span></text:p>
      <text:p text:style-name="P278"><text:span text:style-name="T278_1">Core<text:s/>Elements<text:s/>of<text:s/>the<text:s/>MERL<text:s/>System</text:span></text:p>
      <text:p text:style-name="P279"><text:span text:style-name="T279_1">Dynamic<text:s/></text:span><text:span text:style-name="T279_2">Theory<text:s/>of<text:s/>Change<text:s/>(</text:span><text:span text:style-name="T279_3">ToC</text:span><text:span text:style-name="T279_4">)</text:span><text:span text:style-name="T279_5"><text:s/>and<text:s/>Results<text:s/>Framework:<text:s/>The<text:s/>ToC<text:s/>will<text:s/>be<text:s/>reviewed<text:s/>annually<text:s/>and<text:s/>treated<text:s/>as<text:s/>a<text:s/>living<text:s/>framework.<text:s/>A<text:s/>Results<text:s/>Framework<text:s/>will<text:s/>combine<text:s/>SMART<text:s/>indicators<text:s/>with<text:s/>rubrics<text:s/>for<text:s/>complex<text:s/>outcomes<text:s/>such<text:s/>as<text:s/>policy<text:s/>coherence<text:s/>and<text:s/>institutional<text:s/>capacity.</text:span></text:p>
      <text:p text:style-name="P280"><text:span text:style-name="T280_1">Nested<text:s/>Approach:<text:s/>workstream-level<text:s/>results<text:s/>chains<text:s/>and<text:s/>outcome<text:s/>journals<text:s/>will<text:s/>feed<text:s/>into<text:s/>the<text:s/>programme-level<text:s/>framework,<text:s/>ensuring<text:s/>vertical<text:s/>alignment<text:s/>and<text:s/>coherent<text:s/>aggregation<text:s/>of<text:s/>evidence.</text:span></text:p>
      <text:p text:style-name="P281"><text:span text:style-name="T281_1">Mixed-Methods<text:s/>Data<text:s/>Collection:<text:s/>Quantitative<text:s/>monitoring<text:s/>of<text:s/>outputs<text:s/>will<text:s/>be<text:s/>complemented<text:s/>by<text:s/>qualitative<text:s/>approaches,<text:s/>including<text:s/>outcome<text:s/>harvesting,<text:s/>key<text:s/>informant<text:s/>interviews,<text:s/>and<text:s/>annual<text:s/>Most<text:s/>Significant<text:s/>Change<text:s/>(MSC)<text:s/>case<text:s/>studies<text:s/>to<text:s/>trace<text:s/>contribution<text:s/>pathways.</text:span></text:p>
      <text:p text:style-name="P282"><text:span text:style-name="T282_1">Learning<text:s/>and<text:s/>Adaptation:<text:s/>Structured<text:s/>reflection<text:s/>cycles<text:s/></text:span><text:span text:style-name="T282_2">through</text:span><text:span text:style-name="T282_3"><text:s/>bi-annual<text:s/>learning<text:s/>workshops<text:s/>will<text:s/>inform<text:s/>decisions<text:s/>on<text:s/>whether<text:s/>to<text:s/>stop,<text:s/>continue,<text:s/>or<text:s/>scale<text:s/>interventions.<text:s/></text:span></text:p>
      <text:p text:style-name="P283"><text:span text:style-name="T283_1">Reporting<text:s/>Rhythm</text:span></text:p>
      <text:list text:style-name="LS26" xml:id="list27">
        <text:list-item>
          <text:p text:style-name="P284"><text:span text:style-name="T284_1">Monthly<text:s/>dashboards:</text:span><text:span text:style-name="T284_2"><text:s/>Snapshot<text:s/>of<text:s/>emerging<text:s/>activities<text:s/>and<text:s/>insights</text:span></text:p>
        </text:list-item>
        <text:list-item>
          <text:p text:style-name="P285"><text:span text:style-name="T285_1">Quarterly<text:s/>reports:</text:span><text:span text:style-name="T285_2"><text:s/>Progress<text:s/>against<text:s/>indicators<text:s/>and<text:s/>VfM</text:span></text:p>
        </text:list-item>
        <text:list-item>
          <text:p text:style-name="P286"><text:span text:style-name="T286_1">Annual<text:s/>reports:</text:span><text:span text:style-name="T286_2"><text:s/>Updated<text:s/>ToC,<text:s/>Results<text:s/>Framework,<text:s/>and<text:s/>MSC<text:s/>case<text:s/>studies</text:span></text:p>
        </text:list-item>
      </text:list>
      <text:p text:style-name="P287"/>
      <text:p text:style-name="P288"><text:span text:style-name="T288_1">The<text:s/>MERL<text:s/>system<text:s/>positions<text:s/>monitoring<text:s/>and<text:s/>learning<text:s/>as<text:s/>practical<text:s/>tools<text:s/>for<text:s/>decision-making.<text:s/>It<text:s/>ensures<text:s/>NEST<text:s/>can<text:s/>demonstrate<text:s/>contribution<text:s/>to<text:s/>systemic<text:s/>change<text:s/>while<text:s/>remaining<text:s/>responsive<text:s/>to<text:s/>Nigeria’s<text:s/>evolving<text:s/>reform<text:s/>context.</text:span></text:p>
      <text:p text:style-name="P289"/>
      <text:p text:style-name="P290"/>
      <text:p text:style-name="P291"/>
      <table:table table:style-name="Table9"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28">
          <table:table-cell table:style-name="Cell91">
            <text:p text:style-name="P292"><text:span text:style-name="T292_1">Date<text:s/>of<text:s/>last<text:s/>narrative<text:s/>financial<text:s/>report</text:span></text:p>
          </table:table-cell>
          <table:table-cell table:style-name="Cell92">
            <text:p text:style-name="P293"><text:span text:style-name="T293_1">30/12/2025</text:span></text:p>
          </table:table-cell>
          <table:table-cell table:style-name="Cell93">
            <text:p text:style-name="P294"><text:span text:style-name="T294_1">Date<text:s/>of<text:s/>last<text:s/>audited<text:s/>annual<text:s/>statement</text:span></text:p>
          </table:table-cell>
          <table:table-cell table:style-name="Cell94">
            <text:p text:style-name="P295"><text:span text:style-name="T295_1"><text:s/></text:span><text:span text:style-name="T295_2">30/</text:span><text:span text:style-name="T295_3">09/</text:span><text:span text:style-name="T295_4">2024</text:span></text:p>
          </table:table-cell>
        </table:table-row>
      </table:table>
      <text:p text:style-name="P296"/>
      <text:p text:style-name="P29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8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2f5496" fo:font-size="14pt" style:font-name-asian="Times New Roman" style:font-size-asian="14pt" style:font-name-complex="Times New Roman" style:font-size-complex="14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name-asian="Times New Roman" style:font-size-asian="14pt" style:font-name-complex="Times New Roman" style:font-size-complex="14pt"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Symbol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-complex="Times New Roman"/>
    </style:style>
    <style:style style:name="List16Level1" style:family="text">
      <style:text-properties style:font-name="Symbol"/>
    </style:style>
    <style:style style:name="List16Level2" style:family="text">
      <style:text-properties style:font-name-complex="Times New Roman"/>
    </style:style>
    <style:style style:name="List16Level3" style:family="text">
      <style:text-properties style:font-name-complex="Times New Roman"/>
    </style:style>
    <style:style style:name="List16Level4" style:family="text">
      <style:text-properties style:font-name-complex="Times New Roman"/>
    </style:style>
    <style:style style:name="List16Level5" style:family="text">
      <style:text-properties style:font-name-complex="Times New Roman"/>
    </style:style>
    <style:style style:name="List16Level6" style:family="text">
      <style:text-properties style:font-name-complex="Times New Roman"/>
    </style:style>
    <style:style style:name="List16Level7" style:family="text">
      <style:text-properties style:font-name-complex="Times New Roman"/>
    </style:style>
    <style:style style:name="List16Level8" style:family="text">
      <style:text-properties style:font-name-complex="Times New Roman"/>
    </style: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7Level0" style:family="text">
      <style:text-properties style:font-name-complex="Times New Roman"/>
    </style:style>
    <style:style style:name="List17Level1" style:family="text">
      <style:text-properties style:font-name="Symbol"/>
    </style:style>
    <style:style style:name="List17Level2" style:family="text">
      <style:text-properties style:font-name="Wingdings"/>
    </style:style>
    <style:style style:name="List17Level3" style:family="text">
      <style:text-properties style:font-name-complex="Times New Roman"/>
    </style:style>
    <style:style style:name="List17Level4" style:family="text">
      <style:text-properties style:font-name-complex="Times New Roman"/>
    </style:style>
    <style:style style:name="List17Level5" style:family="text">
      <style:text-properties style:font-name-complex="Times New Roman"/>
    </style:style>
    <style:style style:name="List17Level6" style:family="text">
      <style:text-properties style:font-name-complex="Times New Roman"/>
    </style:style>
    <style:style style:name="List17Level7" style:family="text">
      <style:text-properties style:font-name-complex="Times New Roman"/>
    </style:style>
    <style:style style:name="List17Level8" style:family="text">
      <style:text-properties style:font-name-complex="Times New Roman"/>
    </style: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7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Arial" style:font-name-asian="Times New Roman" style:font-name-complex="Aria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-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 style:font-name-complex="Times New Roman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Courier New" fo:font-size="10pt" style:font-size-asian="10pt" style:font-name-complex="Times New Roman"/>
    </style:style>
    <style:style style:name="List26Level2" style:family="text">
      <style:text-properties style:font-name="Wingdings" fo:font-size="10pt" style:font-size-asian="10pt"/>
    </style:style>
    <style:style style:name="List26Level3" style:family="text">
      <style:text-properties style:font-name="Wingdings" fo:font-size="10pt" style:font-size-asian="10pt"/>
    </style:style>
    <style:style style:name="List26Level4" style:family="text">
      <style:text-properties style:font-name="Wingdings" fo:font-size="10pt" style:font-size-asian="10pt"/>
    </style:style>
    <style:style style:name="List26Level5" style:family="text">
      <style:text-properties style:font-name="Wingdings" fo:font-size="10pt" style:font-size-asian="10pt"/>
    </style:style>
    <style:style style:name="List26Level6" style:family="text">
      <style:text-properties style:font-name="Wingdings" fo:font-size="10pt" style:font-size-asian="10pt"/>
    </style:style>
    <style:style style:name="List26Level7" style:family="text">
      <style:text-properties style:font-name="Wingdings" fo:font-size="10pt" style:font-size-asian="10pt"/>
    </style:style>
    <style:style style:name="List26Level8" style:family="text">
      <style:text-properties style:font-name="Wingdings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tracked-changes text:track-changes="true"/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tracked-changes text:track-changes="true"/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Akintoye Oyekunle</meta:initial-creator>
    <meta:creation-date>2026-05-26T10:22:00</meta:creation-date>
    <dc:creator>Anicetus Atakpu</dc:creator>
    <dc:date>2026-05-26T10:22:00</dc:date>
    <meta:editing-cycles>2</meta:editing-cycles>
    <meta:editing-duration>PT1M</meta:editing-duration>
    <meta:document-statistic meta:page-count="13" meta:paragraph-count="185" meta:row-count="710" meta:word-count="5424" meta:character-count="38159" meta:non-whitespace-character-count="32784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2580A75398D63F4B8155F5B6F7084B86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