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Noto IKEA Latin" svg:font-family="Noto IKEA Latin" style:font-pitch="variable" style:font-family-generic="swiss"/>
    <style:font-face style:name="Calibri Light" svg:font-family="Calibri Light" style:font-pitch="variable" style:font-family-generic="swiss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-complex="Arial" fo:font-weight="bold" style:font-weight-asian="bold"/>
    </style:style>
    <style:style style:name="P2" style:family="paragraph" style:parent-style-name="Normal">
      <style:paragraph-properties fo:text-align="justify"/>
      <style:text-properties style:font-name-complex="Arial" fo:font-weight="bold" style:font-weight-asian="bold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-complex="Arial" fo:font-weight="bold" style:font-weight-asian="bold"/>
    </style:style>
    <style:style style:name="P4" style:family="paragraph" style:parent-style-name="Normal">
      <style:paragraph-properties fo:text-align="justify"/>
      <style:text-properties style:font-name-complex="Arial" fo:font-weight="bold" style:font-weight-asian="bold"/>
    </style:style>
    <style:style style:name="Table1" style:family="table">
      <style:table-properties table:align="center" style:width="16.445cm" fo:margin-left="1.007cm"/>
    </style:style>
    <style:style style:name="Column1" style:family="table-column">
      <style:table-column-properties style:column-width="6.191cm"/>
    </style:style>
    <style:style style:name="Column2" style:family="table-column">
      <style:table-column-properties style:column-width="3.052cm"/>
    </style:style>
    <style:style style:name="Column3" style:family="table-column">
      <style:table-column-properties style:column-width="7.202cm"/>
    </style:style>
    <style:style style:name="Row1" style:family="table-row">
      <style:table-row-properties style:min-row-height="1.217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margin-bottom="0.071cm"/>
    </style:style>
    <style:style style:name="T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6" style:family="paragraph" style:parent-style-name="Normal">
      <style:paragraph-properties fo:text-align="justify" fo:line-height="108%" fo:margin-bottom="0.071cm"/>
    </style:style>
    <style:style style:name="T6_1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_2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_3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_4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_5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2" style:family="table-row">
      <style:table-row-properties style:min-row-height="1.217cm"/>
    </style:style>
    <style:style style:name="Cell2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margin-bottom="0.071cm"/>
    </style:style>
    <style:style style:name="T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8" style:family="paragraph" style:parent-style-name="Normal">
      <style:paragraph-properties fo:text-align="justify" fo:margin-bottom="0.071cm"/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9" style:family="paragraph" style:parent-style-name="Normal">
      <style:paragraph-properties fo:text-align="justify" fo:margin-bottom="0.071cm"/>
    </style:style>
    <style:style style:name="T9_1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2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3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4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5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6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7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8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9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10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11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12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13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14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15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16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_17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3" style:family="table-row">
      <style:table-row-properties style:min-row-height="0.728cm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margin-bottom="0.071cm"/>
    </style:style>
    <style:style style:name="T1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11" style:family="paragraph" style:parent-style-name="Normal">
      <style:paragraph-properties fo:text-align="justify" fo:margin-bottom="0.071cm"/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2" style:family="paragraph" style:parent-style-name="Normal">
      <style:paragraph-properties fo:text-align="justify" fo:margin-bottom="0.071cm"/>
    </style:style>
    <style:style style:name="T12_1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_2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_3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_4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_5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_6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_7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3" style:family="paragraph" style:parent-style-name="Normal">
      <style:paragraph-properties fo:text-align="justify" fo:margin-bottom="0.071cm"/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_2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5" style:family="paragraph" style:parent-style-name="Normal">
      <style:paragraph-properties fo:text-align="justify"/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4" style:family="table-row">
      <style:table-row-properties style:min-row-height="0.728cm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16" style:family="paragraph" style:parent-style-name="Normal">
      <style:paragraph-properties fo:text-align="justify" fo:margin-bottom="0.071cm"/>
    </style:style>
    <style:style style:name="T1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16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6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6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6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7" style:family="paragraph" style:parent-style-name="Normal">
      <style:paragraph-properties fo:text-align="justify" fo:margin-bottom="0.071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18" style:family="paragraph" style:parent-style-name="Normal">
      <style:paragraph-properties fo:text-align="justify" fo:margin-bottom="0.071cm"/>
    </style:style>
    <style:style style:name="T1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19" style:family="paragraph" style:parent-style-name="Normal">
      <style:paragraph-properties fo:text-align="justify" fo:margin-bottom="0.071cm"/>
    </style:style>
    <style:style style:name="T1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20" style:family="paragraph" style:parent-style-name="Normal">
      <style:paragraph-properties fo:text-align="justify" fo:margin-bottom="0.071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5" style:family="table-row">
      <style:table-row-properties style:min-row-height="1.582cm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margin-bottom="0.071cm"/>
    </style:style>
    <style:style style:name="T2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margin-bottom="0.071cm"/>
    </style:style>
    <style:style style:name="T22_1" style:family="text">
      <style:text-properties fo:font-style="italic" style:font-style-asian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_2" style:family="text">
      <style:text-properties fo:font-style="italic" style:font-style-asian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_3" style:family="text">
      <style:text-properties fo:font-style="italic" style:font-style-asian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6" style:family="table-row">
      <style:table-row-properties style:min-row-height="0.887cm"/>
    </style:style>
    <style:style style:name="Cell8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margin-bottom="0.071cm"/>
    </style:style>
    <style:style style:name="T2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08%" fo:margin-bottom="0.071cm"/>
    </style:style>
    <style:style style:name="T24_1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_2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7" style:family="table-row">
      <style:table-row-properties style:min-row-height="0.728cm"/>
    </style:style>
    <style:style style:name="Cell10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margin-bottom="0.071cm"/>
    </style:style>
    <style:style style:name="T2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26" style:family="paragraph" style:parent-style-name="Normal">
      <style:paragraph-properties fo:text-align="justify" fo:margin-bottom="0.071cm"/>
    </style:style>
    <style:style style:name="T26_1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_2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_3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_4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8" style:family="table-row">
      <style:table-row-properties style:min-row-height="0.529cm"/>
    </style:style>
    <style:style style:name="Cell11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27" style:family="paragraph" style:parent-style-name="Normal">
      <style:paragraph-properties fo:text-align="justify" fo:margin-bottom="0.071cm"/>
    </style:style>
    <style:style style:name="T2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2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28" style:family="paragraph" style:parent-style-name="Normal">
      <style:paragraph-properties fo:text-align="justify" fo:margin-bottom="0.071cm"/>
    </style:style>
    <style:style style:name="T28_1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8_2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8_3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8_4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8_5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29" style:family="paragraph" style:parent-style-name="Normal">
      <style:paragraph-properties fo:text-align="justify" fo:line-height="108%" fo:margin-bottom="0.071cm"/>
    </style:style>
    <style:style style:name="T29_1" style:family="text">
      <style:text-properties fo:font-style="italic" style:font-style-asian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9" style:family="table-row">
      <style:table-row-properties style:min-row-height="0.529cm"/>
    </style:style>
    <style:style style:name="Cell14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0" style:family="paragraph" style:parent-style-name="Normal">
      <style:paragraph-properties fo:text-align="justify" fo:margin-bottom="0.071cm"/>
    </style:style>
    <style:style style:name="T3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31" style:family="paragraph" style:parent-style-name="Normal">
      <style:paragraph-properties fo:text-align="justify" fo:line-height="108%" fo:margin-bottom="0.071cm"/>
    </style:style>
    <style:style style:name="T31_1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32" style:family="paragraph" style:parent-style-name="Normal">
      <style:paragraph-properties fo:text-align="justify" fo:line-height="108%" fo:margin-bottom="0.071cm"/>
    </style:style>
    <style:style style:name="T32_1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0" style:family="table-row">
      <style:table-row-properties style:min-row-height="0.529cm"/>
    </style:style>
    <style:style style:name="Cell17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3" style:family="paragraph" style:parent-style-name="Normal">
      <style:paragraph-properties fo:text-align="justify" fo:margin-bottom="0.071cm"/>
    </style:style>
    <style:style style:name="T3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4" style:family="paragraph" style:parent-style-name="Normal">
      <style:paragraph-properties fo:text-align="justify" fo:margin-bottom="0.071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35" style:family="paragraph" style:parent-style-name="Normal">
      <style:paragraph-properties fo:text-align="justify" fo:margin-bottom="0.071cm"/>
    </style:style>
    <style:style style:name="T3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5_2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_3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_4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_5" style:family="text">
      <style:text-properties fo:font-style="italic" style:font-style-asian="italic" style:font-style-complex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9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36" style:family="paragraph" style:parent-style-name="Normal">
      <style:paragraph-properties fo:text-align="justify" fo:line-height="108%" fo:margin-bottom="0.071cm"/>
    </style:style>
    <style:style style:name="T3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6_2" style:family="text">
      <style:text-properties fo:font-style="italic" style:font-style-asian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_3" style:family="text">
      <style:text-properties fo:font-style="italic" style:font-style-asian="italic" fo:color="#1f497d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1" style:family="table-row">
      <style:table-row-properties style:min-row-height="0.529cm"/>
    </style:style>
    <style:style style:name="Cell20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7" style:family="paragraph" style:parent-style-name="Normal">
      <style:paragraph-properties fo:text-align="justify" fo:margin-bottom="0.071cm"/>
    </style:style>
    <style:style style:name="T3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38" style:family="paragraph" style:parent-style-name="Normal">
      <style:paragraph-properties fo:text-align="justify" fo:margin-bottom="0.071cm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21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39" style:family="paragraph" style:parent-style-name="Normal">
      <style:paragraph-properties fo:text-align="justify" fo:margin-bottom="0.071cm"/>
    </style:style>
    <style:style style:name="T39_1" style:family="text" style:parent-style-name="Style1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" style:family="paragraph" style:parent-style-name="Normal">
      <style:paragraph-properties fo:text-align="justify"/>
      <style:text-properties style:font-name-complex="Arial" fo:font-weight="bold" style:font-weight-asian="bold"/>
    </style:style>
    <style:style style:name="P41" style:family="paragraph" style:parent-style-name="Normal">
      <style:paragraph-properties fo:text-align="justify" fo:background-color="#dbe5f1" fo:text-indent="-0.002cm" fo:padding-top="0.035cm" fo:border-top="#000000 0.018cm solid" fo:padding-bottom="0.035cm" fo:border-bottom="#000000 0.018cm solid" fo:padding-left="0.141cm" fo:border-left="#000000 0.018cm solid" fo:margin-left="0.002cm" fo:padding-right="0.423cm" fo:border-right="#000000 0.018cm solid" fo:margin-right="0.208cm"/>
    </style:style>
    <style:style style:name="T41_1" style:family="text">
      <style:text-properties style:font-name-complex="Arial" fo:font-weight="bold" style:font-weight-asian="bold"/>
    </style:style>
    <style:style style:name="P42" style:family="paragraph" style:parent-style-name="Heading_20_2">
      <style:paragraph-properties fo:text-align="justify" fo:background-color="#dbe5f1" fo:padding-top="0.035cm" fo:border-top="#000000 0.018cm solid" fo:margin-top="0cm" fo:padding-bottom="0.035cm" fo:border-bottom="#000000 0.018cm solid" fo:margin-bottom="0.071cm" fo:padding-left="0.141cm" fo:border-left="#000000 0.018cm solid" fo:padding-right="0.141cm" fo:border-right="#000000 0.018cm solid"/>
      <style:text-properties fo:font-style="normal" style:font-style-asian="normal" fo:font-size="12pt" style:font-size-asian="12pt" style:font-size-complex="12pt"/>
    </style:style>
    <style:style style:name="T42_1" style:family="text">
      <style:text-properties fo:font-style="normal" style:font-style-asian="normal" fo:font-size="12pt" style:font-size-asian="12pt" style:font-size-complex="12pt"/>
    </style:style>
    <style:style style:name="P43" style:family="paragraph" style:parent-style-name="Normal">
      <style:text-properties style:font-name-asian="Arial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color="#000000" style:font-name-asian="Arial" style:font-name-complex="Arial" fo:font-weight="bold" style:font-weight-asian="bold" style:font-weight-complex="bold" style:text-underline-style="solid" style:text-underline-color="font-color"/>
    </style:style>
    <style:style style:name="P45" style:family="paragraph" style:parent-style-name="Normal">
      <style:paragraph-properties fo:text-align="justify"/>
      <style:text-properties style:font-name-asian="Arial" style:font-name-complex="Arial"/>
    </style:style>
    <style:style style:name="P46" style:family="paragraph" style:parent-style-name="List_20_Paragraph">
      <style:paragraph-properties fo:text-align="justify" fo:line-height="116%" fo:margin-bottom="0.071cm"/>
    </style:style>
    <style:style style:name="T46_1" style:family="text">
      <style:text-properties fo:color="#000000" style:font-name-asian="Arial" style:font-name-complex="Arial"/>
    </style:style>
    <style:style style:name="T46_2" style:family="text">
      <style:text-properties fo:color="#000000" style:font-name-asian="Arial" style:font-name-complex="Arial"/>
    </style:style>
    <style:style style:name="T46_3" style:family="text">
      <style:text-properties fo:color="#000000" style:font-name-asian="Arial" style:font-name-complex="Arial"/>
    </style:style>
    <style:style style:name="T46_4" style:family="text">
      <style:text-properties fo:color="#000000" style:font-name-asian="Arial" style:font-name-complex="Arial"/>
    </style:style>
    <style:style style:name="T46_5" style:family="text">
      <style:text-properties fo:color="#000000" style:font-name-asian="Arial" style:font-name-complex="Arial"/>
    </style:style>
    <style:style style:name="T46_6" style:family="text">
      <style:text-properties fo:color="#000000" style:font-name-asian="Arial" style:font-name-complex="Arial"/>
    </style:style>
    <style:style style:name="T46_7" style:family="text">
      <style:text-properties fo:color="#000000" style:font-name-asian="Arial" style:font-name-complex="Arial"/>
    </style:style>
    <style:style style:name="T46_8" style:family="text">
      <style:text-properties fo:color="#000000" style:font-name-asian="Arial" style:font-name-complex="Arial"/>
    </style:style>
    <style:style style:name="T46_9" style:family="text">
      <style:text-properties fo:color="#000000" style:font-name-asian="Arial" style:font-name-complex="Arial"/>
    </style:style>
    <style:style style:name="T46_10" style:family="text">
      <style:text-properties fo:color="#000000" style:font-name-asian="Arial" style:font-name-complex="Arial"/>
    </style:style>
    <style:style style:name="T46_11" style:family="text">
      <style:text-properties fo:color="#000000" style:font-name-asian="Arial" style:font-name-complex="Arial"/>
    </style:style>
    <style:style style:name="T46_12" style:family="text" style:parent-style-name="List_20_Paragraph">
      <style:text-properties fo:color="#000000" style:font-name-asian="Arial" style:font-name-complex="Arial"/>
    </style:style>
    <style:style style:name="P47" style:family="paragraph" style:parent-style-name="Footnote_20_text"/>
    <style:style style:name="T47_1" style:family="text"/>
    <style:style style:name="T47_2" style:family="text"/>
    <style:style style:name="T47_3" style:family="text" style:parent-style-name="Internet_20_link"/>
    <style:style style:name="T47_4" style:family="text">
      <style:text-properties fo:color="#000000" style:font-name-asian="Arial" style:font-name-complex="Arial"/>
    </style:style>
    <style:style style:name="T47_5" style:family="text">
      <style:text-properties fo:color="#000000" style:font-name-asian="Arial" style:font-name-complex="Arial"/>
    </style:style>
    <style:style style:name="T47_6" style:family="text">
      <style:text-properties fo:color="#000000" style:font-name-asian="Arial" style:font-name-complex="Arial"/>
    </style:style>
    <style:style style:name="T47_7" style:family="text">
      <style:text-properties fo:color="#000000" style:font-name-asian="Arial" style:font-name-complex="Arial"/>
    </style:style>
    <style:style style:name="T47_8" style:family="text">
      <style:text-properties fo:color="#000000" style:font-name-asian="Arial" style:font-name-complex="Arial"/>
    </style:style>
    <style:style style:name="T47_9" style:family="text">
      <style:text-properties fo:color="#000000" style:font-name-asian="Arial" style:font-name-complex="Arial"/>
    </style:style>
    <style:style style:name="T47_10" style:family="text">
      <style:text-properties fo:color="#000000" style:font-name-asian="Arial" style:font-name-complex="Arial"/>
    </style:style>
    <style:style style:name="T47_11" style:family="text">
      <style:text-properties fo:color="#000000" style:font-name-asian="Arial" style:font-name-complex="Arial"/>
    </style:style>
    <style:style style:name="T47_12" style:family="text">
      <style:text-properties fo:color="#000000" style:font-name-asian="Arial" style:font-name-complex="Arial"/>
    </style:style>
    <style:style style:name="T47_13" style:family="text">
      <style:text-properties style:text-position="super 58%" fo:color="#000000" style:font-name-asian="Arial" style:font-name-complex="Arial"/>
    </style:style>
    <style:style style:name="T47_14" style:family="text">
      <style:text-properties fo:color="#000000" style:font-name-asian="Arial" style:font-name-complex="Arial"/>
    </style:style>
    <style:style style:name="T47_15" style:family="text">
      <style:text-properties fo:color="#000000" style:font-name-asian="Arial" style:font-name-complex="Arial"/>
    </style:style>
    <style:style style:name="T47_16" style:family="text">
      <style:text-properties fo:color="#000000" style:font-name-asian="Arial" style:font-name-complex="Arial"/>
    </style:style>
    <style:style style:name="P48" style:family="paragraph" style:parent-style-name="List_20_Paragraph">
      <style:paragraph-properties fo:text-align="justify" fo:line-height="116%" fo:margin-bottom="0.071cm"/>
      <style:text-properties fo:color="#000000" style:font-name-asian="Arial" style:font-name-complex="Arial"/>
    </style:style>
    <style:style style:name="P49" style:family="paragraph" style:parent-style-name="List_20_Paragraph">
      <style:paragraph-properties fo:text-align="justify" fo:line-height="116%" fo:margin-bottom="0.071cm"/>
      <style:text-properties fo:color="#000000" style:font-name-asian="Arial" style:font-name-complex="Arial"/>
    </style:style>
    <style:style style:name="T49_1" style:family="text">
      <style:text-properties fo:color="#000000" style:font-name-asian="Arial" style:font-name-complex="Arial"/>
    </style:style>
    <style:style style:name="T49_2" style:family="text">
      <style:text-properties fo:color="#000000" style:font-name-asian="Arial" style:font-name-complex="Arial"/>
    </style:style>
    <style:style style:name="T49_3" style:family="text">
      <style:text-properties fo:color="#000000" style:font-name-asian="Arial" style:font-name-complex="Arial"/>
    </style:style>
    <style:style style:name="T49_4" style:family="text">
      <style:text-properties style:text-position="super 58%" fo:color="#000000" style:font-name-asian="Arial" style:font-name-complex="Arial"/>
    </style:style>
    <style:style style:name="T49_5" style:family="text">
      <style:text-properties fo:color="#000000" style:font-name-asian="Arial" style:font-name-complex="Arial"/>
    </style:style>
    <style:style style:name="T49_6" style:family="text">
      <style:text-properties style:text-position="super 58%" fo:color="#000000" style:font-name-asian="Arial" style:font-name-complex="Arial"/>
    </style:style>
    <style:style style:name="T49_7" style:family="text">
      <style:text-properties fo:color="#000000" style:font-name-asian="Arial" style:font-name-complex="Arial"/>
    </style:style>
    <style:style style:name="P50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51" style:family="paragraph" style:parent-style-name="List_20_Paragraph">
      <style:paragraph-properties fo:text-align="justify" fo:line-height="116%" fo:margin-bottom="0.071cm"/>
      <style:text-properties fo:color="#000000" style:font-name-asian="Arial" style:font-name-complex="Arial"/>
    </style:style>
    <style:style style:name="T51_1" style:family="text">
      <style:text-properties fo:color="#000000" style:font-name-asian="Arial" style:font-name-complex="Arial" fo:language="en" fo:country="US"/>
    </style:style>
    <style:style style:name="T51_2" style:family="text">
      <style:text-properties fo:color="#000000" style:font-name-asian="Arial" style:font-name-complex="Arial" fo:language="en" fo:country="US"/>
    </style:style>
    <style:style style:name="T51_3" style:family="text">
      <style:text-properties fo:color="#000000" style:font-name-asian="Arial" style:font-name-complex="Arial" fo:language="en" fo:country="US"/>
    </style:style>
    <style:style style:name="P52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53" style:family="paragraph" style:parent-style-name="List_20_Paragraph">
      <style:paragraph-properties fo:text-align="justify" fo:line-height="116%" fo:margin-bottom="0.071cm"/>
      <style:text-properties fo:color="#000000" style:font-name-asian="Arial" style:font-name-complex="Arial" fo:language="en" fo:country="US"/>
    </style:style>
    <style:style style:name="T53_1" style:family="text">
      <style:text-properties fo:color="#000000" style:font-name-asian="Arial" style:font-name-complex="Arial" fo:language="en" fo:country="US"/>
    </style:style>
    <style:style style:name="T53_2" style:family="text">
      <style:text-properties fo:color="#000000" style:font-name-asian="Arial" style:font-name-complex="Arial" fo:language="en" fo:country="US"/>
    </style:style>
    <style:style style:name="T53_3" style:family="text">
      <style:text-properties fo:color="#000000" style:font-name-asian="Arial" style:font-name-complex="Arial" fo:language="en" fo:country="US"/>
    </style:style>
    <style:style style:name="T53_4" style:family="text">
      <style:text-properties style:text-position="super 58%" fo:color="#000000" style:font-name-asian="Arial" style:font-name-complex="Arial" fo:language="en" fo:country="US"/>
    </style:style>
    <style:style style:name="T53_5" style:family="text">
      <style:text-properties fo:color="#000000" style:font-name-asian="Arial" style:font-name-complex="Arial" fo:language="en" fo:country="US"/>
    </style:style>
    <style:style style:name="P54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55" style:family="paragraph" style:parent-style-name="List_20_Paragraph">
      <style:paragraph-properties fo:text-align="justify" fo:line-height="116%" fo:margin-bottom="0.071cm"/>
      <style:text-properties fo:color="#000000" style:font-name-asian="Arial" style:font-name-complex="Arial"/>
    </style:style>
    <style:style style:name="T55_1" style:family="text">
      <style:text-properties fo:color="#000000" style:font-name-asian="Arial" style:font-name-complex="Arial" fo:language="en" fo:country="US"/>
    </style:style>
    <style:style style:name="T55_2" style:family="text">
      <style:text-properties fo:color="#000000" style:font-name-asian="Arial" style:font-name-complex="Arial" fo:language="en" fo:country="US"/>
    </style:style>
    <style:style style:name="T55_3" style:family="text">
      <style:text-properties fo:color="#000000" style:font-name-asian="Arial" style:font-name-complex="Arial" fo:language="en" fo:country="US"/>
    </style:style>
    <style:style style:name="T55_4" style:family="text">
      <style:text-properties fo:color="#000000" style:font-name-asian="Arial" style:font-name-complex="Arial" fo:language="en" fo:country="US"/>
    </style:style>
    <style:style style:name="T55_5" style:family="text">
      <style:text-properties fo:color="#000000" style:font-name-asian="Arial" style:font-name-complex="Arial" fo:language="en" fo:country="US"/>
    </style:style>
    <style:style style:name="T55_6" style:family="text">
      <style:text-properties fo:color="#000000" style:font-name-asian="Arial" style:font-name-complex="Arial" fo:language="en" fo:country="US"/>
    </style:style>
    <style:style style:name="T55_7" style:family="text">
      <style:text-properties fo:color="#000000" style:font-name-asian="Arial" style:font-name-complex="Arial" fo:language="en" fo:country="US"/>
    </style:style>
    <style:style style:name="T55_8" style:family="text">
      <style:text-properties fo:color="#000000" style:font-name-asian="Arial" style:font-name-complex="Arial" fo:language="en" fo:country="US"/>
    </style:style>
    <style:style style:name="T55_9" style:family="text">
      <style:text-properties fo:color="#000000" style:font-name-asian="Arial" style:font-name-complex="Arial" fo:language="en" fo:country="US"/>
    </style:style>
    <style:style style:name="T55_10" style:family="text">
      <style:text-properties fo:color="#000000" style:font-name-asian="Arial" style:font-name-complex="Arial" fo:language="en" fo:country="US"/>
    </style:style>
    <style:style style:name="T55_11" style:family="text">
      <style:text-properties fo:color="#000000" style:font-name-asian="Arial" style:font-name-complex="Arial" fo:language="en" fo:country="US"/>
    </style:style>
    <style:style style:name="P56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57" style:family="paragraph" style:parent-style-name="List_20_Paragraph">
      <style:paragraph-properties fo:text-align="justify" fo:line-height="116%" fo:margin-bottom="0.071cm"/>
      <style:text-properties fo:color="#000000" style:font-name-asian="Arial" style:font-name-complex="Arial"/>
    </style:style>
    <style:style style:name="T57_1" style:family="text">
      <style:text-properties fo:color="#000000" style:font-name-asian="Arial" style:font-name-complex="Arial"/>
    </style:style>
    <style:style style:name="T57_2" style:family="text">
      <style:text-properties fo:color="#000000" style:font-name-asian="Arial" style:font-name-complex="Arial"/>
    </style:style>
    <style:style style:name="T57_3" style:family="text">
      <style:text-properties fo:color="#000000" style:font-name-asian="Arial" style:font-name-complex="Arial"/>
    </style:style>
    <style:style style:name="T57_4" style:family="text">
      <style:text-properties fo:color="#000000" style:font-name-asian="Arial" style:font-name-complex="Arial"/>
    </style:style>
    <style:style style:name="T57_5" style:family="text">
      <style:text-properties fo:color="#000000" style:font-name-asian="Arial" style:font-name-complex="Arial"/>
    </style:style>
    <style:style style:name="T57_6" style:family="text">
      <style:text-properties fo:color="#000000" style:font-name-asian="Arial" style:font-name-complex="Arial"/>
    </style:style>
    <style:style style:name="T57_7" style:family="text">
      <style:text-properties fo:color="#000000" style:font-name-asian="Arial" style:font-name-complex="Arial"/>
    </style:style>
    <style:style style:name="P58" style:family="paragraph" style:parent-style-name="List_20_Paragraph">
      <style:paragraph-properties fo:text-align="justify" fo:line-height="116%" fo:margin-bottom="0.071cm"/>
      <style:text-properties fo:color="#000000" style:font-name-asian="Arial" style:font-name-complex="Arial"/>
    </style:style>
    <style:style style:name="P59" style:family="paragraph" style:parent-style-name="List_20_Paragraph">
      <style:paragraph-properties fo:text-align="justify" fo:line-height="116%" fo:margin-bottom="0.071cm"/>
      <style:text-properties fo:color="#000000" style:font-name-asian="Arial" style:font-name-complex="Arial"/>
    </style:style>
    <style:style style:name="T59_1" style:family="text">
      <style:text-properties fo:color="#000000" style:font-name-asian="Arial" style:font-name-complex="Arial"/>
    </style:style>
    <style:style style:name="T59_2" style:family="text">
      <style:text-properties fo:color="#000000" style:font-name-asian="Arial" style:font-name-complex="Arial"/>
    </style:style>
    <style:style style:name="T59_3" style:family="text">
      <style:text-properties fo:color="#000000" style:font-name-asian="Arial" style:font-name-complex="Arial"/>
    </style:style>
    <style:style style:name="T59_4" style:family="text">
      <style:text-properties fo:color="#000000" style:font-name-asian="Arial" style:font-name-complex="Arial"/>
    </style:style>
    <style:style style:name="T59_5" style:family="text">
      <style:text-properties fo:color="#000000" style:font-name-asian="Arial" style:font-name-complex="Arial"/>
    </style:style>
    <style:style style:name="T59_6" style:family="text">
      <style:text-properties fo:color="#000000" style:font-name-asian="Arial" style:font-name-complex="Arial"/>
    </style:style>
    <style:style style:name="T59_7" style:family="text">
      <style:text-properties fo:color="#000000" style:font-name-asian="Arial" style:font-name-complex="Arial"/>
    </style:style>
    <style:style style:name="T59_8" style:family="text">
      <style:text-properties fo:color="#000000" style:font-name-asian="Arial" style:font-name-complex="Arial"/>
    </style:style>
    <style:style style:name="T59_9" style:family="text">
      <style:text-properties fo:color="#000000" style:font-name-asian="Arial" style:font-name-complex="Arial"/>
    </style:style>
    <style:style style:name="T59_10" style:family="text">
      <style:text-properties fo:color="#000000" style:font-name-asian="Arial" style:font-name-complex="Arial"/>
    </style:style>
    <style:style style:name="T59_11" style:family="text">
      <style:text-properties fo:color="#000000" style:font-name-asian="Arial" style:font-name-complex="Arial"/>
    </style:style>
    <style:style style:name="T59_12" style:family="text">
      <style:text-properties fo:color="#000000" style:font-name-asian="Arial" style:font-name-complex="Arial"/>
    </style:style>
    <style:style style:name="T59_13" style:family="text">
      <style:text-properties fo:color="#000000" style:font-name-asian="Arial" style:font-name-complex="Arial"/>
    </style:style>
    <style:style style:name="T59_14" style:family="text">
      <style:text-properties fo:color="#000000" style:font-name-asian="Arial" style:font-name-complex="Arial"/>
    </style:style>
    <style:style style:name="T59_15" style:family="text">
      <style:text-properties fo:color="#000000" style:font-name-asian="Arial" style:font-name-complex="Arial"/>
    </style:style>
    <style:style style:name="T59_16" style:family="text">
      <style:text-properties fo:color="#000000" style:font-name-asian="Arial" style:font-name-complex="Arial"/>
    </style:style>
    <style:style style:name="T59_17" style:family="text">
      <style:text-properties fo:color="#000000" style:font-name-asian="Arial" style:font-name-complex="Arial"/>
    </style:style>
    <style:style style:name="T59_18" style:family="text">
      <style:text-properties fo:color="#000000" style:font-name-asian="Arial" style:font-name-complex="Arial"/>
    </style:style>
    <style:style style:name="T59_19" style:family="text">
      <style:text-properties fo:color="#000000" style:font-name-asian="Arial" style:font-name-complex="Arial"/>
    </style:style>
    <style:style style:name="T59_20" style:family="text">
      <style:text-properties fo:color="#000000" style:font-name-asian="Arial" style:font-name-complex="Arial"/>
    </style:style>
    <style:style style:name="T59_21" style:family="text">
      <style:text-properties fo:color="#000000" style:font-name-asian="Arial" style:font-name-complex="Arial"/>
    </style:style>
    <style:style style:name="T59_22" style:family="text">
      <style:text-properties fo:color="#000000" style:font-name-asian="Arial" style:font-name-complex="Arial"/>
    </style:style>
    <style:style style:name="P60" style:family="paragraph" style:parent-style-name="List_20_Paragraph">
      <style:paragraph-properties fo:text-align="justify" fo:line-height="116%" fo:margin-bottom="0.071cm"/>
      <style:text-properties fo:color="#000000" style:font-name-asian="Arial" style:font-name-complex="Arial"/>
    </style:style>
    <style:style style:name="P61" style:family="paragraph" style:parent-style-name="List_20_Paragraph">
      <style:paragraph-properties fo:text-align="justify" fo:line-height="116%" fo:margin-bottom="0.423cm"/>
    </style:style>
    <style:style style:name="T61_1" style:family="text">
      <style:text-properties fo:color="#000000" style:font-name-asian="Arial" style:font-name-complex="Arial"/>
    </style:style>
    <style:style style:name="T61_2" style:family="text">
      <style:text-properties fo:color="#000000" style:font-name-asian="Arial" style:font-name-complex="Arial"/>
    </style:style>
    <style:style style:name="T61_3" style:family="text">
      <style:text-properties fo:color="#000000" style:font-name-asian="Arial" style:font-name-complex="Arial"/>
    </style:style>
    <style:style style:name="T61_4" style:family="text">
      <style:text-properties fo:color="#000000" style:font-name-asian="Arial" style:font-name-complex="Arial"/>
    </style:style>
    <style:style style:name="T61_5" style:family="text">
      <style:text-properties fo:color="#000000" style:font-name-asian="Arial" style:font-name-complex="Arial"/>
    </style:style>
    <style:style style:name="T61_6" style:family="text">
      <style:text-properties fo:color="#000000" style:font-name-asian="Arial" style:font-name-complex="Arial"/>
    </style:style>
    <style:style style:name="T61_7" style:family="text">
      <style:text-properties fo:color="#000000" style:font-name-asian="Arial" style:font-name-complex="Arial"/>
    </style:style>
    <style:style style:name="T61_8" style:family="text">
      <style:text-properties fo:color="#000000" style:font-name-asian="Arial" style:font-name-complex="Arial"/>
    </style:style>
    <style:style style:name="T61_9" style:family="text">
      <style:text-properties fo:color="#000000" style:font-name-asian="Arial" style:font-name-complex="Arial"/>
    </style:style>
    <style:style style:name="T61_10" style:family="text">
      <style:text-properties fo:color="#000000" style:font-name-asian="Arial" style:font-name-complex="Arial"/>
    </style:style>
    <style:style style:name="T61_11" style:family="text">
      <style:text-properties fo:color="#000000" style:font-name-asian="Arial" style:font-name-complex="Arial"/>
    </style:style>
    <style:style style:name="T61_12" style:family="text">
      <style:text-properties fo:color="#000000" style:font-name-asian="Arial" style:font-name-complex="Arial"/>
    </style:style>
    <style:style style:name="T61_13" style:family="text">
      <style:text-properties fo:color="#000000" style:font-name-asian="Arial" style:font-name-complex="Arial"/>
    </style:style>
    <style:style style:name="T61_14" style:family="text" style:parent-style-name="List_20_Paragraph">
      <style:text-properties fo:color="#000000" style:font-name-asian="Arial" style:font-name-complex="Arial"/>
    </style:style>
    <style:style style:name="P62" style:family="paragraph" style:parent-style-name="Footnote_20_text"/>
    <style:style style:name="T62_1" style:family="text"/>
    <style:style style:name="T62_2" style:family="text"/>
    <style:style style:name="T62_3" style:family="text" style:parent-style-name="Internet_20_link"/>
    <style:style style:name="T62_4" style:family="text">
      <style:text-properties fo:color="#000000" style:font-name-asian="Arial" style:font-name-complex="Arial"/>
    </style:style>
    <style:style style:name="T62_5" style:family="text">
      <style:text-properties fo:color="#000000" style:font-name-asian="Arial" style:font-name-complex="Arial"/>
    </style:style>
    <style:style style:name="T62_6" style:family="text">
      <style:text-properties fo:color="#000000" style:font-name-asian="Arial" style:font-name-complex="Arial"/>
    </style:style>
    <style:style style:name="T62_7" style:family="text">
      <style:text-properties fo:color="#000000" style:font-name-asian="Arial" style:font-name-complex="Arial"/>
    </style:style>
    <style:style style:name="T62_8" style:family="text">
      <style:text-properties fo:color="#000000" style:font-name-asian="Arial" style:font-name-complex="Arial"/>
    </style:style>
    <style:style style:name="T62_9" style:family="text">
      <style:text-properties fo:color="#000000" style:font-name-asian="Arial" style:font-name-complex="Arial"/>
    </style:style>
    <style:style style:name="T62_10" style:family="text">
      <style:text-properties fo:color="#000000" style:font-name-asian="Arial" style:font-name-complex="Arial"/>
    </style:style>
    <style:style style:name="T62_11" style:family="text">
      <style:text-properties fo:color="#000000" style:font-name-asian="Arial" style:font-name-complex="Arial"/>
    </style:style>
    <style:style style:name="T62_12" style:family="text">
      <style:text-properties fo:color="#000000" style:font-name-asian="Arial" style:font-name-complex="Arial"/>
    </style:style>
    <style:style style:name="T62_13" style:family="text">
      <style:text-properties fo:color="#000000" style:font-name-asian="Arial" style:font-name-complex="Arial"/>
    </style:style>
    <style:style style:name="T62_14" style:family="text">
      <style:text-properties fo:color="#000000" style:font-name-asian="Arial" style:font-name-complex="Arial"/>
    </style:style>
    <style:style style:name="T62_15" style:family="text">
      <style:text-properties fo:color="#000000" style:font-name-asian="Arial" style:font-name-complex="Arial"/>
    </style:style>
    <style:style style:name="T62_16" style:family="text">
      <style:text-properties fo:color="#000000" style:font-name-asian="Arial" style:font-name-complex="Arial"/>
    </style:style>
    <style:style style:name="T62_17" style:family="text">
      <style:text-properties fo:color="#000000" style:font-name-asian="Arial" style:font-name-complex="Arial"/>
    </style:style>
    <style:style style:name="T62_18" style:family="text">
      <style:text-properties fo:color="#000000" style:font-name-asian="Arial" style:font-name-complex="Arial"/>
    </style:style>
    <style:style style:name="P63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64" style:family="paragraph" style:parent-style-name="List_20_Paragraph">
      <style:paragraph-properties fo:text-align="justify" fo:line-height="116%" fo:margin-bottom="0.071cm"/>
      <style:text-properties fo:color="#000000" style:font-name-asian="Arial" style:font-name-complex="Arial"/>
    </style:style>
    <style:style style:name="T64_1" style:family="text">
      <style:text-properties fo:color="#000000" style:font-name-asian="Arial" style:font-name-complex="Arial"/>
    </style:style>
    <style:style style:name="T64_2" style:family="text">
      <style:text-properties fo:color="#000000" style:font-name-asian="Arial" style:font-name-complex="Arial"/>
    </style:style>
    <style:style style:name="T64_3" style:family="text">
      <style:text-properties fo:color="#000000" style:font-name-asian="Arial" style:font-name-complex="Arial"/>
    </style:style>
    <style:style style:name="T64_4" style:family="text">
      <style:text-properties fo:color="#000000" style:font-name-asian="Arial" style:font-name-complex="Arial"/>
    </style:style>
    <style:style style:name="T64_5" style:family="text">
      <style:text-properties fo:color="#000000" style:font-name-asian="Arial" style:font-name-complex="Arial"/>
    </style:style>
    <style:style style:name="T64_6" style:family="text">
      <style:text-properties fo:color="#000000" style:font-name-asian="Arial" style:font-name-complex="Arial"/>
    </style:style>
    <style:style style:name="T64_7" style:family="text">
      <style:text-properties fo:color="#000000" style:font-name-asian="Arial" style:font-name-complex="Arial"/>
    </style:style>
    <style:style style:name="T64_8" style:family="text">
      <style:text-properties fo:color="#000000" style:font-name-asian="Arial" style:font-name-complex="Arial"/>
    </style:style>
    <style:style style:name="T64_9" style:family="text">
      <style:text-properties fo:color="#000000" style:font-name-asian="Arial" style:font-name-complex="Arial"/>
    </style:style>
    <style:style style:name="T64_10" style:family="text">
      <style:text-properties fo:color="#000000" style:font-name-asian="Arial" style:font-name-complex="Arial"/>
    </style:style>
    <style:style style:name="T64_11" style:family="text">
      <style:text-properties fo:color="#000000" style:font-name-asian="Arial" style:font-name-complex="Arial"/>
    </style:style>
    <style:style style:name="T64_12" style:family="text">
      <style:text-properties fo:color="#000000" style:font-name-asian="Arial" style:font-name-complex="Arial"/>
    </style:style>
    <style:style style:name="T64_13" style:family="text">
      <style:text-properties fo:color="#000000" style:font-name-asian="Arial" style:font-name-complex="Arial"/>
    </style:style>
    <style:style style:name="T64_14" style:family="text">
      <style:text-properties fo:color="#000000" style:font-name-asian="Arial" style:font-name-complex="Arial"/>
    </style:style>
    <style:style style:name="T64_15" style:family="text">
      <style:text-properties fo:color="#000000" style:font-name-asian="Arial" style:font-name-complex="Arial"/>
    </style:style>
    <style:style style:name="T64_16" style:family="text">
      <style:text-properties fo:color="#000000" style:font-name-asian="Arial" style:font-name-complex="Arial"/>
    </style:style>
    <style:style style:name="T64_17" style:family="text">
      <style:text-properties fo:color="#000000" style:font-name-asian="Arial" style:font-name-complex="Arial"/>
    </style:style>
    <style:style style:name="T64_18" style:family="text">
      <style:text-properties fo:color="#000000" style:font-name-asian="Arial" style:font-name-complex="Arial"/>
    </style:style>
    <style:style style:name="T64_19" style:family="text">
      <style:text-properties fo:color="#000000" style:font-name-asian="Arial" style:font-name-complex="Arial"/>
    </style:style>
    <style:style style:name="T64_20" style:family="text">
      <style:text-properties fo:color="#000000" style:font-name-asian="Arial" style:font-name-complex="Arial"/>
    </style:style>
    <style:style style:name="T64_21" style:family="text">
      <style:text-properties fo:color="#000000" style:font-name-asian="Arial" style:font-name-complex="Arial"/>
    </style:style>
    <style:style style:name="T64_22" style:family="text">
      <style:text-properties fo:color="#000000" style:font-name-asian="Arial" style:font-name-complex="Arial"/>
    </style:style>
    <style:style style:name="T64_23" style:family="text">
      <style:text-properties fo:color="#000000" style:font-name-asian="Arial" style:font-name-complex="Arial"/>
    </style:style>
    <style:style style:name="T64_24" style:family="text">
      <style:text-properties fo:color="#000000" style:font-name-asian="Arial" style:font-name-complex="Arial"/>
    </style:style>
    <style:style style:name="T64_25" style:family="text">
      <style:text-properties fo:color="#000000" style:font-name-asian="Arial" style:font-name-complex="Arial"/>
    </style:style>
    <style:style style:name="T64_26" style:family="text">
      <style:text-properties fo:color="#000000" style:font-name-asian="Arial" style:font-name-complex="Arial"/>
    </style:style>
    <style:style style:name="T64_27" style:family="text">
      <style:text-properties fo:color="#000000" style:font-name-asian="Arial" style:font-name-complex="Arial"/>
    </style:style>
    <style:style style:name="T64_28" style:family="text">
      <style:text-properties fo:color="#000000" style:font-name-asian="Arial" style:font-name-complex="Arial"/>
    </style:style>
    <style:style style:name="T64_29" style:family="text">
      <style:text-properties fo:color="#000000" style:font-name-asian="Arial" style:font-name-complex="Arial"/>
    </style:style>
    <style:style style:name="T64_30" style:family="text">
      <style:text-properties fo:color="#000000" style:font-name-asian="Arial" style:font-name-complex="Arial"/>
    </style:style>
    <style:style style:name="T64_31" style:family="text">
      <style:text-properties fo:color="#000000" style:font-name-asian="Arial" style:font-name-complex="Arial"/>
    </style:style>
    <style:style style:name="T64_32" style:family="text">
      <style:text-properties fo:color="#000000" style:font-name-asian="Arial" style:font-name-complex="Arial"/>
    </style:style>
    <style:style style:name="T64_33" style:family="text">
      <style:text-properties fo:color="#000000" style:font-name-asian="Arial" style:font-name-complex="Arial"/>
    </style:style>
    <style:style style:name="T64_34" style:family="text">
      <style:text-properties fo:color="#000000" style:font-name-asian="Arial" style:font-name-complex="Arial"/>
    </style:style>
    <style:style style:name="T64_35" style:family="text">
      <style:text-properties fo:color="#000000" style:font-name-asian="Arial" style:font-name-complex="Arial"/>
    </style:style>
    <style:style style:name="T64_36" style:family="text">
      <style:text-properties fo:color="#000000" style:font-name-asian="Arial" style:font-name-complex="Arial"/>
    </style:style>
    <style:style style:name="T64_37" style:family="text">
      <style:text-properties fo:color="#000000" style:font-name-asian="Arial" style:font-name-complex="Arial"/>
    </style:style>
    <style:style style:name="T64_38" style:family="text">
      <style:text-properties fo:color="#000000" style:font-name-asian="Arial" style:font-name-complex="Arial"/>
    </style:style>
    <style:style style:name="T64_39" style:family="text">
      <style:text-properties fo:color="#000000" style:font-name-asian="Arial" style:font-name-complex="Arial"/>
    </style:style>
    <style:style style:name="T64_40" style:family="text">
      <style:text-properties fo:color="#000000" style:font-name-asian="Arial" style:font-name-complex="Arial"/>
    </style:style>
    <style:style style:name="T64_41" style:family="text">
      <style:text-properties fo:color="#000000" style:font-name-asian="Arial" style:font-name-complex="Arial"/>
    </style:style>
    <style:style style:name="T64_42" style:family="text">
      <style:text-properties fo:color="#000000" style:font-name-asian="Arial" style:font-name-complex="Arial"/>
    </style:style>
    <style:style style:name="T64_43" style:family="text">
      <style:text-properties fo:color="#000000" style:font-name-asian="Arial" style:font-name-complex="Arial"/>
    </style:style>
    <style:style style:name="T64_44" style:family="text">
      <style:text-properties fo:color="#000000" style:font-name-asian="Arial" style:font-name-complex="Arial"/>
    </style:style>
    <style:style style:name="P65" style:family="paragraph" style:parent-style-name="Normal">
      <style:paragraph-properties fo:text-align="justify" fo:line-height="116%" fo:margin-bottom="0.071cm"/>
      <style:text-properties fo:color="#000000" style:font-name-asian="Arial" style:font-name-complex="Arial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fo:color="#000000" style:font-name-asian="Arial" style:font-name-complex="Arial" fo:font-weight="bold" style:font-weight-asian="bold" style:font-weight-complex="bold" style:text-underline-style="solid" style:text-underline-color="font-color"/>
    </style:style>
    <style:style style:name="P67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68" style:family="paragraph" style:parent-style-name="List_20_Paragraph">
      <style:paragraph-properties fo:text-align="justify"/>
    </style:style>
    <style:style style:name="T68_1" style:family="text">
      <style:text-properties fo:color="#000000" style:font-name-asian="Arial" style:font-name-complex="Arial"/>
    </style:style>
    <style:style style:name="T68_2" style:family="text">
      <style:text-properties fo:color="#000000" style:font-name-asian="Arial" style:font-name-complex="Arial"/>
    </style:style>
    <style:style style:name="T68_3" style:family="text">
      <style:text-properties fo:color="#000000" style:font-name-asian="Arial" style:font-name-complex="Arial"/>
    </style:style>
    <style:style style:name="T68_4" style:family="text">
      <style:text-properties fo:color="#000000" style:font-name-asian="Arial" style:font-name-complex="Arial"/>
    </style:style>
    <style:style style:name="T68_5" style:family="text" style:parent-style-name="List_20_Paragraph">
      <style:text-properties fo:color="#000000" style:font-name-asian="Arial" style:font-name-complex="Arial"/>
    </style:style>
    <style:style style:name="P69" style:family="paragraph" style:parent-style-name="Footnote_20_text"/>
    <style:style style:name="T69_1" style:family="text"/>
    <style:style style:name="T69_2" style:family="text">
      <style:text-properties fo:color="#000000" style:font-name-asian="Arial" style:font-name-complex="Arial"/>
    </style:style>
    <style:style style:name="T69_3" style:family="text">
      <style:text-properties fo:color="#000000" style:font-name-asian="Arial" style:font-name-complex="Arial"/>
    </style:style>
    <style:style style:name="P70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71" style:family="paragraph" style:parent-style-name="List_20_Paragraph">
      <style:paragraph-properties fo:text-align="justify" fo:line-height="108%"/>
    </style:style>
    <style:style style:name="T71_1" style:family="text">
      <style:text-properties fo:color="#000000" style:font-name-asian="Arial" style:font-name-complex="Arial"/>
    </style:style>
    <style:style style:name="T71_2" style:family="text">
      <style:text-properties fo:color="#000000" style:font-name-asian="Arial" style:font-name-complex="Arial"/>
    </style:style>
    <style:style style:name="T71_3" style:family="text">
      <style:text-properties fo:color="#000000" style:font-name-asian="Arial" style:font-name-complex="Arial"/>
    </style:style>
    <style:style style:name="T71_4" style:family="text">
      <style:text-properties fo:color="#000000" style:font-name-asian="Arial" style:font-name-complex="Arial"/>
    </style:style>
    <style:style style:name="T71_5" style:family="text">
      <style:text-properties fo:color="#000000" style:font-name-asian="Arial" style:font-name-complex="Arial"/>
    </style:style>
    <style:style style:name="T71_6" style:family="text">
      <style:text-properties fo:color="#000000" style:font-name-asian="Arial" style:font-name-complex="Arial"/>
    </style:style>
    <style:style style:name="T71_7" style:family="text">
      <style:text-properties fo:color="#000000" style:font-name-asian="Arial" style:font-name-complex="Arial"/>
    </style:style>
    <style:style style:name="T71_8" style:family="text">
      <style:text-properties fo:color="#000000" style:font-name-asian="Arial" style:font-name-complex="Arial"/>
    </style:style>
    <style:style style:name="T71_9" style:family="text">
      <style:text-properties fo:color="#000000" style:font-name-asian="Arial" style:font-name-complex="Arial"/>
    </style:style>
    <style:style style:name="T71_10" style:family="text">
      <style:text-properties fo:color="#000000" style:font-name-asian="Arial" style:font-name-complex="Arial"/>
    </style:style>
    <style:style style:name="T71_11" style:family="text">
      <style:text-properties fo:color="#000000" style:font-name-asian="Arial" style:font-name-complex="Arial"/>
    </style:style>
    <style:style style:name="T71_12" style:family="text">
      <style:text-properties fo:color="#000000" style:font-name-asian="Arial" style:font-name-complex="Arial"/>
    </style:style>
    <style:style style:name="T71_13" style:family="text">
      <style:text-properties fo:color="#000000" style:font-name-asian="Arial" style:font-name-complex="Arial"/>
    </style:style>
    <style:style style:name="T71_14" style:family="text">
      <style:text-properties fo:color="#000000" style:font-name-asian="Arial" style:font-name-complex="Arial"/>
    </style:style>
    <style:style style:name="T71_15" style:family="text">
      <style:text-properties fo:color="#000000" style:font-name-asian="Arial" style:font-name-complex="Arial"/>
    </style:style>
    <style:style style:name="T71_16" style:family="text">
      <style:text-properties fo:color="#000000" style:font-name-asian="Arial" style:font-name-complex="Arial"/>
    </style:style>
    <style:style style:name="T71_17" style:family="text">
      <style:text-properties fo:color="#000000" style:font-name-asian="Arial" style:font-name-complex="Arial"/>
    </style:style>
    <style:style style:name="T71_18" style:family="text">
      <style:text-properties fo:color="#000000" style:font-name-asian="Arial" style:font-name-complex="Arial"/>
    </style:style>
    <style:style style:name="T71_19" style:family="text">
      <style:text-properties fo:color="#000000" style:font-name-asian="Arial" style:font-name-complex="Arial"/>
    </style:style>
    <style:style style:name="T71_20" style:family="text" style:parent-style-name="List_20_Paragraph">
      <style:text-properties fo:color="#000000" style:font-name-asian="Arial" style:font-name-complex="Arial"/>
    </style:style>
    <style:style style:name="P72" style:family="paragraph" style:parent-style-name="Footnote_20_text"/>
    <style:style style:name="T72_1" style:family="text"/>
    <style:style style:name="T72_2" style:family="text"/>
    <style:style style:name="T72_3" style:family="text"/>
    <style:style style:name="T72_4" style:family="text">
      <style:text-properties fo:color="#000000" style:font-name-asian="Arial" style:font-name-complex="Arial"/>
    </style:style>
    <style:style style:name="P73" style:family="paragraph" style:parent-style-name="List_20_Paragraph">
      <style:paragraph-properties fo:text-align="justify" fo:text-indent="-0.635cm" fo:line-height="108%"/>
      <style:text-properties fo:color="#000000" style:font-name-asian="Arial" style:font-name-complex="Arial"/>
    </style:style>
    <style:style style:name="P74" style:family="paragraph" style:parent-style-name="List_20_Paragraph">
      <style:paragraph-properties fo:text-align="justify" fo:line-height="108%"/>
    </style:style>
    <style:style style:name="T74_1" style:family="text">
      <style:text-properties style:font-name-complex="Arial"/>
    </style:style>
    <style:style style:name="T74_2" style:family="text">
      <style:text-properties style:font-name-complex="Arial"/>
    </style:style>
    <style:style style:name="T74_3" style:family="text">
      <style:text-properties style:font-name-complex="Arial"/>
    </style:style>
    <style:style style:name="T74_4" style:family="text">
      <style:text-properties style:font-name-complex="Arial"/>
    </style:style>
    <style:style style:name="T74_5" style:family="text">
      <style:text-properties style:font-name-complex="Arial"/>
    </style:style>
    <style:style style:name="T74_6" style:family="text">
      <style:text-properties style:font-name-complex="Arial"/>
    </style:style>
    <style:style style:name="T74_7" style:family="text">
      <style:text-properties style:font-name-complex="Arial"/>
    </style:style>
    <style:style style:name="T74_8" style:family="text">
      <style:text-properties style:font-name-complex="Arial"/>
    </style:style>
    <style:style style:name="T74_9" style:family="text">
      <style:text-properties style:font-name-complex="Arial"/>
    </style:style>
    <style:style style:name="T74_10" style:family="text">
      <style:text-properties style:font-name-complex="Arial"/>
    </style:style>
    <style:style style:name="T74_11" style:family="text">
      <style:text-properties style:font-name-complex="Arial"/>
    </style:style>
    <style:style style:name="T74_12" style:family="text">
      <style:text-properties style:font-name-complex="Arial"/>
    </style:style>
    <style:style style:name="T74_13" style:family="text" style:parent-style-name="List_20_Paragraph">
      <style:text-properties style:font-name-complex="Arial"/>
    </style:style>
    <style:style style:name="P75" style:family="paragraph" style:parent-style-name="Footnote_20_text"/>
    <style:style style:name="T75_1" style:family="text"/>
    <style:style style:name="T75_2" style:family="text"/>
    <style:style style:name="T75_3" style:family="text" style:parent-style-name="Internet_20_link"/>
    <style:style style:name="T75_4" style:family="text">
      <style:text-properties style:font-name-complex="Arial"/>
    </style:style>
    <style:style style:name="T75_5" style:family="text">
      <style:text-properties style:font-name-complex="Arial"/>
    </style:style>
    <style:style style:name="T75_6" style:family="text">
      <style:text-properties style:font-name-complex="Arial"/>
    </style:style>
    <style:style style:name="T75_7" style:family="text">
      <style:text-properties style:font-name-complex="Arial"/>
    </style:style>
    <style:style style:name="P76" style:family="paragraph" style:parent-style-name="Normal">
      <style:paragraph-properties fo:text-align="justify" fo:line-height="108%"/>
      <style:text-properties style:font-name-complex="Arial"/>
    </style:style>
    <style:style style:name="P77" style:family="paragraph" style:parent-style-name="List_20_Paragraph">
      <style:paragraph-properties fo:text-align="justify" fo:line-height="108%"/>
    </style:style>
    <style:style style:name="T77_1" style:family="text">
      <style:text-properties style:font-name-complex="Arial"/>
    </style:style>
    <style:style style:name="T77_2" style:family="text" style:parent-style-name="List_20_Paragraph">
      <style:text-properties style:font-name-complex="Arial"/>
    </style:style>
    <style:style style:name="P78" style:family="paragraph" style:parent-style-name="Footnote_20_text"/>
    <style:style style:name="T78_1" style:family="text"/>
    <style:style style:name="T78_2" style:family="text"/>
    <style:style style:name="T78_3" style:family="text" style:parent-style-name="Internet_20_link"/>
    <style:style style:name="T78_4" style:family="text">
      <style:text-properties style:font-name-complex="Arial"/>
    </style:style>
    <style:style style:name="T78_5" style:family="text" style:parent-style-name="List_20_Paragraph">
      <style:text-properties style:font-name-complex="Arial"/>
    </style:style>
    <style:style style:name="P79" style:family="paragraph" style:parent-style-name="Footnote_20_text"/>
    <style:style style:name="T79_1" style:family="text"/>
    <style:style style:name="T79_2" style:family="text"/>
    <style:style style:name="T79_3" style:family="text" style:parent-style-name="Internet_20_link"/>
    <style:style style:name="T79_4" style:family="text" style:parent-style-name="Internet_20_link"/>
    <style:style style:name="T79_5" style:family="text">
      <style:text-properties style:font-name-complex="Arial"/>
    </style:style>
    <style:style style:name="T79_6" style:family="text" style:parent-style-name="List_20_Paragraph">
      <style:text-properties style:font-name-complex="Arial"/>
    </style:style>
    <style:style style:name="P80" style:family="paragraph" style:parent-style-name="Footnote_20_text"/>
    <style:style style:name="T80_1" style:family="text"/>
    <style:style style:name="T80_2" style:family="text"/>
    <style:style style:name="T80_3" style:family="text" style:parent-style-name="Internet_20_link"/>
    <style:style style:name="T80_4" style:family="text">
      <style:text-properties style:font-name-complex="Arial"/>
    </style:style>
    <style:style style:name="T80_5" style:family="text">
      <style:text-properties style:font-name-complex="Arial"/>
    </style:style>
    <style:style style:name="P81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82" style:family="paragraph" style:parent-style-name="List_20_Paragraph">
      <style:paragraph-properties fo:text-align="justify" fo:line-height="108%"/>
    </style:style>
    <style:style style:name="T82_1" style:family="text">
      <style:text-properties style:font-name-complex="Arial"/>
    </style:style>
    <style:style style:name="T82_2" style:family="text">
      <style:text-properties style:font-name-complex="Arial"/>
    </style:style>
    <style:style style:name="T82_3" style:family="text">
      <style:text-properties style:font-name-complex="Arial"/>
    </style:style>
    <style:style style:name="T82_4" style:family="text">
      <style:text-properties style:font-name-complex="Arial"/>
    </style:style>
    <style:style style:name="T82_5" style:family="text">
      <style:text-properties style:font-name-complex="Arial"/>
    </style:style>
    <style:style style:name="T82_6" style:family="text" style:parent-style-name="List_20_Paragraph">
      <style:text-properties style:font-name-complex="Arial"/>
    </style:style>
    <style:style style:name="P83" style:family="paragraph" style:parent-style-name="Footnote_20_text"/>
    <style:style style:name="T83_1" style:family="text" style:parent-style-name="Internet_20_link"/>
    <style:style style:name="T83_2" style:family="text"/>
    <style:style style:name="T83_3" style:family="text" style:parent-style-name="Internet_20_link">
      <style:text-properties style:font-name-asian="Arial"/>
    </style:style>
    <style:style style:name="T83_4" style:family="text">
      <style:text-properties style:font-name-complex="Arial"/>
    </style:style>
    <style:style style:name="T83_5" style:family="text">
      <style:text-properties style:font-name-complex="Arial"/>
    </style:style>
    <style:style style:name="T83_6" style:family="text">
      <style:text-properties style:font-name-complex="Arial"/>
    </style:style>
    <style:style style:name="T83_7" style:family="text" style:parent-style-name="List_20_Paragraph">
      <style:text-properties style:font-name-complex="Arial"/>
    </style:style>
    <style:style style:name="P84" style:family="paragraph" style:parent-style-name="Footnote_20_text"/>
    <style:style style:name="T84_1" style:family="text"/>
    <style:style style:name="T84_2" style:family="text"/>
    <style:style style:name="T84_3" style:family="text" style:parent-style-name="Internet_20_link">
      <style:text-properties style:font-name-asian="Arial"/>
    </style:style>
    <style:style style:name="T84_4" style:family="text">
      <style:text-properties style:font-name-complex="Arial"/>
    </style:style>
    <style:style style:name="T84_5" style:family="text">
      <style:text-properties style:font-name-complex="Arial"/>
    </style:style>
    <style:style style:name="T84_6" style:family="text">
      <style:text-properties style:font-name-complex="Arial"/>
    </style:style>
    <style:style style:name="T84_7" style:family="text">
      <style:text-properties style:font-name-complex="Arial"/>
    </style:style>
    <style:style style:name="T84_8" style:family="text">
      <style:text-properties style:font-name-complex="Arial"/>
    </style:style>
    <style:style style:name="P85" style:family="paragraph" style:parent-style-name="Normal">
      <style:paragraph-properties fo:text-align="justify" fo:line-height="108%"/>
      <style:text-properties fo:color="#000000" style:font-name-asian="Arial" style:font-name-complex="Arial"/>
    </style:style>
    <style:style style:name="P86" style:family="paragraph" style:parent-style-name="List_20_Paragraph">
      <style:paragraph-properties fo:text-align="justify" fo:line-height="108%"/>
      <style:text-properties style:font-name-complex="Arial"/>
    </style:style>
    <style:style style:name="T86_1" style:family="text">
      <style:text-properties style:font-name-complex="Arial"/>
    </style:style>
    <style:style style:name="T86_2" style:family="text">
      <style:text-properties style:font-name-complex="Arial"/>
    </style:style>
    <style:style style:name="T86_3" style:family="text">
      <style:text-properties style:font-name-complex="Arial"/>
    </style:style>
    <style:style style:name="T86_4" style:family="text">
      <style:text-properties style:font-name-complex="Arial"/>
    </style:style>
    <style:style style:name="T86_5" style:family="text">
      <style:text-properties style:font-name-complex="Arial"/>
    </style:style>
    <style:style style:name="T86_6" style:family="text">
      <style:text-properties style:font-name-complex="Arial"/>
    </style:style>
    <style:style style:name="T86_7" style:family="text">
      <style:text-properties style:font-name-complex="Arial"/>
    </style:style>
    <style:style style:name="T86_8" style:family="text">
      <style:text-properties style:font-name-complex="Arial"/>
    </style:style>
    <style:style style:name="T86_9" style:family="text">
      <style:text-properties style:font-name-complex="Arial"/>
    </style:style>
    <style:style style:name="T86_10" style:family="text">
      <style:text-properties style:font-name-complex="Arial"/>
    </style:style>
    <style:style style:name="T86_11" style:family="text">
      <style:text-properties style:font-name-complex="Arial"/>
    </style:style>
    <style:style style:name="T86_12" style:family="text">
      <style:text-properties style:font-name-complex="Arial"/>
    </style:style>
    <style:style style:name="T86_13" style:family="text">
      <style:text-properties style:font-name-complex="Arial"/>
    </style:style>
    <style:style style:name="T86_14" style:family="text">
      <style:text-properties style:font-name-complex="Arial"/>
    </style:style>
    <style:style style:name="T86_15" style:family="text">
      <style:text-properties style:font-name-complex="Arial"/>
    </style:style>
    <style:style style:name="T86_16" style:family="text">
      <style:text-properties style:font-name-complex="Arial"/>
    </style:style>
    <style:style style:name="T86_17" style:family="text">
      <style:text-properties style:font-name-complex="Arial"/>
    </style:style>
    <style:style style:name="T86_18" style:family="text">
      <style:text-properties style:font-name-complex="Arial"/>
    </style:style>
    <style:style style:name="T86_19" style:family="text">
      <style:text-properties style:font-name-complex="Arial"/>
    </style:style>
    <style:style style:name="T86_20" style:family="text">
      <style:text-properties style:font-name-complex="Arial"/>
    </style:style>
    <style:style style:name="T86_21" style:family="text">
      <style:text-properties style:font-name-complex="Arial"/>
    </style:style>
    <style:style style:name="T86_22" style:family="text">
      <style:text-properties style:font-name-complex="Arial"/>
    </style:style>
    <style:style style:name="T86_23" style:family="text">
      <style:text-properties style:font-name-complex="Arial"/>
    </style:style>
    <style:style style:name="T86_24" style:family="text">
      <style:text-properties style:font-name-complex="Arial"/>
    </style:style>
    <style:style style:name="T86_25" style:family="text">
      <style:text-properties style:font-name-complex="Arial"/>
    </style:style>
    <style:style style:name="T86_26" style:family="text">
      <style:text-properties style:font-name-complex="Arial"/>
    </style:style>
    <style:style style:name="T86_27" style:family="text">
      <style:text-properties style:font-name-complex="Arial"/>
    </style:style>
    <style:style style:name="T86_28" style:family="text">
      <style:text-properties style:font-name-complex="Arial"/>
    </style:style>
    <style:style style:name="T86_29" style:family="text">
      <style:text-properties style:font-name-complex="Arial"/>
    </style:style>
    <style:style style:name="T86_30" style:family="text">
      <style:text-properties style:font-name-complex="Arial"/>
    </style:style>
    <style:style style:name="P87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fo:color="#000000" style:font-name-asian="Arial" style:font-name-complex="Arial" fo:font-weight="bold" style:font-weight-asian="bold" style:font-weight-complex="bold"/>
    </style:style>
    <style:style style:name="P89" style:family="paragraph" style:parent-style-name="Normal">
      <style:paragraph-properties fo:text-align="justify"/>
      <style:text-properties fo:color="#000000" style:font-name-asian="Aptos" style:font-name-complex="Arial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0" style:family="paragraph" style:parent-style-name="Normal">
      <style:paragraph-properties fo:text-align="justify" fo:margin-left="1.27cm"/>
      <style:text-properties fo:color="#000000" style:font-name-asian="Arial" style:font-name-complex="Arial"/>
    </style:style>
    <style:style style:name="P91" style:family="paragraph" style:parent-style-name="Normal">
      <style:paragraph-properties fo:text-align="justify" fo:margin-left="1.27cm"/>
      <style:text-properties fo:color="#000000" style:font-name-asian="Arial" style:font-name-complex="Arial"/>
    </style:style>
    <style:style style:name="P92" style:family="paragraph" style:parent-style-name="List_20_Paragraph">
      <style:paragraph-properties fo:text-align="justify"/>
    </style:style>
    <style:style style:name="T92_1" style:family="text">
      <style:text-properties fo:color="#000000" style:font-name-asian="Arial" style:font-name-complex="Arial"/>
    </style:style>
    <style:style style:name="T92_2" style:family="text">
      <style:text-properties fo:color="#000000" style:font-name-asian="Arial" style:font-name-complex="Arial"/>
    </style:style>
    <style:style style:name="T92_3" style:family="text">
      <style:text-properties fo:color="#000000" style:font-name-asian="Arial" style:font-name-complex="Arial"/>
    </style:style>
    <style:style style:name="T92_4" style:family="text">
      <style:text-properties fo:color="#000000" style:font-name-asian="Arial" style:font-name-complex="Arial"/>
    </style:style>
    <style:style style:name="T92_5" style:family="text" style:parent-style-name="List_20_Paragraph">
      <style:text-properties fo:color="#000000" style:font-name-asian="Arial" style:font-name-complex="Arial"/>
    </style:style>
    <style:style style:name="P93" style:family="paragraph" style:parent-style-name="Footnote_20_text"/>
    <style:style style:name="T93_1" style:family="text"/>
    <style:style style:name="T93_2" style:family="text"/>
    <style:style style:name="T93_3" style:family="text" style:parent-style-name="Internet_20_link"/>
    <style:style style:name="T93_4" style:family="text" style:parent-style-name="Internet_20_link"/>
    <style:style style:name="T93_5" style:family="text" style:parent-style-name="Internet_20_link"/>
    <style:style style:name="T93_6" style:family="text">
      <style:text-properties fo:color="#000000" style:font-name-asian="Arial" style:font-name-complex="Arial"/>
    </style:style>
    <style:style style:name="T93_7" style:family="text">
      <style:text-properties fo:color="#000000" style:font-name-asian="Arial" style:font-name-complex="Arial"/>
    </style:style>
    <style:style style:name="T93_8" style:family="text">
      <style:text-properties fo:color="#000000" style:font-name-asian="Arial" style:font-name-complex="Arial"/>
    </style:style>
    <style:style style:name="T93_9" style:family="text">
      <style:text-properties fo:color="#000000" style:font-name-asian="Arial" style:font-name-complex="Arial"/>
    </style:style>
    <style:style style:name="T93_10" style:family="text">
      <style:text-properties fo:color="#000000" style:font-name-asian="Arial" style:font-name-complex="Arial"/>
    </style:style>
    <style:style style:name="T93_11" style:family="text">
      <style:text-properties fo:color="#000000" style:font-name-asian="Arial" style:font-name-complex="Arial"/>
    </style:style>
    <style:style style:name="T93_12" style:family="text">
      <style:text-properties fo:color="#000000" style:font-name-asian="Arial" style:font-name-complex="Arial"/>
    </style:style>
    <style:style style:name="P94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95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95_1" style:family="text">
      <style:text-properties fo:color="#000000" style:font-name-asian="Arial" style:font-name-complex="Arial"/>
    </style:style>
    <style:style style:name="T95_2" style:family="text">
      <style:text-properties fo:color="#000000" style:font-name-asian="Arial" style:font-name-complex="Arial"/>
    </style:style>
    <style:style style:name="T95_3" style:family="text">
      <style:text-properties fo:color="#000000" style:font-name-asian="Arial" style:font-name-complex="Arial"/>
    </style:style>
    <style:style style:name="T95_4" style:family="text">
      <style:text-properties fo:color="#000000" style:font-name-asian="Arial" style:font-name-complex="Arial"/>
    </style:style>
    <style:style style:name="T95_5" style:family="text">
      <style:text-properties fo:color="#000000" style:font-name-asian="Arial" style:font-name-complex="Arial"/>
    </style:style>
    <style:style style:name="T95_6" style:family="text">
      <style:text-properties fo:color="#000000" style:font-name-asian="Arial" style:font-name-complex="Arial"/>
    </style:style>
    <style:style style:name="T95_7" style:family="text">
      <style:text-properties fo:color="#000000" style:font-name-asian="Arial" style:font-name-complex="Arial"/>
    </style:style>
    <style:style style:name="T95_8" style:family="text">
      <style:text-properties fo:color="#000000" style:font-name-asian="Arial" style:font-name-complex="Arial"/>
    </style:style>
    <style:style style:name="T95_9" style:family="text">
      <style:text-properties fo:color="#000000" style:font-name-asian="Arial" style:font-name-complex="Arial"/>
    </style:style>
    <style:style style:name="T95_10" style:family="text">
      <style:text-properties fo:color="#000000" style:font-name-asian="Arial" style:font-name-complex="Arial"/>
    </style:style>
    <style:style style:name="T95_11" style:family="text">
      <style:text-properties fo:color="#000000" style:font-name-asian="Arial" style:font-name-complex="Arial"/>
    </style:style>
    <style:style style:name="T95_12" style:family="text">
      <style:text-properties fo:color="#000000" style:font-name-asian="Arial" style:font-name-complex="Arial"/>
    </style:style>
    <style:style style:name="P96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97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97_1" style:family="text">
      <style:text-properties fo:color="#000000" style:font-name-asian="Arial" style:font-name-complex="Arial"/>
    </style:style>
    <style:style style:name="T97_2" style:family="text">
      <style:text-properties fo:color="#000000" style:font-name-asian="Arial" style:font-name-complex="Arial"/>
    </style:style>
    <style:style style:name="T97_3" style:family="text">
      <style:text-properties fo:color="#000000" style:font-name-asian="Arial" style:font-name-complex="Arial"/>
    </style:style>
    <style:style style:name="T97_4" style:family="text">
      <style:text-properties fo:color="#000000" style:font-name-asian="Arial" style:font-name-complex="Arial"/>
    </style:style>
    <style:style style:name="T97_5" style:family="text">
      <style:text-properties fo:color="#000000" style:font-name-asian="Arial" style:font-name-complex="Arial"/>
    </style:style>
    <style:style style:name="T97_6" style:family="text">
      <style:text-properties fo:color="#000000" style:font-name-asian="Arial" style:font-name-complex="Arial"/>
    </style:style>
    <style:style style:name="T97_7" style:family="text">
      <style:text-properties fo:color="#000000" style:font-name-asian="Arial" style:font-name-complex="Arial"/>
    </style:style>
    <style:style style:name="T97_8" style:family="text">
      <style:text-properties fo:color="#000000" style:font-name-asian="Arial" style:font-name-complex="Arial"/>
    </style:style>
    <style:style style:name="T97_9" style:family="text">
      <style:text-properties fo:color="#000000" style:font-name-asian="Arial" style:font-name-complex="Arial"/>
    </style:style>
    <style:style style:name="T97_10" style:family="text">
      <style:text-properties fo:color="#000000" style:font-name-asian="Arial" style:font-name-complex="Arial"/>
    </style:style>
    <style:style style:name="T97_11" style:family="text">
      <style:text-properties fo:color="#000000" style:font-name-asian="Arial" style:font-name-complex="Arial"/>
    </style:style>
    <style:style style:name="T97_12" style:family="text">
      <style:text-properties fo:color="#000000" style:font-name-asian="Arial" style:font-name-complex="Arial"/>
    </style:style>
    <style:style style:name="T97_13" style:family="text">
      <style:text-properties fo:color="#000000" style:font-name-asian="Arial" style:font-name-complex="Arial"/>
    </style:style>
    <style:style style:name="T97_14" style:family="text">
      <style:text-properties fo:color="#000000" style:font-name-asian="Arial" style:font-name-complex="Arial"/>
    </style:style>
    <style:style style:name="T97_15" style:family="text">
      <style:text-properties fo:color="#000000" style:font-name-asian="Arial" style:font-name-complex="Arial"/>
    </style:style>
    <style:style style:name="T97_16" style:family="text">
      <style:text-properties fo:color="#000000" style:font-name-asian="Arial" style:font-name-complex="Arial"/>
    </style:style>
    <style:style style:name="T97_17" style:family="text">
      <style:text-properties fo:color="#000000" style:font-name-asian="Arial" style:font-name-complex="Arial"/>
    </style:style>
    <style:style style:name="T97_18" style:family="text">
      <style:text-properties fo:color="#000000" style:font-name-asian="Arial" style:font-name-complex="Arial"/>
    </style:style>
    <style:style style:name="T97_19" style:family="text">
      <style:text-properties fo:color="#000000" style:font-name-asian="Arial" style:font-name-complex="Arial"/>
    </style:style>
    <style:style style:name="P98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color="#000000" style:font-name-asian="Arial" style:font-name-complex="Arial" fo:font-weight="bold" style:font-weight-asian="bold" style:font-weight-complex="bold"/>
    </style:style>
    <style:style style:name="P100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101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01_1" style:family="text">
      <style:text-properties fo:color="#000000" style:font-name-asian="Arial" style:font-name-complex="Arial"/>
    </style:style>
    <style:style style:name="T101_2" style:family="text">
      <style:text-properties fo:color="#000000" style:font-name-asian="Arial" style:font-name-complex="Arial"/>
    </style:style>
    <style:style style:name="T101_3" style:family="text">
      <style:text-properties fo:color="#000000" style:font-name-asian="Arial" style:font-name-complex="Arial"/>
    </style:style>
    <style:style style:name="P102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103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03_1" style:family="text">
      <style:text-properties fo:color="#000000" style:font-name-asian="Arial" style:font-name-complex="Arial"/>
    </style:style>
    <style:style style:name="T103_2" style:family="text">
      <style:text-properties style:text-position="super 58%" fo:color="#000000" style:font-name-asian="Arial" style:font-name-complex="Arial"/>
    </style:style>
    <style:style style:name="T103_3" style:family="text">
      <style:text-properties fo:color="#000000" style:font-name-asian="Arial" style:font-name-complex="Arial"/>
    </style:style>
    <style:style style:name="T103_4" style:family="text">
      <style:text-properties style:text-position="super 58%" fo:color="#000000" style:font-name-asian="Arial" style:font-name-complex="Arial"/>
    </style:style>
    <style:style style:name="T103_5" style:family="text">
      <style:text-properties fo:color="#000000" style:font-name-asian="Arial" style:font-name-complex="Arial"/>
    </style:style>
    <style:style style:name="T103_6" style:family="text">
      <style:text-properties fo:color="#000000" style:font-name-asian="Arial" style:font-name-complex="Arial"/>
    </style:style>
    <style:style style:name="T103_7" style:family="text">
      <style:text-properties fo:color="#000000" style:font-name-asian="Arial" style:font-name-complex="Arial"/>
    </style:style>
    <style:style style:name="P104" style:family="paragraph" style:parent-style-name="Normal">
      <style:paragraph-properties fo:text-align="justify" fo:margin-left="1.27cm"/>
      <style:text-properties fo:color="#000000" style:font-name-asian="Arial" style:font-name-complex="Arial"/>
    </style:style>
    <style:style style:name="P105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05_1" style:family="text">
      <style:text-properties fo:color="#000000" style:font-name-asian="Arial" style:font-name-complex="Arial"/>
    </style:style>
    <style:style style:name="T105_2" style:family="text">
      <style:text-properties fo:color="#000000" style:font-name-asian="Arial" style:font-name-complex="Arial"/>
    </style:style>
    <style:style style:name="T105_3" style:family="text">
      <style:text-properties fo:color="#000000" style:font-name-asian="Arial" style:font-name-complex="Arial"/>
    </style:style>
    <style:style style:name="T105_4" style:family="text">
      <style:text-properties fo:color="#000000" style:font-name-asian="Arial" style:font-name-complex="Arial"/>
    </style:style>
    <style:style style:name="T105_5" style:family="text">
      <style:text-properties fo:color="#000000" style:font-name-asian="Arial" style:font-name-complex="Arial"/>
    </style:style>
    <style:style style:name="T105_6" style:family="text">
      <style:text-properties fo:color="#000000" style:font-name-asian="Arial" style:font-name-complex="Arial"/>
    </style:style>
    <style:style style:name="T105_7" style:family="text">
      <style:text-properties fo:color="#000000" style:font-name-asian="Arial" style:font-name-complex="Arial"/>
    </style:style>
    <style:style style:name="T105_8" style:family="text">
      <style:text-properties fo:color="#000000" style:font-name-asian="Arial" style:font-name-complex="Arial"/>
    </style:style>
    <style:style style:name="T105_9" style:family="text">
      <style:text-properties fo:color="#000000" style:font-name-asian="Arial" style:font-name-complex="Arial"/>
    </style:style>
    <style:style style:name="T105_10" style:family="text">
      <style:text-properties fo:color="#000000" style:font-name-asian="Arial" style:font-name-complex="Arial"/>
    </style:style>
    <style:style style:name="P106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107" style:family="paragraph" style:parent-style-name="List_20_Paragraph">
      <style:paragraph-properties fo:text-align="justify"/>
    </style:style>
    <style:style style:name="T107_1" style:family="text">
      <style:text-properties style:font-name-complex="Arial"/>
    </style:style>
    <style:style style:name="T107_2" style:family="text">
      <style:text-properties style:font-name-complex="Arial"/>
    </style:style>
    <style:style style:name="T107_3" style:family="text">
      <style:text-properties style:font-name-complex="Arial"/>
    </style:style>
    <style:style style:name="T107_4" style:family="text">
      <style:text-properties style:font-name-complex="Arial"/>
    </style:style>
    <style:style style:name="T107_5" style:family="text">
      <style:text-properties style:font-name-complex="Arial"/>
    </style:style>
    <style:style style:name="P108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109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110" style:family="paragraph" style:parent-style-name="Normal">
      <style:paragraph-properties fo:text-align="justify" fo:margin-left="0.002cm"/>
    </style:style>
    <style:style style:name="T110_1" style:family="text">
      <style:text-properties fo:color="#000000" style:font-name-asian="Arial" style:font-name-complex="Arial" fo:font-weight="bold" style:font-weight-asian="bold" style:font-weight-complex="bold" style:text-underline-style="solid" style:text-underline-color="font-color"/>
    </style:style>
    <style:style style:name="P111" style:family="paragraph" style:parent-style-name="Normal">
      <style:paragraph-properties fo:text-align="justify" fo:margin-left="0.002cm"/>
      <style:text-properties fo:color="#000000" style:font-name-asian="Arial" style:font-name-complex="Arial"/>
    </style:style>
    <style:style style:name="P112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12_1" style:family="text">
      <style:text-properties fo:color="#000000" style:font-name-asian="Arial" style:font-name-complex="Arial"/>
    </style:style>
    <style:style style:name="T112_2" style:family="text">
      <style:text-properties fo:color="#000000" style:font-name-asian="Arial" style:font-name-complex="Arial"/>
    </style:style>
    <style:style style:name="T112_3" style:family="text">
      <style:text-properties fo:color="#000000" style:font-name-asian="Arial" style:font-name-complex="Arial"/>
    </style:style>
    <style:style style:name="T112_4" style:family="text">
      <style:text-properties fo:color="#000000" style:font-name-asian="Arial" style:font-name-complex="Arial"/>
    </style:style>
    <style:style style:name="P113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13_1" style:family="text">
      <style:text-properties fo:color="#000000" style:font-name-asian="Arial" style:font-name-complex="Arial" fo:font-weight="bold" style:font-weight-asian="bold" style:font-weight-complex="bold"/>
    </style:style>
    <style:style style:name="T113_2" style:family="text">
      <style:text-properties fo:color="#000000" style:font-name-asian="Arial" style:font-name-complex="Arial"/>
    </style:style>
    <style:style style:name="T113_3" style:family="text">
      <style:text-properties fo:color="#000000" style:font-name-asian="Arial" style:font-name-complex="Arial"/>
    </style:style>
    <style:style style:name="T113_4" style:family="text">
      <style:text-properties fo:color="#000000" style:font-name-asian="Arial" style:font-name-complex="Arial"/>
    </style:style>
    <style:style style:name="T113_5" style:family="text">
      <style:text-properties fo:color="#000000" style:font-name-asian="Arial" style:font-name-complex="Arial"/>
    </style:style>
    <style:style style:name="T113_6" style:family="text">
      <style:text-properties fo:color="#000000" style:font-name-asian="Arial" style:font-name-complex="Arial"/>
    </style:style>
    <style:style style:name="P114" style:family="paragraph" style:parent-style-name="List_20_Paragraph">
      <style:paragraph-properties fo:text-align="justify" fo:margin-left="1.907cm"/>
      <style:text-properties fo:color="#000000" style:font-name-asian="Arial" style:font-name-complex="Arial"/>
    </style:style>
    <style:style style:name="P115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15_1" style:family="text">
      <style:text-properties fo:color="#000000" style:font-name-asian="Arial" style:font-name-complex="Arial" fo:font-weight="bold" style:font-weight-asian="bold" style:font-weight-complex="bold"/>
    </style:style>
    <style:style style:name="T115_2" style:family="text">
      <style:text-properties fo:color="#000000" style:font-name-asian="Arial" style:font-name-complex="Arial"/>
    </style:style>
    <style:style style:name="P116" style:family="paragraph" style:parent-style-name="Normal">
      <style:paragraph-properties fo:text-align="justify"/>
      <style:text-properties fo:color="#000000" style:font-name-asian="Arial" style:font-name-complex="Arial" fo:font-weight="bold" style:font-weight-asian="bold" style:font-weight-complex="bold"/>
    </style:style>
    <style:style style:name="P117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17_1" style:family="text">
      <style:text-properties fo:color="#000000" style:font-name-asian="Arial" style:font-name-complex="Arial" fo:font-weight="bold" style:font-weight-asian="bold" style:font-weight-complex="bold"/>
    </style:style>
    <style:style style:name="T117_2" style:family="text">
      <style:text-properties fo:color="#000000" style:font-name-asian="Arial" style:font-name-complex="Arial"/>
    </style:style>
    <style:style style:name="P118" style:family="paragraph" style:parent-style-name="Normal">
      <style:paragraph-properties fo:text-align="justify" fo:margin-left="1.907cm"/>
      <style:text-properties fo:color="#000000" style:font-name-asian="Arial" style:font-name-complex="Arial"/>
    </style:style>
    <style:style style:name="P119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19_1" style:family="text">
      <style:text-properties fo:color="#000000" style:font-name-asian="Arial" style:font-name-complex="Arial" fo:language="en" fo:country="US"/>
    </style:style>
    <style:style style:name="T119_2" style:family="text">
      <style:text-properties fo:color="#000000" style:font-name-asian="Arial" style:font-name-complex="Arial" fo:language="en" fo:country="US"/>
    </style:style>
    <style:style style:name="T119_3" style:family="text">
      <style:text-properties fo:color="#000000" style:font-name-asian="Arial" style:font-name-complex="Arial" fo:language="en" fo:country="US"/>
    </style:style>
    <style:style style:name="T119_4" style:family="text">
      <style:text-properties fo:color="#000000" style:font-name-asian="Arial" style:font-name-complex="Arial" fo:language="en" fo:country="US"/>
    </style:style>
    <style:style style:name="T119_5" style:family="text">
      <style:text-properties fo:color="#000000" style:font-name-asian="Arial" style:font-name-complex="Arial" fo:language="en" fo:country="US"/>
    </style:style>
    <style:style style:name="T119_6" style:family="text">
      <style:text-properties fo:color="#000000" style:font-name-asian="Arial" style:font-name-complex="Arial" fo:language="en" fo:country="US"/>
    </style:style>
    <style:style style:name="P120" style:family="paragraph" style:parent-style-name="Normal">
      <style:paragraph-properties fo:text-align="justify"/>
      <style:text-properties fo:color="#000000" style:font-name-asian="Arial" style:font-name-complex="Arial" fo:language="en" fo:country="US"/>
    </style:style>
    <style:style style:name="P121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 fo:language="en" fo:country="US"/>
    </style:style>
    <style:style style:name="T121_1" style:family="text">
      <style:text-properties fo:color="#000000" style:font-name-asian="Arial" style:font-name-complex="Arial" fo:language="en" fo:country="US"/>
    </style:style>
    <style:style style:name="T121_2" style:family="text">
      <style:text-properties fo:color="#000000" style:font-name-asian="Arial" style:font-name-complex="Arial" fo:language="en" fo:country="US"/>
    </style:style>
    <style:style style:name="T121_3" style:family="text">
      <style:text-properties fo:color="#000000" style:font-name-asian="Arial" style:font-name-complex="Arial" fo:language="en" fo:country="US"/>
    </style:style>
    <style:style style:name="T121_4" style:family="text">
      <style:text-properties fo:color="#000000" style:font-name-asian="Arial" style:font-name-complex="Arial" fo:language="en" fo:country="US"/>
    </style:style>
    <style:style style:name="T121_5" style:family="text">
      <style:text-properties fo:color="#000000" style:font-name-asian="Arial" style:font-name-complex="Arial" fo:language="en" fo:country="US"/>
    </style:style>
    <style:style style:name="P122" style:family="paragraph" style:parent-style-name="List_20_Paragraph">
      <style:paragraph-properties fo:text-align="justify" fo:line-height="116%" fo:margin-bottom="0.282cm" fo:margin-left="0.637cm"/>
      <style:text-properties fo:color="#000000" style:font-name-asian="Arial" style:font-name-complex="Arial" fo:language="en" fo:country="US"/>
    </style:style>
    <style:style style:name="P123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23_1" style:family="text">
      <style:text-properties fo:color="#000000" style:font-name-asian="Arial" style:font-name-complex="Arial"/>
    </style:style>
    <style:style style:name="T123_2" style:family="text">
      <style:text-properties fo:color="#000000" style:font-name-asian="Arial" style:font-name-complex="Arial"/>
    </style:style>
    <style:style style:name="T123_3" style:family="text">
      <style:text-properties fo:color="#000000" style:font-name-asian="Arial" style:font-name-complex="Arial"/>
    </style:style>
    <style:style style:name="T123_4" style:family="text">
      <style:text-properties fo:color="#000000" style:font-name-asian="Arial" style:font-name-complex="Arial"/>
    </style:style>
    <style:style style:name="T123_5" style:family="text">
      <style:text-properties fo:color="#000000" style:font-name-asian="Arial" style:font-name-complex="Arial"/>
    </style:style>
    <style:style style:name="P124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fo:color="#000000" style:font-name-asian="Arial" style:font-name-complex="Arial" fo:font-weight="bold" style:font-weight-asian="bold" style:text-underline-style="solid" style:text-underline-color="font-color"/>
    </style:style>
    <style:style style:name="P126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127" style:family="paragraph" style:parent-style-name="List_20_Paragraph">
      <style:paragraph-properties fo:text-align="justify" fo:line-height="108%"/>
      <style:text-properties fo:color="#000000" style:font-name-asian="Arial" style:font-name-complex="Arial" fo:language="en" fo:country="US"/>
    </style:style>
    <style:style style:name="T127_1" style:family="text">
      <style:text-properties fo:color="#000000" style:font-name-asian="Arial" style:font-name-complex="Arial" fo:language="en" fo:country="US"/>
    </style:style>
    <style:style style:name="T127_2" style:family="text">
      <style:text-properties fo:color="#000000" style:font-name-asian="Arial" style:font-name-complex="Arial" fo:language="en" fo:country="US"/>
    </style:style>
    <style:style style:name="T127_3" style:family="text">
      <style:text-properties fo:color="#000000" style:font-name-asian="Arial" style:font-name-complex="Arial" fo:language="en" fo:country="US"/>
    </style:style>
    <style:style style:name="T127_4" style:family="text">
      <style:text-properties fo:color="#000000" style:font-name-asian="Arial" style:font-name-complex="Arial" fo:language="en" fo:country="US"/>
    </style:style>
    <style:style style:name="T127_5" style:family="text">
      <style:text-properties fo:color="#000000" style:font-name-asian="Arial" style:font-name-complex="Arial" fo:language="en" fo:country="US"/>
    </style:style>
    <style:style style:name="T127_6" style:family="text">
      <style:text-properties fo:color="#000000" style:font-name-asian="Arial" style:font-name-complex="Arial" fo:language="en" fo:country="US"/>
    </style:style>
    <style:style style:name="T127_7" style:family="text">
      <style:text-properties fo:color="#000000" style:font-name-asian="Arial" style:font-name-complex="Arial" fo:language="en" fo:country="US"/>
    </style:style>
    <style:style style:name="T127_8" style:family="text">
      <style:text-properties fo:color="#000000" style:font-name-asian="Arial" style:font-name-complex="Arial" fo:language="en" fo:country="US"/>
    </style:style>
    <style:style style:name="T127_9" style:family="text">
      <style:text-properties fo:color="#000000" style:font-name-asian="Arial" style:font-name-complex="Arial" fo:language="en" fo:country="US"/>
    </style:style>
    <style:style style:name="T127_10" style:family="text">
      <style:text-properties fo:color="#000000" style:font-name-asian="Arial" style:font-name-complex="Arial" fo:language="en" fo:country="US"/>
    </style:style>
    <style:style style:name="T127_11" style:family="text">
      <style:text-properties fo:color="#000000" style:font-name-asian="Arial" style:font-name-complex="Arial" fo:language="en" fo:country="US"/>
    </style:style>
    <style:style style:name="T127_12" style:family="text">
      <style:text-properties fo:color="#000000" style:font-name-asian="Arial" style:font-name-complex="Arial" fo:language="en" fo:country="US"/>
    </style:style>
    <style:style style:name="T127_13" style:family="text">
      <style:text-properties fo:color="#000000" style:font-name-asian="Arial" style:font-name-complex="Arial" fo:language="en" fo:country="US"/>
    </style:style>
    <style:style style:name="T127_14" style:family="text">
      <style:text-properties fo:color="#000000" style:font-name-asian="Arial" style:font-name-complex="Arial" fo:language="en" fo:country="US"/>
    </style:style>
    <style:style style:name="T127_15" style:family="text">
      <style:text-properties fo:color="#000000" style:font-name-asian="Arial" style:font-name-complex="Arial" fo:language="en" fo:country="US"/>
    </style:style>
    <style:style style:name="T127_16" style:family="text">
      <style:text-properties fo:color="#000000" style:font-name-asian="Arial" style:font-name-complex="Arial" fo:language="en" fo:country="US"/>
    </style:style>
    <style:style style:name="T127_17" style:family="text">
      <style:text-properties fo:color="#000000" style:font-name-asian="Arial" style:font-name-complex="Arial" fo:language="en" fo:country="US"/>
    </style:style>
    <style:style style:name="T127_18" style:family="text">
      <style:text-properties fo:color="#000000" style:font-name-asian="Arial" style:font-name-complex="Arial" fo:language="en" fo:country="US"/>
    </style:style>
    <style:style style:name="T127_19" style:family="text">
      <style:text-properties fo:color="#000000" style:font-name-asian="Arial" style:font-name-complex="Arial" fo:language="en" fo:country="US"/>
    </style:style>
    <style:style style:name="P128" style:family="paragraph" style:parent-style-name="List_20_Paragraph">
      <style:paragraph-properties fo:text-align="justify" fo:line-height="108%"/>
      <style:text-properties fo:color="#000000" style:font-name-asian="Arial" style:font-name-complex="Arial" fo:language="en" fo:country="US"/>
    </style:style>
    <style:style style:name="P129" style:family="paragraph" style:parent-style-name="List_20_Paragraph">
      <style:paragraph-properties fo:text-align="justify" fo:line-height="108%"/>
      <style:text-properties fo:color="#000000" style:font-name-asian="Arial" style:font-name-complex="Arial" fo:language="en" fo:country="US"/>
    </style:style>
    <style:style style:name="T129_1" style:family="text">
      <style:text-properties fo:color="#000000" style:font-name-asian="Arial" style:font-name-complex="Arial" fo:language="en" fo:country="US"/>
    </style:style>
    <style:style style:name="T129_2" style:family="text">
      <style:text-properties fo:color="#000000" style:font-name-asian="Arial" style:font-name-complex="Arial" fo:language="en" fo:country="US"/>
    </style:style>
    <style:style style:name="T129_3" style:family="text">
      <style:text-properties fo:color="#000000" style:font-name-asian="Arial" style:font-name-complex="Arial" fo:language="en" fo:country="US"/>
    </style:style>
    <style:style style:name="T129_4" style:family="text">
      <style:text-properties fo:color="#000000" style:font-name-asian="Arial" style:font-name-complex="Arial" fo:language="en" fo:country="US"/>
    </style:style>
    <style:style style:name="T129_5" style:family="text">
      <style:text-properties fo:color="#000000" style:font-name-asian="Arial" style:font-name-complex="Arial" fo:language="en" fo:country="US"/>
    </style:style>
    <style:style style:name="P130" style:family="paragraph" style:parent-style-name="List_20_Paragraph">
      <style:paragraph-properties fo:text-align="justify" fo:line-height="108%"/>
      <style:text-properties fo:background-color="#ffff00" fo:color="#000000" style:font-name-asian="Arial" style:font-name-complex="Arial"/>
    </style:style>
    <style:style style:name="P131" style:family="paragraph" style:parent-style-name="List_20_Paragraph">
      <style:paragraph-properties fo:text-align="justify" fo:line-height="108%"/>
    </style:style>
    <style:style style:name="T131_1" style:family="text">
      <style:text-properties fo:color="#000000" style:font-name-asian="Arial" style:font-name-complex="Arial"/>
    </style:style>
    <style:style style:name="T131_2" style:family="text">
      <style:text-properties fo:color="#000000" style:font-name-asian="Arial" style:font-name-complex="Arial"/>
    </style:style>
    <style:style style:name="T131_3" style:family="text">
      <style:text-properties fo:color="#000000" style:font-name-asian="Arial" style:font-name-complex="Arial"/>
    </style:style>
    <style:style style:name="T131_4" style:family="text">
      <style:text-properties fo:color="#000000" style:font-name-asian="Arial" style:font-name-complex="Arial"/>
    </style:style>
    <style:style style:name="T131_5" style:family="text">
      <style:text-properties fo:color="#000000" style:font-name-asian="Arial" style:font-name-complex="Arial"/>
    </style:style>
    <style:style style:name="T131_6" style:family="text">
      <style:text-properties fo:color="#000000" style:font-name-asian="Arial" style:font-name-complex="Arial"/>
    </style:style>
    <style:style style:name="T131_7" style:family="text">
      <style:text-properties fo:color="#000000" style:font-name-asian="Arial" style:font-name-complex="Arial"/>
    </style:style>
    <style:style style:name="T131_8" style:family="text">
      <style:text-properties fo:color="#000000" style:font-name-asian="Arial" style:font-name-complex="Arial"/>
    </style:style>
    <style:style style:name="T131_9" style:family="text">
      <style:text-properties fo:color="#000000" style:font-name-asian="Arial" style:font-name-complex="Arial"/>
    </style:style>
    <style:style style:name="T131_10" style:family="text">
      <style:text-properties fo:color="#000000" style:font-name-asian="Arial" style:font-name-complex="Arial"/>
    </style:style>
    <style:style style:name="T131_11" style:family="text">
      <style:text-properties fo:color="#000000" style:font-name-asian="Arial" style:font-name-complex="Arial"/>
    </style:style>
    <style:style style:name="T131_12" style:family="text" style:parent-style-name="List_20_Paragraph">
      <style:text-properties fo:color="#000000" style:font-name-asian="Arial" style:font-name-complex="Arial"/>
    </style:style>
    <style:style style:name="P132" style:family="paragraph" style:parent-style-name="Footnote_20_text"/>
    <style:style style:name="T132_1" style:family="text"/>
    <style:style style:name="T132_2" style:family="text"/>
    <style:style style:name="T132_3" style:family="text" style:parent-style-name="Internet_20_link"/>
    <style:style style:name="T132_4" style:family="text" style:parent-style-name="Internet_20_link"/>
    <style:style style:name="T132_5" style:family="text">
      <style:text-properties fo:color="#000000" style:font-name-asian="Arial" style:font-name-complex="Arial"/>
    </style:style>
    <style:style style:name="T132_6" style:family="text">
      <style:text-properties fo:color="#000000" style:font-name-asian="Arial" style:font-name-complex="Arial"/>
    </style:style>
    <style:style style:name="T132_7" style:family="text">
      <style:text-properties fo:color="#000000" style:font-name-asian="Arial" style:font-name-complex="Arial"/>
    </style:style>
    <style:style style:name="T132_8" style:family="text">
      <style:text-properties fo:color="#000000" style:font-name-asian="Arial" style:font-name-complex="Arial"/>
    </style:style>
    <style:style style:name="T132_9" style:family="text">
      <style:text-properties fo:color="#000000" style:font-name-asian="Arial" style:font-name-complex="Arial"/>
    </style:style>
    <style:style style:name="T132_10" style:family="text">
      <style:text-properties fo:color="#000000" style:font-name-asian="Arial" style:font-name-complex="Arial"/>
    </style:style>
    <style:style style:name="T132_11" style:family="text">
      <style:text-properties fo:color="#000000" style:font-name-asian="Arial" style:font-name-complex="Arial"/>
    </style:style>
    <style:style style:name="T132_12" style:family="text">
      <style:text-properties fo:color="#000000" style:font-name-asian="Arial" style:font-name-complex="Arial"/>
    </style:style>
    <style:style style:name="T132_13" style:family="text">
      <style:text-properties fo:color="#000000" style:font-name-asian="Arial" style:font-name-complex="Arial"/>
    </style:style>
    <style:style style:name="T132_14" style:family="text">
      <style:text-properties fo:color="#000000" style:font-name-asian="Arial" style:font-name-complex="Arial"/>
    </style:style>
    <style:style style:name="T132_15" style:family="text">
      <style:text-properties fo:color="#000000" style:font-name-asian="Arial" style:font-name-complex="Arial"/>
    </style:style>
    <style:style style:name="T132_16" style:family="text">
      <style:text-properties fo:color="#000000" style:font-name-asian="Arial" style:font-name-complex="Arial"/>
    </style:style>
    <style:style style:name="T132_17" style:family="text">
      <style:text-properties fo:color="#000000" style:font-name-asian="Arial" style:font-name-complex="Arial"/>
    </style:style>
    <style:style style:name="T132_18" style:family="text">
      <style:text-properties fo:color="#000000" style:font-name-asian="Arial" style:font-name-complex="Arial"/>
    </style:style>
    <style:style style:name="T132_19" style:family="text">
      <style:text-properties fo:color="#000000" style:font-name-asian="Arial" style:font-name-complex="Arial"/>
    </style:style>
    <style:style style:name="T132_20" style:family="text">
      <style:text-properties fo:color="#000000" style:font-name-asian="Arial" style:font-name-complex="Arial"/>
    </style:style>
    <style:style style:name="T132_21" style:family="text">
      <style:text-properties fo:color="#000000" style:font-name-asian="Arial" style:font-name-complex="Arial"/>
    </style:style>
    <style:style style:name="T132_22" style:family="text">
      <style:text-properties fo:color="#000000" style:font-name-asian="Arial" style:font-name-complex="Arial"/>
    </style:style>
    <style:style style:name="T132_23" style:family="text">
      <style:text-properties fo:color="#000000" style:font-name-asian="Arial" style:font-name-complex="Arial"/>
    </style:style>
    <style:style style:name="T132_24" style:family="text">
      <style:text-properties fo:color="#000000" style:font-name-asian="Arial" style:font-name-complex="Arial"/>
    </style:style>
    <style:style style:name="T132_25" style:family="text">
      <style:text-properties fo:color="#000000" style:font-name-asian="Arial" style:font-name-complex="Arial"/>
    </style:style>
    <style:style style:name="P133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134" style:family="paragraph" style:parent-style-name="List_20_Paragraph">
      <style:paragraph-properties fo:text-align="justify" fo:line-height="108%"/>
    </style:style>
    <style:style style:name="T134_1" style:family="text">
      <style:text-properties fo:color="#000000" style:font-name-asian="Arial" style:font-name-complex="Arial"/>
    </style:style>
    <style:style style:name="T134_2" style:family="text">
      <style:text-properties fo:color="#000000" style:font-name-asian="Arial" style:font-name-complex="Arial"/>
    </style:style>
    <style:style style:name="T134_3" style:family="text">
      <style:text-properties fo:color="#000000" style:font-name-asian="Arial" style:font-name-complex="Arial"/>
    </style:style>
    <style:style style:name="T134_4" style:family="text" style:parent-style-name="Footnote_20_reference">
      <style:text-properties fo:color="#000000" style:font-name-asian="Arial" style:font-name-complex="Arial"/>
    </style:style>
    <style:style style:name="T134_5" style:family="text" style:parent-style-name="Footnote_20_reference">
      <style:text-properties fo:color="#000000" style:font-name-asian="Arial" style:font-name-complex="Arial"/>
    </style:style>
    <style:style style:name="T134_6" style:family="text">
      <style:text-properties fo:color="#242424" style:font-name-asian="Arial" style:font-name-complex="Arial"/>
    </style:style>
    <style:style style:name="T134_7" style:family="text">
      <style:text-properties fo:color="#242424" style:font-name-asian="Arial" style:font-name-complex="Arial"/>
    </style:style>
    <style:style style:name="T134_8" style:family="text">
      <style:text-properties fo:color="#242424" style:font-name-asian="Arial" style:font-name-complex="Arial"/>
    </style:style>
    <style:style style:name="T134_9" style:family="text">
      <style:text-properties fo:color="#242424" style:font-name-asian="Arial" style:font-name-complex="Arial"/>
    </style:style>
    <style:style style:name="T134_10" style:family="text">
      <style:text-properties fo:color="#242424" style:font-name-asian="Arial" style:font-name-complex="Arial"/>
    </style:style>
    <style:style style:name="T134_11" style:family="text">
      <style:text-properties fo:color="#242424" style:font-name-asian="Arial" style:font-name-complex="Arial"/>
    </style:style>
    <style:style style:name="T134_12" style:family="text">
      <style:text-properties fo:color="#242424" style:font-name-asian="Arial" style:font-name-complex="Arial"/>
    </style:style>
    <style:style style:name="T134_13" style:family="text">
      <style:text-properties fo:color="#000000" style:font-name-asian="Arial" style:font-name-complex="Arial"/>
    </style:style>
    <style:style style:name="T134_14" style:family="text" style:parent-style-name="List_20_Paragraph">
      <style:text-properties style:text-position="super 58%" fo:color="#000000" style:font-name-asian="Arial" style:font-name-complex="Arial"/>
    </style:style>
    <style:style style:name="P135" style:family="paragraph" style:parent-style-name="Footnote_20_text"/>
    <style:style style:name="T135_1" style:family="text"/>
    <style:style style:name="T135_2" style:family="text"/>
    <style:style style:name="T135_3" style:family="text" style:parent-style-name="Internet_20_link"/>
    <style:style style:name="T135_4" style:family="text">
      <style:text-properties fo:color="#000000" style:font-name-asian="Arial" style:font-name-complex="Arial"/>
    </style:style>
    <style:style style:name="T135_5" style:family="text">
      <style:text-properties fo:color="#000000" style:font-name-asian="Arial" style:font-name-complex="Arial"/>
    </style:style>
    <style:style style:name="T135_6" style:family="text">
      <style:text-properties fo:color="#000000" style:font-name-asian="Arial" style:font-name-complex="Arial"/>
    </style:style>
    <style:style style:name="T135_7" style:family="text">
      <style:text-properties fo:color="#000000" style:font-name-asian="Arial" style:font-name-complex="Arial"/>
    </style:style>
    <style:style style:name="T135_8" style:family="text">
      <style:text-properties fo:color="#000000" style:font-name-asian="Arial" style:font-name-complex="Arial"/>
    </style:style>
    <style:style style:name="T135_9" style:family="text">
      <style:text-properties fo:color="#000000" style:font-name-asian="Arial" style:font-name-complex="Arial"/>
    </style:style>
    <style:style style:name="T135_10" style:family="text">
      <style:text-properties fo:color="#000000" style:font-name-asian="Arial" style:font-name-complex="Arial"/>
    </style:style>
    <style:style style:name="T135_11" style:family="text">
      <style:text-properties fo:color="#000000" style:font-name-asian="Arial" style:font-name-complex="Arial"/>
    </style:style>
    <style:style style:name="T135_12" style:family="text">
      <style:text-properties fo:color="#000000" style:font-name-asian="Arial" style:font-name-complex="Arial"/>
    </style:style>
    <style:style style:name="T135_13" style:family="text">
      <style:text-properties fo:color="#000000" style:font-name-asian="Arial" style:font-name-complex="Arial"/>
    </style:style>
    <style:style style:name="T135_14" style:family="text">
      <style:text-properties fo:color="#000000" style:font-name-asian="Arial" style:font-name-complex="Arial"/>
    </style:style>
    <style:style style:name="T135_15" style:family="text">
      <style:text-properties fo:color="#000000" style:font-name-asian="Arial" style:font-name-complex="Arial"/>
    </style:style>
    <style:style style:name="T135_16" style:family="text">
      <style:text-properties fo:color="#000000" style:font-name-asian="Arial" style:font-name-complex="Arial"/>
    </style:style>
    <style:style style:name="T135_17" style:family="text">
      <style:text-properties fo:color="#000000" style:font-name-asian="Arial" style:font-name-complex="Arial"/>
    </style:style>
    <style:style style:name="P136" style:family="paragraph" style:parent-style-name="List_20_Paragraph">
      <style:paragraph-properties fo:text-align="justify" fo:line-height="108%"/>
      <style:text-properties style:font-name-complex="Arial"/>
    </style:style>
    <style:style style:name="P137" style:family="paragraph" style:parent-style-name="List_20_Paragraph">
      <style:paragraph-properties fo:text-align="justify" fo:line-height="108%"/>
      <style:text-properties style:font-name-asian="Arial" style:font-name-complex="Arial" fo:language="en" fo:country="US"/>
    </style:style>
    <style:style style:name="T137_1" style:family="text">
      <style:text-properties fo:color="#000000" style:font-name-asian="Arial" style:font-name-complex="Arial" fo:language="en" fo:country="US"/>
    </style:style>
    <style:style style:name="T137_2" style:family="text">
      <style:text-properties fo:color="#000000" style:font-name-asian="Arial" style:font-name-complex="Arial" fo:language="en" fo:country="US"/>
    </style:style>
    <style:style style:name="T137_3" style:family="text">
      <style:text-properties fo:color="#000000" style:font-name-asian="Arial" style:font-name-complex="Arial" fo:language="en" fo:country="US"/>
    </style:style>
    <style:style style:name="T137_4" style:family="text">
      <style:text-properties fo:color="#000000" style:font-name-asian="Arial" style:font-name-complex="Arial" fo:language="en" fo:country="US"/>
    </style:style>
    <style:style style:name="T137_5" style:family="text">
      <style:text-properties fo:color="#000000" style:font-name-asian="Arial" style:font-name-complex="Arial" fo:language="en" fo:country="US"/>
    </style:style>
    <style:style style:name="T137_6" style:family="text">
      <style:text-properties fo:color="#000000" style:font-name-asian="Arial" style:font-name-complex="Arial" fo:language="en" fo:country="US"/>
    </style:style>
    <style:style style:name="T137_7" style:family="text">
      <style:text-properties fo:color="#000000" style:font-name-asian="Arial" style:font-name-complex="Arial" fo:language="en" fo:country="US"/>
    </style:style>
    <style:style style:name="T137_8" style:family="text">
      <style:text-properties fo:color="#000000" style:font-name-asian="Arial" style:font-name-complex="Arial" fo:language="en" fo:country="US"/>
    </style:style>
    <style:style style:name="T137_9" style:family="text">
      <style:text-properties fo:color="#000000" style:font-name-asian="Arial" style:font-name-complex="Arial" fo:language="en" fo:country="US"/>
    </style:style>
    <style:style style:name="T137_10" style:family="text">
      <style:text-properties fo:color="#000000" style:font-name-asian="Arial" style:font-name-complex="Arial" fo:language="en" fo:country="US"/>
    </style:style>
    <style:style style:name="T137_11" style:family="text">
      <style:text-properties fo:color="#000000" style:font-name-asian="Arial" style:font-name-complex="Arial" fo:language="en" fo:country="US"/>
    </style:style>
    <style:style style:name="T137_12" style:family="text">
      <style:text-properties fo:color="#000000" style:font-name-asian="Arial" style:font-name-complex="Arial" fo:language="en" fo:country="US"/>
    </style:style>
    <style:style style:name="T137_13" style:family="text">
      <style:text-properties fo:color="#000000" style:font-name-asian="Arial" style:font-name-complex="Arial" fo:language="en" fo:country="US"/>
    </style:style>
    <style:style style:name="T137_14" style:family="text">
      <style:text-properties fo:color="#000000" style:font-name-asian="Arial" style:font-name-complex="Arial" fo:language="en" fo:country="US"/>
    </style:style>
    <style:style style:name="T137_15" style:family="text">
      <style:text-properties fo:color="#000000" style:font-name-asian="Arial" style:font-name-complex="Arial" fo:language="en" fo:country="US"/>
    </style:style>
    <style:style style:name="T137_16" style:family="text">
      <style:text-properties fo:color="#000000" style:font-name-asian="Arial" style:font-name-complex="Arial" fo:language="en" fo:country="US"/>
    </style:style>
    <style:style style:name="T137_17" style:family="text">
      <style:text-properties style:font-name-asian="Arial" style:font-name-complex="Arial" fo:language="en" fo:country="US"/>
    </style:style>
    <style:style style:name="P138" style:family="paragraph" style:parent-style-name="List_20_Paragraph">
      <style:paragraph-properties fo:text-align="justify" fo:line-height="108%"/>
      <style:text-properties style:font-name-asian="Arial" style:font-name-complex="Arial" fo:language="en" fo:country="US"/>
    </style:style>
    <style:style style:name="P139" style:family="paragraph" style:parent-style-name="List_20_Paragraph">
      <style:paragraph-properties fo:text-align="justify" fo:line-height="108%"/>
      <style:text-properties style:font-name-asian="Arial" style:font-name-complex="Arial"/>
    </style:style>
    <style:style style:name="T139_1" style:family="text">
      <style:text-properties style:font-name-asian="Arial" style:font-name-complex="Arial"/>
    </style:style>
    <style:style style:name="T139_2" style:family="text">
      <style:text-properties style:font-name-asian="Arial" style:font-name-complex="Arial"/>
    </style:style>
    <style:style style:name="T139_3" style:family="text">
      <style:text-properties style:font-name-asian="Arial" style:font-name-complex="Arial"/>
    </style:style>
    <style:style style:name="T139_4" style:family="text">
      <style:text-properties style:font-name-asian="Arial" style:font-name-complex="Arial"/>
    </style:style>
    <style:style style:name="T139_5" style:family="text">
      <style:text-properties style:font-name-asian="Arial" style:font-name-complex="Arial"/>
    </style:style>
    <style:style style:name="T139_6" style:family="text">
      <style:text-properties style:font-name-asian="Arial" style:font-name-complex="Arial"/>
    </style:style>
    <style:style style:name="T139_7" style:family="text">
      <style:text-properties style:font-name-asian="Arial" style:font-name-complex="Arial"/>
    </style:style>
    <style:style style:name="T139_8" style:family="text">
      <style:text-properties style:font-name-asian="Arial" style:font-name-complex="Arial"/>
    </style:style>
    <style:style style:name="T139_9" style:family="text">
      <style:text-properties style:font-name-asian="Arial" style:font-name-complex="Arial"/>
    </style:style>
    <style:style style:name="T139_10" style:family="text">
      <style:text-properties style:font-name-asian="Arial" style:font-name-complex="Arial"/>
    </style:style>
    <style:style style:name="T139_11" style:family="text">
      <style:text-properties style:font-name-asian="Arial" style:font-name-complex="Arial"/>
    </style:style>
    <style:style style:name="T139_12" style:family="text">
      <style:text-properties style:font-name-asian="Arial" style:font-name-complex="Arial"/>
    </style:style>
    <style:style style:name="T139_13" style:family="text">
      <style:text-properties style:font-name-asian="Arial" style:font-name-complex="Arial"/>
    </style:style>
    <style:style style:name="T139_14" style:family="text">
      <style:text-properties style:font-name-asian="Arial" style:font-name-complex="Arial"/>
    </style:style>
    <style:style style:name="T139_15" style:family="text">
      <style:text-properties style:font-name-asian="Arial" style:font-name-complex="Arial"/>
    </style:style>
    <style:style style:name="T139_16" style:family="text">
      <style:text-properties style:font-name-asian="Arial" style:font-name-complex="Arial"/>
    </style:style>
    <style:style style:name="T139_17" style:family="text">
      <style:text-properties style:font-name-asian="Arial" style:font-name-complex="Arial"/>
    </style:style>
    <style:style style:name="T139_18" style:family="text">
      <style:text-properties style:font-name-asian="Arial" style:font-name-complex="Arial"/>
    </style:style>
    <style:style style:name="T139_19" style:family="text">
      <style:text-properties style:font-name-asian="Arial" style:font-name-complex="Arial"/>
    </style:style>
    <style:style style:name="T139_20" style:family="text">
      <style:text-properties style:font-name-asian="Arial" style:font-name-complex="Arial"/>
    </style:style>
    <style:style style:name="T139_21" style:family="text">
      <style:text-properties style:font-name-asian="Arial" style:font-name-complex="Arial"/>
    </style:style>
    <style:style style:name="T139_22" style:family="text">
      <style:text-properties style:font-name-asian="Arial" style:font-name-complex="Arial"/>
    </style:style>
    <style:style style:name="T139_23" style:family="text">
      <style:text-properties style:font-name-asian="Arial" style:font-name-complex="Arial"/>
    </style:style>
    <style:style style:name="T139_24" style:family="text">
      <style:text-properties style:font-name-asian="Arial" style:font-name-complex="Arial"/>
    </style:style>
    <style:style style:name="T139_25" style:family="text">
      <style:text-properties style:font-name-asian="Arial" style:font-name-complex="Arial"/>
    </style:style>
    <style:style style:name="T139_26" style:family="text">
      <style:text-properties style:font-name-asian="Arial" style:font-name-complex="Arial"/>
    </style:style>
    <style:style style:name="T139_27" style:family="text">
      <style:text-properties style:font-name-asian="Arial" style:font-name-complex="Arial"/>
    </style:style>
    <style:style style:name="T139_28" style:family="text">
      <style:text-properties style:font-name-asian="Arial" style:font-name-complex="Arial"/>
    </style:style>
    <style:style style:name="T139_29" style:family="text">
      <style:text-properties style:font-name-asian="Arial" style:font-name-complex="Arial"/>
    </style:style>
    <style:style style:name="T139_30" style:family="text">
      <style:text-properties style:font-name-asian="Arial" style:font-name-complex="Arial"/>
    </style:style>
    <style:style style:name="T139_31" style:family="text">
      <style:text-properties style:font-name-asian="Arial" style:font-name-complex="Arial"/>
    </style:style>
    <style:style style:name="T139_32" style:family="text">
      <style:text-properties style:font-name-asian="Arial" style:font-name-complex="Arial"/>
    </style:style>
    <style:style style:name="T139_33" style:family="text">
      <style:text-properties style:font-name-asian="Arial" style:font-name-complex="Arial"/>
    </style:style>
    <style:style style:name="T139_34" style:family="text">
      <style:text-properties style:font-name-asian="Arial" style:font-name-complex="Arial"/>
    </style:style>
    <style:style style:name="T139_35" style:family="text">
      <style:text-properties style:font-name-asian="Arial" style:font-name-complex="Arial"/>
    </style:style>
    <style:style style:name="P140" style:family="paragraph" style:parent-style-name="List_20_Paragraph">
      <style:paragraph-properties fo:text-align="justify" fo:line-height="108%"/>
      <style:text-properties fo:background-color="#ffff00" style:font-name-asian="Arial" style:font-name-complex="Arial"/>
    </style:style>
    <style:style style:name="P141" style:family="paragraph" style:parent-style-name="List_20_Paragraph">
      <style:paragraph-properties fo:text-align="justify" fo:line-height="108%"/>
      <style:text-properties fo:color="#000000" style:font-name-asian="Arial" style:font-name-complex="Arial" fo:language="en" fo:country="US"/>
    </style:style>
    <style:style style:name="T141_1" style:family="text">
      <style:text-properties fo:color="#000000" style:font-name-asian="Arial" style:font-name-complex="Arial" fo:language="en" fo:country="US"/>
    </style:style>
    <style:style style:name="T141_2" style:family="text">
      <style:text-properties fo:color="#000000" style:font-name-asian="Arial" style:font-name-complex="Arial" fo:language="en" fo:country="US"/>
    </style:style>
    <style:style style:name="T141_3" style:family="text">
      <style:text-properties fo:color="#000000" style:font-name-asian="Arial" style:font-name-complex="Arial" fo:language="en" fo:country="US"/>
    </style:style>
    <style:style style:name="T141_4" style:family="text">
      <style:text-properties fo:color="#000000" style:font-name-asian="Arial" style:font-name-complex="Arial" fo:language="en" fo:country="US"/>
    </style:style>
    <style:style style:name="T141_5" style:family="text">
      <style:text-properties fo:color="#000000" style:font-name-asian="Arial" style:font-name-complex="Arial" fo:language="en" fo:country="US"/>
    </style:style>
    <style:style style:name="T141_6" style:family="text">
      <style:text-properties fo:color="#000000" style:font-name-asian="Arial" style:font-name-complex="Arial" fo:language="en" fo:country="US"/>
    </style:style>
    <style:style style:name="T141_7" style:family="text">
      <style:text-properties fo:color="#000000" style:font-name-asian="Arial" style:font-name-complex="Arial" fo:language="en" fo:country="US"/>
    </style:style>
    <style:style style:name="T141_8" style:family="text">
      <style:text-properties fo:color="#000000" style:font-name-asian="Arial" style:font-name-complex="Arial" fo:language="en" fo:country="US"/>
    </style:style>
    <style:style style:name="T141_9" style:family="text">
      <style:text-properties fo:color="#000000" style:font-name-asian="Arial" style:font-name-complex="Arial" fo:language="en" fo:country="US"/>
    </style:style>
    <style:style style:name="T141_10" style:family="text">
      <style:text-properties fo:color="#000000" style:font-name-asian="Arial" style:font-name-complex="Arial" fo:language="en" fo:country="US"/>
    </style:style>
    <style:style style:name="T141_11" style:family="text">
      <style:text-properties fo:color="#000000" style:font-name-asian="Arial" style:font-name-complex="Arial" fo:language="en" fo:country="US"/>
    </style:style>
    <style:style style:name="P142" style:family="paragraph" style:parent-style-name="List_20_Paragraph">
      <style:paragraph-properties fo:text-align="justify" fo:line-height="116%" fo:margin-bottom="0.282cm" fo:margin-left="0.637cm"/>
      <style:text-properties fo:color="#000000" style:font-name-asian="Arial" style:font-name-complex="Arial"/>
    </style:style>
    <style:style style:name="P143" style:family="paragraph" style:parent-style-name="Normal">
      <style:paragraph-properties fo:text-align="justify" fo:margin-left="0.002cm"/>
    </style:style>
    <style:style style:name="T143_1" style:family="text">
      <style:text-properties fo:color="#000000" style:font-name-asian="Arial" style:font-name-complex="Arial" fo:font-weight="bold" style:font-weight-asian="bold" style:font-weight-complex="bold" style:text-underline-style="solid" style:text-underline-color="font-color"/>
    </style:style>
    <style:style style:name="T143_2" style:family="text">
      <style:text-properties fo:color="#000000" style:font-name-asian="Arial" style:font-name-complex="Arial"/>
    </style:style>
    <style:style style:name="P144" style:family="paragraph" style:parent-style-name="Normal">
      <style:paragraph-properties fo:text-align="justify" fo:margin-left="0.002cm"/>
      <style:text-properties fo:color="#000000" style:font-name-asian="Arial" style:font-name-complex="Arial"/>
    </style:style>
    <style:style style:name="P145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45_1" style:family="text">
      <style:text-properties fo:color="#000000" style:font-name-asian="Arial" style:font-name-complex="Arial" fo:language="en" fo:country="US"/>
    </style:style>
    <style:style style:name="T145_2" style:family="text">
      <style:text-properties fo:color="#000000" style:font-name-asian="Arial" style:font-name-complex="Arial" fo:language="en" fo:country="US"/>
    </style:style>
    <style:style style:name="T145_3" style:family="text">
      <style:text-properties fo:color="#000000" style:font-name-asian="Arial" style:font-name-complex="Arial" fo:language="en" fo:country="US"/>
    </style:style>
    <style:style style:name="T145_4" style:family="text">
      <style:text-properties fo:color="#000000" style:font-name-asian="Arial" style:font-name-complex="Arial" fo:language="en" fo:country="US"/>
    </style:style>
    <style:style style:name="T145_5" style:family="text">
      <style:text-properties fo:color="#000000" style:font-name-asian="Arial" style:font-name-complex="Arial" fo:language="en" fo:country="US"/>
    </style:style>
    <style:style style:name="T145_6" style:family="text">
      <style:text-properties fo:color="#000000" style:font-name-asian="Arial" style:font-name-complex="Arial" fo:language="en" fo:country="US"/>
    </style:style>
    <style:style style:name="T145_7" style:family="text">
      <style:text-properties fo:color="#000000" style:font-name-asian="Arial" style:font-name-complex="Arial" fo:language="en" fo:country="US"/>
    </style:style>
    <style:style style:name="T145_8" style:family="text">
      <style:text-properties fo:color="#000000" style:font-name-asian="Arial" style:font-name-complex="Arial" fo:language="en" fo:country="US"/>
    </style:style>
    <style:style style:name="T145_9" style:family="text">
      <style:text-properties fo:color="#000000" style:font-name-asian="Arial" style:font-name-complex="Arial" fo:language="en" fo:country="US"/>
    </style:style>
    <style:style style:name="T145_10" style:family="text">
      <style:text-properties fo:color="#000000" style:font-name-asian="Arial" style:font-name-complex="Arial" fo:language="en" fo:country="US"/>
    </style:style>
    <style:style style:name="T145_11" style:family="text">
      <style:text-properties fo:color="#000000" style:font-name-asian="Arial" style:font-name-complex="Arial" fo:language="en" fo:country="US"/>
    </style:style>
    <style:style style:name="T145_12" style:family="text">
      <style:text-properties fo:color="#000000" style:font-name-asian="Arial" style:font-name-complex="Arial" fo:language="en" fo:country="US"/>
    </style:style>
    <style:style style:name="T145_13" style:family="text">
      <style:text-properties fo:color="#000000" style:font-name-asian="Arial" style:font-name-complex="Arial" fo:language="en" fo:country="US"/>
    </style:style>
    <style:style style:name="T145_14" style:family="text">
      <style:text-properties fo:color="#000000" style:font-name-asian="Arial" style:font-name-complex="Arial" fo:language="en" fo:country="US"/>
    </style:style>
    <style:style style:name="T145_15" style:family="text">
      <style:text-properties fo:color="#000000" style:font-name-asian="Arial" style:font-name-complex="Arial" fo:language="en" fo:country="US"/>
    </style:style>
    <style:style style:name="T145_16" style:family="text">
      <style:text-properties fo:color="#000000" style:font-name-asian="Arial" style:font-name-complex="Arial" fo:language="en" fo:country="US"/>
    </style:style>
    <style:style style:name="T145_17" style:family="text">
      <style:text-properties fo:color="#000000" style:font-name-asian="Arial" style:font-name-complex="Arial" fo:language="en" fo:country="US"/>
    </style:style>
    <style:style style:name="T145_18" style:family="text">
      <style:text-properties fo:color="#000000" style:font-name-asian="Arial" style:font-name-complex="Arial" fo:language="en" fo:country="US"/>
    </style:style>
    <style:style style:name="T145_19" style:family="text">
      <style:text-properties fo:color="#000000" style:font-name-asian="Arial" style:font-name-complex="Arial" fo:language="en" fo:country="US"/>
    </style:style>
    <style:style style:name="T145_20" style:family="text">
      <style:text-properties fo:color="#000000" style:font-name-asian="Arial" style:font-name-complex="Arial" fo:language="en" fo:country="US"/>
    </style:style>
    <style:style style:name="T145_21" style:family="text">
      <style:text-properties fo:color="#000000" style:font-name-asian="Arial" style:font-name-complex="Arial" fo:language="en" fo:country="US"/>
    </style:style>
    <style:style style:name="T145_22" style:family="text">
      <style:text-properties fo:color="#000000" style:font-name-asian="Arial" style:font-name-complex="Arial" fo:language="en" fo:country="US"/>
    </style:style>
    <style:style style:name="T145_23" style:family="text">
      <style:text-properties fo:color="#000000" style:font-name-asian="Arial" style:font-name-complex="Arial" fo:language="en" fo:country="US"/>
    </style:style>
    <style:style style:name="T145_24" style:family="text">
      <style:text-properties fo:color="#000000" style:font-name-asian="Arial" style:font-name-complex="Arial" fo:language="en" fo:country="US"/>
    </style:style>
    <style:style style:name="P146" style:family="paragraph" style:parent-style-name="List_20_Paragraph">
      <style:paragraph-properties fo:text-align="justify" fo:margin-left="1.884cm"/>
      <style:text-properties fo:color="#000000" style:font-name-asian="Arial" style:font-name-complex="Arial" fo:language="en" fo:country="US"/>
    </style:style>
    <style:style style:name="P147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47_1" style:family="text">
      <style:text-properties fo:color="#000000" style:font-name-asian="Arial" style:font-name-complex="Arial" fo:language="en" fo:country="US"/>
    </style:style>
    <style:style style:name="T147_2" style:family="text">
      <style:text-properties fo:color="#000000" style:font-name-asian="Arial" style:font-name-complex="Arial" fo:language="en" fo:country="US"/>
    </style:style>
    <style:style style:name="T147_3" style:family="text">
      <style:text-properties fo:color="#000000" style:font-name-asian="Arial" style:font-name-complex="Arial" fo:language="en" fo:country="US"/>
    </style:style>
    <style:style style:name="T147_4" style:family="text">
      <style:text-properties fo:color="#000000" style:font-name-asian="Arial" style:font-name-complex="Arial" fo:language="en" fo:country="US"/>
    </style:style>
    <style:style style:name="T147_5" style:family="text">
      <style:text-properties fo:color="#000000" style:font-name-asian="Arial" style:font-name-complex="Arial" fo:language="en" fo:country="US"/>
    </style:style>
    <style:style style:name="T147_6" style:family="text">
      <style:text-properties fo:color="#000000" style:font-name-asian="Arial" style:font-name-complex="Arial" fo:language="en" fo:country="US"/>
    </style:style>
    <style:style style:name="T147_7" style:family="text">
      <style:text-properties fo:color="#000000" style:font-name-asian="Arial" style:font-name-complex="Arial" fo:language="en" fo:country="US"/>
    </style:style>
    <style:style style:name="T147_8" style:family="text">
      <style:text-properties fo:color="#000000" style:font-name-asian="Arial" style:font-name-complex="Arial" fo:language="en" fo:country="US"/>
    </style:style>
    <style:style style:name="T147_9" style:family="text">
      <style:text-properties fo:color="#000000" style:font-name-asian="Arial" style:font-name-complex="Arial" fo:language="en" fo:country="US"/>
    </style:style>
    <style:style style:name="P148" style:family="paragraph" style:parent-style-name="Normal">
      <style:paragraph-properties fo:text-align="justify" fo:margin-left="0.637cm"/>
      <style:text-properties fo:color="#000000" style:font-name-asian="Arial" style:font-name-complex="Arial"/>
    </style:style>
    <style:style style:name="P149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49_1" style:family="text">
      <style:text-properties fo:color="#000000" style:font-name-asian="Arial" style:font-name-complex="Arial" fo:language="en" fo:country="US"/>
    </style:style>
    <style:style style:name="T149_2" style:family="text">
      <style:text-properties fo:color="#000000" style:font-name-asian="Arial" style:font-name-complex="Arial" fo:language="en" fo:country="US"/>
    </style:style>
    <style:style style:name="T149_3" style:family="text">
      <style:text-properties fo:color="#000000" style:font-name-asian="Arial" style:font-name-complex="Arial" fo:language="en" fo:country="US"/>
    </style:style>
    <style:style style:name="T149_4" style:family="text">
      <style:text-properties fo:color="#000000" style:font-name-asian="Arial" style:font-name-complex="Arial" fo:language="en" fo:country="US"/>
    </style:style>
    <style:style style:name="T149_5" style:family="text">
      <style:text-properties fo:color="#000000" style:font-name-asian="Arial" style:font-name-complex="Arial" fo:language="en" fo:country="US"/>
    </style:style>
    <style:style style:name="T149_6" style:family="text">
      <style:text-properties fo:color="#000000" style:font-name-asian="Arial" style:font-name-complex="Arial" fo:language="en" fo:country="US"/>
    </style:style>
    <style:style style:name="T149_7" style:family="text">
      <style:text-properties fo:color="#000000" style:font-name-asian="Arial" style:font-name-complex="Arial" fo:language="en" fo:country="US"/>
    </style:style>
    <style:style style:name="T149_8" style:family="text">
      <style:text-properties fo:color="#000000" style:font-name-asian="Arial" style:font-name-complex="Arial" fo:language="en" fo:country="US"/>
    </style:style>
    <style:style style:name="P150" style:family="paragraph" style:parent-style-name="Normal">
      <style:paragraph-properties fo:text-align="justify" fo:margin-left="0.637cm"/>
      <style:text-properties fo:color="#000000" style:font-name-asian="Arial" style:font-name-complex="Arial"/>
    </style:style>
    <style:style style:name="P151" style:family="paragraph" style:parent-style-name="Normal">
      <style:paragraph-properties fo:text-align="justify" fo:margin-left="0.002cm"/>
    </style:style>
    <style:style style:name="T151_1" style:family="text">
      <style:text-properties fo:color="#000000" style:font-name-asian="Arial" style:font-name-complex="Arial" fo:font-weight="bold" style:font-weight-asian="bold" style:font-weight-complex="bold" style:text-underline-style="solid" style:text-underline-color="font-color"/>
    </style:style>
    <style:style style:name="P152" style:family="paragraph" style:parent-style-name="Normal">
      <style:paragraph-properties fo:text-align="justify" fo:margin-left="0.002cm"/>
      <style:text-properties fo:color="#000000" style:font-name-asian="Arial" style:font-name-complex="Arial"/>
    </style:style>
    <style:style style:name="P153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53_1" style:family="text">
      <style:text-properties fo:color="#000000" style:font-name-asian="Arial" style:font-name-complex="Arial" fo:language="en" fo:country="US"/>
    </style:style>
    <style:style style:name="T153_2" style:family="text">
      <style:text-properties fo:color="#000000" style:font-name-asian="Arial" style:font-name-complex="Arial" fo:language="en" fo:country="US"/>
    </style:style>
    <style:style style:name="T153_3" style:family="text">
      <style:text-properties fo:color="#000000" style:font-name-asian="Arial" style:font-name-complex="Arial" fo:language="en" fo:country="US"/>
    </style:style>
    <style:style style:name="P154" style:family="paragraph" style:parent-style-name="List_20_Paragraph">
      <style:paragraph-properties fo:text-align="justify" fo:margin-left="0.637cm"/>
      <style:text-properties fo:color="#000000" style:font-name-asian="Arial" style:font-name-complex="Arial"/>
    </style:style>
    <style:style style:name="P155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55_1" style:family="text">
      <style:text-properties fo:color="#000000" style:font-name-asian="Arial" style:font-name-complex="Arial" fo:language="en" fo:country="US"/>
    </style:style>
    <style:style style:name="T155_2" style:family="text">
      <style:text-properties fo:color="#000000" style:font-name-asian="Arial" style:font-name-complex="Arial" fo:language="en" fo:country="US"/>
    </style:style>
    <style:style style:name="T155_3" style:family="text">
      <style:text-properties fo:color="#000000" style:font-name-asian="Arial" style:font-name-complex="Arial" fo:language="en" fo:country="US"/>
    </style:style>
    <style:style style:name="T155_4" style:family="text">
      <style:text-properties fo:color="#000000" style:font-name-asian="Arial" style:font-name-complex="Arial" fo:language="en" fo:country="US"/>
    </style:style>
    <style:style style:name="T155_5" style:family="text">
      <style:text-properties fo:color="#000000" style:font-name-asian="Arial" style:font-name-complex="Arial" fo:language="en" fo:country="US"/>
    </style:style>
    <style:style style:name="T155_6" style:family="text">
      <style:text-properties fo:color="#000000" style:font-name-asian="Arial" style:font-name-complex="Arial" fo:language="en" fo:country="US"/>
    </style:style>
    <style:style style:name="T155_7" style:family="text">
      <style:text-properties fo:color="#000000" style:font-name-asian="Arial" style:font-name-complex="Arial" fo:language="en" fo:country="US"/>
    </style:style>
    <style:style style:name="T155_8" style:family="text">
      <style:text-properties fo:color="#000000" style:font-name-asian="Arial" style:font-name-complex="Arial" fo:language="en" fo:country="US"/>
    </style:style>
    <style:style style:name="T155_9" style:family="text">
      <style:text-properties fo:color="#000000" style:font-name-asian="Arial" style:font-name-complex="Arial" fo:language="en" fo:country="US"/>
    </style:style>
    <style:style style:name="T155_10" style:family="text">
      <style:text-properties fo:color="#000000" style:font-name-asian="Arial" style:font-name-complex="Arial" fo:language="en" fo:country="US"/>
    </style:style>
    <style:style style:name="T155_11" style:family="text">
      <style:text-properties fo:color="#000000" style:font-name-asian="Arial" style:font-name-complex="Arial" fo:language="en" fo:country="US"/>
    </style:style>
    <style:style style:name="T155_12" style:family="text">
      <style:text-properties fo:color="#000000" style:font-name-asian="Arial" style:font-name-complex="Arial" fo:language="en" fo:country="US"/>
    </style:style>
    <style:style style:name="T155_13" style:family="text">
      <style:text-properties fo:color="#000000" style:font-name-asian="Arial" style:font-name-complex="Arial" fo:language="en" fo:country="US"/>
    </style:style>
    <style:style style:name="P156" style:family="paragraph" style:parent-style-name="List_20_Paragraph">
      <style:paragraph-properties fo:text-align="justify" fo:margin-left="0.637cm"/>
      <style:text-properties fo:color="#000000" style:font-name-asian="Arial" style:font-name-complex="Arial"/>
    </style:style>
    <style:style style:name="P157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57_1" style:family="text">
      <style:text-properties fo:color="#000000" style:font-name-asian="Arial" style:font-name-complex="Arial"/>
    </style:style>
    <style:style style:name="T157_2" style:family="text">
      <style:text-properties fo:color="#000000" style:font-name-asian="Arial" style:font-name-complex="Arial"/>
    </style:style>
    <style:style style:name="T157_3" style:family="text">
      <style:text-properties fo:color="#000000" style:font-name-asian="Arial" style:font-name-complex="Arial"/>
    </style:style>
    <style:style style:name="T157_4" style:family="text">
      <style:text-properties fo:color="#000000" style:font-name-asian="Arial" style:font-name-complex="Arial"/>
    </style:style>
    <style:style style:name="T157_5" style:family="text">
      <style:text-properties fo:color="#000000" style:font-name-asian="Arial" style:font-name-complex="Arial"/>
    </style:style>
    <style:style style:name="P158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159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59_1" style:family="text">
      <style:text-properties fo:color="#000000" style:font-name-asian="Arial" style:font-name-complex="Arial"/>
    </style:style>
    <style:style style:name="T159_2" style:family="text">
      <style:text-properties fo:color="#000000" style:font-name-asian="Arial" style:font-name-complex="Arial"/>
    </style:style>
    <style:style style:name="T159_3" style:family="text">
      <style:text-properties fo:color="#000000" style:font-name-asian="Arial" style:font-name-complex="Arial"/>
    </style:style>
    <style:style style:name="T159_4" style:family="text">
      <style:text-properties fo:color="#000000" style:font-name-asian="Arial" style:font-name-complex="Arial"/>
    </style:style>
    <style:style style:name="T159_5" style:family="text">
      <style:text-properties fo:color="#000000" style:font-name-asian="Arial" style:font-name-complex="Arial"/>
    </style:style>
    <style:style style:name="T159_6" style:family="text">
      <style:text-properties fo:color="#000000" style:font-name-asian="Arial" style:font-name-complex="Arial"/>
    </style:style>
    <style:style style:name="P160" style:family="paragraph" style:parent-style-name="Normal">
      <style:paragraph-properties fo:text-align="justify"/>
      <style:text-properties fo:color="#000000" style:font-name-asian="Arial" style:font-name-complex="Arial" fo:language="en" fo:country="US"/>
    </style:style>
    <style:style style:name="P161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61_1" style:family="text">
      <style:text-properties fo:color="#000000" style:font-name-asian="Arial" style:font-name-complex="Arial" fo:language="en" fo:country="US"/>
    </style:style>
    <style:style style:name="T161_2" style:family="text">
      <style:text-properties fo:color="#000000" style:font-name-asian="Arial" style:font-name-complex="Arial" fo:language="en" fo:country="US"/>
    </style:style>
    <style:style style:name="T161_3" style:family="text">
      <style:text-properties fo:color="#000000" style:font-name-asian="Arial" style:font-name-complex="Arial" fo:language="en" fo:country="US"/>
    </style:style>
    <style:style style:name="T161_4" style:family="text">
      <style:text-properties fo:color="#000000" style:font-name-asian="Arial" style:font-name-complex="Arial" fo:language="en" fo:country="US"/>
    </style:style>
    <style:style style:name="T161_5" style:family="text">
      <style:text-properties fo:color="#000000" style:font-name-asian="Arial" style:font-name-complex="Arial" fo:language="en" fo:country="US"/>
    </style:style>
    <style:style style:name="T161_6" style:family="text">
      <style:text-properties fo:color="#000000" style:font-name-asian="Arial" style:font-name-complex="Arial" fo:language="en" fo:country="US"/>
    </style:style>
    <style:style style:name="T161_7" style:family="text">
      <style:text-properties fo:color="#000000" style:font-name-asian="Arial" style:font-name-complex="Arial" fo:language="en" fo:country="US"/>
    </style:style>
    <style:style style:name="P162" style:family="paragraph" style:parent-style-name="Normal">
      <style:paragraph-properties fo:text-align="justify"/>
      <style:text-properties fo:color="#000000" style:font-name-asian="Arial" style:font-name-complex="Arial" fo:language="en" fo:country="US"/>
    </style:style>
    <style:style style:name="P163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63_1" style:family="text">
      <style:text-properties fo:color="#000000" style:font-name-asian="Arial" style:font-name-complex="Arial"/>
    </style:style>
    <style:style style:name="T163_2" style:family="text">
      <style:text-properties fo:color="#000000" style:font-name-asian="Arial" style:font-name-complex="Arial"/>
    </style:style>
    <style:style style:name="T163_3" style:family="text">
      <style:text-properties fo:color="#000000" style:font-name-asian="Arial" style:font-name-complex="Arial"/>
    </style:style>
    <style:style style:name="T163_4" style:family="text">
      <style:text-properties fo:color="#000000" style:font-name-asian="Arial" style:font-name-complex="Arial"/>
    </style:style>
    <style:style style:name="T163_5" style:family="text">
      <style:text-properties fo:color="#000000" style:font-name-asian="Arial" style:font-name-complex="Arial"/>
    </style:style>
    <style:style style:name="T163_6" style:family="text">
      <style:text-properties fo:color="#000000" style:font-name-asian="Arial" style:font-name-complex="Arial"/>
    </style:style>
    <style:style style:name="T163_7" style:family="text">
      <style:text-properties fo:color="#000000" style:font-name-asian="Arial" style:font-name-complex="Arial"/>
    </style:style>
    <style:style style:name="T163_8" style:family="text">
      <style:text-properties fo:color="#000000" style:font-name-asian="Arial" style:font-name-complex="Arial"/>
    </style:style>
    <style:style style:name="T163_9" style:family="text">
      <style:text-properties fo:color="#000000" style:font-name-asian="Arial" style:font-name-complex="Arial"/>
    </style:style>
    <style:style style:name="T163_10" style:family="text">
      <style:text-properties fo:color="#000000" style:font-name-asian="Arial" style:font-name-complex="Arial"/>
    </style:style>
    <style:style style:name="T163_11" style:family="text">
      <style:text-properties fo:color="#000000" style:font-name-asian="Arial" style:font-name-complex="Arial"/>
    </style:style>
    <style:style style:name="P164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165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65_1" style:family="text">
      <style:text-properties fo:color="#000000" style:font-name-asian="Arial" style:font-name-complex="Arial"/>
    </style:style>
    <style:style style:name="T165_2" style:family="text">
      <style:text-properties fo:color="#000000" style:font-name-asian="Arial" style:font-name-complex="Arial"/>
    </style:style>
    <style:style style:name="T165_3" style:family="text">
      <style:text-properties fo:color="#000000" style:font-name-asian="Arial" style:font-name-complex="Arial"/>
    </style:style>
    <style:style style:name="T165_4" style:family="text">
      <style:text-properties fo:color="#000000" style:font-name-asian="Arial" style:font-name-complex="Arial"/>
    </style:style>
    <style:style style:name="T165_5" style:family="text">
      <style:text-properties fo:color="#000000" style:font-name-asian="Arial" style:font-name-complex="Arial"/>
    </style:style>
    <style:style style:name="T165_6" style:family="text">
      <style:text-properties fo:color="#000000" style:font-name-asian="Arial" style:font-name-complex="Arial"/>
    </style:style>
    <style:style style:name="T165_7" style:family="text">
      <style:text-properties fo:color="#000000" style:font-name-asian="Arial" style:font-name-complex="Arial"/>
    </style:style>
    <style:style style:name="P166" style:family="paragraph" style:parent-style-name="List_20_Paragraph">
      <style:paragraph-properties fo:text-align="justify" fo:margin-left="0.637cm"/>
      <style:text-properties fo:color="#000000" style:font-name-asian="Arial" style:font-name-complex="Arial"/>
    </style:style>
    <style:style style:name="P167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67_1" style:family="text">
      <style:text-properties fo:color="#000000" style:font-name-asian="Arial" style:font-name-complex="Arial"/>
    </style:style>
    <style:style style:name="T167_2" style:family="text">
      <style:text-properties fo:color="#000000" style:font-name-asian="Arial" style:font-name-complex="Arial"/>
    </style:style>
    <style:style style:name="T167_3" style:family="text">
      <style:text-properties fo:color="#000000" style:font-name-asian="Arial" style:font-name-complex="Arial"/>
    </style:style>
    <style:style style:name="T167_4" style:family="text">
      <style:text-properties fo:color="#000000" style:font-name-asian="Arial" style:font-name-complex="Arial"/>
    </style:style>
    <style:style style:name="T167_5" style:family="text">
      <style:text-properties fo:color="#000000" style:font-name-asian="Arial" style:font-name-complex="Arial"/>
    </style:style>
    <style:style style:name="T167_6" style:family="text">
      <style:text-properties fo:color="#000000" style:font-name-asian="Arial" style:font-name-complex="Arial"/>
    </style:style>
    <style:style style:name="T167_7" style:family="text">
      <style:text-properties fo:color="#000000" style:font-name-asian="Arial" style:font-name-complex="Arial"/>
    </style:style>
    <style:style style:name="T167_8" style:family="text">
      <style:text-properties fo:color="#000000" style:font-name-asian="Arial" style:font-name-complex="Arial"/>
    </style:style>
    <style:style style:name="T167_9" style:family="text">
      <style:text-properties fo:color="#000000" style:font-name-asian="Arial" style:font-name-complex="Arial"/>
    </style:style>
    <style:style style:name="T167_10" style:family="text">
      <style:text-properties fo:color="#000000" style:font-name-asian="Arial" style:font-name-complex="Arial"/>
    </style:style>
    <style:style style:name="T167_11" style:family="text">
      <style:text-properties fo:color="#000000" style:font-name-asian="Arial" style:font-name-complex="Arial"/>
    </style:style>
    <style:style style:name="T167_12" style:family="text">
      <style:text-properties fo:color="#000000" style:font-name-asian="Arial" style:font-name-complex="Arial"/>
    </style:style>
    <style:style style:name="T167_13" style:family="text">
      <style:text-properties fo:color="#000000" style:font-name-asian="Arial" style:font-name-complex="Arial"/>
    </style:style>
    <style:style style:name="P168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169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169_1" style:family="text">
      <style:text-properties fo:color="#000000" style:font-name-asian="Arial" style:font-name-complex="Arial" fo:language="en" fo:country="US"/>
    </style:style>
    <style:style style:name="T169_2" style:family="text">
      <style:text-properties fo:color="#000000" style:font-name-asian="Arial" style:font-name-complex="Arial" fo:language="en" fo:country="US"/>
    </style:style>
    <style:style style:name="T169_3" style:family="text">
      <style:text-properties fo:color="#000000" style:font-name-asian="Arial" style:font-name-complex="Arial" fo:language="en" fo:country="US"/>
    </style:style>
    <style:style style:name="T169_4" style:family="text">
      <style:text-properties fo:color="#000000" style:font-name-asian="Arial" style:font-name-complex="Arial" fo:language="en" fo:country="US"/>
    </style:style>
    <style:style style:name="T169_5" style:family="text">
      <style:text-properties fo:color="#000000" style:font-name-asian="Arial" style:font-name-complex="Arial" fo:language="en" fo:country="US"/>
    </style:style>
    <style:style style:name="T169_6" style:family="text">
      <style:text-properties fo:color="#000000" style:font-name-asian="Arial" style:font-name-complex="Arial" fo:language="en" fo:country="US"/>
    </style:style>
    <style:style style:name="T169_7" style:family="text">
      <style:text-properties fo:color="#000000" style:font-name-asian="Arial" style:font-name-complex="Arial" fo:language="en" fo:country="US"/>
    </style:style>
    <style:style style:name="T169_8" style:family="text">
      <style:text-properties fo:color="#000000" style:font-name-asian="Arial" style:font-name-complex="Arial" fo:language="en" fo:country="US"/>
    </style:style>
    <style:style style:name="T169_9" style:family="text">
      <style:text-properties fo:color="#000000" style:font-name-asian="Arial" style:font-name-complex="Arial" fo:language="en" fo:country="US"/>
    </style:style>
    <style:style style:name="T169_10" style:family="text">
      <style:text-properties fo:color="#000000" style:font-name-asian="Arial" style:font-name-complex="Arial" fo:language="en" fo:country="US"/>
    </style:style>
    <style:style style:name="T169_11" style:family="text">
      <style:text-properties fo:color="#000000" style:font-name-asian="Arial" style:font-name-complex="Arial" fo:language="en" fo:country="US"/>
    </style:style>
    <style:style style:name="T169_12" style:family="text">
      <style:text-properties fo:color="#000000" style:font-name-asian="Arial" style:font-name-complex="Arial" fo:language="en" fo:country="US"/>
    </style:style>
    <style:style style:name="T169_13" style:family="text">
      <style:text-properties fo:color="#000000" style:font-name-asian="Arial" style:font-name-complex="Arial" fo:language="en" fo:country="US"/>
    </style:style>
    <style:style style:name="T169_14" style:family="text">
      <style:text-properties fo:color="#000000" style:font-name-asian="Arial" style:font-name-complex="Arial" fo:language="en" fo:country="US"/>
    </style:style>
    <style:style style:name="T169_15" style:family="text">
      <style:text-properties fo:color="#000000" style:font-name-asian="Arial" style:font-name-complex="Arial" fo:language="en" fo:country="US"/>
    </style:style>
    <style:style style:name="T169_16" style:family="text">
      <style:text-properties fo:color="#000000" style:font-name-asian="Arial" style:font-name-complex="Arial" fo:language="en" fo:country="US"/>
    </style:style>
    <style:style style:name="T169_17" style:family="text">
      <style:text-properties fo:color="#000000" style:font-name-asian="Arial" style:font-name-complex="Arial" fo:language="en" fo:country="US"/>
    </style:style>
    <style:style style:name="T169_18" style:family="text">
      <style:text-properties fo:color="#000000" style:font-name-asian="Arial" style:font-name-complex="Arial" fo:language="en" fo:country="US"/>
    </style:style>
    <style:style style:name="T169_19" style:family="text">
      <style:text-properties fo:color="#000000" style:font-name-asian="Arial" style:font-name-complex="Arial" fo:language="en" fo:country="US"/>
    </style:style>
    <style:style style:name="T169_20" style:family="text">
      <style:text-properties fo:color="#000000" style:font-name-asian="Arial" style:font-name-complex="Arial" fo:language="en" fo:country="US"/>
    </style:style>
    <style:style style:name="T169_21" style:family="text">
      <style:text-properties fo:color="#000000" style:font-name-asian="Arial" style:font-name-complex="Arial" fo:language="en" fo:country="US"/>
    </style:style>
    <style:style style:name="T169_22" style:family="text">
      <style:text-properties fo:color="#000000" style:font-name-asian="Arial" style:font-name-complex="Arial" fo:language="en" fo:country="US"/>
    </style:style>
    <style:style style:name="T169_23" style:family="text">
      <style:text-properties fo:color="#000000" style:font-name-asian="Arial" style:font-name-complex="Arial" fo:language="en" fo:country="US"/>
    </style:style>
    <style:style style:name="T169_24" style:family="text">
      <style:text-properties fo:color="#000000" style:font-name-asian="Arial" style:font-name-complex="Arial" fo:language="en" fo:country="US"/>
    </style:style>
    <style:style style:name="T169_25" style:family="text">
      <style:text-properties fo:color="#000000" style:font-name-asian="Arial" style:font-name-complex="Arial" fo:language="en" fo:country="US"/>
    </style:style>
    <style:style style:name="T169_26" style:family="text">
      <style:text-properties fo:color="#000000" style:font-name-asian="Arial" style:font-name-complex="Arial" fo:language="en" fo:country="US"/>
    </style:style>
    <style:style style:name="T169_27" style:family="text">
      <style:text-properties fo:color="#000000" style:font-name-asian="Arial" style:font-name-complex="Arial" fo:language="en" fo:country="US"/>
    </style:style>
    <style:style style:name="T169_28" style:family="text">
      <style:text-properties fo:color="#000000" style:font-name-asian="Arial" style:font-name-complex="Arial" fo:language="en" fo:country="US"/>
    </style:style>
    <style:style style:name="T169_29" style:family="text">
      <style:text-properties fo:color="#000000" style:font-name-asian="Arial" style:font-name-complex="Arial" fo:language="en" fo:country="US"/>
    </style:style>
    <style:style style:name="T169_30" style:family="text">
      <style:text-properties fo:color="#000000" style:font-name-asian="Arial" style:font-name-complex="Arial" fo:language="en" fo:country="US"/>
    </style:style>
    <style:style style:name="T169_31" style:family="text">
      <style:text-properties fo:color="#000000" style:font-name-asian="Arial" style:font-name-complex="Arial" fo:language="en" fo:country="US"/>
    </style:style>
    <style:style style:name="P170" style:family="paragraph" style:parent-style-name="List_20_Paragraph">
      <style:paragraph-properties fo:text-align="justify" fo:margin-left="1.907cm"/>
      <style:text-properties fo:color="#000000" style:font-name-asian="Arial" style:font-name-complex="Arial"/>
    </style:style>
    <style:style style:name="P171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71_1" style:family="text">
      <style:text-properties fo:color="#000000" style:font-name-asian="Arial" style:font-name-complex="Arial" fo:language="en" fo:country="US"/>
    </style:style>
    <style:style style:name="T171_2" style:family="text">
      <style:text-properties fo:color="#000000" style:font-name-asian="Arial" style:font-name-complex="Arial" fo:language="en" fo:country="US"/>
    </style:style>
    <style:style style:name="T171_3" style:family="text">
      <style:text-properties fo:color="#000000" style:font-name-asian="Arial" style:font-name-complex="Arial" fo:language="en" fo:country="US"/>
    </style:style>
    <style:style style:name="T171_4" style:family="text">
      <style:text-properties fo:color="#000000" style:font-name-asian="Arial" style:font-name-complex="Arial" fo:language="en" fo:country="US"/>
    </style:style>
    <style:style style:name="T171_5" style:family="text">
      <style:text-properties fo:color="#000000" style:font-name-asian="Arial" style:font-name-complex="Arial" fo:language="en" fo:country="US"/>
    </style:style>
    <style:style style:name="T171_6" style:family="text">
      <style:text-properties fo:color="#000000" style:font-name-asian="Arial" style:font-name-complex="Arial" fo:language="en" fo:country="US"/>
    </style:style>
    <style:style style:name="T171_7" style:family="text">
      <style:text-properties fo:color="#000000" style:font-name-asian="Arial" style:font-name-complex="Arial" fo:language="en" fo:country="US"/>
    </style:style>
    <style:style style:name="T171_8" style:family="text">
      <style:text-properties fo:color="#000000" style:font-name-asian="Arial" style:font-name-complex="Arial" fo:language="en" fo:country="US"/>
    </style:style>
    <style:style style:name="T171_9" style:family="text">
      <style:text-properties fo:color="#000000" style:font-name-asian="Arial" style:font-name-complex="Arial" fo:language="en" fo:country="US"/>
    </style:style>
    <style:style style:name="T171_10" style:family="text">
      <style:text-properties fo:color="#000000" style:font-name-asian="Arial" style:font-name-complex="Arial" fo:language="en" fo:country="US"/>
    </style:style>
    <style:style style:name="T171_11" style:family="text">
      <style:text-properties fo:color="#000000" style:font-name-asian="Arial" style:font-name-complex="Arial" fo:language="en" fo:country="US"/>
    </style:style>
    <style:style style:name="P172" style:family="paragraph" style:parent-style-name="Normal">
      <style:paragraph-properties fo:text-align="justify"/>
      <style:text-properties style:font-name-asian="Arial" style:font-name-complex="Arial"/>
    </style:style>
    <style:style style:name="P173" style:family="paragraph" style:parent-style-name="Normal">
      <style:paragraph-properties fo:text-align="justify" fo:line-height="116%" fo:margin-bottom="0.282cm"/>
    </style:style>
    <style:style style:name="T173_1" style:family="text">
      <style:text-properties fo:color="#000000" style:font-name-asian="Arial" style:font-name-complex="Arial" fo:font-weight="bold" style:font-weight-asian="bold" style:font-weight-complex="bold" style:text-underline-style="solid" style:text-underline-color="font-color"/>
    </style:style>
    <style:style style:name="P174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74_1" style:family="text">
      <style:text-properties fo:color="#000000" style:font-name-asian="Arial" style:font-name-complex="Arial" fo:language="en" fo:country="US"/>
    </style:style>
    <style:style style:name="T174_2" style:family="text">
      <style:text-properties fo:color="#000000" style:font-name-asian="Arial" style:font-name-complex="Arial" fo:language="en" fo:country="US"/>
    </style:style>
    <style:style style:name="T174_3" style:family="text">
      <style:text-properties fo:color="#000000" style:font-name-asian="Arial" style:font-name-complex="Arial" fo:language="en" fo:country="US"/>
    </style:style>
    <style:style style:name="T174_4" style:family="text">
      <style:text-properties fo:color="#000000" style:font-name-asian="Arial" style:font-name-complex="Arial" fo:language="en" fo:country="US"/>
    </style:style>
    <style:style style:name="T174_5" style:family="text">
      <style:text-properties fo:color="#000000" style:font-name-asian="Arial" style:font-name-complex="Arial" fo:language="en" fo:country="US"/>
    </style:style>
    <style:style style:name="T174_6" style:family="text">
      <style:text-properties fo:color="#000000" style:font-name-asian="Arial" style:font-name-complex="Arial" fo:language="en" fo:country="US"/>
    </style:style>
    <style:style style:name="T174_7" style:family="text">
      <style:text-properties fo:color="#000000" style:font-name-asian="Arial" style:font-name-complex="Arial" fo:language="en" fo:country="US"/>
    </style:style>
    <style:style style:name="T174_8" style:family="text">
      <style:text-properties fo:color="#000000" style:font-name-asian="Arial" style:font-name-complex="Arial" fo:language="en" fo:country="US"/>
    </style:style>
    <style:style style:name="T174_9" style:family="text">
      <style:text-properties fo:color="#000000" style:font-name-asian="Arial" style:font-name-complex="Arial" fo:language="en" fo:country="US"/>
    </style:style>
    <style:style style:name="T174_10" style:family="text">
      <style:text-properties fo:color="#000000" style:font-name-asian="Arial" style:font-name-complex="Arial" fo:language="en" fo:country="US"/>
    </style:style>
    <style:style style:name="P175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75_1" style:family="text">
      <style:text-properties fo:color="#000000" style:font-name-asian="Arial" style:font-name-complex="Arial" fo:language="en" fo:country="US"/>
    </style:style>
    <style:style style:name="T175_2" style:family="text">
      <style:text-properties fo:color="#000000" style:font-name-asian="Arial" style:font-name-complex="Arial" fo:language="en" fo:country="US"/>
    </style:style>
    <style:style style:name="T175_3" style:family="text">
      <style:text-properties fo:color="#000000" style:font-name-asian="Arial" style:font-name-complex="Arial" fo:language="en" fo:country="US"/>
    </style:style>
    <style:style style:name="T175_4" style:family="text">
      <style:text-properties fo:color="#000000" style:font-name-asian="Arial" style:font-name-complex="Arial" fo:language="en" fo:country="US"/>
    </style:style>
    <style:style style:name="T175_5" style:family="text">
      <style:text-properties fo:color="#000000" style:font-name-asian="Arial" style:font-name-complex="Arial" fo:language="en" fo:country="US"/>
    </style:style>
    <style:style style:name="T175_6" style:family="text">
      <style:text-properties fo:color="#000000" style:font-name-asian="Arial" style:font-name-complex="Arial" fo:language="en" fo:country="US"/>
    </style:style>
    <style:style style:name="T175_7" style:family="text">
      <style:text-properties fo:color="#000000" style:font-name-asian="Arial" style:font-name-complex="Arial" fo:language="en" fo:country="US"/>
    </style:style>
    <style:style style:name="T175_8" style:family="text">
      <style:text-properties fo:color="#000000" style:font-name-asian="Arial" style:font-name-complex="Arial" fo:language="en" fo:country="US"/>
    </style:style>
    <style:style style:name="T175_9" style:family="text">
      <style:text-properties fo:color="#000000" style:font-name-asian="Arial" style:font-name-complex="Arial" fo:language="en" fo:country="US"/>
    </style:style>
    <style:style style:name="P176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76_1" style:family="text">
      <style:text-properties fo:color="#000000" style:font-name-asian="Arial" style:font-name-complex="Arial" fo:language="en" fo:country="US"/>
    </style:style>
    <style:style style:name="T176_2" style:family="text">
      <style:text-properties fo:color="#000000" style:font-name-asian="Arial" style:font-name-complex="Arial" fo:language="en" fo:country="US"/>
    </style:style>
    <style:style style:name="P177" style:family="paragraph" style:parent-style-name="List_20_Paragraph">
      <style:paragraph-properties fo:text-align="justify"/>
    </style:style>
    <style:style style:name="T177_1" style:family="text">
      <style:text-properties fo:color="#000000" style:font-name-asian="Arial" style:font-name-complex="Arial" fo:language="en" fo:country="US"/>
    </style:style>
    <style:style style:name="T177_2" style:family="text">
      <style:text-properties fo:color="#000000" style:font-name-asian="Arial" style:font-name-complex="Arial" fo:language="en" fo:country="US"/>
    </style:style>
    <style:style style:name="T177_3" style:family="text">
      <style:text-properties fo:color="#000000" style:font-name-asian="Arial" style:font-name-complex="Arial" fo:language="en" fo:country="US"/>
    </style:style>
    <style:style style:name="T177_4" style:family="text">
      <style:text-properties fo:color="#000000" style:font-name-asian="Arial" style:font-name-complex="Arial" fo:language="en" fo:country="US"/>
    </style:style>
    <style:style style:name="T177_5" style:family="text">
      <style:text-properties fo:color="#000000" style:font-name-asian="Arial" style:font-name-complex="Arial" fo:language="en" fo:country="US"/>
    </style:style>
    <style:style style:name="T177_6" style:family="text">
      <style:text-properties fo:color="#000000" style:font-name-asian="Arial" style:font-name-complex="Arial" fo:language="en" fo:country="US"/>
    </style:style>
    <style:style style:name="T177_7" style:family="text">
      <style:text-properties fo:color="#000000" style:font-name-asian="Arial" style:font-name-complex="Arial" fo:language="en" fo:country="US"/>
    </style:style>
    <style:style style:name="T177_8" style:family="text">
      <style:text-properties fo:color="#000000" style:font-name-asian="Arial" style:font-name-complex="Arial" fo:language="en" fo:country="US"/>
    </style:style>
    <style:style style:name="T177_9" style:family="text" style:parent-style-name="List_20_Paragraph">
      <style:text-properties fo:color="#000000" style:font-name-asian="Arial" style:font-name-complex="Arial" fo:language="en" fo:country="US"/>
    </style:style>
    <style:style style:name="P178" style:family="paragraph" style:parent-style-name="Footnote_20_text"/>
    <style:style style:name="T178_1" style:family="text"/>
    <style:style style:name="T178_2" style:family="text"/>
    <style:style style:name="T178_3" style:family="text" style:parent-style-name="Internet_20_link"/>
    <style:style style:name="T178_4" style:family="text">
      <style:text-properties fo:color="#000000" style:font-name-asian="Arial" style:font-name-complex="Arial" fo:language="en" fo:country="US"/>
    </style:style>
    <style:style style:name="T178_5" style:family="text">
      <style:text-properties fo:color="#000000" style:font-name-asian="Arial" style:font-name-complex="Arial" fo:language="en" fo:country="US"/>
    </style:style>
    <style:style style:name="T178_6" style:family="text">
      <style:text-properties fo:color="#000000" style:font-name-asian="Arial" style:font-name-complex="Arial" fo:language="en" fo:country="US"/>
    </style:style>
    <style:style style:name="T178_7" style:family="text">
      <style:text-properties fo:color="#000000" style:font-name-asian="Arial" style:font-name-complex="Arial" fo:language="en" fo:country="US"/>
    </style:style>
    <style:style style:name="T178_8" style:family="text">
      <style:text-properties fo:color="#000000" style:font-name-asian="Arial" style:font-name-complex="Arial" fo:language="en" fo:country="US"/>
    </style:style>
    <style:style style:name="T178_9" style:family="text">
      <style:text-properties fo:color="#000000" style:font-name-asian="Arial" style:font-name-complex="Arial" fo:language="en" fo:country="US"/>
    </style:style>
    <style:style style:name="T178_10" style:family="text">
      <style:text-properties fo:color="#000000" style:font-name-asian="Arial" style:font-name-complex="Arial" fo:language="en" fo:country="US"/>
    </style:style>
    <style:style style:name="T178_11" style:family="text">
      <style:text-properties fo:color="#000000" style:font-name-asian="Arial" style:font-name-complex="Arial" fo:language="en" fo:country="US"/>
    </style:style>
    <style:style style:name="T178_12" style:family="text">
      <style:text-properties fo:color="#000000" style:font-name-asian="Arial" style:font-name-complex="Arial" fo:language="en" fo:country="US"/>
    </style:style>
    <style:style style:name="T178_13" style:family="text">
      <style:text-properties fo:color="#000000" style:font-name-asian="Arial" style:font-name-complex="Arial" fo:language="en" fo:country="US"/>
    </style:style>
    <style:style style:name="T178_14" style:family="text">
      <style:text-properties fo:color="#000000" style:font-name-asian="Arial" style:font-name-complex="Arial" fo:language="en" fo:country="US"/>
    </style:style>
    <style:style style:name="T178_15" style:family="text">
      <style:text-properties fo:color="#000000" style:font-name-asian="Arial" style:font-name-complex="Arial" fo:language="en" fo:country="US"/>
    </style:style>
    <style:style style:name="T178_16" style:family="text">
      <style:text-properties fo:color="#000000" style:font-name-asian="Arial" style:font-name-complex="Arial" fo:language="en" fo:country="US"/>
    </style:style>
    <style:style style:name="T178_17" style:family="text">
      <style:text-properties fo:color="#000000" style:font-name-asian="Arial" style:font-name-complex="Arial" fo:language="en" fo:country="US"/>
    </style:style>
    <style:style style:name="P179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180" style:family="paragraph" style:parent-style-name="List_20_Paragraph">
      <style:paragraph-properties fo:text-align="justify"/>
    </style:style>
    <style:style style:name="T180_1" style:family="text">
      <style:text-properties fo:color="#000000" style:font-name-asian="Arial" style:font-name-complex="Arial" fo:language="en" fo:country="US"/>
    </style:style>
    <style:style style:name="T180_2" style:family="text">
      <style:text-properties fo:color="#000000" style:font-name-asian="Arial" style:font-name-complex="Arial" fo:language="en" fo:country="US"/>
    </style:style>
    <style:style style:name="T180_3" style:family="text">
      <style:text-properties fo:color="#000000" style:font-name-asian="Arial" style:font-name-complex="Arial" fo:language="en" fo:country="US"/>
    </style:style>
    <style:style style:name="T180_4" style:family="text">
      <style:text-properties fo:color="#000000" style:font-name-asian="Arial" style:font-name-complex="Arial" fo:language="en" fo:country="US"/>
    </style:style>
    <style:style style:name="T180_5" style:family="text">
      <style:text-properties fo:color="#000000" style:font-name-asian="Arial" style:font-name-complex="Arial" fo:language="en" fo:country="US"/>
    </style:style>
    <style:style style:name="T180_6" style:family="text">
      <style:text-properties fo:color="#000000" style:font-name-asian="Arial" style:font-name-complex="Arial" fo:language="en" fo:country="US"/>
    </style:style>
    <style:style style:name="T180_7" style:family="text">
      <style:text-properties fo:color="#000000" style:font-name-asian="Arial" style:font-name-complex="Arial" fo:language="en" fo:country="US"/>
    </style:style>
    <style:style style:name="T180_8" style:family="text">
      <style:text-properties fo:color="#000000" style:font-name-asian="Arial" style:font-name-complex="Arial" fo:language="en" fo:country="US"/>
    </style:style>
    <style:style style:name="T180_9" style:family="text">
      <style:text-properties fo:color="#000000" style:font-name-asian="Arial" style:font-name-complex="Arial" fo:language="en" fo:country="US"/>
    </style:style>
    <style:style style:name="T180_10" style:family="text">
      <style:text-properties fo:color="#000000" style:font-name-asian="Arial" style:font-name-complex="Arial" fo:language="en" fo:country="US"/>
    </style:style>
    <style:style style:name="T180_11" style:family="text">
      <style:text-properties fo:color="#000000" style:font-name-asian="Arial" style:font-name-complex="Arial" fo:language="en" fo:country="US"/>
    </style:style>
    <style:style style:name="T180_12" style:family="text">
      <style:text-properties fo:color="#000000" style:font-name-asian="Arial" style:font-name-complex="Arial" fo:language="en" fo:country="US"/>
    </style:style>
    <style:style style:name="T180_13" style:family="text">
      <style:text-properties fo:color="#000000" style:font-name-asian="Arial" style:font-name-complex="Arial" fo:language="en" fo:country="US"/>
    </style:style>
    <style:style style:name="T180_14" style:family="text">
      <style:text-properties fo:color="#000000" style:font-name-asian="Arial" style:font-name-complex="Arial" fo:language="en" fo:country="US"/>
    </style:style>
    <style:style style:name="T180_15" style:family="text" style:parent-style-name="List_20_Paragraph">
      <style:text-properties fo:color="#000000" style:font-name-asian="Arial" style:font-name-complex="Arial" fo:language="en" fo:country="US"/>
    </style:style>
    <style:style style:name="P181" style:family="paragraph" style:parent-style-name="Footnote_20_text"/>
    <style:style style:name="T181_1" style:family="text"/>
    <style:style style:name="T181_2" style:family="text"/>
    <style:style style:name="T181_3" style:family="text" style:parent-style-name="Internet_20_link"/>
    <style:style style:name="T181_4" style:family="text" style:parent-style-name="Internet_20_link"/>
    <style:style style:name="T181_5" style:family="text">
      <style:text-properties style:font-name-asian="Arial" style:font-name-complex="Arial"/>
    </style:style>
    <style:style style:name="P182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183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83_1" style:family="text">
      <style:text-properties fo:color="#000000" style:font-name-asian="Arial" style:font-name-complex="Arial" fo:language="en" fo:country="US"/>
    </style:style>
    <style:style style:name="T183_2" style:family="text">
      <style:text-properties fo:color="#000000" style:font-name-asian="Arial" style:font-name-complex="Arial" fo:language="en" fo:country="US"/>
    </style:style>
    <style:style style:name="T183_3" style:family="text">
      <style:text-properties fo:color="#000000" style:font-name-asian="Arial" style:font-name-complex="Arial" fo:language="en" fo:country="US"/>
    </style:style>
    <style:style style:name="T183_4" style:family="text">
      <style:text-properties fo:color="#000000" style:font-name-asian="Arial" style:font-name-complex="Arial" fo:language="en" fo:country="US"/>
    </style:style>
    <style:style style:name="T183_5" style:family="text">
      <style:text-properties fo:color="#000000" style:font-name-asian="Arial" style:font-name-complex="Arial" fo:language="en" fo:country="US"/>
    </style:style>
    <style:style style:name="T183_6" style:family="text">
      <style:text-properties fo:color="#000000" style:font-name-asian="Arial" style:font-name-complex="Arial" fo:language="en" fo:country="US"/>
    </style:style>
    <style:style style:name="T183_7" style:family="text">
      <style:text-properties fo:color="#000000" style:font-name-asian="Arial" style:font-name-complex="Arial" fo:language="en" fo:country="US"/>
    </style:style>
    <style:style style:name="T183_8" style:family="text">
      <style:text-properties fo:color="#000000" style:font-name-asian="Arial" style:font-name-complex="Arial" fo:language="en" fo:country="US"/>
    </style:style>
    <style:style style:name="T183_9" style:family="text">
      <style:text-properties fo:color="#000000" style:font-name-asian="Arial" style:font-name-complex="Arial" fo:language="en" fo:country="US"/>
    </style:style>
    <style:style style:name="T183_10" style:family="text">
      <style:text-properties fo:color="#000000" style:font-name-asian="Arial" style:font-name-complex="Arial" fo:language="en" fo:country="US"/>
    </style:style>
    <style:style style:name="T183_11" style:family="text">
      <style:text-properties fo:color="#000000" style:font-name-asian="Arial" style:font-name-complex="Arial" fo:language="en" fo:country="US"/>
    </style:style>
    <style:style style:name="T183_12" style:family="text">
      <style:text-properties fo:color="#000000" style:font-name-asian="Arial" style:font-name-complex="Arial" fo:language="en" fo:country="US"/>
    </style:style>
    <style:style style:name="T183_13" style:family="text">
      <style:text-properties fo:color="#000000" style:font-name-asian="Arial" style:font-name-complex="Arial" fo:language="en" fo:country="US"/>
    </style:style>
    <style:style style:name="T183_14" style:family="text">
      <style:text-properties fo:color="#000000" style:font-name-asian="Arial" style:font-name-complex="Arial" fo:language="en" fo:country="US"/>
    </style:style>
    <style:style style:name="T183_15" style:family="text">
      <style:text-properties fo:color="#000000" style:font-name-asian="Arial" style:font-name-complex="Arial" fo:language="en" fo:country="US"/>
    </style:style>
    <style:style style:name="T183_16" style:family="text">
      <style:text-properties fo:color="#000000" style:font-name-asian="Arial" style:font-name-complex="Arial" fo:language="en" fo:country="US"/>
    </style:style>
    <style:style style:name="T183_17" style:family="text">
      <style:text-properties fo:color="#000000" style:font-name-asian="Arial" style:font-name-complex="Arial" fo:language="en" fo:country="US"/>
    </style:style>
    <style:style style:name="T183_18" style:family="text">
      <style:text-properties fo:color="#000000" style:font-name-asian="Arial" style:font-name-complex="Arial" fo:language="en" fo:country="US"/>
    </style:style>
    <style:style style:name="T183_19" style:family="text">
      <style:text-properties fo:color="#000000" style:font-name-asian="Arial" style:font-name-complex="Arial" fo:language="en" fo:country="US"/>
    </style:style>
    <style:style style:name="P184" style:family="paragraph" style:parent-style-name="List_20_Paragraph">
      <style:paragraph-properties fo:text-align="justify" fo:line-height="116%" fo:margin-bottom="0.282cm" fo:margin-left="0.635cm"/>
      <style:text-properties fo:color="#000000" style:font-name-asian="Arial" style:font-name-complex="Arial"/>
    </style:style>
    <style:style style:name="P185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85_1" style:family="text">
      <style:text-properties fo:color="#000000" style:font-name-asian="Arial" style:font-name-complex="Arial" fo:language="en" fo:country="US"/>
    </style:style>
    <style:style style:name="T185_2" style:family="text">
      <style:text-properties fo:color="#000000" style:font-name-asian="Arial" style:font-name-complex="Arial" fo:language="en" fo:country="US"/>
    </style:style>
    <style:style style:name="T185_3" style:family="text">
      <style:text-properties fo:color="#000000" style:font-name-asian="Arial" style:font-name-complex="Arial" fo:language="en" fo:country="US"/>
    </style:style>
    <style:style style:name="T185_4" style:family="text">
      <style:text-properties fo:color="#000000" style:font-name-asian="Arial" style:font-name-complex="Arial" fo:language="en" fo:country="US"/>
    </style:style>
    <style:style style:name="T185_5" style:family="text">
      <style:text-properties fo:color="#000000" style:font-name-asian="Arial" style:font-name-complex="Arial" fo:language="en" fo:country="US"/>
    </style:style>
    <style:style style:name="T185_6" style:family="text">
      <style:text-properties fo:color="#000000" style:font-name-asian="Arial" style:font-name-complex="Arial" fo:language="en" fo:country="US"/>
    </style:style>
    <style:style style:name="T185_7" style:family="text">
      <style:text-properties fo:color="#000000" style:font-name-asian="Arial" style:font-name-complex="Arial" fo:language="en" fo:country="US"/>
    </style:style>
    <style:style style:name="T185_8" style:family="text">
      <style:text-properties fo:color="#000000" style:font-name-asian="Arial" style:font-name-complex="Arial" fo:language="en" fo:country="US"/>
    </style:style>
    <style:style style:name="T185_9" style:family="text">
      <style:text-properties fo:color="#000000" style:font-name-asian="Arial" style:font-name-complex="Arial" fo:language="en" fo:country="US"/>
    </style:style>
    <style:style style:name="P186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187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87_1" style:family="text">
      <style:text-properties fo:color="#000000" style:font-name-asian="Arial" style:font-name-complex="Arial" fo:language="en" fo:country="US"/>
    </style:style>
    <style:style style:name="T187_2" style:family="text">
      <style:text-properties fo:color="#000000" style:font-name-asian="Arial" style:font-name-complex="Arial" fo:language="en" fo:country="US"/>
    </style:style>
    <style:style style:name="T187_3" style:family="text">
      <style:text-properties fo:color="#000000" style:font-name-asian="Arial" style:font-name-complex="Arial" fo:language="en" fo:country="US"/>
    </style:style>
    <style:style style:name="T187_4" style:family="text">
      <style:text-properties fo:color="#000000" style:font-name-asian="Arial" style:font-name-complex="Arial" fo:language="en" fo:country="US"/>
    </style:style>
    <style:style style:name="T187_5" style:family="text">
      <style:text-properties fo:color="#000000" style:font-name-asian="Arial" style:font-name-complex="Arial" fo:language="en" fo:country="US"/>
    </style:style>
    <style:style style:name="T187_6" style:family="text">
      <style:text-properties fo:color="#000000" style:font-name-asian="Arial" style:font-name-complex="Arial" fo:language="en" fo:country="US"/>
    </style:style>
    <style:style style:name="P188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 fo:language="en" fo:country="US"/>
    </style:style>
    <style:style style:name="T188_1" style:family="text">
      <style:text-properties fo:color="#000000" style:font-name-asian="Arial" style:font-name-complex="Arial" fo:language="en" fo:country="US"/>
    </style:style>
    <style:style style:name="T188_2" style:family="text">
      <style:text-properties fo:color="#000000" style:font-name-asian="Arial" style:font-name-complex="Arial" fo:language="en" fo:country="US"/>
    </style:style>
    <style:style style:name="P189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 fo:language="en" fo:country="US"/>
    </style:style>
    <style:style style:name="T189_1" style:family="text">
      <style:text-properties fo:color="#000000" style:font-name-asian="Arial" style:font-name-complex="Arial" fo:language="en" fo:country="US" fo:font-weight="bold" style:font-weight-asian="bold"/>
    </style:style>
    <style:style style:name="T189_2" style:family="text">
      <style:text-properties fo:color="#000000" style:font-name-asian="Arial" style:font-name-complex="Arial" fo:language="en" fo:country="US"/>
    </style:style>
    <style:style style:name="T189_3" style:family="text">
      <style:text-properties fo:color="#000000" style:font-name-asian="Arial" style:font-name-complex="Arial" fo:language="en" fo:country="US"/>
    </style:style>
    <style:style style:name="T189_4" style:family="text">
      <style:text-properties fo:color="#000000" style:font-name-asian="Arial" style:font-name-complex="Arial" fo:language="en" fo:country="US"/>
    </style:style>
    <style:style style:name="P190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 fo:language="en" fo:country="US"/>
    </style:style>
    <style:style style:name="T190_1" style:family="text">
      <style:text-properties fo:color="#000000" style:font-name-asian="Arial" style:font-name-complex="Arial" fo:language="en" fo:country="US" fo:font-weight="bold" style:font-weight-asian="bold"/>
    </style:style>
    <style:style style:name="T190_2" style:family="text">
      <style:text-properties fo:color="#000000" style:font-name-asian="Arial" style:font-name-complex="Arial" fo:language="en" fo:country="US"/>
    </style:style>
    <style:style style:name="T190_3" style:family="text">
      <style:text-properties fo:color="#000000" style:font-name-asian="Arial" style:font-name-complex="Arial" fo:language="en" fo:country="US"/>
    </style:style>
    <style:style style:name="P191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191_1" style:family="text">
      <style:text-properties fo:color="#000000" style:font-name-asian="Arial" style:font-name-complex="Arial" fo:font-weight="bold" style:font-weight-asian="bold" style:font-weight-complex="bold"/>
    </style:style>
    <style:style style:name="T191_2" style:family="text">
      <style:text-properties fo:color="#000000" style:font-name-asian="Arial" style:font-name-complex="Arial"/>
    </style:style>
    <style:style style:name="P192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 fo:language="en" fo:country="US"/>
    </style:style>
    <style:style style:name="T192_1" style:family="text">
      <style:text-properties fo:color="#000000" style:font-name-asian="Arial" style:font-name-complex="Arial" fo:language="en" fo:country="US" fo:font-weight="bold" style:font-weight-asian="bold"/>
    </style:style>
    <style:style style:name="T192_2" style:family="text">
      <style:text-properties fo:color="#000000" style:font-name-asian="Arial" style:font-name-complex="Arial" fo:language="en" fo:country="US"/>
    </style:style>
    <style:style style:name="P193" style:family="paragraph" style:parent-style-name="List_20_Paragraph">
      <style:paragraph-properties fo:text-align="justify" fo:line-height="116%" fo:margin-bottom="0.282cm" fo:margin-left="1.905cm"/>
      <style:text-properties fo:color="#000000" style:font-name-asian="Arial" style:font-name-complex="Arial" fo:language="en" fo:country="US"/>
    </style:style>
    <style:style style:name="P194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94_1" style:family="text">
      <style:text-properties fo:color="#000000" style:font-name-asian="Arial" style:font-name-complex="Arial" fo:language="en" fo:country="US"/>
    </style:style>
    <style:style style:name="T194_2" style:family="text">
      <style:text-properties fo:color="#000000" style:font-name-asian="Arial" style:font-name-complex="Arial" fo:language="en" fo:country="US"/>
    </style:style>
    <style:style style:name="T194_3" style:family="text">
      <style:text-properties fo:color="#000000" style:font-name-asian="Arial" style:font-name-complex="Arial" fo:language="en" fo:country="US"/>
    </style:style>
    <style:style style:name="P195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196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196_1" style:family="text">
      <style:text-properties fo:color="#000000" style:font-name-asian="Arial" style:font-name-complex="Arial" fo:language="en" fo:country="US"/>
    </style:style>
    <style:style style:name="T196_2" style:family="text">
      <style:text-properties fo:color="#000000" style:font-name-asian="Arial" style:font-name-complex="Arial" fo:language="en" fo:country="US"/>
    </style:style>
    <style:style style:name="T196_3" style:family="text">
      <style:text-properties fo:color="#000000" style:font-name-asian="Arial" style:font-name-complex="Arial" fo:language="en" fo:country="US"/>
    </style:style>
    <style:style style:name="P197" style:family="paragraph" style:parent-style-name="Normal">
      <style:paragraph-properties fo:text-align="justify"/>
      <style:text-properties fo:color="#000000" style:font-name-asian="Arial" style:font-name-complex="Arial" fo:language="en" fo:country="US"/>
    </style:style>
    <style:style style:name="P198" style:family="paragraph" style:parent-style-name="Normal">
      <style:paragraph-properties fo:text-align="justify"/>
    </style:style>
    <style:style style:name="T198_1" style:family="text">
      <style:text-properties fo:color="#000000" style:font-name-asian="Arial" style:font-name-complex="Arial" fo:language="en" fo:country="US" fo:font-weight="bold" style:font-weight-asian="bold" style:font-weight-complex="bold" style:text-underline-style="solid" style:text-underline-color="font-color"/>
    </style:style>
    <style:style style:name="P199" style:family="paragraph" style:parent-style-name="Normal">
      <style:paragraph-properties fo:text-align="justify"/>
      <style:text-properties fo:color="#000000" style:font-name-asian="Arial" style:font-name-complex="Arial" fo:language="en" fo:country="US"/>
    </style:style>
    <style:style style:name="P200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200_1" style:family="text">
      <style:text-properties fo:color="#000000" style:font-name-asian="Arial" style:font-name-complex="Arial" fo:language="en" fo:country="US"/>
    </style:style>
    <style:style style:name="T200_2" style:family="text">
      <style:text-properties fo:color="#000000" style:font-name-asian="Arial" style:font-name-complex="Arial" fo:language="en" fo:country="US"/>
    </style:style>
    <style:style style:name="T200_3" style:family="text">
      <style:text-properties fo:color="#000000" style:font-name-asian="Arial" style:font-name-complex="Arial" fo:language="en" fo:country="US"/>
    </style:style>
    <style:style style:name="T200_4" style:family="text">
      <style:text-properties fo:color="#000000" style:font-name-asian="Arial" style:font-name-complex="Arial" fo:language="en" fo:country="US"/>
    </style:style>
    <style:style style:name="T200_5" style:family="text">
      <style:text-properties fo:color="#000000" style:font-name-asian="Arial" style:font-name-complex="Arial" fo:language="en" fo:country="US"/>
    </style:style>
    <style:style style:name="T200_6" style:family="text">
      <style:text-properties fo:color="#000000" style:font-name-asian="Arial" style:font-name-complex="Arial" fo:language="en" fo:country="US"/>
    </style:style>
    <style:style style:name="T200_7" style:family="text">
      <style:text-properties fo:color="#000000" style:font-name-asian="Arial" style:font-name-complex="Arial" fo:language="en" fo:country="US"/>
    </style:style>
    <style:style style:name="T200_8" style:family="text">
      <style:text-properties fo:color="#000000" style:font-name-asian="Arial" style:font-name-complex="Arial" fo:language="en" fo:country="US"/>
    </style:style>
    <style:style style:name="T200_9" style:family="text">
      <style:text-properties fo:color="#000000" style:font-name-asian="Arial" style:font-name-complex="Arial" fo:language="en" fo:country="US"/>
    </style:style>
    <style:style style:name="T200_10" style:family="text">
      <style:text-properties fo:color="#000000" style:font-name-asian="Arial" style:font-name-complex="Arial" fo:language="en" fo:country="US"/>
    </style:style>
    <style:style style:name="T200_11" style:family="text">
      <style:text-properties fo:color="#000000" style:font-name-asian="Arial" style:font-name-complex="Arial" fo:language="en" fo:country="US"/>
    </style:style>
    <style:style style:name="T200_12" style:family="text">
      <style:text-properties fo:color="#000000" style:font-name-asian="Arial" style:font-name-complex="Arial" fo:language="en" fo:country="US"/>
    </style:style>
    <style:style style:name="P201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202" style:family="paragraph" style:parent-style-name="List_20_Paragraph">
      <style:paragraph-properties fo:text-align="justify"/>
    </style:style>
    <style:style style:name="T202_1" style:family="text">
      <style:text-properties fo:color="#000000" style:font-name-asian="Arial" style:font-name-complex="Arial" fo:language="en" fo:country="US"/>
    </style:style>
    <style:style style:name="T202_2" style:family="text">
      <style:text-properties fo:color="#000000" style:font-name-asian="Arial" style:font-name-complex="Arial" fo:language="en" fo:country="US"/>
    </style:style>
    <style:style style:name="T202_3" style:family="text">
      <style:text-properties fo:color="#000000" style:font-name-asian="Arial" style:font-name-complex="Arial" fo:language="en" fo:country="US"/>
    </style:style>
    <style:style style:name="T202_4" style:family="text">
      <style:text-properties fo:color="#000000" style:font-name-asian="Arial" style:font-name-complex="Arial" fo:language="en" fo:country="US"/>
    </style:style>
    <style:style style:name="T202_5" style:family="text">
      <style:text-properties fo:color="#000000" style:font-name-asian="Arial" style:font-name-complex="Arial" fo:language="en" fo:country="US"/>
    </style:style>
    <style:style style:name="T202_6" style:family="text">
      <style:text-properties fo:color="#000000" style:font-name-asian="Arial" style:font-name-complex="Arial" fo:language="en" fo:country="US"/>
    </style:style>
    <style:style style:name="T202_7" style:family="text">
      <style:text-properties fo:color="#000000" style:font-name-asian="Arial" style:font-name-complex="Arial" fo:language="en" fo:country="US"/>
    </style:style>
    <style:style style:name="T202_8" style:family="text">
      <style:text-properties fo:color="#000000" style:font-name-asian="Arial" style:font-name-complex="Arial" fo:language="en" fo:country="US"/>
    </style:style>
    <style:style style:name="T202_9" style:family="text">
      <style:text-properties fo:color="#000000" style:font-name-asian="Arial" style:font-name-complex="Arial" fo:language="en" fo:country="US"/>
    </style:style>
    <style:style style:name="T202_10" style:family="text">
      <style:text-properties fo:color="#000000" style:font-name-asian="Arial" style:font-name-complex="Arial" fo:language="en" fo:country="US"/>
    </style:style>
    <style:style style:name="T202_11" style:family="text">
      <style:text-properties fo:color="#000000" style:font-name-asian="Arial" style:font-name-complex="Arial" fo:language="en" fo:country="US"/>
    </style:style>
    <style:style style:name="T202_12" style:family="text">
      <style:text-properties fo:color="#000000" style:font-name-asian="Arial" style:font-name-complex="Arial" fo:language="en" fo:country="US"/>
    </style:style>
    <style:style style:name="T202_13" style:family="text">
      <style:text-properties fo:color="#000000" style:font-name-asian="Arial" style:font-name-complex="Arial" fo:language="en" fo:country="US"/>
    </style:style>
    <style:style style:name="T202_14" style:family="text">
      <style:text-properties fo:color="#000000" style:font-name-asian="Arial" style:font-name-complex="Arial" fo:language="en" fo:country="US"/>
    </style:style>
    <style:style style:name="T202_15" style:family="text">
      <style:text-properties fo:color="#000000" style:font-name-asian="Arial" style:font-name-complex="Arial" fo:language="en" fo:country="US"/>
    </style:style>
    <style:style style:name="T202_16" style:family="text">
      <style:text-properties fo:color="#000000" style:font-name-asian="Arial" style:font-name-complex="Arial" fo:language="en" fo:country="US"/>
    </style:style>
    <style:style style:name="T202_17" style:family="text">
      <style:text-properties fo:color="#000000" style:font-name-asian="Arial" style:font-name-complex="Arial"/>
    </style:style>
    <style:style style:name="T202_18" style:family="text">
      <style:text-properties fo:color="#000000" style:font-name-asian="Arial" style:font-name-complex="Arial"/>
    </style:style>
    <style:style style:name="T202_19" style:family="text">
      <style:text-properties fo:color="#000000" style:font-name-asian="Arial" style:font-name-complex="Arial"/>
    </style:style>
    <style:style style:name="T202_20" style:family="text">
      <style:text-properties fo:color="#000000" style:font-name-asian="Arial" style:font-name-complex="Arial"/>
    </style:style>
    <style:style style:name="T202_21" style:family="text">
      <style:text-properties fo:color="#000000" style:font-name-asian="Arial" style:font-name-complex="Arial"/>
    </style:style>
    <style:style style:name="T202_22" style:family="text">
      <style:text-properties fo:color="#000000" style:font-name-asian="Arial" style:font-name-complex="Arial"/>
    </style:style>
    <style:style style:name="T202_23" style:family="text">
      <style:text-properties fo:color="#000000" style:font-name-asian="Arial" style:font-name-complex="Arial"/>
    </style:style>
    <style:style style:name="T202_24" style:family="text">
      <style:text-properties fo:color="#000000" style:font-name-asian="Arial" style:font-name-complex="Arial"/>
    </style:style>
    <style:style style:name="T202_25" style:family="text">
      <style:text-properties fo:color="#000000" style:font-name-asian="Arial" style:font-name-complex="Arial"/>
    </style:style>
    <style:style style:name="T202_26" style:family="text">
      <style:text-properties fo:color="#000000" style:font-name-asian="Arial" style:font-name-complex="Arial"/>
    </style:style>
    <style:style style:name="T202_27" style:family="text">
      <style:text-properties fo:color="#000000" style:font-name-asian="Arial" style:font-name-complex="Arial"/>
    </style:style>
    <style:style style:name="T202_28" style:family="text">
      <style:text-properties fo:color="#000000" style:font-name-asian="Arial" style:font-name-complex="Arial"/>
    </style:style>
    <style:style style:name="T202_29" style:family="text">
      <style:text-properties fo:color="#000000" style:font-name-asian="Arial" style:font-name-complex="Arial"/>
    </style:style>
    <style:style style:name="T202_30" style:family="text">
      <style:text-properties fo:color="#000000" style:font-name-asian="Arial" style:font-name-complex="Arial"/>
    </style:style>
    <style:style style:name="P203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P204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204_1" style:family="text">
      <style:text-properties fo:color="#000000" style:font-name-asian="Arial" style:font-name-complex="Arial" fo:language="en" fo:country="US"/>
    </style:style>
    <style:style style:name="T204_2" style:family="text">
      <style:text-properties fo:color="#000000" style:font-name-asian="Arial" style:font-name-complex="Arial" fo:language="en" fo:country="US"/>
    </style:style>
    <style:style style:name="T204_3" style:family="text">
      <style:text-properties fo:color="#000000" style:font-name-asian="Arial" style:font-name-complex="Arial" fo:language="en" fo:country="US"/>
    </style:style>
    <style:style style:name="T204_4" style:family="text">
      <style:text-properties fo:color="#000000" style:font-name-asian="Arial" style:font-name-complex="Arial" fo:language="en" fo:country="US"/>
    </style:style>
    <style:style style:name="T204_5" style:family="text">
      <style:text-properties fo:color="#000000" style:font-name-asian="Arial" style:font-name-complex="Arial" fo:language="en" fo:country="US"/>
    </style:style>
    <style:style style:name="T204_6" style:family="text">
      <style:text-properties fo:color="#000000" style:font-name-asian="Arial" style:font-name-complex="Arial" fo:language="en" fo:country="US"/>
    </style:style>
    <style:style style:name="T204_7" style:family="text">
      <style:text-properties fo:color="#000000" style:font-name-asian="Arial" style:font-name-complex="Arial" fo:language="en" fo:country="US"/>
    </style:style>
    <style:style style:name="T204_8" style:family="text">
      <style:text-properties fo:color="#000000" style:font-name-asian="Arial" style:font-name-complex="Arial" fo:language="en" fo:country="US"/>
    </style:style>
    <style:style style:name="T204_9" style:family="text">
      <style:text-properties fo:color="#000000" style:font-name-asian="Arial" style:font-name-complex="Arial" fo:language="en" fo:country="US"/>
    </style:style>
    <style:style style:name="T204_10" style:family="text">
      <style:text-properties fo:color="#000000" style:font-name-asian="Arial" style:font-name-complex="Arial" fo:language="en" fo:country="US"/>
    </style:style>
    <style:style style:name="T204_11" style:family="text">
      <style:text-properties fo:color="#000000" style:font-name-asian="Arial" style:font-name-complex="Arial" fo:language="en" fo:country="US"/>
    </style:style>
    <style:style style:name="T204_12" style:family="text">
      <style:text-properties fo:color="#000000" style:font-name-asian="Arial" style:font-name-complex="Arial" fo:language="en" fo:country="US"/>
    </style:style>
    <style:style style:name="T204_13" style:family="text">
      <style:text-properties fo:color="#000000" style:font-name-asian="Arial" style:font-name-complex="Arial" fo:language="en" fo:country="US"/>
    </style:style>
    <style:style style:name="T204_14" style:family="text">
      <style:text-properties fo:color="#000000" style:font-name-asian="Arial" style:font-name-complex="Arial" fo:language="en" fo:country="US"/>
    </style:style>
    <style:style style:name="T204_15" style:family="text">
      <style:text-properties fo:color="#000000" style:font-name-asian="Arial" style:font-name-complex="Arial" fo:language="en" fo:country="US"/>
    </style:style>
    <style:style style:name="T204_16" style:family="text">
      <style:text-properties fo:color="#000000" style:font-name-asian="Arial" style:font-name-complex="Arial" fo:language="en" fo:country="US"/>
    </style:style>
    <style:style style:name="T204_17" style:family="text">
      <style:text-properties fo:color="#000000" style:font-name-asian="Arial" style:font-name-complex="Arial" fo:language="en" fo:country="US"/>
    </style:style>
    <style:style style:name="T204_18" style:family="text">
      <style:text-properties fo:color="#000000" style:font-name-asian="Arial" style:font-name-complex="Arial" fo:language="en" fo:country="US"/>
    </style:style>
    <style:style style:name="T204_19" style:family="text">
      <style:text-properties fo:color="#000000" style:font-name-asian="Arial" style:font-name-complex="Arial" fo:language="en" fo:country="US"/>
    </style:style>
    <style:style style:name="T204_20" style:family="text">
      <style:text-properties fo:color="#000000" style:font-name-asian="Arial" style:font-name-complex="Arial" fo:language="en" fo:country="US"/>
    </style:style>
    <style:style style:name="T204_21" style:family="text">
      <style:text-properties fo:color="#000000" style:font-name-asian="Arial" style:font-name-complex="Arial" fo:language="en" fo:country="US"/>
    </style:style>
    <style:style style:name="T204_22" style:family="text">
      <style:text-properties fo:color="#000000" style:font-name-asian="Arial" style:font-name-complex="Arial" fo:language="en" fo:country="US"/>
    </style:style>
    <style:style style:name="T204_23" style:family="text">
      <style:text-properties fo:color="#000000" style:font-name-asian="Arial" style:font-name-complex="Arial" fo:language="en" fo:country="US"/>
    </style:style>
    <style:style style:name="P205" style:family="paragraph" style:parent-style-name="Normal">
      <style:paragraph-properties fo:text-align="justify"/>
      <style:text-properties fo:color="#000000" style:font-name-asian="Arial" style:font-name-complex="Arial" fo:language="en" fo:country="US"/>
    </style:style>
    <style:style style:name="P206" style:family="paragraph" style:parent-style-name="Normal">
      <style:paragraph-properties fo:text-align="justify" fo:line-height="116%" fo:margin-bottom="0.282cm" fo:margin-left="0.002cm"/>
    </style:style>
    <style:style style:name="T206_1" style:family="text">
      <style:text-properties fo:color="#000000" style:font-name-asian="Arial" style:font-name-complex="Arial" fo:font-weight="bold" style:font-weight-asian="bold" style:font-weight-complex="bold" style:text-underline-style="solid" style:text-underline-color="font-color"/>
    </style:style>
    <style:style style:name="P207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07_1" style:family="text">
      <style:text-properties fo:color="#000000" style:font-name-asian="Arial" style:font-name-complex="Arial"/>
    </style:style>
    <style:style style:name="T207_2" style:family="text">
      <style:text-properties fo:color="#000000" style:font-name-asian="Arial" style:font-name-complex="Arial"/>
    </style:style>
    <style:style style:name="T207_3" style:family="text">
      <style:text-properties fo:color="#000000" style:font-name-asian="Arial" style:font-name-complex="Arial"/>
    </style:style>
    <style:style style:name="T207_4" style:family="text">
      <style:text-properties fo:color="#000000" style:font-name-asian="Arial" style:font-name-complex="Arial"/>
    </style:style>
    <style:style style:name="T207_5" style:family="text">
      <style:text-properties fo:color="#000000" style:font-name-asian="Arial" style:font-name-complex="Arial"/>
    </style:style>
    <style:style style:name="P208" style:family="paragraph" style:parent-style-name="List_20_Paragraph">
      <style:paragraph-properties fo:text-align="justify" fo:line-height="116%" fo:margin-bottom="0.282cm"/>
    </style:style>
    <style:style style:name="T208_1" style:family="text">
      <style:text-properties fo:color="#000000" style:font-name-asian="Arial" style:font-name-complex="Arial" fo:font-weight="bold" style:font-weight-asian="bold" style:font-weight-complex="bold"/>
    </style:style>
    <style:style style:name="T208_2" style:family="text">
      <style:text-properties fo:color="#000000" style:font-name-asian="Arial" style:font-name-complex="Arial"/>
    </style:style>
    <style:style style:name="T208_3" style:family="text">
      <style:text-properties fo:color="#000000" style:font-name-asian="Arial" style:font-name-complex="Arial"/>
    </style:style>
    <style:style style:name="P209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 fo:font-weight="bold" style:font-weight-asian="bold" style:font-weight-complex="bold"/>
    </style:style>
    <style:style style:name="P210" style:family="paragraph" style:parent-style-name="List_20_Paragraph">
      <style:paragraph-properties fo:text-align="justify" fo:line-height="116%" fo:margin-bottom="0.282cm"/>
    </style:style>
    <style:style style:name="T210_1" style:family="text">
      <style:text-properties fo:color="#000000" style:font-name-asian="Arial" style:font-name-complex="Arial" fo:font-weight="bold" style:font-weight-asian="bold" style:font-weight-complex="bold"/>
    </style:style>
    <style:style style:name="T210_2" style:family="text">
      <style:text-properties fo:color="#000000" style:font-name-asian="Arial" style:font-name-complex="Arial"/>
    </style:style>
    <style:style style:name="T210_3" style:family="text">
      <style:text-properties fo:color="#000000" style:font-name-asian="Arial" style:font-name-complex="Arial"/>
    </style:style>
    <style:style style:name="T210_4" style:family="text" style:parent-style-name="List_20_Paragraph">
      <style:text-properties fo:color="#000000" style:font-name-asian="Arial" style:font-name-complex="Arial"/>
    </style:style>
    <style:style style:name="P211" style:family="paragraph" style:parent-style-name="Footnote_20_text"/>
    <style:style style:name="T211_1" style:family="text"/>
    <style:style style:name="T211_2" style:family="text">
      <style:text-properties fo:color="#000000" style:font-name-asian="Arial" style:font-name-complex="Arial"/>
    </style:style>
    <style:style style:name="T211_3" style:family="text">
      <style:text-properties fo:color="#000000" style:font-name-asian="Arial" style:font-name-complex="Arial"/>
    </style:style>
    <style:style style:name="T211_4" style:family="text" style:parent-style-name="List_20_Paragraph">
      <style:text-properties fo:color="#000000" style:font-name-asian="Arial" style:font-name-complex="Arial"/>
    </style:style>
    <style:style style:name="P212" style:family="paragraph" style:parent-style-name="Footnote_20_text"/>
    <style:style style:name="T212_1" style:family="text"/>
    <style:style style:name="T212_2" style:family="text"/>
    <style:style style:name="T212_3" style:family="text" style:parent-style-name="Internet_20_link"/>
    <style:style style:name="T212_4" style:family="text"/>
    <style:style style:name="T212_5" style:family="text">
      <style:text-properties fo:color="#000000" style:font-name-asian="Arial" style:font-name-complex="Arial"/>
    </style:style>
    <style:style style:name="T212_6" style:family="text">
      <style:text-properties fo:color="#000000" style:font-name-asian="Arial" style:font-name-complex="Arial"/>
    </style:style>
    <style:style style:name="P213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P214" style:family="paragraph" style:parent-style-name="List_20_Paragraph">
      <style:paragraph-properties fo:text-align="justify"/>
    </style:style>
    <style:style style:name="T214_1" style:family="text">
      <style:text-properties fo:color="#000000" style:font-name-asian="Arial" style:font-name-complex="Arial" fo:font-weight="bold" style:font-weight-asian="bold" style:font-weight-complex="bold"/>
    </style:style>
    <style:style style:name="T214_2" style:family="text">
      <style:text-properties fo:color="#000000" style:font-name-asian="Arial" style:font-name-complex="Arial" fo:font-weight="bold" style:font-weight-asian="bold" style:font-weight-complex="bold"/>
    </style:style>
    <style:style style:name="T214_3" style:family="text">
      <style:text-properties fo:color="#000000" style:font-name-asian="Arial" style:font-name-complex="Arial" fo:font-weight="bold" style:font-weight-asian="bold" style:font-weight-complex="bold"/>
    </style:style>
    <style:style style:name="T214_4" style:family="text">
      <style:text-properties fo:color="#000000" style:font-name-asian="Arial" style:font-name-complex="Arial" fo:font-weight="bold" style:font-weight-asian="bold" style:font-weight-complex="bold"/>
    </style:style>
    <style:style style:name="T214_5" style:family="text">
      <style:text-properties fo:color="#000000" style:font-name-asian="Arial" style:font-name-complex="Arial" fo:font-weight="bold" style:font-weight-asian="bold" style:font-weight-complex="bold"/>
    </style:style>
    <style:style style:name="T214_6" style:family="text">
      <style:text-properties fo:color="#000000" style:font-name-asian="Arial" style:font-name-complex="Arial" fo:font-weight="bold" style:font-weight-asian="bold" style:font-weight-complex="bold"/>
    </style:style>
    <style:style style:name="T214_7" style:family="text">
      <style:text-properties fo:color="#000000" style:font-name-asian="Arial" style:font-name-complex="Arial"/>
    </style:style>
    <style:style style:name="T214_8" style:family="text">
      <style:text-properties fo:color="#000000" style:font-name-asian="Arial" style:font-name-complex="Arial"/>
    </style:style>
    <style:style style:name="T214_9" style:family="text">
      <style:text-properties fo:color="#000000" style:font-name-asian="Arial" style:font-name-complex="Arial"/>
    </style:style>
    <style:style style:name="T214_10" style:family="text">
      <style:text-properties fo:color="#000000" style:font-name-asian="Arial" style:font-name-complex="Arial"/>
    </style:style>
    <style:style style:name="T214_11" style:family="text">
      <style:text-properties fo:color="#000000" style:font-name-asian="Arial" style:font-name-complex="Arial"/>
    </style:style>
    <style:style style:name="T214_12" style:family="text">
      <style:text-properties fo:color="#000000" style:font-name-asian="Arial" style:font-name-complex="Arial"/>
    </style:style>
    <style:style style:name="T214_13" style:family="text">
      <style:text-properties fo:color="#000000" style:font-name-asian="Arial" style:font-name-complex="Arial"/>
    </style:style>
    <style:style style:name="T214_14" style:family="text">
      <style:text-properties fo:color="#000000" style:font-name-asian="Arial" style:font-name-complex="Arial"/>
    </style:style>
    <style:style style:name="P215" style:family="paragraph" style:parent-style-name="Normal">
      <style:paragraph-properties fo:text-align="justify"/>
      <style:text-properties fo:color="#000000" style:font-name-asian="Arial" style:font-name-complex="Arial" fo:font-weight="bold" style:font-weight-asian="bold" style:font-weight-complex="bold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fo:color="#000000" style:font-name-asian="Arial" style:font-name-complex="Arial" fo:language="en" fo:country="US" fo:font-weight="bold" style:font-weight-asian="bold" style:font-weight-complex="bold" style:text-underline-style="solid" style:text-underline-color="font-color"/>
    </style:style>
    <style:style style:name="P217" style:family="paragraph" style:parent-style-name="Normal">
      <style:paragraph-properties fo:text-align="justify"/>
      <style:text-properties fo:color="#000000" style:font-name-asian="Arial" style:font-name-complex="Arial" fo:font-weight="bold" style:font-weight-asian="bold" style:font-weight-complex="bold"/>
    </style:style>
    <style:style style:name="P218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18_1" style:family="text">
      <style:text-properties fo:color="#000000" style:font-name-asian="Arial" style:font-name-complex="Arial"/>
    </style:style>
    <style:style style:name="T218_2" style:family="text">
      <style:text-properties fo:color="#000000" style:font-name-asian="Arial" style:font-name-complex="Arial"/>
    </style:style>
    <style:style style:name="T218_3" style:family="text">
      <style:text-properties fo:color="#000000" style:font-name-asian="Arial" style:font-name-complex="Arial"/>
    </style:style>
    <style:style style:name="T218_4" style:family="text">
      <style:text-properties fo:color="#000000" style:font-name-asian="Arial" style:font-name-complex="Arial"/>
    </style:style>
    <style:style style:name="T218_5" style:family="text">
      <style:text-properties fo:color="#000000" style:font-name-asian="Arial" style:font-name-complex="Arial"/>
    </style:style>
    <style:style style:name="T218_6" style:family="text">
      <style:text-properties fo:color="#000000" style:font-name-asian="Arial" style:font-name-complex="Arial"/>
    </style:style>
    <style:style style:name="T218_7" style:family="text">
      <style:text-properties fo:color="#000000" style:font-name-asian="Arial" style:font-name-complex="Arial"/>
    </style:style>
    <style:style style:name="T218_8" style:family="text">
      <style:text-properties fo:color="#000000" style:font-name-asian="Arial" style:font-name-complex="Arial"/>
    </style:style>
    <style:style style:name="T218_9" style:family="text">
      <style:text-properties fo:color="#000000" style:font-name-asian="Arial" style:font-name-complex="Arial"/>
    </style:style>
    <style:style style:name="T218_10" style:family="text">
      <style:text-properties fo:color="#000000" style:font-name-asian="Arial" style:font-name-complex="Arial"/>
    </style:style>
    <style:style style:name="T218_11" style:family="text">
      <style:text-properties fo:color="#000000" style:font-name-asian="Arial" style:font-name-complex="Arial"/>
    </style:style>
    <style:style style:name="T218_12" style:family="text">
      <style:text-properties fo:color="#000000" style:font-name-asian="Arial" style:font-name-complex="Arial"/>
    </style:style>
    <style:style style:name="T218_13" style:family="text">
      <style:text-properties fo:color="#000000" style:font-name-asian="Arial" style:font-name-complex="Arial"/>
    </style:style>
    <style:style style:name="T218_14" style:family="text">
      <style:text-properties fo:color="#000000" style:font-name-asian="Arial" style:font-name-complex="Arial"/>
    </style:style>
    <style:style style:name="T218_15" style:family="text">
      <style:text-properties fo:color="#000000" style:font-name-asian="Arial" style:font-name-complex="Arial"/>
    </style:style>
    <style:style style:name="T218_16" style:family="text">
      <style:text-properties fo:color="#000000" style:font-name-asian="Arial" style:font-name-complex="Arial"/>
    </style:style>
    <style:style style:name="T218_17" style:family="text">
      <style:text-properties fo:color="#000000" style:font-name-asian="Arial" style:font-name-complex="Arial"/>
    </style:style>
    <style:style style:name="P219" style:family="paragraph" style:parent-style-name="List_20_Paragraph">
      <style:paragraph-properties fo:text-align="justify"/>
    </style:style>
    <style:style style:name="T219_1" style:family="text">
      <style:text-properties fo:color="#000000" style:font-name-asian="Arial" style:font-name-complex="Arial"/>
    </style:style>
    <style:style style:name="P220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20_1" style:family="text">
      <style:text-properties fo:color="#000000" style:font-name-asian="Arial" style:font-name-complex="Arial" fo:font-weight="bold" style:font-weight-asian="bold" style:font-weight-complex="bold"/>
    </style:style>
    <style:style style:name="T220_2" style:family="text">
      <style:text-properties fo:color="#000000" style:font-name-asian="Arial" style:font-name-complex="Arial"/>
    </style:style>
    <style:style style:name="T220_3" style:family="text">
      <style:text-properties fo:color="#000000" style:font-name-asian="Arial" style:font-name-complex="Arial"/>
    </style:style>
    <style:style style:name="T220_4" style:family="text">
      <style:text-properties fo:color="#000000" style:font-name-asian="Arial" style:font-name-complex="Arial"/>
    </style:style>
    <style:style style:name="T220_5" style:family="text">
      <style:text-properties fo:color="#000000" style:font-name-asian="Arial" style:font-name-complex="Arial"/>
    </style:style>
    <style:style style:name="T220_6" style:family="text">
      <style:text-properties fo:color="#000000" style:font-name-asian="Arial" style:font-name-complex="Arial"/>
    </style:style>
    <style:style style:name="T220_7" style:family="text">
      <style:text-properties fo:color="#000000" style:font-name-asian="Arial" style:font-name-complex="Arial"/>
    </style:style>
    <style:style style:name="T220_8" style:family="text">
      <style:text-properties fo:color="#000000" style:font-name-asian="Arial" style:font-name-complex="Arial"/>
    </style:style>
    <style:style style:name="T220_9" style:family="text">
      <style:text-properties fo:color="#000000" style:font-name-asian="Arial" style:font-name-complex="Arial"/>
    </style:style>
    <style:style style:name="T220_10" style:family="text">
      <style:text-properties fo:color="#000000" style:font-name-asian="Arial" style:font-name-complex="Arial"/>
    </style:style>
    <style:style style:name="T220_11" style:family="text">
      <style:text-properties fo:color="#000000" style:font-name-asian="Arial" style:font-name-complex="Arial"/>
    </style:style>
    <style:style style:name="T220_12" style:family="text">
      <style:text-properties fo:color="#000000" style:font-name-asian="Arial" style:font-name-complex="Arial"/>
    </style:style>
    <style:style style:name="T220_13" style:family="text">
      <style:text-properties fo:color="#000000" style:font-name-asian="Arial" style:font-name-complex="Arial"/>
    </style:style>
    <style:style style:name="T220_14" style:family="text">
      <style:text-properties fo:color="#000000" style:font-name-asian="Arial" style:font-name-complex="Arial"/>
    </style:style>
    <style:style style:name="T220_15" style:family="text">
      <style:text-properties fo:color="#000000" style:font-name-asian="Arial" style:font-name-complex="Arial"/>
    </style:style>
    <style:style style:name="T220_16" style:family="text">
      <style:text-properties fo:color="#000000" style:font-name-asian="Arial" style:font-name-complex="Arial"/>
    </style:style>
    <style:style style:name="T220_17" style:family="text">
      <style:text-properties fo:color="#000000" style:font-name-asian="Arial" style:font-name-complex="Arial"/>
    </style:style>
    <style:style style:name="T220_18" style:family="text">
      <style:text-properties fo:color="#000000" style:font-name-asian="Arial" style:font-name-complex="Arial"/>
    </style:style>
    <style:style style:name="T220_19" style:family="text">
      <style:text-properties fo:color="#000000" style:font-name-asian="Arial" style:font-name-complex="Arial"/>
    </style:style>
    <style:style style:name="T220_20" style:family="text">
      <style:text-properties fo:color="#000000" style:font-name-asian="Arial" style:font-name-complex="Arial"/>
    </style:style>
    <style:style style:name="T220_21" style:family="text">
      <style:text-properties fo:color="#000000" style:font-name-asian="Arial" style:font-name-complex="Arial"/>
    </style:style>
    <style:style style:name="T220_22" style:family="text">
      <style:text-properties fo:color="#000000" style:font-name-asian="Arial" style:font-name-complex="Arial"/>
    </style:style>
    <style:style style:name="T220_23" style:family="text">
      <style:text-properties fo:color="#000000" style:font-name-asian="Arial" style:font-name-complex="Arial"/>
    </style:style>
    <style:style style:name="P221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21_1" style:family="text">
      <style:text-properties fo:color="#000000" style:font-name-asian="Arial" style:font-name-complex="Arial" fo:font-weight="bold" style:font-weight-asian="bold" style:font-weight-complex="bold"/>
    </style:style>
    <style:style style:name="T221_2" style:family="text">
      <style:text-properties fo:color="#000000" style:font-name-asian="Arial" style:font-name-complex="Arial"/>
    </style:style>
    <style:style style:name="T221_3" style:family="text">
      <style:text-properties fo:color="#000000" style:font-name-asian="Arial" style:font-name-complex="Arial"/>
    </style:style>
    <style:style style:name="T221_4" style:family="text">
      <style:text-properties fo:color="#000000" style:font-name-asian="Arial" style:font-name-complex="Arial"/>
    </style:style>
    <style:style style:name="T221_5" style:family="text">
      <style:text-properties fo:color="#000000" style:font-name-asian="Arial" style:font-name-complex="Arial"/>
    </style:style>
    <style:style style:name="T221_6" style:family="text">
      <style:text-properties fo:color="#000000" style:font-name-asian="Arial" style:font-name-complex="Arial"/>
    </style:style>
    <style:style style:name="T221_7" style:family="text">
      <style:text-properties fo:color="#000000" style:font-name-asian="Arial" style:font-name-complex="Arial"/>
    </style:style>
    <style:style style:name="T221_8" style:family="text">
      <style:text-properties fo:color="#000000" style:font-name-asian="Arial" style:font-name-complex="Arial"/>
    </style:style>
    <style:style style:name="T221_9" style:family="text">
      <style:text-properties fo:color="#000000" style:font-name-asian="Arial" style:font-name-complex="Arial"/>
    </style:style>
    <style:style style:name="T221_10" style:family="text">
      <style:text-properties fo:color="#000000" style:font-name-asian="Arial" style:font-name-complex="Arial"/>
    </style:style>
    <style:style style:name="T221_11" style:family="text">
      <style:text-properties fo:color="#000000" style:font-name-asian="Arial" style:font-name-complex="Arial"/>
    </style:style>
    <style:style style:name="T221_12" style:family="text">
      <style:text-properties fo:color="#000000" style:font-name-asian="Arial" style:font-name-complex="Arial"/>
    </style:style>
    <style:style style:name="T221_13" style:family="text">
      <style:text-properties fo:color="#000000" style:font-name-asian="Arial" style:font-name-complex="Arial"/>
    </style:style>
    <style:style style:name="T221_14" style:family="text">
      <style:text-properties fo:color="#000000" style:font-name-asian="Arial" style:font-name-complex="Arial"/>
    </style:style>
    <style:style style:name="T221_15" style:family="text">
      <style:text-properties fo:color="#000000" style:font-name-asian="Arial" style:font-name-complex="Arial"/>
    </style:style>
    <style:style style:name="T221_16" style:family="text">
      <style:text-properties fo:color="#000000" style:font-name-asian="Arial" style:font-name-complex="Arial"/>
    </style:style>
    <style:style style:name="T221_17" style:family="text">
      <style:text-properties fo:color="#000000" style:font-name-asian="Arial" style:font-name-complex="Arial"/>
    </style:style>
    <style:style style:name="T221_18" style:family="text">
      <style:text-properties fo:color="#000000" style:font-name-asian="Arial" style:font-name-complex="Arial"/>
    </style:style>
    <style:style style:name="T221_19" style:family="text">
      <style:text-properties fo:color="#000000" style:font-name-asian="Arial" style:font-name-complex="Arial"/>
    </style:style>
    <style:style style:name="T221_20" style:family="text">
      <style:text-properties fo:color="#000000" style:font-name-asian="Arial" style:font-name-complex="Arial"/>
    </style:style>
    <style:style style:name="T221_21" style:family="text">
      <style:text-properties fo:color="#000000" style:font-name-asian="Arial" style:font-name-complex="Arial"/>
    </style:style>
    <style:style style:name="P222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22_1" style:family="text">
      <style:text-properties fo:color="#000000" style:font-name-asian="Arial" style:font-name-complex="Arial" fo:font-weight="bold" style:font-weight-asian="bold" style:font-weight-complex="bold"/>
    </style:style>
    <style:style style:name="T222_2" style:family="text">
      <style:text-properties fo:color="#000000" style:font-name-asian="Arial" style:font-name-complex="Arial" fo:font-weight="bold" style:font-weight-asian="bold" style:font-weight-complex="bold"/>
    </style:style>
    <style:style style:name="T222_3" style:family="text">
      <style:text-properties fo:color="#000000" style:font-name-asian="Arial" style:font-name-complex="Arial"/>
    </style:style>
    <style:style style:name="T222_4" style:family="text">
      <style:text-properties fo:color="#000000" style:font-name-asian="Arial" style:font-name-complex="Arial"/>
    </style:style>
    <style:style style:name="T222_5" style:family="text">
      <style:text-properties fo:color="#000000" style:font-name-asian="Arial" style:font-name-complex="Arial"/>
    </style:style>
    <style:style style:name="T222_6" style:family="text">
      <style:text-properties fo:color="#000000" style:font-name-asian="Arial" style:font-name-complex="Arial"/>
    </style:style>
    <style:style style:name="T222_7" style:family="text">
      <style:text-properties fo:color="#000000" style:font-name-asian="Arial" style:font-name-complex="Arial"/>
    </style:style>
    <style:style style:name="T222_8" style:family="text">
      <style:text-properties fo:color="#000000" style:font-name-asian="Arial" style:font-name-complex="Arial"/>
    </style:style>
    <style:style style:name="T222_9" style:family="text">
      <style:text-properties fo:color="#000000" style:font-name-asian="Arial" style:font-name-complex="Arial"/>
    </style:style>
    <style:style style:name="P223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23_1" style:family="text">
      <style:text-properties fo:color="#000000" style:font-name-asian="Arial" style:font-name-complex="Arial" fo:font-weight="bold" style:font-weight-asian="bold" style:font-weight-complex="bold"/>
    </style:style>
    <style:style style:name="T223_2" style:family="text">
      <style:text-properties fo:color="#000000" style:font-name-asian="Arial" style:font-name-complex="Arial"/>
    </style:style>
    <style:style style:name="P224" style:family="paragraph" style:parent-style-name="List_20_Paragraph">
      <style:paragraph-properties fo:text-align="justify" fo:margin-left="2.54cm"/>
      <style:text-properties fo:color="#000000" style:font-name-asian="Arial" style:font-name-complex="Arial"/>
    </style:style>
    <style:style style:name="P225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25_1" style:family="text">
      <style:text-properties fo:color="#000000" style:font-name-asian="Arial" style:font-name-complex="Arial"/>
    </style:style>
    <style:style style:name="T225_2" style:family="text">
      <style:text-properties fo:color="#000000" style:font-name-asian="Arial" style:font-name-complex="Arial"/>
    </style:style>
    <style:style style:name="T225_3" style:family="text">
      <style:text-properties fo:color="#000000" style:font-name-asian="Arial" style:font-name-complex="Arial"/>
    </style:style>
    <style:style style:name="T225_4" style:family="text">
      <style:text-properties fo:color="#000000" style:font-name-asian="Arial" style:font-name-complex="Arial"/>
    </style:style>
    <style:style style:name="T225_5" style:family="text">
      <style:text-properties fo:color="#000000" style:font-name-asian="Arial" style:font-name-complex="Arial"/>
    </style:style>
    <style:style style:name="T225_6" style:family="text">
      <style:text-properties fo:color="#000000" style:font-name-asian="Arial" style:font-name-complex="Arial"/>
    </style:style>
    <style:style style:name="T225_7" style:family="text">
      <style:text-properties fo:color="#000000" style:font-name-asian="Arial" style:font-name-complex="Arial"/>
    </style:style>
    <style:style style:name="T225_8" style:family="text">
      <style:text-properties fo:color="#000000" style:font-name-asian="Arial" style:font-name-complex="Arial"/>
    </style:style>
    <style:style style:name="T225_9" style:family="text">
      <style:text-properties fo:color="#000000" style:font-name-asian="Arial" style:font-name-complex="Arial"/>
    </style:style>
    <style:style style:name="T225_10" style:family="text">
      <style:text-properties fo:color="#000000" style:font-name-asian="Arial" style:font-name-complex="Arial"/>
    </style:style>
    <style:style style:name="T225_11" style:family="text">
      <style:text-properties fo:color="#000000" style:font-name-asian="Arial" style:font-name-complex="Arial"/>
    </style:style>
    <style:style style:name="T225_12" style:family="text">
      <style:text-properties fo:color="#000000" style:font-name-asian="Arial" style:font-name-complex="Arial"/>
    </style:style>
    <style:style style:name="T225_13" style:family="text">
      <style:text-properties fo:color="#000000" style:font-name-asian="Arial" style:font-name-complex="Arial"/>
    </style:style>
    <style:style style:name="T225_14" style:family="text">
      <style:text-properties fo:color="#000000" style:font-name-asian="Arial" style:font-name-complex="Arial"/>
    </style:style>
    <style:style style:name="T225_15" style:family="text">
      <style:text-properties fo:color="#000000" style:font-name-asian="Arial" style:font-name-complex="Arial"/>
    </style:style>
    <style:style style:name="T225_16" style:family="text">
      <style:text-properties fo:color="#000000" style:font-name-asian="Arial" style:font-name-complex="Arial"/>
    </style:style>
    <style:style style:name="T225_17" style:family="text">
      <style:text-properties fo:color="#000000" style:font-name-asian="Arial" style:font-name-complex="Arial"/>
    </style:style>
    <style:style style:name="T225_18" style:family="text">
      <style:text-properties fo:color="#000000" style:font-name-asian="Arial" style:font-name-complex="Arial"/>
    </style:style>
    <style:style style:name="T225_19" style:family="text">
      <style:text-properties fo:color="#000000" style:font-name-asian="Arial" style:font-name-complex="Arial"/>
    </style:style>
    <style:style style:name="T225_20" style:family="text">
      <style:text-properties fo:color="#000000" style:font-name-asian="Arial" style:font-name-complex="Arial"/>
    </style:style>
    <style:style style:name="T225_21" style:family="text">
      <style:text-properties fo:color="#000000" style:font-name-asian="Arial" style:font-name-complex="Arial"/>
    </style:style>
    <style:style style:name="T225_22" style:family="text">
      <style:text-properties fo:color="#000000" style:font-name-asian="Arial" style:font-name-complex="Arial"/>
    </style:style>
    <style:style style:name="T225_23" style:family="text">
      <style:text-properties fo:color="#000000" style:font-name-asian="Arial" style:font-name-complex="Arial"/>
    </style:style>
    <style:style style:name="T225_24" style:family="text">
      <style:text-properties fo:color="#000000" style:font-name-asian="Arial" style:font-name-complex="Arial"/>
    </style:style>
    <style:style style:name="T225_25" style:family="text">
      <style:text-properties fo:color="#000000" style:font-name-asian="Arial" style:font-name-complex="Arial"/>
    </style:style>
    <style:style style:name="P226" style:family="paragraph" style:parent-style-name="List_20_Paragraph">
      <style:paragraph-properties fo:text-align="justify" fo:line-height="116%" fo:margin-bottom="0.423cm"/>
      <style:text-properties style:font-name-asian="Arial" style:font-name-complex="Arial"/>
    </style:style>
    <style:style style:name="T226_1" style:family="text">
      <style:text-properties fo:color="#000000" style:font-name-asian="Arial" style:font-name-complex="Arial"/>
    </style:style>
    <style:style style:name="T226_2" style:family="text">
      <style:text-properties fo:color="#000000" style:font-name-asian="Arial" style:font-name-complex="Arial"/>
    </style:style>
    <style:style style:name="P227" style:family="paragraph" style:parent-style-name="List_20_Paragraph">
      <style:paragraph-properties fo:text-align="justify" fo:line-height="116%" fo:margin-bottom="0.282cm" fo:margin-left="0.002cm"/>
      <style:text-properties fo:color="#000000" style:font-name-asian="Arial" style:font-name-complex="Arial"/>
    </style:style>
    <style:style style:name="P228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28_1" style:family="text">
      <style:text-properties fo:color="#000000" style:font-name-asian="Arial" style:font-name-complex="Arial"/>
    </style:style>
    <style:style style:name="P229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29_1" style:family="text">
      <style:text-properties fo:color="#000000" style:font-name-asian="Arial" style:font-name-complex="Arial"/>
    </style:style>
    <style:style style:name="P230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30_1" style:family="text">
      <style:text-properties fo:color="#000000" style:font-name-asian="Arial" style:font-name-complex="Arial"/>
    </style:style>
    <style:style style:name="T230_2" style:family="text">
      <style:text-properties fo:color="#000000" style:font-name-asian="Arial" style:font-name-complex="Arial"/>
    </style:style>
    <style:style style:name="T230_3" style:family="text">
      <style:text-properties fo:color="#000000" style:font-name-asian="Arial" style:font-name-complex="Arial"/>
    </style:style>
    <style:style style:name="P231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31_1" style:family="text">
      <style:text-properties fo:color="#000000" style:font-name-asian="Arial" style:font-name-complex="Arial"/>
    </style:style>
    <style:style style:name="P232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32_1" style:family="text">
      <style:text-properties fo:color="#000000" style:font-name-asian="Arial" style:font-name-complex="Arial"/>
    </style:style>
    <style:style style:name="P233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234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34_1" style:family="text">
      <style:text-properties fo:color="#000000" style:font-name-asian="Arial" style:font-name-complex="Arial" fo:font-weight="bold" style:font-weight-asian="bold" style:font-weight-complex="bold"/>
    </style:style>
    <style:style style:name="T234_2" style:family="text">
      <style:text-properties fo:color="#000000" style:font-name-asian="Arial" style:font-name-complex="Arial" fo:font-weight="bold" style:font-weight-asian="bold" style:font-weight-complex="bold"/>
    </style:style>
    <style:style style:name="T234_3" style:family="text">
      <style:text-properties fo:color="#000000" style:font-name-asian="Arial" style:font-name-complex="Arial" fo:font-weight="bold" style:font-weight-asian="bold" style:font-weight-complex="bold"/>
    </style:style>
    <style:style style:name="T234_4" style:family="text">
      <style:text-properties fo:color="#000000" style:font-name-asian="Arial" style:font-name-complex="Arial"/>
    </style:style>
    <style:style style:name="T234_5" style:family="text">
      <style:text-properties fo:color="#000000" style:font-name-asian="Arial" style:font-name-complex="Arial"/>
    </style:style>
    <style:style style:name="T234_6" style:family="text">
      <style:text-properties fo:color="#000000" style:font-name-asian="Arial" style:font-name-complex="Arial"/>
    </style:style>
    <style:style style:name="T234_7" style:family="text">
      <style:text-properties fo:color="#000000" style:font-name-asian="Arial" style:font-name-complex="Arial"/>
    </style:style>
    <style:style style:name="P235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P236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36_1" style:family="text">
      <style:text-properties fo:color="#000000" style:font-name-asian="Arial" style:font-name-complex="Arial" fo:font-weight="bold" style:font-weight-asian="bold" style:font-weight-complex="bold"/>
    </style:style>
    <style:style style:name="T236_2" style:family="text">
      <style:text-properties fo:color="#000000" style:font-name-asian="Arial" style:font-name-complex="Arial"/>
    </style:style>
    <style:style style:name="T236_3" style:family="text">
      <style:text-properties fo:color="#000000" style:font-name-asian="Arial" style:font-name-complex="Arial"/>
    </style:style>
    <style:style style:name="T236_4" style:family="text">
      <style:text-properties fo:color="#000000" style:font-name-asian="Arial" style:font-name-complex="Arial"/>
    </style:style>
    <style:style style:name="P237" style:family="paragraph" style:parent-style-name="List_20_Paragraph">
      <style:paragraph-properties fo:text-align="justify"/>
      <style:text-properties fo:color="#000000" style:font-name-asian="Arial" style:font-name-complex="Arial" style:text-underline-style="solid" style:text-underline-color="font-color"/>
    </style:style>
    <style:style style:name="P238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38_1" style:family="text">
      <style:text-properties fo:color="#000000" style:font-name-asian="Arial" style:font-name-complex="Arial" style:text-underline-style="solid" style:text-underline-color="font-color"/>
    </style:style>
    <style:style style:name="T238_2" style:family="text">
      <style:text-properties fo:color="#000000" style:font-name-asian="Arial" style:font-name-complex="Arial" style:text-underline-style="solid" style:text-underline-color="font-color"/>
    </style:style>
    <style:style style:name="T238_3" style:family="text">
      <style:text-properties fo:color="#000000" style:font-name-asian="Arial" style:font-name-complex="Arial" style:text-underline-style="solid" style:text-underline-color="font-color"/>
    </style:style>
    <style:style style:name="T238_4" style:family="text">
      <style:text-properties fo:color="#000000" style:font-name-asian="Arial" style:font-name-complex="Arial" style:text-underline-style="solid" style:text-underline-color="font-color"/>
    </style:style>
    <style:style style:name="T238_5" style:family="text">
      <style:text-properties fo:color="#000000" style:font-name-asian="Arial" style:font-name-complex="Arial" style:text-underline-style="solid" style:text-underline-color="font-color"/>
    </style:style>
    <style:style style:name="T238_6" style:family="text">
      <style:text-properties fo:color="#000000" style:font-name-asian="Arial" style:font-name-complex="Arial" style:text-underline-style="solid" style:text-underline-color="font-color"/>
    </style:style>
    <style:style style:name="T238_7" style:family="text">
      <style:text-properties fo:color="#000000" style:font-name-asian="Arial" style:font-name-complex="Arial" style:text-underline-style="solid" style:text-underline-color="font-color"/>
    </style:style>
    <style:style style:name="T238_8" style:family="text">
      <style:text-properties fo:color="#000000" style:font-name-asian="Arial" style:font-name-complex="Arial" style:text-underline-style="solid" style:text-underline-color="font-color"/>
    </style:style>
    <style:style style:name="T238_9" style:family="text">
      <style:text-properties fo:color="#000000" style:font-name-asian="Arial" style:font-name-complex="Arial" style:text-underline-style="solid" style:text-underline-color="font-color"/>
    </style:style>
    <style:style style:name="T238_10" style:family="text">
      <style:text-properties fo:color="#000000" style:font-name-asian="Arial" style:font-name-complex="Arial"/>
    </style:style>
    <style:style style:name="T238_11" style:family="text">
      <style:text-properties fo:color="#000000" style:font-name-asian="Arial" style:font-name-complex="Arial"/>
    </style:style>
    <style:style style:name="T238_12" style:family="text">
      <style:text-properties fo:color="#000000" style:font-name-asian="Arial" style:font-name-complex="Arial"/>
    </style:style>
    <style:style style:name="T238_13" style:family="text">
      <style:text-properties fo:color="#000000" style:font-name-asian="Arial" style:font-name-complex="Arial"/>
    </style:style>
    <style:style style:name="T238_14" style:family="text">
      <style:text-properties fo:color="#000000" style:font-name-asian="Arial" style:font-name-complex="Arial"/>
    </style:style>
    <style:style style:name="T238_15" style:family="text">
      <style:text-properties fo:color="#000000" style:font-name-asian="Arial" style:font-name-complex="Arial"/>
    </style:style>
    <style:style style:name="T238_16" style:family="text">
      <style:text-properties fo:color="#000000" style:font-name-asian="Arial" style:font-name-complex="Arial"/>
    </style:style>
    <style:style style:name="T238_17" style:family="text">
      <style:text-properties fo:color="#000000" style:font-name-asian="Arial" style:font-name-complex="Arial"/>
    </style:style>
    <style:style style:name="T238_18" style:family="text">
      <style:text-properties fo:color="#000000" style:font-name-asian="Arial" style:font-name-complex="Arial"/>
    </style:style>
    <style:style style:name="T238_19" style:family="text">
      <style:text-properties fo:color="#000000" style:font-name-asian="Arial" style:font-name-complex="Arial"/>
    </style:style>
    <style:style style:name="T238_20" style:family="text">
      <style:text-properties fo:color="#000000" style:font-name-asian="Arial" style:font-name-complex="Arial"/>
    </style:style>
    <style:style style:name="T238_21" style:family="text">
      <style:text-properties fo:color="#000000" style:font-name-asian="Arial" style:font-name-complex="Arial"/>
    </style:style>
    <style:style style:name="T238_22" style:family="text">
      <style:text-properties fo:color="#000000" style:font-name-asian="Arial" style:font-name-complex="Arial"/>
    </style:style>
    <style:style style:name="T238_23" style:family="text">
      <style:text-properties fo:color="#000000" style:font-name-asian="Arial" style:font-name-complex="Arial"/>
    </style:style>
    <style:style style:name="T238_24" style:family="text">
      <style:text-properties fo:color="#000000" style:font-name-asian="Arial" style:font-name-complex="Arial"/>
    </style:style>
    <style:style style:name="T238_25" style:family="text">
      <style:text-properties fo:color="#000000" style:font-name-asian="Arial" style:font-name-complex="Arial"/>
    </style:style>
    <style:style style:name="T238_26" style:family="text">
      <style:text-properties fo:color="#000000" style:font-name-asian="Arial" style:font-name-complex="Arial"/>
    </style:style>
    <style:style style:name="T238_27" style:family="text">
      <style:text-properties fo:color="#000000" style:font-name-asian="Arial" style:font-name-complex="Arial"/>
    </style:style>
    <style:style style:name="T238_28" style:family="text">
      <style:text-properties fo:color="#000000" style:font-name-asian="Arial" style:font-name-complex="Arial"/>
    </style:style>
    <style:style style:name="T238_29" style:family="text">
      <style:text-properties fo:color="#000000" style:font-name-asian="Arial" style:font-name-complex="Arial"/>
    </style:style>
    <style:style style:name="T238_30" style:family="text">
      <style:text-properties fo:color="#000000" style:font-name-asian="Arial" style:font-name-complex="Arial"/>
    </style:style>
    <style:style style:name="P239" style:family="paragraph" style:parent-style-name="List_20_Paragraph">
      <style:paragraph-properties fo:text-align="justify"/>
      <style:text-properties fo:color="#000000" style:font-name-asian="Arial" style:font-name-complex="Arial" style:text-underline-style="solid" style:text-underline-color="font-color"/>
    </style:style>
    <style:style style:name="P240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40_1" style:family="text">
      <style:text-properties fo:color="#000000" style:font-name-asian="Arial" style:font-name-complex="Arial" style:text-underline-style="solid" style:text-underline-color="font-color"/>
    </style:style>
    <style:style style:name="T240_2" style:family="text">
      <style:text-properties fo:color="#000000" style:font-name-asian="Arial" style:font-name-complex="Arial" style:text-underline-style="solid" style:text-underline-color="font-color"/>
    </style:style>
    <style:style style:name="T240_3" style:family="text">
      <style:text-properties fo:color="#000000" style:font-name-asian="Arial" style:font-name-complex="Arial" style:text-underline-style="solid" style:text-underline-color="font-color"/>
    </style:style>
    <style:style style:name="T240_4" style:family="text">
      <style:text-properties fo:color="#000000" style:font-name-asian="Arial" style:font-name-complex="Arial"/>
    </style:style>
    <style:style style:name="T240_5" style:family="text">
      <style:text-properties fo:color="#000000" style:font-name-asian="Arial" style:font-name-complex="Arial"/>
    </style:style>
    <style:style style:name="T240_6" style:family="text">
      <style:text-properties fo:color="#000000" style:font-name-asian="Arial" style:font-name-complex="Arial"/>
    </style:style>
    <style:style style:name="P241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P242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42_1" style:family="text">
      <style:text-properties fo:color="#000000" style:font-name-asian="Arial" style:font-name-complex="Arial" style:text-underline-style="solid" style:text-underline-color="font-color"/>
    </style:style>
    <style:style style:name="T242_2" style:family="text">
      <style:text-properties fo:color="#000000" style:font-name-asian="Arial" style:font-name-complex="Arial" style:text-underline-style="solid" style:text-underline-color="font-color"/>
    </style:style>
    <style:style style:name="T242_3" style:family="text">
      <style:text-properties fo:color="#000000" style:font-name-asian="Arial" style:font-name-complex="Arial" style:text-underline-style="solid" style:text-underline-color="font-color"/>
    </style:style>
    <style:style style:name="T242_4" style:family="text">
      <style:text-properties fo:color="#000000" style:font-name-asian="Arial" style:font-name-complex="Arial" style:text-underline-style="solid" style:text-underline-color="font-color"/>
    </style:style>
    <style:style style:name="T242_5" style:family="text">
      <style:text-properties fo:color="#000000" style:font-name-asian="Arial" style:font-name-complex="Arial" style:text-underline-style="solid" style:text-underline-color="font-color"/>
    </style:style>
    <style:style style:name="T242_6" style:family="text">
      <style:text-properties fo:color="#000000" style:font-name-asian="Arial" style:font-name-complex="Arial"/>
    </style:style>
    <style:style style:name="T242_7" style:family="text">
      <style:text-properties fo:color="#000000" style:font-name-asian="Arial" style:font-name-complex="Arial"/>
    </style:style>
    <style:style style:name="T242_8" style:family="text">
      <style:text-properties fo:color="#000000" style:font-name-asian="Arial" style:font-name-complex="Arial"/>
    </style:style>
    <style:style style:name="P243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43_1" style:family="text">
      <style:text-properties fo:color="#000000" style:font-name-asian="Arial" style:font-name-complex="Arial"/>
    </style:style>
    <style:style style:name="T243_2" style:family="text">
      <style:text-properties fo:color="#000000" style:font-name-asian="Arial" style:font-name-complex="Arial"/>
    </style:style>
    <style:style style:name="T243_3" style:family="text">
      <style:text-properties fo:color="#000000" style:font-name-asian="Arial" style:font-name-complex="Arial"/>
    </style:style>
    <style:style style:name="T243_4" style:family="text">
      <style:text-properties fo:color="#000000" style:font-name-asian="Arial" style:font-name-complex="Arial"/>
    </style:style>
    <style:style style:name="T243_5" style:family="text">
      <style:text-properties fo:color="#000000" style:font-name-asian="Arial" style:font-name-complex="Arial"/>
    </style:style>
    <style:style style:name="T243_6" style:family="text">
      <style:text-properties fo:color="#000000" style:font-name-asian="Arial" style:font-name-complex="Arial"/>
    </style:style>
    <style:style style:name="P244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44_1" style:family="text">
      <style:text-properties fo:color="#000000" style:font-name-asian="Arial" style:font-name-complex="Arial"/>
    </style:style>
    <style:style style:name="T244_2" style:family="text">
      <style:text-properties fo:color="#000000" style:font-name-asian="Arial" style:font-name-complex="Arial"/>
    </style:style>
    <style:style style:name="T244_3" style:family="text">
      <style:text-properties fo:color="#000000" style:font-name-asian="Arial" style:font-name-complex="Arial"/>
    </style:style>
    <style:style style:name="T244_4" style:family="text">
      <style:text-properties fo:color="#000000" style:font-name-asian="Arial" style:font-name-complex="Arial"/>
    </style:style>
    <style:style style:name="T244_5" style:family="text">
      <style:text-properties fo:color="#000000" style:font-name-asian="Arial" style:font-name-complex="Arial"/>
    </style:style>
    <style:style style:name="T244_6" style:family="text">
      <style:text-properties fo:color="#000000" style:font-name-asian="Arial" style:font-name-complex="Arial"/>
    </style:style>
    <style:style style:name="T244_7" style:family="text">
      <style:text-properties fo:color="#000000" style:font-name-asian="Arial" style:font-name-complex="Arial"/>
    </style:style>
    <style:style style:name="T244_8" style:family="text">
      <style:text-properties fo:color="#000000" style:font-name-asian="Arial" style:font-name-complex="Arial"/>
    </style:style>
    <style:style style:name="T244_9" style:family="text">
      <style:text-properties fo:color="#000000" style:font-name-asian="Arial" style:font-name-complex="Arial"/>
    </style:style>
    <style:style style:name="T244_10" style:family="text">
      <style:text-properties fo:color="#000000" style:font-name-asian="Arial" style:font-name-complex="Arial"/>
    </style:style>
    <style:style style:name="T244_11" style:family="text">
      <style:text-properties fo:color="#000000" style:font-name-asian="Arial" style:font-name-complex="Arial"/>
    </style:style>
    <style:style style:name="T244_12" style:family="text">
      <style:text-properties fo:color="#000000" style:font-name-asian="Arial" style:font-name-complex="Arial"/>
    </style:style>
    <style:style style:name="T244_13" style:family="text">
      <style:text-properties fo:color="#000000" style:font-name-asian="Arial" style:font-name-complex="Arial"/>
    </style:style>
    <style:style style:name="T244_14" style:family="text">
      <style:text-properties fo:color="#000000" style:font-name-asian="Arial" style:font-name-complex="Arial"/>
    </style:style>
    <style:style style:name="T244_15" style:family="text">
      <style:text-properties fo:color="#000000" style:font-name-asian="Arial" style:font-name-complex="Arial"/>
    </style:style>
    <style:style style:name="T244_16" style:family="text">
      <style:text-properties fo:color="#000000" style:font-name-asian="Arial" style:font-name-complex="Arial"/>
    </style:style>
    <style:style style:name="T244_17" style:family="text">
      <style:text-properties fo:color="#000000" style:font-name-asian="Arial" style:font-name-complex="Arial"/>
    </style:style>
    <style:style style:name="T244_18" style:family="text">
      <style:text-properties fo:color="#000000" style:font-name-asian="Arial" style:font-name-complex="Arial"/>
    </style:style>
    <style:style style:name="T244_19" style:family="text">
      <style:text-properties fo:color="#000000" style:font-name-asian="Arial" style:font-name-complex="Arial"/>
    </style:style>
    <style:style style:name="T244_20" style:family="text">
      <style:text-properties fo:color="#000000" style:font-name-asian="Arial" style:font-name-complex="Arial"/>
    </style:style>
    <style:style style:name="T244_21" style:family="text">
      <style:text-properties fo:color="#000000" style:font-name-asian="Arial" style:font-name-complex="Arial"/>
    </style:style>
    <style:style style:name="P245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P246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46_1" style:family="text">
      <style:text-properties fo:color="#000000" style:font-name-asian="Arial" style:font-name-complex="Arial"/>
    </style:style>
    <style:style style:name="T246_2" style:family="text">
      <style:text-properties fo:color="#000000" style:font-name-asian="Arial" style:font-name-complex="Arial"/>
    </style:style>
    <style:style style:name="T246_3" style:family="text">
      <style:text-properties fo:color="#000000" style:font-name-asian="Arial" style:font-name-complex="Arial"/>
    </style:style>
    <style:style style:name="T246_4" style:family="text">
      <style:text-properties fo:color="#000000" style:font-name-asian="Arial" style:font-name-complex="Arial"/>
    </style:style>
    <style:style style:name="T246_5" style:family="text">
      <style:text-properties fo:color="#000000" style:font-name-asian="Arial" style:font-name-complex="Arial"/>
    </style:style>
    <style:style style:name="P247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P248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 style:text-underline-style="solid" style:text-underline-color="font-color"/>
    </style:style>
    <style:style style:name="T248_1" style:family="text">
      <style:text-properties fo:color="#000000" style:font-name-asian="Arial" style:font-name-complex="Arial" style:text-underline-style="solid" style:text-underline-color="font-color"/>
    </style:style>
    <style:style style:name="P249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49_1" style:family="text">
      <style:text-properties fo:color="#000000" style:font-name-asian="Arial" style:font-name-complex="Arial" fo:font-weight="bold" style:font-weight-asian="bold"/>
    </style:style>
    <style:style style:name="T249_2" style:family="text">
      <style:text-properties fo:color="#000000" style:font-name-asian="Arial" style:font-name-complex="Arial"/>
    </style:style>
    <style:style style:name="P250" style:family="paragraph" style:parent-style-name="List_20_Paragraph">
      <style:paragraph-properties fo:text-align="justify" fo:line-height="116%" fo:margin-bottom="0.282cm"/>
    </style:style>
    <style:style style:name="T250_1" style:family="text">
      <style:text-properties fo:color="#000000" style:font-name-asian="Arial" style:font-name-complex="Arial" fo:font-weight="bold" style:font-weight-asian="bold" style:font-weight-complex="bold"/>
    </style:style>
    <style:style style:name="T250_2" style:family="text">
      <style:text-properties fo:color="#000000" style:font-name-asian="Arial" style:font-name-complex="Arial"/>
    </style:style>
    <style:style style:name="T250_3" style:family="text">
      <style:text-properties fo:color="#424242" style:font-name-asian="Arial" style:font-name-complex="Arial"/>
    </style:style>
    <style:style style:name="P251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51_1" style:family="text">
      <style:text-properties fo:color="#000000" style:font-name-asian="Arial" style:font-name-complex="Arial" fo:font-weight="bold" style:font-weight-asian="bold"/>
    </style:style>
    <style:style style:name="T251_2" style:family="text">
      <style:text-properties fo:color="#000000" style:font-name-asian="Arial" style:font-name-complex="Arial"/>
    </style:style>
    <style:style style:name="P252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52_1" style:family="text">
      <style:text-properties fo:color="#000000" style:font-name-asian="Arial" style:font-name-complex="Arial" fo:font-weight="bold" style:font-weight-asian="bold" style:font-weight-complex="bold"/>
    </style:style>
    <style:style style:name="T252_2" style:family="text">
      <style:text-properties fo:color="#000000" style:font-name-asian="Arial" style:font-name-complex="Arial"/>
    </style:style>
    <style:style style:name="P253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53_1" style:family="text">
      <style:text-properties fo:color="#000000" style:font-name-asian="Arial" style:font-name-complex="Arial" fo:font-weight="bold" style:font-weight-asian="bold" style:font-weight-complex="bold"/>
    </style:style>
    <style:style style:name="T253_2" style:family="text">
      <style:text-properties fo:color="#000000" style:font-name-asian="Arial" style:font-name-complex="Arial"/>
    </style:style>
    <style:style style:name="T253_3" style:family="text">
      <style:text-properties fo:color="#000000" style:font-name-asian="Arial" style:font-name-complex="Arial"/>
    </style:style>
    <style:style style:name="T253_4" style:family="text">
      <style:text-properties fo:color="#000000" style:font-name-asian="Arial" style:font-name-complex="Arial"/>
    </style:style>
    <style:style style:name="P254" style:family="paragraph" style:parent-style-name="List_20_Paragraph">
      <style:paragraph-properties fo:text-align="justify" fo:line-height="116%" fo:margin-bottom="0.282cm"/>
      <style:text-properties fo:color="#000000" style:font-name-asian="Arial" style:font-name-complex="Arial"/>
    </style:style>
    <style:style style:name="T254_1" style:family="text">
      <style:text-properties fo:color="#000000" style:font-name-asian="Arial" style:font-name-complex="Arial" fo:font-weight="bold" style:font-weight-asian="bold" style:font-weight-complex="bold"/>
    </style:style>
    <style:style style:name="T254_2" style:family="text">
      <style:text-properties fo:color="#000000" style:font-name-asian="Arial" style:font-name-complex="Arial"/>
    </style:style>
    <style:style style:name="P255" style:family="paragraph" style:parent-style-name="Normal">
      <style:paragraph-properties fo:text-align="justify" fo:line-height="116%" fo:margin-bottom="0.282cm"/>
    </style:style>
    <style:style style:name="T255_1" style:family="text">
      <style:text-properties fo:color="#000000" style:font-name-asian="Arial" style:font-name-complex="Arial" fo:font-weight="bold" style:font-weight-asian="bold" style:font-weight-complex="bold" style:text-underline-style="solid" style:text-underline-color="font-color"/>
    </style:style>
    <style:style style:name="P256" style:family="paragraph" style:parent-style-name="List_20_Paragraph">
      <style:paragraph-properties fo:text-align="justify" fo:line-height="116%" fo:margin-bottom="0.423cm"/>
      <style:text-properties style:font-name-asian="Arial" style:font-name-complex="Arial"/>
    </style:style>
    <style:style style:name="T256_1" style:family="text">
      <style:text-properties style:font-name-asian="Arial" style:font-name-complex="Arial"/>
    </style:style>
    <style:style style:name="T256_2" style:family="text">
      <style:text-properties style:font-name-asian="Arial" style:font-name-complex="Arial"/>
    </style:style>
    <style:style style:name="T256_3" style:family="text">
      <style:text-properties style:font-name-asian="Arial" style:font-name-complex="Arial"/>
    </style:style>
    <style:style style:name="T256_4" style:family="text">
      <style:text-properties style:font-name-asian="Arial" style:font-name-complex="Arial"/>
    </style:style>
    <style:style style:name="T256_5" style:family="text">
      <style:text-properties style:font-name-asian="Arial" style:font-name-complex="Arial"/>
    </style:style>
    <style:style style:name="T256_6" style:family="text">
      <style:text-properties style:font-name-asian="Arial" style:font-name-complex="Arial"/>
    </style:style>
    <style:style style:name="T256_7" style:family="text">
      <style:text-properties style:font-name-asian="Arial" style:font-name-complex="Arial"/>
    </style:style>
    <style:style style:name="T256_8" style:family="text">
      <style:text-properties style:font-name-asian="Arial" style:font-name-complex="Arial"/>
    </style:style>
    <style:style style:name="T256_9" style:family="text">
      <style:text-properties style:font-name-asian="Arial" style:font-name-complex="Arial"/>
    </style:style>
    <style:style style:name="T256_10" style:family="text">
      <style:text-properties style:font-name-asian="Arial" style:font-name-complex="Arial"/>
    </style:style>
    <style:style style:name="T256_11" style:family="text">
      <style:text-properties style:font-name-asian="Arial" style:font-name-complex="Arial"/>
    </style:style>
    <style:style style:name="T256_12" style:family="text">
      <style:text-properties style:font-name-asian="Arial" style:font-name-complex="Arial"/>
    </style:style>
    <style:style style:name="T256_13" style:family="text">
      <style:text-properties style:font-name-asian="Arial" style:font-name-complex="Arial"/>
    </style:style>
    <style:style style:name="T256_14" style:family="text">
      <style:text-properties style:font-name-asian="Arial" style:font-name-complex="Arial"/>
    </style:style>
    <style:style style:name="T256_15" style:family="text">
      <style:text-properties style:font-name-asian="Arial" style:font-name-complex="Arial"/>
    </style:style>
    <style:style style:name="T256_16" style:family="text">
      <style:text-properties style:font-name-asian="Arial" style:font-name-complex="Arial"/>
    </style:style>
    <style:style style:name="P257" style:family="paragraph" style:parent-style-name="List_20_Paragraph">
      <style:paragraph-properties fo:text-align="justify" fo:line-height="116%" fo:margin-bottom="0.423cm"/>
      <style:text-properties style:font-name-asian="Arial" style:font-name-complex="Arial"/>
    </style:style>
    <style:style style:name="P258" style:family="paragraph" style:parent-style-name="List_20_Paragraph">
      <style:paragraph-properties fo:text-align="justify" fo:line-height="116%" fo:margin-bottom="0.423cm"/>
      <style:text-properties style:font-name-asian="Arial" style:font-name-complex="Arial"/>
    </style:style>
    <style:style style:name="T258_1" style:family="text">
      <style:text-properties style:font-name-asian="Arial" style:font-name-complex="Arial"/>
    </style:style>
    <style:style style:name="T258_2" style:family="text">
      <style:text-properties style:font-name-asian="Arial" style:font-name-complex="Arial"/>
    </style:style>
    <style:style style:name="T258_3" style:family="text">
      <style:text-properties style:font-name-asian="Arial" style:font-name-complex="Arial"/>
    </style:style>
    <style:style style:name="T258_4" style:family="text">
      <style:text-properties style:font-name-asian="Arial" style:font-name-complex="Arial"/>
    </style:style>
    <style:style style:name="T258_5" style:family="text">
      <style:text-properties style:font-name-asian="Arial" style:font-name-complex="Arial"/>
    </style:style>
    <style:style style:name="T258_6" style:family="text">
      <style:text-properties style:font-name-asian="Arial" style:font-name-complex="Arial"/>
    </style:style>
    <style:style style:name="T258_7" style:family="text">
      <style:text-properties style:font-name-asian="Arial" style:font-name-complex="Arial"/>
    </style:style>
    <style:style style:name="T258_8" style:family="text">
      <style:text-properties style:font-name-asian="Arial" style:font-name-complex="Arial"/>
    </style:style>
    <style:style style:name="T258_9" style:family="text">
      <style:text-properties style:font-name-asian="Arial" style:font-name-complex="Arial"/>
    </style:style>
    <style:style style:name="T258_10" style:family="text">
      <style:text-properties style:font-name-asian="Arial" style:font-name-complex="Arial"/>
    </style:style>
    <style:style style:name="T258_11" style:family="text">
      <style:text-properties style:font-name-asian="Arial" style:font-name-complex="Arial"/>
    </style:style>
    <style:style style:name="T258_12" style:family="text">
      <style:text-properties style:font-name-asian="Arial" style:font-name-complex="Arial"/>
    </style:style>
    <style:style style:name="T258_13" style:family="text">
      <style:text-properties style:font-name-asian="Arial" style:font-name-complex="Arial"/>
    </style:style>
    <style:style style:name="T258_14" style:family="text">
      <style:text-properties style:font-name-asian="Arial" style:font-name-complex="Arial"/>
    </style:style>
    <style:style style:name="T258_15" style:family="text">
      <style:text-properties style:font-name-asian="Arial" style:font-name-complex="Arial"/>
    </style:style>
    <style:style style:name="T258_16" style:family="text">
      <style:text-properties style:font-name-asian="Arial" style:font-name-complex="Arial"/>
    </style:style>
    <style:style style:name="T258_17" style:family="text">
      <style:text-properties style:font-name-asian="Arial" style:font-name-complex="Arial"/>
    </style:style>
    <style:style style:name="T258_18" style:family="text">
      <style:text-properties style:font-name-asian="Arial" style:font-name-complex="Arial"/>
    </style:style>
    <style:style style:name="T258_19" style:family="text">
      <style:text-properties style:font-name-asian="Arial" style:font-name-complex="Arial"/>
    </style:style>
    <style:style style:name="T258_20" style:family="text">
      <style:text-properties style:font-name-asian="Arial" style:font-name-complex="Arial"/>
    </style:style>
    <style:style style:name="T258_21" style:family="text">
      <style:text-properties style:font-name-asian="Arial" style:font-name-complex="Arial"/>
    </style:style>
    <style:style style:name="T258_22" style:family="text">
      <style:text-properties style:font-name-asian="Arial" style:font-name-complex="Arial"/>
    </style:style>
    <style:style style:name="T258_23" style:family="text">
      <style:text-properties style:font-name-asian="Arial" style:font-name-complex="Arial"/>
    </style:style>
    <style:style style:name="T258_24" style:family="text">
      <style:text-properties style:font-name-asian="Arial" style:font-name-complex="Arial"/>
    </style:style>
    <style:style style:name="T258_25" style:family="text">
      <style:text-properties style:font-name-asian="Arial" style:font-name-complex="Arial"/>
    </style:style>
    <style:style style:name="T258_26" style:family="text">
      <style:text-properties style:font-name-asian="Arial" style:font-name-complex="Arial"/>
    </style:style>
    <style:style style:name="P259" style:family="paragraph" style:parent-style-name="List_20_Paragraph">
      <style:paragraph-properties fo:text-align="justify"/>
      <style:text-properties style:font-name-asian="Arial" style:font-name-complex="Arial"/>
    </style:style>
    <style:style style:name="P260" style:family="paragraph" style:parent-style-name="List_20_Paragraph">
      <style:paragraph-properties fo:text-align="justify" fo:line-height="116%" fo:margin-bottom="0.423cm"/>
      <style:text-properties style:font-name-asian="Arial" style:font-name-complex="Arial"/>
    </style:style>
    <style:style style:name="T260_1" style:family="text">
      <style:text-properties style:font-name-asian="Arial" style:font-name-complex="Arial"/>
    </style:style>
    <style:style style:name="T260_2" style:family="text">
      <style:text-properties style:font-name-asian="Arial" style:font-name-complex="Arial"/>
    </style:style>
    <style:style style:name="T260_3" style:family="text">
      <style:text-properties style:font-name-asian="Arial" style:font-name-complex="Arial"/>
    </style:style>
    <style:style style:name="T260_4" style:family="text">
      <style:text-properties style:font-name-asian="Arial" style:font-name-complex="Arial"/>
    </style:style>
    <style:style style:name="T260_5" style:family="text">
      <style:text-properties style:font-name-asian="Arial" style:font-name-complex="Arial"/>
    </style:style>
    <style:style style:name="T260_6" style:family="text">
      <style:text-properties style:font-name-asian="Arial" style:font-name-complex="Arial"/>
    </style:style>
    <style:style style:name="T260_7" style:family="text">
      <style:text-properties style:font-name-asian="Arial" style:font-name-complex="Arial"/>
    </style:style>
    <style:style style:name="T260_8" style:family="text">
      <style:text-properties style:font-name-asian="Arial" style:font-name-complex="Arial"/>
    </style:style>
    <style:style style:name="T260_9" style:family="text">
      <style:text-properties style:font-name-asian="Arial" style:font-name-complex="Arial"/>
    </style:style>
    <style:style style:name="T260_10" style:family="text">
      <style:text-properties style:font-name-asian="Arial" style:font-name-complex="Arial"/>
    </style:style>
    <style:style style:name="T260_11" style:family="text">
      <style:text-properties style:font-name-asian="Arial" style:font-name-complex="Arial"/>
    </style:style>
    <style:style style:name="P261" style:family="paragraph" style:parent-style-name="List_20_Paragraph">
      <style:paragraph-properties fo:text-align="justify"/>
      <style:text-properties style:font-name-asian="Arial" style:font-name-complex="Arial"/>
    </style:style>
    <style:style style:name="P262" style:family="paragraph" style:parent-style-name="List_20_Paragraph">
      <style:paragraph-properties fo:text-align="justify" fo:line-height="116%" fo:margin-bottom="0.423cm"/>
      <style:text-properties style:font-name-complex="Arial"/>
    </style:style>
    <style:style style:name="T262_1" style:family="text">
      <style:text-properties style:font-name-asian="Arial" style:font-name-complex="Arial"/>
    </style:style>
    <style:style style:name="T262_2" style:family="text">
      <style:text-properties style:font-name-asian="Arial" style:font-name-complex="Arial"/>
    </style:style>
    <style:style style:name="T262_3" style:family="text">
      <style:text-properties style:font-name-asian="Arial" style:font-name-complex="Arial"/>
    </style:style>
    <style:style style:name="T262_4" style:family="text">
      <style:text-properties style:font-name-asian="Arial" style:font-name-complex="Arial"/>
    </style:style>
    <style:style style:name="T262_5" style:family="text">
      <style:text-properties style:font-name-asian="Arial" style:font-name-complex="Arial"/>
    </style:style>
    <style:style style:name="T262_6" style:family="text">
      <style:text-properties style:font-name-asian="Arial" style:font-name-complex="Arial"/>
    </style:style>
    <style:style style:name="T262_7" style:family="text">
      <style:text-properties style:font-name-asian="Arial" style:font-name-complex="Arial"/>
    </style:style>
    <style:style style:name="T262_8" style:family="text">
      <style:text-properties style:font-name-asian="Arial" style:font-name-complex="Arial"/>
    </style:style>
    <style:style style:name="T262_9" style:family="text">
      <style:text-properties style:font-name-asian="Arial" style:font-name-complex="Arial"/>
    </style:style>
    <style:style style:name="T262_10" style:family="text">
      <style:text-properties style:font-name-asian="Arial" style:font-name-complex="Arial"/>
    </style:style>
    <style:style style:name="T262_11" style:family="text">
      <style:text-properties style:font-name-asian="Arial" style:font-name-complex="Arial"/>
    </style:style>
    <style:style style:name="T262_12" style:family="text">
      <style:text-properties style:font-name-asian="Arial" style:font-name-complex="Arial"/>
    </style:style>
    <style:style style:name="T262_13" style:family="text">
      <style:text-properties style:font-name-asian="Arial" style:font-name-complex="Arial"/>
    </style:style>
    <style:style style:name="T262_14" style:family="text">
      <style:text-properties style:font-name-asian="Arial" style:font-name-complex="Arial"/>
    </style:style>
    <style:style style:name="T262_15" style:family="text">
      <style:text-properties style:font-name-asian="Arial" style:font-name-complex="Arial"/>
    </style:style>
    <style:style style:name="T262_16" style:family="text">
      <style:text-properties style:font-name-asian="Arial" style:font-name-complex="Arial"/>
    </style:style>
    <style:style style:name="T262_17" style:family="text">
      <style:text-properties style:font-name-asian="Arial" style:font-name-complex="Arial"/>
    </style:style>
    <style:style style:name="T262_18" style:family="text">
      <style:text-properties style:font-name-asian="Arial" style:font-name-complex="Arial"/>
    </style:style>
    <style:style style:name="P263" style:family="paragraph" style:parent-style-name="Normal">
      <style:paragraph-properties fo:text-align="justify" fo:line-height="116%" fo:margin-bottom="0.282cm"/>
    </style:style>
    <style:style style:name="T263_1" style:family="text">
      <style:text-properties fo:color="#000000" style:font-name-asian="Arial" style:font-name-complex="Arial" fo:font-weight="bold" style:font-weight-asian="bold" style:font-weight-complex="bold" style:text-underline-style="solid" style:text-underline-color="font-color"/>
    </style:style>
    <style:style style:name="P264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64_1" style:family="text">
      <style:text-properties fo:color="#000000" style:font-name-asian="Arial" style:font-name-complex="Arial" fo:font-weight="bold" style:font-weight-asian="bold" style:font-weight-complex="bold"/>
    </style:style>
    <style:style style:name="T264_2" style:family="text">
      <style:text-properties fo:color="#000000" style:font-name-asian="Arial" style:font-name-complex="Arial"/>
    </style:style>
    <style:style style:name="P265" style:family="paragraph" style:parent-style-name="Normal">
      <style:paragraph-properties fo:text-align="justify" fo:margin-left="0.002cm"/>
    </style:style>
    <style:style style:name="T265_1" style:family="text">
      <style:text-properties fo:color="#000000" style:font-name-asian="Arial" style:font-name-complex="Arial"/>
    </style:style>
    <style:style style:name="P266" style:family="paragraph" style:parent-style-name="List_20_Paragraph">
      <style:paragraph-properties fo:text-align="justify"/>
    </style:style>
    <style:style style:name="T266_1" style:family="text">
      <style:text-properties fo:color="#000000" style:font-name-asian="Arial" style:font-name-complex="Arial" fo:font-weight="bold" style:font-weight-asian="bold" style:font-weight-complex="bold"/>
    </style:style>
    <style:style style:name="T266_2" style:family="text">
      <style:text-properties fo:color="#000000" style:font-name-asian="Arial" style:font-name-complex="Arial"/>
    </style:style>
    <style:style style:name="T266_3" style:family="text">
      <style:text-properties fo:color="#000000" style:font-name-asian="Arial" style:font-name-complex="Arial"/>
    </style:style>
    <style:style style:name="T266_4" style:family="text">
      <style:text-properties fo:color="#000000" style:font-name-asian="Arial" style:font-name-complex="Arial"/>
    </style:style>
    <style:style style:name="T266_5" style:family="text">
      <style:text-properties fo:color="#000000" style:font-name-asian="Arial" style:font-name-complex="Arial"/>
    </style:style>
    <style:style style:name="T266_6" style:family="text">
      <style:text-properties fo:color="#000000" style:font-name-asian="Arial" style:font-name-complex="Arial"/>
    </style:style>
    <style:style style:name="T266_7" style:family="text">
      <style:text-properties fo:color="#000000" style:font-name-asian="Arial" style:font-name-complex="Arial"/>
    </style:style>
    <style:style style:name="T266_8" style:family="text">
      <style:text-properties fo:color="#000000" style:font-name-asian="Arial" style:font-name-complex="Arial"/>
    </style:style>
    <style:style style:name="T266_9" style:family="text">
      <style:text-properties fo:color="#000000" style:font-name-asian="Arial" style:font-name-complex="Arial"/>
    </style:style>
    <style:style style:name="T266_10" style:family="text">
      <style:text-properties fo:color="#000000" style:font-name-asian="Arial" style:font-name-complex="Arial"/>
    </style:style>
    <style:style style:name="T266_11" style:family="text">
      <style:text-properties fo:color="#000000" style:font-name-asian="Arial" style:font-name-complex="Arial"/>
    </style:style>
    <style:style style:name="T266_12" style:family="text">
      <style:text-properties fo:color="#000000" style:font-name-asian="Arial" style:font-name-complex="Arial"/>
    </style:style>
    <style:style style:name="T266_13" style:family="text">
      <style:text-properties fo:color="#000000" style:font-name-asian="Arial" style:font-name-complex="Arial"/>
    </style:style>
    <style:style style:name="T266_14" style:family="text">
      <style:text-properties fo:color="#000000" style:font-name-asian="Arial" style:font-name-complex="Arial"/>
    </style:style>
    <style:style style:name="T266_15" style:family="text"/>
    <style:style style:name="T266_16" style:family="text" style:parent-style-name="Internet_20_link">
      <style:text-properties style:font-name-asian="Arial" style:font-name-complex="Arial"/>
    </style:style>
    <style:style style:name="T266_17" style:family="text">
      <style:text-properties fo:color="#000000" style:font-name-asian="Arial" style:font-name-complex="Arial"/>
    </style:style>
    <style:style style:name="T266_18" style:family="text">
      <style:text-properties fo:color="#000000" style:font-name-asian="Arial" style:font-name-complex="Arial"/>
    </style:style>
    <style:style style:name="T266_19" style:family="text">
      <style:text-properties fo:color="#000000" style:font-name-asian="Arial" style:font-name-complex="Arial"/>
    </style:style>
    <style:style style:name="T266_20" style:family="text">
      <style:text-properties fo:color="#000000" style:font-name-asian="Arial" style:font-name-complex="Arial"/>
    </style:style>
    <style:style style:name="T266_21" style:family="text">
      <style:text-properties fo:color="#000000" style:font-name-asian="Arial" style:font-name-complex="Arial"/>
    </style:style>
    <style:style style:name="T266_22" style:family="text">
      <style:text-properties fo:color="#000000" style:font-name-asian="Arial" style:font-name-complex="Arial"/>
    </style:style>
    <style:style style:name="T266_23" style:family="text">
      <style:text-properties fo:color="#000000" style:font-name-asian="Arial" style:font-name-complex="Arial"/>
    </style:style>
    <style:style style:name="T266_24" style:family="text">
      <style:text-properties fo:color="#000000" style:font-name-asian="Arial" style:font-name-complex="Arial"/>
    </style:style>
    <style:style style:name="T266_25" style:family="text">
      <style:text-properties fo:color="#000000" style:font-name-asian="Arial" style:font-name-complex="Arial"/>
    </style:style>
    <style:style style:name="T266_26" style:family="text">
      <style:text-properties fo:color="#000000" style:font-name-asian="Arial" style:font-name-complex="Arial"/>
    </style:style>
    <style:style style:name="T266_27" style:family="text">
      <style:text-properties fo:color="#000000" style:font-name-asian="Arial" style:font-name-complex="Arial"/>
    </style:style>
    <style:style style:name="T266_28" style:family="text">
      <style:text-properties fo:color="#000000" style:font-name-asian="Arial" style:font-name-complex="Arial"/>
    </style:style>
    <style:style style:name="T266_29" style:family="text">
      <style:text-properties fo:color="#000000" style:font-name-asian="Arial" style:font-name-complex="Arial"/>
    </style:style>
    <style:style style:name="T266_30" style:family="text">
      <style:text-properties fo:color="#000000" style:font-name-asian="Arial" style:font-name-complex="Arial"/>
    </style:style>
    <style:style style:name="T266_31" style:family="text">
      <style:text-properties fo:color="#000000" style:font-name-asian="Arial" style:font-name-complex="Arial"/>
    </style:style>
    <style:style style:name="T266_32" style:family="text">
      <style:text-properties fo:color="#000000" style:font-name-asian="Arial" style:font-name-complex="Arial"/>
    </style:style>
    <style:style style:name="T266_33" style:family="text">
      <style:text-properties fo:color="#000000" style:font-name-asian="Arial" style:font-name-complex="Arial"/>
    </style:style>
    <style:style style:name="T266_34" style:family="text">
      <style:text-properties fo:color="#000000" style:font-name-asian="Arial" style:font-name-complex="Arial"/>
    </style:style>
    <style:style style:name="P267" style:family="paragraph" style:parent-style-name="Normal">
      <style:paragraph-properties fo:text-align="justify" fo:margin-left="0.002cm"/>
    </style:style>
    <style:style style:name="T267_1" style:family="text">
      <style:text-properties fo:color="#000000" style:font-name-asian="Arial" style:font-name-complex="Arial"/>
    </style:style>
    <style:style style:name="P268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68_1" style:family="text">
      <style:text-properties fo:color="#000000" style:font-name-asian="Arial" style:font-name-complex="Arial" fo:font-weight="bold" style:font-weight-asian="bold" style:font-weight-complex="bold"/>
    </style:style>
    <style:style style:name="T268_2" style:family="text">
      <style:text-properties fo:color="#000000" style:font-name-asian="Arial" style:font-name-complex="Arial"/>
    </style:style>
    <style:style style:name="T268_3" style:family="text">
      <style:text-properties fo:color="#000000" style:font-name-asian="Arial" style:font-name-complex="Arial"/>
    </style:style>
    <style:style style:name="T268_4" style:family="text">
      <style:text-properties fo:color="#000000" style:font-name-asian="Arial" style:font-name-complex="Arial"/>
    </style:style>
    <style:style style:name="P269" style:family="paragraph" style:parent-style-name="List_20_Paragraph">
      <style:paragraph-properties fo:text-align="justify" fo:margin-left="0.637cm"/>
      <style:text-properties fo:color="#000000" style:font-name-asian="Arial" style:font-name-complex="Arial"/>
    </style:style>
    <style:style style:name="P270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70_1" style:family="text">
      <style:text-properties fo:color="#000000" style:font-name-asian="Arial" style:font-name-complex="Arial" fo:language="en" fo:country="US" fo:font-weight="bold" style:font-weight-asian="bold" style:font-weight-complex="bold"/>
    </style:style>
    <style:style style:name="T270_2" style:family="text">
      <style:text-properties fo:color="#000000" style:font-name-asian="Arial" style:font-name-complex="Arial" fo:language="en" fo:country="US"/>
    </style:style>
    <style:style style:name="T270_3" style:family="text">
      <style:text-properties fo:color="#000000" style:font-name-asian="Arial" style:font-name-complex="Arial" fo:language="en" fo:country="US"/>
    </style:style>
    <style:style style:name="T270_4" style:family="text">
      <style:text-properties fo:color="#000000" style:font-name-asian="Arial" style:font-name-complex="Arial" fo:language="en" fo:country="US"/>
    </style:style>
    <style:style style:name="T270_5" style:family="text">
      <style:text-properties fo:color="#000000" style:font-name-asian="Arial" style:font-name-complex="Arial" fo:language="en" fo:country="US"/>
    </style:style>
    <style:style style:name="T270_6" style:family="text">
      <style:text-properties fo:color="#000000" style:font-name-asian="Arial" style:font-name-complex="Arial" fo:language="en" fo:country="US"/>
    </style:style>
    <style:style style:name="T270_7" style:family="text">
      <style:text-properties fo:color="#000000" style:font-name-asian="Arial" style:font-name-complex="Arial" fo:language="en" fo:country="US"/>
    </style:style>
    <style:style style:name="T270_8" style:family="text">
      <style:text-properties fo:color="#000000" style:font-name-asian="Arial" style:font-name-complex="Arial" fo:language="en" fo:country="US"/>
    </style:style>
    <style:style style:name="T270_9" style:family="text">
      <style:text-properties fo:color="#000000" style:font-name-asian="Arial" style:font-name-complex="Arial" fo:language="en" fo:country="US"/>
    </style:style>
    <style:style style:name="T270_10" style:family="text">
      <style:text-properties fo:color="#000000" style:font-name-asian="Arial" style:font-name-complex="Arial" fo:language="en" fo:country="US"/>
    </style:style>
    <style:style style:name="T270_11" style:family="text">
      <style:text-properties fo:color="#000000" style:font-name-asian="Arial" style:font-name-complex="Arial" fo:language="en" fo:country="US"/>
    </style:style>
    <style:style style:name="T270_12" style:family="text">
      <style:text-properties fo:color="#000000" style:font-name-asian="Arial" style:font-name-complex="Arial" fo:language="en" fo:country="US"/>
    </style:style>
    <style:style style:name="T270_13" style:family="text">
      <style:text-properties fo:color="#000000" style:font-name-asian="Arial" style:font-name-complex="Arial" fo:language="en" fo:country="US"/>
    </style:style>
    <style:style style:name="T270_14" style:family="text">
      <style:text-properties fo:color="#000000" style:font-name-asian="Arial" style:font-name-complex="Arial" fo:language="en" fo:country="US"/>
    </style:style>
    <style:style style:name="T270_15" style:family="text">
      <style:text-properties fo:color="#000000" style:font-name-asian="Arial" style:font-name-complex="Arial" fo:language="en" fo:country="US"/>
    </style:style>
    <style:style style:name="T270_16" style:family="text">
      <style:text-properties fo:color="#000000" style:font-name-asian="Arial" style:font-name-complex="Arial" fo:language="en" fo:country="US"/>
    </style:style>
    <style:style style:name="T270_17" style:family="text">
      <style:text-properties fo:color="#000000" style:font-name-asian="Arial" style:font-name-complex="Arial" fo:language="en" fo:country="US"/>
    </style:style>
    <style:style style:name="T270_18" style:family="text">
      <style:text-properties fo:color="#000000" style:font-name-asian="Arial" style:font-name-complex="Arial" fo:language="en" fo:country="US"/>
    </style:style>
    <style:style style:name="T270_19" style:family="text">
      <style:text-properties fo:color="#000000" style:font-name-asian="Arial" style:font-name-complex="Arial" fo:language="en" fo:country="US"/>
    </style:style>
    <style:style style:name="T270_20" style:family="text">
      <style:text-properties fo:color="#000000" style:font-name-asian="Arial" style:font-name-complex="Arial" fo:language="en" fo:country="US"/>
    </style:style>
    <style:style style:name="T270_21" style:family="text">
      <style:text-properties fo:color="#000000" style:font-name-asian="Arial" style:font-name-complex="Arial" fo:language="en" fo:country="US"/>
    </style:style>
    <style:style style:name="T270_22" style:family="text">
      <style:text-properties fo:color="#000000" style:font-name-asian="Arial" style:font-name-complex="Arial" fo:language="en" fo:country="US"/>
    </style:style>
    <style:style style:name="T270_23" style:family="text">
      <style:text-properties fo:color="#000000" style:font-name-asian="Arial" style:font-name-complex="Arial" fo:language="en" fo:country="US"/>
    </style:style>
    <style:style style:name="T270_24" style:family="text">
      <style:text-properties fo:color="#000000" style:font-name-asian="Arial" style:font-name-complex="Arial" fo:language="en" fo:country="US"/>
    </style:style>
    <style:style style:name="T270_25" style:family="text">
      <style:text-properties fo:color="#000000" style:font-name-asian="Arial" style:font-name-complex="Arial" fo:language="en" fo:country="US"/>
    </style:style>
    <style:style style:name="T270_26" style:family="text">
      <style:text-properties fo:color="#000000" style:font-name-asian="Arial" style:font-name-complex="Arial" fo:language="en" fo:country="US"/>
    </style:style>
    <style:style style:name="T270_27" style:family="text">
      <style:text-properties fo:color="#000000" style:font-name-asian="Arial" style:font-name-complex="Arial" fo:language="en" fo:country="US"/>
    </style:style>
    <style:style style:name="T270_28" style:family="text">
      <style:text-properties fo:color="#000000" style:font-name-asian="Arial" style:font-name-complex="Arial" fo:language="en" fo:country="US"/>
    </style:style>
    <style:style style:name="T270_29" style:family="text">
      <style:text-properties fo:color="#000000" style:font-name-asian="Arial" style:font-name-complex="Arial" fo:language="en" fo:country="US"/>
    </style:style>
    <style:style style:name="T270_30" style:family="text">
      <style:text-properties fo:color="#000000" style:font-name-asian="Arial" style:font-name-complex="Arial" fo:language="en" fo:country="US"/>
    </style:style>
    <style:style style:name="T270_31" style:family="text">
      <style:text-properties fo:color="#000000" style:font-name-asian="Arial" style:font-name-complex="Arial" fo:language="en" fo:country="US"/>
    </style:style>
    <style:style style:name="T270_32" style:family="text">
      <style:text-properties fo:color="#000000" style:font-name-asian="Arial" style:font-name-complex="Arial" fo:language="en" fo:country="US"/>
    </style:style>
    <style:style style:name="T270_33" style:family="text">
      <style:text-properties fo:color="#000000" style:font-name-asian="Arial" style:font-name-complex="Arial" fo:language="en" fo:country="US"/>
    </style:style>
    <style:style style:name="T270_34" style:family="text">
      <style:text-properties fo:color="#000000" style:font-name-asian="Arial" style:font-name-complex="Arial" fo:language="en" fo:country="US"/>
    </style:style>
    <style:style style:name="T270_35" style:family="text">
      <style:text-properties fo:color="#000000" style:font-name-asian="Arial" style:font-name-complex="Arial" fo:language="en" fo:country="US"/>
    </style:style>
    <style:style style:name="T270_36" style:family="text">
      <style:text-properties fo:color="#000000" style:font-name-asian="Arial" style:font-name-complex="Arial" fo:language="en" fo:country="US"/>
    </style:style>
    <style:style style:name="T270_37" style:family="text">
      <style:text-properties fo:color="#000000" style:font-name-asian="Arial" style:font-name-complex="Arial" fo:language="en" fo:country="US"/>
    </style:style>
    <style:style style:name="T270_38" style:family="text">
      <style:text-properties fo:color="#000000" style:font-name-asian="Arial" style:font-name-complex="Arial" fo:language="en" fo:country="US"/>
    </style:style>
    <style:style style:name="T270_39" style:family="text">
      <style:text-properties fo:color="#000000" style:font-name-asian="Arial" style:font-name-complex="Arial" fo:language="en" fo:country="US"/>
    </style:style>
    <style:style style:name="T270_40" style:family="text">
      <style:text-properties fo:color="#000000" style:font-name-asian="Arial" style:font-name-complex="Arial" fo:language="en" fo:country="US"/>
    </style:style>
    <style:style style:name="T270_41" style:family="text">
      <style:text-properties fo:color="#000000" style:font-name-asian="Arial" style:font-name-complex="Arial" fo:language="en" fo:country="US"/>
    </style:style>
    <style:style style:name="T270_42" style:family="text">
      <style:text-properties fo:color="#000000" style:font-name-asian="Arial" style:font-name-complex="Arial" fo:language="en" fo:country="US"/>
    </style:style>
    <style:style style:name="T270_43" style:family="text">
      <style:text-properties fo:color="#000000" style:font-name-asian="Arial" style:font-name-complex="Arial" fo:language="en" fo:country="US"/>
    </style:style>
    <style:style style:name="T270_44" style:family="text">
      <style:text-properties fo:color="#000000" style:font-name-asian="Arial" style:font-name-complex="Arial" fo:language="en" fo:country="US"/>
    </style:style>
    <style:style style:name="T270_45" style:family="text">
      <style:text-properties fo:color="#000000" style:font-name-asian="Arial" style:font-name-complex="Arial" fo:language="en" fo:country="US"/>
    </style:style>
    <style:style style:name="T270_46" style:family="text">
      <style:text-properties fo:color="#000000" style:font-name-asian="Arial" style:font-name-complex="Arial" fo:language="en" fo:country="US"/>
    </style:style>
    <style:style style:name="T270_47" style:family="text">
      <style:text-properties fo:color="#000000" style:font-name-asian="Arial" style:font-name-complex="Arial" fo:language="en" fo:country="US"/>
    </style:style>
    <style:style style:name="T270_48" style:family="text">
      <style:text-properties fo:color="#000000" style:font-name-asian="Arial" style:font-name-complex="Arial" fo:language="en" fo:country="US"/>
    </style:style>
    <style:style style:name="P271" style:family="paragraph" style:parent-style-name="Normal">
      <style:paragraph-properties fo:text-align="justify" fo:margin-left="0.002cm"/>
    </style:style>
    <style:style style:name="T271_1" style:family="text">
      <style:text-properties fo:color="#000000" style:font-name-asian="Arial" style:font-name-complex="Arial"/>
    </style:style>
    <style:style style:name="P272" style:family="paragraph" style:parent-style-name="List_20_Paragraph">
      <style:paragraph-properties fo:text-align="justify"/>
      <style:text-properties fo:color="#000000" style:font-name-asian="Arial" style:font-name-complex="Arial" fo:language="en" fo:country="US"/>
    </style:style>
    <style:style style:name="T272_1" style:family="text">
      <style:text-properties fo:color="#000000" style:font-name-asian="Arial" style:font-name-complex="Arial" fo:language="en" fo:country="US" fo:font-weight="bold" style:font-weight-asian="bold"/>
    </style:style>
    <style:style style:name="T272_2" style:family="text">
      <style:text-properties fo:color="#000000" style:font-name-asian="Arial" style:font-name-complex="Arial" fo:language="en" fo:country="US"/>
    </style:style>
    <style:style style:name="T272_3" style:family="text">
      <style:text-properties fo:color="#000000" style:font-name-asian="Arial" style:font-name-complex="Arial" fo:language="en" fo:country="US"/>
    </style:style>
    <style:style style:name="T272_4" style:family="text">
      <style:text-properties fo:color="#000000" style:font-name-asian="Arial" style:font-name-complex="Arial" fo:language="en" fo:country="US"/>
    </style:style>
    <style:style style:name="T272_5" style:family="text">
      <style:text-properties fo:color="#000000" style:font-name-asian="Arial" style:font-name-complex="Arial" fo:language="en" fo:country="US"/>
    </style:style>
    <style:style style:name="T272_6" style:family="text">
      <style:text-properties fo:color="#000000" style:font-name-asian="Arial" style:font-name-complex="Arial" fo:language="en" fo:country="US"/>
    </style:style>
    <style:style style:name="T272_7" style:family="text">
      <style:text-properties fo:color="#000000" style:font-name-asian="Arial" style:font-name-complex="Arial" fo:language="en" fo:country="US"/>
    </style:style>
    <style:style style:name="T272_8" style:family="text">
      <style:text-properties fo:color="#000000" style:font-name-asian="Arial" style:font-name-complex="Arial" fo:language="en" fo:country="US"/>
    </style:style>
    <style:style style:name="P273" style:family="paragraph" style:parent-style-name="Normal">
      <style:paragraph-properties fo:text-align="justify" fo:margin-left="0.002cm"/>
    </style:style>
    <style:style style:name="T273_1" style:family="text">
      <style:text-properties fo:color="#000000" style:font-name-asian="Arial" style:font-name-complex="Arial"/>
    </style:style>
    <style:style style:name="P274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74_1" style:family="text">
      <style:text-properties fo:color="#000000" style:font-name-asian="Arial" style:font-name-complex="Arial" fo:font-weight="bold" style:font-weight-asian="bold"/>
    </style:style>
    <style:style style:name="T274_2" style:family="text">
      <style:text-properties fo:color="#000000" style:font-name-asian="Arial" style:font-name-complex="Arial"/>
    </style:style>
    <style:style style:name="T274_3" style:family="text">
      <style:text-properties fo:color="#000000" style:font-name-asian="Arial" style:font-name-complex="Arial"/>
    </style:style>
    <style:style style:name="T274_4" style:family="text">
      <style:text-properties fo:color="#000000" style:font-name-asian="Arial" style:font-name-complex="Arial"/>
    </style:style>
    <style:style style:name="T274_5" style:family="text">
      <style:text-properties fo:color="#000000" style:font-name-asian="Arial" style:font-name-complex="Arial"/>
    </style:style>
    <style:style style:name="T274_6" style:family="text">
      <style:text-properties fo:color="#000000" style:font-name-asian="Arial" style:font-name-complex="Arial"/>
    </style:style>
    <style:style style:name="T274_7" style:family="text">
      <style:text-properties fo:color="#000000" style:font-name-asian="Arial" style:font-name-complex="Arial"/>
    </style:style>
    <style:style style:name="T274_8" style:family="text">
      <style:text-properties fo:color="#000000" style:font-name-asian="Arial" style:font-name-complex="Arial"/>
    </style:style>
    <style:style style:name="T274_9" style:family="text">
      <style:text-properties fo:color="#000000" style:font-name-asian="Arial" style:font-name-complex="Arial"/>
    </style:style>
    <style:style style:name="T274_10" style:family="text">
      <style:text-properties fo:color="#000000" style:font-name-asian="Arial" style:font-name-complex="Arial"/>
    </style:style>
    <style:style style:name="T274_11" style:family="text">
      <style:text-properties fo:color="#000000" style:font-name-asian="Arial" style:font-name-complex="Arial"/>
    </style:style>
    <style:style style:name="T274_12" style:family="text">
      <style:text-properties fo:color="#000000" style:font-name-asian="Arial" style:font-name-complex="Arial"/>
    </style:style>
    <style:style style:name="T274_13" style:family="text">
      <style:text-properties fo:color="#000000" style:font-name-asian="Arial" style:font-name-complex="Arial"/>
    </style:style>
    <style:style style:name="T274_14" style:family="text">
      <style:text-properties fo:color="#000000" style:font-name-asian="Arial" style:font-name-complex="Arial"/>
    </style:style>
    <style:style style:name="T274_15" style:family="text">
      <style:text-properties fo:color="#000000" style:font-name-asian="Arial" style:font-name-complex="Arial"/>
    </style:style>
    <style:style style:name="T274_16" style:family="text">
      <style:text-properties fo:color="#000000" style:font-name-asian="Arial" style:font-name-complex="Arial"/>
    </style:style>
    <style:style style:name="T274_17" style:family="text">
      <style:text-properties fo:color="#000000" style:font-name-asian="Arial" style:font-name-complex="Arial"/>
    </style:style>
    <style:style style:name="T274_18" style:family="text">
      <style:text-properties fo:color="#000000" style:font-name-asian="Arial" style:font-name-complex="Arial"/>
    </style:style>
    <style:style style:name="T274_19" style:family="text">
      <style:text-properties fo:color="#000000" style:font-name-asian="Arial" style:font-name-complex="Arial"/>
    </style:style>
    <style:style style:name="T274_20" style:family="text">
      <style:text-properties fo:color="#000000" style:font-name-asian="Arial" style:font-name-complex="Arial"/>
    </style:style>
    <style:style style:name="T274_21" style:family="text">
      <style:text-properties fo:color="#000000" style:font-name-asian="Arial" style:font-name-complex="Arial"/>
    </style:style>
    <style:style style:name="T274_22" style:family="text">
      <style:text-properties fo:color="#000000" style:font-name-asian="Arial" style:font-name-complex="Arial"/>
    </style:style>
    <style:style style:name="T274_23" style:family="text">
      <style:text-properties fo:color="#000000" style:font-name-asian="Arial" style:font-name-complex="Arial"/>
    </style:style>
    <style:style style:name="T274_24" style:family="text">
      <style:text-properties fo:color="#000000" style:font-name-asian="Arial" style:font-name-complex="Arial"/>
    </style:style>
    <style:style style:name="T274_25" style:family="text">
      <style:text-properties fo:color="#000000" style:font-name-asian="Arial" style:font-name-complex="Arial"/>
    </style:style>
    <style:style style:name="T274_26" style:family="text">
      <style:text-properties fo:color="#000000" style:font-name-asian="Arial" style:font-name-complex="Arial"/>
    </style:style>
    <style:style style:name="T274_27" style:family="text">
      <style:text-properties fo:color="#000000" style:font-name-asian="Arial" style:font-name-complex="Arial"/>
    </style:style>
    <style:style style:name="T274_28" style:family="text">
      <style:text-properties fo:color="#000000" style:font-name-asian="Arial" style:font-name-complex="Arial"/>
    </style:style>
    <style:style style:name="T274_29" style:family="text">
      <style:text-properties fo:color="#000000" style:font-name-asian="Arial" style:font-name-complex="Arial"/>
    </style:style>
    <style:style style:name="T274_30" style:family="text">
      <style:text-properties fo:color="#000000" style:font-name-asian="Arial" style:font-name-complex="Arial"/>
    </style:style>
    <style:style style:name="P275" style:family="paragraph" style:parent-style-name="Normal">
      <style:paragraph-properties fo:text-align="justify" fo:margin-left="0.002cm"/>
    </style:style>
    <style:style style:name="T275_1" style:family="text">
      <style:text-properties fo:color="#000000" style:font-name-asian="Arial" style:font-name-complex="Arial"/>
    </style:style>
    <style:style style:name="P276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276_1" style:family="text">
      <style:text-properties fo:color="#000000" style:font-name-asian="Arial" style:font-name-complex="Arial" fo:font-weight="bold" style:font-weight-asian="bold" style:font-weight-complex="bold"/>
    </style:style>
    <style:style style:name="T276_2" style:family="text">
      <style:text-properties fo:color="#000000" style:font-name-asian="Arial" style:font-name-complex="Arial"/>
    </style:style>
    <style:style style:name="T276_3" style:family="text">
      <style:text-properties fo:color="#000000" style:font-name-asian="Arial" style:font-name-complex="Arial"/>
    </style:style>
    <style:style style:name="T276_4" style:family="text">
      <style:text-properties fo:color="#000000" style:font-name-asian="Arial" style:font-name-complex="Arial"/>
    </style:style>
    <style:style style:name="T276_5" style:family="text">
      <style:text-properties fo:color="#000000" style:font-name-asian="Arial" style:font-name-complex="Arial"/>
    </style:style>
    <style:style style:name="T276_6" style:family="text">
      <style:text-properties fo:color="#000000" style:font-name-asian="Arial" style:font-name-complex="Arial"/>
    </style:style>
    <style:style style:name="T276_7" style:family="text">
      <style:text-properties fo:color="#000000" style:font-name-asian="Arial" style:font-name-complex="Arial"/>
    </style:style>
    <style:style style:name="T276_8" style:family="text">
      <style:text-properties fo:color="#000000" style:font-name-asian="Arial" style:font-name-complex="Arial"/>
    </style:style>
    <style:style style:name="T276_9" style:family="text">
      <style:text-properties fo:color="#000000" style:font-name-asian="Arial" style:font-name-complex="Arial"/>
    </style:style>
    <style:style style:name="T276_10" style:family="text">
      <style:text-properties fo:color="#000000" style:font-name-asian="Arial" style:font-name-complex="Arial"/>
    </style:style>
    <style:style style:name="P277" style:family="paragraph" style:parent-style-name="Normal">
      <style:paragraph-properties fo:text-align="justify"/>
      <style:text-properties fo:font-style="italic" style:font-style-asian="italic" style:font-style-complex="italic" style:font-name-complex="Arial" fo:font-weight="bold" style:font-weight-asian="bold" style:font-weight-complex="bold"/>
    </style:style>
    <style:style style:name="P278" style:family="paragraph" style:parent-style-name="Heading_20_2">
      <style:paragraph-properties fo:text-align="justify" fo:background-color="#c6d9f1" fo:padding-top="0.035cm" fo:border-top="#000000 0.018cm solid" fo:margin-top="0cm" fo:padding-bottom="0.035cm" fo:border-bottom="#000000 0.018cm solid" fo:margin-bottom="0.071cm" fo:padding-left="0.141cm" fo:border-left="#000000 0.018cm solid" fo:padding-right="0.141cm" fo:border-right="#000000 0.018cm solid"/>
    </style:style>
    <style:style style:name="T278_1" style:family="text">
      <style:text-properties fo:font-style="normal" style:font-style-asian="normal" fo:font-size="12pt" style:font-size-asian="12pt" style:font-size-complex="12pt"/>
    </style:style>
    <style:style style:name="P279" style:family="paragraph" style:parent-style-name="Normal">
      <style:paragraph-properties fo:text-align="justify"/>
      <style:text-properties fo:font-style="italic" style:font-style-asian="italic" style:font-style-complex="italic" style:font-name-complex="Arial" fo:font-weight="bold" style:font-weight-asian="bold" style:font-weight-complex="bold"/>
    </style:style>
    <style:style style:name="P280" style:family="paragraph" style:parent-style-name="List_20_Paragraph">
      <style:paragraph-properties fo:text-align="justify"/>
      <style:text-properties style:font-name-complex="Arial"/>
    </style:style>
    <style:style style:name="T280_1" style:family="text">
      <style:text-properties style:font-name-complex="Arial"/>
    </style:style>
    <style:style style:name="T280_2" style:family="text">
      <style:text-properties style:font-name-complex="Arial"/>
    </style:style>
    <style:style style:name="T280_3" style:family="text">
      <style:text-properties style:font-name-complex="Arial"/>
    </style:style>
    <style:style style:name="T280_4" style:family="text">
      <style:text-properties style:font-name-complex="Arial"/>
    </style:style>
    <style:style style:name="T280_5" style:family="text">
      <style:text-properties style:font-name-complex="Arial"/>
    </style:style>
    <style:style style:name="T280_6" style:family="text">
      <style:text-properties style:font-name-complex="Arial"/>
    </style:style>
    <style:style style:name="T280_7" style:family="text">
      <style:text-properties style:font-name-complex="Arial"/>
    </style:style>
    <style:style style:name="T280_8" style:family="text">
      <style:text-properties style:font-name-complex="Arial"/>
    </style:style>
    <style:style style:name="T280_9" style:family="text">
      <style:text-properties style:font-name-complex="Arial"/>
    </style:style>
    <style:style style:name="T280_10" style:family="text">
      <style:text-properties style:font-name-complex="Arial"/>
    </style:style>
    <style:style style:name="T280_11" style:family="text">
      <style:text-properties style:font-name-complex="Arial"/>
    </style:style>
    <style:style style:name="T280_12" style:family="text">
      <style:text-properties style:font-name-complex="Arial"/>
    </style:style>
    <style:style style:name="T280_13" style:family="text">
      <style:text-properties style:font-name-complex="Arial"/>
    </style:style>
    <style:style style:name="T280_14" style:family="text">
      <style:text-properties style:font-name-complex="Arial"/>
    </style:style>
    <style:style style:name="T280_15" style:family="text">
      <style:text-properties style:font-name-complex="Arial"/>
    </style:style>
    <style:style style:name="T280_16" style:family="text">
      <style:text-properties style:font-name-complex="Arial"/>
    </style:style>
    <style:style style:name="T280_17" style:family="text">
      <style:text-properties style:font-name-complex="Arial"/>
    </style:style>
    <style:style style:name="T280_18" style:family="text">
      <style:text-properties style:font-name-complex="Arial"/>
    </style:style>
    <style:style style:name="T280_19" style:family="text">
      <style:text-properties style:font-name-complex="Arial"/>
    </style:style>
    <style:style style:name="T280_20" style:family="text">
      <style:text-properties style:font-name-complex="Arial"/>
    </style:style>
    <style:style style:name="T280_21" style:family="text">
      <style:text-properties style:font-name-complex="Arial"/>
    </style:style>
    <style:style style:name="P281" style:family="paragraph" style:parent-style-name="Normal">
      <style:paragraph-properties fo:text-align="justify"/>
      <style:text-properties style:font-name-complex="Arial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style:font-name-complex="Arial" fo:font-weight="bold" style:font-weight-asian="bold" style:font-weight-complex="bold"/>
    </style:style>
    <style:style style:name="P283" style:family="paragraph" style:parent-style-name="Normal">
      <style:paragraph-properties fo:text-align="justify"/>
      <style:text-properties style:font-name-complex="Arial"/>
    </style:style>
    <style:style style:name="P284" style:family="paragraph" style:parent-style-name="List_20_Paragraph">
      <style:paragraph-properties fo:text-align="justify"/>
      <style:text-properties style:font-name-complex="Arial"/>
    </style:style>
    <style:style style:name="T284_1" style:family="text">
      <style:text-properties style:font-name-complex="Arial"/>
    </style:style>
    <style:style style:name="T284_2" style:family="text">
      <style:text-properties style:font-name-complex="Arial"/>
    </style:style>
    <style:style style:name="T284_3" style:family="text">
      <style:text-properties style:font-name-complex="Arial"/>
    </style:style>
    <style:style style:name="P285" style:family="paragraph" style:parent-style-name="Normal">
      <style:paragraph-properties fo:text-align="justify"/>
      <style:text-properties style:font-name-complex="Arial"/>
    </style:style>
    <style:style style:name="P286" style:family="paragraph" style:parent-style-name="List_20_Paragraph">
      <style:paragraph-properties fo:text-align="justify"/>
      <style:text-properties style:font-name-complex="Arial"/>
    </style:style>
    <style:style style:name="T286_1" style:family="text">
      <style:text-properties style:font-name-complex="Arial"/>
    </style:style>
    <style:style style:name="T286_2" style:family="text">
      <style:text-properties style:font-name-complex="Arial"/>
    </style:style>
    <style:style style:name="T286_3" style:family="text">
      <style:text-properties style:font-name-complex="Arial"/>
    </style:style>
    <style:style style:name="T286_4" style:family="text">
      <style:text-properties style:font-name-complex="Arial"/>
    </style:style>
    <style:style style:name="T286_5" style:family="text">
      <style:text-properties style:font-name-complex="Arial"/>
    </style:style>
    <style:style style:name="T286_6" style:family="text">
      <style:text-properties style:font-name-complex="Arial"/>
    </style:style>
    <style:style style:name="T286_7" style:family="text">
      <style:text-properties style:font-name-complex="Arial"/>
    </style:style>
    <style:style style:name="T286_8" style:family="text">
      <style:text-properties style:font-name-complex="Arial"/>
    </style:style>
    <style:style style:name="T286_9" style:family="text">
      <style:text-properties style:font-name-complex="Arial"/>
    </style:style>
    <style:style style:name="T286_10" style:family="text">
      <style:text-properties style:font-name-complex="Arial"/>
    </style:style>
    <style:style style:name="T286_11" style:family="text">
      <style:text-properties style:font-name-complex="Arial"/>
    </style:style>
    <style:style style:name="T286_12" style:family="text">
      <style:text-properties style:font-name-complex="Arial"/>
    </style:style>
    <style:style style:name="T286_13" style:family="text">
      <style:text-properties style:font-name-complex="Arial"/>
    </style:style>
    <style:style style:name="T286_14" style:family="text">
      <style:text-properties style:font-name-complex="Arial"/>
    </style:style>
    <style:style style:name="T286_15" style:family="text">
      <style:text-properties style:font-name-complex="Arial"/>
    </style:style>
    <style:style style:name="T286_16" style:family="text">
      <style:text-properties style:font-name-complex="Arial"/>
    </style:style>
    <style:style style:name="T286_17" style:family="text">
      <style:text-properties style:font-name-complex="Arial"/>
    </style:style>
    <style:style style:name="T286_18" style:family="text">
      <style:text-properties style:font-name-complex="Arial"/>
    </style:style>
    <style:style style:name="T286_19" style:family="text">
      <style:text-properties style:font-name-complex="Arial"/>
    </style:style>
    <style:style style:name="T286_20" style:family="text">
      <style:text-properties style:font-name-complex="Arial"/>
    </style:style>
    <style:style style:name="T286_21" style:family="text">
      <style:text-properties style:font-name-complex="Arial"/>
    </style:style>
    <style:style style:name="T286_22" style:family="text">
      <style:text-properties style:font-name-complex="Arial"/>
    </style:style>
    <style:style style:name="T286_23" style:family="text">
      <style:text-properties style:font-name-complex="Arial"/>
    </style:style>
    <style:style style:name="T286_24" style:family="text">
      <style:text-properties style:font-name-complex="Arial"/>
    </style:style>
    <style:style style:name="T286_25" style:family="text">
      <style:text-properties style:font-name-complex="Arial"/>
    </style:style>
    <style:style style:name="T286_26" style:family="text">
      <style:text-properties style:font-name-complex="Arial"/>
    </style:style>
    <style:style style:name="T286_27" style:family="text">
      <style:text-properties style:font-name-complex="Arial"/>
    </style:style>
    <style:style style:name="T286_28" style:family="text">
      <style:text-properties style:font-name-complex="Arial"/>
    </style:style>
    <style:style style:name="T286_29" style:family="text">
      <style:text-properties style:font-name-complex="Arial"/>
    </style:style>
    <style:style style:name="T286_30" style:family="text">
      <style:text-properties style:font-name-complex="Arial"/>
    </style:style>
    <style:style style:name="T286_31" style:family="text">
      <style:text-properties style:font-name-complex="Arial"/>
    </style:style>
    <style:style style:name="T286_32" style:family="text">
      <style:text-properties style:font-name-complex="Arial"/>
    </style:style>
    <style:style style:name="T286_33" style:family="text">
      <style:text-properties style:font-name-complex="Arial"/>
    </style:style>
    <style:style style:name="T286_34" style:family="text">
      <style:text-properties style:font-name-complex="Arial"/>
    </style:style>
    <style:style style:name="T286_35" style:family="text">
      <style:text-properties style:font-name-complex="Arial"/>
    </style:style>
    <style:style style:name="T286_36" style:family="text">
      <style:text-properties style:font-name-complex="Arial"/>
    </style:style>
    <style:style style:name="T286_37" style:family="text">
      <style:text-properties style:font-name-complex="Arial"/>
    </style:style>
    <style:style style:name="P287" style:family="paragraph" style:parent-style-name="List_20_Paragraph">
      <style:paragraph-properties fo:text-align="justify"/>
      <style:text-properties style:font-name-complex="Arial"/>
    </style:style>
    <style:style style:name="P288" style:family="paragraph" style:parent-style-name="List_20_Paragraph">
      <style:paragraph-properties fo:text-align="justify" fo:line-height="108%"/>
      <style:text-properties style:font-name-complex="Arial"/>
    </style:style>
    <style:style style:name="T288_1" style:family="text">
      <style:text-properties style:font-name-complex="Arial"/>
    </style:style>
    <style:style style:name="T288_2" style:family="text">
      <style:text-properties style:font-name-complex="Arial"/>
    </style:style>
    <style:style style:name="T288_3" style:family="text">
      <style:text-properties style:font-name-complex="Arial"/>
    </style:style>
    <style:style style:name="T288_4" style:family="text">
      <style:text-properties style:font-name-complex="Arial"/>
    </style:style>
    <style:style style:name="T288_5" style:family="text">
      <style:text-properties style:font-name-complex="Arial"/>
    </style:style>
    <style:style style:name="T288_6" style:family="text">
      <style:text-properties style:font-name-complex="Arial"/>
    </style:style>
    <style:style style:name="T288_7" style:family="text">
      <style:text-properties style:font-name-complex="Arial"/>
    </style:style>
    <style:style style:name="T288_8" style:family="text">
      <style:text-properties style:font-name-complex="Arial"/>
    </style:style>
    <style:style style:name="T288_9" style:family="text">
      <style:text-properties style:font-name-complex="Arial"/>
    </style:style>
    <style:style style:name="T288_10" style:family="text">
      <style:text-properties style:font-name-complex="Arial"/>
    </style:style>
    <style:style style:name="T288_11" style:family="text">
      <style:text-properties style:font-name-complex="Arial"/>
    </style:style>
    <style:style style:name="T288_12" style:family="text">
      <style:text-properties style:font-name-complex="Arial"/>
    </style:style>
    <style:style style:name="T288_13" style:family="text">
      <style:text-properties style:font-name-complex="Arial"/>
    </style:style>
    <style:style style:name="T288_14" style:family="text">
      <style:text-properties style:font-name-complex="Arial"/>
    </style:style>
    <style:style style:name="T288_15" style:family="text">
      <style:text-properties style:font-name-complex="Arial"/>
    </style:style>
    <style:style style:name="T288_16" style:family="text">
      <style:text-properties style:font-name-complex="Arial"/>
    </style:style>
    <style:style style:name="T288_17" style:family="text">
      <style:text-properties style:font-name-complex="Arial"/>
    </style:style>
    <style:style style:name="T288_18" style:family="text">
      <style:text-properties style:font-name-complex="Arial"/>
    </style:style>
    <style:style style:name="T288_19" style:family="text">
      <style:text-properties style:font-name-complex="Arial"/>
    </style:style>
    <style:style style:name="T288_20" style:family="text">
      <style:text-properties style:font-name-complex="Arial"/>
    </style:style>
    <style:style style:name="T288_21" style:family="text">
      <style:text-properties style:font-name-complex="Arial"/>
    </style:style>
    <style:style style:name="T288_22" style:family="text">
      <style:text-properties style:font-name-complex="Arial"/>
    </style:style>
    <style:style style:name="P289" style:family="paragraph" style:parent-style-name="Normal">
      <style:paragraph-properties fo:text-align="justify" fo:line-height="108%"/>
      <style:text-properties style:font-name-complex="Arial"/>
    </style:style>
    <style:style style:name="P290" style:family="paragraph" style:parent-style-name="List_20_Paragraph">
      <style:paragraph-properties fo:text-align="justify" fo:line-height="108%"/>
      <style:text-properties style:font-name-complex="Arial"/>
    </style:style>
    <style:style style:name="T290_1" style:family="text">
      <style:text-properties style:font-name-complex="Arial"/>
    </style:style>
    <style:style style:name="T290_2" style:family="text">
      <style:text-properties style:font-name-complex="Arial"/>
    </style:style>
    <style:style style:name="T290_3" style:family="text">
      <style:text-properties style:font-name-complex="Arial"/>
    </style:style>
    <style:style style:name="T290_4" style:family="text">
      <style:text-properties style:font-name-complex="Arial"/>
    </style:style>
    <style:style style:name="T290_5" style:family="text">
      <style:text-properties style:font-name-complex="Arial"/>
    </style:style>
    <style:style style:name="T290_6" style:family="text">
      <style:text-properties style:font-name-complex="Arial"/>
    </style:style>
    <style:style style:name="T290_7" style:family="text">
      <style:text-properties style:font-name-complex="Arial"/>
    </style:style>
    <style:style style:name="T290_8" style:family="text">
      <style:text-properties style:font-name-complex="Arial"/>
    </style:style>
    <style:style style:name="T290_9" style:family="text">
      <style:text-properties style:font-name-complex="Arial"/>
    </style:style>
    <style:style style:name="T290_10" style:family="text">
      <style:text-properties style:font-name-complex="Arial"/>
    </style:style>
    <style:style style:name="T290_11" style:family="text">
      <style:text-properties style:font-name-complex="Arial"/>
    </style:style>
    <style:style style:name="T290_12" style:family="text">
      <style:text-properties style:font-name-complex="Arial"/>
    </style:style>
    <style:style style:name="T290_13" style:family="text">
      <style:text-properties style:font-name-complex="Arial"/>
    </style:style>
    <style:style style:name="T290_14" style:family="text">
      <style:text-properties style:font-name-complex="Arial"/>
    </style:style>
    <style:style style:name="T290_15" style:family="text">
      <style:text-properties style:font-name-complex="Arial"/>
    </style:style>
    <style:style style:name="T290_16" style:family="text">
      <style:text-properties style:font-name-complex="Arial"/>
    </style:style>
    <style:style style:name="T290_17" style:family="text">
      <style:text-properties style:font-name-complex="Arial"/>
    </style:style>
    <style:style style:name="T290_18" style:family="text">
      <style:text-properties style:font-name-complex="Arial"/>
    </style:style>
    <style:style style:name="T290_19" style:family="text">
      <style:text-properties style:font-name-complex="Arial"/>
    </style:style>
    <style:style style:name="T290_20" style:family="text">
      <style:text-properties style:font-name-complex="Arial"/>
    </style:style>
    <style:style style:name="T290_21" style:family="text">
      <style:text-properties style:font-name-complex="Arial"/>
    </style:style>
    <style:style style:name="T290_22" style:family="text">
      <style:text-properties style:font-name-complex="Arial"/>
    </style:style>
    <style:style style:name="T290_23" style:family="text">
      <style:text-properties style:font-name-complex="Arial"/>
    </style:style>
    <style:style style:name="T290_24" style:family="text">
      <style:text-properties style:font-name-complex="Arial"/>
    </style:style>
    <style:style style:name="T290_25" style:family="text">
      <style:text-properties style:font-name-complex="Arial"/>
    </style:style>
    <style:style style:name="T290_26" style:family="text">
      <style:text-properties style:font-name-complex="Arial"/>
    </style:style>
    <style:style style:name="T290_27" style:family="text">
      <style:text-properties style:font-name-complex="Arial"/>
    </style:style>
    <style:style style:name="T290_28" style:family="text">
      <style:text-properties style:font-name-complex="Arial"/>
    </style:style>
    <style:style style:name="P291" style:family="paragraph" style:parent-style-name="Normal">
      <style:paragraph-properties fo:text-align="justify" fo:line-height="108%"/>
      <style:text-properties style:font-name-complex="Arial"/>
    </style:style>
    <style:style style:name="P292" style:family="paragraph" style:parent-style-name="List_20_Paragraph">
      <style:paragraph-properties fo:text-align="justify" fo:line-height="108%"/>
      <style:text-properties style:font-name-complex="Arial"/>
    </style:style>
    <style:style style:name="T292_1" style:family="text">
      <style:text-properties style:font-name-complex="Arial"/>
    </style:style>
    <style:style style:name="T292_2" style:family="text">
      <style:text-properties style:font-name-complex="Arial"/>
    </style:style>
    <style:style style:name="T292_3" style:family="text">
      <style:text-properties style:font-name-complex="Arial"/>
    </style:style>
    <style:style style:name="T292_4" style:family="text">
      <style:text-properties style:font-name-complex="Arial"/>
    </style:style>
    <style:style style:name="T292_5" style:family="text">
      <style:text-properties style:font-name-complex="Arial"/>
    </style:style>
    <style:style style:name="T292_6" style:family="text">
      <style:text-properties style:font-name-complex="Arial"/>
    </style:style>
    <style:style style:name="T292_7" style:family="text">
      <style:text-properties style:font-name-complex="Arial"/>
    </style:style>
    <style:style style:name="P293" style:family="paragraph" style:parent-style-name="Normal">
      <style:paragraph-properties fo:text-align="justify" fo:line-height="108%"/>
      <style:text-properties style:font-name-complex="Arial"/>
    </style:style>
    <style:style style:name="P294" style:family="paragraph" style:parent-style-name="List_20_Paragraph">
      <style:paragraph-properties fo:text-align="justify" fo:line-height="108%"/>
      <style:text-properties style:font-name-complex="Arial"/>
    </style:style>
    <style:style style:name="T294_1" style:family="text">
      <style:text-properties style:font-name-complex="Arial"/>
    </style:style>
    <style:style style:name="T294_2" style:family="text">
      <style:text-properties style:font-name-complex="Arial"/>
    </style:style>
    <style:style style:name="P295" style:family="paragraph" style:parent-style-name="List_20_Paragraph">
      <style:paragraph-properties fo:text-align="justify"/>
      <style:text-properties style:font-name-complex="Arial"/>
    </style:style>
    <style:style style:name="T295_1" style:family="text">
      <style:text-properties style:font-name-complex="Arial"/>
    </style:style>
    <style:style style:name="T295_2" style:family="text">
      <style:text-properties style:font-name-complex="Arial"/>
    </style:style>
    <style:style style:name="T295_3" style:family="text">
      <style:text-properties style:font-name-complex="Arial"/>
    </style:style>
    <style:style style:name="T295_4" style:family="text">
      <style:text-properties style:font-name-complex="Arial"/>
    </style:style>
    <style:style style:name="T295_5" style:family="text">
      <style:text-properties style:font-name-complex="Arial"/>
    </style:style>
    <style:style style:name="T295_6" style:family="text">
      <style:text-properties style:font-name-complex="Arial"/>
    </style:style>
    <style:style style:name="T295_7" style:family="text">
      <style:text-properties style:font-name-complex="Arial"/>
    </style:style>
    <style:style style:name="T295_8" style:family="text">
      <style:text-properties style:font-name-complex="Arial"/>
    </style:style>
    <style:style style:name="T295_9" style:family="text">
      <style:text-properties style:font-name-complex="Arial"/>
    </style:style>
    <style:style style:name="T295_10" style:family="text">
      <style:text-properties style:font-name-complex="Arial"/>
    </style:style>
    <style:style style:name="T295_11" style:family="text">
      <style:text-properties style:font-name-complex="Arial"/>
    </style:style>
    <style:style style:name="P296" style:family="paragraph" style:parent-style-name="Normal">
      <style:paragraph-properties fo:text-align="justify" fo:line-height="108%"/>
      <style:text-properties style:font-name-complex="Arial"/>
    </style:style>
    <style:style style:name="P297" style:family="paragraph" style:parent-style-name="List_20_Paragraph">
      <style:paragraph-properties fo:text-align="justify" fo:line-height="108%"/>
      <style:text-properties style:font-name-complex="Arial"/>
    </style:style>
    <style:style style:name="T297_1" style:family="text">
      <style:text-properties style:font-name-complex="Arial"/>
    </style:style>
    <style:style style:name="P298" style:family="paragraph" style:parent-style-name="List_20_Paragraph">
      <style:paragraph-properties fo:text-align="justify" fo:line-height="108%"/>
      <style:text-properties style:font-name-complex="Arial"/>
    </style:style>
    <style:style style:name="T298_1" style:family="text">
      <style:text-properties style:font-name-complex="Arial"/>
    </style:style>
    <style:style style:name="P299" style:family="paragraph" style:parent-style-name="List_20_Paragraph">
      <style:paragraph-properties fo:text-align="justify" fo:line-height="108%"/>
      <style:text-properties style:font-name-complex="Arial"/>
    </style:style>
    <style:style style:name="T299_1" style:family="text">
      <style:text-properties style:font-name-complex="Arial"/>
    </style:style>
    <style:style style:name="P300" style:family="paragraph" style:parent-style-name="Normal">
      <style:paragraph-properties fo:text-align="justify" fo:line-height="108%"/>
      <style:text-properties style:font-name-complex="Arial"/>
    </style:style>
    <style:style style:name="P301" style:family="paragraph" style:parent-style-name="List_20_Paragraph">
      <style:paragraph-properties fo:text-align="justify" fo:line-height="108%"/>
      <style:text-properties style:font-name-complex="Arial"/>
    </style:style>
    <style:style style:name="T301_1" style:family="text">
      <style:text-properties style:font-name-complex="Arial"/>
    </style:style>
    <style:style style:name="T301_2" style:family="text">
      <style:text-properties style:font-name-complex="Arial"/>
    </style:style>
    <style:style style:name="T301_3" style:family="text">
      <style:text-properties style:font-name-complex="Arial"/>
    </style:style>
    <style:style style:name="P302" style:family="paragraph" style:parent-style-name="List_20_Paragraph">
      <style:paragraph-properties fo:text-align="justify" fo:line-height="108%"/>
      <style:text-properties style:font-name-complex="Arial"/>
    </style:style>
    <style:style style:name="T302_1" style:family="text">
      <style:text-properties style:font-name-complex="Arial"/>
    </style:style>
    <style:style style:name="T302_2" style:family="text">
      <style:text-properties style:font-name-complex="Arial"/>
    </style:style>
    <style:style style:name="T302_3" style:family="text">
      <style:text-properties style:font-name-complex="Arial"/>
    </style:style>
    <style:style style:name="T302_4" style:family="text">
      <style:text-properties style:font-name-complex="Arial"/>
    </style:style>
    <style:style style:name="P303" style:family="paragraph" style:parent-style-name="List_20_Paragraph">
      <style:paragraph-properties fo:text-align="justify" fo:line-height="108%"/>
      <style:text-properties style:font-name-complex="Arial"/>
    </style:style>
    <style:style style:name="T303_1" style:family="text">
      <style:text-properties style:font-name-complex="Arial"/>
    </style:style>
    <style:style style:name="T303_2" style:family="text">
      <style:text-properties style:font-name-complex="Arial"/>
    </style:style>
    <style:style style:name="P304" style:family="paragraph" style:parent-style-name="List_20_Paragraph">
      <style:paragraph-properties fo:text-align="justify"/>
      <style:text-properties style:font-name-complex="Arial"/>
    </style:style>
    <style:style style:name="T304_1" style:family="text">
      <style:text-properties style:font-name-complex="Arial"/>
    </style:style>
    <style:style style:name="T304_2" style:family="text">
      <style:text-properties style:font-name-complex="Arial"/>
    </style:style>
    <style:style style:name="P305" style:family="paragraph" style:parent-style-name="Normal">
      <style:paragraph-properties fo:text-align="justify"/>
      <style:text-properties style:font-name-complex="Arial" style:text-underline-style="solid" style:text-underline-color="font-color"/>
    </style:style>
    <style:style style:name="P306" style:family="paragraph" style:parent-style-name="List_20_Paragraph">
      <style:paragraph-properties fo:text-align="justify" fo:line-height="108%"/>
      <style:text-properties style:font-name-complex="Arial"/>
    </style:style>
    <style:style style:name="T306_1" style:family="text">
      <style:text-properties style:font-name-complex="Arial"/>
    </style:style>
    <style:style style:name="T306_2" style:family="text">
      <style:text-properties style:font-name-complex="Arial"/>
    </style:style>
    <style:style style:name="T306_3" style:family="text">
      <style:text-properties style:font-name-complex="Arial"/>
    </style:style>
    <style:style style:name="T306_4" style:family="text">
      <style:text-properties style:font-name-complex="Arial"/>
    </style:style>
    <style:style style:name="P307" style:family="paragraph" style:parent-style-name="Normal">
      <style:paragraph-properties fo:text-align="justify" fo:line-height="108%"/>
      <style:text-properties style:font-name-complex="Arial"/>
    </style:style>
    <style:style style:name="P308" style:family="paragraph" style:parent-style-name="List_20_Paragraph">
      <style:paragraph-properties fo:text-align="justify" fo:line-height="108%"/>
      <style:text-properties style:font-name-complex="Arial"/>
    </style:style>
    <style:style style:name="T308_1" style:family="text">
      <style:text-properties style:font-name-complex="Arial"/>
    </style:style>
    <style:style style:name="P309" style:family="paragraph" style:parent-style-name="List_20_Paragraph">
      <style:paragraph-properties fo:text-align="justify" fo:line-height="108%"/>
      <style:text-properties style:font-name-complex="Arial"/>
    </style:style>
    <style:style style:name="T309_1" style:family="text">
      <style:text-properties style:font-name-complex="Arial"/>
    </style:style>
    <style:style style:name="P310" style:family="paragraph" style:parent-style-name="List_20_Paragraph">
      <style:paragraph-properties fo:text-align="justify" fo:line-height="108%"/>
      <style:text-properties style:font-name-complex="Arial"/>
    </style:style>
    <style:style style:name="T310_1" style:family="text">
      <style:text-properties style:font-name-complex="Arial"/>
    </style:style>
    <style:style style:name="P311" style:family="paragraph" style:parent-style-name="List_20_Paragraph">
      <style:paragraph-properties fo:text-align="justify" fo:line-height="108%"/>
      <style:text-properties style:font-name-complex="Arial"/>
    </style:style>
    <style:style style:name="T311_1" style:family="text">
      <style:text-properties style:font-name-complex="Arial"/>
    </style:style>
    <style:style style:name="P312" style:family="paragraph" style:parent-style-name="Normal">
      <style:paragraph-properties fo:text-align="justify" fo:line-height="108%"/>
      <style:text-properties style:font-name-complex="Arial"/>
    </style:style>
    <style:style style:name="P313" style:family="paragraph" style:parent-style-name="Normal">
      <style:paragraph-properties fo:text-align="justify"/>
    </style:style>
    <style:style style:name="T313_1" style:family="text"/>
    <style:style style:name="T313_2" style:family="text" style:parent-style-name="Internet_20_link">
      <style:text-properties fo:font-style="italic" style:font-style-asian="italic" style:font-style-complex="italic" style:font-name-complex="Arial" fo:font-weight="bold" style:font-weight-asian="bold" style:font-weight-complex="bold"/>
    </style:style>
    <style:style style:name="T313_3" style:family="text">
      <style:text-properties fo:font-style="italic" style:font-style-asian="italic" style:font-style-complex="italic" style:font-name-complex="Arial" fo:font-weight="bold" style:font-weight-asian="bold" style:font-weight-complex="bold"/>
    </style:style>
    <style:style style:name="P314" style:family="paragraph" style:parent-style-name="Normal">
      <style:paragraph-properties fo:text-align="justify"/>
    </style:style>
    <style:style style:name="T314_1" style:family="text">
      <style:text-properties fo:font-style="italic" style:font-style-asian="italic" style:font-style-complex="italic" style:font-name-complex="Arial" fo:font-weight="bold" style:font-weight-asian="bold" style:font-weight-complex="bold"/>
    </style:style>
    <style:style style:name="P315" style:family="paragraph" style:parent-style-name="Normal">
      <style:paragraph-properties fo:text-align="justify"/>
      <style:text-properties fo:font-style="italic" style:font-style-asian="italic" style:font-style-complex="italic" style:font-name-complex="Arial" fo:font-weight="bold" style:font-weight-asian="bold" style:font-weight-complex="bold"/>
    </style:style>
    <style:style style:name="P316" style:family="paragraph" style:parent-style-name="Normal">
      <style:paragraph-properties fo:text-align="justify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17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317_1" style:family="text">
      <style:text-properties fo:color="#000000" style:font-name-asian="Arial" style:font-name-complex="Arial"/>
    </style:style>
    <style:style style:name="T317_2" style:family="text">
      <style:text-properties fo:color="#000000" style:font-name-asian="Arial" style:font-name-complex="Arial"/>
    </style:style>
    <style:style style:name="T317_3" style:family="text">
      <style:text-properties fo:color="#000000" style:font-name-asian="Arial" style:font-name-complex="Arial"/>
    </style:style>
    <style:style style:name="T317_4" style:family="text">
      <style:text-properties fo:color="#000000" style:font-name-asian="Arial" style:font-name-complex="Arial"/>
    </style:style>
    <style:style style:name="T317_5" style:family="text">
      <style:text-properties fo:color="#000000" style:font-name-asian="Arial" style:font-name-complex="Arial"/>
    </style:style>
    <style:style style:name="T317_6" style:family="text">
      <style:text-properties fo:color="#000000" style:font-name-asian="Arial" style:font-name-complex="Arial"/>
    </style:style>
    <style:style style:name="T317_7" style:family="text">
      <style:text-properties fo:color="#000000" style:font-name-asian="Arial" style:font-name-complex="Arial"/>
    </style:style>
    <style:style style:name="T317_8" style:family="text">
      <style:text-properties fo:color="#000000" style:font-name-asian="Arial" style:font-name-complex="Arial"/>
    </style:style>
    <style:style style:name="P318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319" style:family="paragraph" style:parent-style-name="List_20_Paragraph">
      <style:paragraph-properties fo:text-align="justify"/>
    </style:style>
    <style:style style:name="T319_1" style:family="text">
      <style:text-properties fo:color="#000000" style:font-name-asian="Arial" style:font-name-complex="Arial"/>
    </style:style>
    <style:style style:name="T319_2" style:family="text">
      <style:text-properties fo:color="#000000" style:font-name-asian="Arial" style:font-name-complex="Arial"/>
    </style:style>
    <style:style style:name="T319_3" style:family="text">
      <style:text-properties fo:color="#000000" style:font-name-asian="Arial" style:font-name-complex="Arial"/>
    </style:style>
    <style:style style:name="T319_4" style:family="text">
      <style:text-properties fo:color="#000000" style:font-name-asian="Arial" style:font-name-complex="Arial"/>
    </style:style>
    <style:style style:name="T319_5" style:family="text">
      <style:text-properties fo:color="#000000" style:font-name-asian="Arial" style:font-name-complex="Arial"/>
    </style:style>
    <style:style style:name="T319_6" style:family="text">
      <style:text-properties fo:color="#000000" style:font-name-asian="Arial" style:font-name-complex="Arial"/>
    </style:style>
    <style:style style:name="T319_7" style:family="text" style:parent-style-name="List_20_Paragraph">
      <style:text-properties fo:color="#000000" style:font-name-asian="Arial" style:font-name-complex="Arial"/>
    </style:style>
    <style:style style:name="P320" style:family="paragraph" style:parent-style-name="Footnote_20_text"/>
    <style:style style:name="T320_1" style:family="text"/>
    <style:style style:name="T320_2" style:family="text">
      <style:text-properties fo:color="#000000" style:font-name-asian="Arial" style:font-name-complex="Arial"/>
    </style:style>
    <style:style style:name="P321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322" style:family="paragraph" style:parent-style-name="List_20_Paragraph">
      <style:paragraph-properties fo:text-align="justify"/>
    </style:style>
    <style:style style:name="T322_1" style:family="text">
      <style:text-properties fo:color="#000000" style:font-name-asian="Arial" style:font-name-complex="Arial"/>
    </style:style>
    <style:style style:name="T322_2" style:family="text">
      <style:text-properties fo:color="#000000" style:font-name-asian="Arial" style:font-name-complex="Arial"/>
    </style:style>
    <style:style style:name="T322_3" style:family="text">
      <style:text-properties fo:color="#000000" style:font-name-asian="Arial" style:font-name-complex="Arial"/>
    </style:style>
    <style:style style:name="T322_4" style:family="text">
      <style:text-properties fo:color="#000000" style:font-name-asian="Arial" style:font-name-complex="Arial"/>
    </style:style>
    <style:style style:name="T322_5" style:family="text">
      <style:text-properties fo:color="#000000" style:font-name-asian="Arial" style:font-name-complex="Arial"/>
    </style:style>
    <style:style style:name="T322_6" style:family="text">
      <style:text-properties fo:color="#000000" style:font-name-asian="Arial" style:font-name-complex="Arial"/>
    </style:style>
    <style:style style:name="T322_7" style:family="text">
      <style:text-properties fo:color="#000000" style:font-name-asian="Arial" style:font-name-complex="Arial"/>
    </style:style>
    <style:style style:name="T322_8" style:family="text">
      <style:text-properties fo:color="#000000" style:font-name-asian="Arial" style:font-name-complex="Arial"/>
    </style:style>
    <style:style style:name="T322_9" style:family="text">
      <style:text-properties fo:color="#000000" style:font-name-asian="Arial" style:font-name-complex="Arial"/>
    </style:style>
    <style:style style:name="T322_10" style:family="text">
      <style:text-properties fo:color="#000000" style:font-name-asian="Arial" style:font-name-complex="Arial"/>
    </style:style>
    <style:style style:name="T322_11" style:family="text">
      <style:text-properties fo:color="#000000" style:font-name-asian="Arial" style:font-name-complex="Arial"/>
    </style:style>
    <style:style style:name="T322_12" style:family="text">
      <style:text-properties fo:color="#000000" style:font-name-asian="Arial" style:font-name-complex="Arial"/>
    </style:style>
    <style:style style:name="T322_13" style:family="text" style:parent-style-name="List_20_Paragraph">
      <style:text-properties fo:color="#000000" style:font-name-asian="Arial" style:font-name-complex="Arial"/>
    </style:style>
    <style:style style:name="P323" style:family="paragraph" style:parent-style-name="Footnote_20_text"/>
    <style:style style:name="T323_1" style:family="text"/>
    <style:style style:name="T323_2" style:family="text"/>
    <style:style style:name="T323_3" style:family="text" style:parent-style-name="Internet_20_link"/>
    <style:style style:name="T323_4" style:family="text" style:parent-style-name="Internet_20_link"/>
    <style:style style:name="T323_5" style:family="text">
      <style:text-properties fo:color="#000000" style:font-name-asian="Arial" style:font-name-complex="Arial"/>
    </style:style>
    <style:style style:name="T323_6" style:family="text">
      <style:text-properties fo:color="#000000" style:font-name-asian="Arial" style:font-name-complex="Arial"/>
    </style:style>
    <style:style style:name="T323_7" style:family="text">
      <style:text-properties fo:color="#000000" style:font-name-asian="Arial" style:font-name-complex="Arial"/>
    </style:style>
    <style:style style:name="T323_8" style:family="text">
      <style:text-properties fo:color="#000000" style:font-name-asian="Arial" style:font-name-complex="Arial"/>
    </style:style>
    <style:style style:name="T323_9" style:family="text">
      <style:text-properties fo:color="#000000" style:font-name-asian="Arial" style:font-name-complex="Arial"/>
    </style:style>
    <style:style style:name="T323_10" style:family="text">
      <style:text-properties fo:color="#000000" style:font-name-asian="Arial" style:font-name-complex="Arial"/>
    </style:style>
    <style:style style:name="T323_11" style:family="text">
      <style:text-properties fo:color="#000000" style:font-name-asian="Arial" style:font-name-complex="Arial"/>
    </style:style>
    <style:style style:name="T323_12" style:family="text">
      <style:text-properties fo:color="#000000" style:font-name-asian="Arial" style:font-name-complex="Arial"/>
    </style:style>
    <style:style style:name="T323_13" style:family="text">
      <style:text-properties fo:color="#000000" style:font-name-asian="Arial" style:font-name-complex="Arial"/>
    </style:style>
    <style:style style:name="T323_14" style:family="text">
      <style:text-properties fo:color="#000000" style:font-name-asian="Arial" style:font-name-complex="Arial"/>
    </style:style>
    <style:style style:name="T323_15" style:family="text" style:parent-style-name="List_20_Paragraph">
      <style:text-properties fo:color="#000000" style:font-name-asian="Arial" style:font-name-complex="Arial"/>
    </style:style>
    <style:style style:name="P324" style:family="paragraph" style:parent-style-name="Footnote_20_text"/>
    <style:style style:name="T324_1" style:family="text"/>
    <style:style style:name="T324_2" style:family="text">
      <style:text-properties fo:color="#000000" style:font-name-asian="Arial" style:font-name-complex="Arial"/>
    </style:style>
    <style:style style:name="T324_3" style:family="text">
      <style:text-properties fo:color="#000000" style:font-name-asian="Arial" style:font-name-complex="Arial"/>
    </style:style>
    <style:style style:name="T324_4" style:family="text">
      <style:text-properties fo:color="#000000" style:font-name-asian="Arial" style:font-name-complex="Arial"/>
    </style:style>
    <style:style style:name="T324_5" style:family="text" style:parent-style-name="List_20_Paragraph">
      <style:text-properties fo:color="#000000" style:font-name-asian="Arial" style:font-name-complex="Arial"/>
    </style:style>
    <style:style style:name="P325" style:family="paragraph" style:parent-style-name="Footnote_20_text"/>
    <style:style style:name="T325_1" style:family="text"/>
    <style:style style:name="T325_2" style:family="text">
      <style:text-properties fo:color="#000000" style:font-name-asian="Arial" style:font-name-complex="Arial"/>
    </style:style>
    <style:style style:name="T325_3" style:family="text">
      <style:text-properties fo:color="#000000" style:font-name-asian="Arial" style:font-name-complex="Arial"/>
    </style:style>
    <style:style style:name="T325_4" style:family="text">
      <style:text-properties fo:color="#000000" style:font-name-asian="Arial" style:font-name-complex="Arial"/>
    </style:style>
    <style:style style:name="P326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326_1" style:family="text">
      <style:text-properties fo:color="#000000" style:font-name-asian="Arial" style:font-name-complex="Arial"/>
    </style:style>
    <style:style style:name="T326_2" style:family="text">
      <style:text-properties fo:color="#000000" style:font-name-asian="Arial" style:font-name-complex="Arial"/>
    </style:style>
    <style:style style:name="T326_3" style:family="text">
      <style:text-properties fo:color="#000000" style:font-name-asian="Arial" style:font-name-complex="Arial"/>
    </style:style>
    <style:style style:name="T326_4" style:family="text">
      <style:text-properties fo:color="#000000" style:font-name-asian="Arial" style:font-name-complex="Arial"/>
    </style:style>
    <style:style style:name="T326_5" style:family="text">
      <style:text-properties fo:color="#000000" style:font-name-asian="Arial" style:font-name-complex="Arial"/>
    </style:style>
    <style:style style:name="T326_6" style:family="text">
      <style:text-properties fo:color="#000000" style:font-name-asian="Arial" style:font-name-complex="Arial"/>
    </style:style>
    <style:style style:name="T326_7" style:family="text">
      <style:text-properties fo:color="#000000" style:font-name-asian="Arial" style:font-name-complex="Arial"/>
    </style:style>
    <style:style style:name="T326_8" style:family="text">
      <style:text-properties fo:color="#000000" style:font-name-asian="Arial" style:font-name-complex="Arial"/>
    </style:style>
    <style:style style:name="T326_9" style:family="text">
      <style:text-properties fo:color="#000000" style:font-name-asian="Arial" style:font-name-complex="Arial"/>
    </style:style>
    <style:style style:name="T326_10" style:family="text">
      <style:text-properties fo:color="#000000" style:font-name-asian="Arial" style:font-name-complex="Arial"/>
    </style:style>
    <style:style style:name="P327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328" style:family="paragraph" style:parent-style-name="List_20_Paragraph">
      <style:paragraph-properties fo:text-align="justify"/>
    </style:style>
    <style:style style:name="T328_1" style:family="text">
      <style:text-properties fo:color="#000000" style:font-name-asian="Arial" style:font-name-complex="Arial"/>
    </style:style>
    <style:style style:name="T328_2" style:family="text">
      <style:text-properties fo:color="#000000" style:font-name-asian="Arial" style:font-name-complex="Arial"/>
    </style:style>
    <style:style style:name="T328_3" style:family="text">
      <style:text-properties fo:color="#000000" style:font-name-asian="Arial" style:font-name-complex="Arial"/>
    </style:style>
    <style:style style:name="T328_4" style:family="text">
      <style:text-properties fo:color="#000000" style:font-name-asian="Arial" style:font-name-complex="Arial"/>
    </style:style>
    <style:style style:name="T328_5" style:family="text">
      <style:text-properties fo:color="#000000" style:font-name-asian="Arial" style:font-name-complex="Arial"/>
    </style:style>
    <style:style style:name="T328_6" style:family="text">
      <style:text-properties fo:color="#000000" style:font-name-asian="Arial" style:font-name-complex="Arial"/>
    </style:style>
    <style:style style:name="T328_7" style:family="text" style:parent-style-name="List_20_Paragraph">
      <style:text-properties fo:color="#000000" style:font-name-asian="Arial" style:font-name-complex="Arial"/>
    </style:style>
    <style:style style:name="P329" style:family="paragraph" style:parent-style-name="Footnote_20_text"/>
    <style:style style:name="T329_1" style:family="text"/>
    <style:style style:name="T329_2" style:family="text">
      <style:text-properties fo:color="#000000" style:font-name-asian="Arial" style:font-name-complex="Arial"/>
    </style:style>
    <style:style style:name="T329_3" style:family="text" style:parent-style-name="List_20_Paragraph">
      <style:text-properties fo:color="#000000" style:font-name-asian="Arial" style:font-name-complex="Arial"/>
    </style:style>
    <style:style style:name="P330" style:family="paragraph" style:parent-style-name="Footnote_20_text"/>
    <style:style style:name="T330_1" style:family="text"/>
    <style:style style:name="P331" style:family="paragraph" style:parent-style-name="Footnote_20_text"/>
    <style:style style:name="T331_1" style:family="text">
      <style:text-properties fo:color="#000000" style:font-name-asian="Arial" style:font-name-complex="Arial"/>
    </style:style>
    <style:style style:name="T331_2" style:family="text">
      <style:text-properties fo:color="#000000" style:font-name-asian="Arial" style:font-name-complex="Arial"/>
    </style:style>
    <style:style style:name="T331_3" style:family="text">
      <style:text-properties fo:color="#000000" style:font-name-asian="Arial" style:font-name-complex="Arial"/>
    </style:style>
    <style:style style:name="T331_4" style:family="text">
      <style:text-properties fo:color="#000000" style:font-name-asian="Arial" style:font-name-complex="Arial"/>
    </style:style>
    <style:style style:name="T331_5" style:family="text">
      <style:text-properties fo:color="#000000" style:font-name-asian="Arial" style:font-name-complex="Arial"/>
    </style:style>
    <style:style style:name="T331_6" style:family="text">
      <style:text-properties fo:color="#000000" style:font-name-asian="Arial" style:font-name-complex="Arial"/>
    </style:style>
    <style:style style:name="T331_7" style:family="text">
      <style:text-properties fo:color="#000000" style:font-name-asian="Arial" style:font-name-complex="Arial"/>
    </style:style>
    <style:style style:name="T331_8" style:family="text">
      <style:text-properties fo:color="#000000" style:font-name-asian="Arial" style:font-name-complex="Arial"/>
    </style:style>
    <style:style style:name="T331_9" style:family="text">
      <style:text-properties fo:color="#000000" style:font-name-asian="Arial" style:font-name-complex="Arial"/>
    </style:style>
    <style:style style:name="T331_10" style:family="text">
      <style:text-properties fo:color="#000000" style:font-name-asian="Arial" style:font-name-complex="Arial"/>
    </style:style>
    <style:style style:name="T331_11" style:family="text">
      <style:text-properties fo:color="#000000" style:font-name-asian="Arial" style:font-name-complex="Arial"/>
    </style:style>
    <style:style style:name="T331_12" style:family="text">
      <style:text-properties fo:color="#000000" style:font-name-asian="Arial" style:font-name-complex="Arial"/>
    </style:style>
    <style:style style:name="T331_13" style:family="text">
      <style:text-properties fo:color="#000000" style:font-name-asian="Arial" style:font-name-complex="Arial"/>
    </style:style>
    <style:style style:name="T331_14" style:family="text">
      <style:text-properties fo:color="#000000" style:font-name-asian="Arial" style:font-name-complex="Arial"/>
    </style:style>
    <style:style style:name="T331_15" style:family="text">
      <style:text-properties fo:color="#000000" style:font-name-asian="Arial" style:font-name-complex="Arial"/>
    </style:style>
    <style:style style:name="T331_16" style:family="text">
      <style:text-properties fo:color="#000000" style:font-name-asian="Arial" style:font-name-complex="Arial"/>
    </style:style>
    <style:style style:name="T331_17" style:family="text">
      <style:text-properties fo:color="#000000" style:font-name-asian="Arial" style:font-name-complex="Arial"/>
    </style:style>
    <style:style style:name="T331_18" style:family="text">
      <style:text-properties fo:color="#000000" style:font-name-asian="Arial" style:font-name-complex="Arial"/>
    </style:style>
    <style:style style:name="T331_19" style:family="text">
      <style:text-properties fo:color="#000000" style:font-name-asian="Arial" style:font-name-complex="Arial"/>
    </style:style>
    <style:style style:name="T331_20" style:family="text">
      <style:text-properties fo:color="#000000" style:font-name-asian="Arial" style:font-name-complex="Arial"/>
    </style:style>
    <style:style style:name="P332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333" style:family="paragraph" style:parent-style-name="List_20_Paragraph">
      <style:paragraph-properties fo:text-align="justify"/>
    </style:style>
    <style:style style:name="T333_1" style:family="text">
      <style:text-properties fo:color="#000000" style:font-name-asian="Arial" style:font-name-complex="Arial"/>
    </style:style>
    <style:style style:name="T333_2" style:family="text">
      <style:text-properties fo:color="#000000" style:font-name-asian="Arial" style:font-name-complex="Arial"/>
    </style:style>
    <style:style style:name="T333_3" style:family="text">
      <style:text-properties fo:color="#000000" style:font-name-asian="Arial" style:font-name-complex="Arial"/>
    </style:style>
    <style:style style:name="T333_4" style:family="text">
      <style:text-properties fo:color="#000000" style:font-name-asian="Arial" style:font-name-complex="Arial"/>
    </style:style>
    <style:style style:name="T333_5" style:family="text">
      <style:text-properties fo:color="#000000" style:font-name-asian="Arial" style:font-name-complex="Arial"/>
    </style:style>
    <style:style style:name="T333_6" style:family="text">
      <style:text-properties fo:color="#000000" style:font-name-asian="Arial" style:font-name-complex="Arial"/>
    </style:style>
    <style:style style:name="T333_7" style:family="text">
      <style:text-properties fo:color="#000000" style:font-name-asian="Arial" style:font-name-complex="Arial"/>
    </style:style>
    <style:style style:name="T333_8" style:family="text">
      <style:text-properties fo:color="#000000" style:font-name-asian="Arial" style:font-name-complex="Arial"/>
    </style:style>
    <style:style style:name="T333_9" style:family="text">
      <style:text-properties fo:color="#000000" style:font-name-asian="Arial" style:font-name-complex="Arial"/>
    </style:style>
    <style:style style:name="T333_10" style:family="text">
      <style:text-properties fo:color="#000000" style:font-name-asian="Arial" style:font-name-complex="Arial"/>
    </style:style>
    <style:style style:name="T333_11" style:family="text">
      <style:text-properties fo:color="#000000" style:font-name-asian="Arial" style:font-name-complex="Arial"/>
    </style:style>
    <style:style style:name="T333_12" style:family="text">
      <style:text-properties fo:color="#000000" style:font-name-asian="Arial" style:font-name-complex="Arial"/>
    </style:style>
    <style:style style:name="T333_13" style:family="text" style:parent-style-name="List_20_Paragraph">
      <style:text-properties fo:color="#000000" style:font-name-asian="Arial" style:font-name-complex="Arial"/>
    </style:style>
    <style:style style:name="P334" style:family="paragraph" style:parent-style-name="Footnote_20_text"/>
    <style:style style:name="T334_1" style:family="text"/>
    <style:style style:name="T334_2" style:family="text">
      <style:text-properties fo:color="#000000" style:font-name="Aptos" fo:font-size="12pt" style:font-name-asian="Aptos" style:font-size-asian="12pt" style:font-name-complex="Aptos" style:font-size-complex="12pt"/>
    </style:style>
    <style:style style:name="T334_3" style:family="text">
      <style:text-properties fo:color="#000000" style:font-name="Aptos" fo:font-size="12pt" style:font-name-asian="Aptos" style:font-size-asian="12pt" style:font-name-complex="Aptos" style:font-size-complex="12pt"/>
    </style:style>
    <style:style style:name="T334_4" style:family="text">
      <style:text-properties fo:color="#000000" style:font-name-asian="Arial" style:font-name-complex="Arial"/>
    </style:style>
    <style:style style:name="T334_5" style:family="text">
      <style:text-properties fo:color="#000000" style:font-name-asian="Arial" style:font-name-complex="Arial"/>
    </style:style>
    <style:style style:name="T334_6" style:family="text">
      <style:text-properties fo:color="#000000" style:font-name-asian="Arial" style:font-name-complex="Arial"/>
    </style:style>
    <style:style style:name="T334_7" style:family="text">
      <style:text-properties fo:color="#000000" style:font-name-asian="Arial" style:font-name-complex="Arial"/>
    </style:style>
    <style:style style:name="T334_8" style:family="text">
      <style:text-properties fo:color="#000000" style:font-name-asian="Arial" style:font-name-complex="Arial"/>
    </style:style>
    <style:style style:name="T334_9" style:family="text">
      <style:text-properties fo:color="#000000" style:font-name-asian="Arial" style:font-name-complex="Arial"/>
    </style:style>
    <style:style style:name="T334_10" style:family="text" style:parent-style-name="List_20_Paragraph">
      <style:text-properties fo:color="#000000" style:font-name-asian="Arial" style:font-name-complex="Arial"/>
    </style:style>
    <style:style style:name="P335" style:family="paragraph" style:parent-style-name="Footnote_20_text"/>
    <style:style style:name="T335_1" style:family="text"/>
    <style:style style:name="T335_2" style:family="text">
      <style:text-properties fo:color="#000000" style:font-name="Aptos" fo:font-size="12pt" style:font-name-asian="Aptos" style:font-size-asian="12pt" style:font-name-complex="Aptos" style:font-size-complex="12pt"/>
    </style:style>
    <style:style style:name="T335_3" style:family="text">
      <style:text-properties fo:color="#000000" style:font-name-asian="Arial" style:font-name-complex="Arial"/>
    </style:style>
    <style:style style:name="T335_4" style:family="text">
      <style:text-properties fo:color="#000000" style:font-name-asian="Arial" style:font-name-complex="Arial"/>
    </style:style>
    <style:style style:name="T335_5" style:family="text">
      <style:text-properties fo:color="#000000" style:font-name-asian="Arial" style:font-name-complex="Arial"/>
    </style:style>
    <style:style style:name="T335_6" style:family="text">
      <style:text-properties fo:color="#000000" style:font-name-asian="Arial" style:font-name-complex="Arial"/>
    </style:style>
    <style:style style:name="T335_7" style:family="text" style:parent-style-name="List_20_Paragraph">
      <style:text-properties fo:color="#000000" style:font-name-asian="Arial" style:font-name-complex="Arial"/>
    </style:style>
    <style:style style:name="P336" style:family="paragraph" style:parent-style-name="Footnote_20_text"/>
    <style:style style:name="T336_1" style:family="text"/>
    <style:style style:name="T336_2" style:family="text"/>
    <style:style style:name="T336_3" style:family="text" style:parent-style-name="Internet_20_link"/>
    <style:style style:name="T336_4" style:family="text" style:parent-style-name="Internet_20_link"/>
    <style:style style:name="T336_5" style:family="text" style:parent-style-name="Internet_20_link"/>
    <style:style style:name="T336_6" style:family="text">
      <style:text-properties fo:color="#000000" style:font-name-asian="Arial" style:font-name-complex="Arial"/>
    </style:style>
    <style:style style:name="T336_7" style:family="text">
      <style:text-properties fo:color="#000000" style:font-name-asian="Arial" style:font-name-complex="Arial"/>
    </style:style>
    <style:style style:name="T336_8" style:family="text">
      <style:text-properties fo:color="#000000" style:font-name-asian="Arial" style:font-name-complex="Arial"/>
    </style:style>
    <style:style style:name="T336_9" style:family="text">
      <style:text-properties fo:color="#000000" style:font-name-asian="Arial" style:font-name-complex="Arial"/>
    </style:style>
    <style:style style:name="T336_10" style:family="text">
      <style:text-properties fo:color="#000000" style:font-name-asian="Arial" style:font-name-complex="Arial"/>
    </style:style>
    <style:style style:name="T336_11" style:family="text">
      <style:text-properties fo:color="#000000" style:font-name-asian="Arial" style:font-name-complex="Arial"/>
    </style:style>
    <style:style style:name="T336_12" style:family="text">
      <style:text-properties fo:color="#000000" style:font-name-asian="Arial" style:font-name-complex="Arial"/>
    </style:style>
    <style:style style:name="P337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338" style:family="paragraph" style:parent-style-name="List_20_Paragraph">
      <style:paragraph-properties fo:text-align="justify" fo:line-height="108%"/>
      <style:text-properties fo:color="#000000" style:font-name-asian="Arial" style:font-name-complex="Arial"/>
    </style:style>
    <style:style style:name="T338_1" style:family="text">
      <style:text-properties fo:color="#000000" style:font-name-asian="Arial" style:font-name-complex="Arial"/>
    </style:style>
    <style:style style:name="T338_2" style:family="text">
      <style:text-properties fo:color="#000000" style:font-name-asian="Arial" style:font-name-complex="Arial"/>
    </style:style>
    <style:style style:name="T338_3" style:family="text">
      <style:text-properties fo:color="#000000" style:font-name-asian="Arial" style:font-name-complex="Arial"/>
    </style:style>
    <style:style style:name="T338_4" style:family="text">
      <style:text-properties fo:color="#000000" style:font-name-asian="Arial" style:font-name-complex="Arial"/>
    </style:style>
    <style:style style:name="T338_5" style:family="text">
      <style:text-properties fo:color="#000000" style:font-name-asian="Arial" style:font-name-complex="Arial"/>
    </style:style>
    <style:style style:name="T338_6" style:family="text">
      <style:text-properties fo:color="#000000" style:font-name-asian="Arial" style:font-name-complex="Arial"/>
    </style:style>
    <style:style style:name="T338_7" style:family="text">
      <style:text-properties fo:color="#000000" style:font-name-asian="Arial" style:font-name-complex="Arial"/>
    </style:style>
    <style:style style:name="T338_8" style:family="text">
      <style:text-properties fo:color="#000000" style:font-name-asian="Arial" style:font-name-complex="Arial"/>
    </style:style>
    <style:style style:name="T338_9" style:family="text">
      <style:text-properties fo:color="#000000" style:font-name-asian="Arial" style:font-name-complex="Arial"/>
    </style:style>
    <style:style style:name="T338_10" style:family="text">
      <style:text-properties fo:color="#000000" style:font-name-asian="Arial" style:font-name-complex="Arial"/>
    </style:style>
    <style:style style:name="T338_11" style:family="text">
      <style:text-properties fo:color="#000000" style:font-name-asian="Arial" style:font-name-complex="Arial"/>
    </style:style>
    <style:style style:name="T338_12" style:family="text">
      <style:text-properties fo:color="#000000" style:font-name-asian="Arial" style:font-name-complex="Arial"/>
    </style:style>
    <style:style style:name="T338_13" style:family="text">
      <style:text-properties fo:color="#000000" style:font-name-asian="Arial" style:font-name-complex="Arial"/>
    </style:style>
    <style:style style:name="T338_14" style:family="text">
      <style:text-properties fo:color="#000000" style:font-name-asian="Arial" style:font-name-complex="Arial"/>
    </style:style>
    <style:style style:name="T338_15" style:family="text">
      <style:text-properties fo:color="#000000" style:font-name-asian="Arial" style:font-name-complex="Arial"/>
    </style:style>
    <style:style style:name="T338_16" style:family="text">
      <style:text-properties fo:color="#000000" style:font-name-asian="Arial" style:font-name-complex="Arial"/>
    </style:style>
    <style:style style:name="T338_17" style:family="text">
      <style:text-properties fo:color="#000000" style:font-name-asian="Arial" style:font-name-complex="Arial"/>
    </style:style>
    <style:style style:name="T338_18" style:family="text">
      <style:text-properties fo:color="#000000" style:font-name-asian="Arial" style:font-name-complex="Arial"/>
    </style:style>
    <style:style style:name="T338_19" style:family="text">
      <style:text-properties fo:color="#000000" style:font-name-asian="Arial" style:font-name-complex="Arial"/>
    </style:style>
    <style:style style:name="P339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340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340_1" style:family="text">
      <style:text-properties fo:color="#000000" style:font-name-asian="Arial" style:font-name-complex="Arial"/>
    </style:style>
    <style:style style:name="P341" style:family="paragraph" style:parent-style-name="Normal">
      <style:paragraph-properties fo:text-align="justify"/>
      <style:text-properties fo:color="#000000" style:font-name-asian="Arial" style:font-name-complex="Arial"/>
    </style:style>
    <style:style style:name="P342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342_1" style:family="text">
      <style:text-properties fo:color="#000000" style:font-name-asian="Arial" style:font-name-complex="Arial"/>
    </style:style>
    <style:style style:name="T342_2" style:family="text">
      <style:text-properties fo:color="#000000" style:font-name-asian="Arial" style:font-name-complex="Arial"/>
    </style:style>
    <style:style style:name="P343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343_1" style:family="text">
      <style:text-properties fo:color="#000000" style:font-name-asian="Arial" style:font-name-complex="Arial"/>
    </style:style>
    <style:style style:name="T343_2" style:family="text">
      <style:text-properties fo:color="#000000" style:font-name-asian="Arial" style:font-name-complex="Arial"/>
    </style:style>
    <style:style style:name="T343_3" style:family="text">
      <style:text-properties fo:color="#000000" style:font-name-asian="Arial" style:font-name-complex="Arial"/>
    </style:style>
    <style:style style:name="P344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344_1" style:family="text">
      <style:text-properties fo:color="#000000" style:font-name-asian="Arial" style:font-name-complex="Arial"/>
    </style:style>
    <style:style style:name="T344_2" style:family="text">
      <style:text-properties fo:color="#000000" style:font-name-asian="Arial" style:font-name-complex="Arial"/>
    </style:style>
    <style:style style:name="T344_3" style:family="text">
      <style:text-properties fo:color="#000000" style:font-name-asian="Arial" style:font-name-complex="Arial"/>
    </style:style>
    <style:style style:name="T344_4" style:family="text">
      <style:text-properties fo:color="#000000" style:font-name-asian="Arial" style:font-name-complex="Arial"/>
    </style:style>
    <style:style style:name="P345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345_1" style:family="text">
      <style:text-properties fo:color="#000000" style:font-name-asian="Arial" style:font-name-complex="Arial"/>
    </style:style>
    <style:style style:name="T345_2" style:family="text">
      <style:text-properties fo:color="#000000" style:font-name-asian="Arial" style:font-name-complex="Arial"/>
    </style:style>
    <style:style style:name="T345_3" style:family="text">
      <style:text-properties fo:color="#000000" style:font-name-asian="Arial" style:font-name-complex="Arial"/>
    </style:style>
    <style:style style:name="T345_4" style:family="text">
      <style:text-properties fo:color="#000000" style:font-name-asian="Arial" style:font-name-complex="Arial"/>
    </style:style>
    <style:style style:name="T345_5" style:family="text">
      <style:text-properties fo:color="#000000" style:font-name-asian="Arial" style:font-name-complex="Arial"/>
    </style:style>
    <style:style style:name="T345_6" style:family="text">
      <style:text-properties fo:color="#000000" style:font-name-asian="Arial" style:font-name-complex="Arial"/>
    </style:style>
    <style:style style:name="T345_7" style:family="text">
      <style:text-properties fo:color="#000000" style:font-name-asian="Arial" style:font-name-complex="Arial"/>
    </style:style>
    <style:style style:name="T345_8" style:family="text">
      <style:text-properties fo:color="#000000" style:font-name-asian="Arial" style:font-name-complex="Arial"/>
    </style:style>
    <style:style style:name="P346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346_1" style:family="text">
      <style:text-properties fo:color="#000000" style:font-name-asian="Arial" style:font-name-complex="Arial"/>
    </style:style>
    <style:style style:name="T346_2" style:family="text">
      <style:text-properties fo:color="#000000" style:font-name-asian="Arial" style:font-name-complex="Arial"/>
    </style:style>
    <style:style style:name="T346_3" style:family="text">
      <style:text-properties fo:color="#000000" style:font-name-asian="Arial" style:font-name-complex="Arial"/>
    </style:style>
    <style:style style:name="T346_4" style:family="text">
      <style:text-properties fo:color="#000000" style:font-name-asian="Arial" style:font-name-complex="Arial"/>
    </style:style>
    <style:style style:name="T346_5" style:family="text">
      <style:text-properties fo:color="#000000" style:font-name-asian="Arial" style:font-name-complex="Arial"/>
    </style:style>
    <style:style style:name="P347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347_1" style:family="text">
      <style:text-properties fo:color="#000000" style:font-name-asian="Arial" style:font-name-complex="Arial"/>
    </style:style>
    <style:style style:name="T347_2" style:family="text">
      <style:text-properties fo:color="#000000" style:font-name-asian="Arial" style:font-name-complex="Arial"/>
    </style:style>
    <style:style style:name="T347_3" style:family="text">
      <style:text-properties fo:color="#000000" style:font-name-asian="Arial" style:font-name-complex="Arial"/>
    </style:style>
    <style:style style:name="T347_4" style:family="text">
      <style:text-properties fo:color="#000000" style:font-name-asian="Arial" style:font-name-complex="Arial"/>
    </style:style>
    <style:style style:name="T347_5" style:family="text">
      <style:text-properties fo:color="#000000" style:font-name-asian="Arial" style:font-name-complex="Arial"/>
    </style:style>
    <style:style style:name="T347_6" style:family="text">
      <style:text-properties fo:color="#000000" style:font-name-asian="Arial" style:font-name-complex="Arial"/>
    </style:style>
    <style:style style:name="P348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348_1" style:family="text">
      <style:text-properties fo:color="#000000" style:font-name-asian="Arial" style:font-name-complex="Arial"/>
    </style:style>
    <style:style style:name="T348_2" style:family="text">
      <style:text-properties fo:color="#000000" style:font-name-asian="Arial" style:font-name-complex="Arial"/>
    </style:style>
    <style:style style:name="T348_3" style:family="text">
      <style:text-properties fo:color="#000000" style:font-name-asian="Arial" style:font-name-complex="Arial"/>
    </style:style>
    <style:style style:name="T348_4" style:family="text">
      <style:text-properties fo:color="#000000" style:font-name-asian="Arial" style:font-name-complex="Arial"/>
    </style:style>
    <style:style style:name="T348_5" style:family="text">
      <style:text-properties fo:color="#000000" style:font-name-asian="Arial" style:font-name-complex="Arial"/>
    </style:style>
    <style:style style:name="T348_6" style:family="text">
      <style:text-properties fo:color="#000000" style:font-name-asian="Arial" style:font-name-complex="Arial"/>
    </style:style>
    <style:style style:name="P349" style:family="paragraph" style:parent-style-name="Normal">
      <style:paragraph-properties fo:text-align="justify" fo:line-height="108%"/>
      <style:text-properties style:font-name-complex="Arial"/>
    </style:style>
    <style:style style:name="P350" style:family="paragraph" style:parent-style-name="Normal">
      <style:paragraph-properties fo:text-align="justify" fo:line-height="108%"/>
    </style:style>
    <style:style style:name="T350_1" style:family="text">
      <style:text-properties style:font-name-complex="Arial" fo:font-weight="bold" style:font-weight-asian="bold" style:font-weight-complex="bold"/>
    </style:style>
    <style:style style:name="T350_2" style:family="text">
      <style:text-properties style:font-name-complex="Arial" fo:font-weight="bold" style:font-weight-asian="bold" style:font-weight-complex="bold"/>
    </style:style>
    <style:style style:name="P351" style:family="paragraph" style:parent-style-name="Normal">
      <style:paragraph-properties fo:text-align="justify" fo:line-height="108%"/>
      <style:text-properties style:font-name-complex="Arial" fo:font-weight="bold" style:font-weight-asian="bold" style:font-weight-complex="bold"/>
    </style:style>
    <style:style style:name="P352" style:family="paragraph" style:parent-style-name="List_20_Paragraph">
      <style:paragraph-properties fo:text-align="justify" fo:line-height="108%"/>
      <style:text-properties style:font-name-complex="Arial"/>
    </style:style>
    <style:style style:name="T352_1" style:family="text">
      <style:text-properties style:font-name-complex="Arial"/>
    </style:style>
    <style:style style:name="T352_2" style:family="text">
      <style:text-properties style:font-name-complex="Arial"/>
    </style:style>
    <style:style style:name="T352_3" style:family="text">
      <style:text-properties style:font-name-complex="Arial"/>
    </style:style>
    <style:style style:name="T352_4" style:family="text">
      <style:text-properties style:font-name-complex="Arial"/>
    </style:style>
    <style:style style:name="T352_5" style:family="text">
      <style:text-properties style:font-name-complex="Arial"/>
    </style:style>
    <style:style style:name="T352_6" style:family="text">
      <style:text-properties style:font-name-complex="Arial"/>
    </style:style>
    <style:style style:name="T352_7" style:family="text">
      <style:text-properties style:font-name-complex="Arial"/>
    </style:style>
    <style:style style:name="P353" style:family="paragraph" style:parent-style-name="Normal">
      <style:paragraph-properties fo:text-align="justify"/>
      <style:text-properties fo:font-style="italic" style:font-style-asian="italic" style:font-style-complex="italic" style:font-name-complex="Arial" fo:font-weight="bold" style:font-weight-asian="bold" style:font-weight-complex="bold"/>
    </style:style>
    <style:style style:name="P354" style:family="paragraph" style:parent-style-name="List_20_Paragraph">
      <style:paragraph-properties fo:text-align="justify"/>
    </style:style>
    <style:style style:name="T354_1" style:family="text">
      <style:text-properties style:font-name-complex="Arial"/>
    </style:style>
    <style:style style:name="T354_2" style:family="text">
      <style:text-properties style:font-name-complex="Arial"/>
    </style:style>
    <style:style style:name="T354_3" style:family="text">
      <style:text-properties style:font-name-complex="Arial"/>
    </style:style>
    <style:style style:name="T354_4" style:family="text">
      <style:text-properties style:font-name-complex="Arial"/>
    </style:style>
    <style:style style:name="T354_5" style:family="text">
      <style:text-properties style:font-name-complex="Arial"/>
    </style:style>
    <style:style style:name="T354_6" style:family="text">
      <style:text-properties style:font-name-complex="Arial"/>
    </style:style>
    <style:style style:name="T354_7" style:family="text">
      <style:text-properties style:font-name-complex="Arial"/>
    </style:style>
    <style:style style:name="T354_8" style:family="text">
      <style:text-properties style:font-name-complex="Arial"/>
    </style:style>
    <style:style style:name="T354_9" style:family="text">
      <style:text-properties style:font-name-complex="Arial"/>
    </style:style>
    <style:style style:name="T354_10" style:family="text">
      <style:text-properties style:font-name-complex="Arial"/>
    </style:style>
    <style:style style:name="T354_11" style:family="text">
      <style:text-properties style:font-name-complex="Arial"/>
    </style:style>
    <style:style style:name="T354_12" style:family="text">
      <style:text-properties style:font-name-complex="Arial"/>
    </style:style>
    <style:style style:name="T354_13" style:family="text">
      <style:text-properties style:font-name-complex="Arial"/>
    </style:style>
    <style:style style:name="T354_14" style:family="text">
      <style:text-properties style:font-name-complex="Arial"/>
    </style:style>
    <style:style style:name="T354_15" style:family="text">
      <style:text-properties style:font-name-complex="Arial"/>
    </style:style>
    <style:style style:name="T354_16" style:family="text">
      <style:text-properties style:font-name-complex="Arial"/>
    </style:style>
    <style:style style:name="T354_17" style:family="text">
      <style:text-properties style:font-name-complex="Arial"/>
    </style:style>
    <style:style style:name="T354_18" style:family="text">
      <style:text-properties style:font-name-complex="Arial"/>
    </style:style>
    <style:style style:name="T354_19" style:family="text">
      <style:text-properties style:font-name-complex="Arial"/>
    </style:style>
    <style:style style:name="T354_20" style:family="text">
      <style:text-properties style:font-name-complex="Arial"/>
    </style:style>
    <style:style style:name="T354_21" style:family="text">
      <style:text-properties style:font-name-complex="Arial"/>
    </style:style>
    <style:style style:name="T354_22" style:family="text">
      <style:text-properties style:font-name-asian="Arial" style:font-name-complex="Arial"/>
    </style:style>
    <style:style style:name="T354_23" style:family="text" style:parent-style-name="List_20_Paragraph">
      <style:text-properties style:font-name-complex="Arial"/>
    </style:style>
    <style:style style:name="P355" style:family="paragraph" style:parent-style-name="Footnote_20_text"/>
    <style:style style:name="T355_1" style:family="text"/>
    <style:style style:name="T355_2" style:family="text"/>
    <style:style style:name="T355_3" style:family="text">
      <style:text-properties style:font-name-complex="Arial"/>
    </style:style>
    <style:style style:name="T355_4" style:family="text">
      <style:text-properties style:font-name-complex="Arial"/>
    </style:style>
    <style:style style:name="T355_5" style:family="text">
      <style:text-properties style:font-name-complex="Arial"/>
    </style:style>
    <style:style style:name="T355_6" style:family="text">
      <style:text-properties style:font-name-complex="Arial"/>
    </style:style>
    <style:style style:name="T355_7" style:family="text">
      <style:text-properties style:font-name-complex="Arial"/>
    </style:style>
    <style:style style:name="T355_8" style:family="text">
      <style:text-properties style:font-name-complex="Arial"/>
    </style:style>
    <style:style style:name="T355_9" style:family="text">
      <style:text-properties style:font-name-complex="Arial"/>
    </style:style>
    <style:style style:name="T355_10" style:family="text">
      <style:text-properties style:font-name-complex="Arial"/>
    </style:style>
    <style:style style:name="T355_11" style:family="text">
      <style:text-properties style:font-name-complex="Arial"/>
    </style:style>
    <style:style style:name="T355_12" style:family="text"/>
    <style:style style:name="T355_13" style:family="text" style:parent-style-name="Internet_20_link">
      <style:text-properties fo:color="#000000" style:font-name-complex="Arial" style:text-underline-style="none"/>
    </style:style>
    <style:style style:name="T355_14" style:family="text" style:parent-style-name="Internet_20_link">
      <style:text-properties fo:color="#000000" style:font-name-complex="Arial" style:text-underline-style="none"/>
    </style:style>
    <style:style style:name="T355_15" style:family="text">
      <style:text-properties style:font-name-complex="Arial"/>
    </style:style>
    <style:style style:name="T355_16" style:family="text">
      <style:text-properties style:font-name-complex="Arial"/>
    </style:style>
    <style:style style:name="T355_17" style:family="text">
      <style:text-properties style:font-name-complex="Arial"/>
    </style:style>
    <style:style style:name="T355_18" style:family="text">
      <style:text-properties style:font-name-complex="Arial"/>
    </style:style>
    <style:style style:name="T355_19" style:family="text">
      <style:text-properties style:font-name-complex="Arial"/>
    </style:style>
    <style:style style:name="T355_20" style:family="text" style:parent-style-name="List_20_Paragraph">
      <style:text-properties style:font-name-complex="Arial"/>
    </style:style>
    <style:style style:name="P356" style:family="paragraph" style:parent-style-name="Footnote_20_text"/>
    <style:style style:name="T356_1" style:family="text"/>
    <style:style style:name="T356_2" style:family="text"/>
    <style:style style:name="T356_3" style:family="text" style:parent-style-name="Internet_20_link"/>
    <style:style style:name="T356_4" style:family="text"/>
    <style:style style:name="T356_5" style:family="text">
      <style:text-properties style:font-name-complex="Arial"/>
    </style:style>
    <style:style style:name="T356_6" style:family="text">
      <style:text-properties style:font-name-complex="Arial"/>
    </style:style>
    <style:style style:name="T356_7" style:family="text">
      <style:text-properties style:font-name-complex="Arial"/>
    </style:style>
    <style:style style:name="T356_8" style:family="text">
      <style:text-properties style:font-name-complex="Arial"/>
    </style:style>
    <style:style style:name="T356_9" style:family="text" style:parent-style-name="List_20_Paragraph">
      <style:text-properties style:font-name-complex="Arial"/>
    </style:style>
    <style:style style:name="P357" style:family="paragraph" style:parent-style-name="Footnote_20_text"/>
    <style:style style:name="T357_1" style:family="text"/>
    <style:style style:name="T357_2" style:family="text"/>
    <style:style style:name="T357_3" style:family="text" style:parent-style-name="Internet_20_link"/>
    <style:style style:name="T357_4" style:family="text" style:parent-style-name="Internet_20_link"/>
    <style:style style:name="T357_5" style:family="text" style:parent-style-name="Internet_20_link"/>
    <style:style style:name="T357_6" style:family="text">
      <style:text-properties style:font-name-complex="Arial"/>
    </style:style>
    <style:style style:name="P358" style:family="paragraph" style:parent-style-name="List_20_Paragraph">
      <style:paragraph-properties fo:text-align="justify"/>
      <style:text-properties style:font-name-complex="Arial"/>
    </style:style>
    <style:style style:name="P359" style:family="paragraph" style:parent-style-name="List_20_Paragraph">
      <style:paragraph-properties fo:text-align="justify"/>
    </style:style>
    <style:style style:name="T359_1" style:family="text">
      <style:text-properties style:font-name-complex="Arial"/>
    </style:style>
    <style:style style:name="T359_2" style:family="text" style:parent-style-name="List_20_Paragraph">
      <style:text-properties style:font-name-complex="Arial"/>
    </style:style>
    <style:style style:name="P360" style:family="paragraph" style:parent-style-name="Footnote_20_text"/>
    <style:style style:name="T360_1" style:family="text"/>
    <style:style style:name="T360_2" style:family="text">
      <style:text-properties style:font-name-complex="Arial"/>
    </style:style>
    <style:style style:name="P361" style:family="paragraph" style:parent-style-name="Normal">
      <style:paragraph-properties fo:text-align="justify"/>
      <style:text-properties style:font-name-complex="Arial"/>
    </style:style>
    <style:style style:name="P362" style:family="paragraph" style:parent-style-name="List_20_Paragraph">
      <style:paragraph-properties fo:text-align="justify" fo:line-height="108%"/>
    </style:style>
    <style:style style:name="T362_1" style:family="text">
      <style:text-properties style:font-name-complex="Arial"/>
    </style:style>
    <style:style style:name="T362_2" style:family="text">
      <style:text-properties style:font-name-complex="Arial"/>
    </style:style>
    <style:style style:name="T362_3" style:family="text">
      <style:text-properties style:font-name-complex="Arial"/>
    </style:style>
    <style:style style:name="T362_4" style:family="text">
      <style:text-properties style:font-name-complex="Arial"/>
    </style:style>
    <style:style style:name="T362_5" style:family="text" style:parent-style-name="List_20_Paragraph">
      <style:text-properties style:font-name-complex="Arial"/>
    </style:style>
    <style:style style:name="P363" style:family="paragraph" style:parent-style-name="Footnote_20_text"/>
    <style:style style:name="T363_1" style:family="text"/>
    <style:style style:name="T363_2" style:family="text"/>
    <style:style style:name="T363_3" style:family="text" style:parent-style-name="Internet_20_link"/>
    <style:style style:name="T363_4" style:family="text"/>
    <style:style style:name="T363_5" style:family="text">
      <style:text-properties style:font-name-complex="Arial"/>
    </style:style>
    <style:style style:name="T363_6" style:family="text">
      <style:text-properties style:font-name-complex="Arial"/>
    </style:style>
    <style:style style:name="T363_7" style:family="text">
      <style:text-properties style:font-name-complex="Arial"/>
    </style:style>
    <style:style style:name="T363_8" style:family="text">
      <style:text-properties style:font-name-complex="Arial"/>
    </style:style>
    <style:style style:name="T363_9" style:family="text">
      <style:text-properties style:font-name-complex="Arial"/>
    </style:style>
    <style:style style:name="T363_10" style:family="text">
      <style:text-properties style:font-name-complex="Arial"/>
    </style:style>
    <style:style style:name="T363_11" style:family="text">
      <style:text-properties style:font-name-complex="Arial"/>
    </style:style>
    <style:style style:name="T363_12" style:family="text">
      <style:text-properties style:font-name-complex="Arial"/>
    </style:style>
    <style:style style:name="T363_13" style:family="text">
      <style:text-properties style:font-name-complex="Arial"/>
    </style:style>
    <style:style style:name="T363_14" style:family="text">
      <style:text-properties style:font-name-complex="Arial"/>
    </style:style>
    <style:style style:name="T363_15" style:family="text">
      <style:text-properties style:font-name-complex="Arial"/>
    </style:style>
    <style:style style:name="T363_16" style:family="text">
      <style:text-properties style:font-name-complex="Arial"/>
    </style:style>
    <style:style style:name="T363_17" style:family="text">
      <style:text-properties style:font-name-complex="Arial"/>
    </style:style>
    <style:style style:name="T363_18" style:family="text">
      <style:text-properties style:font-name-complex="Arial"/>
    </style:style>
    <style:style style:name="T363_19" style:family="text">
      <style:text-properties style:font-name-complex="Arial"/>
    </style:style>
    <style:style style:name="T363_20" style:family="text">
      <style:text-properties style:font-name-complex="Arial"/>
    </style:style>
    <style:style style:name="T363_21" style:family="text">
      <style:text-properties style:font-name-complex="Arial"/>
    </style:style>
    <style:style style:name="T363_22" style:family="text" style:parent-style-name="List_20_Paragraph">
      <style:text-properties style:font-name-complex="Arial"/>
    </style:style>
    <style:style style:name="P364" style:family="paragraph" style:parent-style-name="Footnote_20_text"/>
    <style:style style:name="T364_1" style:family="text"/>
    <style:style style:name="T364_2" style:family="text"/>
    <style:style style:name="T364_3" style:family="text" style:parent-style-name="Internet_20_link"/>
    <style:style style:name="T364_4" style:family="text"/>
    <style:style style:name="T364_5" style:family="text">
      <style:text-properties style:font-name-complex="Arial"/>
    </style:style>
    <style:style style:name="T364_6" style:family="text">
      <style:text-properties style:font-name-complex="Arial"/>
    </style:style>
    <style:style style:name="T364_7" style:family="text">
      <style:text-properties style:font-name-complex="Arial"/>
    </style:style>
    <style:style style:name="T364_8" style:family="text">
      <style:text-properties style:font-name-complex="Arial"/>
    </style:style>
    <style:style style:name="T364_9" style:family="text">
      <style:text-properties style:font-name-complex="Arial"/>
    </style:style>
    <style:style style:name="T364_10" style:family="text">
      <style:text-properties style:font-name-complex="Arial"/>
    </style:style>
    <style:style style:name="T364_11" style:family="text">
      <style:text-properties style:font-name-complex="Arial"/>
    </style:style>
    <style:style style:name="T364_12" style:family="text">
      <style:text-properties style:font-name-complex="Arial"/>
    </style:style>
    <style:style style:name="T364_13" style:family="text">
      <style:text-properties style:font-name-complex="Arial"/>
    </style:style>
    <style:style style:name="T364_14" style:family="text">
      <style:text-properties style:font-name-complex="Arial"/>
    </style:style>
    <style:style style:name="T364_15" style:family="text">
      <style:text-properties style:font-name-complex="Arial"/>
    </style:style>
    <style:style style:name="T364_16" style:family="text">
      <style:text-properties style:font-name-complex="Arial"/>
    </style:style>
    <style:style style:name="T364_17" style:family="text">
      <style:text-properties style:font-name-complex="Arial"/>
    </style:style>
    <style:style style:name="T364_18" style:family="text">
      <style:text-properties style:font-name-complex="Arial"/>
    </style:style>
    <style:style style:name="T364_19" style:family="text" style:parent-style-name="List_20_Paragraph">
      <style:text-properties style:font-name-complex="Arial"/>
    </style:style>
    <style:style style:name="P365" style:family="paragraph" style:parent-style-name="Footnote_20_text"/>
    <style:style style:name="T365_1" style:family="text"/>
    <style:style style:name="T365_2" style:family="text"/>
    <style:style style:name="T365_3" style:family="text" style:parent-style-name="Internet_20_link"/>
    <style:style style:name="T365_4" style:family="text">
      <style:text-properties style:font-name-complex="Arial"/>
    </style:style>
    <style:style style:name="T365_5" style:family="text">
      <style:text-properties style:font-name-complex="Arial"/>
    </style:style>
    <style:style style:name="T365_6" style:family="text">
      <style:text-properties style:font-name-complex="Arial"/>
    </style:style>
    <style:style style:name="T365_7" style:family="text">
      <style:text-properties style:font-name-complex="Arial"/>
    </style:style>
    <style:style style:name="T365_8" style:family="text">
      <style:text-properties style:font-name-complex="Arial"/>
    </style:style>
    <style:style style:name="T365_9" style:family="text">
      <style:text-properties style:font-name-complex="Arial"/>
    </style:style>
    <style:style style:name="T365_10" style:family="text">
      <style:text-properties style:font-name-complex="Arial"/>
    </style:style>
    <style:style style:name="T365_11" style:family="text">
      <style:text-properties style:font-name-complex="Arial"/>
    </style:style>
    <style:style style:name="T365_12" style:family="text">
      <style:text-properties style:font-name-complex="Arial"/>
    </style:style>
    <style:style style:name="T365_13" style:family="text">
      <style:text-properties style:font-name-complex="Arial"/>
    </style:style>
    <style:style style:name="P366" style:family="paragraph" style:parent-style-name="paragraph">
      <style:paragraph-properties fo:text-align="justify" fo:margin-top="0cm" fo:margin-bottom="0.282cm"/>
    </style:style>
    <style:style style:name="T366_1" style:family="text">
      <style:text-properties style:font-name="Arial" style:font-name-complex="Arial" fo:language="en" fo:country="GB"/>
    </style:style>
    <style:style style:name="T366_2" style:family="text" style:parent-style-name="paragraph">
      <style:text-properties style:font-name="Arial" style:font-name-complex="Arial" fo:language="en" fo:country="GB"/>
    </style:style>
    <style:style style:name="P367" style:family="paragraph" style:parent-style-name="Footnote_20_text"/>
    <style:style style:name="T367_1" style:family="text"/>
    <style:style style:name="T367_2" style:family="text">
      <style:text-properties style:font-name="Arial" style:font-name-complex="Arial" fo:language="en" fo:country="GB"/>
    </style:style>
    <style:style style:name="T367_3" style:family="text">
      <style:text-properties style:font-name="Arial" style:font-name-complex="Arial" fo:language="en" fo:country="GB"/>
    </style:style>
    <style:style style:name="P368" style:family="paragraph" style:parent-style-name="paragraph">
      <style:paragraph-properties fo:text-align="justify" fo:margin-top="0cm" fo:margin-bottom="0.282cm"/>
      <style:text-properties style:font-name="Arial" style:font-name-complex="Arial"/>
    </style:style>
    <style:style style:name="T368_1" style:family="text">
      <style:text-properties style:font-name="Arial" style:font-name-complex="Arial" fo:language="en" fo:country="GB"/>
    </style:style>
    <style:style style:name="P369" style:family="paragraph" style:parent-style-name="paragraph">
      <style:paragraph-properties fo:text-align="justify" fo:margin-top="0cm" fo:margin-bottom="0.282cm"/>
      <style:text-properties style:font-name="Arial" style:font-name-complex="Arial"/>
    </style:style>
    <style:style style:name="T369_1" style:family="text">
      <style:text-properties style:font-name="Arial" style:font-name-complex="Arial" fo:language="en" fo:country="GB"/>
    </style:style>
    <style:style style:name="P370" style:family="paragraph" style:parent-style-name="paragraph">
      <style:paragraph-properties fo:text-align="justify" fo:margin-top="0cm" fo:margin-bottom="0.282cm"/>
      <style:text-properties style:font-name="Arial" style:font-name-complex="Arial"/>
    </style:style>
    <style:style style:name="T370_1" style:family="text">
      <style:text-properties style:font-name="Arial" style:font-name-complex="Arial" fo:language="en" fo:country="GB"/>
    </style:style>
    <style:style style:name="P371" style:family="paragraph" style:parent-style-name="paragraph">
      <style:paragraph-properties fo:text-align="justify" fo:margin-top="0cm" fo:margin-bottom="0.282cm"/>
      <style:text-properties style:font-name="Arial" style:font-name-complex="Arial"/>
    </style:style>
    <style:style style:name="T371_1" style:family="text">
      <style:text-properties style:font-name="Arial" style:font-name-complex="Arial" fo:language="en" fo:country="GB"/>
    </style:style>
    <style:style style:name="P372" style:family="paragraph" style:parent-style-name="paragraph">
      <style:paragraph-properties fo:text-align="justify" fo:margin-top="0cm" fo:margin-bottom="0.282cm"/>
      <style:text-properties style:font-name="Arial" style:font-name-complex="Arial"/>
    </style:style>
    <style:style style:name="T372_1" style:family="text">
      <style:text-properties style:font-name="Arial" style:font-name-complex="Arial" fo:language="en" fo:country="GB"/>
    </style:style>
    <style:style style:name="T372_2" style:family="text">
      <style:text-properties style:font-name="Arial" style:font-name-complex="Arial" fo:language="en" fo:country="GB" fo:font-weight="bold" style:font-weight-asian="bold" style:font-weight-complex="bold"/>
    </style:style>
    <style:style style:name="T372_3" style:family="text">
      <style:text-properties style:font-name="Arial" style:font-name-complex="Arial" fo:language="en" fo:country="GB"/>
    </style:style>
    <style:style style:name="P373" style:family="paragraph" style:parent-style-name="paragraph">
      <style:paragraph-properties fo:text-align="justify" fo:margin-top="0cm" fo:margin-bottom="0.282cm"/>
      <style:text-properties style:font-name="Arial" style:font-name-complex="Arial"/>
    </style:style>
    <style:style style:name="T373_1" style:family="text">
      <style:text-properties style:font-name="Arial" style:font-name-complex="Arial" fo:language="en" fo:country="GB"/>
    </style:style>
    <style:style style:name="T373_2" style:family="text">
      <style:text-properties style:font-name="Arial" style:font-name-complex="Arial" fo:language="en" fo:country="GB" fo:font-weight="bold" style:font-weight-asian="bold" style:font-weight-complex="bold"/>
    </style:style>
    <style:style style:name="T373_3" style:family="text">
      <style:text-properties style:font-name="Arial" style:font-name-complex="Arial" fo:language="en" fo:country="GB"/>
    </style:style>
    <style:style style:name="P374" style:family="paragraph" style:parent-style-name="paragraph">
      <style:paragraph-properties fo:text-align="justify" fo:margin-top="0cm" fo:margin-bottom="0.282cm"/>
      <style:text-properties style:font-name="Arial" style:font-name-complex="Arial"/>
    </style:style>
    <style:style style:name="T374_1" style:family="text">
      <style:text-properties style:font-name="Arial" style:font-name-complex="Arial" fo:language="en" fo:country="GB"/>
    </style:style>
    <style:style style:name="T374_2" style:family="text">
      <style:text-properties style:font-name="Arial" style:font-name-complex="Arial" fo:language="en" fo:country="GB" fo:font-weight="bold" style:font-weight-asian="bold" style:font-weight-complex="bold"/>
    </style:style>
    <style:style style:name="T374_3" style:family="text">
      <style:text-properties style:font-name="Arial" style:font-name-complex="Arial" fo:language="en" fo:country="GB"/>
    </style:style>
    <style:style style:name="P375" style:family="paragraph" style:parent-style-name="paragraph">
      <style:paragraph-properties fo:text-align="justify" fo:margin-top="0cm" fo:margin-bottom="0.282cm"/>
      <style:text-properties style:font-name="Arial" style:font-name-complex="Arial" fo:language="en" fo:country="GB"/>
    </style:style>
    <style:style style:name="T375_1" style:family="text">
      <style:text-properties style:font-name="Arial" style:font-name-complex="Arial" fo:language="en" fo:country="GB"/>
    </style:style>
    <style:style style:name="T375_2" style:family="text">
      <style:text-properties style:font-name="Arial" style:font-name-complex="Arial" fo:language="en" fo:country="GB"/>
    </style:style>
    <style:style style:name="P376" style:family="paragraph" style:parent-style-name="paragraph">
      <style:paragraph-properties fo:text-align="justify" fo:margin-top="0cm" fo:margin-bottom="0.282cm"/>
      <style:text-properties style:font-name="Arial" style:font-name-complex="Arial" fo:language="en" fo:country="GB"/>
    </style:style>
    <style:style style:name="T376_1" style:family="text">
      <style:text-properties style:font-name="Arial" style:font-name-complex="Arial" fo:language="en" fo:country="GB"/>
    </style:style>
    <style:style style:name="P377" style:family="paragraph" style:parent-style-name="paragraph">
      <style:paragraph-properties fo:text-align="justify" fo:margin-top="0cm" fo:margin-bottom="0.282cm"/>
      <style:text-properties style:font-name="Arial" style:font-name-complex="Arial" fo:language="en" fo:country="GB"/>
    </style:style>
    <style:style style:name="T377_1" style:family="text">
      <style:text-properties style:font-name="Arial" style:font-name-complex="Arial" fo:language="en" fo:country="GB"/>
    </style:style>
    <style:style style:name="P378" style:family="paragraph" style:parent-style-name="paragraph">
      <style:paragraph-properties fo:text-align="justify" fo:margin-top="0cm" fo:margin-bottom="0.282cm"/>
    </style:style>
    <style:style style:name="T378_1" style:family="text">
      <style:text-properties style:font-name="Arial" style:font-name-complex="Arial" fo:language="en" fo:country="GB"/>
    </style:style>
    <style:style style:name="T378_2" style:family="text">
      <style:text-properties style:font-name="Arial" style:font-name-complex="Arial" fo:language="en" fo:country="GB" fo:font-weight="bold" style:font-weight-asian="bold" style:font-weight-complex="bold"/>
    </style:style>
    <style:style style:name="T378_3" style:family="text">
      <style:text-properties style:font-name="Arial" style:font-name-complex="Arial" fo:language="en" fo:country="GB"/>
    </style:style>
    <style:style style:name="T378_4" style:family="text">
      <style:text-properties style:font-name="Arial" style:font-name-complex="Arial"/>
    </style:style>
    <style:style style:name="P379" style:family="paragraph" style:parent-style-name="paragraph">
      <style:paragraph-properties fo:text-align="justify" fo:margin-top="0cm" fo:margin-bottom="0.282cm"/>
    </style:style>
    <style:style style:name="T379_1" style:family="text">
      <style:text-properties style:font-name="Arial" style:font-name-complex="Arial" fo:language="en" fo:country="GB"/>
    </style:style>
    <style:style style:name="T379_2" style:family="text">
      <style:text-properties style:font-name="Arial" style:font-name-complex="Arial"/>
    </style:style>
    <style:style style:name="T379_3" style:family="text">
      <style:text-properties style:font-name="Arial" style:font-name-complex="Arial" fo:language="en" fo:country="GB"/>
    </style:style>
    <style:style style:name="T379_4" style:family="text">
      <style:text-properties style:font-name="Arial" style:font-name-complex="Arial"/>
    </style:style>
    <style:style style:name="P380" style:family="paragraph" style:parent-style-name="paragraph">
      <style:paragraph-properties fo:text-align="justify" fo:margin-top="0cm" fo:margin-bottom="0.282cm"/>
    </style:style>
    <style:style style:name="T380_1" style:family="text">
      <style:text-properties style:font-name="Arial" style:font-name-complex="Arial" fo:language="en" fo:country="GB"/>
    </style:style>
    <style:style style:name="T380_2" style:family="text">
      <style:text-properties style:font-name="Arial" style:font-name-complex="Arial" fo:language="en" fo:country="GB" fo:font-weight="bold" style:font-weight-asian="bold" style:font-weight-complex="bold"/>
    </style:style>
    <style:style style:name="T380_3" style:family="text">
      <style:text-properties style:font-name="Arial" style:font-name-complex="Arial" fo:language="en" fo:country="GB"/>
    </style:style>
    <style:style style:name="T380_4" style:family="text">
      <style:text-properties style:font-name="Arial" style:font-name-complex="Arial" fo:language="en" fo:country="GB"/>
    </style:style>
    <style:style style:name="T380_5" style:family="text">
      <style:text-properties style:font-name="Arial" style:font-name-complex="Arial"/>
    </style:style>
    <style:style style:name="P381" style:family="paragraph" style:parent-style-name="Normal">
      <style:paragraph-properties fo:text-align="justify"/>
    </style:style>
    <style:style style:name="T381_1" style:family="text">
      <style:text-properties style:font-name-complex="Arial" fo:font-weight="bold" style:font-weight-asian="bold" style:font-weight-complex="bold"/>
    </style:style>
    <style:style style:name="T381_2" style:family="text">
      <style:text-properties style:font-name-complex="Arial" fo:font-weight="bold" style:font-weight-asian="bold" style:font-weight-complex="bold"/>
    </style:style>
    <style:style style:name="T381_3" style:family="text">
      <style:text-properties style:font-name-complex="Arial" fo:font-weight="bold" style:font-weight-asian="bold" style:font-weight-complex="bold"/>
    </style:style>
    <style:style style:name="T381_4" style:family="text">
      <style:text-properties style:font-name-complex="Arial" fo:font-weight="bold" style:font-weight-asian="bold" style:font-weight-complex="bold"/>
    </style:style>
    <style:style style:name="T381_5" style:family="text">
      <style:text-properties style:font-name-complex="Arial" fo:font-weight="bold" style:font-weight-asian="bold" style:font-weight-complex="bold"/>
    </style:style>
    <style:style style:name="T381_6" style:family="text">
      <style:text-properties style:font-name-complex="Arial" fo:font-weight="bold" style:font-weight-asian="bold" style:font-weight-complex="bold"/>
    </style:style>
    <style:style style:name="T381_7" style:family="text">
      <style:text-properties style:font-name-complex="Arial" fo:font-weight="bold" style:font-weight-asian="bold" style:font-weight-complex="bold"/>
    </style:style>
    <style:style style:name="T381_8" style:family="text">
      <style:text-properties style:font-name-complex="Arial" fo:font-weight="bold" style:font-weight-asian="bold" style:font-weight-complex="bold"/>
    </style:style>
    <style:style style:name="T381_9" style:family="text">
      <style:text-properties style:font-name-complex="Arial" fo:font-weight="bold" style:font-weight-asian="bold" style:font-weight-complex="bold"/>
    </style:style>
    <style:style style:name="T381_10" style:family="text">
      <style:text-properties style:font-name-complex="Arial" fo:font-weight="bold" style:font-weight-asian="bold" style:font-weight-complex="bold"/>
    </style:style>
    <style:style style:name="T381_11" style:family="text">
      <style:text-properties style:font-name-complex="Arial" fo:font-weight="bold" style:font-weight-asian="bold" style:font-weight-complex="bold"/>
    </style:style>
    <style:style style:name="T381_12" style:family="text">
      <style:text-properties style:font-name-complex="Arial" fo:font-weight="bold" style:font-weight-asian="bold" style:font-weight-complex="bold"/>
    </style:style>
    <style:style style:name="T381_13" style:family="text">
      <style:text-properties style:font-name-complex="Arial" fo:font-weight="bold" style:font-weight-asian="bold" style:font-weight-complex="bold"/>
    </style:style>
    <style:style style:name="T381_14" style:family="text">
      <style:text-properties style:font-name-complex="Arial" fo:font-weight="bold" style:font-weight-asian="bold" style:font-weight-complex="bold"/>
    </style:style>
    <style:style style:name="T381_15" style:family="text">
      <style:text-properties style:font-name-complex="Arial" fo:font-weight="bold" style:font-weight-asian="bold" style:font-weight-complex="bold"/>
    </style:style>
    <style:style style:name="P382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383" style:family="paragraph" style:parent-style-name="List_20_Paragraph">
      <style:paragraph-properties fo:text-align="justify"/>
      <style:text-properties style:font-name-complex="Arial"/>
    </style:style>
    <style:style style:name="T383_1" style:family="text">
      <style:text-properties style:font-name-complex="Arial"/>
    </style:style>
    <style:style style:name="T383_2" style:family="text">
      <style:text-properties style:font-name-complex="Arial"/>
    </style:style>
    <style:style style:name="T383_3" style:family="text">
      <style:text-properties style:font-name-complex="Arial"/>
    </style:style>
    <style:style style:name="T383_4" style:family="text">
      <style:text-properties style:font-name-complex="Arial"/>
    </style:style>
    <style:style style:name="T383_5" style:family="text">
      <style:text-properties style:font-name-complex="Arial"/>
    </style:style>
    <style:style style:name="P384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385" style:family="paragraph" style:parent-style-name="List_20_Paragraph">
      <style:paragraph-properties fo:text-align="justify"/>
    </style:style>
    <style:style style:name="T385_1" style:family="text">
      <style:text-properties style:font-name-complex="Arial"/>
    </style:style>
    <style:style style:name="T385_2" style:family="text">
      <style:text-properties style:font-name-complex="Arial"/>
    </style:style>
    <style:style style:name="T385_3" style:family="text">
      <style:text-properties style:font-name-complex="Arial"/>
    </style:style>
    <style:style style:name="T385_4" style:family="text">
      <style:text-properties style:font-name-complex="Arial"/>
    </style:style>
    <style:style style:name="T385_5" style:family="text">
      <style:text-properties style:font-name-complex="Arial"/>
    </style:style>
    <style:style style:name="T385_6" style:family="text">
      <style:text-properties style:font-name-complex="Arial"/>
    </style:style>
    <style:style style:name="T385_7" style:family="text">
      <style:text-properties style:font-name-complex="Arial"/>
    </style:style>
    <style:style style:name="T385_8" style:family="text">
      <style:text-properties style:font-name-complex="Arial"/>
    </style:style>
    <style:style style:name="T385_9" style:family="text">
      <style:text-properties style:font-name-complex="Arial"/>
    </style:style>
    <style:style style:name="T385_10" style:family="text">
      <style:text-properties fo:color="#000000" style:font-name-complex="Arial"/>
    </style:style>
    <style:style style:name="T385_11" style:family="text">
      <style:text-properties fo:color="#000000" style:font-name-complex="Arial"/>
    </style:style>
    <style:style style:name="T385_12" style:family="text">
      <style:text-properties style:font-name-complex="Arial"/>
    </style:style>
    <style:style style:name="T385_13" style:family="text">
      <style:text-properties style:font-name-complex="Arial"/>
    </style:style>
    <style:style style:name="T385_14" style:family="text">
      <style:text-properties style:font-name-complex="Arial"/>
    </style:style>
    <style:style style:name="T385_15" style:family="text">
      <style:text-properties style:font-name-complex="Arial"/>
    </style:style>
    <style:style style:name="T385_16" style:family="text">
      <style:text-properties style:font-name-complex="Arial"/>
    </style:style>
    <style:style style:name="T385_17" style:family="text">
      <style:text-properties style:font-name-complex="Arial"/>
    </style:style>
    <style:style style:name="T385_18" style:family="text">
      <style:text-properties style:font-name-complex="Arial"/>
    </style:style>
    <style:style style:name="T385_19" style:family="text">
      <style:text-properties style:font-name-complex="Arial"/>
    </style:style>
    <style:style style:name="T385_20" style:family="text">
      <style:text-properties style:font-name-complex="Arial"/>
    </style:style>
    <style:style style:name="T385_21" style:family="text">
      <style:text-properties style:font-name-complex="Arial"/>
    </style:style>
    <style:style style:name="T385_22" style:family="text">
      <style:text-properties style:font-name-complex="Arial"/>
    </style:style>
    <style:style style:name="T385_23" style:family="text">
      <style:text-properties style:font-name-complex="Arial"/>
    </style:style>
    <style:style style:name="T385_24" style:family="text">
      <style:text-properties style:font-name-complex="Arial"/>
    </style:style>
    <style:style style:name="T385_25" style:family="text">
      <style:text-properties style:font-name-complex="Arial"/>
    </style:style>
    <style:style style:name="T385_26" style:family="text">
      <style:text-properties style:font-name-complex="Arial"/>
    </style:style>
    <style:style style:name="T385_27" style:family="text" style:parent-style-name="List_20_Paragraph">
      <style:text-properties style:font-name-complex="Arial"/>
    </style:style>
    <style:style style:name="P386" style:family="paragraph" style:parent-style-name="Footnote_20_text"/>
    <style:style style:name="T386_1" style:family="text"/>
    <style:style style:name="T386_2" style:family="text"/>
    <style:style style:name="T386_3" style:family="text"/>
    <style:style style:name="T386_4" style:family="text"/>
    <style:style style:name="T386_5" style:family="text"/>
    <style:style style:name="T386_6" style:family="text">
      <style:text-properties style:font-name-complex="Arial"/>
    </style:style>
    <style:style style:name="T386_7" style:family="text">
      <style:text-properties style:font-name-complex="Arial"/>
    </style:style>
    <style:style style:name="T386_8" style:family="text"/>
    <style:style style:name="T386_9" style:family="text" style:parent-style-name="Internet_20_link">
      <style:text-properties style:font-name-complex="Arial"/>
    </style:style>
    <style:style style:name="T386_10" style:family="text">
      <style:text-properties style:font-name-complex="Arial"/>
    </style:style>
    <style:style style:name="T386_11" style:family="text">
      <style:text-properties style:font-name-complex="Arial"/>
    </style:style>
    <style:style style:name="T386_12" style:family="text">
      <style:text-properties style:font-name-complex="Arial"/>
    </style:style>
    <style:style style:name="T386_13" style:family="text">
      <style:text-properties style:font-name-complex="Arial"/>
    </style:style>
    <style:style style:name="T386_14" style:family="text">
      <style:text-properties style:font-name-complex="Arial"/>
    </style:style>
    <style:style style:name="T386_15" style:family="text">
      <style:text-properties style:font-name-complex="Arial"/>
    </style:style>
    <style:style style:name="T386_16" style:family="text">
      <style:text-properties style:font-name-complex="Arial"/>
    </style:style>
    <style:style style:name="T386_17" style:family="text">
      <style:text-properties style:font-name-complex="Arial"/>
    </style:style>
    <style:style style:name="T386_18" style:family="text">
      <style:text-properties style:font-name-complex="Arial"/>
    </style:style>
    <style:style style:name="T386_19" style:family="text">
      <style:text-properties style:font-name-complex="Arial"/>
    </style:style>
    <style:style style:name="T386_20" style:family="text">
      <style:text-properties style:font-name-complex="Arial"/>
    </style:style>
    <style:style style:name="T386_21" style:family="text">
      <style:text-properties style:font-name-complex="Arial"/>
    </style:style>
    <style:style style:name="T386_22" style:family="text">
      <style:text-properties style:font-name-complex="Arial"/>
    </style:style>
    <style:style style:name="T386_23" style:family="text">
      <style:text-properties style:font-name-complex="Arial"/>
    </style:style>
    <style:style style:name="T386_24" style:family="text">
      <style:text-properties style:font-name-complex="Arial"/>
    </style:style>
    <style:style style:name="P387" style:family="paragraph" style:parent-style-name="List_20_Paragraph">
      <style:paragraph-properties fo:text-align="justify"/>
      <style:text-properties style:font-name-complex="Arial"/>
    </style:style>
    <style:style style:name="P388" style:family="paragraph" style:parent-style-name="Normal">
      <style:paragraph-properties fo:text-align="justify"/>
    </style:style>
    <style:style style:name="T388_1" style:family="text">
      <style:text-properties style:font-name-complex="Arial" fo:font-weight="bold" style:font-weight-asian="bold" style:font-weight-complex="bold"/>
    </style:style>
    <style:style style:name="P389" style:family="paragraph" style:parent-style-name="Normal">
      <style:paragraph-properties fo:text-align="justify"/>
      <style:text-properties style:font-name-complex="Arial"/>
    </style:style>
    <style:style style:name="P390" style:family="paragraph" style:parent-style-name="paragraph">
      <style:paragraph-properties fo:text-align="justify" fo:margin-top="0cm" fo:margin-bottom="0.282cm"/>
    </style:style>
    <style:style style:name="T390_1" style:family="text">
      <style:text-properties style:font-name="Arial" style:font-name-complex="Arial" fo:language="en" fo:country="GB"/>
    </style:style>
    <style:style style:name="T390_2" style:family="text"/>
    <style:style style:name="T390_3" style:family="text" style:parent-style-name="Internet_20_link">
      <style:text-properties style:font-name="Arial" style:font-name-complex="Arial" fo:language="en" fo:country="GB"/>
    </style:style>
    <style:style style:name="T390_4" style:family="text">
      <style:text-properties style:font-name="Arial" style:font-name-complex="Arial" fo:language="en" fo:country="GB"/>
    </style:style>
    <style:style style:name="T390_5" style:family="text">
      <style:text-properties style:font-name="Arial" style:font-name-complex="Arial" fo:language="en" fo:country="GB"/>
    </style:style>
    <style:style style:name="T390_6" style:family="text">
      <style:text-properties style:font-name="Arial" style:font-name-complex="Arial" fo:language="en" fo:country="GB"/>
    </style:style>
    <style:style style:name="T390_7" style:family="text">
      <style:text-properties style:font-name="Arial" style:font-name-complex="Arial" fo:language="en" fo:country="GB"/>
    </style:style>
    <style:style style:name="P391" style:family="paragraph" style:parent-style-name="paragraph">
      <style:paragraph-properties fo:text-align="justify" fo:margin-top="0cm" fo:margin-bottom="0.282cm"/>
      <style:text-properties style:font-name="Arial" style:font-name-complex="Arial" fo:language="en" fo:country="GB"/>
    </style:style>
    <style:style style:name="T391_1" style:family="text">
      <style:text-properties style:font-name="Arial" style:font-name-complex="Arial" fo:language="en" fo:country="GB"/>
    </style:style>
    <style:style style:name="P392" style:family="paragraph" style:parent-style-name="paragraph">
      <style:paragraph-properties fo:text-align="justify" fo:margin-top="0cm" fo:margin-bottom="0.282cm"/>
    </style:style>
    <style:style style:name="T392_1" style:family="text">
      <style:text-properties style:font-name="Arial" style:font-name-complex="Arial" fo:language="en" fo:country="GB"/>
    </style:style>
    <style:style style:name="T392_2" style:family="text">
      <style:text-properties style:font-name="Arial" style:font-name-complex="Arial" fo:language="en" fo:country="GB"/>
    </style:style>
    <style:style style:name="T392_3" style:family="text">
      <style:text-properties style:font-name="Arial" style:font-name-complex="Arial" fo:language="en" fo:country="GB"/>
    </style:style>
    <style:style style:name="T392_4" style:family="text">
      <style:text-properties style:font-name="Arial" style:font-name-complex="Arial" fo:language="en" fo:country="GB"/>
    </style:style>
    <style:style style:name="T392_5" style:family="text">
      <style:text-properties style:font-name="Arial" style:font-name-complex="Arial" fo:language="en" fo:country="GB"/>
    </style:style>
    <style:style style:name="T392_6" style:family="text">
      <style:text-properties style:font-name="Arial" style:font-name-complex="Arial" fo:language="en" fo:country="GB"/>
    </style:style>
    <style:style style:name="T392_7" style:family="text">
      <style:text-properties style:font-name="Arial" style:font-name-complex="Arial" fo:language="en" fo:country="GB"/>
    </style:style>
    <style:style style:name="T392_8" style:family="text">
      <style:text-properties style:font-name="Arial" style:font-name-complex="Arial" fo:language="en" fo:country="GB"/>
    </style:style>
    <style:style style:name="T392_9" style:family="text">
      <style:text-properties style:font-name="Arial" style:font-name-complex="Arial" fo:language="en" fo:country="GB"/>
    </style:style>
    <style:style style:name="T392_10" style:family="text">
      <style:text-properties style:font-name="Arial" style:font-name-complex="Arial" fo:language="en" fo:country="GB"/>
    </style:style>
    <style:style style:name="T392_11" style:family="text">
      <style:text-properties style:font-name="Arial" style:font-name-complex="Arial" fo:language="en" fo:country="GB"/>
    </style:style>
    <style:style style:name="T392_12" style:family="text">
      <style:text-properties style:font-name="Arial" style:font-name-complex="Arial" fo:language="en" fo:country="GB"/>
    </style:style>
    <style:style style:name="T392_13" style:family="text">
      <style:text-properties style:font-name="Arial" style:font-name-complex="Arial" fo:language="en" fo:country="GB"/>
    </style:style>
    <style:style style:name="T392_14" style:family="text">
      <style:text-properties style:font-name="Arial" style:font-name-complex="Arial" fo:language="en" fo:country="GB"/>
    </style:style>
    <style:style style:name="T392_15" style:family="text">
      <style:text-properties style:font-name="Arial" style:font-name-complex="Arial" fo:language="en" fo:country="GB"/>
    </style:style>
    <style:style style:name="T392_16" style:family="text">
      <style:text-properties style:font-name="Arial" style:font-name-complex="Arial" fo:language="en" fo:country="GB"/>
    </style:style>
    <style:style style:name="T392_17" style:family="text">
      <style:text-properties style:font-name="Arial" style:font-name-complex="Arial" fo:language="en" fo:country="GB"/>
    </style:style>
    <style:style style:name="T392_18" style:family="text">
      <style:text-properties style:font-name="Arial" style:font-name-complex="Arial" fo:language="en" fo:country="GB"/>
    </style:style>
    <style:style style:name="T392_19" style:family="text">
      <style:text-properties style:font-name="Arial" style:font-name-complex="Arial" fo:language="en" fo:country="GB"/>
    </style:style>
    <style:style style:name="T392_20" style:family="text">
      <style:text-properties style:font-name="Arial" style:font-name-complex="Arial" fo:language="en" fo:country="GB"/>
    </style:style>
    <style:style style:name="T392_21" style:family="text">
      <style:text-properties style:font-name="Arial" style:font-name-complex="Arial" fo:language="en" fo:country="GB"/>
    </style:style>
    <style:style style:name="T392_22" style:family="text">
      <style:text-properties style:font-name="Arial" style:font-name-complex="Arial" fo:language="en" fo:country="GB"/>
    </style:style>
    <style:style style:name="T392_23" style:family="text">
      <style:text-properties style:font-name="Arial" style:font-name-complex="Arial" fo:language="en" fo:country="GB"/>
    </style:style>
    <style:style style:name="T392_24" style:family="text">
      <style:text-properties style:font-name="Arial" style:font-name-complex="Arial" fo:language="en" fo:country="GB"/>
    </style:style>
    <style:style style:name="T392_25" style:family="text">
      <style:text-properties style:font-name="Arial" style:font-name-complex="Arial" fo:language="en" fo:country="GB"/>
    </style:style>
    <style:style style:name="T392_26" style:family="text">
      <style:text-properties style:font-name="Arial" style:font-name-complex="Arial" fo:language="en" fo:country="GB"/>
    </style:style>
    <style:style style:name="T392_27" style:family="text">
      <style:text-properties style:font-name="Arial" style:font-name-complex="Arial" fo:language="en" fo:country="GB"/>
    </style:style>
    <style:style style:name="T392_28" style:family="text">
      <style:text-properties style:font-name="Arial" style:font-name-complex="Arial" fo:language="en" fo:country="GB"/>
    </style:style>
    <style:style style:name="T392_29" style:family="text">
      <style:text-properties style:font-name="Arial" style:font-name-complex="Arial" fo:language="en" fo:country="GB"/>
    </style:style>
    <style:style style:name="T392_30" style:family="text">
      <style:text-properties style:font-name="Arial" style:font-name-complex="Arial" fo:language="en" fo:country="GB"/>
    </style:style>
    <style:style style:name="T392_31" style:family="text">
      <style:text-properties style:font-name="Arial" style:font-name-complex="Arial" fo:language="en" fo:country="GB"/>
    </style:style>
    <style:style style:name="T392_32" style:family="text">
      <style:text-properties style:font-name="Arial" style:font-name-complex="Arial" fo:language="en" fo:country="GB"/>
    </style:style>
    <style:style style:name="T392_33" style:family="text">
      <style:text-properties style:font-name="Arial" style:font-name-complex="Arial" fo:language="en" fo:country="GB"/>
    </style:style>
    <style:style style:name="T392_34" style:family="text">
      <style:text-properties style:font-name="Arial" style:font-name-complex="Arial" fo:language="en" fo:country="GB"/>
    </style:style>
    <style:style style:name="T392_35" style:family="text">
      <style:text-properties style:font-name="Arial" style:font-name-complex="Arial" fo:language="en" fo:country="GB"/>
    </style:style>
    <style:style style:name="T392_36" style:family="text">
      <style:text-properties style:font-name="Arial" style:font-name-complex="Arial" fo:language="en" fo:country="GB"/>
    </style:style>
    <style:style style:name="T392_37" style:family="text" style:parent-style-name="paragraph">
      <style:text-properties style:font-name="Arial" style:font-name-complex="Arial" fo:language="en" fo:country="GB"/>
    </style:style>
    <style:style style:name="P393" style:family="paragraph" style:parent-style-name="Footnote_20_text"/>
    <style:style style:name="T393_1" style:family="text"/>
    <style:style style:name="T393_2" style:family="text">
      <style:text-properties fo:color="#0070c0"/>
    </style:style>
    <style:style style:name="T393_3" style:family="text"/>
    <style:style style:name="T393_4" style:family="text" style:parent-style-name="Internet_20_link">
      <style:text-properties style:font-name="Noto IKEA Latin" fo:font-size="8pt" style:font-name-asian="Calibri Light" style:font-size-asian="8pt" style:font-name-complex="Calibri Light" style:font-size-complex="8pt"/>
    </style:style>
    <style:style style:name="T393_5" style:family="text">
      <style:text-properties style:font-name="Arial" style:font-name-complex="Arial" fo:language="en" fo:country="GB"/>
    </style:style>
    <style:style style:name="T393_6" style:family="text">
      <style:text-properties style:font-name="Arial" style:font-name-complex="Arial" fo:language="en" fo:country="GB"/>
    </style:style>
    <style:style style:name="T393_7" style:family="text">
      <style:text-properties style:font-name="Arial" style:font-name-complex="Arial" fo:language="en" fo:country="GB"/>
    </style:style>
    <style:style style:name="T393_8" style:family="text">
      <style:text-properties style:font-name="Arial" style:font-name-complex="Arial" fo:language="en" fo:country="GB"/>
    </style:style>
    <style:style style:name="T393_9" style:family="text">
      <style:text-properties style:font-name="Arial" style:font-name-complex="Arial" fo:language="en" fo:country="GB"/>
    </style:style>
    <style:style style:name="T393_10" style:family="text">
      <style:text-properties style:font-name="Arial" style:font-name-complex="Arial" fo:language="en" fo:country="GB"/>
    </style:style>
    <style:style style:name="P394" style:family="paragraph" style:parent-style-name="paragraph">
      <style:paragraph-properties fo:text-align="justify" fo:margin-top="0cm"/>
    </style:style>
    <style:style style:name="T394_1" style:family="text">
      <style:text-properties style:font-name="Arial" style:font-name-complex="Arial" fo:language="en" fo:country="GB"/>
    </style:style>
    <style:style style:name="T394_2" style:family="text">
      <style:text-properties style:font-name="Arial" style:font-name-complex="Arial" fo:language="en" fo:country="GB"/>
    </style:style>
    <style:style style:name="T394_3" style:family="text" style:parent-style-name="paragraph">
      <style:text-properties style:font-name="Arial" style:font-name-complex="Arial" fo:language="en" fo:country="GB"/>
    </style:style>
    <style:style style:name="P395" style:family="paragraph" style:parent-style-name="Footnote_20_text"/>
    <style:style style:name="T395_1" style:family="text"/>
    <style:style style:name="T395_2" style:family="text"/>
    <style:style style:name="T395_3" style:family="text" style:parent-style-name="Internet_20_link"/>
    <style:style style:name="T395_4" style:family="text"/>
    <style:style style:name="T395_5" style:family="text">
      <style:text-properties style:font-name="Arial" style:font-name-complex="Arial" fo:language="en" fo:country="GB"/>
    </style:style>
    <style:style style:name="T395_6" style:family="text">
      <style:text-properties style:font-name="Arial" style:font-name-complex="Arial" fo:language="en" fo:country="GB"/>
    </style:style>
    <style:style style:name="T395_7" style:family="text">
      <style:text-properties style:font-name="Arial" style:font-name-complex="Arial" fo:language="en" fo:country="GB"/>
    </style:style>
    <style:style style:name="T395_8" style:family="text">
      <style:text-properties style:font-name="Arial" style:font-name-complex="Arial" fo:language="en" fo:country="GB"/>
    </style:style>
    <style:style style:name="T395_9" style:family="text">
      <style:text-properties style:font-name="Arial" style:font-name-complex="Arial" fo:language="en" fo:country="GB"/>
    </style:style>
    <style:style style:name="P396" style:family="paragraph" style:parent-style-name="paragraph">
      <style:paragraph-properties fo:text-align="justify" fo:margin-top="0cm" fo:margin-bottom="0.282cm"/>
      <style:text-properties style:font-name="Arial" style:font-name-complex="Arial" fo:language="en" fo:country="GB"/>
    </style:style>
    <style:style style:name="T396_1" style:family="text">
      <style:text-properties style:font-name="Arial" style:font-name-complex="Arial" fo:language="en" fo:country="GB"/>
    </style:style>
    <style:style style:name="T396_2" style:family="text">
      <style:text-properties style:font-name="Arial" style:font-name-complex="Arial" fo:language="en" fo:country="GB"/>
    </style:style>
    <style:style style:name="T396_3" style:family="text">
      <style:text-properties style:font-name="Arial" style:font-name-complex="Arial" fo:language="en" fo:country="GB"/>
    </style:style>
    <style:style style:name="T396_4" style:family="text">
      <style:text-properties style:font-name="Arial" style:font-name-complex="Arial" fo:language="en" fo:country="GB"/>
    </style:style>
    <style:style style:name="T396_5" style:family="text">
      <style:text-properties style:font-name="Arial" style:font-name-complex="Arial" fo:language="en" fo:country="GB"/>
    </style:style>
    <style:style style:name="T396_6" style:family="text">
      <style:text-properties style:font-name="Arial" style:font-name-complex="Arial" fo:language="en" fo:country="GB"/>
    </style:style>
    <style:style style:name="T396_7" style:family="text">
      <style:text-properties style:font-name="Arial" style:font-name-complex="Arial" fo:language="en" fo:country="GB"/>
    </style:style>
    <style:style style:name="T396_8" style:family="text">
      <style:text-properties style:font-name="Arial" style:font-name-complex="Arial" fo:language="en" fo:country="GB"/>
    </style:style>
    <style:style style:name="T396_9" style:family="text">
      <style:text-properties style:font-name="Arial" style:font-name-complex="Arial" fo:language="en" fo:country="GB"/>
    </style:style>
    <style:style style:name="T396_10" style:family="text">
      <style:text-properties style:font-name="Arial" style:font-name-complex="Arial" fo:language="en" fo:country="GB"/>
    </style:style>
    <style:style style:name="T396_11" style:family="text">
      <style:text-properties style:font-name="Arial" style:font-name-complex="Arial" fo:language="en" fo:country="GB"/>
    </style:style>
    <style:style style:name="T396_12" style:family="text">
      <style:text-properties style:font-name="Arial" style:font-name-complex="Arial" fo:language="en" fo:country="GB"/>
    </style:style>
    <style:style style:name="T396_13" style:family="text">
      <style:text-properties style:font-name="Arial" style:font-name-complex="Arial" fo:language="en" fo:country="GB"/>
    </style:style>
    <style:style style:name="T396_14" style:family="text">
      <style:text-properties style:font-name="Arial" style:font-name-complex="Arial" fo:language="en" fo:country="GB"/>
    </style:style>
    <style:style style:name="T396_15" style:family="text">
      <style:text-properties style:font-name="Arial" style:font-name-complex="Arial" fo:language="en" fo:country="GB"/>
    </style:style>
    <style:style style:name="T396_16" style:family="text">
      <style:text-properties style:font-name="Arial" style:font-name-complex="Arial" fo:language="en" fo:country="GB"/>
    </style:style>
    <style:style style:name="P397" style:family="paragraph" style:parent-style-name="paragraph">
      <style:paragraph-properties fo:text-align="justify" fo:margin-top="0cm" fo:margin-bottom="0.282cm"/>
    </style:style>
    <style:style style:name="T397_1" style:family="text">
      <style:text-properties style:font-name="Arial" style:font-name-complex="Arial" fo:language="en" fo:country="GB"/>
    </style:style>
    <style:style style:name="T397_2" style:family="text">
      <style:text-properties style:font-name="Arial" style:font-name-complex="Arial" fo:language="en" fo:country="GB"/>
    </style:style>
    <style:style style:name="T397_3" style:family="text">
      <style:text-properties style:font-name="Arial" style:font-name-complex="Arial" fo:language="en" fo:country="GB"/>
    </style:style>
    <style:style style:name="T397_4" style:family="text">
      <style:text-properties style:font-name="Arial" style:font-name-complex="Arial" fo:language="en" fo:country="GB"/>
    </style:style>
    <style:style style:name="T397_5" style:family="text">
      <style:text-properties style:font-name="Arial" style:font-name-complex="Arial" fo:language="en" fo:country="GB"/>
    </style:style>
    <style:style style:name="T397_6" style:family="text" style:parent-style-name="paragraph">
      <style:text-properties style:font-name="Arial" style:font-name-complex="Arial" fo:language="en" fo:country="GB"/>
    </style:style>
    <style:style style:name="P398" style:family="paragraph" style:parent-style-name="Footnote_20_text"/>
    <style:style style:name="T398_1" style:family="text"/>
    <style:style style:name="T398_2" style:family="text">
      <style:text-properties style:font-name="Arial" style:font-name-complex="Arial" fo:language="en" fo:country="GB"/>
    </style:style>
    <style:style style:name="Table2" style:family="table">
      <style:table-properties table:align="left" style:width="18.443cm" fo:margin-left="0cm"/>
    </style:style>
    <style:style style:name="Column4" style:family="table-column">
      <style:table-column-properties style:column-width="18.443cm"/>
    </style:style>
    <style:style style:name="Row12" style:family="table-row">
      <style:table-row-properties style:min-row-height="1.983cm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paragraph">
      <style:paragraph-properties fo:text-align="justify" fo:text-indent="-0.635cm" fo:margin-top="0cm" fo:margin-bottom="0.494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0" style:family="paragraph" style:parent-style-name="paragraph">
      <style:paragraph-properties fo:text-align="justify" fo:text-indent="-0.635cm" fo:margin-top="0cm" fo:margin-bottom="0.494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1" style:family="paragraph" style:parent-style-name="paragraph">
      <style:paragraph-properties fo:text-align="justify" fo:text-indent="-0.635cm" fo:margin-top="0cm" fo:margin-bottom="0.494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2" style:family="paragraph" style:parent-style-name="paragraph">
      <style:paragraph-properties fo:text-align="justify" fo:text-indent="-0.635cm" fo:margin-top="0cm" fo:margin-bottom="0.494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3" style:family="paragraph" style:parent-style-name="paragraph">
      <style:paragraph-properties fo:text-align="justify" fo:text-indent="-0.635cm" fo:margin-top="0cm" fo:margin-bottom="0.494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4" style:family="paragraph" style:parent-style-name="paragraph">
      <style:paragraph-properties fo:text-align="justify"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5" style:family="paragraph" style:parent-style-name="Normal">
      <style:paragraph-properties fo:text-align="justify"/>
      <style:text-properties style:font-name-complex="Arial"/>
    </style:style>
    <style:style style:name="P406" style:family="paragraph" style:parent-style-name="paragraph">
      <style:paragraph-properties fo:text-align="justify" fo:margin-top="0cm"/>
    </style:style>
    <style:style style:name="T406_1" style:family="text">
      <style:text-properties style:font-name="Arial" style:font-name-complex="Arial" fo:language="en" fo:country="GB"/>
    </style:style>
    <style:style style:name="T406_2" style:family="text">
      <style:text-properties style:font-name="Arial" style:font-name-complex="Arial" fo:language="en" fo:country="GB"/>
    </style:style>
    <style:style style:name="T406_3" style:family="text">
      <style:text-properties style:font-name="Arial" style:font-name-complex="Arial" fo:language="en" fo:country="GB"/>
    </style:style>
    <style:style style:name="T406_4" style:family="text">
      <style:text-properties style:font-name="Arial" style:font-name-complex="Arial"/>
    </style:style>
    <style:style style:name="P407" style:family="paragraph" style:parent-style-name="paragraph">
      <style:paragraph-properties fo:text-align="justify" fo:margin-top="0cm" fo:margin-bottom="0.282cm"/>
    </style:style>
    <style:style style:name="T407_1" style:family="text">
      <style:text-properties style:font-name="Arial" style:font-name-complex="Arial" fo:language="en" fo:country="GB"/>
    </style:style>
    <style:style style:name="T407_2" style:family="text">
      <style:text-properties style:font-name="Arial" style:font-name-complex="Arial" fo:language="en" fo:country="GB"/>
    </style:style>
    <style:style style:name="T407_3" style:family="text">
      <style:text-properties style:font-name="Arial" style:font-name-complex="Arial" fo:language="en" fo:country="GB"/>
    </style:style>
    <style:style style:name="T407_4" style:family="text">
      <style:text-properties style:font-name="Arial" style:font-name-complex="Arial" fo:language="en" fo:country="GB"/>
    </style:style>
    <style:style style:name="T407_5" style:family="text">
      <style:text-properties style:font-name="Arial" style:font-name-complex="Arial" fo:language="en" fo:country="GB"/>
    </style:style>
    <style:style style:name="T407_6" style:family="text">
      <style:text-properties style:font-name="Arial" style:font-name-complex="Arial" fo:language="en" fo:country="GB"/>
    </style:style>
    <style:style style:name="T407_7" style:family="text">
      <style:text-properties style:font-name="Arial" style:font-name-complex="Arial" fo:language="en" fo:country="GB"/>
    </style:style>
    <style:style style:name="T407_8" style:family="text">
      <style:text-properties style:font-name="Arial" style:font-name-complex="Arial" fo:language="en" fo:country="GB"/>
    </style:style>
    <style:style style:name="T407_9" style:family="text">
      <style:text-properties style:font-name="Arial" style:font-name-complex="Arial" fo:language="en" fo:country="GB"/>
    </style:style>
    <style:style style:name="T407_10" style:family="text">
      <style:text-properties style:font-name="Arial" style:font-name-complex="Arial" fo:language="en" fo:country="GB"/>
    </style:style>
    <style:style style:name="T407_11" style:family="text">
      <style:text-properties style:font-name="Arial" style:font-name-complex="Arial" fo:language="en" fo:country="GB"/>
    </style:style>
    <style:style style:name="T407_12" style:family="text" style:parent-style-name="paragraph">
      <style:text-properties style:font-name="Arial" style:font-name-complex="Arial" fo:language="en" fo:country="GB"/>
    </style:style>
    <style:style style:name="P408" style:family="paragraph" style:parent-style-name="Footnote_20_text"/>
    <style:style style:name="T408_1" style:family="text"/>
    <style:style style:name="T408_2" style:family="text"/>
    <style:style style:name="T408_3" style:family="text" style:parent-style-name="Internet_20_link"/>
    <style:style style:name="T408_4" style:family="text"/>
    <style:style style:name="T408_5" style:family="text">
      <style:text-properties style:font-name="Arial" style:font-name-complex="Arial" fo:language="en" fo:country="GB"/>
    </style:style>
    <style:style style:name="T408_6" style:family="text">
      <style:text-properties style:font-name="Arial" style:font-name-complex="Arial" fo:language="en" fo:country="GB"/>
    </style:style>
    <style:style style:name="T408_7" style:family="text">
      <style:text-properties style:font-name="Arial" style:font-name-complex="Arial" fo:language="en" fo:country="GB"/>
    </style:style>
    <style:style style:name="T408_8" style:family="text">
      <style:text-properties style:font-name="Arial" style:font-name-complex="Arial" fo:language="en" fo:country="GB"/>
    </style:style>
    <style:style style:name="T408_9" style:family="text">
      <style:text-properties style:font-name="Arial" style:font-name-complex="Arial" fo:language="en" fo:country="GB"/>
    </style:style>
    <style:style style:name="T408_10" style:family="text">
      <style:text-properties style:font-name="Arial" style:font-name-complex="Arial" fo:language="en" fo:country="GB"/>
    </style:style>
    <style:style style:name="T408_11" style:family="text" style:parent-style-name="paragraph">
      <style:text-properties style:font-name="Arial" style:font-name-complex="Arial" fo:language="en" fo:country="GB"/>
    </style:style>
    <style:style style:name="P409" style:family="paragraph" style:parent-style-name="Footnote_20_text"/>
    <style:style style:name="T409_1" style:family="text"/>
    <style:style style:name="T409_2" style:family="text"/>
    <style:style style:name="T409_3" style:family="text" style:parent-style-name="Internet_20_link"/>
    <style:style style:name="T409_4" style:family="text"/>
    <style:style style:name="T409_5" style:family="text">
      <style:text-properties style:font-name="Arial" style:font-name-complex="Arial" fo:language="en" fo:country="GB"/>
    </style:style>
    <style:style style:name="P410" style:family="paragraph" style:parent-style-name="paragraph">
      <style:paragraph-properties fo:text-align="justify" fo:margin-top="0cm" fo:margin-bottom="0.282cm" fo:margin-left="1.27cm"/>
      <style:text-properties style:font-name="Arial" style:font-name-complex="Arial" fo:language="en" fo:country="GB" fo:font-weight="bold" style:font-weight-asian="bold" style:font-weight-complex="bold"/>
    </style:style>
    <style:style style:name="P411" style:family="paragraph" style:parent-style-name="paragraph">
      <style:paragraph-properties fo:text-align="justify" fo:margin-top="0cm" fo:margin-bottom="0.282cm" fo:margin-left="1.27cm"/>
    </style:style>
    <style:style style:name="T411_1" style:family="text">
      <style:text-properties style:font-name="Arial" style:font-name-complex="Arial" fo:language="en" fo:country="GB" fo:font-weight="bold" style:font-weight-asian="bold" style:font-weight-complex="bold"/>
    </style:style>
    <style:style style:name="P412" style:family="paragraph" style:parent-style-name="paragraph">
      <style:paragraph-properties fo:text-align="justify" fo:margin-top="0cm" fo:margin-bottom="0.282cm" fo:margin-left="1.27cm"/>
      <style:text-properties style:font-name="Arial" style:font-name-complex="Arial" fo:language="en" fo:country="GB"/>
    </style:style>
    <style:style style:name="FR3" style:family="graphic" style:parent-style-name="paragraph">
      <style:graphic-properties draw:stroke="solid" svg:stroke-width="0.026cm" draw:fill="none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fo:clip="rect(6.893cm 17.12cm 5.237cm 9.613cm)" style:flow-with-text="false" style:wrap="parallel" style:run-through="foreground" draw:auto-grow-height="false" draw:auto-grow-width="false"/>
    </style:style>
    <style:style style:name="P413" style:family="paragraph" style:parent-style-name="paragraph">
      <style:paragraph-properties fo:text-align="justify" fo:margin-top="0cm" fo:margin-bottom="0.282cm" fo:margin-left="1.27cm"/>
      <style:text-properties style:font-name="Arial" style:font-name-complex="Arial" fo:language="en" fo:country="GB"/>
    </style:style>
    <style:style style:name="P414" style:family="paragraph" style:parent-style-name="List_20_Paragraph">
      <style:paragraph-properties fo:text-align="justify"/>
      <style:text-properties style:font-name-complex="Arial"/>
    </style:style>
    <style:style style:name="P415" style:family="paragraph" style:parent-style-name="paragraph">
      <style:paragraph-properties fo:text-align="justify" fo:margin-top="0cm" fo:margin-bottom="0.282cm"/>
      <style:text-properties style:font-name="Arial" style:font-name-complex="Arial" fo:language="en" fo:country="GB"/>
    </style:style>
    <style:style style:name="T415_1" style:family="text">
      <style:text-properties style:font-name="Arial" style:font-name-complex="Arial" fo:language="en" fo:country="GB"/>
    </style:style>
    <style:style style:name="T415_2" style:family="text">
      <style:text-properties style:font-name="Arial" style:font-name-complex="Arial" fo:language="en" fo:country="GB"/>
    </style:style>
    <style:style style:name="T415_3" style:family="text">
      <style:text-properties style:font-name="Arial" style:font-name-complex="Arial" fo:language="en" fo:country="GB"/>
    </style:style>
    <style:style style:name="T415_4" style:family="text">
      <style:text-properties style:font-name="Arial" style:font-name-complex="Arial" fo:language="en" fo:country="GB"/>
    </style:style>
    <style:style style:name="T415_5" style:family="text">
      <style:text-properties style:font-name="Arial" style:font-name-complex="Arial" fo:language="en" fo:country="GB"/>
    </style:style>
    <style:style style:name="T415_6" style:family="text">
      <style:text-properties style:font-name="Arial" style:font-name-complex="Arial" fo:language="en" fo:country="GB"/>
    </style:style>
    <style:style style:name="T415_7" style:family="text">
      <style:text-properties style:font-name="Arial" style:font-name-complex="Arial" fo:language="en" fo:country="GB"/>
    </style:style>
    <style:style style:name="T415_8" style:family="text">
      <style:text-properties style:font-name="Arial" style:font-name-complex="Arial" fo:language="en" fo:country="GB"/>
    </style:style>
    <style:style style:name="T415_9" style:family="text">
      <style:text-properties style:font-name="Arial" style:font-name-complex="Arial" fo:language="en" fo:country="GB"/>
    </style:style>
    <style:style style:name="P416" style:family="paragraph" style:parent-style-name="paragraph">
      <style:paragraph-properties fo:text-align="justify" fo:margin-top="0cm" fo:margin-bottom="0.282cm" fo:margin-left="1.27cm"/>
    </style:style>
    <style:style style:name="T416_1" style:family="text">
      <style:text-properties style:font-name="Arial" style:font-name-complex="Arial" fo:language="en" fo:country="GB" fo:font-weight="bold" style:font-weight-asian="bold" style:font-weight-complex="bold"/>
    </style:style>
    <style:style style:name="T416_2" style:family="text">
      <style:text-properties style:font-name="Arial" style:font-name-complex="Arial" fo:language="en" fo:country="GB" fo:font-weight="bold" style:font-weight-asian="bold" style:font-weight-complex="bold"/>
    </style:style>
    <style:style style:name="T416_3" style:family="text">
      <style:text-properties style:font-name="Arial" style:font-name-complex="Arial" fo:language="en" fo:country="GB" fo:font-weight="bold" style:font-weight-asian="bold" style:font-weight-complex="bold"/>
    </style:style>
    <style:style style:name="T416_4" style:family="text">
      <style:text-properties style:font-name="Arial" style:font-name-complex="Arial" fo:language="en" fo:country="GB" fo:font-weight="bold" style:font-weight-asian="bold" style:font-weight-complex="bold"/>
    </style:style>
    <style:style style:name="T416_5" style:family="text">
      <style:text-properties style:font-name="Arial" style:font-name-complex="Arial" fo:language="en" fo:country="GB" fo:font-weight="bold" style:font-weight-asian="bold" style:font-weight-complex="bold"/>
    </style:style>
    <style:style style:name="T416_6" style:family="text">
      <style:text-properties style:font-name="Arial" style:font-name-complex="Arial" fo:language="en" fo:country="GB" fo:font-weight="bold" style:font-weight-asian="bold" style:font-weight-complex="bold"/>
    </style:style>
    <style:style style:name="T416_7" style:family="text">
      <style:text-properties style:font-name="Arial" style:font-name-complex="Arial" fo:language="en" fo:country="GB" fo:font-weight="bold" style:font-weight-asian="bold" style:font-weight-complex="bold"/>
    </style:style>
    <style:style style:name="T416_8" style:family="text">
      <style:text-properties style:font-name="Arial" style:font-name-complex="Arial" fo:language="en" fo:country="GB" fo:font-weight="bold" style:font-weight-asian="bold" style:font-weight-complex="bold"/>
    </style:style>
    <style:style style:name="P417" style:family="paragraph" style:parent-style-name="paragraph">
      <style:paragraph-properties fo:text-align="justify" fo:margin-top="0cm" fo:margin-bottom="0.282cm" fo:margin-left="1.27cm"/>
      <style:text-properties fo:background-color="#ffff00" style:font-name="Arial" style:font-name-complex="Arial" fo:language="en" fo:country="GB"/>
    </style:style>
    <style:style style:name="FR4" style:family="graphic" style:parent-style-name="paragraph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5" style:family="graphic" style:parent-style-name="paragraph">
      <style:graphic-properties draw:stroke="solid" draw:fill="none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paragraph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8" style:family="paragraph" style:parent-style-name="Normal"/>
    <style:style style:name="FR7" style:family="graphic" style:parent-style-name="paragraph">
      <style:graphic-properties draw:stroke="solid" svg:stroke-color="#4f81bd" draw:fill="none" fo:border-top="#4f81bd 0.026cm solid" fo:border-bottom="#4f81bd 0.026cm solid" fo:border-left="#4f81bd 0.026cm solid" fo:border-right="#4f81bd 0.026cm solid" style:flow-with-text="false" style:run-through="foreground" draw:auto-grow-height="false" draw:auto-grow-width="false"/>
    </style:style>
    <style:style style:name="P419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420" style:family="paragraph" style:parent-style-name="paragraph">
      <style:paragraph-properties fo:text-align="justify" fo:margin-top="0cm" fo:margin-bottom="0.282cm"/>
    </style:style>
    <style:style style:name="T420_1" style:family="text">
      <style:text-properties style:font-name="Arial" style:font-name-complex="Arial" fo:language="en" fo:country="GB" fo:font-weight="bold" style:font-weight-asian="bold" style:font-weight-complex="bold"/>
    </style:style>
    <style:style style:name="T420_2" style:family="text">
      <style:text-properties style:font-name="Arial" style:font-name-complex="Arial" fo:language="en" fo:country="GB"/>
    </style:style>
    <style:style style:name="T420_3" style:family="text">
      <style:text-properties style:font-name="Arial" style:font-name-complex="Arial" fo:language="en" fo:country="GB"/>
    </style:style>
    <style:style style:name="T420_4" style:family="text">
      <style:text-properties style:font-name="Arial" style:font-name-complex="Arial" fo:language="en" fo:country="GB"/>
    </style:style>
    <style:style style:name="T420_5" style:family="text" style:parent-style-name="paragraph">
      <style:text-properties style:font-name="Arial" style:font-name-complex="Arial" fo:language="en" fo:country="GB"/>
    </style:style>
    <style:style style:name="P421" style:family="paragraph" style:parent-style-name="Footnote_20_text"/>
    <style:style style:name="T421_1" style:family="text"/>
    <style:style style:name="T421_2" style:family="text">
      <style:text-properties style:font-name="Arial" style:font-name-complex="Arial" fo:language="en" fo:country="GB"/>
    </style:style>
    <style:style style:name="T421_3" style:family="text">
      <style:text-properties style:font-name="Arial" style:font-name-complex="Arial" fo:language="en" fo:country="GB"/>
    </style:style>
    <style:style style:name="T421_4" style:family="text">
      <style:text-properties style:font-name="Arial" style:font-name-complex="Arial" fo:language="en" fo:country="GB"/>
    </style:style>
    <style:style style:name="T421_5" style:family="text">
      <style:text-properties style:font-name="Arial" style:font-name-complex="Arial" fo:language="en" fo:country="GB"/>
    </style:style>
    <style:style style:name="T421_6" style:family="text">
      <style:text-properties style:font-name="Arial" style:font-name-complex="Arial" fo:language="en" fo:country="GB"/>
    </style:style>
    <style:style style:name="T421_7" style:family="text">
      <style:text-properties style:font-name="Arial" style:font-name-complex="Arial" fo:language="en" fo:country="GB"/>
    </style:style>
    <style:style style:name="T421_8" style:family="text">
      <style:text-properties style:font-name="Arial" style:font-name-complex="Arial" fo:language="en" fo:country="GB"/>
    </style:style>
    <style:style style:name="T421_9" style:family="text">
      <style:text-properties style:font-name="Arial" style:font-name-complex="Arial" fo:language="en" fo:country="GB"/>
    </style:style>
    <style:style style:name="T421_10" style:family="text">
      <style:text-properties style:font-name="Arial" style:font-name-complex="Arial" fo:language="en" fo:country="GB"/>
    </style:style>
    <style:style style:name="T421_11" style:family="text" style:parent-style-name="paragraph">
      <style:text-properties style:font-name="Arial" style:font-name-complex="Arial" fo:language="en" fo:country="GB"/>
    </style:style>
    <style:style style:name="P422" style:family="paragraph" style:parent-style-name="Footnote_20_text"/>
    <style:style style:name="T422_1" style:family="text"/>
    <style:style style:name="T422_2" style:family="text"/>
    <style:style style:name="T422_3" style:family="text" style:parent-style-name="Internet_20_link"/>
    <style:style style:name="T422_4" style:family="text"/>
    <style:style style:name="T422_5" style:family="text">
      <style:text-properties style:font-name="Arial" style:font-name-complex="Arial" fo:language="en" fo:country="GB"/>
    </style:style>
    <style:style style:name="T422_6" style:family="text">
      <style:text-properties style:font-name="Arial" style:font-name-complex="Arial" fo:language="en" fo:country="GB"/>
    </style:style>
    <style:style style:name="T422_7" style:family="text">
      <style:text-properties style:font-name="Arial" style:font-name-complex="Arial" fo:language="en" fo:country="GB"/>
    </style:style>
    <style:style style:name="T422_8" style:family="text">
      <style:text-properties style:font-name="Arial" style:font-name-complex="Arial" fo:language="en" fo:country="GB"/>
    </style:style>
    <style:style style:name="P423" style:family="paragraph" style:parent-style-name="Normal">
      <style:paragraph-properties fo:text-align="justify"/>
    </style:style>
    <style:style style:name="T423_1" style:family="text">
      <style:text-properties style:font-name-complex="Arial" fo:font-weight="bold" style:font-weight-asian="bold" style:font-weight-complex="bold"/>
    </style:style>
    <style:style style:name="P424" style:family="paragraph" style:parent-style-name="List_20_Paragraph">
      <style:paragraph-properties fo:text-align="justify"/>
      <style:text-properties style:font-name-complex="Arial"/>
    </style:style>
    <style:style style:name="P425" style:family="paragraph" style:parent-style-name="List_20_Paragraph">
      <style:paragraph-properties fo:text-align="justify"/>
    </style:style>
    <style:style style:name="T425_1" style:family="text">
      <style:text-properties style:font-name-complex="Arial"/>
    </style:style>
    <style:style style:name="T425_2" style:family="text">
      <style:text-properties style:font-name-complex="Arial"/>
    </style:style>
    <style:style style:name="T425_3" style:family="text">
      <style:text-properties style:font-name-complex="Arial"/>
    </style:style>
    <style:style style:name="T425_4" style:family="text">
      <style:text-properties style:font-name-complex="Arial"/>
    </style:style>
    <style:style style:name="T425_5" style:family="text">
      <style:text-properties style:font-name-complex="Arial"/>
    </style:style>
    <style:style style:name="T425_6" style:family="text">
      <style:text-properties style:font-name-complex="Arial"/>
    </style:style>
    <style:style style:name="T425_7" style:family="text">
      <style:text-properties style:font-name-complex="Arial"/>
    </style:style>
    <style:style style:name="T425_8" style:family="text" style:parent-style-name="List_20_Paragraph">
      <style:text-properties style:font-name-complex="Arial"/>
    </style:style>
    <style:style style:name="P426" style:family="paragraph" style:parent-style-name="Footnote_20_text"/>
    <style:style style:name="T426_1" style:family="text"/>
    <style:style style:name="T426_2" style:family="text"/>
    <style:style style:name="T426_3" style:family="text" style:parent-style-name="Internet_20_link"/>
    <style:style style:name="T426_4" style:family="text" style:parent-style-name="Internet_20_link"/>
    <style:style style:name="T426_5" style:family="text"/>
    <style:style style:name="T426_6" style:family="text">
      <style:text-properties style:font-name-complex="Arial"/>
    </style:style>
    <style:style style:name="T426_7" style:family="text">
      <style:text-properties style:font-name-complex="Arial"/>
    </style:style>
    <style:style style:name="T426_8" style:family="text">
      <style:text-properties style:font-name-complex="Arial"/>
    </style:style>
    <style:style style:name="T426_9" style:family="text">
      <style:text-properties style:font-name-complex="Arial"/>
    </style:style>
    <style:style style:name="T426_10" style:family="text">
      <style:text-properties style:font-name-complex="Arial"/>
    </style:style>
    <style:style style:name="P427" style:family="paragraph" style:parent-style-name="Normal">
      <style:paragraph-properties fo:text-align="justify"/>
      <style:text-properties style:font-name-complex="Arial"/>
    </style:style>
    <style:style style:name="Table3" style:family="table">
      <style:table-properties table:align="left" style:width="18.443cm" fo:margin-left="0cm"/>
    </style:style>
    <style:style style:name="Column5" style:family="table-column">
      <style:table-column-properties style:column-width="18.443cm"/>
    </style:style>
    <style:style style:name="Row13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29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30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31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32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33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34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35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36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37" style:family="paragraph" style:parent-style-name="Normal">
      <style:paragraph-properties fo:text-align="justify"/>
      <style:text-properties style:font-name-complex="Arial"/>
    </style:style>
    <style:style style:name="P438" style:family="paragraph" style:parent-style-name="List_20_Paragraph">
      <style:paragraph-properties fo:text-align="justify"/>
      <style:text-properties style:font-name-complex="Arial"/>
    </style:style>
    <style:style style:name="T438_1" style:family="text">
      <style:text-properties style:font-name-complex="Arial"/>
    </style:style>
    <style:style style:name="T438_2" style:family="text">
      <style:text-properties style:font-name-complex="Arial"/>
    </style:style>
    <style:style style:name="P439" style:family="paragraph" style:parent-style-name="List_20_Paragraph">
      <style:paragraph-properties fo:text-align="justify"/>
      <style:text-properties style:font-name-complex="Arial"/>
    </style:style>
    <style:style style:name="P440" style:family="paragraph" style:parent-style-name="List_20_Paragraph">
      <style:paragraph-properties fo:text-align="justify"/>
    </style:style>
    <style:style style:name="T440_1" style:family="text">
      <style:text-properties style:font-name-complex="Arial"/>
    </style:style>
    <style:style style:name="T440_2" style:family="text">
      <style:text-properties style:font-name-complex="Arial"/>
    </style:style>
    <style:style style:name="T440_3" style:family="text" style:parent-style-name="List_20_Paragraph">
      <style:text-properties style:font-name-complex="Arial"/>
    </style:style>
    <style:style style:name="P441" style:family="paragraph" style:parent-style-name="Footnote_20_text"/>
    <style:style style:name="T441_1" style:family="text"/>
    <style:style style:name="T441_2" style:family="text"/>
    <style:style style:name="T441_3" style:family="text" style:parent-style-name="Internet_20_link"/>
    <style:style style:name="T441_4" style:family="text" style:parent-style-name="Internet_20_link"/>
    <style:style style:name="T441_5" style:family="text" style:parent-style-name="Internet_20_link"/>
    <style:style style:name="T441_6" style:family="text"/>
    <style:style style:name="T441_7" style:family="text">
      <style:text-properties style:font-name-complex="Arial"/>
    </style:style>
    <style:style style:name="T441_8" style:family="text">
      <style:text-properties style:font-name-complex="Arial"/>
    </style:style>
    <style:style style:name="T441_9" style:family="text">
      <style:text-properties style:font-name-complex="Arial"/>
    </style:style>
    <style:style style:name="T441_10" style:family="text">
      <style:text-properties style:font-name-complex="Arial"/>
    </style:style>
    <style:style style:name="P442" style:family="paragraph" style:parent-style-name="List_20_Paragraph">
      <style:paragraph-properties fo:text-align="justify"/>
      <style:text-properties style:font-name-complex="Arial"/>
    </style:style>
    <style:style style:name="P443" style:family="paragraph" style:parent-style-name="List_20_Paragraph">
      <style:paragraph-properties fo:text-align="justify"/>
      <style:text-properties style:font-name-complex="Arial"/>
    </style:style>
    <style:style style:name="T443_1" style:family="text">
      <style:text-properties style:font-name-complex="Arial"/>
    </style:style>
    <style:style style:name="P444" style:family="paragraph" style:parent-style-name="List_20_Paragraph">
      <style:paragraph-properties fo:text-align="justify"/>
      <style:text-properties style:font-name-complex="Arial"/>
    </style:style>
    <style:style style:name="T444_1" style:family="text">
      <style:text-properties style:font-name-complex="Arial"/>
    </style:style>
    <style:style style:name="P445" style:family="paragraph" style:parent-style-name="List_20_Paragraph">
      <style:paragraph-properties fo:text-align="justify"/>
      <style:text-properties style:font-name-complex="Arial"/>
    </style:style>
    <style:style style:name="T445_1" style:family="text">
      <style:text-properties style:font-name-complex="Arial"/>
    </style:style>
    <style:style style:name="P446" style:family="paragraph" style:parent-style-name="Normal">
      <style:paragraph-properties fo:text-align="justify"/>
      <style:text-properties style:font-name-complex="Arial"/>
    </style:style>
    <style:style style:name="P447" style:family="paragraph" style:parent-style-name="List_20_Paragraph">
      <style:paragraph-properties fo:text-align="justify"/>
      <style:text-properties style:font-name-complex="Arial"/>
    </style:style>
    <style:style style:name="T447_1" style:family="text">
      <style:text-properties style:font-name-complex="Arial"/>
    </style:style>
    <style:style style:name="T447_2" style:family="text">
      <style:text-properties style:font-name-complex="Arial"/>
    </style:style>
    <style:style style:name="T447_3" style:family="text">
      <style:text-properties style:font-name-complex="Arial"/>
    </style:style>
    <style:style style:name="T447_4" style:family="text">
      <style:text-properties style:font-name-complex="Arial"/>
    </style:style>
    <style:style style:name="T447_5" style:family="text">
      <style:text-properties style:font-name-complex="Arial"/>
    </style:style>
    <style:style style:name="T447_6" style:family="text">
      <style:text-properties style:font-name-complex="Arial"/>
    </style:style>
    <style:style style:name="T447_7" style:family="text">
      <style:text-properties style:font-name-complex="Arial"/>
    </style:style>
    <style:style style:name="T447_8" style:family="text">
      <style:text-properties style:font-name-complex="Arial"/>
    </style:style>
    <style:style style:name="T447_9" style:family="text">
      <style:text-properties style:font-name-complex="Arial"/>
    </style:style>
    <style:style style:name="T447_10" style:family="text">
      <style:text-properties style:font-name-complex="Arial"/>
    </style:style>
    <style:style style:name="T447_11" style:family="text">
      <style:text-properties style:font-name-complex="Arial"/>
    </style:style>
    <style:style style:name="T447_12" style:family="text">
      <style:text-properties style:font-name-complex="Arial"/>
    </style:style>
    <style:style style:name="T447_13" style:family="text">
      <style:text-properties style:font-name-complex="Arial"/>
    </style:style>
    <style:style style:name="T447_14" style:family="text">
      <style:text-properties style:font-name-complex="Arial"/>
    </style:style>
    <style:style style:name="T447_15" style:family="text">
      <style:text-properties style:font-name-complex="Arial"/>
    </style:style>
    <style:style style:name="T447_16" style:family="text">
      <style:text-properties style:font-name-complex="Arial"/>
    </style:style>
    <style:style style:name="T447_17" style:family="text">
      <style:text-properties style:font-name-complex="Arial"/>
    </style:style>
    <style:style style:name="T447_18" style:family="text">
      <style:text-properties style:font-name-complex="Arial"/>
    </style:style>
    <style:style style:name="T447_19" style:family="text">
      <style:text-properties style:font-name-complex="Arial"/>
    </style:style>
    <style:style style:name="T447_20" style:family="text">
      <style:text-properties style:font-name-complex="Arial"/>
    </style:style>
    <style:style style:name="T447_21" style:family="text">
      <style:text-properties style:font-name-complex="Arial"/>
    </style:style>
    <style:style style:name="T447_22" style:family="text">
      <style:text-properties style:font-name-complex="Arial"/>
    </style:style>
    <style:style style:name="T447_23" style:family="text">
      <style:text-properties style:font-name-complex="Arial"/>
    </style:style>
    <style:style style:name="T447_24" style:family="text">
      <style:text-properties style:font-name-complex="Arial"/>
    </style:style>
    <style:style style:name="T447_25" style:family="text">
      <style:text-properties style:font-name-complex="Arial"/>
    </style:style>
    <style:style style:name="T447_26" style:family="text">
      <style:text-properties style:font-name-complex="Arial"/>
    </style:style>
    <style:style style:name="T447_27" style:family="text">
      <style:text-properties style:font-name-complex="Arial"/>
    </style:style>
    <style:style style:name="T447_28" style:family="text">
      <style:text-properties style:font-name-complex="Arial"/>
    </style:style>
    <style:style style:name="T447_29" style:family="text">
      <style:text-properties style:font-name-complex="Arial"/>
    </style:style>
    <style:style style:name="T447_30" style:family="text">
      <style:text-properties style:font-name-complex="Arial"/>
    </style:style>
    <style:style style:name="T447_31" style:family="text">
      <style:text-properties style:font-name-complex="Arial"/>
    </style:style>
    <style:style style:name="P448" style:family="paragraph" style:parent-style-name="List_20_Paragraph">
      <style:paragraph-properties fo:text-align="justify"/>
      <style:text-properties style:font-name-complex="Arial"/>
    </style:style>
    <style:style style:name="P449" style:family="paragraph" style:parent-style-name="List_20_Paragraph">
      <style:paragraph-properties fo:text-align="justify"/>
      <style:text-properties style:font-name-complex="Arial"/>
    </style:style>
    <style:style style:name="T449_1" style:family="text">
      <style:text-properties style:font-name-complex="Arial"/>
    </style:style>
    <style:style style:name="T449_2" style:family="text">
      <style:text-properties style:font-name-complex="Arial"/>
    </style:style>
    <style:style style:name="T449_3" style:family="text">
      <style:text-properties style:font-name-complex="Arial"/>
    </style:style>
    <style:style style:name="T449_4" style:family="text">
      <style:text-properties style:font-name-complex="Arial"/>
    </style:style>
    <style:style style:name="T449_5" style:family="text">
      <style:text-properties style:font-name-complex="Arial"/>
    </style:style>
    <style:style style:name="T449_6" style:family="text">
      <style:text-properties style:font-name-complex="Arial"/>
    </style:style>
    <style:style style:name="T449_7" style:family="text">
      <style:text-properties style:font-name-complex="Arial"/>
    </style:style>
    <style:style style:name="T449_8" style:family="text">
      <style:text-properties style:font-name-complex="Arial"/>
    </style:style>
    <style:style style:name="T449_9" style:family="text">
      <style:text-properties style:font-name-complex="Arial"/>
    </style:style>
    <style:style style:name="T449_10" style:family="text">
      <style:text-properties style:font-name-complex="Arial"/>
    </style:style>
    <style:style style:name="T449_11" style:family="text">
      <style:text-properties style:font-name-complex="Arial"/>
    </style:style>
    <style:style style:name="T449_12" style:family="text">
      <style:text-properties style:font-name-complex="Arial"/>
    </style:style>
    <style:style style:name="T449_13" style:family="text">
      <style:text-properties style:font-name-complex="Arial"/>
    </style:style>
    <style:style style:name="T449_14" style:family="text">
      <style:text-properties style:font-name-complex="Arial"/>
    </style:style>
    <style:style style:name="T449_15" style:family="text">
      <style:text-properties style:font-name-complex="Arial"/>
    </style:style>
    <style:style style:name="T449_16" style:family="text">
      <style:text-properties style:font-name-complex="Arial"/>
    </style:style>
    <style:style style:name="T449_17" style:family="text">
      <style:text-properties style:font-name-complex="Arial"/>
    </style:style>
    <style:style style:name="T449_18" style:family="text">
      <style:text-properties style:font-name-complex="Arial"/>
    </style:style>
    <style:style style:name="T449_19" style:family="text">
      <style:text-properties style:font-name-complex="Arial"/>
    </style:style>
    <style:style style:name="P450" style:family="paragraph" style:parent-style-name="List_20_Paragraph">
      <style:paragraph-properties fo:text-align="justify"/>
      <style:text-properties style:font-name-complex="Arial"/>
    </style:style>
    <style:style style:name="T450_1" style:family="text">
      <style:text-properties style:font-name-complex="Arial"/>
    </style:style>
    <style:style style:name="P451" style:family="paragraph" style:parent-style-name="List_20_Paragraph">
      <style:paragraph-properties fo:text-align="justify"/>
      <style:text-properties style:font-name-complex="Arial"/>
    </style:style>
    <style:style style:name="T451_1" style:family="text">
      <style:text-properties style:font-name-complex="Arial"/>
    </style:style>
    <style:style style:name="P452" style:family="paragraph" style:parent-style-name="List_20_Paragraph">
      <style:paragraph-properties fo:text-align="justify"/>
      <style:text-properties style:font-name-complex="Arial"/>
    </style:style>
    <style:style style:name="T452_1" style:family="text">
      <style:text-properties style:font-name-complex="Arial"/>
    </style:style>
    <style:style style:name="P453" style:family="paragraph" style:parent-style-name="List_20_Paragraph">
      <style:paragraph-properties fo:text-align="justify"/>
      <style:text-properties style:font-name-complex="Arial"/>
    </style:style>
    <style:style style:name="T453_1" style:family="text">
      <style:text-properties style:font-name-complex="Arial"/>
    </style:style>
    <style:style style:name="P454" style:family="paragraph" style:parent-style-name="List_20_Paragraph">
      <style:paragraph-properties fo:text-align="justify"/>
      <style:text-properties style:font-name-complex="Arial"/>
    </style:style>
    <style:style style:name="T454_1" style:family="text">
      <style:text-properties style:font-name-complex="Arial"/>
    </style:style>
    <style:style style:name="P455" style:family="paragraph" style:parent-style-name="Normal">
      <style:paragraph-properties fo:text-align="justify"/>
      <style:text-properties style:font-name-complex="Arial"/>
    </style:style>
    <style:style style:name="P456" style:family="paragraph" style:parent-style-name="paragraph">
      <style:paragraph-properties fo:text-align="justify" fo:margin-top="0cm" fo:margin-bottom="0.282cm"/>
      <style:text-properties style:font-name="Arial" style:font-name-complex="Arial"/>
    </style:style>
    <style:style style:name="T456_1" style:family="text">
      <style:text-properties style:font-name="Arial" style:font-name-complex="Arial"/>
    </style:style>
    <style:style style:name="T456_2" style:family="text">
      <style:text-properties style:font-name="Arial" style:font-name-complex="Arial"/>
    </style:style>
    <style:style style:name="T456_3" style:family="text">
      <style:text-properties style:font-name="Arial" style:font-name-complex="Arial"/>
    </style:style>
    <style:style style:name="T456_4" style:family="text">
      <style:text-properties style:font-name="Arial" style:font-name-complex="Arial"/>
    </style:style>
    <style:style style:name="T456_5" style:family="text">
      <style:text-properties style:font-name="Arial" style:font-name-complex="Arial"/>
    </style:style>
    <style:style style:name="T456_6" style:family="text">
      <style:text-properties style:font-name="Arial" style:font-name-complex="Arial"/>
    </style:style>
    <style:style style:name="T456_7" style:family="text">
      <style:text-properties style:font-name="Arial" style:font-name-complex="Arial"/>
    </style:style>
    <style:style style:name="T456_8" style:family="text">
      <style:text-properties style:font-name="Arial" style:font-name-complex="Arial"/>
    </style:style>
    <style:style style:name="T456_9" style:family="text">
      <style:text-properties style:font-name="Arial" style:font-name-complex="Arial"/>
    </style:style>
    <style:style style:name="T456_10" style:family="text">
      <style:text-properties style:font-name="Arial" style:font-name-complex="Arial"/>
    </style:style>
    <style:style style:name="T456_11" style:family="text">
      <style:text-properties style:font-name="Arial" style:font-name-complex="Arial"/>
    </style:style>
    <style:style style:name="T456_12" style:family="text">
      <style:text-properties style:font-name="Arial" style:font-name-complex="Arial"/>
    </style:style>
    <style:style style:name="T456_13" style:family="text">
      <style:text-properties style:font-name="Arial" style:font-name-complex="Arial"/>
    </style:style>
    <style:style style:name="T456_14" style:family="text">
      <style:text-properties style:font-name="Arial" style:font-name-complex="Arial"/>
    </style:style>
    <style:style style:name="T456_15" style:family="text">
      <style:text-properties style:font-name="Arial" style:font-name-complex="Arial"/>
    </style:style>
    <style:style style:name="T456_16" style:family="text">
      <style:text-properties style:font-name="Arial" style:font-name-complex="Arial"/>
    </style:style>
    <style:style style:name="T456_17" style:family="text">
      <style:text-properties style:font-name="Arial" style:font-name-complex="Arial"/>
    </style:style>
    <style:style style:name="T456_18" style:family="text">
      <style:text-properties style:font-name="Arial" style:font-name-complex="Arial"/>
    </style:style>
    <style:style style:name="T456_19" style:family="text">
      <style:text-properties style:font-name="Arial" style:font-name-complex="Arial"/>
    </style:style>
    <style:style style:name="T456_20" style:family="text">
      <style:text-properties style:font-name="Arial" style:font-name-complex="Arial"/>
    </style:style>
    <style:style style:name="T456_21" style:family="text">
      <style:text-properties style:font-name="Arial" style:font-name-complex="Arial"/>
    </style:style>
    <style:style style:name="T456_22" style:family="text">
      <style:text-properties style:font-name="Arial" style:font-name-complex="Arial"/>
    </style:style>
    <style:style style:name="P457" style:family="paragraph" style:parent-style-name="paragraph">
      <style:paragraph-properties fo:text-align="justify" fo:margin-top="0cm" fo:margin-bottom="0.282cm"/>
      <style:text-properties style:font-name="Arial" style:font-name-complex="Arial"/>
    </style:style>
    <style:style style:name="T457_1" style:family="text">
      <style:text-properties style:font-name="Arial" style:font-name-complex="Arial"/>
    </style:style>
    <style:style style:name="T457_2" style:family="text">
      <style:text-properties style:font-name="Arial" style:font-name-complex="Arial"/>
    </style:style>
    <style:style style:name="T457_3" style:family="text">
      <style:text-properties style:font-name="Arial" style:font-name-complex="Arial"/>
    </style:style>
    <style:style style:name="T457_4" style:family="text">
      <style:text-properties style:font-name="Arial" style:font-name-complex="Arial"/>
    </style:style>
    <style:style style:name="T457_5" style:family="text">
      <style:text-properties style:font-name="Arial" style:font-name-complex="Arial"/>
    </style:style>
    <style:style style:name="T457_6" style:family="text">
      <style:text-properties style:font-name="Arial" style:font-name-complex="Arial"/>
    </style:style>
    <style:style style:name="T457_7" style:family="text">
      <style:text-properties style:font-name="Arial" style:font-name-complex="Arial"/>
    </style:style>
    <style:style style:name="T457_8" style:family="text">
      <style:text-properties style:font-name="Arial" style:font-name-complex="Arial"/>
    </style:style>
    <style:style style:name="T457_9" style:family="text">
      <style:text-properties style:font-name="Arial" style:font-name-complex="Arial"/>
    </style:style>
    <style:style style:name="T457_10" style:family="text">
      <style:text-properties style:font-name="Arial" style:font-name-complex="Arial"/>
    </style:style>
    <style:style style:name="T457_11" style:family="text">
      <style:text-properties style:font-name="Arial" style:font-name-complex="Arial"/>
    </style:style>
    <style:style style:name="T457_12" style:family="text">
      <style:text-properties style:font-name="Arial" style:font-name-complex="Arial"/>
    </style:style>
    <style:style style:name="P458" style:family="paragraph" style:parent-style-name="paragraph">
      <style:paragraph-properties fo:text-align="justify" fo:margin-top="0cm" fo:margin-bottom="0.282cm"/>
    </style:style>
    <style:style style:name="T458_1" style:family="text">
      <style:text-properties style:font-name="Arial" style:font-name-complex="Arial" fo:language="en" fo:country="GB" style:text-underline-style="solid" style:text-underline-color="font-color"/>
    </style:style>
    <style:style style:name="P459" style:family="paragraph" style:parent-style-name="paragraph">
      <style:paragraph-properties fo:text-align="justify" fo:margin-top="0cm" fo:margin-bottom="0.282cm"/>
    </style:style>
    <style:style style:name="T459_1" style:family="text">
      <style:text-properties style:font-name="Arial" style:font-name-complex="Arial" fo:language="en" fo:country="GB"/>
    </style:style>
    <style:style style:name="T459_2" style:family="text">
      <style:text-properties style:font-name="Arial" style:font-name-complex="Arial" fo:language="en" fo:country="GB"/>
    </style:style>
    <style:style style:name="T459_3" style:family="text">
      <style:text-properties style:font-name="Arial" style:font-name-complex="Arial" fo:language="en" fo:country="GB"/>
    </style:style>
    <style:style style:name="T459_4" style:family="text">
      <style:text-properties style:font-name="Arial" style:font-name-complex="Arial"/>
    </style:style>
    <style:style style:name="T459_5" style:family="text">
      <style:text-properties style:font-name="Arial" style:font-name-complex="Arial"/>
    </style:style>
    <style:style style:name="T459_6" style:family="text">
      <style:text-properties style:font-name="Arial" style:font-name-complex="Arial"/>
    </style:style>
    <style:style style:name="T459_7" style:family="text">
      <style:text-properties style:font-name="Arial" style:font-name-complex="Arial"/>
    </style:style>
    <style:style style:name="T459_8" style:family="text">
      <style:text-properties style:font-name="Arial" style:font-name-complex="Arial"/>
    </style:style>
    <style:style style:name="T459_9" style:family="text">
      <style:text-properties style:font-name="Arial" style:font-name-complex="Arial"/>
    </style:style>
    <style:style style:name="T459_10" style:family="text">
      <style:text-properties style:font-name="Arial" style:font-name-complex="Arial"/>
    </style:style>
    <style:style style:name="T459_11" style:family="text">
      <style:text-properties style:font-name="Arial" style:font-name-complex="Arial"/>
    </style:style>
    <style:style style:name="P460" style:family="paragraph" style:parent-style-name="paragraph">
      <style:paragraph-properties fo:text-align="justify" fo:margin-top="0cm" fo:margin-bottom="0.282cm"/>
      <style:text-properties style:font-name="Arial" style:font-name-complex="Arial" fo:language="en" fo:country="GB"/>
    </style:style>
    <style:style style:name="T460_1" style:family="text">
      <style:text-properties style:font-name="Arial" style:font-name-complex="Arial" fo:language="en" fo:country="GB"/>
    </style:style>
    <style:style style:name="T460_2" style:family="text">
      <style:text-properties style:font-name="Arial" style:font-name-complex="Arial" fo:language="en" fo:country="GB"/>
    </style:style>
    <style:style style:name="T460_3" style:family="text">
      <style:text-properties style:font-name="Arial" style:font-name-complex="Arial" fo:language="en" fo:country="GB"/>
    </style:style>
    <style:style style:name="T460_4" style:family="text">
      <style:text-properties style:font-name="Arial" style:font-name-complex="Arial" fo:language="en" fo:country="GB"/>
    </style:style>
    <style:style style:name="T460_5" style:family="text">
      <style:text-properties style:font-name="Arial" style:font-name-complex="Arial" fo:language="en" fo:country="GB"/>
    </style:style>
    <style:style style:name="T460_6" style:family="text">
      <style:text-properties style:font-name="Arial" style:font-name-complex="Arial" fo:language="en" fo:country="GB"/>
    </style:style>
    <style:style style:name="T460_7" style:family="text">
      <style:text-properties style:font-name="Arial" style:font-name-complex="Arial" fo:language="en" fo:country="GB"/>
    </style:style>
    <style:style style:name="T460_8" style:family="text">
      <style:text-properties style:font-name="Arial" style:font-name-complex="Arial" fo:language="en" fo:country="GB"/>
    </style:style>
    <style:style style:name="P461" style:family="paragraph" style:parent-style-name="paragraph">
      <style:paragraph-properties fo:text-align="justify" fo:margin-top="0cm" fo:margin-bottom="0.282cm"/>
      <style:text-properties style:font-name="Arial" style:font-name-complex="Arial" fo:language="en" fo:country="GB"/>
    </style:style>
    <style:style style:name="T461_1" style:family="text">
      <style:text-properties style:font-name="Arial" style:font-name-complex="Arial" fo:language="en" fo:country="GB"/>
    </style:style>
    <style:style style:name="T461_2" style:family="text">
      <style:text-properties style:font-name="Arial" style:font-name-complex="Arial" fo:language="en" fo:country="GB"/>
    </style:style>
    <style:style style:name="T461_3" style:family="text">
      <style:text-properties style:font-name="Arial" style:font-name-complex="Arial" fo:language="en" fo:country="GB"/>
    </style:style>
    <style:style style:name="T461_4" style:family="text">
      <style:text-properties style:font-name="Arial" style:font-name-complex="Arial" fo:language="en" fo:country="GB"/>
    </style:style>
    <style:style style:name="T461_5" style:family="text">
      <style:text-properties style:font-name="Arial" style:font-name-complex="Arial" fo:language="en" fo:country="GB"/>
    </style:style>
    <style:style style:name="T461_6" style:family="text">
      <style:text-properties style:font-name="Arial" style:font-name-complex="Arial" fo:language="en" fo:country="GB"/>
    </style:style>
    <style:style style:name="T461_7" style:family="text">
      <style:text-properties style:font-name="Arial" style:font-name-complex="Arial" fo:language="en" fo:country="GB"/>
    </style:style>
    <style:style style:name="T461_8" style:family="text">
      <style:text-properties style:font-name="Arial" style:font-name-complex="Arial" fo:language="en" fo:country="GB"/>
    </style:style>
    <style:style style:name="T461_9" style:family="text">
      <style:text-properties style:font-name="Arial" style:font-name-complex="Arial" fo:language="en" fo:country="GB"/>
    </style:style>
    <style:style style:name="T461_10" style:family="text">
      <style:text-properties style:font-name="Arial" style:font-name-complex="Arial" fo:language="en" fo:country="GB"/>
    </style:style>
    <style:style style:name="T461_11" style:family="text">
      <style:text-properties style:font-name="Arial" style:font-name-complex="Arial" fo:language="en" fo:country="GB"/>
    </style:style>
    <style:style style:name="T461_12" style:family="text">
      <style:text-properties style:font-name="Arial" style:font-name-complex="Arial" fo:language="en" fo:country="GB"/>
    </style:style>
    <style:style style:name="T461_13" style:family="text">
      <style:text-properties style:font-name="Arial" style:font-name-complex="Arial" fo:language="en" fo:country="GB"/>
    </style:style>
    <style:style style:name="T461_14" style:family="text">
      <style:text-properties style:font-name="Arial" style:font-name-complex="Arial" fo:language="en" fo:country="GB"/>
    </style:style>
    <style:style style:name="T461_15" style:family="text">
      <style:text-properties style:font-name="Arial" style:font-name-complex="Arial" fo:language="en" fo:country="GB"/>
    </style:style>
    <style:style style:name="T461_16" style:family="text">
      <style:text-properties style:font-name="Arial" style:font-name-complex="Arial" fo:language="en" fo:country="GB"/>
    </style:style>
    <style:style style:name="T461_17" style:family="text">
      <style:text-properties style:font-name="Arial" style:font-name-complex="Arial" fo:language="en" fo:country="GB"/>
    </style:style>
    <style:style style:name="T461_18" style:family="text">
      <style:text-properties style:font-name="Arial" style:font-name-complex="Arial" fo:language="en" fo:country="GB"/>
    </style:style>
    <style:style style:name="P462" style:family="paragraph" style:parent-style-name="List_20_Paragraph">
      <style:paragraph-properties fo:text-align="justify" fo:line-height="110%"/>
      <style:text-properties style:font-name-complex="Arial"/>
    </style:style>
    <style:style style:name="T462_1" style:family="text">
      <style:text-properties style:font-name-complex="Arial"/>
    </style:style>
    <style:style style:name="T462_2" style:family="text">
      <style:text-properties style:font-name-complex="Arial" fo:language="en"/>
    </style:style>
    <style:style style:name="T462_3" style:family="text">
      <style:text-properties style:font-name-complex="Arial"/>
    </style:style>
    <style:style style:name="T462_4" style:family="text">
      <style:text-properties style:font-name-complex="Arial"/>
    </style:style>
    <style:style style:name="P463" style:family="paragraph" style:parent-style-name="Normal">
      <style:paragraph-properties fo:text-align="justify" fo:line-height="110%"/>
      <style:text-properties style:font-name-complex="Arial" fo:font-weight="bold" style:font-weight-asian="bold" style:font-weight-complex="bold"/>
    </style:style>
    <style:style style:name="P464" style:family="paragraph" style:parent-style-name="Normal">
      <style:paragraph-properties fo:text-align="justify" fo:line-height="108%"/>
    </style:style>
    <style:style style:name="T464_1" style:family="text">
      <style:text-properties style:font-name-complex="Arial" style:text-underline-style="solid" style:text-underline-color="font-color"/>
    </style:style>
    <style:style style:name="T464_2" style:family="text">
      <style:text-properties style:font-name-complex="Arial" style:text-underline-style="solid" style:text-underline-color="font-color"/>
    </style:style>
    <style:style style:name="P465" style:family="paragraph" style:parent-style-name="Normal">
      <style:paragraph-properties fo:text-align="justify" fo:line-height="108%"/>
      <style:text-properties style:font-name-complex="Arial" style:text-underline-style="solid" style:text-underline-color="font-color"/>
    </style:style>
    <style:style style:name="P466" style:family="paragraph" style:parent-style-name="List_20_Paragraph">
      <style:paragraph-properties fo:text-align="justify" fo:line-height="108%"/>
      <style:text-properties style:font-name-complex="Arial"/>
    </style:style>
    <style:style style:name="T466_1" style:family="text">
      <style:text-properties style:font-name-complex="Arial"/>
    </style:style>
    <style:style style:name="T466_2" style:family="text">
      <style:text-properties style:font-name-complex="Arial"/>
    </style:style>
    <style:style style:name="T466_3" style:family="text">
      <style:text-properties style:font-name-complex="Arial"/>
    </style:style>
    <style:style style:name="T466_4" style:family="text">
      <style:text-properties style:font-name-complex="Arial"/>
    </style:style>
    <style:style style:name="T466_5" style:family="text">
      <style:text-properties style:font-name-complex="Arial"/>
    </style:style>
    <style:style style:name="T466_6" style:family="text">
      <style:text-properties style:font-name-complex="Arial"/>
    </style:style>
    <style:style style:name="T466_7" style:family="text">
      <style:text-properties style:font-name-complex="Arial"/>
    </style:style>
    <style:style style:name="T466_8" style:family="text">
      <style:text-properties style:font-name-complex="Arial"/>
    </style:style>
    <style:style style:name="T466_9" style:family="text">
      <style:text-properties style:font-name-complex="Arial"/>
    </style:style>
    <style:style style:name="T466_10" style:family="text">
      <style:text-properties style:font-name-complex="Arial"/>
    </style:style>
    <style:style style:name="T466_11" style:family="text">
      <style:text-properties style:font-name-complex="Arial"/>
    </style:style>
    <style:style style:name="T466_12" style:family="text">
      <style:text-properties style:font-name-complex="Arial"/>
    </style:style>
    <style:style style:name="T466_13" style:family="text">
      <style:text-properties style:font-name-complex="Arial"/>
    </style:style>
    <style:style style:name="T466_14" style:family="text">
      <style:text-properties style:font-name-complex="Arial"/>
    </style:style>
    <style:style style:name="T466_15" style:family="text">
      <style:text-properties style:font-name-complex="Arial"/>
    </style:style>
    <style:style style:name="T466_16" style:family="text">
      <style:text-properties style:font-name-complex="Arial"/>
    </style:style>
    <style:style style:name="T466_17" style:family="text">
      <style:text-properties style:font-name-complex="Arial"/>
    </style:style>
    <style:style style:name="T466_18" style:family="text">
      <style:text-properties style:font-name-complex="Arial"/>
    </style:style>
    <style:style style:name="T466_19" style:family="text">
      <style:text-properties style:font-name-complex="Arial"/>
    </style:style>
    <style:style style:name="T466_20" style:family="text">
      <style:text-properties style:font-name-complex="Arial"/>
    </style:style>
    <style:style style:name="T466_21" style:family="text">
      <style:text-properties style:font-name-complex="Arial"/>
    </style:style>
    <style:style style:name="T466_22" style:family="text">
      <style:text-properties style:font-name-complex="Arial"/>
    </style:style>
    <style:style style:name="T466_23" style:family="text">
      <style:text-properties style:font-name-complex="Arial"/>
    </style:style>
    <style:style style:name="T466_24" style:family="text">
      <style:text-properties style:font-name-complex="Arial"/>
    </style:style>
    <style:style style:name="T466_25" style:family="text">
      <style:text-properties style:font-name-complex="Arial"/>
    </style:style>
    <style:style style:name="T466_26" style:family="text">
      <style:text-properties style:font-name-complex="Arial"/>
    </style:style>
    <style:style style:name="T466_27" style:family="text">
      <style:text-properties style:font-name-complex="Arial"/>
    </style:style>
    <style:style style:name="T466_28" style:family="text">
      <style:text-properties style:font-name-complex="Arial"/>
    </style:style>
    <style:style style:name="T466_29" style:family="text">
      <style:text-properties style:font-name-complex="Arial"/>
    </style:style>
    <style:style style:name="T466_30" style:family="text">
      <style:text-properties style:font-name-complex="Arial"/>
    </style:style>
    <style:style style:name="P467" style:family="paragraph" style:parent-style-name="List_20_Paragraph">
      <style:paragraph-properties fo:text-align="justify" fo:line-height="108%"/>
      <style:text-properties style:font-name-complex="Arial"/>
    </style:style>
    <style:style style:name="P468" style:family="paragraph" style:parent-style-name="List_20_Paragraph">
      <style:paragraph-properties fo:text-align="justify" fo:line-height="108%"/>
      <style:text-properties style:font-name-complex="Arial"/>
    </style:style>
    <style:style style:name="T468_1" style:family="text">
      <style:text-properties style:font-name-complex="Arial"/>
    </style:style>
    <style:style style:name="T468_2" style:family="text">
      <style:text-properties style:font-name-complex="Arial"/>
    </style:style>
    <style:style style:name="T468_3" style:family="text">
      <style:text-properties style:font-name-complex="Arial"/>
    </style:style>
    <style:style style:name="T468_4" style:family="text">
      <style:text-properties style:font-name-complex="Arial"/>
    </style:style>
    <style:style style:name="T468_5" style:family="text">
      <style:text-properties style:font-name-complex="Arial"/>
    </style:style>
    <style:style style:name="T468_6" style:family="text">
      <style:text-properties style:font-name-complex="Arial"/>
    </style:style>
    <style:style style:name="T468_7" style:family="text">
      <style:text-properties style:font-name-complex="Arial"/>
    </style:style>
    <style:style style:name="T468_8" style:family="text">
      <style:text-properties style:font-name-complex="Arial"/>
    </style:style>
    <style:style style:name="T468_9" style:family="text">
      <style:text-properties style:font-name-complex="Arial"/>
    </style:style>
    <style:style style:name="T468_10" style:family="text">
      <style:text-properties style:font-name-complex="Arial"/>
    </style:style>
    <style:style style:name="T468_11" style:family="text">
      <style:text-properties style:font-name-complex="Arial"/>
    </style:style>
    <style:style style:name="T468_12" style:family="text">
      <style:text-properties style:font-name-complex="Arial"/>
    </style:style>
    <style:style style:name="T468_13" style:family="text">
      <style:text-properties style:font-name-complex="Arial"/>
    </style:style>
    <style:style style:name="T468_14" style:family="text">
      <style:text-properties style:font-name-complex="Arial"/>
    </style:style>
    <style:style style:name="T468_15" style:family="text">
      <style:text-properties style:font-name-complex="Arial"/>
    </style:style>
    <style:style style:name="T468_16" style:family="text">
      <style:text-properties style:font-name-complex="Arial"/>
    </style:style>
    <style:style style:name="T468_17" style:family="text">
      <style:text-properties style:font-name-complex="Arial"/>
    </style:style>
    <style:style style:name="T468_18" style:family="text">
      <style:text-properties style:font-name-complex="Arial"/>
    </style:style>
    <style:style style:name="T468_19" style:family="text">
      <style:text-properties style:font-name-complex="Arial"/>
    </style:style>
    <style:style style:name="T468_20" style:family="text">
      <style:text-properties style:font-name-complex="Arial"/>
    </style:style>
    <style:style style:name="T468_21" style:family="text">
      <style:text-properties style:font-name-complex="Arial"/>
    </style:style>
    <style:style style:name="T468_22" style:family="text">
      <style:text-properties style:font-name-complex="Arial"/>
    </style:style>
    <style:style style:name="T468_23" style:family="text">
      <style:text-properties style:font-name-complex="Arial"/>
    </style:style>
    <style:style style:name="P469" style:family="paragraph" style:parent-style-name="Normal">
      <style:paragraph-properties fo:text-align="justify" fo:line-height="108%"/>
      <style:text-properties style:font-name-complex="Arial"/>
    </style:style>
    <style:style style:name="P470" style:family="paragraph" style:parent-style-name="List_20_Paragraph">
      <style:paragraph-properties fo:text-align="justify" fo:line-height="108%"/>
    </style:style>
    <style:style style:name="T470_1" style:family="text">
      <style:text-properties style:font-name-complex="Arial"/>
    </style:style>
    <style:style style:name="T470_2" style:family="text">
      <style:text-properties style:font-name-complex="Arial"/>
    </style:style>
    <style:style style:name="T470_3" style:family="text">
      <style:text-properties style:font-name-complex="Arial"/>
    </style:style>
    <style:style style:name="T470_4" style:family="text">
      <style:text-properties style:font-name-complex="Arial"/>
    </style:style>
    <style:style style:name="T470_5" style:family="text">
      <style:text-properties style:font-name-complex="Arial"/>
    </style:style>
    <style:style style:name="T470_6" style:family="text">
      <style:text-properties style:font-name-complex="Arial"/>
    </style:style>
    <style:style style:name="T470_7" style:family="text"/>
    <style:style style:name="T470_8" style:family="text" style:parent-style-name="Internet_20_link">
      <style:text-properties style:font-name-complex="Arial"/>
    </style:style>
    <style:style style:name="T470_9" style:family="text" style:parent-style-name="Internet_20_link">
      <style:text-properties style:font-name-complex="Arial"/>
    </style:style>
    <style:style style:name="T470_10" style:family="text">
      <style:text-properties style:font-name-complex="Arial"/>
    </style:style>
    <style:style style:name="T470_11" style:family="text"/>
    <style:style style:name="T470_12" style:family="text" style:parent-style-name="Internet_20_link">
      <style:text-properties style:font-name-complex="Arial"/>
    </style:style>
    <style:style style:name="T470_13" style:family="text" style:parent-style-name="Internet_20_link">
      <style:text-properties style:font-name-complex="Arial"/>
    </style:style>
    <style:style style:name="T470_14" style:family="text" style:parent-style-name="Internet_20_link">
      <style:text-properties style:font-name-complex="Arial"/>
    </style:style>
    <style:style style:name="T470_15" style:family="text" style:parent-style-name="Internet_20_link">
      <style:text-properties style:font-name-complex="Arial"/>
    </style:style>
    <style:style style:name="T470_16" style:family="text" style:parent-style-name="Internet_20_link">
      <style:text-properties style:font-name-complex="Arial"/>
    </style:style>
    <style:style style:name="T470_17" style:family="text" style:parent-style-name="Internet_20_link">
      <style:text-properties style:font-name-complex="Arial"/>
    </style:style>
    <style:style style:name="T470_18" style:family="text">
      <style:text-properties style:font-name-complex="Arial"/>
    </style:style>
    <style:style style:name="T470_19" style:family="text">
      <style:text-properties style:font-name-complex="Arial"/>
    </style:style>
    <style:style style:name="T470_20" style:family="text">
      <style:text-properties style:font-name-complex="Arial"/>
    </style:style>
    <style:style style:name="T470_21" style:family="text">
      <style:text-properties style:font-name-complex="Arial"/>
    </style:style>
    <style:style style:name="T470_22" style:family="text">
      <style:text-properties style:font-name-complex="Arial"/>
    </style:style>
    <style:style style:name="T470_23" style:family="text">
      <style:text-properties style:font-name-complex="Arial"/>
    </style:style>
    <style:style style:name="T470_24" style:family="text">
      <style:text-properties style:font-name-complex="Arial"/>
    </style:style>
    <style:style style:name="T470_25" style:family="text">
      <style:text-properties style:font-name-complex="Arial"/>
    </style:style>
    <style:style style:name="T470_26" style:family="text">
      <style:text-properties style:font-name-complex="Arial"/>
    </style:style>
    <style:style style:name="T470_27" style:family="text">
      <style:text-properties style:font-name-complex="Arial"/>
    </style:style>
    <style:style style:name="T470_28" style:family="text">
      <style:text-properties style:font-name-complex="Arial"/>
    </style:style>
    <style:style style:name="P471" style:family="paragraph" style:parent-style-name="Normal">
      <style:paragraph-properties fo:text-align="justify" fo:line-height="108%"/>
      <style:text-properties style:font-name-complex="Arial" style:text-underline-style="solid" style:text-underline-color="font-color"/>
    </style:style>
    <style:style style:name="P472" style:family="paragraph" style:parent-style-name="Normal">
      <style:paragraph-properties fo:text-align="justify" fo:line-height="108%"/>
    </style:style>
    <style:style style:name="T472_1" style:family="text">
      <style:text-properties style:font-name-complex="Arial" style:text-underline-style="solid" style:text-underline-color="font-color"/>
    </style:style>
    <style:style style:name="P473" style:family="paragraph" style:parent-style-name="Normal">
      <style:paragraph-properties fo:text-align="justify" fo:line-height="108%"/>
      <style:text-properties style:font-name-complex="Arial" style:text-underline-style="solid" style:text-underline-color="font-color"/>
    </style:style>
    <style:style style:name="P474" style:family="paragraph" style:parent-style-name="List_20_Paragraph">
      <style:paragraph-properties fo:text-align="justify"/>
      <style:text-properties style:font-name-complex="Arial"/>
    </style:style>
    <style:style style:name="T474_1" style:family="text">
      <style:text-properties style:font-name-complex="Arial" style:text-underline-style="solid" style:text-underline-color="font-color"/>
    </style:style>
    <style:style style:name="T474_2" style:family="text">
      <style:text-properties style:font-name-complex="Arial" style:text-underline-style="solid" style:text-underline-color="font-color"/>
    </style:style>
    <style:style style:name="T474_3" style:family="text">
      <style:text-properties fo:font-style="italic" style:font-style-asian="italic" style:font-style-complex="italic" style:font-name-complex="Arial"/>
    </style:style>
    <style:style style:name="T474_4" style:family="text">
      <style:text-properties style:font-name-complex="Arial"/>
    </style:style>
    <style:style style:name="T474_5" style:family="text">
      <style:text-properties style:font-name-complex="Arial"/>
    </style:style>
    <style:style style:name="T474_6" style:family="text">
      <style:text-properties style:font-name-complex="Arial"/>
    </style:style>
    <style:style style:name="T474_7" style:family="text">
      <style:text-properties style:font-name-complex="Arial"/>
    </style:style>
    <style:style style:name="T474_8" style:family="text">
      <style:text-properties style:font-name-complex="Arial"/>
    </style:style>
    <style:style style:name="T474_9" style:family="text">
      <style:text-properties style:font-name-complex="Arial"/>
    </style:style>
    <style:style style:name="T474_10" style:family="text">
      <style:text-properties style:font-name-complex="Arial"/>
    </style:style>
    <style:style style:name="T474_11" style:family="text">
      <style:text-properties style:font-name-complex="Arial"/>
    </style:style>
    <style:style style:name="T474_12" style:family="text">
      <style:text-properties style:font-name-complex="Arial"/>
    </style:style>
    <style:style style:name="T474_13" style:family="text">
      <style:text-properties style:font-name-complex="Arial"/>
    </style:style>
    <style:style style:name="T474_14" style:family="text">
      <style:text-properties style:font-name-complex="Arial"/>
    </style:style>
    <style:style style:name="T474_15" style:family="text">
      <style:text-properties style:font-name-complex="Arial"/>
    </style:style>
    <style:style style:name="T474_16" style:family="text">
      <style:text-properties style:font-name-complex="Arial"/>
    </style:style>
    <style:style style:name="T474_17" style:family="text">
      <style:text-properties style:font-name-complex="Arial"/>
    </style:style>
    <style:style style:name="T474_18" style:family="text">
      <style:text-properties style:font-name-complex="Arial"/>
    </style:style>
    <style:style style:name="T474_19" style:family="text">
      <style:text-properties style:font-name-complex="Arial"/>
    </style:style>
    <style:style style:name="T474_20" style:family="text">
      <style:text-properties style:font-name-complex="Arial"/>
    </style:style>
    <style:style style:name="T474_21" style:family="text">
      <style:text-properties style:font-name-complex="Arial"/>
    </style:style>
    <style:style style:name="T474_22" style:family="text">
      <style:text-properties style:font-name-complex="Arial"/>
    </style:style>
    <style:style style:name="T474_23" style:family="text">
      <style:text-properties style:font-name-complex="Arial"/>
    </style:style>
    <style:style style:name="T474_24" style:family="text">
      <style:text-properties style:font-name-complex="Arial"/>
    </style:style>
    <style:style style:name="T474_25" style:family="text">
      <style:text-properties style:font-name-complex="Arial"/>
    </style:style>
    <style:style style:name="T474_26" style:family="text">
      <style:text-properties style:font-name-complex="Arial"/>
    </style:style>
    <style:style style:name="T474_27" style:family="text">
      <style:text-properties style:font-name-complex="Arial"/>
    </style:style>
    <style:style style:name="T474_28" style:family="text">
      <style:text-properties style:font-name-complex="Arial"/>
    </style:style>
    <style:style style:name="T474_29" style:family="text">
      <style:text-properties style:font-name-complex="Arial"/>
    </style:style>
    <style:style style:name="T474_30" style:family="text">
      <style:text-properties style:font-name-complex="Arial"/>
    </style:style>
    <style:style style:name="T474_31" style:family="text">
      <style:text-properties style:font-name-complex="Arial"/>
    </style:style>
    <style:style style:name="P475" style:family="paragraph" style:parent-style-name="Normal">
      <style:paragraph-properties fo:text-align="justify"/>
      <style:text-properties style:font-name-complex="Arial"/>
    </style:style>
    <style:style style:name="P476" style:family="paragraph" style:parent-style-name="List_20_Paragraph">
      <style:paragraph-properties fo:text-align="justify"/>
      <style:text-properties style:font-name-complex="Arial"/>
    </style:style>
    <style:style style:name="T476_1" style:family="text">
      <style:text-properties style:font-name-complex="Arial" style:text-underline-style="solid" style:text-underline-color="font-color"/>
    </style:style>
    <style:style style:name="T476_2" style:family="text">
      <style:text-properties style:font-name-complex="Arial" style:text-underline-style="solid" style:text-underline-color="font-color"/>
    </style:style>
    <style:style style:name="T476_3" style:family="text">
      <style:text-properties style:font-name-complex="Arial" style:text-underline-style="solid" style:text-underline-color="font-color"/>
    </style:style>
    <style:style style:name="T476_4" style:family="text">
      <style:text-properties style:font-name-complex="Arial" style:text-underline-style="solid" style:text-underline-color="font-color"/>
    </style:style>
    <style:style style:name="T476_5" style:family="text">
      <style:text-properties fo:font-style="italic" style:font-style-asian="italic" style:font-style-complex="italic" style:font-name-complex="Arial"/>
    </style:style>
    <style:style style:name="T476_6" style:family="text">
      <style:text-properties style:font-name-complex="Arial"/>
    </style:style>
    <style:style style:name="T476_7" style:family="text">
      <style:text-properties style:font-name-complex="Arial"/>
    </style:style>
    <style:style style:name="T476_8" style:family="text">
      <style:text-properties style:font-name-complex="Arial"/>
    </style:style>
    <style:style style:name="T476_9" style:family="text">
      <style:text-properties style:font-name-complex="Arial"/>
    </style:style>
    <style:style style:name="T476_10" style:family="text">
      <style:text-properties style:font-name-complex="Arial"/>
    </style:style>
    <style:style style:name="T476_11" style:family="text">
      <style:text-properties style:font-name-complex="Arial"/>
    </style:style>
    <style:style style:name="T476_12" style:family="text">
      <style:text-properties style:font-name-complex="Arial"/>
    </style:style>
    <style:style style:name="T476_13" style:family="text">
      <style:text-properties style:font-name-complex="Arial"/>
    </style:style>
    <style:style style:name="T476_14" style:family="text">
      <style:text-properties style:font-name-complex="Arial"/>
    </style:style>
    <style:style style:name="T476_15" style:family="text">
      <style:text-properties style:font-name-complex="Arial" style:text-underline-style="solid" style:text-underline-color="font-color"/>
    </style:style>
    <style:style style:name="P477" style:family="paragraph" style:parent-style-name="Normal">
      <style:paragraph-properties fo:text-align="justify"/>
      <style:text-properties style:font-name-complex="Arial" style:text-underline-style="solid" style:text-underline-color="font-color"/>
    </style:style>
    <style:style style:name="P478" style:family="paragraph" style:parent-style-name="List_20_Paragraph">
      <style:paragraph-properties fo:text-align="justify"/>
    </style:style>
    <style:style style:name="T478_1" style:family="text">
      <style:text-properties style:font-name-complex="Arial" style:text-underline-style="solid" style:text-underline-color="font-color"/>
    </style:style>
    <style:style style:name="T478_2" style:family="text">
      <style:text-properties style:font-name-complex="Arial" style:text-underline-style="solid" style:text-underline-color="font-color"/>
    </style:style>
    <style:style style:name="T478_3" style:family="text">
      <style:text-properties style:font-name-complex="Arial" style:text-underline-style="solid" style:text-underline-color="font-color"/>
    </style:style>
    <style:style style:name="T478_4" style:family="text">
      <style:text-properties fo:font-style="italic" style:font-style-asian="italic" style:font-style-complex="italic" style:font-name-complex="Arial"/>
    </style:style>
    <style:style style:name="T478_5" style:family="text">
      <style:text-properties style:font-name-complex="Arial"/>
    </style:style>
    <style:style style:name="T478_6" style:family="text">
      <style:text-properties style:font-name-complex="Arial"/>
    </style:style>
    <style:style style:name="T478_7" style:family="text">
      <style:text-properties style:font-name-complex="Arial"/>
    </style:style>
    <style:style style:name="T478_8" style:family="text">
      <style:text-properties style:font-name-complex="Arial"/>
    </style:style>
    <style:style style:name="T478_9" style:family="text" style:parent-style-name="List_20_Paragraph">
      <style:text-properties style:font-name-complex="Arial"/>
    </style:style>
    <style:style style:name="P479" style:family="paragraph" style:parent-style-name="Footnote_20_text"/>
    <style:style style:name="T479_1" style:family="text"/>
    <style:style style:name="T479_2" style:family="text"/>
    <style:style style:name="T479_3" style:family="text"/>
    <style:style style:name="T479_4" style:family="text"/>
    <style:style style:name="T479_5" style:family="text"/>
    <style:style style:name="T479_6" style:family="text">
      <style:text-properties style:font-name-complex="Arial"/>
    </style:style>
    <style:style style:name="P480" style:family="paragraph" style:parent-style-name="Normal">
      <style:paragraph-properties fo:text-align="justify"/>
      <style:text-properties style:font-name-complex="Arial" style:text-underline-style="solid" style:text-underline-color="font-color"/>
    </style:style>
    <style:style style:name="P481" style:family="paragraph" style:parent-style-name="List_20_Paragraph">
      <style:paragraph-properties fo:text-align="justify"/>
      <style:text-properties style:font-name-complex="Arial"/>
    </style:style>
    <style:style style:name="T481_1" style:family="text">
      <style:text-properties style:font-name-complex="Arial" style:text-underline-style="solid" style:text-underline-color="font-color"/>
    </style:style>
    <style:style style:name="T481_2" style:family="text">
      <style:text-properties style:font-name-complex="Arial" style:text-underline-style="solid" style:text-underline-color="font-color"/>
    </style:style>
    <style:style style:name="T481_3" style:family="text">
      <style:text-properties fo:font-style="italic" style:font-style-asian="italic" style:font-style-complex="italic" style:font-name-complex="Arial"/>
    </style:style>
    <style:style style:name="T481_4" style:family="text">
      <style:text-properties style:font-name-complex="Arial"/>
    </style:style>
    <style:style style:name="T481_5" style:family="text">
      <style:text-properties style:font-name-complex="Arial"/>
    </style:style>
    <style:style style:name="T481_6" style:family="text">
      <style:text-properties style:font-name-complex="Arial"/>
    </style:style>
    <style:style style:name="T481_7" style:family="text">
      <style:text-properties style:font-name-complex="Arial"/>
    </style:style>
    <style:style style:name="T481_8" style:family="text">
      <style:text-properties style:font-name-complex="Arial"/>
    </style:style>
    <style:style style:name="T481_9" style:family="text">
      <style:text-properties style:font-name-complex="Arial"/>
    </style:style>
    <style:style style:name="T481_10" style:family="text">
      <style:text-properties style:font-name-complex="Arial"/>
    </style:style>
    <style:style style:name="T481_11" style:family="text">
      <style:text-properties style:font-name-complex="Arial"/>
    </style:style>
    <style:style style:name="T481_12" style:family="text">
      <style:text-properties style:font-name-complex="Arial"/>
    </style:style>
    <style:style style:name="P482" style:family="paragraph" style:parent-style-name="Normal">
      <style:paragraph-properties fo:text-align="justify" fo:line-height="108%"/>
      <style:text-properties style:font-name-complex="Arial" fo:language="en" fo:country="US"/>
    </style:style>
    <style:style style:name="P483" style:family="paragraph" style:parent-style-name="Normal">
      <style:paragraph-properties fo:text-align="justify"/>
    </style:style>
    <style:style style:name="T483_1" style:family="text">
      <style:text-properties style:font-name-complex="Arial" fo:font-weight="bold" style:font-weight-asian="bold" style:font-weight-complex="bold"/>
    </style:style>
    <style:style style:name="T483_2" style:family="text">
      <style:text-properties style:font-name-complex="Arial" fo:font-weight="bold" style:font-weight-asian="bold" style:font-weight-complex="bold"/>
    </style:style>
    <style:style style:name="T483_3" style:family="text">
      <style:text-properties style:font-name-complex="Arial" fo:font-weight="bold" style:font-weight-asian="bold" style:font-weight-complex="bold"/>
    </style:style>
    <style:style style:name="T483_4" style:family="text">
      <style:text-properties style:font-name-complex="Arial" fo:font-weight="bold" style:font-weight-asian="bold" style:font-weight-complex="bold"/>
    </style:style>
    <style:style style:name="T483_5" style:family="text">
      <style:text-properties style:font-name-complex="Arial" fo:font-weight="bold" style:font-weight-asian="bold" style:font-weight-complex="bold"/>
    </style:style>
    <style:style style:name="P484" style:family="paragraph" style:parent-style-name="Normal">
      <style:paragraph-properties fo:text-align="justify"/>
      <style:text-properties fo:font-style="italic" style:font-style-asian="italic" style:font-style-complex="italic" style:font-name-complex="Arial" fo:font-weight="bold" style:font-weight-asian="bold" style:font-weight-complex="bold"/>
    </style:style>
    <style:style style:name="P485" style:family="paragraph" style:parent-style-name="List_20_Paragraph">
      <style:paragraph-properties fo:text-align="justify"/>
      <style:text-properties style:font-name-complex="Arial" fo:language="en" fo:country="US"/>
    </style:style>
    <style:style style:name="T485_1" style:family="text">
      <style:text-properties style:font-name-complex="Arial" fo:language="en" fo:country="US"/>
    </style:style>
    <style:style style:name="T485_2" style:family="text">
      <style:text-properties style:font-name-complex="Arial" fo:language="en" fo:country="US"/>
    </style:style>
    <style:style style:name="T485_3" style:family="text">
      <style:text-properties style:font-name-complex="Arial" fo:language="en" fo:country="US"/>
    </style:style>
    <style:style style:name="T485_4" style:family="text">
      <style:text-properties style:font-name-complex="Arial" fo:language="en" fo:country="US"/>
    </style:style>
    <style:style style:name="T485_5" style:family="text">
      <style:text-properties style:font-name-complex="Arial" fo:language="en" fo:country="US"/>
    </style:style>
    <style:style style:name="T485_6" style:family="text">
      <style:text-properties style:font-name-complex="Arial" fo:language="en" fo:country="US"/>
    </style:style>
    <style:style style:name="T485_7" style:family="text">
      <style:text-properties style:font-name-complex="Arial" fo:language="en" fo:country="US"/>
    </style:style>
    <style:style style:name="T485_8" style:family="text">
      <style:text-properties style:font-name-complex="Arial" fo:language="en" fo:country="US"/>
    </style:style>
    <style:style style:name="T485_9" style:family="text">
      <style:text-properties style:font-name-complex="Arial" fo:language="en" fo:country="US"/>
    </style:style>
    <style:style style:name="T485_10" style:family="text">
      <style:text-properties style:font-name-complex="Arial" fo:language="en" fo:country="US"/>
    </style:style>
    <style:style style:name="T485_11" style:family="text">
      <style:text-properties style:font-name-complex="Arial" fo:language="en" fo:country="US"/>
    </style:style>
    <style:style style:name="T485_12" style:family="text">
      <style:text-properties style:font-name-complex="Arial" fo:language="en" fo:country="US"/>
    </style:style>
    <style:style style:name="T485_13" style:family="text">
      <style:text-properties style:font-name-complex="Arial" fo:language="en" fo:country="US"/>
    </style:style>
    <style:style style:name="T485_14" style:family="text">
      <style:text-properties style:font-name-complex="Arial" fo:language="en" fo:country="US"/>
    </style:style>
    <style:style style:name="T485_15" style:family="text">
      <style:text-properties style:font-name-complex="Arial" fo:language="en" fo:country="US"/>
    </style:style>
    <style:style style:name="T485_16" style:family="text">
      <style:text-properties style:font-name-complex="Arial" fo:language="en" fo:country="US"/>
    </style:style>
    <style:style style:name="T485_17" style:family="text">
      <style:text-properties style:font-name-complex="Arial" fo:language="en" fo:country="US"/>
    </style:style>
    <style:style style:name="T485_18" style:family="text">
      <style:text-properties style:font-name-complex="Arial" fo:language="en" fo:country="US"/>
    </style:style>
    <style:style style:name="T485_19" style:family="text">
      <style:text-properties style:font-name-complex="Arial" fo:language="en" fo:country="US"/>
    </style:style>
    <style:style style:name="T485_20" style:family="text">
      <style:text-properties style:font-name-complex="Arial" fo:language="en" fo:country="US"/>
    </style:style>
    <style:style style:name="T485_21" style:family="text">
      <style:text-properties style:font-name-complex="Arial" fo:language="en" fo:country="US"/>
    </style:style>
    <style:style style:name="T485_22" style:family="text">
      <style:text-properties style:font-name-complex="Arial" fo:language="en" fo:country="US"/>
    </style:style>
    <style:style style:name="T485_23" style:family="text">
      <style:text-properties style:font-name-complex="Arial" fo:language="en" fo:country="US"/>
    </style:style>
    <style:style style:name="T485_24" style:family="text">
      <style:text-properties style:font-name-complex="Arial" fo:language="en" fo:country="US"/>
    </style:style>
    <style:style style:name="T485_25" style:family="text">
      <style:text-properties style:font-name-complex="Arial" fo:language="en" fo:country="US"/>
    </style:style>
    <style:style style:name="T485_26" style:family="text">
      <style:text-properties style:font-name-complex="Arial" fo:language="en" fo:country="US"/>
    </style:style>
    <style:style style:name="P486" style:family="paragraph" style:parent-style-name="List_20_Paragraph">
      <style:paragraph-properties fo:text-align="justify"/>
      <style:text-properties style:font-name-complex="Arial" fo:language="en" fo:country="US"/>
    </style:style>
    <style:style style:name="P487" style:family="paragraph" style:parent-style-name="List_20_Paragraph">
      <style:paragraph-properties fo:text-align="justify"/>
    </style:style>
    <style:style style:name="T487_1" style:family="text">
      <style:text-properties style:font-name-complex="Arial" fo:language="en" fo:country="US"/>
    </style:style>
    <style:style style:name="T487_2" style:family="text">
      <style:text-properties style:font-name-complex="Arial"/>
    </style:style>
    <style:style style:name="T487_3" style:family="text">
      <style:text-properties style:font-name-complex="Arial"/>
    </style:style>
    <style:style style:name="T487_4" style:family="text">
      <style:text-properties style:font-name-complex="Arial"/>
    </style:style>
    <style:style style:name="T487_5" style:family="text">
      <style:text-properties style:font-name-complex="Arial"/>
    </style:style>
    <style:style style:name="T487_6" style:family="text">
      <style:text-properties style:font-name-complex="Arial"/>
    </style:style>
    <style:style style:name="T487_7" style:family="text">
      <style:text-properties style:font-name-complex="Arial"/>
    </style:style>
    <style:style style:name="T487_8" style:family="text">
      <style:text-properties style:font-name-complex="Arial"/>
    </style:style>
    <style:style style:name="T487_9" style:family="text">
      <style:text-properties style:font-name-complex="Arial"/>
    </style:style>
    <style:style style:name="T487_10" style:family="text">
      <style:text-properties style:font-name-complex="Arial"/>
    </style:style>
    <style:style style:name="P488" style:family="paragraph" style:parent-style-name="List_20_Paragraph">
      <style:paragraph-properties fo:text-align="justify"/>
      <style:text-properties style:font-name-complex="Arial" fo:language="en" fo:country="US"/>
    </style:style>
    <style:style style:name="P489" style:family="paragraph" style:parent-style-name="List_20_Paragraph">
      <style:paragraph-properties fo:text-align="justify"/>
      <style:text-properties style:font-name-complex="Arial" fo:language="en" fo:country="US"/>
    </style:style>
    <style:style style:name="T489_1" style:family="text">
      <style:text-properties style:font-name-complex="Arial" fo:language="en" fo:country="US"/>
    </style:style>
    <style:style style:name="T489_2" style:family="text">
      <style:text-properties style:font-name-complex="Arial" fo:language="en" fo:country="US"/>
    </style:style>
    <style:style style:name="T489_3" style:family="text">
      <style:text-properties style:font-name-complex="Arial" fo:language="en" fo:country="US"/>
    </style:style>
    <style:style style:name="T489_4" style:family="text">
      <style:text-properties style:font-name-complex="Arial" fo:language="en" fo:country="US"/>
    </style:style>
    <style:style style:name="T489_5" style:family="text">
      <style:text-properties style:font-name-complex="Arial" fo:language="en" fo:country="US"/>
    </style:style>
    <style:style style:name="T489_6" style:family="text">
      <style:text-properties style:font-name-complex="Arial" fo:language="en" fo:country="US"/>
    </style:style>
    <style:style style:name="T489_7" style:family="text">
      <style:text-properties style:font-name-complex="Arial" fo:language="en" fo:country="US"/>
    </style:style>
    <style:style style:name="T489_8" style:family="text">
      <style:text-properties style:font-name-complex="Arial" fo:language="en" fo:country="US"/>
    </style:style>
    <style:style style:name="T489_9" style:family="text">
      <style:text-properties style:font-name-complex="Arial" fo:language="en" fo:country="US"/>
    </style:style>
    <style:style style:name="T489_10" style:family="text">
      <style:text-properties style:font-name-complex="Arial" fo:language="en" fo:country="US"/>
    </style:style>
    <style:style style:name="T489_11" style:family="text">
      <style:text-properties style:font-name-complex="Arial" fo:language="en" fo:country="US"/>
    </style:style>
    <style:style style:name="T489_12" style:family="text">
      <style:text-properties style:font-name-complex="Arial" fo:language="en" fo:country="US"/>
    </style:style>
    <style:style style:name="T489_13" style:family="text">
      <style:text-properties style:font-name-complex="Arial" fo:language="en" fo:country="US"/>
    </style:style>
    <style:style style:name="T489_14" style:family="text">
      <style:text-properties style:font-name-complex="Arial" fo:language="en" fo:country="US"/>
    </style:style>
    <style:style style:name="T489_15" style:family="text">
      <style:text-properties style:font-name-complex="Arial" fo:language="en" fo:country="US"/>
    </style:style>
    <style:style style:name="T489_16" style:family="text">
      <style:text-properties style:font-name-complex="Arial" fo:language="en" fo:country="US"/>
    </style:style>
    <style:style style:name="T489_17" style:family="text">
      <style:text-properties style:font-name-complex="Arial" fo:language="en" fo:country="US"/>
    </style:style>
    <style:style style:name="T489_18" style:family="text">
      <style:text-properties style:font-name-complex="Arial" fo:language="en" fo:country="US"/>
    </style:style>
    <style:style style:name="T489_19" style:family="text">
      <style:text-properties style:font-name-complex="Arial" fo:language="en" fo:country="US"/>
    </style:style>
    <style:style style:name="T489_20" style:family="text">
      <style:text-properties style:font-name-complex="Arial" fo:language="en" fo:country="US"/>
    </style:style>
    <style:style style:name="T489_21" style:family="text">
      <style:text-properties style:font-name-complex="Arial" fo:language="en" fo:country="US"/>
    </style:style>
    <style:style style:name="T489_22" style:family="text">
      <style:text-properties style:font-name-complex="Arial" fo:language="en" fo:country="US"/>
    </style:style>
    <style:style style:name="T489_23" style:family="text">
      <style:text-properties style:font-name-complex="Arial" fo:language="en" fo:country="US"/>
    </style:style>
    <style:style style:name="T489_24" style:family="text">
      <style:text-properties style:font-name-complex="Arial" fo:language="en" fo:country="US"/>
    </style:style>
    <style:style style:name="T489_25" style:family="text">
      <style:text-properties style:font-name-complex="Arial" fo:language="en" fo:country="US"/>
    </style:style>
    <style:style style:name="T489_26" style:family="text">
      <style:text-properties style:font-name-complex="Arial" fo:language="en" fo:country="US"/>
    </style:style>
    <style:style style:name="T489_27" style:family="text">
      <style:text-properties style:font-name-complex="Arial" fo:language="en" fo:country="US"/>
    </style:style>
    <style:style style:name="T489_28" style:family="text">
      <style:text-properties style:font-name-complex="Arial" fo:language="en" fo:country="US"/>
    </style:style>
    <style:style style:name="T489_29" style:family="text">
      <style:text-properties style:font-name-complex="Arial" fo:language="en" fo:country="US"/>
    </style:style>
    <style:style style:name="P490" style:family="paragraph" style:parent-style-name="List_20_Paragraph">
      <style:paragraph-properties fo:text-align="justify"/>
      <style:text-properties style:font-name-complex="Arial" fo:language="en" fo:country="US"/>
    </style:style>
    <style:style style:name="P491" style:family="paragraph" style:parent-style-name="List_20_Paragraph">
      <style:paragraph-properties fo:text-align="justify"/>
      <style:text-properties style:font-name-complex="Arial" fo:language="en" fo:country="US"/>
    </style:style>
    <style:style style:name="T491_1" style:family="text">
      <style:text-properties style:font-name-complex="Arial" fo:language="en" fo:country="US"/>
    </style:style>
    <style:style style:name="T491_2" style:family="text">
      <style:text-properties style:font-name-complex="Arial" fo:language="en" fo:country="US"/>
    </style:style>
    <style:style style:name="T491_3" style:family="text">
      <style:text-properties style:font-name-complex="Arial" fo:language="en" fo:country="US"/>
    </style:style>
    <style:style style:name="T491_4" style:family="text">
      <style:text-properties style:font-name-complex="Arial" fo:language="en" fo:country="US"/>
    </style:style>
    <style:style style:name="T491_5" style:family="text">
      <style:text-properties style:font-name-complex="Arial" fo:language="en" fo:country="US"/>
    </style:style>
    <style:style style:name="T491_6" style:family="text">
      <style:text-properties style:font-name-complex="Arial" fo:language="en" fo:country="US"/>
    </style:style>
    <style:style style:name="T491_7" style:family="text">
      <style:text-properties style:font-name-complex="Arial" fo:language="en" fo:country="US"/>
    </style:style>
    <style:style style:name="T491_8" style:family="text">
      <style:text-properties style:font-name-complex="Arial" fo:language="en" fo:country="US"/>
    </style:style>
    <style:style style:name="T491_9" style:family="text">
      <style:text-properties style:font-name-complex="Arial" fo:language="en" fo:country="US"/>
    </style:style>
    <style:style style:name="T491_10" style:family="text">
      <style:text-properties style:font-name-complex="Arial" fo:language="en" fo:country="US"/>
    </style:style>
    <style:style style:name="T491_11" style:family="text">
      <style:text-properties style:font-name-complex="Arial" fo:language="en" fo:country="US"/>
    </style:style>
    <style:style style:name="T491_12" style:family="text">
      <style:text-properties style:font-name-complex="Arial" fo:language="en" fo:country="US"/>
    </style:style>
    <style:style style:name="T491_13" style:family="text">
      <style:text-properties style:font-name-complex="Arial" fo:language="en" fo:country="US"/>
    </style:style>
    <style:style style:name="T491_14" style:family="text">
      <style:text-properties style:font-name-complex="Arial" fo:language="en" fo:country="US"/>
    </style:style>
    <style:style style:name="T491_15" style:family="text">
      <style:text-properties style:font-name-complex="Arial" fo:language="en" fo:country="US"/>
    </style:style>
    <style:style style:name="T491_16" style:family="text">
      <style:text-properties style:font-name-complex="Arial" fo:language="en" fo:country="US"/>
    </style:style>
    <style:style style:name="T491_17" style:family="text">
      <style:text-properties style:font-name-complex="Arial" fo:language="en" fo:country="US"/>
    </style:style>
    <style:style style:name="T491_18" style:family="text">
      <style:text-properties style:font-name-complex="Arial" fo:language="en" fo:country="US"/>
    </style:style>
    <style:style style:name="T491_19" style:family="text">
      <style:text-properties style:font-name-complex="Arial" fo:language="en" fo:country="US"/>
    </style:style>
    <style:style style:name="T491_20" style:family="text">
      <style:text-properties style:font-name-complex="Arial" fo:language="en" fo:country="US"/>
    </style:style>
    <style:style style:name="T491_21" style:family="text">
      <style:text-properties style:font-name-complex="Arial" fo:language="en" fo:country="US"/>
    </style:style>
    <style:style style:name="T491_22" style:family="text">
      <style:text-properties style:font-name-complex="Arial" fo:language="en" fo:country="US"/>
    </style:style>
    <style:style style:name="T491_23" style:family="text">
      <style:text-properties style:font-name-complex="Arial" fo:language="en" fo:country="US"/>
    </style:style>
    <style:style style:name="T491_24" style:family="text">
      <style:text-properties style:font-name-complex="Arial" fo:language="en" fo:country="US"/>
    </style:style>
    <style:style style:name="P492" style:family="paragraph" style:parent-style-name="List_20_Paragraph">
      <style:paragraph-properties fo:text-align="justify"/>
      <style:text-properties style:font-name-complex="Arial" fo:language="en" fo:country="US"/>
    </style:style>
    <style:style style:name="P493" style:family="paragraph" style:parent-style-name="List_20_Paragraph">
      <style:paragraph-properties fo:text-align="justify"/>
    </style:style>
    <style:style style:name="T493_1" style:family="text">
      <style:text-properties style:font-name-complex="Arial" fo:language="en" fo:country="US"/>
    </style:style>
    <style:style style:name="T493_2" style:family="text">
      <style:text-properties style:font-name-complex="Arial" fo:language="en" fo:country="US"/>
    </style:style>
    <style:style style:name="T493_3" style:family="text">
      <style:text-properties style:font-name-complex="Arial" fo:language="en" fo:country="US"/>
    </style:style>
    <style:style style:name="T493_4" style:family="text">
      <style:text-properties style:font-name-complex="Arial" fo:language="en" fo:country="US"/>
    </style:style>
    <style:style style:name="T493_5" style:family="text">
      <style:text-properties style:font-name-complex="Arial" fo:language="en" fo:country="US"/>
    </style:style>
    <style:style style:name="T493_6" style:family="text">
      <style:text-properties style:font-name-complex="Arial" fo:language="en" fo:country="US"/>
    </style:style>
    <style:style style:name="T493_7" style:family="text">
      <style:text-properties style:font-name-complex="Arial" fo:language="en" fo:country="US"/>
    </style:style>
    <style:style style:name="T493_8" style:family="text">
      <style:text-properties style:font-name-complex="Arial" fo:language="en" fo:country="US"/>
    </style:style>
    <style:style style:name="T493_9" style:family="text" style:parent-style-name="List_20_Paragraph">
      <style:text-properties style:font-name-complex="Arial" fo:language="en" fo:country="US"/>
    </style:style>
    <style:style style:name="P494" style:family="paragraph" style:parent-style-name="Footnote_20_text"/>
    <style:style style:name="T494_1" style:family="text"/>
    <style:style style:name="T494_2" style:family="text"/>
    <style:style style:name="T494_3" style:family="text" style:parent-style-name="Internet_20_link"/>
    <style:style style:name="T494_4" style:family="text"/>
    <style:style style:name="T494_5" style:family="text">
      <style:text-properties style:font-name-complex="Arial" fo:language="en" fo:country="US"/>
    </style:style>
    <style:style style:name="T494_6" style:family="text">
      <style:text-properties style:font-name-complex="Arial" fo:language="en" fo:country="US"/>
    </style:style>
    <style:style style:name="T494_7" style:family="text">
      <style:text-properties style:font-name-complex="Arial" fo:language="en" fo:country="US"/>
    </style:style>
    <style:style style:name="T494_8" style:family="text">
      <style:text-properties style:font-name-complex="Arial" fo:language="en" fo:country="US"/>
    </style:style>
    <style:style style:name="T494_9" style:family="text">
      <style:text-properties style:font-name-complex="Arial" fo:language="en" fo:country="US"/>
    </style:style>
    <style:style style:name="T494_10" style:family="text">
      <style:text-properties style:font-name-complex="Arial" fo:language="en" fo:country="US"/>
    </style:style>
    <style:style style:name="T494_11" style:family="text">
      <style:text-properties style:font-name-complex="Arial" fo:language="en" fo:country="US"/>
    </style:style>
    <style:style style:name="T494_12" style:family="text">
      <style:text-properties style:font-name-complex="Arial" fo:language="en" fo:country="US"/>
    </style:style>
    <style:style style:name="T494_13" style:family="text">
      <style:text-properties style:font-name-complex="Arial" fo:language="en" fo:country="US"/>
    </style:style>
    <style:style style:name="T494_14" style:family="text">
      <style:text-properties style:font-name-complex="Arial" fo:language="en" fo:country="US"/>
    </style:style>
    <style:style style:name="T494_15" style:family="text">
      <style:text-properties style:font-name-complex="Arial" fo:language="en" fo:country="US"/>
    </style:style>
    <style:style style:name="T494_16" style:family="text">
      <style:text-properties style:font-name-complex="Arial" fo:language="en" fo:country="US"/>
    </style:style>
    <style:style style:name="T494_17" style:family="text">
      <style:text-properties style:font-name-complex="Arial" fo:language="en" fo:country="US"/>
    </style:style>
    <style:style style:name="T494_18" style:family="text">
      <style:text-properties style:font-name-complex="Arial" fo:language="en" fo:country="US"/>
    </style:style>
    <style:style style:name="T494_19" style:family="text">
      <style:text-properties style:font-name-complex="Arial" fo:language="en" fo:country="US"/>
    </style:style>
    <style:style style:name="T494_20" style:family="text">
      <style:text-properties style:font-name-complex="Arial" fo:language="en" fo:country="US"/>
    </style:style>
    <style:style style:name="T494_21" style:family="text">
      <style:text-properties style:font-name-complex="Arial" fo:language="en" fo:country="US"/>
    </style:style>
    <style:style style:name="T494_22" style:family="text">
      <style:text-properties style:font-name-complex="Arial" fo:language="en" fo:country="US"/>
    </style:style>
    <style:style style:name="P495" style:family="paragraph" style:parent-style-name="List_20_Paragraph">
      <style:paragraph-properties fo:text-align="justify"/>
      <style:text-properties style:font-name-complex="Arial" fo:language="en" fo:country="US"/>
    </style:style>
    <style:style style:name="P496" style:family="paragraph" style:parent-style-name="List_20_Paragraph">
      <style:paragraph-properties fo:text-align="justify"/>
      <style:text-properties style:font-name-complex="Arial" fo:language="en" fo:country="US"/>
    </style:style>
    <style:style style:name="T496_1" style:family="text">
      <style:text-properties style:font-name-complex="Arial" fo:language="en" fo:country="US"/>
    </style:style>
    <style:style style:name="T496_2" style:family="text">
      <style:text-properties style:font-name-complex="Arial" fo:language="en" fo:country="US"/>
    </style:style>
    <style:style style:name="T496_3" style:family="text">
      <style:text-properties style:font-name-complex="Arial" fo:language="en" fo:country="US"/>
    </style:style>
    <style:style style:name="T496_4" style:family="text">
      <style:text-properties style:font-name-complex="Arial" fo:language="en" fo:country="US"/>
    </style:style>
    <style:style style:name="T496_5" style:family="text">
      <style:text-properties style:font-name-complex="Arial" fo:language="en" fo:country="US"/>
    </style:style>
    <style:style style:name="T496_6" style:family="text">
      <style:text-properties style:font-name-complex="Arial" fo:language="en" fo:country="US"/>
    </style:style>
    <style:style style:name="T496_7" style:family="text">
      <style:text-properties style:font-name-complex="Arial" fo:language="en" fo:country="US"/>
    </style:style>
    <style:style style:name="T496_8" style:family="text">
      <style:text-properties style:font-name-complex="Arial" fo:language="en" fo:country="US"/>
    </style:style>
    <style:style style:name="T496_9" style:family="text">
      <style:text-properties style:font-name-complex="Arial" fo:language="en" fo:country="US"/>
    </style:style>
    <style:style style:name="T496_10" style:family="text">
      <style:text-properties style:font-name-complex="Arial" fo:language="en" fo:country="US"/>
    </style:style>
    <style:style style:name="T496_11" style:family="text">
      <style:text-properties style:font-name-complex="Arial" fo:language="en" fo:country="US"/>
    </style:style>
    <style:style style:name="T496_12" style:family="text">
      <style:text-properties style:font-name-complex="Arial" fo:language="en" fo:country="US"/>
    </style:style>
    <style:style style:name="T496_13" style:family="text">
      <style:text-properties style:font-name-complex="Arial" fo:language="en" fo:country="US"/>
    </style:style>
    <style:style style:name="T496_14" style:family="text">
      <style:text-properties style:font-name-complex="Arial" fo:language="en" fo:country="US"/>
    </style:style>
    <style:style style:name="T496_15" style:family="text">
      <style:text-properties style:font-name-complex="Arial" fo:language="en" fo:country="US"/>
    </style:style>
    <style:style style:name="T496_16" style:family="text">
      <style:text-properties style:font-name-complex="Arial" fo:language="en" fo:country="US"/>
    </style:style>
    <style:style style:name="P497" style:family="paragraph" style:parent-style-name="Normal">
      <style:paragraph-properties fo:text-align="justify"/>
      <style:text-properties style:font-name-complex="Arial" fo:language="en" fo:country="US"/>
    </style:style>
    <style:style style:name="P498" style:family="paragraph" style:parent-style-name="Normal">
      <style:paragraph-properties fo:text-align="justify"/>
      <style:text-properties style:font-name-complex="Arial" fo:language="en" fo:country="US"/>
    </style:style>
    <style:style style:name="P499" style:family="paragraph" style:parent-style-name="List_20_Paragraph">
      <style:paragraph-properties fo:text-align="justify"/>
      <style:text-properties style:font-name-complex="Arial" fo:language="en" fo:country="US"/>
    </style:style>
    <style:style style:name="T499_1" style:family="text">
      <style:text-properties style:font-name-complex="Arial" fo:language="en" fo:country="US"/>
    </style:style>
    <style:style style:name="T499_2" style:family="text">
      <style:text-properties style:font-name-complex="Arial" fo:language="en" fo:country="US"/>
    </style:style>
    <style:style style:name="T499_3" style:family="text">
      <style:text-properties style:font-name-complex="Arial" fo:language="en" fo:country="US"/>
    </style:style>
    <style:style style:name="T499_4" style:family="text">
      <style:text-properties style:font-name-complex="Arial" fo:language="en" fo:country="US"/>
    </style:style>
    <style:style style:name="T499_5" style:family="text">
      <style:text-properties style:font-name-complex="Arial" fo:language="en" fo:country="US"/>
    </style:style>
    <style:style style:name="T499_6" style:family="text">
      <style:text-properties style:font-name-complex="Arial" fo:language="en" fo:country="US"/>
    </style:style>
    <style:style style:name="T499_7" style:family="text">
      <style:text-properties style:font-name-complex="Arial" fo:language="en" fo:country="US"/>
    </style:style>
    <style:style style:name="P500" style:family="paragraph" style:parent-style-name="Normal">
      <style:paragraph-properties fo:text-align="justify"/>
      <style:text-properties style:font-name-complex="Arial" fo:language="en" fo:country="US"/>
    </style:style>
    <style:style style:name="P501" style:family="paragraph" style:parent-style-name="List_20_Paragraph">
      <style:paragraph-properties fo:text-align="justify"/>
      <style:text-properties style:font-name-complex="Arial" fo:language="en" fo:country="US"/>
    </style:style>
    <style:style style:name="T501_1" style:family="text">
      <style:text-properties style:font-name-complex="Arial" fo:language="en" fo:country="US"/>
    </style:style>
    <style:style style:name="T501_2" style:family="text">
      <style:text-properties style:font-name-complex="Arial" fo:language="en" fo:country="US"/>
    </style:style>
    <style:style style:name="T501_3" style:family="text">
      <style:text-properties style:font-name-complex="Arial" fo:language="en" fo:country="US"/>
    </style:style>
    <style:style style:name="T501_4" style:family="text">
      <style:text-properties style:font-name-complex="Arial" fo:language="en" fo:country="US"/>
    </style:style>
    <style:style style:name="P502" style:family="paragraph" style:parent-style-name="List_20_Paragraph">
      <style:paragraph-properties fo:text-align="justify"/>
      <style:text-properties style:font-name-complex="Arial" fo:language="en" fo:country="US"/>
    </style:style>
    <style:style style:name="T502_1" style:family="text">
      <style:text-properties style:font-name-complex="Arial" fo:language="en" fo:country="US"/>
    </style:style>
    <style:style style:name="P503" style:family="paragraph" style:parent-style-name="List_20_Paragraph">
      <style:paragraph-properties fo:text-align="justify"/>
      <style:text-properties style:font-name-complex="Arial" fo:language="pt" fo:country="PT"/>
    </style:style>
    <style:style style:name="T503_1" style:family="text">
      <style:text-properties style:font-name-complex="Arial" fo:language="pt" fo:country="PT"/>
    </style:style>
    <style:style style:name="T503_2" style:family="text">
      <style:text-properties style:font-name-complex="Arial" fo:language="pt" fo:country="PT"/>
    </style:style>
    <style:style style:name="P504" style:family="paragraph" style:parent-style-name="Normal">
      <style:paragraph-properties fo:text-align="justify"/>
      <style:text-properties style:font-name-complex="Arial" fo:language="en" fo:country="US"/>
    </style:style>
    <style:style style:name="P505" style:family="paragraph" style:parent-style-name="List_20_Paragraph">
      <style:paragraph-properties fo:text-align="justify"/>
      <style:text-properties style:font-name-complex="Arial"/>
    </style:style>
    <style:style style:name="T505_1" style:family="text">
      <style:text-properties style:font-name-complex="Arial" fo:language="en" fo:country="US"/>
    </style:style>
    <style:style style:name="T505_2" style:family="text">
      <style:text-properties style:font-name-complex="Arial" fo:language="en" fo:country="US"/>
    </style:style>
    <style:style style:name="T505_3" style:family="text">
      <style:text-properties style:font-name-complex="Arial" fo:language="en" fo:country="US"/>
    </style:style>
    <style:style style:name="T505_4" style:family="text">
      <style:text-properties style:font-name-complex="Arial" fo:language="en" fo:country="US"/>
    </style:style>
    <style:style style:name="T505_5" style:family="text">
      <style:text-properties style:font-name-complex="Arial" fo:language="en" fo:country="US"/>
    </style:style>
    <style:style style:name="T505_6" style:family="text">
      <style:text-properties style:font-name-complex="Arial" fo:language="en" fo:country="US"/>
    </style:style>
    <style:style style:name="T505_7" style:family="text">
      <style:text-properties style:font-name-complex="Arial" fo:language="en" fo:country="US"/>
    </style:style>
    <style:style style:name="T505_8" style:family="text">
      <style:text-properties style:font-name-complex="Arial" fo:language="en" fo:country="US"/>
    </style:style>
    <style:style style:name="T505_9" style:family="text">
      <style:text-properties style:font-name-complex="Arial" fo:language="en" fo:country="US"/>
    </style:style>
    <style:style style:name="T505_10" style:family="text">
      <style:text-properties style:font-name-complex="Arial" fo:language="en" fo:country="US"/>
    </style:style>
    <style:style style:name="T505_11" style:family="text">
      <style:text-properties style:font-name-complex="Arial" fo:language="en" fo:country="US"/>
    </style:style>
    <style:style style:name="T505_12" style:family="text">
      <style:text-properties style:font-name-complex="Arial" fo:language="en" fo:country="US"/>
    </style:style>
    <style:style style:name="P506" style:family="paragraph" style:parent-style-name="Normal">
      <style:paragraph-properties fo:text-align="justify"/>
      <style:text-properties style:font-name-complex="Arial"/>
    </style:style>
    <style:style style:name="P507" style:family="paragraph" style:parent-style-name="Normal">
      <style:paragraph-properties fo:text-align="justify"/>
    </style:style>
    <style:style style:name="T507_1" style:family="text">
      <style:text-properties fo:color="#000000" style:font-name-asian="Arial" style:font-name-complex="Arial" fo:language="en" fo:country="US" fo:font-weight="bold" style:font-weight-asian="bold" style:font-weight-complex="bold" style:text-underline-style="solid" style:text-underline-color="font-color"/>
    </style:style>
    <style:style style:name="P508" style:family="paragraph" style:parent-style-name="Normal">
      <style:paragraph-properties fo:text-align="justify"/>
      <style:text-properties fo:color="#000000" style:font-name-asian="Arial" style:font-name-complex="Arial" fo:language="en" fo:country="US" fo:font-weight="bold" style:font-weight-asian="bold" style:font-weight-complex="bold" style:text-underline-style="solid" style:text-underline-color="font-color"/>
    </style:style>
    <style:style style:name="P509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T509_1" style:family="text">
      <style:text-properties fo:color="#000000" style:font-name-asian="Arial" style:font-name-complex="Arial" fo:language="en" fo:country="US"/>
    </style:style>
    <style:style style:name="T509_2" style:family="text">
      <style:text-properties fo:color="#000000" style:font-name-asian="Arial" style:font-name-complex="Arial" fo:language="en" fo:country="US"/>
    </style:style>
    <style:style style:name="T509_3" style:family="text">
      <style:text-properties fo:color="#000000" style:font-name-asian="Arial" style:font-name-complex="Arial" fo:language="en" fo:country="US"/>
    </style:style>
    <style:style style:name="T509_4" style:family="text">
      <style:text-properties fo:color="#000000" style:font-name-asian="Arial" style:font-name-complex="Arial" fo:language="en" fo:country="US"/>
    </style:style>
    <style:style style:name="T509_5" style:family="text">
      <style:text-properties fo:color="#000000" style:font-name-asian="Arial" style:font-name-complex="Arial" fo:language="en" fo:country="US"/>
    </style:style>
    <style:style style:name="T509_6" style:family="text">
      <style:text-properties fo:color="#000000" style:font-name-asian="Arial" style:font-name-complex="Arial" fo:language="en" fo:country="US"/>
    </style:style>
    <style:style style:name="T509_7" style:family="text">
      <style:text-properties fo:color="#000000" style:font-name-asian="Arial" style:font-name-complex="Arial" fo:language="en" fo:country="US"/>
    </style:style>
    <style:style style:name="T509_8" style:family="text">
      <style:text-properties fo:color="#000000" style:font-name-asian="Arial" style:font-name-complex="Arial" fo:language="en" fo:country="US"/>
    </style:style>
    <style:style style:name="T509_9" style:family="text">
      <style:text-properties fo:color="#000000" style:font-name-asian="Arial" style:font-name-complex="Arial" fo:language="en" fo:country="US"/>
    </style:style>
    <style:style style:name="T509_10" style:family="text">
      <style:text-properties fo:color="#000000" style:font-name-asian="Arial" style:font-name-complex="Arial"/>
    </style:style>
    <style:style style:name="P510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511" style:family="paragraph" style:parent-style-name="List_20_Paragraph">
      <style:paragraph-properties fo:text-align="justify"/>
    </style:style>
    <style:style style:name="T511_1" style:family="text">
      <style:text-properties fo:color="#000000" style:font-name-asian="Arial" style:font-name-complex="Arial" fo:font-weight="bold" style:font-weight-asian="bold" style:font-weight-complex="bold"/>
    </style:style>
    <style:style style:name="T511_2" style:family="text">
      <style:text-properties fo:color="#000000" style:font-name-asian="Arial" style:font-name-complex="Arial"/>
    </style:style>
    <style:style style:name="T511_3" style:family="text">
      <style:text-properties fo:color="#000000" style:font-name-asian="Arial" style:font-name-complex="Arial"/>
    </style:style>
    <style:style style:name="T511_4" style:family="text">
      <style:text-properties fo:color="#000000" style:font-name-asian="Arial" style:font-name-complex="Arial"/>
    </style:style>
    <style:style style:name="T511_5" style:family="text"/>
    <style:style style:name="T511_6" style:family="text" style:parent-style-name="Internet_20_link">
      <style:text-properties style:font-name-asian="Arial" style:font-name-complex="Arial"/>
    </style:style>
    <style:style style:name="T511_7" style:family="text">
      <style:text-properties fo:color="#000000" style:font-name-asian="Arial" style:font-name-complex="Arial"/>
    </style:style>
    <style:style style:name="T511_8" style:family="text">
      <style:text-properties fo:color="#000000" style:font-name-asian="Arial" style:font-name-complex="Arial"/>
    </style:style>
    <style:style style:name="T511_9" style:family="text">
      <style:text-properties fo:color="#000000" style:font-name-asian="Arial" style:font-name-complex="Arial"/>
    </style:style>
    <style:style style:name="T511_10" style:family="text">
      <style:text-properties fo:color="#000000" style:font-name-asian="Arial" style:font-name-complex="Arial"/>
    </style:style>
    <style:style style:name="T511_11" style:family="text">
      <style:text-properties fo:color="#000000" style:font-name-asian="Arial" style:font-name-complex="Arial"/>
    </style:style>
    <style:style style:name="T511_12" style:family="text">
      <style:text-properties fo:color="#000000" style:font-name-asian="Arial" style:font-name-complex="Arial"/>
    </style:style>
    <style:style style:name="T511_13" style:family="text">
      <style:text-properties fo:color="#000000" style:font-name-asian="Arial" style:font-name-complex="Arial"/>
    </style:style>
    <style:style style:name="T511_14" style:family="text">
      <style:text-properties fo:color="#000000" style:font-name-asian="Arial" style:font-name-complex="Arial"/>
    </style:style>
    <style:style style:name="T511_15" style:family="text">
      <style:text-properties fo:color="#000000" style:font-name-asian="Arial" style:font-name-complex="Arial"/>
    </style:style>
    <style:style style:name="T511_16" style:family="text">
      <style:text-properties fo:color="#000000" style:font-name-asian="Arial" style:font-name-complex="Arial"/>
    </style:style>
    <style:style style:name="T511_17" style:family="text">
      <style:text-properties fo:color="#000000" style:font-name-asian="Arial" style:font-name-complex="Arial"/>
    </style:style>
    <style:style style:name="T511_18" style:family="text">
      <style:text-properties fo:color="#000000" style:font-name-asian="Arial" style:font-name-complex="Arial"/>
    </style:style>
    <style:style style:name="T511_19" style:family="text">
      <style:text-properties fo:color="#000000" style:font-name-asian="Arial" style:font-name-complex="Arial"/>
    </style:style>
    <style:style style:name="T511_20" style:family="text">
      <style:text-properties fo:color="#000000" style:font-name-asian="Arial" style:font-name-complex="Arial"/>
    </style:style>
    <style:style style:name="T511_21" style:family="text">
      <style:text-properties fo:color="#000000" style:font-name-asian="Arial" style:font-name-complex="Arial"/>
    </style:style>
    <style:style style:name="T511_22" style:family="text">
      <style:text-properties fo:color="#000000" style:font-name-asian="Arial" style:font-name-complex="Arial"/>
    </style:style>
    <style:style style:name="T511_23" style:family="text">
      <style:text-properties fo:color="#000000" style:font-name-asian="Arial" style:font-name-complex="Arial"/>
    </style:style>
    <style:style style:name="T511_24" style:family="text">
      <style:text-properties fo:color="#000000" style:font-name-asian="Arial" style:font-name-complex="Arial"/>
    </style:style>
    <style:style style:name="T511_25" style:family="text">
      <style:text-properties fo:color="#000000" style:font-name-asian="Arial" style:font-name-complex="Arial"/>
    </style:style>
    <style:style style:name="T511_26" style:family="text">
      <style:text-properties fo:color="#000000" style:font-name-asian="Arial" style:font-name-complex="Arial"/>
    </style:style>
    <style:style style:name="T511_27" style:family="text">
      <style:text-properties fo:color="#000000" style:font-name-asian="Arial" style:font-name-complex="Arial"/>
    </style:style>
    <style:style style:name="T511_28" style:family="text">
      <style:text-properties fo:color="#000000" style:font-name-asian="Arial" style:font-name-complex="Arial"/>
    </style:style>
    <style:style style:name="T511_29" style:family="text">
      <style:text-properties fo:color="#000000" style:font-name-asian="Arial" style:font-name-complex="Arial"/>
    </style:style>
    <style:style style:name="T511_30" style:family="text">
      <style:text-properties fo:color="#000000" style:font-name-asian="Arial" style:font-name-complex="Arial"/>
    </style:style>
    <style:style style:name="P512" style:family="paragraph" style:parent-style-name="List_20_Paragraph">
      <style:paragraph-properties fo:text-align="justify"/>
      <style:text-properties fo:color="#000000" style:font-name-asian="Arial" style:font-name-complex="Arial"/>
    </style:style>
    <style:style style:name="P513" style:family="paragraph" style:parent-style-name="List_20_Paragraph">
      <style:paragraph-properties fo:text-align="justify"/>
      <style:text-properties style:font-name-complex="Arial"/>
    </style:style>
    <style:style style:name="T513_1" style:family="text">
      <style:text-properties style:font-name-complex="Arial" fo:font-weight="bold" style:font-weight-asian="bold" style:font-weight-complex="bold"/>
    </style:style>
    <style:style style:name="T513_2" style:family="text">
      <style:text-properties style:font-name-complex="Arial"/>
    </style:style>
    <style:style style:name="T513_3" style:family="text">
      <style:text-properties style:font-name-complex="Arial"/>
    </style:style>
    <style:style style:name="T513_4" style:family="text">
      <style:text-properties style:font-name-complex="Arial"/>
    </style:style>
    <style:style style:name="T513_5" style:family="text">
      <style:text-properties style:font-name-complex="Arial"/>
    </style:style>
    <style:style style:name="T513_6" style:family="text">
      <style:text-properties style:font-name-complex="Arial"/>
    </style:style>
    <style:style style:name="T513_7" style:family="text">
      <style:text-properties style:font-name-complex="Arial"/>
    </style:style>
    <style:style style:name="T513_8" style:family="text">
      <style:text-properties style:font-name-complex="Arial"/>
    </style:style>
    <style:style style:name="T513_9" style:family="text">
      <style:text-properties style:font-name-complex="Arial"/>
    </style:style>
    <style:style style:name="T513_10" style:family="text">
      <style:text-properties style:font-name-complex="Arial"/>
    </style:style>
    <style:style style:name="T513_11" style:family="text">
      <style:text-properties style:font-name-complex="Arial"/>
    </style:style>
    <style:style style:name="T513_12" style:family="text">
      <style:text-properties style:font-name-complex="Arial"/>
    </style:style>
    <style:style style:name="T513_13" style:family="text">
      <style:text-properties style:font-name-complex="Arial"/>
    </style:style>
    <style:style style:name="T513_14" style:family="text">
      <style:text-properties style:font-name-complex="Arial"/>
    </style:style>
    <style:style style:name="T513_15" style:family="text">
      <style:text-properties style:font-name-complex="Arial"/>
    </style:style>
    <style:style style:name="T513_16" style:family="text">
      <style:text-properties style:font-name-complex="Arial"/>
    </style:style>
    <style:style style:name="T513_17" style:family="text">
      <style:text-properties style:font-name-complex="Arial"/>
    </style:style>
    <style:style style:name="T513_18" style:family="text">
      <style:text-properties style:font-name-complex="Arial"/>
    </style:style>
    <style:style style:name="T513_19" style:family="text">
      <style:text-properties style:font-name-complex="Arial"/>
    </style:style>
    <style:style style:name="T513_20" style:family="text">
      <style:text-properties style:font-name-complex="Arial"/>
    </style:style>
    <style:style style:name="T513_21" style:family="text">
      <style:text-properties style:font-name-complex="Arial"/>
    </style:style>
    <style:style style:name="T513_22" style:family="text">
      <style:text-properties style:font-name-complex="Arial"/>
    </style:style>
    <style:style style:name="T513_23" style:family="text">
      <style:text-properties style:font-name-complex="Arial"/>
    </style:style>
    <style:style style:name="T513_24" style:family="text">
      <style:text-properties style:font-name-complex="Arial"/>
    </style:style>
    <style:style style:name="T513_25" style:family="text">
      <style:text-properties style:font-name-complex="Arial"/>
    </style:style>
    <style:style style:name="T513_26" style:family="text">
      <style:text-properties style:font-name-complex="Arial"/>
    </style:style>
    <style:style style:name="T513_27" style:family="text">
      <style:text-properties style:font-name-complex="Arial"/>
    </style:style>
    <style:style style:name="T513_28" style:family="text">
      <style:text-properties style:font-name-complex="Arial"/>
    </style:style>
    <style:style style:name="T513_29" style:family="text">
      <style:text-properties style:font-name-complex="Arial"/>
    </style:style>
    <style:style style:name="T513_30" style:family="text">
      <style:text-properties style:font-name-complex="Arial"/>
    </style:style>
    <style:style style:name="T513_31" style:family="text">
      <style:text-properties style:font-name-complex="Arial"/>
    </style:style>
    <style:style style:name="P514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515" style:family="paragraph" style:parent-style-name="Normal">
      <style:paragraph-properties fo:text-align="justify"/>
    </style:style>
    <style:style style:name="T515_1" style:family="text">
      <style:text-properties style:font-name-complex="Arial" fo:font-weight="bold" style:font-weight-asian="bold" style:font-weight-complex="bold"/>
    </style:style>
    <style:style style:name="P516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517" style:family="paragraph" style:parent-style-name="List_20_Paragraph">
      <style:paragraph-properties fo:text-align="justify"/>
    </style:style>
    <style:style style:name="T517_1" style:family="text">
      <style:text-properties style:font-name-complex="Arial" fo:language="en" fo:country="US"/>
    </style:style>
    <style:style style:name="T517_2" style:family="text">
      <style:text-properties style:font-name-complex="Arial" fo:language="en" fo:country="US"/>
    </style:style>
    <style:style style:name="T517_3" style:family="text">
      <style:text-properties style:font-name-complex="Arial" fo:language="en" fo:country="US"/>
    </style:style>
    <style:style style:name="T517_4" style:family="text">
      <style:text-properties style:font-name-complex="Arial" fo:language="en" fo:country="US"/>
    </style:style>
    <style:style style:name="T517_5" style:family="text">
      <style:text-properties style:font-name-complex="Arial"/>
    </style:style>
    <style:style style:name="T517_6" style:family="text">
      <style:text-properties style:font-name-complex="Arial"/>
    </style:style>
    <style:style style:name="T517_7" style:family="text">
      <style:text-properties style:font-name-complex="Arial" fo:language="en" fo:country="US"/>
    </style:style>
    <style:style style:name="T517_8" style:family="text">
      <style:text-properties style:font-name-complex="Arial" fo:language="en" fo:country="US"/>
    </style:style>
    <style:style style:name="P518" style:family="paragraph" style:parent-style-name="Normal">
      <style:paragraph-properties fo:text-align="justify"/>
      <style:text-properties style:font-name-complex="Arial" fo:language="en" fo:country="US"/>
    </style:style>
    <style:style style:name="P519" style:family="paragraph" style:parent-style-name="Normal">
      <style:paragraph-properties fo:text-align="justify"/>
    </style:style>
    <style:style style:name="T519_1" style:family="text">
      <style:text-properties style:font-name-complex="Arial"/>
    </style:style>
    <style:style style:name="T519_2" style:family="text">
      <style:text-properties style:font-name-complex="Arial"/>
    </style:style>
    <style:style style:name="T519_3" style:family="text">
      <style:text-properties style:font-name-complex="Arial"/>
    </style:style>
    <style:style style:name="T519_4" style:family="text">
      <style:text-properties style:font-name-complex="Arial"/>
    </style:style>
    <style:style style:name="T519_5" style:family="text">
      <style:text-properties style:font-name-complex="Arial"/>
    </style:style>
    <style:style style:name="T519_6" style:family="text">
      <style:text-properties style:font-name-complex="Arial"/>
    </style:style>
    <style:style style:name="P520" style:family="paragraph" style:parent-style-name="Normal">
      <style:paragraph-properties fo:text-align="justify"/>
      <style:text-properties style:font-name-complex="Arial"/>
    </style:style>
    <style:style style:name="P521" style:family="paragraph" style:parent-style-name="Normal">
      <style:paragraph-properties fo:text-align="justify"/>
    </style:style>
    <style:style style:name="T521_1" style:family="text">
      <style:text-properties style:font-name-complex="Arial" style:text-underline-style="solid" style:text-underline-color="font-color"/>
    </style:style>
    <style:style style:name="T521_2" style:family="text">
      <style:text-properties style:font-name-complex="Arial" style:text-underline-style="solid" style:text-underline-color="font-color"/>
    </style:style>
    <style:style style:name="P522" style:family="paragraph" style:parent-style-name="Normal">
      <style:paragraph-properties fo:text-align="justify"/>
      <style:text-properties style:font-name-complex="Arial" fo:language="en" fo:country="US"/>
    </style:style>
    <style:style style:name="P523" style:family="paragraph" style:parent-style-name="Normal">
      <style:paragraph-properties fo:text-align="justify"/>
      <style:text-properties fo:font-style="italic" style:font-style-asian="italic" style:font-name-complex="Arial" fo:font-weight="bold" style:font-weight-asian="bold"/>
    </style:style>
    <style:style style:name="P524" style:family="paragraph" style:parent-style-name="List_20_Paragraph">
      <style:paragraph-properties fo:text-align="justify"/>
      <style:text-properties style:font-name-complex="Arial" fo:language="en" fo:country="US"/>
    </style:style>
    <style:style style:name="T524_1" style:family="text">
      <style:text-properties style:font-name-complex="Arial" fo:language="en" fo:country="US"/>
    </style:style>
    <style:style style:name="T524_2" style:family="text">
      <style:text-properties style:font-name-complex="Arial" fo:language="en" fo:country="US"/>
    </style:style>
    <style:style style:name="T524_3" style:family="text">
      <style:text-properties style:font-name-complex="Arial" fo:language="en" fo:country="US"/>
    </style:style>
    <style:style style:name="T524_4" style:family="text">
      <style:text-properties style:font-name-complex="Arial" fo:language="en" fo:country="US"/>
    </style:style>
    <style:style style:name="T524_5" style:family="text">
      <style:text-properties style:font-name-complex="Arial" fo:language="en" fo:country="US"/>
    </style:style>
    <style:style style:name="T524_6" style:family="text">
      <style:text-properties style:font-name-complex="Arial" fo:language="en" fo:country="US"/>
    </style:style>
    <style:style style:name="T524_7" style:family="text">
      <style:text-properties style:font-name-complex="Arial" fo:language="en" fo:country="US"/>
    </style:style>
    <style:style style:name="T524_8" style:family="text">
      <style:text-properties style:font-name-complex="Arial" fo:language="en" fo:country="US"/>
    </style:style>
    <style:style style:name="T524_9" style:family="text">
      <style:text-properties style:font-name-complex="Arial" fo:language="en" fo:country="US"/>
    </style:style>
    <style:style style:name="T524_10" style:family="text">
      <style:text-properties style:font-name-complex="Arial" fo:language="en" fo:country="US"/>
    </style:style>
    <style:style style:name="T524_11" style:family="text">
      <style:text-properties style:font-name-complex="Arial" fo:language="en" fo:country="US"/>
    </style:style>
    <style:style style:name="T524_12" style:family="text">
      <style:text-properties style:font-name-complex="Arial" fo:language="en" fo:country="US"/>
    </style:style>
    <style:style style:name="T524_13" style:family="text">
      <style:text-properties style:font-name-complex="Arial" fo:language="en" fo:country="US"/>
    </style:style>
    <style:style style:name="T524_14" style:family="text">
      <style:text-properties style:font-name-complex="Arial" fo:language="en" fo:country="US"/>
    </style:style>
    <style:style style:name="P525" style:family="paragraph" style:parent-style-name="Normal">
      <style:paragraph-properties fo:text-align="justify"/>
      <style:text-properties style:font-name-complex="Arial" fo:language="en" fo:country="US"/>
    </style:style>
    <style:style style:name="P526" style:family="paragraph" style:parent-style-name="Normal">
      <style:paragraph-properties fo:text-align="justify"/>
    </style:style>
    <style:style style:name="T526_1" style:family="text">
      <style:text-properties style:font-name-complex="Arial" fo:language="en" fo:country="US" fo:font-weight="bold" style:font-weight-asian="bold" style:font-weight-complex="bold"/>
    </style:style>
    <style:style style:name="T526_2" style:family="text">
      <style:text-properties style:font-name-complex="Arial" fo:language="en" fo:country="US"/>
    </style:style>
    <style:style style:name="P527" style:family="paragraph" style:parent-style-name="Normal">
      <style:paragraph-properties fo:text-align="justify"/>
      <style:text-properties style:font-name-complex="Arial" fo:language="en" fo:country="US"/>
    </style:style>
    <style:style style:name="P528" style:family="paragraph" style:parent-style-name="List_20_Paragraph">
      <style:paragraph-properties fo:text-align="justify"/>
      <style:text-properties style:font-name-complex="Arial"/>
    </style:style>
    <style:style style:name="T528_1" style:family="text">
      <style:text-properties style:font-name-complex="Arial"/>
    </style:style>
    <style:style style:name="T528_2" style:family="text">
      <style:text-properties style:font-name-complex="Arial"/>
    </style:style>
    <style:style style:name="T528_3" style:family="text">
      <style:text-properties style:font-name-complex="Arial"/>
    </style:style>
    <style:style style:name="T528_4" style:family="text">
      <style:text-properties style:font-name-complex="Arial"/>
    </style:style>
    <style:style style:name="T528_5" style:family="text">
      <style:text-properties style:font-name-complex="Arial"/>
    </style:style>
    <style:style style:name="T528_6" style:family="text">
      <style:text-properties style:font-name-complex="Arial"/>
    </style:style>
    <style:style style:name="T528_7" style:family="text">
      <style:text-properties style:font-name-complex="Arial"/>
    </style:style>
    <style:style style:name="T528_8" style:family="text">
      <style:text-properties style:font-name-complex="Arial"/>
    </style:style>
    <style:style style:name="T528_9" style:family="text">
      <style:text-properties style:font-name-complex="Arial"/>
    </style:style>
    <style:style style:name="T528_10" style:family="text">
      <style:text-properties style:font-name-complex="Arial"/>
    </style:style>
    <style:style style:name="T528_11" style:family="text">
      <style:text-properties style:font-name-complex="Arial"/>
    </style:style>
    <style:style style:name="P529" style:family="paragraph" style:parent-style-name="List_20_Paragraph">
      <style:paragraph-properties fo:text-align="justify"/>
      <style:text-properties style:font-name-complex="Arial" fo:language="en" fo:country="US"/>
    </style:style>
    <style:style style:name="P530" style:family="paragraph" style:parent-style-name="List_20_Paragraph">
      <style:paragraph-properties fo:text-align="justify"/>
      <style:text-properties style:font-name-complex="Arial" fo:language="en" fo:country="US"/>
    </style:style>
    <style:style style:name="T530_1" style:family="text">
      <style:text-properties style:font-name-complex="Arial" fo:language="en" fo:country="US"/>
    </style:style>
    <style:style style:name="T530_2" style:family="text">
      <style:text-properties style:font-name-complex="Arial" fo:language="en" fo:country="US"/>
    </style:style>
    <style:style style:name="T530_3" style:family="text">
      <style:text-properties style:font-name-complex="Arial" fo:language="en" fo:country="US"/>
    </style:style>
    <style:style style:name="T530_4" style:family="text">
      <style:text-properties style:font-name-complex="Arial" fo:language="en" fo:country="US"/>
    </style:style>
    <style:style style:name="T530_5" style:family="text">
      <style:text-properties style:font-name-complex="Arial" fo:language="en" fo:country="US"/>
    </style:style>
    <style:style style:name="T530_6" style:family="text">
      <style:text-properties style:font-name-complex="Arial" fo:language="en" fo:country="US"/>
    </style:style>
    <style:style style:name="T530_7" style:family="text">
      <style:text-properties style:font-name-complex="Arial" fo:language="en" fo:country="US"/>
    </style:style>
    <style:style style:name="T530_8" style:family="text">
      <style:text-properties style:font-name-complex="Arial" fo:language="en" fo:country="US"/>
    </style:style>
    <style:style style:name="T530_9" style:family="text">
      <style:text-properties style:font-name-complex="Arial" fo:language="en" fo:country="US"/>
    </style:style>
    <style:style style:name="T530_10" style:family="text">
      <style:text-properties style:font-name-complex="Arial" fo:language="en" fo:country="US"/>
    </style:style>
    <style:style style:name="T530_11" style:family="text">
      <style:text-properties style:font-name-complex="Arial" fo:language="en" fo:country="US"/>
    </style:style>
    <style:style style:name="T530_12" style:family="text">
      <style:text-properties style:font-name-complex="Arial" fo:language="en" fo:country="US"/>
    </style:style>
    <style:style style:name="T530_13" style:family="text">
      <style:text-properties style:font-name-complex="Arial" fo:language="en" fo:country="US"/>
    </style:style>
    <style:style style:name="T530_14" style:family="text">
      <style:text-properties style:font-name-complex="Arial" fo:language="en" fo:country="US"/>
    </style:style>
    <style:style style:name="T530_15" style:family="text">
      <style:text-properties style:font-name-complex="Arial" fo:language="en" fo:country="US"/>
    </style:style>
    <style:style style:name="T530_16" style:family="text">
      <style:text-properties style:font-name-complex="Arial" fo:language="en" fo:country="US"/>
    </style:style>
    <style:style style:name="T530_17" style:family="text">
      <style:text-properties style:font-name-complex="Arial" fo:language="en" fo:country="US"/>
    </style:style>
    <style:style style:name="T530_18" style:family="text">
      <style:text-properties style:font-name-complex="Arial" fo:language="en" fo:country="US"/>
    </style:style>
    <style:style style:name="T530_19" style:family="text">
      <style:text-properties style:font-name-complex="Arial" fo:language="en" fo:country="US"/>
    </style:style>
    <style:style style:name="T530_20" style:family="text">
      <style:text-properties style:font-name-complex="Arial" fo:language="en" fo:country="US"/>
    </style:style>
    <style:style style:name="T530_21" style:family="text">
      <style:text-properties style:font-name-complex="Arial" fo:language="en" fo:country="US"/>
    </style:style>
    <style:style style:name="T530_22" style:family="text">
      <style:text-properties style:font-name-complex="Arial" fo:language="en" fo:country="US"/>
    </style:style>
    <style:style style:name="T530_23" style:family="text">
      <style:text-properties style:font-name-complex="Arial" fo:language="en" fo:country="US"/>
    </style:style>
    <style:style style:name="T530_24" style:family="text">
      <style:text-properties style:font-name-complex="Arial" fo:language="en" fo:country="US"/>
    </style:style>
    <style:style style:name="T530_25" style:family="text">
      <style:text-properties style:font-name-complex="Arial" fo:language="en" fo:country="US"/>
    </style:style>
    <style:style style:name="T530_26" style:family="text">
      <style:text-properties style:font-name-complex="Arial" fo:language="en" fo:country="US"/>
    </style:style>
    <style:style style:name="T530_27" style:family="text">
      <style:text-properties style:font-name-complex="Arial" fo:language="en" fo:country="US"/>
    </style:style>
    <style:style style:name="T530_28" style:family="text">
      <style:text-properties style:font-name-complex="Arial" fo:language="en" fo:country="US"/>
    </style:style>
    <style:style style:name="T530_29" style:family="text">
      <style:text-properties style:font-name-complex="Arial" fo:language="en" fo:country="US"/>
    </style:style>
    <style:style style:name="P531" style:family="paragraph" style:parent-style-name="Normal">
      <style:paragraph-properties fo:text-align="justify"/>
      <style:text-properties style:font-name-complex="Arial"/>
    </style:style>
    <style:style style:name="P532" style:family="paragraph" style:parent-style-name="List_20_Paragraph">
      <style:paragraph-properties fo:text-align="justify"/>
      <style:text-properties style:font-name-complex="Arial"/>
    </style:style>
    <style:style style:name="T532_1" style:family="text">
      <style:text-properties style:font-name-complex="Arial" fo:font-weight="bold" style:font-weight-asian="bold"/>
    </style:style>
    <style:style style:name="T532_2" style:family="text">
      <style:text-properties style:font-name-complex="Arial" style:font-weight-complex="bold"/>
    </style:style>
    <style:style style:name="T532_3" style:family="text">
      <style:text-properties style:font-name-complex="Arial" style:font-weight-complex="bold"/>
    </style:style>
    <style:style style:name="T532_4" style:family="text">
      <style:text-properties style:font-name-complex="Arial" style:font-weight-complex="bold"/>
    </style:style>
    <style:style style:name="T532_5" style:family="text">
      <style:text-properties style:font-name-complex="Arial" style:font-weight-complex="bold"/>
    </style:style>
    <style:style style:name="T532_6" style:family="text">
      <style:text-properties style:font-name-complex="Arial" style:font-weight-complex="bold"/>
    </style:style>
    <style:style style:name="T532_7" style:family="text">
      <style:text-properties style:font-name-complex="Arial" style:font-weight-complex="bold"/>
    </style:style>
    <style:style style:name="T532_8" style:family="text">
      <style:text-properties style:font-name-complex="Arial"/>
    </style:style>
    <style:style style:name="T532_9" style:family="text">
      <style:text-properties style:font-name-complex="Arial"/>
    </style:style>
    <style:style style:name="T532_10" style:family="text">
      <style:text-properties style:font-name-complex="Arial"/>
    </style:style>
    <style:style style:name="T532_11" style:family="text">
      <style:text-properties style:font-name-complex="Arial"/>
    </style:style>
    <style:style style:name="T532_12" style:family="text">
      <style:text-properties style:font-name-complex="Arial"/>
    </style:style>
    <style:style style:name="T532_13" style:family="text">
      <style:text-properties style:font-name-complex="Arial"/>
    </style:style>
    <style:style style:name="T532_14" style:family="text">
      <style:text-properties style:font-name-complex="Arial"/>
    </style:style>
    <style:style style:name="T532_15" style:family="text">
      <style:text-properties style:font-name-complex="Arial"/>
    </style:style>
    <style:style style:name="T532_16" style:family="text">
      <style:text-properties style:font-name-complex="Arial"/>
    </style:style>
    <style:style style:name="T532_17" style:family="text">
      <style:text-properties style:font-name-complex="Arial"/>
    </style:style>
    <style:style style:name="T532_18" style:family="text">
      <style:text-properties style:font-name-complex="Arial"/>
    </style:style>
    <style:style style:name="T532_19" style:family="text">
      <style:text-properties style:font-name-complex="Arial"/>
    </style:style>
    <style:style style:name="T532_20" style:family="text">
      <style:text-properties style:font-name-complex="Arial"/>
    </style:style>
    <style:style style:name="T532_21" style:family="text">
      <style:text-properties style:font-name-complex="Arial"/>
    </style:style>
    <style:style style:name="T532_22" style:family="text">
      <style:text-properties style:font-name-complex="Arial"/>
    </style:style>
    <style:style style:name="T532_23" style:family="text">
      <style:text-properties style:font-name-complex="Arial"/>
    </style:style>
    <style:style style:name="T532_24" style:family="text">
      <style:text-properties style:font-name-complex="Arial"/>
    </style:style>
    <style:style style:name="T532_25" style:family="text">
      <style:text-properties style:font-name-complex="Arial"/>
    </style:style>
    <style:style style:name="T532_26" style:family="text">
      <style:text-properties style:font-name-complex="Arial"/>
    </style:style>
    <style:style style:name="T532_27" style:family="text">
      <style:text-properties style:font-name-complex="Arial"/>
    </style:style>
    <style:style style:name="T532_28" style:family="text">
      <style:text-properties style:font-name-complex="Arial"/>
    </style:style>
    <style:style style:name="T532_29" style:family="text">
      <style:text-properties style:font-name-complex="Arial"/>
    </style:style>
    <style:style style:name="T532_30" style:family="text">
      <style:text-properties style:font-name-complex="Arial"/>
    </style:style>
    <style:style style:name="T532_31" style:family="text">
      <style:text-properties style:font-name-complex="Arial"/>
    </style:style>
    <style:style style:name="T532_32" style:family="text">
      <style:text-properties style:font-name-complex="Arial"/>
    </style:style>
    <style:style style:name="T532_33" style:family="text">
      <style:text-properties style:font-name-complex="Arial"/>
    </style:style>
    <style:style style:name="T532_34" style:family="text">
      <style:text-properties style:font-name-complex="Arial"/>
    </style:style>
    <style:style style:name="T532_35" style:family="text">
      <style:text-properties style:font-name-complex="Arial"/>
    </style:style>
    <style:style style:name="T532_36" style:family="text">
      <style:text-properties style:font-name-complex="Arial"/>
    </style:style>
    <style:style style:name="T532_37" style:family="text">
      <style:text-properties style:font-name-complex="Arial"/>
    </style:style>
    <style:style style:name="P533" style:family="paragraph" style:parent-style-name="Normal">
      <style:paragraph-properties fo:text-align="justify"/>
      <style:text-properties style:font-name-complex="Arial"/>
    </style:style>
    <style:style style:name="P534" style:family="paragraph" style:parent-style-name="List_20_Paragraph">
      <style:paragraph-properties fo:text-align="justify" fo:line-height="108%"/>
    </style:style>
    <style:style style:name="T534_1" style:family="text">
      <style:text-properties style:font-name-complex="Arial" fo:language="en" fo:country="US" fo:font-weight="bold" style:font-weight-asian="bold"/>
    </style:style>
    <style:style style:name="T534_2" style:family="text">
      <style:text-properties style:font-name-complex="Arial" fo:language="en" fo:country="US"/>
    </style:style>
    <style:style style:name="T534_3" style:family="text">
      <style:text-properties style:font-name-complex="Arial" fo:language="en" fo:country="US"/>
    </style:style>
    <style:style style:name="T534_4" style:family="text">
      <style:text-properties style:font-name-complex="Arial" fo:language="en" fo:country="US"/>
    </style:style>
    <style:style style:name="T534_5" style:family="text">
      <style:text-properties style:font-name-complex="Arial" fo:language="en" fo:country="US"/>
    </style:style>
    <style:style style:name="T534_6" style:family="text">
      <style:text-properties style:font-name-complex="Arial" fo:language="en" fo:country="US"/>
    </style:style>
    <style:style style:name="T534_7" style:family="text">
      <style:text-properties style:font-name-complex="Arial" fo:language="en" fo:country="US"/>
    </style:style>
    <style:style style:name="T534_8" style:family="text">
      <style:text-properties style:font-name-complex="Arial" fo:language="en" fo:country="US"/>
    </style:style>
    <style:style style:name="T534_9" style:family="text">
      <style:text-properties style:font-name-complex="Arial" fo:language="en" fo:country="US"/>
    </style:style>
    <style:style style:name="T534_10" style:family="text">
      <style:text-properties style:font-name-complex="Arial" fo:language="en" fo:country="US"/>
    </style:style>
    <style:style style:name="T534_11" style:family="text">
      <style:text-properties style:font-name-complex="Arial" fo:language="en" fo:country="US"/>
    </style:style>
    <style:style style:name="T534_12" style:family="text">
      <style:text-properties style:font-name-complex="Arial" fo:language="en" fo:country="US"/>
    </style:style>
    <style:style style:name="T534_13" style:family="text">
      <style:text-properties style:font-name-complex="Arial" fo:language="en" fo:country="US"/>
    </style:style>
    <style:style style:name="T534_14" style:family="text">
      <style:text-properties style:font-name-complex="Arial" fo:language="en" fo:country="US"/>
    </style:style>
    <style:style style:name="T534_15" style:family="text">
      <style:text-properties style:font-name-complex="Arial" fo:language="en" fo:country="US"/>
    </style:style>
    <style:style style:name="T534_16" style:family="text">
      <style:text-properties style:font-name-complex="Arial" fo:language="en" fo:country="US"/>
    </style:style>
    <style:style style:name="T534_17" style:family="text">
      <style:text-properties style:font-name-complex="Arial" fo:language="en" fo:country="US"/>
    </style:style>
    <style:style style:name="T534_18" style:family="text">
      <style:text-properties style:font-name-complex="Arial" fo:language="en" fo:country="US"/>
    </style:style>
    <style:style style:name="T534_19" style:family="text">
      <style:text-properties style:font-name-complex="Arial" fo:language="en" fo:country="US"/>
    </style:style>
    <style:style style:name="T534_20" style:family="text">
      <style:text-properties style:font-name-complex="Arial" fo:language="en" fo:country="US"/>
    </style:style>
    <style:style style:name="T534_21" style:family="text">
      <style:text-properties style:font-name-complex="Arial" fo:language="en" fo:country="US"/>
    </style:style>
    <style:style style:name="T534_22" style:family="text">
      <style:text-properties style:font-name-complex="Arial" fo:language="en" fo:country="US"/>
    </style:style>
    <style:style style:name="T534_23" style:family="text">
      <style:text-properties style:font-name-complex="Arial" fo:language="en" fo:country="US"/>
    </style:style>
    <style:style style:name="T534_24" style:family="text">
      <style:text-properties style:font-name-complex="Arial" fo:language="en" fo:country="US"/>
    </style:style>
    <style:style style:name="T534_25" style:family="text">
      <style:text-properties style:font-name-complex="Arial" fo:language="en" fo:country="US"/>
    </style:style>
    <style:style style:name="T534_26" style:family="text">
      <style:text-properties style:font-name-complex="Arial" fo:language="en" fo:country="US"/>
    </style:style>
    <style:style style:name="T534_27" style:family="text">
      <style:text-properties style:font-name-complex="Arial" fo:language="en" fo:country="US"/>
    </style:style>
    <style:style style:name="T534_28" style:family="text">
      <style:text-properties style:font-name-complex="Arial" fo:language="en" fo:country="US"/>
    </style:style>
    <style:style style:name="T534_29" style:family="text">
      <style:text-properties style:font-name-complex="Arial" fo:language="en" fo:country="US"/>
    </style:style>
    <style:style style:name="T534_30" style:family="text">
      <style:text-properties style:font-name-complex="Arial" fo:language="en" fo:country="US"/>
    </style:style>
    <style:style style:name="T534_31" style:family="text">
      <style:text-properties style:font-name-complex="Arial" fo:language="en" fo:country="US"/>
    </style:style>
    <style:style style:name="T534_32" style:family="text">
      <style:text-properties style:font-name-complex="Arial" fo:language="en" fo:country="US"/>
    </style:style>
    <style:style style:name="T534_33" style:family="text">
      <style:text-properties style:font-name-complex="Arial" fo:language="en" fo:country="US"/>
    </style:style>
    <style:style style:name="P535" style:family="paragraph" style:parent-style-name="Normal">
      <style:paragraph-properties fo:text-align="justify" fo:line-height="108%"/>
      <style:text-properties style:font-name-complex="Arial"/>
    </style:style>
    <style:style style:name="P536" style:family="paragraph" style:parent-style-name="List_20_Paragraph">
      <style:paragraph-properties fo:text-align="justify" fo:line-height="108%"/>
    </style:style>
    <style:style style:name="T536_1" style:family="text">
      <style:text-properties style:font-name-complex="Arial" fo:language="en" fo:country="US" fo:font-weight="bold" style:font-weight-asian="bold"/>
    </style:style>
    <style:style style:name="T536_2" style:family="text">
      <style:text-properties style:font-name-complex="Arial" fo:language="en" fo:country="US" fo:font-weight="bold" style:font-weight-asian="bold"/>
    </style:style>
    <style:style style:name="T536_3" style:family="text">
      <style:text-properties style:font-name-complex="Arial" fo:language="en" fo:country="US" fo:font-weight="bold" style:font-weight-asian="bold"/>
    </style:style>
    <style:style style:name="T536_4" style:family="text">
      <style:text-properties style:font-name-complex="Arial" fo:language="en" fo:country="US" fo:font-weight="bold" style:font-weight-asian="bold"/>
    </style:style>
    <style:style style:name="T536_5" style:family="text">
      <style:text-properties style:font-name-complex="Arial" fo:language="en" fo:country="US" fo:font-weight="bold" style:font-weight-asian="bold"/>
    </style:style>
    <style:style style:name="T536_6" style:family="text">
      <style:text-properties style:font-name-complex="Arial" fo:language="en" fo:country="US" fo:font-weight="bold" style:font-weight-asian="bold"/>
    </style:style>
    <style:style style:name="T536_7" style:family="text">
      <style:text-properties style:font-name-complex="Arial" fo:language="en" fo:country="US" style:font-weight-complex="bold"/>
    </style:style>
    <style:style style:name="T536_8" style:family="text">
      <style:text-properties style:font-name-complex="Arial" style:font-weight-complex="bold"/>
    </style:style>
    <style:style style:name="T536_9" style:family="text">
      <style:text-properties style:font-name-complex="Arial" style:font-weight-complex="bold"/>
    </style:style>
    <style:style style:name="T536_10" style:family="text">
      <style:text-properties style:font-name-complex="Arial" style:font-weight-complex="bold"/>
    </style:style>
    <style:style style:name="T536_11" style:family="text">
      <style:text-properties style:font-name-complex="Arial" style:font-weight-complex="bold"/>
    </style:style>
    <style:style style:name="T536_12" style:family="text">
      <style:text-properties style:font-name-complex="Arial" style:font-weight-complex="bold"/>
    </style:style>
    <style:style style:name="T536_13" style:family="text">
      <style:text-properties style:font-name-complex="Arial" style:font-weight-complex="bold"/>
    </style:style>
    <style:style style:name="T536_14" style:family="text">
      <style:text-properties style:font-name-complex="Arial" style:font-weight-complex="bold"/>
    </style:style>
    <style:style style:name="P537" style:family="paragraph" style:parent-style-name="Normal">
      <style:paragraph-properties fo:text-align="justify" fo:line-height="108%"/>
      <style:text-properties style:font-name-complex="Arial" fo:language="en" fo:country="US" style:font-weight-complex="bold"/>
    </style:style>
    <style:style style:name="P538" style:family="paragraph" style:parent-style-name="List_20_Paragraph">
      <style:paragraph-properties fo:text-align="justify" fo:line-height="108%"/>
      <style:text-properties style:font-name-complex="Arial" fo:language="en" fo:country="US"/>
    </style:style>
    <style:style style:name="T538_1" style:family="text">
      <style:text-properties style:font-name-complex="Arial" fo:language="en" fo:country="US"/>
    </style:style>
    <style:style style:name="T538_2" style:family="text">
      <style:text-properties style:font-name-complex="Arial" fo:language="en" fo:country="US"/>
    </style:style>
    <style:style style:name="T538_3" style:family="text">
      <style:text-properties style:font-name-complex="Arial" fo:language="en" fo:country="US"/>
    </style:style>
    <style:style style:name="T538_4" style:family="text">
      <style:text-properties style:font-name-complex="Arial" fo:language="en" fo:country="US"/>
    </style:style>
    <style:style style:name="T538_5" style:family="text">
      <style:text-properties style:font-name-complex="Arial" fo:language="en" fo:country="US"/>
    </style:style>
    <style:style style:name="T538_6" style:family="text">
      <style:text-properties style:font-name-complex="Arial" fo:language="en" fo:country="US"/>
    </style:style>
    <style:style style:name="T538_7" style:family="text">
      <style:text-properties style:font-name-complex="Arial" fo:language="en" fo:country="US"/>
    </style:style>
    <style:style style:name="T538_8" style:family="text">
      <style:text-properties style:font-name-complex="Arial" fo:language="en" fo:country="US"/>
    </style:style>
    <style:style style:name="T538_9" style:family="text">
      <style:text-properties style:font-name-complex="Arial" fo:language="en" fo:country="US"/>
    </style:style>
    <style:style style:name="T538_10" style:family="text">
      <style:text-properties style:font-name-complex="Arial" fo:language="en" fo:country="US"/>
    </style:style>
    <style:style style:name="T538_11" style:family="text">
      <style:text-properties style:font-name-complex="Arial" fo:language="en" fo:country="US"/>
    </style:style>
    <style:style style:name="T538_12" style:family="text">
      <style:text-properties style:font-name-complex="Arial" fo:language="en" fo:country="US"/>
    </style:style>
    <style:style style:name="T538_13" style:family="text">
      <style:text-properties style:font-name-complex="Arial" fo:language="en" fo:country="US"/>
    </style:style>
    <style:style style:name="T538_14" style:family="text">
      <style:text-properties style:font-name-complex="Arial" fo:language="en" fo:country="US"/>
    </style:style>
    <style:style style:name="T538_15" style:family="text">
      <style:text-properties style:font-name-complex="Arial" fo:language="en" fo:country="US"/>
    </style:style>
    <style:style style:name="T538_16" style:family="text">
      <style:text-properties style:font-name-complex="Arial" fo:language="en" fo:country="US"/>
    </style:style>
    <style:style style:name="T538_17" style:family="text">
      <style:text-properties style:font-name-complex="Arial" fo:language="en" fo:country="US"/>
    </style:style>
    <style:style style:name="T538_18" style:family="text">
      <style:text-properties style:font-name-complex="Arial" fo:language="en" fo:country="US"/>
    </style:style>
    <style:style style:name="T538_19" style:family="text">
      <style:text-properties style:font-name-complex="Arial" fo:language="en" fo:country="US"/>
    </style:style>
    <style:style style:name="T538_20" style:family="text">
      <style:text-properties style:font-name-complex="Arial" fo:language="en" fo:country="US"/>
    </style:style>
    <style:style style:name="T538_21" style:family="text">
      <style:text-properties style:font-name-complex="Arial" fo:language="en" fo:country="US"/>
    </style:style>
    <style:style style:name="T538_22" style:family="text">
      <style:text-properties style:font-name-complex="Arial" fo:language="en" fo:country="US"/>
    </style:style>
    <style:style style:name="T538_23" style:family="text">
      <style:text-properties style:font-name-complex="Arial" fo:language="en" fo:country="US"/>
    </style:style>
    <style:style style:name="T538_24" style:family="text">
      <style:text-properties style:font-name-complex="Arial" fo:language="en" fo:country="US"/>
    </style:style>
    <style:style style:name="T538_25" style:family="text">
      <style:text-properties style:font-name-complex="Arial" fo:language="en" fo:country="US"/>
    </style:style>
    <style:style style:name="T538_26" style:family="text">
      <style:text-properties style:font-name-complex="Arial" fo:language="en" fo:country="US"/>
    </style:style>
    <style:style style:name="T538_27" style:family="text">
      <style:text-properties style:font-name-complex="Arial" fo:language="en" fo:country="US"/>
    </style:style>
    <style:style style:name="T538_28" style:family="text">
      <style:text-properties style:font-name-complex="Arial" fo:language="en" fo:country="US"/>
    </style:style>
    <style:style style:name="T538_29" style:family="text">
      <style:text-properties style:font-name-complex="Arial" fo:language="en" fo:country="US"/>
    </style:style>
    <style:style style:name="T538_30" style:family="text">
      <style:text-properties style:font-name-complex="Arial" fo:language="en" fo:country="US"/>
    </style:style>
    <style:style style:name="T538_31" style:family="text">
      <style:text-properties style:font-name-complex="Arial" fo:language="en" fo:country="US"/>
    </style:style>
    <style:style style:name="T538_32" style:family="text">
      <style:text-properties style:font-name-complex="Arial" fo:language="en" fo:country="US"/>
    </style:style>
    <style:style style:name="T538_33" style:family="text">
      <style:text-properties style:font-name-complex="Arial" fo:language="en" fo:country="US"/>
    </style:style>
    <style:style style:name="T538_34" style:family="text">
      <style:text-properties style:font-name-complex="Arial" fo:language="en" fo:country="US"/>
    </style:style>
    <style:style style:name="T538_35" style:family="text">
      <style:text-properties style:font-name-complex="Arial" fo:language="en" fo:country="US"/>
    </style:style>
    <style:style style:name="T538_36" style:family="text">
      <style:text-properties style:font-name-complex="Arial" fo:language="en" fo:country="US"/>
    </style:style>
    <style:style style:name="T538_37" style:family="text">
      <style:text-properties style:font-name-complex="Arial" fo:language="en" fo:country="US"/>
    </style:style>
    <style:style style:name="T538_38" style:family="text">
      <style:text-properties style:font-name-complex="Arial" fo:language="en" fo:country="US"/>
    </style:style>
    <style:style style:name="T538_39" style:family="text">
      <style:text-properties style:font-name-complex="Arial" fo:language="en" fo:country="US"/>
    </style:style>
    <style:style style:name="T538_40" style:family="text">
      <style:text-properties style:font-name-complex="Arial" fo:language="en" fo:country="US"/>
    </style:style>
    <style:style style:name="T538_41" style:family="text">
      <style:text-properties style:font-name-complex="Arial" fo:language="en" fo:country="US"/>
    </style:style>
    <style:style style:name="T538_42" style:family="text">
      <style:text-properties style:font-name-complex="Arial" fo:language="en" fo:country="US"/>
    </style:style>
    <style:style style:name="T538_43" style:family="text">
      <style:text-properties style:font-name-complex="Arial" fo:language="en" fo:country="US"/>
    </style:style>
    <style:style style:name="T538_44" style:family="text">
      <style:text-properties style:font-name-complex="Arial" fo:language="en" fo:country="US"/>
    </style:style>
    <style:style style:name="T538_45" style:family="text">
      <style:text-properties style:font-name-complex="Arial" fo:language="en" fo:country="US"/>
    </style:style>
    <style:style style:name="T538_46" style:family="text">
      <style:text-properties style:font-name-complex="Arial" fo:language="en" fo:country="US"/>
    </style:style>
    <style:style style:name="T538_47" style:family="text">
      <style:text-properties style:font-name-complex="Arial" fo:language="en" fo:country="US"/>
    </style:style>
    <style:style style:name="T538_48" style:family="text">
      <style:text-properties style:font-name-complex="Arial" fo:language="en" fo:country="US"/>
    </style:style>
    <style:style style:name="T538_49" style:family="text">
      <style:text-properties style:font-name-complex="Arial" fo:language="en" fo:country="US"/>
    </style:style>
    <style:style style:name="T538_50" style:family="text">
      <style:text-properties style:font-name-complex="Arial" fo:language="en" fo:country="US"/>
    </style:style>
    <style:style style:name="T538_51" style:family="text">
      <style:text-properties style:font-name-complex="Arial" fo:language="en" fo:country="US"/>
    </style:style>
    <style:style style:name="T538_52" style:family="text">
      <style:text-properties style:font-name-complex="Arial" fo:language="en" fo:country="US"/>
    </style:style>
    <style:style style:name="T538_53" style:family="text">
      <style:text-properties style:font-name-complex="Arial" fo:language="en" fo:country="US"/>
    </style:style>
    <style:style style:name="T538_54" style:family="text">
      <style:text-properties style:font-name-complex="Arial" fo:language="en" fo:country="US"/>
    </style:style>
    <style:style style:name="T538_55" style:family="text">
      <style:text-properties style:font-name-complex="Arial" fo:language="en" fo:country="US"/>
    </style:style>
    <style:style style:name="T538_56" style:family="text">
      <style:text-properties style:font-name-complex="Arial" fo:language="en" fo:country="US"/>
    </style:style>
    <style:style style:name="T538_57" style:family="text">
      <style:text-properties style:font-name-complex="Arial" fo:language="en" fo:country="US"/>
    </style:style>
    <style:style style:name="T538_58" style:family="text">
      <style:text-properties style:font-name-complex="Arial" fo:language="en" fo:country="US"/>
    </style:style>
    <style:style style:name="T538_59" style:family="text">
      <style:text-properties style:font-name-complex="Arial" fo:language="en" fo:country="US"/>
    </style:style>
    <style:style style:name="T538_60" style:family="text">
      <style:text-properties style:font-name-complex="Arial" fo:language="en" fo:country="US"/>
    </style:style>
    <style:style style:name="T538_61" style:family="text">
      <style:text-properties style:font-name-complex="Arial" fo:language="en" fo:country="US"/>
    </style:style>
    <style:style style:name="T538_62" style:family="text">
      <style:text-properties style:font-name-complex="Arial" fo:language="en" fo:country="US"/>
    </style:style>
    <style:style style:name="T538_63" style:family="text">
      <style:text-properties style:font-name-complex="Arial" fo:language="en" fo:country="US"/>
    </style:style>
    <style:style style:name="T538_64" style:family="text">
      <style:text-properties style:font-name-complex="Arial" fo:language="en" fo:country="US"/>
    </style:style>
    <style:style style:name="T538_65" style:family="text">
      <style:text-properties style:font-name-complex="Arial" fo:language="en" fo:country="US"/>
    </style:style>
    <style:style style:name="T538_66" style:family="text">
      <style:text-properties style:font-name-complex="Arial" fo:language="en" fo:country="US"/>
    </style:style>
    <style:style style:name="T538_67" style:family="text">
      <style:text-properties style:font-name-complex="Arial" fo:language="en" fo:country="US"/>
    </style:style>
    <style:style style:name="T538_68" style:family="text">
      <style:text-properties style:font-name-complex="Arial" fo:language="en" fo:country="US"/>
    </style:style>
    <style:style style:name="T538_69" style:family="text">
      <style:text-properties style:font-name-complex="Arial" fo:language="en" fo:country="US"/>
    </style:style>
    <style:style style:name="T538_70" style:family="text">
      <style:text-properties style:font-name-complex="Arial" fo:language="en" fo:country="US"/>
    </style:style>
    <style:style style:name="T538_71" style:family="text">
      <style:text-properties style:font-name-complex="Arial" fo:language="en" fo:country="US"/>
    </style:style>
    <style:style style:name="T538_72" style:family="text">
      <style:text-properties style:font-name-complex="Arial" fo:language="en" fo:country="US"/>
    </style:style>
    <style:style style:name="T538_73" style:family="text">
      <style:text-properties style:font-name-complex="Arial" fo:language="en" fo:country="US"/>
    </style:style>
    <style:style style:name="T538_74" style:family="text">
      <style:text-properties style:font-name-complex="Arial" fo:language="en" fo:country="US"/>
    </style:style>
    <style:style style:name="T538_75" style:family="text">
      <style:text-properties style:font-name-complex="Arial" fo:language="en" fo:country="US"/>
    </style:style>
    <style:style style:name="T538_76" style:family="text">
      <style:text-properties style:font-name-complex="Arial" fo:language="en" fo:country="US"/>
    </style:style>
    <style:style style:name="T538_77" style:family="text">
      <style:text-properties style:font-name-complex="Arial" fo:language="en" fo:country="US"/>
    </style:style>
    <style:style style:name="P539" style:family="paragraph" style:parent-style-name="List_20_Paragraph">
      <style:paragraph-properties fo:text-align="justify" fo:line-height="108%"/>
      <style:text-properties style:font-name-complex="Arial"/>
    </style:style>
    <style:style style:name="P540" style:family="paragraph" style:parent-style-name="Normal">
      <style:paragraph-properties fo:text-align="justify"/>
    </style:style>
    <style:style style:name="T540_1" style:family="text">
      <style:text-properties style:font-name-complex="Arial" style:text-underline-style="solid" style:text-underline-color="font-color"/>
    </style:style>
    <style:style style:name="T540_2" style:family="text">
      <style:text-properties style:font-name-complex="Arial" style:text-underline-style="solid" style:text-underline-color="font-color"/>
    </style:style>
    <style:style style:name="T540_3" style:family="text">
      <style:text-properties style:font-name-complex="Arial" style:text-underline-style="solid" style:text-underline-color="font-color"/>
    </style:style>
    <style:style style:name="T540_4" style:family="text">
      <style:text-properties style:font-name-complex="Arial" style:text-underline-style="solid" style:text-underline-color="font-color"/>
    </style:style>
    <style:style style:name="T540_5" style:family="text">
      <style:text-properties style:font-name-complex="Arial" style:text-underline-style="solid" style:text-underline-color="font-color"/>
    </style:style>
    <style:style style:name="P541" style:family="paragraph" style:parent-style-name="Normal">
      <style:paragraph-properties fo:text-align="justify"/>
      <style:text-properties fo:font-style="italic" style:font-style-asian="italic" style:font-style-complex="italic" style:font-name-complex="Arial" fo:font-weight="bold" style:font-weight-asian="bold" style:font-weight-complex="bold"/>
    </style:style>
    <style:style style:name="P542" style:family="paragraph" style:parent-style-name="List_20_Paragraph">
      <style:paragraph-properties fo:text-align="justify"/>
    </style:style>
    <style:style style:name="T542_1" style:family="text">
      <style:text-properties style:font-name-complex="Arial" fo:language="en" fo:country="US"/>
    </style:style>
    <style:style style:name="T542_2" style:family="text">
      <style:text-properties style:font-name-complex="Arial" fo:language="en" fo:country="US"/>
    </style:style>
    <style:style style:name="T542_3" style:family="text">
      <style:text-properties style:font-name-complex="Arial" fo:language="en" fo:country="US"/>
    </style:style>
    <style:style style:name="T542_4" style:family="text">
      <style:text-properties style:font-name-complex="Arial" fo:language="en" fo:country="US"/>
    </style:style>
    <style:style style:name="T542_5" style:family="text">
      <style:text-properties style:font-name-complex="Arial" fo:language="en" fo:country="US"/>
    </style:style>
    <style:style style:name="T542_6" style:family="text">
      <style:text-properties style:font-name-complex="Arial" fo:language="en" fo:country="US"/>
    </style:style>
    <style:style style:name="T542_7" style:family="text">
      <style:text-properties style:font-name-complex="Arial" fo:language="en" fo:country="US"/>
    </style:style>
    <style:style style:name="T542_8" style:family="text">
      <style:text-properties style:font-name-complex="Arial" fo:language="en" fo:country="US"/>
    </style:style>
    <style:style style:name="T542_9" style:family="text">
      <style:text-properties style:font-name-complex="Arial" fo:language="en" fo:country="US"/>
    </style:style>
    <style:style style:name="T542_10" style:family="text">
      <style:text-properties style:font-name-complex="Arial" fo:language="en" fo:country="US"/>
    </style:style>
    <style:style style:name="T542_11" style:family="text">
      <style:text-properties style:font-name-complex="Arial" fo:language="en" fo:country="US"/>
    </style:style>
    <style:style style:name="T542_12" style:family="text">
      <style:text-properties style:font-name-complex="Arial" fo:language="en" fo:country="US"/>
    </style:style>
    <style:style style:name="T542_13" style:family="text">
      <style:text-properties style:font-name-complex="Arial" fo:language="en" fo:country="US"/>
    </style:style>
    <style:style style:name="T542_14" style:family="text">
      <style:text-properties style:font-name-complex="Arial" fo:language="en" fo:country="US"/>
    </style:style>
    <style:style style:name="T542_15" style:family="text">
      <style:text-properties style:font-name-complex="Arial" fo:language="en" fo:country="US"/>
    </style:style>
    <style:style style:name="T542_16" style:family="text">
      <style:text-properties style:font-name-complex="Arial" fo:language="en" fo:country="US"/>
    </style:style>
    <style:style style:name="T542_17" style:family="text">
      <style:text-properties style:font-name-complex="Arial" fo:language="en" fo:country="US"/>
    </style:style>
    <style:style style:name="T542_18" style:family="text">
      <style:text-properties style:font-name-complex="Arial" fo:language="en" fo:country="US"/>
    </style:style>
    <style:style style:name="T542_19" style:family="text">
      <style:text-properties style:font-name-complex="Arial" fo:language="en" fo:country="US"/>
    </style:style>
    <style:style style:name="T542_20" style:family="text">
      <style:text-properties style:font-name-complex="Arial" fo:language="en" fo:country="US"/>
    </style:style>
    <style:style style:name="T542_21" style:family="text">
      <style:text-properties style:font-name-complex="Arial" fo:language="en" fo:country="US"/>
    </style:style>
    <style:style style:name="T542_22" style:family="text">
      <style:text-properties style:font-name-complex="Arial" fo:language="en" fo:country="US"/>
    </style:style>
    <style:style style:name="T542_23" style:family="text">
      <style:text-properties style:font-name-complex="Arial" fo:language="en" fo:country="US"/>
    </style:style>
    <style:style style:name="T542_24" style:family="text">
      <style:text-properties style:font-name-complex="Arial" fo:language="en" fo:country="US"/>
    </style:style>
    <style:style style:name="T542_25" style:family="text">
      <style:text-properties style:font-name-complex="Arial" fo:language="en" fo:country="US"/>
    </style:style>
    <style:style style:name="T542_26" style:family="text">
      <style:text-properties style:font-name-complex="Arial" fo:language="en" fo:country="US"/>
    </style:style>
    <style:style style:name="T542_27" style:family="text">
      <style:text-properties style:font-name-complex="Arial" fo:language="en" fo:country="US"/>
    </style:style>
    <style:style style:name="T542_28" style:family="text">
      <style:text-properties style:font-name-complex="Arial" fo:language="en" fo:country="US"/>
    </style:style>
    <style:style style:name="T542_29" style:family="text">
      <style:text-properties style:font-name-complex="Arial" fo:language="en" fo:country="US"/>
    </style:style>
    <style:style style:name="T542_30" style:family="text">
      <style:text-properties style:font-name-complex="Arial" fo:language="en" fo:country="US"/>
    </style:style>
    <style:style style:name="T542_31" style:family="text">
      <style:text-properties style:font-name-complex="Arial" fo:language="en" fo:country="US"/>
    </style:style>
    <style:style style:name="T542_32" style:family="text">
      <style:text-properties style:font-name-complex="Arial" fo:language="en" fo:country="US"/>
    </style:style>
    <style:style style:name="T542_33" style:family="text">
      <style:text-properties style:font-name-complex="Arial" fo:language="en" fo:country="US"/>
    </style:style>
    <style:style style:name="T542_34" style:family="text">
      <style:text-properties style:font-name-complex="Arial" fo:language="en" fo:country="US"/>
    </style:style>
    <style:style style:name="T542_35" style:family="text">
      <style:text-properties style:font-name-complex="Arial" fo:language="en" fo:country="US"/>
    </style:style>
    <style:style style:name="T542_36" style:family="text">
      <style:text-properties style:font-name-complex="Arial" fo:language="en" fo:country="US"/>
    </style:style>
    <style:style style:name="T542_37" style:family="text" style:parent-style-name="List_20_Paragraph">
      <style:text-properties style:font-name-complex="Arial" fo:language="en" fo:country="US"/>
    </style:style>
    <style:style style:name="P543" style:family="paragraph" style:parent-style-name="Footnote_20_text"/>
    <style:style style:name="T543_1" style:family="text"/>
    <style:style style:name="T543_2" style:family="text"/>
    <style:style style:name="T543_3" style:family="text" style:parent-style-name="Internet_20_link"/>
    <style:style style:name="T543_4" style:family="text"/>
    <style:style style:name="T543_5" style:family="text">
      <style:text-properties style:font-name-complex="Arial" fo:language="en" fo:country="US"/>
    </style:style>
    <style:style style:name="T543_6" style:family="text">
      <style:text-properties style:font-name-complex="Arial" fo:language="en" fo:country="US"/>
    </style:style>
    <style:style style:name="T543_7" style:family="text">
      <style:text-properties style:font-name-complex="Arial" fo:language="en" fo:country="US"/>
    </style:style>
    <style:style style:name="T543_8" style:family="text">
      <style:text-properties style:font-name-complex="Arial" fo:language="en" fo:country="US"/>
    </style:style>
    <style:style style:name="T543_9" style:family="text">
      <style:text-properties style:font-name-complex="Arial" fo:language="en" fo:country="US"/>
    </style:style>
    <style:style style:name="T543_10" style:family="text">
      <style:text-properties style:font-name-complex="Arial" fo:language="en" fo:country="US"/>
    </style:style>
    <style:style style:name="T543_11" style:family="text">
      <style:text-properties style:font-name-complex="Arial" fo:language="en" fo:country="US"/>
    </style:style>
    <style:style style:name="T543_12" style:family="text">
      <style:text-properties style:font-name-complex="Arial" fo:language="en" fo:country="US"/>
    </style:style>
    <style:style style:name="P544" style:family="paragraph" style:parent-style-name="Normal">
      <style:paragraph-properties fo:text-align="justify"/>
      <style:text-properties style:font-name-complex="Arial"/>
    </style:style>
    <style:style style:name="P545" style:family="paragraph" style:parent-style-name="List_20_Paragraph">
      <style:paragraph-properties fo:text-align="justify"/>
      <style:text-properties style:font-name-complex="Arial"/>
    </style:style>
    <style:style style:name="T545_1" style:family="text">
      <style:text-properties style:font-name-complex="Arial" fo:language="en" fo:country="US" fo:font-weight="bold" style:font-weight-asian="bold"/>
    </style:style>
    <style:style style:name="T545_2" style:family="text">
      <style:text-properties style:font-name-complex="Arial" fo:language="en" fo:country="US" fo:font-weight="bold" style:font-weight-asian="bold"/>
    </style:style>
    <style:style style:name="T545_3" style:family="text">
      <style:text-properties style:font-name-complex="Arial" fo:language="en" fo:country="US"/>
    </style:style>
    <style:style style:name="T545_4" style:family="text">
      <style:text-properties style:font-name-complex="Arial" fo:language="en" fo:country="US"/>
    </style:style>
    <style:style style:name="T545_5" style:family="text">
      <style:text-properties style:font-name-complex="Arial" fo:language="en" fo:country="US"/>
    </style:style>
    <style:style style:name="T545_6" style:family="text">
      <style:text-properties style:font-name-complex="Arial" fo:language="en" fo:country="US" fo:font-weight="bold" style:font-weight-asian="bold"/>
    </style:style>
    <style:style style:name="T545_7" style:family="text">
      <style:text-properties style:font-name-complex="Arial" fo:language="en" fo:country="US"/>
    </style:style>
    <style:style style:name="T545_8" style:family="text">
      <style:text-properties style:font-name-complex="Arial" fo:language="en" fo:country="US"/>
    </style:style>
    <style:style style:name="T545_9" style:family="text">
      <style:text-properties style:font-name-complex="Arial" fo:language="en" fo:country="US"/>
    </style:style>
    <style:style style:name="T545_10" style:family="text">
      <style:text-properties style:font-name-complex="Arial" fo:language="en" fo:country="US"/>
    </style:style>
    <style:style style:name="T545_11" style:family="text">
      <style:text-properties style:font-name-complex="Arial" fo:language="en" fo:country="US"/>
    </style:style>
    <style:style style:name="T545_12" style:family="text">
      <style:text-properties style:font-name-complex="Arial" fo:language="en" fo:country="US"/>
    </style:style>
    <style:style style:name="T545_13" style:family="text">
      <style:text-properties style:font-name-complex="Arial" fo:language="en" fo:country="US"/>
    </style:style>
    <style:style style:name="T545_14" style:family="text">
      <style:text-properties style:font-name-complex="Arial" fo:language="en" fo:country="US"/>
    </style:style>
    <style:style style:name="T545_15" style:family="text">
      <style:text-properties style:font-name-complex="Arial" fo:language="en" fo:country="US"/>
    </style:style>
    <style:style style:name="T545_16" style:family="text">
      <style:text-properties style:font-name-complex="Arial" fo:language="en" fo:country="US"/>
    </style:style>
    <style:style style:name="T545_17" style:family="text">
      <style:text-properties style:font-name-complex="Arial" fo:language="en" fo:country="US"/>
    </style:style>
    <style:style style:name="T545_18" style:family="text">
      <style:text-properties style:font-name-complex="Arial" fo:language="en" fo:country="US"/>
    </style:style>
    <style:style style:name="T545_19" style:family="text">
      <style:text-properties style:font-name-complex="Arial" fo:language="en" fo:country="US"/>
    </style:style>
    <style:style style:name="T545_20" style:family="text">
      <style:text-properties style:font-name-complex="Arial" fo:language="en" fo:country="US"/>
    </style:style>
    <style:style style:name="T545_21" style:family="text">
      <style:text-properties style:font-name-complex="Arial" fo:language="en" fo:country="US"/>
    </style:style>
    <style:style style:name="T545_22" style:family="text">
      <style:text-properties style:font-name-complex="Arial" fo:language="en" fo:country="US"/>
    </style:style>
    <style:style style:name="T545_23" style:family="text">
      <style:text-properties style:font-name-complex="Arial" fo:language="en" fo:country="US"/>
    </style:style>
    <style:style style:name="T545_24" style:family="text">
      <style:text-properties style:font-name-complex="Arial" fo:language="en" fo:country="US"/>
    </style:style>
    <style:style style:name="T545_25" style:family="text">
      <style:text-properties style:font-name-complex="Arial" fo:language="en" fo:country="US"/>
    </style:style>
    <style:style style:name="T545_26" style:family="text">
      <style:text-properties style:font-name-complex="Arial" fo:language="en" fo:country="US"/>
    </style:style>
    <style:style style:name="T545_27" style:family="text">
      <style:text-properties style:font-name-complex="Arial" fo:language="en" fo:country="US"/>
    </style:style>
    <style:style style:name="T545_28" style:family="text">
      <style:text-properties style:font-name-complex="Arial" fo:language="en" fo:country="US"/>
    </style:style>
    <style:style style:name="T545_29" style:family="text">
      <style:text-properties style:font-name-complex="Arial" fo:language="en" fo:country="US"/>
    </style:style>
    <style:style style:name="T545_30" style:family="text">
      <style:text-properties style:font-name-complex="Arial" fo:language="en" fo:country="US"/>
    </style:style>
    <style:style style:name="T545_31" style:family="text">
      <style:text-properties style:font-name-complex="Arial" fo:language="en" fo:country="US"/>
    </style:style>
    <style:style style:name="T545_32" style:family="text">
      <style:text-properties style:font-name-complex="Arial" fo:language="en" fo:country="US"/>
    </style:style>
    <style:style style:name="T545_33" style:family="text">
      <style:text-properties style:font-name-complex="Arial" fo:language="en" fo:country="US"/>
    </style:style>
    <style:style style:name="T545_34" style:family="text">
      <style:text-properties style:font-name-complex="Arial" fo:language="en" fo:country="US"/>
    </style:style>
    <style:style style:name="T545_35" style:family="text">
      <style:text-properties style:font-name-complex="Arial" fo:language="en" fo:country="US"/>
    </style:style>
    <style:style style:name="T545_36" style:family="text">
      <style:text-properties style:font-name-complex="Arial" fo:language="en" fo:country="US"/>
    </style:style>
    <style:style style:name="P546" style:family="paragraph" style:parent-style-name="paragraph">
      <style:paragraph-properties fo:text-align="justify" fo:margin-top="0cm"/>
      <style:text-properties style:font-name="Arial" style:font-name-complex="Arial"/>
    </style:style>
    <style:style style:name="T546_1" style:family="text">
      <style:text-properties style:font-name="Arial" style:font-name-complex="Arial"/>
    </style:style>
    <style:style style:name="T546_2" style:family="text">
      <style:text-properties style:font-name="Arial" style:font-name-complex="Arial"/>
    </style:style>
    <style:style style:name="T546_3" style:family="text">
      <style:text-properties style:font-name="Arial" style:font-name-complex="Arial"/>
    </style:style>
    <style:style style:name="T546_4" style:family="text">
      <style:text-properties style:font-name="Arial" style:font-name-complex="Arial"/>
    </style:style>
    <style:style style:name="T546_5" style:family="text">
      <style:text-properties style:font-name="Arial" style:font-name-complex="Arial"/>
    </style:style>
    <style:style style:name="T546_6" style:family="text">
      <style:text-properties style:font-name="Arial" style:font-name-complex="Arial"/>
    </style:style>
    <style:style style:name="T546_7" style:family="text">
      <style:text-properties style:font-name="Arial" style:font-name-complex="Arial"/>
    </style:style>
    <style:style style:name="T546_8" style:family="text">
      <style:text-properties style:font-name="Arial" style:font-name-complex="Arial"/>
    </style:style>
    <style:style style:name="T546_9" style:family="text">
      <style:text-properties style:font-name="Arial" style:font-name-complex="Arial"/>
    </style:style>
    <style:style style:name="T546_10" style:family="text">
      <style:text-properties style:font-name="Arial" style:font-name-complex="Arial"/>
    </style:style>
    <style:style style:name="T546_11" style:family="text">
      <style:text-properties style:font-name="Arial" style:font-name-complex="Arial"/>
    </style:style>
    <style:style style:name="T546_12" style:family="text">
      <style:text-properties style:font-name="Arial" style:font-name-complex="Arial"/>
    </style:style>
    <style:style style:name="T546_13" style:family="text">
      <style:text-properties style:font-name="Arial" style:font-name-complex="Arial"/>
    </style:style>
    <style:style style:name="T546_14" style:family="text">
      <style:text-properties style:font-name="Arial" style:font-name-complex="Arial"/>
    </style:style>
    <style:style style:name="P547" style:family="paragraph" style:parent-style-name="List_20_Paragraph">
      <style:paragraph-properties fo:text-align="justify"/>
      <style:text-properties style:font-name-complex="Arial"/>
    </style:style>
    <style:style style:name="T547_1" style:family="text">
      <style:text-properties style:font-name-complex="Arial" fo:language="en" fo:country="US" fo:font-weight="bold" style:font-weight-asian="bold"/>
    </style:style>
    <style:style style:name="T547_2" style:family="text">
      <style:text-properties style:font-name-complex="Arial" fo:language="en" fo:country="US" fo:font-weight="bold" style:font-weight-asian="bold"/>
    </style:style>
    <style:style style:name="T547_3" style:family="text">
      <style:text-properties style:font-name-complex="Arial" fo:language="en" fo:country="US" fo:font-weight="bold" style:font-weight-asian="bold"/>
    </style:style>
    <style:style style:name="T547_4" style:family="text">
      <style:text-properties style:font-name-complex="Arial" fo:language="en" fo:country="US" fo:font-weight="bold" style:font-weight-asian="bold"/>
    </style:style>
    <style:style style:name="T547_5" style:family="text">
      <style:text-properties style:font-name-complex="Arial" fo:language="en" fo:country="US"/>
    </style:style>
    <style:style style:name="T547_6" style:family="text">
      <style:text-properties style:font-name-complex="Arial" fo:language="en" fo:country="US" fo:font-weight="bold" style:font-weight-asian="bold"/>
    </style:style>
    <style:style style:name="T547_7" style:family="text">
      <style:text-properties style:font-name-complex="Arial" fo:language="en" fo:country="US"/>
    </style:style>
    <style:style style:name="T547_8" style:family="text">
      <style:text-properties style:font-name-complex="Arial" fo:language="en" fo:country="US" fo:font-weight="bold" style:font-weight-asian="bold"/>
    </style:style>
    <style:style style:name="T547_9" style:family="text">
      <style:text-properties style:font-name-complex="Arial" fo:language="en" fo:country="US"/>
    </style:style>
    <style:style style:name="T547_10" style:family="text">
      <style:text-properties style:font-name-complex="Arial" fo:language="en" fo:country="US"/>
    </style:style>
    <style:style style:name="T547_11" style:family="text">
      <style:text-properties style:font-name-complex="Arial" fo:language="en" fo:country="US"/>
    </style:style>
    <style:style style:name="T547_12" style:family="text">
      <style:text-properties style:font-name-complex="Arial" fo:language="en" fo:country="US"/>
    </style:style>
    <style:style style:name="T547_13" style:family="text">
      <style:text-properties style:font-name-complex="Arial" fo:language="en" fo:country="US"/>
    </style:style>
    <style:style style:name="T547_14" style:family="text">
      <style:text-properties style:font-name-complex="Arial" fo:language="en" fo:country="US"/>
    </style:style>
    <style:style style:name="T547_15" style:family="text">
      <style:text-properties style:font-name-complex="Arial" fo:language="en" fo:country="US"/>
    </style:style>
    <style:style style:name="T547_16" style:family="text">
      <style:text-properties style:font-name-complex="Arial" fo:language="en" fo:country="US"/>
    </style:style>
    <style:style style:name="T547_17" style:family="text">
      <style:text-properties style:font-name-complex="Arial" fo:language="en" fo:country="US"/>
    </style:style>
    <style:style style:name="P548" style:family="paragraph" style:parent-style-name="Normal">
      <style:paragraph-properties fo:text-align="justify"/>
      <style:text-properties style:font-name-complex="Arial"/>
    </style:style>
    <style:style style:name="P549" style:family="paragraph" style:parent-style-name="List_20_Paragraph">
      <style:paragraph-properties fo:text-align="justify"/>
    </style:style>
    <style:style style:name="T549_1" style:family="text">
      <style:text-properties style:font-name-complex="Arial" fo:language="en" fo:country="US" fo:font-weight="bold" style:font-weight-asian="bold"/>
    </style:style>
    <style:style style:name="T549_2" style:family="text">
      <style:text-properties style:font-name-complex="Arial" fo:language="en" fo:country="US"/>
    </style:style>
    <style:style style:name="T549_3" style:family="text">
      <style:text-properties style:font-name-complex="Arial" fo:language="en" fo:country="US"/>
    </style:style>
    <style:style style:name="T549_4" style:family="text">
      <style:text-properties style:font-name-complex="Arial" fo:language="en" fo:country="US" fo:font-weight="bold" style:font-weight-asian="bold"/>
    </style:style>
    <style:style style:name="T549_5" style:family="text">
      <style:text-properties style:font-name-complex="Arial" fo:language="en" fo:country="US"/>
    </style:style>
    <style:style style:name="T549_6" style:family="text">
      <style:text-properties style:font-name-complex="Arial" fo:language="en" fo:country="US"/>
    </style:style>
    <style:style style:name="T549_7" style:family="text">
      <style:text-properties style:font-name-complex="Arial" fo:language="en" fo:country="US" fo:font-weight="bold" style:font-weight-asian="bold"/>
    </style:style>
    <style:style style:name="T549_8" style:family="text">
      <style:text-properties style:font-name-complex="Arial" fo:language="en" fo:country="US" style:font-weight-complex="bold"/>
    </style:style>
    <style:style style:name="T549_9" style:family="text">
      <style:text-properties style:font-name-complex="Arial" fo:language="en" fo:country="US" fo:font-weight="bold" style:font-weight-asian="bold"/>
    </style:style>
    <style:style style:name="P550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551" style:family="paragraph" style:parent-style-name="List_20_Paragraph">
      <style:paragraph-properties fo:text-align="justify"/>
    </style:style>
    <style:style style:name="T551_1" style:family="text">
      <style:text-properties style:font-name-complex="Arial" fo:font-weight="bold" style:font-weight-asian="bold" style:font-weight-complex="bold"/>
    </style:style>
    <style:style style:name="T551_2" style:family="text">
      <style:text-properties style:font-name-complex="Arial" fo:font-weight="bold" style:font-weight-asian="bold" style:font-weight-complex="bold"/>
    </style:style>
    <style:style style:name="T551_3" style:family="text">
      <style:text-properties style:font-name-complex="Arial" fo:font-weight="bold" style:font-weight-asian="bold" style:font-weight-complex="bold"/>
    </style:style>
    <style:style style:name="T551_4" style:family="text">
      <style:text-properties style:font-name-complex="Arial" fo:font-weight="bold" style:font-weight-asian="bold" style:font-weight-complex="bold"/>
    </style:style>
    <style:style style:name="T551_5" style:family="text">
      <style:text-properties style:font-name-complex="Arial"/>
    </style:style>
    <style:style style:name="T551_6" style:family="text">
      <style:text-properties style:font-name-complex="Arial"/>
    </style:style>
    <style:style style:name="T551_7" style:family="text">
      <style:text-properties style:font-name-complex="Arial"/>
    </style:style>
    <style:style style:name="T551_8" style:family="text">
      <style:text-properties style:font-name-complex="Arial"/>
    </style:style>
    <style:style style:name="P552" style:family="paragraph" style:parent-style-name="Normal">
      <style:paragraph-properties fo:text-align="justify"/>
      <style:text-properties style:font-name-complex="Arial" style:text-underline-style="solid" style:text-underline-color="font-color"/>
    </style:style>
    <style:style style:name="P553" style:family="paragraph" style:parent-style-name="Normal">
      <style:paragraph-properties fo:text-align="justify"/>
    </style:style>
    <style:style style:name="T553_1" style:family="text">
      <style:text-properties style:font-name-complex="Arial" style:text-underline-style="solid" style:text-underline-color="font-color"/>
    </style:style>
    <style:style style:name="T553_2" style:family="text">
      <style:text-properties style:font-name-complex="Arial" style:text-underline-style="solid" style:text-underline-color="font-color"/>
    </style:style>
    <style:style style:name="T553_3" style:family="text">
      <style:text-properties style:font-name-complex="Arial" style:text-underline-style="solid" style:text-underline-color="font-color"/>
    </style:style>
    <style:style style:name="T553_4" style:family="text">
      <style:text-properties style:font-name-complex="Arial" style:text-underline-style="solid" style:text-underline-color="font-color"/>
    </style:style>
    <style:style style:name="T553_5" style:family="text">
      <style:text-properties style:font-name-complex="Arial" style:text-underline-style="solid" style:text-underline-color="font-color"/>
    </style:style>
    <style:style style:name="T553_6" style:family="text">
      <style:text-properties style:font-name-complex="Arial" style:text-underline-style="solid" style:text-underline-color="font-color"/>
    </style:style>
    <style:style style:name="T553_7" style:family="text">
      <style:text-properties style:font-name-complex="Arial" style:text-underline-style="solid" style:text-underline-color="font-color"/>
    </style:style>
    <style:style style:name="T553_8" style:family="text">
      <style:text-properties style:font-name-complex="Arial" style:text-underline-style="solid" style:text-underline-color="font-color"/>
    </style:style>
    <style:style style:name="T553_9" style:family="text">
      <style:text-properties style:font-name-complex="Arial" style:text-underline-style="solid" style:text-underline-color="font-color"/>
    </style:style>
    <style:style style:name="T553_10" style:family="text">
      <style:text-properties style:font-name-complex="Arial" style:text-underline-style="solid" style:text-underline-color="font-color"/>
    </style:style>
    <style:style style:name="T553_11" style:family="text">
      <style:text-properties style:font-name-complex="Arial" style:text-underline-style="solid" style:text-underline-color="font-color"/>
    </style:style>
    <style:style style:name="T553_12" style:family="text">
      <style:text-properties style:font-name-complex="Arial" style:text-underline-style="solid" style:text-underline-color="font-color"/>
    </style:style>
    <style:style style:name="T553_13" style:family="text">
      <style:text-properties style:font-name-complex="Arial" style:text-underline-style="solid" style:text-underline-color="font-color"/>
    </style:style>
    <style:style style:name="T553_14" style:family="text">
      <style:text-properties style:font-name-complex="Arial" style:text-underline-style="solid" style:text-underline-color="font-color"/>
    </style:style>
    <style:style style:name="T553_15" style:family="text">
      <style:text-properties style:font-name-complex="Arial" style:text-underline-style="solid" style:text-underline-color="font-color"/>
    </style:style>
    <style:style style:name="T553_16" style:family="text">
      <style:text-properties style:font-name-complex="Arial" style:text-underline-style="solid" style:text-underline-color="font-color"/>
    </style:style>
    <style:style style:name="T553_17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553_18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P554" style:family="paragraph" style:parent-style-name="Normal">
      <style:paragraph-properties fo:text-align="justify"/>
      <style:text-properties style:font-name-complex="Arial"/>
    </style:style>
    <style:style style:name="P555" style:family="paragraph" style:parent-style-name="List_20_Paragraph">
      <style:paragraph-properties fo:text-align="justify"/>
    </style:style>
    <style:style style:name="T555_1" style:family="text">
      <style:text-properties style:font-name-complex="Arial"/>
    </style:style>
    <style:style style:name="T555_2" style:family="text">
      <style:text-properties style:font-name-complex="Arial"/>
    </style:style>
    <style:style style:name="T555_3" style:family="text">
      <style:text-properties style:font-name-complex="Arial"/>
    </style:style>
    <style:style style:name="T555_4" style:family="text">
      <style:text-properties style:font-name-complex="Arial"/>
    </style:style>
    <style:style style:name="T555_5" style:family="text">
      <style:text-properties style:font-name-complex="Arial" style:font-weight-complex="bold"/>
    </style:style>
    <style:style style:name="T555_6" style:family="text">
      <style:text-properties style:font-name-complex="Arial" style:font-weight-complex="bold"/>
    </style:style>
    <style:style style:name="T555_7" style:family="text">
      <style:text-properties style:font-name-complex="Arial" style:font-weight-complex="bold"/>
    </style:style>
    <style:style style:name="T555_8" style:family="text">
      <style:text-properties style:font-name-complex="Arial" style:font-weight-complex="bold"/>
    </style:style>
    <style:style style:name="T555_9" style:family="text">
      <style:text-properties style:font-name-complex="Arial" style:font-weight-complex="bold"/>
    </style:style>
    <style:style style:name="T555_10" style:family="text">
      <style:text-properties style:font-name-complex="Arial" style:font-weight-complex="bold"/>
    </style:style>
    <style:style style:name="P556" style:family="paragraph" style:parent-style-name="List_20_Paragraph">
      <style:paragraph-properties fo:text-align="justify"/>
      <style:text-properties style:font-name-complex="Arial" style:font-weight-complex="bold"/>
    </style:style>
    <style:style style:name="P557" style:family="paragraph" style:parent-style-name="List_20_Paragraph">
      <style:paragraph-properties fo:text-align="justify"/>
      <style:text-properties style:font-name-complex="Arial"/>
    </style:style>
    <style:style style:name="T557_1" style:family="text">
      <style:text-properties style:font-name-complex="Arial"/>
    </style:style>
    <style:style style:name="T557_2" style:family="text">
      <style:text-properties style:font-name-complex="Arial"/>
    </style:style>
    <style:style style:name="T557_3" style:family="text">
      <style:text-properties style:font-name-complex="Arial"/>
    </style:style>
    <style:style style:name="T557_4" style:family="text">
      <style:text-properties style:font-name-complex="Arial"/>
    </style:style>
    <style:style style:name="T557_5" style:family="text">
      <style:text-properties style:font-name-complex="Arial"/>
    </style:style>
    <style:style style:name="T557_6" style:family="text">
      <style:text-properties style:font-name-complex="Arial"/>
    </style:style>
    <style:style style:name="T557_7" style:family="text">
      <style:text-properties style:font-name-complex="Arial"/>
    </style:style>
    <style:style style:name="T557_8" style:family="text">
      <style:text-properties style:font-name-complex="Arial"/>
    </style:style>
    <style:style style:name="T557_9" style:family="text">
      <style:text-properties style:font-name-complex="Arial"/>
    </style:style>
    <style:style style:name="T557_10" style:family="text">
      <style:text-properties style:font-name-complex="Arial"/>
    </style:style>
    <style:style style:name="T557_11" style:family="text">
      <style:text-properties style:font-name-complex="Arial"/>
    </style:style>
    <style:style style:name="T557_12" style:family="text">
      <style:text-properties style:font-name-complex="Arial"/>
    </style:style>
    <style:style style:name="T557_13" style:family="text">
      <style:text-properties style:font-name-complex="Arial"/>
    </style:style>
    <style:style style:name="T557_14" style:family="text">
      <style:text-properties style:font-name-complex="Arial"/>
    </style:style>
    <style:style style:name="T557_15" style:family="text">
      <style:text-properties style:font-name-complex="Arial"/>
    </style:style>
    <style:style style:name="T557_16" style:family="text">
      <style:text-properties style:font-name-complex="Arial"/>
    </style:style>
    <style:style style:name="T557_17" style:family="text">
      <style:text-properties style:font-name-complex="Arial"/>
    </style:style>
    <style:style style:name="T557_18" style:family="text">
      <style:text-properties style:font-name-complex="Arial"/>
    </style:style>
    <style:style style:name="T557_19" style:family="text">
      <style:text-properties style:font-name-complex="Arial"/>
    </style:style>
    <style:style style:name="T557_20" style:family="text">
      <style:text-properties style:font-name-complex="Arial"/>
    </style:style>
    <style:style style:name="P558" style:family="paragraph" style:parent-style-name="List_20_Paragraph">
      <style:paragraph-properties fo:text-align="justify"/>
      <style:text-properties style:font-name-complex="Arial"/>
    </style:style>
    <style:style style:name="P559" style:family="paragraph" style:parent-style-name="List_20_Paragraph">
      <style:paragraph-properties fo:text-align="justify"/>
      <style:text-properties style:font-name-complex="Arial"/>
    </style:style>
    <style:style style:name="T559_1" style:family="text">
      <style:text-properties style:font-name-complex="Arial" fo:language="en" fo:country="US"/>
    </style:style>
    <style:style style:name="T559_2" style:family="text">
      <style:text-properties style:font-name-complex="Arial" fo:language="en" fo:country="US"/>
    </style:style>
    <style:style style:name="T559_3" style:family="text">
      <style:text-properties style:font-name-complex="Arial" fo:language="en" fo:country="US"/>
    </style:style>
    <style:style style:name="T559_4" style:family="text">
      <style:text-properties style:font-name-complex="Arial" fo:language="en" fo:country="US"/>
    </style:style>
    <style:style style:name="T559_5" style:family="text">
      <style:text-properties style:font-name-complex="Arial" fo:language="en" fo:country="US"/>
    </style:style>
    <style:style style:name="T559_6" style:family="text">
      <style:text-properties style:font-name-complex="Arial" fo:language="en" fo:country="US"/>
    </style:style>
    <style:style style:name="T559_7" style:family="text">
      <style:text-properties style:font-name-complex="Arial" fo:language="en" fo:country="US"/>
    </style:style>
    <style:style style:name="P560" style:family="paragraph" style:parent-style-name="List_20_Paragraph">
      <style:paragraph-properties fo:text-align="justify"/>
      <style:text-properties style:font-name-complex="Arial" fo:language="en" fo:country="US"/>
    </style:style>
    <style:style style:name="P561" style:family="paragraph" style:parent-style-name="List_20_Paragraph">
      <style:paragraph-properties fo:text-align="justify"/>
      <style:text-properties style:font-name-complex="Arial"/>
    </style:style>
    <style:style style:name="T561_1" style:family="text">
      <style:text-properties style:font-name-complex="Arial" fo:language="en" fo:country="US"/>
    </style:style>
    <style:style style:name="T561_2" style:family="text">
      <style:text-properties style:font-name-complex="Arial" fo:language="en" fo:country="US"/>
    </style:style>
    <style:style style:name="T561_3" style:family="text">
      <style:text-properties style:font-name-complex="Arial" fo:language="en" fo:country="US"/>
    </style:style>
    <style:style style:name="T561_4" style:family="text">
      <style:text-properties style:font-name-complex="Arial" fo:language="en" fo:country="US"/>
    </style:style>
    <style:style style:name="T561_5" style:family="text">
      <style:text-properties style:font-name-complex="Arial" fo:language="en" fo:country="US"/>
    </style:style>
    <style:style style:name="T561_6" style:family="text">
      <style:text-properties style:font-name-complex="Arial" fo:language="en" fo:country="US"/>
    </style:style>
    <style:style style:name="T561_7" style:family="text">
      <style:text-properties style:font-name-complex="Arial" fo:language="en" fo:country="US"/>
    </style:style>
    <style:style style:name="T561_8" style:family="text">
      <style:text-properties style:font-name-complex="Arial" fo:language="en" fo:country="US"/>
    </style:style>
    <style:style style:name="T561_9" style:family="text">
      <style:text-properties style:font-name-complex="Arial" fo:language="en" fo:country="US"/>
    </style:style>
    <style:style style:name="P562" style:family="paragraph" style:parent-style-name="Normal">
      <style:paragraph-properties fo:text-align="justify"/>
      <style:text-properties style:font-name-complex="Arial"/>
    </style:style>
    <style:style style:name="P563" style:family="paragraph" style:parent-style-name="List_20_Paragraph">
      <style:paragraph-properties fo:text-align="justify"/>
    </style:style>
    <style:style style:name="T563_1" style:family="text">
      <style:text-properties style:font-name-complex="Arial" fo:language="en" fo:country="US"/>
    </style:style>
    <style:style style:name="T563_2" style:family="text">
      <style:text-properties style:font-name-complex="Arial" fo:language="en" fo:country="US"/>
    </style:style>
    <style:style style:name="T563_3" style:family="text">
      <style:text-properties style:font-name-complex="Arial" fo:language="en" fo:country="US"/>
    </style:style>
    <style:style style:name="T563_4" style:family="text">
      <style:text-properties style:font-name-complex="Arial" fo:language="en" fo:country="US"/>
    </style:style>
    <style:style style:name="T563_5" style:family="text">
      <style:text-properties style:font-name-complex="Arial" fo:language="en" fo:country="US"/>
    </style:style>
    <style:style style:name="T563_6" style:family="text" style:parent-style-name="List_20_Paragraph">
      <style:text-properties style:font-name-complex="Arial" fo:language="en" fo:country="US"/>
    </style:style>
    <style:style style:name="P564" style:family="paragraph" style:parent-style-name="Footnote_20_text"/>
    <style:style style:name="T564_1" style:family="text"/>
    <style:style style:name="T564_2" style:family="text"/>
    <style:style style:name="T564_3" style:family="text" style:parent-style-name="Internet_20_link"/>
    <style:style style:name="T564_4" style:family="text"/>
    <style:style style:name="T564_5" style:family="text">
      <style:text-properties style:font-name-complex="Arial" fo:language="en" fo:country="US"/>
    </style:style>
    <style:style style:name="P565" style:family="paragraph" style:parent-style-name="Normal">
      <style:paragraph-properties fo:text-align="justify"/>
      <style:text-properties style:font-name-complex="Arial"/>
    </style:style>
    <style:style style:name="P566" style:family="paragraph" style:parent-style-name="List_20_Paragraph">
      <style:paragraph-properties fo:text-align="justify"/>
      <style:text-properties style:font-name-complex="Arial"/>
    </style:style>
    <style:style style:name="T566_1" style:family="text">
      <style:text-properties style:font-name-complex="Arial" fo:language="en" fo:country="US"/>
    </style:style>
    <style:style style:name="T566_2" style:family="text">
      <style:text-properties style:font-name-complex="Arial" fo:language="en" fo:country="US"/>
    </style:style>
    <style:style style:name="P567" style:family="paragraph" style:parent-style-name="List_20_Paragraph">
      <style:paragraph-properties fo:text-align="justify"/>
      <style:text-properties style:font-name-complex="Arial"/>
    </style:style>
    <style:style style:name="P568" style:family="paragraph" style:parent-style-name="List_20_Paragraph">
      <style:paragraph-properties fo:text-align="justify"/>
      <style:text-properties style:font-name-complex="Arial"/>
    </style:style>
    <style:style style:name="T568_1" style:family="text">
      <style:text-properties style:font-name-complex="Arial"/>
    </style:style>
    <style:style style:name="T568_2" style:family="text">
      <style:text-properties style:font-name-complex="Arial"/>
    </style:style>
    <style:style style:name="T568_3" style:family="text">
      <style:text-properties style:font-name-complex="Arial"/>
    </style:style>
    <style:style style:name="T568_4" style:family="text">
      <style:text-properties style:font-name-complex="Arial"/>
    </style:style>
    <style:style style:name="T568_5" style:family="text">
      <style:text-properties style:font-name-complex="Arial"/>
    </style:style>
    <style:style style:name="T568_6" style:family="text">
      <style:text-properties style:font-name-complex="Arial"/>
    </style:style>
    <style:style style:name="T568_7" style:family="text">
      <style:text-properties style:font-name-complex="Arial"/>
    </style:style>
    <style:style style:name="T568_8" style:family="text">
      <style:text-properties style:font-name-complex="Arial"/>
    </style:style>
    <style:style style:name="P569" style:family="paragraph" style:parent-style-name="List_20_Paragraph">
      <style:paragraph-properties fo:text-align="justify"/>
      <style:text-properties style:font-name-complex="Arial"/>
    </style:style>
    <style:style style:name="P570" style:family="paragraph" style:parent-style-name="List_20_Paragraph">
      <style:paragraph-properties fo:text-align="justify"/>
    </style:style>
    <style:style style:name="T570_1" style:family="text">
      <style:text-properties style:font-name-complex="Arial"/>
    </style:style>
    <style:style style:name="T570_2" style:family="text">
      <style:text-properties style:font-name-complex="Arial"/>
    </style:style>
    <style:style style:name="T570_3" style:family="text">
      <style:text-properties style:font-name-complex="Arial"/>
    </style:style>
    <style:style style:name="T570_4" style:family="text">
      <style:text-properties style:font-name-complex="Arial"/>
    </style:style>
    <style:style style:name="T570_5" style:family="text">
      <style:text-properties style:font-name-complex="Arial"/>
    </style:style>
    <style:style style:name="T570_6" style:family="text">
      <style:text-properties style:font-name-complex="Arial"/>
    </style:style>
    <style:style style:name="T570_7" style:family="text">
      <style:text-properties style:font-name-complex="Arial"/>
    </style:style>
    <style:style style:name="T570_8" style:family="text">
      <style:text-properties style:font-name-complex="Arial"/>
    </style:style>
    <style:style style:name="T570_9" style:family="text">
      <style:text-properties style:font-name-complex="Arial"/>
    </style:style>
    <style:style style:name="T570_10" style:family="text">
      <style:text-properties style:font-name-complex="Arial"/>
    </style:style>
    <style:style style:name="T570_11" style:family="text">
      <style:text-properties style:font-name-complex="Arial"/>
    </style:style>
    <style:style style:name="P571" style:family="paragraph" style:parent-style-name="Normal">
      <style:paragraph-properties fo:text-align="justify"/>
      <style:text-properties style:font-name-complex="Arial" style:font-weight-complex="bold"/>
    </style:style>
    <style:style style:name="P572" style:family="paragraph" style:parent-style-name="List_20_Paragraph">
      <style:paragraph-properties fo:text-align="justify"/>
    </style:style>
    <style:style style:name="T572_1" style:family="text">
      <style:text-properties style:font-name-complex="Arial" fo:language="en" fo:country="US" fo:font-weight="bold" style:font-weight-asian="bold"/>
    </style:style>
    <style:style style:name="T572_2" style:family="text">
      <style:text-properties style:font-name-complex="Arial" fo:language="en" fo:country="US" fo:font-weight="bold" style:font-weight-asian="bold"/>
    </style:style>
    <style:style style:name="T572_3" style:family="text">
      <style:text-properties style:font-name-complex="Arial"/>
    </style:style>
    <style:style style:name="T572_4" style:family="text">
      <style:text-properties style:font-name-complex="Arial"/>
    </style:style>
    <style:style style:name="T572_5" style:family="text">
      <style:text-properties style:font-name-complex="Arial"/>
    </style:style>
    <style:style style:name="T572_6" style:family="text">
      <style:text-properties style:font-name-complex="Arial"/>
    </style:style>
    <style:style style:name="T572_7" style:family="text">
      <style:text-properties style:font-name-complex="Arial" fo:font-weight="bold" style:font-weight-asian="bold" style:font-weight-complex="bold"/>
    </style:style>
    <style:style style:name="T572_8" style:family="text">
      <style:text-properties style:font-name-complex="Arial" fo:language="en" fo:country="US"/>
    </style:style>
    <style:style style:name="T572_9" style:family="text">
      <style:text-properties style:font-name-complex="Arial" fo:language="en" fo:country="US"/>
    </style:style>
    <style:style style:name="T572_10" style:family="text">
      <style:text-properties style:font-name-complex="Arial" fo:language="en" fo:country="US"/>
    </style:style>
    <style:style style:name="T572_11" style:family="text" style:parent-style-name="List_20_Paragraph">
      <style:text-properties style:font-name-complex="Arial" fo:language="en" fo:country="US"/>
    </style:style>
    <style:style style:name="P573" style:family="paragraph" style:parent-style-name="Footnote_20_text"/>
    <style:style style:name="T573_1" style:family="text"/>
    <style:style style:name="T573_2" style:family="text"/>
    <style:style style:name="T573_3" style:family="text" style:parent-style-name="Internet_20_link"/>
    <style:style style:name="T573_4" style:family="text"/>
    <style:style style:name="T573_5" style:family="text">
      <style:text-properties style:font-name-complex="Arial" fo:language="en" fo:country="US"/>
    </style:style>
    <style:style style:name="T573_6" style:family="text">
      <style:text-properties style:font-name-complex="Arial" fo:language="en" fo:country="US"/>
    </style:style>
    <style:style style:name="T573_7" style:family="text">
      <style:text-properties style:font-name-complex="Arial" fo:language="en" fo:country="US"/>
    </style:style>
    <style:style style:name="P574" style:family="paragraph" style:parent-style-name="Normal">
      <style:paragraph-properties fo:text-align="justify"/>
      <style:text-properties style:font-name-complex="Arial" fo:language="en" fo:country="US"/>
    </style:style>
    <style:style style:name="P575" style:family="paragraph" style:parent-style-name="List_20_Paragraph">
      <style:paragraph-properties fo:text-align="justify"/>
    </style:style>
    <style:style style:name="T575_1" style:family="text">
      <style:text-properties style:font-name-complex="Arial" fo:language="en" fo:country="US"/>
    </style:style>
    <style:style style:name="T575_2" style:family="text">
      <style:text-properties style:font-name-complex="Arial" fo:language="en" fo:country="US"/>
    </style:style>
    <style:style style:name="T575_3" style:family="text">
      <style:text-properties style:font-name-complex="Arial" fo:language="en" fo:country="US"/>
    </style:style>
    <style:style style:name="T575_4" style:family="text">
      <style:text-properties style:font-name-complex="Arial" fo:language="en" fo:country="US"/>
    </style:style>
    <style:style style:name="T575_5" style:family="text">
      <style:text-properties style:font-name-complex="Arial" fo:language="en" fo:country="US"/>
    </style:style>
    <style:style style:name="T575_6" style:family="text" style:parent-style-name="List_20_Paragraph">
      <style:text-properties style:font-name-complex="Arial" fo:language="en" fo:country="US"/>
    </style:style>
    <style:style style:name="P576" style:family="paragraph" style:parent-style-name="Footnote_20_text"/>
    <style:style style:name="T576_1" style:family="text"/>
    <style:style style:name="T576_2" style:family="text"/>
    <style:style style:name="T576_3" style:family="text" style:parent-style-name="Internet_20_link"/>
    <style:style style:name="T576_4" style:family="text"/>
    <style:style style:name="T576_5" style:family="text">
      <style:text-properties style:font-name-complex="Arial" fo:language="en" fo:country="US"/>
    </style:style>
    <style:style style:name="P577" style:family="paragraph" style:parent-style-name="Normal">
      <style:paragraph-properties fo:text-align="justify"/>
      <style:text-properties style:font-name-complex="Arial"/>
    </style:style>
    <style:style style:name="P578" style:family="paragraph" style:parent-style-name="List_20_Paragraph">
      <style:paragraph-properties fo:text-align="justify" fo:line-height="110%"/>
      <style:text-properties style:font-name-complex="Arial"/>
    </style:style>
    <style:style style:name="T578_1" style:family="text">
      <style:text-properties style:font-name-complex="Arial"/>
    </style:style>
    <style:style style:name="P579" style:family="paragraph" style:parent-style-name="List_20_Paragraph">
      <style:paragraph-properties fo:text-align="justify" fo:line-height="110%"/>
      <style:text-properties style:font-name-complex="Arial"/>
    </style:style>
    <style:style style:name="T579_1" style:family="text">
      <style:text-properties style:font-name-complex="Arial" fo:language="en" fo:country="US"/>
    </style:style>
    <style:style style:name="P580" style:family="paragraph" style:parent-style-name="List_20_Paragraph">
      <style:paragraph-properties fo:text-align="justify" fo:line-height="110%"/>
      <style:text-properties style:font-name-complex="Arial"/>
    </style:style>
    <style:style style:name="T580_1" style:family="text">
      <style:text-properties style:font-name-complex="Arial"/>
    </style:style>
    <style:style style:name="P581" style:family="paragraph" style:parent-style-name="List_20_Paragraph">
      <style:paragraph-properties fo:text-align="justify" fo:line-height="110%"/>
      <style:text-properties style:font-name-complex="Arial"/>
    </style:style>
    <style:style style:name="T581_1" style:family="text">
      <style:text-properties style:font-name-complex="Arial"/>
    </style:style>
    <style:style style:name="P582" style:family="paragraph" style:parent-style-name="List_20_Paragraph">
      <style:paragraph-properties fo:text-align="justify" fo:line-height="110%"/>
      <style:text-properties style:font-name-complex="Arial"/>
    </style:style>
    <style:style style:name="T582_1" style:family="text">
      <style:text-properties style:font-name-complex="Arial"/>
    </style:style>
    <style:style style:name="P583" style:family="paragraph" style:parent-style-name="List_20_Paragraph">
      <style:paragraph-properties fo:text-align="justify" fo:line-height="110%"/>
      <style:text-properties style:font-name-complex="Arial"/>
    </style:style>
    <style:style style:name="T583_1" style:family="text">
      <style:text-properties style:font-name-complex="Arial"/>
    </style:style>
    <style:style style:name="P584" style:family="paragraph" style:parent-style-name="List_20_Paragraph">
      <style:paragraph-properties fo:text-align="justify" fo:line-height="110%"/>
      <style:text-properties style:font-name-complex="Arial"/>
    </style:style>
    <style:style style:name="T584_1" style:family="text">
      <style:text-properties style:font-name-complex="Arial"/>
    </style:style>
    <style:style style:name="P585" style:family="paragraph" style:parent-style-name="List_20_Paragraph">
      <style:paragraph-properties fo:text-align="justify" fo:line-height="110%"/>
      <style:text-properties style:font-name-complex="Arial"/>
    </style:style>
    <style:style style:name="T585_1" style:family="text">
      <style:text-properties style:font-name-complex="Arial"/>
    </style:style>
    <style:style style:name="P586" style:family="paragraph" style:parent-style-name="List_20_Paragraph">
      <style:paragraph-properties fo:text-align="justify" fo:line-height="110%"/>
      <style:text-properties style:font-name-complex="Arial"/>
    </style:style>
    <style:style style:name="T586_1" style:family="text">
      <style:text-properties style:font-name-complex="Arial"/>
    </style:style>
    <style:style style:name="T586_2" style:family="text">
      <style:text-properties style:font-name-complex="Arial" fo:language="en" fo:country="US"/>
    </style:style>
    <style:style style:name="P587" style:family="paragraph" style:parent-style-name="List_20_Paragraph">
      <style:paragraph-properties fo:text-align="justify" fo:line-height="110%"/>
      <style:text-properties style:font-name-complex="Arial"/>
    </style:style>
    <style:style style:name="P588" style:family="paragraph" style:parent-style-name="List_20_Paragraph">
      <style:paragraph-properties fo:text-align="justify"/>
    </style:style>
    <style:style style:name="T588_1" style:family="text">
      <style:text-properties style:font-name-complex="Arial" fo:language-asian="en" fo:country-asian="GB"/>
    </style:style>
    <style:style style:name="T588_2" style:family="text"/>
    <style:style style:name="T588_3" style:family="text">
      <style:text-properties fo:color="#0000ff" style:font-name-complex="Arial" style:text-underline-style="solid" style:text-underline-color="font-color"/>
    </style:style>
    <style:style style:name="T588_4" style:family="text">
      <style:text-properties style:font-name-complex="Arial"/>
    </style:style>
    <style:style style:name="T588_5" style:family="text">
      <style:text-properties style:font-name-complex="Arial" fo:language-asian="en" fo:country-asian="GB"/>
    </style:style>
    <style:style style:name="T588_6" style:family="text">
      <style:text-properties style:font-name-complex="Arial" fo:language-asian="en" fo:country-asian="GB"/>
    </style:style>
    <style:style style:name="T588_7" style:family="text">
      <style:text-properties style:font-name-complex="Arial" fo:language-asian="en" fo:country-asian="GB"/>
    </style:style>
    <style:style style:name="P589" style:family="paragraph" style:parent-style-name="Normal">
      <style:paragraph-properties fo:text-align="justify"/>
      <style:text-properties style:font-name-complex="Arial"/>
    </style:style>
    <style:style style:name="P590" style:family="paragraph" style:parent-style-name="List_20_Paragraph">
      <style:paragraph-properties fo:text-align="justify"/>
    </style:style>
    <style:style style:name="T590_1" style:family="text">
      <style:text-properties style:font-name-complex="Arial"/>
    </style:style>
    <style:style style:name="T590_2" style:family="text">
      <style:text-properties style:font-name-complex="Arial"/>
    </style:style>
    <style:style style:name="T590_3" style:family="text">
      <style:text-properties style:font-name-complex="Arial"/>
    </style:style>
    <style:style style:name="T590_4" style:family="text">
      <style:text-properties style:font-name-complex="Arial"/>
    </style:style>
    <style:style style:name="T590_5" style:family="text">
      <style:text-properties style:font-name-complex="Arial"/>
    </style:style>
    <style:style style:name="T590_6" style:family="text">
      <style:text-properties style:font-name-complex="Arial" fo:language-asian="en" fo:country-asian="GB"/>
    </style:style>
    <style:style style:name="T590_7" style:family="text">
      <style:text-properties style:font-name-complex="Arial" fo:language-asian="en" fo:country-asian="GB"/>
    </style:style>
    <style:style style:name="T590_8" style:family="text">
      <style:text-properties style:font-name-complex="Arial" fo:language-asian="en" fo:country-asian="GB"/>
    </style:style>
    <style:style style:name="P591" style:family="paragraph" style:parent-style-name="Normal">
      <style:paragraph-properties fo:text-align="justify"/>
      <style:text-properties style:font-name-complex="Arial" fo:language-asian="en" fo:country-asian="GB"/>
    </style:style>
    <style:style style:name="P592" style:family="paragraph" style:parent-style-name="List_20_Paragraph">
      <style:paragraph-properties fo:text-align="justify"/>
    </style:style>
    <style:style style:name="T592_1" style:family="text">
      <style:text-properties style:font-name-complex="Arial"/>
    </style:style>
    <style:style style:name="T592_2" style:family="text">
      <style:text-properties style:font-name-complex="Arial"/>
    </style:style>
    <style:style style:name="T592_3" style:family="text">
      <style:text-properties style:font-name-complex="Arial"/>
    </style:style>
    <style:style style:name="T592_4" style:family="text">
      <style:text-properties style:font-name-complex="Arial"/>
    </style:style>
    <style:style style:name="T592_5" style:family="text">
      <style:text-properties style:font-name-complex="Arial"/>
    </style:style>
    <style:style style:name="T592_6" style:family="text">
      <style:text-properties style:font-name-complex="Arial"/>
    </style:style>
    <style:style style:name="T592_7" style:family="text">
      <style:text-properties style:font-name-complex="Arial"/>
    </style:style>
    <style:style style:name="T592_8" style:family="text">
      <style:text-properties style:font-name-complex="Arial"/>
    </style:style>
    <style:style style:name="T592_9" style:family="text">
      <style:text-properties style:font-name-complex="Arial"/>
    </style:style>
    <style:style style:name="T592_10" style:family="text">
      <style:text-properties style:font-name-complex="Arial"/>
    </style:style>
    <style:style style:name="T592_11" style:family="text">
      <style:text-properties style:font-name-complex="Arial"/>
    </style:style>
    <style:style style:name="T592_12" style:family="text">
      <style:text-properties style:font-name-complex="Arial"/>
    </style:style>
    <style:style style:name="T592_13" style:family="text">
      <style:text-properties style:font-name-complex="Arial"/>
    </style:style>
    <style:style style:name="T592_14" style:family="text">
      <style:text-properties style:font-name-complex="Arial"/>
    </style:style>
    <style:style style:name="T592_15" style:family="text">
      <style:text-properties style:font-name-complex="Arial"/>
    </style:style>
    <style:style style:name="P593" style:family="paragraph" style:parent-style-name="Normal">
      <style:paragraph-properties fo:text-align="justify"/>
      <style:text-properties style:font-name-complex="Arial" fo:language-asian="en" fo:country-asian="GB"/>
    </style:style>
    <style:style style:name="P594" style:family="paragraph" style:parent-style-name="List_20_Paragraph">
      <style:paragraph-properties fo:text-align="justify"/>
      <style:text-properties style:font-name-complex="Arial" fo:language-asian="en" fo:country-asian="GB"/>
    </style:style>
    <style:style style:name="P595" style:family="paragraph" style:parent-style-name="List_20_Paragraph">
      <style:paragraph-properties fo:text-align="justify"/>
      <style:text-properties style:font-name-complex="Arial" fo:language-asian="en" fo:country-asian="GB"/>
    </style:style>
    <style:style style:name="T595_1" style:family="text">
      <style:text-properties style:font-name-complex="Arial" fo:language-asian="en" fo:country-asian="GB"/>
    </style:style>
    <style:style style:name="P596" style:family="paragraph" style:parent-style-name="Normal">
      <style:paragraph-properties fo:text-align="justify"/>
      <style:text-properties style:font-name-complex="Arial" fo:font-weight="bold" style:font-weight-asian="bold"/>
    </style:style>
    <style:style style:name="P597" style:family="paragraph" style:parent-style-name="List_20_Paragraph">
      <style:paragraph-properties fo:text-align="justify"/>
    </style:style>
    <style:style style:name="T597_1" style:family="text">
      <style:text-properties style:font-name-complex="Arial" fo:language="en" fo:country="US" fo:font-weight="bold" style:font-weight-asian="bold"/>
    </style:style>
    <style:style style:name="T597_2" style:family="text">
      <style:text-properties style:font-name-complex="Arial" fo:language="en" fo:country="US" fo:font-weight="bold" style:font-weight-asian="bold"/>
    </style:style>
    <style:style style:name="T597_3" style:family="text">
      <style:text-properties style:font-name-complex="Arial" fo:language="en" fo:country="US"/>
    </style:style>
    <style:style style:name="T597_4" style:family="text">
      <style:text-properties style:font-name-complex="Arial" fo:language="en" fo:country="US"/>
    </style:style>
    <style:style style:name="T597_5" style:family="text">
      <style:text-properties style:font-name-complex="Arial" fo:language="en" fo:country="US"/>
    </style:style>
    <style:style style:name="T597_6" style:family="text">
      <style:text-properties style:font-name-complex="Arial" fo:language="en" fo:country="US"/>
    </style:style>
    <style:style style:name="T597_7" style:family="text">
      <style:text-properties style:font-name-complex="Arial" fo:language="en" fo:country="US"/>
    </style:style>
    <style:style style:name="T597_8" style:family="text">
      <style:text-properties style:font-name-complex="Arial" fo:language="en" fo:country="US"/>
    </style:style>
    <style:style style:name="T597_9" style:family="text">
      <style:text-properties style:font-name-complex="Arial" fo:language="en" fo:country="US"/>
    </style:style>
    <style:style style:name="T597_10" style:family="text">
      <style:text-properties style:font-name-complex="Arial" fo:language="en" fo:country="US"/>
    </style:style>
    <style:style style:name="T597_11" style:family="text">
      <style:text-properties style:font-name-complex="Arial" fo:language="en" fo:country="US"/>
    </style:style>
    <style:style style:name="T597_12" style:family="text"/>
    <style:style style:name="T597_13" style:family="text" style:parent-style-name="Internet_20_link">
      <style:text-properties style:font-name-complex="Arial" fo:language="en" fo:country="US"/>
    </style:style>
    <style:style style:name="T597_14" style:family="text">
      <style:text-properties style:font-name-complex="Arial" fo:language="en" fo:country="US"/>
    </style:style>
    <style:style style:name="P598" style:family="paragraph" style:parent-style-name="Normal">
      <style:paragraph-properties fo:text-align="justify"/>
      <style:text-properties style:font-name-complex="Arial" fo:font-weight="bold" style:font-weight-asian="bold"/>
    </style:style>
    <style:style style:name="P599" style:family="paragraph" style:parent-style-name="List_20_Paragraph">
      <style:paragraph-properties fo:text-align="justify"/>
    </style:style>
    <style:style style:name="T599_1" style:family="text">
      <style:text-properties style:font-name-complex="Arial" fo:language="en" fo:country="US" fo:font-weight="bold" style:font-weight-asian="bold"/>
    </style:style>
    <style:style style:name="T599_2" style:family="text">
      <style:text-properties style:font-name-complex="Arial" fo:language="en" fo:country="US" fo:font-weight="bold" style:font-weight-asian="bold"/>
    </style:style>
    <style:style style:name="T599_3" style:family="text">
      <style:text-properties style:font-name-complex="Arial" fo:language="en" fo:country="US"/>
    </style:style>
    <style:style style:name="T599_4" style:family="text">
      <style:text-properties style:font-name-complex="Arial" fo:language="en" fo:country="US"/>
    </style:style>
    <style:style style:name="T599_5" style:family="text">
      <style:text-properties style:font-name-complex="Arial" fo:language="en" fo:country="US"/>
    </style:style>
    <style:style style:name="T599_6" style:family="text">
      <style:text-properties style:font-name-complex="Arial" fo:language="en" fo:country="US"/>
    </style:style>
    <style:style style:name="T599_7" style:family="text">
      <style:text-properties style:font-name-complex="Arial" fo:language="en" fo:country="US"/>
    </style:style>
    <style:style style:name="T599_8" style:family="text">
      <style:text-properties style:font-name-complex="Arial" fo:language="en" fo:country="US"/>
    </style:style>
    <style:style style:name="T599_9" style:family="text"/>
    <style:style style:name="T599_10" style:family="text" style:parent-style-name="Internet_20_link">
      <style:text-properties style:font-name-complex="Arial" fo:language="en" fo:country="US"/>
    </style:style>
    <style:style style:name="T599_11" style:family="text">
      <style:text-properties style:font-name-complex="Arial" fo:language="en" fo:country="US"/>
    </style:style>
    <style:style style:name="T599_12" style:family="text">
      <style:text-properties style:font-name-complex="Arial" fo:language="en" fo:country="US"/>
    </style:style>
    <style:style style:name="T599_13" style:family="text">
      <style:text-properties style:font-name-complex="Arial" fo:language="en" fo:country="US"/>
    </style:style>
    <style:style style:name="T599_14" style:family="text"/>
    <style:style style:name="T599_15" style:family="text" style:parent-style-name="Internet_20_link">
      <style:text-properties style:font-name-complex="Arial" fo:language="en" fo:country="US"/>
    </style:style>
    <style:style style:name="T599_16" style:family="text"/>
    <style:style style:name="T599_17" style:family="text" style:parent-style-name="Internet_20_link">
      <style:text-properties style:font-name-complex="Arial" fo:language="en" fo:country="US"/>
    </style:style>
    <style:style style:name="T599_18" style:family="text">
      <style:text-properties style:font-name-complex="Arial" fo:language="en" fo:country="US"/>
    </style:style>
    <style:style style:name="T599_19" style:family="text">
      <style:text-properties style:font-name-complex="Arial" fo:language="en" fo:country="US"/>
    </style:style>
    <style:style style:name="T599_20" style:family="text">
      <style:text-properties style:font-name-complex="Arial" fo:language="en" fo:country="US"/>
    </style:style>
    <style:style style:name="T599_21" style:family="text">
      <style:text-properties style:font-name-complex="Arial" fo:language="en" fo:country="US"/>
    </style:style>
    <style:style style:name="T599_22" style:family="text">
      <style:text-properties style:font-name-complex="Arial" fo:language="en" fo:country="US"/>
    </style:style>
    <style:style style:name="T599_23" style:family="text"/>
    <style:style style:name="T599_24" style:family="text" style:parent-style-name="Internet_20_link">
      <style:text-properties style:font-name-complex="Arial" fo:language="en" fo:country="US"/>
    </style:style>
    <style:style style:name="T599_25" style:family="text"/>
    <style:style style:name="T599_26" style:family="text" style:parent-style-name="Internet_20_link">
      <style:text-properties style:font-name-complex="Arial" fo:language="en" fo:country="US"/>
    </style:style>
    <style:style style:name="T599_27" style:family="text">
      <style:text-properties style:font-name-complex="Arial" fo:language="en" fo:country="US"/>
    </style:style>
    <style:style style:name="T599_28" style:family="text">
      <style:text-properties style:font-name-complex="Arial" fo:language="en" fo:country="US"/>
    </style:style>
    <style:style style:name="T599_29" style:family="text">
      <style:text-properties style:font-name-complex="Arial" fo:language="en" fo:country="US"/>
    </style:style>
    <style:style style:name="T599_30" style:family="text">
      <style:text-properties style:font-name-complex="Arial" fo:language="en" fo:country="US"/>
    </style:style>
    <style:style style:name="T599_31" style:family="text">
      <style:text-properties style:font-name-complex="Arial" fo:language="en" fo:country="US"/>
    </style:style>
    <style:style style:name="T599_32" style:family="text">
      <style:text-properties style:font-name-complex="Arial" fo:language="en" fo:country="US"/>
    </style:style>
    <style:style style:name="T599_33" style:family="text">
      <style:text-properties style:font-name-complex="Arial" fo:language="en" fo:country="US"/>
    </style:style>
    <style:style style:name="T599_34" style:family="text">
      <style:text-properties style:font-name-complex="Arial" fo:language="en" fo:country="US"/>
    </style:style>
    <style:style style:name="T599_35" style:family="text">
      <style:text-properties style:font-name-complex="Arial" fo:language="en" fo:country="US"/>
    </style:style>
    <style:style style:name="T599_36" style:family="text">
      <style:text-properties style:font-name-complex="Arial" fo:language="en" fo:country="US"/>
    </style:style>
    <style:style style:name="T599_37" style:family="text">
      <style:text-properties style:font-name-complex="Arial" fo:language="en" fo:country="US"/>
    </style:style>
    <style:style style:name="T599_38" style:family="text">
      <style:text-properties style:font-name-complex="Arial" fo:language="en" fo:country="US"/>
    </style:style>
    <style:style style:name="T599_39" style:family="text">
      <style:text-properties style:font-name-complex="Arial" fo:language="en" fo:country="US"/>
    </style:style>
    <style:style style:name="T599_40" style:family="text">
      <style:text-properties style:font-name-complex="Arial" fo:language="en" fo:country="US"/>
    </style:style>
    <style:style style:name="T599_41" style:family="text">
      <style:text-properties style:font-name-complex="Arial" fo:language="en" fo:country="US"/>
    </style:style>
    <style:style style:name="P600" style:family="paragraph" style:parent-style-name="Normal">
      <style:paragraph-properties fo:text-align="justify"/>
      <style:text-properties style:font-name-complex="Arial" fo:language="en" fo:country="US"/>
    </style:style>
    <style:style style:name="P601" style:family="paragraph" style:parent-style-name="List_20_Paragraph">
      <style:paragraph-properties fo:text-align="justify"/>
      <style:text-properties style:font-name-complex="Arial" fo:language-asian="en" fo:country-asian="GB"/>
    </style:style>
    <style:style style:name="T601_1" style:family="text">
      <style:text-properties fo:font-style="italic" style:font-style-asian="italic" style:font-style-complex="italic" style:font-name-complex="Arial" fo:language-asian="en" fo:country-asian="GB"/>
    </style:style>
    <style:style style:name="T601_2" style:family="text">
      <style:text-properties style:font-name-complex="Arial" fo:language-asian="en" fo:country-asian="GB"/>
    </style:style>
    <style:style style:name="T601_3" style:family="text">
      <style:text-properties style:font-name-complex="Arial" fo:language-asian="en" fo:country-asian="GB"/>
    </style:style>
    <style:style style:name="T601_4" style:family="text">
      <style:text-properties style:font-name-complex="Arial" fo:language-asian="en" fo:country-asian="GB"/>
    </style:style>
    <style:style style:name="T601_5" style:family="text">
      <style:text-properties style:font-name-complex="Arial" fo:language-asian="en" fo:country-asian="GB"/>
    </style:style>
    <style:style style:name="T601_6" style:family="text">
      <style:text-properties style:font-name-complex="Arial" fo:language-asian="en" fo:country-asian="GB"/>
    </style:style>
    <style:style style:name="T601_7" style:family="text">
      <style:text-properties style:font-name-complex="Arial" fo:language-asian="en" fo:country-asian="GB"/>
    </style:style>
    <style:style style:name="T601_8" style:family="text">
      <style:text-properties style:font-name-complex="Arial" fo:language-asian="en" fo:country-asian="GB"/>
    </style:style>
    <style:style style:name="T601_9" style:family="text">
      <style:text-properties style:font-name-complex="Arial" fo:language-asian="en" fo:country-asian="GB"/>
    </style:style>
    <style:style style:name="T601_10" style:family="text">
      <style:text-properties style:font-name-complex="Arial" fo:language-asian="en" fo:country-asian="GB"/>
    </style:style>
    <style:style style:name="T601_11" style:family="text">
      <style:text-properties style:font-name-complex="Arial" fo:language-asian="en" fo:country-asian="GB"/>
    </style:style>
    <style:style style:name="T601_12" style:family="text">
      <style:text-properties style:font-name-complex="Arial" fo:language-asian="en" fo:country-asian="GB"/>
    </style:style>
    <style:style style:name="P602" style:family="paragraph" style:parent-style-name="Normal">
      <style:paragraph-properties fo:text-align="justify"/>
      <style:text-properties style:font-name-complex="Arial" fo:language-asian="en" fo:country-asian="GB"/>
    </style:style>
    <style:style style:name="P603" style:family="paragraph" style:parent-style-name="List_20_Paragraph">
      <style:paragraph-properties fo:text-align="justify"/>
      <style:text-properties style:font-name-complex="Arial"/>
    </style:style>
    <style:style style:name="T603_1" style:family="text">
      <style:text-properties fo:font-style="italic" style:font-style-asian="italic" style:font-style-complex="italic" style:font-name-complex="Arial" fo:language-asian="en" fo:country-asian="GB"/>
    </style:style>
    <style:style style:name="T603_2" style:family="text">
      <style:text-properties style:font-name-complex="Arial" fo:language-asian="en" fo:country-asian="GB"/>
    </style:style>
    <style:style style:name="T603_3" style:family="text">
      <style:text-properties style:font-name-complex="Arial"/>
    </style:style>
    <style:style style:name="T603_4" style:family="text">
      <style:text-properties style:font-name-complex="Arial"/>
    </style:style>
    <style:style style:name="P604" style:family="paragraph" style:parent-style-name="Normal">
      <style:paragraph-properties fo:text-align="justify"/>
      <style:text-properties style:font-name-complex="Arial" fo:language-asian="en" fo:country-asian="GB"/>
    </style:style>
    <style:style style:name="P605" style:family="paragraph" style:parent-style-name="List_20_Paragraph">
      <style:paragraph-properties fo:text-align="justify"/>
      <style:text-properties style:font-name-complex="Arial" fo:language-asian="en" fo:country-asian="GB"/>
    </style:style>
    <style:style style:name="T605_1" style:family="text">
      <style:text-properties fo:font-style="italic" style:font-style-asian="italic" style:font-style-complex="italic" style:font-name-complex="Arial" fo:language-asian="en" fo:country-asian="GB"/>
    </style:style>
    <style:style style:name="T605_2" style:family="text">
      <style:text-properties style:font-name-complex="Arial" fo:language-asian="en" fo:country-asian="GB" fo:font-weight="bold" style:font-weight-asian="bold"/>
    </style:style>
    <style:style style:name="T605_3" style:family="text">
      <style:text-properties style:font-name-complex="Arial" fo:language-asian="en" fo:country-asian="GB"/>
    </style:style>
    <style:style style:name="T605_4" style:family="text">
      <style:text-properties style:font-name-complex="Arial" fo:language-asian="en" fo:country-asian="GB"/>
    </style:style>
    <style:style style:name="T605_5" style:family="text">
      <style:text-properties style:font-name-complex="Arial" fo:language-asian="en" fo:country-asian="GB"/>
    </style:style>
    <style:style style:name="T605_6" style:family="text">
      <style:text-properties style:font-name-complex="Arial" fo:language-asian="en" fo:country-asian="GB"/>
    </style:style>
    <style:style style:name="T605_7" style:family="text">
      <style:text-properties style:font-name-complex="Arial" fo:language-asian="en" fo:country-asian="GB"/>
    </style:style>
    <style:style style:name="P606" style:family="paragraph" style:parent-style-name="List_20_Paragraph">
      <style:paragraph-properties fo:text-align="justify"/>
      <style:text-properties style:font-name-complex="Arial" fo:language-asian="en" fo:country-asian="GB"/>
    </style:style>
    <style:style style:name="P607" style:family="paragraph" style:parent-style-name="List_20_Paragraph">
      <style:paragraph-properties fo:text-align="justify"/>
    </style:style>
    <style:style style:name="T607_1" style:family="text">
      <style:text-properties fo:font-style="italic" style:font-style-asian="italic" style:font-style-complex="italic" style:font-name-complex="Arial"/>
    </style:style>
    <style:style style:name="T607_2" style:family="text">
      <style:text-properties style:font-name-complex="Arial"/>
    </style:style>
    <style:style style:name="T607_3" style:family="text">
      <style:text-properties style:font-name-complex="Arial"/>
    </style:style>
    <style:style style:name="T607_4" style:family="text">
      <style:text-properties style:font-name-complex="Arial"/>
    </style:style>
    <style:style style:name="P608" style:family="paragraph" style:parent-style-name="Normal">
      <style:paragraph-properties fo:text-align="justify"/>
      <style:text-properties style:font-name-complex="Arial" fo:font-weight="bold" style:font-weight-asian="bold"/>
    </style:style>
    <style:style style:name="P609" style:family="paragraph" style:parent-style-name="List_20_Paragraph">
      <style:paragraph-properties fo:text-align="justify"/>
    </style:style>
    <style:style style:name="T609_1" style:family="text">
      <style:text-properties style:font-name-complex="Arial" fo:font-weight="bold" style:font-weight-asian="bold" style:font-weight-complex="bold"/>
    </style:style>
    <style:style style:name="T609_2" style:family="text">
      <style:text-properties style:font-name-complex="Arial" fo:font-weight="bold" style:font-weight-asian="bold" style:font-weight-complex="bold"/>
    </style:style>
    <style:style style:name="T609_3" style:family="text">
      <style:text-properties style:font-name-complex="Arial" fo:language="en" fo:country="US"/>
    </style:style>
    <style:style style:name="T609_4" style:family="text">
      <style:text-properties style:font-name-complex="Arial" fo:language="en" fo:country="US"/>
    </style:style>
    <style:style style:name="T609_5" style:family="text">
      <style:text-properties style:font-name-complex="Arial" fo:language="en" fo:country="US"/>
    </style:style>
    <style:style style:name="T609_6" style:family="text">
      <style:text-properties style:font-name-complex="Arial" fo:language="en" fo:country="US"/>
    </style:style>
    <style:style style:name="T609_7" style:family="text">
      <style:text-properties style:font-name-complex="Arial" fo:language="en" fo:country="US"/>
    </style:style>
    <style:style style:name="T609_8" style:family="text">
      <style:text-properties style:font-name-complex="Arial" fo:language="en" fo:country="US"/>
    </style:style>
    <style:style style:name="T609_9" style:family="text">
      <style:text-properties style:font-name-complex="Arial" fo:language="en" fo:country="US"/>
    </style:style>
    <style:style style:name="T609_10" style:family="text">
      <style:text-properties style:font-name-complex="Arial" fo:language="en" fo:country="US"/>
    </style:style>
    <style:style style:name="T609_11" style:family="text">
      <style:text-properties style:font-name-complex="Arial" fo:language="en" fo:country="US"/>
    </style:style>
    <style:style style:name="T609_12" style:family="text">
      <style:text-properties style:font-name-complex="Arial" fo:language="en" fo:country="US"/>
    </style:style>
    <style:style style:name="T609_13" style:family="text">
      <style:text-properties style:font-name-complex="Arial" fo:language="en" fo:country="US"/>
    </style:style>
    <style:style style:name="T609_14" style:family="text">
      <style:text-properties style:font-name-complex="Arial" fo:language="en" fo:country="US"/>
    </style:style>
    <style:style style:name="T609_15" style:family="text">
      <style:text-properties style:font-name-complex="Arial" fo:language="en" fo:country="US"/>
    </style:style>
    <style:style style:name="T609_16" style:family="text">
      <style:text-properties style:font-name-complex="Arial" fo:language="en" fo:country="US"/>
    </style:style>
    <style:style style:name="T609_17" style:family="text">
      <style:text-properties style:font-name-complex="Arial" fo:language="en" fo:country="US"/>
    </style:style>
    <style:style style:name="T609_18" style:family="text">
      <style:text-properties style:font-name-complex="Arial" fo:language="en" fo:country="US"/>
    </style:style>
    <style:style style:name="T609_19" style:family="text">
      <style:text-properties style:font-name-complex="Arial" fo:language="en" fo:country="US"/>
    </style:style>
    <style:style style:name="T609_20" style:family="text">
      <style:text-properties style:font-name-complex="Arial" fo:language="en" fo:country="US"/>
    </style:style>
    <style:style style:name="T609_21" style:family="text">
      <style:text-properties style:font-name-complex="Arial" fo:language="en" fo:country="US"/>
    </style:style>
    <style:style style:name="T609_22" style:family="text">
      <style:text-properties style:font-name-complex="Arial" fo:language="en" fo:country="US"/>
    </style:style>
    <style:style style:name="P610" style:family="paragraph" style:parent-style-name="Normal">
      <style:paragraph-properties fo:text-align="justify"/>
      <style:text-properties style:font-name-complex="Arial" fo:language-asian="en" fo:country-asian="GB"/>
    </style:style>
    <style:style style:name="P611" style:family="paragraph" style:parent-style-name="Normal">
      <style:paragraph-properties fo:text-align="justify"/>
    </style:style>
    <style:style style:name="T611_1" style:family="text">
      <style:text-properties style:font-name-complex="Arial" fo:font-weight="bold" style:font-weight-asian="bold" style:font-weight-complex="bold"/>
    </style:style>
    <style:style style:name="T611_2" style:family="text">
      <style:text-properties style:font-name-complex="Arial" fo:language="en" fo:country="US" fo:font-weight="bold" style:font-weight-asian="bold"/>
    </style:style>
    <style:style style:name="P612" style:family="paragraph" style:parent-style-name="Normal">
      <style:paragraph-properties fo:text-align="justify"/>
      <style:text-properties style:font-name-complex="Arial"/>
    </style:style>
    <style:style style:name="P613" style:family="paragraph" style:parent-style-name="List_20_Paragraph">
      <style:paragraph-properties fo:text-align="justify"/>
    </style:style>
    <style:style style:name="T613_1" style:family="text">
      <style:text-properties style:font-name-complex="Arial" fo:language="en" fo:country="US" style:text-underline-style="solid" style:text-underline-color="font-color"/>
    </style:style>
    <style:style style:name="T613_2" style:family="text">
      <style:text-properties style:font-name-complex="Arial" fo:language="en" fo:country="US"/>
    </style:style>
    <style:style style:name="T613_3" style:family="text">
      <style:text-properties style:font-name-complex="Arial" fo:language="en" fo:country="US"/>
    </style:style>
    <style:style style:name="T613_4" style:family="text">
      <style:text-properties style:font-name-complex="Arial" fo:language="en" fo:country="US"/>
    </style:style>
    <style:style style:name="T613_5" style:family="text">
      <style:text-properties style:font-name-complex="Arial" fo:language="en" fo:country="US"/>
    </style:style>
    <style:style style:name="T613_6" style:family="text">
      <style:text-properties style:font-name-complex="Arial" fo:language="en" fo:country="US"/>
    </style:style>
    <style:style style:name="T613_7" style:family="text">
      <style:text-properties style:font-name-complex="Arial" fo:language="en" fo:country="US"/>
    </style:style>
    <style:style style:name="T613_8" style:family="text">
      <style:text-properties style:font-name-complex="Arial" fo:language="en" fo:country="US"/>
    </style:style>
    <style:style style:name="T613_9" style:family="text">
      <style:text-properties style:font-name-complex="Arial" fo:language="en" fo:country="US"/>
    </style:style>
    <style:style style:name="T613_10" style:family="text">
      <style:text-properties style:font-name-complex="Arial" fo:language="en" fo:country="US"/>
    </style:style>
    <style:style style:name="T613_11" style:family="text">
      <style:text-properties style:font-name-complex="Arial" fo:language="en" fo:country="US"/>
    </style:style>
    <style:style style:name="T613_12" style:family="text">
      <style:text-properties style:font-name-complex="Arial" fo:language="en" fo:country="US"/>
    </style:style>
    <style:style style:name="T613_13" style:family="text">
      <style:text-properties style:font-name-complex="Arial" fo:language="en" fo:country="US"/>
    </style:style>
    <style:style style:name="T613_14" style:family="text">
      <style:text-properties style:font-name-complex="Arial" fo:language="en" fo:country="US"/>
    </style:style>
    <style:style style:name="T613_15" style:family="text">
      <style:text-properties style:font-name-complex="Arial" fo:language="en" fo:country="US"/>
    </style:style>
    <style:style style:name="T613_16" style:family="text">
      <style:text-properties style:font-name-complex="Arial" fo:language="en" fo:country="US"/>
    </style:style>
    <style:style style:name="T613_17" style:family="text">
      <style:text-properties style:font-name-complex="Arial" fo:language="en" fo:country="US"/>
    </style:style>
    <style:style style:name="T613_18" style:family="text">
      <style:text-properties style:font-name-complex="Arial" fo:language="en" fo:country="US"/>
    </style:style>
    <style:style style:name="T613_19" style:family="text">
      <style:text-properties style:font-name-complex="Arial" fo:language="en" fo:country="US"/>
    </style:style>
    <style:style style:name="T613_20" style:family="text">
      <style:text-properties style:font-name-complex="Arial" fo:language="en" fo:country="US"/>
    </style:style>
    <style:style style:name="T613_21" style:family="text">
      <style:text-properties style:font-name-complex="Arial" fo:language="en" fo:country="US"/>
    </style:style>
    <style:style style:name="T613_22" style:family="text">
      <style:text-properties style:font-name-complex="Arial" fo:language="en" fo:country="US"/>
    </style:style>
    <style:style style:name="T613_23" style:family="text">
      <style:text-properties style:font-name-complex="Arial" fo:language="en" fo:country="US"/>
    </style:style>
    <style:style style:name="T613_24" style:family="text">
      <style:text-properties style:font-name-complex="Arial" fo:language="en" fo:country="US"/>
    </style:style>
    <style:style style:name="P614" style:family="paragraph" style:parent-style-name="Normal">
      <style:paragraph-properties fo:text-align="justify"/>
      <style:text-properties style:font-name-complex="Arial"/>
    </style:style>
    <style:style style:name="P615" style:family="paragraph" style:parent-style-name="List_20_Paragraph">
      <style:paragraph-properties fo:text-align="justify"/>
      <style:text-properties style:font-name-complex="Arial"/>
    </style:style>
    <style:style style:name="T615_1" style:family="text">
      <style:text-properties style:font-name-complex="Arial" fo:language="en" fo:country="US" style:text-underline-style="solid" style:text-underline-color="font-color"/>
    </style:style>
    <style:style style:name="T615_2" style:family="text">
      <style:text-properties style:font-name-complex="Arial" fo:language="en" fo:country="US"/>
    </style:style>
    <style:style style:name="T615_3" style:family="text">
      <style:text-properties style:font-name-complex="Arial" fo:language="en" fo:country="US"/>
    </style:style>
    <style:style style:name="T615_4" style:family="text">
      <style:text-properties style:font-name-complex="Arial" fo:language="en" fo:country="US"/>
    </style:style>
    <style:style style:name="T615_5" style:family="text">
      <style:text-properties style:font-name-complex="Arial" fo:language="en" fo:country="US"/>
    </style:style>
    <style:style style:name="T615_6" style:family="text">
      <style:text-properties style:font-name-complex="Arial" fo:language="en" fo:country="US"/>
    </style:style>
    <style:style style:name="T615_7" style:family="text">
      <style:text-properties style:font-name-complex="Arial" fo:language="en" fo:country="US"/>
    </style:style>
    <style:style style:name="T615_8" style:family="text">
      <style:text-properties style:font-name-complex="Arial" fo:language="en" fo:country="US"/>
    </style:style>
    <style:style style:name="T615_9" style:family="text">
      <style:text-properties style:font-name-complex="Arial" fo:language="en" fo:country="US"/>
    </style:style>
    <style:style style:name="T615_10" style:family="text">
      <style:text-properties style:font-name-complex="Arial" fo:language="en" fo:country="US"/>
    </style:style>
    <style:style style:name="T615_11" style:family="text">
      <style:text-properties style:font-name-complex="Arial" fo:language="en" fo:country="US"/>
    </style:style>
    <style:style style:name="T615_12" style:family="text">
      <style:text-properties style:font-name-complex="Arial" fo:language="en" fo:country="US"/>
    </style:style>
    <style:style style:name="T615_13" style:family="text">
      <style:text-properties style:font-name-complex="Arial" fo:language="en" fo:country="US"/>
    </style:style>
    <style:style style:name="T615_14" style:family="text">
      <style:text-properties style:font-name-complex="Arial" fo:language="en" fo:country="US"/>
    </style:style>
    <style:style style:name="T615_15" style:family="text">
      <style:text-properties style:font-name-complex="Arial" fo:language="en" fo:country="US"/>
    </style:style>
    <style:style style:name="T615_16" style:family="text">
      <style:text-properties style:font-name-complex="Arial" fo:language="en" fo:country="US"/>
    </style:style>
    <style:style style:name="T615_17" style:family="text">
      <style:text-properties style:font-name-complex="Arial" fo:language="en" fo:country="US"/>
    </style:style>
    <style:style style:name="P616" style:family="paragraph" style:parent-style-name="Normal">
      <style:paragraph-properties fo:text-align="justify"/>
      <style:text-properties fo:background-color="#ffff00" style:font-name-complex="Arial" fo:font-weight="bold" style:font-weight-asian="bold" style:font-weight-complex="bold"/>
    </style:style>
    <style:style style:name="P617" style:family="paragraph" style:parent-style-name="List_20_Paragraph">
      <style:paragraph-properties fo:text-align="justify"/>
      <style:text-properties style:font-name-complex="Arial"/>
    </style:style>
    <style:style style:name="T617_1" style:family="text">
      <style:text-properties style:font-name-complex="Arial" fo:language="en" fo:country="US" style:text-underline-style="solid" style:text-underline-color="font-color"/>
    </style:style>
    <style:style style:name="T617_2" style:family="text">
      <style:text-properties style:font-name-complex="Arial" fo:language="en" fo:country="US"/>
    </style:style>
    <style:style style:name="T617_3" style:family="text">
      <style:text-properties style:font-name-complex="Arial" fo:language="en" fo:country="US"/>
    </style:style>
    <style:style style:name="T617_4" style:family="text">
      <style:text-properties style:font-name-complex="Arial" fo:language="en" fo:country="US"/>
    </style:style>
    <style:style style:name="T617_5" style:family="text">
      <style:text-properties style:font-name-complex="Arial" fo:language="en" fo:country="US"/>
    </style:style>
    <style:style style:name="T617_6" style:family="text">
      <style:text-properties style:font-name-complex="Arial" fo:language="en" fo:country="US"/>
    </style:style>
    <style:style style:name="T617_7" style:family="text">
      <style:text-properties style:font-name-complex="Arial" fo:language="en" fo:country="US"/>
    </style:style>
    <style:style style:name="T617_8" style:family="text">
      <style:text-properties style:font-name-complex="Arial" fo:language="en" fo:country="US"/>
    </style:style>
    <style:style style:name="T617_9" style:family="text">
      <style:text-properties style:font-name-complex="Arial" fo:language="en" fo:country="US"/>
    </style:style>
    <style:style style:name="T617_10" style:family="text">
      <style:text-properties style:font-name-complex="Arial" fo:language="en" fo:country="US"/>
    </style:style>
    <style:style style:name="T617_11" style:family="text">
      <style:text-properties style:font-name-complex="Arial" fo:language="en" fo:country="US"/>
    </style:style>
    <style:style style:name="T617_12" style:family="text">
      <style:text-properties style:font-name-complex="Arial" fo:language="en" fo:country="US"/>
    </style:style>
    <style:style style:name="T617_13" style:family="text">
      <style:text-properties style:font-name-complex="Arial" fo:language="en" fo:country="US"/>
    </style:style>
    <style:style style:name="T617_14" style:family="text">
      <style:text-properties style:font-name-complex="Arial" fo:language="en" fo:country="US"/>
    </style:style>
    <style:style style:name="T617_15" style:family="text">
      <style:text-properties style:font-name-complex="Arial" fo:language="en" fo:country="US"/>
    </style:style>
    <style:style style:name="T617_16" style:family="text">
      <style:text-properties style:font-name-complex="Arial" fo:language="en" fo:country="US"/>
    </style:style>
    <style:style style:name="T617_17" style:family="text">
      <style:text-properties style:font-name-complex="Arial" fo:language="en" fo:country="US"/>
    </style:style>
    <style:style style:name="T617_18" style:family="text">
      <style:text-properties style:font-name-complex="Arial" fo:language="en" fo:country="US"/>
    </style:style>
    <style:style style:name="T617_19" style:family="text">
      <style:text-properties style:font-name-complex="Arial" fo:language="en" fo:country="US"/>
    </style:style>
    <style:style style:name="T617_20" style:family="text">
      <style:text-properties style:font-name-complex="Arial" fo:language="en" fo:country="US"/>
    </style:style>
    <style:style style:name="P618" style:family="paragraph" style:parent-style-name="List_20_Paragraph">
      <style:paragraph-properties fo:text-align="justify"/>
      <style:text-properties style:font-name-complex="Arial"/>
    </style:style>
    <style:style style:name="P619" style:family="paragraph" style:parent-style-name="List_20_Paragraph">
      <style:paragraph-properties fo:text-align="justify"/>
      <style:text-properties style:font-name-complex="Arial" fo:language-asian="en" fo:country-asian="GB"/>
    </style:style>
    <style:style style:name="T619_1" style:family="text">
      <style:text-properties style:font-name-complex="Arial" fo:language-asian="en" fo:country-asian="GB"/>
    </style:style>
    <style:style style:name="T619_2" style:family="text">
      <style:text-properties style:font-name-complex="Arial" fo:language-asian="en" fo:country-asian="GB"/>
    </style:style>
    <style:style style:name="T619_3" style:family="text">
      <style:text-properties style:font-name-complex="Arial" fo:language-asian="en" fo:country-asian="GB"/>
    </style:style>
    <style:style style:name="T619_4" style:family="text">
      <style:text-properties style:font-name-complex="Arial" fo:language-asian="en" fo:country-asian="GB"/>
    </style:style>
    <style:style style:name="T619_5" style:family="text">
      <style:text-properties style:font-name-complex="Arial" fo:language-asian="en" fo:country-asian="GB"/>
    </style:style>
    <style:style style:name="T619_6" style:family="text">
      <style:text-properties style:font-name-complex="Arial" fo:language-asian="en" fo:country-asian="GB"/>
    </style:style>
    <style:style style:name="T619_7" style:family="text">
      <style:text-properties style:font-name-complex="Arial" fo:language-asian="en" fo:country-asian="GB"/>
    </style:style>
    <style:style style:name="P620" style:family="paragraph" style:parent-style-name="Normal">
      <style:paragraph-properties fo:text-align="justify"/>
      <style:text-properties style:font-name-complex="Arial"/>
    </style:style>
    <style:style style:name="P621" style:family="paragraph" style:parent-style-name="List_20_Paragraph">
      <style:paragraph-properties fo:text-align="justify"/>
      <style:text-properties style:font-name-complex="Arial"/>
    </style:style>
    <style:style style:name="T621_1" style:family="text">
      <style:text-properties style:font-name-complex="Arial" fo:font-weight="bold" style:font-weight-asian="bold"/>
    </style:style>
    <style:style style:name="T621_2" style:family="text">
      <style:text-properties style:font-name-complex="Arial" fo:font-weight="bold" style:font-weight-asian="bold"/>
    </style:style>
    <style:style style:name="T621_3" style:family="text">
      <style:text-properties style:font-name-complex="Arial"/>
    </style:style>
    <style:style style:name="T621_4" style:family="text">
      <style:text-properties style:font-name-complex="Arial"/>
    </style:style>
    <style:style style:name="T621_5" style:family="text">
      <style:text-properties style:font-name-complex="Arial"/>
    </style:style>
    <style:style style:name="T621_6" style:family="text">
      <style:text-properties style:font-name-complex="Arial"/>
    </style:style>
    <style:style style:name="T621_7" style:family="text">
      <style:text-properties style:font-name-complex="Arial"/>
    </style:style>
    <style:style style:name="T621_8" style:family="text">
      <style:text-properties style:font-name-complex="Arial"/>
    </style:style>
    <style:style style:name="T621_9" style:family="text">
      <style:text-properties style:font-name-complex="Arial"/>
    </style:style>
    <style:style style:name="T621_10" style:family="text">
      <style:text-properties style:font-name-complex="Arial"/>
    </style:style>
    <style:style style:name="T621_11" style:family="text">
      <style:text-properties style:font-name-complex="Arial"/>
    </style:style>
    <style:style style:name="T621_12" style:family="text">
      <style:text-properties style:font-name-complex="Arial"/>
    </style:style>
    <style:style style:name="T621_13" style:family="text">
      <style:text-properties style:font-name-complex="Arial"/>
    </style:style>
    <style:style style:name="T621_14" style:family="text">
      <style:text-properties style:font-name-complex="Arial"/>
    </style:style>
    <style:style style:name="T621_15" style:family="text">
      <style:text-properties style:font-name-complex="Arial"/>
    </style:style>
    <style:style style:name="T621_16" style:family="text">
      <style:text-properties style:font-name-complex="Arial"/>
    </style:style>
    <style:style style:name="P622" style:family="paragraph" style:parent-style-name="Normal">
      <style:paragraph-properties fo:text-align="justify"/>
      <style:text-properties style:font-name-complex="Arial"/>
    </style:style>
    <style:style style:name="P623" style:family="paragraph" style:parent-style-name="Normal">
      <style:paragraph-properties fo:text-align="justify"/>
    </style:style>
    <style:style style:name="T623_1" style:family="text">
      <style:text-properties style:font-name-complex="Arial" fo:font-weight="bold" style:font-weight-asian="bold" style:font-weight-complex="bold"/>
    </style:style>
    <style:style style:name="P624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625" style:family="paragraph" style:parent-style-name="List_20_Paragraph">
      <style:paragraph-properties fo:text-align="justify"/>
      <style:text-properties style:font-name-complex="Arial"/>
    </style:style>
    <style:style style:name="T625_1" style:family="text">
      <style:text-properties style:font-name-complex="Arial"/>
    </style:style>
    <style:style style:name="T625_2" style:family="text">
      <style:text-properties style:font-name-complex="Arial"/>
    </style:style>
    <style:style style:name="T625_3" style:family="text">
      <style:text-properties style:font-name-complex="Arial"/>
    </style:style>
    <style:style style:name="T625_4" style:family="text">
      <style:text-properties style:font-name-complex="Arial"/>
    </style:style>
    <style:style style:name="T625_5" style:family="text">
      <style:text-properties style:font-name-complex="Arial"/>
    </style:style>
    <style:style style:name="T625_6" style:family="text">
      <style:text-properties style:font-name-complex="Arial"/>
    </style:style>
    <style:style style:name="T625_7" style:family="text">
      <style:text-properties style:font-name-complex="Arial"/>
    </style:style>
    <style:style style:name="T625_8" style:family="text">
      <style:text-properties style:font-name-complex="Arial"/>
    </style:style>
    <style:style style:name="T625_9" style:family="text">
      <style:text-properties style:font-name-complex="Arial"/>
    </style:style>
    <style:style style:name="P626" style:family="paragraph" style:parent-style-name="Normal">
      <style:paragraph-properties fo:text-align="justify"/>
    </style:style>
    <style:style style:name="T626_1" style:family="text">
      <style:text-properties style:font-name-complex="Arial"/>
    </style:style>
    <style:style style:name="T626_2" style:family="text">
      <style:text-properties style:font-name-complex="Arial"/>
    </style:style>
    <style:style style:name="P627" style:family="paragraph" style:parent-style-name="Normal">
      <style:paragraph-properties fo:text-align="justify"/>
      <style:text-properties style:font-name-complex="Arial"/>
    </style:style>
    <style:style style:name="T627_1" style:family="text">
      <style:text-properties style:font-name-complex="Arial"/>
    </style:style>
    <style:style style:name="T627_2" style:family="text">
      <style:text-properties style:font-name-complex="Arial"/>
    </style:style>
    <style:style style:name="T627_3" style:family="text">
      <style:text-properties style:font-name-complex="Arial" style:text-underline-style="solid" style:text-underline-color="font-color"/>
    </style:style>
    <style:style style:name="T627_4" style:family="text">
      <style:text-properties style:font-name-complex="Arial" style:text-underline-style="solid" style:text-underline-color="font-color"/>
    </style:style>
    <style:style style:name="T627_5" style:family="text">
      <style:text-properties style:font-name-complex="Arial"/>
    </style:style>
    <style:style style:name="T627_6" style:family="text">
      <style:text-properties style:font-name-complex="Arial"/>
    </style:style>
    <style:style style:name="T627_7" style:family="text">
      <style:text-properties style:font-name-complex="Arial"/>
    </style:style>
    <style:style style:name="T627_8" style:family="text">
      <style:text-properties style:font-name-complex="Arial"/>
    </style:style>
    <style:style style:name="T627_9" style:family="text">
      <style:text-properties style:font-name-complex="Arial"/>
    </style:style>
    <style:style style:name="T627_10" style:family="text">
      <style:text-properties style:font-name-complex="Arial"/>
    </style:style>
    <style:style style:name="T627_11" style:family="text">
      <style:text-properties style:font-name-complex="Arial"/>
    </style:style>
    <style:style style:name="T627_12" style:family="text">
      <style:text-properties style:font-name-complex="Arial"/>
    </style:style>
    <style:style style:name="P628" style:family="paragraph" style:parent-style-name="Normal">
      <style:paragraph-properties fo:text-align="justify"/>
      <style:text-properties style:font-name-complex="Arial"/>
    </style:style>
    <style:style style:name="T628_1" style:family="text">
      <style:text-properties style:font-name-complex="Arial"/>
    </style:style>
    <style:style style:name="T628_2" style:family="text">
      <style:text-properties style:font-name-complex="Arial"/>
    </style:style>
    <style:style style:name="P629" style:family="paragraph" style:parent-style-name="Normal">
      <style:paragraph-properties fo:text-align="justify"/>
      <style:text-properties style:font-name-complex="Arial"/>
    </style:style>
    <style:style style:name="T629_1" style:family="text">
      <style:text-properties style:font-name-complex="Arial" style:text-underline-style="solid" style:text-underline-color="font-color"/>
    </style:style>
    <style:style style:name="T629_2" style:family="text">
      <style:text-properties style:font-name-complex="Arial"/>
    </style:style>
    <style:style style:name="T629_3" style:family="text">
      <style:text-properties style:font-name-complex="Arial"/>
    </style:style>
    <style:style style:name="T629_4" style:family="text">
      <style:text-properties style:font-name-complex="Arial"/>
    </style:style>
    <style:style style:name="T629_5" style:family="text">
      <style:text-properties style:font-name-complex="Arial"/>
    </style:style>
    <style:style style:name="T629_6" style:family="text">
      <style:text-properties style:font-name-complex="Arial"/>
    </style:style>
    <style:style style:name="P630" style:family="paragraph" style:parent-style-name="List_20_Paragraph">
      <style:paragraph-properties fo:text-align="justify"/>
      <style:text-properties style:font-name-complex="Arial"/>
    </style:style>
    <style:style style:name="T630_1" style:family="text">
      <style:text-properties style:font-name-complex="Arial"/>
    </style:style>
    <style:style style:name="T630_2" style:family="text">
      <style:text-properties style:font-name-complex="Arial" style:text-underline-style="solid" style:text-underline-color="font-color"/>
    </style:style>
    <style:style style:name="T630_3" style:family="text">
      <style:text-properties style:font-name-complex="Arial"/>
    </style:style>
    <style:style style:name="T630_4" style:family="text">
      <style:text-properties style:font-name-complex="Arial"/>
    </style:style>
    <style:style style:name="T630_5" style:family="text">
      <style:text-properties style:font-name-complex="Arial"/>
    </style:style>
    <style:style style:name="T630_6" style:family="text">
      <style:text-properties style:font-name-complex="Arial"/>
    </style:style>
    <style:style style:name="T630_7" style:family="text">
      <style:text-properties style:font-name-complex="Arial"/>
    </style:style>
    <style:style style:name="T630_8" style:family="text">
      <style:text-properties style:font-name-complex="Arial"/>
    </style:style>
    <style:style style:name="T630_9" style:family="text">
      <style:text-properties style:font-name-complex="Arial"/>
    </style:style>
    <style:style style:name="T630_10" style:family="text">
      <style:text-properties style:font-name-complex="Arial"/>
    </style:style>
    <style:style style:name="T630_11" style:family="text">
      <style:text-properties style:font-name-complex="Arial"/>
    </style:style>
    <style:style style:name="T630_12" style:family="text">
      <style:text-properties style:font-name-complex="Arial"/>
    </style:style>
    <style:style style:name="T630_13" style:family="text">
      <style:text-properties style:font-name-complex="Arial"/>
    </style:style>
    <style:style style:name="T630_14" style:family="text">
      <style:text-properties style:font-name-complex="Arial"/>
    </style:style>
    <style:style style:name="P631" style:family="paragraph" style:parent-style-name="List_20_Paragraph">
      <style:paragraph-properties fo:text-align="justify" style:line-height-at-least="0.529cm"/>
      <style:text-properties style:font-name-complex="Arial"/>
    </style:style>
    <style:style style:name="T631_1" style:family="text">
      <style:text-properties style:font-name-complex="Arial" style:text-underline-style="solid" style:text-underline-color="font-color"/>
    </style:style>
    <style:style style:name="T631_2" style:family="text">
      <style:text-properties style:font-name-complex="Arial"/>
    </style:style>
    <style:style style:name="T631_3" style:family="text">
      <style:text-properties style:font-name-complex="Arial"/>
    </style:style>
    <style:style style:name="T631_4" style:family="text">
      <style:text-properties style:font-name-complex="Arial"/>
    </style:style>
    <style:style style:name="T631_5" style:family="text">
      <style:text-properties style:font-name-complex="Arial"/>
    </style:style>
    <style:style style:name="T631_6" style:family="text">
      <style:text-properties style:font-name-complex="Arial"/>
    </style:style>
    <style:style style:name="T631_7" style:family="text">
      <style:text-properties style:font-name-complex="Arial"/>
    </style:style>
    <style:style style:name="T631_8" style:family="text">
      <style:text-properties style:font-name-complex="Arial"/>
    </style:style>
    <style:style style:name="T631_9" style:family="text">
      <style:text-properties style:font-name-complex="Arial"/>
    </style:style>
    <style:style style:name="T631_10" style:family="text">
      <style:text-properties style:font-name-complex="Arial"/>
    </style:style>
    <style:style style:name="T631_11" style:family="text">
      <style:text-properties style:font-name-complex="Arial"/>
    </style:style>
    <style:style style:name="T631_12" style:family="text">
      <style:text-properties style:font-name-complex="Arial"/>
    </style:style>
    <style:style style:name="P632" style:family="paragraph" style:parent-style-name="List_20_Paragraph">
      <style:paragraph-properties fo:text-align="justify"/>
      <style:text-properties style:font-name-complex="Arial"/>
    </style:style>
    <style:style style:name="P633" style:family="paragraph" style:parent-style-name="List_20_Paragraph">
      <style:paragraph-properties fo:text-align="justify"/>
      <style:text-properties style:font-name-complex="Arial"/>
    </style:style>
    <style:style style:name="T633_1" style:family="text">
      <style:text-properties style:font-name-complex="Arial"/>
    </style:style>
    <style:style style:name="P634" style:family="paragraph" style:parent-style-name="Normal">
      <style:paragraph-properties fo:text-align="justify"/>
      <style:text-properties style:font-name-complex="Arial"/>
    </style:style>
    <style:style style:name="P635" style:family="paragraph" style:parent-style-name="List_20_Paragraph">
      <style:paragraph-properties fo:text-align="justify"/>
      <style:text-properties style:font-name-complex="Arial"/>
    </style:style>
    <style:style style:name="T635_1" style:family="text">
      <style:text-properties style:font-name-complex="Arial" fo:font-weight="bold" style:font-weight-asian="bold" style:font-weight-complex="bold"/>
    </style:style>
    <style:style style:name="T635_2" style:family="text">
      <style:text-properties style:font-name-complex="Arial"/>
    </style:style>
    <style:style style:name="T635_3" style:family="text">
      <style:text-properties style:font-name-complex="Arial"/>
    </style:style>
    <style:style style:name="T635_4" style:family="text">
      <style:text-properties style:font-name-complex="Arial"/>
    </style:style>
    <style:style style:name="T635_5" style:family="text">
      <style:text-properties style:font-name-complex="Arial"/>
    </style:style>
    <style:style style:name="T635_6" style:family="text">
      <style:text-properties style:font-name-complex="Arial"/>
    </style:style>
    <style:style style:name="T635_7" style:family="text">
      <style:text-properties style:font-name-complex="Arial"/>
    </style:style>
    <style:style style:name="T635_8" style:family="text">
      <style:text-properties style:font-name-complex="Arial"/>
    </style:style>
    <style:style style:name="T635_9" style:family="text">
      <style:text-properties style:font-name-complex="Arial"/>
    </style:style>
    <style:style style:name="T635_10" style:family="text">
      <style:text-properties style:font-name-complex="Arial"/>
    </style:style>
    <style:style style:name="T635_11" style:family="text">
      <style:text-properties style:font-name-complex="Arial"/>
    </style:style>
    <style:style style:name="T635_12" style:family="text">
      <style:text-properties style:font-name-complex="Arial"/>
    </style:style>
    <style:style style:name="P636" style:family="paragraph" style:parent-style-name="List_20_Paragraph">
      <style:paragraph-properties fo:text-align="justify"/>
      <style:text-properties style:font-name-complex="Arial" fo:font-weight="bold" style:font-weight-asian="bold" style:font-weight-complex="bold"/>
    </style:style>
    <style:style style:name="P637" style:family="paragraph" style:parent-style-name="List_20_Paragraph">
      <style:paragraph-properties fo:text-align="justify"/>
    </style:style>
    <style:style style:name="T637_1" style:family="text">
      <style:text-properties style:font-name-complex="Arial"/>
    </style:style>
    <style:style style:name="T637_2" style:family="text">
      <style:text-properties style:font-name-complex="Arial"/>
    </style:style>
    <style:style style:name="T637_3" style:family="text">
      <style:text-properties style:font-name-complex="Arial"/>
    </style:style>
    <style:style style:name="T637_4" style:family="text">
      <style:text-properties style:font-name-complex="Arial"/>
    </style:style>
    <style:style style:name="T637_5" style:family="text">
      <style:text-properties style:font-name-complex="Arial"/>
    </style:style>
    <style:style style:name="T637_6" style:family="text">
      <style:text-properties style:font-name-complex="Arial"/>
    </style:style>
    <style:style style:name="T637_7" style:family="text">
      <style:text-properties style:font-name-complex="Arial"/>
    </style:style>
    <style:style style:name="T637_8" style:family="text">
      <style:text-properties style:font-name-complex="Arial"/>
    </style:style>
    <style:style style:name="T637_9" style:family="text">
      <style:text-properties style:font-name-complex="Arial"/>
    </style:style>
    <style:style style:name="T637_10" style:family="text">
      <style:text-properties style:font-name-complex="Arial"/>
    </style:style>
    <style:style style:name="T637_11" style:family="text">
      <style:text-properties style:font-name-complex="Arial"/>
    </style:style>
    <style:style style:name="T637_12" style:family="text">
      <style:text-properties style:font-name-complex="Arial"/>
    </style:style>
    <style:style style:name="P638" style:family="paragraph" style:parent-style-name="Normal">
      <style:paragraph-properties fo:text-align="justify"/>
      <style:text-properties style:font-name-complex="Arial"/>
    </style:style>
    <style:style style:name="P639" style:family="paragraph" style:parent-style-name="List_20_Paragraph">
      <style:paragraph-properties fo:text-align="justify" fo:line-height="108%"/>
      <style:text-properties style:font-name-complex="Arial"/>
    </style:style>
    <style:style style:name="T639_1" style:family="text">
      <style:text-properties style:font-name-complex="Arial" fo:font-weight="bold" style:font-weight-asian="bold" style:font-weight-complex="bold"/>
    </style:style>
    <style:style style:name="T639_2" style:family="text">
      <style:text-properties style:font-name-complex="Arial" fo:font-weight="bold" style:font-weight-asian="bold" style:font-weight-complex="bold"/>
    </style:style>
    <style:style style:name="T639_3" style:family="text">
      <style:text-properties style:font-name-complex="Arial" fo:font-weight="bold" style:font-weight-asian="bold" style:font-weight-complex="bold"/>
    </style:style>
    <style:style style:name="T639_4" style:family="text">
      <style:text-properties style:font-name-complex="Arial"/>
    </style:style>
    <style:style style:name="T639_5" style:family="text">
      <style:text-properties style:font-name-complex="Arial"/>
    </style:style>
    <style:style style:name="T639_6" style:family="text">
      <style:text-properties style:font-name-complex="Arial"/>
    </style:style>
    <style:style style:name="T639_7" style:family="text">
      <style:text-properties style:font-name-complex="Arial"/>
    </style:style>
    <style:style style:name="T639_8" style:family="text">
      <style:text-properties style:font-name-complex="Arial"/>
    </style:style>
    <style:style style:name="T639_9" style:family="text">
      <style:text-properties style:font-name-complex="Arial"/>
    </style:style>
    <style:style style:name="T639_10" style:family="text">
      <style:text-properties style:font-name-complex="Arial"/>
    </style:style>
    <style:style style:name="T639_11" style:family="text">
      <style:text-properties style:font-name-complex="Arial"/>
    </style:style>
    <style:style style:name="T639_12" style:family="text">
      <style:text-properties style:font-name-complex="Arial"/>
    </style:style>
    <style:style style:name="T639_13" style:family="text">
      <style:text-properties style:font-name-complex="Arial"/>
    </style:style>
    <style:style style:name="T639_14" style:family="text">
      <style:text-properties style:font-name-complex="Arial"/>
    </style:style>
    <style:style style:name="T639_15" style:family="text">
      <style:text-properties style:font-name-complex="Arial"/>
    </style:style>
    <style:style style:name="T639_16" style:family="text">
      <style:text-properties style:font-name-complex="Arial"/>
    </style:style>
    <style:style style:name="T639_17" style:family="text">
      <style:text-properties style:font-name-complex="Arial"/>
    </style:style>
    <style:style style:name="T639_18" style:family="text">
      <style:text-properties style:font-name-complex="Arial"/>
    </style:style>
    <style:style style:name="T639_19" style:family="text">
      <style:text-properties style:font-name-complex="Arial"/>
    </style:style>
    <style:style style:name="T639_20" style:family="text">
      <style:text-properties style:font-name-complex="Arial"/>
    </style:style>
    <style:style style:name="P640" style:family="paragraph" style:parent-style-name="List_20_Paragraph">
      <style:paragraph-properties fo:text-align="justify"/>
      <style:text-properties style:font-name-complex="Arial" fo:font-weight="bold" style:font-weight-asian="bold" style:font-weight-complex="bold"/>
    </style:style>
    <style:style style:name="P641" style:family="paragraph" style:parent-style-name="List_20_Paragraph">
      <style:paragraph-properties fo:text-align="justify"/>
      <style:text-properties style:font-name-complex="Arial"/>
    </style:style>
    <style:style style:name="T641_1" style:family="text">
      <style:text-properties style:font-name-complex="Arial" fo:font-weight="bold" style:font-weight-asian="bold" style:font-weight-complex="bold"/>
    </style:style>
    <style:style style:name="T641_2" style:family="text">
      <style:text-properties style:font-name-complex="Arial" fo:font-weight="bold" style:font-weight-asian="bold" style:font-weight-complex="bold"/>
    </style:style>
    <style:style style:name="T641_3" style:family="text">
      <style:text-properties style:font-name-complex="Arial"/>
    </style:style>
    <style:style style:name="T641_4" style:family="text">
      <style:text-properties style:font-name-complex="Arial"/>
    </style:style>
    <style:style style:name="T641_5" style:family="text">
      <style:text-properties style:font-name-complex="Arial"/>
    </style:style>
    <style:style style:name="T641_6" style:family="text">
      <style:text-properties style:font-name-complex="Arial"/>
    </style:style>
    <style:style style:name="T641_7" style:family="text">
      <style:text-properties style:font-name-complex="Arial"/>
    </style:style>
    <style:style style:name="T641_8" style:family="text">
      <style:text-properties style:font-name-complex="Arial"/>
    </style:style>
    <style:style style:name="T641_9" style:family="text">
      <style:text-properties style:font-name-complex="Arial"/>
    </style:style>
    <style:style style:name="T641_10" style:family="text">
      <style:text-properties style:font-name-complex="Arial"/>
    </style:style>
    <style:style style:name="T641_11" style:family="text">
      <style:text-properties style:font-name-complex="Arial"/>
    </style:style>
    <style:style style:name="T641_12" style:family="text">
      <style:text-properties style:font-name-complex="Arial"/>
    </style:style>
    <style:style style:name="T641_13" style:family="text">
      <style:text-properties style:font-name-complex="Arial"/>
    </style:style>
    <style:style style:name="T641_14" style:family="text">
      <style:text-properties style:font-name-complex="Arial"/>
    </style:style>
    <style:style style:name="T641_15" style:family="text">
      <style:text-properties style:font-name-complex="Arial"/>
    </style:style>
    <style:style style:name="T641_16" style:family="text">
      <style:text-properties style:font-name-complex="Arial"/>
    </style:style>
    <style:style style:name="T641_17" style:family="text">
      <style:text-properties style:font-name-complex="Arial"/>
    </style:style>
    <style:style style:name="P642" style:family="paragraph" style:parent-style-name="List_20_Paragraph">
      <style:paragraph-properties fo:text-align="justify"/>
      <style:text-properties style:font-name-complex="Arial"/>
    </style:style>
    <style:style style:name="P643" style:family="paragraph" style:parent-style-name="List_20_Paragraph">
      <style:paragraph-properties fo:text-align="justify"/>
    </style:style>
    <style:style style:name="T643_1" style:family="text">
      <style:text-properties style:font-name-complex="Arial"/>
    </style:style>
    <style:style style:name="T643_2" style:family="text">
      <style:text-properties style:font-name-complex="Arial"/>
    </style:style>
    <style:style style:name="T643_3" style:family="text">
      <style:text-properties style:font-name-complex="Arial"/>
    </style:style>
    <style:style style:name="T643_4" style:family="text">
      <style:text-properties style:font-name-complex="Arial"/>
    </style:style>
    <style:style style:name="T643_5" style:family="text">
      <style:text-properties style:font-name-complex="Arial"/>
    </style:style>
    <style:style style:name="T643_6" style:family="text">
      <style:text-properties style:font-name-complex="Arial"/>
    </style:style>
    <style:style style:name="T643_7" style:family="text">
      <style:text-properties style:font-name-complex="Arial"/>
    </style:style>
    <style:style style:name="T643_8" style:family="text">
      <style:text-properties style:font-name-complex="Arial"/>
    </style:style>
    <style:style style:name="T643_9" style:family="text">
      <style:text-properties style:font-name-complex="Arial"/>
    </style:style>
    <style:style style:name="T643_10" style:family="text">
      <style:text-properties style:font-name-complex="Arial"/>
    </style:style>
    <style:style style:name="T643_11" style:family="text">
      <style:text-properties style:font-name-complex="Arial"/>
    </style:style>
    <style:style style:name="T643_12" style:family="text">
      <style:text-properties style:font-name-complex="Arial"/>
    </style:style>
    <style:style style:name="T643_13" style:family="text">
      <style:text-properties style:font-name-complex="Arial"/>
    </style:style>
    <style:style style:name="T643_14" style:family="text">
      <style:text-properties style:font-name-complex="Arial"/>
    </style:style>
    <style:style style:name="T643_15" style:family="text">
      <style:text-properties style:font-name-complex="Arial"/>
    </style:style>
    <style:style style:name="T643_16" style:family="text">
      <style:text-properties style:font-name-complex="Arial"/>
    </style:style>
    <style:style style:name="P644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645" style:family="paragraph" style:parent-style-name="Normal">
      <style:paragraph-properties fo:text-align="justify"/>
    </style:style>
    <style:style style:name="T645_1" style:family="text">
      <style:text-properties style:font-name-complex="Arial" fo:font-weight="bold" style:font-weight-asian="bold" style:font-weight-complex="bold"/>
    </style:style>
    <style:style style:name="P646" style:family="paragraph" style:parent-style-name="Normal">
      <style:paragraph-properties fo:text-align="justify"/>
      <style:text-properties style:font-name-complex="Arial"/>
    </style:style>
    <style:style style:name="P647" style:family="paragraph" style:parent-style-name="List_20_Paragraph">
      <style:paragraph-properties fo:text-align="justify"/>
      <style:text-properties style:font-name-complex="Arial"/>
    </style:style>
    <style:style style:name="T647_1" style:family="text">
      <style:text-properties style:font-name-complex="Arial" fo:language="en" fo:country="US"/>
    </style:style>
    <style:style style:name="T647_2" style:family="text">
      <style:text-properties style:font-name-complex="Arial" fo:language="en" fo:country="US"/>
    </style:style>
    <style:style style:name="T647_3" style:family="text">
      <style:text-properties style:font-name-complex="Arial" fo:language="en" fo:country="US"/>
    </style:style>
    <style:style style:name="T647_4" style:family="text">
      <style:text-properties style:font-name-complex="Arial" fo:language="en" fo:country="US"/>
    </style:style>
    <style:style style:name="T647_5" style:family="text">
      <style:text-properties style:font-name-complex="Arial" fo:language="en" fo:country="US"/>
    </style:style>
    <style:style style:name="T647_6" style:family="text">
      <style:text-properties style:font-name-complex="Arial" fo:language="en" fo:country="US"/>
    </style:style>
    <style:style style:name="T647_7" style:family="text">
      <style:text-properties style:font-name-complex="Arial" fo:language="en" fo:country="US"/>
    </style:style>
    <style:style style:name="T647_8" style:family="text">
      <style:text-properties style:font-name-complex="Arial" fo:language="en" fo:country="US"/>
    </style:style>
    <style:style style:name="T647_9" style:family="text">
      <style:text-properties style:font-name-complex="Arial" fo:language="en" fo:country="US"/>
    </style:style>
    <style:style style:name="T647_10" style:family="text">
      <style:text-properties style:font-name-complex="Arial" fo:language="en" fo:country="US"/>
    </style:style>
    <style:style style:name="T647_11" style:family="text">
      <style:text-properties style:font-name-complex="Arial" fo:language="en" fo:country="US"/>
    </style:style>
    <style:style style:name="T647_12" style:family="text">
      <style:text-properties style:font-name-complex="Arial" fo:language="en" fo:country="US"/>
    </style:style>
    <style:style style:name="T647_13" style:family="text">
      <style:text-properties style:font-name-complex="Arial" fo:language="en" fo:country="US"/>
    </style:style>
    <style:style style:name="P648" style:family="paragraph" style:parent-style-name="Normal">
      <style:paragraph-properties fo:text-align="justify"/>
      <style:text-properties style:font-name-complex="Arial"/>
    </style:style>
    <style:style style:name="P649" style:family="paragraph" style:parent-style-name="List_20_Paragraph">
      <style:paragraph-properties fo:text-align="justify"/>
      <style:text-properties style:font-name-complex="Arial"/>
    </style:style>
    <style:style style:name="T649_1" style:family="text">
      <style:text-properties style:font-name-complex="Arial" fo:language="en" fo:country="US"/>
    </style:style>
    <style:style style:name="T649_2" style:family="text">
      <style:text-properties style:font-name-complex="Arial" fo:language="en" fo:country="US"/>
    </style:style>
    <style:style style:name="T649_3" style:family="text">
      <style:text-properties style:font-name-complex="Arial" fo:language="en" fo:country="US"/>
    </style:style>
    <style:style style:name="T649_4" style:family="text">
      <style:text-properties style:font-name-complex="Arial" fo:language="en" fo:country="US"/>
    </style:style>
    <style:style style:name="T649_5" style:family="text">
      <style:text-properties style:font-name-complex="Arial" fo:language="en" fo:country="US"/>
    </style:style>
    <style:style style:name="T649_6" style:family="text">
      <style:text-properties style:font-name-complex="Arial" fo:language="en" fo:country="US"/>
    </style:style>
    <style:style style:name="T649_7" style:family="text">
      <style:text-properties style:font-name-complex="Arial" fo:language="en" fo:country="US"/>
    </style:style>
    <style:style style:name="T649_8" style:family="text">
      <style:text-properties style:font-name-complex="Arial" fo:language="en" fo:country="US"/>
    </style:style>
    <style:style style:name="T649_9" style:family="text">
      <style:text-properties style:font-name-complex="Arial" fo:language="en" fo:country="US"/>
    </style:style>
    <style:style style:name="T649_10" style:family="text">
      <style:text-properties style:font-name-complex="Arial" fo:language="en" fo:country="US"/>
    </style:style>
    <style:style style:name="T649_11" style:family="text">
      <style:text-properties style:font-name-complex="Arial" fo:language="en" fo:country="US"/>
    </style:style>
    <style:style style:name="T649_12" style:family="text">
      <style:text-properties style:font-name-complex="Arial" fo:language="en" fo:country="US"/>
    </style:style>
    <style:style style:name="P650" style:family="paragraph" style:parent-style-name="Normal">
      <style:paragraph-properties fo:text-align="justify"/>
      <style:text-properties style:font-name-complex="Arial"/>
    </style:style>
    <style:style style:name="P651" style:family="paragraph" style:parent-style-name="List_20_Paragraph">
      <style:paragraph-properties fo:text-align="justify"/>
      <style:text-properties style:font-name-complex="Arial" fo:language="en" fo:country="US"/>
    </style:style>
    <style:style style:name="T651_1" style:family="text">
      <style:text-properties style:font-name-complex="Arial" fo:language="en" fo:country="US"/>
    </style:style>
    <style:style style:name="T651_2" style:family="text">
      <style:text-properties style:font-name-complex="Arial" fo:language="en" fo:country="US"/>
    </style:style>
    <style:style style:name="T651_3" style:family="text">
      <style:text-properties style:font-name-complex="Arial" fo:language="en" fo:country="US"/>
    </style:style>
    <style:style style:name="T651_4" style:family="text">
      <style:text-properties style:font-name-complex="Arial" fo:language="en" fo:country="US"/>
    </style:style>
    <style:style style:name="T651_5" style:family="text">
      <style:text-properties style:font-name-complex="Arial" fo:language="en" fo:country="US"/>
    </style:style>
    <style:style style:name="T651_6" style:family="text">
      <style:text-properties style:font-name-complex="Arial" fo:language="en" fo:country="US"/>
    </style:style>
    <style:style style:name="T651_7" style:family="text">
      <style:text-properties style:font-name-complex="Arial" fo:language="en" fo:country="US"/>
    </style:style>
    <style:style style:name="T651_8" style:family="text">
      <style:text-properties style:font-name-complex="Arial" fo:language="en" fo:country="US"/>
    </style:style>
    <style:style style:name="T651_9" style:family="text">
      <style:text-properties style:font-name-complex="Arial" fo:language="en" fo:country="US"/>
    </style:style>
    <style:style style:name="T651_10" style:family="text">
      <style:text-properties style:font-name-complex="Arial" fo:language="en" fo:country="US"/>
    </style:style>
    <style:style style:name="T651_11" style:family="text">
      <style:text-properties style:font-name-complex="Arial" fo:language="en" fo:country="US"/>
    </style:style>
    <style:style style:name="P652" style:family="paragraph" style:parent-style-name="Normal">
      <style:paragraph-properties fo:text-align="justify"/>
      <style:text-properties style:font-name-complex="Arial" fo:language="en" fo:country="US"/>
    </style:style>
    <style:style style:name="P653" style:family="paragraph" style:parent-style-name="List_20_Paragraph">
      <style:paragraph-properties fo:text-align="justify"/>
    </style:style>
    <style:style style:name="T653_1" style:family="text">
      <style:text-properties fo:color="#000000" style:font-name-asian="Arial" style:font-name-complex="Arial"/>
    </style:style>
    <style:style style:name="T653_2" style:family="text">
      <style:text-properties fo:color="#000000" style:font-name-asian="Arial" style:font-name-complex="Arial"/>
    </style:style>
    <style:style style:name="T653_3" style:family="text">
      <style:text-properties fo:color="#000000" style:font-name-asian="Arial" style:font-name-complex="Arial"/>
    </style:style>
    <style:style style:name="T653_4" style:family="text">
      <style:text-properties fo:color="#000000" style:font-name-asian="Arial" style:font-name-complex="Arial"/>
    </style:style>
    <style:style style:name="P654" style:family="paragraph" style:parent-style-name="Normal">
      <style:paragraph-properties fo:text-align="justify"/>
      <style:text-properties style:font-name-complex="Arial" fo:language="en" fo:country="US"/>
    </style:style>
    <style:style style:name="P655" style:family="paragraph" style:parent-style-name="List_20_Paragraph">
      <style:paragraph-properties fo:text-align="justify"/>
      <style:text-properties style:font-name-complex="Arial"/>
    </style:style>
    <style:style style:name="T655_1" style:family="text">
      <style:text-properties style:font-name-complex="Arial" fo:language="en" fo:country="US" style:text-underline-style="solid" style:text-underline-color="font-color"/>
    </style:style>
    <style:style style:name="T655_2" style:family="text">
      <style:text-properties style:font-name-complex="Arial" fo:language="en" fo:country="US" style:text-underline-style="solid" style:text-underline-color="font-color"/>
    </style:style>
    <style:style style:name="T655_3" style:family="text">
      <style:text-properties style:font-name-complex="Arial" fo:language="en" fo:country="US" style:text-underline-style="solid" style:text-underline-color="font-color"/>
    </style:style>
    <style:style style:name="T655_4" style:family="text">
      <style:text-properties style:font-name-complex="Arial" fo:language="en" fo:country="US" style:text-underline-style="solid" style:text-underline-color="font-color"/>
    </style:style>
    <style:style style:name="T655_5" style:family="text">
      <style:text-properties style:font-name-complex="Arial" fo:language="en" fo:country="US" style:text-underline-style="solid" style:text-underline-color="font-color"/>
    </style:style>
    <style:style style:name="T655_6" style:family="text">
      <style:text-properties style:font-name-complex="Arial" fo:language="en" fo:country="US" style:text-underline-style="solid" style:text-underline-color="font-color"/>
    </style:style>
    <style:style style:name="T655_7" style:family="text">
      <style:text-properties style:font-name-complex="Arial" fo:language="en" fo:country="US"/>
    </style:style>
    <style:style style:name="T655_8" style:family="text">
      <style:text-properties style:font-name-complex="Arial"/>
    </style:style>
    <style:style style:name="T655_9" style:family="text">
      <style:text-properties style:font-name-complex="Arial"/>
    </style:style>
    <style:style style:name="T655_10" style:family="text">
      <style:text-properties style:font-name-complex="Arial"/>
    </style:style>
    <style:style style:name="T655_11" style:family="text">
      <style:text-properties style:font-name-complex="Arial"/>
    </style:style>
    <style:style style:name="T655_12" style:family="text">
      <style:text-properties style:font-name-complex="Arial"/>
    </style:style>
    <style:style style:name="T655_13" style:family="text">
      <style:text-properties style:font-name-complex="Arial"/>
    </style:style>
    <style:style style:name="T655_14" style:family="text">
      <style:text-properties style:font-name-complex="Arial"/>
    </style:style>
    <style:style style:name="T655_15" style:family="text">
      <style:text-properties style:font-name-complex="Arial"/>
    </style:style>
    <style:style style:name="T655_16" style:family="text">
      <style:text-properties style:font-name-complex="Arial"/>
    </style:style>
    <style:style style:name="T655_17" style:family="text">
      <style:text-properties style:font-name-complex="Arial"/>
    </style:style>
    <style:style style:name="T655_18" style:family="text">
      <style:text-properties style:font-name-complex="Arial"/>
    </style:style>
    <style:style style:name="T655_19" style:family="text">
      <style:text-properties style:font-name-complex="Arial"/>
    </style:style>
    <style:style style:name="T655_20" style:family="text">
      <style:text-properties style:font-name-complex="Arial"/>
    </style:style>
    <style:style style:name="T655_21" style:family="text">
      <style:text-properties style:font-name-complex="Arial"/>
    </style:style>
    <style:style style:name="T655_22" style:family="text">
      <style:text-properties style:font-name-complex="Arial"/>
    </style:style>
    <style:style style:name="T655_23" style:family="text">
      <style:text-properties style:font-name-complex="Arial"/>
    </style:style>
    <style:style style:name="T655_24" style:family="text">
      <style:text-properties style:font-name-complex="Arial"/>
    </style:style>
    <style:style style:name="T655_25" style:family="text">
      <style:text-properties style:font-name-complex="Arial"/>
    </style:style>
    <style:style style:name="T655_26" style:family="text">
      <style:text-properties style:font-name-complex="Arial"/>
    </style:style>
    <style:style style:name="T655_27" style:family="text">
      <style:text-properties style:font-name-complex="Arial"/>
    </style:style>
    <style:style style:name="T655_28" style:family="text">
      <style:text-properties style:font-name-complex="Arial"/>
    </style:style>
    <style:style style:name="T655_29" style:family="text">
      <style:text-properties style:font-name-complex="Arial"/>
    </style:style>
    <style:style style:name="T655_30" style:family="text">
      <style:text-properties style:font-name-complex="Arial"/>
    </style:style>
    <style:style style:name="T655_31" style:family="text">
      <style:text-properties style:font-name-complex="Arial"/>
    </style:style>
    <style:style style:name="T655_32" style:family="text">
      <style:text-properties style:font-name-complex="Arial"/>
    </style:style>
    <style:style style:name="T655_33" style:family="text">
      <style:text-properties style:font-name-complex="Arial"/>
    </style:style>
    <style:style style:name="T655_34" style:family="text">
      <style:text-properties style:font-name-complex="Arial"/>
    </style:style>
    <style:style style:name="T655_35" style:family="text">
      <style:text-properties style:font-name-complex="Arial"/>
    </style:style>
    <style:style style:name="T655_36" style:family="text">
      <style:text-properties style:font-name-complex="Arial"/>
    </style:style>
    <style:style style:name="T655_37" style:family="text">
      <style:text-properties style:font-name-complex="Arial"/>
    </style:style>
    <style:style style:name="T655_38" style:family="text">
      <style:text-properties style:font-name-complex="Arial"/>
    </style:style>
    <style:style style:name="T655_39" style:family="text">
      <style:text-properties style:font-name-complex="Arial"/>
    </style:style>
    <style:style style:name="T655_40" style:family="text">
      <style:text-properties style:font-name-complex="Arial"/>
    </style:style>
    <style:style style:name="T655_41" style:family="text">
      <style:text-properties style:font-name-complex="Arial"/>
    </style:style>
    <style:style style:name="T655_42" style:family="text">
      <style:text-properties style:font-name-complex="Arial"/>
    </style:style>
    <style:style style:name="T655_43" style:family="text">
      <style:text-properties style:font-name-complex="Arial"/>
    </style:style>
    <style:style style:name="T655_44" style:family="text">
      <style:text-properties style:font-name-complex="Arial"/>
    </style:style>
    <style:style style:name="T655_45" style:family="text">
      <style:text-properties style:font-name-complex="Arial"/>
    </style:style>
    <style:style style:name="T655_46" style:family="text">
      <style:text-properties style:font-name-complex="Arial"/>
    </style:style>
    <style:style style:name="T655_47" style:family="text">
      <style:text-properties style:font-name-complex="Arial"/>
    </style:style>
    <style:style style:name="T655_48" style:family="text">
      <style:text-properties style:font-name-complex="Arial"/>
    </style:style>
    <style:style style:name="T655_49" style:family="text">
      <style:text-properties style:font-name-complex="Arial"/>
    </style:style>
    <style:style style:name="T655_50" style:family="text">
      <style:text-properties style:font-name-complex="Arial"/>
    </style:style>
    <style:style style:name="T655_51" style:family="text">
      <style:text-properties style:font-name-complex="Arial"/>
    </style:style>
    <style:style style:name="T655_52" style:family="text">
      <style:text-properties style:font-name-complex="Arial"/>
    </style:style>
    <style:style style:name="P656" style:family="paragraph" style:parent-style-name="List_20_Paragraph">
      <style:paragraph-properties fo:text-align="justify"/>
      <style:text-properties style:font-name-complex="Arial"/>
    </style:style>
    <style:style style:name="P657" style:family="paragraph" style:parent-style-name="List_20_Paragraph">
      <style:paragraph-properties fo:text-align="justify"/>
      <style:text-properties style:font-name-complex="Arial"/>
    </style:style>
    <style:style style:name="T657_1" style:family="text">
      <style:text-properties style:font-name-complex="Arial"/>
    </style:style>
    <style:style style:name="T657_2" style:family="text">
      <style:text-properties style:font-name-complex="Arial"/>
    </style:style>
    <style:style style:name="T657_3" style:family="text">
      <style:text-properties style:font-name-complex="Arial"/>
    </style:style>
    <style:style style:name="T657_4" style:family="text">
      <style:text-properties style:font-name-complex="Arial"/>
    </style:style>
    <style:style style:name="T657_5" style:family="text">
      <style:text-properties style:font-name-complex="Arial"/>
    </style:style>
    <style:style style:name="T657_6" style:family="text">
      <style:text-properties style:font-name-complex="Arial"/>
    </style:style>
    <style:style style:name="T657_7" style:family="text">
      <style:text-properties style:font-name-complex="Arial"/>
    </style:style>
    <style:style style:name="T657_8" style:family="text">
      <style:text-properties style:font-name-complex="Arial"/>
    </style:style>
    <style:style style:name="T657_9" style:family="text">
      <style:text-properties style:font-name-complex="Arial"/>
    </style:style>
    <style:style style:name="T657_10" style:family="text">
      <style:text-properties style:font-name-complex="Arial"/>
    </style:style>
    <style:style style:name="T657_11" style:family="text">
      <style:text-properties style:font-name-complex="Arial"/>
    </style:style>
    <style:style style:name="T657_12" style:family="text">
      <style:text-properties style:font-name-complex="Arial"/>
    </style:style>
    <style:style style:name="T657_13" style:family="text">
      <style:text-properties style:font-name-complex="Arial"/>
    </style:style>
    <style:style style:name="P658" style:family="paragraph" style:parent-style-name="List_20_Paragraph">
      <style:paragraph-properties fo:text-align="justify"/>
      <style:text-properties style:font-name-complex="Arial"/>
    </style:style>
    <style:style style:name="P659" style:family="paragraph" style:parent-style-name="Normal">
      <style:paragraph-properties fo:text-align="justify"/>
    </style:style>
    <style:style style:name="T659_1" style:family="text">
      <style:text-properties style:font-name-complex="Arial" fo:font-weight="bold" style:font-weight-asian="bold" style:font-weight-complex="bold"/>
    </style:style>
    <style:style style:name="T659_2" style:family="text">
      <style:text-properties style:font-name-complex="Arial" fo:font-weight="bold" style:font-weight-asian="bold" style:font-weight-complex="bold"/>
    </style:style>
    <style:style style:name="T659_3" style:family="text">
      <style:text-properties style:font-name-complex="Arial" fo:font-weight="bold" style:font-weight-asian="bold" style:font-weight-complex="bold"/>
    </style:style>
    <style:style style:name="P660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661" style:family="paragraph" style:parent-style-name="List_20_Paragraph">
      <style:paragraph-properties fo:text-align="justify"/>
      <style:text-properties style:font-name-complex="Arial"/>
    </style:style>
    <style:style style:name="T661_1" style:family="text">
      <style:text-properties style:font-name-complex="Arial"/>
    </style:style>
    <style:style style:name="T661_2" style:family="text">
      <style:text-properties style:font-name-complex="Arial"/>
    </style:style>
    <style:style style:name="P662" style:family="paragraph" style:parent-style-name="List_20_Paragraph">
      <style:paragraph-properties fo:text-align="justify" fo:line-height="116%" fo:margin-bottom="0.282cm"/>
      <style:text-properties style:font-name-complex="Arial"/>
    </style:style>
    <style:style style:name="T662_1" style:family="text">
      <style:text-properties style:font-name-complex="Arial" style:text-underline-style="solid" style:text-underline-color="font-color"/>
    </style:style>
    <style:style style:name="T662_2" style:family="text">
      <style:text-properties style:font-name-complex="Arial"/>
    </style:style>
    <style:style style:name="P663" style:family="paragraph" style:parent-style-name="List_20_Paragraph">
      <style:paragraph-properties fo:text-align="justify" fo:line-height="116%" fo:margin-bottom="0.282cm"/>
      <style:text-properties style:font-name-complex="Arial"/>
    </style:style>
    <style:style style:name="T663_1" style:family="text">
      <style:text-properties style:font-name-complex="Arial" style:text-underline-style="solid" style:text-underline-color="font-color"/>
    </style:style>
    <style:style style:name="T663_2" style:family="text">
      <style:text-properties style:font-name-complex="Arial"/>
    </style:style>
    <style:style style:name="P664" style:family="paragraph" style:parent-style-name="List_20_Paragraph">
      <style:paragraph-properties fo:text-align="justify" fo:line-height="116%" fo:margin-bottom="0.282cm"/>
      <style:text-properties style:font-name-complex="Arial"/>
    </style:style>
    <style:style style:name="T664_1" style:family="text">
      <style:text-properties style:font-name-complex="Arial" style:text-underline-style="solid" style:text-underline-color="font-color"/>
    </style:style>
    <style:style style:name="T664_2" style:family="text">
      <style:text-properties style:font-name-complex="Arial"/>
    </style:style>
    <style:style style:name="P665" style:family="paragraph" style:parent-style-name="List_20_Paragraph">
      <style:paragraph-properties fo:text-align="justify" fo:line-height="116%" fo:margin-bottom="0.282cm"/>
      <style:text-properties style:font-name-complex="Arial"/>
    </style:style>
    <style:style style:name="T665_1" style:family="text">
      <style:text-properties style:font-name-complex="Arial" style:text-underline-style="solid" style:text-underline-color="font-color"/>
    </style:style>
    <style:style style:name="T665_2" style:family="text">
      <style:text-properties style:font-name-complex="Arial"/>
    </style:style>
    <style:style style:name="P666" style:family="paragraph" style:parent-style-name="Normal">
      <style:paragraph-properties fo:text-align="justify" fo:line-height="116%" fo:margin-bottom="0.282cm"/>
    </style:style>
    <style:style style:name="T666_1" style:family="text">
      <style:text-properties style:font-name-complex="Arial" fo:font-weight="bold" style:font-weight-asian="bold" style:font-weight-complex="bold"/>
    </style:style>
    <style:style style:name="T666_2" style:family="text">
      <style:text-properties style:font-name-complex="Arial"/>
    </style:style>
    <style:style style:name="T666_3" style:family="text">
      <style:text-properties style:font-name-complex="Arial" fo:font-weight="bold" style:font-weight-asian="bold" style:font-weight-complex="bold"/>
    </style:style>
    <style:style style:name="Table4" style:family="table">
      <style:table-properties table:align="left" style:width="18.443cm" style:rel-width="100%" fo:margin-left="0cm"/>
    </style:style>
    <style:style style:name="Column6" style:family="table-column">
      <style:table-column-properties style:column-width="3.201cm"/>
    </style:style>
    <style:style style:name="Column7" style:family="table-column">
      <style:table-column-properties style:column-width="7.467cm"/>
    </style:style>
    <style:style style:name="Column8" style:family="table-column">
      <style:table-column-properties style:column-width="7.775cm"/>
    </style:style>
    <style:style style:name="Row14" style:family="table-row"/>
    <style:style style:name="Cell24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67" style:family="paragraph" style:parent-style-name="Normal_20__28_Web_29_">
      <style:paragraph-properties fo:text-align="justify" fo:margin-top="0cm" fo:margin-bottom="0cm"/>
    </style:style>
    <style:style style:name="T667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68" style:family="paragraph" style:parent-style-name="Normal_20__28_Web_29_">
      <style:paragraph-properties fo:text-align="justify" fo:margin-top="0cm" fo:margin-bottom="0cm"/>
    </style:style>
    <style:style style:name="T668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8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8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69" style:family="paragraph" style:parent-style-name="Normal_20__28_Web_29_">
      <style:paragraph-properties fo:text-align="justify" fo:margin-top="0cm" fo:margin-bottom="0cm"/>
    </style:style>
    <style:style style:name="T669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15" style:family="table-row"/>
    <style:style style:name="Cell27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70" style:family="paragraph" style:parent-style-name="Normal_20__28_Web_29_">
      <style:paragraph-properties fo:text-align="justify" fo:margin-top="0cm" fo:margin-bottom="0cm"/>
    </style:style>
    <style:style style:name="T670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28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71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67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72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73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74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</style:style>
    <style:style style:name="T67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4_4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75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  <style:tab-stop style:type="left" style:leader-style="none" style:position="5.135cm"/>
        </style:tab-stops>
      </style:paragraph-properties>
    </style:style>
    <style:style style:name="T67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67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5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76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</style:style>
    <style:style style:name="T67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67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29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77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7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78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8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79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</style:style>
    <style:style style:name="T67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80" style:family="paragraph" style:parent-style-name="Normal_20__28_Web_29_">
      <style:paragraph-properties fo:text-align="justify" fo:margin-top="0cm" fo:margin-left="1.27cm"/>
    </style:style>
    <style:style style:name="T680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81" style:family="paragraph" style:parent-style-name="Normal_20__28_Web_29_">
      <style:paragraph-properties fo:text-align="justify" fo:margin-top="0cm" fo:margin-bottom="0cm" fo:margin-left="1.27cm"/>
    </style:style>
    <style:style style:name="T681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16" style:family="table-row"/>
    <style:style style:name="Cell30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82" style:family="paragraph" style:parent-style-name="Normal_20__28_Web_29_">
      <style:paragraph-properties fo:text-align="justify" fo:margin-top="0cm" fo:margin-bottom="0cm"/>
    </style:style>
    <style:style style:name="T682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31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83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3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683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3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3_4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3_5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84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4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85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5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32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86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6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87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7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88" style:family="paragraph" style:parent-style-name="Normal_20__28_Web_29_">
      <style:paragraph-properties fo:text-align="justify" fo:margin-top="0cm" fo:margin-bottom="0cm" fo:margin-left="1.27cm"/>
    </style:style>
    <style:style style:name="T688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17" style:family="table-row"/>
    <style:style style:name="Cell33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89" style:family="paragraph" style:parent-style-name="Normal_20__28_Web_29_">
      <style:paragraph-properties fo:text-align="justify" fo:margin-top="0cm" fo:margin-bottom="0cm"/>
    </style:style>
    <style:style style:name="T689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34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90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90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91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91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92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92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92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92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93" style:family="paragraph" style:parent-style-name="Normal">
      <style:paragraph-properties fo:text-align="justify" fo:margin-left="1.905cm" style:vertical-align="middle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35" style:family="table-cell">
      <style:table-cell-properties style:vertical-align="top" fo:padding-top="0.141cm" fo:border-top="#000000 0.018cm solid" fo:padding-bottom="0.141cm" fo:border-bottom="#000000 0.018cm solid" fo:padding-left="0.141cm" fo:border-left="#000000 0.018cm solid" fo:padding-right="0.141cm" fo:border-right="#000000 0.018cm solid" fo:wrap-option="wrap"/>
    </style:style>
    <style:style style:name="P694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9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9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9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9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95" style:family="paragraph" style:parent-style-name="Normal">
      <style:paragraph-properties fo:text-align="justify" fo:text-indent="-0.635cm" fo:margin-left="2.54cm" style:vertical-align="middle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9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96" style:family="paragraph" style:parent-style-name="Normal_20__28_Web_29_">
      <style:paragraph-properties fo:text-align="justify" fo:margin-top="0cm" fo:margin-bottom="0cm" fo:margin-left="1.27cm"/>
    </style:style>
    <style:style style:name="T696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97" style:family="paragraph" style:parent-style-name="List_20_Paragraph">
      <style:paragraph-properties fo:text-align="justify"/>
      <style:text-properties style:font-name-complex="Arial" fo:font-weight="bold" style:font-weight-asian="bold" style:font-weight-complex="bold"/>
    </style:style>
    <style:style style:name="P698" style:family="paragraph" style:parent-style-name="List_20_Paragraph">
      <style:paragraph-properties fo:text-align="justify"/>
    </style:style>
    <style:style style:name="T698_1" style:family="text">
      <style:text-properties style:font-name-complex="Arial"/>
    </style:style>
    <style:style style:name="T698_2" style:family="text">
      <style:text-properties style:font-name-complex="Arial"/>
    </style:style>
    <style:style style:name="T698_3" style:family="text">
      <style:text-properties style:font-name-complex="Arial"/>
    </style:style>
    <style:style style:name="T698_4" style:family="text">
      <style:text-properties style:font-name-complex="Arial"/>
    </style:style>
    <style:style style:name="T698_5" style:family="text">
      <style:text-properties style:font-name-complex="Arial"/>
    </style:style>
    <style:style style:name="T698_6" style:family="text">
      <style:text-properties style:font-name-complex="Arial"/>
    </style:style>
    <style:style style:name="T698_7" style:family="text">
      <style:text-properties style:font-name-complex="Arial"/>
    </style:style>
    <style:style style:name="T698_8" style:family="text">
      <style:text-properties style:font-name-complex="Arial"/>
    </style:style>
    <style:style style:name="T698_9" style:family="text">
      <style:text-properties style:font-name-complex="Arial"/>
    </style:style>
    <style:style style:name="T698_10" style:family="text">
      <style:text-properties style:font-name-complex="Arial"/>
    </style:style>
    <style:style style:name="T698_11" style:family="text">
      <style:text-properties style:font-name-complex="Arial"/>
    </style:style>
    <style:style style:name="T698_12" style:family="text">
      <style:text-properties style:font-name-complex="Arial"/>
    </style:style>
    <style:style style:name="T698_13" style:family="text">
      <style:text-properties style:font-name-complex="Arial"/>
    </style:style>
    <style:style style:name="T698_14" style:family="text">
      <style:text-properties style:font-name-complex="Arial"/>
    </style:style>
    <style:style style:name="T698_15" style:family="text" style:parent-style-name="List_20_Paragraph">
      <style:text-properties style:font-name-complex="Arial"/>
    </style:style>
    <style:style style:name="P699" style:family="paragraph" style:parent-style-name="Footnote_20_text"/>
    <style:style style:name="T699_1" style:family="text">
      <style:text-properties style:font-name-complex="Arial"/>
    </style:style>
    <style:style style:name="T699_2" style:family="text">
      <style:text-properties style:font-name-complex="Arial"/>
    </style:style>
    <style:style style:name="T699_3" style:family="text">
      <style:text-properties style:font-name-complex="Arial"/>
    </style:style>
    <style:style style:name="T699_4" style:family="text">
      <style:text-properties style:font-name-complex="Arial"/>
    </style:style>
    <style:style style:name="T699_5" style:family="text">
      <style:text-properties style:font-name-complex="Arial"/>
    </style:style>
    <style:style style:name="T699_6" style:family="text">
      <style:text-properties style:font-name-complex="Arial"/>
    </style:style>
    <style:style style:name="P700" style:family="paragraph" style:parent-style-name="Normal">
      <style:paragraph-properties fo:text-align="justify"/>
      <style:text-properties fo:font-style="italic" style:font-style-asian="italic" style:font-style-complex="italic" style:font-name-complex="Arial" fo:font-weight="bold" style:font-weight-asian="bold" style:font-weight-complex="bold"/>
    </style:style>
    <style:style style:name="P701" style:family="paragraph" style:parent-style-name="Normal">
      <style:paragraph-properties fo:text-align="justify"/>
      <style:text-properties style:font-name-complex="Arial"/>
    </style:style>
    <style:style style:name="P702" style:family="paragraph" style:parent-style-name="List_20_Paragraph">
      <style:paragraph-properties fo:text-align="justify"/>
      <style:text-properties fo:color="#000000" style:font-name-complex="Arial"/>
    </style:style>
    <style:style style:name="P703" style:family="paragraph" style:parent-style-name="Normal">
      <style:paragraph-properties fo:text-align="justify"/>
      <style:text-properties fo:color="#000000" style:font-name-complex="Arial"/>
    </style:style>
    <style:style style:name="P704" style:family="paragraph" style:parent-style-name="Normal">
      <style:paragraph-properties fo:text-align="justify"/>
      <style:text-properties fo:color="#000000" style:font-name-complex="Arial"/>
    </style:style>
  </office:automatic-styles>
  <office:body>
    <office:text>
      <text:p text:style-name="P1"><text:bookmark-start text:name="_Hlk218084294"/><text:bookmark-end text:name="_Hlk218084294"/><text:span text:style-name="T1_1">Business<text:s/>Case</text:span></text:p>
      <text:p text:style-name="P2"/>
      <text:p text:style-name="P3"><text:span text:style-name="T3_1">Summary<text:s/>Sheet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5"><text:span text:style-name="T5_1">Title:<text:s text:c="2"/></text:span></text:p>
            <text:p text:style-name="P6"><text:span text:style-name="T6_1">Uganda<text:s/>-<text:s/></text:span><text:span text:style-name="T6_2">Refugee<text:s/>Support,<text:s/>Empowerment<text:s/>and<text:s/>Transformation</text:span><text:span text:style-name="T6_3"><text:s/>(</text:span><text:span text:style-name="T6_4">ReSET</text:span><text:span text:style-name="T6_5">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7"><text:span text:style-name="T7_1">Programme<text:s/>summary<text:s/></text:span></text:p>
            <text:p text:style-name="P8"/>
            <text:p text:style-name="P9"><text:span text:style-name="T9_1">ReSET</text:span><text:span text:style-name="T9_2"><text:s/></text:span><text:span text:style-name="T9_3">aims<text:s/>to<text:s/>transition<text:s/>Uganda’s<text:s/>refugee<text:s/>response<text:s/>from<text:s/>emergency<text:s/>aid<text:s/>to<text:s/>a<text:s/>sustainable,<text:s/>locally<text:s/>led<text:s/>system.</text:span><text:span text:style-name="T9_4"><text:s/></text:span><text:span text:style-name="T9_5">It<text:s/>will<text:s/>deliver<text:s/>targeted<text:s/>humanitarian<text:s/>assistance<text:s/>to<text:s/>the<text:s/>most<text:s/>vulnerable,<text:s/>support<text:s/>refugee<text:s/>and<text:s/>host<text:s/>community<text:s/>self-reliance</text:span><text:span text:style-name="T9_6"><text:s/></text:span><text:span text:style-name="T9_7">and<text:s/></text:span><text:span text:style-name="T9_8">use<text:s/>catalytic<text:s/>funding<text:s/>to<text:s/></text:span><text:span text:style-name="T9_9">strengthen</text:span><text:span text:style-name="T9_10">ing</text:span><text:span text:style-name="T9_11"><text:s/>government<text:s/>and<text:s/>local<text:s/>systems<text:s/>for<text:s/>long-term<text:s/>service<text:s/>delivery.<text:s/></text:span><text:span text:style-name="T9_12">ReSET</text:span><text:span text:style-name="T9_13"><text:s/>addresses<text:s/>rising<text:s/>refugee<text:s/>numbers,<text:s/>declining<text:s/>aid,<text:s/>and<text:s/>environmental<text:s/>degradation,<text:s/>while<text:s/>promoting<text:s/>social<text:s/>cohesion<text:s/>and<text:s/>resilience.<text:s/>Through<text:s/>a<text:s/>phased,<text:s/></text:span><text:span text:style-name="T9_14">flexible</text:span><text:span text:style-name="T9_15"><text:s/>approach,<text:s/></text:span><text:span text:style-name="T9_16">ReSET</text:span><text:span text:style-name="T9_17"><text:s/>will<text:s/>improve<text:s/>efficiency,<text:s/>equity,<text:s/>and<text:s/>sustainability<text:s/>in<text:s/>Uganda’s<text:s/>refugee<text:s/>response.</text:span></text:p>
          </table:table-cell>
          <table:covered-table-cell/>
          <table:covered-table-cell/>
        </table:table-row>
        <table:table-row table:style-name="Row3">
          <table:table-cell table:style-name="Cell3" table:number-columns-spanned="3">
            <text:p text:style-name="P10"><text:span text:style-name="T10_1">What<text:s/>is<text:s/>the<text:s/>rationale<text:s/>for<text:s/>UK<text:s/>Aid<text:s/>spending?<text:s/></text:span></text:p>
            <text:p text:style-name="P11"/>
            <text:p text:style-name="P12"><text:span text:style-name="T12_1">Uganda<text:s/>is<text:s/>Africa’s<text:s/>largest<text:s/>refugee-hosting<text:s/>country,<text:s/>with<text:s/>1.</text:span><text:span text:style-name="T12_2">9</text:span><text:span text:style-name="T12_3">6</text:span><text:span text:style-name="T12_4"><text:s/>million<text:s/>refugees<text:s/>as<text:s/>of<text:s/></text:span><text:span text:style-name="T12_5">November</text:span><text:span text:style-name="T12_6"><text:s/></text:span><text:span text:style-name="T12_7">2025.<text:s/></text:span></text:p>
            <text:p text:style-name="P13"/>
            <text:p text:style-name="P14"><text:span text:style-name="T14_1">ReSET</text:span><text:span text:style-name="T14_2"><text:s/>aligns<text:s/>with<text:s/>FCDO’s<text:s/>humanitarian<text:s/>reset<text:s/>reforms<text:s/>by<text:s/>shifting<text:s/>Uganda’s<text:s/>refugee<text:s/>response<text:s/>from<text:s/>emergency<text:s/>aid<text:s/>to<text:s/>a<text:s/>sustainable,<text:s/>locally<text:s/>led<text:s/>model.<text:s/>Humanitarian<text:s/>assistance<text:s/>will<text:s/>be<text:s/>focused<text:s/>on<text:s/>life-saving<text:s/>interventions<text:s/>and<text:s/>target<text:s/>the<text:s/>most<text:s/>vulnerable,<text:s/>while<text:s/>a<text:s/>focus<text:s/>will<text:s/>remain<text:s/>on<text:s/>streamlining<text:s/>and<text:s/>reforming<text:s/>operations<text:s/>to<text:s/>maximise<text:s/>value<text:s/>for<text:s/>money.<text:s/>A<text:s/>phased<text:s/>shift<text:s/>of<text:s/>power<text:s/>towards<text:s/>local<text:s/>actors<text:s/>will<text:s/>ensure<text:s/>sustainability<text:s/>and<text:s/>align<text:s/>with<text:s/>the<text:s/>Grand<text:s/>Bargain<text:s/>commitments<text:s/>of<text:s/>localisation.</text:span></text:p>
            <text:p text:style-name="P15"/>
          </table:table-cell>
          <table:covered-table-cell/>
          <table:covered-table-cell/>
        </table:table-row>
        <table:table-row table:style-name="Row4">
          <table:table-cell table:style-name="Cell4" table:number-columns-spanned="2">
            <text:p text:style-name="P16"><text:span text:style-name="T16_1">Programme<text:s/>Value:<text:s/></text:span><text:span text:style-name="T16_2">Up<text:s/>to<text:s/>£</text:span><text:span text:style-name="T16_3">90</text:span><text:span text:style-name="T16_4">m</text:span><text:span text:style-name="T16_5"><text:s/></text:span></text:p>
            <text:p text:style-name="P17"/>
          </table:table-cell>
          <table:covered-table-cell/>
          <table:table-cell table:style-name="Cell5">
            <text:p text:style-name="P18"><text:span text:style-name="T18_1">Country/<text:s/>Region<text:s/>or<text:s/>Sector:<text:s/></text:span></text:p>
            <text:p text:style-name="P19"><text:span text:style-name="T19_1">Africa<text:s/>Directorate,<text:s/>Uganda<text:s/></text:span></text:p>
            <text:p text:style-name="P20"/>
          </table:table-cell>
        </table:table-row>
        <table:table-row table:style-name="Row5">
          <table:table-cell table:style-name="Cell6" table:number-columns-spanned="2">
            <text:p text:style-name="P21"><text:span text:style-name="T21_1">Department/Country<text:s/>Office<text:s/>confirmation<text:s/>of<text:s/>review<text:s/>processes</text:span></text:p>
          </table:table-cell>
          <table:covered-table-cell/>
          <table:table-cell table:style-name="Cell7">
            <text:p text:style-name="P22"><text:span text:style-name="T22_1">Director/</text:span><text:span text:style-name="T22_2">HoM</text:span><text:span text:style-name="T22_3"><text:s/>confirmation<text:s/>that<text:s/>Departmental<text:s/>processes<text:s/>for<text:s/>BC<text:s/>review<text:s/>have<text:s/>been<text:s/>followed<text:s/>prior<text:s/>to<text:s/>submission</text:span></text:p>
          </table:table-cell>
        </table:table-row>
        <table:table-row table:style-name="Row6">
          <table:table-cell table:style-name="Cell8" table:number-columns-spanned="2">
            <text:p text:style-name="P23"><text:span text:style-name="T23_1">Contact<text:s/>name<text:s/></text:span></text:p>
          </table:table-cell>
          <table:covered-table-cell/>
          <table:table-cell table:style-name="Cell9">
            <text:p text:style-name="P24"><text:span text:style-name="T24_1">Rachel<text:s/>Mayer</text:span><text:span text:style-name="T24_2">,<text:s/>Humanitarian<text:s/>Adviser<text:s/></text:span></text:p>
          </table:table-cell>
        </table:table-row>
        <table:table-row table:style-name="Row7">
          <table:table-cell table:style-name="Cell10" table:number-columns-spanned="3">
            <text:p text:style-name="P25"><text:span text:style-name="T25_1">Threshold<text:s/>for<text:s/>final<text:s/>approval<text:s/>of<text:s/>Business<text:s/>Case:<text:s/></text:span></text:p>
            <text:p text:style-name="P26"><text:span text:style-name="T26_1">Minister<text:s/>for<text:s/></text:span><text:span text:style-name="T26_2">Africa</text:span><text:span text:style-name="T26_3">/<text:s/></text:span><text:span text:style-name="T26_4">Development</text:span></text:p>
          </table:table-cell>
          <table:covered-table-cell/>
          <table:covered-table-cell/>
        </table:table-row>
        <table:table-row table:style-name="Row8">
          <table:table-cell table:style-name="Cell11">
            <text:p text:style-name="P27"><text:span text:style-name="T27_1">Date<text:s/>of<text:s/>Approval<text:s/>of<text:s/>Concept<text:s/>Note:</text:span></text:p>
          </table:table-cell>
          <table:table-cell table:style-name="Cell12">
            <text:p text:style-name="P28"><text:span text:style-name="T28_1">19</text:span><text:span text:style-name="T28_2">/</text:span><text:span text:style-name="T28_3">11</text:span><text:span text:style-name="T28_4">/</text:span><text:span text:style-name="T28_5">2024<text:s/></text:span></text:p>
          </table:table-cell>
          <table:table-cell table:style-name="Cell13">
            <text:p text:style-name="P29"><text:span text:style-name="T29_1">Minister<text:s/>Dodds,<text:s/>Minister<text:s/>for<text:s/>Development<text:s/></text:span></text:p>
          </table:table-cell>
        </table:table-row>
        <table:table-row table:style-name="Row9">
          <table:table-cell table:style-name="Cell14">
            <text:p text:style-name="P30"><text:span text:style-name="T30_1">Date<text:s/>of<text:s/>Approval<text:s/>of<text:s/>Business<text:s/>Case:</text:span></text:p>
          </table:table-cell>
          <table:table-cell table:style-name="Cell15">
            <text:p text:style-name="P31"><text:span text:style-name="T31_1">TBD</text:span></text:p>
          </table:table-cell>
          <table:table-cell table:style-name="Cell16">
            <text:p text:style-name="P32"><text:span text:style-name="T32_1">TBD</text:span></text:p>
          </table:table-cell>
        </table:table-row>
        <table:table-row table:style-name="Row10">
          <table:table-cell table:style-name="Cell17">
            <text:p text:style-name="P33"><text:span text:style-name="T33_1">Programme<text:s/>Code:<text:s/></text:span><text:span text:style-name="T33_2">400450</text:span></text:p>
            <text:p text:style-name="P34"/>
          </table:table-cell>
          <table:table-cell table:style-name="Cell18">
            <text:p text:style-name="P35"><text:span text:style-name="T35_1">AMP<text:s/>Start<text:s/>Date:</text:span><text:span text:style-name="T35_2"><text:s/>not<text:s/></text:span><text:span text:style-name="T35_3">yet</text:span><text:span text:style-name="T35_4"><text:s/>started</text:span><text:span text:style-name="T35_5">,<text:s/>targeting<text:s/>April<text:s/>2026.</text:span></text:p>
          </table:table-cell>
          <table:table-cell table:style-name="Cell19">
            <text:p text:style-name="P36"><text:span text:style-name="T36_1">AMP<text:s/>End<text:s/>Date:</text:span><text:span text:style-name="T36_2">31/03/203</text:span><text:span text:style-name="T36_3">1</text:span></text:p>
          </table:table-cell>
        </table:table-row>
        <table:table-row table:style-name="Row11">
          <table:table-cell table:style-name="Cell20">
            <text:p text:style-name="P37"><text:span text:style-name="T37_1">Overall<text:s/>programme<text:s/>risk<text:s/>rating:<text:s/></text:span></text:p>
            <text:p text:style-name="P38"/>
          </table:table-cell>
          <table:table-cell table:style-name="Cell21" table:number-columns-spanned="2">
            <text:p text:style-name="P39"><text:span text:style-name="T39_1">Major</text:span></text:p>
          </table:table-cell>
          <table:covered-table-cell/>
        </table:table-row>
      </table:table>
      <text:p text:style-name="P40"/>
      <text:p text:style-name="P41"><text:span text:style-name="T41_1">BUSINESS<text:s/>CASE:<text:s/></text:span></text:p>
      <text:list text:style-name="LS17" xml:id="list0">
        <text:list-item>
          <text:h text:style-name="P42" text:outline-level="2"><text:span text:style-name="T42_1">Strategic<text:s/>Case<text:s/></text:span></text:h>
        </text:list-item>
      </text:list>
      <text:p text:style-name="P43"/>
      <text:p text:style-name="P44"><text:span text:style-name="T44_1">CONTEXT</text:span></text:p>
      <text:p text:style-name="P45"/>
      <text:list text:style-name="LS31" xml:id="list1">
        <text:list-item>
          <text:p text:style-name="P46"><text:span text:style-name="T46_1">Uganda<text:s/>hosts<text:s/>the<text:s/>largest<text:s/>number<text:s/>of<text:s/>refugees<text:s/>in<text:s/>Africa.<text:s/>As<text:s/>of<text:s/></text:span><text:span text:style-name="T46_2">Nov</text:span><text:span text:style-name="T46_3">ember</text:span><text:span text:style-name="T46_4"><text:s/></text:span><text:span text:style-name="T46_5">2025,<text:s/>there<text:s/></text:span><text:span text:style-name="T46_6">were</text:span><text:span text:style-name="T46_7"><text:s/>1.</text:span><text:span text:style-name="T46_8">9</text:span><text:span text:style-name="T46_9">6</text:span><text:span text:style-name="T46_10"><text:s/>million<text:s/>refugees<text:s/>in<text:s/>the<text:s/>country.<text:s/></text:span><text:span text:style-name="T46_11">Having<text:s/>gone<text:s/>from<text:s/>just<text:s/>25,000<text:s/>refugees<text:s/>in<text:s/>2014,<text:s/>the<text:s/>rapid<text:s/>rise<text:s/>in<text:s/>the<text:s/>number<text:s/>of<text:s/>refugees<text:s/>in<text:s/>Uganda<text:s/>reflects<text:s/>the<text:s/>instability<text:s/>in<text:s/>the<text:s/>region</text:span><text:span text:style-name="T46_12"><text:note text:note-class="footnote"><text:note-citation/><text:note-body><text:p text:style-name="P47"><text:span text:style-name="T47_1"><text:s/></text:span><text:span text:style-name="T47_2"><text:a xlink:type="simple" xlink:href="https://refugees.org/the-refugee-response-in-uganda/"><text:span text:style-name="T47_3">The<text:s/>Refugee<text:s/>Response<text:s/>in<text:s/>Uganda:<text:s/>A<text:s/>Beacon<text:s/>of<text:s/>Hope<text:s/>-<text:s/>USCRI</text:span></text:a></text:span></text:p></text:note-body></text:note></text:span><text:span text:style-name="T47_4">.</text:span><text:span text:style-name="T47_5"><text:s/></text:span><text:span text:style-name="T47_6">5</text:span><text:span text:style-name="T47_7">2</text:span><text:span text:style-name="T47_8">%<text:s/>of<text:s/>refugees<text:s/></text:span><text:span text:style-name="T47_9">(over<text:s/>1<text:s/>million)</text:span><text:span text:style-name="T47_10"><text:s/>are<text:s/>from<text:s/>South<text:s/>Sudan,<text:s/>who<text:s/>have<text:s/>settled<text:s/>mostly<text:s/>in<text:s/>the<text:s/>north<text:s/>of<text:s/>Uganda,<text:s/>with<text:s/>the<text:s/>next<text:s/>largest<text:s/>demographic<text:s/>comprising<text:s/>people<text:s/>from<text:s/>DRC,<text:s/>who<text:s/>make<text:s/>up<text:s/>3</text:span><text:span text:style-name="T47_11">2</text:span><text:span text:style-name="T47_12">%<text:s/>of<text:s/>the<text:s/>refugee<text:s/>population<text:s/>and<text:s/>settle<text:s/>mostly<text:s/>in<text:s/>the<text:s/>west<text:s/>of<text:s/>Uganda</text:span><text:span text:style-name="T47_13">1</text:span><text:span text:style-name="T47_14">.<text:s/></text:span><text:span text:style-name="T47_15">The<text:s/>overwhelming<text:s/>majority<text:s/>of<text:s/>refugees<text:s/>are<text:s/>women<text:s/>and<text:s/>children,<text:s/>with<text:s/>most<text:s/>experiencing<text:s/>high<text:s/>p</text:span><text:span text:style-name="T47_16">overty<text:s/>levels<text:s/>and<text:s/>a<text:s/>lack<text:s/>of<text:s/>education,<text:s/>resulting<text:s/>in<text:s/>a<text:s/>complex<text:s/>vulnerability<text:s/>profile.<text:s/></text:span></text:p>
        </text:list-item>
      </text:list>
      <text:p text:style-name="P48"/>
      <text:list text:style-name="LS31" xml:id="list2" text:continue-list="list1">
        <text:list-item>
          <text:p text:style-name="P49"><text:span text:style-name="T49_1">There<text:s/>are<text:s/>a<text:s/>growing<text:s/>number<text:s/>of<text:s/>Sudanese<text:s/>refugees,<text:s/>who<text:s/>are<text:s/>in<text:s/>general<text:s/>more<text:s/>highly<text:s/>educated<text:s/>and<text:s/>are<text:s/></text:span><text:span text:style-name="T49_2">the<text:s/>refugee<text:s/>population<text:s/>that<text:s/>is<text:s/>most<text:s/>likely<text:s/>to<text:s/>settle</text:span><text:span text:style-name="T49_3"><text:s/>in<text:s/>urban<text:s/>areas.<text:s/>Many<text:s/>refugees<text:s/>are<text:s/>mobile,<text:s/>maintaining<text:s/>a<text:s/>presence<text:s/>in<text:s/>a<text:s/>refugee<text:s/>settlement<text:s/>while<text:s/>sourcing<text:s/>work<text:s/>in<text:s/>a<text:s/>city</text:span><text:span text:style-name="T49_4">2</text:span><text:span text:style-name="T49_5">.<text:s/>There<text:s/>are<text:s/>reports<text:s/>of<text:s/>some<text:s/>refugees<text:s/>who<text:s/>return<text:s/>to<text:s/>their<text:s/>country<text:s/>of<text:s/>origin<text:s/>to<text:s/>source<text:s/>work<text:s/>and<text:s/>send<text:s/>remittances<text:s/>back<text:s/>to<text:s/>their<text:s/>families<text:s/>in<text:s/>the<text:s/>settlement</text:span><text:span text:style-name="T49_6">3</text:span><text:span text:style-name="T49_7">.<text:s/></text:span></text:p>
        </text:list-item>
      </text:list>
      <text:p text:style-name="P50"/>
      <text:list text:style-name="LS31" xml:id="list3" text:continue-list="list1">
        <text:list-item>
          <text:p text:style-name="P51"><text:span text:style-name="T51_1">Uganda’s<text:s/>support<text:s/>for<text:s/>refugees<text:s/>is<text:s/>long<text:s/>standing.<text:s/>Dating<text:s/>back<text:s/>to<text:s/>independence,<text:s/>Uganda<text:s/>has<text:s/>committed<text:s/>to<text:s/>hosting<text:s/>refugees<text:s/>and<text:s/></text:span><text:span text:style-name="T51_2">important</text:span><text:span text:style-name="T51_3">ly,<text:s/>supporting<text:s/>their<text:s/>self-reliance.<text:s/>The<text:s/>ratification<text:s/>of<text:s/>the<text:s/>1951<text:s/>Refugee<text:s/>Convention<text:s/>and<text:s/>its<text:s/>1976<text:s/>Protocol,<text:s/>as<text:s/>well<text:s/>as<text:s/>the<text:s/>1969<text:s/>Organization<text:s/>of<text:s/>African<text:s/>Union<text:s/>Convention<text:s/>on<text:s/>Refugees<text:s/>demonstrate<text:s/>Uganda’s<text:s/>longstanding<text:s/>commitment<text:s/>to<text:s/>a<text:s/>progressive<text:s/>refugee<text:s/>policy.<text:s/></text:span></text:p>
        </text:list-item>
      </text:list>
      <text:p text:style-name="P52"/>
      <text:list text:style-name="LS31" xml:id="list4" text:continue-list="list1">
        <text:list-item>
          <text:p text:style-name="P53"><text:span text:style-name="T53_1">President<text:s/></text:span><text:span text:style-name="T53_2">Musevenihas</text:span><text:span text:style-name="T53_3"><text:s/>personally<text:s/>championed<text:s/>refugees.<text:s/>The<text:s/>response<text:s/>is<text:s/>coordinated<text:s/>by<text:s/>the<text:s/>Office<text:s/>of<text:s/>the<text:s/>Prime<text:s/>Minister,<text:s/>demonstrating<text:s/>the<text:s/>importance<text:s/>placed<text:s/>on<text:s/>the<text:s/>area.<text:s/>Museveni’s<text:s/>commitment<text:s/>to<text:s/>this<text:s/>agenda<text:s/>reportedly<text:s/>stems<text:s/>from<text:s/>‘Pan-Africanism<text:s/>and<text:s/>Ugandans’<text:s/>commitment<text:s/>to<text:s/>the<text:s/>principle<text:s/>of<text:s/>Ubuntu’</text:span><text:span text:style-name="T53_4">4</text:span><text:span text:style-name="T53_5">.</text:span></text:p>
        </text:list-item>
      </text:list>
      <text:p text:style-name="P54"/>
      <text:list text:style-name="LS31" xml:id="list5" text:continue-list="list1">
        <text:list-item>
          <text:p text:style-name="P55"><text:span text:style-name="T55_1">Uganda’s<text:s/>refugee<text:s/>policy<text:s/></text:span><text:span text:style-name="T55_2">has<text:s/>been</text:span><text:span text:style-name="T55_3"><text:s/>progressive,<text:s/>with<text:s/>refugees<text:s/>provided<text:s/>land<text:s/>and<text:s/>the<text:s/>right<text:s/>to<text:s/>work<text:s/>within<text:s/>Uganda.<text:s/>Refugee<text:s/>rights<text:s/>are<text:s/>underpinned<text:s/>by<text:s/>two<text:s/>pieces<text:s/>of<text:s/>domestic<text:s/>legislation,<text:s/>the<text:s/>Refugee<text:s/>Act<text:s/>2006<text:s/>and<text:s/>the<text:s/>Refugee<text:s/>Regulations<text:s/>2010.<text:s/>A<text:s/>developed<text:s/>network<text:s/>of<text:s/></text:span><text:span text:style-name="T55_4">groups<text:s text:c="2"/>at</text:span><text:span text:style-name="T55_5"><text:s/>national<text:s/>and<text:s/>local<text:s/>level,<text:s/></text:span><text:span text:style-name="T55_6">implement</text:span><text:span text:style-name="T55_7"><text:s/>refugee<text:s/>policy.<text:s/>The<text:s/>Government<text:s/>of<text:s/>Uganda’s<text:s/>(</text:span><text:span text:style-name="T55_8">GoU</text:span><text:span text:style-name="T55_9">)<text:s/>Office<text:s/>of<text:s/>the<text:s/>Prime<text:s/>Minister<text:s/>(OPM)<text:s/>provides<text:s/>oversight<text:s/>of<text:s/>the<text:s/>national<text:s/>and<text:s/>local<text:s/>delivery<text:s/>mechanisms,<text:s/>while<text:s/>WFP,<text:s/>UNHCR<text:s/>and<text:s/>the<text:s/>international<text:s/>donor<text:s/>community<text:s/>run<text:s/>parallel<text:s/>services<text:s/>and<text:s/>coordination,<text:s/>often<text:s/>plugging<text:s/>holes<text:s/>that<text:s/></text:span><text:span text:style-name="T55_10">GoU</text:span><text:span text:style-name="T55_11"><text:s/>is<text:s/>not<text:s/>filling.<text:s/></text:span></text:p>
        </text:list-item>
      </text:list>
      <text:p text:style-name="P56"/>
      <text:list text:style-name="LS31" xml:id="list6" text:continue-list="list1">
        <text:list-item>
          <text:p text:style-name="P57"><text:span text:style-name="T57_1">GoU</text:span><text:span text:style-name="T57_2"><text:s/>have<text:s/>drafted<text:s/>a<text:s/>transition<text:s/>strategy,<text:s/>which<text:s/>details<text:s/>how<text:s/>government<text:s/>will<text:s/>take<text:s/>a<text:s/>greater<text:s/>role<text:s/>in<text:s/>managing<text:s/>the<text:s/>response;<text:s/>there<text:s/>is<text:s/>scope<text:s/>to<text:s/>do<text:s/>targeted<text:s/>and<text:s/>catalytic<text:s/></text:span><text:span text:style-name="T57_3">capacity<text:s/>building<text:s/>to<text:s/>support<text:s/>this.<text:s/></text:span><text:span text:style-name="T57_4"><text:s/></text:span><text:span text:style-name="T57_5"><text:s/></text:span><text:span text:style-name="T57_6"><text:s/></text:span><text:span text:style-name="T57_7"><text:s/></text:span></text:p>
        </text:list-item>
      </text:list>
      <text:p text:style-name="P58"/>
      <text:list text:style-name="LS31" xml:id="list7" text:continue-list="list1">
        <text:list-item>
          <text:p text:style-name="P59"><text:span text:style-name="T59_1">Local<text:s/></text:span><text:span text:style-name="T59_2">g</text:span><text:span text:style-name="T59_3">overnment<text:s/></text:span><text:span text:style-name="T59_4">is<text:s/>responsible<text:s/>for<text:s/>the<text:s/>day-to-day<text:s/>administration<text:s/>and<text:s/>implementation<text:s/>of<text:s/>refugee<text:s/>policy.<text:s/>Uganda’s<text:s/>local<text:s/>gover</text:span><text:span text:style-name="T59_5">nment<text:s/>is<text:s/>split<text:s/>into<text:s/>5<text:s/>Local<text:s/>Council</text:span><text:span text:style-name="T59_6"><text:s/>(LC)</text:span><text:span text:style-name="T59_7"><text:s/>levels,<text:s/>with<text:s/></text:span><text:span text:style-name="T59_8">the<text:s/>top<text:s/>level<text:s/>being<text:s/></text:span><text:span text:style-name="T59_9">the<text:s/></text:span><text:span text:style-name="T59_10">D</text:span><text:span text:style-name="T59_11">istrict<text:s/></text:span><text:span text:style-name="T59_12">Council<text:s/></text:span><text:span text:style-name="T59_13">(</text:span><text:span text:style-name="T59_14">LC5</text:span><text:span text:style-name="T59_15">)</text:span><text:span text:style-name="T59_16">,<text:s/>represented<text:s/>by<text:s/>a<text:s/>District<text:s/>Chairperson.<text:s/></text:span><text:span text:style-name="T59_17">Uganda<text:s/>has<text:s/></text:span><text:span text:style-name="T59_18">designated<text:s/>13<text:s/>Districts<text:s/>as<text:s/>Refugee<text:s/>Hosting<text:s/>Districts.<text:s/>Within<text:s/>a<text:s/>settlement,<text:s/>there<text:s/>will<text:s/>be<text:s/>a<text:s/></text:span><text:span text:style-name="T59_19">Settlement<text:s/>Commandant<text:s/>who<text:s/>is<text:s/>responsible<text:s/>for<text:s/>operations.<text:s/>OPM</text:span><text:span text:style-name="T59_20">,<text:s/>UN<text:s/>agencies</text:span><text:span text:style-name="T59_21"><text:s/>and<text:s/>international<text:s/>partners</text:span><text:span text:style-name="T59_22"><text:s/>are<text:s/>embedded<text:s/>into<text:s/>the<text:s/>settlements<text:s/>to<text:s/>ensure<text:s/>coordination.<text:s/></text:span></text:p>
        </text:list-item>
      </text:list>
      <text:p text:style-name="P60"/>
      <text:list text:style-name="LS31" xml:id="list8" text:continue-list="list1">
        <text:list-item>
          <text:p text:style-name="P61"><text:span text:style-name="T61_1">Uganda’s<text:s/>refugee<text:s/>settlements<text:s/>face<text:s/>a<text:s/>challenging<text:s/>climate<text:s/>context<text:s/>marked<text:s/>by<text:s/>environmental<text:s/>degradation<text:s/>and<text:s/>high<text:s/>vulnerability.<text:s/>A<text:s/>major<text:s/>concern<text:s/>is<text:s/>the<text:s/>unsustainable<text:s/>reliance<text:s/>on<text:s/>woody<text:s/>biomass<text:s/>for<text:s/>cooking</text:span><text:span text:style-name="T61_2">.</text:span><text:span text:style-name="T61_3"><text:s/>According<text:s/>to<text:s/>U-Learn</text:span><text:span text:style-name="T61_4">,</text:span><text:span text:style-name="T61_5"><text:s/></text:span><text:span text:style-name="T61_6">73%<text:s/>of<text:s/>refugee<text:s/>households<text:s/>use<text:s/>firewood<text:s/>and<text:s/>26%<text:s/>use<text:s/>charcoal</text:span><text:span text:style-name="T61_7">,<text:s/></text:span><text:span text:style-name="T61_8">contributing<text:s/>to<text:s/>deforestation,<text:s/>increased<text:s/>carbon<text:s/>emissions,<text:s/>and<text:s/>heightened<text:s/>protection<text:s/>risks,<text:s/>including<text:s/>exposure<text:s/>to<text:s/>gender-based<text:s/>violence<text:s/>during<text:s/>firewood<text:s/>collection.<text:s/></text:span><text:span text:style-name="T61_9">This<text:s/>compounds</text:span><text:span text:style-name="T61_10"><text:s/>competition<text:s/>for<text:s/>resources<text:s/></text:span><text:span text:style-name="T61_11">with<text:s/>host<text:s/>communities<text:s/></text:span><text:span text:style-name="T61_12">and</text:span><text:span text:style-name="T61_13"><text:s/>environmental<text:s/>degradation,<text:s/>with<text:s/>up<text:s/>to<text:s/>92%<text:s/>of<text:s/>rural<text:s/>Ugandan<text:s/>households<text:s/>still<text:s/>using<text:s/>firewood<text:s/>as<text:s/>their<text:s/>primary<text:s/>cooking<text:s/>fuel</text:span><text:span text:style-name="T61_14"><text:note text:note-class="footnote"><text:note-citation/><text:note-body><text:p text:style-name="P62"><text:span text:style-name="T62_1"><text:s/></text:span><text:span text:style-name="T62_2"><text:a xlink:type="simple" xlink:href="https://www.monitor.co.ug/uganda/news/national/most-households-in-uganda-still-use-firewood-charcoal-for-cooking-4819010"><text:span text:style-name="T62_3">monitor.co.ug/uganda/news/national/most-households-in-uganda-still-use-firewood-charcoal-for-cooking-4819010</text:span></text:a></text:span></text:p></text:note-body></text:note></text:span><text:span text:style-name="T62_4">.<text:s/></text:span><text:span text:style-name="T62_5">T</text:span><text:span text:style-name="T62_6">hese<text:s/></text:span><text:span text:style-name="T62_7">environmental<text:s/></text:span><text:span text:style-name="T62_8">pressures<text:s/>are<text:s/>compounded<text:s/>by<text:s/>extreme<text:s/>weather<text:s/>conditions<text:s/>such<text:s/>as<text:s/>prolonged<text:s/>dry<text:s/>spells,<text:s/>which<text:s/>strain<text:s/>water<text:s/>and<text:s/>agricultural<text:s/>resources<text:s/>and<text:s/>intensify<text:s/>competition<text:s/>between<text:s/>refugees<text:s/>and<text:s/>host<text:s/>communities.<text:s/></text:span><text:span text:style-name="T62_9"><text:s/></text:span><text:span text:style-name="T62_10">These<text:s/>climate<text:s/>impacts<text:s/>will<text:s/>disproportionately<text:s/></text:span><text:span text:style-name="T62_11">a</text:span><text:span text:style-name="T62_12">ffect<text:s/>women<text:s/></text:span><text:span text:style-name="T62_13">through<text:s/>health,<text:s/>economic<text:s/>and<text:s/></text:span><text:span text:style-name="T62_14">decision-making</text:span><text:span text:style-name="T62_15"><text:s/>inequalities.<text:s/></text:span><text:span text:style-name="T62_16">Land-based<text:s/>conflict<text:s/>could<text:s/>increase<text:s/>given<text:s/>rapid<text:s/>rural<text:s/>population<text:s/>growth<text:s/>seen<text:s/>with</text:span><text:span text:style-name="T62_17">in</text:span><text:span text:style-name="T62_18"><text:s/>Ugandan<text:s/>families.</text:span></text:p>
        </text:list-item>
      </text:list>
      <text:p text:style-name="P63"/>
      <text:list text:style-name="LS31" xml:id="list9" text:continue-list="list1">
        <text:list-item>
          <text:p text:style-name="P64"><text:span text:style-name="T64_1">For<text:s/></text:span><text:span text:style-name="T64_2">many<text:s/></text:span><text:span text:style-name="T64_3">refugees,<text:s/>f</text:span><text:span text:style-name="T64_4">ood<text:s/>sufficiency<text:s/>from<text:s/>the<text:s/>allocated<text:s/>land<text:s/>is<text:s/>unlikely</text:span><text:span text:style-name="T64_5">.<text:s/></text:span><text:span text:style-name="T64_6">Further<text:s/>degradation<text:s/>of<text:s/>soil</text:span><text:span text:style-name="T64_7">,<text:s/>or<text:s/>inheriting<text:s/>degraded<text:s/>soil,<text:s/>is<text:s/></text:span><text:span text:style-name="T64_8">an<text:s/>issue.<text:s/></text:span><text:span text:style-name="T64_9">Available<text:s/>area<text:s/>and<text:s/>its<text:s/>quality<text:s/></text:span><text:span text:style-name="T64_10">reduce<text:s/>agricultural<text:s/>livelihood<text:s/>options</text:span><text:span text:style-name="T64_11"><text:s/>without<text:s/>clear<text:s/></text:span><text:span text:style-name="T64_12">alternatives<text:s/>for<text:s/>refugees<text:s/>to<text:s/></text:span><text:span text:style-name="T64_13">develop<text:s/>income<text:s/>streams.</text:span><text:span text:style-name="T64_14"><text:s/></text:span><text:span text:style-name="T64_15">Extreme<text:s/>weather<text:s/>events<text:s/>further<text:s/>threaten<text:s/>refugee<text:s/>self-reliance<text:s/>through<text:s/>agriculture.</text:span><text:span text:style-name="T64_16"><text:s/>Various<text:s/>actors<text:s/>offer<text:s/>climate<text:s/>smart<text:s/>agricultural<text:s/>practices</text:span><text:span text:style-name="T64_17"><text:s/>or<text:s/>other<text:s/>small<text:s/>business<text:s/>training</text:span><text:span text:style-name="T64_18">.<text:s/></text:span><text:span text:style-name="T64_19">Capital<text:s/>to<text:s/>invest<text:s/></text:span><text:span text:style-name="T64_20">in<text:s/>a<text:s/>business<text:s/>is<text:s/></text:span><text:span text:style-name="T64_21">difficult<text:s/>to<text:s/>access<text:s/>for<text:s/>refuge</text:span><text:span text:style-name="T64_22">e</text:span><text:span text:style-name="T64_23">s<text:s/>and<text:s/>rural<text:s/>Ugandans</text:span><text:span text:style-name="T64_24">,</text:span><text:span text:style-name="T64_25"><text:s/></text:span><text:span text:style-name="T64_26">particularly<text:s/>women</text:span><text:span text:style-name="T64_27">.<text:s/>There<text:s/>are<text:s/></text:span><text:span text:style-name="T64_28">some<text:s/>initiatives<text:s/></text:span><text:span text:style-name="T64_29">underway,</text:span><text:span text:style-name="T64_30"><text:s/>but<text:s/></text:span><text:span text:style-name="T64_31">these<text:s/>are<text:s/></text:span><text:span text:style-name="T64_32">insufficient<text:s/>for<text:s/>the<text:s/>scale<text:s/>of<text:s/>demand.<text:s/></text:span><text:span text:style-name="T64_33">The<text:s/>UK<text:s/>has<text:s/>its<text:s/>own<text:s/>climate<text:s/>smart<text:s/>programme<text:s/>in<text:s/>this<text:s/>space,<text:s/>Climate<text:s/>Smart<text:s/>Jobs,<text:s/>as<text:s/>well<text:s/>as<text:s/>other<text:s/>climate<text:s/>interventions<text:s/>such<text:s/>as<text:s/>clean<text:s/>cooking<text:s/>initiatives.<text:s/></text:span><text:span text:style-name="T64_34">W</text:span><text:span text:style-name="T64_35">ith<text:s/>the<text:s/>removal<text:s/>of</text:span><text:span text:style-name="T64_36"><text:s/></text:span><text:span text:style-name="T64_37">humanitarian<text:s/>assistance<text:s/>for<text:s/>most</text:span><text:span text:style-name="T64_38"><text:s/>refugees</text:span><text:span text:style-name="T64_39">,<text:s/></text:span><text:span text:style-name="T64_40">there’s<text:s/>an<text:s/>increased<text:s/>pressure<text:s/></text:span><text:span text:style-name="T64_41">to</text:span><text:span text:style-name="T64_42"><text:s/>make<text:s/>the<text:s/>most<text:s/>use<text:s/>of<text:s/>allocated<text:s/>land<text:s/>to</text:span><text:span text:style-name="T64_43"><text:s/>meet<text:s/>basic<text:s/>needs</text:span><text:span text:style-name="T64_44">.<text:s/></text:span></text:p>
        </text:list-item>
      </text:list>
      <text:p text:style-name="P65"/>
      <text:p text:style-name="P66"><text:span text:style-name="T66_1">WHY<text:s/>SPEND<text:s/>RESOURCES<text:s/>ON<text:s/>SUPPORTING<text:s/>THE<text:s/>REFUGEE<text:s/>RESPONSE<text:s/>IN<text:s/>UGANDA?</text:span></text:p>
      <text:p text:style-name="P67"/>
      <text:list text:style-name="LS31" xml:id="list10" text:continue-list="list1">
        <text:list-item>
          <text:p text:style-name="P68"><text:span text:style-name="T68_1">Uganda<text:s/>is<text:s/>a<text:s/>stable<text:s/>country<text:s/>in<text:s/>an<text:s/>insecure<text:s/>region.<text:s/>Uganda’s<text:s/>immediate<text:s/>neighbours,<text:s/>especially<text:s/>South<text:s/>Sudan<text:s/>and<text:s/>DRC,<text:s/>have<text:s/>experienced<text:s/>long<text:s/>term<text:s/>instability.<text:s/></text:span><text:span text:style-name="T68_2">This<text:s/>is<text:s/>in<text:s/>part<text:s/>why<text:s/>the<text:s/>refugee<text:s/>response<text:s/>in<text:s/>Uganda<text:s/>is<text:s/>protracted.<text:s/></text:span><text:span text:style-name="T68_3">68%<text:s/>of<text:s/>refugee<text:s/>households<text:s/>plan<text:s/>to<text:s/>stay<text:s/>in<text:s/>their<text:s/>current<text:s/>location<text:s/>and</text:span><text:span text:style-name="T68_4"><text:s/>only<text:s/>6%<text:s/>plan<text:s/>to<text:s/>return<text:s/>home</text:span><text:span text:style-name="T68_5"><text:note text:note-class="footnote"><text:note-citation/><text:note-body><text:p text:style-name="P69"><text:span text:style-name="T69_1"><text:s/>Multisector<text:s/>needs<text:s/>assessment<text:s/>2025</text:span></text:p></text:note-body></text:note></text:span><text:span text:style-name="T69_2">.<text:s/></text:span><text:span text:style-name="T69_3"><text:s/></text:span></text:p>
        </text:list-item>
      </text:list>
      <text:p text:style-name="P70"/>
      <text:list text:style-name="LS31" xml:id="list11" text:continue-list="list1">
        <text:list-item>
          <text:p text:style-name="P71"><text:span text:style-name="T71_1">The<text:s/>conflict<text:s/>in<text:s/>eastern<text:s/>DRC<text:s/></text:span><text:span text:style-name="T71_2">has<text:s/></text:span><text:span text:style-name="T71_3">generat</text:span><text:span text:style-name="T71_4">ed</text:span><text:span text:style-name="T71_5"><text:s/>a<text:s/>significant<text:s/>influx<text:s/>of<text:s/>refugees<text:s/>into<text:s/>Uganda.<text:s/></text:span><text:span text:style-name="T71_6">At<text:s/>the<text:s/>height<text:s/>of<text:s/>the<text:s/>influx,<text:s/>r</text:span><text:span text:style-name="T71_7">efugee<text:s/>arrivals<text:s/>from<text:s/>DRC<text:s/></text:span><text:span text:style-name="T71_8">were<text:s/></text:span><text:span text:style-name="T71_9">five<text:s/>times<text:s/>higher<text:s/>compared<text:s/>to<text:s/>the<text:s/>same<text:s/>reporting<text:s/>period<text:s/></text:span><text:span text:style-name="T71_10">in<text:s/>2024</text:span><text:span text:style-name="T71_11">.<text:s/>This<text:s/>has<text:s/>led<text:s/>to<text:s/>significant<text:s/>demand<text:s/>on<text:s/>arrival<text:s/>and<text:s/>transit<text:s/>centres<text:s/>in<text:s/></text:span><text:span text:style-name="T71_12">Western</text:span><text:span text:style-name="T71_13"><text:s/>Uganda,<text:s/>with<text:s/>centres<text:s/>like<text:s/></text:span><text:span text:style-name="T71_14">Nyakabande</text:span><text:span text:style-name="T71_15"><text:s/>running<text:s/>at<text:s/></text:span><text:span text:style-name="T71_16">points<text:s/>up<text:s/>to</text:span><text:span text:style-name="T71_17"><text:s/></text:span><text:span text:style-name="T71_18">824</text:span><text:span text:style-name="T71_19">%<text:s/>capacity</text:span><text:span text:style-name="T71_20"><text:note text:note-class="footnote"><text:note-citation/><text:note-body><text:p text:style-name="P72"><text:span text:style-name="T72_1"><text:s/>Uganda<text:s/>Country<text:s/>Refugee<text:s/>Response<text:s/>Plan<text:s/>(UCRRP)<text:s/>Critical<text:s/>Indicator<text:s/>Tracking<text:s/>Matrix<text:s/></text:span><text:span text:style-name="T72_2">24</text:span><text:span text:style-name="T72_3"><text:s/>April</text:span></text:p></text:note-body></text:note></text:span><text:span text:style-name="T72_4">.</text:span></text:p>
        </text:list-item>
      </text:list>
      <text:p text:style-name="P73"/>
      <text:list text:style-name="LS31" xml:id="list12" text:continue-list="list1">
        <text:list-item>
          <text:p text:style-name="P74"><text:span text:style-name="T74_1">The<text:s/>protracted<text:s/>nature<text:s/>of<text:s/>the<text:s/>humanitarian<text:s/>crisis<text:s/>in<text:s/>South<text:s/>Sudan<text:s/>has<text:s/>led<text:s/></text:span><text:span text:style-name="T74_2">to<text:s/></text:span><text:span text:style-name="T74_3">over</text:span><text:span text:style-name="T74_4"><text:s/>1<text:s/>million<text:s/>seeking<text:s/>refuge<text:s/>across<text:s/>the<text:s/>border.<text:s/>Instability<text:s/>remains<text:s/>after<text:s/>the<text:s/>2013<text:s/>civil<text:s/>war,<text:s/>despite<text:s/>a<text:s/>fragile<text:s/>peac</text:span><text:span text:style-name="T74_5">e<text:s/>deal.<text:s/></text:span><text:span text:style-name="T74_6">There<text:s/>is<text:s/>persistent<text:s/>violence<text:s/>that<text:s/>affects<text:s/>civilians</text:span><text:span text:style-name="T74_7"><text:s/>with</text:span><text:span text:style-name="T74_8"><text:s/>heightened<text:s/>violence<text:s/>a</text:span><text:span text:style-name="T74_9">gainst<text:s/></text:span><text:span text:style-name="T74_10">women<text:s/>and<text:s/>girls</text:span><text:span text:style-name="T74_11">,</text:span><text:span text:style-name="T74_12"><text:s/>and<text:s/>civic<text:s/>space<text:s/>continues<text:s/>to<text:s/>shrink</text:span><text:span text:style-name="T74_13"><text:note text:note-class="footnote"><text:note-citation/><text:note-body><text:p text:style-name="P75"><text:span text:style-name="T75_1"><text:s/></text:span><text:span text:style-name="T75_2"><text:a xlink:type="simple" xlink:href="https://www.hrw.org/world-report/2024/country-chapters/south-sudan#eeca60"><text:span text:style-name="T75_3">World<text:s/>Report<text:s/>2024:<text:s/>South<text:s/>Sudan<text:s/>|<text:s/>Human<text:s/>Rights<text:s/>Watch</text:span></text:a></text:span></text:p></text:note-body></text:note></text:span><text:span text:style-name="T75_4">.</text:span><text:span text:style-name="T75_5"><text:s/>The<text:s/>renewal<text:s/>of<text:s/>hostilities<text:s/>in<text:s/>April<text:s/></text:span><text:span text:style-name="T75_6">will<text:s/>likely<text:s/>cause<text:s/>further<text:s/></text:span><text:span text:style-name="T75_7">refugee<text:s/>influxes<text:s/>into<text:s/>Uganda.<text:s/></text:span></text:p>
        </text:list-item>
      </text:list>
      <text:p text:style-name="P76"/>
      <text:list text:style-name="LS31" xml:id="list13" text:continue-list="list1">
        <text:list-item>
          <text:p text:style-name="P77"><text:span text:style-name="T77_1">Despite<text:s/>numerous<text:s/>peace<text:s/>processes,<text:s/>low-level<text:s/>conflict<text:s/>continues<text:s/>in<text:s/>eastern<text:s/>DRC</text:span><text:span text:style-name="T77_2"><text:note text:note-class="footnote"><text:note-citation/><text:note-body><text:p text:style-name="P78"><text:span text:style-name="T78_1"><text:s/></text:span><text:span text:style-name="T78_2"><text:a xlink:type="simple" xlink:href="https://www.africansecurityanalysis.org/reports/peace-undermined-and-new-alliances-on-the-horizon-in-drc"><text:span text:style-name="T78_3">Peace<text:s/>Undermined<text:s/>and<text:s/>New<text:s/>Alliances<text:s/>on<text:s/>the<text:s/>Horizon<text:s/>in<text:s/>DRC<text:s/>|<text:s/>African<text:s/>Security<text:s/>Analysis</text:span></text:a></text:span></text:p></text:note-body></text:note></text:span><text:span text:style-name="T78_4">.<text:s/>Multiple<text:s/>inhibitors<text:s/>have<text:s/>been<text:s/>identified<text:s/>that<text:s/>are<text:s/>blocking<text:s/>a<text:s/>comprehensive<text:s/>and<text:s/>implementable<text:s/>peace<text:s/>deal</text:span><text:span text:style-name="T78_5"><text:note text:note-class="footnote"><text:note-citation/><text:note-body><text:p text:style-name="P79"><text:span text:style-name="T79_1"><text:s/></text:span><text:span text:style-name="T79_2"><text:a xlink:type="simple" xlink:href="https://www.fpri.org/article/2025/08/conflict-in-the-democratic-republic-of-the-congo-the-peace-that-never-was/"><text:span text:style-name="T79_3">Conflict<text:s/>in<text:s/>the<text:s/>Democratic<text:s/>Republic<text:s/>of<text:s/></text:span><text:span text:style-name="T79_4">the<text:s/>Congo:<text:s/>The<text:s/>Peace<text:s/>that<text:s/>Never<text:s/>Was<text:s/>-<text:s/>Foreign<text:s/>Policy<text:s/>Research<text:s/>Institute</text:span></text:a></text:span></text:p></text:note-body></text:note></text:span><text:span text:style-name="T79_5">.<text:s/>The<text:s/>chair<text:s/>of<text:s/>the<text:s/>UN<text:s/>Commission<text:s/>on<text:s/>Human<text:s/>Rights<text:s/>in<text:s/>South<text:s/>Sudan<text:s/>has<text:s/>said<text:s/>that<text:s/>‘South<text:s/>Sudan’s<text:s/>peace<text:s/>agreement<text:s/>is<text:s/>in<text:s/>crisis’</text:span><text:span text:style-name="T79_6"><text:note text:note-class="footnote"><text:note-citation/><text:note-body><text:p text:style-name="P80"><text:span text:style-name="T80_1"><text:s/></text:span><text:span text:style-name="T80_2"><text:a xlink:type="simple" xlink:href="https://www.ohchr.org/en/press-releases/2025/06/south-sudans-peace-deal-risk-collapse-without-stronger-regional-action-warns"><text:span text:style-name="T80_3">South<text:s/>Sudan’s<text:s/>peace<text:s/>deal<text:s/>at<text:s/>risk<text:s/>of<text:s/>collapse<text:s/>without<text:s/>stronger<text:s/>regional<text:s/>action,<text:s/>warns<text:s/>UN<text:s/>Commission<text:s/>|<text:s/>OHCHR</text:span></text:a></text:span></text:p></text:note-body></text:note></text:span><text:span text:style-name="T80_4">.<text:s/></text:span><text:span text:style-name="T80_5">Further<text:s/>afield,<text:s/>the<text:s/>dire<text:s/>humanitarian<text:s/>situation<text:s/>in<text:s/>Sudan<text:s/>is<text:s/>starting<text:s/>to<text:s/>be<text:s/>reflected<text:s/>in<text:s/>the<text:s/>influx<text:s/>of<text:s/>Sudanese<text:s/>refugees<text:s/>to<text:s/>Uganda,<text:s/>while<text:s/>the<text:s/>long-term<text:s/>issues<text:s/>in<text:s/>Somalia<text:s/>have<text:s/>led<text:s/>to<text:s/>a<text:s/>sizeable<text:s/>minority<text:s/>of<text:s/>Somalian<text:s/>refugees<text:s/>in<text:s/>Uganda.</text:span></text:p>
        </text:list-item>
      </text:list>
      <text:p text:style-name="P81"/>
      <text:list text:style-name="LS31" xml:id="list14" text:continue-list="list1">
        <text:list-item>
          <text:p text:style-name="P82"><text:span text:style-name="T82_1">In<text:s/>2025,<text:s/></text:span><text:span text:style-name="T82_2">Uganda</text:span><text:span text:style-name="T82_3"><text:s/>suspended<text:s/></text:span><text:span text:style-name="T82_4">asylum<text:s/>applications<text:s/>of<text:s/>Ethiopian<text:s/>nationals.<text:s/>This<text:s/>follows<text:s/>the<text:s/>suspension<text:s/>of<text:s/>Somalian<text:s/>and<text:s/>Eritrean<text:s/>national’s<text:s/>applications.<text:s/></text:span><text:span text:style-name="T82_5">These<text:s/>suspensions<text:s/>have<text:s/>left<text:s/>thousands<text:s/>of<text:s/>asylum<text:s/>seekers<text:s/>undocumented,<text:s/>without<text:s/>access<text:s/>to<text:s/>refugee<text:s/>identity<text:s/>cards<text:s/>or<text:s/>essential<text:s/>services.<text:s/>Many<text:s/>are<text:s/>now<text:s/>without<text:s/>legal<text:s/>status,<text:s/>unable<text:s/>to<text:s/>access<text:s/>services<text:s/>and<text:s/>facing<text:s/>heightened<text:s/>risks<text:s/>of<text:s/>arrest<text:s/>and<text:s/>deportation</text:span><text:span text:style-name="T82_6"><text:note text:note-class="footnote"><text:note-citation/><text:note-body><text:p text:style-name="P83"><text:span text:style-name="T83_1"><text:s/></text:span><text:span text:style-name="T83_2"><text:a xlink:type="simple" xlink:href="https://theeastafricandaily.com/2025/09/07/caught-in-limbo-kampalas-undocumented-refugees-face-arrests-amid-registration-closures/"><text:span text:style-name="T83_3">Caught<text:s/>in<text:s/>Limbo:<text:s/>Kampala’s<text:s/>Undocumented<text:s/>Refugees<text:s/>Face<text:s/>Arrests<text:s/>Amid<text:s/>Registration<text:s/>Closures<text:s/>-<text:s/>The<text:s/>East<text:s/>African<text:s/>Daily</text:span></text:a></text:span></text:p></text:note-body></text:note></text:span><text:span text:style-name="T83_4">.</text:span><text:span text:style-name="T83_5"><text:s/></text:span><text:span text:style-name="T83_6">The<text:s/>Danish<text:s/>Refugee<text:s/>Council<text:s/>warn<text:s/>that<text:s/>Uganda’s<text:s/>model<text:s/>is<text:s/>“under<text:s/>threat”<text:s/>and<text:s/>that<text:s/>asylum<text:s/>processing<text:s/>suspensions<text:s/>risk<text:s/>violating<text:s/>international<text:s/>norms</text:span><text:span text:style-name="T83_7"><text:note text:note-class="footnote"><text:note-citation/><text:note-body><text:p text:style-name="P84"><text:span text:style-name="T84_1"><text:s/>Danish<text:s/>Refugee<text:s/>Council,<text:s/>Asylum<text:s/>policy<text:s/>under<text:s/>threat<text:s/>-<text:s/>The<text:s/>case<text:s/>of<text:s/>Uganda,<text:s/>October<text:s/>2025<text:s/></text:span><text:span text:style-name="T84_2"><text:a xlink:type="simple" xlink:href="https://drc.ngo/resources/documents/asylum-policy-under-threat-the-case-of-uganda/"><text:span text:style-name="T84_3">Asylum<text:s/>policy<text:s/>under<text:s/>threat<text:s/>-<text:s/>The<text:s/>case<text:s/>of<text:s/>Uganda<text:s/>|<text:s/>DRC<text:s/>Danish<text:s/>Refugee<text:s/>Council</text:span></text:a></text:span></text:p></text:note-body></text:note></text:span><text:span text:style-name="T84_4">.</text:span><text:span text:style-name="T84_5">.</text:span><text:span text:style-name="T84_6"><text:s/></text:span><text:span text:style-name="T84_7">C</text:span><text:span text:style-name="T84_8">ontinued<text:s/>UK<text:s/>support<text:s/>to<text:s/>sustain<text:s/>Uganda’s<text:s/>inclusive<text:s/>model<text:s/>is<text:s/>a<text:s/>humanitarian<text:s/>investment.</text:span></text:p>
        </text:list-item>
      </text:list>
      <text:p text:style-name="P85"/>
      <text:list text:style-name="LS31" xml:id="list15" text:continue-list="list1">
        <text:list-item>
          <text:p text:style-name="P86"><text:span text:style-name="T86_1">The<text:s/>continued<text:s/>conflict<text:s/>in<text:s/>the<text:s/>region<text:s/>means<text:s/>that<text:s/>d</text:span><text:span text:style-name="T86_2">emand<text:s/>is<text:s/>rapidly<text:s/>outstripping<text:s/>supply.<text:s/>The<text:s/>number<text:s/>of<text:s/>refugees<text:s/>in<text:s/>Uganda<text:s/>is<text:s/>estimated<text:s/>to<text:s/>reach<text:s/>2<text:s/>million<text:s/></text:span><text:span text:style-name="T86_3">in</text:span><text:span text:style-name="T86_4"><text:s/>202</text:span><text:span text:style-name="T86_5">6</text:span><text:span text:style-name="T86_6">.<text:s/>This<text:s/>is<text:s/>contrasted<text:s/>with<text:s/>globally<text:s/>stretched<text:s/>humanitarian<text:s/>funding<text:s/>levels,<text:s/>as<text:s/>other<text:s/>humanitarian<text:s/>crises<text:s/></text:span><text:span text:style-name="T86_7">require<text:s/></text:span><text:span text:style-name="T86_8">donor<text:s/>funding.<text:s/>Significant<text:s/>donors,<text:s/>such<text:s/>as<text:s/>Germany<text:s/>and<text:s/>Sweden,<text:s/>have<text:s/></text:span><text:span text:style-name="T86_9">reduced<text:s/>funding</text:span><text:span text:style-name="T86_10">.<text:s/></text:span><text:span text:style-name="T86_11">UK<text:s/>funding<text:s/>has<text:s/>remained<text:s/>relatively<text:s/></text:span><text:span text:style-name="T86_12">stable<text:s/>but</text:span><text:span text:style-name="T86_13"><text:s/>will<text:s/>decline</text:span><text:span text:style-name="T86_14"><text:s/>in<text:s/>the<text:s/>long-term</text:span><text:span text:style-name="T86_15"><text:s/>as<text:s/>overall<text:s/>ODA<text:s/></text:span><text:span text:style-name="T86_16">allocations<text:s/>reduce<text:s/>as<text:s/>part<text:s/>of<text:s/>the<text:s/>UK<text:s/>shift<text:s/>to<text:s/>0.3.<text:s/></text:span><text:span text:style-name="T86_17">UNHCR<text:s/>estimate<text:s/>that<text:s/>the<text:s/>refugee<text:s/>response<text:s/>for<text:s/>2025<text:s/></text:span><text:span text:style-name="T86_18">was</text:span><text:span text:style-name="T86_19"><text:s/>only<text:s/>11%<text:s/>funded.</text:span><text:span text:style-name="T86_20"><text:s/>Figure<text:s/>1.</text:span><text:span text:style-name="T86_21">1</text:span><text:span text:style-name="T86_22"><text:s/>shows<text:s/>how<text:s/>varied<text:s/>funding<text:s/>and<text:s/>the<text:s/>increasing<text:s/>refugee<text:s/>population<text:s/>compare6.<text:s/></text:span><text:span text:style-name="T86_23">The<text:s/>largest<text:s/>bilateral<text:s/>donor,<text:s/>the<text:s/>US,<text:s/>has<text:s/></text:span><text:span text:style-name="T86_24">experienced<text:s/></text:span><text:span text:style-name="T86_25">a<text:s/></text:span><text:span text:style-name="T86_26">significant<text:s/></text:span><text:span text:style-name="T86_27">shift<text:s/>in<text:s/>its<text:s/></text:span><text:span text:style-name="T86_28">funding</text:span><text:span text:style-name="T86_29">.</text:span><text:span text:style-name="T86_30"><text:s/></text:span></text:p>
        </text:list-item>
      </text:list>
      <text:p text:style-name="P87"/>
      <text:p text:style-name="P88"><text:span text:style-name="T88_1">Figure<text:s/>1.1<text:s/>-<text:s/>Uganda<text:s/>Country<text:s/>Refugee<text:s/>Response<text:s/>Plan<text:s/>(UCRRP)<text:s/>graph<text:s/>comparing<text:s/>funding<text:s/>with<text:s/>cumulative<text:s/>number<text:s/>of<text:s/>refugees<text:s/>in<text:s/>Uganda<text:s/>since<text:s/>2018</text:span></text:p>
      <text:p text:style-name="P89"><draw:frame svg:x="0cm" svg:y="0cm" svg:width="16.351cm" svg:height="9.472cm" draw:style-name="FR1" text:anchor-type="as-char" draw:z-index="0"><draw:image xlink:href="Pictures/image1.png" xlink:type="simple" xlink:show="embed" xlink:actuate="onLoad"/></draw:frame></text:p>
      <text:p text:style-name="P90"/>
      <text:p text:style-name="P91"/>
      <text:list text:style-name="LS31" xml:id="list16" text:continue-list="list1">
        <text:list-item>
          <text:p text:style-name="P92"><text:span text:style-name="T92_1">The<text:s/>changes<text:s/>in<text:s/>USAID<text:s/>have<text:s/>had<text:s/>a<text:s/>seismic<text:s/>impact<text:s/>on<text:s/>Uganda’s<text:s/>refugee<text:s/>response.<text:s/></text:span><text:span text:style-name="T92_2">Historically<text:s/></text:span><text:span text:style-name="T92_3">the<text:s/>largest<text:s/>bilateral<text:s/>donor<text:s/>in<text:s/>Uganda,<text:s/>the<text:s/></text:span><text:span text:style-name="T92_4">US<text:s/>has<text:s/>cut<text:s/>66%<text:s/>of<text:s/>its<text:s/>programme<text:s/>in<text:s/>Uganda</text:span><text:span text:style-name="T92_5"><text:note text:note-class="footnote"><text:note-citation/><text:note-body><text:p text:style-name="P93"><text:span text:style-name="T93_1"><text:s/></text:span><text:span text:style-name="T93_2"><text:a xlink:type="simple" xlink:href="https://www.cgdev.org/blog/usaid-cuts-new-estimates-country-level?utm_campaign=globalhealth_newsletter&amp;utm_medium=cgd_email&amp;utm_source=topical_email"><text:span text:style-name="T93_3">USAID<text:s/>Cuts:<text:s/>New<text:s/>Estimates<text:s/>at<text:s/>the<text:s/>Country<text:s/>Level<text:s/>|<text:s/></text:span><text:span text:style-name="T93_4">Center<text:s/></text:span><text:span text:style-name="T93_5">For<text:s/>Global<text:s/>Development</text:span></text:a></text:span></text:p></text:note-body></text:note></text:span><text:span text:style-name="T93_6">.<text:s/></text:span><text:span text:style-name="T93_7">The<text:s/>scale<text:s/>of<text:s/>the<text:s/>cuts<text:s/>has<text:s/>led<text:s/>to<text:s/>drastic<text:s/>and<text:s/>rapid<text:s/>changes<text:s/>to<text:s/>the<text:s/>delivery<text:s/>model<text:s/>of<text:s/>humanitarian<text:s/>assistance.<text:s/></text:span><text:span text:style-name="T93_8">As<text:s/>of<text:s/>May<text:s/>2025,<text:s/>one<text:s/>million<text:s/>refugees<text:s/>have<text:s/>been<text:s/>removed<text:s/>from<text:s/>WFP’s<text:s/>caseload<text:s/>due<text:s/>to<text:s/>funding<text:s/>shortages.<text:s/>The<text:s/>c.<text:s/>600,000<text:s/>individuals</text:span><text:span text:style-name="T93_9"><text:s/>remaining<text:s/>of<text:s/>assistance,<text:s/>split<text:s/>into<text:s/>Category<text:s/>1<text:s/>and<text:s/>Category<text:s/>2,<text:s/>are<text:s/>receiving<text:s/>$4.9<text:s/>and<text:s/>$2.72<text:s/>per<text:s/>month</text:span><text:span text:style-name="T93_10">,<text:s/>amounting<text:s/>to<text:s/>40%<text:s/>and<text:s/>22%<text:s/>of<text:s/>a<text:s/>monthly</text:span><text:span text:style-name="T93_11"><text:s/>food</text:span><text:span text:style-name="T93_12"><text:s/>ration.<text:s/></text:span></text:p>
        </text:list-item>
      </text:list>
      <text:p text:style-name="P94"/>
      <text:list text:style-name="LS31" xml:id="list17" text:continue-list="list1">
        <text:list-item>
          <text:p text:style-name="P95"><text:span text:style-name="T95_1">Even<text:s/>though<text:s/>the<text:s/>pre-reduction<text:s/>ration<text:s/>was<text:s/>small,</text:span><text:span text:style-name="T95_2"><text:s/></text:span><text:span text:style-name="T95_3">the<text:s/>food<text:s/>security<text:s/>and<text:s/>nutrition<text:s/>assessment<text:s/>co</text:span><text:span text:style-name="T95_4">nducted<text:s/>one<text:s/>month<text:s/>after<text:s/>the<text:s/>cuts<text:s/>indicated<text:s/></text:span><text:span text:style-name="T95_5">severe<text:s/>food<text:s/>insecurity<text:s/>had<text:s/>risen<text:s/>in<text:s/>8<text:s/>out<text:s/>of<text:s/>13<text:s/>settlements<text:s/>and<text:s/>acute<text:s/>malnutrition<text:s/>had<text:s/>risen<text:s/>by<text:s/>90%<text:s/>among<text:s/>pregnant<text:s/>and<text:s/>breastfeeding<text:s/>women<text:s/>and<text:s/>35%<text:s/>among<text:s/>children<text:s/>under<text:s/>5</text:span><text:span text:style-name="T95_6"><text:s/>compared<text:s/>to<text:s/>the<text:s/>previous<text:s/>year</text:span><text:span text:style-name="T95_7">.<text:s/></text:span><text:span text:style-name="T95_8"><text:s/>BHC<text:s/>Kampala<text:s/>heard<text:s/>directly<text:s/>from<text:s/>refugees<text:s/>that<text:s/>the<text:s/>small<text:s/>amounts<text:s/>of<text:s/>cash<text:s/>and<text:s/>in-kind</text:span><text:span text:style-name="T95_9"><text:s/>a</text:span><text:span text:style-name="T95_10">ssistance<text:s/>would<text:s/>enable<text:s/>household<text:s/>heads<text:s/>to<text:s/>work<text:s/>while<text:s/>providing<text:s/>some<text:s/>level<text:s/>of<text:s/>subsistence<text:s/>for<text:s/>the<text:s/>rest<text:s/>of<text:s/>the<text:s/>household</text:span><text:span text:style-name="T95_11">.<text:s/></text:span><text:span text:style-name="T95_12"><text:s/></text:span></text:p>
        </text:list-item>
      </text:list>
      <text:p text:style-name="P96"/>
      <text:list text:style-name="LS31" xml:id="list18" text:continue-list="list1">
        <text:list-item>
          <text:p text:style-name="P97"><text:span text:style-name="T97_1">Most</text:span><text:span text:style-name="T97_2"><text:s/>refugees<text:s/>are<text:s/>considered<text:s/>vulnerable.<text:s/>As<text:s/>of<text:s/>31<text:s/>October<text:s/>2024,<text:s/>79%<text:s/>of<text:s/>refugees<text:s/>are<text:s/>women<text:s/>and<text:s/>children.<text:s/>54%<text:s/>of<text:s/>the<text:s/>refugee<text:s/>population<text:s/>are<text:s/>under<text:s/>the<text:s/>age<text:s/>of<text:s/>18.<text:s/>Therefore,<text:s/>extra<text:s/>resource<text:s/>is<text:s/>required<text:s/>to<text:s/>ensure<text:s/>sufficient<text:s/>safeguarding<text:s/>is<text:s/>in<text:s/>place.<text:s/>This<text:s/>has<text:s/>been<text:s/>recognised<text:s/>by<text:s/>the<text:s/>donor<text:s/>community,<text:s/>with<text:s/></text:span><text:span text:style-name="T97_3">increased<text:s/>efforts<text:s/></text:span><text:span text:style-name="T97_4">in<text:s/>recent<text:s/>years<text:s/>to<text:s/>target<text:s/></text:span><text:span text:style-name="T97_5">food<text:s/>assistance</text:span><text:span text:style-name="T97_6"><text:s/>to<text:s/>the<text:s/>most<text:s/>vulnerable.</text:span><text:span text:style-name="T97_7"><text:s/>The<text:s/>cuts<text:s/>to<text:s/>food<text:s/>assistance<text:s/></text:span><text:span text:style-name="T97_8">come<text:s/></text:span><text:span text:style-name="T97_9">at<text:s/>the<text:s/>same<text:s/>time<text:s/>as<text:s/>cuts<text:s/>to<text:s/>essential<text:s/>child<text:s/>and<text:s/>maternal<text:s/>health<text:s/>and<text:s/>nutrition<text:s/>services</text:span><text:span text:style-name="T97_10">.<text:s/>T</text:span><text:span text:style-name="T97_11">he<text:s/>cancellation<text:s/>of<text:s/>all<text:s/>of<text:s/>US<text:s/>livelihoods<text:s/>programming,<text:s/>at<text:s/>the<text:s/>same<text:s/>time<text:s/>as<text:s/>Uganda<text:s/>receives<text:s/>an<text:s/>increasingly<text:s/>vulnerable<text:s/>and<text:s/>malnourished<text:s/>caseload,<text:s/>will<text:s/></text:span><text:span text:style-name="T97_12">increase<text:s/>acute<text:s/>needs</text:span><text:span text:style-name="T97_13">.<text:s/></text:span><text:span text:style-name="T97_14">Negative<text:s/>coping<text:s/>strategies</text:span><text:span text:style-name="T97_15"><text:s/>among<text:s/>women<text:s/>and<text:s/>children<text:s/>further<text:s/>increases<text:s/>protection<text:s/>needs.<text:s/>G</text:span><text:span text:style-name="T97_16">ender-based<text:s/>violence,<text:s/></text:span><text:span text:style-name="T97_17">sexual<text:s/></text:span><text:span text:style-name="T97_18">exploitation<text:s/>and<text:s/>a</text:span><text:span text:style-name="T97_19">buse,<text:s/>child<text:s/>labour,<text:s/>migration<text:s/>and<text:s/>suicide<text:s/>are<text:s/>on<text:s/>the<text:s/>rise.<text:s/></text:span></text:p>
        </text:list-item>
      </text:list>
      <text:p text:style-name="P98"/>
      <text:p text:style-name="P99"><text:span text:style-name="T99_1">SUSTAINABILITY<text:s/>AND<text:s/>SYSTEM<text:s/>REFORM</text:span></text:p>
      <text:p text:style-name="P100"/>
      <text:list text:style-name="LS31" xml:id="list19" text:continue-list="list1">
        <text:list-item>
          <text:p text:style-name="P101"><text:span text:style-name="T101_1">In<text:s/>the<text:s/>medium<text:s/>term,<text:s/>continued<text:s/>spend<text:s/>on<text:s/>refugees<text:s/>in<text:s/>Uganda<text:s/>is<text:s/>required<text:s/>to<text:s/>respond<text:s/>to<text:s/>influxes<text:s/>and<text:s/>prevent<text:s/>humanitarian<text:s/>crises<text:s/>in<text:s/>refugee<text:s/>settlements<text:s/>as<text:s/>the<text:s/>refugee<text:s/>population<text:s/>grows.<text:s/>But<text:s/></text:span><text:span text:style-name="T101_2">continued<text:s/>investment<text:s/>must<text:s/>also<text:s/>put<text:s/>the<text:s/>refugee<text:s/>response<text:s/>on<text:s/>a<text:s/>more<text:s/>sustainable<text:s/>footing.<text:s/>Due<text:s/>to<text:s/>the<text:s/>protracted<text:s/>nature<text:s/>of<text:s/>the<text:s/>refugee<text:s/>system,<text:s/>sustainability<text:s/>is<text:s/>in<text:s/>part,<text:s/>dependent<text:s/>on<text:s/>the<text:s/>ability<text:s/>of<text:s/>refugees<text:s/>to<text:s/>become<text:s/>self-reliant.<text:s/>This<text:s/>will<text:s/>require<text:s/>donors,<text:s/>government<text:s/>and<text:s/>the<text:s/>private<text:s/>sector<text:s/>to<text:s/>work<text:s/>together<text:s/>to<text:s/>develop<text:s/>the<text:s/>necessary<text:s/></text:span><text:span text:style-name="T101_3">opportunities.</text:span></text:p>
        </text:list-item>
      </text:list>
      <text:p text:style-name="P102"/>
      <text:list text:style-name="LS31" xml:id="list20" text:continue-list="list1">
        <text:list-item>
          <text:p text:style-name="P103"><text:span text:style-name="T103_1">The<text:s/>growing<text:s/>refugee<text:s/>population<text:s/>has<text:s/>the<text:s/>potential<text:s/>to<text:s/>contribute<text:s/>to<text:s/>growth<text:s/>and<text:s/>development.<text:s/>Evidence<text:s/>suggests<text:s/>that<text:s/>local<text:s/>economies<text:s/>benefit<text:s/>from<text:s/>hosting<text:s/>refugees,<text:s/>as<text:s/>more<text:s/>resources<text:s/>are<text:s/>made<text:s/>available<text:s/>in<text:s/>the<text:s/>area.<text:s/>This<text:s/>is<text:s/>especially<text:s/>true<text:s/>when<text:s/>cash<text:s/>is<text:s/>being<text:s/>provided,<text:s/>with<text:s/>the<text:s/>‘income<text:s/>multiplier’<text:s/>of<text:s/>cash<text:s/>aid<text:s/>resulting<text:s/>in<text:s/>a<text:s/>$2.47<text:s/>increase<text:s/>in<text:s/>local<text:s/>income<text:s/>for<text:s/>every<text:s/>dollar<text:s/>in<text:s/>aid<text:s/>spent<text:s/></text:span><text:span text:style-name="T103_2">7</text:span><text:span text:style-name="T103_3">.<text:s/>Supporting<text:s/>refugee<text:s/>households<text:s/>results<text:s/>in<text:s/>more<text:s/>customers<text:s/>and<text:s/>employees<text:s/>for<text:s/>local<text:s/>businesses</text:span><text:span text:style-name="T103_4">8</text:span><text:span text:style-name="T103_5">.<text:s/></text:span><text:span text:style-name="T103_6">The<text:s/>creation<text:s/>of<text:s/>economic<text:s/>opportunities<text:s/>is<text:s/></text:span><text:span text:style-name="T103_7">a<text:s/>shared<text:s/>UK-Uganda<text:s/>priority.<text:s/></text:span></text:p>
        </text:list-item>
      </text:list>
      <text:p text:style-name="P104"/>
      <text:list text:style-name="LS31" xml:id="list21" text:continue-list="list1">
        <text:list-item>
          <text:p text:style-name="P105"><text:span text:style-name="T105_1">With<text:s/>significantly<text:s/>reduced<text:s/>humanitarian<text:s/>funding,<text:s/></text:span><text:span text:style-name="T105_2">there<text:s/>will<text:s/>unlikely<text:s/>be<text:s/></text:span><text:span text:style-name="T105_3">continued<text:s/>resource<text:s/>to<text:s/>support<text:s/>service<text:s/>provision<text:s/>for<text:s/>the<text:s/>2<text:s/>plus<text:s/>million<text:s/>refugees.<text:s/></text:span><text:span text:style-name="T105_4">The<text:s/>only<text:s/>sustainable<text:s/>way<text:s/>to<text:s/>continue<text:s/>resourcing<text:s/></text:span><text:span text:style-name="T105_5">services<text:s/>in<text:s/></text:span><text:span text:style-name="T105_6">refugee<text:s/>hosting<text:s/>areas<text:s/>is<text:s/></text:span><text:span text:style-name="T105_7">through<text:s/>IFI</text:span><text:span text:style-name="T105_8">,<text:s/>development<text:s/></text:span><text:span text:style-name="T105_9">and<text:s/>domestic<text:s/>resourcing.</text:span><text:span text:style-name="T105_10"><text:s/>BHCK<text:s/>has<text:s/>been<text:s/>playing<text:s/>a<text:s/>leading<text:s/>role<text:s/>in<text:s/>this<text:s/>advocacy.<text:s text:c="2"/></text:span></text:p>
        </text:list-item>
      </text:list>
      <text:p text:style-name="P106"/>
      <text:list text:style-name="LS31" xml:id="list22" text:continue-list="list1">
        <text:list-item>
          <text:p text:style-name="P107"><text:span text:style-name="T107_1">The<text:s/>sustainability<text:s/>of<text:s/>the<text:s/>refugee<text:s/>system<text:s/>in<text:s/>Uganda<text:s/>is<text:s/>a<text:s/>shared<text:s/>objective<text:s/>of<text:s/>the<text:s/>UK<text:s/>and<text:s/>the<text:s/>Government<text:s/>of<text:s/>Uganda.<text:s/>Support<text:s/>for<text:s/>the<text:s/>system<text:s/>is<text:s/>a<text:s/>priority<text:s/>ask<text:s/>of<text:s/>the<text:s/>Government<text:s/>and<text:s/>thus<text:s/></text:span><text:span text:style-name="T107_2">ReSET</text:span><text:span text:style-name="T107_3"><text:s/>allows<text:s/>us<text:s/>to<text:s/>strengthen<text:s/>our<text:s/>development<text:s/>partnership.<text:s/>At<text:s/>the<text:s/>2023<text:s/>Global<text:s/>Refugee<text:s/>Forum,<text:s/>Uganda<text:s/>committed<text:s/>to<text:s/>increasing<text:s/>resilience<text:s/>and<text:s/>self-reliance,<text:s/></text:span><text:span text:style-name="T107_4">taking<text:s/>action</text:span><text:span text:style-name="T107_5"><text:s/>against<text:s/>climate<text:s/>change,<text:s/>localising<text:s/>the<text:s/>refugee<text:s/>response,<text:s/>building<text:s/>durable<text:s/>solutions<text:s/>and<text:s/>pathways<text:s/>to<text:s/>sustainable<text:s/>burden-sharing.<text:s/>We<text:s/>share<text:s/>these<text:s/>ambitions<text:s/>and<text:s/>have<text:s/>been<text:s/>supporting<text:s/>Uganda<text:s/>to<text:s/>realise<text:s/>these<text:s/>GRF<text:s/>Pledges.</text:span></text:p>
        </text:list-item>
      </text:list>
      <text:p text:style-name="P108"/>
      <text:p text:style-name="P109"/>
      <text:p text:style-name="P110"><text:span text:style-name="T110_1">STRATEGIC<text:s/>FIT<text:s/>AND<text:s/>RATIONALE<text:s/>FOR<text:s/>UK<text:s/>INTERVENTION</text:span></text:p>
      <text:p text:style-name="P111"/>
      <text:list text:style-name="LS31" xml:id="list23" text:continue-list="list1">
        <text:list-item>
          <text:p text:style-name="P112"><text:span text:style-name="T112_1">ReSET</text:span><text:span text:style-name="T112_2"><text:s/>contributes<text:s/>to<text:s/></text:span><text:span text:style-name="T112_3">a<text:s/>number<text:s/>of</text:span><text:span text:style-name="T112_4"><text:s/>Foreign<text:s/>Secretary<text:s/>Priorities:</text:span></text:p>
        </text:list-item>
      </text:list>
      <text:list text:style-name="LS15" xml:id="list24">
        <text:list-item>
          <text:list>
            <text:list-item>
              <text:p text:style-name="P113"><text:span text:style-name="T113_1">Development,<text:s/></text:span><text:span text:style-name="T113_2">through<text:s/></text:span><text:span text:style-name="T113_3">ReSET’s</text:span><text:span text:style-name="T113_4"><text:s/>humanitarian<text:s/>objective<text:s/>of<text:s/>lifting<text:s/>vulnerable<text:s/>people<text:s/>out<text:s/>of<text:s/>crisis<text:s/>and<text:s/>building<text:s/>state<text:s/>and<text:s/>community<text:s/>resilience<text:s/>to<text:s/>shocks<text:s/>through<text:s/>stronger,<text:s/>more<text:s/></text:span><text:span text:style-name="T113_5">locally<text:s/>led</text:span><text:span text:style-name="T113_6"><text:s/>humanitarian<text:s/>systems.<text:s/></text:span></text:p>
            </text:list-item>
          </text:list>
        </text:list-item>
      </text:list>
      <text:p text:style-name="P114"/>
      <text:list text:style-name="LS15" xml:id="list25">
        <text:list-item>
          <text:list>
            <text:list-item>
              <text:p text:style-name="P115"><text:span text:style-name="T115_1">Security<text:s/></text:span><text:span text:style-name="T115_2">through<text:s/>support<text:s/>for<text:s/>those<text:s/>displaced<text:s/>by<text:s/>conflict.<text:s/>The<text:s/>open-door<text:s/>policy<text:s/>is<text:s/>widely<text:s/>regarded<text:s/>as<text:s/>a<text:s/>“pressure<text:s/>valve”<text:s/>that<text:s/>reduces<text:s/>the<text:s/>risk<text:s/>of<text:s/>further<text:s/>escalation<text:s/>within<text:s/>the<text:s/>region.<text:s/></text:span></text:p>
            </text:list-item>
          </text:list>
        </text:list-item>
      </text:list>
      <text:p text:style-name="P116"/>
      <text:list text:style-name="LS15" xml:id="list26">
        <text:list-item>
          <text:list>
            <text:list-item>
              <text:p text:style-name="P117"><text:span text:style-name="T117_1">Climate<text:s/>and<text:s/>nature</text:span><text:span text:style-name="T117_2"><text:s/>through<text:s/>recognising<text:s/>the<text:s/>interplay<text:s/>of<text:s/>refugees<text:s/>hosting<text:s/>impacts<text:s/>on<text:s/>nature<text:s/>and<text:s/>their<text:s/>vulnerability<text:s/>to<text:s/>a<text:s/>changing<text:s/>climate.</text:span></text:p>
            </text:list-item>
          </text:list>
        </text:list-item>
      </text:list>
      <text:p text:style-name="P118"/>
      <text:list text:style-name="LS31" xml:id="list27" text:continue-list="list1">
        <text:list-item>
          <text:p text:style-name="P119"><text:span text:style-name="T119_1">ReSET</text:span><text:span text:style-name="T119_2"><text:s/>contributes<text:s/>to<text:s/>the<text:s/>delivery<text:s/>of<text:s/>the<text:s/>new<text:s/>HMG<text:s/>Uganda<text:s/>Country<text:s/>Business<text:s/>Plan<text:s/>for<text:s/>FY<text:s/>25/26<text:s/>under<text:s/>the<text:s/>migration<text:s/>priority.<text:s/>This<text:s/>plan<text:s/>signals<text:s/>our<text:s/>transition<text:s/>to<text:s/>much<text:s/>smaller,<text:s/></text:span><text:span text:style-name="T119_3">prioritised</text:span><text:span text:style-name="T119_4"><text:s/>and<text:s/>efficient<text:s/>humanitarian<text:s/>response,<text:s/>with<text:s/>a<text:s/>focus<text:s/>on<text:s/>self-reliance<text:s/>for<text:s/>refugees<text:s/>and<text:s/>hosts,<text:s/>UN<text:s/>reform<text:s/>and<text:s/></text:span><text:span text:style-name="T119_5">localisation</text:span><text:span text:style-name="T119_6">.<text:s/></text:span></text:p>
        </text:list-item>
      </text:list>
      <text:p text:style-name="P120"/>
      <text:list text:style-name="LS31" xml:id="list28" text:continue-list="list1">
        <text:list-item>
          <text:p text:style-name="P121"><text:span text:style-name="T121_1">Our<text:s/>approach<text:s/>is<text:s/>aligned<text:s/>with<text:s/>the<text:s/>FCDO<text:s/>Humanitarian<text:s/>Framework<text:s/>2022<text:s/>–<text:s/>2025.<text:s/></text:span><text:span text:style-name="T121_2">ReSET’s</text:span><text:span text:style-name="T121_3"><text:s/>development<text:s/>of<text:s/>analysis<text:s/>and<text:s/>learning<text:s/>will<text:s/>ensure<text:s/>that<text:s/>humanitarian<text:s/>assistance<text:s/>is<text:s/></text:span><text:span text:style-name="T121_4">prioritised</text:span><text:span text:style-name="T121_5"><text:s/>to<text:s/>people<text:s/>in<text:s/>greatest<text:s/>need.<text:s/>Our<text:s/>continued<text:s/>provision<text:s/>of<text:s/>basic<text:s/>humanitarian<text:s/>assistance<text:s/>will<text:s/>protect<text:s/>refugees,<text:s/>and<text:s/>our<text:s/>focus<text:s/>on<text:s/>resilience<text:s/>will<text:s/>help<text:s/>prevent,<text:s/>anticipate<text:s/>and<text:s/>prepare<text:s/>for<text:s/>future<text:s/>crises<text:s/>and<text:s/>rebuild<text:s/>in<text:s/>protracted<text:s/>and<text:s/>recurrent<text:s/>crises,<text:s/>leaving<text:s/>no<text:s/>one<text:s/>behind.</text:span></text:p>
        </text:list-item>
      </text:list>
      <text:p text:style-name="P122"/>
      <text:list text:style-name="LS31" xml:id="list29" text:continue-list="list1">
        <text:list-item>
          <text:p text:style-name="P123"><text:span text:style-name="T123_1">ReSET</text:span><text:span text:style-name="T123_2"><text:s/>is<text:s/>closely<text:s/>aligned<text:s/>with<text:s/>the<text:s/>UK’s<text:s/>modern<text:s/>approach<text:s/>to<text:s/>development<text:s/>partnerships<text:s/>in<text:s/>Africa</text:span><text:span text:style-name="T123_3"><text:s/>and<text:s/>the<text:s/>Minister’s<text:s/>four<text:s/>shifts<text:s/>moving<text:s/>from<text:s/>1.<text:s/>Donor<text:s/>to<text:s/>investor,<text:s/>2.<text:s/>Service<text:s/>delivery<text:s/>to<text:s/>system<text:s/>support<text:s/>3.<text:s/>Grants<text:s/>to<text:s/>expertise<text:s/>and<text:s/>4.<text:s/>International<text:s/>intervention<text:s/>to<text:s/>local<text:s/>leadership</text:span><text:span text:style-name="T123_4">.<text:s/>In<text:s/></text:span><text:span text:style-name="T123_5">Uganda,<text:s/>we’ve<text:s/>built<text:s/>strong,<text:s/>respectful<text:s/>relationships<text:s/>with<text:s/>both<text:s/>technical<text:s/>and<text:s/>political<text:s/>counterparts,<text:s/>and<text:s/>we<text:s/>are<text:s/>committed<text:s/>to<text:s/>deepening<text:s/>these<text:s/>ties.<text:s/>As<text:s/>we<text:s/>move<text:s/>forward,<text:s/>our<text:s/>ambition<text:s/>is<text:s/>to<text:s/>support<text:s/>a<text:s/>transition<text:s/>from<text:s/>an<text:s/>international<text:s/>agency-dominated<text:s/>response<text:s/>to<text:s/>one<text:s/>where<text:s/>the<text:s/>Government<text:s/>of<text:s/>Uganda<text:s/>is<text:s/>firmly<text:s/>in<text:s/>the<text:s/>lead.<text:s/>This<text:s/>includes<text:s/>listening<text:s/>to<text:s/>government<text:s/>priorities,<text:s/>engaging<text:s/>civil<text:s/>society<text:s/>and<text:s/>refugee<text:s/>voices,<text:s/>and<text:s/>ensuring<text:s/>our<text:s/>support<text:s/>reflects<text:s/>a<text:s/>locally<text:s/>owned<text:s/>and<text:s/>sustainable<text:s/>model.<text:s/>At<text:s/>the<text:s/>same<text:s/>time,<text:s/>we<text:s/>are<text:s/>working<text:s/>to<text:s/>enhance<text:s/>UN<text:s/>effectiveness—encouraging<text:s/>greater<text:s/>coherence,<text:s/>accountability,<text:s/>and<text:s/>responsiveness<text:s/>across<text:s/>agencies<text:s/>to<text:s/>better<text:s/>complement<text:s/>government<text:s/>leadership<text:s/>and<text:s/>deliver<text:s/>results.</text:span></text:p>
        </text:list-item>
      </text:list>
      <text:p text:style-name="P124"/>
      <text:p text:style-name="P125"><text:span text:style-name="T125_1">WHAT<text:s/>OTHERS<text:s/>ARE<text:s/>DOING</text:span></text:p>
      <text:p text:style-name="P126"/>
      <text:list text:style-name="LS31" xml:id="list30" text:continue-list="list1">
        <text:list-item>
          <text:p text:style-name="P127"><text:span text:style-name="T127_1">Uganda<text:s/>is<text:s/>a<text:s/>low-income<text:s/>country<text:s/>and<text:s/></text:span><text:span text:style-name="T127_2">fiscal<text:s/>space<text:s/>for<text:s/></text:span><text:span text:style-name="T127_3">the<text:s/></text:span><text:span text:style-name="T127_4">GoU</text:span><text:span text:style-name="T127_5"><text:s/>to<text:s/>finance<text:s/>the<text:s/>refugee<text:s/>response<text:s/>is<text:s/></text:span><text:span text:style-name="T127_6">extremely<text:s/>constrained</text:span><text:span text:style-name="T127_7">.</text:span><text:span text:style-name="T127_8"><text:s/></text:span><text:span text:style-name="T127_9">Whilst<text:s/></text:span><text:span text:style-name="T127_10">GoU</text:span><text:span text:style-name="T127_11"><text:s/></text:span><text:span text:style-name="T127_12">provides<text:s/>land<text:s/>to<text:s/>refugees<text:s/>and<text:s/></text:span><text:span text:style-name="T127_13">finances<text:s/>a<text:s/></text:span><text:span text:style-name="T127_14">small<text:s/>number<text:s/>of<text:s/>health<text:s/>workers<text:s/>and<text:s/>teachers<text:s/></text:span><text:span text:style-name="T127_15">in<text:s/>government<text:s/>schools</text:span><text:span text:style-name="T127_16"><text:s/>located<text:s/>in<text:s/>refugee<text:s/>hosting<text:s/>areas,<text:s/>th</text:span><text:span text:style-name="T127_17">e<text:s/>refugee<text:s/>response<text:s/>has<text:s/></text:span><text:span text:style-name="T127_18">been<text:s/>overwhelmingly<text:s/>dependent<text:s/>on<text:s/>donor<text:s/>financing.<text:s/></text:span><text:span text:style-name="T127_19"><text:s/></text:span></text:p>
        </text:list-item>
      </text:list>
      <text:p text:style-name="P128"/>
      <text:list text:style-name="LS31" xml:id="list31" text:continue-list="list1">
        <text:list-item>
          <text:p text:style-name="P129"><text:span text:style-name="T129_1">There<text:s/>is<text:s/>a<text:s/>wide<text:s/>range<text:s/>of<text:s/>donor<text:s/>activity<text:s/>focusing<text:s/>on<text:s/>Uganda’s<text:s/>refugee<text:s/>system</text:span><text:span text:style-name="T129_2">,<text:s/>albeit<text:s/>with<text:s/>the<text:s/>largest<text:s/>actor,<text:s/>the<text:s/>US,<text:s/>significantly<text:s/>curtailing<text:s/>their<text:s/></text:span><text:span text:style-name="T129_3">programmes</text:span><text:span text:style-name="T129_4">.<text:s/>Donors<text:s/>are<text:s/>largely<text:s/>al</text:span><text:span text:style-name="T129_5">igned<text:s/>on<text:s/>priorities<text:s/>and<text:s/>there<text:s/>is<text:s/>an<text:s/>active<text:s/>focus<text:s/>on<text:s/>coordination.<text:s/></text:span></text:p>
        </text:list-item>
      </text:list>
      <text:p text:style-name="P130"/>
      <text:list text:style-name="LS31" xml:id="list32" text:continue-list="list1">
        <text:list-item>
          <text:p text:style-name="P131"><text:span text:style-name="T131_1">Scaling<text:s/>up<text:s/>cash<text:s/>has<text:s/>been<text:s/>a<text:s/>common<text:s/>priority<text:s/></text:span><text:span text:style-name="T131_2">among<text:s/>several<text:s/>donors,<text:s/>including<text:s/>the<text:s/>EU,<text:s/>UK<text:s/>and<text:s/>US.<text:s/></text:span><text:span text:style-name="T131_3">As<text:s/>a<text:s/>result<text:s/></text:span><text:span text:style-name="T131_4">of</text:span><text:span text:style-name="T131_5"><text:s/>joint</text:span><text:span text:style-name="T131_6"><text:s/></text:span><text:span text:style-name="T131_7">donor<text:s/>advocacy,<text:s/>WFP<text:s/>was<text:s/>delivering<text:s/></text:span><text:span text:style-name="T131_8">76</text:span><text:span text:style-name="T131_9">%<text:s/>of<text:s/>its<text:s/>food<text:s/>assistance<text:s/>in<text:s/>cash<text:s/></text:span><text:span text:style-name="T131_10">by<text:s/>2024.<text:s/></text:span><text:span text:style-name="T131_11">The<text:s/>Cash<text:s/>Consortium,<text:s/>which<text:s/>supports<text:s/>refugees<text:s/>and<text:s/>vulnerable<text:s/>communities<text:s/>in<text:s/>Uganda<text:s/>through<text:s/>cash-based<text:s/>assistance,<text:s/>received<text:s/>7.2<text:s/>million<text:s/>euros<text:s/>from<text:s/>the<text:s/>EU<text:s/>in<text:s/>2024</text:span><text:span text:style-name="T131_12"><text:note text:note-class="footnote"><text:note-citation/><text:note-body><text:p text:style-name="P132"><text:span text:style-name="T132_1"><text:s/></text:span><text:span text:style-name="T132_2"><text:a xlink:type="simple" xlink:href="https://reliefweb.int/report/uganda/uganda-cash-consortium-secures-eu72-million-grant-expand-cash-assistance-refugees-uganda"><text:span text:style-name="T132_3">Uganda<text:s/>Cash<text:s/>Consortium<text:s/>Secures<text:s/>€7.2<text:s/>Million<text:s/>Grant<text:s/>to<text:s/>Expand<text:s/>Cash<text:s/>Assistance<text:s/>for<text:s/>Refugees<text:s/>in<text:s/>Uganda<text:s/>-<text:s/>Uganda<text:s/>|<text:s/></text:span><text:span text:style-name="T132_4">ReliefWeb</text:span></text:a></text:span></text:p></text:note-body></text:note></text:span><text:span text:style-name="T132_5">.</text:span><text:span text:style-name="T132_6"><text:s/></text:span><text:span text:style-name="T132_7">Strong<text:s/></text:span><text:span text:style-name="T132_8">national</text:span><text:span text:style-name="T132_9"><text:s/>cash<text:s/>coordination</text:span><text:span text:style-name="T132_10"><text:s/></text:span><text:span text:style-name="T132_11">and</text:span><text:span text:style-name="T132_12"><text:s/></text:span><text:span text:style-name="T132_13">learnin</text:span><text:span text:style-name="T132_14">g<text:s/></text:span><text:span text:style-name="T132_15">has</text:span><text:span text:style-name="T132_16"><text:s/>improved</text:span><text:span text:style-name="T132_17"><text:s/></text:span><text:span text:style-name="T132_18">cost-effectiveness</text:span><text:span text:style-name="T132_19">,<text:s/></text:span><text:span text:style-name="T132_20">efficiencies</text:span><text:span text:style-name="T132_21"><text:s/>and<text:s/>enabled<text:s/>innovative<text:s/>approaches</text:span><text:span text:style-name="T132_22">.<text:s/></text:span><text:span text:style-name="T132_23">However,<text:s/>the<text:s/>limited<text:s/>funding<text:s/>and<text:s/>increased<text:s/>reliance<text:s/>on<text:s/>in-kind<text:s/>assistance<text:s/>means<text:s/>that<text:s/>cash<text:s/>coordination<text:s/>is<text:s/>under</text:span><text:span text:style-name="T132_24"><text:s/>threat.<text:s/>Moving<text:s/>away<text:s/>from<text:s/>a<text:s/>single<text:s/>international<text:s/>cash<text:s/>actor<text:s/>to<text:s/>a<text:s/>more<text:s/>localised<text:s/>approach<text:s/>further<text:s/>exacerbates<text:s/>this<text:s/>risk.<text:s/>Active<text:s/>support<text:s/>for<text:s/>cash<text:s/>coordination<text:s/>is<text:s/>required<text:s/>to<text:s/>ensure<text:s/>that<text:s/>the</text:span><text:span text:style-name="T132_25"><text:s/>support<text:s/>is<text:s/>directed<text:s/>towards<text:s/>the<text:s/>most<text:s/>vulnerable<text:s/>and<text:s/>duplication<text:s/>is<text:s/>minimised.<text:s/></text:span></text:p>
        </text:list-item>
      </text:list>
      <text:p text:style-name="P133"/>
      <text:list text:style-name="LS31" xml:id="list33" text:continue-list="list1">
        <text:list-item>
          <text:p text:style-name="P134"><text:span text:style-name="T134_1">Self-reliance<text:s/>is<text:s/></text:span><text:span text:style-name="T134_2">another<text:s/></text:span><text:span text:style-name="T134_3">common<text:s/>focus<text:s/>for<text:s/>donors.</text:span><text:span text:style-name="T134_4"><text:s/></text:span><text:span text:style-name="T134_5"><text:s/></text:span><text:span text:style-name="T134_6">The<text:s/>IKEA<text:s/>Foundation<text:s/>has<text:s/>partnered<text:s/>with<text:s/>AVSI<text:s/></text:span><text:span text:style-name="T134_7">on<text:s/>their</text:span><text:span text:style-name="T134_8"><text:s/></text:span><text:span text:style-name="T134_9">SMILES<text:s/>programm</text:span><text:span text:style-name="T134_10">e</text:span><text:span text:style-name="T134_11"><text:s/>to<text:s/>promote<text:s/>economic<text:s/>self-reliance<text:s/>and<text:s/>resilience<text:s/>among<text:s/>the<text:s/>most<text:s/>economically<text:s/>vulnerable<text:s/></text:span><text:span text:style-name="T134_12">refugees<text:s/>and<text:s/>host<text:s/>community<text:s/>membe</text:span><text:span text:style-name="T134_13">rs</text:span><text:span text:style-name="T134_14"><text:note text:note-class="footnote"><text:note-citation/><text:note-body><text:p text:style-name="P135"><text:span text:style-name="T135_1"><text:s/></text:span><text:span text:style-name="T135_2"><text:a xlink:type="simple" xlink:href="https://www.avsi.org/en/news-and-press/news/building-sustainable-livelihoods-in-uganda-with-ikea-foundation"><text:span text:style-name="T135_3">Building<text:s/>sustainable<text:s/>livelihoods<text:s/>in<text:s/>Uganda<text:s/>with<text:s/>IKEA<text:s/>Foundation<text:s/>|<text:s/>AVSI</text:span></text:a></text:span></text:p></text:note-body></text:note></text:span><text:span text:style-name="T135_4">.<text:s text:c="2"/></text:span><text:span text:style-name="T135_5">Under<text:s/>BRA</text:span><text:span text:style-name="T135_6">ER</text:span><text:span text:style-name="T135_7">,<text:s/>FCDO<text:s/></text:span><text:span text:style-name="T135_8">bought<text:s/>into<text:s/></text:span><text:span text:style-name="T135_9">thi</text:span><text:span text:style-name="T135_10">s<text:s/>programme</text:span><text:span text:style-name="T135_11">.<text:s/></text:span><text:span text:style-name="T135_12">The<text:s/>EU</text:span><text:span text:style-name="T135_13"><text:s/>Development<text:s/></text:span><text:span text:style-name="T135_14">Corporation<text:s/></text:span><text:span text:style-name="T135_15">will<text:s/></text:span><text:span text:style-name="T135_16">invest<text:s/>in<text:s/>graduation<text:s/>programming<text:s/>through<text:s/>AVSI<text:s/>and<text:s/>other<text:s/>partners<text:s/>from<text:s/>2025</text:span><text:span text:style-name="T135_17">.</text:span></text:p>
        </text:list-item>
      </text:list>
      <text:p text:style-name="P136"/>
      <text:list text:style-name="LS31" xml:id="list34" text:continue-list="list1">
        <text:list-item>
          <text:p text:style-name="P137"><text:span text:style-name="T137_1">Partners<text:s/>also<text:s/>adopt<text:s/>geographic<text:s/>focuses<text:s/></text:span><text:span text:style-name="T137_2">to</text:span><text:span text:style-name="T137_3"><text:s/>their<text:s/></text:span><text:span text:style-name="T137_4">programmes</text:span><text:span text:style-name="T137_5">.<text:s/></text:span><text:span text:style-name="T137_6">Denmark<text:s/>w</text:span><text:span text:style-name="T137_7">as</text:span><text:span text:style-name="T137_8"><text:s/>largely<text:s/></text:span><text:span text:style-name="T137_9">focused<text:s/></text:span><text:span text:style-name="T137_10">on<text:s/>northern<text:s/></text:span><text:span text:style-name="T137_11">Uganda<text:s/>through<text:s/>the<text:s/>Northern<text:s/>Uganda<text:s/>Resilience<text:s/>Initiative<text:s/>(NURI)<text:s/>that<text:s/>ran<text:s/>from<text:s/>2018<text:s/>to<text:s/>2022.</text:span><text:span text:style-name="T137_12"><text:s/></text:span><text:span text:style-name="T137_13">This<text:s/></text:span><text:span text:style-name="T137_14">programme</text:span><text:span text:style-name="T137_15"><text:s/>aimed<text:s/>to<text:s/>enhance<text:s/>the<text:s/>resilience<text:s/>and<text:s/>equitable<text:s/>economic<text:s/>development<text:s/>of<text:s/>refugees<text:s/>and<text:s/>refugee-hosting<text:s/>communities<text:s/>in<text:s/>Northern<text:s/>Uganda.<text:s/></text:span><text:span text:style-name="T137_16">This<text:s/>has<text:s/>been<text:s/>followed<text:s/>by<text:s/>t</text:span><text:span text:style-name="T137_17">he<text:s/>Uganda<text:s/>Refugee<text:s/>Resilience<text:s/>Initiative<text:s/>(URRI).<text:s/>This<text:s/>initiative<text:s/>aims<text:s/>to<text:s/>empower<text:s/>refugees<text:s/>and<text:s/>host<text:s/>communities<text:s/>through<text:s/>climate<text:s/>resilience<text:s/>and<text:s/>inclusive<text:s/>development.<text:s/>This<text:s/>will<text:s/>run<text:s/>until<text:s/>2028<text:s/>with<text:s/>a<text:s/>budget<text:s/>of<text:s/>$40m.<text:s/></text:span></text:p>
        </text:list-item>
      </text:list>
      <text:p text:style-name="P138"/>
      <text:list text:style-name="LS31" xml:id="list35" text:continue-list="list1">
        <text:list-item>
          <text:p text:style-name="P139"><text:span text:style-name="T139_1">Historically<text:s/>Uganda<text:s/>has<text:s/>been<text:s/>a<text:s/>major<text:s/>benefic</text:span><text:span text:style-name="T139_2">iary<text:s/>of<text:s/>the<text:s/>IDA<text:s/>Window<text:s/>for<text:s/>Host<text:s/>Communities<text:s/>and<text:s/>Refugees</text:span><text:span text:style-name="T139_3"><text:s/>(W</text:span><text:span text:style-name="T139_4">HR).<text:s/></text:span><text:span text:style-name="T139_5">One<text:s/>of<text:s/>the<text:s/>most<text:s/>significant<text:s/>programmes<text:s/>for<text:s/></text:span><text:span text:style-name="T139_6">the<text:s/></text:span><text:span text:style-name="T139_7">refugee</text:span><text:span text:style-name="T139_8"><text:s/>response</text:span><text:span text:style-name="T139_9"><text:s/>in<text:s/>Uganda<text:s/>is<text:s/></text:span><text:span text:style-name="T139_10">DrDIP</text:span><text:span text:style-name="T139_11"><text:s/>2<text:s/>(Development<text:s/>Response<text:s/>to<text:s/>Displacement<text:s/>Impacts<text:s/>Project<text:s/>Phase<text:s/>II)</text:span><text:span text:style-name="T139_12">,<text:s/></text:span><text:span text:style-name="T139_13">a<text:s/></text:span><text:span text:style-name="T139_14">World<text:s/>Bank-funded<text:s/>initiative<text:s/>aimed<text:s/>at<text:s/>improving<text:s/>access<text:s/>to<text:s/>services,<text:s/>livelihoods,<text:s/>and<text:s/>environmental<text:s/>management<text:s/>for<text:s/>refugee<text:s/>and<text:s/>host<text:s/>communities.<text:s/></text:span><text:span text:style-name="T139_15">DrDIP</text:span><text:span text:style-name="T139_16"><text:s/>2<text:s/>comprises<text:s/>US$180.5<text:s/>million<text:s/>credit<text:s/>and<text:s/>a<text:s/>US$147.5<text:s/>million<text:s/>grant</text:span><text:span text:style-name="T139_17"><text:s/>and<text:s/>will</text:span><text:span text:style-name="T139_18"><text:s/></text:span><text:span text:style-name="T139_19">target</text:span><text:span text:style-name="T139_20"><text:s/></text:span><text:span text:style-name="T139_21">3<text:s/>million<text:s/>beneficiaries,<text:s/>including<text:s/>1<text:s/>million<text:s/>refugees</text:span><text:span text:style-name="T139_22">.<text:s/></text:span><text:span text:style-name="T139_23">This<text:s/>follows<text:s/>on<text:s/>from<text:s/></text:span><text:span text:style-name="T139_24">DrDIP</text:span><text:span text:style-name="T139_25"><text:s/>1,<text:s/></text:span><text:span text:style-name="T139_26">which<text:s/>had<text:s/>a<text:s/>similar<text:s/>focus</text:span><text:span text:style-name="T139_27"><text:s/>and<text:s/>comprised<text:s/>of<text:s/>US$175m</text:span><text:span text:style-name="T139_28"><text:s/>of<text:s/>funding<text:s/>over<text:s/>the<text:s/>period<text:s/>2016-2024.<text:s/></text:span><text:span text:style-name="T139_29">This<text:s/>World<text:s/>Bank<text:s/>funding<text:s/>is<text:s/>sector<text:s/>specific<text:s/></text:span><text:span text:style-name="T139_30">with<text:s/>a<text:s/>signi</text:span><text:span text:style-name="T139_31">ficant<text:s/>focus<text:s/>on<text:s/></text:span><text:span text:style-name="T139_32">social<text:s/></text:span><text:span text:style-name="T139_33">infrastructure<text:s/>in<text:s/>host<text:s/>communitie</text:span><text:span text:style-name="T139_34">s</text:span><text:span text:style-name="T139_35">.<text:s/></text:span></text:p>
        </text:list-item>
      </text:list>
      <text:p text:style-name="P140"/>
      <text:list text:style-name="LS31" xml:id="list36" text:continue-list="list1">
        <text:list-item>
          <text:p text:style-name="P141"><text:span text:style-name="T141_1">The<text:s/>Comprehensive<text:s/>Refugee<text:s/>Response<text:s/>Framework<text:s/>(CRRF)<text:s/></text:span><text:span text:style-name="T141_2">is<text:s/>a<text:s/>multi-stakeholder<text:s/>coordination<text:s/>model<text:s/>addressing<text:s/>both<text:s/>humanitarian<text:s/>and<text:s/>development<text:s/>needs<text:s/>of<text:s/>refugees<text:s/>and<text:s/>host<text:s/>communities.<text:s/>This<text:s/>was<text:s/>launched<text:s/>by<text:s/>the<text:s/>Office<text:s/>of<text:s/>the<text:s/>Prime<text:s/>Minister<text:s/>on<text:s/>24th<text:s/>March<text:s/>2017<text:s/>and<text:s/>adapts<text:s/>the<text:s/>principles<text:s/>of<text:s/>the<text:s/>New<text:s/>York<text:s/>Declaration<text:s/>of<text:s/>Refugees<text:s/>and<text:s/>Migrants<text:s/>to<text:s/>the<text:s/>Ugandan<text:s/>context</text:span><text:span text:style-name="T141_3">.</text:span><text:span text:style-name="T141_4"><text:s/>The<text:s/>CRRF<text:s/>brings<text:s/>together<text:s/>multiple<text:s/>stakeholders,<text:s/>including<text:s/>governments,<text:s/>NGOs,<text:s/>UN<text:s/>agencies,<text:s/>the<text:s/>private<text:s/>sector,<text:s/>and<text:s/>civil<text:s/>society,<text:s/>to<text:s/>ensure<text:s/>a<text:s/>comprehensive<text:s/>and<text:s/>effective<text:s/>response<text:s/>to<text:s/>the<text:s/>refugee<text:s/>situation<text:s/>in<text:s/>Uganda.</text:span><text:span text:style-name="T141_5"><text:s/>The<text:s/>CRRF</text:span><text:span text:style-name="T141_6"><text:s/>secretariat<text:s/>and<text:s/>management</text:span><text:span text:style-name="T141_7"><text:s/></text:span><text:span text:style-name="T141_8">has</text:span><text:span text:style-name="T141_9"><text:s/>been<text:s/>reliant<text:s/>on<text:s/>external<text:s/>funding,<text:s/>primarily<text:s/>from<text:s/>UNHCR<text:s/></text:span><text:span text:style-name="T141_10">and<text:s/>GIZ</text:span><text:span text:style-name="T141_11">.<text:s/>This<text:s/>is<text:s/>likely<text:s/>to<text:s/>reduce<text:s/>significantly<text:s/>due<text:s/>to<text:s/>funding<text:s/>pressures.<text:s/></text:span></text:p>
        </text:list-item>
      </text:list>
      <text:p text:style-name="P142"/>
      <text:p text:style-name="P143"><text:span text:style-name="T143_1">UK<text:s/>COMPARATIVE<text:s/>ADVANTAGE<text:s/></text:span><text:span text:style-name="T143_2"><text:s/></text:span></text:p>
      <text:p text:style-name="P144"/>
      <text:list text:style-name="LS31" xml:id="list37" text:continue-list="list1">
        <text:list-item>
          <text:p text:style-name="P145"><text:span text:style-name="T145_1">The<text:s/>UK<text:s/>is<text:s/>a<text:s/>trusted<text:s/>partner<text:s/>of<text:s/>Uganda.<text:s/>BHC<text:s/>Kampala<text:s/>manages<text:s/>multiple<text:s/></text:span><text:span text:style-name="T145_2">programmes</text:span><text:span text:style-name="T145_3"><text:s/>in<text:s/>Uganda<text:s/>that<text:s/>are<text:s/>aimed<text:s/>at<text:s/>generating<text:s/>growth,<text:s/>strengthening<text:s/>security,<text:s/>and<text:s/>improving<text:s/>health<text:s/>outcomes.<text:s/>There<text:s/>are<text:s/></text:span><text:span text:style-name="T145_4">FCDO<text:s/>central</text:span><text:span text:style-name="T145_5"><text:s/></text:span><text:span text:style-name="T145_6">teams</text:span><text:span text:style-name="T145_7"><text:s/>delivering<text:s/>on<text:s/>climate</text:span><text:span text:style-name="T145_8"><text:s/>resilience</text:span><text:span text:style-name="T145_9"><text:s/>and</text:span><text:span text:style-name="T145_10"><text:s/>energy</text:span><text:span text:style-name="T145_11">,<text:s/>while<text:s/>bilaterally<text:s/>post<text:s/>funds<text:s/>a<text:s/>small<text:s/>clean<text:s/>cooking<text:s/>demonstrator<text:s/>and<text:s/>a<text:s/></text:span><text:span text:style-name="T145_12">climate<text:s/>smart<text:s/>agriculture<text:s/></text:span><text:span text:style-name="T145_13">programme</text:span><text:span text:style-name="T145_14">.</text:span><text:span text:style-name="T145_15"><text:s/></text:span><text:span text:style-name="T145_16">The<text:s/>UK<text:s/>has<text:s/></text:span><text:span text:style-name="T145_17">a<text:s/>number<text:s/>of</text:span><text:span text:style-name="T145_18"><text:s/>relevant<text:s/>centrally<text:s/>managed<text:s/></text:span><text:span text:style-name="T145_19">programmes</text:span><text:span text:style-name="T145_20"><text:s/>contributing<text:s/>to<text:s/>the<text:s/>same<text:s/>strategic<text:s/>objectives,<text:s/>including<text:s/>research<text:s/>and<text:s/>analysis.<text:s/></text:span><text:span text:style-name="T145_21">The<text:s/></text:span><text:span text:style-name="T145_22">additional<text:s/>technical<text:s/>expertise<text:s/>envisaged<text:s/>under<text:s/>pillar<text:s/>3<text:s/>will<text:s/></text:span><text:span text:style-name="T145_23">support<text:s/>the<text:s/>bringing<text:s/>together<text:s/>of<text:s/></text:span><text:span text:style-name="T145_24">these<text:s/>strands<text:s/>into<text:s/>a<text:s/>coordinated<text:s/>approach.</text:span></text:p>
        </text:list-item>
      </text:list>
      <text:p text:style-name="P146"/>
      <text:list text:style-name="LS31" xml:id="list38" text:continue-list="list1">
        <text:list-item>
          <text:p text:style-name="P147"><text:span text:style-name="T147_1">Through<text:s/>our<text:s/>programming,<text:s/>we<text:s/>have<text:s/></text:span><text:span text:style-name="T147_2">built<text:s/>strong<text:s/>relationships<text:s/>and<text:s/>have<text:s/>comparatively<text:s/>good<text:s/>access<text:s/>in<text:s/>the<text:s/>Ugandan<text:s/>system.<text:s/></text:span><text:span text:style-name="T147_3">ReSET</text:span><text:span text:style-name="T147_4"><text:s/>will<text:s/>allow<text:s/>us<text:s/>to<text:s/>continue<text:s/>to<text:s/>‘buy-in’<text:s/>to<text:s/>the<text:s/>response<text:s/>and<text:s/></text:span><text:span text:style-name="T147_5">use<text:s/>our<text:s/>seat<text:s/>at<text:s/>the<text:s/>table<text:s/>to<text:s/>advocate<text:s/>for<text:s/>reforms<text:s/>to<text:s/>the<text:s/>system<text:s/>to<text:s/>enhance<text:s/>sustainability.<text:s/>T</text:span><text:span text:style-name="T147_6">he<text:s/>importance<text:s/>of<text:s/>this<text:s/>access<text:s/>is<text:s/>now<text:s/>paramount</text:span><text:span text:style-name="T147_7"><text:s/>to<text:s/>the<text:s/>UK’s<text:s/>broader<text:s/>influencing<text:s/>agenda<text:s/>to<text:s/>protect</text:span><text:span text:style-name="T147_8"><text:s/>the<text:s/>open-door<text:s/>policy</text:span><text:span text:style-name="T147_9">.<text:s/></text:span></text:p>
        </text:list-item>
      </text:list>
      <text:p text:style-name="P148"/>
      <text:list text:style-name="LS31" xml:id="list39" text:continue-list="list1">
        <text:list-item>
          <text:p text:style-name="P149"><text:span text:style-name="T149_1">The<text:s/>UK<text:s/>is<text:s/>also<text:s/>an<text:s/>influential<text:s/>partner<text:s/>among<text:s/>other<text:s/>donor<text:s/>countries<text:s/>in<text:s/>Uganda.<text:s/>The<text:s/>UK<text:s/>manages<text:s/>an<text:s/>informal<text:s/>humanitarian<text:s/>donor<text:s/>group<text:s/>in<text:s/>Kampala<text:s/>and<text:s/>is<text:s/>a<text:s/>leading<text:s/>member<text:s/>of<text:s/>the<text:s/>humanitarian<text:s/>and<text:s/>Comprehensive<text:s/>Refugee<text:s/>Response<text:s/>Framework<text:s/>architecture,<text:s/>frequently<text:s/>convening<text:s/>to<text:s/>drive<text:s/>forward<text:s/>priorities.<text:s text:c="2"/></text:span><text:span text:style-name="T149_2">Successful<text:s/>outcomes<text:s/>have<text:s/>included<text:s/>a<text:s/>shift<text:s/>from<text:s/>status<text:s/>based<text:s/>to<text:s/>needs-based</text:span><text:span text:style-name="T149_3"><text:s/></text:span><text:span text:style-name="T149_4">prioritisation</text:span><text:span text:style-name="T149_5"><text:s/>of<text:s/>food<text:s/>assistance,<text:s/>scale<text:s/>up<text:s/>of<text:s/>cash<text:s/>and<text:s/>cost-efficient<text:s/>modalities</text:span><text:span text:style-name="T149_6">,<text:s/></text:span><text:span text:style-name="T149_7">and<text:s/>driving<text:s/>forward<text:s/>new<text:s/>financing<text:s/>modalities<text:s/>with<text:s/>the<text:s/>World<text:s/>Bank<text:s/>and<text:s/>the<text:s/>Government<text:s/>of<text:s/>Uganda.<text:s text:c="2"/></text:span><text:span text:style-name="T149_8">The<text:s/>UK’s<text:s/>ability<text:s/>to<text:s/>coordinate<text:s/>with<text:s/>other<text:s/>donors,<text:s/>and<text:s/>work<text:s/>with<text:s/>multilateral<text:s/>agencies,<text:s/>will<text:s/>ensure<text:s/>that<text:s/>resources<text:s/>are<text:s/>not<text:s/>duplicated<text:s/>and<text:s/>complimentary<text:s/>to<text:s/>partners’<text:s/>interventions.</text:span></text:p>
        </text:list-item>
      </text:list>
      <text:p text:style-name="P150"/>
      <text:p text:style-name="P151"><text:span text:style-name="T151_1">KEY<text:s/>HUMANITARIAN<text:s/>PROGRAMMING<text:s/>LESSONS<text:s/>AND<text:s/>GAPS<text:s/>IN<text:s/>UGANDA</text:span></text:p>
      <text:p text:style-name="P152"/>
      <text:list text:style-name="LS31" xml:id="list40" text:continue-list="list1">
        <text:list-item>
          <text:p text:style-name="P153"><text:span text:style-name="T153_1">The<text:s/>UK<text:s/>has<text:s/>a<text:s/>long<text:s/>history<text:s/>of<text:s/>delivering<text:s/>humanitarian<text:s/>programming<text:s/>in<text:s/>Uganda</text:span><text:span text:style-name="T153_2">.</text:span><text:span text:style-name="T153_3"><text:s/>This<text:s/>has<text:s/>been<text:s/>a<text:s/>protracted<text:s/>crisis.<text:s/>Lifesaving<text:s/>support<text:s/>will<text:s/>still<text:s/>be<text:s/>required<text:s/>for<text:s/>some<text:s/>refugees,<text:s/>but<text:s/>targeting<text:s/>has<text:s/>improved<text:s/>and<text:s/>lessons<text:s/>have<text:s/>been<text:s/>learned<text:s/>in<text:s/>delivering<text:s/>humanitarian<text:s/>assistance.<text:s/>Most<text:s/>refugees<text:s/>stay<text:s/>for<text:s/>several<text:s/>years<text:s/>at<text:s/>least,<text:s/>and<text:s/>so<text:s/>it<text:s/>is<text:s/>worth<text:s/>the<text:s/>investment<text:s/>to<text:s/>deliver<text:s/>a<text:s/>sustainable<text:s/>system<text:s/>and<text:s/>graduate<text:s/>refugees<text:s/>from<text:s/>humanitarian<text:s/>support,<text:s/>on<text:s/>which<text:s/>some<text:s/>have<text:s/>been<text:s/>reliant<text:s/>for<text:s/>more<text:s/>than<text:s/>a<text:s/>decade,<text:s/>to<text:s/>self-reliance.</text:span></text:p>
        </text:list-item>
      </text:list>
      <text:p text:style-name="P154"/>
      <text:list text:style-name="LS31" xml:id="list41" text:continue-list="list1">
        <text:list-item>
          <text:p text:style-name="P155"><text:span text:style-name="T155_1">ReSET</text:span><text:span text:style-name="T155_2"><text:s/>will<text:s/>learn<text:s/>from<text:s/>the<text:s/>lessons<text:s/>and<text:s/>successes<text:s/>of<text:s/>the<text:s/>previous<text:s/>major<text:s/>humanitarian<text:s/></text:span><text:span text:style-name="T155_3">programme</text:span><text:span text:style-name="T155_4"><text:s/>in<text:s/>Uganda:<text:s/>Building<text:s/>Resilience<text:s/>and<text:s/>an<text:s/>Effective<text:s/>Emergency<text:s/>Refugee<text:s/>Response<text:s/>(BRAER).<text:s/>BRAER<text:s/>has<text:s/>consistently<text:s/>scored<text:s/>an<text:s/>A<text:s/>or<text:s/>A+<text:s/>on<text:s/>its<text:s/>Overall<text:s/>Output<text:s/>Score.<text:s/>Key<text:s/>to<text:s/>this<text:s/>score<text:s/>has<text:s/>been<text:s/>BRAER’s<text:s/>agility<text:s/>through<text:s/>its<text:s/>flexibility<text:s/>to<text:s/>respond<text:s/>to<text:s/>crises<text:s/>as<text:s/>they<text:s/>emerge<text:s/>and<text:s/>identify<text:s/>the<text:s/>best<text:s/>partner<text:s/>according<text:s/>to<text:s/>the<text:s/>emergency.<text:s/></text:span><text:span text:style-name="T155_5">BRAER’s<text:s/>flexibility<text:s/>has</text:span><text:span text:style-name="T155_6"><text:s/>also<text:s/>supported<text:s/>health<text:s/>emergencies<text:s/></text:span><text:span text:style-name="T155_7">and<text:s/>led<text:s/>to<text:s/>impactful<text:s/>support<text:s/>on<text:s/>Mpox<text:s/>and<text:s/>Ebila</text:span><text:span text:style-name="T155_8">,<text:s/>including<text:s/>mobilizing<text:s/>funds<text:s/>for<text:s/>an<text:s/></text:span><text:span text:style-name="T155_9">Ebola</text:span><text:span text:style-name="T155_10"><text:s/>outbreak<text:s/>within<text:s/>72<text:s/>hours.<text:s/></text:span><text:span text:style-name="T155_11">We<text:s/>will<text:s/>ensure<text:s/>to<text:s/>replicate<text:s/>this<text:s/>model<text:s/>when<text:s/>designing<text:s/></text:span><text:span text:style-name="T155_12">ReSET</text:span><text:span text:style-name="T155_13">.<text:s/>However,<text:s/>VFM<text:s/>could<text:s/>be<text:s/>enhanced<text:s/>through<text:s/>better<text:s/>preparedness<text:s/>for<text:s/>known<text:s/>emergencies<text:s/>e.g.<text:s/>refugee<text:s/>influxes<text:s/>including<text:s/>through<text:s/>diversification<text:s/>of<text:s/>partners.<text:s/></text:span></text:p>
        </text:list-item>
      </text:list>
      <text:p text:style-name="P156"/>
      <text:list text:style-name="LS31" xml:id="list42" text:continue-list="list1">
        <text:list-item>
          <text:p text:style-name="P157"><text:span text:style-name="T157_1">In<text:s/>BRAER,<text:s/>an<text:s/>increasing<text:s/>proportion<text:s/>of<text:s/>budget<text:s/>has<text:s/>gone<text:s/>to<text:s/>cash<text:s/>transfers<text:s/>based<text:s/>on<text:s/>VFM<text:s/>and<text:s/>evidence<text:s/>of<text:s/>the<text:s/>effectiveness<text:s/>in<text:s/>meeting<text:s/>emergency<text:s/>needs,<text:s/>enhancing<text:s/>resilience<text:s/>and<text:s/>contributing<text:s/>to<text:s/>local<text:s/>economies.<text:s/></text:span><text:span text:style-name="T157_2">ReSET</text:span><text:span text:style-name="T157_3"><text:s/>intends<text:s/>to<text:s/>build<text:s/>on<text:s/>this,<text:s/>acknowledging<text:s/>the<text:s/>growing<text:s/>evidence<text:s/>on<text:s/>the<text:s/>potential<text:s/>for<text:s/>cash<text:s/>approaches<text:s/></text:span><text:span text:style-name="T157_4">also<text:s/>to</text:span><text:span text:style-name="T157_5"><text:s/>contribute<text:s/>to<text:s/>refugee<text:s/>self-reliance<text:s/>and<text:s/>economic<text:s/>multiplier<text:s/>impacts<text:s/>for<text:s/>host<text:s/>communities.<text:s/></text:span></text:p>
        </text:list-item>
      </text:list>
      <text:p text:style-name="P158"/>
      <text:list text:style-name="LS31" xml:id="list43" text:continue-list="list1">
        <text:list-item>
          <text:p text:style-name="P159"><text:span text:style-name="T159_1">Investment<text:s/>in<text:s/>demand-led<text:s/>research,<text:s/>learning<text:s/>and<text:s/>accountability<text:s/>as<text:s/>a<text:s/>public<text:s/>good<text:s/>has<text:s/>been<text:s/>instrumental<text:s/></text:span><text:span text:style-name="T159_2">in</text:span><text:span text:style-name="T159_3"><text:s/></text:span><text:span text:style-name="T159_4">enhancing</text:span><text:span text:style-name="T159_5"><text:s/>efficiencies,<text:s/>local<text:s/>ownership<text:s/>and<text:s/>accountability<text:s/>to<text:s/>refugees<text:s/>and<text:s/>host<text:s/>communities.<text:s text:c="2"/>For<text:s/>example,<text:s/>with<text:s/>UK<text:s/>funding,<text:s/>U-Learn<text:s/>developed<text:s/>Financial<text:s/>Literacy<text:s/>Training<text:s/>Minimum<text:s/>Standards<text:s/>for<text:s/>refugees,<text:s/>now<text:s/>adopted<text:s/>by<text:s/>the<text:s/>Bank<text:s/>of<text:s/>Uganda.<text:s/>This<text:s/>marks<text:s/>a<text:s/>key<text:s/>step<text:s/>in<text:s/>aligning<text:s/>humanitarian,<text:s/>private<text:s/>sector<text:s/>and<text:s/>government<text:s/>efforts<text:s/>to<text:s/>promote<text:s/>financial<text:s/>inclusion<text:s/>and<text:s/>self-reliance.<text:s/>Through<text:s/>the<text:s/>U-learn<text:s/>facility,<text:s/>FCDO<text:s/>has<text:s/>also<text:s/>supported<text:s/>the<text:s/>Humanitarian<text:s/>INGO<text:s/>Forum<text:s/>(HINGO)<text:s/>alongside<text:s/>other<text:s/>donor<text:s/>contributions.<text:s/>The<text:s/>HINGO<text:s/>platform<text:s/>promotes<text:s/>coordination<text:s/>and<text:s/>joined<text:s/>up<text:s/>advocacy<text:s/>among<text:s/>INGOs<text:s/>and<text:s/>NGOs</text:span><text:span text:style-name="T159_6">.</text:span></text:p>
        </text:list-item>
      </text:list>
      <text:p text:style-name="P160"/>
      <text:list text:style-name="LS31" xml:id="list44" text:continue-list="list1">
        <text:list-item>
          <text:p text:style-name="P161"><text:span text:style-name="T161_1">ReSET</text:span><text:span text:style-name="T161_2"><text:s/>will<text:s/></text:span><text:span text:style-name="T161_3">also<text:s/></text:span><text:span text:style-name="T161_4">aim<text:s/>to<text:s/>address<text:s/></text:span><text:span text:style-name="T161_5">the<text:s/>following<text:s/></text:span><text:span text:style-name="T161_6">gaps<text:s/>identified<text:s/>in<text:s/>BRAER</text:span><text:span text:style-name="T161_7">:</text:span></text:p>
        </text:list-item>
      </text:list>
      <text:p text:style-name="P162"/>
      <text:list text:style-name="LS31" xml:id="list45" text:continue-list="list1">
        <text:list-item>
          <text:p text:style-name="P163"><text:span text:style-name="T163_1">As<text:s/>a<text:s/>result<text:s/>of<text:s/>decisions<text:s/>to<text:s/>scale<text:s/>up<text:s/>cash<text:s/>approaches,<text:s/>BRAER<text:s/>has<text:s/>become<text:s/>reliant<text:s/>on<text:s/>WFP<text:s/>as<text:s/>a<text:s/>delivery<text:s/>partner<text:s/>and<text:s/>together<text:s/>with<text:s/>other<text:s/>donor<text:s/>investments<text:s/>has<text:s/>led<text:s/>to<text:s/>WFP<text:s/>implementing<text:s/>a<text:s/>disproportionate<text:s/>share<text:s/>of<text:s/>cash<text:s/>delivery.<text:s/>Whilst<text:s/>this<text:s/>has<text:s/>benefited<text:s/>scale</text:span><text:span text:style-name="T163_2"><text:s/>and</text:span><text:span text:style-name="T163_3"><text:s/></text:span><text:span text:style-name="T163_4">joint<text:s/>targeting<text:s/>approaches,<text:s/></text:span><text:span text:style-name="T163_5">increased<text:s/>competition,<text:s/>including<text:s/>through<text:s/>local<text:s/>partners,<text:s/>could<text:s/>encourage<text:s/></text:span><text:span text:style-name="T163_6">better<text:s/>targeting,<text:s/></text:span><text:span text:style-name="T163_7">innovation</text:span><text:span text:style-name="T163_8">,</text:span><text:span text:style-name="T163_9"><text:s/>learning<text:s/></text:span><text:span text:style-name="T163_10">and<text:s/>value<text:s/>for<text:s/>money<text:s/></text:span><text:span text:style-name="T163_11">if<text:s/>supported<text:s/>by<text:s/>strong<text:s/>cash<text:s/>coordination<text:s/>mechanisms.<text:s/></text:span></text:p>
        </text:list-item>
      </text:list>
      <text:p text:style-name="P164"/>
      <text:list text:style-name="LS31" xml:id="list46" text:continue-list="list1">
        <text:list-item>
          <text:p text:style-name="P165"><text:span text:style-name="T165_1">In<text:s/>line<text:s/>with<text:s/>the<text:s/>common<text:s/>UN<text:s/>pledge<text:s/>2.0<text:s/>to<text:s/>integrate<text:s/>refugees<text:s/>into<text:s/>national<text:s/>service<text:s/>provision,<text:s/>BRAER<text:s/>has<text:s/>supported<text:s/>nutrition<text:s/>and<text:s/>child<text:s/>protection<text:s/>systems<text:s/>in<text:s/>refugee<text:s/>hosting<text:s/>districts<text:s/>through<text:s/>support<text:s/>to<text:s/></text:span><text:span text:style-name="T165_2">UNICEF</text:span><text:span text:style-name="T165_3"><text:s/>but<text:s/>this<text:s/>has<text:s/>been<text:s/>disconnected<text:s/>from<text:s/>a<text:s/>broader<text:s/>vision<text:s/>for<text:s/>refugee<text:s/>integration.<text:s/>Now<text:s/>that<text:s/>the<text:s/></text:span><text:span text:style-name="T165_4">GoU</text:span><text:span text:style-name="T165_5"><text:s/>has<text:s/>committed<text:s/>to<text:s/>a<text:s/>transition<text:s/>strategy,<text:s/></text:span><text:span text:style-name="T165_6">ReSET</text:span><text:span text:style-name="T165_7"><text:s/>will<text:s/>consider<text:s/>how<text:s/>best<text:s/>the<text:s/>UK<text:s/>can<text:s/>contribute.</text:span></text:p>
        </text:list-item>
      </text:list>
      <text:p text:style-name="P166"/>
      <text:list text:style-name="LS31" xml:id="list47" text:continue-list="list1">
        <text:list-item>
          <text:p text:style-name="P167"><text:span text:style-name="T167_1">The<text:s/>BRAER<text:s/>business<text:s/>case<text:s/>intended<text:s/>to<text:s/>put<text:s/>in<text:s/>place<text:s/>multi-year<text:s/>agreements<text:s/>with<text:s/>partners</text:span><text:span text:style-name="T167_2">.</text:span><text:span text:style-name="T167_3"><text:s/></text:span><text:span text:style-name="T167_4">H</text:span><text:span text:style-name="T167_5">owever</text:span><text:span text:style-name="T167_6">,<text:s/></text:span><text:span text:style-name="T167_7">as<text:s/>a<text:s/>result<text:s/>of</text:span><text:span text:style-name="T167_8"><text:s/>ODA<text:s/>cuts<text:s/>and<text:s/>yearly<text:s/>budget<text:s/>planning,<text:s/>partners<text:s/>were<text:s/>unable<text:s/>to<text:s/>plan<text:s/>on<text:s/>a<text:s/>multiyear<text:s/>basis.<text:s/></text:span><text:span text:style-name="T167_9">In<text:s/>the<text:s/>context<text:s/>of<text:s/>a<text:s/>3-year<text:s/>multiyear<text:s/>settlement,<text:s/></text:span><text:span text:style-name="T167_10">ReSET</text:span><text:span text:style-name="T167_11"><text:s/>will<text:s/>be<text:s/>able<text:s/>to<text:s/>make<text:s/></text:span><text:span text:style-name="T167_12">further<text:s/>progress<text:s/>on<text:s/>resilience<text:s/></text:span><text:span text:style-name="T167_13">and<text:s/>reform<text:s/>objectives.<text:s/></text:span></text:p>
        </text:list-item>
      </text:list>
      <text:p text:style-name="P168"/>
      <text:list text:style-name="LS31" xml:id="list48" text:continue-list="list1">
        <text:list-item>
          <text:p text:style-name="P169"><text:span text:style-name="T169_1">ReSET</text:span><text:span text:style-name="T169_2"><text:s/>will<text:s/></text:span><text:span text:style-name="T169_3">utili</text:span><text:span text:style-name="T169_4">se</text:span><text:span text:style-name="T169_5"><text:s/></text:span><text:span text:style-name="T169_6">successes<text:s/>of<text:s/>other<text:s/>Market<text:s/>Systems<text:s/>Development<text:s/>(MSD)<text:s/></text:span><text:span text:style-name="T169_7">programmes</text:span><text:span text:style-name="T169_8"><text:s/>in<text:s/>Uganda</text:span><text:span text:style-name="T169_9"><text:s/>in<text:s/>our<text:s/>own<text:s/>self-reliance<text:s/>programming</text:span><text:span text:style-name="T169_10">.<text:s/>Climate<text:s/>Smart<text:s/>Jobs<text:s/>(CSJ),<text:s/></text:span><text:span text:style-name="T169_11">which<text:s/>includes</text:span><text:span text:style-name="T169_12"><text:s/>a<text:s/>large<text:s/>MSD<text:s/>component,<text:s/></text:span><text:span text:style-name="T169_13">has<text:s/></text:span><text:span text:style-name="T169_14">worked</text:span><text:span text:style-name="T169_15"><text:s/></text:span><text:span text:style-name="T169_16">in</text:span><text:span text:style-name="T169_17"><text:s/>some</text:span><text:span text:style-name="T169_18"><text:s/>refugee<text:s/>hosting<text:s/></text:span><text:span text:style-name="T169_19">geographies</text:span><text:span text:style-name="T169_20">.<text:s/></text:span><text:span text:style-name="T169_21">ReSET</text:span><text:span text:style-name="T169_22"><text:s/>will<text:s/>look<text:s/>to<text:s/>build<text:s/>on<text:s/>learning<text:s/>from<text:s/>CSJ<text:s/>and<text:s/>opportunities<text:s/>for<text:s/>layering<text:s/>during<text:s/>the<text:s/>concurrent<text:s/>programming<text:s/>periods.<text:s/></text:span><text:span text:style-name="T169_23">There<text:s/>are<text:s/>some<text:s/>promising<text:s/>pilots<text:s/></text:span><text:span text:style-name="T169_24">such<text:s/>as</text:span><text:span text:style-name="T169_25"><text:s/>agricultural<text:s/>techniques<text:s/>for<text:s/>smallholder<text:s/>farmers<text:s/></text:span><text:span text:style-name="T169_26">which<text:s/>could<text:s/>be<text:s/>linked<text:s/>to<text:s/></text:span><text:span text:style-name="T169_27">ReSET</text:span><text:span text:style-name="T169_28"><text:s/>self-reliance<text:s/>beneficiaries</text:span><text:span text:style-name="T169_29"><text:s/>through<text:s/></text:span><text:span text:style-name="T169_30">private<text:s/>sector<text:s/>engagement<text:s/></text:span><text:span text:style-name="T169_31">as<text:s/>private<text:s/>agricultural<text:s/>input<text:s/>dealers<text:s/>are<text:s/>motivated<text:s/>to<text:s/>teach<text:s/>the<text:s/>model<text:s/>to<text:s/>refugees,<text:s/>or<text:s/>be<text:s/>incorporated<text:s/>into<text:s/>graduation<text:s/>approaches</text:span></text:p>
        </text:list-item>
      </text:list>
      <text:p text:style-name="P170"/>
      <text:list text:style-name="LS31" xml:id="list49" text:continue-list="list1">
        <text:list-item>
          <text:p text:style-name="P171"><text:span text:style-name="T171_1">Across<text:s/>the<text:s/>BHC<text:s/>portfolio,<text:s/>the<text:s/>UK<text:s/>has<text:s/>had<text:s/>successes<text:s/>in<text:s/>supporting<text:s/></text:span><text:span text:style-name="T171_2">GoU</text:span><text:span text:style-name="T171_3"><text:s/>leadership<text:s/>in<text:s/>different<text:s/>sectors<text:s/>through<text:s/>playing<text:s/>a<text:s/>convening<text:s/>role,<text:s/>combined<text:s/>with<text:s/>technical<text:s/>assistance.<text:s/>This<text:s/>includes<text:s/>through<text:s/></text:span><text:span text:style-name="T171_4">BRAER</text:span><text:span text:style-name="T171_5"><text:s/>which<text:s/>has<text:s/>supported<text:s/>the<text:s/>Comprehensive<text:s/>Refugee<text:s/>Response<text:s/>Framework.<text:s/></text:span><text:span text:style-name="T171_6">ReSET</text:span><text:span text:style-name="T171_7"><text:s/>will<text:s/>consider<text:s/>learning<text:s/>from<text:s/>other<text:s/>parts<text:s/>of<text:s/>the<text:s/>BHC<text:s/>portfolio,<text:s/>for<text:s/>example<text:s/>UK<text:s/>setting<text:s/>up<text:s/>of<text:s/>the<text:s/>climate<text:s/>finance<text:s/>unit<text:s/></text:span><text:span text:style-name="T171_8">or<text:s/>the<text:s/>clean<text:s/>cooking<text:s/>unit<text:s/></text:span><text:span text:style-name="T171_9">in<text:s/>government<text:s/>to<text:s/>see<text:s/>how<text:s/>we<text:s/>can<text:s/>better<text:s/>support<text:s/></text:span><text:span text:style-name="T171_10">GoU</text:span><text:span text:style-name="T171_11"><text:s/>to<text:s/>lead<text:s/>the<text:s/>refugee<text:s/>response.<text:s/></text:span></text:p>
        </text:list-item>
      </text:list>
      <text:p text:style-name="P172"/>
      <text:p text:style-name="P173"><text:span text:style-name="T173_1">CONFLICT<text:s/>SENSITIVITY</text:span></text:p>
      <text:list text:style-name="LS31" xml:id="list50" text:continue-list="list1">
        <text:list-item>
          <text:p text:style-name="P174"><text:span text:style-name="T174_1">A<text:s/>strategic<text:s/>objective<text:s/>of<text:s/></text:span><text:span text:style-name="T174_2">ReSET</text:span><text:span text:style-name="T174_3"><text:s/>is<text:s/>to<text:s/>mitigate<text:s/>and<text:s/>address<text:s/>the<text:s/>nascent<text:s/>but<text:s/>growing<text:s/>tensions<text:s/>between<text:s/>refugees<text:s/>and<text:s/>host<text:s/>communities.<text:s/></text:span><text:span text:style-name="T174_4">ReSET</text:span><text:span text:style-name="T174_5"><text:s/>will<text:s/>achieve<text:s/>this<text:s/>by<text:s/>supporting<text:s/>implementing<text:s/>partners<text:s/>understand<text:s/>the<text:s/>context<text:s/>in<text:s/>which<text:s/>they<text:s/>operate<text:s/>in,<text:s/>understand<text:s/>the<text:s/>interactions<text:s/>between<text:s/>their<text:s/>interventions<text:s/>and<text:s/>the<text:s/>context,<text:s/>and<text:s/>act<text:s/>upon<text:s/>this<text:s/>to<text:s/>avoid<text:s/>negative<text:s/>impacts</text:span><text:span text:style-name="T174_6"><text:s/></text:span><text:span text:style-name="T174_7">and<text:s/></text:span><text:span text:style-name="T174_8">maximise</text:span><text:span text:style-name="T174_9"><text:s/>positive<text:s/>impacts.</text:span><text:span text:style-name="T174_10"><text:line-break/></text:span></text:p>
        </text:list-item>
        <text:list-item>
          <text:p text:style-name="P175"><text:span text:style-name="T175_1">The<text:s/>number<text:s/>of<text:s/>refugees</text:span><text:span text:style-name="T175_2">,</text:span><text:span text:style-name="T175_3"><text:s/>the<text:s/>duration<text:s/>of<text:s/>their<text:s/>settlement<text:s/>in<text:s/>Uganda<text:s/></text:span><text:span text:style-name="T175_4">and<text:s/></text:span><text:span text:style-name="T175_5">relatively<text:s/>low<text:s/>levels<text:s/>of<text:s/>incidents<text:s/></text:span><text:span text:style-name="T175_6">indicates<text:s/>that<text:s/>there<text:s/>is<text:s/>broadly<text:s/>peaceful<text:s/>coexistence<text:s/>between<text:s/>refugees<text:s/>and<text:s/>host<text:s/>communities.<text:s/>There<text:s/>is<text:s/>regional<text:s/>variation<text:s/>in<text:s/>the<text:s/>levels<text:s/>of<text:s/>tension,<text:s/>with<text:s/>the<text:s/>South</text:span><text:span text:style-name="T175_7">-</text:span><text:span text:style-name="T175_8">West<text:s/>reportedly<text:s/>more<text:s/>integrated<text:s/>than<text:s/>the<text:s/>Northern<text:s/>and<text:s/>West<text:s/>Nile<text:s/>regions.<text:s/>Host<text:s/>communities<text:s/>in<text:s/>these<text:s/>regions<text:s/>decry<text:s/>the<text:s/>government<text:s/>for<text:s/>failing<text:s/>to<text:s/>sufficiently<text:s/>compensate<text:s/>them<text:s/>for<text:s/>the<text:s/>land<text:s/>given<text:s/>for<text:s/>resettlement<text:s/>and<text:s/>the<text:s/>lack<text:s/>of<text:s/>promised<text:s/>social<text:s/>services.</text:span><text:span text:style-name="T175_9"><text:line-break/></text:span></text:p>
        </text:list-item>
        <text:list-item>
          <text:p text:style-name="P176"><text:span text:style-name="T176_1">The<text:s/>number<text:s/>of<text:s/>incidents<text:s/>of<text:s/>conflict<text:s/>reported<text:s/>to<text:s/>UNHCR<text:s/>remain<text:s/>relatively<text:s/>low,<text:s/>considering<text:s/>the<text:s/>refugee<text:s/>population,<text:s/>at<text:s/>an<text:s/>average<text:s/>of<text:s/>425<text:s/>per<text:s/>year.<text:s/>It<text:s/>should<text:s/>be<text:s/>noted<text:s/>that<text:s/>there<text:s/>are<text:s/>significant<text:s/>safeguarding<text:s/>incidents<text:s/>within<text:s/>this<text:s/>figure,<text:s/>and<text:s/>there<text:s/>is<text:s/>no<text:s/>doubt<text:s/>underreporting.<text:s/>The<text:s/>victims<text:s/>of<text:s/>these<text:s/>reported<text:s/>incidents<text:s/>are<text:s/>overwhelmingly<text:s/>refugees<text:s/>caused<text:s/>by<text:s/>refugee-refugee<text:s/>conflict,<text:s/>rather<text:s/>than<text:s/>from<text:s/>host<text:s/>communities.<text:s/></text:span><text:span text:style-name="T176_2"><text:line-break/></text:span></text:p>
        </text:list-item>
        <text:list-item>
          <text:p text:style-name="P177"><text:span text:style-name="T177_1">The<text:s/>causes<text:s/>of<text:s/>conflict<text:s/>are<text:s/>complex<text:s/>and<text:s/>context<text:s/>specific.<text:s/>Generally,<text:s/>conflict<text:s/>between<text:s/>host<text:s/>communities<text:s/>and<text:s/>refugees<text:s/>is<text:s/>generated<text:s/>over<text:s/>access<text:s/>to<text:s/>resources.<text:s/>While<text:s/>refugees<text:s/>are<text:s/>given<text:s/>land,<text:s/>the<text:s/>allocation<text:s/>is<text:s/>often<text:s/>not<text:s/>sufficient<text:s/>for<text:s/>subsistence<text:s/>and<text:s/>income<text:s/>generation.<text:s/>This<text:s/>is<text:s/>causing<text:s/>refugees<text:s/>to<text:s/>seek<text:s/>access<text:s/>to<text:s/>land<text:s/>outside<text:s/>the<text:s/>settlements,<text:s/>where<text:s/>host<text:s/>communities<text:s/>operate.<text:s/></text:span><text:span text:style-name="T177_2">This<text:s/>leads<text:s/>to<text:s/>conflict<text:s/>over<text:s/>natural<text:s/>resources,<text:s/></text:span><text:span text:style-name="T177_3">with</text:span><text:span text:style-name="T177_4"><text:s/>research<text:s/>from<text:s/>X</text:span><text:span text:style-name="T177_5">CEPT</text:span><text:span text:style-name="T177_6"><text:s/>indicating<text:s/>that</text:span><text:span text:style-name="T177_7"><text:s/></text:span><text:span text:style-name="T177_8">78%<text:s/>of<text:s/>the<text:s/>land<text:s/>and<text:s/>water<text:s/>users<text:s/>experiencing<text:s/>conflicts<text:s/>at<text:s/>least<text:s/>once<text:s/>a<text:s/>week</text:span><text:span text:style-name="T177_9"><text:note text:note-class="footnote"><text:note-citation/><text:note-body><text:p text:style-name="P178"><text:span text:style-name="T178_1"><text:s/></text:span><text:span text:style-name="T178_2"><text:a xlink:type="simple" xlink:href="https://www.xcept-research.org/publication/water-and-land-conflicts-and-their-gendered-effects-in-refugee-settings-key-considerations/"><text:span text:style-name="T178_3">Water<text:s/>and<text:s/>land<text:s/>conflicts<text:s/>and<text:s/>their<text:s/>gendered<text:s/>effects<text:s/>in<text:s/>refugee<text:s/>settings:<text:s/>key<text:s/>considerations<text:s/>-<text:s/>XCEPT</text:span></text:a></text:span></text:p></text:note-body></text:note></text:span><text:span text:style-name="T178_4">.</text:span><text:span text:style-name="T178_5"><text:s/></text:span><text:span text:style-name="T178_6">While<text:s/>this</text:span><text:span text:style-name="T178_7"><text:s/></text:span><text:span text:style-name="T178_8">generate</text:span><text:span text:style-name="T178_9">s</text:span><text:span text:style-name="T178_10"><text:s/>tension,<text:s/>it<text:s/>is<text:s/>important<text:s/>to<text:s/>note<text:s/>that<text:s/></text:span><text:span text:style-name="T178_11">most</text:span><text:span text:style-name="T178_12"><text:s/>refugees<text:s/>and<text:s/>host<text:s/>communities<text:s/></text:span><text:span text:style-name="T178_13">will<text:s/>usually</text:span><text:span text:style-name="T178_14"><text:s/></text:span><text:span text:style-name="T178_15">peacefully<text:s/></text:span><text:span text:style-name="T178_16">agree</text:span><text:span text:style-name="T178_17"><text:s/>land<text:s/>sharing<text:s/>arrangements.<text:s/></text:span></text:p>
        </text:list-item>
      </text:list>
      <text:p text:style-name="P179"/>
      <text:list text:style-name="LS31" xml:id="list54" text:continue-list="list1">
        <text:list-item>
          <text:p text:style-name="P180"><text:span text:style-name="T180_1">The<text:s/>growing<text:s/>number<text:s/>of<text:s/>urban<text:s/>refugees<text:s/>is<text:s/>leading<text:s/>to<text:s/>increased<text:s/>tension<text:s/>over<text:s/>perceived<text:s/>competition<text:s/>with<text:s/>host<text:s/>communities<text:s/>for<text:s/>access<text:s/>to<text:s/></text:span><text:span text:style-name="T180_2">resources</text:span><text:span text:style-name="T180_3">.<text:s/>Some<text:s/>refugees<text:s/>enter<text:s/>Uganda<text:s/>with<text:s/>relatively<text:s/>considerable<text:s/>financial<text:s/>assets<text:s/>and<text:s/>their<text:s/>ability<text:s/>to<text:s/>spend<text:s/>locally<text:s/>has<text:s/>reportedly<text:s/>led<text:s/>to<text:s/>reports<text:s/>of<text:s/>market<text:s/>disruptions,<text:s/>such<text:s/>as<text:s/>inflationary<text:s/>house<text:s/>prices,<text:s/>which<text:s/>leads<text:s/>to<text:s/>tensions<text:s/>with<text:s/>host<text:s/>communities</text:span><text:span text:style-name="T180_4">.<text:s/></text:span><text:span text:style-name="T180_5">This<text:s/>is<text:s/>by<text:s/>no<text:s/>means<text:s/>a<text:s/>uniform<text:s/>phenomenon<text:s/>amongst<text:s/>urban<text:s/>refugees</text:span><text:span text:style-name="T180_6">,<text:s/>and<text:s/></text:span><text:span text:style-name="T180_7">indeed</text:span><text:span text:style-name="T180_8"><text:s/>freedom<text:s/>of<text:s/>movement<text:s/>for<text:s/>refugees<text:s/>means<text:s/>that<text:s/>classifying<text:s/>them<text:s/>into<text:s/>settlement-based<text:s/></text:span><text:span text:style-name="T180_9">and<text:s/>urban<text:s/>refugees<text:s/>is<text:s/>a<text:s/>somewhat<text:s/>artificial<text:s/>separatio</text:span><text:span text:style-name="T180_10">n</text:span><text:span text:style-name="T180_11">.</text:span><text:span text:style-name="T180_12"><text:s/>The<text:s/>reality<text:s/></text:span><text:span text:style-name="T180_13">is</text:span><text:span text:style-name="T180_14"><text:s/>many<text:s/>refugees<text:s/>are<text:s/>vulnerable<text:s/>to<text:s/>exploitation<text:s/>when<text:s/>in<text:s/>urban<text:s/>settings</text:span><text:span text:style-name="T180_15"><text:note text:note-class="footnote"><text:note-citation/><text:note-body><text:p text:style-name="P181"><text:span text:style-name="T181_1"><text:s/></text:span><text:span text:style-name="T181_2"><text:a xlink:type="simple" xlink:href="https://www.nrc.no/globalassets/pdf/reports/asylum-seekers-and-refugees-in-arua/legal-challenges-and-opportunities"><text:span text:style-name="T181_3">Asylum<text:s/>seekers<text:s/>and<text:s/>refugees<text:s/>in<text:s/></text:span><text:span text:style-name="T181_4">Arua:<text:s/>legal<text:s/>challenges<text:s/>and<text:s/>opportunities</text:span></text:a></text:span></text:p></text:note-body></text:note></text:span><text:span text:style-name="T181_5">.</text:span></text:p>
        </text:list-item>
      </text:list>
      <text:p text:style-name="P182"/>
      <text:list text:style-name="LS31" xml:id="list55" text:continue-list="list1">
        <text:list-item>
          <text:p text:style-name="P183"><text:span text:style-name="T183_1">The<text:s/>decision<text:s/>to<text:s/>reduce<text:s/>the<text:s/></text:span><text:span text:style-name="T183_2">amount</text:span><text:span text:style-name="T183_3"><text:s/>of<text:s/>people<text:s/>receiving<text:s/>humanitarian<text:s/>assistance<text:s/>carries<text:s/>the<text:s/>risk<text:s/>of<text:s/>increasing<text:s/>conflict.<text:s/></text:span><text:span text:style-name="T183_4">Those</text:span><text:span text:style-name="T183_5"><text:s/></text:span><text:span text:style-name="T183_6">taken</text:span><text:span text:style-name="T183_7"><text:s/>off<text:s/>humanitarian<text:s/>assistance<text:s/>will<text:s/>need<text:s/>to<text:s/>replace<text:s/>the<text:s/>income<text:s/>that<text:s/>they<text:s/>used<text:s/>to<text:s/>receive<text:s/>from<text:s/>their<text:s/>WFP<text:s/>cash<text:s/>assistance.<text:s/>This<text:s/>will<text:s/>lead<text:s/>to<text:s/>greater<text:s/>competition<text:s/>for<text:s/>resources<text:s/></text:span><text:span text:style-name="T183_8">with<text:s/>other<text:s/>refugees<text:s/>and<text:s/>members<text:s/>of<text:s/>the<text:s/>host<text:s/>community.<text:s/>The<text:s/></text:span><text:span text:style-name="T183_9">use<text:s/>of<text:s/>negative<text:s/>coping<text:s/>mechanisms<text:s/></text:span><text:span text:style-name="T183_10">including<text:s/>crime<text:s/></text:span><text:span text:style-name="T183_11">and<text:s/>SEAH</text:span><text:span text:style-name="T183_12"><text:s/></text:span><text:span text:style-name="T183_13">will<text:s/>also<text:s/>likely<text:s/>increase.<text:s/></text:span><text:span text:style-name="T183_14">The<text:s/>scale<text:s/></text:span><text:span text:style-name="T183_15">of<text:s/>the<text:s/>reduction<text:s/>exacerbates<text:s/>this<text:s/>risk.<text:s/></text:span><text:span text:style-name="T183_16">ReSET</text:span><text:span text:style-name="T183_17"><text:s/>will<text:s/>need<text:s/>to<text:s/>be<text:s/></text:span><text:span text:style-name="T183_18">cognisant</text:span><text:span text:style-name="T183_19"><text:s/>of<text:s/>this<text:s/>and<text:s/>interventions<text:s/>will<text:s/>need<text:s/>to<text:s/>be<text:s/>tailored<text:s/>to<text:s/>local<text:s/>contexts.</text:span></text:p>
        </text:list-item>
      </text:list>
      <text:p text:style-name="P184"/>
      <text:list text:style-name="LS31" xml:id="list56" text:continue-list="list1">
        <text:list-item>
          <text:p text:style-name="P185"><text:span text:style-name="T185_1">Underlying<text:s/>tensions<text:s/>do<text:s/>not<text:s/>just<text:s/>carry<text:s/>the<text:s/>risk<text:s/>of<text:s/>violence</text:span><text:span text:style-name="T185_2">;</text:span><text:span text:style-name="T185_3"><text:s/>they<text:s/>also<text:s/>threaten<text:s/>the<text:s/>effective<text:s/>delivery<text:s/>of<text:s/>the<text:s/></text:span><text:span text:style-name="T185_4">programme’s</text:span><text:span text:style-name="T185_5"><text:s/>interventions.<text:s/></text:span><text:span text:style-name="T185_6">Programmes</text:span><text:span text:style-name="T185_7"><text:s/>must<text:s/>include<text:s/>elements<text:s/>of<text:s/>social<text:s/>cohesion<text:s/>to<text:s/>be<text:s/>successful.<text:s/></text:span><text:span text:style-name="T185_8">ReSET</text:span><text:span text:style-name="T185_9"><text:s/>will<text:s/>be<text:s/>conscious<text:s/>of<text:s/>the<text:s/>underlying<text:s/>cultural,<text:s/>socio-economic,<text:s/>root<text:s/>and<text:s/>structural<text:s/>factors<text:s/>that<text:s/>influence<text:s/>delivery.</text:span></text:p>
        </text:list-item>
      </text:list>
      <text:p text:style-name="P186"/>
      <text:list text:style-name="LS31" xml:id="list57" text:continue-list="list1">
        <text:list-item>
          <text:p text:style-name="P187"><text:span text:style-name="T187_1">Regional<text:s/>conflict<text:s/>dynamics<text:s/>are<text:s/>also<text:s/>important<text:s/>to<text:s/>consider.<text:s/>Conflicts<text:s/>in<text:s/>Sudan,<text:s/>South<text:s/>Sudan<text:s/>and<text:s/>DRC<text:s/>are<text:s/>primary<text:s/>drivers<text:s/>of<text:s/>refugee<text:s/>influxes<text:s/>and<text:s/>continue<text:s/>to<text:s/>impact<text:s/>refugees<text:s/>when<text:s/>they<text:s/>are<text:s/>in<text:s/>Uganda.<text:s/>As<text:s/>refugees<text:s/>often<text:s/></text:span><text:span text:style-name="T187_2">demonstrate<text:s/>‘pendular’<text:s/>movement,<text:s/>moving<text:s/>between<text:s/>Uganda<text:s/>and<text:s/>their<text:s/>country<text:s/>of<text:s/>origin,<text:s/>the<text:s/>likelihood<text:s/>of<text:s/>refugees<text:s/>being<text:s/>exposed<text:s/>to<text:s/>further<text:s/>conflict<text:s/>is<text:s/>high.<text:s/></text:span><text:span text:style-name="T187_3">ReSET</text:span><text:span text:style-name="T187_4"><text:s/>will<text:s/>need<text:s/>to<text:s/>be<text:s/>conscious<text:s/>of<text:s/>this<text:s/></text:span><text:span text:style-name="T187_5">when<text:s/>tailoring<text:s/>interventions<text:s/>to<text:s/>specific<text:s/>populations.</text:span><text:span text:style-name="T187_6"><text:line-break/></text:span></text:p>
        </text:list-item>
        <text:list-item>
          <text:p text:style-name="P188"><text:span text:style-name="T188_1">ReSET</text:span><text:span text:style-name="T188_2"><text:s/>will<text:s/>consider<text:s/>the<text:s/>following<text:s/>strands<text:s/>to<text:s/>address<text:s/>these<text:s/>concerns<text:s/>and<text:s/>achieve<text:s/>its<text:s/>strategic<text:s/>aim:</text:span></text:p>
        </text:list-item>
      </text:list>
      <text:list text:style-name="LS14" xml:id="list59">
        <text:list-item>
          <text:list>
            <text:list-item>
              <text:p text:style-name="P189"><text:span text:style-name="T189_1">Analysis<text:s/>and<text:s/>knowledge<text:s/>-<text:s/></text:span><text:span text:style-name="T189_2">conflict<text:s/>analysis<text:s/>and<text:s/>research,<text:s/>conducted<text:s/>by<text:s/>the<text:s/>implementing<text:s/>partners<text:s/>or<text:s/>by<text:s/>FCDO<text:s/>episodically,<text:s/>with<text:s/>the<text:s/>intention<text:s/>of<text:s/>helping<text:s/>partners<text:s/>integrate<text:s/>this<text:s/>knowledge<text:s/>into<text:s/>their<text:s/>policies<text:s/>and<text:s/></text:span><text:span text:style-name="T189_3">programmes</text:span><text:span text:style-name="T189_4">.</text:span></text:p>
            </text:list-item>
            <text:list-item>
              <text:p text:style-name="P190"><text:span text:style-name="T190_1">Capacity<text:s/>support<text:s/>–<text:s/></text:span><text:span text:style-name="T190_2">ReSET</text:span><text:span text:style-name="T190_3"><text:s/>will<text:s/>ensure<text:s/>that<text:s/>all<text:s/>implementing<text:s/>partners<text:s/>have<text:s/>the<text:s/>necessary<text:s/>conflict<text:s/>sensitivity<text:s/>skills<text:s/>and<text:s/>knowledge.<text:s/>This<text:s/>will<text:s/>be<text:s/>taken<text:s/>into<text:s/>consideration<text:s/>at<text:s/>the<text:s/>tendering<text:s/>stage<text:s/>and<text:s/>reinforced<text:s/>with<text:s/>regular<text:s/>learning.</text:span></text:p>
            </text:list-item>
            <text:list-item>
              <text:p text:style-name="P191"><text:span text:style-name="T191_1">Convening<text:s/>and<text:s/>outreach<text:s/>-<text:s/></text:span><text:span text:style-name="T191_2">Programme<text:s/>managers<text:s/>will<text:s/>ensure<text:s/>conflict<text:s/>sensitivity<text:s/>is<text:s/>covered<text:s/>in<text:s/>partner<text:s/>meetings,<text:s/>where<text:s/>there<text:s/>will<text:s/>be<text:s/>an<text:s/>opportunity<text:s/>to<text:s/>exchange<text:s/>knowledge<text:s/>on<text:s/>how<text:s/>to<text:s/>overcome<text:s/>conflict<text:s/>sensitivity<text:s/>dilemmas.</text:span></text:p>
            </text:list-item>
            <text:list-item>
              <text:p text:style-name="P192"><text:span text:style-name="T192_1">Management<text:s/>and<text:s/>learning<text:s/>-<text:s/></text:span><text:span text:style-name="T192_2">Integrate<text:s/>the<text:s/>above<text:s/>and<text:s/>FCDO<text:s/>minimum<text:s/>standards<text:s/>into<text:s/>the<text:s/>monitoring<text:s/>and<text:s/>evaluation<text:s/>of<text:s/>implementing<text:s/>partners.</text:span></text:p>
            </text:list-item>
          </text:list>
        </text:list-item>
      </text:list>
      <text:p text:style-name="P193"/>
      <text:list text:style-name="LS31" xml:id="list63" text:continue-list="list1">
        <text:list-item>
          <text:p text:style-name="P194"><text:span text:style-name="T194_1">The<text:s/>goal<text:s/>of<text:s/></text:span><text:span text:style-name="T194_2">ReSET</text:span><text:span text:style-name="T194_3"><text:s/>is<text:s/>therefore<text:s/>to<text:s/>target<text:s/>interventions<text:s/>at<text:s/>the<text:s/>most<text:s/>vulnerable,<text:s/>while<text:s/>ensuring<text:s/>that<text:s/>any<text:s/>improvements<text:s/>in<text:s/>services<text:s/>and<text:s/>market<text:s/>systems<text:s/>development<text:s/>are<text:s/>experienced<text:s/>equitably<text:s/>between<text:s/>refugees<text:s/>and<text:s/>host<text:s/>communities.<text:s/>Due<text:s/>to<text:s/>the<text:s/>protracted<text:s/>nature<text:s/>of<text:s/>the<text:s/>refugee<text:s/>presence<text:s/>in<text:s/>Uganda,<text:s/>it<text:s/>is<text:s/>critical<text:s/>that<text:s/>these<text:s/>sources<text:s/>of<text:s/>potential<text:s/>conflict<text:s/>are<text:s/>sufficiently<text:s/>addressed<text:s/>before<text:s/>they<text:s/>develop<text:s/>into<text:s/>significant<text:s/>violence<text:s/>or<text:s/>unrest.<text:s/></text:span></text:p>
        </text:list-item>
      </text:list>
      <text:p text:style-name="P195"/>
      <text:list text:style-name="LS31" xml:id="list64" text:continue-list="list1">
        <text:list-item>
          <text:p text:style-name="P196"><text:span text:style-name="T196_1">Before<text:s/>the<text:s/>procurement<text:s/>stage,<text:s/>we<text:s/>will<text:s/>convene<text:s/>a<text:s/>workshop<text:s/>with<text:s/>humanitarian<text:s/>and<text:s/>conflict<text:s/>experts<text:s/>to<text:s/>ensure<text:s/>that<text:s/>conflict<text:s/>sensitivity<text:s/>and<text:s/>conflict<text:s/>prevention<text:s/>are<text:s/>properly<text:s/>considered<text:s/>by<text:s/>implementing<text:s/>partners.<text:s/>We<text:s/>will<text:s/>consider<text:s/>the<text:s/>latest<text:s/>conflict<text:s/>dynamics<text:s/>and<text:s/>whether,<text:s/>for<text:s/>example,<text:s/>implementing<text:s/>partners<text:s/>should<text:s/>conduct<text:s/>additional<text:s/>conflict<text:s/>analysis<text:s/>to<text:s/>support<text:s/>mainstreaming<text:s/>conflict<text:s/>sensitivity<text:s/>into<text:s/>their<text:s/></text:span><text:span text:style-name="T196_2">programmes</text:span><text:span text:style-name="T196_3">,<text:s/>or<text:s/>have<text:s/>standalone<text:s/>strands<text:s/>aimed<text:s/>at<text:s/>addressing<text:s/>conflict<text:s/>drivers.</text:span></text:p>
        </text:list-item>
      </text:list>
      <text:p text:style-name="P197"/>
      <text:p text:style-name="P198"><text:span text:style-name="T198_1">SAFEGUARDNG<text:s/></text:span></text:p>
      <text:p text:style-name="P199"/>
      <text:list text:style-name="LS31" xml:id="list65" text:continue-list="list1">
        <text:list-item>
          <text:p text:style-name="P200"><text:span text:style-name="T200_1">Safeguarding<text:s/>is<text:s/>a<text:s/>major<text:s/>risk<text:s/></text:span><text:span text:style-name="T200_2">in<text:s/>the<text:s/>refugee</text:span><text:span text:style-name="T200_3"><text:s/>response<text:s/></text:span><text:span text:style-name="T200_4">and<text:s/>in<text:s/>this<text:s/></text:span><text:span text:style-name="T200_5">programme</text:span><text:span text:style-name="T200_6"><text:s/>given<text:s/>the<text:s/></text:span><text:span text:style-name="T200_7">power<text:s/>imbalance<text:s/>between<text:s/></text:span><text:span text:style-name="T200_8">local<text:s/>and<text:s/>international<text:s/>aid<text:s/>workers<text:s/>and<text:s/>the<text:s/>beneficiary<text:s/>population<text:s/>(refugees,<text:s/>majority<text:s/>women<text:s/>and<text:s/>children<text:s/>including<text:s/>people<text:s/>with<text:s/>disabilities).<text:s/></text:span><text:span text:style-name="T200_9">Country<text:s/>level<text:s/>reporting</text:span><text:span text:style-name="T200_10">,</text:span><text:span text:style-name="T200_11"><text:s/></text:span><text:span text:style-name="T200_12">remains<text:s/>a<text:s/>concern.<text:s/></text:span></text:p>
        </text:list-item>
      </text:list>
      <text:p text:style-name="P201"/>
      <text:list text:style-name="LS31" xml:id="list66" text:continue-list="list1">
        <text:list-item>
          <text:p text:style-name="P202"><text:span text:style-name="T202_1">The<text:s/>risk<text:s/>has<text:s/>increased</text:span><text:span text:style-name="T202_2"><text:s/>due<text:s/>to<text:s/>the<text:s/></text:span><text:span text:style-name="T202_3">constrained</text:span><text:span text:style-name="T202_4"><text:s/>resource<text:s/>environment<text:s/>which<text:s/>has<text:s/>also<text:s/>impacted<text:s/></text:span><text:span text:style-name="T202_5">on<text:s/></text:span><text:span text:style-name="T202_6">available</text:span><text:span text:style-name="T202_7"><text:s/></text:span><text:span text:style-name="T202_8">resources</text:span><text:span text:style-name="T202_9"><text:s/></text:span><text:span text:style-name="T202_10">for<text:s/>system-wide<text:s/>reporting<text:s/>mechanisms</text:span><text:span text:style-name="T202_11"><text:s/>and<text:s/>dedicated<text:s/>personnel</text:span><text:span text:style-name="T202_12">.<text:s/></text:span><text:span text:style-name="T202_13">A<text:s/></text:span><text:span text:style-name="T202_14">recent<text:s/>UK-funded<text:s/>SEA<text:s/>assessment<text:s/>by<text:s/>the<text:s/>Uganda<text:s/>PSEAH<text:s/>network<text:s/></text:span><text:span text:style-name="T202_15">found<text:s/>that</text:span><text:span text:style-name="T202_16"><text:s/></text:span><text:span text:style-name="T202_17">while<text:s/>awareness<text:s/>of<text:s/></text:span><text:span text:style-name="T202_18">s</text:span><text:span text:style-name="T202_19">exual<text:s/></text:span><text:span text:style-name="T202_20">e</text:span><text:span text:style-name="T202_21">xploitation<text:s/>and<text:s/></text:span><text:span text:style-name="T202_22">a</text:span><text:span text:style-name="T202_23">buse<text:s/>exists<text:s/>among<text:s/>communities<text:s/>and<text:s/>duty<text:s/>bearers,<text:s/>significant<text:s/>gaps<text:s/>persist<text:s/>in<text:s/>understanding,<text:s/>reporting,<text:s/>and<text:s/>responding<text:s/>to<text:s/>SEA</text:span><text:span text:style-name="T202_24">H</text:span><text:span text:style-name="T202_25"><text:s/>incidents.<text:s/>Multiple<text:s/>risk<text:s/>drivers<text:s/>ranging<text:s/>from<text:s/>poverty,<text:s/>limited</text:span><text:span text:style-name="T202_26">-</text:span><text:span text:style-name="T202_27">service<text:s/>access,<text:s/>harmful<text:s/>gender<text:s/>norms,<text:s/>and<text:s/>weak<text:s/>safeguarding<text:s/>systems<text:s/>contribute<text:s/>to<text:s/>the<text:s/>vulnerability<text:s/>of<text:s/>refugee<text:s/>and<text:s/>host<text:s/>community<text:s/>members,<text:s/>particularly<text:s/>adolescent<text:s/>girls,<text:s/>children<text:s/>with<text:s/>disabilities,<text:s/>and<text:s/>those<text:s/>in<text:s/>unaccompanied<text:s/>or<text:s/>child</text:span><text:span text:style-name="T202_28">-</text:span><text:span text:style-name="T202_29">headed<text:s/>households</text:span><text:span text:style-name="T202_30">.<text:s/></text:span></text:p>
        </text:list-item>
      </text:list>
      <text:p text:style-name="P203"/>
      <text:list text:style-name="LS31" xml:id="list67" text:continue-list="list1">
        <text:list-item>
          <text:p text:style-name="P204"><text:span text:style-name="T204_1">Monitoring<text:s/>safeguarding<text:s/>risks<text:s/>and<text:s/>systems<text:s/></text:span><text:span text:style-name="T204_2">has<text:s/>been<text:s/>a<text:s/>major<text:s/>focus<text:s/>under<text:s/>BRAER</text:span><text:span text:style-name="T204_3">.<text:s/>We<text:s/>have<text:s/>engaged<text:s/>with<text:s/></text:span><text:span text:style-name="T204_4">t</text:span><text:span text:style-name="T204_5">he<text:s/>UN<text:s/>system<text:s/>through<text:s/></text:span><text:span text:style-name="T204_6">t</text:span><text:span text:style-name="T204_7">he<text:s/></text:span><text:span text:style-name="T204_8">Risk<text:s/>Advisory<text:s/>Group,</text:span><text:span text:style-name="T204_9"><text:s/>held</text:span><text:span text:style-name="T204_10"><text:s/>deep<text:s/>dives<text:s/>with<text:s/>all<text:s/>BRAER<text:s/>partners</text:span><text:span text:style-name="T204_11">,<text:s/>and<text:s/></text:span><text:span text:style-name="T204_12">funded<text:s/></text:span><text:span text:style-name="T204_13">PSEAH<text:s/>training<text:s/>for<text:s/>local<text:s/>actors.<text:s/>These<text:s/>efforts<text:s/>will<text:s/>continue</text:span><text:span text:style-name="T204_14"><text:s/>and<text:s/>be<text:s/>built<text:s/>upon<text:s/>under<text:s/></text:span><text:span text:style-name="T204_15">ReSET</text:span><text:span text:style-name="T204_16"><text:s/></text:span><text:span text:style-name="T204_17">and<text:s/>the<text:s/></text:span><text:span text:style-name="T204_18">programme</text:span><text:span text:style-name="T204_19"><text:s/>will<text:s/>include</text:span><text:span text:style-name="T204_20"><text:s/></text:span><text:span text:style-name="T204_21">specific<text:s/>SEAH<text:s/>indicators<text:s/>in<text:s/>the<text:s/></text:span><text:span text:style-name="T204_22">logframe</text:span><text:span text:style-name="T204_23">.<text:s/></text:span></text:p>
        </text:list-item>
      </text:list>
      <text:p text:style-name="P205"/>
      <text:p text:style-name="P206"><text:span text:style-name="T206_1">PROPOSED<text:s/>UK<text:s/>INTERVENTION</text:span></text:p>
      <text:list text:style-name="LS31" xml:id="list68" text:continue-list="list1">
        <text:list-item>
          <text:p text:style-name="P207"><text:span text:style-name="T207_1">The<text:s/>proposed<text:s/>UK<text:s/>intervention<text:s/>aims<text:s/>to<text:s/>respond<text:s/>to<text:s/></text:span><text:span text:style-name="T207_2">three</text:span><text:span text:style-name="T207_3"><text:s/>main<text:s/>problems</text:span><text:span text:style-name="T207_4">:</text:span><text:span text:style-name="T207_5"><text:line-break/></text:span></text:p>
        </text:list-item>
      </text:list>
      <text:list text:style-name="LS30" xml:id="list69">
        <text:list-item>
          <text:p text:style-name="P208"><text:span text:style-name="T208_1">Continuous<text:s/>Refugee<text:s/>Influxes,<text:s/>land<text:s/>pressure<text:s/>and<text:s/>environmental<text:s/>degradation.</text:span><text:span text:style-name="T208_2"><text:s/></text:span><text:span text:style-name="T208_3">Uganda<text:s/>faces<text:s/>mounting<text:s/>pressure<text:s/>from<text:s/>continuous<text:s/>refugee<text:s/>influxes—especially<text:s/>from<text:s/>South<text:s/>Sudan<text:s/>and<text:s/>the<text:s/>DRC—leading<text:s/>to<text:s/>strained<text:s/>resources,<text:s/>land<text:s/>use<text:s/>challenges,<text:s/>and<text:s/>severe<text:s/>environmental<text:s/>degradation<text:s/>due<text:s/>to<text:s/>widespread<text:s/>reliance<text:s/>on<text:s/>firewood<text:s/>and<text:s/>charcoal.<text:s/></text:span></text:p>
        </text:list-item>
      </text:list>
      <text:p text:style-name="P209"/>
      <text:list text:style-name="LS30" xml:id="list70" text:continue-list="list69">
        <text:list-item>
          <text:p text:style-name="P210"><text:span text:style-name="T210_1">Highly<text:s/>vulnerable<text:s/>population<text:s/>dependent<text:s/>on<text:s/>declining<text:s/>humanitarian<text:s/>assistance.</text:span><text:span text:style-name="T210_2"><text:s/></text:span><text:span text:style-name="T210_3">Refugees<text:s/>in<text:s/>Uganda—many<text:s/>of<text:s/>whom<text:s/>are<text:s/>children,<text:s/>pregnant<text:s/>women,<text:s/>and<text:s/>survivors<text:s/>of<text:s/>violence—remain<text:s/>heavily<text:s/>reliant<text:s/>on<text:s/>humanitarian<text:s/>aid,<text:s/>with<text:s/>94%<text:s/>needing<text:s/>assistance<text:s/>and<text:s/>90%<text:s/>facing<text:s/>high<text:s/>economic<text:s/>vulnerability</text:span><text:span text:style-name="T210_4"><text:note text:note-class="footnote"><text:note-citation/><text:note-body><text:p text:style-name="P211"><text:span text:style-name="T211_1"><text:s/>VENA<text:s/>analysis<text:s/>MSNA<text:s/>2024</text:span></text:p></text:note-body></text:note></text:span><text:span text:style-name="T211_2">.</text:span><text:span text:style-name="T211_3"><text:s/>As<text:s/>aid<text:s/>declines,<text:s/>the<text:s/>most<text:s/>vulnerable<text:s/>face<text:s/>increased<text:s/>protection<text:s/>risks,<text:s/>including<text:s/>violence<text:s/>and<text:s/>exploitation</text:span><text:span text:style-name="T211_4"><text:note text:note-class="footnote"><text:note-citation/><text:note-body><text:p text:style-name="P212"><text:span text:style-name="T212_1"><text:s/></text:span><text:span text:style-name="T212_2"><text:a xlink:type="simple" xlink:href="https://popcouncil.org/media/first-ever-hvacs-reveals-toll-of-violence-children-experience-in-refugee-settlements-in-uganda/"><text:span text:style-name="T212_3">https://popcouncil.org/media/first-ever-hvacs-reveals-toll-of-violence-children-experience-in-refugee-settlements-in-uganda/</text:span></text:a></text:span><text:span text:style-name="T212_4"><text:s/></text:span></text:p></text:note-body></text:note></text:span><text:span text:style-name="T212_5">,<text:s/>while<text:s/>social<text:s/>cohesion<text:s/>are<text:s/>increasingly<text:s/>strained.</text:span><text:span text:style-name="T212_6"><text:s/></text:span></text:p>
        </text:list-item>
      </text:list>
      <text:p text:style-name="P213"/>
      <text:list text:style-name="LS30" xml:id="list71" text:continue-list="list69">
        <text:list-item>
          <text:p text:style-name="P214"><text:span text:style-name="T214_1">Inefficient</text:span><text:span text:style-name="T214_2"><text:s/>ar</text:span><text:span text:style-name="T214_3">chitecture<text:s/>and<text:s/></text:span><text:span text:style-name="T214_4">use<text:s/>of<text:s/>resources</text:span><text:span text:style-name="T214_5">.</text:span><text:span text:style-name="T214_6"><text:s/></text:span><text:span text:style-name="T214_7">Uganda’s<text:s/>refugee<text:s/>response<text:s/>system<text:s/>is<text:s/>still<text:s/>dominated<text:s/>by<text:s/>international<text:s/>actors,<text:s/>with<text:s/>limited<text:s/>leadership<text:s/>from<text:s/></text:span><text:span text:style-name="T214_8">Government,<text:s/>local</text:span><text:span text:style-name="T214_9"><text:s/>and<text:s/>refugee-led<text:s/>organisation</text:span><text:span text:style-name="T214_10">s,<text:s/></text:span><text:span text:style-name="T214_11">weak</text:span><text:span text:style-name="T214_12"><text:s/>accountability<text:s/>mechanisms</text:span><text:span text:style-name="T214_13"><text:s/>and<text:s/>fragmented<text:s/>data<text:s/>systems</text:span><text:span text:style-name="T214_14">.<text:s/></text:span></text:p>
        </text:list-item>
      </text:list>
      <text:p text:style-name="P215"/>
      <text:p text:style-name="P216"><text:span text:style-name="T216_1">REFUGEE<text:s/>RESPONSE<text:s/>STRATEGY</text:span></text:p>
      <text:p text:style-name="P217"/>
      <text:list text:style-name="LS31" xml:id="list72" text:continue-list="list1">
        <text:list-item>
          <text:p text:style-name="P218"><text:span text:style-name="T218_1">ReSET</text:span><text:span text:style-name="T218_2"><text:s/>will</text:span><text:span text:style-name="T218_3"><text:s/>sit<text:s/>under<text:s/>a<text:s/>broader<text:s/></text:span><text:span text:style-name="T218_4">5-year<text:s/>vision<text:s/>for<text:s/></text:span><text:span text:style-name="T218_5">how<text:s/>Uganda<text:s/>can<text:s/>continue<text:s/>to<text:s/>support<text:s/>2<text:s/>million<text:s/>plus<text:s/>refugees.<text:s/>This<text:s/>vision</text:span><text:span text:style-name="T218_6"><text:s/></text:span><text:span text:style-name="T218_7">aims<text:s/>to</text:span><text:span text:style-name="T218_8"><text:s/></text:span><text:span text:style-name="T218_9">increase<text:s/>ownership<text:s/>by<text:s/>the<text:s/>Government<text:s/>of<text:s/>Uganda</text:span><text:span text:style-name="T218_10"><text:s/>and<text:s/>delivery<text:s/>through<text:s/>national<text:s/>systems</text:span><text:span text:style-name="T218_11"><text:s/>and<text:s/></text:span><text:span text:style-name="T218_12">builds<text:s/>on<text:s/></text:span><text:span text:style-name="T218_13">Uganda’s<text:s/>commitments<text:s/>at<text:s/>the<text:s/>Global<text:s/>Refugee<text:s/>Forum</text:span><text:span text:style-name="T218_14">.<text:s/>However,<text:s/>it<text:s/></text:span><text:span text:style-name="T218_15">recognises<text:s/>a<text:s/>need<text:s/>to<text:s/>re-design<text:s/>the<text:s/>refugee<text:s/>response<text:s/>to<text:s/>make<text:s/>it<text:s/>fit<text:s/>for<text:s/>purpose</text:span><text:span text:style-name="T218_16">.<text:s/></text:span><text:span text:style-name="T218_17">The<text:s/>four<text:s/>pillars<text:s/>of<text:s/>this<text:s/>vision<text:s/>are:</text:span></text:p>
        </text:list-item>
      </text:list>
      <text:p text:style-name="P219"><text:span text:style-name="T219_1"><text:s/></text:span></text:p>
      <text:list text:style-name="LS31" xml:id="list73" text:continue-list="list1">
        <text:list-item>
          <text:list>
            <text:list-item>
              <text:p text:style-name="P220"><text:span text:style-name="T220_1">Integration:</text:span><text:span text:style-name="T220_2"><text:s/></text:span><text:span text:style-name="T220_3">Accelerate</text:span><text:span text:style-name="T220_4">d</text:span><text:span text:style-name="T220_5"><text:s/></text:span><text:span text:style-name="T220_6">integration<text:s/>of<text:s/>refugees<text:s/>into<text:s/>national<text:s/>basic<text:s/></text:span><text:span text:style-name="T220_7">serv</text:span><text:span text:style-name="T220_8">ices<text:s/></text:span><text:span text:style-name="T220_9">in<text:s/>line<text:s/>with<text:s/></text:span><text:span text:style-name="T220_10">the<text:s/></text:span><text:span text:style-name="T220_11">reality<text:s/></text:span><text:span text:style-name="T220_12">of</text:span><text:span text:style-name="T220_13"><text:s/>standards<text:s/>for</text:span><text:span text:style-name="T220_14"><text:s/>Ugandan<text:s/>nationals</text:span><text:span text:style-name="T220_15">.<text:s/>This<text:s/>will<text:s/>require</text:span><text:span text:style-name="T220_16"><text:s/>medium-term<text:s/>concessional<text:s/>financing<text:s/>under<text:s/>the<text:s/>World<text:s/>Bank<text:s/>Window<text:s/>for<text:s/>Refugees<text:s/>and<text:s/>Hosts<text:s/></text:span><text:span text:style-name="T220_17">and<text:s/>development<text:s/>financing<text:s/></text:span><text:span text:style-name="T220_18">and<text:s/>longer</text:span><text:span text:style-name="T220_19">-</text:span><text:span text:style-name="T220_20">term<text:s/>commitment<text:s/></text:span><text:span text:style-name="T220_21">to<text:s/>finance<text:s/>basic<text:s/>services<text:s/></text:span><text:span text:style-name="T220_22">from<text:s/>Government<text:s/>of<text:s/>Uganda</text:span><text:span text:style-name="T220_23">.<text:s/></text:span></text:p>
            </text:list-item>
            <text:list-item>
              <text:p text:style-name="P221"><text:span text:style-name="T221_1">Self-reliance<text:s/>and<text:s/>resilience:</text:span><text:span text:style-name="T221_2"><text:s/></text:span><text:span text:style-name="T221_3">Coordinated<text:s/>s</text:span><text:span text:style-name="T221_4">cale<text:s/>up</text:span><text:span text:style-name="T221_5"><text:s/>of</text:span><text:span text:style-name="T221_6"><text:s/>economic<text:s/>opportunities<text:s/></text:span><text:span text:style-name="T221_7">and<text:s/></text:span><text:span text:style-name="T221_8">socio-economic<text:s/></text:span><text:span text:style-name="T221_9">integration<text:s/></text:span><text:span text:style-name="T221_10">for<text:s/>refugees</text:span><text:span text:style-name="T221_11">,<text:s/>underpinned<text:s/>by<text:s/>development<text:s/>financing</text:span><text:span text:style-name="T221_12">,<text:s/>particularly<text:s/>IFIs</text:span><text:span text:style-name="T221_13"><text:s/></text:span><text:span text:style-name="T221_14">so<text:s/>that<text:s/></text:span><text:span text:style-name="T221_15">refugees</text:span><text:span text:style-name="T221_16"><text:s/>can<text:s/>integrate<text:s/>into<text:s/></text:span><text:span text:style-name="T221_17">host<text:s/>communities<text:s/>an</text:span><text:span text:style-name="T221_18">d</text:span><text:span text:style-name="T221_19"><text:s/>contribute<text:s/>to<text:s/>local<text:s/>economies</text:span><text:span text:style-name="T221_20">.<text:s/></text:span><text:span text:style-name="T221_21"><text:s/></text:span></text:p>
            </text:list-item>
            <text:list-item>
              <text:p text:style-name="P222"><text:span text:style-name="T222_1"><text:s/></text:span><text:span text:style-name="T222_2">Humanitarian</text:span><text:span text:style-name="T222_3">:<text:s/></text:span><text:span text:style-name="T222_4">Humanitarian<text:s/>assistance<text:s/>is<text:s/></text:span><text:span text:style-name="T222_5">prioritised</text:span><text:span text:style-name="T222_6"><text:s/>and<text:s/>delivered<text:s/>more<text:s/>efficiently<text:s/>to<text:s/>a<text:s/>reduced<text:s/>number<text:s/>of<text:s/>refugees<text:s/>for<text:s/>a<text:s/>shorter<text:s/></text:span><text:span text:style-name="T222_7">period</text:span><text:span text:style-name="T222_8"><text:s/>in<text:s/>line<text:s/>with<text:s/>the<text:s/>humanitarian<text:s/>reset</text:span><text:span text:style-name="T222_9">.<text:s/></text:span></text:p>
            </text:list-item>
            <text:list-item>
              <text:p text:style-name="P223"><text:span text:style-name="T223_1">Voluntary<text:s/>return:</text:span><text:span text:style-name="T223_2"><text:s/>Refugees<text:s/>are<text:s/>enabled<text:s/>to<text:s/>return<text:s/>home<text:s/>when<text:s/>conditions<text:s/>permit.</text:span></text:p>
            </text:list-item>
          </text:list>
        </text:list-item>
      </text:list>
      <text:p text:style-name="P224"/>
      <text:list text:style-name="LS31" xml:id="list77" text:continue-list="list1">
        <text:list-item>
          <text:p text:style-name="P225"><text:span text:style-name="T225_1">ReSET</text:span><text:span text:style-name="T225_2"><text:s/>will</text:span><text:span text:style-name="T225_3"><text:s/>support<text:s/></text:span><text:span text:style-name="T225_4">A</text:span><text:span text:style-name="T225_5">,<text:s/></text:span><text:span text:style-name="T225_6">B</text:span><text:span text:style-name="T225_7"><text:s/>and<text:s/></text:span><text:span text:style-name="T225_8">C</text:span><text:span text:style-name="T225_9"><text:s/>directl</text:span><text:span text:style-name="T225_10">y<text:s/></text:span><text:span text:style-name="T225_11">w</text:span><text:span text:style-name="T225_12">ith<text:s/>most<text:s/>of<text:s/></text:span><text:span text:style-name="T225_13">ReSET’s</text:span><text:span text:style-name="T225_14"><text:s/>budget<text:s/>supporting<text:s/></text:span><text:span text:style-name="T225_15">B</text:span><text:span text:style-name="T225_16"><text:s/>and<text:s/></text:span><text:span text:style-name="T225_17">C</text:span><text:span text:style-name="T225_18"><text:s/>whereas<text:s/>a<text:s/></text:span><text:span text:style-name="T225_19">will<text:s/>be<text:s/>supported<text:s/>through<text:s/>influencing<text:s/>and<text:s/></text:span><text:span text:style-name="T225_20">analysis.</text:span><text:span text:style-name="T225_21">.</text:span><text:span text:style-name="T225_22"><text:s/>Under<text:s/>this<text:s/>there<text:s/>may<text:s/>be<text:s/>an<text:s/>opportunity<text:s/>to<text:s/>support<text:s/>the<text:s/></text:span><text:span text:style-name="T225_23">GoU</text:span><text:span text:style-name="T225_24"><text:s/>with<text:s/>objective<text:s/></text:span><text:span text:style-name="T225_25">D</text:span></text:p>
        </text:list-item>
        <text:list-item>
          <text:p text:style-name="P226"><text:span text:style-name="T226_1">ReSET</text:span><text:span text:style-name="T226_2"><text:s/>will<text:s/>be<text:s/>underpinned<text:s/>by<text:s/>a<text:s/>policy<text:s/>influencing<text:s/>strategy<text:s/>that:<text:s/></text:span></text:p>
        </text:list-item>
      </text:list>
      <text:p text:style-name="P227"/>
      <text:list text:style-name="LS29" xml:id="list79">
        <text:list-item>
          <text:p text:style-name="P228"><text:span text:style-name="T228_1">Supports<text:s/>an<text:s/>efficient<text:s/>and<text:s/>principled<text:s/>cross-border<text:s/>humanitarian<text:s/>response<text:s/>to<text:s/>regional<text:s/>crises<text:s/>and<text:s/>addresses<text:s/>root<text:s/>causes</text:span></text:p>
        </text:list-item>
        <text:list-item>
          <text:p text:style-name="P229"><text:span text:style-name="T229_1">Addresses<text:s/>policy<text:s/>barriers<text:s/>to<text:s/>refugee<text:s/>self-reliance<text:s/></text:span></text:p>
        </text:list-item>
        <text:list-item>
          <text:p text:style-name="P230"><text:span text:style-name="T230_1">Develops<text:s/>partnership<text:s/>with<text:s/>the<text:s/></text:span><text:span text:style-name="T230_2">GoU</text:span><text:span text:style-name="T230_3"><text:s/>and<text:s/>local<text:s/>actors<text:s/>and<text:s/>supports<text:s/>them<text:s/>to<text:s/>leverage<text:s/>sustainable<text:s/>financing<text:s/>and<text:s/>invest<text:s/>in<text:s/>the<text:s/>refugee<text:s/>response.<text:s/></text:span></text:p>
        </text:list-item>
        <text:list-item>
          <text:p text:style-name="P231"><text:span text:style-name="T231_1">Pushes<text:s/>UN<text:s/>reform<text:s/>to<text:s/>enhance<text:s/>efficiencies<text:s/>and<text:s/>sustainability<text:s/>of<text:s/>the<text:s/>refugee<text:s/>response.<text:s/></text:span></text:p>
        </text:list-item>
        <text:list-item>
          <text:p text:style-name="P232"><text:span text:style-name="T232_1">Promotes<text:s/>a<text:s/>joined-up<text:s/>effort<text:s/>to<text:s/>address<text:s/>regional<text:s/>instability.<text:s/></text:span></text:p>
        </text:list-item>
      </text:list>
      <text:p text:style-name="P233"/>
      <text:list text:style-name="LS31" xml:id="list84" text:continue-list="list1">
        <text:list-item>
          <text:p text:style-name="P234"><text:span text:style-name="T234_1">Impact<text:s/>statement</text:span><text:span text:style-name="T234_2">:<text:s/></text:span><text:span text:style-name="T234_3"><text:s/></text:span><text:span text:style-name="T234_4">ReSET</text:span><text:span text:style-name="T234_5"><text:s/>will<text:s/>contribute<text:s/>to<text:s/>a<text:s/>sustainable<text:s/>and<text:s/>locally<text:s/>owned<text:s/>refugee<text:s/>response<text:s/>that<text:s/>protects<text:s/>the<text:s/>fundamental<text:s/>rights<text:s/>of<text:s/>refugees,<text:s/>delivers<text:s/>lifesaving<text:s/>assistance<text:s/>to<text:s/>those<text:s/>most<text:s/>in<text:s/>need,<text:s/>and<text:s/>support</text:span><text:span text:style-name="T234_6"><text:s/></text:span><text:span text:style-name="T234_7">refugees’<text:s/>self-reliance<text:s/>and<text:s/>resilience.</text:span></text:p>
        </text:list-item>
      </text:list>
      <text:p text:style-name="P235"/>
      <text:list text:style-name="LS31" xml:id="list85" text:continue-list="list1">
        <text:list-item>
          <text:p text:style-name="P236"><text:span text:style-name="T236_1">Outcome<text:s/>statement:</text:span><text:span text:style-name="T236_2"><text:s/></text:span><text:span text:style-name="T236_3">ReSET</text:span><text:span text:style-name="T236_4"><text:s/>will<text:s/>improve<text:s/>the<text:s/>ability<text:s/>of<text:s/>refugees<text:s/>and<text:s/>host<text:s/>communities<text:s/>to<text:s/>meet<text:s/>their<text:s/>core<text:s/>needs,<text:s/>withstand<text:s/>shocks<text:s/>and<text:s/>reduce<text:s/>negative<text:s/>coping<text:s/>strategies,<text:s/>improve<text:s/>community<text:s/>cohesion<text:s/>and<text:s/>the<text:s/>resilience<text:s/>of<text:s/>local<text:s/>economies,<text:s/>and<text:s/>improve<text:s/>the<text:s/>efficiency,<text:s/>effectiveness<text:s/>and<text:s/>the<text:s/>sustainability<text:s/>of<text:s/>the<text:s/>refugee<text:s/>response.<text:s text:c="3"/></text:span></text:p>
        </text:list-item>
      </text:list>
      <text:p text:style-name="P237"/>
      <text:list text:style-name="LS31" xml:id="list86" text:continue-list="list1">
        <text:list-item>
          <text:p text:style-name="P238"><text:span text:style-name="T238_1">Pillar<text:s/>1</text:span><text:span text:style-name="T238_2"><text:s/>-<text:s/>Core<text:s/></text:span><text:span text:style-name="T238_3">n</text:span><text:span text:style-name="T238_4">eeds<text:s/></text:span><text:span text:style-name="T238_5">m</text:span><text:span text:style-name="T238_6">et</text:span><text:span text:style-name="T238_7"><text:s/>through<text:s/>multisectoral<text:s/>assistance<text:s/>and<text:s/>protec</text:span><text:span text:style-name="T238_8">tion</text:span><text:span text:style-name="T238_9">:</text:span><text:span text:style-name="T238_10"><text:s/>Humanitarian<text:s/>assistance<text:s/></text:span><text:span text:style-name="T238_11">and<text:s/>protection<text:s/></text:span><text:span text:style-name="T238_12">will<text:s/>be<text:s/>prioritised<text:s/>where<text:s/>it<text:s/>is<text:s/>needed<text:s/>most,<text:s/>for<text:s/>new<text:s/>arrivals<text:s/>and<text:s/>through<text:s/>better<text:s/>data,<text:s/>targeting<text:s/>and<text:s/>accountability<text:s/>to<text:s/>the<text:s/>most<text:s/>vulnerable.<text:s/></text:span><text:span text:style-name="T238_13">Pillar<text:s/>1<text:s/></text:span><text:span text:style-name="T238_14">could<text:s/>also</text:span><text:span text:style-name="T238_15"><text:s/>be<text:s/>delivered<text:s/>through<text:s/>central<text:s/>and<text:s/>regional<text:s/>mechanisms<text:s/></text:span><text:span text:style-name="T238_16">if<text:s/>and<text:s/>when</text:span><text:span text:style-name="T238_17"><text:s/>they<text:s/>are<text:s/>developed.<text:s/></text:span><text:span text:style-name="T238_18">e.g.<text:s/></text:span><text:span text:style-name="T238_19">UN<text:s/>multi-buy</text:span><text:span text:style-name="T238_20">,</text:span><text:span text:style-name="T238_21"><text:s/>regional<text:s/>response<text:s/>plan</text:span><text:span text:style-name="T238_22">s</text:span><text:span text:style-name="T238_23">,<text:s/>START<text:s/>f</text:span><text:span text:style-name="T238_24">und</text:span><text:span text:style-name="T238_25">,<text:s/></text:span><text:span text:style-name="T238_26">Equality<text:s/>Fund</text:span><text:span text:style-name="T238_27">,<text:s/></text:span><text:span text:style-name="T238_28">central<text:s/>mechanisms<text:s/>for<text:s/>funding<text:s/>nutrition</text:span><text:span text:style-name="T238_29">.</text:span><text:span text:style-name="T238_30"><text:s/></text:span></text:p>
        </text:list-item>
      </text:list>
      <text:p text:style-name="P239"/>
      <text:list text:style-name="LS31" xml:id="list87" text:continue-list="list1">
        <text:list-item>
          <text:p text:style-name="P240"><text:span text:style-name="T240_1">Pillar<text:s/>2</text:span><text:span text:style-name="T240_2"><text:s/>–<text:s/>Improved<text:s/></text:span><text:span text:style-name="T240_3">self-reliance<text:s/>and<text:s/>resilience</text:span><text:span text:style-name="T240_4">:<text:s/></text:span><text:span text:style-name="T240_5">ReSET</text:span><text:span text:style-name="T240_6"><text:s/>will<text:s/>support<text:s/>Uganda’s<text:s/>pledge<text:s/>to<text:s/>increase<text:s/>refugee<text:s/>self-reliance<text:s/>by<text:s/>helping<text:s/>refugees<text:s/>and<text:s/>host<text:s/>communities<text:s/>build<text:s/>sustainable<text:s/>livelihoods<text:s/>that<text:s/>can<text:s/>eventually<text:s/>replace<text:s/>monthly<text:s/>aid.<text:s/>Through<text:s/>market-based<text:s/>interventions<text:s/>like<text:s/>lump<text:s/>sum<text:s/>cash<text:s/>and<text:s/>graduation<text:s/>models,<text:s/>the<text:s/>programme<text:s/>will<text:s/>promote<text:s/>climate<text:s/>resilience,<text:s/>reduce<text:s/>environmental<text:s/>degradation,<text:s/>and<text:s/>strengthen<text:s/>social<text:s/>cohesion—aligning<text:s/>with<text:s/>national<text:s/>tools<text:s/>and<text:s/>complementary<text:s/>investments<text:s/>from<text:s/>CMPs<text:s/>and<text:s/>the<text:s/>World<text:s/>Bank.</text:span></text:p>
        </text:list-item>
      </text:list>
      <text:p text:style-name="P241"/>
      <text:list text:style-name="LS31" xml:id="list88" text:continue-list="list1">
        <text:list-item>
          <text:p text:style-name="P242"><text:span text:style-name="T242_1">Pillar<text:s/></text:span><text:span text:style-name="T242_2">3</text:span><text:span text:style-name="T242_3"><text:s/>–<text:s/></text:span><text:span text:style-name="T242_4">S</text:span><text:span text:style-name="T242_5">upporting<text:s/>a<text:s/>reset<text:s/>of<text:s/>the<text:s/>refugee<text:s/>response</text:span><text:span text:style-name="T242_6">:<text:s/></text:span><text:span text:style-name="T242_7">ReSET</text:span><text:span text:style-name="T242_8"><text:s/>will<text:s/>help<text:s/>shift<text:s/>Uganda’s<text:s/>refugee<text:s/>response<text:s/>toward<text:s/>a<text:s/>more<text:s/>sustainable<text:s/>model.<text:s/>Building<text:s/>on<text:s/>lessons<text:s/>from<text:s/>BRAER,<text:s/>Pillar<text:s/>3<text:s/>will<text:s/>act<text:s/>as<text:s/>a<text:s/>catalyst<text:s/>for<text:s/>reform<text:s/>by<text:s/>identifying<text:s/>opportunities<text:s/>and<text:s/>supporting<text:s/>coordination<text:s/>across<text:s/>key<text:s/>actors.</text:span></text:p>
        </text:list-item>
      </text:list>
      <text:list text:style-name="LS36" xml:id="list89">
        <text:list-item>
          <text:p text:style-name="P243"><text:span text:style-name="T243_1">ODA<text:s/>will<text:s/>focus<text:s/>on<text:s/>redesigning<text:s/>the<text:s/>humanitarian<text:s/>response<text:s/>to<text:s/>prioriti</text:span><text:span text:style-name="T243_2">s</text:span><text:span text:style-name="T243_3">e<text:s/>support<text:s/>for<text:s/>new<text:s/>arrivals<text:s/>and<text:s/>the<text:s/>most<text:s/>vulnerable,<text:s/>increase<text:s/>delivery<text:s/>by<text:s/>local<text:s/>and<text:s/>refugee-led<text:s/>organisations,<text:s/>and<text:s/>strengthen<text:s/>systems<text:s/>for<text:s/>protection<text:s/>and<text:s/>accountability.<text:s/>This<text:s/>includes<text:s/></text:span><text:span text:style-name="T243_4">funding<text:s/>for<text:s/>humanitarian<text:s/>needs<text:s/>data,<text:s/>enabling<text:s/>localisation,<text:s/>cash<text:s/>coordination<text:s/>systems,<text:s/></text:span><text:span text:style-name="T243_5">learning,<text:s/></text:span><text:span text:style-name="T243_6">accountability<text:s/>to<text:s/>affected<text:s/>populations,<text:s/>and<text:s/>prevention<text:s/>of<text:s/>sexual<text:s/>exploitation<text:s/>and<text:s/>abuse<text:s/>(PSEAH).</text:span></text:p>
        </text:list-item>
        <text:list-item>
          <text:p text:style-name="P244"><text:span text:style-name="T244_1">Programme-funded<text:s/>roles<text:s/></text:span><text:span text:style-name="T244_2">or<text:s/>technical<text:s/>support<text:s/>through<text:s/></text:span><text:span text:style-name="T244_3">centres<text:s/>of<text:s/>expertise</text:span><text:span text:style-name="T244_4"><text:s/>(</text:span><text:span text:style-name="T244_5">CoE</text:span><text:span text:style-name="T244_6">)</text:span><text:span text:style-name="T244_7"><text:s/></text:span><text:span text:style-name="T244_8">will<text:s/>be<text:s/></text:span><text:span text:style-name="T244_9">considered</text:span><text:span text:style-name="T244_10"><text:s/>in<text:s/>partner<text:s/>agencies<text:s/></text:span><text:span text:style-name="T244_11">or</text:span><text:span text:style-name="T244_12"><text:s/>the<text:s/>Government<text:s/>of<text:s/>Uganda<text:s/>to<text:s/>support<text:s/>coordination<text:s/>and<text:s/>integration<text:s/>of<text:s/>refugees<text:s/>into<text:s/>national<text:s/>service<text:s/>delivery.<text:s/>These<text:s/>roles<text:s/>will<text:s/>help<text:s/>align<text:s/>efforts<text:s/>between<text:s/>the<text:s/>World<text:s/>Bank,<text:s/>UNHCR,<text:s/>and<text:s/></text:span><text:span text:style-name="T244_13">GoU</text:span><text:span text:style-name="T244_14">,<text:s/>support<text:s/>UN<text:s/>reform,<text:s/>and<text:s/>identify<text:s/>opportunities<text:s/>for<text:s/>sustainable<text:s/>financing—particularly<text:s/>in<text:s/>health<text:s/>and<text:s/>education</text:span><text:span text:style-name="T244_15">.<text:s/>The<text:s/>deployment<text:s/>of<text:s/>technical<text:s/>expertise<text:s/>will<text:s/>be<text:s/></text:span><text:span text:style-name="T244_16">based<text:s/>on</text:span><text:span text:style-name="T244_17"><text:s/>an</text:span><text:span text:style-name="T244_18"><text:s/>updated<text:s/>political<text:s/>economy<text:s/>analysis<text:s/>and<text:s/></text:span><text:span text:style-name="T244_19">learning<text:s/>from<text:s/></text:span><text:span text:style-name="T244_20">across<text:s/>the<text:s/>BHC</text:span><text:span text:style-name="T244_21">.</text:span></text:p>
        </text:list-item>
      </text:list>
      <text:p text:style-name="P245"/>
      <text:list text:style-name="LS31" xml:id="list91" text:continue-list="list1">
        <text:list-item>
          <text:p text:style-name="P246"><text:span text:style-name="T246_1">Whilst<text:s/>with<text:s/>reduced<text:s/>impact,<text:s/>pillar<text:s/>3<text:s/>could<text:s/>be<text:s/>delivered<text:s/>without<text:s/>ODA<text:s/>through<text:s/>influencing<text:s/>at<text:s/>post,<text:s/>regionally<text:s/>and<text:s/>in<text:s/>international<text:s/>fora.<text:s/>Partnership<text:s/>with<text:s/></text:span><text:span text:style-name="T246_2">GoU</text:span><text:span text:style-name="T246_3"><text:s/>on<text:s/>the<text:s/>refugee<text:s/>response<text:s/>will<text:s/>also<text:s/>be<text:s/>complemented<text:s/>by<text:s/>UK<text:s/>support<text:s/>to<text:s/>other<text:s/></text:span><text:span text:style-name="T246_4">GoU</text:span><text:span text:style-name="T246_5"><text:s/>priorities<text:s/>such<text:s/>as<text:s/>trade<text:s/>and<text:s/>investment.<text:s/></text:span></text:p>
        </text:list-item>
      </text:list>
      <text:p text:style-name="P247"/>
      <text:list text:style-name="LS31" xml:id="list92" text:continue-list="list1">
        <text:list-item>
          <text:p text:style-name="P248"><text:span text:style-name="T248_1">Relevant<text:s/>UK<text:s/>CMPs<text:s/>that<text:s/>could<text:s/>be<text:s/>leveraged<text:s/>to<text:s/>support<text:s/>programme<text:s/>goals:</text:span></text:p>
        </text:list-item>
      </text:list>
      <text:list text:style-name="LS45" xml:id="list93">
        <text:list-item>
          <text:p text:style-name="P249"><text:span text:style-name="T249_1">INSPIRE</text:span><text:span text:style-name="T249_2">,<text:s/>implemented<text:s/>by<text:s/>the<text:s/>World<text:s/>Bank<text:s/>and<text:s/>UNHCR<text:s/>provides<text:s/>refugees<text:s/>with<text:s/>education,<text:s/>employment,<text:s/>and<text:s/>community<text:s/>integration<text:s/>support,<text:s/>which<text:s/>can<text:s/>be<text:s/>adapted<text:s/>to<text:s/>help<text:s/>Ugandan<text:s/>refugees<text:s/>gain<text:s/>skills<text:s/>and<text:s/>find<text:s/>jobs</text:span></text:p>
        </text:list-item>
      </text:list>
      <text:list text:style-name="LS12" xml:id="list94">
        <text:list-item>
          <text:p text:style-name="P250"><text:span text:style-name="T250_1">Education<text:s/>Cannot<text:s/>Wait<text:s/></text:span><text:span text:style-name="T250_2">offers<text:s/>emergency<text:s/>education<text:s/>to<text:s/>children<text:s/>in<text:s/>crises,<text:s/>ensuring<text:s/>safe<text:s/>learning<text:s/>environments<text:s/>and<text:s/>psychological<text:s/>support,<text:s/>which<text:s/>can<text:s/>be<text:s/>crucial<text:s/>for<text:s/>displaced<text:s/>children<text:s/>in<text:s/>Uganda.<text:s/>Fifty<text:s/>percent<text:s/>of<text:s/>UNHCR<text:s/>supported<text:s/>schools<text:s/>are<text:s/>supported<text:s/>by<text:s/>education<text:s/>cannot<text:s/>wait.</text:span><text:span text:style-name="T250_3"><text:s/></text:span></text:p>
        </text:list-item>
        <text:list-item>
          <text:p text:style-name="P251"><text:span text:style-name="T251_1">THEA</text:span><text:span text:style-name="T251_2"><text:s/>supports<text:s/>sustainable<text:s/>energy<text:s/>delivery<text:s/>models<text:s/>in<text:s/>humanitarian<text:s/>settings,<text:s/>increasing<text:s/>access<text:s/>to<text:s/>clean<text:s/>energy<text:s/>solutions<text:s/>for<text:s/>displaced<text:s/>communities.<text:s/>Have<text:s/>an<text:s/>existing<text:s/>partnership<text:s/>with<text:s/>Mercy<text:s/>Corps<text:s/>in<text:s/>Uganda.</text:span></text:p>
        </text:list-item>
        <text:list-item>
          <text:p text:style-name="P252"><text:span text:style-name="T252_1">GSMA<text:s/></text:span><text:span text:style-name="T252_2">supports<text:s/>digital<text:s/>infrastructure<text:s/>to<text:s/>support<text:s/>scale<text:s/>up<text:s/>of<text:s/>mobile<text:s/>money<text:s/>and<text:s/>financial<text:s/>inclusion.<text:s/>Considerable<text:s/>work<text:s/>has<text:s/>been<text:s/>done<text:s/>to<text:s/>support<text:s/>the<text:s/>mobile<text:s/>money/<text:s/>humanitarian<text:s/>eco-system<text:s/>in<text:s/>Uganda.<text:s/></text:span></text:p>
        </text:list-item>
        <text:list-item>
          <text:p text:style-name="P253"><text:span text:style-name="T253_1">Resilience<text:s/>and<text:s/>Adaption<text:s/>Fund</text:span><text:span text:style-name="T253_2"><text:s/></text:span><text:span text:style-name="T253_3">aims</text:span><text:span text:style-name="T253_4"><text:s/>to<text:s/>increase<text:s/>the<text:s/>resilience<text:s/>of<text:s/>the<text:s/>most<text:s/>vulnerable<text:s/>and<text:s/>most<text:s/>food<text:s/>insecure<text:s/>households<text:s/>to<text:s/>shocks<text:s/>and<text:s/>crises<text:s/>caused<text:s/>and<text:s/>exacerbated<text:s/>by<text:s/>climate<text:s/>change.<text:s/>In<text:s/>doing<text:s/>so,<text:s/>it<text:s/>seeks<text:s/>to<text:s/>reduce<text:s/>humanitarian<text:s/>need<text:s/>and<text:s/>caseload<text:s/>through<text:s/>more<text:s/>effective<text:s/>preventative<text:s/>action<text:s/>and<text:s/>help<text:s/>build<text:s/>longer<text:s/>term<text:s/>resilience<text:s/>and<text:s/>systems<text:s/>to<text:s/>avert,<text:s/>mitigate,<text:s/>adapt<text:s/>to<text:s/>or<text:s/>respond<text:s/>effectively<text:s/>to<text:s/>crises.<text:s/>It<text:s/>will<text:s/>have<text:s/>a<text:s/>firm<text:s/>focus<text:s/>on<text:s/>promoting<text:s/>inclusive<text:s/>and<text:s/>locally<text:s/>led<text:s/>approaches.</text:span></text:p>
        </text:list-item>
        <text:list-item>
          <text:p text:style-name="P254"><text:span text:style-name="T254_1">ISF-M</text:span><text:span text:style-name="T254_2"><text:s/>provides<text:s/>small<text:s/>amounts<text:s/>of<text:s/>catalytic<text:s/>funding<text:s/>contributing<text:s/>to<text:s/>outcomes<text:s/>in<text:s/>climate<text:s/>adaption<text:s/>and<text:s/>resilience<text:s/>with<text:s/>links<text:s/>to<text:s/>upstream<text:s/>rivers<text:s/>of<text:s/>migration.<text:s/></text:span></text:p>
        </text:list-item>
      </text:list>
      <text:p text:style-name="P255"><text:span text:style-name="T255_1">Localisation<text:s/>approach<text:s/></text:span></text:p>
      <text:list text:style-name="LS31" xml:id="list99" text:continue-list="list1">
        <text:list-item>
          <text:p text:style-name="P256"><text:span text:style-name="T256_1">ReSET</text:span><text:span text:style-name="T256_2"><text:s/>will<text:s/></text:span><text:span text:style-name="T256_3">support<text:s/>a<text:s/></text:span><text:span text:style-name="T256_4">shift<text:s/>in<text:s/>Uganda’s<text:s/>refugee<text:s/>response<text:s/>from<text:s/>an<text:s/>externally<text:s/>driven,<text:s/>agency-led<text:s/>model<text:s/>to<text:s/>one<text:s/>that<text:s/>is<text:s/>locally<text:s/>led,<text:s/>inclusive,<text:s/>and<text:s/>sustainable.<text:s/>This<text:s/>responds<text:s/>directly<text:s/>to<text:s/>the<text:s/>Government<text:s/>of<text:s/>Uganda’s<text:s/>Global<text:s/>Refugee<text:s/>Forum<text:s/>(GRF)<text:s/>pledge</text:span><text:span text:style-name="T256_5">s</text:span><text:span text:style-name="T256_6"><text:s/>on<text:s/>localisation<text:s/>and<text:s/></text:span><text:span text:style-name="T256_7">transition</text:span><text:span text:style-name="T256_8"><text:s/>(sustainable<text:s/>burden<text:s/>sharing)</text:span><text:span text:style-name="T256_9">.<text:s/></text:span><text:span text:style-name="T256_10">As<text:s/>set<text:s/>out<text:s/></text:span><text:span text:style-name="T256_11">in<text:s/>the<text:s/>vision<text:s/>for<text:s/>the<text:s/>refugee<text:s/>response<text:s/>above,<text:s/>effective<text:s/>integration<text:s/>of<text:s/>refugees<text:s/>into<text:s/>national<text:s/>systems</text:span><text:span text:style-name="T256_12"><text:s/>(education,<text:s/>health,<text:s/>water,<text:s/></text:span><text:span text:style-name="T256_13">protection)</text:span><text:span text:style-name="T256_14">,<text:s/>underpinned<text:s/>by<text:s/>a<text:s/>realistic<text:s/>financing<text:s/>strategy<text:s/>will<text:s/></text:span><text:span text:style-name="T256_15">support<text:s/>this<text:s/>objective.</text:span><text:span text:style-name="T256_16"><text:s/></text:span></text:p>
        </text:list-item>
      </text:list>
      <text:p text:style-name="P257"/>
      <text:list text:style-name="LS31" xml:id="list100" text:continue-list="list1">
        <text:list-item>
          <text:p text:style-name="P258"><text:span text:style-name="T258_1">There<text:s/>is<text:s/>also<text:s/>opportunity<text:s/>under<text:s/></text:span><text:span text:style-name="T258_2">ReSET</text:span><text:span text:style-name="T258_3"><text:s/>to<text:s/></text:span><text:span text:style-name="T258_4">pilot<text:s/>and<text:s/>develop<text:s/>local<text:s/>delivery<text:s/>models</text:span><text:span text:style-name="T258_5">.<text:s/>Evidence<text:s/>from<text:s/>Uganda<text:s/>and<text:s/>beyond<text:s/>shows<text:s/>that<text:s/>local<text:s/>and<text:s/>refugee</text:span><text:span text:style-name="T258_6"><text:s/></text:span><text:span text:style-name="T258_7">led<text:s/>organisations<text:s/></text:span><text:span text:style-name="T258_8">have<text:s/>the<text:s/>potential<text:s/>to<text:s/>be<text:s/></text:span><text:span text:style-name="T258_9">more<text:s/>cost</text:span><text:span text:style-name="T258_10"><text:s/></text:span><text:span text:style-name="T258_11">effective,<text:s/>context</text:span><text:span text:style-name="T258_12"><text:s/></text:span><text:span text:style-name="T258_13">specific,<text:s/>and<text:s/>accountable<text:s/>to<text:s/>communities.<text:s/></text:span><text:span text:style-name="T258_14">ReSET</text:span><text:span text:style-name="T258_15"><text:s/>will<text:s/></text:span><text:span text:style-name="T258_16">pilot<text:s/></text:span><text:span text:style-name="T258_17">how<text:s/>to</text:span><text:span text:style-name="T258_18"><text:s/>strengthen<text:s/>the<text:s/>capacity<text:s/>of<text:s/>these<text:s/>actors<text:s/>to<text:s/>lead<text:s/>on<text:s/>humanitarian<text:s/>assistance,<text:s/>protection,<text:s/>and<text:s/>self-reliance<text:s/>programming</text:span><text:span text:style-name="T258_19"><text:s/></text:span><text:span text:style-name="T258_20">with<text:s/>the<text:s/>aim<text:s/>of<text:s/></text:span><text:span text:style-name="T258_21">identifying<text:s/>scalable<text:s/></text:span><text:span text:style-name="T258_22">models<text:s/>that<text:s/></text:span><text:span text:style-name="T258_23">could<text:s/></text:span><text:span text:style-name="T258_24">achieve<text:s/>better<text:s/>value<text:s/>for<text:s/>money<text:s/></text:span><text:span text:style-name="T258_25">in<text:s/>the<text:s/>longer<text:s/>term.<text:s/></text:span><text:span text:style-name="T258_26"><text:s/></text:span></text:p>
        </text:list-item>
      </text:list>
      <text:p text:style-name="P259"/>
      <text:list text:style-name="LS31" xml:id="list101" text:continue-list="list1">
        <text:list-item>
          <text:p text:style-name="P260"><text:span text:style-name="T260_1">R</text:span><text:span text:style-name="T260_2">eSET</text:span><text:span text:style-name="T260_3"><text:s/>will</text:span><text:span text:style-name="T260_4"><text:s/>pilot<text:s/>intermediary<text:s/>models<text:s/></text:span><text:span text:style-name="T260_5">that<text:s/></text:span><text:span text:style-name="T260_6">seek<text:s/>to<text:s/></text:span><text:span text:style-name="T260_7">share</text:span><text:span text:style-name="T260_8"><text:s/>capacity<text:s/>and<text:s/></text:span><text:span text:style-name="T260_9">increase<text:s/>the<text:s/>share<text:s/>of<text:s/>delivery<text:s/>across<text:s/>pillars<text:s/></text:span><text:span text:style-name="T260_10">1<text:s/>and<text:s/>2<text:s/>to<text:s/>local<text:s/>actors,<text:s/>including<text:s/>refugee-led<text:s/>and<text:s/>community</text:span><text:span text:style-name="T260_11">-based<text:s/>structures.<text:s/></text:span></text:p>
        </text:list-item>
      </text:list>
      <text:p text:style-name="P261"/>
      <text:list text:style-name="LS31" xml:id="list102" text:continue-list="list1">
        <text:list-item>
          <text:p text:style-name="P262"><text:span text:style-name="T262_1">Through<text:s/>pillar<text:s/></text:span><text:span text:style-name="T262_2">3</text:span><text:span text:style-name="T262_3">,<text:s/></text:span><text:span text:style-name="T262_4">ReSET</text:span><text:span text:style-name="T262_5"><text:s/>will<text:s/>also<text:s/>use<text:s/>catalytic<text:s/>funding<text:s/>to<text:s/>support<text:s/>the<text:s/>localisation<text:s/>enabling<text:s/>environment</text:span><text:span text:style-name="T262_6"><text:s/>where<text:s/></text:span><text:span text:style-name="T262_7">there<text:s/>is<text:s/>demand</text:span><text:span text:style-name="T262_8">.<text:s/>For<text:s/>example</text:span><text:span text:style-name="T262_9">,<text:s/>technical<text:s/>assistance<text:s/>and<text:s/>policy<text:s/>engagement<text:s/>to<text:s/>strengthen<text:s/>coordination<text:s/>structures<text:s/>and<text:s/>participation<text:s/>of<text:s/>local<text:s/>actors</text:span><text:span text:style-name="T262_10"><text:s/>and<text:s/>their<text:s/>inclusion<text:s/>in<text:s/></text:span><text:span text:style-name="T262_11">regulatory<text:s/>frameworks</text:span><text:span text:style-name="T262_12">,<text:s/></text:span><text:span text:style-name="T262_13">testing<text:s/>the<text:s/>roll-out<text:s/>of<text:s/></text:span><text:span text:style-name="T262_14">local<text:s/>passporting</text:span><text:span text:style-name="T262_15"><text:s/>due<text:s/>diligence<text:s/>systems</text:span><text:span text:style-name="T262_16">,<text:s/>or<text:s/></text:span><text:span text:style-name="T262_17">supporting<text:s/>local<text:s/>learning</text:span><text:span text:style-name="T262_18">.</text:span></text:p>
        </text:list-item>
      </text:list>
      <text:p text:style-name="P263"><text:span text:style-name="T263_1">ASSURANCE<text:s/>OF<text:s/>COMPLIANCE<text:s/>WITH<text:s/>UK<text:s/>LAW</text:span></text:p>
      <text:list text:style-name="LS11" xml:id="list103">
        <text:list-item>
          <text:p text:style-name="P264"><text:span text:style-name="T264_1">International<text:s/>Development<text:s/>Act:<text:s/></text:span><text:span text:style-name="T264_2">This<text:s/>programme<text:s/>will<text:s/>be<text:s/>compliant<text:s/>with<text:s/>the<text:s/>Act.<text:s/>Through<text:s/>strengthening<text:s/>the<text:s/>humanitarian<text:s/>response,<text:s/>the<text:s/>programme<text:s/>will<text:s/>contribute<text:s/>to<text:s/>poverty<text:s/>reduction<text:s/>and<text:s/>generate<text:s/>lasting<text:s/>benefits<text:s/>for<text:s/>the<text:s/>people<text:s/>of<text:s/>Uganda<text:s/>and<text:s/>the<text:s/>refugee<text:s/>communities<text:s/>within<text:s/>its<text:s/>borders.<text:s/></text:span></text:p>
        </text:list-item>
      </text:list>
      <text:p text:style-name="P265"><text:span text:style-name="T265_1"><text:s/></text:span></text:p>
      <text:list text:style-name="LS10" xml:id="list104">
        <text:list-item>
          <text:p text:style-name="P266"><text:span text:style-name="T266_1">Gender<text:s/>and<text:s/>Public<text:s/>Sector<text:s/>Equality<text:s/>Act:<text:s/></text:span><text:span text:style-name="T266_2">This<text:s/>programme<text:s/>will<text:s/>be<text:s/>compliant<text:s/>with<text:s/>both<text:s/>the<text:s/>UK<text:s/>Gender<text:s/>Equality<text:s/>Act<text:s/>and<text:s/>the<text:s/>Public<text:s/>Sector<text:s/>Equality<text:s/>Duty.<text:s/>A<text:s/>gender<text:s/></text:span><text:span text:style-name="T266_3">and<text:s/>disability<text:s/>inclusion<text:s/></text:span><text:span text:style-name="T266_4">(GEDSI)</text:span><text:span text:style-name="T266_5"><text:s/>analysis<text:s/>will<text:s/>be<text:s/>conducted<text:s/>during<text:s/>the<text:s/>inception<text:s/>phase<text:s/>to<text:s/>inform<text:s/>a<text:s/>gendered<text:s/></text:span><text:span text:style-name="T266_6">and<text:s/>inclusion</text:span><text:span text:style-name="T266_7"><text:s/>approach<text:s/>to<text:s/>interventions.<text:s/>The<text:s/>programme<text:s/>will<text:s/>generate<text:s/>evidence<text:s/>on<text:s/>gender<text:s/>exposure<text:s/>and<text:s/></text:span><text:span text:style-name="T266_8">other<text:s/>drivers<text:s/>of<text:s/>exclusion<text:s/>and</text:span><text:span text:style-name="T266_9"><text:s/>vulnerability<text:s/>and<text:s/>consider<text:s/>specific<text:s/>interventions<text:s/>where<text:s/>women<text:s/></text:span><text:span text:style-name="T266_10">and<text:s/>other<text:s/>vulnerable<text:s/>persons</text:span><text:span text:style-name="T266_11"><text:s/>are<text:s/>disproportionately<text:s/>impacted<text:s/>by<text:s/>the<text:s/>humanitarian<text:s/>system.<text:s/>The<text:s/>programme<text:s/>will<text:s/>ensure<text:s/>equality<text:s/>in<text:s/>opportunity<text:s/>throughout<text:s/>all<text:s/>levels<text:s/>of<text:s/>its<text:s/>delivery<text:s/>and<text:s/>avoid<text:s/>negative<text:s/>impact<text:s/>due<text:s/>to<text:s/></text:span><text:span text:style-name="T266_12">any<text:s/>protected<text:s/>characteristic</text:span><text:span text:style-name="T266_13">.<text:s/></text:span><text:span text:style-name="T266_14">An<text:s/></text:span><text:span text:style-name="T266_15"><text:a xlink:type="simple" xlink:href="https://fcogovuk.sharepoint.com/:w:/r/teams/BHCKampala/Shared%20Documents/General/HHDT/HUMANITARIAN/Programme/Re-SET/Equalities%20Impact%20Assessment/FCDO%20PSED%20Equality%20Impact%20Assessment_ReSET.docx?d=w1d898b5bc2dc493a8210f84ce0ad38c5&amp;csf=1&amp;web=1&amp;e=SecjIX&amp;xsdata=MDV8MDJ8cmFjaGVsLm1heWVyQGZjZG8uZ292LnVrfGE0MjQzYTJmMzhiZjRjZjBmOTIyMDhkZTUyN2U3ZjlkfGQzYTJkMGQzN2NjODRmNTJiYmY5ODViZDQzZDk0Mjc5fDB8MHw2MzkwMzg5MDA0NjMwNjg3NTd8VW5rbm93bnxUV0ZwYkdac2IzZDhleUpGYlhCMGVVMWhjR2tpT25SeWRXVXNJbFlpT2lJd0xqQXVNREF3TUNJc0lsQWlPaUpYYVc0ek1pSXNJa0ZPSWpvaVRXRnBiQ0lzSWxkVUlqb3lmUT09fDB8fHw%3d&amp;sdata=OFdlaVR2LzJlTC9Qc0thdmsrcEFTc2tQS3kxNnY1aHRjYUtnaDcweGM5QT0%3d"><text:span text:style-name="T266_16">equalities<text:s/>impact<text:s/>assessment</text:span></text:a></text:span><text:span text:style-name="T266_17"><text:s/>has<text:s/>been<text:s/>completed</text:span><text:span text:style-name="T266_18"><text:s/>setting</text:span><text:span text:style-name="T266_19"><text:s/>the<text:s/>risk<text:s/>drivers</text:span><text:span text:style-name="T266_20"><text:s/>and</text:span><text:span text:style-name="T266_21"><text:s/>m</text:span><text:span text:style-name="T266_22">easures<text:s/>to<text:s/>mitigat</text:span><text:span text:style-name="T266_23">e</text:span><text:span text:style-name="T266_24"><text:s/></text:span><text:span text:style-name="T266_25">any<text:s/></text:span><text:span text:style-name="T266_26">form</text:span><text:span text:style-name="T266_27"><text:s/>of<text:s/>discrimination</text:span><text:span text:style-name="T266_28"><text:s/>and<text:s/>victi</text:span><text:span text:style-name="T266_29">misation</text:span><text:span text:style-name="T266_30"><text:s/>of<text:s/>person</text:span><text:span text:style-name="T266_31">s<text:s/>based<text:s/>on<text:s/></text:span><text:span text:style-name="T266_32">their</text:span><text:span text:style-name="T266_33"><text:s/>protected<text:s/>characteristics</text:span><text:span text:style-name="T266_34">.</text:span></text:p>
        </text:list-item>
      </text:list>
      <text:p text:style-name="P267"><text:span text:style-name="T267_1"><text:s/></text:span></text:p>
      <text:list text:style-name="LS9" xml:id="list105">
        <text:list-item>
          <text:p text:style-name="P268"><text:span text:style-name="T268_1">Counter<text:s/>terrorist<text:s/>financing:</text:span><text:span text:style-name="T268_2"><text:s/>The<text:s/>risks<text:s/>of<text:s/>terrorist<text:s/>financing<text:s/>in<text:s/>this<text:s/>programme<text:s/>are<text:s/>low<text:s/>and<text:s/>acceptable.<text:s/>A<text:s/>thorough<text:s/>risk<text:s/>management<text:s/>framework<text:s/>will<text:s/>be<text:s/>applied<text:s/>to<text:s/>all<text:s/>partner<text:s/>staff<text:s/>recruitment<text:s/>and<text:s/>downstream<text:s/>partner<text:s/>selection.<text:s/>In<text:s/>addition,<text:s/>the<text:s/>FCDO<text:s/>will<text:s/></text:span><text:span text:style-name="T268_3">ensure:</text:span><text:span text:style-name="T268_4"><text:s/>all<text:s/>implementing<text:s/>partners<text:s/>are<text:s/>aware<text:s/>of<text:s/>UK<text:s/>Counter<text:s/>Terrorism<text:s/>(CT)<text:s/>legislation;<text:s/>due<text:s/>diligence<text:s/>and<text:s/>audit<text:s/>of<text:s/>all<text:s/>downstream<text:s/>partners;<text:s/>and<text:s/>inclusion<text:s/>in<text:s/>all<text:s/>down-stream<text:s/>partner<text:s/>agreements<text:s/>and<text:s/>contracts,<text:s/>details<text:s/>of<text:s/>their<text:s/>obligations<text:s/>of<text:s/>all<text:s/>relevant<text:s/>terrorism<text:s/>legislation<text:s/>(and<text:s/>a<text:s/>recorded<text:s/>audit<text:s/>trail).<text:s/>Collaboration<text:s/>across<text:s/>government<text:s/>and<text:s/>reporting<text:s/>of<text:s/>any<text:s/>suspicions<text:s/>to<text:s/>the<text:s/>Counter<text:s/>Fraud<text:s/>and<text:s/>Whistleblowing<text:s/>Unit<text:s/>(CFWU)<text:s/>and<text:s/>National<text:s/>Crime<text:s/>Agency.<text:s/></text:span></text:p>
        </text:list-item>
      </text:list>
      <text:p text:style-name="P269"/>
      <text:list text:style-name="LS9" xml:id="list106">
        <text:list-item>
          <text:p text:style-name="P270"><text:span text:style-name="T270_1">Climate<text:s/>and<text:s/>environment:<text:s/></text:span><text:span text:style-name="T270_2">Depen</text:span><text:span text:style-name="T270_3">ding</text:span><text:span text:style-name="T270_4"><text:s/>on<text:s/>the<text:s/>final<text:s/>set<text:s/>of<text:s/>funded<text:s/>interventions,<text:s/>parts<text:s/>of<text:s/></text:span><text:span text:style-name="T270_5">R</text:span><text:span text:style-name="T270_6">e</text:span><text:span text:style-name="T270_7">SET</text:span><text:span text:style-name="T270_8"><text:s/>may<text:s/>be<text:s/>ICF<text:s/>eligible.</text:span><text:span text:style-name="T270_9"><text:s/></text:span><text:span text:style-name="T270_10">ReSET</text:span><text:span text:style-name="T270_11"><text:s/>is<text:s/>not<text:s/>eligible<text:s/></text:span><text:span text:style-name="T270_12">for<text:s/>the<text:s/>blanket<text:s/></text:span><text:span text:style-name="T270_13">humanitarian<text:s/>ICF<text:s/>designation<text:s/></text:span><text:span text:style-name="T270_14">under<text:s/>current<text:s/>guidance</text:span><text:span text:style-name="T270_15">.<text:s/></text:span><text:span text:style-name="T270_16">Uganda<text:s/>is<text:s/>not<text:s/>in<text:s/>the<text:s/>bottom<text:s/>20%<text:s/>of<text:s/>the<text:s/>NDGAIN<text:s/>index.<text:s/></text:span><text:span text:style-name="T270_17">ReSET</text:span><text:span text:style-name="T270_18"><text:s/></text:span><text:span text:style-name="T270_19">is<text:s/>unlikely<text:s/>to<text:s/></text:span><text:span text:style-name="T270_20">have<text:s/>activities<text:s/>that<text:s/>directly<text:s/>target<text:s/>climate<text:s/>and<text:s/>environmental<text:s/></text:span><text:span text:style-name="T270_21">outcomes<text:s/></text:span><text:span text:style-name="T270_22">in<text:s/>its<text:s/>first<text:s/>phase.<text:s/></text:span><text:span text:style-name="T270_23">Subject<text:s/></text:span><text:span text:style-name="T270_24">to</text:span><text:span text:style-name="T270_25"><text:s/>funding,<text:s/>f</text:span><text:span text:style-name="T270_26">uture<text:s/>activities</text:span><text:span text:style-name="T270_27"><text:s/>might</text:span><text:span text:style-name="T270_28"><text:s/>be<text:s/>considered</text:span><text:span text:style-name="T270_29"><text:s/>(e.g.<text:s/>clean<text:s/>cooking</text:span><text:span text:style-name="T270_30">,<text:s/>small</text:span><text:span text:style-name="T270_31">-</text:span><text:span text:style-name="T270_32">scale<text:s/>renewable<text:s/>energy,<text:s/></text:span><text:span text:style-name="T270_33">natural<text:s/>resource<text:s/>management</text:span><text:span text:style-name="T270_34">,<text:s/></text:span><text:span text:style-name="T270_35">etc.)</text:span><text:span text:style-name="T270_36"><text:s/></text:span><text:span text:style-name="T270_37">ReSET</text:span><text:span text:style-name="T270_38"><text:s/>commits<text:s/>to<text:s/>be<text:s/>rooted<text:s/>in</text:span><text:span text:style-name="T270_39"><text:s/>a</text:span><text:span text:style-name="T270_40"><text:s/>“Do<text:s/>No<text:s/>Harm”<text:s/>approach<text:s/>to<text:s/>nature<text:s/></text:span><text:span text:style-name="T270_41">in<text:s/>order<text:s/>to</text:span><text:span text:style-name="T270_42"><text:s/>ensure<text:s/>compliance<text:s/>with<text:s/>the Green<text:s/>Finance<text:s/>Strategy<text:s/></text:span><text:span text:style-name="T270_43">and</text:span><text:span text:style-name="T270_44"><text:s/>Paris<text:s/></text:span><text:span text:style-name="T270_45">A</text:span><text:span text:style-name="T270_46">lignment.<text:s/>The<text:s/></text:span><text:span text:style-name="T270_47">programme</text:span><text:span text:style-name="T270_48"><text:s/>will<text:s/>not<text:s/>invest<text:s/>in<text:s/>fossil<text:s/>fuels<text:s/>or<text:s/>other<text:s/>activities<text:s/>that<text:s/>may<text:s/>undermine<text:s/>commitments<text:s/>to<text:s/>reducing<text:s/>carbon<text:s/>emissions.<text:s text:c="2"/></text:span></text:p>
        </text:list-item>
      </text:list>
      <text:p text:style-name="P271"><text:span text:style-name="T271_1"><text:s/></text:span></text:p>
      <text:list text:style-name="LS8" xml:id="list107">
        <text:list-item>
          <text:p text:style-name="P272"><text:span text:style-name="T272_1">Partnership<text:s/>principles:</text:span><text:span text:style-name="T272_2"><text:s/>Implementing<text:s/>partners<text:s/>will<text:s/>work<text:s/>in<text:s/>partnership<text:s/>with<text:s/>line<text:s/>ministries,<text:s/>departments<text:s/>and<text:s/>agencies.<text:s/>It<text:s/>is<text:s/>expected<text:s/>that<text:s/>technical<text:s/>assistance<text:s/>will<text:s/>be<text:s/>offered<text:s/>through<text:s/>some<text:s/>of<text:s/>the<text:s/>supported<text:s/>interventions.<text:s/>While<text:s/>there<text:s/>will<text:s/>be<text:s/>no<text:s/>direct<text:s/>funding<text:s/>to<text:s/></text:span><text:span text:style-name="T272_3">GoU</text:span><text:span text:style-name="T272_4">,<text:s/>we<text:s/>may<text:s/>provide<text:s/>technical<text:s/></text:span><text:span text:style-name="T272_5">support</text:span><text:span text:style-name="T272_6"><text:s/>and<text:s/>we<text:s/>will<text:s/>work<text:s/>with<text:s/>them<text:s/>and<text:s/>the<text:s/>UN<text:s/>on<text:s/>downstream<text:s/>partner<text:s/>mapping.<text:s/>The<text:s/>FCDO<text:s/></text:span><text:span text:style-name="T272_7">programme</text:span><text:span text:style-name="T272_8"><text:s/>team<text:s/>will<text:s/>follow<text:s/>HMG<text:s/>Partnership<text:s/>Principles<text:s/>and<text:s/>guidance<text:s/>on<text:s/>working<text:s/>with<text:s/>Government.<text:s text:c="2"/></text:span></text:p>
        </text:list-item>
      </text:list>
      <text:p text:style-name="P273"><text:span text:style-name="T273_1"><text:s/></text:span></text:p>
      <text:list text:style-name="LS7" xml:id="list108">
        <text:list-item>
          <text:p text:style-name="P274"><text:span text:style-name="T274_1">Disability:</text:span><text:span text:style-name="T274_2"><text:s/>The<text:s/>programme<text:s/>will<text:s/>contribute<text:s/>to<text:s/>implementation<text:s/>of<text:s/>the<text:s/>FCDO<text:s/>Disability<text:s/>Inclusion<text:s/>Strategy.<text:s text:c="2"/></text:span><text:span text:style-name="T274_3">Given</text:span><text:span text:style-name="T274_4"><text:s/>that<text:s/>25%<text:s/>of<text:s/></text:span><text:span text:style-name="T274_5">refugees<text:s/>live<text:s/>with<text:s/>a<text:s/>disability</text:span><text:span text:style-name="T274_6">,<text:s/></text:span><text:span text:style-name="T274_7">proactive<text:s/>measures<text:s/></text:span><text:span text:style-name="T274_8">will<text:s/></text:span><text:span text:style-name="T274_9">be<text:s/></text:span><text:span text:style-name="T274_10"><text:s/>taken</text:span><text:span text:style-name="T274_11"><text:s/>by<text:s/>HMG<text:s/>Uganda<text:s/>and<text:s/>partners<text:s/>to<text:s/>maximise<text:s/>inclusion.<text:s/></text:span><text:span text:style-name="T274_12">Beneficiary<text:s/>d</text:span><text:span text:style-name="T274_13">ata</text:span><text:span text:style-name="T274_14"><text:s/>collected</text:span><text:span text:style-name="T274_15"><text:s/>by<text:s/>implementing<text:s/>partners</text:span><text:span text:style-name="T274_16"><text:s/>will<text:s/>be<text:s/>disaggregated<text:s/>by</text:span><text:span text:style-name="T274_17"><text:s/>disability<text:s/></text:span><text:span text:style-name="T274_18">to<text:s/>inform<text:s/></text:span><text:span text:style-name="T274_19">more<text:s/>inclusive<text:s/></text:span><text:span text:style-name="T274_20">targeting<text:s/>and<text:s/>decision<text:s/>making</text:span><text:span text:style-name="T274_21">.<text:s/></text:span><text:span text:style-name="T274_22"><text:s/></text:span><text:span text:style-name="T274_23">A<text:s/>com</text:span><text:span text:style-name="T274_24">bined<text:s/>gender<text:s/>equality</text:span><text:span text:style-name="T274_25">,<text:s/></text:span><text:span text:style-name="T274_26">disability<text:s/>and<text:s/>social<text:s/>inclusion</text:span><text:span text:style-name="T274_27"><text:s/>analysis<text:s/>will<text:s/></text:span><text:span text:style-name="T274_28">conducted</text:span><text:span text:style-name="T274_29"><text:s/>at<text:s/>inception<text:s/>(GEDSI)</text:span><text:span text:style-name="T274_30">.</text:span></text:p>
        </text:list-item>
      </text:list>
      <text:p text:style-name="P275"><text:span text:style-name="T275_1"><text:s/></text:span></text:p>
      <text:list text:style-name="LS6" xml:id="list109">
        <text:list-item>
          <text:p text:style-name="P276"><text:span text:style-name="T276_1">Safeguarding:</text:span><text:span text:style-name="T276_2"><text:s/>The<text:s/>programme<text:s/>will<text:s/>adhere<text:s/>to<text:s/>HMG’s<text:s/>safeguarding<text:s/>polic</text:span><text:span text:style-name="T276_3">y</text:span><text:span text:style-name="T276_4"><text:s/>and<text:s/>programming<text:s/>guidance</text:span><text:span text:style-name="T276_5">,<text:s/>referenced<text:s/>under<text:s/>Contract<text:s/>Condition<text:s/>50<text:s/>in<text:s/>FCDO’s<text:s/>standard<text:s/>terms<text:s/>and<text:s/>conditions<text:s/>for<text:s/>suppliers<text:s/>and<text:s/>within<text:s/>the<text:s/>Code<text:s/>of<text:s/>Conduct<text:s/>Annex.<text:s/></text:span><text:span text:style-name="T276_6">This<text:s/>has<text:s/>been<text:s/>enhanced<text:s/>in<text:s/>Uganda<text:s/>to<text:s/></text:span><text:span text:style-name="T276_7">address</text:span><text:span text:style-name="T276_8"><text:s/>non</text:span><text:span text:style-name="T276_9">-discrimination<text:s/>and<text:s/>exclusion.<text:s/></text:span><text:span text:style-name="T276_10">During<text:s/>the<text:s/>mobilisation<text:s/>phase,<text:s/>HMG<text:s/>Uganda<text:s/>will<text:s/>conduct<text:s/>enhanced<text:s/>Due<text:s/>Diligence<text:s/>assessments<text:s/>of<text:s/>all<text:s/>proposed<text:s/>implementing<text:s/>partners.<text:s/>First<text:s/>tier<text:s/>implementing<text:s/>partners<text:s/>will<text:s/>work<text:s/>closely<text:s/>with<text:s/>FCDO<text:s/>to<text:s/>ensure<text:s/>that<text:s/>any<text:s/>downstream<text:s/>implementing<text:s/>partners<text:s/>are<text:s/>compliant<text:s/>with<text:s/>the<text:s/>safeguarding<text:s/>rules.<text:s/>Application<text:s/>and<text:s/>monitoring<text:s/>of<text:s/>these<text:s/>policies<text:s/>will<text:s/>be<text:s/>regularly<text:s/>reviewed<text:s/>and<text:s/>tested<text:s/>throughout<text:s/>the<text:s/>programme<text:s/>lifecycle.</text:span></text:p>
        </text:list-item>
      </text:list>
      <text:p text:style-name="P277"/>
      <text:list text:style-name="LS17" xml:id="list110" text:continue-list="list0">
        <text:list-item>
          <text:h text:style-name="P278" text:outline-level="2"><text:span text:style-name="T278_1">Appraisal<text:s/>Case</text:span></text:h>
        </text:list-item>
      </text:list>
      <text:p text:style-name="P279"/>
      <text:list text:style-name="LS31" xml:id="list111" text:continue-list="list1">
        <text:list-item>
          <text:p text:style-name="P280"><text:span text:style-name="T280_1">The<text:s/>appraisal<text:s/>case<text:s/>was<text:s/>informed<text:s/>by<text:s/>learning<text:s/>from<text:s/></text:span><text:span text:style-name="T280_2">BRAER</text:span><text:span text:style-name="T280_3">,<text:s/></text:span><text:span text:style-name="T280_4">global<text:s/>and<text:s/>country<text:s/>evidence<text:s/>on<text:s/></text:span><text:span text:style-name="T280_5">cash</text:span><text:span text:style-name="T280_6"><text:s/>and<text:s/>graduation<text:s/></text:span><text:span text:style-name="T280_7">programming,<text:s/></text:span><text:span text:style-name="T280_8">a</text:span><text:span text:style-name="T280_9">n<text:s/>external</text:span><text:span text:style-name="T280_10"><text:s/>value<text:s/>for<text:s/>money<text:s/>a</text:span><text:span text:style-name="T280_11">nalysis</text:span><text:span text:style-name="T280_12"><text:s/></text:span><text:span text:style-name="T280_13">of<text:s/>the<text:s/>appraisal<text:s/>options,<text:s/></text:span><text:span text:style-name="T280_14">external<text:s/>consultations</text:span><text:span text:style-name="T280_15"><text:s/></text:span><text:span text:style-name="T280_16">with<text:s/></text:span><text:span text:style-name="T280_17">local<text:s/>and<text:s/>international<text:s/>partners,</text:span><text:span text:style-name="T280_18"><text:s/></text:span><text:span text:style-name="T280_19">donors<text:s/>to<text:s/>the<text:s/>refugee<text:s/>response<text:s/>and<text:s/></text:span><text:span text:style-name="T280_20">GoU</text:span><text:span text:style-name="T280_21">.<text:s/></text:span></text:p>
        </text:list-item>
      </text:list>
      <text:p text:style-name="P281"/>
      <text:p text:style-name="P282"><text:span text:style-name="T282_1">Options<text:s/>for<text:s/>appraisal<text:s/></text:span></text:p>
      <text:p text:style-name="P283"/>
      <text:list text:style-name="LS31" xml:id="list112" text:continue-list="list1">
        <text:list-item>
          <text:p text:style-name="P284"><text:span text:style-name="T284_1">The<text:s/>following<text:s/>options<text:s/>were<text:s/>appraised<text:s/></text:span><text:span text:style-name="T284_2">and<text:s/>discounted<text:s/></text:span><text:span text:style-name="T284_3">at<text:s/>Concept<text:s/>Note<text:s/>stage:<text:s/></text:span></text:p>
        </text:list-item>
      </text:list>
      <text:p text:style-name="P285"/>
      <text:list text:style-name="LS4" xml:id="list113">
        <text:list-item>
          <text:p text:style-name="P286"><text:span text:style-name="T286_1">Do<text:s/>nothing<text:s/>(counterfactual)</text:span><text:span text:style-name="T286_2">.<text:s/></text:span><text:span text:style-name="T286_3">This<text:s/>was<text:s/>discounted.<text:s/></text:span><text:span text:style-name="T286_4">A<text:s/>do-nothing<text:s/>approach<text:s/>would</text:span><text:span text:style-name="T286_5"><text:s/></text:span><text:span text:style-name="T286_6">worsen<text:s/>poverty,<text:s/>food<text:s/>insecurity,<text:s/>and<text:s/>protection<text:s/>risks,<text:s/>further<text:s/>straining<text:s/>Uganda’s<text:s/>overstretched<text:s/>health,<text:s/>education,<text:s/>and<text:s/>livelihood<text:s/>services.<text:s/>Without<text:s/>continued<text:s/>support</text:span><text:span text:style-name="T286_7"><text:s/>from<text:s/>the<text:s/>UK,<text:s/>the<text:s/>refugee<text:s/>response<text:s/>in<text:s/>its<text:s/>current<text:s/>form<text:s/>risks<text:s/>ending,<text:s/>with<text:s/>only<text:s/>some<text:s/>ad-hoc,<text:s/>food<text:s/>support<text:s/>remaining</text:span><text:span text:style-name="T286_8">.</text:span><text:span text:style-name="T286_9"><text:s/></text:span><text:span text:style-name="T286_10">Women<text:s/>and<text:s/>children</text:span><text:span text:style-name="T286_11"><text:s/></text:span><text:span text:style-name="T286_12">would<text:s/>face<text:s/>malnutrition,<text:s/>be<text:s/>forced<text:s/>into<text:s/>negative<text:s/>coping<text:s/>strategies</text:span><text:span text:style-name="T286_13"><text:s/>such<text:s/>as</text:span><text:span text:style-name="T286_14"><text:s/>sexual<text:s/>exploitation</text:span><text:span text:style-name="T286_15">,<text:s/>and<text:s/>likely<text:s/>move<text:s/>onto<text:s/>other<text:s/>countries<text:s/>in<text:s/>search<text:s/>of<text:s/>a<text:s/>safe<text:s/>space</text:span><text:span text:style-name="T286_16">.</text:span><text:span text:style-name="T286_17"><text:s/></text:span><text:span text:style-name="T286_18">Strategic<text:s/>investment<text:s/></text:span><text:span text:style-name="T286_19">by<text:s/>contrast<text:s/>could</text:span><text:span text:style-name="T286_20"><text:s/>prevent<text:s/>setbacks,<text:s/>ensure<text:s/>long-term<text:s/>economic<text:s/>integration,<text:s/>and<text:s/>reduce<text:s/>future<text:s/>humanitarian<text:s/>costs.</text:span><text:span text:style-name="T286_21"><text:s/></text:span><text:span text:style-name="T286_22">Our<text:s/>core</text:span><text:span text:style-name="T286_23"><text:s/>multilateral<text:s/></text:span><text:span text:style-name="T286_24">contributions<text:s/></text:span><text:span text:style-name="T286_25">do<text:s/>not<text:s/></text:span><text:span text:style-name="T286_26">translate<text:s/>into<text:s/></text:span><text:span text:style-name="T286_27">support</text:span><text:span text:style-name="T286_28"><text:s/>for<text:s/></text:span><text:span text:style-name="T286_29">country-level</text:span><text:span text:style-name="T286_30"><text:s/>operations</text:span><text:span text:style-name="T286_31"><text:s/>and<text:s/>t</text:span><text:span text:style-name="T286_32">here<text:s/>is<text:s/>no<text:s/>regional<text:s/></text:span><text:span text:style-name="T286_33">or<text:s/>central<text:s/></text:span><text:span text:style-name="T286_34">programme<text:s/>yet<text:s/>in<text:s/>the<text:s/>pipeline<text:s/>to<text:s/>consider<text:s/>as<text:s/>an<text:s/>alternative<text:s/></text:span><text:span text:style-name="T286_35">to<text:s/></text:span><text:span text:style-name="T286_36">ReSET</text:span><text:span text:style-name="T286_37">.<text:s/></text:span></text:p>
        </text:list-item>
      </text:list>
      <text:p text:style-name="P287"/>
      <text:list text:style-name="LS4" xml:id="list114" text:continue-list="list113">
        <text:list-item>
          <text:p text:style-name="P288"><text:span text:style-name="T288_1">Design<text:s/>a<text:s/>refugee-focused<text:s/>market-systems<text:s/>development<text:s/>programme.<text:s/>While<text:s/>a<text:s/></text:span><text:span text:style-name="T288_2">refugee-focused<text:s/>bilateral<text:s/>programme<text:s/></text:span><text:span text:style-name="T288_3">c</text:span><text:span text:style-name="T288_4">ould<text:s/></text:span><text:span text:style-name="T288_5">build<text:s/>on<text:s/>learning<text:s/>from<text:s/>FCDO’s<text:s/>Climate<text:s/>Smart<text:s/>Jobs<text:s/>Programme<text:s/>in<text:s/>Uganda<text:s/>and<text:s/>FCDO’s<text:s/>SHARPE<text:s/>in<text:s/>Ethiopia</text:span><text:span text:style-name="T288_6">,<text:s/></text:span><text:span text:style-name="T288_7">learning<text:s/>shows<text:s/>that<text:s/>significant<text:s/>intervention<text:s/>at<text:s/>household<text:s/>level<text:s/>is<text:s/>required<text:s/>alongside<text:s/>market-systems<text:s/>development<text:s/>in<text:s/>refugee<text:s/>contexts.<text:s/></text:span><text:span text:style-name="T288_8">Given</text:span><text:span text:style-name="T288_9"><text:s/>the<text:s/>anticipated<text:s/>reduction<text:s/>in<text:s/>household<text:s/>support,<text:s/></text:span><text:span text:style-name="T288_10">some<text:s/>continued<text:s/>investment<text:s/></text:span><text:span text:style-name="T288_11">from<text:s/>the<text:s/>Climate<text:s/>Smart<text:s/>Jobs<text:s/>Programme<text:s/>in<text:s/>refugee<text:s/>hosting<text:s/>districts<text:s/>and<text:s/>the<text:s/>wider<text:s/>investment<text:s/></text:span><text:span text:style-name="T288_12">from<text:s/>others<text:s/></text:span><text:span text:style-name="T288_13">to<text:s/>date<text:s/>i</text:span><text:span text:style-name="T288_14">n<text:s/>the<text:s/>Ugandan<text:s/>context,<text:s/>this<text:s/>would<text:s/>not<text:s/>be<text:s/>a<text:s/>strategic<text:s/>focus<text:s/>area<text:s/>for<text:s/></text:span><text:span text:style-name="T288_15">ReSET</text:span><text:span text:style-name="T288_16">.<text:s/></text:span><text:span text:style-name="T288_17">Instead</text:span><text:span text:style-name="T288_18">,</text:span><text:span text:style-name="T288_19"><text:s/>market-based<text:s/>approaches</text:span><text:span text:style-name="T288_20"><text:s/>a</text:span><text:span text:style-name="T288_21">nd<text:s/>linkages</text:span><text:span text:style-name="T288_22"><text:s/>are<text:s/>proposed.<text:s/></text:span></text:p>
        </text:list-item>
      </text:list>
      <text:p text:style-name="P289"/>
      <text:list text:style-name="LS31" xml:id="list115" text:continue-list="list1">
        <text:list-item>
          <text:p text:style-name="P290"><text:span text:style-name="T290_1">The<text:s/></text:span><text:span text:style-name="T290_2">appraisal<text:s/>case</text:span><text:span text:style-name="T290_3"><text:s/>ana</text:span><text:span text:style-name="T290_4">l</text:span><text:span text:style-name="T290_5">ysis</text:span><text:span text:style-name="T290_6"><text:s/>focuses<text:s/>on<text:s/></text:span><text:span text:style-name="T290_7">the<text:s/>largest<text:s/></text:span><text:span text:style-name="T290_8">spend</text:span><text:span text:style-name="T290_9"><text:s/>components<text:s/></text:span><text:span text:style-name="T290_10">in<text:s/>pillars<text:s/>1<text:s/></text:span><text:span text:style-name="T290_11">(emergency<text:s/>cash)<text:s/></text:span><text:span text:style-name="T290_12">and<text:s/>2<text:s/></text:span><text:span text:style-name="T290_13">(</text:span><text:span text:style-name="T290_14">graduation)</text:span><text:span text:style-name="T290_15"><text:s/>and<text:s/>appraises<text:s/>delivery<text:s/>options<text:s/>for<text:s/>all<text:s/>three<text:s/>pillars</text:span><text:span text:style-name="T290_16">.<text:s/></text:span><text:span text:style-name="T290_17"><text:s/></text:span><text:span text:style-name="T290_18">It<text:s/>allows<text:s/>for<text:s/>a<text:s/>medium<text:s/>level<text:s/>ambition<text:s/>which<text:s/>would<text:s/></text:span><text:span text:style-name="T290_19">see</text:span><text:span text:style-name="T290_20"><text:s/>bilateral<text:s/>programming<text:s/>across<text:s/>pillars<text:s/>1<text:s/>and<text:s/></text:span><text:span text:style-name="T290_21">2</text:span><text:span text:style-name="T290_22">,</text:span><text:span text:style-name="T290_23"><text:s/>and<text:s/>a<text:s/>low<text:s/>ambition<text:s/>which<text:s/>would<text:s/></text:span><text:span text:style-name="T290_24">focus<text:s/>bilateral<text:s/>spend<text:s/>on<text:s/>pillar<text:s/>2,<text:s/>leaving<text:s/>central<text:s/>mechanisms<text:s/>to<text:s/>support<text:s/>pillar<text:s/>1.<text:s/></text:span><text:span text:style-name="T290_25">The<text:s/>business<text:s/>case<text:s/>can<text:s/>flex<text:s/>between<text:s/>these<text:s/>options,<text:s/>depending<text:s/>on<text:s/>overall<text:s/>central<text:s/>FCDO<text:s/>decisions<text:s/>on<text:s/>mul</text:span><text:span text:style-name="T290_26">t</text:span><text:span text:style-name="T290_27">ilateral<text:s/>vs<text:s/>bilateral<text:s/>spending<text:s/>for<text:s/>core<text:s/>humanitarian<text:s/>responses<text:s/>operations.</text:span><text:span text:style-name="T290_28"><text:s/></text:span></text:p>
        </text:list-item>
      </text:list>
      <text:p text:style-name="P291"/>
      <text:list text:style-name="LS31" xml:id="list116" text:continue-list="list1">
        <text:list-item>
          <text:p text:style-name="P292"><text:span text:style-name="T292_1">Two<text:s/>de</text:span><text:span text:style-name="T292_2">sign</text:span><text:span text:style-name="T292_3"><text:s/>options<text:s/>were<text:s/>consi</text:span><text:span text:style-name="T292_4">dered</text:span><text:span text:style-name="T292_5"><text:s/>and<text:s/></text:span><text:span text:style-name="T292_6">appraised<text:s/>against<text:s/>the<text:s/>current<text:s/>evidence<text:s/>base</text:span><text:span text:style-name="T292_7">:</text:span></text:p>
        </text:list-item>
      </text:list>
      <text:p text:style-name="P293"/>
      <text:list text:style-name="LS3" xml:id="list117">
        <text:list-item>
          <text:p text:style-name="P294"><text:span text:style-name="T294_1">Emergency<text:s/>assistance<text:s/>through<text:s/>cash<text:s/></text:span><text:span text:style-name="T294_2">(pillar<text:s/>1<text:s/>only)</text:span></text:p>
        </text:list-item>
        <text:list-item>
          <text:p text:style-name="P295"><text:span text:style-name="T295_1">Reduced<text:s/>pillar<text:s/>1;<text:s/></text:span><text:span text:style-name="T295_2">s</text:span><text:span text:style-name="T295_3">cale<text:s/>proven<text:s/>graduation<text:s/>model<text:s/>and<text:s/></text:span><text:span text:style-name="T295_4">test</text:span><text:span text:style-name="T295_5"><text:s/>more<text:s/>cost-effective<text:s/>approaches.<text:s/></text:span><text:span text:style-name="T295_6">(pillar</text:span><text:span text:style-name="T295_7">s</text:span><text:span text:style-name="T295_8"><text:s/>1<text:s/>and<text:s/>2)</text:span><text:span text:style-name="T295_9"><text:line-break/></text:span><text:span text:style-name="T295_10"><text:line-break/></text:span><text:span text:style-name="T295_11">These<text:s/>options<text:s/>are<text:s/>further<text:s/>appraised<text:s/>against<text:s/>the<text:s/>following<text:s/>criteria:</text:span></text:p>
        </text:list-item>
      </text:list>
      <text:p text:style-name="P296"/>
      <text:list text:style-name="LS1" xml:id="list119">
        <text:list-item>
          <text:p text:style-name="P297"><text:span text:style-name="T297_1">Cost<text:s/>effectiveness<text:s/></text:span></text:p>
        </text:list-item>
        <text:list-item>
          <text:p text:style-name="P298"><text:span text:style-name="T298_1">UK<text:s/>influence</text:span></text:p>
        </text:list-item>
        <text:list-item>
          <text:p text:style-name="P299"><text:span text:style-name="T299_1">Outcomes<text:s/>in<text:s/>the<text:s/>theory<text:s/>of<text:s/>change<text:s/></text:span></text:p>
        </text:list-item>
      </text:list>
      <text:p text:style-name="P300"/>
      <text:list text:style-name="LS31" xml:id="list122" text:continue-list="list1">
        <text:list-item>
          <text:p text:style-name="P301"><text:span text:style-name="T301_1">Three<text:s/>delivery<text:s/>options<text:s/>were<text:s/>considered<text:s/>to<text:s/>deliver<text:s/>option<text:s/>2</text:span><text:span text:style-name="T301_2">:</text:span><text:span text:style-name="T301_3"><text:line-break/></text:span></text:p>
        </text:list-item>
      </text:list>
      <text:list text:style-name="LS2" xml:id="list123">
        <text:list-item>
          <text:p text:style-name="P302"><text:span text:style-name="T302_1">Delivery<text:s/>through</text:span><text:span text:style-name="T302_2"><text:s/>UN</text:span><text:span text:style-name="T302_3"><text:s/>intermediaries<text:s/></text:span><text:span text:style-name="T302_4"><text:s/></text:span></text:p>
        </text:list-item>
        <text:list-item>
          <text:p text:style-name="P303"><text:span text:style-name="T303_1">Delivery<text:s/>through<text:s/>international<text:s/></text:span><text:span text:style-name="T303_2">NGO<text:s/>intermediaries<text:s/></text:span></text:p>
        </text:list-item>
        <text:list-item>
          <text:p text:style-name="P304"><text:span text:style-name="T304_1">Balanced<text:s/>portfolio<text:s/>including<text:s/>piloting<text:s/>of<text:s/>good<text:s/>intermediaries<text:s/>under<text:s/>pillars<text:s/>1<text:s/>and<text:s/>2<text:s/>with<text:s/>potential<text:s/>for<text:s/>scale<text:s/>in<text:s/>outer<text:s/>years.<text:s text:c="3"/></text:span><text:span text:style-name="T304_2"><text:s/></text:span></text:p>
        </text:list-item>
      </text:list>
      <text:p text:style-name="P305"/>
      <text:list text:style-name="LS31" xml:id="list126" text:continue-list="list1">
        <text:list-item>
          <text:p text:style-name="P306"><text:span text:style-name="T306_1">These<text:s/></text:span><text:span text:style-name="T306_2">delivery<text:s/></text:span><text:span text:style-name="T306_3">options<text:s/>were<text:s/>appraised<text:s/>against<text:s/>the<text:s/>following<text:s/>criteria</text:span><text:span text:style-name="T306_4">:</text:span></text:p>
        </text:list-item>
      </text:list>
      <text:p text:style-name="P307"/>
      <text:list text:style-name="LS32" xml:id="list127">
        <text:list-item>
          <text:p text:style-name="P308"><text:span text:style-name="T308_1">VFM</text:span></text:p>
        </text:list-item>
        <text:list-item>
          <text:p text:style-name="P309"><text:span text:style-name="T309_1">UK<text:s/>influence</text:span></text:p>
        </text:list-item>
        <text:list-item>
          <text:p text:style-name="P310"><text:span text:style-name="T310_1">Political<text:s/>dynamics,<text:s/>conflict<text:s/>sensitivity<text:s/>and<text:s/>do<text:s/>no<text:s/>harm</text:span></text:p>
        </text:list-item>
        <text:list-item>
          <text:p text:style-name="P311"><text:span text:style-name="T311_1">Humanitarian<text:s/>reset<text:s/>with<text:s/>a<text:s/>focus<text:s/>on<text:s/>localisation<text:s/></text:span></text:p>
        </text:list-item>
      </text:list>
      <text:p text:style-name="P312"/>
      <text:p text:style-name="P313"><text:span text:style-name="T313_1"><text:a xlink:type="simple" xlink:href="https://fcogovuk.sharepoint.com/teams/UGReSET/Shared%20Documents/General/ToC/ReSet%20Theory%20of%20Change%20-%20Draft%20V7.docx"><text:span text:style-name="T313_2">Theory<text:s/>of<text:s/>Change</text:span></text:a></text:span><text:span text:style-name="T313_3"><text:s/></text:span></text:p>
      <text:p text:style-name="P314"><text:span text:style-name="T314_1">Figure<text:s/>2.1<text:s/>Theory<text:s/>of<text:s/>Change</text:span></text:p>
      <text:p text:style-name="P315"/>
      <text:p text:style-name="P316"><draw:frame svg:x="0cm" svg:y="0cm" svg:width="18.441cm" svg:height="11.033cm" draw:style-name="FR2" text:anchor-type="as-char" draw:z-index="0"><draw:image xlink:href="Pictures/image2.png" xlink:type="simple" xlink:show="embed" xlink:actuate="onLoad"/></draw:frame></text:p>
      <text:list text:style-name="LS31" xml:id="list131" text:continue-list="list1">
        <text:list-item>
          <text:p text:style-name="P317"><text:span text:style-name="T317_1">According<text:s/>to<text:s/>the<text:s/>recent<text:s/>multisector<text:s/>needs<text:s/>assessment</text:span><text:span text:style-name="T317_2"><text:s/>(MSNA)</text:span><text:span text:style-name="T317_3">,<text:s/>94<text:s/>percent<text:s/>of<text:s/>refugees<text:s/></text:span><text:span text:style-name="T317_4">need</text:span><text:span text:style-name="T317_5"><text:s/>humanitarian<text:s/>assistance.<text:s/>Needs<text:s/>of<text:s/></text:span><text:span text:style-name="T317_6">host<text:s/>communities<text:s/>are<text:s/>also<text:s/>high<text:s/>at<text:s/>83</text:span><text:span text:style-name="T317_7"><text:s/>percent</text:span><text:span text:style-name="T317_8">.<text:s/></text:span></text:p>
        </text:list-item>
      </text:list>
      <text:p text:style-name="P318"/>
      <text:list text:style-name="LS31" xml:id="list132" text:continue-list="list1">
        <text:list-item>
          <text:p text:style-name="P319"><text:span text:style-name="T319_1">This<text:s/>theory<text:s/>of<text:s/>change<text:s/>proposes<text:s/>that</text:span><text:span text:style-name="T319_2"><text:s/>cash<text:s/>transfers<text:s/>are<text:s/>an<text:s/>efficient,<text:s/>effective<text:s/>and<text:s/>accountable<text:s/>intervention<text:s/>to<text:s/>meet<text:s/>multisector<text:s/>needs<text:s/>of<text:s/>refugees<text:s/></text:span><text:span text:style-name="T319_3">and<text:s/>host<text:s/>communities</text:span><text:span text:style-name="T319_4"><text:s/>in<text:s/>Uganda</text:span><text:span text:style-name="T319_5">.<text:s/>We<text:s/>know<text:s/>that<text:s/>75<text:s/>per</text:span><text:span text:style-name="T319_6">cent<text:s/>of<text:s/>refugees<text:s/>and<text:s/>hosts<text:s/>prefer<text:s/>cash<text:s/>compared<text:s/>to<text:s/>in-kind<text:s/>or<text:s/>voucher<text:s/>modalities</text:span><text:span text:style-name="T319_7"><text:note text:note-class="footnote"><text:note-citation/><text:note-body><text:p text:style-name="P320"><text:span text:style-name="T320_1"><text:s/>MSNA<text:s/>2025</text:span></text:p></text:note-body></text:note></text:span><text:span text:style-name="T320_2">.<text:s/></text:span></text:p>
        </text:list-item>
      </text:list>
      <text:p text:style-name="P321"/>
      <text:list text:style-name="LS31" xml:id="list133" text:continue-list="list1">
        <text:list-item>
          <text:p text:style-name="P322"><text:span text:style-name="T322_1">We<text:s/>know</text:span><text:span text:style-name="T322_2"><text:s/>that<text:s/></text:span><text:span text:style-name="T322_3">cash<text:s/>pl</text:span><text:span text:style-name="T322_4">us<text:s/>financial<text:s/>literacy<text:s/>training<text:s/>has<text:s/>supported<text:s/>savings<text:s/>initiatives<text:s/>and<text:s/>individual<text:s/>and<text:s/>group<text:s/>economic<text:s/>opportunities<text:s/>in<text:s/>the<text:s/>refugee<text:s/>s</text:span><text:span text:style-name="T322_5">ettlements</text:span><text:span text:style-name="T322_6">.<text:s/>WFP’s<text:s/>post-distribution<text:s/>monitoring<text:s/>has<text:s/>shown<text:s/>that<text:s/>69<text:s/>percent<text:s/>of<text:s/></text:span><text:span text:style-name="T322_7">respond</text:span><text:span text:style-name="T322_8">e</text:span><text:span text:style-name="T322_9">nts<text:s/>reported<text:s/>that<text:s/>savings<text:s/>groups<text:s/>formed<text:s/>had<text:s/>savings<text:s/>accounts<text:s/>with<text:s/>commercial<text:s/>banks</text:span><text:span text:style-name="T322_10"><text:s/>and<text:s/>36<text:s/>percent<text:s/>had<text:s/>individu</text:span><text:span text:style-name="T322_11">a</text:span><text:span text:style-name="T322_12">l<text:s/>savings<text:s/>accounts</text:span><text:span text:style-name="T322_13"><text:note text:note-class="footnote"><text:note-citation/><text:note-body><text:p text:style-name="P323"><text:span text:style-name="T323_1"><text:s/></text:span><text:span text:style-name="T323_2"><text:a xlink:type="simple" xlink:href="https://fcogovuk.sharepoint.com/:w:/r/teams/DFIDUganda-BRAER/Shared%20Documents/Annual%20Review%20(BRAER)/Annual%20Review%202024/Partner%20Self%20Assessment/WFP/WFP%20FCDO%20Annual%20Review%20Self%20Assessment%20-%202023_2024%20BRAER%20FCDO%20comments_WFP.docx?d=wab0076f666a04503a193927dcf3eea89&amp;csf=1&amp;web=1&amp;e=v3V86f"><text:span text:style-name="T323_3">WFP<text:s/>FCDO<text:s/>Annual<text:s/>Review<text:s/></text:span><text:span text:style-name="T323_4">Self<text:s/>Assessment<text:s/>-<text:s/>2023_2024<text:s/>BRAER<text:s/>FCDO<text:s/>comments_WFP.docx</text:span></text:a></text:span></text:p></text:note-body></text:note></text:span><text:span text:style-name="T323_5">.<text:s/></text:span><text:span text:style-name="T323_6"><text:s/></text:span><text:span text:style-name="T323_7"><text:s/></text:span><text:span text:style-name="T323_8">However,<text:s/>this<text:s/>has<text:s/>not<text:s/>been<text:s/>sufficient<text:s/>to<text:s/>make<text:s/>real<text:s/>gains<text:s/>in<text:s/></text:span><text:span text:style-name="T323_9">resilience</text:span><text:span text:style-name="T323_10"><text:s/>and<text:s/>the<text:s/>refugee<text:s/>population<text:s/>remain</text:span><text:span text:style-name="T323_11">s</text:span><text:span text:style-name="T323_12"><text:s/></text:span><text:span text:style-name="T323_13">highl</text:span><text:span text:style-name="T323_14">y<text:s/>economically<text:s/>vulnerable<text:s/>and<text:s/>reliant<text:s/>on<text:s/>humanitarian<text:s/>assistance</text:span><text:span text:style-name="T323_15"><text:note text:note-class="footnote"><text:note-citation/><text:note-body><text:p text:style-name="P324"><text:span text:style-name="T324_1"><text:s/>MSNA<text:s/>2025<text:s/>showed<text:s/>that<text:s/>High<text:s/>economic<text:s/>vulnerability<text:s/>has<text:s/>reduced<text:s/>slightly<text:s/>since<text:s/>2019,<text:s/>likely<text:s/>due<text:s/>to<text:s/>a<text:s/>slight<text:s/>increase<text:s/>in<text:s/>economic<text:s/>capacity.<text:s/>There<text:s/>has<text:s/>also<text:s/>been<text:s/>an<text:s/>increase<text:s/>in<text:s/>high-risk<text:s/>coping<text:s/>mechanisms.<text:s/></text:span></text:p></text:note-body></text:note></text:span><text:span text:style-name="T324_2">.<text:s/></text:span><text:span text:style-name="T324_3"><text:s/></text:span><text:span text:style-name="T324_4">Economic<text:s/>vulnerability<text:s/>of<text:s/>refugee<text:s/>and<text:s/>host<text:s/>community<text:s/>households<text:s/>is<text:s/>as<text:s/>high<text:s/>as<text:s/>it<text:s/>was<text:s/>in<text:s/>2019</text:span><text:span text:style-name="T324_5"><text:note text:note-class="footnote"><text:note-citation/><text:note-body><text:p text:style-name="P325"><text:span text:style-name="T325_1"><text:s/>REACH<text:s/>VENA<text:s/>analysis<text:s/></text:span></text:p></text:note-body></text:note></text:span><text:span text:style-name="T325_2">.<text:s/>As<text:s/>food<text:s/>assistance<text:s/>to<text:s/>the<text:s/>refugee<text:s/>population<text:s/>has<text:s/>been<text:s/>cut<text:s/>over<text:s/>the<text:s/>years,<text:s/>households<text:s/>have<text:s/>compensated<text:s/>somewhat<text:s/>by<text:s/>self-reliance<text:s/>activities<text:s/>but<text:s/>also<text:s/>through<text:s/>negative<text:s/>coping<text:s/>strategies.<text:s/>Overall,<text:s/>food<text:s/>insecurity<text:s/>has<text:s/>deteriorated<text:s/>with<text:s/>the<text:s/>substantial<text:s/>population<text:s/>rise<text:s/>and<text:s/>relative<text:s/>decrease<text:s/>in<text:s/>humanitarian<text:s/>assistance.</text:span><text:span text:style-name="T325_3"><text:line-break/></text:span><text:span text:style-name="T325_4"><text:s text:c="2"/></text:span></text:p>
        </text:list-item>
        <text:list-item>
          <text:p text:style-name="P326"><text:span text:style-name="T326_1">This<text:s/>theory<text:s/>of<text:s/>change<text:s/>proposes<text:s/>that<text:s/>either<text:s/>large<text:s/>cash<text:s/>transfers</text:span><text:span text:style-name="T326_2">,<text:s/>cash<text:s/>plus</text:span><text:span text:style-name="T326_3"><text:s/>or<text:s/>graduation<text:s/>programmes<text:s/>are<text:s/>required<text:s/>to<text:s/>significantly<text:s/>increase<text:s/>res</text:span><text:span text:style-name="T326_4">i</text:span><text:span text:style-name="T326_5">lie</text:span><text:span text:style-name="T326_6">nce<text:s/>and<text:s/>reduce<text:s/>dependence<text:s/>on<text:s/>humanitarian<text:s/>aid.<text:s/></text:span><text:span text:style-name="T326_7">I</text:span><text:span text:style-name="T326_8">nvestment<text:s/>in<text:s/>these<text:s/></text:span><text:span text:style-name="T326_9">interventions<text:s/></text:span><text:span text:style-name="T326_10">will<text:s/>yield<text:s/>better<text:s/>value<text:s/>for<text:s/>money<text:s/>over<text:s/>time<text:s/>as<text:s/>humanitarian<text:s/>need<text:s/>is<text:s/>reduced.</text:span></text:p>
        </text:list-item>
      </text:list>
      <text:p text:style-name="P327"/>
      <text:list text:style-name="LS31" xml:id="list135" text:continue-list="list1">
        <text:list-item>
          <text:p text:style-name="P328"><text:span text:style-name="T328_1">The<text:s/>centrality<text:s/>of<text:s/>protection<text:s/>is<text:s/>embedded<text:s/>in<text:s/>the<text:s/>theory<text:s/>of<text:s/>change<text:s/>given<text:s/>the<text:s/>vulnerability<text:s/>of<text:s/>the<text:s/>target<text:s/>population<text:s/>in<text:s/>this<text:s/>context.<text:s/></text:span><text:span text:style-name="T328_2">Children<text:s/>make<text:s/>up</text:span><text:span text:style-name="T328_3"><text:s/>over</text:span><text:span text:style-name="T328_4"><text:s/>fifty<text:s/>percent<text:s/>of<text:s/>the<text:s/>refugee<text:s/>population</text:span><text:span text:style-name="T328_5"><text:s/>and<text:s/>approximately<text:s/>5-7%</text:span><text:span text:style-name="T328_6"><text:s/>of<text:s/>households<text:s/>have<text:s/>at<text:s/>least<text:s/>one<text:s/>member<text:s/>with<text:s/>a<text:s/>disability</text:span><text:span text:style-name="T328_7"><text:note text:note-class="footnote"><text:note-citation/><text:note-body><text:p text:style-name="P329"><text:span text:style-name="T329_1"><text:s/>Reach/UNHCR<text:s/>–<text:s/>The<text:s/>Consequences<text:s/>of<text:s/>Reduced<text:s/>Funding<text:s/>in<text:s/>the<text:s/>Ugandan<text:s/>Refugee<text:s/>Response<text:s/></text:span></text:p></text:note-body></text:note></text:span><text:span text:style-name="T329_2">.<text:s/>We<text:s/>know<text:s/>that<text:s/>refugee<text:s/>households<text:s/>with<text:s/>older<text:s/>or<text:s/>single-female<text:s/>heads<text:s/>of<text:s/>households<text:s/>are<text:s/>in<text:s/>the<text:s/>most<text:s/>need</text:span><text:span text:style-name="T329_3"><text:note text:note-class="footnote"><text:note-citation/><text:note-body><text:p text:style-name="P330"><text:span text:style-name="T330_1"><text:s/>MSNA</text:span></text:p><text:p text:style-name="P331"/></text:note-body></text:note></text:span><text:span text:style-name="T331_1">.<text:s/></text:span><text:span text:style-name="T331_2">This<text:s/>theory<text:s/>of<text:s/>change<text:s/>proposes<text:s/></text:span><text:span text:style-name="T331_3">that<text:s/></text:span><text:span text:style-name="T331_4">investments<text:s/>in<text:s/>resilience,<text:s/>alongside<text:s/>others,<text:s/>will<text:s/>stem<text:s/>deterior</text:span><text:span text:style-name="T331_5">ation<text:s/>of<text:s/>key<text:s/>food<text:s/>security,<text:s/>nutrition<text:s/>and<text:s/>protection<text:s/>indicators</text:span><text:span text:style-name="T331_6"><text:s/></text:span><text:span text:style-name="T331_7">as</text:span><text:span text:style-name="T331_8"><text:s/>humanitarian<text:s/>assistance<text:s/>reduces<text:s/>and<text:s/>focuses<text:s/>on</text:span><text:span text:style-name="T331_9"><text:s/></text:span><text:span text:style-name="T331_10">emergency<text:s/>response</text:span><text:span text:style-name="T331_11">.<text:s/></text:span><text:span text:style-name="T331_12">Whilst<text:s/>further<text:s/>evidence<text:s/>is<text:s/>needed<text:s/>to<text:s/>test</text:span><text:span text:style-name="T331_13"><text:s/>the<text:s/>extent<text:s/>to<text:s/>which<text:s/>self-reliance<text:s/>programmes<text:s/>in<text:s/>Uganda<text:s/>improve<text:s/>resilience<text:s/>ove</text:span><text:span text:style-name="T331_14">r<text:s/>time,<text:s/></text:span><text:span text:style-name="T331_15">we<text:s/>know<text:s/>that<text:s/>the<text:s/>graduation<text:s/>model<text:s/>in<text:s/>Uganda<text:s/>has<text:s/>improved<text:s/>diversification<text:s/>of</text:span><text:span text:style-name="T331_16"><text:s/>income<text:s/>opportunities.<text:s/>This<text:s/>has<text:s/>been<text:s/>shown<text:s/>to<text:s/>build<text:s/>resilience</text:span><text:span text:style-name="T331_17">,</text:span><text:span text:style-name="T331_18"><text:s/>including<text:s/>adaption<text:s/>to<text:s/>climate<text:s/>change<text:s/></text:span><text:span text:style-name="T331_19">in<text:s/>the<text:s/>FCDO<text:s/>Ethiopia<text:s/>SHARPE<text:s/>programme.<text:s/></text:span><text:span text:style-name="T331_20"><text:s/></text:span></text:p>
        </text:list-item>
      </text:list>
      <text:p text:style-name="P332"/>
      <text:list text:style-name="LS31" xml:id="list136" text:continue-list="list1">
        <text:list-item>
          <text:p text:style-name="P333"><text:span text:style-name="T333_1">We<text:s/>know<text:s/>that<text:s/></text:span><text:span text:style-name="T333_2">in</text:span><text:span text:style-name="T333_3"><text:s/></text:span><text:span text:style-name="T333_4">general,<text:s/></text:span><text:span text:style-name="T333_5">host<text:s/>communities<text:s/>in<text:s/>Uganda<text:s/>have<text:s/>benefitted<text:s/>from<text:s/>refugee<text:s/>presence</text:span><text:span text:style-name="T333_6">.<text:s/>A<text:s/>World<text:s/>Bank<text:s/>longitudinal<text:s/>study<text:s/>showed<text:s/>that<text:s/></text:span><text:span text:style-name="T333_7">being</text:span><text:span text:style-name="T333_8"><text:s/>within<text:s/>a<text:s/>50km</text:span><text:span text:style-name="T333_9"><text:s/></text:span><text:span text:style-name="T333_10">radius<text:s/>of<text:s/>refugee<text:s/>settlements<text:s/>in<text:s/>Uganda<text:s/></text:span><text:span text:style-name="T333_11">boosted<text:s/>household<text:s/>welfare<text:s/>by<text:s/>8%.</text:span><text:span text:style-name="T333_12"><text:s/></text:span><text:span text:style-name="T333_13"><text:note text:note-class="footnote"><text:note-citation/><text:note-body><text:p text:style-name="P334"><text:span text:style-name="T334_1"><text:s/></text:span><text:span text:style-name="T334_2">World<text:s/>Bank<text:s/>Group<text:s/></text:span><text:span text:style-name="T334_3">Kadigo<text:s/>et<text:s/>al<text:s/>(2022)<text:s/>How<text:s/>to<text:s/>Cope<text:s/>with<text:s/>a<text:s/>Refugee<text:s/>Shock?<text:s/>Evidence<text:s/>from<text:s/>Uganda.</text:span></text:p></text:note-body></text:note></text:span><text:span text:style-name="T334_4"><text:s/></text:span><text:span text:style-name="T334_5">Aid</text:span><text:span text:style-name="T334_6"><text:s/>distribution<text:s/>policies<text:s/></text:span><text:span text:style-name="T334_7">in<text:s/>Uganda<text:s/>where<text:s/>programmes<text:s/>are<text:s/>generally<text:s/>required<text:s/>to<text:s/>target<text:s/>30</text:span><text:span text:style-name="T334_8"><text:s/>percent</text:span><text:span text:style-name="T334_9"><text:s/>of<text:s/>host<text:s/>communities<text:s/>has<text:s/>had<text:s/>a<text:s/>positive<text:s/>impact<text:s/>on<text:s/>attitudes<text:s/>towards<text:s/>refugees</text:span><text:span text:style-name="T334_10"><text:note text:note-class="footnote"><text:note-citation/><text:note-body><text:p text:style-name="P335"><text:span text:style-name="T335_1"><text:s/></text:span><text:span text:style-name="T335_2">Centre<text:s/>for<text:s/>Global<text:s/>Development<text:s/>Basler<text:s/>et<text:s/>al.<text:s/>(updated<text:s/>2024)<text:s/>Can<text:s/>Redistribution<text:s/>Change<text:s/>Policy<text:s/>Views?<text:s/>Aid<text:s/>and<text:s/>Attitudes<text:s/>toward<text:s/>Refugees.</text:span></text:p></text:note-body></text:note></text:span><text:span text:style-name="T335_3">.<text:s/></text:span><text:span text:style-name="T335_4">There<text:s/>is<text:s/>emerging<text:s/>evidence<text:s/>that<text:s/></text:span><text:span text:style-name="T335_5">inclusion<text:s/>of<text:s/>hosts<text:s/></text:span><text:span text:style-name="T335_6">also<text:s/>has<text:s/>the<text:s/>most<text:s/>significant<text:s/>impact<text:s/>in<text:s/>urban<text:s/>environments</text:span><text:span text:style-name="T335_7"><text:note text:note-class="footnote"><text:note-citation/><text:note-body><text:p text:style-name="P336"><text:span text:style-name="T336_1"><text:s/></text:span><text:span text:style-name="T336_2"><text:a xlink:type="simple" xlink:href="https://www.cgdev.org/publication/cash-and-small-business-groups-ugandans-and-refugees"><text:span text:style-name="T336_3">Cash<text:s/>and<text:s/>Small<text:s/>Business<text:s/>Groups<text:s/>for<text:s/>Ugandans<text:s/>and<text:s/>Refugees<text:s/>|<text:s/></text:span><text:span text:style-name="T336_4">Center<text:s/></text:span><text:span text:style-name="T336_5">For<text:s/>Global<text:s/>Development</text:span></text:a></text:span></text:p></text:note-body></text:note></text:span><text:span text:style-name="T336_6">.<text:s/></text:span><text:span text:style-name="T336_7">The<text:s/>theory<text:s/>of<text:s/>change<text:s/>proposes<text:s/>interventions<text:s/>such<text:s/>as<text:s/>cash<text:s/>and<text:s/>graduation<text:s/>models<text:s/></text:span><text:span text:style-name="T336_8">which</text:span><text:span text:style-name="T336_9"><text:s/>target<text:s/>a<text:s/>percentage<text:s/>of<text:s/>hosts</text:span><text:span text:style-name="T336_10"><text:s/>and<text:s/>have<text:s/>a<text:s/>wider<text:s/>positive<text:s/>impact<text:s/>on<text:s/>local<text:s/>economies</text:span><text:span text:style-name="T336_11"><text:s/>will<text:s/>improve<text:s/>social<text:s/>cohesion<text:s/>between<text:s/>refugees<text:s/>and<text:s/>hosts</text:span><text:span text:style-name="T336_12">.<text:s/></text:span></text:p>
        </text:list-item>
      </text:list>
      <text:p text:style-name="P337"/>
      <text:list text:style-name="LS31" xml:id="list137" text:continue-list="list1">
        <text:list-item>
          <text:p text:style-name="P338"><text:span text:style-name="T338_1">The<text:s/>theory<text:s/>of<text:s/>change<text:s/>further<text:s/>proposes<text:s/>that<text:s/>a<text:s/>more<text:s/>efficient,<text:s/>effective<text:s/>and<text:s/>sustainable<text:s/>refugee<text:s/>response<text:s/></text:span><text:span text:style-name="T338_2">requires<text:s/>interventions<text:s/>that<text:s/>reduce<text:s/>environmental<text:s/>degradation</text:span><text:span text:style-name="T338_3">,<text:s/></text:span><text:span text:style-name="T338_4">incr</text:span><text:span text:style-name="T338_5">eases<text:s/>sustainable<text:s/>financing</text:span><text:span text:style-name="T338_6"><text:s/>and<text:s/>supports<text:s/>a<text:s/>shift<text:s/>to<text:s/>a<text:s/></text:span><text:span text:style-name="T338_7">locally-led</text:span><text:span text:style-name="T338_8"><text:s/>and<text:s/>ac</text:span><text:span text:style-name="T338_9">countable<text:s/></text:span><text:span text:style-name="T338_10">response</text:span><text:span text:style-name="T338_11">.<text:s/></text:span><text:span text:style-name="T338_12">Th</text:span><text:span text:style-name="T338_13">is<text:s/>will<text:s/>require<text:s/>a<text:s/>sustained<text:s/>influencing<text:s/>strategy<text:s/>under<text:s/></text:span><text:span text:style-name="T338_14">pillar<text:s/>3</text:span><text:span text:style-name="T338_15">,<text:s/></text:span><text:span text:style-name="T338_16">supported<text:s/>by<text:s/></text:span><text:span text:style-name="T338_17">HR<text:s/>capacity<text:s/>and<text:s/></text:span><text:span text:style-name="T338_18">technical<text:s/>assistance</text:span><text:span text:style-name="T338_19">.<text:s/></text:span></text:p>
        </text:list-item>
      </text:list>
      <text:p text:style-name="P339"/>
      <text:list text:style-name="LS31" xml:id="list138" text:continue-list="list1">
        <text:list-item>
          <text:p text:style-name="P340"><text:span text:style-name="T340_1">The<text:s/>theory<text:s/>of<text:s/>change<text:s/>makes<text:s/>the<text:s/>following<text:s/>assumptions:</text:span></text:p>
        </text:list-item>
      </text:list>
      <text:p text:style-name="P341"/>
      <text:list text:style-name="LS5" xml:id="list139">
        <text:list-item>
          <text:p text:style-name="P342"><text:span text:style-name="T342_1">Social<text:s/>cohesion<text:s/>and<text:s/>r</text:span><text:span text:style-name="T342_2">efugee<text:s/>policy<text:s/>will<text:s/>be<text:s/>put<text:s/>under<text:s/>increased<text:s/>strain<text:s/>due<text:s/>to<text:s/>increased<text:s/>demand.<text:s text:c="2"/></text:span></text:p>
        </text:list-item>
        <text:list-item>
          <text:p text:style-name="P343"><text:span text:style-name="T343_1">ODA<text:s/>will<text:s/>decrease<text:s/>and<text:s/>not<text:s/>rise<text:s/>in<text:s/>line<text:s/>with<text:s/>refugee<text:s/>numbers.<text:s/></text:span><text:span text:style-name="T343_2">US<text:s/>food<text:s/>assistance<text:s/>may<text:s/>continue<text:s/>but<text:s/></text:span><text:span text:style-name="T343_3">likely<text:s/>reduced<text:s/>and<text:s/>could<text:s/>be<text:s/>in-kind<text:s/>donations<text:s/>only.<text:s/></text:span></text:p>
        </text:list-item>
        <text:list-item>
          <text:p text:style-name="P344"><text:span text:style-name="T344_1">Growth<text:s/>of<text:s/>vibrant<text:s/></text:span><text:span text:style-name="T344_2">local<text:s/></text:span><text:span text:style-name="T344_3">markets<text:s/>and<text:s/>willingness<text:s/>of<text:s/>market<text:s/>actors<text:s/>to<text:s/>work<text:s/>with<text:s/>refugee<text:s/>and<text:s/>host<text:s/>communities</text:span><text:span text:style-name="T344_4"><text:s/>will<text:s/>continue.<text:s/></text:span></text:p>
        </text:list-item>
        <text:list-item>
          <text:p text:style-name="P345"><text:span text:style-name="T345_1">Local<text:s/>and<text:s/>refugee<text:s/>led<text:s/>organisations<text:s/>if<text:s/>well<text:s/>supported<text:s/></text:span><text:span text:style-name="T345_2">have<text:s/>the<text:s/>potential<text:s/>to</text:span><text:span text:style-name="T345_3"><text:s/>lead<text:s/>to<text:s/>better<text:s/>accountability</text:span><text:span text:style-name="T345_4"><text:s/>and<text:s/></text:span><text:span text:style-name="T345_5">VFM</text:span><text:span text:style-name="T345_6">.</text:span><text:span text:style-name="T345_7"><text:s/></text:span><text:span text:style-name="T345_8"><text:s text:c="2"/></text:span></text:p>
        </text:list-item>
        <text:list-item>
          <text:p text:style-name="P346"><text:span text:style-name="T346_1">Basic<text:s/>services<text:s/>for<text:s/>refugees<text:s/>and<text:s/>host<text:s/>communities<text:s/>are<text:s/>at<text:s/>crisis<text:s/>point<text:s/>and<text:s/>will<text:s/>need<text:s/></text:span><text:span text:style-name="T346_2">investment<text:s/>from<text:s/>IFIs<text:s/>and<text:s/></text:span><text:span text:style-name="T346_3">GoU</text:span><text:span text:style-name="T346_4"><text:s/></text:span><text:span text:style-name="T346_5">for<text:s/>the<text:s/>refugee<text:s/>response<text:s/>to<text:s/>continue.<text:s/></text:span></text:p>
        </text:list-item>
        <text:list-item>
          <text:p text:style-name="P347"><text:span text:style-name="T347_1">HMG<text:s/></text:span><text:span text:style-name="T347_2">is<text:s/>able</text:span><text:span text:style-name="T347_3"><text:s/>to</text:span><text:span text:style-name="T347_4"><text:s/>engage<text:s/>with<text:s/></text:span><text:span text:style-name="T347_5">GoU</text:span><text:span text:style-name="T347_6">,<text:s/>and<text:s/>other<text:s/>development/humanitarian<text:s/>partners<text:s/>on<text:s/>relevant<text:s/>humanitarian<text:s/>issues<text:s/>and<text:s/>reforms</text:span></text:p>
        </text:list-item>
        <text:list-item>
          <text:p text:style-name="P348"><text:span text:style-name="T348_1">The<text:s/>humanitarian<text:s/>system</text:span><text:span text:style-name="T348_2"><text:s/>and<text:s/>FCDO<text:s/>ODA</text:span><text:span text:style-name="T348_3"><text:s/></text:span><text:span text:style-name="T348_4">is</text:span><text:span text:style-name="T348_5"><text:s/>likely<text:s/>to<text:s/>change<text:s/>fundamentally<text:s/>through<text:s/>the<text:s/>course<text:s/>of<text:s/>the<text:s/>programme</text:span><text:span text:style-name="T348_6"><text:s/>which<text:s/>will<text:s/>necessitate<text:s/>flexibility<text:s/>to<text:s/>ensure<text:s/>essential<text:s/>UN<text:s/>functions<text:s/>are<text:s/>supported<text:s/>either<text:s/>centrally<text:s/>or<text:s/>bilaterally.<text:s/></text:span></text:p>
        </text:list-item>
      </text:list>
      <text:p text:style-name="P349"/>
      <text:p text:style-name="P350"><text:span text:style-name="T350_1">Option<text:s/>1:<text:s/>Emergency<text:s/>assistance<text:s/>through<text:s/>cash</text:span><text:span text:style-name="T350_2"><text:s/>(pillar<text:s/>1<text:s/>only)</text:span></text:p>
      <text:p text:style-name="P351"/>
      <text:list text:style-name="LS31" xml:id="list146" text:continue-list="list1">
        <text:list-item>
          <text:p text:style-name="P352"><text:span text:style-name="T352_1">This<text:s/>option<text:s/></text:span><text:span text:style-name="T352_2">would<text:s/>deliver</text:span><text:span text:style-name="T352_3"><text:s/>multipurpose<text:s/>cash<text:s/></text:span><text:span text:style-name="T352_4">that<text:s/>intends</text:span><text:span text:style-name="T352_5"><text:s/>to<text:s/>respond<text:s/>to<text:s/></text:span><text:span text:style-name="T352_6">acute<text:s/>needs<text:s/>of<text:s/>the<text:s/>most<text:s/>vulnerable<text:s/>through<text:s/>addressing<text:s/>food<text:s/>insecurity,<text:s/>malnutrition<text:s/>and<text:s/>protection<text:s/>ris</text:span><text:span text:style-name="T352_7">ks<text:s/>with<text:s/>the<text:s/>aim<text:s/>of<text:s/>saving<text:s/>lives<text:s/>and<text:s/>alleviating<text:s/>suffering.<text:s/></text:span></text:p>
        </text:list-item>
      </text:list>
      <text:p text:style-name="P353"/>
      <text:list text:style-name="LS31" xml:id="list147" text:continue-list="list1">
        <text:list-item>
          <text:p text:style-name="P354"><text:span text:style-name="T354_1">In<text:s/>option<text:s/>1,<text:s/></text:span><text:span text:style-name="T354_2">ReSET</text:span><text:span text:style-name="T354_3"><text:s/>would<text:s/>continue<text:s/>to<text:s/></text:span><text:span text:style-name="T354_4">spend<text:s/>the<text:s/>largest<text:s/>proportion<text:s/>of<text:s/>the<text:s/>budget<text:s/>on<text:s/>cash<text:s/>transfers<text:s/></text:span><text:span text:style-name="T354_5">for</text:span><text:span text:style-name="T354_6"><text:s/>refugees</text:span><text:span text:style-name="T354_7"><text:s/>with<text:s/>potential<text:s/>to<text:s/>increase<text:s/>support<text:s/>to<text:s/></text:span><text:span text:style-name="T354_8">host<text:s/>communities.<text:s/>This<text:s/>would<text:s/>continue<text:s/>the<text:s/>approach<text:s/>taken<text:s/>under</text:span><text:span text:style-name="T354_9"><text:s/>BRAER</text:span><text:span text:style-name="T354_10">,</text:span><text:span text:style-name="T354_11"><text:s/>although<text:s/></text:span><text:span text:style-name="T354_12">with<text:s/>a<text:s/>significantly<text:s/>reduced<text:s/>caseload</text:span><text:span text:style-name="T354_13">,<text:s/>more<text:s/>time-bound</text:span><text:span text:style-name="T354_14"><text:s/>and<text:s/>shock<text:s/>responsive<text:s/>with<text:s/>the<text:s/>potential<text:s/>for</text:span><text:span text:style-name="T354_15"><text:s/>larger<text:s/>cash<text:s/>transfers</text:span><text:span text:style-name="T354_16">.<text:s/></text:span><text:span text:style-name="T354_17">VFM<text:s/>and<text:s/>sustainability<text:s/>could<text:s/>be<text:s/>strengt</text:span><text:span text:style-name="T354_18">hened<text:s/>through<text:s/>alternative<text:s/>delivery<text:s/>mechanisms<text:s/>(considered<text:s/>below).<text:s/></text:span><text:span text:style-name="T354_19">There<text:s/>is<text:s/>a<text:s/>large<text:s/>body<text:s/>of<text:s/>evidence<text:s/>and<text:s/>experience<text:s/>demonstrating<text:s/>that<text:s/>cash<text:s/>can<text:s/>be<text:s/>a<text:s/>cost<text:s/>effective<text:s/>and<text:s/>efficient<text:s/>way<text:s/>to<text:s/></text:span><text:span text:style-name="T354_20">meet<text:s/>people’s<text:s/>diverse<text:s/>needs.</text:span><text:span text:style-name="T354_21"><text:s/></text:span><text:span text:style-name="T354_22">It<text:s/>is<text:s/>also<text:s/>less<text:s/>susceptible<text:s/>to<text:s/>fraud<text:s/>and<text:s/>misappropriation,<text:s/>delivered<text:s/>in<text:s/>ways<text:s/>which<text:s/>ensure<text:s/>inclusion<text:s/>and<text:s/>gender<text:s/>transformation,<text:s/>quick<text:s/>to<text:s/>disburse<text:s/>and<text:s/>rapidly<text:s/>scalable<text:s/>-<text:s/>including<text:s/>in<text:s/>hard-to-reach<text:s/>areas.</text:span><text:span text:style-name="T354_23"><text:note text:note-class="footnote"><text:note-citation/><text:note-body><text:p text:style-name="P355"><text:span text:style-name="T355_1"><text:s/>According<text:s/>to<text:s/>Give<text:s/></text:span><text:span text:style-name="T355_2">Directly’s<text:s/>-<text:s/>what<text:s/>the<text:s/>evidence<text:s/>says<text:s/>about<text:s/>cash<text:s/>transfers<text:s/>in<text:s/>cries<text:s/>in<text:s/>FCDO’s<text:s/>Humanitarian<text:s/>Guidance<text:s/>Note<text:s/>–<text:s/>Cash<text:s/>in<text:s/>Emergency<text:s/>Contexts_Updated<text:s/>March<text:s/>2025.<text:s/></text:span></text:p></text:note-body></text:note></text:span><text:span text:style-name="T355_3"><text:s/></text:span><text:span text:style-name="T355_4">Cash<text:s/></text:span><text:span text:style-name="T355_5">is<text:s/>considered<text:s/></text:span><text:span text:style-name="T355_6">one<text:s/></text:span><text:span text:style-name="T355_7">o</text:span><text:span text:style-name="T355_8">f<text:s/>FCDO’s</text:span><text:span text:style-name="T355_9"><text:s/>chief<text:s/>economists</text:span><text:span text:style-name="T355_10">’<text:s/>grea</text:span><text:span text:style-name="T355_11">t</text:span><text:span text:style-name="T355_12"><text:a xlink:type="simple" xlink:href=""><text:span text:style-name="T355_13"><text:s/>buys</text:span><text:span text:style-name="T355_14">.</text:span></text:a></text:span><text:span text:style-name="T355_15"><text:s/></text:span><text:span text:style-name="T355_16">Global<text:s/>evidence<text:s/>on<text:s/>the<text:s/>VFM<text:s/>of<text:s/>cash<text:s/>is<text:s/>strong<text:s/></text:span><text:span text:style-name="T355_17">with<text:s/></text:span><text:span text:style-name="T355_18">cash<text:s/></text:span><text:span text:style-name="T355_19">often<text:s/>proving<text:s/>to<text:s/>be<text:s/>2-3<text:s/>times<text:s/>cheaper<text:s/>to<text:s/>deliver<text:s/>than<text:s/>food<text:s/>aid</text:span><text:span text:style-name="T355_20"><text:note text:note-class="footnote"><text:note-citation/><text:note-body><text:p text:style-name="P356"><text:span text:style-name="T356_1"><text:s/></text:span><text:span text:style-name="T356_2"><text:a xlink:type="simple" xlink:href="https://media.odi.org/documents/9731.pdf"><text:span text:style-name="T356_3">ODI<text:s/>Humanitarian<text:s/>cash<text:s/>transfers:<text:s/>cost,<text:s/>value<text:s/>for<text:s/>money<text:s/>and<text:s/>economic<text:s/>impact</text:span></text:a></text:span><text:span text:style-name="T356_4"><text:s/></text:span></text:p></text:note-body></text:note></text:span><text:span text:style-name="T356_5">.<text:s/></text:span><text:span text:style-name="T356_6">For<text:s/>every<text:s/>dollar<text:s/>delivered<text:s/>in<text:s/>cash,<text:s/>there<text:s/>is<text:s/>a<text:s/>fiscal<text:s/>multiplier<text:s/>impact<text:s/>on<text:s/>local<text:s/>economies<text:s/>of<text:s/></text:span><text:span text:style-name="T356_7">up<text:s/>to<text:s/></text:span><text:span text:style-name="T356_8">2.5x</text:span><text:span text:style-name="T356_9"><text:note text:note-class="footnote"><text:note-citation/><text:note-body><text:p text:style-name="P357"><text:span text:style-name="T357_1"><text:s/></text:span><text:span text:style-name="T357_2"><text:a xlink:type="simple" xlink:href="https://onlinelibrary.wiley.com/doi/full/10.3982/ECTA17945"><text:span text:style-name="T357_3">General<text:s/>Equilibrium<text:s/>Effects<text:s/>of<text:s/>Cash<text:s/>Transfers:<text:s/>Experimental<text:s/>Evidence<text:s/></text:span><text:span text:style-name="T357_4">From<text:s/>Kenya<text:s/>-<text:s/>Egger<text:s/>-<text:s/>2022<text:s/>-<text:s/></text:span><text:span text:style-name="T357_5">Econometrica<text:s/>-<text:s/>Wiley<text:s/>Online<text:s/>Library</text:span></text:a></text:span></text:p></text:note-body></text:note></text:span><text:span text:style-name="T357_6">.<text:s/></text:span></text:p>
        </text:list-item>
      </text:list>
      <text:p text:style-name="P358"/>
      <text:list text:style-name="LS31" xml:id="list148" text:continue-list="list1">
        <text:list-item>
          <text:p text:style-name="P359"><text:span text:style-name="T359_1">Whilst<text:s/>progress<text:s/>to<text:s/>date<text:s/>has<text:s/>been<text:s/>limited,<text:s/>there<text:s/>is<text:s/>growing<text:s/>evidence<text:s/>on<text:s/>the<text:s/>potential<text:s/>for<text:s/>the<text:s/>link<text:s/>between<text:s/>cash<text:s/>and<text:s/>the<text:s/>localisation<text:s/>agenda.<text:s/>The<text:s/>Donor<text:s/>Cash<text:s/>Forum<text:s/>has<text:s/>produced<text:s/>a<text:s/>synthesis<text:s/>of<text:s/>evidence<text:s/>on<text:s/>locally<text:s/>led<text:s/>and<text:s/>people<text:s/>centred<text:s/>cash<text:s/>learning<text:s/>to<text:s/>date<text:s/>on<text:s/>how<text:s/>cash<text:s/>assistance<text:s/>can<text:s/>drive<text:s/>humanitarian<text:s/>localisation<text:s/>policies<text:s/>and<text:s/>objectives</text:span><text:span text:style-name="T359_2"><text:note text:note-class="footnote"><text:note-citation/><text:note-body><text:p text:style-name="P360"><text:span text:style-name="T360_1"><text:s/>Donor<text:s/>Cash<text:s/>Forum<text:s/>internal<text:s/>note<text:s/></text:span></text:p></text:note-body></text:note></text:span><text:span text:style-name="T360_2">.<text:s/></text:span></text:p>
        </text:list-item>
      </text:list>
      <text:p text:style-name="P361"/>
      <text:list text:style-name="LS31" xml:id="list149" text:continue-list="list1">
        <text:list-item>
          <text:p text:style-name="P362"><text:span text:style-name="T362_1">The<text:s/>global<text:s/>evidence<text:s/>is<text:s/>supported<text:s/>by<text:s/>local<text:s/>evidence<text:s/>of<text:s/>cash<text:s/>in<text:s/>Uganda</text:span><text:span text:style-name="T362_2">.<text:s/>In<text:s/>a<text:s/>2024<text:s/>multisector<text:s/>needs<text:s/>assessment,<text:s/>75<text:s/>percent<text:s/>of<text:s/>refugees<text:s/>and<text:s/>host<text:s/>communities<text:s/>stated<text:s/>they<text:s/>preferred<text:s/>cash<text:s/>compared<text:s/>to<text:s/>in-kind<text:s/>or<text:s/>voucher<text:s/>modalities.<text:s/>C</text:span><text:span text:style-name="T362_3">ost<text:s/>drivers<text:s/>for<text:s/>the<text:s/>cash<text:s/>modality<text:s/>have<text:s/>proven<text:s/>to<text:s/>reduce<text:s/>significantly<text:s/>in<text:s/>Uganda<text:s/>when<text:s/>delivered<text:s/>through<text:s/>digital<text:s/>mechanisms,<text:s/>particularly<text:s/>mobile<text:s/>money</text:span><text:span text:style-name="T362_4"><text:s/>where<text:s/>the<text:s/>monthly<text:s/>transfer<text:s/>cost<text:s/>per<text:s/>household<text:s/>for<text:s/>WFP<text:s/>in<text:s/>2024<text:s/>reduced<text:s/>by<text:s/>58%</text:span><text:span text:style-name="T362_5"><text:note text:note-class="footnote"><text:note-citation/><text:note-body><text:p text:style-name="P363"><text:span text:style-name="T363_1"><text:s/></text:span><text:span text:style-name="T363_2"><text:a xlink:type="simple" xlink:href="https://view.officeapps.live.com/op/view.aspx?src=https%3A%2F%2Fiati.fcdo.gov.uk%2Fiati_documents%2FD0005655.odt&amp;wdOrigin=BROWSELINK"><text:span text:style-name="T363_3">BRAER<text:s/>Annual<text:s/>Review<text:s/>July<text:s/>2024</text:span></text:a></text:span><text:span text:style-name="T363_4"><text:s/></text:span></text:p></text:note-body></text:note></text:span><text:span text:style-name="T363_5">.<text:s text:c="2"/></text:span><text:span text:style-name="T363_6">WFP’s<text:s/>2023<text:s/>study<text:s/>on<text:s/>the<text:s/>direct<text:s/>and<text:s/>indirect<text:s/>benefits<text:s/>of<text:s/>food<text:s/>and<text:s/>cash<text:s/>in<text:s/>Uganda<text:s/></text:span><text:span text:style-name="T363_7">showed<text:s/>that<text:s/>refugees<text:s/>receiving<text:s/>cash<text:s/>assistance<text:s/>spend<text:s/>more<text:s/>(both<text:s/>at<text:s/>the<text:s/>household<text:s/>and<text:s/>per-capita<text:s/>level)</text:span><text:span text:style-name="T363_8"><text:s/>and</text:span><text:span text:style-name="T363_9"><text:s/>have<text:s/>a<text:s/>higher<text:s/>probability<text:s/></text:span><text:span text:style-name="T363_10">of</text:span><text:span text:style-name="T363_11"><text:s/>e</text:span><text:span text:style-name="T363_12">ngaging<text:s/>in<text:s/>farming<text:s/>activities</text:span><text:span text:style-name="T363_13">.<text:s/>The<text:s/>LEWIE<text:s/>model<text:s/></text:span><text:span text:style-name="T363_14">indicated<text:s/>that<text:s/>cash<text:s/>assistance<text:s/>provides<text:s/>more<text:s/>total<text:s/>benefits<text:s/>to<text:s/>the<text:s/>local<text:s/>economy<text:s/>compared<text:s/>to<text:s/>in-kind<text:s/>assistance</text:span><text:span text:style-name="T363_15"><text:s/>and<text:s/>that<text:s/>spillover<text:s/>effects<text:s/>on<text:s/>host<text:s/>communities<text:s/>were<text:s/>s</text:span><text:span text:style-name="T363_16">ignificant<text:s/>(between<text:s/>1.</text:span><text:span text:style-name="T363_17">4</text:span><text:span text:style-name="T363_18"><text:s/>and<text:s/>1.9<text:s/>depending<text:s/>on<text:s/>the<text:s/>settlement)</text:span><text:span text:style-name="T363_19">,<text:s/>even<text:s/>when<text:s/>hosts<text:s/>were<text:s/>not<text:s/>direct<text:s/>cash<text:s/>recipients</text:span><text:span text:style-name="T363_20"><text:s/>and<text:s/>refugees<text:s/>are<text:s/>receiving<text:s/>very<text:s/>small<text:s/>monthly<text:s/>transfers</text:span><text:span text:style-name="T363_21">.<text:s/>These<text:s/>multiplier<text:s/>effects<text:s/>grow<text:s/>as<text:s/>households<text:s/>become<text:s/>more<text:s/>productive</text:span><text:span text:style-name="T363_22"><text:note text:note-class="footnote"><text:note-citation/><text:note-body><text:p text:style-name="P364"><text:span text:style-name="T364_1"><text:s/></text:span><text:span text:style-name="T364_2"><text:a xlink:type="simple" xlink:href="https://www.calpnetwork.org/wp-content/uploads/2023/08/WFP-0000149469.pdf"><text:span text:style-name="T364_3">https://www.calpnetwork.org/wp-content/uploads/2023/08/WFP-0000149469.pdf</text:span></text:a></text:span><text:span text:style-name="T364_4"><text:s/></text:span></text:p></text:note-body></text:note></text:span><text:span text:style-name="T364_5">.<text:s/></text:span><text:span text:style-name="T364_6">The<text:s/>reverse<text:s/>is<text:s/>also<text:s/>true</text:span><text:span text:style-name="T364_7">.</text:span><text:span text:style-name="T364_8"><text:s/></text:span><text:span text:style-name="T364_9">A</text:span><text:span text:style-name="T364_10">s<text:s/>the<text:s/>size<text:s/>of<text:s/></text:span><text:span text:style-name="T364_11">monthly<text:s/></text:span><text:span text:style-name="T364_12">cash<text:s/>transfers<text:s/>ha</text:span><text:span text:style-name="T364_13">s</text:span><text:span text:style-name="T364_14"><text:s/>reduced<text:s/></text:span><text:span text:style-name="T364_15">due<text:s/>to<text:s/>constrained<text:s/>humanitarian<text:s/>funding,<text:s/>this<text:s/>has<text:s/>impacted<text:s/>on<text:s/>the<text:s/>overall<text:s/>benefits<text:s/>(food<text:s/>security<text:s/>and<text:s/>household<text:s/>expenditure</text:span><text:span text:style-name="T364_16">)<text:s/>and<text:s/></text:span><text:span text:style-name="T364_17">reduced<text:s/></text:span><text:span text:style-name="T364_18">the<text:s/>economic<text:s/>multiplier</text:span><text:span text:style-name="T364_19"><text:note text:note-class="footnote"><text:note-citation/><text:note-body><text:p text:style-name="P365"><text:span text:style-name="T365_1"><text:s/>Kagan<text:s/>et<text:s/>al.<text:s/>(2024)<text:s/></text:span><text:span text:style-name="T365_2"><text:a xlink:type="simple" xlink:href="https://kaginsconsulting.com/projects/59-the-cost-of-inaction-impacts-of-wfp-refugee-assistance-shortfalls-on-food-security-outcomes-in-uganda"><text:span text:style-name="T365_3">The<text:s/>Cost<text:s/>of<text:s/>Inaction:<text:s/>Impacts<text:s/>of<text:s/>WFP<text:s/>Refugee<text:s/>Assistance<text:s/>Shortfalls<text:s/>on<text:s/>Food<text:s/>Security<text:s/>Outcomes<text:s/>in<text:s/>Uganda</text:span></text:a></text:span></text:p></text:note-body></text:note></text:span><text:span text:style-name="T365_4">.<text:s/></text:span><text:span text:style-name="T365_5"><text:s/></text:span><text:span text:style-name="T365_6">Cash<text:s/>has<text:s/>also<text:s/></text:span><text:span text:style-name="T365_7">supported<text:s/>financial<text:s/>inclusion<text:s/>outcomes<text:s/>with<text:s/>refugee<text:s/>cash<text:s/>recipients<text:s/>who<text:s/>had<text:s/>also<text:s/>received<text:s/>financial<text:s/>literacy<text:s/>training<text:s/>increasing<text:s/>their<text:s/>access<text:s/>to<text:s/></text:span><text:span text:style-name="T365_8">financial<text:s/></text:span><text:span text:style-name="T365_9">services<text:s/>b</text:span><text:span text:style-name="T365_10">y</text:span><text:span text:style-name="T365_11"><text:s/></text:span><text:span text:style-name="T365_12">36<text:s/>percent<text:s/>(individuals)<text:s/>and<text:s/>69<text:s/>percent<text:s/>(savings<text:s/>groups).<text:s/></text:span><text:span text:style-name="T365_13"><text:line-break/></text:span></text:p>
        </text:list-item>
        <text:list-item>
          <text:p text:style-name="P366"><text:span text:style-name="T366_1">Evaluations<text:s/>of<text:s/>cash<text:s/>programming<text:s/>in<text:s/>Uganda</text:span><text:span text:style-name="T366_2"><text:note text:note-class="footnote"><text:note-citation/><text:note-body><text:p text:style-name="P367"><text:span text:style-name="T367_1"><text:s/>WFP<text:s/>2024<text:s/>refugee<text:s/>response<text:s/>session<text:s/>and<text:s/>May<text:s/>2023<text:s/>Impact<text:s/>Evaluation<text:s/>and<text:s/>Uganda<text:s/>Cash<text:s/>Consortium<text:s/>reporting.<text:s text:c="2"/></text:span></text:p></text:note-body></text:note></text:span><text:span text:style-name="T367_2"><text:s/></text:span><text:span text:style-name="T367_3">report<text:s/>benefits<text:s/>to<text:s/>include:<text:s/></text:span></text:p>
        </text:list-item>
      </text:list>
      <text:list text:style-name="LS34" xml:id="list151">
        <text:list-item>
          <text:p text:style-name="P368"><text:span text:style-name="T368_1">Increased<text:s/>food<text:s/>security<text:s/>and<text:s/>higher<text:s/>household<text:s/>expenditures </text:span></text:p>
        </text:list-item>
        <text:list-item>
          <text:p text:style-name="P369"><text:span text:style-name="T369_1">Mobile<text:s/>money<text:s/>and<text:s/>agency<text:s/>banking<text:s/>were<text:s/>cheaper<text:s/>than<text:s/>cash-in-hand<text:s/>payments. </text:span></text:p>
        </text:list-item>
        <text:list-item>
          <text:p text:style-name="P370"><text:span text:style-name="T370_1">Digitization<text:s/>reduced<text:s/>distribution<text:s/>costs<text:s/>while<text:s/>improving<text:s/>speed<text:s/>and<text:s/>transparency. </text:span></text:p>
        </text:list-item>
        <text:list-item>
          <text:p text:style-name="P371"><text:span text:style-name="T371_1">Multiplier<text:s/>effects<text:s/>between<text:s/>1.4<text:s/>and<text:s/>1.9.  </text:span></text:p>
        </text:list-item>
        <text:list-item>
          <text:p text:style-name="P372"><text:span text:style-name="T372_1">Food<text:s/>Security<text:s/>&amp;<text:s/>Coping<text:s/>Strategies:</text:span><text:span text:style-name="T372_2"> </text:span><text:span text:style-name="T372_3">Provided<text:s/>direct<text:s/>financial<text:s/>relief<text:s/>to<text:s/>newly<text:s/>arrived<text:s/>and<text:s/>vulnerable<text:s/>long-term<text:s/>refugees. Helped<text:s/>reduce<text:s/>negative<text:s/>coping<text:s/>strategies<text:s/>such<text:s/>as<text:s/>borrowing<text:s/>food<text:s/>or<text:s/>purchasing<text:s/>on<text:s/>credit. </text:span></text:p>
        </text:list-item>
        <text:list-item>
          <text:p text:style-name="P373"><text:span text:style-name="T373_1">Digital<text:s/>&amp;<text:s/>Financial<text:s/>Inclusion:</text:span><text:span text:style-name="T373_2"> </text:span><text:span text:style-name="T373_3">Increased<text:s/>use<text:s/>of<text:s/>mobile<text:s/>money<text:s/>and<text:s/>agency<text:s/>banking,<text:s/>reducing<text:s/>reliance<text:s/>on<text:s/>physical<text:s/>cash<text:s/>distributions.</text:span></text:p>
        </text:list-item>
        <text:list-item>
          <text:p text:style-name="P374"><text:span text:style-name="T374_1">Flexibility<text:s/>&amp;<text:s/>Empowerment:</text:span><text:span text:style-name="T374_2"> </text:span><text:span text:style-name="T374_3">Households<text:s/>had<text:s/>the<text:s/>freedom<text:s/>to<text:s/>spend<text:s/>cash<text:s/>on<text:s/>their<text:s/>most<text:s/>urgent<text:s/>needs. </text:span></text:p>
        </text:list-item>
      </text:list>
      <text:list text:style-name="LS31" xml:id="list158" text:continue-list="list1">
        <text:list-item>
          <text:p text:style-name="P375"><text:span text:style-name="T375_1"><text:s/></text:span><text:span text:style-name="T375_2">Disbenefits<text:s/>were<text:s/>reported<text:s/>to<text:s/>include:<text:s/></text:span></text:p>
        </text:list-item>
      </text:list>
      <text:list text:style-name="LS35" xml:id="list159">
        <text:list-item>
          <text:p text:style-name="P376"><text:span text:style-name="T376_1">Limited<text:s/>network<text:s/>coverage<text:s/>in<text:s/>some<text:s/>settlements<text:s/>affects<text:s/>mobile<text:s/>money<text:s/>expansion. </text:span></text:p>
        </text:list-item>
        <text:list-item>
          <text:p text:style-name="P377"><text:span text:style-name="T377_1">Some<text:s/>refugees<text:s/>lacked<text:s/>access<text:s/>to<text:s/>ID<text:s/>documents,<text:s/>restricting<text:s/>financial<text:s/>service<text:s/>enrolment. </text:span></text:p>
        </text:list-item>
        <text:list-item>
          <text:p text:style-name="P378"><text:span text:style-name="T378_1">High<text:s/>Delivery<text:s/>Costs<text:s/>in<text:s/>Some<text:s/>Areas:</text:span><text:span text:style-name="T378_2"> </text:span><text:span text:style-name="T378_3">West<text:s/>Nile<text:s/>settlements<text:s/>had<text:s/>higher<text:s/>TCTRs<text:s/>due<text:s/>to<text:s/>lower<text:s/>price<text:s/>levels,<text:s/>which<text:s/>made<text:s/>the<text:s/>same<text:s/>amount<text:s/>of<text:s/>cash<text:s/>appear<text:s/>less<text:s/>efficient<text:s/>compared<text:s/>to<text:s/>higher-cost<text:s/>areas.</text:span><text:span text:style-name="T378_4"> </text:span></text:p>
        </text:list-item>
        <text:list-item>
          <text:p text:style-name="P379"><text:span text:style-name="T379_1">Administrative<text:s/>Costs<text:s/>&amp;<text:s/>Verification:</text:span><text:span text:style-name="T379_2"> </text:span><text:span text:style-name="T379_3">22%<text:s/>of<text:s/>delivery<text:s/>costs<text:s/>went<text:s/>to<text:s/>staff,<text:s/>community<text:s/>mobilization,<text:s/>and<text:s/>training.<text:s/>A<text:s/>lighter<text:s/>verification<text:s/>process<text:s/>could<text:s/>have<text:s/>reduced<text:s/>costs<text:s/>further.</text:span><text:span text:style-name="T379_4"> </text:span></text:p>
        </text:list-item>
        <text:list-item>
          <text:p text:style-name="P380"><text:span text:style-name="T380_1">Multiple<text:s/>Distribution<text:s/>Rounds<text:s/>Increased<text:s/>Costs:</text:span><text:span text:style-name="T380_2"> </text:span><text:span text:style-name="T380_3">One<text:s/></text:span><text:span text:style-name="T380_4">program<text:s/>involved<text:s/>eight<text:s/>transfer<text:s/>rounds,<text:s/>which<text:s/>increased<text:s/>logistics<text:s/>and<text:s/>operational<text:s/>expenses.<text:s/>A<text:s/>multi-month<text:s/>transfer<text:s/>approach<text:s/>could<text:s/>have<text:s/>saved<text:s/>costs</text:span><text:span text:style-name="T380_5">.<text:s/></text:span></text:p>
        </text:list-item>
      </text:list>
      <text:p text:style-name="P381"><text:span text:style-name="T381_1">Option<text:s/>2:<text:s/></text:span><text:span text:style-name="T381_2">Reduced<text:s/>pillar<text:s/></text:span><text:span text:style-name="T381_3">1</text:span><text:span text:style-name="T381_4">;<text:s/></text:span><text:span text:style-name="T381_5">s</text:span><text:span text:style-name="T381_6">cale<text:s/>proven<text:s/></text:span><text:span text:style-name="T381_7">graduation<text:s/>model<text:s/>and<text:s/></text:span><text:span text:style-name="T381_8">test<text:s/></text:span><text:span text:style-name="T381_9">more<text:s/>cost-effective<text:s/>approaches</text:span><text:span text:style-name="T381_10"><text:s/></text:span><text:span text:style-name="T381_11">under<text:s/></text:span><text:span text:style-name="T381_12">pillar</text:span><text:span text:style-name="T381_13"><text:s/></text:span><text:span text:style-name="T381_14">2.</text:span><text:span text:style-name="T381_15"><text:s/></text:span></text:p>
      <text:p text:style-name="P382"/>
      <text:list text:style-name="LS31" xml:id="list164" text:continue-list="list1">
        <text:list-item>
          <text:p text:style-name="P383"><text:span text:style-name="T383_1">This<text:s/>option<text:s/>would<text:s/>retain<text:s/>interventions<text:s/>under<text:s/>pillar<text:s/>1<text:s/>(Multipurpose<text:s/>cash,<text:s/>protection<text:s/>for<text:s/>new<text:s/>arrivals</text:span><text:span text:style-name="T383_2">,</text:span><text:span text:style-name="T383_3"><text:s/></text:span><text:span text:style-name="T383_4">emergency<text:s/>response<text:s/>to<text:s/>acute<text:s/>malnutrition)<text:s/></text:span><text:span text:style-name="T383_5">but<text:s/>progressively<text:s/>increase<text:s/>the<text:s/>share<text:s/>of<text:s/>budget<text:s/>going<text:s/>to<text:s/>pillar<text:s/>2.<text:s/></text:span></text:p>
        </text:list-item>
      </text:list>
      <text:p text:style-name="P384"/>
      <text:list text:style-name="LS31" xml:id="list165" text:continue-list="list1">
        <text:list-item>
          <text:p text:style-name="P385"><text:span text:style-name="T385_1">This<text:s/>option<text:s/>would<text:s/></text:span><text:span text:style-name="T385_2">see<text:s/></text:span><text:span text:style-name="T385_3">a<text:s/>greater<text:s/>proportion<text:s/>of<text:s/>UK<text:s/></text:span><text:span text:style-name="T385_4">ODA<text:s/>invested<text:s/>i</text:span><text:span text:style-name="T385_5">nto<text:s/></text:span><text:span text:style-name="T385_6">scaling</text:span><text:span text:style-name="T385_7"><text:s/></text:span><text:span text:style-name="T385_8">the<text:s/>Uganda/<text:s/>refugee<text:s/></text:span><text:span text:style-name="T385_9">graduation<text:s/>model<text:s/></text:span><text:span text:style-name="T385_10">or<text:s/>competitive<text:s/></text:span><text:span text:style-name="T385_11">alternatives<text:s/></text:span><text:span text:style-name="T385_12">where<text:s/>there<text:s/>is<text:s/>good<text:s/>evidence<text:s/></text:span><text:span text:style-name="T385_13">on<text:s/>what</text:span><text:span text:style-name="T385_14"><text:s/>works,<text:s/></text:span><text:span text:style-name="T385_15">scalability<text:s/>and<text:s/></text:span><text:span text:style-name="T385_16">potential<text:s/>for<text:s/>sustained</text:span><text:span text:style-name="T385_17"><text:s/>resilience<text:s/>over<text:s/>time.</text:span><text:span text:style-name="T385_18"><text:s/></text:span><text:span text:style-name="T385_19">FCDO<text:s/>experience<text:s/>in<text:s/>a<text:s/>range<text:s/>of<text:s/>humanitarian<text:s/>contexts<text:s/></text:span><text:span text:style-name="T385_20">has<text:s/>shown<text:s/>the<text:s/></text:span><text:span text:style-name="T385_21">high<text:s/></text:span><text:span text:style-name="T385_22">return<text:s/>of<text:s/>investment<text:s/>in<text:s/>implementing<text:s/>resilience<text:s/>programming<text:s/></text:span><text:span text:style-name="T385_23">that<text:s/>prevents</text:span><text:span text:style-name="T385_24"><text:s/>the<text:s/>need<text:s/>fo</text:span><text:span text:style-name="T385_25">r<text:s/>a<text:s/>costly<text:s/>humanitarian<text:s/>response</text:span><text:span text:style-name="T385_26">.</text:span><text:span text:style-name="T385_27"><text:note text:note-class="footnote"><text:note-citation/><text:note-body><text:p text:style-name="P386"><text:span text:style-name="T386_1"><text:s/></text:span><text:span text:style-name="T386_2">E.g.<text:s/>Somalia<text:s/></text:span><text:span text:style-name="T386_3">Humanitarian<text:s/>Assistance<text:s/>and<text:s/>Resilience<text:s/>Building<text:s/>business<text:s/>case</text:span><text:span text:style-name="T386_4">.</text:span><text:span text:style-name="T386_5"><text:s/></text:span></text:p></text:note-body></text:note></text:span><text:span text:style-name="T386_6"><text:s/>The<text:s/>UK<text:s/>has<text:s/>outlined<text:s/>this<text:s/>approach<text:s/>in<text:s/>the</text:span><text:span text:style-name="T386_7"><text:s/>prevent<text:s/>pillar<text:s/>of<text:s/>its<text:s/></text:span><text:span text:style-name="T386_8"><text:a xlink:type="simple" xlink:href="https://www.gov.uk/government/publications/uk-humanitarian-framework/uk-humanitarian-framework"><text:span text:style-name="T386_9">humanitarian<text:s/>framework.</text:span></text:a></text:span><text:span text:style-name="T386_10"><text:s/></text:span><text:span text:style-name="T386_11">T</text:span><text:span text:style-name="T386_12">his<text:s/>option<text:s/>would<text:s/>also</text:span><text:span text:style-name="T386_13"><text:s/>further<text:s/>test<text:s/>and<text:s/></text:span><text:span text:style-name="T386_14"><text:s/>compare<text:s/>cost-effectiveness</text:span><text:span text:style-name="T386_15">,<text:s/></text:span><text:span text:style-name="T386_16">scalability<text:s/></text:span><text:span text:style-name="T386_17">and<text:s/>impact<text:s/>for<text:s/>different<text:s/>population<text:s/>groups<text:s/></text:span><text:span text:style-name="T386_18">with<text:s/></text:span><text:span text:style-name="T386_19">emerging<text:s/></text:span><text:span text:style-name="T386_20">lump<text:s/>sum<text:s/>cash<text:s/>or<text:s/>cash<text:s/>plus<text:s/></text:span><text:span text:style-name="T386_21">models</text:span><text:span text:style-name="T386_22"><text:s/></text:span><text:span text:style-name="T386_23">that<text:s/></text:span><text:span text:style-name="T386_24">show<text:s/>potential<text:s/>to<text:s/>further<text:s/>reduce<text:s/>cost<text:s/>per<text:s/>household<text:s/>and<text:s/>enhance<text:s/>scalability.<text:s/></text:span></text:p>
        </text:list-item>
      </text:list>
      <text:p text:style-name="P387"/>
      <text:p text:style-name="P388"><text:span text:style-name="T388_1">Graduation<text:s/></text:span></text:p>
      <text:p text:style-name="P389"/>
      <text:list text:style-name="LS31" xml:id="list166" text:continue-list="list1">
        <text:list-item>
          <text:p text:style-name="P390"><text:span text:style-name="T390_1">A<text:s/>2023<text:s/></text:span><text:span text:style-name="T390_2"><text:a xlink:type="simple" xlink:href="https://poverty-action.org/sites/default/files/2023-11/Displacement-Scoping-Review-November-2023.pdf"><text:span text:style-name="T390_3">scoping<text:s/>review<text:s/>of<text:s/>evidence<text:s/>on<text:s/>responding<text:s/>to<text:s/>displacement</text:span></text:a></text:span><text:span text:style-name="T390_4"><text:s/></text:span><text:span text:style-name="T390_5">stated<text:s/>that<text:s/>evidence<text:s/>on<text:s/>the<text:s/>effectiveness<text:s/>of<text:s/>the<text:s/>graduation<text:s/>approach<text:s/>among<text:s/>refugees<text:s/>is<text:s/>promising,<text:s/>and<text:s/>several<text:s/>ongoing<text:s/>studies<text:s/>will<text:s/>further<text:s/>develop<text:s/>this<text:s/>evidence<text:s/>base.</text:span><text:span text:style-name="T390_6"><text:s/>Uganda<text:s/>was<text:s/>highlighted<text:s/></text:span><text:span text:style-name="T390_7">specifically<text:s/>as<text:s/>a<text:s/>promising<text:s/>context<text:s/>to<text:s/>further<text:s/>the<text:s/>evidence<text:s/>base.<text:s/></text:span></text:p>
        </text:list-item>
        <text:list-item>
          <text:p text:style-name="P391"><text:span text:style-name="T391_1">The<text:s/>“graduation<text:s/>approach,”<text:s/>established<text:s/>by<text:s/>BRAC<text:s/>in<text:s/>Bangladesh<text:s/>as<text:s/>“Targeting<text:s/>the<text:s/>Ultra<text:s/>Poor,”<text:s/>is<text:s/>a<text:s/>poverty<text:s/>alleviation<text:s/>program<text:s/>that<text:s/>attempts<text:s/>to<text:s/>address<text:s/>many<text:s/>of<text:s/>the<text:s/>aspects<text:s/>of<text:s/>poverty<text:s/>simultaneously.<text:s/>Typically,<text:s/>ultra-poor<text:s/>households<text:s/>are<text:s/>provided<text:s/>with<text:s/>an<text:s/>asset<text:s/>to<text:s/>spur<text:s/>income<text:s/>generation;<text:s/>training<text:s/>on<text:s/>how<text:s/>to<text:s/>manage<text:s/>the<text:s/>asset;<text:s/>basic<text:s/>food<text:s/>or<text:s/>cash<text:s/>support;<text:s/>coaching<text:s/>visits<text:s/>to<text:s/>reinforce<text:s/>skills,<text:s/>build<text:s/>confidence,<text:s/>and<text:s/>help<text:s/>problem-solve;<text:s/>access<text:s/>to<text:s/>a<text:s/>savings<text:s/>account;<text:s/>and<text:s/>health<text:s/>education<text:s/>and/or<text:s/>health<text:s/>care<text:s/>access.<text:s/>This<text:s/>model<text:s/>is<text:s/>currently<text:s/>implemented<text:s/>worldwide<text:s/>by<text:s/>different<text:s/>organizations,<text:s/>including<text:s/>in<text:s/>humanitarian<text:s/>settings,<text:s/>and<text:s/>has<text:s/>been<text:s/>extensively<text:s/>evaluated<text:s/>in<text:s/>stable<text:s/>development<text:s/>settings.</text:span></text:p>
        </text:list-item>
        <text:list-item>
          <text:p text:style-name="P392"><text:span text:style-name="T392_1">There<text:s/>is<text:s/>growing<text:s/>evidence<text:s/>in<text:s/></text:span><text:span text:style-name="T392_2">Uganda<text:s/>that</text:span><text:span text:style-name="T392_3"><text:s/>demonstrate</text:span><text:span text:style-name="T392_4">s</text:span><text:span text:style-name="T392_5"><text:s/>the<text:s/></text:span><text:span text:style-name="T392_6">impact</text:span><text:span text:style-name="T392_7"><text:s/></text:span><text:span text:style-name="T392_8">of<text:s/></text:span><text:span text:style-name="T392_9">poverty<text:s/>graduation<text:s/>models<text:s/></text:span><text:span text:style-name="T392_10">adapted<text:s/>to<text:s/>displacement<text:s/>settings</text:span><text:span text:style-name="T392_11">,<text:s/>particularly<text:s/>given<text:s/>the<text:s/>women<text:s/>and<text:s/></text:span><text:span text:style-name="T392_12">youth<text:s/>entry<text:s/>point</text:span><text:span text:style-name="T392_13">.</text:span><text:span text:style-name="T392_14"><text:s/></text:span><text:span text:style-name="T392_15">In<text:s/>this<text:s/>context</text:span><text:span text:style-name="T392_16">,<text:s/>a<text:s/>sequenced<text:s/>and<text:s/>time-boun</text:span><text:span text:style-name="T392_17">d<text:s/>intervention<text:s/>aims<text:s/>to<text:s/>help<text:s/></text:span><text:span text:style-name="T392_18">targeted<text:s/>participants<text:s/></text:span><text:span text:style-name="T392_19">transition<text:s/></text:span><text:span text:style-name="T392_20">out<text:s/>of<text:s/>extreme<text:s/>poverty,<text:s/>food<text:s/>insecurity,<text:s/>fragility<text:s/>and<text:s/></text:span><text:span text:style-name="T392_21">vulnerability<text:s/>towards<text:s/>self-efficiency<text:s/>and<text:s/>resilience</text:span><text:span text:style-name="T392_22">.</text:span><text:span text:style-name="T392_23"><text:s/></text:span><text:span text:style-name="T392_24">Graduation<text:s/>programmes</text:span><text:span text:style-name="T392_25"><text:s/>have<text:s/>l</text:span><text:span text:style-name="T392_26">argely<text:s/></text:span><text:span text:style-name="T392_27">driven<text:s/>by<text:s/>international<text:s/>NGOs<text:s/></text:span><text:span text:style-name="T392_28">and</text:span><text:span text:style-name="T392_29"><text:s/>combine<text:s/>consumption<text:s/>support<text:s/>through<text:s/>cash<text:s/>and<text:s/>or<text:s/>large<text:s/>cash<text:s/>transfer,<text:s/>coaching<text:s/>and<text:s/></text:span><text:span text:style-name="T392_30">encouraging<text:s/></text:span><text:span text:style-name="T392_31">savings</text:span><text:span text:style-name="T392_32"><text:s/>over<text:s/>an<text:s/>18-month<text:s/>period</text:span><text:span text:style-name="T392_33">.<text:s/></text:span><text:span text:style-name="T392_34">The<text:s/>targeting<text:s/>process</text:span><text:span text:style-name="T392_35"><text:s/>used<text:s/>is<text:s/>a<text:s/></text:span><text:span text:style-name="T392_36">participatory<text:s/>rural<text:s/>appraisal<text:s/>targeting<text:s/>approach</text:span><text:span text:style-name="T392_37"><text:note text:note-class="footnote"><text:note-citation/><text:note-body><text:p text:style-name="P393"><text:span text:style-name="T393_1"><text:s/></text:span><text:span text:style-name="T393_2">See<text:s/>more<text:s/>about<text:s/>the<text:s/>targeting<text:s/>process<text:s/>here<text:s/></text:span><text:span text:style-name="T393_3"><text:a xlink:type="simple" xlink:href="https://www.avsi.org/en/news/2019/01/17/g2r-activity-update-3-participatory-rural-appraisal/1730/"><text:span text:style-name="T393_4">G2R<text:s/>Activity<text:s/>Update<text:s/>#3.<text:s/>Participatory<text:s/>Rural<text:s/>Appraisal<text:s/>-<text:s/>AVSI.org</text:span></text:a></text:span></text:p></text:note-body></text:note></text:span><text:span text:style-name="T393_5"><text:s/>that<text:s/>targets<text:s/>households<text:s/>in<text:s/>extreme<text:s/>poverty<text:s/></text:span><text:span text:style-name="T393_6">and</text:span><text:span text:style-name="T393_7"><text:s/></text:span><text:span text:style-name="T393_8">ensures<text:s/></text:span><text:span text:style-name="T393_9">economic<text:s/>capacity<text:s/>to<text:s/>benefit<text:s/>from<text:s/>the<text:s/></text:span><text:span text:style-name="T393_10">programme.<text:s/></text:span></text:p>
        </text:list-item>
        <text:list-item>
          <text:p text:style-name="P394"><text:span text:style-name="T394_1">The<text:s/>AVSI<text:s/>Foundation<text:s/>Graduating<text:s/>to<text:s/>Resilience<text:s/></text:span><text:span text:style-name="T394_2">Programme</text:span><text:span text:style-name="T394_3"><text:note text:note-class="footnote"><text:note-citation/><text:note-body><text:p text:style-name="P395"><text:span text:style-name="T395_1"><text:s/></text:span><text:span text:style-name="T395_2"><text:a xlink:type="simple" xlink:href="https://avsi-usa.org/project/graduating-to-resilience/#:~:text=goals%201%20Graduating%20to%20Resilience%20project%20aims%20to%3A,4%20Increase%20resilience%20of%20household%20members%20and%20communities."><text:span text:style-name="T395_3">Graduating<text:s/>to<text:s/>Resilience<text:s/>-<text:s/>AVSI-USA</text:span></text:a></text:span><text:span text:style-name="T395_4"><text:s/></text:span></text:p></text:note-body></text:note></text:span><text:span text:style-name="T395_5"><text:s/></text:span><text:span text:style-name="T395_6">funded<text:s/>by<text:s/>USAID<text:s/></text:span><text:span text:style-name="T395_7">ran<text:s/>over<text:s/>a<text:s/>seven-year<text:s/>implementation<text:s/>period<text:s/>which<text:s/>tested,<text:s/>refined,<text:s/>and<text:s/>implemented different<text:s/>design elements,<text:s/>implementation<text:s/>approaches,<text:s/>and<text:s/>operational<text:s/>structures<text:s/>to<text:s/>contextualize<text:s/>and<text:s/>adapt<text:s/>the<text:s/>graduation<text:s/>approach<text:s/>to<text:s/>the<text:s/>context<text:s/>in<text:s/>Uganda.<text:s/>The programme made<text:s/>use<text:s/>of<text:s/>various<text:s/>research<text:s/>and<text:s/>evaluation<text:s/>methods<text:s/>throughout<text:s/>the<text:s/>seven-year<text:s/>period,<text:s/>including<text:s/>a<text:s/>randomised<text:s/>control<text:s/>trial<text:s/>(RCT),<text:s/>formative<text:s/>assessments,<text:s/>and<text:s/>performance<text:s/>assessments<text:s/>to<text:s/>better<text:s/>adapt<text:s/>and<text:s/>adjust<text:s/>programming<text:s/>based<text:s/>on<text:s/>changing<text:s/>needs.</text:span><text:span text:style-name="T395_8"><text:s/>The<text:s/>programme<text:s/>which<text:s/>engaged<text:s/>13,200<text:s/>refugees<text:s/>and<text:s/>host<text:s/>community<text:s/>households<text:s/>was<text:s/>one<text:s/>of<text:s/>the<text:s/>first<text:s/>attempts<text:s/>to<text:s/>test<text:s/>the<text:s/>Graduation<text:s/>Approach<text:s/>at<text:s/>considerable<text:s/>scale<text:s/>among<text:s/>rural<text:s/>refugees.</text:span><text:span text:style-name="T395_9"><text:line-break/></text:span></text:p>
        </text:list-item>
        <text:list-item>
          <text:p text:style-name="P396"><text:span text:style-name="T396_1">The<text:s/></text:span><text:span text:style-name="T396_2">randomised<text:s/>control<text:s/>trial</text:span><text:span text:style-name="T396_3"><text:s/>tested<text:s/>three<text:s/>variations<text:s/>of<text:s/>the<text:s/>Graduation<text:s/>approach<text:s/></text:span><text:span text:style-name="T396_4">(</text:span><text:span text:style-name="T396_5">1.<text:s/></text:span><text:span text:style-name="T396_6">Graduation<text:s/>with<text:s/>individual<text:s/>coaching<text:s/></text:span><text:span text:style-name="T396_7">and<text:s/>cash<text:s/>asset<text:s/>transfer,<text:s/></text:span><text:span text:style-name="T396_8">2.<text:s/>an<text:s/>estimated<text:s/>13%<text:s/>cheaper<text:s/>Graduation<text:s/>Approach<text:s/>with<text:s/>group<text:s/>coaching<text:s/>and<text:s/>a<text:s/>cash<text:s/>asset<text:s/>transfer,<text:s/>and<text:s/>3</text:span><text:span text:style-name="T396_9">.</text:span><text:span text:style-name="T396_10"><text:s/>an<text:s/>estimated<text:s/>10%<text:s/>cheaper<text:s/>Graduation<text:s/>Approach<text:s/>with<text:s/>individual<text:s/>coaching<text:s/>but<text:s/>without<text:s/>cash<text:s/>asset<text:s/>transfer</text:span><text:span text:style-name="T396_11">)</text:span><text:span text:style-name="T396_12">.<text:s/>The<text:s/>objective<text:s/>was<text:s/>to</text:span><text:span text:style-name="T396_13"><text:s/>identify<text:s/>the<text:s/>most<text:s/>effective<text:s/>and<text:s/>efficient<text:s/>approach<text:s/>to<text:s/>reach<text:s/>ultra-poor<text:s/>conflict-affected<text:s/>populations<text:s/>with<text:s/>sustainable<text:s/>livelihoods<text:s/>given<text:s/>the<text:s/>dearth<text:s/>in<text:s/>evidence<text:s/>around<text:s/>which<text:s/></text:span><text:span text:style-name="T396_14">particular<text:s/>components</text:span><text:span text:style-name="T396_15"><text:s/>of<text:s/>the<text:s/>graduation<text:s/>pathway<text:s/>drive<text:s/>program<text:s/>impact<text:s/>in<text:s/>the<text:s/>medium<text:s/>and<text:s/>long<text:s/>term</text:span><text:span text:style-name="T396_16">.<text:s/></text:span></text:p>
        </text:list-item>
        <text:list-item>
          <text:p text:style-name="P397"><text:span text:style-name="T397_1">According<text:s/>to<text:s/></text:span><text:span text:style-name="T397_2">the<text:s/>impact<text:s/>evaluation<text:s/>of<text:s/>cohort<text:s/>1</text:span><text:span text:style-name="T397_3"><text:s/>evaluating<text:s/>the<text:s/>Graduating<text:s/>to<text:s/>Resilience<text:s/>program<text:s/>(2018-2021)<text:s/>in<text:s/>Uganda<text:s/>(</text:span><text:span text:style-name="T397_4">Rwamwanja</text:span><text:span text:style-name="T397_5"><text:s/>Refugee<text:s/>Settlement<text:s/>&amp;<text:s/>Host<text:s/>Communities)<text:s/>that<text:s/>measured<text:s/>the<text:s/>economic<text:s/>impact<text:s/>of<text:s/>the<text:s/>Graduation<text:s/>Approach,<text:s/>which<text:s/>provided<text:s/>cash<text:s/>transfers,<text:s/>skills<text:s/>training,<text:s/>and<text:s/>asset<text:s/>grants<text:s/>to<text:s/>ultra-poor<text:s/>households,<text:s/>including<text:s/>refugees<text:s/>and<text:s/>host<text:s/>communities<text:s/>found<text:s/>significant<text:s/>positive<text:s/>impacts</text:span><text:span text:style-name="T397_6"><text:note text:note-class="footnote"><text:note-citation/><text:note-body><text:p text:style-name="P398"><text:span text:style-name="T398_1"><text:s/>Technical<text:s/>and<text:s/>Operational<text:s/>Performance<text:s/>Support<text:s/>(TOPS)<text:s/>Uganda<text:s/>Graduation<text:s/>Randomized<text:s/>Control<text:s/>Trial<text:s/>Associate<text:s/>Award.<text:s/>2022.<text:s/>Endline<text:s/>Report<text:s/>of<text:s/>the<text:s/>Resilience<text:s/>Food<text:s/>Security<text:s/>Activity<text:s/>Graduating<text:s/>to<text:s/>Resilience<text:s/>in<text:s/>Uganda,<text:s/>Cohort<text:s/>1.<text:s/>Washington,<text:s/>DC:<text:s/>The<text:s/>TOPS<text:s/>Program<text:s/></text:span></text:p></text:note-body></text:note></text:span><text:span text:style-name="T398_2">.<text:s/> </text:span></text:p>
        </text:list-item>
      </text:list>
      <table:table table:style-name="Table2">
        <table:table-column table:style-name="Column4"/>
        <table:table-row table:style-name="Row12">
          <table:table-cell table:style-name="Cell22">
            <text:list text:style-name="LS19" xml:id="list172">
              <text:list-item>
                <text:p text:style-name="P399"><text:span text:style-name="T399_1">Productive<text:s/>asset<text:s/>values<text:s/>increased<text:s/>-<text:s/>Households<text:s/>participating<text:s/>in<text:s/>the<text:s/>program<text:s/>saw<text:s/>their<text:s/>total<text:s/>value<text:s/>of<text:s/>productive<text:s/>assets<text:s/>(such<text:s/>as<text:s/>livestock,<text:s/>farming<text:s/>tools,<text:s/>and<text:s/>small<text:s/>business<text:s/>equipment)<text:s/>increase<text:s/>by<text:s/>40%<text:s/>to<text:s/>88%<text:s/>compared<text:s/>to<text:s/>those<text:s/>who<text:s/>did<text:s/>not<text:s/>participate. </text:span></text:p>
              </text:list-item>
              <text:list-item>
                <text:p text:style-name="P400"><text:span text:style-name="T400_1">Total<text:s/>household<text:s/>income<text:s/>grew<text:s/>-<text:s/>Households<text:s/>in<text:s/>the<text:s/>program<text:s/>experienced<text:s/>a<text:s/>32%<text:s/>to<text:s/>45%<text:s/>increase<text:s/>in<text:s/>their<text:s/>total<text:s/>income<text:s/>compared<text:s/>to<text:s/>those<text:s/>who<text:s/>did<text:s/>not<text:s/>receive<text:s/>support.<text:s/>Those<text:s/>who<text:s/>received<text:s/>individual<text:s/>coaching<text:s/>and<text:s/>asset<text:s/>transfers<text:s/>saw<text:s/>the<text:s/>highest<text:s/>income<text:s/>growth. </text:span></text:p>
              </text:list-item>
              <text:list-item>
                <text:p text:style-name="P401"><text:span text:style-name="T401_1">Consumption<text:s/>per<text:s/>capita<text:s/>rose<text:s/>-<text:s/>The<text:s/>average<text:s/>amount<text:s/>of<text:s/>money<text:s/>spent<text:s/>per<text:s/>household<text:s/>member<text:s/>on<text:s/>goods<text:s/>and<text:s/>services<text:s/>(such<text:s/>as<text:s/>food,<text:s/>healthcare,<text:s/>and<text:s/>education)<text:s/>increased<text:s/>by<text:s/>18%<text:s/>to<text:s/>25%<text:s/>compared<text:s/>to<text:s/>the<text:s/>control<text:s/>group </text:span></text:p>
              </text:list-item>
              <text:list-item>
                <text:p text:style-name="P402"><text:span text:style-name="T402_1">Food<text:s/>security<text:s/>improved,<text:s/>though<text:s/>not<text:s/>always<text:s/>reflected<text:s/>in<text:s/>physical<text:s/>health<text:s/>indicators. </text:span></text:p>
              </text:list-item>
              <text:list-item>
                <text:p text:style-name="P403"><text:span text:style-name="T403_1">Mental<text:s/>health<text:s/>and<text:s/>life<text:s/>satisfaction<text:s/>increased,<text:s/>with<text:s/>host<text:s/>communities<text:s/>experiencing<text:s/>greater<text:s/>benefits<text:s/>than<text:s/>refugees<text:s/>in<text:s/>asset<text:s/>accumulation. </text:span></text:p>
              </text:list-item>
            </text:list>
            <text:p text:style-name="P404"/>
          </table:table-cell>
        </table:table-row>
      </table:table>
      <text:p text:style-name="P405"/>
      <text:list text:style-name="LS31" xml:id="list177" text:continue-list="list1">
        <text:list-item>
          <text:p text:style-name="P406"><text:span text:style-name="T406_1">AVSI<text:s/>in<text:s/>turn<text:s/>was<text:s/>able<text:s/>to<text:s/>significantly<text:s/>reduce<text:s/>the<text:s/>cost<text:s/>of<text:s/>implementing<text:s/>a<text:s/>graduation<text:s/>program<text:s/>from<text:s/>$1,571<text:s/>to<text:s/>$<text:s/>1,167<text:s/>per<text:s/>household<text:s/>with<text:s/>resulting<text:s/>82%<text:s/>graduation<text:s/>rates<text:s/>and<text:s/>61%<text:s/>resilience<text:s/>rates<text:s/>(at<text:s/>18<text:s/>months<text:s/>follow<text:s/>up)<text:s/>by;<text:s/>reducing<text:s/>implementation<text:s/>timing<text:s/>from<text:s/>30-18<text:s/>months<text:s/>(based<text:s/>on<text:s/>drop<text:s/>out<text:s/>and<text:s/>graduation<text:s/>maturity),<text:s/>switch<text:s/>to<text:s/>group<text:s/>coaching<text:s/>instead<text:s/>of<text:s/>individual<text:s/>coaching<text:s/>and<text:s/>leveraging<text:s/>market<text:s/>actors<text:s/>to<text:s/>take<text:s/>up<text:s/>some<text:s/>component<text:s/>costs. (See<text:s/>ANNEX</text:span><text:span text:style-name="T406_2"><text:s/>1</text:span><text:span text:style-name="T406_3"><text:s/>for<text:s/>further<text:s/>details).<text:s/></text:span><text:span text:style-name="T406_4"><text:line-break/></text:span></text:p>
        </text:list-item>
        <text:list-item>
          <text:p text:style-name="P407"><text:span text:style-name="T407_1">AVSI’s<text:s/>graduation<text:s/>model<text:s/>has<text:s/>been<text:s/>piloted<text:s/>under<text:s/>BRAER<text:s/>and<text:s/>includes<text:s/>the<text:s/>following<text:s/>components:<text:s/>Consumption<text:s/>support<text:s/>through<text:s/>monthly<text:s/>cash<text:s/>transfers,<text:s/>savings<text:s/>groups,<text:s/>group<text:s/>business<text:s/>coaching,<text:s/>an<text:s/>asset<text:s/>transfer<text:s/>and<text:s/>market<text:s/>system<text:s/>development<text:s/>linkages<text:s/>to<text:s/>boost<text:s/>agricultural<text:s/>productivity.<text:s/>Under<text:s/>BRAER<text:s/>the<text:s/>project<text:s/>achieved<text:s/>a</text:span><text:span text:style-name="T407_2">n</text:span><text:span text:style-name="T407_3"><text:s/></text:span><text:span text:style-name="T407_4">85</text:span><text:span text:style-name="T407_5">.5</text:span><text:span text:style-name="T407_6">%<text:s/>graduation<text:s/>rate.<text:s/>Participants<text:s/>are<text:s/>required<text:s/>to<text:s/>meet<text:s/>graduation<text:s/>thresholds<text:s/>3<text:s/>times<text:s/>consecutively<text:s/>across<text:s/>5<text:s/>domains<text:s/>-<text:s/>Food<text:s/>security<text:s/>and<text:s/>Nutrition,<text:s/>Economic<text:s/>Activity,<text:s/>Basic<text:s/>needs,<text:s/>Savings,<text:s/>Social<text:s/>Capital<text:s/>and<text:s/>Self<text:s/>Efficacy<text:s/></text:span><text:span text:style-name="T407_7">in<text:s/>order<text:s/>to</text:span><text:span text:style-name="T407_8"><text:s/>graduate.<text:s/></text:span><text:span text:style-name="T407_9">The<text:s/></text:span><text:span text:style-name="T407_10">BRAER<text:s/></text:span><text:span text:style-name="T407_11">pilot<text:s/>scaled<text:s/>up<text:s/>AVSI’s<text:s/>SMILES<text:s/>programme</text:span><text:span text:style-name="T407_12"><text:note text:note-class="footnote"><text:note-citation/><text:note-body><text:p text:style-name="P408"><text:span text:style-name="T408_1"><text:s/></text:span><text:span text:style-name="T408_2"><text:a xlink:type="simple" xlink:href="https://www.avsi.org/en/news-and-press/news/meals-in-humanitarian-projects"><text:span text:style-name="T408_3">https://www.avsi.org/en/news-and-press/news/meals-in-humanitarian-projects</text:span></text:a></text:span><text:span text:style-name="T408_4"><text:s/></text:span></text:p></text:note-body></text:note></text:span><text:span text:style-name="T408_5"><text:s/>funded<text:s/>by<text:s/>the<text:s/>IKEA<text:s/>foundation<text:s/>which<text:s/>integrates<text:s/>a<text:s/>strong<text:s/>learning<text:s/>agenda<text:s/>and<text:s/>RCT</text:span><text:span text:style-name="T408_6"><text:s/>which<text:s/></text:span><text:span text:style-name="T408_7">further<text:s/></text:span><text:span text:style-name="T408_8">examines</text:span><text:span text:style-name="T408_9"><text:s/></text:span><text:span text:style-name="T408_10">the<text:s/>cost-effectiveness<text:s/>of<text:s/>different<text:s/>variations<text:s/>of<text:s/>the<text:s/>program<text:s/>related<text:s/>to<text:s/>the<text:s/>cash<text:s/>grant<text:s/>transfer.<text:s/></text:span><text:span text:style-name="T408_11"><text:note text:note-class="footnote"><text:note-citation/><text:note-body><text:p text:style-name="P409"><text:span text:style-name="T409_1"><text:s/></text:span><text:span text:style-name="T409_2"><text:a xlink:type="simple" xlink:href="https://poverty-action.org/evaluating-sustainable-market-inclusive-livelihood-pathways-self-reliance-smiles-program-uganda"><text:span text:style-name="T409_3">https://poverty-action.org/evaluating-sustainable-market-inclusive-livelihood-pathways-self-reliance-smiles-program-uganda</text:span></text:a></text:span><text:span text:style-name="T409_4"><text:s/></text:span></text:p></text:note-body></text:note></text:span><text:span text:style-name="T409_5"><text:s/></text:span></text:p>
        </text:list-item>
      </text:list>
      <text:p text:style-name="P410"/>
      <text:p text:style-name="P411"><text:span text:style-name="T411_1">Figure<text:s/>2.2<text:s/>Graduation-MSD<text:s/>Diagram</text:span></text:p>
      <text:p text:style-name="P412"><draw:frame svg:x="3.692cm" svg:y="0.026cm" svg:width="11.102cm" svg:height="7.602cm" draw:style-name="FR3" text:anchor-type="char" draw:z-index="2"><draw:image xlink:href="Pictures/image3.png" xlink:type="simple" xlink:show="embed" xlink:actuate="onLoad"/></draw:frame></text:p>
      <text:p text:style-name="P413"/>
      <text:p text:style-name="P414"/>
      <text:list text:style-name="LS31" xml:id="list179" text:continue-list="list1">
        <text:list-item>
          <text:p text:style-name="P415"><text:span text:style-name="T415_1">AVSI’s<text:s/></text:span><text:span text:style-name="T415_2">tested<text:s/>graduation<text:s/>criteria<text:s/></text:span><text:span text:style-name="T415_3">assesses<text:s/>progress<text:s/>against<text:s/></text:span><text:span text:style-name="T415_4">5<text:s/>domains:<text:s/>food<text:s/>security<text:s/>and<text:s/>nutrition,<text:s/>economic<text:s/>activity,<text:s/>basic<text:s/>needs,<text:s/>savings,<text:s/>social<text:s/>cap</text:span><text:span text:style-name="T415_5">ital<text:s/>and<text:s/></text:span><text:span text:style-name="T415_6">self-efficacy.<text:s/></text:span><text:span text:style-name="T415_7">The<text:s/></text:span><text:span text:style-name="T415_8">figures<text:s/>below<text:s/>show<text:s/>the<text:s/>graduation<text:s/>thresholds<text:s/>and<text:s/>domains<text:s/>assessed<text:s/>in<text:s/>the<text:s/>questionnaire.<text:s/></text:span><text:span text:style-name="T415_9"><text:line-break/></text:span></text:p>
        </text:list-item>
      </text:list>
      <text:p text:style-name="P416"><text:span text:style-name="T416_1">Figure<text:s/>2.3<text:s/></text:span><text:span text:style-name="T416_2">G</text:span><text:span text:style-name="T416_3">raduation</text:span><text:span text:style-name="T416_4"><text:s/>Criteria</text:span><text:span text:style-name="T416_5"><text:s/></text:span><text:span text:style-name="T416_6">T</text:span><text:span text:style-name="T416_7">hresholds<text:s/></text:span><text:span text:style-name="T416_8">and<text:s/>Questionnaire</text:span></text:p>
      <text:p text:style-name="P417"><draw:g draw:style-name="FR4" draw:z-index="0"><draw:frame svg:x="-0.026cm" svg:y="0.141cm" svg:width="8.063cm" svg:height="6.819cm" draw:style-name="FR5" text:anchor-type="char" draw:z-index="0"><draw:image xlink:href="Pictures/image4.png" xlink:type="simple" xlink:show="embed" xlink:actuate="onLoad"/></draw:frame><draw:frame svg:x="0.033cm" svg:y="7.087cm" svg:width="8.01cm" svg:height="0.859cm" draw:style-name="FR6" text:anchor-type="char" draw:z-index="0"><draw:text-box><text:p text:style-name="P418"/></draw:text-box></draw:frame></draw:g><draw:frame svg:x="-0.026cm" svg:y="-0.026cm" svg:width="9.975cm" svg:height="9.29cm" draw:style-name="FR7" text:anchor-type="as-char" draw:z-index="0"><draw:image xlink:href="Pictures/image5.png" xlink:type="simple" xlink:show="embed" xlink:actuate="onLoad"/></draw:frame></text:p>
      <text:p text:style-name="P419"/>
      <text:list text:style-name="LS31" xml:id="list180" text:continue-list="list1">
        <text:list-item>
          <text:p text:style-name="P420"><text:span text:style-name="T420_1">Resilience:</text:span><text:span text:style-name="T420_2"><text:s/>Under<text:s/>the<text:s/>USAID<text:s/></text:span><text:span text:style-name="T420_3">Progamme</text:span><text:span text:style-name="T420_4">,<text:s/>AVSI<text:s/>completed<text:s/>internal<text:s/>monitoring<text:s/>of<text:s/>resilience<text:s/>6<text:s/>months<text:s/>following<text:s/>graduation<text:s/>which<text:s/>found<text:s/>that<text:s/>85%<text:s/>of<text:s/>households<text:s/>were<text:s/>still<text:s/>meeting<text:s/>graduation<text:s/>thresholds</text:span><text:span text:style-name="T420_5"><text:note text:note-class="footnote"><text:note-citation/><text:note-body><text:p text:style-name="P421"><text:span text:style-name="T421_1"><text:s/>AVSI:<text:s/>Graduating<text:s/>to<text:s/>Resilience,<text:s/>Resilience<text:s/>Follow<text:s/>Up<text:s/>Report<text:s/></text:span></text:p></text:note-body></text:note></text:span><text:span text:style-name="T421_2">.<text:s/></text:span><text:span text:style-name="T421_3">A</text:span><text:span text:style-name="T421_4"><text:s/>learning<text:s/>agenda<text:s/></text:span><text:span text:style-name="T421_5">has<text:s/>been<text:s/>integrated<text:s/></text:span><text:span text:style-name="T421_6">into<text:s/>the<text:s/></text:span><text:span text:style-name="T421_7">BRAER</text:span><text:span text:style-name="T421_8"><text:s/>pilot<text:s/>which<text:s/>among<text:s/>other<text:s/>learning<text:s/>questions<text:s/>will<text:s/>examine<text:s/>the<text:s/>extent<text:s/>to<text:s/>which<text:s/>household<text:s/>resilience<text:s/>is<text:s/>sustained<text:s/>6<text:s/>months<text:s/>and<text:s/>12<text:s/>months<text:s/>after<text:s/>the<text:s/>initial<text:s/>18-month<text:s/>graduation<text:s/>period.<text:s/>This<text:s/>will<text:s/>be<text:s/>measured<text:s/>against<text:s/>the<text:s/>graduation<text:s/>criteria<text:s/>and<text:s/>the<text:s/></text:span><text:span text:style-name="T421_9">GoU’s</text:span><text:span text:style-name="T421_10"><text:s/>recently<text:s/>launched<text:s/>self-reliance<text:s/>measurement<text:s/>index</text:span><text:span text:style-name="T421_11"><text:note text:note-class="footnote"><text:note-citation/><text:note-body><text:p text:style-name="P422"><text:span text:style-name="T422_1"><text:s/></text:span><text:span text:style-name="T422_2"><text:a xlink:type="simple" xlink:href="https://ulearn-uganda.org/uganda-self-reliance-index-ug-sri-for-refugees-and-host-communities-user-guide/"><text:span text:style-name="T422_3">https://ulearn-uganda.org/uganda-self-reliance-index-ug-sri-for-refugees-and-host-communities-user-guide/</text:span></text:a></text:span><text:span text:style-name="T422_4"><text:s/></text:span></text:p></text:note-body></text:note></text:span><text:span text:style-name="T422_5">.<text:s/>Under<text:s/>IKEA<text:s/>SMILES<text:s/>an<text:s/>RCT<text:s/>will<text:s/>also<text:s/>study<text:s/>the<text:s/>resilience<text:s/>question<text:s/>with<text:s/>mid-term<text:s/>results<text:s/>expected<text:s/>in<text:s/>early<text:s/>2026.<text:s/></text:span><text:span text:style-name="T422_6">It<text:s/>is<text:s/>expected<text:s/>that<text:s/>households<text:s/>who<text:s/>have<text:s/>‘graduated’<text:s/></text:span><text:span text:style-name="T422_7">would<text:s/></text:span><text:span text:style-name="T422_8">not<text:s/>be<text:s/>prioritised<text:s/>for<text:s/>available<text:s/>humanitarian<text:s/>assistance<text:s/>given<text:s/>increased<text:s/>economic<text:s/>capacity<text:s/>and<text:s/>resilience<text:s/>of<text:s/>the<text:s/>household.<text:s/></text:span></text:p>
        </text:list-item>
      </text:list>
      <text:p text:style-name="P423"><text:span text:style-name="T423_1">Lump-sum<text:s/>cash</text:span></text:p>
      <text:p text:style-name="P424"/>
      <text:list text:style-name="LS31" xml:id="list181" text:continue-list="list1">
        <text:list-item>
          <text:p text:style-name="P425"><text:span text:style-name="T425_1">There<text:s/>is<text:s/></text:span><text:span text:style-name="T425_2">emerging</text:span><text:span text:style-name="T425_3"><text:s/>evidence<text:s/>on<text:s/>the<text:s/>impact<text:s/>of<text:s/>large</text:span><text:span text:style-name="T425_4"><text:s/></text:span><text:span text:style-name="T425_5">lumpsum<text:s/>cash<text:s/>transfers<text:s/>in<text:s/>accelerating<text:s/>self-reliance</text:span><text:span text:style-name="T425_6">,<text:s/>particularly<text:s/>in<text:s/>urban<text:s/>or<text:s/>peri-urban<text:s/>environments</text:span><text:span text:style-name="T425_7">.</text:span><text:span text:style-name="T425_8"><text:note text:note-class="footnote"><text:note-citation/><text:note-body><text:p text:style-name="P426"><text:span text:style-name="T426_1"><text:s/></text:span><text:span text:style-name="T426_2"><text:a xlink:type="simple" xlink:href="https://www.givedirectly.org/2023-ubi-results/?gad_source=1&amp;gclid=Cj0KCQiA3sq6BhD2ARIsAJ8MRwUQw6xybYEzLSNMBv1O3WHnzpcDD1FJ30y_nSrDN3qaKl0maFcNypkaAp57EALw_wcB"><text:span text:style-name="T426_3">Early<text:s/>findings<text:s/>from<text:s/>the<text:s/>world’s<text:s/>largest<text:s/>UBI<text:s/>study<text:s/>|<text:s/></text:span><text:span text:style-name="T426_4">GiveDirectly</text:span></text:a></text:span><text:span text:style-name="T426_5"><text:s/></text:span></text:p></text:note-body></text:note></text:span><text:span text:style-name="T426_6"><text:s/>Uganda<text:s/>has<text:s/>been<text:s/>a<text:s/>test<text:s/>case<text:s/>for<text:s/>piloting<text:s/>this<text:s/>approach<text:s/>among<text:s/>refugees<text:s/>and<text:s/>hosts.<text:s/>Give<text:s/></text:span><text:span text:style-name="T426_7">Directly’s</text:span><text:span text:style-name="T426_8"><text:s/>randomised<text:s/>control<text:s/>trial<text:s/>in<text:s/></text:span><text:span text:style-name="T426_9">Kiryandongo</text:span><text:span text:style-name="T426_10"><text:s/>refugee<text:s/>settlement<text:s/>started<text:s/>in<text:s/>2019<text:s/>demonstrated<text:s/>the<text:s/>following<text:s/>benefits:</text:span></text:p>
        </text:list-item>
      </text:list>
      <text:p text:style-name="P427"/>
      <table:table table:style-name="Table3">
        <table:table-column table:style-name="Column5"/>
        <table:table-row table:style-name="Row13">
          <table:table-cell table:style-name="Cell23">
            <text:list text:style-name="LS18" xml:id="list182">
              <text:list-item>
                <text:p text:style-name="P428"><text:span text:style-name="T428_1">64%<text:s/>increase<text:s/>in<text:s/>monthly<text:s/>business<text:s/>revenues<text:s/>despite<text:s/>COVID-19.</text:span></text:p>
              </text:list-item>
              <text:list-item>
                <text:p text:style-name="P429"><text:span text:style-name="T429_1">Participants<text:s/>accumulated<text:s/>60%<text:s/>more<text:s/>assets<text:s/>than<text:s/>non-recipients.</text:span></text:p>
              </text:list-item>
              <text:list-item>
                <text:p text:style-name="P430"><text:span text:style-name="T430_1">Higher<text:s/>investment<text:s/>in<text:s/>non-agricultural<text:s/>businesses.</text:span></text:p>
              </text:list-item>
              <text:list-item>
                <text:p text:style-name="P431"><text:span text:style-name="T431_1">Psychological<text:s/>well-being<text:s/>improved<text:s/>by<text:s/>0.28<text:s/>SD.</text:span></text:p>
              </text:list-item>
              <text:list-item>
                <text:p text:style-name="P432"><text:span text:style-name="T432_1">Food<text:s/>consumption<text:s/>increased.</text:span></text:p>
              </text:list-item>
              <text:list-item>
                <text:p text:style-name="P433"><text:span text:style-name="T433_1">Education<text:s/>costs<text:s/>were<text:s/>covered,<text:s/>with<text:s/>transfers<text:s/>helping<text:s/>settle<text:s/>school<text:s/>fees<text:s/>after<text:s/>COVID-19<text:s/>school<text:s/>closures.</text:span></text:p>
              </text:list-item>
              <text:list-item>
                <text:p text:style-name="P434"><text:span text:style-name="T434_1">Refugees<text:s/>remained<text:s/>in<text:s/>settlements,<text:s/>possibly<text:s/>due<text:s/>to<text:s/>restrictions<text:s/>on<text:s/>selling<text:s/>land<text:s/>and<text:s/>UNHCR<text:s/>resettlement<text:s/>policies.</text:span></text:p>
              </text:list-item>
              <text:list-item>
                <text:p text:style-name="P435"><text:span text:style-name="T435_1">Lower<text:s/>conflict<text:s/>reports<text:s/>(50%<text:s/>lower<text:s/>than<text:s/>non-refugee<text:s/>programs).</text:span></text:p>
              </text:list-item>
            </text:list>
            <text:p text:style-name="P436"/>
          </table:table-cell>
        </table:table-row>
      </table:table>
      <text:p text:style-name="P437"/>
      <text:list text:style-name="LS31" xml:id="list190" text:continue-list="list1">
        <text:list-item>
          <text:p text:style-name="P438"><text:span text:style-name="T438_1">However,<text:s/>disbenefits<text:s/>were<text:s/>that<text:s/>refugees<text:s/>are<text:s/>still<text:s/>vulnerable<text:s/>to<text:s/>external<text:s/>shocks,<text:s/>and<text:s/>food<text:s/>security<text:s/>gains<text:s/>were<text:s/>not<text:s/>sustained<text:s/>due<text:s/>to<text:s/>food<text:s/>assistance<text:s/>cuts<text:s/>and<text:s/>covid-19.<text:s/></text:span><text:span text:style-name="T438_2">Positive<text:s/>effects<text:s/>were<text:s/>also<text:s/>less<text:s/>sustained<text:s/>for<text:s/>women.<text:s/></text:span></text:p>
        </text:list-item>
      </text:list>
      <text:p text:style-name="P439"/>
      <text:list text:style-name="LS31" xml:id="list191" text:continue-list="list1">
        <text:list-item>
          <text:p text:style-name="P440"><text:span text:style-name="T440_1">Findings</text:span><text:span text:style-name="T440_2"><text:s/>from<text:s/>IRC’s<text:s/>Rebuild<text:s/>programme</text:span><text:span text:style-name="T440_3"><text:note text:note-class="footnote"><text:note-citation/><text:note-body><text:p text:style-name="P441"><text:span text:style-name="T441_1"><text:s/></text:span><text:span text:style-name="T441_2"><text:a xlink:type="simple" xlink:href="https://www.cgdev.org/publication/cash-and-small-business-groups-ugandans-and-refugees"><text:span text:style-name="T441_3">Cash<text:s/>and<text:s/>Small<text:s/>Business<text:s/>Groups<text:s/>for<text:s/>Ugandans<text:s/>and<text:s/>Refugees<text:s/>|<text:s/></text:span><text:span text:style-name="T441_4">Center<text:s/></text:span><text:span text:style-name="T441_5">For<text:s/>Global<text:s/>Development</text:span></text:a></text:span><text:span text:style-name="T441_6"><text:s/></text:span></text:p></text:note-body></text:note></text:span><text:span text:style-name="T441_7"><text:s/></text:span><text:span text:style-name="T441_8">on<text:s/>mentorship<text:s/>and<text:s/></text:span><text:span text:style-name="T441_9">large<text:s/></text:span><text:span text:style-name="T441_10">cash<text:s/>grants<text:s/>for<text:s/>microentrepreneurs<text:s/>in<text:s/>Nairobi,<text:s/>Kenya<text:s/>and<text:s/>Uganda<text:s/>showed<text:s/>that<text:s/></text:span></text:p>
        </text:list-item>
      </text:list>
      <text:p text:style-name="P442"/>
      <text:list text:style-name="LS37" xml:id="list192">
        <text:list-item>
          <text:p text:style-name="P443"><text:span text:style-name="T443_1">Cash<text:s/>grants<text:s/>positively<text:s/>impacted<text:s/>business,<text:s/>household,<text:s/>and<text:s/>social<text:s/>cohesion<text:s/>over<text:s/>12<text:s/>months.<text:s/></text:span></text:p>
        </text:list-item>
        <text:list-item>
          <text:p text:style-name="P444"><text:span text:style-name="T444_1">Mentorship<text:s/>did<text:s/>not<text:s/>significantly<text:s/>change<text:s/>business<text:s/>outcomes<text:s/>overall,<text:s/>showing<text:s/>slight<text:s/>positive<text:s/>effects<text:s/>for<text:s/>men<text:s/>and<text:s/>slight<text:s/>negative<text:s/>effects<text:s/>for<text:s/>women,<text:s/>especially<text:s/>with<text:s/>female<text:s/>mentors.</text:span></text:p>
        </text:list-item>
        <text:list-item>
          <text:p text:style-name="P445"><text:span text:style-name="T445_1"><text:s/>Mentorship<text:s/>also<text:s/>failed<text:s/>to<text:s/>expand<text:s/>business<text:s/>networks<text:s/>or<text:s/>improve<text:s/>social<text:s/>cohesion<text:s/>beyond<text:s/>the<text:s/>benefits<text:s/>of<text:s/>cash<text:s/>alone.</text:span></text:p>
        </text:list-item>
      </text:list>
      <text:p text:style-name="P446"/>
      <text:list text:style-name="LS31" xml:id="list195" text:continue-list="list1">
        <text:list-item>
          <text:p text:style-name="P447"><text:span text:style-name="T447_1">In<text:s/>2024,<text:s/>under</text:span><text:span text:style-name="T447_2"><text:s/>BRAER,<text:s/></text:span><text:span text:style-name="T447_3">a</text:span><text:span text:style-name="T447_4"><text:s/>second<text:s/>Give<text:s/>Directly<text:s/>project<text:s/>was<text:s/>piloted<text:s/>in<text:s/></text:span><text:span text:style-name="T447_5">Kiryandongo</text:span><text:span text:style-name="T447_6"><text:s/>which</text:span><text:span text:style-name="T447_7"><text:s/>provided</text:span><text:span text:style-name="T447_8"><text:s/>cash<text:s/>transfers<text:s/>of<text:s/>$1000<text:s/></text:span><text:span text:style-name="T447_9">to<text:s/>refugee<text:s/>new<text:s/>arrivals<text:s/></text:span><text:span text:style-name="T447_10">and<text:s/>some<text:s/>host<text:s/>communities<text:s/></text:span><text:span text:style-name="T447_11">in<text:s/></text:span><text:span text:style-name="T447_12">Kiryandongo</text:span><text:span text:style-name="T447_13"><text:s/>settlement.<text:s/></text:span><text:span text:style-name="T447_14">Whilst<text:s/>definitive<text:s/>conclusions<text:s/>cannot<text:s/>be<text:s/>drawn<text:s/>due<text:s/>to<text:s/>methodological<text:s/>constraints<text:s/>in<text:s/>the<text:s/>short<text:s/>implementation<text:s/>window,</text:span><text:span text:style-name="T447_15"><text:s/>early<text:s/>evidence<text:s/></text:span><text:span text:style-name="T447_16">suggests<text:s/>indicative<text:s/>improvements<text:s/>in<text:s/>self-reliance<text:s/>among<text:s/>refugee<text:s/>ho</text:span><text:span text:style-name="T447_17">u</text:span><text:span text:style-name="T447_18">seholds<text:s/>acr</text:span><text:span text:style-name="T447_19">oss<text:s/>several<text:s/>domain</text:span><text:span text:style-name="T447_20"><text:s/></text:span><text:span text:style-name="T447_21">aligned<text:s/>with<text:s/>the<text:s/></text:span><text:span text:style-name="T447_22">Uganda’s<text:s/>Self-Reliance<text:s/>Index</text:span><text:span text:style-name="T447_23">.<text:s/></text:span><text:span text:style-name="T447_24">Livelihood<text:s/>engagement<text:s/>rose<text:s/>substantially<text:s/></text:span><text:span text:style-name="T447_25">with<text:s/>the<text:s/>share</text:span><text:span text:style-name="T447_26"><text:s/>of<text:s/>ho</text:span><text:span text:style-name="T447_27">useho</text:span><text:span text:style-name="T447_28">l</text:span><text:span text:style-name="T447_29">ds<text:s/>reporting<text:s/>engagement<text:s/>in<text:s/>any<text:s/>form<text:s/>of<text:s/>paid<text:s/>work<text:s/>or<text:s/>self-employ</text:span><text:span text:style-name="T447_30">m</text:span><text:span text:style-name="T447_31">ent<text:s/>increasing<text:s/>from<text:s/>26.3%<text:s/>to<text:s/>47.8%.<text:s/></text:span></text:p>
        </text:list-item>
      </text:list>
      <text:p text:style-name="P448"/>
      <text:list text:style-name="LS31" xml:id="list196" text:continue-list="list1">
        <text:list-item>
          <text:p text:style-name="P449"><text:span text:style-name="T449_1">At<text:s/>the<text:s/>end<text:s/>of<text:s/></text:span><text:span text:style-name="T449_2">2025,<text:s/></text:span><text:span text:style-name="T449_3">Give<text:s/>Directly<text:s/>commenced<text:s/>a<text:s/>shared<text:s/>learning<text:s/>agenda<text:s/>on<text:s/>the<text:s/></text:span><text:span text:style-name="T449_4">potential<text:s/>for<text:s/></text:span><text:span text:style-name="T449_5"><text:s/>large<text:s/>cash<text:s/>transfers<text:s/>in<text:s/>refugee<text:s/>self-reliance</text:span><text:span text:style-name="T449_6"><text:s/>(see<text:s/>ANNEX<text:s/></text:span><text:span text:style-name="T449_7">2</text:span><text:span text:style-name="T449_8"><text:s/>–<text:s/>Evidence<text:s/>map)</text:span><text:span text:style-name="T449_9"><text:s/>which<text:s/>produced<text:s/>several<text:s/>lines<text:s/>of<text:s/>en</text:span><text:span text:style-name="T449_10">quiry<text:s/></text:span><text:span text:style-name="T449_11">including<text:s/></text:span><text:span text:style-name="T449_12">design<text:s/>and<text:s/></text:span><text:span text:style-name="T449_13">sequencing<text:s/>of</text:span><text:span text:style-name="T449_14"><text:s/>cash<text:s/>plus<text:s/></text:span><text:span text:style-name="T449_15">interventions<text:s/></text:span><text:span text:style-name="T449_16">for<text:s/>female<text:s/>refugees,<text:s/>new<text:s/>arrivals<text:s/>and<text:s/>refugee<text:s/>youth</text:span><text:span text:style-name="T449_17"><text:s/>based<text:s/>on<text:s/>available<text:s/>evidenc</text:span><text:span text:style-name="T449_18">e,<text:s/>good<text:s/>practice<text:s/>and<text:s/>agreed<text:s/>learning<text:s/>agenda.<text:s/></text:span><text:span text:style-name="T449_19">Differences<text:s/>in<text:s/>proposed<text:s/>pathways<text:s/>relate<text:s/>to:</text:span></text:p>
        </text:list-item>
      </text:list>
      <text:list text:style-name="LS38" xml:id="list197">
        <text:list-item>
          <text:p text:style-name="P450"><text:span text:style-name="T450_1">Number<text:s/>&amp;<text:s/>timing<text:s/>of<text:s/>cash<text:s/>lump-sum<text:s/>assistance<text:s/></text:span></text:p>
        </text:list-item>
        <text:list-item>
          <text:p text:style-name="P451"><text:span text:style-name="T451_1">Timing<text:s/>of<text:s/>plus<text:s/>activities<text:s/>(coaching/ mentoring<text:s/>and<text:s/>savings<text:s/>groups,<text:s/>Aspirations<text:s/>&amp;<text:s/>Planning<text:s/>workshops)<text:s/></text:span></text:p>
        </text:list-item>
        <text:list-item>
          <text:p text:style-name="P452"><text:span text:style-name="T452_1">Targeting<text:s/>approaches (e.g.:<text:s/>Youth:<text:s/>undertaking/<text:s/>completed<text:s/>vocational<text:s/>training;<text:s/>Women:<text:s/>workload,<text:s/>capacity</text:span></text:p>
        </text:list-item>
        <text:list-item>
          <text:p text:style-name="P453"><text:span text:style-name="T453_1">New<text:s/>Arrivals:<text:s/>duration<text:s/>of<text:s/>displacement<text:s/>and<text:s/>timing<text:s/>of assistance from WFP/UNHCR</text:span></text:p>
        </text:list-item>
        <text:list-item>
          <text:p text:style-name="P454"><text:span text:style-name="T454_1">Urban<text:s/>and<text:s/>rural<text:s/>contexts<text:s/>require<text:s/>different<text:s/>design<text:s/>and<text:s/>implementation<text:s/>approaches<text:s/>and<text:s/>considerations.</text:span></text:p>
        </text:list-item>
      </text:list>
      <text:p text:style-name="P455"/>
      <text:list text:style-name="LS31" xml:id="list202" text:continue-list="list1">
        <text:list-item>
          <text:p text:style-name="P456"><text:span text:style-name="T456_1">Given<text:s/></text:span><text:span text:style-name="T456_2">the<text:s/>range<text:s/>of<text:s/>emerging<text:s/>evidence<text:s/>on<text:s/>the<text:s/>impact<text:s/>of<text:s/>different<text:s/></text:span><text:span text:style-name="T456_3">graduation<text:s/>and<text:s/>cash<text:s/>plus<text:s/>models<text:s/></text:span><text:span text:style-name="T456_4">in<text:s/>the<text:s/>Ugandan<text:s/>refugee<text:s/>context,<text:s/></text:span><text:span text:style-name="T456_5">ReSET</text:span><text:span text:style-name="T456_6"><text:s/>would<text:s/></text:span><text:span text:style-name="T456_7">aim<text:s/></text:span><text:span text:style-name="T456_8">to<text:s/>support<text:s/>this<text:s/>learning<text:s/>agenda</text:span><text:span text:style-name="T456_9"><text:s/></text:span><text:span text:style-name="T456_10">with<text:s/>a<text:s/>view<text:s/>to<text:s/></text:span><text:span text:style-name="T456_11">improving<text:s/>the<text:s/>graduation<text:s/>model<text:s/>with<text:s/>interventions<text:s/>that<text:s/></text:span><text:span text:style-name="T456_12">reduce<text:s/>cost<text:s/>per<text:s/>household,<text:s/>enhance<text:s/>efficiencies<text:s/>across<text:s/></text:span><text:span text:style-name="T456_13">different<text:s/>interventions</text:span><text:span text:style-name="T456_14">,<text:s/>increase<text:s/>impact<text:s/>for<text:s/></text:span><text:span text:style-name="T456_15">the<text:s/>most<text:s/>vulnerable</text:span><text:span text:style-name="T456_16"><text:s/>population<text:s/></text:span><text:span text:style-name="T456_17">groups</text:span><text:span text:style-name="T456_18"><text:s/>and<text:s/></text:span><text:span text:style-name="T456_19">further<text:s/></text:span><text:span text:style-name="T456_20">increase<text:s/></text:span><text:span text:style-name="T456_21">scalability.<text:s/></text:span><text:span text:style-name="T456_22"><text:s/></text:span></text:p>
        </text:list-item>
        <text:list-item>
          <text:p text:style-name="P457"><text:span text:style-name="T457_1">This<text:s/>section<text:s/>will<text:s/></text:span><text:span text:style-name="T457_2">further<text:s/></text:span><text:span text:style-name="T457_3">consider<text:s/></text:span><text:span text:style-name="T457_4">the<text:s/>two<text:s/></text:span><text:span text:style-name="T457_5">high-level<text:s/></text:span><text:span text:style-name="T457_6">options</text:span><text:span text:style-name="T457_7"><text:s/></text:span><text:span text:style-name="T457_8">against<text:s/>the<text:s/>following<text:s/>criteria:<text:s/>cost-effectiveness,<text:s/></text:span><text:span text:style-name="T457_9">UK<text:s/></text:span><text:span text:style-name="T457_10">influence</text:span><text:span text:style-name="T457_11"><text:s/>and<text:s/>supporting<text:s/>the<text:s/>outcomes<text:s/>in<text:s/>the<text:s/>theory<text:s/>of<text:s/>change</text:span><text:span text:style-name="T457_12">.<text:s/></text:span></text:p>
        </text:list-item>
      </text:list>
      <text:p text:style-name="P458"><text:span text:style-name="T458_1">Cost<text:s/>effectiveness<text:s/></text:span></text:p>
      <text:list text:style-name="LS31" xml:id="list204" text:continue-list="list1">
        <text:list-item>
          <text:p text:style-name="P459"><text:span text:style-name="T459_1">A<text:s/>full<text:s/>VFM<text:s/>analysis<text:s/>to<text:s/>compare<text:s/>appraisal<text:s/>options</text:span><text:span text:style-name="T459_2"><text:s/>was<text:s/>not<text:s/>possible</text:span><text:span text:style-name="T459_3"><text:s/>given<text:s/></text:span><text:span text:style-name="T459_4">inconsistencies<text:s/>with<text:s/>the<text:s/>reported<text:s/>data.<text:s/></text:span><text:span text:style-name="T459_5">F</text:span><text:span text:style-name="T459_6">or<text:s/>example,<text:s/>implementing<text:s/>partners<text:s/>report<text:s/></text:span><text:span text:style-name="T459_7">transfer<text:s/>costs<text:s/>to<text:s/>transfer<text:s/>ratios<text:s/></text:span><text:span text:style-name="T459_8">that<text:s/>are<text:s/>not<text:s/>consistent<text:s/>with<text:s/>their<text:s/>budgets,<text:s/>and<text:s/>data<text:s/>on<text:s/>impact<text:s/>is<text:s/>not<text:s/>consistent.<text:s/>It<text:s/>was<text:s/>therefore<text:s/>difficult<text:s/>to<text:s/>have<text:s/>a<text:s/>definitive<text:s/>assessment<text:s/>of<text:s/>each<text:s/>option.<text:s/>However,<text:s/>the<text:s/>best<text:s/>available<text:s/>data<text:s/>was<text:s/>used<text:s/>to<text:s/>construct<text:s/>an<text:s/>analysis<text:s/>to<text:s/>get<text:s/>an<text:s/>approximate<text:s/>estimate<text:s/>of<text:s/>different<text:s/>implementation<text:s/>options.</text:span><text:span text:style-name="T459_9"><text:s/>A<text:s/>comprehensive<text:s/>VFM<text:s/>framework<text:s/>will<text:s/>be<text:s/>developed<text:s/>under<text:s/></text:span><text:span text:style-name="T459_10">ReSET</text:span><text:span text:style-name="T459_11">.<text:s/></text:span></text:p>
        </text:list-item>
        <text:list-item>
          <text:p text:style-name="P460"><text:span text:style-name="T460_1">Figure<text:s/>2.3</text:span><text:span text:style-name="T460_2"><text:s/></text:span><text:span text:style-name="T460_3">shows<text:s/>the<text:s/>cost<text:s/>per<text:s/>household<text:s/>of<text:s/></text:span><text:span text:style-name="T460_4">emergency<text:s/></text:span><text:span text:style-name="T460_5">cash<text:s/>vs<text:s/>graduation</text:span><text:span text:style-name="T460_6"><text:s/>delivered<text:s/>through<text:s/>international<text:s/>and<text:s/>local<text:s/>intermediaries</text:span><text:span text:style-name="T460_7">.</text:span><text:span text:style-name="T460_8"><text:s/>A<text:s/>local<text:s/>intermediary<text:s/>delivery<text:s/>model<text:s/>is<text:s/>further<text:s/>appraised<text:s/>below<text:s/>under<text:s/>the<text:s/>delivery<text:s/>options.<text:s/></text:span></text:p>
        </text:list-item>
        <text:list-item>
          <text:p text:style-name="P461"><text:span text:style-name="T461_1">Whilst<text:s/>efficiencies<text:s/>are<text:s/>improved<text:s/>when<text:s/>cash<text:s/>is<text:s/>delivered<text:s/>as<text:s/>a<text:s/>lump<text:s/>sum,<text:s/>the<text:s/></text:span><text:span text:style-name="T461_2">cost<text:s/>effectiveness</text:span><text:span text:style-name="T461_3"><text:s/>of<text:s/>the<text:s/>graduation<text:s/>model<text:s/></text:span><text:span text:style-name="T461_4">compared<text:s/>t</text:span><text:span text:style-name="T461_5">o<text:s/>emergency<text:s/>cash<text:s/>transfers<text:s/></text:span><text:span text:style-name="T461_6">is<text:s/></text:span><text:span text:style-name="T461_7">significant<text:s/>after<text:s/>3<text:s/>years,<text:s/></text:span><text:span text:style-name="T461_8">and<text:s/></text:span><text:span text:style-name="T461_9">considerable<text:s/>after<text:s/>5<text:s/>years<text:s/></text:span><text:span text:style-name="T461_10">or<text:s/></text:span><text:span text:style-name="T461_11">10<text:s/>years.<text:s/></text:span><text:span text:style-name="T461_12">The<text:s/></text:span><text:span text:style-name="T461_13">Table</text:span><text:span text:style-name="T461_14"><text:s/>also</text:span><text:span text:style-name="T461_15"><text:s/>shows<text:s/>the<text:s/></text:span><text:span text:style-name="T461_16">potential<text:s/>for<text:s/></text:span><text:span text:style-name="T461_17">savings<text:s/>when<text:s/>delivered<text:s/>through</text:span><text:span text:style-name="T461_18"><text:s/>local<text:s/>intermediaries.<text:s/></text:span></text:p>
        </text:list-item>
        <text:list-item>
          <text:p text:style-name="P462"><text:span text:style-name="T462_1">The<text:s/>business<text:s/>case<text:s/>is<text:s/>modelled<text:s/>assuming<text:s/>an<text:s/>investment<text:s/>of<text:s/></text:span><text:span text:style-name="T462_2">£</text:span><text:span text:style-name="T462_3">15</text:span><text:span text:style-name="T462_4">m<text:s/>per<text:s/>year<text:s/>over<text:s/>5<text:s/>years.<text:s/>This<text:s/>total<text:s/>amount<text:s/>may<text:s/>change,<text:s/>but<text:s/>the<text:s/>percentage<text:s/>cost<text:s/>efficiency<text:s/>will<text:s/>be<text:s/>the<text:s/>same<text:s/>regardless<text:s/>of<text:s/>the<text:s/>funding<text:s/>amount.<text:s/></text:span></text:p>
        </text:list-item>
      </text:list>
      <text:p text:style-name="P463"/>
      <text:p text:style-name="P464"><text:span text:style-name="T464_1">UK<text:s/></text:span><text:span text:style-name="T464_2">influence</text:span></text:p>
      <text:p text:style-name="P465"/>
      <text:list text:style-name="LS31" xml:id="list208" text:continue-list="list1">
        <text:list-item>
          <text:p text:style-name="P466"><text:span text:style-name="T466_1">FCDO<text:s/>has<text:s/>been<text:s/>a<text:s/>strong<text:s/></text:span><text:span text:style-name="T466_2">advocate<text:s/>of<text:s/>cash<text:s/></text:span><text:span text:style-name="T466_3">and<text:s/>has<text:s/></text:span><text:span text:style-name="T466_4">played<text:s/>a<text:s/>key<text:s/>role<text:s/>in<text:s/>scaling<text:s/>up<text:s/>the<text:s/>role<text:s/>of<text:s/>cash<text:s/>in<text:s/>the<text:s/>refugee<text:s/>response</text:span><text:span text:style-name="T466_5">.<text:s/></text:span><text:span text:style-name="T466_6">In</text:span><text:span text:style-name="T466_7"><text:s/>the<text:s/>final<text:s/>year<text:s/>of<text:s/>BRAER<text:s/></text:span><text:span text:style-name="T466_8">FCDO<text:s/></text:span><text:span text:style-name="T466_9">piloted<text:s/>large<text:s/>lump<text:s/>sum<text:s/>cash<text:s/>for<text:s/>new<text:s/>arrivals</text:span><text:span text:style-name="T466_10">.<text:s/></text:span><text:span text:style-name="T466_11">FCDO<text:s/>has<text:s/>less<text:s/>experience<text:s/>with<text:s/>graduation<text:s/>programming<text:s/>in<text:s/>Uganda,<text:s/>although<text:s/>does<text:s/>have<text:s/>exten</text:span><text:span text:style-name="T466_12">sive<text:s/>experience<text:s/>with<text:s/>the<text:s/>ultra-poor<text:s/>graduation<text:s/>approach<text:s/></text:span><text:span text:style-name="T466_13">globally</text:span><text:span text:style-name="T466_14">.<text:s/></text:span><text:span text:style-name="T466_15">Under</text:span><text:span text:style-name="T466_16"><text:s/></text:span><text:span text:style-name="T466_17">BRAER,</text:span><text:span text:style-name="T466_18"><text:s/>AVSI’s<text:s/>graduation<text:s/>model<text:s/>has<text:s/>been<text:s/>improved<text:s/>and<text:s/></text:span><text:span text:style-name="T466_19">has<text:s/>achieved<text:s/></text:span><text:span text:style-name="T466_20">the<text:s/></text:span><text:span text:style-name="T466_21">best</text:span><text:span text:style-name="T466_22"><text:s/>graduation<text:s/></text:span><text:span text:style-name="T466_23">rates<text:s/></text:span><text:span text:style-name="T466_24">in<text:s/>Uganda<text:s/>so<text:s/>far</text:span><text:span text:style-name="T466_25"><text:s/>(8</text:span><text:span text:style-name="T466_26">5</text:span><text:span text:style-name="T466_27">.5</text:span><text:span text:style-name="T466_28">%)</text:span><text:span text:style-name="T466_29">.</text:span><text:span text:style-name="T466_30"><text:s/></text:span></text:p>
        </text:list-item>
      </text:list>
      <text:p text:style-name="P467"/>
      <text:list text:style-name="LS31" xml:id="list209" text:continue-list="list1">
        <text:list-item>
          <text:p text:style-name="P468"><text:span text:style-name="T468_1">T</text:span><text:span text:style-name="T468_2">here<text:s/>is<text:s/>an<text:s/>opportunity<text:s/>under<text:s/></text:span><text:span text:style-name="T468_3">ReSET</text:span><text:span text:style-name="T468_4"><text:s/>for<text:s/>the<text:s/>UK<text:s/>to<text:s/>move<text:s/>further<text:s/>into<text:s/>the<text:s/>self-reliance<text:s/>space</text:span><text:span text:style-name="T468_5"><text:s/>alongside<text:s/>the<text:s/>EU<text:s/>and<text:s/></text:span><text:span text:style-name="T468_6">the<text:s/>Danish,<text:s/>particularly<text:s/>as<text:s/>the<text:s/>US<text:s/>has<text:s/>now<text:s/>completely<text:s/>exited</text:span><text:span text:style-name="T468_7">.<text:s/></text:span><text:span text:style-name="T468_8">Self-reliance<text:s/>is<text:s/>one<text:s/>of<text:s/>the<text:s/>key<text:s/>commitments<text:s/>made<text:s/>by<text:s/>the<text:s/></text:span><text:span text:style-name="T468_9">GoU</text:span><text:span text:style-name="T468_10"><text:s/>at<text:s/>the<text:s/>Global<text:s/>Refugee<text:s/>Forum<text:s/>in<text:s/>2023.<text:s/></text:span><text:span text:style-name="T468_11">GoU</text:span><text:span text:style-name="T468_12"><text:s/>has<text:s/>reiterated<text:s/>this<text:s/>as<text:s/>a<text:s/>priority<text:s/>in<text:s/>many<text:s/>fora<text:s/>including<text:s/>the<text:s/></text:span><text:span text:style-name="T468_13">National<text:s/>Partnership<text:s/>Forum<text:s/>in<text:s/>early<text:s/>2025.<text:s/></text:span><text:span text:style-name="T468_14">Current<text:s/></text:span><text:span text:style-name="T468_15">investment<text:s/>in<text:s/>self-reliance<text:s/>is<text:s/></text:span><text:span text:style-name="T468_16">coming</text:span><text:span text:style-name="T468_17"><text:s/>from<text:s/>the</text:span><text:span text:style-name="T468_18"><text:s/>E</text:span><text:span text:style-name="T468_19">U</text:span><text:span text:style-name="T468_20"><text:s/>Development<text:s/>Corporation,<text:s/></text:span><text:span text:style-name="T468_21">the<text:s/>Danish<text:s/>and<text:s/>Dutch<text:s/>Embassies<text:s/></text:span><text:span text:style-name="T468_22">and<text:s/></text:span><text:span text:style-name="T468_23">private<text:s/>foundations.<text:s/></text:span></text:p>
        </text:list-item>
      </text:list>
      <text:p text:style-name="P469"/>
      <text:list text:style-name="LS31" xml:id="list210" text:continue-list="list1">
        <text:list-item>
          <text:p text:style-name="P470"><text:span text:style-name="T470_1">The<text:s/>UK<text:s/></text:span><text:span text:style-name="T470_2">has<text:s/>a<text:s/>unique<text:s/>role<text:s/>to<text:s/>play<text:s/>in<text:s/>terms<text:s/>of<text:s/></text:span><text:span text:style-name="T470_3">building<text:s/>evidence<text:s/>on<text:s/>what<text:s/></text:span><text:span text:style-name="T470_4">works<text:s/>on<text:s/>jobs<text:s/>and<text:s/>livelihoods<text:s/>in<text:s/>displacement<text:s/>contexts</text:span><text:span text:style-name="T470_5"><text:s/>having<text:s/>supported</text:span><text:span text:style-name="T470_6"><text:s/></text:span><text:span text:style-name="T470_7"><text:a xlink:type="simple" xlink:href="https://www.worldbank.org/en/programs/building-the-evidence-on-forced-displacement"><text:span text:style-name="T470_8">Building<text:s/>the<text:s/>Evidence<text:s/>on<text:s/>Forced<text:s/></text:span><text:span text:style-name="T470_9">Displacement</text:span></text:a></text:span><text:span text:style-name="T470_10"><text:s/>the<text:s/></text:span><text:span text:style-name="T470_11"><text:a xlink:type="simple" xlink:href="https://www.povertyactionlab.org/initiative/displaced-livelihoods-initiative-dli"><text:span text:style-name="T470_12">D</text:span><text:span text:style-name="T470_13">isplaced<text:s/></text:span><text:span text:style-name="T470_14">L</text:span><text:span text:style-name="T470_15">ivelihoods<text:s/></text:span><text:span text:style-name="T470_16">I</text:span><text:span text:style-name="T470_17">nitiative</text:span></text:a></text:span><text:span text:style-name="T470_18"><text:s/>which<text:s/>supported<text:s/>the<text:s/>impact<text:s/>evaluation<text:s/></text:span><text:span text:style-name="T470_19">on<text:s/>the<text:s/>AVSI<text:s/>graduation<text:s/>model<text:s/>in<text:s/>Uganda.<text:s/></text:span><text:span text:style-name="T470_20">Through<text:s/></text:span><text:span text:style-name="T470_21">ReSET</text:span><text:span text:style-name="T470_22">,<text:s/>additional<text:s/></text:span><text:span text:style-name="T470_23">evidence<text:s/>could<text:s/>be<text:s/>built<text:s/>for<text:s/>example<text:s/>to<text:s/>compare<text:s/>graduation<text:s/>and<text:s/>large<text:s/>cash<text:s/>transfers<text:s/>for<text:s/>different<text:s/>population<text:s/>groups/<text:s/>locations</text:span><text:span text:style-name="T470_24">,<text:s/></text:span><text:span text:style-name="T470_25">increase<text:s/>value<text:s/>for<text:s/>money</text:span><text:span text:style-name="T470_26"><text:s/>and<text:s/>scale</text:span><text:span text:style-name="T470_27">.<text:s/></text:span><text:span text:style-name="T470_28"><text:s text:c="2"/></text:span></text:p>
        </text:list-item>
      </text:list>
      <text:p text:style-name="P471"/>
      <text:p text:style-name="P472"><text:span text:style-name="T472_1">Delivering<text:s/>the<text:s/>outcomes<text:s/>in<text:s/>the<text:s/>theory<text:s/>of<text:s/>change</text:span></text:p>
      <text:p text:style-name="P473"/>
      <text:list text:style-name="LS31" xml:id="list211" text:continue-list="list1">
        <text:list-item>
          <text:p text:style-name="P474"><text:span text:style-name="T474_1">Outcome<text:s/>1<text:s/>in<text:s/>the<text:s/>theory<text:s/>of<text:s/>change</text:span><text:span text:style-name="T474_2"><text:s/>(</text:span><text:span text:style-name="T474_3">IPC,<text:s/>GAM<text:s/>and<text:s/>protection<text:s/>indicators<text:s/>do<text:s/>not<text:s/>deteriorate<text:s/>below<text:s/>current<text:s/>levels<text:s/>for<text:s/>refugees<text:s/>and<text:s/>hosts</text:span><text:span text:style-name="T474_4">)<text:s/></text:span><text:span text:style-name="T474_5">could<text:s/>be<text:s/>supported<text:s/>through<text:s/></text:span><text:span text:style-name="T474_6">option<text:s/>1<text:s/>with<text:s/></text:span><text:span text:style-name="T474_7">interventions</text:span><text:span text:style-name="T474_8"><text:s/>increasingly<text:s/>prioritised<text:s/>for<text:s/>the<text:s/>most<text:s/></text:span><text:span text:style-name="T474_9">vulnerable<text:s/>and<text:s/>at<text:s/>risk</text:span><text:span text:style-name="T474_10">.<text:s/></text:span><text:span text:style-name="T474_11">UK<text:s/>investment<text:s/>in<text:s/>option<text:s/>2<text:s/>would<text:s/></text:span><text:span text:style-name="T474_12">reduce<text:s/></text:span><text:span text:style-name="T474_13">the<text:s/>collective<text:s/>response<text:s/>under<text:s/>pillar<text:s/>1</text:span><text:span text:style-name="T474_14"><text:s/>ho</text:span><text:span text:style-name="T474_15">wever<text:s/></text:span><text:span text:style-name="T474_16">at<text:s/>a<text:s/>household<text:s/>level<text:s/>food<text:s/>security,<text:s/>nutrition<text:s/>and<text:s/>protection<text:s/>indicators<text:s/></text:span><text:span text:style-name="T474_17">over<text:s/>the<text:s/>lifetime<text:s/>of<text:s/>the<text:s/>programme<text:s/>are<text:s/>better</text:span><text:span text:style-name="T474_18"><text:s/>for<text:s/>households<text:s/></text:span><text:span text:style-name="T474_19">who<text:s/>have<text:s/></text:span><text:span text:style-name="T474_20">enrolled<text:s/>in<text:s/>self-reliance<text:s/>programmes<text:s/>compared<text:s/>to<text:s/>humanitarian<text:s/>cash<text:s/>programmes.<text:s/></text:span><text:span text:style-name="T474_21">B</text:span><text:span text:style-name="T474_22">y</text:span><text:span text:style-name="T474_23"><text:s/>investing<text:s/>in<text:s/>self-reliance</text:span><text:span text:style-name="T474_24">,<text:s/>the<text:s/></text:span><text:span text:style-name="T474_25">risk</text:span><text:span text:style-name="T474_26"><text:s/>of<text:s/>deteriorating</text:span><text:span text:style-name="T474_27"><text:s/>humanitarian<text:s/>indicators<text:s/>over<text:s/>time<text:s/>as<text:s/></text:span><text:span text:style-name="T474_28">more<text:s/>and<text:s/>more</text:span><text:span text:style-name="T474_29"><text:s/>refugees<text:s/>come<text:s/>and<text:s/>stay<text:s/>in<text:s/>Uganda<text:s/>in<text:s/>protracted<text:s/>need</text:span><text:span text:style-name="T474_30"><text:s/>is<text:s/>somewhat<text:s/>mitigated</text:span><text:span text:style-name="T474_31">.<text:s/></text:span></text:p>
        </text:list-item>
      </text:list>
      <text:p text:style-name="P475"/>
      <text:list text:style-name="LS31" xml:id="list212" text:continue-list="list1">
        <text:list-item>
          <text:p text:style-name="P476"><text:span text:style-name="T476_1">Outcome<text:s/></text:span><text:span text:style-name="T476_2">2</text:span><text:span text:style-name="T476_3"><text:s/></text:span><text:span text:style-name="T476_4">(</text:span><text:span text:style-name="T476_5">Improved<text:s/>ability<text:s/>of<text:s/>refugees<text:s/>and<text:s/>hosts<text:s/>to<text:s/>meet<text:s/>their<text:s/>core<text:s/>needs,<text:s/>anticipate<text:s/>and<text:s/>adapt<text:s/>to<text:s/>shocks<text:s/>including<text:s/>climate<text:s/>shocks<text:s/>and<text:s/>reduce<text:s/>negative<text:s/>coping<text:s/>strategies</text:span><text:span text:style-name="T476_6">)<text:s/></text:span><text:span text:style-name="T476_7">could<text:s/>be<text:s/>supported<text:s/>through<text:s/></text:span><text:span text:style-name="T476_8">option<text:s/>1</text:span><text:span text:style-name="T476_9"><text:s/>to<text:s/>some<text:s/>extent<text:s/>for<text:s/>those<text:s/>receiving<text:s/>it.<text:s/>Larger<text:s/>transfers<text:s/>would<text:s/>have<text:s/>a<text:s/>more<text:s/>significant<text:s/>economic<text:s/>multiplier.<text:s/></text:span><text:span text:style-name="T476_10">However,<text:s/>measurable<text:s/>progress<text:s/>against<text:s/>this<text:s/>outcome<text:s/>would<text:s/>require<text:s/></text:span><text:span text:style-name="T476_11">option<text:s/>2<text:s/>with<text:s/></text:span><text:span text:style-name="T476_12">self-reliance/<text:s/>resilience<text:s/></text:span><text:span text:style-name="T476_13">being</text:span><text:span text:style-name="T476_14"><text:s/>a<text:s/>stated<text:s/>aim<text:s/>and<text:s/>the<text:s/>intervention<text:s/>measured<text:s/>accordingly.</text:span><text:span text:style-name="T476_15"><text:s/></text:span></text:p>
        </text:list-item>
      </text:list>
      <text:p text:style-name="P477"/>
      <text:list text:style-name="LS31" xml:id="list213" text:continue-list="list1">
        <text:list-item>
          <text:p text:style-name="P478"><text:span text:style-name="T478_1">Outcome<text:s/>3</text:span><text:span text:style-name="T478_2"><text:s/></text:span><text:span text:style-name="T478_3">(</text:span><text:span text:style-name="T478_4">Improved<text:s/>social<text:s/>cohesion<text:s/>between<text:s/>refugees<text:s/>and<text:s/>hosts<text:s/>and<text:s/>support<text:s/>to<text:s/>local<text:s/>economies</text:span><text:span text:style-name="T478_5">)<text:s/></text:span><text:span text:style-name="T478_6">would<text:s/>be<text:s/>better<text:s/>supported<text:s/>through<text:s/>option<text:s/>2.<text:s/>Self-reliance<text:s/>programmes<text:s/>would<text:s/>target<text:s/>at<text:s/>least<text:s/>30%</text:span><text:span text:style-name="T478_7"><text:s/>of<text:s/>the<text:s/>host<text:s/>community<text:s/>and<text:s/>AVSI<text:s/></text:span><text:span text:style-name="T478_8">has<text:s/>demonstrated<text:s/>the<text:s/>impact<text:s/>that<text:s/>raising<text:s/>this<text:s/>to<text:s/>50%<text:s/>has<text:s/>on<text:s/>social<text:s/>cohesion</text:span><text:span text:style-name="T478_9"><text:note text:note-class="footnote"><text:note-citation/><text:note-body><text:p text:style-name="P479"><text:span text:style-name="T479_1"><text:s/></text:span><text:span text:style-name="T479_2">Makerere<text:s/>Un</text:span><text:span text:style-name="T479_3">i</text:span><text:span text:style-name="T479_4">versity<text:s/>(2023)<text:s/>S</text:span><text:span text:style-name="T479_5">OCIAL<text:s/>COHESION<text:s/>STUDY<text:s/>IN<text:s/>REFUGEE<text:s/>AND<text:s/>HOST<text:s/>COMMUNITIES<text:s/>OF<text:s/>KYAKA<text:s/>II<text:s/>AND<text:s/>KYANGWALI<text:s/>REFUGEE<text:s/>SETTLEMENTS<text:s/>IN<text:s/>KYEGEGWA<text:s/>AND<text:s/>KIKUUBE<text:s/>DISTRICTS<text:s/>-<text:s/>WESTERN<text:s/>UGANDA</text:span></text:p></text:note-body></text:note></text:span><text:span text:style-name="T479_6">.<text:s/></text:span></text:p>
        </text:list-item>
      </text:list>
      <text:p text:style-name="P480"/>
      <text:list text:style-name="LS31" xml:id="list214" text:continue-list="list1">
        <text:list-item>
          <text:p text:style-name="P481"><text:span text:style-name="T481_1">Outcome<text:s/>4<text:s/></text:span><text:span text:style-name="T481_2">(</text:span><text:span text:style-name="T481_3">Improved<text:s/>efficiency,<text:s/>effectiveness<text:s/>and<text:s/>sustainability<text:s/>of<text:s/>the<text:s/>refugee<text:s/>response</text:span><text:span text:style-name="T481_4">)<text:s/></text:span><text:span text:style-name="T481_5">would<text:s/>be<text:s/>better<text:s/>supported<text:s/>through<text:s/>option<text:s/>2.<text:s/></text:span><text:span text:style-name="T481_6">Whilst<text:s/>efficiency<text:s/>and<text:s/>effectiveness<text:s/></text:span><text:span text:style-name="T481_7">has</text:span><text:span text:style-name="T481_8"><text:s/>been<text:s/>improved<text:s/>through<text:s/>cash<text:s/>approaches<text:s/>compared<text:s/>to<text:s/>in-kind</text:span><text:span text:style-name="T481_9">,</text:span><text:span text:style-name="T481_10"><text:s/></text:span><text:span text:style-name="T481_11">innovation<text:s/>in<text:s/>this<text:s/>context<text:s/>is<text:s/>taking<text:s/>place<text:s/>within<text:s/>self-reliance<text:s/>approaches<text:s/>tha</text:span><text:span text:style-name="T481_12">t<text:s/>seek<text:s/>to<text:s/>provide<text:s/>solutions<text:s/>from<text:s/>the<text:s/>start,<text:s/>speed<text:s/>up<text:s/>self-reliance<text:s/>and<text:s/>reduce<text:s/>protracted<text:s/>humanitarian<text:s/>need.<text:s/></text:span></text:p>
        </text:list-item>
      </text:list>
      <text:p text:style-name="P482"/>
      <text:p text:style-name="P483"><text:span text:style-name="T483_1">Preferred<text:s/>approach<text:s/>–<text:s/></text:span><text:span text:style-name="T483_2">option<text:s/>2:<text:s/></text:span><text:span text:style-name="T483_3">Reduced<text:s/>pillar<text:s/></text:span><text:span text:style-name="T483_4">1</text:span><text:span text:style-name="T483_5">;<text:s/>scale<text:s/>proven<text:s/>graduation<text:s/>model<text:s/>and<text:s/>test<text:s/>more<text:s/>cost-effective<text:s/>approaches<text:s/>under<text:s/>pillar<text:s/>2.<text:s/></text:span></text:p>
      <text:p text:style-name="P484"/>
      <text:list text:style-name="LS31" xml:id="list215" text:continue-list="list1">
        <text:list-item>
          <text:p text:style-name="P485"><text:span text:style-name="T485_1">The<text:s/>preferred<text:s/>approach<text:s/>is<text:s/>to<text:s/></text:span><text:span text:style-name="T485_2">scale<text:s/></text:span><text:span text:style-name="T485_3">existing<text:s/>and<text:s/>proven<text:s/></text:span><text:span text:style-name="T485_4">graduation<text:s/></text:span><text:span text:style-name="T485_5">interventions</text:span><text:span text:style-name="T485_6">,<text:s/>for<text:s/>example<text:s/>the<text:s/>AVSI<text:s/>approach<text:s/>described<text:s/>above</text:span><text:span text:style-name="T485_7">.</text:span><text:span text:style-name="T485_8"><text:s/></text:span><text:span text:style-name="T485_9">We<text:s/>know<text:s/>there<text:s/>are<text:s/>other<text:s/></text:span><text:span text:style-name="T485_10">organisations</text:span><text:span text:style-name="T485_11"><text:s/>who<text:s/>have<text:s/>similar<text:s/>models</text:span><text:span text:style-name="T485_12"><text:s/></text:span><text:span text:style-name="T485_13">which<text:s/>may<text:s/>have<text:s/>been<text:s/>proven<text:s/>to<text:s/>be<text:s/>effective<text:s/>in<text:s/>Uganda<text:s/>or<text:s/></text:span><text:span text:style-name="T485_14">the<text:s/>region</text:span><text:span text:style-name="T485_15">.<text:s/></text:span><text:span text:style-name="T485_16">Therefore,</text:span><text:span text:style-name="T485_17"><text:s/>the</text:span><text:span text:style-name="T485_18"><text:s/>delivery<text:s/>partner<text:s/>will<text:s/>be<text:s/>chosen<text:s/>through<text:s/>a<text:s/></text:span><text:span text:style-name="T485_19">competitive<text:s/></text:span><text:span text:style-name="T485_20">bid</text:span><text:span text:style-name="T485_21">ding<text:s/>process<text:s/>conducted<text:s/>in</text:span><text:span text:style-name="T485_22"><text:s/>year<text:s/>1</text:span><text:span text:style-name="T485_23">.</text:span><text:span text:style-name="T485_24"><text:s/>Specific<text:s/>consideration<text:s/>will<text:s/>be<text:s/>given<text:s/>to<text:s/>the<text:s/>targeting<text:s/>approach<text:s/></text:span><text:span text:style-name="T485_25">in<text:s/>light<text:s/>of</text:span><text:span text:style-name="T485_26"><text:s/>broader<text:s/>funding<text:s/>cuts<text:s/>to<text:s/>ensure<text:s/>the<text:s/>intervention<text:s/>benefits<text:s/>the<text:s/>most<text:s/>vulnerable<text:s/>women,<text:s/>children<text:s/>and<text:s/>youth.</text:span></text:p>
        </text:list-item>
      </text:list>
      <text:p text:style-name="P486"/>
      <text:list text:style-name="LS31" xml:id="list216" text:continue-list="list1">
        <text:list-item>
          <text:p text:style-name="P487"><text:span text:style-name="T487_1">W</text:span><text:span text:style-name="T487_2">e</text:span><text:span text:style-name="T487_3"><text:s/>expect<text:s/>the<text:s/>winning<text:s/>bidder<text:s/>to<text:s/>strike<text:s/>a<text:s/>balance<text:s/>between<text:s/>delivering<text:s/>a<text:s/>proven<text:s/>model<text:s/>which<text:s/>we<text:s/>are<text:s/>confident<text:s/>will<text:s/>have<text:s/>a<text:s/>positive<text:s/>impact,<text:s/></text:span><text:span text:style-name="T487_4">with</text:span><text:span text:style-name="T487_5"><text:s/>continuing<text:s/>to<text:s/>test<text:s/>new<text:s/>approaches.<text:s/></text:span><text:span text:style-name="T487_6">T</text:span><text:span text:style-name="T487_7">hese<text:s/>could<text:s/>include,<text:s/>for<text:s/>example,<text:s/>large<text:s/>cash<text:s/>payments,<text:s/>or<text:s/>models<text:s/>which<text:s/>try<text:s/>to<text:s/>make<text:s/>graduation<text:s/>programming<text:s/>even<text:s/>more<text:s/>cost<text:s/>effective.<text:s/></text:span><text:span text:style-name="T487_8">T</text:span><text:span text:style-name="T487_9">he<text:s/>programme<text:s/>should<text:s/>contribute<text:s/>to<text:s/>the<text:s/>evidence<text:s/>base<text:s/>for<text:s/>future<text:s/>UK<text:s/>programming,<text:s/>but<text:s/>also<text:s/>influence<text:s/>the<text:s/>investments<text:s/>made<text:s/>by<text:s/>the<text:s/>wider<text:s/>sector<text:s/>and<text:s/>the<text:s/>Government<text:s/>of<text:s/>Uganda</text:span><text:span text:style-name="T487_10">.</text:span></text:p>
        </text:list-item>
      </text:list>
      <text:p text:style-name="P488"/>
      <text:list text:style-name="LS31" xml:id="list217" text:continue-list="list1">
        <text:list-item>
          <text:p text:style-name="P489"><text:span text:style-name="T489_1">G</text:span><text:span text:style-name="T489_2">raduation<text:s/></text:span><text:span text:style-name="T489_3">models</text:span><text:span text:style-name="T489_4"><text:s/>are<text:s/>unlikely<text:s/>to<text:s/>scale<text:s/>for<text:s/>the<text:s/>en</text:span><text:span text:style-name="T489_5">tire<text:s/>refugee</text:span><text:span text:style-name="T489_6">/<text:s/>host<text:s/></text:span><text:span text:style-name="T489_7">population</text:span><text:span text:style-name="T489_8"><text:s/></text:span><text:span text:style-name="T489_9">or</text:span><text:span text:style-name="T489_10"><text:s/>be<text:s/>taken<text:s/>up<text:s/>by<text:s/></text:span><text:span text:style-name="T489_11">GoU</text:span><text:span text:style-name="T489_12"><text:s/>in<text:s/>the<text:s/></text:span><text:span text:style-name="T489_13">medium<text:s/>to<text:s/></text:span><text:span text:style-name="T489_14">long-term.<text:s/></text:span><text:span text:style-name="T489_15">It</text:span><text:span text:style-name="T489_16"><text:s/>is<text:s/>proposed<text:s/>as<text:s/>a<text:s/></text:span><text:span text:style-name="T489_17">prioritised</text:span><text:span text:style-name="T489_18"><text:s/>intervention<text:s/>for<text:s/></text:span><text:span text:style-name="T489_19">most<text:s/>vulnerable</text:span><text:span text:style-name="T489_20"><text:s/>and<text:s/></text:span><text:span text:style-name="T489_21">at-risk<text:s/>households</text:span><text:span text:style-name="T489_22"><text:s/>as<text:s/>part<text:s/>of<text:s/>a<text:s/>broader<text:s/>shift<text:s/>from<text:s/></text:span><text:span text:style-name="T489_23">dependency<text:s/>on<text:s/>humanitarian<text:s/></text:span><text:span text:style-name="T489_24">assistance</text:span><text:span text:style-name="T489_25">.<text:s/>As<text:s/>per<text:s/>the<text:s/>vision<text:s/>for<text:s/>the<text:s/>re-design<text:s/>of<text:s/>the<text:s/>refugee<text:s/>response,<text:s/>graduation<text:s/>would<text:s/></text:span><text:span text:style-name="T489_26">sit<text:s/>under<text:s/>a<text:s/>broader<text:s/>scaling<text:s/>of<text:s/>economic<text:s/>opportunities<text:s/>and<text:s/>integration</text:span><text:span text:style-name="T489_27"><text:s/>into<text:s/>nat</text:span><text:span text:style-name="T489_28">ional<text:s/>systems</text:span><text:span text:style-name="T489_29">.<text:s/></text:span></text:p>
        </text:list-item>
      </text:list>
      <text:p text:style-name="P490"/>
      <text:list text:style-name="LS31" xml:id="list218" text:continue-list="list1">
        <text:list-item>
          <text:p text:style-name="P491"><text:span text:style-name="T491_1">There<text:s/>is<text:s/>a<text:s/>clear<text:s/>trade-off<text:s/>with<text:s/>the<text:s/>proposed<text:s/>approach</text:span><text:span text:style-name="T491_2">,</text:span><text:span text:style-name="T491_3"><text:s/>as<text:s/>a<text:s/>reduced<text:s/>pillar<text:s/>1<text:s/>wi</text:span><text:span text:style-name="T491_4">ll<text:s/>impact<text:s/></text:span><text:span text:style-name="T491_5">on</text:span><text:span text:style-name="T491_6"><text:s/>the<text:s/>scale<text:s/>of<text:s/>the<text:s/>humanitarian<text:s/>response.<text:s/>However,<text:s/>this</text:span><text:span text:style-name="T491_7"><text:s/></text:span><text:span text:style-name="T491_8">is<text:s/>in<text:s/>line<text:s/>with</text:span><text:span text:style-name="T491_9"><text:s/>a<text:s/>broader<text:s/></text:span><text:span text:style-name="T491_10">system<text:s/></text:span><text:span text:style-name="T491_11">change<text:s/>that<text:s/>will<text:s/></text:span><text:span text:style-name="T491_12">see<text:s/>humanitarian<text:s/>assistance<text:s/></text:span><text:span text:style-name="T491_13">provided<text:s/>on<text:s/>a<text:s/>shorter</text:span><text:span text:style-name="T491_14">-</text:span><text:span text:style-name="T491_15">term<text:s/>basis<text:s/>for<text:s/>those<text:s/>most<text:s/>in<text:s/>need<text:s/>instead<text:s/>of<text:s/>monthly<text:s/>assistance<text:s/>for<text:s/></text:span><text:span text:style-name="T491_16">the<text:s/>majority<text:s/>of</text:span><text:span text:style-name="T491_17"><text:s/>refugees.</text:span><text:span text:style-name="T491_18"><text:s/>Even<text:s/>with<text:s/>a<text:s/>significant<text:s/>UK<text:s/>contribution</text:span><text:span text:style-name="T491_19"><text:s/>in<text:s/>FY<text:s/>24/25</text:span><text:span text:style-name="T491_20">,<text:s/>this<text:s/>change<text:s/>is<text:s/>taking<text:s/>place<text:s/>and<text:s/></text:span><text:span text:style-name="T491_21">is</text:span><text:span text:style-name="T491_22"><text:s/>having<text:s/>significant<text:s/>political,<text:s/>security,<text:s/>conflict<text:s/>sensitivity<text:s/>and<text:s/>humanitarian<text:s/></text:span><text:span text:style-name="T491_23">impacts.</text:span><text:span text:style-name="T491_24"><text:s/></text:span></text:p>
        </text:list-item>
      </text:list>
      <text:p text:style-name="P492"/>
      <text:list text:style-name="LS31" xml:id="list219" text:continue-list="list1">
        <text:list-item>
          <text:p text:style-name="P493"><text:span text:style-name="T493_1">The<text:s/>preferred<text:s/>option<text:s/></text:span><text:span text:style-name="T493_2">is<text:s/>in<text:s/>line<text:s/>with<text:s/>the<text:s/>vision<text:s/>set<text:s/>out<text:s/>for<text:s/>the<text:s/>re-design<text:s/>of<text:s/>the<text:s/>refugee<text:s/>response.</text:span><text:span text:style-name="T493_3"><text:s/></text:span><text:span text:style-name="T493_4">Whilst<text:s/></text:span><text:span text:style-name="T493_5">GoU</text:span><text:span text:style-name="T493_6"><text:s/>has<text:s/>made<text:s/>significant<text:s/>progress<text:s/>in<text:s/></text:span><text:span text:style-name="T493_7">developing<text:s/>a<text:s/>common</text:span><text:span text:style-name="T493_8"><text:s/>yard<text:s/>stick<text:s/>for<text:s/>measuring<text:s/>self-reliance</text:span><text:span text:style-name="T493_9"><text:note text:note-class="footnote"><text:note-citation/><text:note-body><text:p text:style-name="P494"><text:span text:style-name="T494_1"><text:s/></text:span><text:span text:style-name="T494_2"><text:a xlink:type="simple" xlink:href="https://ulearn-uganda.org/uganda-self-reliance-index-ug-sri-for-refugees-and-host-communities-user-guide/"><text:span text:style-name="T494_3">https://ulearn-uganda.org/uganda-self-reliance-index-ug-sri-for-refugees-and-host-communities-user-guide/</text:span></text:a></text:span><text:span text:style-name="T494_4"><text:s/></text:span></text:p></text:note-body></text:note></text:span><text:span text:style-name="T494_5">,<text:s/>i</text:span><text:span text:style-name="T494_6">t<text:s/>is<text:s/>acknowledged<text:s/>that<text:s/>with<text:s/>a<text:s/>range<text:s/>of<text:s/>self-reliance<text:s/>and<text:s/>resilience<text:s/>interventions<text:s/>recently<text:s/>coming<text:s/>on</text:span><text:span text:style-name="T494_7">stream</text:span><text:span text:style-name="T494_8">,<text:s/>including<text:s/>the<text:s/>World<text:s/>Bank’s<text:s/></text:span><text:span text:style-name="T494_9">DrDIP</text:span><text:span text:style-name="T494_10"><text:s/>2<text:s/></text:span><text:span text:style-name="T494_11">programme</text:span><text:span text:style-name="T494_12">,<text:s/></text:span><text:span text:style-name="T494_13">there<text:s/>is<text:s/>a<text:s/>need<text:s/></text:span><text:span text:style-name="T494_14">to<text:s/>develop<text:s/>a<text:s/>joint<text:s/>targeting<text:s/>approach<text:s/>that<text:s/></text:span><text:span text:style-name="T494_15">considers<text:s/></text:span><text:span text:style-name="T494_16">equity<text:s/>appropriately</text:span><text:span text:style-name="T494_17">.<text:s/>There<text:s/>is<text:s/>a<text:s/>significant<text:s/>risk<text:s/>that<text:s/>without<text:s/>this,<text:s/></text:span><text:span text:style-name="T494_18">vulnerable<text:s/>population<text:s/>groups<text:s/>such<text:s/>as<text:s/>people<text:s/>with<text:s/>disabilities</text:span><text:span text:style-name="T494_19">,<text:s/>nutritionally<text:s/>vulnerable</text:span><text:span text:style-name="T494_20"><text:s/>(pregnant<text:s/>and<text:s/>breastfeeding<text:s/>women<text:s/>or<text:s/>households<text:s/>with<text:s/>children<text:s/>under<text:s/>5),</text:span><text:span text:style-name="T494_21"><text:s/></text:span><text:span text:style-name="T494_22">or<text:s/>households<text:s/>in<text:s/>certain<text:s/>geographical<text:s/>areas<text:s/>are<text:s/>left<text:s/>behind.<text:s/></text:span></text:p>
        </text:list-item>
      </text:list>
      <text:p text:style-name="P495"/>
      <text:list text:style-name="LS31" xml:id="list220" text:continue-list="list1">
        <text:list-item>
          <text:p text:style-name="P496"><text:span text:style-name="T496_1"><text:s/></text:span><text:span text:style-name="T496_2">ReSET</text:span><text:span text:style-name="T496_3"><text:s/>will<text:s/>ensure<text:s/>that<text:s/></text:span><text:span text:style-name="T496_4">through<text:s/>contribution<text:s/>to<text:s/>a<text:s/>shared<text:s/>learning<text:s/></text:span><text:span text:style-name="T496_5">agenda<text:s/></text:span><text:span text:style-name="T496_6">and<text:s/></text:span><text:span text:style-name="T496_7">support<text:s/>to<text:s/>coordination<text:s/>(</text:span><text:span text:style-name="T496_8">pillar<text:s/>3</text:span><text:span text:style-name="T496_9">)</text:span><text:span text:style-name="T496_10"><text:s/>that<text:s/>a</text:span><text:span text:style-name="T496_11">s<text:s/>self-reliance<text:s/></text:span><text:span text:style-name="T496_12">and<text:s/>resilience<text:s/>interventions<text:s/>are<text:s/>scaled,<text:s/>e</text:span><text:span text:style-name="T496_13">quity<text:s/>considerations<text:s/></text:span><text:span text:style-name="T496_14">are<text:s/></text:span><text:span text:style-name="T496_15">central</text:span><text:span text:style-name="T496_16">.<text:s/></text:span></text:p>
        </text:list-item>
      </text:list>
      <text:p text:style-name="P497"/>
      <text:p text:style-name="P498"/>
      <text:list text:style-name="LS31" xml:id="list221" text:continue-list="list1">
        <text:list-item>
          <text:p text:style-name="P499"><text:span text:style-name="T499_1">Flexibility<text:s/></text:span><text:span text:style-name="T499_2">is<text:s/>proposed</text:span><text:span text:style-name="T499_3"><text:s/></text:span><text:span text:style-name="T499_4">across<text:s/>and<text:s/>within<text:s/>pillars<text:s/>in<text:s/>line<text:s/>with<text:s/>learning<text:s/>from<text:s/>BRAER.<text:s/></text:span><text:span text:style-name="T499_5">The<text:s/>amount<text:s/>of<text:s/>funding<text:s/>for<text:s/>pillar<text:s/>1<text:s/>would<text:s/>be<text:s/>adjusted<text:s/>based<text:s/>on<text:s/>the<text:s/>severity<text:s/>of<text:s/>the<text:s/>humanitarian<text:s/>situation<text:s/></text:span><text:span text:style-name="T499_6">and<text:s/>global<text:s/>contributions.<text:s/></text:span><text:span text:style-name="T499_7">Indicative<text:s/>indicators<text:s/>include:</text:span></text:p>
        </text:list-item>
      </text:list>
      <text:p text:style-name="P500"/>
      <text:list text:style-name="LS13" xml:id="list222">
        <text:list-item>
          <text:list>
            <text:list-item>
              <text:p text:style-name="P501"><text:span text:style-name="T501_1">%<text:s/>or<text:s/></text:span><text:span text:style-name="T501_2">prioritised</text:span><text:span text:style-name="T501_3"><text:s/></text:span><text:span text:style-name="T501_4">response<text:s/>plan<text:s/>for<text:s/>new<text:s/>arrivals<text:s/>funded<text:s/></text:span></text:p>
            </text:list-item>
            <text:list-item>
              <text:p text:style-name="P502"><text:span text:style-name="T502_1">Emergency<text:s/>influx<text:s/>thresholds<text:s/>reached<text:s/></text:span></text:p>
            </text:list-item>
            <text:list-item>
              <text:p text:style-name="P503"><text:span text:style-name="T503_1">UNHCR’s<text:s/>critical<text:s/>indicator</text:span><text:span text:style-name="T503_2"><text:s/>matrix<text:s/></text:span></text:p>
            </text:list-item>
          </text:list>
        </text:list-item>
      </text:list>
      <text:p text:style-name="P504"/>
      <text:list text:style-name="LS31" xml:id="list225" text:continue-list="list1">
        <text:list-item>
          <text:p text:style-name="P505"><text:span text:style-name="T505_1">The<text:s/></text:span><text:span text:style-name="T505_2">proposed<text:s/></text:span><text:span text:style-name="T505_3">p</text:span><text:span text:style-name="T505_4">ill</text:span><text:span text:style-name="T505_5">ar<text:s/>split<text:s/></text:span><text:span text:style-name="T505_6">may<text:s/>need<text:s/>to<text:s/>be<text:s/>revised<text:s/>upon<text:s/>approval<text:s/>of<text:s/>the<text:s/>business<text:s/>case<text:s/></text:span><text:span text:style-name="T505_7">considering<text:s/>the<text:s/>broader<text:s/>system<text:s/>change</text:span><text:span text:style-name="T505_8">,<text:s/></text:span><text:span text:style-name="T505_9">and</text:span><text:span text:style-name="T505_10"><text:s/></text:span><text:span text:style-name="T505_11">significant<text:s/>uncertainty<text:s/>about<text:s/>other<text:s/>donor<text:s/>contributions<text:s/>to<text:s/>the<text:s/>refugee<text:s/>response</text:span><text:span text:style-name="T505_12">.<text:s/></text:span></text:p>
        </text:list-item>
      </text:list>
      <text:p text:style-name="P506"/>
      <text:p text:style-name="P507"><text:span text:style-name="T507_1">Inclusion<text:s/>and<text:s/>targeting<text:s/></text:span></text:p>
      <text:p text:style-name="P508"/>
      <text:list text:style-name="LS31" xml:id="list226" text:continue-list="list1">
        <text:list-item>
          <text:p text:style-name="P509"><text:span text:style-name="T509_1">Considering<text:s/>the<text:s/>vulnerability<text:s/>of<text:s/>the<text:s/>refugee<text:s/>population,<text:s/></text:span><text:span text:style-name="T509_2">ReSET</text:span><text:span text:style-name="T509_3"><text:s/>will<text:s/>have<text:s/>a<text:s/>strong<text:s/>focus<text:s/>on<text:s/>inclusion</text:span><text:span text:style-name="T509_4">,</text:span><text:span text:style-name="T509_5"><text:s/>particularly<text:s/>given<text:s/>the<text:s/>risk<text:s/>of<text:s/>exclusion<text:s/>of<text:s/>the<text:s/>most<text:s/>vulnerable<text:s/>in<text:s/></text:span><text:span text:style-name="T509_6">a<text:s/>context</text:span><text:span text:style-name="T509_7"><text:s/>of<text:s/>declining<text:s/>resources.<text:s/>For<text:s/>example,<text:s/></text:span><text:span text:style-name="T509_8">Humanity<text:s/>and<text:s/>Inclusion</text:span><text:span text:style-name="T509_9"><text:s/>has<text:s/>reported<text:s/>that<text:s/>42%<text:s/>of<text:s/>households<text:s/>with<text:s/>a<text:s/>disability<text:s/>have<text:s/>been<text:s/>removed<text:s/>from<text:s/>food<text:s/>assistance.<text:s/>Interventions<text:s/>will<text:s/>be<text:s/>underpinned<text:s/>by<text:s/>gender</text:span><text:span text:style-name="T509_10"><text:s/>equality,<text:s/>disability<text:s/>and<text:s/>social<text:s/>inclusion<text:s/>(GEDSI),<text:s/>analysis<text:s/>to<text:s/>be<text:s/>conducted<text:s/>at<text:s/>inception,<text:s/>the<text:s/>outcome<text:s/>of<text:s/>which<text:s/>will<text:s/>guide<text:s/>both<text:s/>policy<text:s/>influencing<text:s/>efforts<text:s/>and<text:s/>programming<text:s/>interventions<text:s/>to<text:s/>be<text:s/>more<text:s/>inclusive.<text:s/>At<text:s/>the<text:s/>minimum<text:s/>all<text:s/>programme<text:s/>collected<text:s/>data<text:s/>will<text:s/>be<text:s/>disaggregated<text:s/>by<text:s/>gender,<text:s/>age,<text:s/>disability<text:s/>and<text:s/>geography.<text:s/></text:span></text:p>
        </text:list-item>
      </text:list>
      <text:p text:style-name="P510"/>
      <text:list text:style-name="LS31" xml:id="list227" text:continue-list="list1">
        <text:list-item>
          <text:p text:style-name="P511"><text:span text:style-name="T511_1">Pillar<text:s/>1</text:span><text:span text:style-name="T511_2"><text:s/>will<text:s/>continue<text:s/></text:span><text:span text:style-name="T511_3">to<text:s/>support<text:s/>the<text:s/>refugee<text:s/>response</text:span><text:span text:style-name="T511_4"><text:s/>to<text:s/>move<text:s/>from<text:s/>a<text:s/>status-based<text:s/>to<text:s/>a<text:s/>needs-based<text:s/>humanitarian<text:s/>response.<text:s/>Whilst<text:s/>significant<text:s/>work<text:s/>has<text:s/>been<text:s/>undertaken<text:s/>by<text:s/>UNHCR,<text:s/>WFP<text:s/>through<text:s/>the<text:s/>work<text:s/>of<text:s/>the<text:s/></text:span><text:span text:style-name="T511_5"><text:a xlink:type="simple" xlink:href="https://wfp-unhcr-hub.org/"><text:span text:style-name="T511_6">joint<text:s/>unit</text:span></text:a></text:span><text:span text:style-name="T511_7"><text:s/>to<text:s/>develop<text:s/>joint<text:s/>vulnerability<text:s/>criteria<text:s/>for<text:s/>food<text:s/>assistance,<text:s/>given<text:s/>the<text:s/>reality<text:s/>of<text:s/>the<text:s/>global<text:s/>resource<text:s/>environment,<text:s/>the<text:s/>targeted<text:s/>caseload<text:s/>and<text:s/>duration<text:s/>of<text:s/>assistance<text:s/>requires<text:s/>further<text:s/>prioritisation<text:s/>to<text:s/>sustain<text:s/>a<text:s/>system<text:s/>that<text:s/>perpetually<text:s/>responds<text:s/>to<text:s/>influxes<text:s/>of<text:s/>refugees.<text:s/>There<text:s/>is<text:s/>also<text:s/>a<text:s/>need<text:s/>to<text:s/>widen<text:s/>the<text:s/>approach<text:s/>beyond<text:s/>food<text:s/>assistance<text:s/></text:span><text:span text:style-name="T511_8">to</text:span><text:span text:style-name="T511_9"><text:s/>prioritise<text:s/>available<text:s/>resources<text:s/>and<text:s/></text:span><text:span text:style-name="T511_10">enhance<text:s/>efficiencies<text:s/>through<text:s/></text:span><text:span text:style-name="T511_11">multi-purpose<text:s/></text:span><text:span text:style-name="T511_12">rather<text:s/>than<text:s/>sectoral<text:s/></text:span><text:span text:style-name="T511_13">cash.<text:s/></text:span><text:span text:style-name="T511_14">Under<text:s/>BRAER<text:s/>we<text:s/>have<text:s/>supported<text:s/>common<text:s/>needs<text:s/>assessments<text:s/>such<text:s/>as<text:s/>the<text:s/></text:span><text:span text:style-name="T511_15">M</text:span><text:span text:style-name="T511_16">ulti-</text:span><text:span text:style-name="T511_17">S</text:span><text:span text:style-name="T511_18">ector<text:s/></text:span><text:span text:style-name="T511_19">Needs<text:s/>Assessment<text:s/>(MSNA)</text:span><text:span text:style-name="T511_20"><text:s/></text:span><text:span text:style-name="T511_21">and<text:s/></text:span><text:span text:style-name="T511_22">Im</text:span><text:span text:style-name="T511_23">p</text:span><text:span text:style-name="T511_24">act<text:s/>Reach’s<text:s/>Acute<text:s/>Needs<text:s/>Analysis.<text:s/></text:span><text:span text:style-name="T511_25"><text:s/></text:span><text:span text:style-name="T511_26">Through<text:s/></text:span><text:span text:style-name="T511_27">continued</text:span><text:span text:style-name="T511_28"><text:s/>support<text:s/>to<text:s/>data<text:s/>and<text:s/>humanitarian<text:s/>needs<text:s/>assessments<text:s/>and<text:s/>technical<text:s/>expertise,<text:s/></text:span><text:span text:style-name="T511_29">ReSET</text:span><text:span text:style-name="T511_30"><text:s/>will<text:s/>support<text:s/>a<text:s/>more<text:s/>prioritised<text:s/>needs-based<text:s/>targeting<text:s/>under<text:s/>pillar<text:s/>1.<text:s/></text:span></text:p>
        </text:list-item>
      </text:list>
      <text:p text:style-name="P512"/>
      <text:list text:style-name="LS31" xml:id="list228" text:continue-list="list1">
        <text:list-item>
          <text:p text:style-name="P513"><text:span text:style-name="T513_1">Pillar<text:s/>2</text:span><text:span text:style-name="T513_2"><text:s/></text:span><text:span text:style-name="T513_3">will<text:s/></text:span><text:span text:style-name="T513_4">review<text:s/>and<text:s/>refine<text:s/>the<text:s/>participatory<text:s/>rural<text:s/>appraisal<text:s/>targeting<text:s/>approach<text:s/></text:span><text:span text:style-name="T513_5">that<text:s/>uses</text:span><text:span text:style-name="T513_6"><text:s/>a<text:s/>women<text:s/>and<text:s/>youth<text:s/>entry<text:s/>point<text:s/></text:span><text:span text:style-name="T513_7">developed<text:s/>under<text:s/>AVSI’s<text:s/>graduation<text:s/>model</text:span><text:span text:style-name="T513_8">.<text:s/>We<text:s/>intend<text:s/>to<text:s/>specifically<text:s/>analyse<text:s/></text:span><text:span text:style-name="T513_9">disability<text:s/>inclusion<text:s/>and<text:s/>whether<text:s/>the<text:s/>model<text:s/>could<text:s/>be<text:s/>refined<text:s/>to<text:s/>include<text:s/>disability<text:s/>adjusted<text:s/>spend</text:span><text:span text:style-name="T513_10"><text:s/>as<text:s/>has<text:s/>been<text:s/>piloted</text:span><text:span text:style-name="T513_11"><text:s/>under<text:s/>BRAC’s<text:s/></text:span><text:span text:style-name="T513_12">Disability<text:s/>Inclusi</text:span><text:span text:style-name="T513_13">ve<text:s/>Ultra-poor</text:span><text:span text:style-name="T513_14"><text:s/></text:span><text:span text:style-name="T513_15">graduation</text:span><text:span text:style-name="T513_16"><text:s/></text:span><text:span text:style-name="T513_17">programme</text:span><text:span text:style-name="T513_18"><text:s/>in<text:s/>Uganda</text:span><text:span text:style-name="T513_19"><text:s/>where<text:s/>a<text:s/>mixed<text:s/>method<text:s/>study<text:s/>on<text:s/>1,900<text:s/></text:span><text:span text:style-name="T513_20">participants<text:s/>saw<text:s/>74%<text:s/>of<text:s/>people<text:s/>with<text:s/>disabilities<text:s/>graduating</text:span><text:span text:style-name="T513_21">.<text:s/></text:span><text:span text:style-name="T513_22"><text:s/></text:span><text:span text:style-name="T513_23">Pillar<text:s/>2<text:s/>will<text:s/>also<text:s/></text:span><text:span text:style-name="T513_24">test<text:s/>and<text:s/></text:span><text:span text:style-name="T513_25">evaluate<text:s/>promising<text:s/>cash<text:s/>plus<text:s/>models<text:s/></text:span><text:span text:style-name="T513_26">to<text:s/>draw<text:s/>conclusions<text:s/></text:span><text:span text:style-name="T513_27">on<text:s/>the<text:s/>most<text:s/>appropriate<text:s/>model<text:s/>for<text:s/>different<text:s/>population<text:s/>groups,<text:s/>e.g.<text:s/>vulnerable<text:s/>women,<text:s/>youth</text:span><text:span text:style-name="T513_28">,<text:s/>people<text:s/>with<text:s/>disabilities,<text:s/>nutritionally<text:s/>vulnerable,<text:s/>newer<text:s/>arrivals<text:s/></text:span><text:span text:style-name="T513_29">ect</text:span><text:span text:style-name="T513_30"><text:s/>to<text:s/>contribute<text:s/>to<text:s/>a<text:s/>shared<text:s/>learning<text:s/>agenda<text:s/>and<text:s/>evidence<text:s/>base</text:span><text:span text:style-name="T513_31">.<text:s/></text:span></text:p>
        </text:list-item>
      </text:list>
      <text:p text:style-name="P514"/>
      <text:p text:style-name="P515"><text:span text:style-name="T515_1">Delivery<text:s/>options<text:s/></text:span></text:p>
      <text:p text:style-name="P516"/>
      <text:list text:style-name="LS31" xml:id="list229" text:continue-list="list1">
        <text:list-item>
          <text:p text:style-name="P517"><text:span text:style-name="T517_1">This<text:s/>section<text:s/>considers<text:s/>delivery<text:s/>of<text:s/>the<text:s/>preferred<text:s/>option<text:s/>through<text:s/></text:span><text:span text:style-name="T517_2">the<text:s/>UN,<text:s/>international<text:s/>NGOs<text:s/>or<text:s/></text:span><text:span text:style-name="T517_3">a<text:s/></text:span><text:span text:style-name="T517_4">balanced<text:s/>portfolio<text:s/></text:span><text:span text:style-name="T517_5">including<text:s/>piloting<text:s/>of<text:s/>good<text:s/>intermediaries<text:s/>under<text:s/>pillars<text:s/>1<text:s/>and<text:s/>2<text:s/>with<text:s/>potential<text:s/>for<text:s/>scale<text:s/>in<text:s/>outer<text:s/>years.</text:span><text:span text:style-name="T517_6"><text:s/></text:span><text:span text:style-name="T517_7">The</text:span><text:span text:style-name="T517_8">se<text:s/>options<text:s/>were<text:s/>appraised<text:s/>against<text:s/>the<text:s/>following<text:s/>criteria:</text:span></text:p>
        </text:list-item>
      </text:list>
      <text:p text:style-name="P518"/>
      <text:p text:style-name="P519"><text:span text:style-name="T519_1">1.<text:s/>Value<text:s/></text:span><text:span text:style-name="T519_2">for<text:s/>money</text:span><text:span text:style-name="T519_3"><text:s/></text:span><text:span text:style-name="T519_4">2.<text:s/>UK<text:s/>influence,<text:s/>3.<text:s/>political<text:s/>dynamics,<text:s/>conflict<text:s/>sensitivity<text:s/>and<text:s/>do<text:s/>no<text:s/>harm,<text:s/>4.<text:s/></text:span><text:span text:style-name="T519_5">Humanitarian<text:s/>reset<text:s/></text:span><text:span text:style-name="T519_6">(localisation)</text:span></text:p>
      <text:p text:style-name="P520"/>
      <text:p text:style-name="P521"><text:span text:style-name="T521_1">Option<text:s/>1<text:s/>–<text:s/>delivery<text:s/>through<text:s/>UN</text:span><text:span text:style-name="T521_2"><text:s/>intermediaries<text:s/></text:span></text:p>
      <text:p text:style-name="P522"/>
      <text:p text:style-name="P523"/>
      <text:list text:style-name="LS31" xml:id="list230" text:continue-list="list1">
        <text:list-item>
          <text:p text:style-name="P524"><text:span text:style-name="T524_1">Under<text:s/>option<text:s/>1,<text:s/></text:span><text:span text:style-name="T524_2">pillars<text:s/>1<text:s/>and<text:s/>2<text:s/>of<text:s/></text:span><text:span text:style-name="T524_3">ReSET</text:span><text:span text:style-name="T524_4"><text:s/>would<text:s/>be<text:s/>delivered<text:s/>through<text:s/>a<text:s/>mixture<text:s/>of<text:s/>UN<text:s/>partners.</text:span><text:span text:style-name="T524_5"><text:s/></text:span><text:span text:style-name="T524_6">This<text:s/>could<text:s/>see<text:s/>funding<text:s/>going<text:s/>to<text:s/>different<text:s/>UN<text:s/>agencies<text:s/>(WFP,<text:s/>UNHCR,<text:s/></text:span><text:span text:style-name="T524_7">UNICEF)<text:s/>or<text:s/></text:span><text:span text:style-name="T524_8">incentivizing</text:span><text:span text:style-name="T524_9"><text:s/>UN<text:s/>agencies<text:s/>to<text:s/>develop<text:s/>joint<text:s/>proposals<text:s/>to<text:s/>deliver<text:s/>the<text:s/>outcomes<text:s/>in<text:s/>the<text:s/>theory<text:s/>of<text:s/>change<text:s/>and<text:s/></text:span><text:span text:style-name="T524_10">re</text:span><text:span text:style-name="T524_11">ward<text:s/>track<text:s/></text:span><text:span text:style-name="T524_12">record</text:span><text:span text:style-name="T524_13"><text:s/>and<text:s/>good<text:s/>performance</text:span><text:span text:style-name="T524_14"><text:s/>to<text:s/>progress<text:s/>the<text:s/>broader<text:s/>UN<text:s/>reform<text:s/>agenda.<text:s/></text:span></text:p>
        </text:list-item>
      </text:list>
      <text:p text:style-name="P525"/>
      <text:p text:style-name="P526"><text:span text:style-name="T526_1">Value<text:s/>for<text:s/>money:</text:span><text:span text:style-name="T526_2"><text:s/></text:span></text:p>
      <text:p text:style-name="P527"/>
      <text:list text:style-name="LS31" xml:id="list231" text:continue-list="list1">
        <text:list-item>
          <text:p text:style-name="P528"><text:span text:style-name="T528_1">Under<text:s/>BRAER,<text:s/>WFP<text:s/>has<text:s/>a<text:s/>strong<text:s/>track<text:s/>record<text:s/>of<text:s/>meeting<text:s/>emergency<text:s/>needs<text:s/>through<text:s/>cash</text:span><text:span text:style-name="T528_2"><text:s/>and<text:s/>at<text:s/>scale</text:span><text:span text:style-name="T528_3">.<text:s/></text:span><text:span text:style-name="T528_4">WFP<text:s/>has<text:s/>been<text:s/>a<text:s/>reliable<text:s/>delivery<text:s/>partner,<text:s/>flexible<text:s/>when<text:s/>new<text:s/>priorities<text:s/>have<text:s/>emerged<text:s/>and<text:s/></text:span><text:span text:style-name="T528_5">held<text:s/>constructive<text:s/>dialogues<text:s/>with<text:s/>development<text:s/>partners<text:s/>at<text:s/>country<text:s/>level.</text:span><text:span text:style-name="T528_6"><text:s/>UNICEF<text:s/>has<text:s/></text:span><text:span text:style-name="T528_7">effectively<text:s/></text:span><text:span text:style-name="T528_8">delivered<text:s/>nutrition<text:s/>and<text:s/>child<text:s/>protection<text:s/>results<text:s/>through<text:s/>a<text:s/>systems<text:s/>strengthening<text:s/>approach.<text:s text:c="2"/>UNHCR<text:s/>is<text:s/>the<text:s/>mandated<text:s/>agency<text:s/>for<text:s/>refugees<text:s/>and<text:s/>is<text:s/>mandated<text:s/>by<text:s/>the<text:s/>Government<text:s/>of<text:s/>Uganda<text:s/>to<text:s/>coordinate<text:s/>the<text:s/>refugee<text:s/>response<text:s/>and<text:s/>deliver<text:s/>protection<text:s/>for<text:s/>refugees.<text:s/></text:span><text:span text:style-name="T528_9">UNHCR<text:s/>has<text:s/>consistently<text:s/>coordinated<text:s/>a<text:s/>response<text:s/>to<text:s/>new<text:s/>influxes<text:s/>of<text:s/>refugees<text:s/>whilst<text:s/>progressively<text:s/>supporting<text:s/></text:span><text:span text:style-name="T528_10">Government<text:s/>systems<text:s/>to</text:span><text:span text:style-name="T528_11"><text:s/>implement<text:s/>refugee<text:s/>registration<text:s/>and<text:s/>protection<text:s/>processes.<text:s/></text:span></text:p>
        </text:list-item>
      </text:list>
      <text:p text:style-name="P529"/>
      <text:list text:style-name="LS31" xml:id="list232" text:continue-list="list1">
        <text:list-item>
          <text:p text:style-name="P530"><text:span text:style-name="T530_1">FCDO<text:s/></text:span><text:span text:style-name="T530_2">has<text:s/>re-stated<text:s/>its<text:s/>commitment<text:s/>to</text:span><text:span text:style-name="T530_3"><text:s/>a<text:s/>reformed<text:s/>multilateral<text:s/></text:span><text:span text:style-name="T530_4">system</text:span><text:span text:style-name="T530_5"><text:s/>and<text:s/>the<text:s/></text:span><text:span text:style-name="T530_6">UN<text:s/>will<text:s/>continue<text:s/>to<text:s/>be<text:s/>needed<text:s/>and<text:s/>play<text:s/>key<text:s/>normative<text:s/>and<text:s/>strategic<text:s/>role<text:s/>in<text:s/>Uganda’s<text:s/>refugee<text:s/></text:span><text:span text:style-name="T530_7">response</text:span><text:span text:style-name="T530_8">.<text:s/>However,<text:s/>operational<text:s/>delivery<text:s/></text:span><text:span text:style-name="T530_9">through<text:s/>the<text:s/>UN<text:s/>carries<text:s/>high<text:s/>overhead<text:s/>cost</text:span><text:span text:style-name="T530_10">s.<text:s/>Given<text:s/></text:span><text:span text:style-name="T530_11">declining</text:span><text:span text:style-name="T530_12"><text:s/></text:span><text:span text:style-name="T530_13">ODA<text:s/></text:span><text:span text:style-name="T530_14">to<text:s/>Uganda’s<text:s/>refugee<text:s/>response,<text:s/></text:span><text:span text:style-name="T530_15">operational<text:s/>delivery<text:s/>through</text:span><text:span text:style-name="T530_16"><text:s/>multiple<text:s/>UN<text:s/>agencies<text:s/></text:span><text:span text:style-name="T530_17">could<text:s/>see<text:s/>a<text:s/>significant<text:s/>decline<text:s/>in<text:s/>VFM</text:span><text:span text:style-name="T530_18">,<text:s/></text:span><text:span text:style-name="T530_19">particularly<text:s/>for</text:span><text:span text:style-name="T530_20"><text:s/>cash<text:s/>modalities</text:span><text:span text:style-name="T530_21">.<text:s/></text:span><text:span text:style-name="T530_22">Pillar<text:s/>2<text:s/></text:span><text:span text:style-name="T530_23">(self-reliance<text:s/>and<text:s/>resilience)<text:s/></text:span><text:span text:style-name="T530_24">could<text:s/>be<text:s/>delivered<text:s/></text:span><text:span text:style-name="T530_25">through<text:s/>the<text:s/>UN<text:s/>(WFP)<text:s/>however<text:s/></text:span><text:span text:style-name="T530_26">WFP’s<text:s/>sel</text:span><text:span text:style-name="T530_27">f</text:span><text:span text:style-name="T530_28">-reliance<text:s/>model<text:s/>is<text:s/>newer<text:s/>and<text:s/></text:span><text:span text:style-name="T530_29">does<text:s/>not<text:s/>yet<text:s/>have<text:s/>proven<text:s/>graduation<text:s/>rates.<text:s/></text:span></text:p>
        </text:list-item>
      </text:list>
      <text:p text:style-name="P531"/>
      <text:list text:style-name="LS31" xml:id="list233" text:continue-list="list1">
        <text:list-item>
          <text:p text:style-name="P532"><text:span text:style-name="T532_1">UK<text:s/>influence:<text:s/></text:span><text:span text:style-name="T532_2">UNHCR</text:span><text:span text:style-name="T532_3">,<text:s/>WFP<text:s/>and<text:s/>UNICEF<text:s/>currently<text:s/>play<text:s/>key<text:s/>roles<text:s/>in<text:s/>the<text:s/>refugee<text:s/></text:span><text:span text:style-name="T532_4">response</text:span><text:span text:style-name="T532_5"><text:s/>and<text:s/></text:span><text:span text:style-name="T532_6">the<text:s/>UK<text:s/>will<text:s/>want<text:s/>to<text:s/>continue<text:s/>to<text:s/>support<text:s/>the<text:s/>vital<text:s/>role<text:s/>of<text:s/>the<text:s/>UN<text:s/></text:span><text:span text:style-name="T532_7">in<text:s/>Uganda<text:s/>under<text:s/>a<text:s/>reformed<text:s/>system.<text:s/></text:span><text:span text:style-name="T532_8">Whilst<text:s/>f</text:span><text:span text:style-name="T532_9">unding<text:s/>the<text:s/>UN<text:s/>at<text:s/>country-level<text:s/></text:span><text:span text:style-name="T532_10">has<text:s/>traditionally<text:s/></text:span><text:span text:style-name="T532_11">increased</text:span><text:span text:style-name="T532_12"><text:s/>UK<text:s/>influence<text:s/>to<text:s/>steer<text:s/>the<text:s/>response<text:s/>and<text:s/></text:span><text:span text:style-name="T532_13">a</text:span><text:span text:style-name="T532_14">dvance<text:s/>humanitarian<text:s/>reform<text:s/>agendas</text:span><text:span text:style-name="T532_15">,<text:s/></text:span><text:span text:style-name="T532_16">our<text:s/>levers<text:s/></text:span><text:span text:style-name="T532_17">to<text:s/>influence<text:s/>the<text:s/>UN<text:s/></text:span><text:span text:style-name="T532_18">will<text:s/>need<text:s/>to<text:s/>adapt<text:s/>to<text:s/>the<text:s/>reality<text:s/>of<text:s/>0.3</text:span><text:span text:style-name="T532_19">.</text:span><text:span text:style-name="T532_20"><text:s/></text:span><text:span text:style-name="T532_21"><text:s/></text:span><text:span text:style-name="T532_22">BHCK<text:s/></text:span><text:span text:style-name="T532_23">ha</text:span><text:span text:style-name="T532_24">s</text:span><text:span text:style-name="T532_25"><text:s/>developed<text:s/>strong<text:s/>strategic<text:s/>p</text:span><text:span text:style-name="T532_26">artnerships<text:s/>with<text:s/>the<text:s/>UN<text:s/></text:span><text:span text:style-name="T532_27">system,</text:span><text:span text:style-name="T532_28"><text:s/>and</text:span><text:span text:style-name="T532_29"><text:s/>we<text:s/>can<text:s/>assume<text:s/>this,<text:s/>combined<text:s/>with<text:s/></text:span><text:span text:style-name="T532_30">core<text:s/>funding<text:s/>to<text:s/>the<text:s/>UN<text:s/>system<text:s/>will<text:s/>maintain<text:s/></text:span><text:span text:style-name="T532_31">the<text:s/>UK’s<text:s/>ability</text:span><text:span text:style-name="T532_32"><text:s/>to<text:s/>influence<text:s/>the<text:s/>UN<text:s/>reform<text:s/>agenda.<text:s/></text:span><text:span text:style-name="T532_33"><text:s/></text:span><text:span text:style-name="T532_34">The<text:s/>UN’s<text:s/>normative<text:s/>role<text:s/>will<text:s/>be<text:s/>key<text:s/>to<text:s/>delivering<text:s/>pillar<text:s/>3<text:s/>(</text:span><text:span text:style-name="T532_35">re-setting<text:s/>the<text:s/>refugee<text:s/>response</text:span><text:span text:style-name="T532_36">)</text:span><text:span text:style-name="T532_37">.<text:s/></text:span></text:p>
        </text:list-item>
      </text:list>
      <text:p text:style-name="P533"/>
      <text:list text:style-name="LS31" xml:id="list234" text:continue-list="list1">
        <text:list-item>
          <text:p text:style-name="P534"><text:span text:style-name="T534_1">Political<text:s/>dynamics,<text:s/>conflict<text:s/>sensitivity<text:s/>and<text:s/>do<text:s/>no<text:s/>harm:<text:s/></text:span><text:span text:style-name="T534_2">The<text:s/>UK<text:s/>has<text:s/></text:span><text:span text:style-name="T534_3">been<text:s/></text:span><text:span text:style-name="T534_4">one<text:s/>of<text:s/>the<text:s/>largest<text:s/>contributors<text:s/>to<text:s/></text:span><text:span text:style-name="T534_5">WFP<text:s/></text:span><text:span text:style-name="T534_6">in<text:s/>Uganda<text:s/></text:span><text:span text:style-name="T534_7">after<text:s/>the<text:s/>US</text:span><text:span text:style-name="T534_8">.<text:s/></text:span><text:span text:style-name="T534_9">Through<text:s/>BRAER</text:span><text:span text:style-name="T534_10">,</text:span><text:span text:style-name="T534_11"><text:s/></text:span><text:span text:style-name="T534_12">the<text:s/>UK,<text:s/>w</text:span><text:span text:style-name="T534_13">i</text:span><text:span text:style-name="T534_14">th<text:s/>other<text:s/></text:span><text:span text:style-name="T534_15">donors</text:span><text:span text:style-name="T534_16"><text:s/>has<text:s/>pushed<text:s/>a<text:s/>shift<text:s/>from<text:s/>status-based<text:s/>to<text:s/>needs<text:s/>based<text:s/></text:span><text:span text:style-name="T534_17">prioriti</text:span><text:span text:style-name="T534_18">s</text:span><text:span text:style-name="T534_19">ation</text:span><text:span text:style-name="T534_20">.<text:s/>This<text:s/>shift<text:s/>has<text:s/>been<text:s/>vital<text:s/></text:span><text:span text:style-name="T534_21">ahead<text:s/>of<text:s/>substantial<text:s/>cuts<text:s/>to<text:s/>food<text:s/>assistance<text:s/>in<text:s/>2025</text:span><text:span text:style-name="T534_22">.</text:span><text:span text:style-name="T534_23"><text:s text:c="2"/>WFP<text:s/>and<text:s/>UNHCR<text:s/>data<text:s/>and<text:s/>assessment<text:s/>teams<text:s/></text:span><text:span text:style-name="T534_24">and<text:s/></text:span><text:span text:style-name="T534_25">normative<text:s/>roles<text:s/>with<text:s/></text:span><text:span text:style-name="T534_26">GoU</text:span><text:span text:style-name="T534_27"><text:s/></text:span><text:span text:style-name="T534_28">have<text:s/>been<text:s/>crucial<text:s/>in<text:s/>this<text:s/>process</text:span><text:span text:style-name="T534_29"><text:s/></text:span><text:span text:style-name="T534_30">to<text:s/>ensure<text:s/></text:span><text:span text:style-name="T534_31">GoU</text:span><text:span text:style-name="T534_32"><text:s/>support<text:s/>for<text:s/>communication<text:s/>with<text:s/>communities<text:s/>to<text:s/>mitigate<text:s/></text:span><text:span text:style-name="T534_33">conflict.<text:s/></text:span></text:p>
        </text:list-item>
      </text:list>
      <text:p text:style-name="P535"/>
      <text:list text:style-name="LS31" xml:id="list235" text:continue-list="list1">
        <text:list-item>
          <text:p text:style-name="P536"><text:span text:style-name="T536_1">Humanitarian<text:s/>re-set</text:span><text:span text:style-name="T536_2"><text:s/>(</text:span><text:span text:style-name="T536_3">locali</text:span><text:span text:style-name="T536_4">s</text:span><text:span text:style-name="T536_5">ation</text:span><text:span text:style-name="T536_6">)</text:span><text:span text:style-name="T536_7">:<text:s/></text:span><text:span text:style-name="T536_8">For<text:s/>the<text:s/>Uganda<text:s/>refugee<text:s/>response<text:s/></text:span><text:span text:style-name="T536_9">localisation<text:s/></text:span><text:span text:style-name="T536_10">is<text:s/>a<text:s/>key<text:s/>priority</text:span><text:span text:style-name="T536_11"><text:s/>following<text:s/>the<text:s/></text:span><text:span text:style-name="T536_12">GoU</text:span><text:span text:style-name="T536_13"><text:s/>commitment<text:s/>at<text:s/>the<text:s/>Global<text:s/>Refugee<text:s/>Forum</text:span><text:span text:style-name="T536_14">.<text:s/></text:span></text:p>
        </text:list-item>
      </text:list>
      <text:p text:style-name="P537"/>
      <text:list text:style-name="LS31" xml:id="list236" text:continue-list="list1">
        <text:list-item>
          <text:p text:style-name="P538"><text:span text:style-name="T538_1">There<text:s/>are<text:s/>currently<text:s/>no<text:s/>UN<text:s/>pooled<text:s/>funds<text:s/>set<text:s/>up<text:s/>in<text:s/>Uganda<text:s/>with<text:s/>strategies<text:s/>to<text:s/>shift<text:s/>humanitarian<text:s/>funding<text:s/>to<text:s/>local<text:s/>actors.<text:s/></text:span><text:span text:style-name="T538_2">If<text:s/></text:span><text:span text:style-name="T538_3">ReSET</text:span><text:span text:style-name="T538_4"><text:s/></text:span><text:span text:style-name="T538_5">was</text:span><text:span text:style-name="T538_6"><text:s/>delivered<text:s/>through<text:s/>the<text:s/>UN</text:span><text:span text:style-name="T538_7"><text:s/>and<text:s/></text:span><text:span text:style-name="T538_8">support</text:span><text:span text:style-name="T538_9"><text:s/>sustainable<text:s/>approaches</text:span><text:span text:style-name="T538_10">,<text:s/></text:span><text:span text:style-name="T538_11">the<text:s/>UK<text:s/>would<text:s/>need<text:s/>to<text:s/>use<text:s/>its<text:s/>influence<text:s/>to<text:s/>support<text:s/></text:span><text:span text:style-name="T538_12">a<text:s/>shift<text:s/>to<text:s/>a</text:span><text:span text:style-name="T538_13"><text:s/>more<text:s/></text:span><text:span text:style-name="T538_14">locally-led</text:span><text:span text:style-name="T538_15"><text:s/>system<text:s/></text:span><text:span text:style-name="T538_16">and<text:s/></text:span><text:span text:style-name="T538_17">work<text:s/>with</text:span><text:span text:style-name="T538_18"><text:s/>the<text:s/></text:span><text:span text:style-name="T538_19">main<text:s/></text:span><text:span text:style-name="T538_20">UN<text:s/></text:span><text:span text:style-name="T538_21">entities<text:s/></text:span><text:span text:style-name="T538_22">to<text:s/>act<text:s/>as<text:s/>a<text:s/></text:span><text:span text:style-name="T538_23">good<text:s/>intermediar</text:span><text:span text:style-name="T538_24">ies</text:span><text:span text:style-name="T538_25">.</text:span><text:span text:style-name="T538_26"><text:s/></text:span><text:span text:style-name="T538_27">Whilst<text:s/>UNHCR<text:s/></text:span><text:span text:style-name="T538_28">has<text:s/>increased<text:s/>its<text:s/>funding<text:s/>to<text:s/>re</text:span><text:span text:style-name="T538_29">fugee-led<text:s/></text:span><text:span text:style-name="T538_30">organisations</text:span><text:span text:style-name="T538_31"><text:s/></text:span><text:span text:style-name="T538_32">(RLOs)</text:span><text:span text:style-name="T538_33"><text:s/></text:span><text:span text:style-name="T538_34">it</text:span><text:span text:style-name="T538_35"><text:s/>is<text:s/>currently<text:s/>very<text:s/>small-scale<text:s/>and<text:s/>short-term.<text:s/></text:span><text:span text:style-name="T538_36">In<text:s/>2024</text:span><text:span text:style-name="T538_37"><text:s/></text:span><text:span text:style-name="T538_38">UNHCR</text:span><text:span text:style-name="T538_39"><text:s/>directly<text:s/></text:span><text:span text:style-name="T538_40">channeled</text:span><text:span text:style-name="T538_41"><text:s/></text:span><text:span text:style-name="T538_42">$<text:s/>300,000<text:s/></text:span><text:span text:style-name="T538_43">to<text:s/></text:span><text:span text:style-name="T538_44">35<text:s/></text:span><text:span text:style-name="T538_45">refugee-led<text:s/></text:span><text:span text:style-name="T538_46">organisations</text:span><text:span text:style-name="T538_47"><text:s/></text:span><text:span text:style-name="T538_48">and<text:s/>has<text:s/>given<text:s/>$90,000<text:s/>to<text:s/>11<text:s/>RLOs</text:span><text:span text:style-name="T538_49"><text:s/>in<text:s/>2025</text:span><text:span text:style-name="T538_50">.</text:span><text:span text:style-name="T538_51"><text:s/>UNHCR<text:s/></text:span><text:span text:style-name="T538_52">cu</text:span><text:span text:style-name="T538_53">rrently<text:s/>implements<text:s/>twinning<text:s/>arrangements<text:s/>where</text:span><text:span text:style-name="T538_54"><text:s/></text:span><text:span text:style-name="T538_55">INGOs<text:s/>and<text:s/>local<text:s/>NGOs<text:s/>are<text:s/>paired<text:s/>for<text:s/>implementation<text:s/>and<text:s/>capacity<text:s/>building</text:span><text:span text:style-name="T538_56"><text:s/>and<text:s/></text:span><text:span text:style-name="T538_57">due<text:s/>to<text:s/>funding<text:s/>cuts<text:s/>have<text:s/>increased<text:s/>the<text:s/>share<text:s/>of<text:s/>local<text:s/></text:span><text:span text:style-name="T538_58">NGO<text:s/></text:span><text:span text:style-name="T538_59">delivery.<text:s/></text:span><text:span text:style-name="T538_60"><text:s/></text:span><text:span text:style-name="T538_61">WFP<text:s/></text:span><text:span text:style-name="T538_62">implements</text:span><text:span text:style-name="T538_63"><text:s/>cash<text:s/>programming<text:s/>through<text:s/>local<text:s/></text:span><text:span text:style-name="T538_64">delivery<text:s/></text:span><text:span text:style-name="T538_65">partners</text:span><text:span text:style-name="T538_66"><text:s/>but<text:s/></text:span><text:span text:style-name="T538_67">does<text:s/>not<text:s/>pass<text:s/>down<text:s/></text:span><text:span text:style-name="T538_68">over-heads</text:span><text:span text:style-name="T538_69"><text:s/></text:span><text:span text:style-name="T538_70">and<text:s/>at<text:s/>the<text:s/>time<text:s/>of<text:s/>writing<text:s/>did<text:s/>not<text:s/>have<text:s/>a</text:span><text:span text:style-name="T538_71"><text:s/>long-term<text:s/>strategy<text:s/>fo</text:span><text:span text:style-name="T538_72">r<text:s/>shifting<text:s/>responsibilities<text:s/>to<text:s/>local<text:s/>actors</text:span><text:span text:style-name="T538_73">.<text:s/>However,<text:s/>WFP<text:s/>has<text:s/>in</text:span><text:span text:style-name="T538_74">vested<text:s/>in<text:s/></text:span><text:span text:style-name="T538_75">capacity<text:s/></text:span><text:span text:style-name="T538_76">building<text:s/>of<text:s/>its<text:s/>downstream<text:s/>partners.</text:span><text:span text:style-name="T538_77"><text:s/></text:span></text:p>
        </text:list-item>
      </text:list>
      <text:p text:style-name="P539"/>
      <text:p text:style-name="P540"><text:span text:style-name="T540_1">Option<text:s/>2-<text:s/></text:span><text:span text:style-name="T540_2">delivery<text:s/>through</text:span><text:span text:style-name="T540_3"><text:s/>international<text:s/></text:span><text:span text:style-name="T540_4">NGO<text:s/></text:span><text:span text:style-name="T540_5">intermediaries<text:s/></text:span></text:p>
      <text:p text:style-name="P541"/>
      <text:list text:style-name="LS31" xml:id="list237" text:continue-list="list1">
        <text:list-item>
          <text:p text:style-name="P542"><text:span text:style-name="T542_1">Under<text:s/>option<text:s/>2,<text:s/>pillars<text:s/>1<text:s/>and<text:s/>2<text:s/>of<text:s/></text:span><text:span text:style-name="T542_2">ReSET</text:span><text:span text:style-name="T542_3"><text:s/>would<text:s/>be<text:s/>delivered<text:s/>through<text:s/>international<text:s/>NGOs.<text:s/></text:span><text:span text:style-name="T542_4">Cash<text:s/>could<text:s/>be<text:s/>delivered<text:s/>through<text:s/>international<text:s/>partners<text:s/>such<text:s/>as<text:s/>the<text:s/>Danish<text:s/>Refugee<text:s/>Council<text:s/>who<text:s/></text:span><text:span text:style-name="T542_5">manage<text:s/></text:span><text:span text:style-name="T542_6">the</text:span><text:span text:style-name="T542_7"><text:s/>cash<text:s/></text:span><text:span text:style-name="T542_8">consortium<text:s/></text:span><text:span text:style-name="T542_9">funded<text:s/>by<text:s/>ECHO<text:s/>an</text:span><text:span text:style-name="T542_10">d<text:s/>FCDO<text:s/>in<text:s/>the<text:s/>final<text:s/>year<text:s/>of<text:s/></text:span><text:span text:style-name="T542_11">BRAER</text:span><text:span text:style-name="T542_12">,<text:s/></text:span><text:span text:style-name="T542_13">or</text:span><text:span text:style-name="T542_14"><text:s/>Give<text:s/>Directly<text:s/>who<text:s/>FCDO<text:s/>has<text:s/>funded<text:s/></text:span><text:span text:style-name="T542_15">as<text:s/>a<text:s/>pilot<text:s/></text:span><text:span text:style-name="T542_16">in<text:s/>the<text:s/></text:span><text:span text:style-name="T542_17">final<text:s/>year<text:s/>of<text:s/>BRAER.<text:s/></text:span><text:span text:style-name="T542_18">I</text:span><text:span text:style-name="T542_19">nternational<text:s/>NGOs</text:span><text:span text:style-name="T542_20"><text:s/>have<text:s/>been<text:s/>at<text:s/>the<text:s/>forefront<text:s/>of<text:s/>developing<text:s/>a<text:s/>cost-effective<text:s/>and<text:s/>evidence</text:span><text:span text:style-name="T542_21">-</text:span><text:span text:style-name="T542_22">based<text:s/>graduation<text:s/>model<text:s/>for<text:s/>refugees<text:s/>and<text:s/>host<text:s/>communities.<text:s/></text:span><text:span text:style-name="T542_23"><text:s/></text:span><text:span text:style-name="T542_24">(e.g.<text:s/>AVSI,<text:s/>BRAC,<text:s/></text:span><text:span text:style-name="T542_25">MercyCorps</text:span><text:span text:style-name="T542_26">)</text:span><text:span text:style-name="T542_27"><text:s/>and<text:s/>other<text:s/>self-reliance<text:s/>approaches<text:s/>e.g.<text:s/>block-farming<text:s/>(NRC)</text:span><text:span text:style-name="T542_28">.<text:s/>AVSI<text:s/>h</text:span><text:span text:style-name="T542_29">as<text:s/></text:span><text:span text:style-name="T542_30">generated</text:span><text:span text:style-name="T542_31"><text:s/>substantial</text:span><text:span text:style-name="T542_32"><text:s/></text:span><text:span text:style-name="T542_33">evidence<text:s/>from<text:s/>RCTs<text:s/>on<text:s/></text:span><text:span text:style-name="T542_34">its<text:s/>effectiveness.<text:s/></text:span><text:span text:style-name="T542_35">FCDO<text:s/>funded<text:s/>AVSI<text:s/>to<text:s/>scale<text:s/>up<text:s/>an<text:s/>IKEA-funded<text:s/></text:span><text:span text:style-name="T542_36">SMILES</text:span><text:span text:style-name="T542_37"><text:note text:note-class="footnote"><text:note-citation/><text:note-body><text:p text:style-name="P543"><text:span text:style-name="T543_1"><text:s/></text:span><text:span text:style-name="T543_2"><text:a xlink:type="simple" xlink:href="https://www.avsi.org/en/news-and-press/news/avsi-uganda-ikea-foundation-smiles-project-uplifting-extremely-poor-individuals"><text:span text:style-name="T543_3">https://www.avsi.org/en/news-and-press/news/avsi-uganda-ikea-foundation-smiles-project-uplifting-extremely-poor-individuals</text:span></text:a></text:span><text:span text:style-name="T543_4"><text:s/></text:span></text:p></text:note-body></text:note></text:span><text:span text:style-name="T543_5"><text:s/></text:span><text:span text:style-name="T543_6">programme</text:span><text:span text:style-name="T543_7"><text:s/>during<text:s/>the<text:s/></text:span><text:span text:style-name="T543_8">final<text:s/>year<text:s/>of<text:s/>BRAER.<text:s/></text:span><text:span text:style-name="T543_9">AVSI<text:s/>has<text:s/></text:span><text:span text:style-name="T543_10">been<text:s/>very<text:s/>active<text:s/>in<text:s/></text:span><text:span text:style-name="T543_11">developing<text:s/>Uganda’s<text:s/>national<text:s/>self-reliance<text:s/>measurement<text:s/>framework</text:span><text:span text:style-name="T543_12"><text:s/>and<text:s/>leads<text:s/>a<text:s/>community<text:s/>of<text:s/>practice<text:s/>on<text:s/>graduation.<text:s/></text:span></text:p>
        </text:list-item>
      </text:list>
      <text:p text:style-name="P544"/>
      <text:list text:style-name="LS31" xml:id="list238" text:continue-list="list1">
        <text:list-item>
          <text:p text:style-name="P545"><text:span text:style-name="T545_1">Value<text:s/>for<text:s/>money</text:span><text:span text:style-name="T545_2">:<text:s/></text:span><text:span text:style-name="T545_3">Delivery</text:span><text:span text:style-name="T545_4"><text:s/>of<text:s/>cash</text:span><text:span text:style-name="T545_5"><text:s/>through<text:s/>international<text:s/>NGOs</text:span><text:span text:style-name="T545_6"><text:s/></text:span><text:span text:style-name="T545_7">could</text:span><text:span text:style-name="T545_8"><text:s/>improve<text:s/>cost<text:s/>effectiveness</text:span><text:span text:style-name="T545_9"><text:s/>compared<text:s/>to<text:s/>delivery<text:s/>through<text:s/>the<text:s/>UN</text:span><text:span text:style-name="T545_10"><text:s/>as<text:s/>demonstrated<text:s/>above<text:s/>in<text:s/></text:span><text:span text:style-name="T545_11">Figure</text:span><text:span text:style-name="T545_12"><text:s/></text:span><text:span text:style-name="T545_13">2.3</text:span><text:span text:style-name="T545_14">.<text:s/></text:span><text:span text:style-name="T545_15">INGOS<text:s/></text:span><text:span text:style-name="T545_16">have<text:s/>demonstrated<text:s/>greater<text:s/>a</text:span><text:span text:style-name="T545_17">gility<text:s/></text:span><text:span text:style-name="T545_18">in</text:span><text:span text:style-name="T545_19"><text:s/>deliv</text:span><text:span text:style-name="T545_20">ering<text:s/></text:span><text:span text:style-name="T545_21">multipurpose<text:s/>cash<text:s/></text:span><text:span text:style-name="T545_22">with<text:s/>the<text:s/>ability<text:s/>to<text:s/></text:span><text:span text:style-name="T545_23">increase</text:span><text:span text:style-name="T545_24"><text:s/>cash<text:s/>transfer<text:s/>sizes</text:span><text:span text:style-name="T545_25"><text:s/>and</text:span><text:span text:style-name="T545_26"><text:s/>improve<text:s/>targeting<text:s/>systems</text:span><text:span text:style-name="T545_27">.<text:s/>Delivering<text:s/>multipurpose<text:s/>cash<text:s/></text:span><text:span text:style-name="T545_28">as<text:s/>a<text:s/>lump<text:s/>sum<text:s/>compared<text:s/>to<text:s/>smaller<text:s/>monthly<text:s/>transfers<text:s/>is<text:s/>more<text:s/>cost<text:s/>effective</text:span><text:span text:style-name="T545_29"><text:s/>due<text:s/>to<text:s/>the<text:s/>ability<text:s/>to<text:s/>achieve<text:s/>greater<text:s/>transfer<text:s/>cost<text:s/>to<text:s/>transfer<text:s/>ratios</text:span><text:span text:style-name="T545_30">.<text:s/></text:span><text:span text:style-name="T545_31">INGOs<text:s/>are<text:s/></text:span><text:span text:style-name="T545_32">mainly<text:s/></text:span><text:span text:style-name="T545_33">delivering<text:s/>cash<text:s/>through<text:s/>mobile<text:s/>money<text:s/></text:span><text:span text:style-name="T545_34">only,</text:span><text:span text:style-name="T545_35"><text:s/>which<text:s/>is<text:s/>the<text:s/>most<text:s/>cost-effective<text:s/>modality.<text:s/></text:span><text:span text:style-name="T545_36"><text:line-break/></text:span></text:p>
        </text:list-item>
        <text:list-item>
          <text:p text:style-name="P546"><text:span text:style-name="T546_1">Delivering<text:s/>graduation<text:s/>or<text:s/>self-reliance<text:s/>programming<text:s/>through<text:s/>international<text:s/>NGOs<text:s/></text:span><text:span text:style-name="T546_2">in<text:s/>Uganda<text:s/></text:span><text:span text:style-name="T546_3">has</text:span><text:span text:style-name="T546_4"><text:s/>been<text:s/>demonstrated<text:s/>to<text:s/>be<text:s/>cost-effective.<text:s/></text:span><text:span text:style-name="T546_5">The<text:s/>AVSI<text:s/>USAID<text:s/>Graduating<text:s/>to<text:s/>Resilience<text:s/>activi</text:span><text:span text:style-name="T546_6">ty<text:s/>was<text:s/>able<text:s/>to<text:s/>significantly<text:s/>reduce<text:s/></text:span><text:span text:style-name="T546_7">the<text:s/>cost<text:s/>of<text:s/>implementing<text:s/>a<text:s/>graduation<text:s/>program<text:s/>from<text:s/>$1,571<text:s/>to<text:s/>$<text:s/>1,167<text:s/>per<text:s/>household<text:s/>with<text:s/>resulting<text:s/>82%<text:s/>graduation<text:s/>rates<text:s/>and<text:s/>61%<text:s/>resilience<text:s/>rates<text:s/>(at<text:s/>18<text:s/>months<text:s/>follow<text:s/>up)<text:s/>by;<text:s/>reducing<text:s/>implementation<text:s/>timing<text:s/>from<text:s/>30-18<text:s/>months<text:s/>(based<text:s/>on<text:s/>drop<text:s/>out<text:s/>and<text:s/>graduation<text:s/>maturity),<text:s/>switch<text:s/>to<text:s/>group<text:s/>coaching<text:s/>instead<text:s/>of<text:s/>individual<text:s/>coaching<text:s/>and<text:s/>leveraging<text:s/>market<text:s/>actors<text:s/>to<text:s/>take<text:s/>up<text:s/>some<text:s/>component<text:s/>costs</text:span><text:span text:style-name="T546_8">.<text:s/></text:span><text:span text:style-name="T546_9">Delivery<text:s/>options<text:s/>include<text:s/>cost-sharing<text:s/>model</text:span><text:span text:style-name="T546_10">s</text:span><text:span text:style-name="T546_11"><text:s/>that<text:s/></text:span><text:span text:style-name="T546_12">have<text:s/>demonstrated</text:span><text:span text:style-name="T546_13"><text:s/>economies<text:s/>of<text:s/>scale.<text:s/></text:span><text:span text:style-name="T546_14"><text:line-break/></text:span></text:p>
        </text:list-item>
        <text:list-item>
          <text:p text:style-name="P547"><text:span text:style-name="T547_1">UK<text:s/></text:span><text:span text:style-name="T547_2">influenc</text:span><text:span text:style-name="T547_3">e</text:span><text:span text:style-name="T547_4">:<text:s/></text:span><text:span text:style-name="T547_5">Delivering<text:s/>through</text:span><text:span text:style-name="T547_6"><text:s/></text:span><text:span text:style-name="T547_7">international<text:s/>NGOs<text:s/>would</text:span><text:span text:style-name="T547_8"><text:s/></text:span><text:span text:style-name="T547_9">enable<text:s/>the<text:s/>UK<text:s/>to<text:s/>s</text:span><text:span text:style-name="T547_10">cale<text:s/>up<text:s/>and<text:s/>influence<text:s/></text:span><text:span text:style-name="T547_11">broader<text:s/>investments<text:s/>in<text:s/></text:span><text:span text:style-name="T547_12">cash<text:s/>and<text:s/></text:span><text:span text:style-name="T547_13">self-relianc</text:span><text:span text:style-name="T547_14">e<text:s/>e.g.<text:s/>from<text:s/>the<text:s/>EU</text:span><text:span text:style-name="T547_15">.</text:span><text:span text:style-name="T547_16"><text:s/>Delivering<text:s/>through<text:s/>international<text:s/>NGOs<text:s/>would<text:s/>also<text:s/>enable<text:s/>FCDO<text:s/>to<text:s/>continue<text:s/>supporting<text:s/>innovative<text:s/>approaches<text:s/>such<text:s/>as<text:s/>lump<text:s/>sum<text:s/>cash<text:s/>transfers<text:s/>for<text:s/>new<text:s/>arrivals<text:s/>and<text:s/>building<text:s/>the<text:s/>evidence<text:s/>base<text:s/>around<text:s/>these<text:s/>approaches</text:span><text:span text:style-name="T547_17">.<text:s/></text:span></text:p>
        </text:list-item>
      </text:list>
      <text:p text:style-name="P548"/>
      <text:list text:style-name="LS31" xml:id="list241" text:continue-list="list1">
        <text:list-item>
          <text:p text:style-name="P549"><text:span text:style-name="T549_1">Political<text:s/>dynamics,<text:s/>conflict<text:s/>sensitivity<text:s/>and<text:s/>do<text:s/>no<text:s/>harm:<text:s/></text:span><text:span text:style-name="T549_2">International<text:s/>NGOs<text:s/>working<text:s/>on<text:s/>cash<text:s/>and<text:s/>self-reliance<text:s/>in<text:s/>Uganda<text:s/>have<text:s/>a<text:s/>good<text:s/>track<text:s/>record<text:s/>of<text:s/>delivering<text:s/>interventions<text:s/>that<text:s/>support<text:s/></text:span><text:span text:style-name="T549_3">these<text:s/>principles.</text:span><text:span text:style-name="T549_4"><text:s/></text:span><text:span text:style-name="T549_5">The<text:s/>cash<text:s/>and<text:s/>self-reliance<text:s/>INGOs<text:s/>have<text:s/>strong<text:s/>relationships<text:s/>with<text:s/>communities<text:s/>and<text:s/></text:span><text:span text:style-name="T549_6">local<text:s/>and<text:s/>national<text:s/>government<text:s/>partners.</text:span><text:span text:style-name="T549_7"><text:s/></text:span><text:span text:style-name="T549_8">However,<text:s/>international<text:s/>NGOs<text:s/>do<text:s/>not<text:s/>have<text:s/>the<text:s/>normative<text:s/>role<text:s/>and<text:s/>mandate<text:s/>from<text:s/>the<text:s/>Government<text:s/>of<text:s/>Uganda.</text:span><text:span text:style-name="T549_9"><text:s/></text:span></text:p>
        </text:list-item>
      </text:list>
      <text:p text:style-name="P550"/>
      <text:list text:style-name="LS31" xml:id="list242" text:continue-list="list1">
        <text:list-item>
          <text:p text:style-name="P551"><text:span text:style-name="T551_1">Hum</text:span><text:span text:style-name="T551_2">anitarian<text:s/>re-set<text:s/>(localisation)</text:span><text:span text:style-name="T551_3">:</text:span><text:span text:style-name="T551_4"><text:s/></text:span><text:span text:style-name="T551_5">Some<text:s/>INGOs<text:s/>have<text:s/>made<text:s/>strong<text:s/>progress<text:s/>globally<text:s/>and<text:s/>in<text:s/>Uganda<text:s/>in<text:s/>supporting<text:s/>a<text:s/>shift<text:s/>of<text:s/>the<text:s/>response<text:s/>to<text:s/>local<text:s/>and<text:s/>refugee<text:s/>actors.<text:s/></text:span><text:span text:style-name="T551_6">There<text:s/>are<text:s/>examples<text:s/>of<text:s/>INGOs<text:s/>passing<text:s/>through<text:s/>all<text:s/>overheads<text:s/>to<text:s/>local<text:s/>partners<text:s/>and<text:s/></text:span><text:span text:style-name="T551_7">investing<text:s/>in<text:s/>long-term<text:s/>capacity<text:s/>building.<text:s/>Given<text:s/>that<text:s/>local<text:s/>and<text:s/>refugee-delivery<text:s/></text:span><text:span text:style-name="T551_8">intermediary<text:s/>models<text:s/>are<text:s/>nascent,<text:s/>INGOs<text:s/>who<text:s/>have<text:s/>long<text:s/>term<text:s/>presence<text:s/>in<text:s/>the<text:s/>refugee<text:s/>response<text:s/>in<text:s/>Uganda<text:s/>have<text:s/>a<text:s/>potential<text:s/>role<text:s/>to<text:s/>play<text:s/>in<text:s/>supporting<text:s/>this<text:s/>transition.<text:s/></text:span></text:p>
        </text:list-item>
      </text:list>
      <text:p text:style-name="P552"/>
      <text:p text:style-name="P553"><text:span text:style-name="T553_1">Option<text:s/>3-<text:s/></text:span><text:span text:style-name="T553_2">Balanced<text:s/>portfolio</text:span><text:span text:style-name="T553_3"><text:s/></text:span><text:span text:style-name="T553_4">of<text:s/>UN<text:s/>and<text:s/>NGO<text:s/>delivery</text:span><text:span text:style-name="T553_5"><text:s/>including<text:s/></text:span><text:span text:style-name="T553_6">pilot</text:span><text:span text:style-name="T553_7">ing</text:span><text:span text:style-name="T553_8"><text:s/>o</text:span><text:span text:style-name="T553_9">f</text:span><text:span text:style-name="T553_10"><text:s/></text:span><text:span text:style-name="T553_11">better<text:s/>localisation</text:span><text:span text:style-name="T553_12"><text:s/>under<text:s/>pillars<text:s/>1<text:s/>and<text:s/></text:span><text:span text:style-name="T553_13">2</text:span><text:span text:style-name="T553_14"><text:s/></text:span><text:span text:style-name="T553_15">with<text:s/>potential<text:s/>for<text:s/>scale<text:s/>in<text:s/>outer<text:s/>years</text:span><text:span text:style-name="T553_16"><text:s/>(</text:span><text:span text:style-name="T553_17">preferred)</text:span><text:span text:style-name="T553_18">.</text:span></text:p>
      <text:p text:style-name="P554"/>
      <text:list text:style-name="LS31" xml:id="list243" text:continue-list="list1">
        <text:list-item>
          <text:p text:style-name="P555"><text:span text:style-name="T555_1">Option<text:s/>3<text:s/>proposes<text:s/>a<text:s/>mixed<text:s/>implementation<text:s/>approach<text:s/>that<text:s/>maintains<text:s/>delivery<text:s/>through<text:s/>established<text:s/>multi-lateral<text:s/>and<text:s/>international<text:s/>partners,<text:s/>while<text:s/>intentionally<text:s/>piloting<text:s/>locally<text:s/>led<text:s/>intermediary<text:s/>models<text:s/>under<text:s/>Pillars<text:s/>1<text:s/>(lifesaving<text:s/>assistance)<text:s/>and<text:s/>2<text:s/>(self-reliance),<text:s/>with<text:s/>scope<text:s/>to<text:s/>scale<text:s/>successful<text:s/>approaches<text:s/>in<text:s/></text:span><text:span text:style-name="T555_2">the<text:s/>outer<text:s/></text:span><text:span text:style-name="T555_3">years<text:s/>of<text:s/>the<text:s/>programme.</text:span><text:span text:style-name="T555_4"><text:s/></text:span><text:span text:style-name="T555_5">Under<text:s/></text:span><text:span text:style-name="T555_6">this<text:s/>option</text:span><text:span text:style-name="T555_7">,</text:span><text:span text:style-name="T555_8"><text:s/>the<text:s/>share<text:s/>of<text:s/>delivery<text:s/></text:span><text:span text:style-name="T555_9">through<text:s/>the<text:s/>UN<text:s/>would<text:s/></text:span><text:span text:style-name="T555_10">be<text:s/>reduced<text:s/>progressively<text:s/>year<text:s/>on<text:s/>year<text:s/>in<text:s/>line<text:s/>with<text:s/>UK<text:s/>humanitarian<text:s/>reset<text:s/>objectives.<text:s/></text:span></text:p>
        </text:list-item>
      </text:list>
      <text:p text:style-name="P556"/>
      <text:list text:style-name="LS31" xml:id="list244" text:continue-list="list1">
        <text:list-item>
          <text:p text:style-name="P557"><text:span text:style-name="T557_1">Th</text:span><text:span text:style-name="T557_2">is<text:s/>option<text:s/></text:span><text:span text:style-name="T557_3">integrates<text:s/>learning<text:s/>from<text:s/>BRAER<text:s/>which<text:s/>piloted<text:s/>a<text:s/>small</text:span><text:span text:style-name="T557_4"><text:s/>intervention<text:s/>through<text:s/>a<text:s/>local<text:s/>partner<text:s/>t</text:span><text:span text:style-name="T557_5">hrough<text:s/>a<text:s/>competitive<text:s/>call<text:s/>for<text:s/>proposals.</text:span><text:span text:style-name="T557_6"><text:s/></text:span><text:span text:style-name="T557_7">Learning<text:s/>revealed<text:s/></text:span><text:span text:style-name="T557_8">considerable<text:s/></text:span><text:span text:style-name="T557_9">advisory<text:s/>and<text:s/>programme<text:s/>management<text:s/>capacity</text:span><text:span text:style-name="T557_10"><text:s/>required</text:span><text:span text:style-name="T557_11"><text:s/>to<text:s/></text:span><text:span text:style-name="T557_12">conduct<text:s/>a<text:s/>competitive<text:s/>call<text:s/>and<text:s/></text:span><text:span text:style-name="T557_13">manage<text:s/>delivery<text:s/>risks</text:span><text:span text:style-name="T557_14">,<text:s/></text:span><text:span text:style-name="T557_15">the<text:s/>need<text:s/>to<text:s/>adapt<text:s/>risk<text:s/>management<text:s/>processes,<text:s/></text:span><text:span text:style-name="T557_16">an</text:span><text:span text:style-name="T557_17">d<text:s/>the<text:s/>ris</text:span><text:span text:style-name="T557_18">k<text:s/>of<text:s/>assuming<text:s/></text:span><text:span text:style-name="T557_19">local<text:s/>actors<text:s/></text:span><text:span text:style-name="T557_20">understand<text:s/>and<text:s/>can<text:s/>better<text:s/>meet<text:s/>the<text:s/>needs<text:s/>of<text:s/>communities.<text:s/></text:span></text:p>
        </text:list-item>
      </text:list>
      <text:p text:style-name="P558"/>
      <text:list text:style-name="LS31" xml:id="list245" text:continue-list="list1">
        <text:list-item>
          <text:p text:style-name="P559"><text:span text:style-name="T559_1">Local<text:s/>intermediaries<text:s/>are<text:s/>still<text:s/>nascent<text:s/>in<text:s/>the<text:s/>Ugandan<text:s/>refugee<text:s/></text:span><text:span text:style-name="T559_2">response</text:span><text:span text:style-name="T559_3"><text:s/>but<text:s/>approaches<text:s/>have<text:s/>been<text:s/>developed<text:s/>by<text:s/>the<text:s/>US,<text:s/>EU,<text:s/>Denmark<text:s/>and<text:s/>the<text:s/>Netherlands<text:s/>to<text:s/>fund<text:s/></text:span><text:span text:style-name="T559_4">consortia</text:span><text:span text:style-name="T559_5"><text:s/>of<text:s/>international<text:s/>and<text:s/>local<text:s/>NGOs<text:s/>with<text:s/>the<text:s/>ambition<text:s/>to<text:s/>shift<text:s/>to<text:s/>local<text:s/>leadership<text:s/>over<text:s/>the<text:s/>lifetime<text:s/>of<text:s/>the<text:s/></text:span><text:span text:style-name="T559_6">programme</text:span><text:span text:style-name="T559_7">.<text:s/>For<text:s/>example:<text:s/>ECHO<text:s/>(CARE<text:s/>International)<text:s/>and<text:s/>BPRM<text:s/>(War<text:s/>Child),<text:s/>USAID<text:s/>(AVSI),<text:s/>Netherlands<text:s/>(capacity<text:s/>building<text:s/>of<text:s/>local<text:s/>partners<text:s/>through<text:s/>Prospects<text:s/>and<text:s/>Denmark<text:s/>(URRI<text:s/>made<text:s/>up<text:s/>of<text:s/>two<text:s/>consortiums<text:s/>with<text:s/>local<text:s/>partners.)<text:s/></text:span></text:p>
        </text:list-item>
      </text:list>
      <text:p text:style-name="P560"/>
      <text:list text:style-name="LS31" xml:id="list246" text:continue-list="list1">
        <text:list-item>
          <text:p text:style-name="P561"><text:span text:style-name="T561_1">Through<text:s/>initial<text:s/>scoping<text:s/>undertaken,<text:s/>there<text:s/>are<text:s/>at<text:s/>least<text:s/>four<text:s/>refugee-led<text:s/></text:span><text:span text:style-name="T561_2">organisations</text:span><text:span text:style-name="T561_3"><text:s/>implementing<text:s/>cash<text:s/>programming<text:s/>(COHERE,<text:s/>YARID,<text:s/>AYAN<text:s/>and<text:s/>SUNSHINE).<text:s/>An<text:s/>additional<text:s/>three<text:s/>local<text:s/></text:span><text:span text:style-name="T561_4">organisations</text:span><text:span text:style-name="T561_5"><text:s/>are<text:s/>currently<text:s/>implementing<text:s/>WFP’s<text:s/>cash<text:s/></text:span><text:span text:style-name="T561_6">programme</text:span><text:span text:style-name="T561_7"><text:s/>(Alliance<text:s/>Forum<text:s/>for<text:s/>Development,<text:s/>Andre<text:s/>Foods<text:s/>International<text:s/>and<text:s/>Hunger<text:s/>Fighters<text:s/>Uganda).<text:s/></text:span><text:span text:style-name="T561_8">A<text:s/>number<text:s/>of</text:span><text:span text:style-name="T561_9"><text:s/>other<text:s/>innovation<text:s/>funds<text:s/>have<text:s/>been<text:s/>set<text:s/>up<text:s/>to<text:s/>support<text:s/>the<text:s/>financing<text:s/>of<text:s/>local<text:s/>actors<text:s/>including<text:s/>the<text:s/>Mastercard<text:s/>Youth<text:s/>Africa<text:s/>Works<text:s/>Program,<text:s/>Education<text:s/>Cannot<text:s/>Wait’s<text:s/>Acceleration<text:s/>Facility<text:s/>Fund,<text:s/>UNHCR’s<text:s/>Refugee-led<text:s/>Innovation<text:s/>Fund,<text:s/>and<text:s/>Oxfam’s<text:s/>Western<text:s/>Humanitarian<text:s/>Platform<text:s/>(a<text:s/>pooled<text:s/>fund<text:s/>for<text:s/>local<text:s/>actors).<text:s/></text:span></text:p>
        </text:list-item>
      </text:list>
      <text:p text:style-name="P562"/>
      <text:list text:style-name="LS31" xml:id="list247" text:continue-list="list1">
        <text:list-item>
          <text:p text:style-name="P563"><text:span text:style-name="T563_1">There<text:s/>are<text:s/></text:span><text:span text:style-name="T563_2">a<text:s/>number<text:s/>of</text:span><text:span text:style-name="T563_3"><text:s/>different<text:s/>local<text:s/>delivery<text:s/>options<text:s/>that<text:s/>have<text:s/>been<text:s/>developed<text:s/>under<text:s/>FCDO<text:s/>business<text:s/>cases<text:s/>particularly<text:s/>through<text:s/>the<text:s/>development<text:s/>and<text:s/>support<text:s/></text:span><text:span text:style-name="T563_4">to</text:span><text:span text:style-name="T563_5"><text:s/>pooled<text:s/>funds.<text:s/>For<text:s/>example,<text:s/>the<text:s/>Sahel<text:s/>Regional<text:s/>Fund</text:span><text:span text:style-name="T563_6"><text:note text:note-class="footnote"><text:note-citation/><text:note-body><text:p text:style-name="P564"><text:span text:style-name="T564_1"><text:s/></text:span><text:span text:style-name="T564_2"><text:a xlink:type="simple" xlink:href="https://www.sahelregionalfund.org/"><text:span text:style-name="T564_3">https://www.sahelregionalfund.org/</text:span></text:a></text:span><text:span text:style-name="T564_4"><text:s/></text:span></text:p></text:note-body></text:note></text:span><text:span text:style-name="T564_5">,<text:s/>a<text:s/>regional<text:s/>pooled<text:s/>fund<text:s/>developed<text:s/>by<text:s/>FCDO<text:s/>and<text:s/>led<text:s/>by<text:s/>the<text:s/>Danish<text:s/>Refugee<text:s/>Council<text:s/>which<text:s/>provides<text:s/>long-term<text:s/>funding<text:s/>to<text:s/>local<text:s/>NGO<text:s/>consortia<text:s/>and<text:s/>strategic<text:s/>and<text:s/>inclusive<text:s/>engagement<text:s/>with<text:s/>local<text:s/>stakeholders,<text:s/>first<text:s/>responders<text:s/>and<text:s/>endogenous<text:s/>systems<text:s/>to<text:s/>respond<text:s/>to<text:s/>small<text:s/>scale<text:s/>displacements.<text:s/></text:span></text:p>
        </text:list-item>
      </text:list>
      <text:p text:style-name="P565"/>
      <text:list text:style-name="LS31" xml:id="list248" text:continue-list="list1">
        <text:list-item>
          <text:p text:style-name="P566"><text:span text:style-name="T566_1">FCDO<text:s/>has<text:s/>also<text:s/>been<text:s/>supporting<text:s/>global<text:s/>and<text:s/>regional<text:s/>locally<text:s/>led<text:s/>initiatives<text:s/>such<text:s/>as<text:s/>the<text:s/>First<text:s/>Response<text:s/>Fund<text:s/>which<text:s/>works<text:s/>through<text:s/>a<text:s/>network<text:s/>of<text:s/>global,<text:s/>regional<text:s/>and<text:s/>national<text:s/>women’s<text:s/>and<text:s/>feminist<text:s/>funds,<text:s/>including<text:s/>in<text:s/>Uganda.<text:s/>This<text:s/>network<text:s/>is<text:s/>another<text:s/>option<text:s/></text:span><text:span text:style-name="T566_2">to<text:s/>be<text:s/>appraised<text:s/>further.<text:s/></text:span></text:p>
        </text:list-item>
      </text:list>
      <text:p text:style-name="P567"/>
      <text:list text:style-name="LS31" xml:id="list249" text:continue-list="list1">
        <text:list-item>
          <text:p text:style-name="P568"><text:span text:style-name="T568_1">For<text:s/>the<text:s/>purposes<text:s/>of<text:s/></text:span><text:span text:style-name="T568_2">ReSET</text:span><text:span text:style-name="T568_3">,<text:s/>a<text:s/>‘good<text:s/>intermediary’<text:s/>is<text:s/>defined<text:s/>as<text:s/>an<text:s/>organisation<text:s/>that<text:s/></text:span><text:span text:style-name="T568_4">can</text:span><text:span text:style-name="T568_5"><text:s/>absorb,<text:s/>manage<text:s/>and<text:s/>re-grant<text:s/>funding<text:s/>at<text:s/>scale<text:s/>while<text:s/>intentionally<text:s/>shifting<text:s/>power,<text:s/>decision-making<text:s/>and<text:s/>resources<text:s/>closer<text:s/>to<text:s/>affected<text:s/>populations,<text:s/>without<text:s/>increasing<text:s/>fiduciary,<text:s/>safeguarding<text:s/>or<text:s/>delivery<text:s/>risk<text:s/>beyond<text:s/>acceptable<text:s/>thresholds.<text:s/>In<text:s/>the<text:s/>Ugandan<text:s/>refugee<text:s/>context,<text:s/>this<text:s/></text:span><text:span text:style-name="T568_6">could<text:s/>include</text:span><text:span text:style-name="T568_7"><text:s/></text:span><text:span text:style-name="T568_8">select<text:s/>international<text:s/>NGOs<text:s/>with<text:s/>credible<text:s/>transition<text:s/>plans;<text:s/>national<text:s/>and<text:s/>refugee-led<text:s/>intermediaries<text:s/>with<text:s/>re-granting<text:s/>and<text:s/>coordination<text:s/>functions;<text:s/>and<text:s/>pooled<text:s/>funding<text:s/>mechanisms<text:s/>that<text:s/>are<text:s/>explicitly<text:s/>designed<text:s/>to<text:s/>lower<text:s/>barriers<text:s/>to<text:s/>entry<text:s/>for<text:s/>local<text:s/>actors,<text:s/>particularly<text:s/>women-led<text:s/>and<text:s/>refugee-led<text:s/>organisations.</text:span></text:p>
        </text:list-item>
      </text:list>
      <text:p text:style-name="P569"/>
      <text:list text:style-name="LS31" xml:id="list250" text:continue-list="list1">
        <text:list-item>
          <text:p text:style-name="P570"><text:span text:style-name="T570_1">In<text:s/>Uganda<text:s/>evidence<text:s/>suggests<text:s/>that<text:s/>localisation<text:s/>is<text:s/>already<text:s/>occurring<text:s/>in<text:s/>practice,<text:s/>but<text:s/>in<text:s/>a<text:s/>fragmented<text:s/>and<text:s/>under-resourced<text:s/>manner.<text:s/>Engagements<text:s/>with<text:s/>refugees,<text:s/></text:span><text:span text:style-name="T570_2">RLOs</text:span><text:span text:style-name="T570_3">,<text:s/>the<text:s/>Refugee<text:s/>Engagement<text:s/>Forum<text:s/>(REF),<text:s/>and<text:s/>national<text:s/>NGO<text:s/>networks<text:s/>consistently<text:s/>highlight<text:s/>that<text:s/>local<text:s/>actors<text:s/>are<text:s/>often<text:s/>the<text:s/>first<text:s/>responders,<text:s/>operate<text:s/>at<text:s/>lower<text:s/>cost,<text:s/>and<text:s/>have<text:s/>relatively<text:s/>good<text:s/>levels<text:s/>of<text:s/>community<text:s/>trust.<text:s/>However,<text:s/>they<text:s/>face<text:s/>significant<text:s/>challenges,<text:s/>including<text:s/>uneven<text:s/>institutional<text:s/>capacity,<text:s/>limited<text:s/>access<text:s/>to<text:s/>quality<text:s/>funding,<text:s/>safeguarding<text:s/>and<text:s/>fiduciary<text:s/>risks,<text:s/>and<text:s/>exclusion<text:s/>from<text:s/>decision-making<text:s/>spaces<text:s/>dominated<text:s/>by<text:s/>international<text:s/>and<text:s/>multilateral<text:s/>actors.</text:span><text:span text:style-name="T570_4"><text:s/></text:span><text:span text:style-name="T570_5">Importantly,<text:s/>there<text:s/>is<text:s/>currently<text:s/>no<text:s/>formally<text:s/>agreed<text:s/>vision<text:s/>across<text:s/>stakeholders<text:s/>on<text:s/>the<text:s/>modalities<text:s/>of<text:s/>localisation</text:span><text:span text:style-name="T570_6">.<text:s/></text:span><text:span text:style-name="T570_7"><text:s/>This<text:s/>lack<text:s/>of<text:s/>alignment<text:s/>creates<text:s/>risks<text:s/>to<text:s/>sustainability.<text:s/>The<text:s/>GOU<text:s/>localisation<text:s/>strategy<text:s/>is<text:s/>expected<text:s/>to<text:s/>provide<text:s/>a<text:s/>common<text:s/>reference<text:s/>tool<text:s/>to<text:s/>address</text:span><text:span text:style-name="T570_8"><text:s/></text:span><text:span text:style-name="T570_9">these<text:s/>divergencies<text:s/>over<text:s/>time</text:span><text:span text:style-name="T570_10">.<text:s/></text:span><text:span text:style-name="T570_11">Option<text:s/>3<text:s/>seeks<text:s/>to<text:s/>address<text:s/>these<text:s/>realities<text:s/>by<text:s/>piloting<text:s/>localisation<text:s/>in<text:s/>a<text:s/>controlled,<text:s/>evidence-driven<text:s/>and<text:s/>gradual<text:s/>manner<text:s/>rather<text:s/>than<text:s/>assuming<text:s/>a<text:s/>rapid<text:s/>or<text:s/>wholesale<text:s/>transition.</text:span></text:p>
        </text:list-item>
      </text:list>
      <text:p text:style-name="P571"/>
      <text:list text:style-name="LS31" xml:id="list251" text:continue-list="list1">
        <text:list-item>
          <text:p text:style-name="P572"><text:span text:style-name="T572_1">Value<text:s/>for<text:s/>money</text:span><text:span text:style-name="T572_2">:<text:s/></text:span><text:span text:style-name="T572_3">Delivering<text:s/>cash<text:s/>and<text:s/>self-reliance<text:s/>interventions<text:s/>through<text:s/>a<text:s/>local<text:s/>intermediary<text:s/></text:span><text:span text:style-name="T572_4">has<text:s/>the<text:s/>potential<text:s/>to<text:s/>increase<text:s/></text:span><text:span text:style-name="T572_5">cost-effectiveness<text:s/>when<text:s/>modelled<text:s/>over<text:s/>5<text:s/>and<text:s/>10<text:s/></text:span><text:span text:style-name="T572_6">years<text:s/>as<text:s/>shown<text:s/>in<text:s/>Figure<text:s/>2.3<text:s/>above.</text:span><text:span text:style-name="T572_7"><text:s/></text:span><text:span text:style-name="T572_8">This<text:s/>is<text:s/>supported<text:s/>by<text:s/>U-learn<text:s/></text:span><text:span text:style-name="T572_9">localising</text:span><text:span text:style-name="T572_10"><text:s/>Humanitarian<text:s/>Action<text:s/>case<text:s/>study</text:span><text:span text:style-name="T572_11"><text:note text:note-class="footnote"><text:note-citation/><text:note-body><text:p text:style-name="P573"><text:span text:style-name="T573_1"><text:s/></text:span><text:span text:style-name="T573_2"><text:a xlink:type="simple" xlink:href="https://drive.google.com/file/d/1CekiPd7dIsDOPUVLhfv7s72RgLT_sL5G/view?usp=drive_link"><text:span text:style-name="T573_3">Ulearn<text:s/>case<text:s/>study</text:span></text:a></text:span><text:span text:style-name="T573_4"><text:s/></text:span></text:p></text:note-body></text:note></text:span><text:span text:style-name="T573_5">,<text:s/>and<text:s/>the<text:s/>Uganda<text:s/>Comprehensive<text:s/>Refugee<text:s/>Response<text:s/>Plan<text:s/>(UCRRP)<text:s/>2024-2025.<text:s/>A<text:s/>local<text:s/>graduation<text:s/>model<text:s/>which<text:s/>achieves<text:s/>a<text:s/>‘graduation’<text:s/>rate<text:s/>has<text:s/>the<text:s/>potential<text:s/>to<text:s/>achieve<text:s/>significantly<text:s/>improved<text:s/>value<text:s/>for<text:s/>money<text:s/>over<text:s/>the<text:s/>lifetime<text:s/>of<text:s/>the<text:s/></text:span><text:span text:style-name="T573_6">programme</text:span><text:span text:style-name="T573_7"><text:s/>due<text:s/>to<text:s/>reduced<text:s/>cost<text:s/>per<text:s/>household,<text:s/>increased<text:s/>reach<text:s/>and<text:s/>corresponding<text:s/>increase<text:s/>in<text:s/>graduation<text:s/>rates.<text:s/></text:span></text:p>
        </text:list-item>
      </text:list>
      <text:p text:style-name="P574"/>
      <text:list text:style-name="LS31" xml:id="list252" text:continue-list="list1">
        <text:list-item>
          <text:p text:style-name="P575"><text:span text:style-name="T575_1">U-</text:span><text:span text:style-name="T575_2">learn’s</text:span><text:span text:style-name="T575_3"><text:s/>‘</text:span><text:span text:style-name="T575_4">localising</text:span><text:span text:style-name="T575_5"><text:s/>Humanitarian<text:s/>Action’<text:s/>case<text:s/>study</text:span><text:span text:style-name="T575_6"><text:note text:note-class="footnote"><text:note-citation/><text:note-body><text:p text:style-name="P576"><text:span text:style-name="T576_1"><text:s/></text:span><text:span text:style-name="T576_2"><text:a xlink:type="simple" xlink:href="https://drive.google.com/file/d/1CekiPd7dIsDOPUVLhfv7s72RgLT_sL5G/view?usp=drive_link"><text:span text:style-name="T576_3">Ulearn<text:s/>case<text:s/>study</text:span></text:a></text:span><text:span text:style-name="T576_4"><text:s/></text:span></text:p></text:note-body></text:note></text:span><text:span text:style-name="T576_5">,<text:s/>and<text:s/>the<text:s/>Uganda<text:s/>Comprehensive<text:s/>Refugee<text:s/>Response<text:s/>Plan<text:s/>(UCRRP)<text:s/>2024-2025<text:s/>indicated<text:s/>the<text:s/>benefits<text:s/>of<text:s/>local<text:s/>delivery<text:s/>of<text:s/>cash.<text:s/>In<text:s/>addition<text:s/>to<text:s/>cost-effectiveness<text:s/>this<text:s/>included:<text:s/></text:span></text:p>
        </text:list-item>
      </text:list>
      <text:p text:style-name="P577"/>
      <text:list text:style-name="LS43" xml:id="list253">
        <text:list-item>
          <text:p text:style-name="P578"><text:span text:style-name="T578_1">Stronger<text:s/>community<text:s/>trust,<text:s/>acceptance<text:s/>&amp;<text:s/>engagement:</text:span></text:p>
        </text:list-item>
        <text:list-item>
          <text:p text:style-name="P579"><text:span text:style-name="T579_1">Local<text:s/>organizations<text:s/>have<text:s/>established<text:s/>relationships<text:s/>with<text:s/>refugee<text:s/>communities,<text:s/>making<text:s/>them<text:s/>more<text:s/>effective<text:s/>in<text:s/>ensuring<text:s/>proper<text:s/>targeting<text:s/>and<text:s/>reducing<text:s/>barriers<text:s/>to<text:s/>access.</text:span></text:p>
        </text:list-item>
        <text:list-item>
          <text:p text:style-name="P580"><text:span text:style-name="T580_1">Refugees<text:s/>and<text:s/>host<text:s/>communities<text:s/>trust<text:s/>local<text:s/>organizations<text:s/>more<text:s/>than<text:s/>external<text:s/>agencies,<text:s/>making<text:s/>participation<text:s/>and<text:s/>feedback<text:s/>mechanisms<text:s/>more<text:s/>effective.</text:span></text:p>
        </text:list-item>
        <text:list-item>
          <text:p text:style-name="P581"><text:span text:style-name="T581_1">This<text:s/>trust<text:s/>improves<text:s/>transparency,<text:s/>reduces<text:s/>fraud,<text:s/>and<text:s/>increases<text:s/>program<text:s/>accountability.</text:span></text:p>
        </text:list-item>
        <text:list-item>
          <text:p text:style-name="P582"><text:span text:style-name="T582_1">Better<text:s/>alignment<text:s/>and<text:s/>prioritization<text:s/>with<text:s/>community<text:s/>needs:</text:span></text:p>
        </text:list-item>
        <text:list-item>
          <text:p text:style-name="P583"><text:span text:style-name="T583_1">Local<text:s/>organizations<text:s/>understand<text:s/>cultural<text:s/>and<text:s/>economic<text:s/>dynamics,<text:s/>leading<text:s/>to<text:s/>more<text:s/>relevant<text:s/>and<text:s/>effective<text:s/>program<text:s/>design.</text:span></text:p>
        </text:list-item>
        <text:list-item>
          <text:p text:style-name="P584"><text:span text:style-name="T584_1">Cash<text:s/>transfers<text:s/>delivered<text:s/>by<text:s/>local<text:s/>actors<text:s/>are<text:s/>more<text:s/>likely<text:s/>to<text:s/>be<text:s/>spent<text:s/>in<text:s/>ways<text:s/>that<text:s/>align<text:s/>with<text:s/>household<text:s/>priorities,<text:s/>rather<text:s/>than<text:s/>following<text:s/>externally<text:s/>imposed<text:s/>conditions</text:span></text:p>
        </text:list-item>
        <text:list-item>
          <text:p text:style-name="P585"><text:span text:style-name="T585_1">Faster<text:s/>response<text:s/>times<text:s/>and<text:s/>crisis<text:s/>readiness:</text:span></text:p>
        </text:list-item>
        <text:list-item>
          <text:p text:style-name="P586"><text:span text:style-name="T586_1">Local<text:s/>actors<text:s/>are<text:s/>already<text:s/>embedded<text:s/>within<text:s/>communities,<text:s/>enabling<text:s/>them<text:s/>to<text:s/>respond<text:s/>faster<text:s/>to<text:s/>emergencies</text:span><text:span text:style-name="T586_2">This<text:s/>is<text:s/>especially<text:s/>crucial<text:s/>in<text:s/>refugee<text:s/>settings<text:s/>where<text:s/>quick<text:s/>cash<text:s/>assistance<text:s/>can<text:s/>prevent<text:s/>negative<text:s/>coping<text:s/>mechanisms<text:s/>like<text:s/>selling<text:s/>assets<text:s/>or<text:s/>skipping<text:s/>meals.</text:span></text:p>
        </text:list-item>
      </text:list>
      <text:p text:style-name="P587"/>
      <text:list text:style-name="LS31" xml:id="list262" text:continue-list="list1">
        <text:list-item>
          <text:p text:style-name="P588"><text:span text:style-name="T588_1">U-Learn<text:s/>assessments<text:s/>(</text:span><text:span text:style-name="T588_2"><text:a xlink:type="simple" xlink:href="https://ulearn-uganda.org/wp-content/uploads/2025/06/Localisation-brief-June-2025.pdf"><text:span text:style-name="T588_3">Localisation-brief-June-2025.pdf</text:span></text:a></text:span><text:span text:style-name="T588_4">)<text:s text:c="2"/></text:span><text:span text:style-name="T588_5">further<text:s/>underlines<text:s text:c="2"/>that<text:s/>localisation<text:s/>in<text:s/>Uganda’s<text:s/>refugee<text:s/>response<text:s/>has<text:s/>delivered<text:s/>gains<text:s/>in<text:s/>relevance,<text:s/>accountability<text:s/>and<text:s/>cost-efficiency.<text:s/></text:span><text:span text:style-name="T588_6">However,<text:s/>efforts</text:span><text:span text:style-name="T588_7"><text:s/>remain<text:s/>constrained<text:s/>by<text:s/>decision<text:s/>making<text:s/>imbalances,<text:s/>short-term<text:s/>funding,<text:s/>and<text:s/>inconsistent<text:s/>commitment<text:s/>from<text:s/>international<text:s/>actors<text:s/>to<text:s/>power<text:s/>transfer.<text:s/>The<text:s/>research<text:s/>cautions<text:s/>that<text:s/>localisation<text:s/>efforts<text:s/>risk<text:s/>being<text:s/>tokenistic<text:s/>if<text:s/>not<text:s/>accompanied<text:s/>by<text:s/>changes<text:s/>in<text:s/>funding<text:s/>modalities,<text:s/>incentives,<text:s/>and<text:s/>accountability<text:s/>structures.</text:span></text:p>
        </text:list-item>
      </text:list>
      <text:p text:style-name="P589"/>
      <text:list text:style-name="LS31" xml:id="list263" text:continue-list="list1">
        <text:list-item>
          <text:p text:style-name="P590"><text:span text:style-name="T590_1">A<text:s/>key<text:s/>VFM<text:s/>consideration<text:s/></text:span><text:span text:style-name="T590_2">is<text:s/>the<text:s/>ability<text:s/>of<text:s/>a<text:s/></text:span><text:span text:style-name="T590_3">locally-led</text:span><text:span text:style-name="T590_4"><text:s/>mechanism<text:s/>to<text:s/></text:span><text:span text:style-name="T590_5">scale<text:s/>and<text:s/>achieve<text:s/>reach.<text:s/></text:span><text:span text:style-name="T590_6">Recent<text:s/>mapping<text:s/>by<text:s/></text:span><text:span text:style-name="T590_7">ShareTrust</text:span><text:span text:style-name="T590_8"><text:s/>identifies<text:s/>a<text:s/>small<text:s/>but<text:s/>credible<text:s/>set<text:s/>of<text:s/>local<text:s/>and<text:s/>regional<text:s/>intermediaries<text:s/>in<text:s/>Uganda<text:s/>capable<text:s/>of<text:s/>managing<text:s/>larger<text:s/>funding<text:s/>flows<text:s/>(Up<text:s/>to<text:s/>$2m/£1.5m<text:s/>annually).<text:s/>These<text:s/>including<text:s/>organisations<text:s/>such<text:s/>as<text:s/>Uganda<text:s/>Red<text:s/>Cross<text:s/>Society,<text:s/>AYAN,<text:s/>YARID,<text:s/>RELON<text:s/>and<text:s/>COHERE.<text:s/>These<text:s/>intermediaries<text:s/>combine<text:s/>re-granting<text:s/>with<text:s/>functions<text:s/>such<text:s/>as<text:s/>capacity<text:s/>strengthening,<text:s/>coordination,<text:s/>and<text:s/>advocacy,<text:s/>and<text:s/>in<text:s/>some<text:s/>cases<text:s/>already<text:s/>receive<text:s/>bilateral<text:s/>funding.<text:s/>However,<text:s/>the<text:s/>mapping<text:s/>also<text:s/>highlights<text:s/>significant<text:s/>variation<text:s/>in<text:s/>scale,<text:s/>operational<text:s/>readiness,<text:s/>and<text:s/>risk<text:s/>profiles,<text:s/>underscoring<text:s/>the<text:s/>need<text:s/>for<text:s/>piloting<text:s/>rather<text:s/>than<text:s/>immediate<text:s/>scale-up.</text:span></text:p>
        </text:list-item>
      </text:list>
      <text:p text:style-name="P591"/>
      <text:list text:style-name="LS31" xml:id="list264" text:continue-list="list1">
        <text:list-item>
          <text:p text:style-name="P592"><text:span text:style-name="T592_1">Learning<text:s/>from<text:s/>the<text:s/>First<text:s/>Response<text:s/>Fund<text:s/>(FRF),<text:s/>including<text:s/>its<text:s/>appraisal<text:s/>under<text:s/>the<text:s/>Sudan<text:s/>HELP-S<text:s/>Business<text:s/>Case,<text:s/>demonstrates<text:s/>the<text:s/>potential<text:s/>of<text:s/>pooled,<text:s/>feminist<text:s/>and<text:s/>locally<text:s/>led<text:s/>funding<text:s/>mechanisms<text:s/>to<text:s/>reach<text:s/>marginalised<text:s/>actors<text:s/>quickly<text:s/>and<text:s/>at<text:s/>relatively<text:s/>low<text:s/>cost.<text:s/>Recent<text:s/>mapping<text:s/>shows<text:s/>that<text:s/>FRF-supported<text:s/>women’s<text:s/>and<text:s/>feminist<text:s/>funds<text:s/>have<text:s/>an<text:s/>established<text:s/>presence<text:s/>in<text:s/>Uganda,<text:s/>with<text:s/>at<text:s/>least<text:s/>ten<text:s/>funds<text:s/>actively<text:s/>supporting<text:s/>approximately<text:s/>75<text:s/>women-led<text:s/>and<text:s/></text:span><text:span text:style-name="T592_2">women’s<text:s/>rights<text:s/>organisations<text:s/>across<text:s/>refugee-hosting<text:s/>and<text:s/>crisis-affected<text:s/>areas,<text:s/>including<text:s/>Kampala,<text:s/>Karamoja,<text:s/>West<text:s/>Nile<text:s/>and<text:s/>key<text:s/>refugee<text:s/>settlements.<text:s/>These<text:s/>funds<text:s/>have<text:s/>collectively<text:s/>channelled<text:s/></text:span><text:span text:style-name="T592_3">significant</text:span><text:span text:style-name="T592_4"><text:s/>volumes<text:s/>of<text:s/>humanitarian<text:s/>and<text:s/>crisis-response<text:s/>funding,<text:s/>with<text:s/>individual<text:s/>intermediaries<text:s/>managing<text:s/>grants<text:s/>ranging<text:s/>from<text:s/></text:span><text:span text:style-name="T592_5">USD<text:s/>300,000</text:span><text:span text:style-name="T592_6"><text:s/>to<text:s/>close<text:s/>to<text:s/>USD<text:s/></text:span><text:span text:style-name="T592_7">950,000</text:span><text:span text:style-name="T592_8"><text:s/>over<text:s/>recent<text:s/>years,<text:s/>and<text:s/>re-granting<text:s/>to<text:s/>grassroots<text:s/>organisations<text:s/>in<text:s/>smaller,<text:s/>targeted<text:s/></text:span><text:span text:style-name="T592_9">amounts</text:span><text:span text:style-name="T592_10">.<text:s/>However,<text:s/>FRF<text:s/>experience<text:s/>also<text:s/>highlights<text:s/>the<text:s/>importance<text:s/>of<text:s/></text:span><text:span text:style-name="T592_11">ongoing<text:s/></text:span><text:span text:style-name="T592_12">implementation<text:s/>support</text:span><text:span text:style-name="T592_13">,<text:s/>clearly<text:s/>defined<text:s/>risk-sharing<text:s/>arrangements,<text:s/>and<text:s/>realistic<text:s/>expectations<text:s/>about<text:s/>the<text:s/>pace<text:s/>at<text:s/>which<text:s/>such<text:s/>approaches<text:s/>can<text:s/>be<text:s/>expanded,<text:s/></text:span><text:span text:style-name="T592_14">especially</text:span><text:span text:style-name="T592_15"><text:s/>where<text:s/>intensive<text:s/>advisory<text:s/>support<text:s/>and<text:s/>oversight<text:s/>are<text:s/>required.</text:span></text:p>
        </text:list-item>
      </text:list>
      <text:p text:style-name="P593"/>
      <text:p text:style-name="P594"/>
      <text:list text:style-name="LS31" xml:id="list265" text:continue-list="list1">
        <text:list-item>
          <text:p text:style-name="P595"><text:span text:style-name="T595_1">In<text:s/>the<text:s/>short<text:s/>term,<text:s/>piloting<text:s/>new<text:s/>intermediary<text:s/>models<text:s/>may<text:s/>increase<text:s/>transaction<text:s/>costs<text:s/>and<text:s/>slow<text:s/>delivery<text:s/>compared<text:s/>to<text:s/>established<text:s/>international<text:s/>mechanisms.<text:s/>This<text:s/>is<text:s/>accepted<text:s/>as<text:s/>a<text:s/>necessary<text:s/>trade-off<text:s/>to<text:s/>generate<text:s/>evidence<text:s/>for<text:s/>more<text:s/>sustainable<text:s/>delivery<text:s/>models<text:s/>in<text:s/>later<text:s/>years.</text:span></text:p>
        </text:list-item>
      </text:list>
      <text:p text:style-name="P596"/>
      <text:list text:style-name="LS31" xml:id="list266" text:continue-list="list1">
        <text:list-item>
          <text:p text:style-name="P597"><text:span text:style-name="T597_1">UK<text:s/>influence:</text:span><text:span text:style-name="T597_2"><text:s/></text:span><text:span text:style-name="T597_3">FCDO<text:s/>has<text:s/>been<text:s/>championing<text:s/>locally<text:s/>led<text:s/>approaches<text:s/>in<text:s/>crisis<text:s/>response<text:s/>and<text:s/>is<text:s/>a<text:s/>key<text:s/>pillar<text:s/>of<text:s/>the<text:s/>2025<text:s/>UK<text:s/>humanitarian<text:s/>re-set.<text:s/>In<text:s/>Uganda,<text:s/>the<text:s/>UK<text:s/>is<text:s/>known<text:s/>for<text:s/>its<text:s/>convening<text:s/>power<text:s/>which<text:s/>supported<text:s/>the<text:s/>roundtable<text:s/>that<text:s/>led<text:s/>to<text:s/>the<text:s/>GRF<text:s/>commitments<text:s/>and<text:s/>kick-started<text:s/>a<text:s/>dialogue<text:s/>with<text:s/></text:span><text:span text:style-name="T597_4">GoU</text:span><text:span text:style-name="T597_5"><text:s/>and<text:s/>refugee-response<text:s/>actors<text:s/>on<text:s/>the<text:s/>shift<text:s/>to<text:s/>a<text:s/>more<text:s/>locally<text:s/>led<text:s/>system.<text:s/>This<text:s/>has<text:s/>been<text:s/>supported<text:s/>by<text:s/>UK<text:s/>funding<text:s/>to<text:s/>the<text:s/>U-learn<text:s/>platform<text:s/>which<text:s/>is<text:s/>spearheading<text:s/>a<text:s/></text:span><text:span text:style-name="T597_6">localisation</text:span><text:span text:style-name="T597_7"><text:s/>learning<text:s/>agenda<text:s/>and<text:s/>supporting<text:s/>a<text:s/></text:span><text:span text:style-name="T597_8">GoU</text:span><text:span text:style-name="T597_9"><text:s/></text:span><text:span text:style-name="T597_10">localisation</text:span><text:span text:style-name="T597_11"><text:s/>strategy.<text:s/>Under<text:s/>BRAER,<text:s/>the<text:s/>UK<text:s/>has<text:s/>supported<text:s/>system-wide<text:s/>accountability<text:s/>including<text:s/>the<text:s/></text:span><text:span text:style-name="T597_12"><text:a xlink:type="simple" xlink:href="https://ulearn-uganda.org/refugee-voice-and-choice-including-refugees-in-high-level-response-decision-making/"><text:span text:style-name="T597_13">Refugee<text:s/>Engagement<text:s/>Forum<text:s/>(REF)</text:span></text:a></text:span><text:span text:style-name="T597_14">.</text:span></text:p>
        </text:list-item>
      </text:list>
      <text:p text:style-name="P598"/>
      <text:list text:style-name="LS31" xml:id="list267" text:continue-list="list1">
        <text:list-item>
          <text:p text:style-name="P599"><text:span text:style-name="T599_1">Political<text:s/>dynamics,<text:s/>conflict<text:s/>sensitivity<text:s/>and<text:s/>do<text:s/>no<text:s/>harm:</text:span><text:span text:style-name="T599_2"><text:s/></text:span><text:span text:style-name="T599_3">GoU</text:span><text:span text:style-name="T599_4"><text:s/>has<text:s/>made<text:s/>a<text:s/>series<text:s/>of<text:s/>commitments<text:s/>to<text:s/></text:span><text:span text:style-name="T599_5">localisation</text:span><text:span text:style-name="T599_6">.<text:s/>The<text:s/></text:span><text:span text:style-name="T599_7">GoU</text:span><text:span text:style-name="T599_8"><text:s/>launched<text:s/>the<text:s/></text:span><text:span text:style-name="T599_9"><text:a xlink:type="simple" xlink:href="https://opm.go.ug/comprehensive-refugee-response-framework-uganda/"><text:span text:style-name="T599_10">Comprehensive<text:s/>Refugee<text:s/>Response<text:s/>Framework</text:span></text:a></text:span><text:span text:style-name="T599_11"><text:s/>(CRRF)<text:s/>shortly<text:s/>after<text:s/>the<text:s/>W</text:span><text:span text:style-name="T599_12">orld<text:s/>Humanitarian<text:s/>Summit</text:span><text:span text:style-name="T599_13">.<text:s/>The</text:span><text:span text:style-name="T599_14"><text:a xlink:type="simple" xlink:href="https://ulearn-uganda.org/refugee-voice-and-choice-including-refugees-in-high-level-response-decision-making/"><text:span text:style-name="T599_15"><text:s/></text:span></text:a></text:span><text:span text:style-name="T599_16"><text:a xlink:type="simple" xlink:href="https://ulearn-uganda.org/refugee-voice-and-choice-including-refugees-in-high-level-response-decision-making/"><text:span text:style-name="T599_17">(REF)</text:span></text:a></text:span><text:span text:style-name="T599_18"><text:s/>was<text:s/>established<text:s/>to<text:s/>ensure<text:s/>the<text:s/>systematic<text:s/>representation<text:s/>of<text:s/>refugee<text:s/>voices.<text:s/>At<text:s/>the<text:s/>Global<text:s/>Refugee<text:s/>Forum,<text:s/>The<text:s/>Government<text:s/>of<text:s/>Uganda<text:s/>(</text:span><text:span text:style-name="T599_19">GoU</text:span><text:span text:style-name="T599_20">)<text:s/>affirmed<text:s/>its<text:s/>commitment<text:s/>to<text:s/></text:span><text:span text:style-name="T599_21">localisation</text:span><text:span text:style-name="T599_22">,<text:s/>including<text:s/>it<text:s/>as</text:span><text:span text:style-name="T599_23"><text:a xlink:type="simple" xlink:href="https://globalcompactrefugees.org/sites/default/files/2023-11/final_pledges_-_global_refugee_forum_2023.pdf"><text:span text:style-name="T599_24"><text:s/></text:span></text:a></text:span><text:span text:style-name="T599_25"><text:a xlink:type="simple" xlink:href="https://globalcompactrefugees.org/sites/default/files/2023-11/final_pledges_-_global_refugee_forum_2023.pdf"><text:span text:style-name="T599_26">one<text:s/>of<text:s/>five<text:s/>pledges</text:span></text:a></text:span><text:span text:style-name="T599_27">.<text:s/>However,<text:s/>there<text:s/>isn’t<text:s/>yet<text:s/>consensus<text:s/>on<text:s/>the<text:s/>definition<text:s/>of<text:s/>a<text:s/>local<text:s/>actor,<text:s/>particularly<text:s/>the<text:s/>role<text:s/>of<text:s/>refugee-led<text:s/></text:span><text:span text:style-name="T599_28">organisations</text:span><text:span text:style-name="T599_29"><text:s/>who<text:s/>face<text:s/>additional<text:s/>operational<text:s/>challenges<text:s/>due<text:s/>to<text:s/>the<text:s/>regulatory<text:s/>environment<text:s/>in<text:s/>Uganda.<text:s/>This<text:s/>option<text:s/>would<text:s/>need<text:s/>to<text:s/>be<text:s/>supported<text:s/>by<text:s/>a<text:s/>strong<text:s/>influencing<text:s/>strategy<text:s/>to<text:s/>ensure<text:s/>that<text:s/></text:span><text:span text:style-name="T599_30">our<text:s/>approach<text:s/>aligns<text:s/></text:span><text:span text:style-name="T599_31">to</text:span><text:span text:style-name="T599_32"><text:s/>the</text:span><text:span text:style-name="T599_33"><text:s/></text:span><text:span text:style-name="T599_34">GoU</text:span><text:span text:style-name="T599_35"><text:s/></text:span><text:span text:style-name="T599_36">localisation</text:span><text:span text:style-name="T599_37"><text:s/>policy<text:s/>(due<text:s/>to<text:s/>be<text:s/>finalized<text:s/>this<text:s/>year)<text:s/></text:span><text:span text:style-name="T599_38">and<text:s/></text:span><text:span text:style-name="T599_39">supports<text:s/>local<text:s/>actors<text:s/>to<text:s/>deliver<text:s/></text:span><text:span text:style-name="T599_40">ReSET’s</text:span><text:span text:style-name="T599_41"><text:s/>intended<text:s/>outcomes.<text:s/></text:span></text:p>
        </text:list-item>
      </text:list>
      <text:p text:style-name="P600"/>
      <text:list text:style-name="LS31" xml:id="list268" text:continue-list="list1">
        <text:list-item>
          <text:p text:style-name="P601"><text:span text:style-name="T601_1">Power<text:s/>retention<text:s/>by<text:s/>INGOs:</text:span><text:span text:style-name="T601_2"><text:s/>Evidence<text:s/>from<text:s/>Uganda<text:s/>and<text:s/>elsewhere<text:s/>suggests<text:s/>that<text:s/>some<text:s/>INGOs<text:s/>remain<text:s/>resistant<text:s/>to<text:s/>meaningful<text:s/>transfer<text:s/>of<text:s/>power,<text:s/>resources<text:s/>and<text:s/>decision-making,<text:s/>even<text:s/>when<text:s/>operating<text:s/>under<text:s/>a<text:s/>localisation<text:s/>mandate.<text:s/>There<text:s/>is<text:s/>a<text:s/>risk<text:s/>that<text:s/>localisation<text:s/>becomes<text:s/>limited<text:s/>to<text:s/>sub-contracting,<text:s/>with<text:s/>limited<text:s/>change<text:s/>in<text:s/>incentives<text:s/>or<text:s/>control.<text:s/>Drawing<text:s/>on<text:s/>emerging<text:s/>practice<text:s/>from<text:s/>pooled<text:s/>funds<text:s/>and<text:s/>consortium<text:s/>models<text:s/>where<text:s/>local<text:s/>actors<text:s/>are<text:s/>holistically<text:s/>represented</text:span><text:span text:style-name="T601_3">.</text:span><text:span text:style-name="T601_4"><text:s text:c="2"/></text:span><text:span text:style-name="T601_5">ReSET</text:span><text:span text:style-name="T601_6"><text:s/>w</text:span><text:span text:style-name="T601_7">ould</text:span><text:span text:style-name="T601_8"><text:s/>mitigate<text:s/>this<text:s/>risk<text:s/>by<text:s/>establishing<text:s/>clearer<text:s/>governance<text:s/>mechanisms<text:s/>from<text:s/>the<text:s/>outset<text:s/>including<text:s/>defined<text:s/>roles<text:s/>for<text:s/>local<text:s/>partners<text:s/>in<text:s/></text:span><text:span text:style-name="T601_9">programme</text:span><text:span text:style-name="T601_10"><text:s/>oversight,<text:s/>conditions<text:s/>on<text:s/>budget<text:s/>delegation<text:s/>and<text:s/>performance</text:span><text:span text:style-name="T601_11">-</text:span><text:span text:style-name="T601_12">based<text:s/>triggers<text:s/>for<text:s/>any<text:s/>expansion<text:s/>of<text:s/>locally<text:s/>led<text:s/>delivery.<text:s/></text:span></text:p>
        </text:list-item>
      </text:list>
      <text:p text:style-name="P602"/>
      <text:list text:style-name="LS31" xml:id="list269" text:continue-list="list1">
        <text:list-item>
          <text:p text:style-name="P603"><text:span text:style-name="T603_1">Capacity<text:s/>and<text:s/>safeguarding<text:s/>risks:</text:span><text:span text:style-name="T603_2"><text:s/>While<text:s/>local<text:s/>actors<text:s/>are<text:s/>often<text:s/>more<text:s/>trusted<text:s/>by<text:s/>communities,<text:s/>gaps<text:s/>in<text:s/>safeguarding<text:s/>systems,<text:s/>financial<text:s/>management<text:s/>and<text:s/>reporting<text:s/>remain<text:s/>uneven.<text:s/>This<text:s/>option<text:s/>mitigates<text:s/>risk<text:s/>through<text:s/>phased<text:s/>pilots,<text:s/>improved<text:s/>due<text:s/>diligence,<text:s/>capacity-sharing<text:s/>rather<text:s/>than<text:s/>one-off<text:s/>training,<text:s/>and<text:s/>the<text:s/>use<text:s/>of<text:s/>intermediaries<text:s/>with<text:s/>established<text:s/>systems.</text:span><text:span text:style-name="T603_3"><text:s/>Local<text:s/>delivery<text:s/>partners<text:s/>would<text:s/>be<text:s/>selected<text:s/>based<text:s/>on<text:s/>demonstrated<text:s/>experience<text:s/>working<text:s/>with<text:s/>high-risk<text:s/>and<text:s/>marginalised<text:s/>groups,<text:s/>including<text:s/>women<text:s/>and<text:s/>girls,<text:s/>persons<text:s/>with<text:s/>disabilities,<text:s/>older<text:s/>persons,<text:s/>and<text:s/>child-headed<text:s/>households.<text:s/>Delivery<text:s/>models<text:s/>will<text:s/>require<text:s/>inclusive<text:s/>targeting<text:s/>criteria,<text:s/>community-based<text:s/>identification<text:s/>mechanisms,<text:s/>and<text:s/>strengthened<text:s/>Accountability<text:s/>to<text:s/>Affected<text:s/>Populations<text:s/></text:span><text:span text:style-name="T603_4">(AAP)<text:s/>systems<text:s/>to<text:s/>ensure<text:s/>that<text:s/>vulnerable<text:s/>groups<text:s/>are<text:s/>identified,<text:s/>reached,<text:s/>and<text:s/>able<text:s/>to<text:s/>raise<text:s/>concerns<text:s/>safely.</text:span></text:p>
        </text:list-item>
      </text:list>
      <text:p text:style-name="P604"/>
      <text:list text:style-name="LS31" xml:id="list270" text:continue-list="list1">
        <text:list-item>
          <text:p text:style-name="P605"><text:span text:style-name="T605_1">Unequal<text:s/>representation<text:s/>and<text:s/>access:</text:span><text:span text:style-name="T605_2"><text:s/></text:span><text:span text:style-name="T605_3">Consultations<text:s/>through<text:s/>the<text:s/>Refugee<text:s/>Engagement<text:s/>Forum<text:s/>(REF)<text:s/>highlight<text:s/>risks<text:s/>of<text:s/>exclusion,<text:s/>conflicts<text:s/>of<text:s/>interest<text:s/>and<text:s/>uneven<text:s/>representation<text:s/>within<text:s/>parts<text:s/>of<text:s/>the<text:s/>local<text:s/>response<text:s/>system,<text:s/>including<text:s/>among<text:s/>refugee-led<text:s/>and<text:s/>community-based<text:s/>organisations.<text:s/>While<text:s/>the<text:s/>REF<text:s/>plays<text:s/>an<text:s/>important<text:s/>role<text:s/>in<text:s/>elevating<text:s/>refugee<text:s/>voices<text:s/>and<text:s/>providing<text:s/>a<text:s/>platform<text:s/>for<text:s/>collective<text:s/>engagement,<text:s/>it<text:s/>does<text:s/>not<text:s/>guarantee<text:s/>equitable<text:s/>access<text:s/>to<text:s/>resources.<text:s/></text:span><text:span text:style-name="T605_4">R</text:span><text:span text:style-name="T605_5">e</text:span><text:span text:style-name="T605_6">SET</text:span><text:span text:style-name="T605_7"><text:s/>will<text:s/>mitigate<text:s/>these<text:s/>risks<text:s/>through<text:s/>transparent<text:s/>eligibility<text:s/>and<text:s/>selection<text:s/>criteria<text:s/>and<text:s/>clearly<text:s/>defined<text:s/>inclusion<text:s/>requirements<text:s/>for<text:s/>women,<text:s/>youth<text:s/>and<text:s/>persons<text:s/>with<text:s/>special<text:s/>needs,<text:s/>alongside<text:s/>continued<text:s/>engagement<text:s/>with<text:s/>REF<text:s/>structures<text:s/>to<text:s/>strengthen<text:s/>accountability,<text:s/>representation<text:s/>and<text:s/>feedback.</text:span></text:p>
        </text:list-item>
      </text:list>
      <text:p text:style-name="P606"/>
      <text:list text:style-name="LS31" xml:id="list271" text:continue-list="list1">
        <text:list-item>
          <text:p text:style-name="P607"><text:span text:style-name="T607_1">Accountability<text:s/>to<text:s/>affected<text:s/>populations<text:s/>(AAP):<text:s/></text:span><text:span text:style-name="T607_2">There<text:s/>is<text:s/>also<text:s/>potential<text:s/>for<text:s/>tension<text:s/>between<text:s/>localisation<text:s/>and<text:s/>accountability<text:s/>to<text:s/>affected<text:s/>populations<text:s/>(AAP)<text:s/>if<text:s/>roles,<text:s/>responsibilities<text:s/>and<text:s/>oversight<text:s/>arrangements<text:s/>are<text:s/>not<text:s/>clearly<text:s/>defined.<text:s/>While<text:s/>locally<text:s/>led<text:s/>approaches<text:s/>can<text:s/>strengthen<text:s/>proximity<text:s/>to<text:s/>communities,<text:s/>they<text:s/>do<text:s/>not<text:s/>automatically<text:s/>guarantee<text:s/>inclusive<text:s/>participation<text:s/>or<text:s/>effective<text:s/>feedback<text:s/>and<text:s/>complaints<text:s/>mechanisms.<text:s/>In<text:s/>some<text:s/>cases,<text:s/>community<text:s/>power<text:s/>dynamics,<text:s/>limited<text:s/>organisational<text:s/>capacity,<text:s/>or<text:s/>weak<text:s/>reporting<text:s/>systems<text:s/>may<text:s/>reduce<text:s/>the<text:s/>visibility<text:s/>of<text:s/>certain<text:s/>groups<text:s/>or<text:s/>constrain<text:s/>individuals’<text:s/>willingness<text:s/>to<text:s/>raise<text:s/>concerns.<text:s/>This<text:s/>risk<text:s/>w</text:span><text:span text:style-name="T607_3">ould</text:span><text:span text:style-name="T607_4"><text:s/>be<text:s/>managed<text:s/>by<text:s/>setting<text:s/>clear<text:s/>AAP<text:s/>standards<text:s/>across<text:s/>all<text:s/>partners,<text:s/>maintaining<text:s/>independent<text:s/>monitoring<text:s/>and<text:s/>complaints<text:s/>channels,<text:s/>and<text:s/>ensuring<text:s/>that<text:s/>localisation<text:s/>efforts<text:s/>strengthen,<text:s/>rather<text:s/>than<text:s/>dilute,<text:s/>accountability<text:s/>to<text:s/>refugees<text:s/>and<text:s/>host<text:s/>communities.</text:span></text:p>
        </text:list-item>
      </text:list>
      <text:p text:style-name="P608"/>
      <text:list text:style-name="LS31" xml:id="list272" text:continue-list="list1">
        <text:list-item>
          <text:p text:style-name="P609"><text:span text:style-name="T609_1">Humanitarian<text:s/>re-set<text:s/>(localisation):</text:span><text:span text:style-name="T609_2"><text:s/></text:span><text:span text:style-name="T609_3">Piloting<text:s/>good</text:span><text:span text:style-name="T609_4"><text:s/>intermediaries<text:s/>that<text:s/></text:span><text:span text:style-name="T609_5">pass<text:s/>quality<text:s/>funding<text:s/>through<text:s/>to<text:s/>local<text:s/>actors<text:s/></text:span><text:span text:style-name="T609_6">would<text:s/>challenge<text:s/>the<text:s/>current<text:s/>UN<text:s/>delivery<text:s/>model<text:s/>and<text:s/>develop<text:s/>potential<text:s/>alternatives<text:s/>to<text:s/>attract<text:s/>investment<text:s/>from<text:s/></text:span><text:span text:style-name="T609_7">GoU</text:span><text:span text:style-name="T609_8"><text:s/>or<text:s/>other<text:s/>donors<text:s/>to<text:s/>the<text:s/>response.<text:s/></text:span><text:span text:style-name="T609_9">Given<text:s/></text:span><text:span text:style-name="T609_10">how<text:s/>nascent<text:s/>local<text:s/>delivery<text:s/></text:span><text:span text:style-name="T609_11">options<text:s/>are<text:s/>in<text:s/>the<text:s/>in</text:span><text:span text:style-name="T609_12"><text:s/>the<text:s/></text:span><text:span text:style-name="T609_13">refugee<text:s/>response,<text:s/></text:span><text:span text:style-name="T609_14">this<text:s/>option</text:span><text:span text:style-name="T609_15">,<text:s/>combined<text:s/>with<text:s/>support<text:s/></text:span><text:span text:style-name="T609_16">to</text:span><text:span text:style-name="T609_17"><text:s/>the<text:s/></text:span><text:span text:style-name="T609_18">localisation</text:span><text:span text:style-name="T609_19"><text:s/>enabling<text:s/>environment<text:s/>through<text:s/>pillar<text:s/>3,<text:s/></text:span><text:span text:style-name="T609_20">would<text:s/>be<text:s/>the<text:s/>most<text:s/>concrete<text:s/>way<text:s/>to<text:s/>support<text:s/>the<text:s/></text:span><text:span text:style-name="T609_21">localisation</text:span><text:span text:style-name="T609_22"><text:s/>aims<text:s/>of<text:s/>the<text:s/>business<text:s/>case.<text:s/></text:span></text:p>
        </text:list-item>
      </text:list>
      <text:p text:style-name="P610"/>
      <text:p text:style-name="P611"><text:span text:style-name="T611_1">P</text:span><text:span text:style-name="T611_2">referred<text:s/>delivery<text:s/>option</text:span></text:p>
      <text:p text:style-name="P612"/>
      <text:list text:style-name="LS31" xml:id="list273" text:continue-list="list1">
        <text:list-item>
          <text:p text:style-name="P613"><text:span text:style-name="T613_1">Option<text:s/>1</text:span><text:span text:style-name="T613_2"><text:s/></text:span><text:span text:style-name="T613_3">does<text:s/>not<text:s/></text:span><text:span text:style-name="T613_4">sufficiently<text:s/>address<text:s/>the<text:s/>problem<text:s/>outlined<text:s/>in<text:s/>the<text:s/>strategic<text:s/>case<text:s/>which<text:s/>calls<text:s/>for<text:s/>a<text:s/>shift<text:s/>from<text:s/>an<text:s/>agency<text:s/>dominated<text:s/>to<text:s/>a<text:s/>more<text:s/></text:span><text:span text:style-name="T613_5">locally-owned</text:span><text:span text:style-name="T613_6"><text:s/>and<text:s/></text:span><text:span text:style-name="T613_7">sustainable<text:s/>response.</text:span><text:span text:style-name="T613_8"><text:s/></text:span><text:span text:style-name="T613_9">Reducing<text:s/>delivery<text:s/>through<text:s/>the<text:s/>UN</text:span><text:span text:style-name="T613_10"><text:s/></text:span><text:span text:style-name="T613_11">to<text:s/>enable<text:s/>a<text:s/>reduced<text:s/>reformed<text:s/>UN<text:s/>system</text:span><text:span text:style-name="T613_12"><text:s/>that<text:s/>plays<text:s/>to<text:s/>its<text:s/>strength<text:s/>is<text:s/>a<text:s/>key<text:s/>objective<text:s/>of<text:s/></text:span><text:span text:style-name="T613_13">ReSET</text:span><text:span text:style-name="T613_14">.<text:s/></text:span><text:span text:style-name="T613_15">Any<text:s/>advantages<text:s/>of<text:s/>influencing<text:s/>UN<text:s/>agencies<text:s/></text:span><text:span text:style-name="T613_16">through<text:s/></text:span><text:span text:style-name="T613_17">country-level<text:s/>contributions</text:span><text:span text:style-name="T613_18"><text:s/>could<text:s/></text:span><text:span text:style-name="T613_19">alternatively<text:s/>be<text:s/>achieved<text:s/>through<text:s/>continued<text:s/>central/<text:s/>regional<text:s/>support<text:s/>and<text:s/>through<text:s/>pillar<text:s/>3.<text:s/></text:span><text:span text:style-name="T613_20">This<text:s/>option<text:s/>would<text:s/>significantly<text:s/>constrain<text:s/></text:span><text:span text:style-name="T613_21">the<text:s/>UK’s</text:span><text:span text:style-name="T613_22"><text:s/>ability<text:s/>to<text:s/></text:span><text:span text:style-name="T613_23">adapt</text:span><text:span text:style-name="T613_24"><text:s/>the<text:s/>refugee<text:s/>response<text:s/>in<text:s/>line<text:s/>with<text:s/>the<text:s/>theory<text:s/>of<text:s/>change.<text:s/></text:span></text:p>
        </text:list-item>
      </text:list>
      <text:p text:style-name="P614"/>
      <text:list text:style-name="LS31" xml:id="list274" text:continue-list="list1">
        <text:list-item>
          <text:p text:style-name="P615"><text:span text:style-name="T615_1">Option<text:s/>2</text:span><text:span text:style-name="T615_2"><text:s/></text:span><text:span text:style-name="T615_3">would<text:s/></text:span><text:span text:style-name="T615_4">deliver<text:s/>the<text:s/>outcomes<text:s/>in<text:s/>the<text:s/>theory<text:s/>of<text:s/>change<text:s/>and<text:s/>support<text:s/>a<text:s/>reset<text:s/>of<text:s/>the<text:s/>response<text:s/></text:span><text:span text:style-name="T615_5">through<text:s/>investment<text:s/>in<text:s/>alternative<text:s/>cash<text:s/>approaches<text:s/>and<text:s/>through<text:s/>scaling</text:span><text:span text:style-name="T615_6">-</text:span><text:span text:style-name="T615_7">up<text:s/>evidence-based<text:s/>self-reliance<text:s/>models.<text:s/></text:span><text:span text:style-name="T615_8">However,<text:s/></text:span><text:span text:style-name="T615_9">in<text:s/>the<text:s/>long-term<text:s/></text:span><text:span text:style-name="T615_10">sustainability<text:s/>and<text:s/>cost-effective</text:span><text:span text:style-name="T615_11">nes</text:span><text:span text:style-name="T615_12">s<text:s/>(and<text:s/>ultimately<text:s/>reach)<text:s/>would<text:s/>be<text:s/>limited<text:s/>in<text:s/>continuing<text:s/>to<text:s/>rely<text:s/>on<text:s/>international<text:s/>partners.<text:s/></text:span><text:span text:style-name="T615_13">As<text:s/>would<text:s/>the<text:s/></text:span><text:span text:style-name="T615_14">locali</text:span><text:span text:style-name="T615_15">s</text:span><text:span text:style-name="T615_16">ation</text:span><text:span text:style-name="T615_17"><text:s/>ambition<text:s/>of<text:s/>the<text:s/>business<text:s/>case.<text:s/></text:span></text:p>
        </text:list-item>
      </text:list>
      <text:p text:style-name="P616"/>
      <text:list text:style-name="LS31" xml:id="list275" text:continue-list="list1">
        <text:list-item>
          <text:p text:style-name="P617"><text:span text:style-name="T617_1">Option<text:s/>3</text:span><text:span text:style-name="T617_2"><text:s/>is<text:s/>the<text:s/>preferred<text:s/></text:span><text:span text:style-name="T617_3">delivery<text:s/>option</text:span><text:span text:style-name="T617_4">.<text:s/></text:span><text:span text:style-name="T617_5">Piloting<text:s/>good<text:s/>intermediaries<text:s/>that<text:s/>increase<text:s/>the<text:s/>share<text:s/>of<text:s/>quality<text:s/>funding<text:s/>to<text:s/>local<text:s/></text:span><text:span text:style-name="T617_6">partners<text:s/></text:span><text:span text:style-name="T617_7">has<text:s/>the<text:s/>potential<text:s/>to</text:span><text:span text:style-name="T617_8"><text:s/>drive<text:s/>value<text:s/>for<text:s/>money</text:span><text:span text:style-name="T617_9"><text:s/>over<text:s/>a<text:s/>longer<text:s/></text:span><text:span text:style-name="T617_10">time<text:s/>period</text:span><text:span text:style-name="T617_11"><text:s/>and<text:s/>be<text:s/>more<text:s/>sustainable<text:s/>considering<text:s/>reduced<text:s/>ODA.<text:s text:c="2"/>It<text:s/>would<text:s/></text:span><text:span text:style-name="T617_12">enable<text:s/></text:span><text:span text:style-name="T617_13">the<text:s/></text:span><text:span text:style-name="T617_14">UK<text:s/>to<text:s/>play<text:s/>a<text:s/>leadership<text:s/>role<text:s/>in<text:s/>this<text:s/>space,<text:s/></text:span><text:span text:style-name="T617_15">next<text:s/>to<text:s/>a</text:span><text:span text:style-name="T617_16">n</text:span><text:span text:style-name="T617_17"><text:s/>influencing<text:s/>and<text:s/>advocacy<text:s/>strategy<text:s/></text:span><text:span text:style-name="T617_18">supported<text:s/>by<text:s/>pillar<text:s/>3.<text:s/></text:span><text:span text:style-name="T617_19">It<text:s/>also<text:s/>offers<text:s/>the<text:s/>best<text:s/>opportunities<text:s/>to<text:s/>make<text:s/>use<text:s/>of<text:s/>UK<text:s/>influence<text:s/>and<text:s/>build<text:s/>mutual<text:s/>partnerships</text:span><text:span text:style-name="T617_20">.<text:s/></text:span></text:p>
        </text:list-item>
      </text:list>
      <text:p text:style-name="P618"/>
      <text:list text:style-name="LS31" xml:id="list276" text:continue-list="list1">
        <text:list-item>
          <text:p text:style-name="P619"><text:span text:style-name="T619_1">Option<text:s/>3<text:s/>recognises<text:s/>GOU’s<text:s/>direction<text:s/>of<text:s/>travel<text:s/>towards<text:s/>a<text:s/>more<text:s/>locally<text:s/>led<text:s/>respon</text:span><text:span text:style-name="T619_2">se</text:span><text:span text:style-name="T619_3"><text:s/>but<text:s/>avoids<text:s/></text:span><text:span text:style-name="T619_4">assuming<text:s/>that</text:span><text:span text:style-name="T619_5"><text:s/>the<text:s/>modalities<text:s/>required<text:s/>for<text:s/>a<text:s/>full<text:s/>transition<text:s/>are<text:s/>already<text:s/>in<text:s/>place.<text:s/>By<text:s/>taking<text:s/>a<text:s/>phased<text:s/>and<text:s/>practical<text:s/>approach,<text:s/>the<text:s/>programme<text:s/>can<text:s/>meaningfully<text:s/>contribute<text:s/>to<text:s/>national<text:s/>localisation<text:s/>objectives<text:s/>while<text:s/>continuing<text:s/>to<text:s/>meet<text:s/>humanitarian<text:s/>needs.<text:s text:c="2"/>RESET<text:s/></text:span><text:span text:style-name="T619_6">will<text:s/></text:span><text:span text:style-name="T619_7">test<text:s/>locally<text:s/>led<text:s/>approaches,<text:s/>generate<text:s/>evidence<text:s/>and<text:s/>adjust<text:s/>overtime,<text:s/>supporting<text:s/>localisation<text:s/>in<text:s/>a<text:s/>way<text:s/>that<text:s/>protects<text:s/>programme<text:s/>outcomes,<text:s/>value<text:s/>for<text:s/>money<text:s/>and<text:s/>safeguarding<text:s/>standards.</text:span></text:p>
        </text:list-item>
      </text:list>
      <text:p text:style-name="P620"/>
      <text:list text:style-name="LS31" xml:id="list277" text:continue-list="list1">
        <text:list-item>
          <text:p text:style-name="P621"><text:span text:style-name="T621_1">Overall<text:s/></text:span><text:span text:style-name="T621_2">preferred<text:s/>option:</text:span><text:span text:style-name="T621_3"><text:s/></text:span><text:span text:style-name="T621_4">ReSET</text:span><text:span text:style-name="T621_5"><text:s/>to<text:s/>deliver<text:s/>pillar<text:s/>1<text:s/>(emergency)<text:s/>and<text:s/>pillar<text:s/>2</text:span><text:span text:style-name="T621_6">(self-reliance)</text:span><text:span text:style-name="T621_7">.<text:s/></text:span><text:span text:style-name="T621_8">Both<text:s/>pillars<text:s/></text:span><text:span text:style-name="T621_9">would<text:s/>be<text:s/>delivered<text:s/>through<text:s/>a<text:s/>balanced<text:s/>portfolio<text:s/>of<text:s/>UN<text:s/>and<text:s/>INGO<text:s/></text:span><text:span text:style-name="T621_10">partners</text:span><text:span text:style-name="T621_11"><text:s/>whilst<text:s/></text:span><text:span text:style-name="T621_12">‘</text:span><text:span text:style-name="T621_13">good<text:s/>intermediaries</text:span><text:span text:style-name="T621_14">’</text:span><text:span text:style-name="T621_15"><text:s/>are<text:s/>piloted<text:s/>and<text:s/>scaled<text:s/>up<text:s/>in<text:s/>outer<text:s/>years.<text:s/>UN<text:s/>delivery<text:s/>would<text:s/>be<text:s/>scaled<text:s/>down<text:s/>through<text:s/>the<text:s/>lifetime<text:s/>of<text:s/>the<text:s/>programme.<text:s/></text:span><text:span text:style-name="T621_16"><text:s/></text:span></text:p>
        </text:list-item>
      </text:list>
      <text:p text:style-name="P622"/>
      <text:p text:style-name="P623"><text:span text:style-name="T623_1">Pillar<text:s/>3<text:s/>delivery<text:s/>options<text:s/></text:span></text:p>
      <text:p text:style-name="P624"/>
      <text:list text:style-name="LS31" xml:id="list278" text:continue-list="list1">
        <text:list-item>
          <text:p text:style-name="P625"><text:span text:style-name="T625_1">Pillar<text:s/>3<text:s/>is<text:s/>designed<text:s/>to<text:s/></text:span><text:span text:style-name="T625_2">be<text:s/>support<text:s/>a<text:s/>rapidly<text:s/></text:span><text:span text:style-name="T625_3">evolving<text:s/>context.<text:s/></text:span><text:span text:style-name="T625_4">I</text:span><text:span text:style-name="T625_5">n<text:s/>the<text:s/>past<text:s/>6<text:s/>months<text:s/></text:span><text:span text:style-name="T625_6">alone<text:s/></text:span><text:span text:style-name="T625_7">the<text:s/>funding<text:s/>landscape<text:s/>has<text:s/>shifted<text:s/>significantly<text:s/></text:span><text:span text:style-name="T625_8">meaning<text:s/>that<text:s/>a<text:s/>fully<text:s/>mapped<text:s/>out<text:s/>pillar<text:s/>3<text:s/>designed<text:s/>6<text:s/>months<text:s/>ago<text:s/>would<text:s/>no<text:s/>longer<text:s/>be<text:s/>relevant.<text:s/></text:span><text:span text:style-name="T625_9">Pillar<text:s/>3<text:s/>is<text:s/>expected<text:s/>to<text:s/>deliver<text:s/>a<text:s/>diverse<text:s/>and<text:s/>adaptive<text:s/>set<text:s/>of<text:s/>activities<text:s/>across<text:s/>the<text:s/>programme<text:s/>lifecycle.<text:s/>Delivery<text:s/>will<text:s/>therefore<text:s/>require<text:s/>a<text:s/>flexible<text:s/>approach<text:s/>capable<text:s/>of<text:s/>responding<text:s/>to<text:s/>evolving<text:s/>needs<text:s/>and<text:s/>operating<text:s/>conditions.<text:s/>Key<text:s/>areas<text:s/>of<text:s/>work<text:s/>will<text:s/>include:</text:span></text:p>
        </text:list-item>
      </text:list>
      <text:p text:style-name="P626"><text:span text:style-name="T626_1"><text:s/></text:span><text:span text:style-name="T626_2"><text:s/></text:span></text:p>
      <text:list text:style-name="LS39" xml:id="list279">
        <text:list-item>
          <text:p text:style-name="P627"><text:span text:style-name="T627_1">S</text:span><text:span text:style-name="T627_2">trengthening<text:s/></text:span><text:span text:style-name="T627_3">h</text:span><text:span text:style-name="T627_4">umanitarian<text:s/>data<text:s/>and<text:s/>needs<text:s/>assessments</text:span><text:span text:style-name="T627_5">.<text:s/>I</text:span><text:span text:style-name="T627_6">n<text:s/>Uganda<text:s/>has<text:s/></text:span><text:span text:style-name="T627_7">so<text:s/>far<text:s/></text:span><text:span text:style-name="T627_8">been<text:s/>p</text:span><text:span text:style-name="T627_9">redominantly<text:s/>led<text:s/>by<text:s/></text:span><text:span text:style-name="T627_10">Reach<text:s/>(hosted<text:s/>by<text:s/>IMPACT<text:s/></text:span><text:span text:style-name="T627_11">INGO)<text:s/></text:span><text:span text:style-name="T627_12">with<text:s/>a<text:s/>strong<text:s/>track<text:s/>record<text:s/>of<text:s/>quality<text:s/>delivery.<text:s/></text:span></text:p>
        </text:list-item>
        <text:list-item>
          <text:p text:style-name="P628"><text:span text:style-name="T628_1">Enhancing<text:s/>accountability,<text:s/>safeguarding<text:s/>and<text:s/>PSEA<text:s/>systems,<text:s/>likely<text:s/>delivered<text:s/>through<text:s/>a<text:s/>group<text:s/>of<text:s/>NGO<text:s/>partners<text:s/>competitively<text:s/>procured<text:s/>from<text:s/>Year<text:s/>1.<text:s/>These<text:s/>interventions<text:s/>will<text:s/>need<text:s/>to<text:s/>be<text:s/>catalytic,<text:s/>adaptive,<text:s/>and<text:s/>suited<text:s/>to<text:s/>short</text:span><text:span text:style-name="T628_2">term<text:s/>Accountable<text:s/>Grants.</text:span></text:p>
        </text:list-item>
        <text:list-item>
          <text:p text:style-name="P629"><text:span text:style-name="T629_1">Deploy<text:s/>targeted<text:s/>technical<text:s/>expertise<text:s/>to<text:s/>improve<text:s/>coordination</text:span><text:span text:style-name="T629_2"><text:s/>across<text:s/>UNHCR,<text:s/>the<text:s/>World<text:s/>Bank,<text:s/>and<text:s/>the<text:s/>Government<text:s/>of<text:s/>Uganda<text:s/>to<text:s/>support<text:s/>integration<text:s/>of<text:s/>refugees<text:s/>into<text:s/>national<text:s/>services.<text:s/>We<text:s/></text:span><text:span text:style-name="T629_3">expect<text:s/>this<text:s/>to<text:s/>be<text:s/>delivered</text:span><text:span text:style-name="T629_4"><text:s/>with<text:s/>support<text:s/>from<text:s/>FCDO’s<text:s/></text:span><text:span text:style-name="T629_5">CoE’s</text:span><text:span text:style-name="T629_6">.<text:s/></text:span></text:p>
        </text:list-item>
        <text:list-item>
          <text:p text:style-name="P630"><text:span text:style-name="T630_1">Pillar<text:s/>3<text:s/>will<text:s/>also<text:s/>use<text:s/>catalytic<text:s/>funding<text:s/>to<text:s/></text:span><text:span text:style-name="T630_2">advance<text:s/>localisation</text:span><text:span text:style-name="T630_3">—strengthening<text:s/>coordination<text:s/>structures,<text:s/>supporting<text:s/>local<text:s/>actors’<text:s/>participation<text:s/>in<text:s/>regulatory<text:s/>frameworks,<text:s/>testing<text:s/>local<text:s/>passporting<text:s/>due</text:span><text:span text:style-name="T630_4">diligence<text:s/>systems,<text:s/>and<text:s/>promoting<text:s/>local<text:s/>learning.</text:span><text:span text:style-name="T630_5"><text:s/></text:span><text:span text:style-name="T630_6">We<text:s/>anticipate<text:s/>delivering<text:s/>this<text:s/>through<text:s/>targeted<text:s/>calls<text:s/>for<text:s/>proposals<text:s/></text:span><text:span text:style-name="T630_7">with<text:s/></text:span><text:span text:style-name="T630_8">INGO’s</text:span><text:span text:style-name="T630_9">,<text:s/>granting<text:s/></text:span><text:span text:style-name="T630_10">low<text:s/>value<text:s/>contract</text:span><text:span text:style-name="T630_11">s</text:span><text:span text:style-name="T630_12"><text:s/>or<text:s/>delivering<text:s/>through<text:s/>existing<text:s/></text:span><text:span text:style-name="T630_13">CMPs’</text:span><text:span text:style-name="T630_14">.<text:s/></text:span></text:p>
        </text:list-item>
        <text:list-item>
          <text:p text:style-name="P631"><text:span text:style-name="T631_1">Enabling<text:s/>programme<text:s/>learning,</text:span><text:span text:style-name="T631_2"><text:s/>embedding<text:s/>learning<text:s/>components<text:s/>within<text:s/>partner<text:s/>proposals<text:s/>and<text:s/>drawing<text:s/>on<text:s/>internal<text:s/>FCDO<text:s/>M&amp;E<text:s/>resources,<text:s/>including<text:s/>support<text:s/>from<text:s/>the<text:s/></text:span><text:span text:style-name="T631_3">ReSET</text:span><text:span text:style-name="T631_4">’s</text:span><text:span text:style-name="T631_5"><text:s/>M&amp;E<text:s/>officer<text:s/>and<text:s/></text:span><text:span text:style-name="T631_6">drawing<text:s/>expertise<text:s/>from<text:s/>support<text:s/>delivered<text:s/>through<text:s/></text:span><text:span text:style-name="T631_7">bids<text:s/>from<text:s/></text:span><text:span text:style-name="T631_8">the<text:s/>central<text:s/></text:span><text:span text:style-name="T631_9">SIEL</text:span><text:span text:style-name="T631_10"><text:s/>(Str</text:span><text:span text:style-name="T631_11">ategic<text:s/>Impact<text:s/>Evaluation<text:s/>and<text:s/>Learning)</text:span><text:span text:style-name="T631_12"><text:s/>programme.<text:s/></text:span></text:p>
        </text:list-item>
      </text:list>
      <text:p text:style-name="P632"/>
      <text:list text:style-name="LS31" xml:id="list284" text:continue-list="list1">
        <text:list-item>
          <text:p text:style-name="P633"><text:span text:style-name="T633_1">To<text:s/>enable<text:s/>this<text:s/>broad<text:s/>and<text:s/>adaptive<text:s/>approach,<text:s/>three<text:s/>delivery<text:s/>options<text:s/>were<text:s/>considered:</text:span></text:p>
        </text:list-item>
      </text:list>
      <text:p text:style-name="P634"/>
      <text:list text:style-name="LS40" xml:id="list285">
        <text:list-item>
          <text:p text:style-name="P635"><text:span text:style-name="T635_1">Consortium<text:s/>approach:</text:span><text:span text:style-name="T635_2"><text:s/>This<text:s/>option<text:s/>would<text:s/>involve<text:s/>a<text:s/>single<text:s/>consortium<text:s/>of<text:s/>NGOs<text:s/>delivering<text:s/>the<text:s/>full<text:s/>range<text:s/>of<text:s/>Pillar<text:s/>3<text:s/>activities.<text:s/>While<text:s/>experience<text:s/>under<text:s/>BRAER<text:s/>demonstrated<text:s/>that<text:s/>consortium<text:s/>delivery<text:s/>can<text:s/>perform<text:s/>well<text:s/>against<text:s/>objectives,<text:s/>Annual<text:s/>Reviews</text:span><text:span text:style-name="T635_3"><text:s/>also</text:span><text:span text:style-name="T635_4"><text:s/>highlighted<text:s/></text:span><text:span text:style-name="T635_5">operational<text:s/></text:span><text:span text:style-name="T635_6">inefficiencies</text:span><text:span text:style-name="T635_7"><text:s/>and<text:s/></text:span><text:span text:style-name="T635_8">high<text:s/>overhead<text:s/>costs</text:span><text:span text:style-name="T635_9">.<text:s/></text:span><text:span text:style-name="T635_10">Under<text:s/>BRAER,<text:s/>the<text:s/>consortium<text:s/>was<text:s/>also<text:s/>delivering<text:s/>a<text:s/>global<text:s/>public<text:s/>good<text:s/>relied<text:s/>upon<text:s/>by<text:s/>multiple<text:s/>partners<text:s/>and<text:s/>government,<text:s/></text:span><text:span text:style-name="T635_11">however<text:s/>this<text:s/>resulted<text:s/>in<text:s/>an<text:s/></text:span><text:span text:style-name="T635_12">unsustainable<text:s/>financial<text:s/>model<text:s/>with<text:s/>limited<text:s/>cost<text:s/>sharing.</text:span></text:p>
        </text:list-item>
      </text:list>
      <text:p text:style-name="P636"/>
      <text:p text:style-name="P637"><text:span text:style-name="T637_1">Given<text:s/></text:span><text:span text:style-name="T637_2">ReSET’s</text:span><text:span text:style-name="T637_3"><text:s/>ambition<text:s/>to<text:s/>support<text:s/>a<text:s/>redesign<text:s/>of<text:s/>the<text:s/>refugee<text:s/>response,<text:s/>a<text:s/>large,<text:s/>multi-year<text:s/>consortium<text:s/>would<text:s/>be<text:s/>unlikely<text:s/>to<text:s/>offer<text:s/>sufficient<text:s/>flexibility<text:s/>or<text:s/></text:span><text:span text:style-name="T637_4">VfM</text:span><text:span text:style-name="T637_5">.<text:s/>Many<text:s/>Pillar<text:s/>3<text:s/>activities<text:s/>are<text:s/>expected<text:s/>to<text:s/>be<text:s/>delivered<text:s/>internally<text:s/>(e.g.<text:s/>through<text:s/>FCDO<text:s/></text:span><text:span text:style-name="T637_6">CoEs</text:span><text:span text:style-name="T637_7">,<text:s/>CMPs,<text:s/>and<text:s/>central<text:s/>learning<text:s/>programmes).<text:s/>A<text:s/>consortium<text:s/>model<text:s/>would<text:s/>therefore<text:s/>risk<text:s/>duplicating<text:s/>functions<text:s/>that<text:s/>do<text:s/>not<text:s/></text:span><text:span text:style-name="T637_8">require<text:s/></text:span><text:span text:style-name="T637_9">bilateral<text:s/></text:span><text:span text:style-name="T637_10">ODA<text:s/>spend<text:s/>and<text:s/></text:span><text:span text:style-name="T637_11">could<text:s/>risk<text:s/>constraining<text:s/></text:span><text:span text:style-name="T637_12">adaptability<text:s/>through<text:s/>fixed<text:s/>structures<text:s/>and<text:s/>agreements.<text:s/></text:span></text:p>
      <text:p text:style-name="P638"/>
      <text:list text:style-name="LS40" xml:id="list286" text:continue-list="list285">
        <text:list-item>
          <text:p text:style-name="P639"><text:span text:style-name="T639_1">Commercial<text:s/>contract</text:span><text:span text:style-name="T639_2">:</text:span><text:span text:style-name="T639_3"><text:s/></text:span><text:span text:style-name="T639_4">Through<text:s/>this<text:s/>option<text:s/>we<text:s/>explored<text:s/>delivery<text:s/>of<text:s/>the<text:s/>full<text:s/>range<text:s/>of<text:s/>activities<text:s/>under<text:s/>a<text:s/>commercial<text:s/>contract.<text:s/>An<text:s/>experienced<text:s/>supplier<text:s/>could<text:s/>be<text:s/></text:span><text:span text:style-name="T639_5">draw</text:span><text:span text:style-name="T639_6">n</text:span><text:span text:style-name="T639_7"><text:s/></text:span><text:span text:style-name="T639_8">from<text:s/></text:span><text:span text:style-name="T639_9">existing<text:s/>frameworks<text:s/>(e.g.<text:s/>GEMFA)<text:s/>to<text:s/>deliver<text:s/>Pillar<text:s/>3<text:s/>activities<text:s/>under<text:s/>a<text:s/>single<text:s/>contract<text:s/>for<text:s/>the<text:s/>programme<text:s/>duration.<text:s/>Given<text:s/>the<text:s/>need<text:s/>for<text:s/>year-to-year<text:s/>adaptability<text:s/>and<text:s/>catalytic<text:s/>interventions,<text:s/>this<text:s/>approach<text:s/>is<text:s/>assessed<text:s/>as<text:s/>financially<text:s/>unviable<text:s/>within<text:s/>the<text:s/>Pillar<text:s/>3<text:s/>budget<text:s/></text:span><text:span text:style-name="T639_10">(</text:span><text:span text:style-name="T639_11">approximately<text:s/>£5m)<text:s/></text:span><text:span text:style-name="T639_12">envelope.<text:s/>Previous<text:s/>BHC<text:s/>Kampala<text:s/>experience<text:s/>with<text:s/>similar<text:s/>models<text:s/>(e.g.<text:s/>Flexible<text:s/>Programme<text:s/>Strategic<text:s/>Support<text:s/>Funds)<text:s/>found<text:s/>that<text:s/>high<text:s/>fixed<text:s/>costs<text:s/>and<text:s/>limited<text:s/>flexibility<text:s/>reduced<text:s/></text:span><text:span text:style-name="T639_13">VfM</text:span><text:span text:style-name="T639_14">,<text:s/>and<text:s/>such<text:s/>arrangements<text:s/>were<text:s/>not<text:s/>approved.</text:span><text:span text:style-name="T639_15"><text:s/>Instead,<text:s/>funding<text:s/>Programme<text:s/>Funded<text:s/>Posts<text:s/>(HEO<text:s/></text:span><text:span text:style-name="T639_16">and<text:s/>G7</text:span><text:span text:style-name="T639_17">)<text:s/>was<text:s/>found<text:s/>to<text:s/>be<text:s/></text:span><text:span text:style-name="T639_18">the<text:s/>more<text:s/></text:span><text:span text:style-name="T639_19">cost-effective</text:span><text:span text:style-name="T639_20"><text:s/>model.<text:s/></text:span></text:p>
        </text:list-item>
      </text:list>
      <text:p text:style-name="P640"/>
      <text:list text:style-name="LS40" xml:id="list287" text:continue-list="list285">
        <text:list-item>
          <text:p text:style-name="P641"><text:span text:style-name="T641_1">Hybrid<text:s/>approach<text:s/>(preferred<text:s/>option)</text:span><text:span text:style-name="T641_2">:<text:s text:c="2"/></text:span><text:span text:style-name="T641_3">This<text:s/>option</text:span><text:span text:style-name="T641_4"><text:s/>w</text:span><text:span text:style-name="T641_5">ould</text:span><text:span text:style-name="T641_6"><text:s/>enable<text:s/>us<text:s/>to<text:s/>draw<text:s/>on<text:s/>a<text:s/>combination<text:s/>of<text:s/></text:span><text:span text:style-name="T641_7">Accountable<text:s/>Grants</text:span><text:span text:style-name="T641_8">,<text:s/>low-value<text:s/>contracts,<text:s/>targeted<text:s/>use<text:s/>of<text:s/>existing<text:s/>CMPs,<text:s/>deployment<text:s/>of<text:s/></text:span><text:span text:style-name="T641_9">two</text:span><text:span text:style-name="T641_10"><text:s/></text:span><text:span text:style-name="T641_11">Programme<text:s/>Funded<text:s/>Staff,<text:s/>and<text:s/>access<text:s/>to<text:s/>technical<text:s/>assistance<text:s/>through<text:s/>FCDO<text:s/></text:span><text:span text:style-name="T641_12">CoEs</text:span><text:span text:style-name="T641_13">.<text:s/>This<text:s/>approach<text:s/>allows<text:s/>activities<text:s/>to<text:s/>be<text:s/>commissioned<text:s/>responsively<text:s/>based<text:s/>on<text:s/>emerging<text:s/>needs,<text:s/>enables<text:s/>some<text:s/>delivery<text:s/>to<text:s/>be<text:s/>undertaken<text:s/>in-house,<text:s/>and<text:s/>reduces<text:s/>reliance<text:s/>on<text:s/>costly<text:s/>external<text:s/>delivery<text:s/>structures.</text:span><text:span text:style-name="T641_14"><text:s/></text:span><text:span text:style-name="T641_15">Decisions<text:s/>w</text:span><text:span text:style-name="T641_16">ill<text:s/>be<text:s/>made<text:s/>based<text:s/>on<text:s/>advice<text:s/>from<text:s/>the<text:s/>Humanitarian<text:s/>Adviser,<text:s/>PRO</text:span><text:span text:style-name="T641_17"><text:s/>and<text:s/>Commercial<text:s/>Adviser<text:s/>and<text:s/>signed<text:s/>off<text:s/>by<text:s/>the<text:s/>SRO.<text:s/></text:span></text:p>
        </text:list-item>
      </text:list>
      <text:p text:style-name="P642"/>
      <text:p text:style-name="P643"><text:span text:style-name="T643_1">This<text:s/>hybrid<text:s/>model<text:s/>offers<text:s/>the<text:s/>greatest<text:s/>flexibility,<text:s/>stronger<text:s/></text:span><text:span text:style-name="T643_2">VfM</text:span><text:span text:style-name="T643_3">,<text:s/>and<text:s/>a<text:s/>clearer<text:s/>focus<text:s/>on<text:s/>specialist<text:s/>expertise<text:s/>rather<text:s/>than<text:s/></text:span><text:span text:style-name="T643_4">increasing<text:s/></text:span><text:span text:style-name="T643_5">overheads.<text:s/>It<text:s/>aligns<text:s/>with<text:s/>the<text:s/>adaptive<text:s/>intent<text:s/>of<text:s/>Pillar<text:s/>3<text:s/>and<text:s/>provides<text:s/>the<text:s/>agility<text:s/>required<text:s/>to<text:s/>support<text:s/></text:span><text:span text:style-name="T643_6">ReSET’s</text:span><text:span text:style-name="T643_7"><text:s/>objectives<text:s/>effectively.</text:span><text:span text:style-name="T643_8"><text:s/>BHC<text:s/></text:span><text:span text:style-name="T643_9">Kampala<text:s/>acknowledges</text:span><text:span text:style-name="T643_10"><text:s/>the<text:s/>challenges<text:s/>of<text:s/>working<text:s/>with<text:s/>a<text:s/>significant<text:s/>range<text:s/>of<text:s/>partners<text:s/>but<text:s/>has<text:s/>demonstrated<text:s/>capability<text:s/>to<text:s/>manage<text:s/>a<text:s/>programme<text:s/>of<text:s/>this<text:s/>nature<text:s/>and<text:s/>complexity<text:s/>under<text:s/>BRAER.<text:s/></text:span><text:span text:style-name="T643_11">ReSET</text:span><text:span text:style-name="T643_12"><text:s/>will<text:s/>put<text:s/>in<text:s/>place<text:s/>a<text:s/>programme</text:span><text:span text:style-name="T643_13">wide<text:s/>MEL<text:s/>plan<text:s/>and<text:s/>learning<text:s/>agenda,<text:s/>standardised<text:s/>reporting<text:s/>requirements,<text:s/>and<text:s/>regular<text:s/>quarterly<text:s/>engagements,<text:s/>complemented<text:s/>by<text:s/>joint<text:s/>partner<text:s/>meetings<text:s/></text:span><text:span text:style-name="T643_14">–<text:s/>where<text:s/>feasible-<text:s/></text:span><text:span text:style-name="T643_15">to<text:s/>ensure<text:s/>effective<text:s/>coordination,<text:s/>alignment<text:s/>and<text:s/>read</text:span><text:span text:style-name="T643_16">across.</text:span></text:p>
      <text:p text:style-name="P644"/>
      <text:p text:style-name="P645"><text:span text:style-name="T645_1">Flexible<text:s/>approach</text:span></text:p>
      <text:p text:style-name="P646"/>
      <text:list text:style-name="LS31" xml:id="list288" text:continue-list="list1">
        <text:list-item>
          <text:p text:style-name="P647"><text:span text:style-name="T647_1">Flexibility<text:s/></text:span><text:span text:style-name="T647_2">is</text:span><text:span text:style-name="T647_3"><text:s/>crucial<text:s/>given<text:s/>the<text:s/></text:span><text:span text:style-name="T647_4">national<text:s/>and<text:s/>regional<text:s/>context.<text:s/></text:span><text:span text:style-name="T647_5">Annual<text:s/>reviews<text:s/>of<text:s/>the<text:s/>predecessor<text:s/>business<text:s/>case,<text:s/>BRAER</text:span><text:span text:style-name="T647_6">,</text:span><text:span text:style-name="T647_7"><text:s/></text:span><text:span text:style-name="T647_8">have<text:s/>illustrated<text:s/>how<text:s/>flexibility<text:s/>within<text:s/>the<text:s/>business<text:s/>case<text:s/>enabled<text:s/></text:span><text:span text:style-name="T647_9">a<text:s/>response<text:s/>to<text:s/>multiple<text:s/>health<text:s/>outbreaks</text:span><text:span text:style-name="T647_10">,<text:s/>forced<text:s/>displacement<text:s/>and<text:s/>natural<text:s/>disasters.</text:span><text:span text:style-name="T647_11"><text:s/>Multiple,<text:s/>overlapping<text:s/>and<text:s/>compounding<text:s/>health<text:s/>and<text:s/>humanitarian<text:s/></text:span><text:span text:style-name="T647_12">crises<text:s/>resulting<text:s/>in<text:s/>new<text:s/>humanitarian<text:s/>needs<text:s/>or<text:s/>spikes<text:s/>in<text:s/>need<text:s/>is<text:s/>likely<text:s/>given</text:span><text:span text:style-name="T647_13"><text:s/>the<text:s/>continuing<text:s/>regional<text:s/>contexts,<text:s/>Uganda<text:s/>itself<text:s/>being<text:s/>a<text:s/>conflict<text:s/>prevention<text:s/>priority<text:s/>and<text:s/>Uganda’s<text:s/>vulnerability<text:s/>to<text:s/>climate<text:s/>shocks.<text:s/></text:span></text:p>
        </text:list-item>
      </text:list>
      <text:p text:style-name="P648"/>
      <text:list text:style-name="LS31" xml:id="list289" text:continue-list="list1">
        <text:list-item>
          <text:p text:style-name="P649"><text:span text:style-name="T649_1">ReSET</text:span><text:span text:style-name="T649_2"><text:s/>is<text:s/>being<text:s/>written<text:s/>at<text:s/>a<text:s/>time<text:s/>when<text:s/></text:span><text:span text:style-name="T649_3">the<text:s/>global</text:span><text:span text:style-name="T649_4"><text:s/>aid<text:s/>architecture<text:s/>is<text:s/>going<text:s/>through<text:s/>a<text:s/>period<text:s/>of<text:s/>profound<text:s/>change<text:s/>and<text:s/>restructure.<text:s/>FCDO<text:s/>is<text:s/>also<text:s/>changing<text:s/>how<text:s/>it<text:s/>does<text:s/>business<text:s/>with<text:s/>the<text:s/>need<text:s/>to<text:s/>transition<text:s/>to<text:s/>0.3<text:s/>by<text:s/>202</text:span><text:span text:style-name="T649_5">7</text:span><text:span text:style-name="T649_6">.<text:s/></text:span><text:span text:style-name="T649_7">ReSET</text:span><text:span text:style-name="T649_8"><text:s/>will<text:s/>need<text:s/>to<text:s/>have<text:s/>the<text:s/>flexibility<text:s/>to<text:s/>pivot<text:s/>in<text:s/>line<text:s/>with<text:s/>these<text:s/>changes</text:span><text:span text:style-name="T649_9">.<text:s/></text:span><text:span text:style-name="T649_10">ReSET</text:span><text:span text:style-name="T649_11"><text:s/>will<text:s/>therefore<text:s/></text:span><text:span text:style-name="T649_12">have<text:s/>the<text:s/>flexibility<text:s/>to<text:s/>shift<text:s/>funding<text:s/>across<text:s/>pillars,<text:s/>scale<text:s/>pillars<text:s/>up<text:s/>or<text:s/>down,<text:s/>source<text:s/>new<text:s/>partnerships<text:s/>at<text:s/>country<text:s/>level<text:s/>or<text:s/>buy<text:s/>into<text:s/>regional<text:s/>or<text:s/>centrally<text:s/>managed<text:s/>mechanisms.<text:s/></text:span></text:p>
        </text:list-item>
      </text:list>
      <text:p text:style-name="P650"/>
      <text:list text:style-name="LS31" xml:id="list290" text:continue-list="list1">
        <text:list-item>
          <text:p text:style-name="P651"><text:span text:style-name="T651_1">Agreements<text:s/>and<text:s/>close<text:s/>working<text:s/>with<text:s/>partners<text:s/>will<text:s/>ensure<text:s/></text:span><text:span text:style-name="T651_2">ReSET</text:span><text:span text:style-name="T651_3"><text:s/>has<text:s/>the<text:s/>flexibility<text:s/>to<text:s/>adapt<text:s/>to<text:s/>spikes<text:s/>in<text:s/>need.<text:s/>The<text:s/></text:span><text:span text:style-name="T651_4">programme</text:span><text:span text:style-name="T651_5"><text:s/></text:span><text:span text:style-name="T651_6">will<text:s/>have<text:s/>the<text:s/>right<text:s/>balance<text:s/>of<text:s/>partners<text:s/>to<text:s/>ensure<text:s/>national<text:s/>coverage.</text:span><text:span text:style-name="T651_7"><text:s/>All<text:s/>agreements<text:s/>(AGAs,<text:s/>MoU’s</text:span><text:span text:style-name="T651_8">)<text:s/>will<text:s/>include<text:s/>break<text:s/>clauses<text:s/></text:span><text:span text:style-name="T651_9">after<text:s/>inception<text:s/>periods<text:s/>–<text:s/>where<text:s/>applicable-<text:s/>and<text:s/>at<text:s/>the<text:s/>end<text:s/>of<text:s/>every<text:s/>year</text:span><text:span text:style-name="T651_10">.</text:span><text:span text:style-name="T651_11"><text:s/></text:span></text:p>
        </text:list-item>
      </text:list>
      <text:p text:style-name="P652"/>
      <text:list text:style-name="LS31" xml:id="list291" text:continue-list="list1">
        <text:list-item>
          <text:p text:style-name="P653"><text:span text:style-name="T653_1">The<text:s/>business<text:s/>case<text:s/>will<text:s/>additionally<text:s/>remain<text:s/>flexible<text:s/>enough<text:s/>to<text:s/>absorb<text:s/></text:span><text:span text:style-name="T653_2">potential</text:span><text:span text:style-name="T653_3"><text:s/>ICF<text:s/>funding,<text:s/>aligning<text:s/>with<text:s/>Foreign<text:s/>Secretary<text:s/>climate<text:s/>priorities<text:s/>and<text:s/>supporting<text:s/>scalable<text:s/>climate<text:s/>adaptation<text:s/>solutions<text:s/>in<text:s/>refugee-hosting<text:s/>areas.</text:span><text:span text:style-name="T653_4"><text:s/></text:span></text:p>
        </text:list-item>
      </text:list>
      <text:p text:style-name="P654"/>
      <text:list text:style-name="LS31" xml:id="list292" text:continue-list="list1">
        <text:list-item>
          <text:p text:style-name="P655"><text:span text:style-name="T655_1">I</text:span><text:span text:style-name="T655_2">nternal<text:s/>Risk<text:s/>Facility<text:s/>(</text:span><text:span text:style-name="T655_3">I</text:span><text:span text:style-name="T655_4">RF</text:span><text:span text:style-name="T655_5">)</text:span><text:span text:style-name="T655_6">:</text:span><text:span text:style-name="T655_7"><text:s/></text:span><text:span text:style-name="T655_8">The<text:s/>business<text:s/>case<text:s/>includes<text:s/>a<text:s/>10%<text:s/>IRF<text:s/>allocation<text:s/>of<text:s/>£</text:span><text:span text:style-name="T655_9">8.2</text:span><text:span text:style-name="T655_10"><text:s/>million</text:span><text:span text:style-name="T655_11"><text:s/></text:span><text:span text:style-name="T655_12">over<text:s/>the<text:s/>five-year<text:s/>period.<text:s/></text:span><text:span text:style-name="T655_13">Experience<text:s/>from<text:s/>BRAER-<text:s/>on<text:s/>which<text:s/></text:span><text:span text:style-name="T655_14">R</text:span><text:span text:style-name="T655_15">e</text:span><text:span text:style-name="T655_16">SET</text:span><text:span text:style-name="T655_17"><text:s/>builds-<text:s/>highlights<text:s/>the<text:s/>need<text:s/>for<text:s/>a<text:s/>multiyear<text:s/>yet<text:s/>flexible<text:s/>approach<text:s/>to<text:s/>programming.<text:s/></text:span><text:span text:style-name="T655_18">The<text:s/>IRF<text:s/>is<text:s/>a<text:s/>proven<text:s/>mechanism<text:s/>that<text:s/>has<text:s/>enabled<text:s/>BHC<text:s/>Kampala<text:s/>to<text:s/></text:span><text:span text:style-name="T655_19">respond<text:s/>rapidly<text:s/>to<text:s/>unmet<text:s/>humanitarian<text:s/>needs<text:s/>and<text:s/>emerging<text:s/>shocks<text:s/></text:span><text:span text:style-name="T655_20">such<text:s/>as<text:s/>Mpox,<text:s/>Ebola,<text:s/>and<text:s/></text:span><text:span text:style-name="T655_21">large-scale</text:span><text:span text:style-name="T655_22"><text:s/>new<text:s/>arrivals.</text:span><text:span text:style-name="T655_23"><text:s/></text:span><text:span text:style-name="T655_24">Furthermore,<text:s/>BHC<text:s/>Kampala<text:s/>has<text:s/>consistently<text:s/>prioritised<text:s/>the<text:s/>refugee<text:s/>response<text:s/>by<text:s/>reallocating<text:s/>internal<text:s/>resources<text:s/>(e.g.<text:s/>unallocated<text:s/>underspend)<text:s/>to<text:s/>meet<text:s/>sudden<text:s/>increases<text:s/>in<text:s/>need</text:span><text:span text:style-name="T655_25">.<text:s/>Given<text:s/>the<text:s/></text:span><text:span text:style-name="T655_26">ongoing<text:s/>instability<text:s/>in<text:s/>the<text:s/>region,<text:s/>similar<text:s/>flexibility<text:s/>will<text:s/>be<text:s/>required<text:s/>under<text:s/></text:span><text:span text:style-name="T655_27">R</text:span><text:span text:style-name="T655_28">e</text:span><text:span text:style-name="T655_29">SET</text:span><text:span text:style-name="T655_30">,<text:s/>justifying<text:s/>the<text:s/>need<text:s/>for<text:s/>up<text:s/>to<text:s/></text:span><text:span text:style-name="T655_31">£</text:span><text:span text:style-name="T655_32">8.2</text:span><text:span text:style-name="T655_33">m<text:s/>in<text:s/>flexible<text:s/>funding<text:s/>(</text:span><text:span text:style-name="T655_34">IRF)<text:s/>over</text:span><text:span text:style-name="T655_35"><text:s/></text:span><text:span text:style-name="T655_36">the<text:s/></text:span><text:span text:style-name="T655_37">5<text:s/>years.<text:s/></text:span><text:span text:style-name="T655_38">Use<text:s/>of<text:s/>the<text:s/>IRF</text:span><text:span text:style-name="T655_39"><text:s/></text:span><text:span text:style-name="T655_40">will<text:s/>depend<text:s/>on<text:s/>available<text:s/>resources,<text:s/>including<text:s/></text:span><text:span text:style-name="T655_41">in<text:s/>country</text:span><text:span text:style-name="T655_42"><text:s/>ODA<text:s/>allocations,<text:s/>underspends<text:s/>at<text:s/>Post<text:s/>or<text:s/>Division<text:s/>level,<text:s/>and<text:s/>the<text:s/>Central<text:s/>Crisis<text:s/>Reserve.</text:span><text:span text:style-name="T655_43"><text:s/>Our<text:s/>preferred<text:s/>option<text:s/>for<text:s/>responding<text:s/>to<text:s/>health<text:s/>outbreaks<text:s/>in<text:s/>future<text:s/>will<text:s/>be<text:s/>through<text:s/>drawing<text:s/>down<text:s/>from<text:s/>a<text:s/>central<text:s/>programme.<text:s/>However,<text:s/>it<text:s/>is<text:s/>not<text:s/>yet<text:s/>clear<text:s/>if<text:s/>such<text:s/>a<text:s/>programme<text:s/>will<text:s/>be<text:s/>in<text:s/>place.<text:s/>We<text:s/>therefore<text:s/>need<text:s/>to<text:s/>retain<text:s/>the<text:s/>ability<text:s/>to<text:s/>respond<text:s/>bilaterally<text:s/>through<text:s/></text:span><text:span text:style-name="T655_44">R</text:span><text:span text:style-name="T655_45">e</text:span><text:span text:style-name="T655_46">SET</text:span><text:span text:style-name="T655_47">.<text:s/>A<text:s/>lessons<text:s/>learnt<text:s/>exercise<text:s/>following<text:s/>the<text:s/>2025<text:s/>Ebo</text:span><text:span text:style-name="T655_48">la<text:s/>outbreak<text:s/>showed<text:s/>the<text:s/>benefit<text:s/>of<text:s/>the<text:s/>UK<text:s/>being<text:s/>able<text:s/>to<text:s/>respond<text:s/>quickly<text:s/>(within<text:s/>72<text:s/>hours)<text:s/>and<text:s/>using<text:s/>local<text:s/>expert<text:s/>organisations<text:s/>on<text:s/>a<text:s/>no-regrets<text:s/>basis.<text:s/>We<text:s/>will<text:s/>retain<text:s/>the<text:s/>ability<text:s/>to<text:s/>operate<text:s/>in<text:s/>the<text:s/>same<text:s/>way<text:s/>under<text:s/></text:span><text:span text:style-name="T655_49">R</text:span><text:span text:style-name="T655_50">e</text:span><text:span text:style-name="T655_51">SET</text:span><text:span text:style-name="T655_52">,<text:s/>with<text:s/>appropriate<text:s/>approvals<text:s/>from<text:s/>the<text:s/>development<text:s/>director.</text:span></text:p>
        </text:list-item>
      </text:list>
      <text:p text:style-name="P656"/>
      <text:list text:style-name="LS31" xml:id="list293" text:continue-list="list1">
        <text:list-item>
          <text:p text:style-name="P657"><text:span text:style-name="T657_1">Drawing<text:s/>on<text:s/>lessons<text:s/>from<text:s/>BRAER<text:s/>and<text:s/>a<text:s/>proven<text:s/>track<text:s/>record<text:s/>of<text:s/>successfully<text:s/>absorbing<text:s/></text:span><text:span text:style-name="T657_2">proportionally<text:s/>higher<text:s/>allocations<text:s/>of<text:s/>IRF<text:s/>–<text:s/>much<text:s/>above<text:s/>the<text:s/></text:span><text:span text:style-name="T657_3">current<text:s/>£</text:span><text:span text:style-name="T657_4">1.</text:span><text:span text:style-name="T657_5">64</text:span><text:span text:style-name="T657_6"><text:s/>million<text:s/>annual<text:s/>forecast</text:span><text:span text:style-name="T657_7">-<text:s/></text:span><text:span text:style-name="T657_8">R</text:span><text:span text:style-name="T657_9">e</text:span><text:span text:style-name="T657_10">SET</text:span><text:span text:style-name="T657_11"><text:s/>is<text:s/>expected<text:s/>to<text:s/>effectively<text:s/>utilise<text:s/>the<text:s/>£</text:span><text:span text:style-name="T657_12">8.2</text:span><text:span text:style-name="T657_13">m<text:s/>IRF<text:s/>over<text:s/>5<text:s/>years.<text:s/>While<text:s/>utilising<text:s/>this<text:s/>funding<text:s/>will<text:s/>not<text:s/>be<text:s/>entirely<text:s/>cost<text:s/>free,<text:s/>we<text:s/>retain<text:s/>that<text:s/>it<text:s/>remains<text:s/>both<text:s/>feasible<text:s/>and<text:s/>operationally<text:s/>efficient.<text:s text:c="2"/></text:span></text:p>
        </text:list-item>
      </text:list>
      <text:p text:style-name="P658"/>
      <text:p text:style-name="P659"><text:span text:style-name="T659_1">INDICATIVE<text:s/></text:span><text:span text:style-name="T659_2">KPIS<text:s/>AND<text:s/></text:span><text:span text:style-name="T659_3">RESULTS<text:s/></text:span></text:p>
      <text:p text:style-name="P660"/>
      <text:list text:style-name="LS31" xml:id="list294" text:continue-list="list1">
        <text:list-item>
          <text:p text:style-name="P661"><text:span text:style-name="T661_1">ReSET</text:span><text:span text:style-name="T661_2"><text:s/>will<text:s/>aim<text:s/>to<text:s/>achieve<text:s/>the<text:s/>following<text:s/>outcomes:</text:span></text:p>
        </text:list-item>
      </text:list>
      <text:list text:style-name="LS46" xml:id="list295">
        <text:list-item>
          <text:p text:style-name="P662"><text:span text:style-name="T662_1">Outcome<text:s/>1:</text:span><text:span text:style-name="T662_2"><text:s/>IPC,<text:s/>GAM<text:s/>and<text:s/>protection<text:s/>indicators<text:s/>do<text:s/>not<text:s/>deteriorate<text:s/>below<text:s/>current<text:s/>levels<text:s/>for<text:s/>refugees<text:s/>and<text:s/>hosts.</text:span></text:p>
        </text:list-item>
        <text:list-item>
          <text:p text:style-name="P663"><text:span text:style-name="T663_1">Outcome<text:s/>2:</text:span><text:span text:style-name="T663_2"><text:s/>Improved<text:s/>ability<text:s/>of<text:s/>refugees<text:s/>and<text:s/>hosts<text:s/>to<text:s/>meet<text:s/>their<text:s/>core<text:s/>needs,<text:s/>withstand<text:s/>shocks<text:s/>and<text:s/>reduce<text:s/>negative<text:s/>coping<text:s/>strategies.<text:s/></text:span></text:p>
        </text:list-item>
        <text:list-item>
          <text:p text:style-name="P664"><text:span text:style-name="T664_1">Outcome<text:s/>3:</text:span><text:span text:style-name="T664_2"><text:s/>Improved<text:s/>social<text:s/>cohesion<text:s/>between<text:s/>refugees<text:s/>and<text:s/>hosts<text:s/>and<text:s/>support<text:s/>to<text:s/>local<text:s/>economies.<text:s/></text:span></text:p>
        </text:list-item>
        <text:list-item>
          <text:p text:style-name="P665"><text:span text:style-name="T665_1">Outcome<text:s/>4:</text:span><text:span text:style-name="T665_2"><text:s/>Improved<text:s/>efficiency,<text:s/>effectiveness<text:s/>and<text:s/>sustainability<text:s/>in<text:s/>the<text:s/>refugee<text:s/>response.</text:span></text:p>
        </text:list-item>
      </text:list>
      <text:p text:style-name="P666"><text:span text:style-name="T666_1">Figure<text:s/>2.6</text:span><text:span text:style-name="T666_2"><text:s/></text:span><text:span text:style-name="T666_3">Indicative<text:s/>KPIs<text:s/>and<text:s/>results<text:s/></text:span></text:p>
      <table:table table:style-name="Table4">
        <table:table-column table:style-name="Column6"/>
        <table:table-column table:style-name="Column7"/>
        <table:table-column table:style-name="Column8"/>
        <table:table-row table:style-name="Row14">
          <table:table-cell table:style-name="Cell24">
            <text:p text:style-name="P667"><text:span text:style-name="T667_1"> </text:span></text:p>
          </table:table-cell>
          <table:table-cell table:style-name="Cell25">
            <text:p text:style-name="P668"><text:span text:style-name="T668_1">Indicative<text:s/></text:span><text:span text:style-name="T668_2">KPIs<text:s/></text:span><text:span text:style-name="T668_3">and<text:s/>results<text:s/></text:span></text:p>
          </table:table-cell>
          <table:table-cell table:style-name="Cell26">
            <text:p text:style-name="P669"><text:span text:style-name="T669_1">Potential<text:s/>interventions<text:s/></text:span></text:p>
          </table:table-cell>
        </table:table-row>
        <table:table-row table:style-name="Row15">
          <table:table-cell table:style-name="Cell27">
            <text:p text:style-name="P670"><text:span text:style-name="T670_1">Pillar<text:s/>1<text:s/>(immediate<text:s/>needs<text:s/>met<text:s/>for<text:s/>new<text:s/>arrivals<text:s/>and<text:s/>most<text:s/>vulnerable)</text:span></text:p>
          </table:table-cell>
          <table:table-cell table:style-name="Cell28">
            <text:list text:style-name="LS47" xml:id="list299">
              <text:list-item>
                <text:list>
                  <text:list-item>
                    <text:p text:style-name="P671"><text:span text:style-name="T671_1">102,000</text:span><text:span text:style-name="T671_2"><text:s/>individuals<text:s/>reached<text:s/>with<text:s/>cash<text:s/>transfers</text:span></text:p>
                  </text:list-item>
                  <text:list-item>
                    <text:p text:style-name="P672"><text:span text:style-name="T672_1">Percentage<text:s/>of<text:s/>households<text:s/>with<text:s/>total<text:s/>monthly<text:s/>expenditure<text:s/>above<text:s/>the<text:s/>minimum<text:s/>expenditure<text:s/>basket<text:s/>(MEB)<text:s/>threshold</text:span></text:p>
                  </text:list-item>
                  <text:list-item>
                    <text:p text:style-name="P673"><text:span text:style-name="T673_1">Percentage<text:s/>of<text:s/>households<text:s/>with<text:s/>acceptable<text:s/>food<text:s/>consumption<text:s/>score</text:span></text:p>
                  </text:list-item>
                  <text:list-item>
                    <text:p text:style-name="P674"><text:span text:style-name="T674_1">Consumption-based<text:s/>Coping<text:s/>Strategy<text:s/>Index<text:s/>(Average)<text:s/>(</text:span><text:span text:style-name="T674_2">rCSI</text:span><text:span text:style-name="T674_3">).</text:span><text:span text:style-name="T674_4"> </text:span></text:p>
                  </text:list-item>
                  <text:list-item>
                    <text:p text:style-name="P675"><text:span text:style-name="T675_1">60,000</text:span><text:span text:style-name="T675_2"><text:s/>of<text:s/>children<text:s/>aged<text:s/>6-59<text:s/>months<text:s/>affected<text:s/>by<text:s/>severe<text:s/>acute<text:s/>malnutrition<text:s/>treated<text:s/>in<text:s/>humanitarian<text:s/>situations<text:s/>(including<text:s/>Refugees<text:s/>and<text:s/>Hosts<text:s/>in<text:s/>Refugee<text:s/>Hosting<text:s/>Districts)</text:span><text:span text:style-name="T675_3"><text:s/></text:span></text:p>
                  </text:list-item>
                  <text:list-item>
                    <text:p text:style-name="P676"><text:span text:style-name="T676_1">2,000</text:span><text:span text:style-name="T676_2"><text:s/>individuals<text:s/>receiving<text:s/>GBV<text:s/>response<text:s/>services</text:span></text:p>
                  </text:list-item>
                </text:list>
              </text:list-item>
            </text:list>
          </table:table-cell>
          <table:table-cell table:style-name="Cell29">
            <text:list text:style-name="LS48" xml:id="list305">
              <text:list-item>
                <text:list>
                  <text:list-item>
                    <text:p text:style-name="P677"><text:span text:style-name="T677_1">Emergency<text:s/>cash<text:s/>transfers/<text:s/>multisector<text:s/>assistance<text:s/>and<text:s/>protection<text:s/>response<text:s/>for<text:s/>new<text:s/>arrivals<text:s/></text:span></text:p>
                  </text:list-item>
                  <text:list-item>
                    <text:p text:style-name="P678"><text:span text:style-name="T678_1">Response<text:s/>to<text:s/>acute<text:s/>malnutrition</text:span></text:p>
                  </text:list-item>
                  <text:list-item>
                    <text:p text:style-name="P679"><text:span text:style-name="T679_1">GB</text:span><text:span text:style-name="T679_2">V<text:s/>and<text:s/>child<text:s/>protection<text:s/></text:span><text:span text:style-name="T679_3">services<text:s/></text:span></text:p>
                  </text:list-item>
                </text:list>
              </text:list-item>
            </text:list>
            <text:p text:style-name="P680"><text:span text:style-name="T680_1"> </text:span></text:p>
            <text:p text:style-name="P681"><text:span text:style-name="T681_1"> </text:span></text:p>
          </table:table-cell>
        </table:table-row>
        <table:table-row table:style-name="Row16">
          <table:table-cell table:style-name="Cell30">
            <text:p text:style-name="P682"><text:span text:style-name="T682_1">Pillar<text:s/>2<text:s/>(self-reliance<text:s/>and<text:s/>resilience)</text:span></text:p>
          </table:table-cell>
          <table:table-cell table:style-name="Cell31">
            <text:list text:style-name="LS49" xml:id="list308">
              <text:list-item>
                <text:list>
                  <text:list-item>
                    <text:p text:style-name="P683"><text:span text:style-name="T683_1">32,500</text:span><text:span text:style-name="T683_2"><text:s/>refugee<text:s/>and<text:s/>host<text:s/>community<text:s/>households<text:s/>graduated</text:span><text:span text:style-name="T683_3"><text:s/>(</text:span><text:span text:style-name="T683_4">or<text:s/>195,000<text:s/>individuals)</text:span><text:span text:style-name="T683_5"><text:s/>using<text:s/>the<text:s/>self-reliance<text:s/>measurement<text:s/>framework</text:span></text:p>
                  </text:list-item>
                  <text:list-item>
                    <text:p text:style-name="P684"><text:span text:style-name="T684_1">LEWIE<text:s/>economic<text:s/>multiplier<text:s/></text:span></text:p>
                  </text:list-item>
                  <text:list-item>
                    <text:p text:style-name="P685"><text:span text:style-name="T685_1">#<text:s/>of<text:s/>households<text:s/>supported<text:s/>to<text:s/>adopt<text:s/>sustainable<text:s/>and<text:s/>clean<text:s/>energy<text:s/>sources.</text:span><text:span text:style-name="T685_2"><text:s/></text:span></text:p>
                  </text:list-item>
                </text:list>
              </text:list-item>
            </text:list>
          </table:table-cell>
          <table:table-cell table:style-name="Cell32">
            <text:list text:style-name="LS50" xml:id="list311">
              <text:list-item>
                <text:list>
                  <text:list-item>
                    <text:p text:style-name="P686"><text:span text:style-name="T686_1">Years<text:s/>1,<text:s/>2<text:s/>and<text:s/>3,<text:s/>scale<text:s/>up<text:s/>self-reliance<text:s/>approaches<text:s/>(graduation/<text:s/>cash).<text:s/></text:span></text:p>
                  </text:list-item>
                  <text:list-item>
                    <text:p text:style-name="P687"><text:span text:style-name="T687_1">Align<text:s/>with<text:s/>climate<text:s/>adaption<text:s/>or<text:s/>sustainable<text:s/>energy<text:s/>CMPs<text:s/>e.g.<text:s/>to<text:s/>support<text:s/>sustainable<text:s/>fuelwood<text:s/>source<text:s/>interventions<text:s/>including<text:s/>afforestation<text:s/>or<text:s/>fuelwood<text:s/>alternatives<text:s/>or<text:s/>improved<text:s/>cookstoves/e-cooking<text:s/>and<text:s/>waste<text:s/>management<text:s/>systems<text:s/></text:span></text:p>
                  </text:list-item>
                </text:list>
              </text:list-item>
            </text:list>
            <text:p text:style-name="P688"><text:span text:style-name="T688_1"> </text:span></text:p>
          </table:table-cell>
        </table:table-row>
        <table:table-row table:style-name="Row17">
          <table:table-cell table:style-name="Cell33">
            <text:p text:style-name="P689"><text:span text:style-name="T689_1">Pillar<text:s/>3<text:s/>(identifying<text:s/>opportunities<text:s/>to<text:s/>support<text:s/>a<text:s/>reset<text:s/>of<text:s/>the<text:s/>refugee<text:s/>response)</text:span></text:p>
          </table:table-cell>
          <table:table-cell table:style-name="Cell34">
            <text:list text:style-name="LS51" xml:id="list313">
              <text:list-item>
                <text:list>
                  <text:list-item>
                    <text:p text:style-name="P690"><text:span text:style-name="T690_1">Sustainable<text:s/>Refugee<text:s/>Response<text:s/>Financing<text:s/>Plan<text:s/>developed<text:s/>and<text:s/>implemented</text:span></text:p>
                  </text:list-item>
                  <text:list-item>
                    <text:p text:style-name="P691"><text:span text:style-name="T691_1">Volume<text:s/>of<text:s/>additional<text:s/>refugee<text:s/>response<text:s/>finance<text:s/>mobilised.</text:span></text:p>
                  </text:list-item>
                  <text:list-item>
                    <text:p text:style-name="P692"><text:span text:style-name="T692_1">#<text:s/>of<text:s/>local<text:s/>organisations<text:s/>with<text:s/>improved<text:s/>refugee<text:s/>response<text:s/>capacity<text:s/></text:span><text:span text:style-name="T692_2">as<text:s/>a<text:s/>result<text:s/>of</text:span><text:span text:style-name="T692_3"><text:s/>the<text:s/>programme</text:span></text:p>
                  </text:list-item>
                </text:list>
              </text:list-item>
            </text:list>
            <text:p text:style-name="P693"/>
          </table:table-cell>
          <table:table-cell table:style-name="Cell35">
            <text:list text:style-name="LS52" xml:id="list316">
              <text:list-item>
                <text:list>
                  <text:list-item>
                    <text:p text:style-name="P694"><text:span text:style-name="T694_1">Programme-funded<text:s/></text:span><text:span text:style-name="T694_2">role</text:span><text:span text:style-name="T694_3">s</text:span><text:span text:style-name="T694_4">/<text:s/>consultant/<text:s/>TA<text:s/>from<text:s/>Centre<text:s/>of<text:s/>Expertise</text:span></text:p>
                  </text:list-item>
                  <text:list-item>
                    <text:p text:style-name="P695"><text:span text:style-name="T695_1">System-wide<text:s/>data,<text:s/>learning,<text:s/>accountability<text:s/>to<text:s/>affected<text:s/>populations,<text:s/>localisation<text:s/>(e.g.<text:s/>common<text:s/>due<text:s/>diligence<text:s/>processes<text:s/>and<text:s/>capacity<text:s/>building)<text:s/>and<text:s/>PSEAH. <text:s/>Contribution<text:s/>to<text:s/>the<text:s/>INGO<text:s/>Forum<text:s/>alongside<text:s/>other<text:s/>donor<text:s/>contributions.<text:s/></text:span></text:p>
                  </text:list-item>
                </text:list>
              </text:list-item>
            </text:list>
            <text:p text:style-name="P696"><text:span text:style-name="T696_1"> </text:span></text:p>
          </table:table-cell>
        </table:table-row>
      </table:table>
      <text:p text:style-name="P697"/>
      <text:list text:style-name="LS31" xml:id="list318" text:continue-list="list1">
        <text:list-item>
          <text:p text:style-name="P698"><text:span text:style-name="T698_1">As<text:s/>indicated<text:s/></text:span><text:span text:style-name="T698_2">under<text:s/>the<text:s/>preferred<text:s/>option,<text:s/>the<text:s/>UK’s<text:s/>contribution<text:s/>to<text:s/>self-reliance<text:s/>and<text:s/>resilience<text:s/>will<text:s/></text:span><text:span text:style-name="T698_3">be<text:s/>in<text:s/>combination<text:s/>with<text:s/>other<text:s/>efforts</text:span><text:span text:style-name="T698_4">,</text:span><text:span text:style-name="T698_5"><text:s/>including<text:s/>anticipated<text:s/>complemen</text:span><text:span text:style-name="T698_6">t</text:span><text:span text:style-name="T698_7">ary</text:span><text:span text:style-name="T698_8"><text:s/></text:span><text:span text:style-name="T698_9">investments</text:span><text:span text:style-name="T698_10"><text:s/></text:span><text:span text:style-name="T698_11">in<text:s/>graduation<text:s/></text:span><text:span text:style-name="T698_12">and<text:s/>significant<text:s/>investment<text:s/>in<text:s/>economic<text:s/>opportunities<text:s/>under<text:s/>the<text:s/>World<text:s/>Bank<text:s/>IDA<text:s/>Window.<text:s/></text:span><text:span text:style-name="T698_13">Between<text:s/>2020<text:s/>and<text:s/>2025,<text:s/>the<text:s/>refugee<text:s/>population<text:s/>grew<text:s/>by<text:s/>approximately<text:s/>500,000<text:s/></text:span><text:span text:style-name="T698_14">people.</text:span><text:span text:style-name="T698_15"><text:note text:note-class="footnote"><text:note-citation/><text:note-body><text:p text:style-name="P699"/></text:note-body></text:note></text:span><text:span text:style-name="T699_1"><text:s text:c="2"/>We<text:s/>can<text:s/>assume<text:s/>that<text:s/></text:span><text:span text:style-name="T699_2">ReSET</text:span><text:span text:style-name="T699_3">,<text:s/>combined<text:s/>with<text:s/>other<text:s/>planned<text:s/>donor<text:s/>contributions<text:s/>to<text:s/>self-reliance,<text:s/>which<text:s/>would<text:s/>include<text:s/>host<text:s/>communities,<text:s/>would<text:s/>contribute<text:s/>to<text:s/>a<text:s/>broader<text:s/>effort<text:s/>that<text:s/>saw<text:s/>the<text:s/>graduation<text:s/>of<text:s/>at<text:s/>least<text:s/>the<text:s/>same<text:s/>number<text:s/>of<text:s/>households<text:s/>to<text:s/>the<text:s/>number<text:s/>added<text:s/>to<text:s/>the<text:s/>refugee<text:s/>caseload<text:s/>over<text:s/>the<text:s/>next<text:s/>5<text:s/>years,<text:s/>assuming<text:s/>a<text:s/>similar<text:s/>refugee<text:s/>population<text:s/>growth</text:span><text:span text:style-name="T699_4">.<text:s/></text:span><text:span text:style-name="T699_5">The<text:s/>UK<text:s/>contribution<text:s/>would<text:s/>contribute<text:s/>to<text:s/>approximately<text:s/></text:span><text:span text:style-name="T699_6">40<text:s/>percent<text:s/>of<text:s/>this<text:s/>effort.<text:s/></text:span></text:p>
        </text:list-item>
      </text:list>
      <text:p text:style-name="P700"/>
      <text:p text:style-name="P701"/>
      <text:p text:style-name="P702"/>
      <text:p text:style-name="P703"/>
      <text:p text:style-name="P70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Noto IKEA Latin" svg:font-family="Noto IKEA Latin" style:font-pitch="variable" style:font-family-generic="swiss"/>
    <style:font-face style:name="Calibri Light" svg:font-family="Calibri Light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Heading_20_5" style:display-name="Heading 5" style:family="paragraph" style:parent-style-name="Normal" style:default-outline-level="5">
      <style:paragraph-properties fo:margin-top="0.071cm" fo:keep-with-next="always" fo:keep-together="always"/>
      <style:text-properties fo:color="#365f91" style:font-name="Cambria" style:font-name-asian="ＭＳ ゴシック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omment_20_Reference" style:display-name="Comment Reference" style:family="text">
      <style:text-properties fo:font-size="8pt" style:font-size-asian="8pt" style:font-size-complex="8pt"/>
    </style:style>
    <style:style style:name="Comment_20_Text" style:display-name="Comment Text" style:family="paragraph" style:parent-style-name="Normal">
      <style:text-properties fo:font-size="10pt" style:font-size-asian="10pt" style:font-size-complex="10pt"/>
    </style:style>
    <style:style style:name="Comment_20_Subject" style:display-name="Comment Subject" style:family="paragraph" style:parent-style-name="Comment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Style1" style:family="text" style:parent-style-name="Default_20_Paragraph_20_Font">
      <style:text-properties style:font-name="Arial" fo:font-size="11pt" style:font-size-asian="11pt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ara_20_Char" style:display-name="Para Char" style:family="text" style:parent-style-name="Default_20_Paragraph_20_Font">
      <style:text-properties style:font-name="Arial" fo:font-size="11pt" style:font-size-asian="11pt" style:font-name-complex="Arial" style:font-size-complex="12pt" fo:language-asian="en" fo:country-asian="US" style:font-weight-complex="bold"/>
    </style:style>
    <style:style style:name="Para" style:family="paragraph" style:parent-style-name="List_20_Paragraph">
      <style:text-properties fo:font-size="11pt" style:font-size-asian="11pt" style:font-name-complex="Arial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1" style:display-name="Unresolved Mention1" style:family="text" style:parent-style-name="Default_20_Paragraph_20_Font">
      <style:text-properties fo:background-color="#e6e6e6" fo:color="#808080"/>
    </style:style>
    <style:style style:name="Unresolved_20_Mention2" style:display-name="Unresolved Mention2" style:family="text" style:parent-style-name="Default_20_Paragraph_20_Font">
      <style:text-properties fo:background-color="#e6e6e6" fo:color="#808080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Unresolved_20_Mention" style:display-name="Unresolved Mention" style:family="text" style:parent-style-name="Default_20_Paragraph_20_Font">
      <style:text-properties fo:background-color="#e6e6e6" fo:color="#808080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normaltextrun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="en" fo:country="US"/>
    </style:style>
    <style:style style:name="eop" style:family="text" style:parent-style-name="Default_20_Paragraph_20_Font"/>
    <style:style style:name="superscript" style:family="text" style:parent-style-name="Default_20_Paragraph_20_Font"/>
    <style:style style:name="Mention" style:family="text" style:parent-style-name="Default_20_Paragraph_20_Font">
      <style:text-properties fo:background-color="#e1dfdd" fo:color="#2b579a"/>
    </style:style>
    <style:style style:name="No_20_Spacing" style:display-name="No Spacing" style:family="paragraph">
      <style:text-properties style:font-name="Calibri" fo:font-size="11pt" style:font-name-asian="Calibri" style:font-size-asian="11pt" style:font-name-complex="Arial" style:font-size-complex="11pt" fo:language-asian="en" fo:country-asian="US"/>
    </style:style>
    <style:style style:name="Heading_20_3_20_Char" style:display-name="Heading 3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Heading_20_5_20_Char" style:display-name="Heading 5 Char" style:family="text" style:parent-style-name="Default_20_Paragraph_20_Font">
      <style:text-properties fo:color="#365f91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Heading_20_6_20_Char" style:display-name="Heading 6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Normal_1_23" style:display-name="Normal23" style:family="paragraph">
      <style:paragraph-properties fo:line-height="108%" fo:margin-bottom="0.282cm"/>
      <style:text-properties style:font-name="Calibri" fo:font-size="11pt" style:font-name-asian="Calibri" style:font-size-asian="11pt" style:font-size-complex="11pt" fo:language="en" fo:language-asian="en" fo:country="US" fo:country-asian="US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BVI_20_fnr_20_Char_20_Char_20_Char_20_Char_20_Char_20_Char" style:display-name="BVI fnr Char Char Char Char Char Char" style:family="paragraph" style:parent-style-name="Normal">
      <style:paragraph-properties fo:text-align="justify" fo:line-height="0.423cm" fo:margin-top="0.141cm" fo:margin-bottom="0.282cm"/>
      <style:text-properties style:text-position="super 58%" style:font-name="Times New Roman" fo:font-size="10pt" style:font-size-asian="10pt" style:font-size-complex="10pt" fo:language-asian="en" fo:country-asian="GB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Arial" fo:language-asian="en" fo:country-asian="US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Caption" style:family="paragraph" style:parent-style-name="Normal">
      <style:paragraph-properties fo:margin-bottom="0.353cm"/>
      <style:text-properties fo:font-style="italic" style:font-style-asian="italic" style:font-style-complex="italic" fo:color="#1f497d" style:font-name="Times New Roman" fo:font-size="9pt" style:font-size-asian="9pt" style:font-size-complex="9pt"/>
    </style:style>
    <style:style style:name="List_20_Bullet_20_3" style:display-name="List Bullet 3" style:family="paragraph" style:parent-style-name="Normal">
      <style:paragraph-properties fo:line-height="115%" fo:margin-bottom="0.353cm"/>
      <style:text-properties style:font-name="Calibri" fo:font-size="11pt" style:font-name-asian="ＭＳ 明朝" style:font-size-asian="11pt" style:font-name-complex="Arial" style:font-size-complex="11pt" fo:language="en" fo:country="US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ftref_20_Car_20_Car_20_Car_20_Car1_20_Car_20_Car" style:display-name="ftref Car Car Car Car1 Car Car" style:family="paragraph" style:parent-style-name="Normal">
      <style:paragraph-properties fo:text-align="justify" fo:text-indent="-0.63cm" fo:line-height="0.423cm" fo:margin-top="0.318cm" fo:margin-bottom="0.282cm" fo:margin-left="0.63cm"/>
      <style:text-properties style:text-position="super 58%" style:font-name="Times New Roman" fo:font-size="10pt" style:font-size-asian="10pt" style:font-size-complex="10pt" fo:language-asian="en" fo:country-asian="GB"/>
    </style:style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a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">
      <text:list-level-style-number style:num-format="1" text:style-name="List3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">
      <text:list-level-style-number style:num-format="1" text:style-name="List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Aptos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-" text:style-name="List13Level0" text:level="1">
        <style:list-level-properties text:space-before="0.079cm" text:min-label-width="0.635cm" fo:text-align="start" text:list-level-position-and-space-mode="label-alignment">
          <style:list-level-label-alignment text:label-followed-by="listtab" fo:margin-left="0.714cm" fo:text-indent="-0.635cm"/>
        </style:list-level-properties>
        <style:text-properties style:font-name="Aptos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1" style:family="text">
      <style:text-properties style:font-name="Symbol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o" text:style-name="List1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1" style:family="text">
      <style:text-properties style:font-name="Symbol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/>
    </style:style>
    <style:style style:name="List15Level8" style:family="text">
      <style:text-properties style:font-name="Wingdings"/>
    </style:style>
    <text:list-style style:name="LS15">
      <text:list-level-style-number style:num-format="1" text:style-name="List15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bullet text:bullet-char="o" text:style-name="List15Level1" text:level="2">
        <style:list-level-properties text:space-before="1.272cm" text:min-label-width="0.635cm" fo:text-align="start" text:list-level-position-and-space-mode="label-alignment">
          <style:list-level-label-alignment text:label-followed-by="listtab" fo:margin-left="1.907cm" fo:text-indent="-0.635cm"/>
        </style:list-level-properties>
        <style:text-properties style:font-name="Symbol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fo:font-weight="normal" style:font-weight-asian="normal"/>
    </style:style>
    <text:list-style style:name="LS16">
      <text:list-level-style-number style:num-format="1" text:style-name="List16Level0" style:num-suffix="." text:level="1">
        <style:list-level-properties text:space-before="0.501cm" text:min-label-width="0.635cm" fo:text-align="start" text:list-level-position-and-space-mode="label-alignment">
          <style:list-level-label-alignment text:label-followed-by="listtab" fo:margin-left="1.136cm" fo:text-indent="-0.635cm"/>
        </style:list-level-properties>
        <style:text-properties fo:font-weight="normal" style:font-weight-asian="normal"/>
      </text:list-level-style-number>
      <text:list-level-style-number style:num-format="a" text:style-name="List1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7Level0" style:family="text">
      <style:text-properties fo:font-weight="bold" style:font-weight-asian="bold" style:font-weight-complex="normal"/>
    </style:style>
    <text:list-style style:name="LS17">
      <text:list-level-style-number style:num-format="A" text:style-name="List17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fo:font-weight="bold" style:font-weight-asian="bold" style:font-weight-complex="normal"/>
      </text:list-level-style-number>
      <text:list-level-style-number style:num-format="a" text:style-name="List17Level1" style:num-suffix="." text:level="2">
        <style:list-level-properties text:space-before="1.272cm" text:min-label-width="0.635cm" fo:text-align="start" text:list-level-position-and-space-mode="label-alignment">
          <style:list-level-label-alignment text:label-followed-by="listtab" fo:margin-left="1.907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style:style style:name="List18Level0" style:family="text">
      <style:text-properties style:font-name="Wingdings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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Aptos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-" text:style-name="List2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ptos"/>
      </text:list-level-style-bullet>
      <text:list-level-style-bullet text:bullet-char="o" text:style-name="List20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 fo:font-size="10pt" style:font-size-asian="10pt"/>
    </style:style>
    <style:style style:name="List21Level1" style:family="text">
      <style:text-properties style:font-name="Symbol" fo:font-size="10pt" style:font-size-asian="10pt"/>
    </style:style>
    <style:style style:name="List21Level2" style:family="text">
      <style:text-properties style:font-name="Symbol" fo:font-size="10pt" style:font-size-asian="10pt"/>
    </style:style>
    <style:style style:name="List21Level3" style:family="text">
      <style:text-properties style:font-name="Symbol" fo:font-size="10pt" style:font-size-asian="10pt"/>
    </style:style>
    <style:style style:name="List21Level4" style:family="text">
      <style:text-properties style:font-name="Symbol" fo:font-size="10pt" style:font-size-asian="10pt"/>
    </style:style>
    <style:style style:name="List21Level5" style:family="text">
      <style:text-properties style:font-name="Symbol" fo:font-size="10pt" style:font-size-asian="10pt"/>
    </style:style>
    <style:style style:name="List21Level6" style:family="text">
      <style:text-properties style:font-name="Symbol" fo:font-size="10pt" style:font-size-asian="10pt"/>
    </style:style>
    <style:style style:name="List21Level7" style:family="text">
      <style:text-properties style:font-name="Symbol" fo:font-size="10pt" style:font-size-asian="10pt"/>
    </style:style>
    <style:style style:name="List21Level8" style:family="text">
      <style:text-properties style:font-name="Symbol" fo:font-size="10pt" style:font-size-asian="10pt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2Level0" style:family="text">
      <style:text-properties style:font-name="Symbol" fo:font-size="10pt" style:font-size-asian="10pt"/>
    </style:style>
    <style:style style:name="List22Level1" style:family="text">
      <style:text-properties style:font-name="Symbol" fo:font-size="10pt" style:font-size-asian="10pt"/>
    </style:style>
    <style:style style:name="List22Level2" style:family="text">
      <style:text-properties style:font-name="Symbol" fo:font-size="10pt" style:font-size-asian="10pt"/>
    </style:style>
    <style:style style:name="List22Level3" style:family="text">
      <style:text-properties style:font-name="Symbol" fo:font-size="10pt" style:font-size-asian="10pt"/>
    </style:style>
    <style:style style:name="List22Level4" style:family="text">
      <style:text-properties style:font-name="Symbol" fo:font-size="10pt" style:font-size-asian="10pt"/>
    </style:style>
    <style:style style:name="List22Level5" style:family="text">
      <style:text-properties style:font-name="Symbol" fo:font-size="10pt" style:font-size-asian="10pt"/>
    </style:style>
    <style:style style:name="List22Level6" style:family="text">
      <style:text-properties style:font-name="Symbol" fo:font-size="10pt" style:font-size-asian="10pt"/>
    </style:style>
    <style:style style:name="List22Level7" style:family="text">
      <style:text-properties style:font-name="Symbol" fo:font-size="10pt" style:font-size-asian="10pt"/>
    </style:style>
    <style:style style:name="List22Level8" style:family="text">
      <style:text-properties style:font-name="Symbol" fo:font-size="10pt" style:font-size-asian="10pt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3Level0" style:family="text">
      <style:text-properties style:font-name="Symbol" fo:font-size="10pt" style:font-size-asian="10pt"/>
    </style:style>
    <style:style style:name="List23Level1" style:family="text">
      <style:text-properties style:font-name="Symbol" fo:font-size="10pt" style:font-size-asian="10pt"/>
    </style:style>
    <style:style style:name="List23Level2" style:family="text">
      <style:text-properties style:font-name="Symbol" fo:font-size="10pt" style:font-size-asian="10pt"/>
    </style:style>
    <style:style style:name="List23Level3" style:family="text">
      <style:text-properties style:font-name="Symbol" fo:font-size="10pt" style:font-size-asian="10pt"/>
    </style:style>
    <style:style style:name="List23Level4" style:family="text">
      <style:text-properties style:font-name="Symbol" fo:font-size="10pt" style:font-size-asian="10pt"/>
    </style:style>
    <style:style style:name="List23Level5" style:family="text">
      <style:text-properties style:font-name="Symbol" fo:font-size="10pt" style:font-size-asian="10pt"/>
    </style:style>
    <style:style style:name="List23Level6" style:family="text">
      <style:text-properties style:font-name="Symbol" fo:font-size="10pt" style:font-size-asian="10pt"/>
    </style:style>
    <style:style style:name="List23Level7" style:family="text">
      <style:text-properties style:font-name="Symbol" fo:font-size="10pt" style:font-size-asian="10pt"/>
    </style:style>
    <style:style style:name="List23Level8" style:family="text">
      <style:text-properties style:font-name="Symbol" fo:font-size="10pt" style:font-size-asian="10pt"/>
    </style:style>
    <text:list-style style:name="LS23">
      <text:list-level-style-bullet text:bullet-char="" text:style-name="List23Level0" text:level="1">
        <style:list-level-properties text:space-before="1cm" text:min-label-width="0.635cm" fo:text-align="start" text:list-level-position-and-space-mode="label-alignment">
          <style:list-level-label-alignment text:label-followed-by="listtab" fo:margin-left="1.6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743cm" text:min-label-width="0.635cm" fo:text-align="start" text:list-level-position-and-space-mode="label-alignment">
          <style:list-level-label-alignment text:label-followed-by="listtab" fo:margin-left="1.378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2.013cm" text:min-label-width="0.635cm" fo:text-align="start" text:list-level-position-and-space-mode="label-alignment">
          <style:list-level-label-alignment text:label-followed-by="listtab" fo:margin-left="2.64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283cm" text:min-label-width="0.635cm" fo:text-align="start" text:list-level-position-and-space-mode="label-alignment">
          <style:list-level-label-alignment text:label-followed-by="listtab" fo:margin-left="3.918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553cm" text:min-label-width="0.635cm" fo:text-align="start" text:list-level-position-and-space-mode="label-alignment">
          <style:list-level-label-alignment text:label-followed-by="listtab" fo:margin-left="5.18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823cm" text:min-label-width="0.635cm" fo:text-align="start" text:list-level-position-and-space-mode="label-alignment">
          <style:list-level-label-alignment text:label-followed-by="listtab" fo:margin-left="6.45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7.093cm" text:min-label-width="0.635cm" fo:text-align="start" text:list-level-position-and-space-mode="label-alignment">
          <style:list-level-label-alignment text:label-followed-by="listtab" fo:margin-left="7.728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363cm" text:min-label-width="0.635cm" fo:text-align="start" text:list-level-position-and-space-mode="label-alignment">
          <style:list-level-label-alignment text:label-followed-by="listtab" fo:margin-left="8.998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633cm" text:min-label-width="0.635cm" fo:text-align="start" text:list-level-position-and-space-mode="label-alignment">
          <style:list-level-label-alignment text:label-followed-by="listtab" fo:margin-left="10.26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903cm" text:min-label-width="0.635cm" fo:text-align="start" text:list-level-position-and-space-mode="label-alignment">
          <style:list-level-label-alignment text:label-followed-by="listtab" fo:margin-left="11.538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743cm" text:min-label-width="0.635cm" fo:text-align="start" text:list-level-position-and-space-mode="label-alignment">
          <style:list-level-label-alignment text:label-followed-by="listtab" fo:margin-left="1.378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2.013cm" text:min-label-width="0.635cm" fo:text-align="start" text:list-level-position-and-space-mode="label-alignment">
          <style:list-level-label-alignment text:label-followed-by="listtab" fo:margin-left="2.64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283cm" text:min-label-width="0.635cm" fo:text-align="start" text:list-level-position-and-space-mode="label-alignment">
          <style:list-level-label-alignment text:label-followed-by="listtab" fo:margin-left="3.918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553cm" text:min-label-width="0.635cm" fo:text-align="start" text:list-level-position-and-space-mode="label-alignment">
          <style:list-level-label-alignment text:label-followed-by="listtab" fo:margin-left="5.18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823cm" text:min-label-width="0.635cm" fo:text-align="start" text:list-level-position-and-space-mode="label-alignment">
          <style:list-level-label-alignment text:label-followed-by="listtab" fo:margin-left="6.45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7.093cm" text:min-label-width="0.635cm" fo:text-align="start" text:list-level-position-and-space-mode="label-alignment">
          <style:list-level-label-alignment text:label-followed-by="listtab" fo:margin-left="7.728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363cm" text:min-label-width="0.635cm" fo:text-align="start" text:list-level-position-and-space-mode="label-alignment">
          <style:list-level-label-alignment text:label-followed-by="listtab" fo:margin-left="8.998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633cm" text:min-label-width="0.635cm" fo:text-align="start" text:list-level-position-and-space-mode="label-alignment">
          <style:list-level-label-alignment text:label-followed-by="listtab" fo:margin-left="10.26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903cm" text:min-label-width="0.635cm" fo:text-align="start" text:list-level-position-and-space-mode="label-alignment">
          <style:list-level-label-alignment text:label-followed-by="listtab" fo:margin-left="11.538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 fo:font-size="10pt" style:font-size-asian="10pt"/>
    </style:style>
    <style:style style:name="List26Level1" style:family="text">
      <style:text-properties style:font-name="Symbol" fo:font-size="10pt" style:font-size-asian="10pt"/>
    </style:style>
    <style:style style:name="List26Level2" style:family="text">
      <style:text-properties style:font-name="Symbol" fo:font-size="10pt" style:font-size-asian="10pt"/>
    </style:style>
    <style:style style:name="List26Level3" style:family="text">
      <style:text-properties style:font-name="Symbol" fo:font-size="10pt" style:font-size-asian="10pt"/>
    </style:style>
    <style:style style:name="List26Level4" style:family="text">
      <style:text-properties style:font-name="Symbol" fo:font-size="10pt" style:font-size-asian="10pt"/>
    </style:style>
    <style:style style:name="List26Level5" style:family="text">
      <style:text-properties style:font-name="Symbol" fo:font-size="10pt" style:font-size-asian="10pt"/>
    </style:style>
    <style:style style:name="List26Level6" style:family="text">
      <style:text-properties style:font-name="Symbol" fo:font-size="10pt" style:font-size-asian="10pt"/>
    </style:style>
    <style:style style:name="List26Level7" style:family="text">
      <style:text-properties style:font-name="Symbol" fo:font-size="10pt" style:font-size-asian="10pt"/>
    </style:style>
    <style:style style:name="List26Level8" style:family="text">
      <style:text-properties style:font-name="Symbol" fo:font-size="10pt" style:font-size-asian="10pt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7Level0" style:family="text">
      <style:text-properties style:font-name="Symbol" fo:font-size="10pt" style:font-size-asian="10pt"/>
    </style:style>
    <style:style style:name="List27Level1" style:family="text">
      <style:text-properties style:font-name="Symbol" fo:font-size="10pt" style:font-size-asian="10pt"/>
    </style:style>
    <style:style style:name="List27Level2" style:family="text">
      <style:text-properties style:font-name="Symbol" fo:font-size="10pt" style:font-size-asian="10pt"/>
    </style:style>
    <style:style style:name="List27Level3" style:family="text">
      <style:text-properties style:font-name="Symbol" fo:font-size="10pt" style:font-size-asian="10pt"/>
    </style:style>
    <style:style style:name="List27Level4" style:family="text">
      <style:text-properties style:font-name="Symbol" fo:font-size="10pt" style:font-size-asian="10pt"/>
    </style:style>
    <style:style style:name="List27Level5" style:family="text">
      <style:text-properties style:font-name="Symbol" fo:font-size="10pt" style:font-size-asian="10pt"/>
    </style:style>
    <style:style style:name="List27Level6" style:family="text">
      <style:text-properties style:font-name="Symbol" fo:font-size="10pt" style:font-size-asian="10pt"/>
    </style:style>
    <style:style style:name="List27Level7" style:family="text">
      <style:text-properties style:font-name="Symbol" fo:font-size="10pt" style:font-size-asian="10pt"/>
    </style:style>
    <style:style style:name="List27Level8" style:family="text">
      <style:text-properties style:font-name="Symbol" fo:font-size="10pt" style:font-size-asian="10pt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8Level0" style:family="text">
      <style:text-properties style:font-name="Symbol" fo:font-size="10pt" style:font-size-asian="10pt"/>
    </style:style>
    <style:style style:name="List28Level1" style:family="text">
      <style:text-properties fo:color="#000000" style:font-name-complex="Times New Roman"/>
    </style:style>
    <style:style style:name="List28Level2" style:family="text">
      <style:text-properties style:font-name="Symbol" fo:font-size="10pt" style:font-size-asian="10pt"/>
    </style:style>
    <style:style style:name="List28Level3" style:family="text">
      <style:text-properties style:font-name="Symbol" fo:font-size="10pt" style:font-size-asian="10pt"/>
    </style:style>
    <style:style style:name="List28Level4" style:family="text">
      <style:text-properties style:font-name="Symbol" fo:font-size="10pt" style:font-size-asian="10pt"/>
    </style:style>
    <style:style style:name="List28Level5" style:family="text">
      <style:text-properties style:font-name="Symbol" fo:font-size="10pt" style:font-size-asian="10pt"/>
    </style:style>
    <style:style style:name="List28Level6" style:family="text">
      <style:text-properties style:font-name="Symbol" fo:font-size="10pt" style:font-size-asian="10pt"/>
    </style:style>
    <style:style style:name="List28Level7" style:family="text">
      <style:text-properties style:font-name="Symbol" fo:font-size="10pt" style:font-size-asian="10pt"/>
    </style:style>
    <style:style style:name="List28Level8" style:family="text">
      <style:text-properties style:font-name="Symbol" fo:font-size="10pt" style:font-size-asian="10pt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number style:num-format="1" text:start-value="242" text:style-name="List28Level1" text:level="2">
        <style:list-level-properties text:space-before="1.905cm" text:min-label-width="0.714cm" fo:text-align="start" text:list-level-position-and-space-mode="label-alignment">
          <style:list-level-label-alignment text:label-followed-by="listtab" fo:margin-left="2.619cm" fo:text-indent="-0.714cm"/>
        </style:list-level-properties>
        <style:text-properties fo:color="#000000" style:font-name-complex="Times New Roman"/>
      </text:list-level-style-number>
      <text:list-level-style-bullet text:bullet-char="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list-style style:name="LS29">
      <text:list-level-style-number style:num-format="a" text:style-name="List29Level0" style:num-suffix=")" text:level="1">
        <style:list-level-properties text:space-before="0.637cm" text:min-label-width="0.635cm" fo:text-align="start" text:list-level-position-and-space-mode="label-alignment">
          <style:list-level-label-alignment text:label-followed-by="listtab" fo:margin-left="1.272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1.907cm" text:min-label-width="0.635cm" fo:text-align="start" text:list-level-position-and-space-mode="label-alignment">
          <style:list-level-label-alignment text:label-followed-by="listtab" fo:margin-left="2.542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2cm" text:min-label-distance="0.318cm" fo:text-align="end" text:list-level-position-and-space-mode="label-alignment">
          <style:list-level-label-alignment text:label-followed-by="listtab" fo:margin-left="3.812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7cm" text:min-label-width="0.635cm" fo:text-align="start" text:list-level-position-and-space-mode="label-alignment">
          <style:list-level-label-alignment text:label-followed-by="listtab" fo:margin-left="5.082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7cm" text:min-label-width="0.635cm" fo:text-align="start" text:list-level-position-and-space-mode="label-alignment">
          <style:list-level-label-alignment text:label-followed-by="listtab" fo:margin-left="6.352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2cm" text:min-label-distance="0.318cm" fo:text-align="end" text:list-level-position-and-space-mode="label-alignment">
          <style:list-level-label-alignment text:label-followed-by="listtab" fo:margin-left="7.62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7cm" text:min-label-width="0.635cm" fo:text-align="start" text:list-level-position-and-space-mode="label-alignment">
          <style:list-level-label-alignment text:label-followed-by="listtab" fo:margin-left="8.892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7cm" text:min-label-width="0.635cm" fo:text-align="start" text:list-level-position-and-space-mode="label-alignment">
          <style:list-level-label-alignment text:label-followed-by="listtab" fo:margin-left="10.162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2cm" text:min-label-distance="0.318cm" fo:text-align="end" text:list-level-position-and-space-mode="label-alignment">
          <style:list-level-label-alignment text:label-followed-by="listtab" fo:margin-left="11.432cm" fo:text-indent="-0.318cm"/>
        </style:list-level-properties>
      </text:list-level-style-number>
    </text:list-style>
    <style:style style:name="List30Level0" style:family="text">
      <style:text-properties fo:font-weight="bold" style:font-weight-asian="bold" style:font-weight-complex="bold"/>
    </style:style>
    <text:list-style style:name="LS30">
      <text:list-level-style-number style:num-format="1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 style:font-weight-complex="bold"/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1Level0" style:family="text">
      <style:text-properties fo:font-weight="normal" style:font-weight-asian="normal" style:font-weight-complex="bold"/>
    </style:style>
    <text:list-style style:name="LS31">
      <text:list-level-style-number style:num-format="1" text:style-name="List31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 style:font-weight-complex="bold"/>
      </text:list-level-style-number>
      <text:list-level-style-number style:num-format="I" text:style-name="List31Level1" style:num-suffix="." text:level="2">
        <style:list-level-properties text:min-label-width="1.378cm" text:min-label-distance="0.635cm" fo:text-align="end" text:list-level-position-and-space-mode="label-alignment">
          <style:list-level-label-alignment text:label-followed-by="listtab" fo:margin-left="1.378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Courier New" fo:font-size="10pt" style:font-size-asian="10pt"/>
    </style:style>
    <style:style style:name="List33Level2" style:family="text">
      <style:text-properties style:font-name="Wingdings" fo:font-size="10pt" style:font-size-asian="10pt"/>
    </style:style>
    <style:style style:name="List33Level3" style:family="text">
      <style:text-properties style:font-name="Wingdings" fo:font-size="10pt" style:font-size-asian="10pt"/>
    </style:style>
    <style:style style:name="List33Level4" style:family="text">
      <style:text-properties style:font-name="Wingdings" fo:font-size="10pt" style:font-size-asian="10pt"/>
    </style:style>
    <style:style style:name="List33Level5" style:family="text">
      <style:text-properties style:font-name="Wingdings" fo:font-size="10pt" style:font-size-asian="10pt"/>
    </style:style>
    <style:style style:name="List33Level6" style:family="text">
      <style:text-properties style:font-name="Wingdings" fo:font-size="10pt" style:font-size-asian="10pt"/>
    </style:style>
    <style:style style:name="List33Level7" style:family="text">
      <style:text-properties style:font-name="Wingdings" fo:font-size="10pt" style:font-size-asian="10pt"/>
    </style:style>
    <style:style style:name="List33Level8" style:family="text">
      <style:text-properties style:font-name="Wingdings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2.011cm" text:min-label-width="0.635cm" fo:text-align="start" text:list-level-position-and-space-mode="label-alignment">
          <style:list-level-label-alignment text:label-followed-by="listtab" fo:margin-left="2.646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3.281cm" text:min-label-width="0.635cm" fo:text-align="start" text:list-level-position-and-space-mode="label-alignment">
          <style:list-level-label-alignment text:label-followed-by="listtab" fo:margin-left="3.9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4.551cm" text:min-label-width="0.635cm" fo:text-align="start" text:list-level-position-and-space-mode="label-alignment">
          <style:list-level-label-alignment text:label-followed-by="listtab" fo:margin-left="5.186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5.821cm" text:min-label-width="0.635cm" fo:text-align="start" text:list-level-position-and-space-mode="label-alignment">
          <style:list-level-label-alignment text:label-followed-by="listtab" fo:margin-left="6.456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7.091cm" text:min-label-width="0.635cm" fo:text-align="start" text:list-level-position-and-space-mode="label-alignment">
          <style:list-level-label-alignment text:label-followed-by="listtab" fo:margin-left="7.72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8.361cm" text:min-label-width="0.635cm" fo:text-align="start" text:list-level-position-and-space-mode="label-alignment">
          <style:list-level-label-alignment text:label-followed-by="listtab" fo:margin-left="8.996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9.631cm" text:min-label-width="0.635cm" fo:text-align="start" text:list-level-position-and-space-mode="label-alignment">
          <style:list-level-label-alignment text:label-followed-by="listtab" fo:margin-left="10.266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10.901cm" text:min-label-width="0.635cm" fo:text-align="start" text:list-level-position-and-space-mode="label-alignment">
          <style:list-level-label-alignment text:label-followed-by="listtab" fo:margin-left="11.53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2.171cm" text:min-label-width="0.635cm" fo:text-align="start" text:list-level-position-and-space-mode="label-alignment">
          <style:list-level-label-alignment text:label-followed-by="listtab" fo:margin-left="12.806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Wingdings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" text:style-name="List37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o" text:style-name="List37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Wingdings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" text:style-name="List38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o" text:style-name="List38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Symbol" fo:font-size="10pt" style:font-size-asian="10pt"/>
    </style:style>
    <style:style style:name="List39Level2" style:family="text">
      <style:text-properties style:font-name="Symbol" fo:font-size="10pt" style:font-size-asian="10pt"/>
    </style:style>
    <style:style style:name="List39Level3" style:family="text">
      <style:text-properties style:font-name="Symbol" fo:font-size="10pt" style:font-size-asian="10pt"/>
    </style:style>
    <style:style style:name="List39Level4" style:family="text">
      <style:text-properties style:font-name="Symbol" fo:font-size="10pt" style:font-size-asian="10pt"/>
    </style:style>
    <style:style style:name="List39Level5" style:family="text">
      <style:text-properties style:font-name="Symbol" fo:font-size="10pt" style:font-size-asian="10pt"/>
    </style:style>
    <style:style style:name="List39Level6" style:family="text">
      <style:text-properties style:font-name="Symbol" fo:font-size="10pt" style:font-size-asian="10pt"/>
    </style:style>
    <style:style style:name="List39Level7" style:family="text">
      <style:text-properties style:font-name="Symbol" fo:font-size="10pt" style:font-size-asian="10pt"/>
    </style:style>
    <style:style style:name="List39Level8" style:family="text">
      <style:text-properties style:font-name="Symbol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40Level0" style:family="text">
      <style:text-properties fo:font-weight="bold" style:font-weight-asian="bold"/>
    </style:style>
    <text:list-style style:name="LS40">
      <text:list-level-style-number style:num-format="a" text:style-name="List40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/>
      </text:list-level-style-number>
      <text:list-level-style-number style:num-format="a" text:style-name="List4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1Level0" style:family="text">
      <style:text-properties style:font-name="Symbol"/>
    </style:style>
    <text:list-style style:name="LS41">
      <text:list-level-style-bullet text:bullet-char="" text:style-name="List4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</text:list-style>
    <style:style style:name="List42Level0" style:family="text">
      <style:text-properties fo:font-weight="normal" style:font-weight-asian="normal" style:font-weight-complex="normal" style:text-underline-style="none"/>
    </style:style>
    <style:style style:name="List42Level1" style:family="text">
      <style:text-properties fo:font-weight="normal" style:font-weight-asian="normal" style:font-weight-complex="normal"/>
    </style:style>
    <text:list-style style:name="LS42">
      <text:list-level-style-number style:num-format="1" text:style-name="List4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 style:text-underline-style="none"/>
      </text:list-level-style-number>
      <text:list-level-style-number style:num-format="a" text:style-name="List42Level1" style:num-suffix=")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i" text:style-name="List4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3Level0" style:family="text">
      <style:text-properties style:font-name="Symbol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Symbol" fo:font-size="10pt" style:font-size-asian="10pt"/>
    </style:style>
    <style:style style:name="List44Level1" style:family="text">
      <style:text-properties style:font-name="Courier New" fo:font-size="10pt" style:font-size-asian="10pt"/>
    </style:style>
    <style:style style:name="List44Level2" style:family="text">
      <style:text-properties style:font-name="Wingdings" fo:font-size="10pt" style:font-size-asian="10pt"/>
    </style:style>
    <style:style style:name="List44Level3" style:family="text">
      <style:text-properties style:font-name="Wingdings" fo:font-size="10pt" style:font-size-asian="10pt"/>
    </style:style>
    <style:style style:name="List44Level4" style:family="text">
      <style:text-properties style:font-name="Wingdings" fo:font-size="10pt" style:font-size-asian="10pt"/>
    </style:style>
    <style:style style:name="List44Level5" style:family="text">
      <style:text-properties style:font-name="Wingdings" fo:font-size="10pt" style:font-size-asian="10pt"/>
    </style:style>
    <style:style style:name="List44Level6" style:family="text">
      <style:text-properties style:font-name="Wingdings" fo:font-size="10pt" style:font-size-asian="10pt"/>
    </style:style>
    <style:style style:name="List44Level7" style:family="text">
      <style:text-properties style:font-name="Wingdings" fo:font-size="10pt" style:font-size-asian="10pt"/>
    </style:style>
    <style:style style:name="List44Level8" style:family="text">
      <style:text-properties style:font-name="Wingdings" fo:font-size="10pt" style:font-size-asian="10pt"/>
    </style:style>
    <text:list-style style:name="LS44">
      <text:list-level-style-bullet text:bullet-char="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5Level0" style:family="text">
      <style:text-properties style:font-name="Symbol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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Symbo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style:font-name="Symbol" fo:font-size="10pt" style:font-size-asian="10pt"/>
    </style:style>
    <style:style style:name="List47Level1" style:family="text">
      <style:text-properties style:font-name="Symbol" fo:font-size="10pt" style:font-size-asian="10pt"/>
    </style:style>
    <style:style style:name="List47Level2" style:family="text">
      <style:text-properties style:font-name="Wingdings" fo:font-size="10pt" style:font-size-asian="10pt"/>
    </style:style>
    <style:style style:name="List47Level3" style:family="text">
      <style:text-properties style:font-name="Wingdings" fo:font-size="10pt" style:font-size-asian="10pt"/>
    </style:style>
    <style:style style:name="List47Level4" style:family="text">
      <style:text-properties style:font-name="Wingdings" fo:font-size="10pt" style:font-size-asian="10pt"/>
    </style:style>
    <style:style style:name="List47Level5" style:family="text">
      <style:text-properties style:font-name="Wingdings" fo:font-size="10pt" style:font-size-asian="10pt"/>
    </style:style>
    <style:style style:name="List47Level6" style:family="text">
      <style:text-properties style:font-name="Wingdings" fo:font-size="10pt" style:font-size-asian="10pt"/>
    </style:style>
    <style:style style:name="List47Level7" style:family="text">
      <style:text-properties style:font-name="Wingdings" fo:font-size="10pt" style:font-size-asian="10pt"/>
    </style:style>
    <style:style style:name="List47Level8" style:family="text">
      <style:text-properties style:font-name="Wingdings" fo:font-size="10pt" style:font-size-asian="10pt"/>
    </style:style>
    <text:list-style style:name="LS47">
      <text:list-level-style-bullet text:bullet-char="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8Level0" style:family="text">
      <style:text-properties style:font-name="Symbol" fo:font-size="10pt" style:font-size-asian="10pt"/>
    </style:style>
    <style:style style:name="List48Level1" style:family="text">
      <style:text-properties style:font-name="Symbol" fo:font-size="10pt" style:font-size-asian="10pt"/>
    </style:style>
    <style:style style:name="List48Level2" style:family="text">
      <style:text-properties style:font-name="Wingdings" fo:font-size="10pt" style:font-size-asian="10pt"/>
    </style:style>
    <style:style style:name="List48Level3" style:family="text">
      <style:text-properties style:font-name="Wingdings" fo:font-size="10pt" style:font-size-asian="10pt"/>
    </style:style>
    <style:style style:name="List48Level4" style:family="text">
      <style:text-properties style:font-name="Wingdings" fo:font-size="10pt" style:font-size-asian="10pt"/>
    </style:style>
    <style:style style:name="List48Level5" style:family="text">
      <style:text-properties style:font-name="Wingdings" fo:font-size="10pt" style:font-size-asian="10pt"/>
    </style:style>
    <style:style style:name="List48Level6" style:family="text">
      <style:text-properties style:font-name="Wingdings" fo:font-size="10pt" style:font-size-asian="10pt"/>
    </style:style>
    <style:style style:name="List48Level7" style:family="text">
      <style:text-properties style:font-name="Wingdings" fo:font-size="10pt" style:font-size-asian="10pt"/>
    </style:style>
    <style:style style:name="List48Level8" style:family="text">
      <style:text-properties style:font-name="Wingdings" fo:font-size="10pt" style:font-size-asian="10pt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9Level0" style:family="text">
      <style:text-properties style:font-name="Symbol" fo:font-size="10pt" style:font-size-asian="10pt"/>
    </style:style>
    <style:style style:name="List49Level1" style:family="text">
      <style:text-properties style:font-name="Symbol" fo:font-size="10pt" style:font-size-asian="10pt"/>
    </style:style>
    <style:style style:name="List49Level2" style:family="text">
      <style:text-properties style:font-name="Wingdings" fo:font-size="10pt" style:font-size-asian="10pt"/>
    </style:style>
    <style:style style:name="List49Level3" style:family="text">
      <style:text-properties style:font-name="Wingdings" fo:font-size="10pt" style:font-size-asian="10pt"/>
    </style:style>
    <style:style style:name="List49Level4" style:family="text">
      <style:text-properties style:font-name="Wingdings" fo:font-size="10pt" style:font-size-asian="10pt"/>
    </style:style>
    <style:style style:name="List49Level5" style:family="text">
      <style:text-properties style:font-name="Wingdings" fo:font-size="10pt" style:font-size-asian="10pt"/>
    </style:style>
    <style:style style:name="List49Level6" style:family="text">
      <style:text-properties style:font-name="Wingdings" fo:font-size="10pt" style:font-size-asian="10pt"/>
    </style:style>
    <style:style style:name="List49Level7" style:family="text">
      <style:text-properties style:font-name="Wingdings" fo:font-size="10pt" style:font-size-asian="10pt"/>
    </style:style>
    <style:style style:name="List49Level8" style:family="text">
      <style:text-properties style:font-name="Wingdings" fo:font-size="10pt" style:font-size-asian="10pt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0Level0" style:family="text">
      <style:text-properties style:font-name="Symbol" fo:font-size="10pt" style:font-size-asian="10pt"/>
    </style:style>
    <style:style style:name="List50Level1" style:family="text">
      <style:text-properties style:font-name="Symbol" fo:font-size="10pt" style:font-size-asian="10pt"/>
    </style:style>
    <style:style style:name="List50Level2" style:family="text">
      <style:text-properties style:font-name="Wingdings" fo:font-size="10pt" style:font-size-asian="10pt"/>
    </style:style>
    <style:style style:name="List50Level3" style:family="text">
      <style:text-properties style:font-name="Wingdings" fo:font-size="10pt" style:font-size-asian="10pt"/>
    </style:style>
    <style:style style:name="List50Level4" style:family="text">
      <style:text-properties style:font-name="Wingdings" fo:font-size="10pt" style:font-size-asian="10pt"/>
    </style:style>
    <style:style style:name="List50Level5" style:family="text">
      <style:text-properties style:font-name="Wingdings" fo:font-size="10pt" style:font-size-asian="10pt"/>
    </style:style>
    <style:style style:name="List50Level6" style:family="text">
      <style:text-properties style:font-name="Wingdings" fo:font-size="10pt" style:font-size-asian="10pt"/>
    </style:style>
    <style:style style:name="List50Level7" style:family="text">
      <style:text-properties style:font-name="Wingdings" fo:font-size="10pt" style:font-size-asian="10pt"/>
    </style:style>
    <style:style style:name="List50Level8" style:family="text">
      <style:text-properties style:font-name="Wingdings" fo:font-size="10pt" style:font-size-asian="10pt"/>
    </style:style>
    <text:list-style style:name="LS50">
      <text:list-level-style-bullet text:bullet-char="" text:style-name="List5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" text:style-name="List5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1Level0" style:family="text">
      <style:text-properties style:font-name="Symbol" fo:font-size="10pt" style:font-size-asian="10pt"/>
    </style:style>
    <style:style style:name="List51Level1" style:family="text">
      <style:text-properties style:font-name="Symbol" fo:font-size="10pt" style:font-size-asian="10pt"/>
    </style:style>
    <style:style style:name="List51Level2" style:family="text">
      <style:text-properties style:font-name="Wingdings" fo:font-size="10pt" style:font-size-asian="10pt"/>
    </style:style>
    <style:style style:name="List51Level3" style:family="text">
      <style:text-properties style:font-name="Wingdings" fo:font-size="10pt" style:font-size-asian="10pt"/>
    </style:style>
    <style:style style:name="List51Level4" style:family="text">
      <style:text-properties style:font-name="Wingdings" fo:font-size="10pt" style:font-size-asian="10pt"/>
    </style:style>
    <style:style style:name="List51Level5" style:family="text">
      <style:text-properties style:font-name="Wingdings" fo:font-size="10pt" style:font-size-asian="10pt"/>
    </style:style>
    <style:style style:name="List51Level6" style:family="text">
      <style:text-properties style:font-name="Wingdings" fo:font-size="10pt" style:font-size-asian="10pt"/>
    </style:style>
    <style:style style:name="List51Level7" style:family="text">
      <style:text-properties style:font-name="Wingdings" fo:font-size="10pt" style:font-size-asian="10pt"/>
    </style:style>
    <style:style style:name="List51Level8" style:family="text">
      <style:text-properties style:font-name="Wingdings" fo:font-size="10pt" style:font-size-asian="10pt"/>
    </style:style>
    <text:list-style style:name="LS51">
      <text:list-level-style-bullet text:bullet-char="" text:style-name="List5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" text:style-name="List5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2Level0" style:family="text">
      <style:text-properties style:font-name="Symbol" fo:font-size="10pt" style:font-size-asian="10pt"/>
    </style:style>
    <style:style style:name="List52Level2" style:family="text">
      <style:text-properties style:font-name="Wingdings" fo:font-size="10pt" style:font-size-asian="10pt"/>
    </style:style>
    <style:style style:name="List52Level3" style:family="text">
      <style:text-properties style:font-name="Wingdings" fo:font-size="10pt" style:font-size-asian="10pt"/>
    </style:style>
    <style:style style:name="List52Level4" style:family="text">
      <style:text-properties style:font-name="Wingdings" fo:font-size="10pt" style:font-size-asian="10pt"/>
    </style:style>
    <style:style style:name="List52Level5" style:family="text">
      <style:text-properties style:font-name="Wingdings" fo:font-size="10pt" style:font-size-asian="10pt"/>
    </style:style>
    <style:style style:name="List52Level6" style:family="text">
      <style:text-properties style:font-name="Wingdings" fo:font-size="10pt" style:font-size-asian="10pt"/>
    </style:style>
    <style:style style:name="List52Level7" style:family="text">
      <style:text-properties style:font-name="Wingdings" fo:font-size="10pt" style:font-size-asian="10pt"/>
    </style:style>
    <style:style style:name="List52Level8" style:family="text">
      <style:text-properties style:font-name="Wingdings" fo:font-size="10pt" style:font-size-asian="10pt"/>
    </style:style>
    <text:list-style style:name="LS52">
      <text:list-level-style-bullet text:bullet-char="" text:style-name="List5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number style:num-format="1" text:style-name="List5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bullet text:bullet-char="" text:style-name="List5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3Level0" style:family="text">
      <style:text-properties style:font-name="Symbol"/>
    </style:style>
    <style:style style:name="List53Level1" style:family="text">
      <style:text-properties style:font-name="Courier New" style:font-name-complex="Courier New"/>
    </style:style>
    <style:style style:name="List53Level2" style:family="text">
      <style:text-properties style:font-name="Wingdings"/>
    </style:style>
    <style:style style:name="List53Level3" style:family="text">
      <style:text-properties style:font-name="Symbol"/>
    </style:style>
    <style:style style:name="List53Level4" style:family="text">
      <style:text-properties style:font-name="Courier New" style:font-name-complex="Courier New"/>
    </style:style>
    <style:style style:name="List53Level5" style:family="text">
      <style:text-properties style:font-name="Wingdings"/>
    </style:style>
    <style:style style:name="List53Level6" style:family="text">
      <style:text-properties style:font-name="Symbol"/>
    </style:style>
    <style:style style:name="List53Level7" style:family="text">
      <style:text-properties style:font-name="Courier New" style:font-name-complex="Courier New"/>
    </style:style>
    <style:style style:name="List53Level8" style:family="text">
      <style:text-properties style:font-name="Wingdings"/>
    </style:style>
    <text:list-style style:name="LS53">
      <text:list-level-style-bullet text:bullet-char="" text:style-name="List5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54">
      <text:list-level-style-number style:num-format="a" text:style-name="List5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margin-top="0.212cm"/>
    </style:style>
    <style:style style:name="T3_1" style:family="text">
      <style:text-properties fo:color="#808080" fo:font-size="9pt" style:font-size-asian="9pt" style:font-size-complex="9pt" fo:font-weight="bold" style:font-weight-asian="bold"/>
    </style:style>
    <style:style style:name="T3_2" style:family="text">
      <style:text-properties fo:color="#808080" fo:font-size="9pt" style:font-size-asian="9pt" style:font-size-complex="9pt" fo:font-weight="bold" style:font-weight-asian="bold"/>
    </style:style>
    <style:style style:name="T3_3" style:family="text">
      <style:text-properties fo:color="#808080" fo:font-size="9pt" style:font-size-asian="9pt" style:font-size-complex="9pt" fo:font-weight="bold" style:font-weight-asian="bold"/>
    </style:style>
    <style:style style:name="T3_4" style:family="text">
      <style:text-properties fo:color="#808080" fo:font-size="9pt" style:font-size-asian="9pt" style:font-size-complex="9pt" fo:font-weight="bold" style:font-weight-asian="bold"/>
    </style:style>
    <style:style style:name="T3_5" style:family="text">
      <style:text-properties fo:color="#808080" fo:font-size="9pt" style:font-size-asian="9pt" style:font-size-complex="9pt" fo:font-weight="bold" style:font-weight-asian="bold"/>
    </style:style>
    <style:style style:name="T3_6" style:family="text">
      <style:text-properties fo:color="#808080" fo:font-size="9pt" style:font-size-asian="9pt" style:font-size-complex="9pt" fo:font-weight="bold" style:font-weight-asian="bold"/>
    </style:style>
    <style:style style:name="T3_7" style:family="text">
      <style:text-properties fo:color="#808080" fo:font-size="9pt" style:font-size-asian="9pt" style:font-size-complex="9pt" fo:font-weight="bold" style:font-weight-asian="bold"/>
    </style:style>
    <style:style style:name="T3_8" style:family="text">
      <style:text-properties fo:color="#808080" fo:font-size="9pt" style:font-size-asian="9pt" style:font-size-complex="9pt" fo:font-weight="bold" style:font-weight-asian="bold"/>
    </style:style>
    <style:style style:name="P4" style:family="paragraph" style:parent-style-name="Footer">
      <style:paragraph-properties fo:text-align="right"/>
    </style:style>
    <style:style style:name="T4_1" style:family="text"/>
    <style:style style:name="P5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<text:s/></text:span><text:span text:style-name="T3_2">Uganda<text:s/></text:span><text:span text:style-name="T3_3">ReSET</text:span><text:span text:style-name="T3_4"><text:s/>Business<text:s/>Case<text:s/>[</text:span><text:span text:style-name="T3_5">March</text:span><text:span text:style-name="T3_6">,</text:span><text:span text:style-name="T3_7"><text:s/>2026</text:span><text:span text:style-name="T3_8">]</text:span></text:p>
        <text:p text:style-name="P4"><text:span text:style-name="T4_1"><text:page-number text:select-page="current"/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Refugee Support Empowerment and Transformation (ReSET) Programme</dc:title>
    <meta:initial-creator>FCDO</meta:initial-creator>
    <meta:creation-date>2026-05-22T11:08:00</meta:creation-date>
    <dc:creator>Faith Nampeera</dc:creator>
    <dc:date>2026-06-18T09:47:38</dc:date>
    <meta:print-date>2026-01-30T16:58:00</meta:print-date>
    <meta:template xlink:href="Template_Business Case - Risk rating drop-down" xlink:type="simple"/>
    <meta:editing-cycles>12</meta:editing-cycles>
    <meta:document-statistic meta:page-count="0" meta:paragraph-count="0" meta:row-count="0" meta:word-count="0" meta:character-count="0" meta:non-whitespace-character-count="0"/>
    <meta:user-defined meta:name="Business Document Type">Business Case and Summary</meta:user-defined>
    <meta:user-defined meta:name="ContentTypeId">0x010100A9E804AD2130B047BEB1B1355903FA5901004286CC9D9C5C744D88D4702369839C5D</meta:user-defined>
    <meta:user-defined meta:name="docLang">en</meta:user-defined>
    <meta:user-defined meta:name="DocumentIdentifier">S4004504</meta:user-defined>
    <meta:user-defined meta:name="MSIP_Label_9e9cc48d-6fba-4c12-9882-137473def580_ActionId">918c31a5-e160-4c49-90e7-b6201680c78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6:56:14Z</meta:user-defined>
    <meta:user-defined meta:name="MSIP_Label_9e9cc48d-6fba-4c12-9882-137473def580_SiteId">d3a2d0d3-7cc8-4f52-bbf9-85bd43d94279</meta:user-defined>
    <meta:user-defined meta:name="MSIP_Label_e4c996da-17fa-4fc5-8989-2758fb4cf86b_ActionId">7d4d2e73-fccc-480d-ac00-00000310c196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9:34:40Z</meta:user-defined>
    <meta:user-defined meta:name="MSIP_Label_e4c996da-17fa-4fc5-8989-2758fb4cf86b_SiteId">cdf709af-1a18-4c74-bd93-6d14a64d73b3</meta:user-defined>
  </office:meta>
</office:document-meta>
</file>