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Yu Mincho" svg:font-family="Yu Mincho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justify" fo:line-height="115%" fo:margin-top="0cm" fo:margin-bottom="0.212cm"/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115%" fo:margin-bottom="0.212cm"/>
    </style:style>
    <style:style style:name="T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" style:family="paragraph" style:parent-style-name="Normal">
      <style:paragraph-properties fo:text-align="justify" fo:line-height="115%" fo:margin-bottom="0.212cm"/>
    </style:style>
    <style:style style:name="T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" style:family="paragraph" style:parent-style-name="Normal">
      <style:paragraph-properties fo:text-align="justify" fo:line-height="115%" fo:margin-bottom="0.212cm"/>
    </style:style>
    <style:style style:name="T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text-align="justify" fo:line-height="115%" fo:margin-bottom="0.212cm"/>
    </style:style>
    <style:style style:name="T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6" style:family="paragraph" style:parent-style-name="Normal">
      <style:paragraph-properties fo:text-align="justify" fo:line-height="115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text-align="justify" fo:line-height="115%" fo:margin-bottom="0.212cm"/>
    </style:style>
    <style:style style:name="T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" style:family="paragraph" style:parent-style-name="Normal">
      <style:paragraph-properties fo:text-align="justify" fo:line-height="115%" fo:margin-bottom="0.212cm"/>
    </style:style>
    <style:style style:name="T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text-align="justify" fo:line-height="115%" fo:margin-bottom="0.212cm"/>
    </style:style>
    <style:style style:name="T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text-align="justify" fo:line-height="115%" fo:margin-bottom="0.212cm"/>
    </style:style>
    <style:style style:name="T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1" style:family="paragraph" style:parent-style-name="Normal">
      <style:paragraph-properties fo:text-align="justify" fo:line-height="115%" fo:margin-bottom="0.212cm"/>
      <style:text-properties fo:font-size="11pt" style:font-size-asian="11pt" style:font-size-complex="11pt" fo:font-weight="bold" style:font-weight-asian="bold"/>
    </style:style>
    <style:style style:name="P12" style:family="paragraph" style:parent-style-name="Normal">
      <style:paragraph-properties fo:text-align="justify" fo:line-height="115%" fo:margin-bottom="0.212cm"/>
    </style:style>
    <style:style style:name="T12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083cm"/>
    </style:style>
    <style:style style:name="Column5" style:family="table-column">
      <style:table-column-properties style:column-width="1.953cm"/>
    </style:style>
    <style:style style:name="Column6" style:family="table-column">
      <style:table-column-properties style:column-width="1.284cm"/>
    </style:style>
    <style:style style:name="Column7" style:family="table-column">
      <style:table-column-properties style:column-width="1.431cm"/>
    </style:style>
    <style:style style:name="Column8" style:family="table-column">
      <style:table-column-properties style:column-width="1.431cm"/>
    </style:style>
    <style:style style:name="Column9" style:family="table-column">
      <style:table-column-properties style:column-width="1.431cm"/>
    </style:style>
    <style:style style:name="Column10" style:family="table-column">
      <style:table-column-properties style:column-width="1.431cm"/>
    </style:style>
    <style:style style:name="Column11" style:family="table-column">
      <style:table-column-properties style:column-width="1.431cm"/>
    </style:style>
    <style:style style:name="Column12" style:family="table-column">
      <style:table-column-properties style:column-width="1.431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15%" fo:margin-bottom="0.212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15%" fo:margin-bottom="0.212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15%" fo:margin-bottom="0.212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15%" fo:margin-bottom="0.212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15%" fo:margin-bottom="0.212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1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15%" fo:margin-bottom="0.212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15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0" style:family="paragraph" style:parent-style-name="Normal">
      <style:paragraph-properties fo:text-align="justify" fo:line-height="115%" fo:margin-bottom="0.212cm"/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15%" fo:margin-bottom="0.212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15%" fo:margin-bottom="0.212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15%" fo:margin-bottom="0.212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115%" fo:margin-bottom="0.212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5" style:family="paragraph" style:parent-style-name="Normal">
      <style:paragraph-properties fo:text-align="justify" fo:line-height="115%" fo:margin-bottom="0.212cm"/>
      <style:text-properties fo:font-size="14pt" style:font-size-asian="14pt" fo:font-weight="bold" style:font-weight-asian="bold"/>
    </style:style>
    <style:style style:name="P46" style:family="paragraph" style:parent-style-name="Normal">
      <style:paragraph-properties fo:text-align="justify" fo:line-height="115%" fo:margin-bottom="0.212cm"/>
    </style:style>
    <style:style style:name="T46_1" style:family="text">
      <style:text-properties fo:font-size="14pt" style:font-size-asian="14pt" fo:font-weight="bold" style:font-weight-asian="bold"/>
    </style:style>
    <style:style style:name="P47" style:family="paragraph" style:parent-style-name="Normal">
      <style:paragraph-properties fo:text-align="justify" fo:line-height="115%" fo:margin-bottom="0.212cm"/>
    </style:style>
    <style:style style:name="T47_1" style:family="text">
      <style:text-properties fo:font-size="11pt" style:font-size-asian="11pt" style:font-size-complex="11pt" fo:font-weight="bold" style:font-weight-asian="bold"/>
    </style:style>
    <style:style style:name="P48" style:family="paragraph" style:parent-style-name="Normal">
      <style:paragraph-properties fo:text-align="justify" fo:line-height="115%" fo:margin-bottom="0.212cm"/>
    </style:style>
    <style:style style:name="T48_1" style:family="text">
      <style:text-properties fo:font-size="11pt" style:font-size-asian="11pt" style:font-name-complex="Arial" style:font-size-complex="11pt"/>
    </style:style>
    <style:style style:name="T48_2" style:family="text">
      <style:text-properties fo:font-size="11pt" style:font-size-asian="11pt" style:font-name-complex="Arial" style:font-size-complex="11pt"/>
    </style:style>
    <style:style style:name="T48_3" style:family="text">
      <style:text-properties fo:font-size="11pt" style:font-size-asian="11pt" style:font-name-complex="Arial" style:font-size-complex="11pt"/>
    </style:style>
    <style:style style:name="T48_4" style:family="text">
      <style:text-properties fo:font-size="11pt" style:font-size-asian="11pt" style:font-name-complex="Arial" style:font-size-complex="11pt"/>
    </style:style>
    <style:style style:name="T48_5" style:family="text">
      <style:text-properties fo:font-size="11pt" style:font-size-asian="11pt" style:font-name-complex="Arial" style:font-size-complex="11pt"/>
    </style:style>
    <style:style style:name="T48_6" style:family="text">
      <style:text-properties fo:font-size="11pt" style:font-size-asian="11pt" style:font-name-complex="Arial" style:font-size-complex="11pt"/>
    </style:style>
    <style:style style:name="T48_7" style:family="text">
      <style:text-properties fo:font-size="11pt" style:font-size-asian="11pt" style:font-name-complex="Arial" style:font-size-complex="11pt"/>
    </style:style>
    <style:style style:name="T48_8" style:family="text">
      <style:text-properties fo:font-size="11pt" style:font-size-asian="11pt" style:font-name-complex="Arial" style:font-size-complex="11pt"/>
    </style:style>
    <style:style style:name="T48_9" style:family="text">
      <style:text-properties fo:font-size="11pt" style:font-size-asian="11pt" style:font-name-complex="Arial" style:font-size-complex="11pt"/>
    </style:style>
    <style:style style:name="T48_10" style:family="text">
      <style:text-properties fo:font-size="11pt" style:font-size-asian="11pt" style:font-name-complex="Arial" style:font-size-complex="11pt"/>
    </style:style>
    <style:style style:name="T48_11" style:family="text">
      <style:text-properties fo:font-size="11pt" style:font-size-asian="11pt" style:font-name-complex="Arial" style:font-size-complex="11pt"/>
    </style:style>
    <style:style style:name="T48_12" style:family="text">
      <style:text-properties fo:font-size="11pt" style:font-size-asian="11pt" style:font-name-complex="Arial" style:font-size-complex="11pt"/>
    </style:style>
    <style:style style:name="T48_13" style:family="text">
      <style:text-properties fo:font-size="11pt" style:font-size-asian="11pt" style:font-name-complex="Arial" style:font-size-complex="11pt"/>
    </style:style>
    <style:style style:name="T48_14" style:family="text">
      <style:text-properties fo:font-size="11pt" style:font-size-asian="11pt" style:font-name-complex="Arial" style:font-size-complex="11pt"/>
    </style:style>
    <style:style style:name="T48_15" style:family="text">
      <style:text-properties fo:font-size="11pt" style:font-size-asian="11pt" style:font-name-complex="Arial" style:font-size-complex="11pt"/>
    </style:style>
    <style:style style:name="T48_16" style:family="text">
      <style:text-properties fo:font-size="11pt" style:font-size-asian="11pt" style:font-name-complex="Arial" style:font-size-complex="11pt"/>
    </style:style>
    <style:style style:name="T48_17" style:family="text">
      <style:text-properties fo:font-size="11pt" style:font-size-asian="11pt" style:font-name-complex="Arial" style:font-size-complex="11pt"/>
    </style:style>
    <style:style style:name="T48_18" style:family="text">
      <style:text-properties fo:font-size="11pt" style:font-size-asian="11pt" style:font-name-complex="Arial" style:font-size-complex="11pt" fo:language="en" fo:country="SG"/>
    </style:style>
    <style:style style:name="T48_19" style:family="text">
      <style:text-properties fo:font-size="11pt" style:font-size-asian="11pt" style:font-name-complex="Arial" style:font-size-complex="11pt" fo:language="en" fo:country="SG"/>
    </style:style>
    <style:style style:name="T48_20" style:family="text">
      <style:text-properties fo:font-size="11pt" style:font-size-asian="11pt" style:font-name-complex="Arial" style:font-size-complex="11pt" fo:language="en" fo:country="SG"/>
    </style:style>
    <style:style style:name="T48_21" style:family="text">
      <style:text-properties fo:font-size="11pt" style:font-size-asian="11pt" style:font-name-complex="Arial" style:font-size-complex="11pt" fo:language="en" fo:country="SG"/>
    </style:style>
    <style:style style:name="T48_22" style:family="text">
      <style:text-properties fo:font-size="11pt" style:font-size-asian="11pt" style:font-name-complex="Arial" style:font-size-complex="11pt" fo:language="en" fo:country="SG"/>
    </style:style>
    <style:style style:name="T48_23" style:family="text">
      <style:text-properties fo:font-size="11pt" style:font-size-asian="11pt" style:font-name-complex="Arial" style:font-size-complex="11pt" fo:language="en" fo:country="SG"/>
    </style:style>
    <style:style style:name="T48_24" style:family="text">
      <style:text-properties fo:font-size="11pt" style:font-size-asian="11pt" style:font-name-complex="Arial" style:font-size-complex="11pt" fo:language="en" fo:country="SG"/>
    </style:style>
    <style:style style:name="T48_25" style:family="text">
      <style:text-properties fo:font-size="11pt" style:font-size-asian="11pt" style:font-name-complex="Arial" style:font-size-complex="11pt" fo:language="en" fo:country="SG"/>
    </style:style>
    <style:style style:name="T48_26" style:family="text">
      <style:text-properties fo:font-size="11pt" style:font-size-asian="11pt" style:font-name-complex="Arial" style:font-size-complex="11pt" fo:language="en" fo:country="SG"/>
    </style:style>
    <style:style style:name="T48_27" style:family="text">
      <style:text-properties style:font-name="Cambria Math" fo:font-size="11pt" style:font-size-asian="11pt" style:font-name-complex="Cambria Math" style:font-size-complex="11pt" fo:language="en" fo:country="SG"/>
    </style:style>
    <style:style style:name="T48_28" style:family="text">
      <style:text-properties fo:font-size="11pt" style:font-size-asian="11pt" style:font-name-complex="Arial" style:font-size-complex="11pt" fo:language="en" fo:country="SG"/>
    </style:style>
    <style:style style:name="T48_29" style:family="text">
      <style:text-properties fo:font-size="11pt" style:font-size-asian="11pt" style:font-name-complex="Arial" style:font-size-complex="11pt"/>
    </style:style>
    <style:style style:name="P49" style:family="paragraph" style:parent-style-name="Normal">
      <style:paragraph-properties fo:text-align="justify" fo:line-height="115%" fo:margin-bottom="0.212cm"/>
    </style:style>
    <style:style style:name="T49_1" style:family="text">
      <style:text-properties fo:font-size="11pt" style:font-size-asian="11pt" style:font-name-complex="Arial" style:font-size-complex="11pt"/>
    </style:style>
    <style:style style:name="T49_2" style:family="text">
      <style:text-properties fo:font-size="11pt" style:font-size-asian="11pt" style:font-name-complex="Arial" style:font-size-complex="11pt"/>
    </style:style>
    <style:style style:name="T49_3" style:family="text">
      <style:text-properties fo:font-size="11pt" style:font-size-asian="11pt" style:font-name-complex="Arial" style:font-size-complex="11pt"/>
    </style:style>
    <style:style style:name="T49_4" style:family="text">
      <style:text-properties fo:font-size="11pt" style:font-size-asian="11pt" style:font-name-complex="Arial" style:font-size-complex="11pt"/>
    </style:style>
    <style:style style:name="T49_5" style:family="text">
      <style:text-properties fo:font-size="11pt" style:font-size-asian="11pt" style:font-name-complex="Arial" style:font-size-complex="11pt"/>
    </style:style>
    <style:style style:name="T49_6" style:family="text">
      <style:text-properties fo:font-size="11pt" style:font-size-asian="11pt" style:font-name-complex="Arial" style:font-size-complex="11pt"/>
    </style:style>
    <style:style style:name="T49_7" style:family="text">
      <style:text-properties fo:font-size="11pt" style:font-size-asian="11pt" style:font-name-complex="Arial" style:font-size-complex="11pt"/>
    </style:style>
    <style:style style:name="T49_8" style:family="text">
      <style:text-properties fo:font-size="11pt" style:font-size-asian="11pt" style:font-name-complex="Arial" style:font-size-complex="11pt"/>
    </style:style>
    <style:style style:name="T49_9" style:family="text">
      <style:text-properties fo:font-size="11pt" style:font-size-asian="11pt" style:font-name-complex="Arial" style:font-size-complex="11pt"/>
    </style:style>
    <style:style style:name="T49_10" style:family="text">
      <style:text-properties fo:font-size="11pt" style:font-size-asian="11pt" style:font-name-complex="Arial" style:font-size-complex="11pt"/>
    </style:style>
    <style:style style:name="T49_11" style:family="text">
      <style:text-properties fo:font-size="11pt" style:font-size-asian="11pt" style:font-name-complex="Arial" style:font-size-complex="11pt"/>
    </style:style>
    <style:style style:name="T49_12" style:family="text">
      <style:text-properties fo:font-size="11pt" style:font-size-asian="11pt" style:font-name-complex="Arial" style:font-size-complex="11pt"/>
    </style:style>
    <style:style style:name="T49_13" style:family="text">
      <style:text-properties fo:font-size="11pt" style:font-size-asian="11pt" style:font-name-complex="Arial" style:font-size-complex="11pt"/>
    </style:style>
    <style:style style:name="T49_14" style:family="text">
      <style:text-properties fo:font-size="11pt" style:font-size-asian="11pt" style:font-name-complex="Arial" style:font-size-complex="11pt"/>
    </style:style>
    <style:style style:name="T49_15" style:family="text">
      <style:text-properties fo:font-size="11pt" style:font-size-asian="11pt" style:font-name-complex="Arial" style:font-size-complex="11pt"/>
    </style:style>
    <style:style style:name="T49_16" style:family="text">
      <style:text-properties fo:font-size="11pt" style:font-size-asian="11pt" style:font-name-complex="Arial" style:font-size-complex="11pt"/>
    </style:style>
    <style:style style:name="T49_17" style:family="text">
      <style:text-properties fo:font-size="11pt" style:font-size-asian="11pt" style:font-name-complex="Arial" style:font-size-complex="11pt"/>
    </style:style>
    <style:style style:name="T49_18" style:family="text">
      <style:text-properties fo:font-size="11pt" style:font-size-asian="11pt" style:font-name-complex="Arial" style:font-size-complex="11pt"/>
    </style:style>
    <style:style style:name="T49_19" style:family="text">
      <style:text-properties fo:font-size="11pt" style:font-size-asian="11pt" style:font-name-complex="Arial" style:font-size-complex="11pt"/>
    </style:style>
    <style:style style:name="T49_20" style:family="text">
      <style:text-properties fo:font-size="11pt" style:font-size-asian="11pt" style:font-name-complex="Arial" style:font-size-complex="11pt"/>
    </style:style>
    <style:style style:name="T49_21" style:family="text">
      <style:text-properties fo:font-size="11pt" style:font-size-asian="11pt" style:font-name-complex="Arial" style:font-size-complex="11pt"/>
    </style:style>
    <style:style style:name="T49_22" style:family="text">
      <style:text-properties fo:font-size="11pt" style:font-size-asian="11pt" style:font-name-complex="Arial" style:font-size-complex="11pt"/>
    </style:style>
    <style:style style:name="T49_23" style:family="text">
      <style:text-properties fo:font-size="11pt" style:font-size-asian="11pt" style:font-name-complex="Arial" style:font-size-complex="11pt"/>
    </style:style>
    <style:style style:name="T49_24" style:family="text">
      <style:text-properties fo:font-size="11pt" style:font-size-asian="11pt" style:font-name-complex="Arial" style:font-size-complex="11pt"/>
    </style:style>
    <style:style style:name="T49_25" style:family="text">
      <style:text-properties fo:font-size="11pt" style:font-size-asian="11pt" style:font-name-complex="Arial" style:font-size-complex="11pt"/>
    </style:style>
    <style:style style:name="T49_26" style:family="text">
      <style:text-properties fo:font-size="11pt" style:font-size-asian="11pt" style:font-name-complex="Arial" style:font-size-complex="11pt"/>
    </style:style>
    <style:style style:name="T49_27" style:family="text">
      <style:text-properties fo:font-size="11pt" style:font-size-asian="11pt" style:font-name-complex="Arial" style:font-size-complex="11pt"/>
    </style:style>
    <style:style style:name="T49_28" style:family="text">
      <style:text-properties fo:font-size="11pt" style:font-size-asian="11pt" style:font-name-complex="Arial" style:font-size-complex="11pt"/>
    </style:style>
    <style:style style:name="T49_29" style:family="text">
      <style:text-properties fo:font-size="11pt" style:font-size-asian="11pt" style:font-name-complex="Arial" style:font-size-complex="11pt"/>
    </style:style>
    <style:style style:name="T49_30" style:family="text">
      <style:text-properties fo:font-size="11pt" style:font-size-asian="11pt" style:font-name-complex="Arial" style:font-size-complex="11pt"/>
    </style:style>
    <style:style style:name="T49_31" style:family="text">
      <style:text-properties fo:font-size="11pt" style:font-size-asian="11pt" style:font-name-complex="Arial" style:font-size-complex="11pt"/>
    </style:style>
    <style:style style:name="T49_32" style:family="text">
      <style:text-properties fo:font-size="11pt" style:font-size-asian="11pt" style:font-name-complex="Arial" style:font-size-complex="11pt"/>
    </style:style>
    <style:style style:name="T49_33" style:family="text">
      <style:text-properties fo:font-size="11pt" style:font-size-asian="11pt" style:font-name-complex="Arial" style:font-size-complex="11pt"/>
    </style:style>
    <style:style style:name="T49_34" style:family="text">
      <style:text-properties fo:font-size="11pt" style:font-size-asian="11pt" style:font-name-complex="Arial" style:font-size-complex="11pt"/>
    </style:style>
    <style:style style:name="T49_35" style:family="text">
      <style:text-properties fo:font-size="11pt" style:font-size-asian="11pt" style:font-name-complex="Arial" style:font-size-complex="11pt"/>
    </style:style>
    <style:style style:name="T49_36" style:family="text">
      <style:text-properties fo:font-size="11pt" style:font-size-asian="11pt" style:font-name-complex="Arial" style:font-size-complex="11pt"/>
    </style:style>
    <style:style style:name="T49_37" style:family="text">
      <style:text-properties fo:font-size="11pt" style:font-size-asian="11pt" style:font-name-complex="Arial" style:font-size-complex="11pt"/>
    </style:style>
    <style:style style:name="T49_38" style:family="text">
      <style:text-properties fo:font-size="11pt" style:font-size-asian="11pt" style:font-name-complex="Arial" style:font-size-complex="11pt"/>
    </style:style>
    <style:style style:name="T49_39" style:family="text">
      <style:text-properties fo:font-size="11pt" style:font-size-asian="11pt" style:font-name-complex="Arial" style:font-size-complex="11pt"/>
    </style:style>
    <style:style style:name="P50" style:family="paragraph" style:parent-style-name="Normal">
      <style:paragraph-properties fo:text-align="justify" fo:line-height="115%" fo:margin-bottom="0.212cm"/>
    </style:style>
    <style:style style:name="T50_1" style:family="text">
      <style:text-properties fo:font-size="11pt" style:font-size-asian="11pt" style:font-name-complex="Arial" style:font-size-complex="11pt"/>
    </style:style>
    <style:style style:name="T50_2" style:family="text">
      <style:text-properties fo:font-size="11pt" style:font-size-asian="11pt" style:font-name-complex="Arial" style:font-size-complex="11pt" fo:language="en" fo:country="SG"/>
    </style:style>
    <style:style style:name="T50_3" style:family="text">
      <style:text-properties style:font-name="Cambria Math" fo:font-size="11pt" style:font-size-asian="11pt" style:font-name-complex="Cambria Math" style:font-size-complex="11pt" fo:language="en" fo:country="SG"/>
    </style:style>
    <style:style style:name="T50_4" style:family="text">
      <style:text-properties fo:font-size="11pt" style:font-size-asian="11pt" style:font-name-complex="Arial" style:font-size-complex="11pt" fo:language="en" fo:country="SG"/>
    </style:style>
    <style:style style:name="T50_5" style:family="text">
      <style:text-properties fo:font-size="11pt" style:font-size-asian="11pt" style:font-name-complex="Arial" style:font-size-complex="11pt"/>
    </style:style>
    <style:style style:name="T50_6" style:family="text">
      <style:text-properties fo:font-size="11pt" style:font-size-asian="11pt" style:font-name-complex="Arial" style:font-size-complex="11pt"/>
    </style:style>
    <style:style style:name="T50_7" style:family="text">
      <style:text-properties fo:font-size="11pt" style:font-size-asian="11pt" style:font-name-complex="Arial" style:font-size-complex="11pt"/>
    </style:style>
    <style:style style:name="T50_8" style:family="text">
      <style:text-properties fo:font-size="11pt" style:font-size-asian="11pt" style:font-name-complex="Arial" style:font-size-complex="11pt"/>
    </style:style>
    <style:style style:name="T50_9" style:family="text">
      <style:text-properties fo:font-size="11pt" style:font-size-asian="11pt" style:font-name-complex="Arial" style:font-size-complex="11pt"/>
    </style:style>
    <style:style style:name="T50_10" style:family="text">
      <style:text-properties fo:font-size="11pt" style:font-size-asian="11pt" style:font-name-complex="Arial" style:font-size-complex="11pt"/>
    </style:style>
    <style:style style:name="T50_11" style:family="text">
      <style:text-properties fo:font-size="11pt" style:font-size-asian="11pt" style:font-name-complex="Arial" style:font-size-complex="11pt"/>
    </style:style>
    <style:style style:name="T50_12" style:family="text">
      <style:text-properties fo:font-size="11pt" style:font-size-asian="11pt" style:font-name-complex="Arial" style:font-size-complex="11pt"/>
    </style:style>
    <style:style style:name="T50_13" style:family="text">
      <style:text-properties fo:font-size="11pt" style:font-size-asian="11pt" style:font-name-complex="Arial" style:font-size-complex="11pt"/>
    </style:style>
    <style:style style:name="T50_14" style:family="text">
      <style:text-properties fo:font-size="11pt" style:font-size-asian="11pt" style:font-name-complex="Arial" style:font-size-complex="11pt"/>
    </style:style>
    <style:style style:name="T50_15" style:family="text">
      <style:text-properties fo:font-size="11pt" style:font-size-asian="11pt" style:font-name-complex="Arial" style:font-size-complex="11pt"/>
    </style:style>
    <style:style style:name="T50_16" style:family="text">
      <style:text-properties fo:font-size="11pt" style:font-size-asian="11pt" style:font-name-complex="Arial" style:font-size-complex="11pt"/>
    </style:style>
    <style:style style:name="T50_17" style:family="text">
      <style:text-properties fo:font-size="11pt" style:font-size-asian="11pt" style:font-name-complex="Arial" style:font-size-complex="11pt"/>
    </style:style>
    <style:style style:name="T50_18" style:family="text">
      <style:text-properties fo:font-size="11pt" style:font-size-asian="11pt" style:font-name-complex="Arial" style:font-size-complex="11pt"/>
    </style:style>
    <style:style style:name="T50_19" style:family="text">
      <style:text-properties fo:font-size="11pt" style:font-size-asian="11pt" style:font-name-complex="Arial" style:font-size-complex="11pt"/>
    </style:style>
    <style:style style:name="T50_20" style:family="text">
      <style:text-properties fo:font-size="11pt" style:font-size-asian="11pt" style:font-name-complex="Arial" style:font-size-complex="11pt" fo:language="en" fo:country="SG"/>
    </style:style>
    <style:style style:name="T50_21" style:family="text">
      <style:text-properties fo:font-size="11pt" style:font-size-asian="11pt" style:font-name-complex="Arial" style:font-size-complex="11pt" fo:language="en" fo:country="SG"/>
    </style:style>
    <style:style style:name="T50_22" style:family="text">
      <style:text-properties fo:font-size="11pt" style:font-size-asian="11pt" style:font-name-complex="Arial" style:font-size-complex="11pt" fo:language="en" fo:country="SG"/>
    </style:style>
    <style:style style:name="T50_23" style:family="text">
      <style:text-properties fo:font-size="11pt" style:font-size-asian="11pt" style:font-name-complex="Arial" style:font-size-complex="11pt" fo:language="en" fo:country="SG"/>
    </style:style>
    <style:style style:name="T50_24" style:family="text">
      <style:text-properties fo:font-size="11pt" style:font-size-asian="11pt" style:font-name-complex="Arial" style:font-size-complex="11pt" fo:language="en" fo:country="SG"/>
    </style:style>
    <style:style style:name="T50_25" style:family="text">
      <style:text-properties fo:font-size="11pt" style:font-size-asian="11pt" style:font-name-complex="Arial" style:font-size-complex="11pt" fo:language="en" fo:country="SG"/>
    </style:style>
    <style:style style:name="T50_26" style:family="text">
      <style:text-properties fo:font-size="11pt" style:font-size-asian="11pt" style:font-name-complex="Arial" style:font-size-complex="11pt" fo:language="en" fo:country="SG"/>
    </style:style>
    <style:style style:name="T50_27" style:family="text">
      <style:text-properties fo:font-size="11pt" style:font-size-asian="11pt" style:font-name-complex="Arial" style:font-size-complex="11pt" fo:language="en" fo:country="SG"/>
    </style:style>
    <style:style style:name="T50_28" style:family="text">
      <style:text-properties fo:font-size="11pt" style:font-size-asian="11pt" style:font-name-complex="Arial" style:font-size-complex="11pt" fo:language="en" fo:country="SG"/>
    </style:style>
    <style:style style:name="T50_29" style:family="text">
      <style:text-properties fo:font-size="11pt" style:font-size-asian="11pt" style:font-name-complex="Arial" style:font-size-complex="11pt" fo:language="en" fo:country="SG"/>
    </style:style>
    <style:style style:name="T50_30" style:family="text">
      <style:text-properties fo:font-size="11pt" style:font-size-asian="11pt" style:font-name-complex="Arial" style:font-size-complex="11pt"/>
    </style:style>
    <style:style style:name="P51" style:family="paragraph" style:parent-style-name="Normal">
      <style:paragraph-properties fo:text-align="justify" fo:line-height="115%" fo:margin-bottom="0.212cm"/>
    </style:style>
    <style:style style:name="T51_1" style:family="text">
      <style:text-properties fo:font-size="11pt" style:font-size-asian="11pt" style:font-name-complex="Arial" style:font-size-complex="11pt"/>
    </style:style>
    <style:style style:name="T51_2" style:family="text">
      <style:text-properties fo:font-size="11pt" style:font-size-asian="11pt" style:font-name-complex="Arial" style:font-size-complex="11pt"/>
    </style:style>
    <style:style style:name="T51_3" style:family="text">
      <style:text-properties fo:font-size="11pt" style:font-size-asian="11pt" style:font-name-complex="Arial" style:font-size-complex="11pt"/>
    </style:style>
    <style:style style:name="T51_4" style:family="text">
      <style:text-properties fo:font-size="11pt" style:font-size-asian="11pt" style:font-name-complex="Arial" style:font-size-complex="11pt"/>
    </style:style>
    <style:style style:name="T51_5" style:family="text">
      <style:text-properties fo:font-size="11pt" style:font-size-asian="11pt" style:font-name-complex="Arial" style:font-size-complex="11pt"/>
    </style:style>
    <style:style style:name="T51_6" style:family="text">
      <style:text-properties fo:font-size="11pt" style:font-size-asian="11pt" style:font-name-complex="Arial" style:font-size-complex="11pt"/>
    </style:style>
    <style:style style:name="T51_7" style:family="text">
      <style:text-properties fo:font-size="11pt" style:font-size-asian="11pt" style:font-name-complex="Arial" style:font-size-complex="11pt"/>
    </style:style>
    <style:style style:name="P52" style:family="paragraph" style:parent-style-name="List_20_Paragraph">
      <style:paragraph-properties fo:text-align="justify" fo:line-height="115%" fo:margin-bottom="0.212cm"/>
      <style:text-properties fo:font-size="11pt" style:font-size-asian="11pt" style:font-name-complex="Arial" style:font-size-complex="11pt"/>
    </style:style>
    <style:style style:name="T5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5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6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7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10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1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2_12" style:family="text">
      <style:text-properties fo:font-size="11pt" style:font-size-asian="11pt" style:font-name-complex="Arial" style:font-size-complex="11pt"/>
    </style:style>
    <style:style style:name="T52_13" style:family="text">
      <style:text-properties fo:font-size="11pt" style:font-size-asian="11pt" style:font-name-complex="Arial" style:font-size-complex="11pt"/>
    </style:style>
    <style:style style:name="T52_14" style:family="text">
      <style:text-properties fo:font-size="11pt" style:font-size-asian="11pt" style:font-name-complex="Arial" style:font-size-complex="11pt"/>
    </style:style>
    <style:style style:name="T52_15" style:family="text">
      <style:text-properties fo:font-size="11pt" style:font-size-asian="11pt" style:font-name-complex="Arial" style:font-size-complex="11pt"/>
    </style:style>
    <style:style style:name="T52_16" style:family="text">
      <style:text-properties fo:font-size="11pt" style:font-size-asian="11pt" style:font-name-complex="Arial" style:font-size-complex="11pt"/>
    </style:style>
    <style:style style:name="T52_17" style:family="text">
      <style:text-properties fo:font-size="11pt" style:font-size-asian="11pt" style:font-name-complex="Arial" style:font-size-complex="11pt"/>
    </style:style>
    <style:style style:name="T52_18" style:family="text">
      <style:text-properties fo:font-size="11pt" style:font-size-asian="11pt" style:font-name-complex="Arial" style:font-size-complex="11pt"/>
    </style:style>
    <style:style style:name="T52_19" style:family="text">
      <style:text-properties fo:font-size="11pt" style:font-size-asian="11pt" style:font-name-complex="Arial" style:font-size-complex="11pt"/>
    </style:style>
    <style:style style:name="T52_20" style:family="text">
      <style:text-properties fo:font-size="11pt" style:font-size-asian="11pt" style:font-name-complex="Arial" style:font-size-complex="11pt"/>
    </style:style>
    <style:style style:name="T52_21" style:family="text">
      <style:text-properties fo:font-size="11pt" style:font-size-asian="11pt" style:font-name-complex="Arial" style:font-size-complex="11pt"/>
    </style:style>
    <style:style style:name="T52_22" style:family="text">
      <style:text-properties fo:font-size="11pt" style:font-size-asian="11pt" style:font-name-complex="Arial" style:font-size-complex="11pt"/>
    </style:style>
    <style:style style:name="T52_23" style:family="text">
      <style:text-properties fo:font-size="11pt" style:font-size-asian="11pt" style:font-name-complex="Arial" style:font-size-complex="11pt"/>
    </style:style>
    <style:style style:name="T52_24" style:family="text">
      <style:text-properties fo:font-size="11pt" style:font-size-asian="11pt" style:font-name-complex="Arial" style:font-size-complex="11pt"/>
    </style:style>
    <style:style style:name="T52_25" style:family="text">
      <style:text-properties fo:font-size="11pt" style:font-size-asian="11pt" style:font-name-complex="Arial" style:font-size-complex="11pt"/>
    </style:style>
    <style:style style:name="T52_26" style:family="text">
      <style:text-properties fo:font-size="11pt" style:font-size-asian="11pt" style:font-name-complex="Arial" style:font-size-complex="11pt"/>
    </style:style>
    <style:style style:name="T52_27" style:family="text">
      <style:text-properties fo:font-size="11pt" style:font-size-asian="11pt" style:font-name-complex="Arial" style:font-size-complex="11pt"/>
    </style:style>
    <style:style style:name="T52_28" style:family="text">
      <style:text-properties fo:font-size="11pt" style:font-size-asian="11pt" style:font-name-complex="Arial" style:font-size-complex="11pt"/>
    </style:style>
    <style:style style:name="T52_29" style:family="text">
      <style:text-properties fo:font-size="11pt" style:font-size-asian="11pt" style:font-name-complex="Arial" style:font-size-complex="11pt"/>
    </style:style>
    <style:style style:name="T52_30" style:family="text">
      <style:text-properties fo:font-size="11pt" style:font-size-asian="11pt" style:font-name-complex="Arial" style:font-size-complex="11pt"/>
    </style:style>
    <style:style style:name="T52_31" style:family="text">
      <style:text-properties fo:font-size="11pt" style:font-size-asian="11pt" style:font-name-complex="Arial" style:font-size-complex="11pt"/>
    </style:style>
    <style:style style:name="T52_32" style:family="text">
      <style:text-properties fo:font-size="11pt" style:font-size-asian="11pt" style:font-name-complex="Arial" style:font-size-complex="11pt"/>
    </style:style>
    <style:style style:name="T52_33" style:family="text">
      <style:text-properties fo:font-size="11pt" style:font-size-asian="11pt" style:font-name-complex="Arial" style:font-size-complex="11pt"/>
    </style:style>
    <style:style style:name="T52_34" style:family="text">
      <style:text-properties fo:font-size="11pt" style:font-size-asian="11pt" style:font-name-complex="Arial" style:font-size-complex="11pt"/>
    </style:style>
    <style:style style:name="T52_35" style:family="text">
      <style:text-properties fo:font-size="11pt" style:font-size-asian="11pt" style:font-name-complex="Arial" style:font-size-complex="11pt"/>
    </style:style>
    <style:style style:name="T52_36" style:family="text">
      <style:text-properties fo:font-size="11pt" style:font-size-asian="11pt" style:font-name-complex="Arial" style:font-size-complex="11pt"/>
    </style:style>
    <style:style style:name="T52_37" style:family="text">
      <style:text-properties fo:font-size="11pt" style:font-size-asian="11pt" style:font-name-complex="Arial" style:font-size-complex="11pt"/>
    </style:style>
    <style:style style:name="T52_38" style:family="text">
      <style:text-properties fo:font-size="11pt" style:font-size-asian="11pt" style:font-name-complex="Arial" style:font-size-complex="11pt"/>
    </style:style>
    <style:style style:name="T52_39" style:family="text">
      <style:text-properties fo:font-size="11pt" style:font-size-asian="11pt" style:font-name-complex="Arial" style:font-size-complex="11pt"/>
    </style:style>
    <style:style style:name="T52_40" style:family="text">
      <style:text-properties fo:font-size="11pt" style:font-size-asian="11pt" style:font-name-complex="Arial" style:font-size-complex="11pt"/>
    </style:style>
    <style:style style:name="T52_41" style:family="text">
      <style:text-properties fo:font-size="11pt" style:font-size-asian="11pt" style:font-name-complex="Arial" style:font-size-complex="11pt"/>
    </style:style>
    <style:style style:name="T52_42" style:family="text">
      <style:text-properties fo:font-size="11pt" style:font-size-asian="11pt" style:font-name-complex="Arial" style:font-size-complex="11pt"/>
    </style:style>
    <style:style style:name="T52_43" style:family="text">
      <style:text-properties fo:font-size="11pt" style:font-size-asian="11pt" style:font-name-complex="Arial" style:font-size-complex="11pt"/>
    </style:style>
    <style:style style:name="T52_44" style:family="text">
      <style:text-properties fo:font-size="11pt" style:font-size-asian="11pt" style:font-name-complex="Arial" style:font-size-complex="11pt"/>
    </style:style>
    <style:style style:name="T52_45" style:family="text">
      <style:text-properties fo:font-size="11pt" style:font-size-asian="11pt" style:font-name-complex="Arial" style:font-size-complex="11pt"/>
    </style:style>
    <style:style style:name="T52_46" style:family="text">
      <style:text-properties fo:font-size="11pt" style:font-size-asian="11pt" style:font-name-complex="Arial" style:font-size-complex="11pt"/>
    </style:style>
    <style:style style:name="T52_47" style:family="text">
      <style:text-properties fo:font-size="11pt" style:font-size-asian="11pt" style:font-name-complex="Arial" style:font-size-complex="11pt"/>
    </style:style>
    <style:style style:name="T52_48" style:family="text">
      <style:text-properties fo:font-size="11pt" style:font-size-asian="11pt" style:font-name-complex="Arial" style:font-size-complex="11pt"/>
    </style:style>
    <style:style style:name="P53" style:family="paragraph" style:parent-style-name="List_20_Paragraph">
      <style:paragraph-properties fo:text-align="justify" fo:line-height="115%" fo:margin-bottom="0.212cm"/>
      <style:text-properties fo:font-size="11pt" style:font-size-asian="11pt" style:font-name-complex="Arial" style:font-size-complex="11pt"/>
    </style:style>
    <style:style style:name="T53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5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6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7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10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1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53_12" style:family="text">
      <style:text-properties fo:font-size="11pt" style:font-size-asian="11pt" style:font-name-complex="Arial" style:font-size-complex="11pt"/>
    </style:style>
    <style:style style:name="T53_13" style:family="text">
      <style:text-properties fo:font-size="11pt" style:font-size-asian="11pt" style:font-name-complex="Arial" style:font-size-complex="11pt"/>
    </style:style>
    <style:style style:name="T53_14" style:family="text">
      <style:text-properties fo:font-size="11pt" style:font-size-asian="11pt" style:font-name-complex="Arial" style:font-size-complex="11pt"/>
    </style:style>
    <style:style style:name="T53_15" style:family="text">
      <style:text-properties fo:font-size="11pt" style:font-size-asian="11pt" style:font-name-complex="Arial" style:font-size-complex="11pt"/>
    </style:style>
    <style:style style:name="T53_16" style:family="text">
      <style:text-properties fo:font-size="11pt" style:font-size-asian="11pt" style:font-name-complex="Arial" style:font-size-complex="11pt"/>
    </style:style>
    <style:style style:name="T53_17" style:family="text">
      <style:text-properties fo:font-size="11pt" style:font-size-asian="11pt" style:font-name-complex="Arial" style:font-size-complex="11pt"/>
    </style:style>
    <style:style style:name="T53_18" style:family="text">
      <style:text-properties fo:font-size="11pt" style:font-size-asian="11pt" style:font-name-complex="Arial" style:font-size-complex="11pt"/>
    </style:style>
    <style:style style:name="T53_19" style:family="text">
      <style:text-properties fo:font-size="11pt" style:font-size-asian="11pt" style:font-name-complex="Arial" style:font-size-complex="11pt"/>
    </style:style>
    <style:style style:name="T53_20" style:family="text">
      <style:text-properties fo:font-size="11pt" style:font-size-asian="11pt" style:font-name-complex="Arial" style:font-size-complex="11pt"/>
    </style:style>
    <style:style style:name="T53_21" style:family="text">
      <style:text-properties fo:font-size="11pt" style:font-size-asian="11pt" style:font-name-complex="Arial" style:font-size-complex="11pt"/>
    </style:style>
    <style:style style:name="T53_22" style:family="text">
      <style:text-properties fo:font-size="11pt" style:font-size-asian="11pt" style:font-name-complex="Arial" style:font-size-complex="11pt"/>
    </style:style>
    <style:style style:name="T53_23" style:family="text">
      <style:text-properties fo:font-size="11pt" style:font-size-asian="11pt" style:font-name-complex="Arial" style:font-size-complex="11pt"/>
    </style:style>
    <style:style style:name="T53_24" style:family="text">
      <style:text-properties fo:font-size="11pt" style:font-size-asian="11pt" style:font-name-complex="Arial" style:font-size-complex="11pt"/>
    </style:style>
    <style:style style:name="T53_25" style:family="text">
      <style:text-properties fo:font-size="11pt" style:font-size-asian="11pt" style:font-name-complex="Arial" style:font-size-complex="11pt"/>
    </style:style>
    <style:style style:name="T53_26" style:family="text">
      <style:text-properties fo:font-size="11pt" style:font-size-asian="11pt" style:font-name-complex="Arial" style:font-size-complex="11pt"/>
    </style:style>
    <style:style style:name="T53_27" style:family="text">
      <style:text-properties fo:font-size="11pt" style:font-size-asian="11pt" style:font-name-complex="Arial" style:font-size-complex="11pt"/>
    </style:style>
    <style:style style:name="T53_28" style:family="text">
      <style:text-properties fo:font-size="11pt" style:font-size-asian="11pt" style:font-name-complex="Arial" style:font-size-complex="11pt"/>
    </style:style>
    <style:style style:name="T53_29" style:family="text">
      <style:text-properties fo:font-size="11pt" style:font-size-asian="11pt" style:font-name-complex="Arial" style:font-size-complex="11pt"/>
    </style:style>
    <style:style style:name="T53_30" style:family="text">
      <style:text-properties fo:font-size="11pt" style:font-size-asian="11pt" style:font-name-complex="Arial" style:font-size-complex="11pt"/>
    </style:style>
    <style:style style:name="T53_31" style:family="text">
      <style:text-properties fo:font-size="11pt" style:font-size-asian="11pt" style:font-name-complex="Arial" style:font-size-complex="11pt"/>
    </style:style>
    <style:style style:name="T53_32" style:family="text">
      <style:text-properties fo:font-size="11pt" style:font-size-asian="11pt" style:font-name-complex="Arial" style:font-size-complex="11pt"/>
    </style:style>
    <style:style style:name="T53_33" style:family="text">
      <style:text-properties fo:font-size="11pt" style:font-size-asian="11pt" style:font-name-complex="Arial" style:font-size-complex="11pt"/>
    </style:style>
    <style:style style:name="T53_34" style:family="text">
      <style:text-properties fo:font-size="11pt" style:font-size-asian="11pt" style:font-name-complex="Arial" style:font-size-complex="11pt"/>
    </style:style>
    <style:style style:name="T53_35" style:family="text">
      <style:text-properties fo:font-size="11pt" style:font-size-asian="11pt" style:font-name-complex="Arial" style:font-size-complex="11pt"/>
    </style:style>
    <style:style style:name="T53_36" style:family="text">
      <style:text-properties fo:font-size="11pt" style:font-size-asian="11pt" style:font-name-complex="Arial" style:font-size-complex="11pt"/>
    </style:style>
    <style:style style:name="T53_37" style:family="text">
      <style:text-properties fo:font-size="11pt" style:font-size-asian="11pt" style:font-name-complex="Arial" style:font-size-complex="11pt"/>
    </style:style>
    <style:style style:name="T53_38" style:family="text">
      <style:text-properties fo:font-size="11pt" style:font-size-asian="11pt" style:font-name-complex="Arial" style:font-size-complex="11pt"/>
    </style:style>
    <style:style style:name="T53_39" style:family="text">
      <style:text-properties fo:font-size="11pt" style:font-size-asian="11pt" style:font-name-complex="Arial" style:font-size-complex="11pt"/>
    </style:style>
    <style:style style:name="T53_40" style:family="text">
      <style:text-properties fo:font-size="11pt" style:font-size-asian="11pt" style:font-name-complex="Arial" style:font-size-complex="11pt"/>
    </style:style>
    <style:style style:name="T53_41" style:family="text">
      <style:text-properties fo:font-size="11pt" style:font-size-asian="11pt" style:font-name-complex="Arial" style:font-size-complex="11pt"/>
    </style:style>
    <style:style style:name="T53_42" style:family="text">
      <style:text-properties fo:font-size="11pt" style:font-size-asian="11pt" style:font-name-complex="Arial" style:font-size-complex="11pt"/>
    </style:style>
    <style:style style:name="T53_43" style:family="text">
      <style:text-properties fo:font-size="11pt" style:font-size-asian="11pt" style:font-name-complex="Arial" style:font-size-complex="11pt"/>
    </style:style>
    <style:style style:name="T53_44" style:family="text">
      <style:text-properties fo:font-size="11pt" style:font-size-asian="11pt" style:font-name-complex="Arial" style:font-size-complex="11pt"/>
    </style:style>
    <style:style style:name="T53_45" style:family="text">
      <style:text-properties fo:font-size="11pt" style:font-size-asian="11pt" style:font-name-complex="Arial" style:font-size-complex="11pt"/>
    </style:style>
    <style:style style:name="T53_46" style:family="text">
      <style:text-properties fo:font-size="11pt" style:font-size-asian="11pt" style:font-name-complex="Arial" style:font-size-complex="11pt"/>
    </style:style>
    <style:style style:name="T53_47" style:family="text">
      <style:text-properties fo:font-size="11pt" style:font-size-asian="11pt" style:font-name-complex="Arial" style:font-size-complex="11pt"/>
    </style:style>
    <style:style style:name="T53_48" style:family="text">
      <style:text-properties fo:font-size="11pt" style:font-size-asian="11pt" style:font-name-complex="Arial" style:font-size-complex="11pt"/>
    </style:style>
    <style:style style:name="T53_49" style:family="text">
      <style:text-properties fo:font-size="11pt" style:font-size-asian="11pt" style:font-name-complex="Arial" style:font-size-complex="11pt"/>
    </style:style>
    <style:style style:name="T53_50" style:family="text">
      <style:text-properties fo:font-size="11pt" style:font-size-asian="11pt" style:font-name-complex="Arial" style:font-size-complex="11pt"/>
    </style:style>
    <style:style style:name="T53_51" style:family="text">
      <style:text-properties fo:font-size="11pt" style:font-size-asian="11pt" style:font-name-complex="Arial" style:font-size-complex="11pt"/>
    </style:style>
    <style:style style:name="T53_52" style:family="text">
      <style:text-properties fo:font-size="11pt" style:font-size-asian="11pt" style:font-name-complex="Arial" style:font-size-complex="11pt"/>
    </style:style>
    <style:style style:name="P54" style:family="paragraph" style:parent-style-name="Normal">
      <style:paragraph-properties fo:text-align="justify" fo:line-height="115%" fo:margin-bottom="0.212cm"/>
    </style:style>
    <style:style style:name="T5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" style:family="paragraph" style:parent-style-name="Normal">
      <style:paragraph-properties fo:text-align="justify" fo:line-height="115%" fo:margin-bottom="0.212cm"/>
    </style:style>
    <style:style style:name="T55_1" style:family="text">
      <style:text-properties fo:font-size="11pt" style:font-size-asian="11pt" style:font-name-complex="Arial" style:font-size-complex="11pt" fo:language-asian="en" fo:country-asian="GB"/>
    </style:style>
    <style:style style:name="T55_2" style:family="text">
      <style:text-properties fo:font-size="11pt" style:font-size-asian="11pt" style:font-name-complex="Arial" style:font-size-complex="11pt" fo:language-asian="en" fo:country-asian="GB"/>
    </style:style>
    <style:style style:name="T55_3" style:family="text">
      <style:text-properties fo:font-size="11pt" style:font-size-asian="11pt" style:font-name-complex="Arial" style:font-size-complex="11pt" fo:language-asian="en" fo:country-asian="GB"/>
    </style:style>
    <style:style style:name="T55_4" style:family="text">
      <style:text-properties fo:font-size="11pt" style:font-size-asian="11pt" style:font-name-complex="Arial" style:font-size-complex="11pt" fo:language-asian="en" fo:country-asian="GB"/>
    </style:style>
    <style:style style:name="T55_5" style:family="text">
      <style:text-properties fo:font-size="11pt" style:font-size-asian="11pt" style:font-name-complex="Arial" style:font-size-complex="11pt" fo:language-asian="en" fo:country-asian="GB"/>
    </style:style>
    <style:style style:name="T55_6" style:family="text">
      <style:text-properties fo:font-size="11pt" style:font-size-asian="11pt" style:font-name-complex="Arial" style:font-size-complex="11pt" fo:language-asian="en" fo:country-asian="GB"/>
    </style:style>
    <style:style style:name="T55_7" style:family="text">
      <style:text-properties fo:font-size="11pt" style:font-size-asian="11pt" style:font-name-complex="Arial" style:font-size-complex="11pt" fo:language-asian="en" fo:country-asian="GB"/>
    </style:style>
    <style:style style:name="T55_8" style:family="text">
      <style:text-properties fo:font-size="11pt" style:font-size-asian="11pt" style:font-name-complex="Arial" style:font-size-complex="11pt" fo:language-asian="en" fo:country-asian="GB"/>
    </style:style>
    <style:style style:name="T55_9" style:family="text">
      <style:text-properties fo:font-size="11pt" style:font-size-asian="11pt" style:font-name-complex="Arial" style:font-size-complex="11pt" fo:language-asian="en" fo:country-asian="GB"/>
    </style:style>
    <style:style style:name="T55_10" style:family="text">
      <style:text-properties fo:font-size="11pt" style:font-size-asian="11pt" style:font-name-complex="Arial" style:font-size-complex="11pt" fo:language-asian="en" fo:country-asian="GB"/>
    </style:style>
    <style:style style:name="T55_11" style:family="text">
      <style:text-properties fo:font-size="11pt" style:font-size-asian="11pt" style:font-name-complex="Arial" style:font-size-complex="11pt" fo:language-asian="en" fo:country-asian="GB"/>
    </style:style>
    <style:style style:name="T55_12" style:family="text">
      <style:text-properties fo:font-size="11pt" style:font-size-asian="11pt" style:font-name-complex="Arial" style:font-size-complex="11pt" fo:language-asian="en" fo:country-asian="GB"/>
    </style:style>
    <style:style style:name="T55_13" style:family="text">
      <style:text-properties fo:font-size="11pt" style:font-size-asian="11pt" style:font-name-complex="Arial" style:font-size-complex="11pt" fo:language-asian="en" fo:country-asian="GB"/>
    </style:style>
    <style:style style:name="T55_14" style:family="text">
      <style:text-properties fo:font-size="11pt" style:font-size-asian="11pt" style:font-name-complex="Arial" style:font-size-complex="11pt" fo:language-asian="en" fo:country-asian="GB"/>
    </style:style>
    <style:style style:name="T55_15" style:family="text">
      <style:text-properties fo:font-size="11pt" style:font-size-asian="11pt" style:font-name-complex="Arial" style:font-size-complex="11pt" fo:language-asian="en" fo:country-asian="GB"/>
    </style:style>
    <style:style style:name="T55_16" style:family="text">
      <style:text-properties fo:font-size="11pt" style:font-size-asian="11pt" style:font-name-complex="Arial" style:font-size-complex="11pt" fo:language-asian="en" fo:country-asian="GB"/>
    </style:style>
    <style:style style:name="T55_17" style:family="text">
      <style:text-properties fo:font-size="11pt" style:font-size-asian="11pt" style:font-name-complex="Arial" style:font-size-complex="11pt" fo:language-asian="en" fo:country-asian="GB"/>
    </style:style>
    <style:style style:name="T55_18" style:family="text">
      <style:text-properties fo:font-size="11pt" style:font-size-asian="11pt" style:font-name-complex="Arial" style:font-size-complex="11pt" fo:language-asian="en" fo:country-asian="GB"/>
    </style:style>
    <style:style style:name="T55_19" style:family="text">
      <style:text-properties fo:font-size="11pt" style:font-size-asian="11pt" style:font-name-complex="Arial" style:font-size-complex="11pt" fo:language-asian="en" fo:country-asian="GB"/>
    </style:style>
    <style:style style:name="T55_20" style:family="text">
      <style:text-properties fo:font-size="11pt" style:font-size-asian="11pt" style:font-name-complex="Arial" style:font-size-complex="11pt" fo:language-asian="en" fo:country-asian="GB"/>
    </style:style>
    <style:style style:name="T55_21" style:family="text">
      <style:text-properties fo:font-size="11pt" style:font-size-asian="11pt" style:font-name-complex="Arial" style:font-size-complex="11pt" fo:language-asian="en" fo:country-asian="GB"/>
    </style:style>
    <style:style style:name="T55_22" style:family="text">
      <style:text-properties fo:font-size="11pt" style:font-size-asian="11pt" style:font-name-complex="Arial" style:font-size-complex="11pt" fo:language-asian="en" fo:country-asian="GB"/>
    </style:style>
    <style:style style:name="T55_23" style:family="text">
      <style:text-properties fo:font-size="11pt" style:font-size-asian="11pt" style:font-name-complex="Arial" style:font-size-complex="11pt" fo:language-asian="en" fo:country-asian="GB"/>
    </style:style>
    <style:style style:name="T55_24" style:family="text">
      <style:text-properties fo:font-size="11pt" style:font-size-asian="11pt" style:font-name-complex="Arial" style:font-size-complex="11pt" fo:language-asian="en" fo:country-asian="GB"/>
    </style:style>
    <style:style style:name="T55_25" style:family="text">
      <style:text-properties fo:font-size="11pt" style:font-size-asian="11pt" style:font-name-complex="Arial" style:font-size-complex="11pt" fo:language-asian="en" fo:country-asian="GB"/>
    </style:style>
    <style:style style:name="T55_26" style:family="text">
      <style:text-properties fo:font-size="11pt" style:font-size-asian="11pt" style:font-name-complex="Arial" style:font-size-complex="11pt" fo:language-asian="en" fo:country-asian="GB"/>
    </style:style>
    <style:style style:name="T55_27" style:family="text">
      <style:text-properties fo:font-size="11pt" style:font-size-asian="11pt" style:font-name-complex="Arial" style:font-size-complex="11pt" fo:language-asian="en" fo:country-asian="GB"/>
    </style:style>
    <style:style style:name="T55_28" style:family="text">
      <style:text-properties fo:font-size="11pt" style:font-size-asian="11pt" style:font-name-complex="Arial" style:font-size-complex="11pt" fo:language-asian="en" fo:country-asian="GB"/>
    </style:style>
    <style:style style:name="T55_29" style:family="text">
      <style:text-properties fo:font-size="11pt" style:font-size-asian="11pt" style:font-name-complex="Arial" style:font-size-complex="11pt" fo:language-asian="en" fo:country-asian="GB"/>
    </style:style>
    <style:style style:name="P56" style:family="paragraph" style:parent-style-name="Normal">
      <style:paragraph-properties fo:text-align="justify" fo:line-height="115%" fo:margin-bottom="0.212cm"/>
    </style:style>
    <style:style style:name="T56_1" style:family="text">
      <style:text-properties fo:font-size="11pt" style:font-size-asian="11pt" style:font-name-complex="Arial" style:font-size-complex="11pt" fo:language-asian="en" fo:country-asian="GB"/>
    </style:style>
    <style:style style:name="T56_2" style:family="text">
      <style:text-properties fo:font-size="11pt" style:font-size-asian="11pt" style:font-name-complex="Arial" style:font-size-complex="11pt" fo:language-asian="en" fo:country-asian="GB"/>
    </style:style>
    <style:style style:name="T56_3" style:family="text">
      <style:text-properties fo:font-size="11pt" style:font-size-asian="11pt" style:font-name-complex="Arial" style:font-size-complex="11pt" fo:language-asian="en" fo:country-asian="GB"/>
    </style:style>
    <style:style style:name="T56_4" style:family="text">
      <style:text-properties fo:font-size="11pt" style:font-size-asian="11pt" style:font-name-complex="Arial" style:font-size-complex="11pt" fo:language-asian="en" fo:country-asian="GB"/>
    </style:style>
    <style:style style:name="T56_5" style:family="text">
      <style:text-properties fo:font-size="11pt" style:font-size-asian="11pt" style:font-name-complex="Arial" style:font-size-complex="11pt" fo:language-asian="en" fo:country-asian="GB"/>
    </style:style>
    <style:style style:name="T56_6" style:family="text">
      <style:text-properties fo:font-size="11pt" style:font-size-asian="11pt" style:font-name-complex="Arial" style:font-size-complex="11pt" fo:language-asian="en" fo:country-asian="GB"/>
    </style:style>
    <style:style style:name="T56_7" style:family="text">
      <style:text-properties fo:font-size="11pt" style:font-size-asian="11pt" style:font-name-complex="Arial" style:font-size-complex="11pt" fo:language-asian="en" fo:country-asian="GB"/>
    </style:style>
    <style:style style:name="P57" style:family="paragraph" style:parent-style-name="Normal">
      <style:paragraph-properties fo:text-align="justify" fo:line-height="115%" fo:margin-bottom="0.212cm"/>
    </style:style>
    <style:style style:name="T57_1" style:family="text">
      <style:text-properties fo:font-size="11pt" style:font-size-asian="11pt" style:font-name-complex="Arial" style:font-size-complex="11pt" fo:language-asian="en" fo:country-asian="GB"/>
    </style:style>
    <style:style style:name="T57_2" style:family="text">
      <style:text-properties fo:font-size="11pt" style:font-size-asian="11pt" style:font-name-complex="Arial" style:font-size-complex="11pt" fo:language-asian="en" fo:country-asian="GB"/>
    </style:style>
    <style:style style:name="T57_3" style:family="text">
      <style:text-properties fo:font-size="11pt" style:font-size-asian="11pt" style:font-name-complex="Arial" style:font-size-complex="11pt" fo:language-asian="en" fo:country-asian="GB"/>
    </style:style>
    <style:style style:name="T57_4" style:family="text">
      <style:text-properties fo:font-size="11pt" style:font-size-asian="11pt" style:font-name-complex="Arial" style:font-size-complex="11pt" fo:language-asian="en" fo:country-asian="GB"/>
    </style:style>
    <style:style style:name="T57_5" style:family="text">
      <style:text-properties fo:font-size="11pt" style:font-size-asian="11pt" style:font-name-complex="Arial" style:font-size-complex="11pt" fo:language-asian="en" fo:country-asian="GB"/>
    </style:style>
    <style:style style:name="T57_6" style:family="text">
      <style:text-properties fo:font-size="11pt" style:font-size-asian="11pt" style:font-name-complex="Arial" style:font-size-complex="11pt" fo:language-asian="en" fo:country-asian="GB"/>
    </style:style>
    <style:style style:name="T57_7" style:family="text">
      <style:text-properties fo:font-size="11pt" style:font-size-asian="11pt" style:font-name-complex="Arial" style:font-size-complex="11pt" fo:language-asian="en" fo:country-asian="GB"/>
    </style:style>
    <style:style style:name="T57_8" style:family="text">
      <style:text-properties fo:font-size="11pt" style:font-size-asian="11pt" style:font-name-complex="Arial" style:font-size-complex="11pt" fo:language-asian="en" fo:country-asian="GB"/>
    </style:style>
    <style:style style:name="T57_9" style:family="text">
      <style:text-properties fo:font-size="11pt" style:font-size-asian="11pt" style:font-name-complex="Arial" style:font-size-complex="11pt" fo:language-asian="en" fo:country-asian="GB"/>
    </style:style>
    <style:style style:name="T57_10" style:family="text">
      <style:text-properties fo:font-size="11pt" style:font-size-asian="11pt" style:font-name-complex="Arial" style:font-size-complex="11pt" fo:language-asian="en" fo:country-asian="GB"/>
    </style:style>
    <style:style style:name="T57_11" style:family="text">
      <style:text-properties fo:font-size="11pt" style:font-size-asian="11pt" style:font-name-complex="Arial" style:font-size-complex="11pt" fo:language-asian="en" fo:country-asian="GB"/>
    </style:style>
    <style:style style:name="T57_12" style:family="text">
      <style:text-properties fo:font-size="11pt" style:font-size-asian="11pt" style:font-name-complex="Arial" style:font-size-complex="11pt" fo:language-asian="en" fo:country-asian="GB"/>
    </style:style>
    <style:style style:name="T57_13" style:family="text">
      <style:text-properties fo:font-size="11pt" style:font-size-asian="11pt" style:font-name-complex="Arial" style:font-size-complex="11pt" fo:language-asian="en" fo:country-asian="GB"/>
    </style:style>
    <style:style style:name="T57_14" style:family="text">
      <style:text-properties fo:font-size="11pt" style:font-size-asian="11pt" style:font-name-complex="Arial" style:font-size-complex="11pt" fo:language-asian="en" fo:country-asian="GB"/>
    </style:style>
    <style:style style:name="T57_15" style:family="text">
      <style:text-properties fo:font-size="11pt" style:font-size-asian="11pt" style:font-name-complex="Arial" style:font-size-complex="11pt" fo:language-asian="en" fo:country-asian="GB"/>
    </style:style>
    <style:style style:name="T57_16" style:family="text">
      <style:text-properties fo:font-size="11pt" style:font-size-asian="11pt" style:font-name-complex="Arial" style:font-size-complex="11pt" fo:language-asian="en" fo:country-asian="GB"/>
    </style:style>
    <style:style style:name="T57_17" style:family="text">
      <style:text-properties fo:font-size="11pt" style:font-size-asian="11pt" style:font-name-complex="Arial" style:font-size-complex="11pt" fo:language-asian="en" fo:country-asian="GB"/>
    </style:style>
    <style:style style:name="T57_18" style:family="text">
      <style:text-properties fo:font-size="11pt" style:font-size-asian="11pt" style:font-name-complex="Arial" style:font-size-complex="11pt" fo:language-asian="en" fo:country-asian="GB"/>
    </style:style>
    <style:style style:name="T57_19" style:family="text">
      <style:text-properties fo:font-size="11pt" style:font-size-asian="11pt" style:font-name-complex="Arial" style:font-size-complex="11pt" fo:language-asian="en" fo:country-asian="GB"/>
    </style:style>
    <style:style style:name="T57_20" style:family="text">
      <style:text-properties fo:font-size="11pt" style:font-size-asian="11pt" style:font-name-complex="Arial" style:font-size-complex="11pt" fo:language-asian="en" fo:country-asian="GB"/>
    </style:style>
    <style:style style:name="T57_21" style:family="text">
      <style:text-properties fo:font-size="11pt" style:font-size-asian="11pt" style:font-name-complex="Arial" style:font-size-complex="11pt" fo:language-asian="en" fo:country-asian="GB"/>
    </style:style>
    <style:style style:name="T57_22" style:family="text">
      <style:text-properties fo:font-size="11pt" style:font-size-asian="11pt" style:font-name-complex="Arial" style:font-size-complex="11pt" fo:language-asian="en" fo:country-asian="GB"/>
    </style:style>
    <style:style style:name="P58" style:family="paragraph" style:parent-style-name="Normal">
      <style:paragraph-properties fo:text-align="justify" fo:line-height="115%" fo:margin-bottom="0.212cm"/>
    </style:style>
    <style:style style:name="T58_1" style:family="text">
      <style:text-properties fo:font-size="11pt" style:font-size-asian="11pt" style:font-name-complex="Arial" style:font-size-complex="11pt" fo:language-asian="en" fo:country-asian="GB"/>
    </style:style>
    <style:style style:name="T58_2" style:family="text">
      <style:text-properties fo:font-size="11pt" style:font-size-asian="11pt" style:font-name-complex="Arial" style:font-size-complex="11pt" fo:language-asian="en" fo:country-asian="GB"/>
    </style:style>
    <style:style style:name="T58_3" style:family="text">
      <style:text-properties fo:font-size="11pt" style:font-size-asian="11pt" style:font-name-complex="Arial" style:font-size-complex="11pt" fo:language-asian="en" fo:country-asian="GB"/>
    </style:style>
    <style:style style:name="T58_4" style:family="text">
      <style:text-properties fo:font-size="11pt" style:font-size-asian="11pt" style:font-name-complex="Arial" style:font-size-complex="11pt" fo:language-asian="en" fo:country-asian="GB"/>
    </style:style>
    <style:style style:name="T58_5" style:family="text">
      <style:text-properties fo:font-size="11pt" style:font-size-asian="11pt" style:font-name-complex="Arial" style:font-size-complex="11pt" fo:language-asian="en" fo:country-asian="GB"/>
    </style:style>
    <style:style style:name="T58_6" style:family="text">
      <style:text-properties fo:font-size="11pt" style:font-size-asian="11pt" style:font-name-complex="Arial" style:font-size-complex="11pt" fo:language-asian="en" fo:country-asian="GB"/>
    </style:style>
    <style:style style:name="T58_7" style:family="text">
      <style:text-properties fo:font-size="11pt" style:font-size-asian="11pt" style:font-name-complex="Arial" style:font-size-complex="11pt" fo:language-asian="en" fo:country-asian="GB"/>
    </style:style>
    <style:style style:name="T58_8" style:family="text">
      <style:text-properties fo:font-size="11pt" style:font-size-asian="11pt" style:font-name-complex="Arial" style:font-size-complex="11pt" fo:language-asian="en" fo:country-asian="GB"/>
    </style:style>
    <style:style style:name="T58_9" style:family="text">
      <style:text-properties fo:font-size="11pt" style:font-size-asian="11pt" style:font-name-complex="Arial" style:font-size-complex="11pt" fo:language-asian="en" fo:country-asian="GB"/>
    </style:style>
    <style:style style:name="T58_10" style:family="text">
      <style:text-properties fo:font-size="11pt" style:font-size-asian="11pt" style:font-name-complex="Arial" style:font-size-complex="11pt" fo:language-asian="en" fo:country-asian="GB"/>
    </style:style>
    <style:style style:name="T58_11" style:family="text">
      <style:text-properties fo:font-size="11pt" style:font-size-asian="11pt" style:font-name-complex="Arial" style:font-size-complex="11pt" fo:language-asian="en" fo:country-asian="GB"/>
    </style:style>
    <style:style style:name="T58_12" style:family="text">
      <style:text-properties fo:font-size="11pt" style:font-size-asian="11pt" style:font-name-complex="Arial" style:font-size-complex="11pt" fo:language-asian="en" fo:country-asian="GB"/>
    </style:style>
    <style:style style:name="T58_13" style:family="text">
      <style:text-properties fo:font-size="11pt" style:font-size-asian="11pt" style:font-name-complex="Arial" style:font-size-complex="11pt" fo:language-asian="en" fo:country-asian="GB"/>
    </style:style>
    <style:style style:name="T58_14" style:family="text">
      <style:text-properties fo:font-size="11pt" style:font-size-asian="11pt" style:font-name-complex="Arial" style:font-size-complex="11pt" fo:language-asian="en" fo:country-asian="GB"/>
    </style:style>
    <style:style style:name="T58_15" style:family="text">
      <style:text-properties fo:font-size="11pt" style:font-size-asian="11pt" style:font-name-complex="Arial" style:font-size-complex="11pt" fo:language-asian="en" fo:country-asian="GB"/>
    </style:style>
    <style:style style:name="T58_16" style:family="text">
      <style:text-properties fo:font-size="11pt" style:font-size-asian="11pt" style:font-name-complex="Arial" style:font-size-complex="11pt" fo:language-asian="en" fo:country-asian="GB"/>
    </style:style>
    <style:style style:name="T58_17" style:family="text">
      <style:text-properties fo:font-size="11pt" style:font-size-asian="11pt" style:font-name-complex="Arial" style:font-size-complex="11pt" fo:language-asian="en" fo:country-asian="GB"/>
    </style:style>
    <style:style style:name="T58_18" style:family="text">
      <style:text-properties fo:font-size="11pt" style:font-size-asian="11pt" style:font-name-complex="Arial" style:font-size-complex="11pt" fo:language-asian="en" fo:country-asian="GB"/>
    </style:style>
    <style:style style:name="T58_19" style:family="text">
      <style:text-properties fo:font-size="11pt" style:font-size-asian="11pt" style:font-name-complex="Arial" style:font-size-complex="11pt" fo:language-asian="en" fo:country-asian="GB"/>
    </style:style>
    <style:style style:name="T58_20" style:family="text">
      <style:text-properties fo:font-size="11pt" style:font-size-asian="11pt" style:font-name-complex="Arial" style:font-size-complex="11pt" fo:language-asian="en" fo:country-asian="GB"/>
    </style:style>
    <style:style style:name="T58_21" style:family="text">
      <style:text-properties fo:font-size="11pt" style:font-size-asian="11pt" style:font-name-complex="Arial" style:font-size-complex="11pt" fo:language-asian="en" fo:country-asian="GB"/>
    </style:style>
    <style:style style:name="T58_22" style:family="text">
      <style:text-properties fo:font-size="11pt" style:font-size-asian="11pt" style:font-name-complex="Arial" style:font-size-complex="11pt" fo:language-asian="en" fo:country-asian="GB"/>
    </style:style>
    <style:style style:name="T58_23" style:family="text">
      <style:text-properties fo:font-size="11pt" style:font-size-asian="11pt" style:font-name-complex="Arial" style:font-size-complex="11pt" fo:language-asian="en" fo:country-asian="GB"/>
    </style:style>
    <style:style style:name="P59" style:family="paragraph" style:parent-style-name="Normal">
      <style:paragraph-properties fo:text-align="justify" fo:line-height="115%" fo:margin-bottom="0.212cm"/>
    </style:style>
    <style:style style:name="T59_1" style:family="text">
      <style:text-properties fo:font-size="11pt" style:font-size-asian="11pt" style:font-name-complex="Arial" style:font-size-complex="11pt" fo:language-asian="en" fo:country-asian="GB"/>
    </style:style>
    <style:style style:name="T59_2" style:family="text">
      <style:text-properties fo:font-size="11pt" style:font-size-asian="11pt" style:font-name-complex="Arial" style:font-size-complex="11pt" fo:language-asian="en" fo:country-asian="GB"/>
    </style:style>
    <style:style style:name="T59_3" style:family="text">
      <style:text-properties fo:font-size="11pt" style:font-size-asian="11pt" style:font-name-complex="Arial" style:font-size-complex="11pt" fo:language-asian="en" fo:country-asian="GB"/>
    </style:style>
    <style:style style:name="T59_4" style:family="text">
      <style:text-properties fo:font-size="11pt" style:font-size-asian="11pt" style:font-name-complex="Arial" style:font-size-complex="11pt" fo:language-asian="en" fo:country-asian="GB"/>
    </style:style>
    <style:style style:name="T59_5" style:family="text">
      <style:text-properties fo:font-size="11pt" style:font-size-asian="11pt" style:font-name-complex="Arial" style:font-size-complex="11pt" fo:language-asian="en" fo:country-asian="GB"/>
    </style:style>
    <style:style style:name="T59_6" style:family="text">
      <style:text-properties fo:font-size="11pt" style:font-size-asian="11pt" style:font-name-complex="Arial" style:font-size-complex="11pt" fo:language-asian="en" fo:country-asian="GB"/>
    </style:style>
    <style:style style:name="T59_7" style:family="text">
      <style:text-properties fo:font-size="11pt" style:font-size-asian="11pt" style:font-name-complex="Arial" style:font-size-complex="11pt" fo:language-asian="en" fo:country-asian="GB"/>
    </style:style>
    <style:style style:name="T59_8" style:family="text">
      <style:text-properties fo:font-size="11pt" style:font-size-asian="11pt" style:font-name-complex="Arial" style:font-size-complex="11pt" fo:language-asian="en" fo:country-asian="GB"/>
    </style:style>
    <style:style style:name="T59_9" style:family="text">
      <style:text-properties fo:font-size="11pt" style:font-size-asian="11pt" style:font-name-complex="Arial" style:font-size-complex="11pt" fo:language-asian="en" fo:country-asian="GB"/>
    </style:style>
    <style:style style:name="T59_10" style:family="text">
      <style:text-properties fo:font-size="11pt" style:font-size-asian="11pt" style:font-name-complex="Arial" style:font-size-complex="11pt" fo:language-asian="en" fo:country-asian="GB"/>
    </style:style>
    <style:style style:name="T59_11" style:family="text">
      <style:text-properties fo:font-size="11pt" style:font-size-asian="11pt" style:font-name-complex="Arial" style:font-size-complex="11pt" fo:language-asian="en" fo:country-asian="GB"/>
    </style:style>
    <style:style style:name="T59_12" style:family="text">
      <style:text-properties fo:font-size="11pt" style:font-size-asian="11pt" style:font-name-complex="Arial" style:font-size-complex="11pt" fo:language-asian="en" fo:country-asian="GB"/>
    </style:style>
    <style:style style:name="T59_13" style:family="text">
      <style:text-properties fo:font-size="11pt" style:font-size-asian="11pt" style:font-name-complex="Arial" style:font-size-complex="11pt" fo:language-asian="en" fo:country-asian="GB"/>
    </style:style>
    <style:style style:name="T59_14" style:family="text">
      <style:text-properties fo:font-size="11pt" style:font-size-asian="11pt" style:font-name-complex="Arial" style:font-size-complex="11pt" fo:language-asian="en" fo:country-asian="GB"/>
    </style:style>
    <style:style style:name="T59_15" style:family="text">
      <style:text-properties fo:font-size="11pt" style:font-size-asian="11pt" style:font-name-complex="Arial" style:font-size-complex="11pt" fo:language-asian="en" fo:country-asian="GB"/>
    </style:style>
    <style:style style:name="T59_16" style:family="text">
      <style:text-properties fo:font-size="11pt" style:font-size-asian="11pt" style:font-name-complex="Arial" style:font-size-complex="11pt" fo:language-asian="en" fo:country-asian="GB"/>
    </style:style>
    <style:style style:name="T59_17" style:family="text">
      <style:text-properties fo:font-size="10pt" style:font-size-asian="10pt" style:font-name-complex="Arial" style:font-size-complex="10pt" fo:language-asian="en" fo:country-asian="GB"/>
    </style:style>
    <style:style style:name="P60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61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 fo:font-weight="bold" style:font-weight-asian="bold" style:font-weight-complex="bold"/>
    </style:style>
    <style:style style:name="P62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2_1" style:family="text">
      <style:text-properties fo:font-size="11pt" style:font-size-asian="11pt" style:font-size-complex="11pt" fo:font-weight="bold" style:font-weight-asian="bold" style:font-weight-complex="bold"/>
    </style:style>
    <style:style style:name="Table4" style:family="table">
      <style:table-properties table:align="left" style:width="15.903cm" fo:margin-left="0cm"/>
    </style:style>
    <style:style style:name="Column15" style:family="table-column">
      <style:table-column-properties style:column-width="0.991cm"/>
    </style:style>
    <style:style style:name="Column16" style:family="table-column">
      <style:table-column-properties style:column-width="14.912cm"/>
    </style:style>
    <style:style style:name="Row9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115%" fo:margin-bottom="0.212cm"/>
    </style:style>
    <style:style style:name="T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115%" fo:margin-bottom="0.212cm"/>
    </style:style>
    <style:style style:name="T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115%" fo:margin-bottom="0.212cm"/>
    </style:style>
    <style:style style:name="T6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115%" fo:margin-bottom="0.212cm"/>
    </style:style>
    <style:style style:name="T6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115%" fo:margin-bottom="0.212cm"/>
    </style:style>
    <style:style style:name="T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68" style:family="paragraph" style:parent-style-name="Normal">
      <style:paragraph-properties fo:text-align="justify" fo:line-height="115%" fo:margin-bottom="0.212cm"/>
    </style:style>
    <style:style style:name="T6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1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2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3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8_4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15%" fo:margin-bottom="0.212cm"/>
    </style:style>
    <style:style style:name="T6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115%" fo:margin-bottom="0.212cm"/>
    </style:style>
    <style:style style:name="T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71" style:family="paragraph" style:parent-style-name="Normal">
      <style:paragraph-properties fo:text-align="justify" fo:line-height="115%" fo:margin-bottom="0.212cm"/>
    </style:style>
    <style:style style:name="T7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1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2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1_2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72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Table5" style:family="table">
      <style:table-properties table:align="left" style:width="15.903cm" fo:margin-left="0cm"/>
    </style:style>
    <style:style style:name="Column17" style:family="table-column">
      <style:table-column-properties style:column-width="0.991cm"/>
    </style:style>
    <style:style style:name="Column18" style:family="table-column">
      <style:table-column-properties style:column-width="9.502cm"/>
    </style:style>
    <style:style style:name="Column19" style:family="table-column">
      <style:table-column-properties style:column-width="5.41cm"/>
    </style:style>
    <style:style style:name="Row13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115%" fo:margin-bottom="0.212cm"/>
    </style:style>
    <style:style style:name="T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115%" fo:margin-bottom="0.212cm"/>
    </style:style>
    <style:style style:name="T7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115%" fo:margin-bottom="0.212cm"/>
    </style:style>
    <style:style style:name="T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115%" fo:margin-bottom="0.212cm"/>
    </style:style>
    <style:style style:name="T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115%" fo:margin-bottom="0.212cm"/>
    </style:style>
    <style:style style:name="T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115%" fo:margin-bottom="0.212cm"/>
    </style:style>
    <style:style style:name="T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79" style:family="paragraph" style:parent-style-name="Normal">
      <style:paragraph-properties fo:text-align="justify" fo:line-height="115%" fo:margin-bottom="0.212cm"/>
    </style:style>
    <style:style style:name="T7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15%" fo:margin-bottom="0.212cm"/>
    </style:style>
    <style:style style:name="T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0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115%" fo:margin-bottom="0.212cm"/>
    </style:style>
    <style:style style:name="T8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115%" fo:margin-bottom="0.212cm"/>
    </style:style>
    <style:style style:name="T8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" style:family="paragraph" style:parent-style-name="Normal">
      <style:paragraph-properties fo:text-align="justify" fo:line-height="115%" fo:margin-bottom="0.212cm"/>
    </style:style>
    <style:style style:name="T8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15%" fo:margin-bottom="0.212cm"/>
    </style:style>
    <style:style style:name="T8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4_1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115%" fo:margin-bottom="0.212cm"/>
    </style:style>
    <style:style style:name="T8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115%" fo:margin-bottom="0.212cm"/>
    </style:style>
    <style:style style:name="T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7" style:family="paragraph" style:parent-style-name="Normal">
      <style:paragraph-properties fo:text-align="justify" fo:line-height="115%" fo:margin-bottom="0.212cm"/>
    </style:style>
    <style:style style:name="T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15%" fo:margin-bottom="0.212cm"/>
    </style:style>
    <style:style style:name="T8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8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115%" fo:margin-bottom="0.212cm"/>
    </style:style>
    <style:style style:name="T8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115%" fo:margin-bottom="0.212cm"/>
    </style:style>
    <style:style style:name="T9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1" style:family="paragraph" style:parent-style-name="Normal">
      <style:paragraph-properties fo:text-align="justify" fo:line-height="115%" fo:margin-bottom="0.212cm"/>
    </style:style>
    <style:style style:name="T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15%" fo:margin-bottom="0.212cm"/>
    </style:style>
    <style:style style:name="T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2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9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115%" fo:margin-bottom="0.212cm"/>
    </style:style>
    <style:style style:name="T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115%" fo:margin-bottom="0.212cm"/>
    </style:style>
    <style:style style:name="T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5" style:family="paragraph" style:parent-style-name="Normal">
      <style:paragraph-properties fo:text-align="justify" fo:line-height="115%" fo:margin-bottom="0.212cm"/>
    </style:style>
    <style:style style:name="T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5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15%" fo:margin-bottom="0.212cm"/>
    </style:style>
    <style:style style:name="T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0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115%" fo:margin-bottom="0.212cm"/>
    </style:style>
    <style:style style:name="T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115%" fo:margin-bottom="0.212cm"/>
    </style:style>
    <style:style style:name="T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9" style:family="paragraph" style:parent-style-name="Normal">
      <style:paragraph-properties fo:text-align="justify" fo:line-height="115%" fo:margin-bottom="0.212cm"/>
    </style:style>
    <style:style style:name="T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15%" fo:margin-bottom="0.212cm"/>
    </style:style>
    <style:style style:name="T1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0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1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115%" fo:margin-bottom="0.212cm"/>
    </style:style>
    <style:style style:name="T1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Annotation_20_text">
      <style:paragraph-properties fo:text-align="justify" fo:line-height="115%" fo:margin-bottom="0.212cm"/>
    </style:style>
    <style:style style:name="T1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03" style:family="paragraph" style:parent-style-name="Annotation_20_text">
      <style:paragraph-properties fo:text-align="justify" fo:line-height="115%" fo:margin-bottom="0.212cm"/>
    </style:style>
    <style:style style:name="T1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04" style:family="paragraph" style:parent-style-name="Normal">
      <style:paragraph-properties fo:text-align="justify" fo:line-height="115%" fo:margin-bottom="0.212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15%" fo:margin-bottom="0.212cm"/>
    </style:style>
    <style:style style:name="T1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5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5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5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06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P107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P108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P109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P110" style:family="paragraph" style:parent-style-name="Heading_20_2">
      <style:paragraph-properties fo:text-align="justify" fo:background-color="#d9e2f3" fo:line-height="115%" fo:padding-top="0.035cm" fo:border-top="#000000 0.018cm solid" fo:margin-top="0cm" fo:padding-bottom="0.035cm" fo:border-bottom="#000000 0.018cm solid" fo:margin-bottom="0.212cm" fo:padding-left="0.141cm" fo:border-left="#000000 0.018cm solid" fo:padding-right="0.141cm" fo:border-right="#000000 0.018cm solid"/>
    </style:style>
    <style:style style:name="T110_1" style:family="text">
      <style:text-properties fo:font-style="normal" style:font-style-asian="normal"/>
    </style:style>
    <style:style style:name="P111" style:family="paragraph" style:parent-style-name="Normal">
      <style:paragraph-properties fo:text-align="justify" fo:line-height="115%" fo:margin-bottom="0.212cm"/>
    </style:style>
    <style:style style:name="T1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_2" style:family="text"/>
    <style:style style:name="T111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2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12_1" style:family="text">
      <style:text-properties fo:font-size="11pt" style:font-size-asian="11pt" style:font-size-complex="11pt"/>
    </style:style>
    <style:style style:name="T112_2" style:family="text">
      <style:text-properties fo:font-size="11pt" style:font-size-asian="11pt" style:font-size-complex="11pt"/>
    </style:style>
    <style:style style:name="T112_3" style:family="text">
      <style:text-properties fo:font-size="11pt" style:font-size-asian="11pt" style:font-size-complex="11pt"/>
    </style:style>
    <style:style style:name="T112_4" style:family="text">
      <style:text-properties fo:font-size="11pt" style:font-size-asian="11pt" style:font-size-complex="11pt"/>
    </style:style>
    <style:style style:name="T112_5" style:family="text">
      <style:text-properties fo:font-size="11pt" style:font-size-asian="11pt" style:font-size-complex="11pt"/>
    </style:style>
    <style:style style:name="T112_6" style:family="text">
      <style:text-properties fo:font-size="11pt" style:font-size-asian="11pt" style:font-size-complex="11pt"/>
    </style:style>
    <style:style style:name="T112_7" style:family="text">
      <style:text-properties fo:font-size="11pt" style:font-size-asian="11pt" style:font-size-complex="11pt"/>
    </style:style>
    <style:style style:name="T112_8" style:family="text">
      <style:text-properties fo:font-size="11pt" style:font-size-asian="11pt" style:font-size-complex="11pt"/>
    </style:style>
    <style:style style:name="T112_9" style:family="text">
      <style:text-properties fo:font-size="11pt" style:font-size-asian="11pt" style:font-size-complex="11pt"/>
    </style:style>
    <style:style style:name="T112_10" style:family="text">
      <style:text-properties fo:font-size="11pt" style:font-size-asian="11pt" style:font-size-complex="11pt"/>
    </style:style>
    <style:style style:name="T112_11" style:family="text">
      <style:text-properties fo:font-size="11pt" style:font-size-asian="11pt" style:font-size-complex="11pt"/>
    </style:style>
    <style:style style:name="T112_12" style:family="text">
      <style:text-properties fo:font-size="11pt" style:font-size-asian="11pt" style:font-size-complex="11pt"/>
    </style:style>
    <style:style style:name="T112_13" style:family="text">
      <style:text-properties fo:font-size="11pt" style:font-size-asian="11pt" style:font-size-complex="11pt"/>
    </style:style>
    <style:style style:name="T112_14" style:family="text">
      <style:text-properties fo:font-size="11pt" style:font-size-asian="11pt" style:font-size-complex="11pt"/>
    </style:style>
    <style:style style:name="T112_15" style:family="text">
      <style:text-properties fo:font-size="11pt" style:font-size-asian="11pt" style:font-size-complex="11pt"/>
    </style:style>
    <style:style style:name="T112_16" style:family="text">
      <style:text-properties fo:font-size="11pt" style:font-size-asian="11pt" style:font-size-complex="11pt"/>
    </style:style>
    <style:style style:name="T112_17" style:family="text">
      <style:text-properties fo:font-size="11pt" style:font-size-asian="11pt" style:font-size-complex="11pt"/>
    </style:style>
    <style:style style:name="T112_18" style:family="text">
      <style:text-properties fo:font-size="11pt" style:font-size-asian="11pt" style:font-size-complex="11pt"/>
    </style:style>
    <style:style style:name="T112_19" style:family="text">
      <style:text-properties fo:font-size="11pt" style:font-size-asian="11pt" style:font-size-complex="11pt"/>
    </style:style>
    <style:style style:name="P113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13_1" style:family="text">
      <style:text-properties fo:font-size="11pt" style:font-size-asian="11pt" style:font-size-complex="11pt"/>
    </style:style>
    <style:style style:name="T113_2" style:family="text">
      <style:text-properties fo:font-size="11pt" style:font-size-asian="11pt" style:font-size-complex="11pt"/>
    </style:style>
    <style:style style:name="T113_3" style:family="text">
      <style:text-properties fo:font-size="11pt" style:font-size-asian="11pt" style:font-size-complex="11pt"/>
    </style:style>
    <style:style style:name="T113_4" style:family="text">
      <style:text-properties fo:font-size="11pt" style:font-size-asian="11pt" style:font-size-complex="11pt"/>
    </style:style>
    <style:style style:name="T113_5" style:family="text">
      <style:text-properties fo:font-size="11pt" style:font-size-asian="11pt" style:font-size-complex="11pt"/>
    </style:style>
    <style:style style:name="T113_6" style:family="text">
      <style:text-properties fo:font-size="11pt" style:font-size-asian="11pt" style:font-size-complex="11pt"/>
    </style:style>
    <style:style style:name="P114" style:family="paragraph" style:parent-style-name="List_20_Paragraph">
      <style:paragraph-properties fo:text-align="justify" fo:line-height="115%" fo:margin-bottom="0.212cm">
        <style:tab-stops>
          <style:tab-stop style:type="left" style:leader-style="none" style:position="4.895cm"/>
        </style:tab-stops>
      </style:paragraph-properties>
      <style:text-properties fo:font-size="11pt" style:font-size-asian="11pt" style:font-size-complex="11pt"/>
    </style:style>
    <style:style style:name="T114_1" style:family="text">
      <style:text-properties fo:font-size="11pt" style:font-size-asian="11pt" style:font-size-complex="11pt"/>
    </style:style>
    <style:style style:name="T114_2" style:family="text">
      <style:text-properties fo:font-size="11pt" style:font-size-asian="11pt" style:font-size-complex="11pt"/>
    </style:style>
    <style:style style:name="P115" style:family="paragraph" style:parent-style-name="List_20_Paragraph">
      <style:paragraph-properties fo:text-align="justify" fo:line-height="115%" fo:margin-bottom="0.212cm">
        <style:tab-stops>
          <style:tab-stop style:type="left" style:leader-style="none" style:position="4.895cm"/>
        </style:tab-stops>
      </style:paragraph-properties>
      <style:text-properties fo:font-size="11pt" style:font-size-asian="11pt" style:font-size-complex="11pt"/>
    </style:style>
    <style:style style:name="T115_1" style:family="text">
      <style:text-properties fo:font-size="11pt" style:font-size-asian="11pt" style:font-size-complex="11pt"/>
    </style:style>
    <style:style style:name="T115_2" style:family="text">
      <style:text-properties fo:font-size="11pt" style:font-size-asian="11pt" style:font-size-complex="11pt"/>
    </style:style>
    <style:style style:name="T115_3" style:family="text">
      <style:text-properties fo:font-size="11pt" style:font-size-asian="11pt" style:font-size-complex="11pt"/>
    </style:style>
    <style:style style:name="T115_4" style:family="text">
      <style:text-properties fo:font-size="11pt" style:font-size-asian="11pt" style:font-size-complex="11pt"/>
    </style:style>
    <style:style style:name="T115_5" style:family="text">
      <style:text-properties fo:font-size="11pt" style:font-size-asian="11pt" style:font-size-complex="11pt"/>
    </style:style>
    <style:style style:name="P116" style:family="paragraph" style:parent-style-name="List_20_Paragraph">
      <style:paragraph-properties fo:text-align="justify" fo:line-height="115%" fo:margin-bottom="0.212cm">
        <style:tab-stops>
          <style:tab-stop style:type="left" style:leader-style="none" style:position="4.895cm"/>
        </style:tab-stops>
      </style:paragraph-properties>
      <style:text-properties fo:font-size="11pt" style:font-size-asian="11pt" style:font-size-complex="11pt"/>
    </style:style>
    <style:style style:name="T116_1" style:family="text">
      <style:text-properties fo:font-size="11pt" style:font-size-asian="11pt" style:font-size-complex="11pt"/>
    </style:style>
    <style:style style:name="T116_2" style:family="text">
      <style:text-properties fo:font-size="11pt" style:font-size-asian="11pt" style:font-size-complex="11pt"/>
    </style:style>
    <style:style style:name="T116_3" style:family="text">
      <style:text-properties fo:font-size="11pt" style:font-size-asian="11pt" style:font-size-complex="11pt"/>
    </style:style>
    <style:style style:name="T116_4" style:family="text">
      <style:text-properties fo:font-size="11pt" style:font-size-asian="11pt" style:font-size-complex="11pt"/>
    </style:style>
    <style:style style:name="T116_5" style:family="text">
      <style:text-properties fo:font-size="11pt" style:font-size-asian="11pt" style:font-size-complex="11pt"/>
    </style:style>
    <style:style style:name="P117" style:family="paragraph" style:parent-style-name="List_20_Paragraph">
      <style:paragraph-properties fo:text-align="justify" fo:line-height="115%" fo:margin-bottom="0.212cm">
        <style:tab-stops>
          <style:tab-stop style:type="left" style:leader-style="none" style:position="4.895cm"/>
        </style:tab-stops>
      </style:paragraph-properties>
      <style:text-properties fo:font-size="11pt" style:font-size-asian="11pt" style:font-size-complex="11pt"/>
    </style:style>
    <style:style style:name="T117_1" style:family="text">
      <style:text-properties fo:color="#000000" fo:font-size="11pt" style:font-size-asian="11pt" style:font-size-complex="11pt"/>
    </style:style>
    <style:style style:name="T117_2" style:family="text">
      <style:text-properties fo:color="#000000" fo:font-size="11pt" style:font-size-asian="11pt" style:font-size-complex="11pt"/>
    </style:style>
    <style:style style:name="P118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18_1" style:family="text">
      <style:text-properties fo:color="#000000" fo:font-size="11pt" style:font-size-asian="11pt" style:font-size-complex="11pt"/>
    </style:style>
    <style:style style:name="T118_2" style:family="text">
      <style:text-properties fo:color="#000000" fo:font-size="11pt" style:font-size-asian="11pt" style:font-size-complex="11pt"/>
    </style:style>
    <style:style style:name="T118_3" style:family="text">
      <style:text-properties fo:color="#000000" fo:font-size="11pt" style:font-size-asian="11pt" style:font-size-complex="11pt"/>
    </style:style>
    <style:style style:name="T118_4" style:family="text">
      <style:text-properties fo:color="#000000" fo:font-size="11pt" style:font-size-asian="11pt" style:font-size-complex="11pt"/>
    </style:style>
    <style:style style:name="T118_5" style:family="text">
      <style:text-properties fo:color="#000000" fo:font-size="11pt" style:font-size-asian="11pt" style:font-size-complex="11pt"/>
    </style:style>
    <style:style style:name="T118_6" style:family="text">
      <style:text-properties fo:color="#000000" fo:font-size="11pt" style:font-size-asian="11pt" style:font-size-complex="11pt"/>
    </style:style>
    <style:style style:name="T118_7" style:family="text">
      <style:text-properties fo:color="#000000" fo:font-size="11pt" style:font-size-asian="11pt" style:font-size-complex="11pt"/>
    </style:style>
    <style:style style:name="T118_8" style:family="text">
      <style:text-properties fo:color="#000000" fo:font-size="11pt" style:font-size-asian="11pt" style:font-size-complex="11pt"/>
    </style:style>
    <style:style style:name="T118_9" style:family="text">
      <style:text-properties fo:color="#000000" fo:font-size="11pt" style:font-size-asian="11pt" style:font-size-complex="11pt"/>
    </style:style>
    <style:style style:name="T118_10" style:family="text">
      <style:text-properties fo:color="#000000" fo:font-size="11pt" style:font-size-asian="11pt" style:font-size-complex="11pt"/>
    </style:style>
    <style:style style:name="T118_11" style:family="text">
      <style:text-properties fo:color="#000000" fo:font-size="11pt" style:font-size-asian="11pt" style:font-size-complex="11pt"/>
    </style:style>
    <style:style style:name="T118_12" style:family="text">
      <style:text-properties fo:color="#000000" fo:font-size="11pt" style:font-size-asian="11pt" style:font-size-complex="11pt"/>
    </style:style>
    <style:style style:name="T118_13" style:family="text">
      <style:text-properties fo:color="#000000" fo:font-size="11pt" style:font-size-asian="11pt" style:font-size-complex="11pt"/>
    </style:style>
    <style:style style:name="T118_14" style:family="text">
      <style:text-properties fo:color="#000000" fo:font-size="11pt" style:font-size-asian="11pt" style:font-size-complex="11pt"/>
    </style:style>
    <style:style style:name="T118_15" style:family="text">
      <style:text-properties fo:color="#000000" fo:font-size="11pt" style:font-size-asian="11pt" style:font-size-complex="11pt"/>
    </style:style>
    <style:style style:name="T118_16" style:family="text">
      <style:text-properties fo:color="#000000" fo:font-size="11pt" style:font-size-asian="11pt" style:font-size-complex="11pt"/>
    </style:style>
    <style:style style:name="P119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19_1" style:family="text">
      <style:text-properties fo:font-size="11pt" style:font-size-asian="11pt" style:font-size-complex="14pt"/>
    </style:style>
    <style:style style:name="T119_2" style:family="text">
      <style:text-properties fo:font-size="11pt" style:font-size-asian="11pt" style:font-size-complex="14pt"/>
    </style:style>
    <style:style style:name="T119_3" style:family="text">
      <style:text-properties fo:font-size="11pt" style:font-size-asian="11pt" style:font-size-complex="14pt"/>
    </style:style>
    <style:style style:name="T119_4" style:family="text">
      <style:text-properties fo:font-size="11pt" style:font-size-asian="11pt" style:font-size-complex="14pt"/>
    </style:style>
    <style:style style:name="T119_5" style:family="text">
      <style:text-properties fo:font-size="11pt" style:font-size-asian="11pt" style:font-size-complex="14pt"/>
    </style:style>
    <style:style style:name="T119_6" style:family="text">
      <style:text-properties fo:font-size="11pt" style:font-size-asian="11pt" style:font-size-complex="14pt"/>
    </style:style>
    <style:style style:name="T119_7" style:family="text">
      <style:text-properties fo:font-size="11pt" style:font-size-asian="11pt" style:font-size-complex="14pt"/>
    </style:style>
    <style:style style:name="T119_8" style:family="text">
      <style:text-properties fo:font-size="11pt" style:font-size-asian="11pt" style:font-size-complex="14pt"/>
    </style:style>
    <style:style style:name="T119_9" style:family="text">
      <style:text-properties fo:font-size="11pt" style:font-size-asian="11pt" style:font-size-complex="14pt"/>
    </style:style>
    <style:style style:name="T119_10" style:family="text">
      <style:text-properties fo:font-size="11pt" style:font-size-asian="11pt" style:font-size-complex="14pt"/>
    </style:style>
    <style:style style:name="T119_11" style:family="text">
      <style:text-properties fo:font-size="11pt" style:font-size-asian="11pt" style:font-size-complex="14pt"/>
    </style:style>
    <style:style style:name="T119_12" style:family="text">
      <style:text-properties fo:font-size="11pt" style:font-size-asian="11pt" style:font-size-complex="14pt"/>
    </style:style>
    <style:style style:name="T119_13" style:family="text">
      <style:text-properties fo:font-size="11pt" style:font-size-asian="11pt" style:font-size-complex="14pt"/>
    </style:style>
    <style:style style:name="T119_14" style:family="text">
      <style:text-properties fo:font-size="11pt" style:font-size-asian="11pt" style:font-size-complex="14pt"/>
    </style:style>
    <style:style style:name="T119_15" style:family="text">
      <style:text-properties fo:font-size="11pt" style:font-size-asian="11pt" style:font-size-complex="14pt"/>
    </style:style>
    <style:style style:name="T119_16" style:family="text">
      <style:text-properties fo:font-size="11pt" style:font-size-asian="11pt" style:font-size-complex="14pt"/>
    </style:style>
    <style:style style:name="T119_17" style:family="text">
      <style:text-properties fo:font-size="11pt" style:font-size-asian="11pt" style:font-size-complex="14pt"/>
    </style:style>
    <style:style style:name="T119_18" style:family="text">
      <style:text-properties fo:font-size="11pt" style:font-size-asian="11pt" style:font-size-complex="14pt"/>
    </style:style>
    <style:style style:name="P120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20_1" style:family="text">
      <style:text-properties fo:font-size="11pt" style:font-size-asian="11pt" style:font-size-complex="14pt"/>
    </style:style>
    <style:style style:name="T120_2" style:family="text">
      <style:text-properties fo:font-size="11pt" style:font-size-asian="11pt" style:font-size-complex="14pt"/>
    </style:style>
    <style:style style:name="T120_3" style:family="text">
      <style:text-properties fo:font-size="11pt" style:font-size-asian="11pt" style:font-size-complex="14pt"/>
    </style:style>
    <style:style style:name="T120_4" style:family="text">
      <style:text-properties fo:font-size="11pt" style:font-size-asian="11pt" style:font-size-complex="14pt"/>
    </style:style>
    <style:style style:name="T120_5" style:family="text">
      <style:text-properties fo:font-size="11pt" style:font-size-asian="11pt" style:font-size-complex="14pt"/>
    </style:style>
    <style:style style:name="T120_6" style:family="text">
      <style:text-properties fo:font-size="11pt" style:font-size-asian="11pt" style:font-size-complex="14pt"/>
    </style:style>
    <style:style style:name="T120_7" style:family="text">
      <style:text-properties fo:font-size="11pt" style:font-size-asian="11pt" style:font-size-complex="14pt"/>
    </style:style>
    <style:style style:name="T120_8" style:family="text">
      <style:text-properties fo:font-size="11pt" style:font-size-asian="11pt" style:font-size-complex="14pt"/>
    </style:style>
    <style:style style:name="T120_9" style:family="text">
      <style:text-properties fo:font-size="11pt" style:font-size-asian="11pt" style:font-size-complex="14pt"/>
    </style:style>
    <style:style style:name="T120_10" style:family="text">
      <style:text-properties fo:font-size="11pt" style:font-size-asian="11pt" style:font-size-complex="14pt"/>
    </style:style>
    <style:style style:name="P121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4pt"/>
    </style:style>
    <style:style style:name="P122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22_1" style:family="text">
      <style:text-properties fo:font-size="10pt" style:font-size-asian="10pt"/>
    </style:style>
    <style:style style:name="P123" style:family="paragraph" style:parent-style-name="Normal">
      <style:paragraph-properties fo:text-align="justify" fo:line-height="115%" fo:margin-bottom="0.212cm">
        <style:tab-stops>
          <style:tab-stop style:type="left" style:leader-style="none" style:position="6.165cm"/>
        </style:tab-stops>
      </style:paragraph-properties>
    </style:style>
    <style:style style:name="T123_1" style:family="text">
      <style:text-properties fo:font-size="11pt" style:font-size-asian="11pt" style:font-size-complex="11pt" fo:font-weight="bold" style:font-weight-asian="bold" style:font-weight-complex="bold"/>
    </style:style>
    <style:style style:name="T123_2" style:family="text">
      <style:text-properties fo:font-size="11pt" style:font-size-asian="11pt" style:font-size-complex="11pt" fo:font-weight="bold" style:font-weight-asian="bold" style:font-weight-complex="bold"/>
    </style:style>
    <style:style style:name="T123_3" style:family="text">
      <style:text-properties fo:font-size="11pt" style:font-size-asian="11pt" style:font-size-complex="11pt" fo:font-weight="bold" style:font-weight-asian="bold" style:font-weight-complex="bold"/>
    </style:style>
    <style:style style:name="T123_4" style:family="text">
      <style:text-properties fo:font-size="11pt" style:font-size-asian="11pt" style:font-size-complex="11pt" fo:font-weight="bold" style:font-weight-asian="bold" style:font-weight-complex="bold"/>
    </style:style>
    <style:style style:name="T123_5" style:family="text">
      <style:text-properties fo:font-size="11pt" style:font-size-asian="11pt" style:font-size-complex="11pt" fo:font-weight="bold" style:font-weight-asian="bold" style:font-weight-complex="bold"/>
    </style:style>
    <style:style style:name="T123_6" style:family="text">
      <style:text-properties fo:font-size="11pt" style:font-size-asian="11pt" style:font-name-complex="Arial" style:font-size-complex="11pt"/>
    </style:style>
    <style:style style:name="T123_7" style:family="text">
      <style:text-properties fo:font-size="11pt" style:font-size-asian="11pt" style:font-name-complex="Arial" style:font-size-complex="11pt"/>
    </style:style>
    <style:style style:name="T123_8" style:family="text">
      <style:text-properties fo:font-size="11pt" style:font-size-asian="11pt" style:font-name-complex="Arial" style:font-size-complex="11pt"/>
    </style:style>
    <style:style style:name="T123_9" style:family="text">
      <style:text-properties fo:font-size="11pt" style:font-size-asian="11pt" style:font-name-complex="Arial" style:font-size-complex="11pt"/>
    </style:style>
    <style:style style:name="T123_10" style:family="text">
      <style:text-properties fo:font-size="11pt" style:font-size-asian="11pt" style:font-name-complex="Arial" style:font-size-complex="11pt"/>
    </style:style>
    <style:style style:name="P124" style:family="paragraph" style:parent-style-name="Normal">
      <style:paragraph-properties fo:text-align="justify" fo:line-height="115%" fo:margin-bottom="0.212cm"/>
    </style:style>
    <style:style style:name="T1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" style:family="text">
      <style:text-properties fo:font-size="11pt" style:font-size-asian="11pt" style:font-name-complex="Arial" style:font-size-complex="11pt" fo:font-weight="bold" style:font-weight-asian="bold"/>
    </style:style>
    <style:style style:name="T124_3" style:family="text">
      <style:text-properties fo:font-size="11pt" style:font-size-asian="11pt" style:font-name-complex="Arial" style:font-size-complex="11pt" style:font-weight-complex="bold"/>
    </style:style>
    <style:style style:name="P125" style:family="paragraph" style:parent-style-name="Normal">
      <style:paragraph-properties fo:text-align="justify" fo:line-height="115%" fo:margin-bottom="0.212cm"/>
    </style:style>
    <style:style style:name="T125_1" style:family="text">
      <style:text-properties fo:font-size="11pt" style:font-name-asian="Arial" style:font-size-asian="11pt" style:font-size-complex="11pt"/>
    </style:style>
    <style:style style:name="T125_2" style:family="text">
      <style:text-properties fo:font-size="11pt" style:font-name-asian="Arial" style:font-size-asian="11pt" style:font-size-complex="11pt"/>
    </style:style>
    <style:style style:name="T125_3" style:family="text">
      <style:text-properties fo:font-size="11pt" style:font-name-asian="Arial" style:font-size-asian="11pt" style:font-size-complex="11pt"/>
    </style:style>
    <style:style style:name="T125_4" style:family="text">
      <style:text-properties fo:font-size="11pt" style:font-size-asian="11pt" style:font-size-complex="11pt"/>
    </style:style>
    <style:style style:name="T125_5" style:family="text">
      <style:text-properties fo:font-size="11pt" style:font-size-asian="11pt" style:font-size-complex="11pt"/>
    </style:style>
    <style:style style:name="T125_6" style:family="text">
      <style:text-properties fo:font-size="11pt" style:font-name-asian="Arial" style:font-size-asian="11pt" style:font-size-complex="11pt"/>
    </style:style>
    <style:style style:name="T125_7" style:family="text">
      <style:text-properties fo:font-size="11pt" style:font-size-asian="11pt" style:font-size-complex="11pt"/>
    </style:style>
    <style:style style:name="T125_8" style:family="text">
      <style:text-properties fo:font-size="11pt" style:font-name-asian="Arial" style:font-size-asian="11pt" style:font-size-complex="11pt"/>
    </style:style>
    <style:style style:name="T125_9" style:family="text">
      <style:text-properties fo:font-size="11pt" style:font-size-asian="11pt" style:font-size-complex="11pt"/>
    </style:style>
    <style:style style:name="T125_10" style:family="text">
      <style:text-properties fo:font-size="11pt" style:font-name-asian="Arial" style:font-size-asian="11pt" style:font-size-complex="11pt"/>
    </style:style>
    <style:style style:name="T125_11" style:family="text">
      <style:text-properties fo:font-size="11pt" style:font-name-asian="Arial" style:font-size-asian="11pt" style:font-size-complex="11pt"/>
    </style:style>
    <style:style style:name="T125_12" style:family="text">
      <style:text-properties fo:font-size="11pt" style:font-name-asian="Arial" style:font-size-asian="11pt" style:font-size-complex="11pt"/>
    </style:style>
    <style:style style:name="T125_13" style:family="text">
      <style:text-properties fo:font-size="11pt" style:font-size-asian="11pt" style:font-size-complex="11pt"/>
    </style:style>
    <style:style style:name="T125_14" style:family="text">
      <style:text-properties fo:font-size="11pt" style:font-size-asian="11pt" style:font-size-complex="11pt"/>
    </style:style>
    <style:style style:name="T125_15" style:family="text">
      <style:text-properties fo:font-size="11pt" style:font-size-asian="11pt" style:font-size-complex="11pt"/>
    </style:style>
    <style:style style:name="P126" style:family="paragraph" style:parent-style-name="Normal">
      <style:paragraph-properties fo:text-align="justify" fo:line-height="115%" fo:margin-bottom="0.212cm"/>
    </style:style>
    <style:style style:name="T126_1" style:family="text">
      <style:text-properties fo:font-size="11pt" style:font-name-asian="Arial" style:font-size-asian="11pt" style:font-name-complex="Arial" style:font-size-complex="11pt"/>
    </style:style>
    <style:style style:name="T126_2" style:family="text">
      <style:text-properties fo:font-size="11pt" style:font-name-asian="Arial" style:font-size-asian="11pt" style:font-name-complex="Arial" style:font-size-complex="11pt"/>
    </style:style>
    <style:style style:name="T126_3" style:family="text">
      <style:text-properties fo:font-size="11pt" style:font-name-asian="Arial" style:font-size-asian="11pt" style:font-name-complex="Arial" style:font-size-complex="11pt"/>
    </style:style>
    <style:style style:name="T126_4" style:family="text">
      <style:text-properties fo:font-size="11pt" style:font-name-asian="Arial" style:font-size-asian="11pt" style:font-name-complex="Arial" style:font-size-complex="11pt"/>
    </style:style>
    <style:style style:name="T126_5" style:family="text">
      <style:text-properties fo:font-size="11pt" style:font-name-asian="Arial" style:font-size-asian="11pt" style:font-name-complex="Arial" style:font-size-complex="11pt"/>
    </style:style>
    <style:style style:name="T126_6" style:family="text">
      <style:text-properties fo:font-size="11pt" style:font-name-asian="Arial" style:font-size-asian="11pt" style:font-name-complex="Arial" style:font-size-complex="11pt"/>
    </style:style>
    <style:style style:name="T126_7" style:family="text">
      <style:text-properties fo:font-size="11pt" style:font-name-asian="Arial" style:font-size-asian="11pt" style:font-name-complex="Arial" style:font-size-complex="11pt"/>
    </style:style>
    <style:style style:name="T126_8" style:family="text">
      <style:text-properties fo:font-size="11pt" style:font-name-asian="Arial" style:font-size-asian="11pt" style:font-name-complex="Arial" style:font-size-complex="11pt"/>
    </style:style>
    <style:style style:name="T126_9" style:family="text">
      <style:text-properties fo:font-size="11pt" style:font-name-asian="Arial" style:font-size-asian="11pt" style:font-name-complex="Arial" style:font-size-complex="11pt"/>
    </style:style>
    <style:style style:name="T126_10" style:family="text">
      <style:text-properties fo:font-size="11pt" style:font-name-asian="Arial" style:font-size-asian="11pt" style:font-name-complex="Arial" style:font-size-complex="11pt"/>
    </style:style>
    <style:style style:name="T126_11" style:family="text">
      <style:text-properties fo:font-size="11pt" style:font-name-asian="Arial" style:font-size-asian="11pt" style:font-name-complex="Arial" style:font-size-complex="11pt"/>
    </style:style>
    <style:style style:name="T126_12" style:family="text">
      <style:text-properties fo:font-size="11pt" style:font-name-asian="Arial" style:font-size-asian="11pt" style:font-name-complex="Arial" style:font-size-complex="11pt"/>
    </style:style>
    <style:style style:name="T126_13" style:family="text">
      <style:text-properties fo:font-size="11pt" style:font-name-asian="Arial" style:font-size-asian="11pt" style:font-name-complex="Arial" style:font-size-complex="11pt"/>
    </style:style>
    <style:style style:name="T126_14" style:family="text">
      <style:text-properties fo:font-size="11pt" style:font-name-asian="Arial" style:font-size-asian="11pt" style:font-name-complex="Arial" style:font-size-complex="11pt"/>
    </style:style>
    <style:style style:name="T126_15" style:family="text">
      <style:text-properties fo:font-size="11pt" style:font-name-asian="Arial" style:font-size-asian="11pt" style:font-name-complex="Arial" style:font-size-complex="11pt"/>
    </style:style>
    <style:style style:name="T126_16" style:family="text">
      <style:text-properties fo:font-size="11pt" style:font-name-asian="Arial" style:font-size-asian="11pt" style:font-name-complex="Arial" style:font-size-complex="11pt"/>
    </style:style>
    <style:style style:name="P127" style:family="paragraph" style:parent-style-name="Normal">
      <style:paragraph-properties fo:text-align="justify" fo:line-height="115%" fo:margin-bottom="0.212cm"/>
    </style:style>
    <style:style style:name="T127_1" style:family="text">
      <style:text-properties fo:font-size="11pt" style:font-size-asian="11pt" style:font-size-complex="11pt"/>
    </style:style>
    <style:style style:name="T127_2" style:family="text">
      <style:text-properties fo:font-size="11pt" style:font-size-asian="11pt" style:font-size-complex="11pt"/>
    </style:style>
    <style:style style:name="T127_3" style:family="text">
      <style:text-properties fo:font-size="11pt" style:font-size-asian="11pt" style:font-size-complex="11pt"/>
    </style:style>
    <style:style style:name="T127_4" style:family="text">
      <style:text-properties fo:font-size="11pt" style:font-size-asian="11pt" style:font-size-complex="11pt"/>
    </style:style>
    <style:style style:name="T127_5" style:family="text">
      <style:text-properties fo:font-size="11pt" style:font-size-asian="11pt" style:font-size-complex="11pt"/>
    </style:style>
    <style:style style:name="T127_6" style:family="text">
      <style:text-properties fo:font-size="11pt" style:font-size-asian="11pt" style:font-size-complex="11pt"/>
    </style:style>
    <style:style style:name="T127_7" style:family="text">
      <style:text-properties fo:font-size="11pt" style:font-size-asian="11pt" style:font-size-complex="11pt"/>
    </style:style>
    <style:style style:name="T127_8" style:family="text">
      <style:text-properties fo:font-size="11pt" style:font-size-asian="11pt" style:font-size-complex="11pt"/>
    </style:style>
    <style:style style:name="T127_9" style:family="text">
      <style:text-properties fo:font-size="11pt" style:font-size-asian="11pt" style:font-size-complex="11pt"/>
    </style:style>
    <style:style style:name="T127_10" style:family="text">
      <style:text-properties fo:font-size="11pt" style:font-size-asian="11pt" style:font-size-complex="11pt"/>
    </style:style>
    <style:style style:name="T127_11" style:family="text">
      <style:text-properties fo:font-size="11pt" style:font-size-asian="11pt" style:font-size-complex="11pt"/>
    </style:style>
    <style:style style:name="T127_12" style:family="text">
      <style:text-properties fo:font-size="11pt" style:font-size-asian="11pt" style:font-size-complex="11pt"/>
    </style:style>
    <style:style style:name="T127_13" style:family="text">
      <style:text-properties fo:font-size="11pt" style:font-size-asian="11pt" style:font-size-complex="11pt"/>
    </style:style>
    <style:style style:name="T127_14" style:family="text">
      <style:text-properties fo:font-size="11pt" style:font-size-asian="11pt" style:font-size-complex="11pt"/>
    </style:style>
    <style:style style:name="T127_15" style:family="text">
      <style:text-properties fo:font-size="11pt" style:font-size-asian="11pt" style:font-size-complex="11pt"/>
    </style:style>
    <style:style style:name="T127_16" style:family="text">
      <style:text-properties fo:font-size="11pt" style:font-size-asian="11pt" style:font-size-complex="11pt"/>
    </style:style>
    <style:style style:name="T127_17" style:family="text">
      <style:text-properties fo:font-size="11pt" style:font-size-asian="11pt" style:font-size-complex="11pt"/>
    </style:style>
    <style:style style:name="T127_18" style:family="text">
      <style:text-properties fo:font-size="11pt" style:font-size-asian="11pt" style:font-size-complex="11pt"/>
    </style:style>
    <style:style style:name="T127_19" style:family="text">
      <style:text-properties fo:font-size="11pt" style:font-size-asian="11pt" style:font-size-complex="11pt"/>
    </style:style>
    <style:style style:name="T127_20" style:family="text">
      <style:text-properties fo:font-size="11pt" style:font-size-asian="11pt" style:font-size-complex="11pt"/>
    </style:style>
    <style:style style:name="T127_21" style:family="text">
      <style:text-properties fo:font-size="11pt" style:font-size-asian="11pt" style:font-size-complex="11pt"/>
    </style:style>
    <style:style style:name="T127_22" style:family="text">
      <style:text-properties fo:font-size="11pt" style:font-size-asian="11pt" style:font-size-complex="11pt"/>
    </style:style>
    <style:style style:name="T127_23" style:family="text">
      <style:text-properties fo:font-size="11pt" style:font-size-asian="11pt" style:font-size-complex="11pt"/>
    </style:style>
    <style:style style:name="T127_24" style:family="text">
      <style:text-properties fo:font-size="11pt" style:font-size-asian="11pt" style:font-size-complex="11pt"/>
    </style:style>
    <style:style style:name="T127_25" style:family="text">
      <style:text-properties fo:font-size="11pt" style:font-size-asian="11pt" style:font-size-complex="11pt"/>
    </style:style>
    <style:style style:name="T127_26" style:family="text">
      <style:text-properties fo:font-size="11pt" style:font-size-asian="11pt" style:font-size-complex="11pt"/>
    </style:style>
    <style:style style:name="T127_27" style:family="text">
      <style:text-properties fo:font-size="11pt" style:font-size-asian="11pt" style:font-size-complex="11pt"/>
    </style:style>
    <style:style style:name="T127_28" style:family="text">
      <style:text-properties fo:font-size="11pt" style:font-size-asian="11pt" style:font-size-complex="11pt"/>
    </style:style>
    <style:style style:name="P128" style:family="paragraph" style:parent-style-name="Normal">
      <style:paragraph-properties fo:text-align="justify" fo:line-height="115%" fo:margin-bottom="0.212cm"/>
    </style:style>
    <style:style style:name="T128_1" style:family="text">
      <style:text-properties fo:font-size="11pt" style:font-size-asian="11pt" style:font-size-complex="11pt"/>
    </style:style>
    <style:style style:name="T128_2" style:family="text">
      <style:text-properties fo:font-size="11pt" style:font-size-asian="11pt" style:font-size-complex="11pt"/>
    </style:style>
    <style:style style:name="T128_3" style:family="text">
      <style:text-properties fo:font-size="11pt" style:font-size-asian="11pt" style:font-size-complex="11pt"/>
    </style:style>
    <style:style style:name="T128_4" style:family="text">
      <style:text-properties fo:font-size="11pt" style:font-size-asian="11pt" style:font-size-complex="11pt"/>
    </style:style>
    <style:style style:name="T128_5" style:family="text">
      <style:text-properties fo:font-size="11pt" style:font-size-asian="11pt" style:font-size-complex="11pt"/>
    </style:style>
    <style:style style:name="T128_6" style:family="text">
      <style:text-properties fo:font-size="11pt" style:font-size-asian="11pt" style:font-size-complex="11pt"/>
    </style:style>
    <style:style style:name="T128_7" style:family="text">
      <style:text-properties fo:font-size="11pt" style:font-size-asian="11pt" style:font-size-complex="11pt"/>
    </style:style>
    <style:style style:name="T128_8" style:family="text">
      <style:text-properties fo:font-size="11pt" style:font-size-asian="11pt" style:font-size-complex="11pt"/>
    </style:style>
    <style:style style:name="T128_9" style:family="text">
      <style:text-properties fo:font-size="11pt" style:font-size-asian="11pt" style:font-size-complex="11pt"/>
    </style:style>
    <style:style style:name="T128_10" style:family="text">
      <style:text-properties fo:font-size="11pt" style:font-size-asian="11pt" style:font-size-complex="11pt"/>
    </style:style>
    <style:style style:name="T128_11" style:family="text">
      <style:text-properties fo:font-size="11pt" style:font-size-asian="11pt" style:font-size-complex="11pt"/>
    </style:style>
    <style:style style:name="T128_12" style:family="text">
      <style:text-properties fo:font-size="11pt" style:font-size-asian="11pt" style:font-size-complex="11pt"/>
    </style:style>
    <style:style style:name="T128_13" style:family="text">
      <style:text-properties fo:font-size="11pt" style:font-size-asian="11pt" style:font-size-complex="11pt"/>
    </style:style>
    <style:style style:name="T128_14" style:family="text">
      <style:text-properties fo:font-size="11pt" style:font-size-asian="11pt" style:font-size-complex="11pt"/>
    </style:style>
    <style:style style:name="T128_15" style:family="text">
      <style:text-properties fo:font-size="11pt" style:font-size-asian="11pt" style:font-size-complex="11pt"/>
    </style:style>
    <style:style style:name="T128_16" style:family="text">
      <style:text-properties fo:font-size="11pt" style:font-size-asian="11pt" style:font-size-complex="11pt"/>
    </style:style>
    <style:style style:name="T128_17" style:family="text">
      <style:text-properties fo:font-size="11pt" style:font-size-asian="11pt" style:font-size-complex="11pt"/>
    </style:style>
    <style:style style:name="T128_18" style:family="text">
      <style:text-properties fo:font-size="11pt" style:font-size-asian="11pt" style:font-size-complex="11pt"/>
    </style:style>
    <style:style style:name="T128_19" style:family="text">
      <style:text-properties fo:font-size="11pt" style:font-size-asian="11pt" style:font-size-complex="11pt"/>
    </style:style>
    <style:style style:name="T128_20" style:family="text">
      <style:text-properties fo:font-size="11pt" style:font-size-asian="11pt" style:font-size-complex="11pt"/>
    </style:style>
    <style:style style:name="T128_21" style:family="text">
      <style:text-properties fo:font-size="11pt" style:font-size-asian="11pt" style:font-size-complex="11pt"/>
    </style:style>
    <style:style style:name="T128_22" style:family="text">
      <style:text-properties fo:font-size="11pt" style:font-size-asian="11pt" style:font-size-complex="11pt"/>
    </style:style>
    <style:style style:name="T128_23" style:family="text">
      <style:text-properties fo:font-size="11pt" style:font-size-asian="11pt" style:font-size-complex="11pt"/>
    </style:style>
    <style:style style:name="T128_24" style:family="text">
      <style:text-properties fo:font-size="11pt" style:font-size-asian="11pt" style:font-size-complex="11pt"/>
    </style:style>
    <style:style style:name="T128_25" style:family="text">
      <style:text-properties fo:font-size="11pt" style:font-size-asian="11pt" style:font-size-complex="11pt"/>
    </style:style>
    <style:style style:name="T128_26" style:family="text">
      <style:text-properties fo:font-size="11pt" style:font-size-asian="11pt" style:font-size-complex="11pt"/>
    </style:style>
    <style:style style:name="T128_27" style:family="text">
      <style:text-properties fo:font-size="11pt" style:font-size-asian="11pt" style:font-size-complex="11pt"/>
    </style:style>
    <style:style style:name="T128_28" style:family="text">
      <style:text-properties fo:font-size="11pt" style:font-size-asian="11pt" style:font-size-complex="11pt"/>
    </style:style>
    <style:style style:name="T128_29" style:family="text">
      <style:text-properties fo:font-size="11pt" style:font-size-asian="11pt" style:font-size-complex="11pt"/>
    </style:style>
    <style:style style:name="T128_30" style:family="text">
      <style:text-properties fo:font-size="11pt" style:font-size-asian="11pt" style:font-size-complex="11pt"/>
    </style:style>
    <style:style style:name="T128_31" style:family="text">
      <style:text-properties fo:font-size="11pt" style:font-size-asian="11pt" style:font-size-complex="11pt"/>
    </style:style>
    <style:style style:name="P129" style:family="paragraph" style:parent-style-name="Normal">
      <style:paragraph-properties fo:text-align="justify" fo:line-height="115%" fo:margin-bottom="0.212cm"/>
    </style:style>
    <style:style style:name="T1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5" style:family="text">
      <style:text-properties fo:font-size="11pt" style:font-size-asian="11pt" style:font-name-complex="Arial" style:font-size-complex="11pt"/>
    </style:style>
    <style:style style:name="T129_6" style:family="text">
      <style:text-properties fo:font-size="11pt" style:font-size-asian="11pt" style:font-name-complex="Arial" style:font-size-complex="11pt"/>
    </style:style>
    <style:style style:name="T129_7" style:family="text">
      <style:text-properties fo:font-size="11pt" style:font-size-asian="11pt" style:font-name-complex="Arial" style:font-size-complex="11pt"/>
    </style:style>
    <style:style style:name="T129_8" style:family="text">
      <style:text-properties fo:font-size="11pt" style:font-size-asian="11pt" style:font-name-complex="Arial" style:font-size-complex="11pt"/>
    </style:style>
    <style:style style:name="T129_9" style:family="text">
      <style:text-properties fo:font-size="11pt" style:font-size-asian="11pt" style:font-name-complex="Arial" style:font-size-complex="11pt"/>
    </style:style>
    <style:style style:name="T129_10" style:family="text">
      <style:text-properties fo:font-size="11pt" style:font-size-asian="11pt" style:font-name-complex="Arial" style:font-size-complex="11pt"/>
    </style:style>
    <style:style style:name="P130" style:family="paragraph" style:parent-style-name="Normal">
      <style:paragraph-properties fo:text-align="justify" fo:line-height="115%" fo:margin-bottom="0.212cm"/>
    </style:style>
    <style:style style:name="T130_1" style:family="text">
      <style:text-properties fo:font-size="11pt" style:font-size-asian="11pt" style:font-size-complex="11pt"/>
    </style:style>
    <style:style style:name="T130_2" style:family="text">
      <style:text-properties fo:font-size="11pt" style:font-size-asian="11pt" style:font-size-complex="11pt"/>
    </style:style>
    <style:style style:name="T130_3" style:family="text">
      <style:text-properties fo:font-size="11pt" style:font-size-asian="11pt" style:font-size-complex="11pt"/>
    </style:style>
    <style:style style:name="T130_4" style:family="text">
      <style:text-properties fo:font-size="11pt" style:font-size-asian="11pt" style:font-size-complex="11pt"/>
    </style:style>
    <style:style style:name="T130_5" style:family="text">
      <style:text-properties fo:font-size="11pt" style:font-size-asian="11pt" style:font-size-complex="11pt"/>
    </style:style>
    <style:style style:name="T130_6" style:family="text">
      <style:text-properties fo:font-size="11pt" style:font-size-asian="11pt" style:font-size-complex="11pt"/>
    </style:style>
    <style:style style:name="T130_7" style:family="text">
      <style:text-properties fo:font-size="11pt" style:font-size-asian="11pt" style:font-size-complex="11pt"/>
    </style:style>
    <style:style style:name="T130_8" style:family="text">
      <style:text-properties fo:font-size="11pt" style:font-size-asian="11pt" style:font-size-complex="11pt"/>
    </style:style>
    <style:style style:name="T130_9" style:family="text">
      <style:text-properties fo:font-size="11pt" style:font-size-asian="11pt" style:font-size-complex="11pt"/>
    </style:style>
    <style:style style:name="T130_10" style:family="text">
      <style:text-properties fo:font-size="11pt" style:font-size-asian="11pt" style:font-size-complex="11pt"/>
    </style:style>
    <style:style style:name="T130_11" style:family="text">
      <style:text-properties fo:font-size="11pt" style:font-size-asian="11pt" style:font-size-complex="11pt"/>
    </style:style>
    <style:style style:name="T130_12" style:family="text">
      <style:text-properties fo:font-size="11pt" style:font-size-asian="11pt" style:font-size-complex="11pt"/>
    </style:style>
    <style:style style:name="T130_13" style:family="text">
      <style:text-properties fo:font-size="11pt" style:font-size-asian="11pt" style:font-size-complex="11pt"/>
    </style:style>
    <style:style style:name="T130_14" style:family="text">
      <style:text-properties fo:font-size="11pt" style:font-size-asian="11pt" style:font-size-complex="11pt"/>
    </style:style>
    <style:style style:name="T130_15" style:family="text">
      <style:text-properties fo:font-size="11pt" style:font-size-asian="11pt" style:font-size-complex="11pt"/>
    </style:style>
    <style:style style:name="T130_16" style:family="text">
      <style:text-properties fo:font-size="11pt" style:font-size-asian="11pt" style:font-size-complex="11pt"/>
    </style:style>
    <style:style style:name="T130_17" style:family="text">
      <style:text-properties fo:font-size="11pt" style:font-size-asian="11pt" style:font-size-complex="11pt"/>
    </style:style>
    <style:style style:name="T130_18" style:family="text">
      <style:text-properties fo:font-size="11pt" style:font-size-asian="11pt" style:font-size-complex="11pt"/>
    </style:style>
    <style:style style:name="T130_19" style:family="text">
      <style:text-properties fo:font-size="11pt" style:font-size-asian="11pt" style:font-size-complex="11pt"/>
    </style:style>
    <style:style style:name="P131" style:family="paragraph" style:parent-style-name="Normal">
      <style:paragraph-properties fo:text-align="justify" fo:line-height="115%" fo:margin-bottom="0.212cm"/>
    </style:style>
    <style:style style:name="T131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132" style:family="paragraph" style:parent-style-name="Normal">
      <style:paragraph-properties fo:text-align="justify" fo:line-height="115%" fo:margin-bottom="0.212cm"/>
    </style:style>
    <style:style style:name="T132_1" style:family="text">
      <style:text-properties fo:font-size="11pt" style:font-size-asian="11pt" style:font-name-complex="Arial" style:font-size-complex="11pt" fo:language-asian="en" fo:country-asian="GB"/>
    </style:style>
    <style:style style:name="T132_2" style:family="text">
      <style:text-properties fo:font-size="11pt" style:font-size-asian="11pt" style:font-name-complex="Arial" style:font-size-complex="11pt" fo:language-asian="en" fo:country-asian="GB"/>
    </style:style>
    <style:style style:name="T132_3" style:family="text">
      <style:text-properties fo:font-size="11pt" style:font-size-asian="11pt" style:font-name-complex="Arial" style:font-size-complex="11pt" fo:language-asian="en" fo:country-asian="GB"/>
    </style:style>
    <style:style style:name="T132_4" style:family="text">
      <style:text-properties fo:font-size="11pt" style:font-size-asian="11pt" style:font-name-complex="Arial" style:font-size-complex="11pt" fo:language-asian="en" fo:country-asian="GB"/>
    </style:style>
    <style:style style:name="T132_5" style:family="text">
      <style:text-properties fo:font-size="11pt" style:font-size-asian="11pt" style:font-name-complex="Arial" style:font-size-complex="11pt" fo:language-asian="en" fo:country-asian="GB"/>
    </style:style>
    <style:style style:name="T132_6" style:family="text">
      <style:text-properties fo:font-size="11pt" style:font-size-asian="11pt" style:font-name-complex="Arial" style:font-size-complex="11pt" fo:language-asian="en" fo:country-asian="GB"/>
    </style:style>
    <style:style style:name="T132_7" style:family="text">
      <style:text-properties fo:font-size="11pt" style:font-size-asian="11pt" style:font-name-complex="Arial" style:font-size-complex="11pt" fo:language-asian="en" fo:country-asian="GB"/>
    </style:style>
    <style:style style:name="T132_8" style:family="text">
      <style:text-properties fo:font-size="11pt" style:font-size-asian="11pt" style:font-name-complex="Arial" style:font-size-complex="11pt" fo:language-asian="en" fo:country-asian="GB"/>
    </style:style>
    <style:style style:name="T132_9" style:family="text">
      <style:text-properties fo:font-size="11pt" style:font-size-asian="11pt" style:font-name-complex="Arial" style:font-size-complex="11pt" fo:language-asian="en" fo:country-asian="GB"/>
    </style:style>
    <style:style style:name="T132_10" style:family="text">
      <style:text-properties fo:font-size="11pt" style:font-size-asian="11pt" style:font-name-complex="Arial" style:font-size-complex="11pt" fo:language-asian="en" fo:country-asian="GB"/>
    </style:style>
    <style:style style:name="T132_11" style:family="text">
      <style:text-properties fo:font-size="11pt" style:font-size-asian="11pt" style:font-name-complex="Arial" style:font-size-complex="11pt" fo:language-asian="en" fo:country-asian="GB"/>
    </style:style>
    <style:style style:name="T132_12" style:family="text">
      <style:text-properties fo:font-size="11pt" style:font-size-asian="11pt" style:font-name-complex="Arial" style:font-size-complex="11pt" fo:language-asian="en" fo:country-asian="GB"/>
    </style:style>
    <style:style style:name="T132_13" style:family="text">
      <style:text-properties fo:font-size="11pt" style:font-size-asian="11pt" style:font-name-complex="Arial" style:font-size-complex="11pt" fo:language-asian="en" fo:country-asian="GB"/>
    </style:style>
    <style:style style:name="T132_14" style:family="text">
      <style:text-properties fo:font-size="11pt" style:font-size-asian="11pt" style:font-name-complex="Arial" style:font-size-complex="11pt" fo:language-asian="en" fo:country-asian="GB"/>
    </style:style>
    <style:style style:name="T132_15" style:family="text">
      <style:text-properties fo:font-size="11pt" style:font-size-asian="11pt" style:font-name-complex="Arial" style:font-size-complex="11pt" fo:language-asian="en" fo:country-asian="GB"/>
    </style:style>
    <style:style style:name="T132_16" style:family="text">
      <style:text-properties fo:font-size="11pt" style:font-size-asian="11pt" style:font-name-complex="Arial" style:font-size-complex="11pt" fo:language-asian="en" fo:country-asian="GB"/>
    </style:style>
    <style:style style:name="T132_17" style:family="text">
      <style:text-properties fo:font-size="11pt" style:font-size-asian="11pt" style:font-name-complex="Arial" style:font-size-complex="11pt" fo:language-asian="en" fo:country-asian="GB"/>
    </style:style>
    <style:style style:name="T132_18" style:family="text">
      <style:text-properties fo:font-size="11pt" style:font-size-asian="11pt" style:font-name-complex="Arial" style:font-size-complex="11pt" fo:language-asian="en" fo:country-asian="GB"/>
    </style:style>
    <style:style style:name="T132_19" style:family="text">
      <style:text-properties fo:font-size="11pt" style:font-size-asian="11pt" style:font-name-complex="Arial" style:font-size-complex="11pt" fo:language-asian="en" fo:country-asian="GB"/>
    </style:style>
    <style:style style:name="T132_20" style:family="text">
      <style:text-properties fo:font-size="11pt" style:font-size-asian="11pt" style:font-name-complex="Arial" style:font-size-complex="11pt" fo:language-asian="en" fo:country-asian="GB"/>
    </style:style>
    <style:style style:name="T132_21" style:family="text">
      <style:text-properties fo:font-size="11pt" style:font-size-asian="11pt" style:font-name-complex="Arial" style:font-size-complex="11pt" fo:language-asian="en" fo:country-asian="GB"/>
    </style:style>
    <style:style style:name="T132_22" style:family="text">
      <style:text-properties fo:font-size="11pt" style:font-size-asian="11pt" style:font-name-complex="Arial" style:font-size-complex="11pt" fo:language-asian="en" fo:country-asian="GB"/>
    </style:style>
    <style:style style:name="T132_23" style:family="text">
      <style:text-properties fo:font-size="11pt" style:font-size-asian="11pt" style:font-name-complex="Arial" style:font-size-complex="11pt" fo:language-asian="en" fo:country-asian="GB"/>
    </style:style>
    <style:style style:name="T132_24" style:family="text">
      <style:text-properties fo:font-size="11pt" style:font-size-asian="11pt" style:font-name-complex="Arial" style:font-size-complex="11pt" fo:language-asian="en" fo:country-asian="GB"/>
    </style:style>
    <style:style style:name="T132_25" style:family="text">
      <style:text-properties fo:font-size="11pt" style:font-size-asian="11pt" style:font-name-complex="Arial" style:font-size-complex="11pt" fo:language-asian="en" fo:country-asian="GB"/>
    </style:style>
    <style:style style:name="T132_26" style:family="text">
      <style:text-properties fo:font-size="11pt" style:font-size-asian="11pt" style:font-name-complex="Arial" style:font-size-complex="11pt" fo:language-asian="en" fo:country-asian="GB"/>
    </style:style>
    <style:style style:name="T132_27" style:family="text">
      <style:text-properties fo:font-size="11pt" style:font-size-asian="11pt" style:font-name-complex="Arial" style:font-size-complex="11pt" fo:language-asian="en" fo:country-asian="GB"/>
    </style:style>
    <style:style style:name="P133" style:family="paragraph" style:parent-style-name="Normal">
      <style:paragraph-properties fo:text-align="justify" fo:line-height="115%" fo:margin-bottom="0.212cm"/>
    </style:style>
    <style:style style:name="T133_1" style:family="text">
      <style:text-properties fo:font-size="11pt" style:font-size-asian="11pt" style:font-name-complex="Arial" style:font-size-complex="11pt" fo:language-asian="en" fo:country-asian="GB"/>
    </style:style>
    <style:style style:name="T133_2" style:family="text">
      <style:text-properties fo:font-size="11pt" style:font-size-asian="11pt" style:font-name-complex="Arial" style:font-size-complex="11pt" fo:language-asian="en" fo:country-asian="GB"/>
    </style:style>
    <style:style style:name="T133_3" style:family="text">
      <style:text-properties fo:font-size="11pt" style:font-size-asian="11pt" style:font-name-complex="Arial" style:font-size-complex="11pt" fo:language-asian="en" fo:country-asian="GB"/>
    </style:style>
    <style:style style:name="T133_4" style:family="text">
      <style:text-properties fo:font-size="11pt" style:font-size-asian="11pt" style:font-name-complex="Arial" style:font-size-complex="11pt" fo:language-asian="en" fo:country-asian="GB"/>
    </style:style>
    <style:style style:name="T133_5" style:family="text">
      <style:text-properties fo:font-size="11pt" style:font-size-asian="11pt" style:font-name-complex="Arial" style:font-size-complex="11pt" fo:language-asian="en" fo:country-asian="GB"/>
    </style:style>
    <style:style style:name="T133_6" style:family="text">
      <style:text-properties fo:font-size="11pt" style:font-size-asian="11pt" style:font-name-complex="Arial" style:font-size-complex="11pt" fo:language-asian="en" fo:country-asian="GB"/>
    </style:style>
    <style:style style:name="T133_7" style:family="text">
      <style:text-properties fo:font-size="11pt" style:font-size-asian="11pt" style:font-name-complex="Arial" style:font-size-complex="11pt" fo:language-asian="en" fo:country-asian="GB"/>
    </style:style>
    <style:style style:name="T133_8" style:family="text">
      <style:text-properties fo:font-size="11pt" style:font-size-asian="11pt" style:font-name-complex="Arial" style:font-size-complex="11pt" fo:language-asian="en" fo:country-asian="GB"/>
    </style:style>
    <style:style style:name="T133_9" style:family="text">
      <style:text-properties fo:font-size="11pt" style:font-size-asian="11pt" style:font-name-complex="Arial" style:font-size-complex="11pt" fo:language-asian="en" fo:country-asian="GB"/>
    </style:style>
    <style:style style:name="T133_10" style:family="text">
      <style:text-properties fo:font-size="11pt" style:font-size-asian="11pt" style:font-name-complex="Arial" style:font-size-complex="11pt" fo:language-asian="en" fo:country-asian="GB"/>
    </style:style>
    <style:style style:name="T133_11" style:family="text">
      <style:text-properties fo:font-size="11pt" style:font-size-asian="11pt" style:font-name-complex="Arial" style:font-size-complex="11pt" fo:language-asian="en" fo:country-asian="GB"/>
    </style:style>
    <style:style style:name="T133_12" style:family="text">
      <style:text-properties fo:font-size="11pt" style:font-size-asian="11pt" style:font-name-complex="Arial" style:font-size-complex="11pt" fo:language-asian="en" fo:country-asian="GB"/>
    </style:style>
    <style:style style:name="T133_13" style:family="text">
      <style:text-properties fo:font-size="11pt" style:font-size-asian="11pt" style:font-name-complex="Arial" style:font-size-complex="11pt" fo:language-asian="en" fo:country-asian="GB"/>
    </style:style>
    <style:style style:name="T133_14" style:family="text">
      <style:text-properties fo:font-size="11pt" style:font-size-asian="11pt" style:font-name-complex="Arial" style:font-size-complex="11pt" fo:language-asian="en" fo:country-asian="GB"/>
    </style:style>
    <style:style style:name="T133_15" style:family="text">
      <style:text-properties fo:font-size="11pt" style:font-size-asian="11pt" style:font-name-complex="Arial" style:font-size-complex="11pt" fo:language-asian="en" fo:country-asian="GB"/>
    </style:style>
    <style:style style:name="T133_16" style:family="text">
      <style:text-properties fo:font-size="11pt" style:font-size-asian="11pt" style:font-name-complex="Arial" style:font-size-complex="11pt" fo:language-asian="en" fo:country-asian="GB"/>
    </style:style>
    <style:style style:name="T133_17" style:family="text">
      <style:text-properties fo:font-size="11pt" style:font-size-asian="11pt" style:font-name-complex="Arial" style:font-size-complex="11pt" fo:language-asian="en" fo:country-asian="GB"/>
    </style:style>
    <style:style style:name="T133_18" style:family="text">
      <style:text-properties fo:font-size="11pt" style:font-size-asian="11pt" style:font-name-complex="Arial" style:font-size-complex="11pt" fo:language-asian="en" fo:country-asian="GB"/>
    </style:style>
    <style:style style:name="T133_19" style:family="text">
      <style:text-properties fo:font-size="11pt" style:font-size-asian="11pt" style:font-name-complex="Arial" style:font-size-complex="11pt" fo:language-asian="en" fo:country-asian="GB"/>
    </style:style>
    <style:style style:name="T133_20" style:family="text">
      <style:text-properties fo:font-size="11pt" style:font-size-asian="11pt" style:font-name-complex="Arial" style:font-size-complex="11pt" fo:language-asian="en" fo:country-asian="GB"/>
    </style:style>
    <style:style style:name="T133_21" style:family="text">
      <style:text-properties fo:font-size="11pt" style:font-size-asian="11pt" style:font-name-complex="Arial" style:font-size-complex="11pt" fo:language-asian="en" fo:country-asian="GB"/>
    </style:style>
    <style:style style:name="T133_22" style:family="text">
      <style:text-properties fo:font-size="11pt" style:font-size-asian="11pt" style:font-name-complex="Arial" style:font-size-complex="11pt" fo:language-asian="en" fo:country-asian="GB"/>
    </style:style>
    <style:style style:name="T133_23" style:family="text">
      <style:text-properties fo:font-size="11pt" style:font-size-asian="11pt" style:font-name-complex="Arial" style:font-size-complex="11pt" fo:language-asian="en" fo:country-asian="GB"/>
    </style:style>
    <style:style style:name="T133_24" style:family="text">
      <style:text-properties fo:font-size="11pt" style:font-size-asian="11pt" style:font-name-complex="Arial" style:font-size-complex="11pt" fo:language-asian="en" fo:country-asian="GB"/>
    </style:style>
    <style:style style:name="T133_25" style:family="text">
      <style:text-properties fo:font-size="11pt" style:font-size-asian="11pt" style:font-name-complex="Arial" style:font-size-complex="11pt" fo:language-asian="en" fo:country-asian="GB"/>
    </style:style>
    <style:style style:name="T133_26" style:family="text">
      <style:text-properties fo:font-size="11pt" style:font-size-asian="11pt" style:font-name-complex="Arial" style:font-size-complex="11pt" fo:language-asian="en" fo:country-asian="GB"/>
    </style:style>
    <style:style style:name="T133_27" style:family="text">
      <style:text-properties fo:font-size="11pt" style:font-size-asian="11pt" style:font-name-complex="Arial" style:font-size-complex="11pt" fo:language-asian="en" fo:country-asian="GB"/>
    </style:style>
    <style:style style:name="T133_28" style:family="text">
      <style:text-properties fo:font-size="11pt" style:font-size-asian="11pt" style:font-name-complex="Arial" style:font-size-complex="11pt" fo:language-asian="en" fo:country-asian="GB"/>
    </style:style>
    <style:style style:name="T133_29" style:family="text">
      <style:text-properties fo:font-size="11pt" style:font-size-asian="11pt" style:font-name-complex="Arial" style:font-size-complex="11pt" fo:language-asian="en" fo:country-asian="GB"/>
    </style:style>
    <style:style style:name="T133_30" style:family="text">
      <style:text-properties fo:font-size="11pt" style:font-size-asian="11pt" style:font-name-complex="Arial" style:font-size-complex="11pt" fo:language-asian="en" fo:country-asian="GB"/>
    </style:style>
    <style:style style:name="T133_31" style:family="text">
      <style:text-properties fo:font-size="11pt" style:font-size-asian="11pt" style:font-name-complex="Arial" style:font-size-complex="11pt" fo:language-asian="en" fo:country-asian="GB"/>
    </style:style>
    <style:style style:name="T133_32" style:family="text">
      <style:text-properties fo:font-size="11pt" style:font-size-asian="11pt" style:font-name-complex="Arial" style:font-size-complex="11pt" fo:language-asian="en" fo:country-asian="GB"/>
    </style:style>
    <style:style style:name="T133_33" style:family="text">
      <style:text-properties fo:font-size="11pt" style:font-size-asian="11pt" style:font-name-complex="Arial" style:font-size-complex="11pt" fo:language-asian="en" fo:country-asian="GB"/>
    </style:style>
    <style:style style:name="T133_34" style:family="text">
      <style:text-properties fo:font-size="11pt" style:font-size-asian="11pt" style:font-name-complex="Arial" style:font-size-complex="11pt" fo:language-asian="en" fo:country-asian="GB"/>
    </style:style>
    <style:style style:name="T133_35" style:family="text">
      <style:text-properties fo:font-size="11pt" style:font-size-asian="11pt" style:font-name-complex="Arial" style:font-size-complex="11pt" fo:language-asian="en" fo:country-asian="GB"/>
    </style:style>
    <style:style style:name="T133_36" style:family="text">
      <style:text-properties fo:font-size="11pt" style:font-size-asian="11pt" style:font-name-complex="Arial" style:font-size-complex="11pt" fo:language-asian="en" fo:country-asian="GB"/>
    </style:style>
    <style:style style:name="T133_37" style:family="text">
      <style:text-properties fo:font-size="11pt" style:font-size-asian="11pt" style:font-name-complex="Arial" style:font-size-complex="11pt" fo:language-asian="en" fo:country-asian="GB"/>
    </style:style>
    <style:style style:name="T133_38" style:family="text">
      <style:text-properties fo:font-size="11pt" style:font-size-asian="11pt" style:font-name-complex="Arial" style:font-size-complex="11pt" fo:language-asian="en" fo:country-asian="GB"/>
    </style:style>
    <style:style style:name="T133_39" style:family="text">
      <style:text-properties fo:font-size="11pt" style:font-size-asian="11pt" style:font-name-complex="Arial" style:font-size-complex="11pt" fo:language-asian="en" fo:country-asian="GB"/>
    </style:style>
    <style:style style:name="T133_40" style:family="text">
      <style:text-properties fo:font-size="11pt" style:font-size-asian="11pt" style:font-name-complex="Arial" style:font-size-complex="11pt" fo:language-asian="en" fo:country-asian="GB"/>
    </style:style>
    <style:style style:name="T133_41" style:family="text">
      <style:text-properties fo:font-size="11pt" style:font-size-asian="11pt" style:font-name-complex="Arial" style:font-size-complex="11pt" fo:language-asian="en" fo:country-asian="GB"/>
    </style:style>
    <style:style style:name="T133_42" style:family="text">
      <style:text-properties fo:font-size="11pt" style:font-size-asian="11pt" style:font-name-complex="Arial" style:font-size-complex="11pt" fo:language-asian="en" fo:country-asian="GB"/>
    </style:style>
    <style:style style:name="T133_43" style:family="text">
      <style:text-properties fo:font-size="11pt" style:font-size-asian="11pt" style:font-name-complex="Arial" style:font-size-complex="11pt" fo:language-asian="en" fo:country-asian="GB"/>
    </style:style>
    <style:style style:name="T133_44" style:family="text">
      <style:text-properties fo:font-size="11pt" style:font-size-asian="11pt" style:font-name-complex="Arial" style:font-size-complex="11pt" fo:language-asian="en" fo:country-asian="GB"/>
    </style:style>
    <style:style style:name="T133_45" style:family="text">
      <style:text-properties fo:font-size="11pt" style:font-size-asian="11pt" style:font-name-complex="Arial" style:font-size-complex="11pt" fo:language-asian="en" fo:country-asian="GB"/>
    </style:style>
    <style:style style:name="T133_46" style:family="text">
      <style:text-properties fo:font-size="11pt" style:font-size-asian="11pt" style:font-name-complex="Arial" style:font-size-complex="11pt" fo:language-asian="en" fo:country-asian="GB"/>
    </style:style>
    <style:style style:name="T133_47" style:family="text">
      <style:text-properties fo:font-size="11pt" style:font-size-asian="11pt" style:font-name-complex="Arial" style:font-size-complex="11pt" fo:language-asian="en" fo:country-asian="GB"/>
    </style:style>
    <style:style style:name="T133_48" style:family="text">
      <style:text-properties fo:font-size="11pt" style:font-size-asian="11pt" style:font-name-complex="Arial" style:font-size-complex="11pt" fo:language-asian="en" fo:country-asian="GB"/>
    </style:style>
    <style:style style:name="T133_49" style:family="text">
      <style:text-properties fo:font-size="11pt" style:font-size-asian="11pt" style:font-name-complex="Arial" style:font-size-complex="11pt" fo:language-asian="en" fo:country-asian="GB"/>
    </style:style>
    <style:style style:name="T133_50" style:family="text">
      <style:text-properties fo:font-size="11pt" style:font-size-asian="11pt" style:font-name-complex="Arial" style:font-size-complex="11pt" fo:language-asian="en" fo:country-asian="GB"/>
    </style:style>
    <style:style style:name="T133_51" style:family="text">
      <style:text-properties fo:font-size="11pt" style:font-size-asian="11pt" style:font-name-complex="Arial" style:font-size-complex="11pt" fo:language-asian="en" fo:country-asian="GB"/>
    </style:style>
    <style:style style:name="P134" style:family="paragraph" style:parent-style-name="Normal">
      <style:paragraph-properties fo:text-align="justify" fo:line-height="115%" fo:margin-bottom="0.212cm"/>
    </style:style>
    <style:style style:name="T134_1" style:family="text">
      <style:text-properties fo:font-size="11pt" style:font-size-asian="11pt" style:font-name-complex="Arial" style:font-size-complex="11pt" fo:language-asian="en" fo:country-asian="GB"/>
    </style:style>
    <style:style style:name="T134_2" style:family="text">
      <style:text-properties fo:font-size="11pt" style:font-size-asian="11pt" style:font-name-complex="Arial" style:font-size-complex="11pt" fo:language-asian="en" fo:country-asian="GB"/>
    </style:style>
    <style:style style:name="T134_3" style:family="text">
      <style:text-properties fo:font-size="11pt" style:font-size-asian="11pt" style:font-name-complex="Arial" style:font-size-complex="11pt" fo:language-asian="en" fo:country-asian="GB"/>
    </style:style>
    <style:style style:name="T134_4" style:family="text">
      <style:text-properties fo:font-size="11pt" style:font-size-asian="11pt" style:font-name-complex="Arial" style:font-size-complex="11pt" fo:language-asian="en" fo:country-asian="GB"/>
    </style:style>
    <style:style style:name="T134_5" style:family="text">
      <style:text-properties fo:font-size="11pt" style:font-size-asian="11pt" style:font-name-complex="Arial" style:font-size-complex="11pt" fo:language-asian="en" fo:country-asian="GB"/>
    </style:style>
    <style:style style:name="T134_6" style:family="text">
      <style:text-properties fo:font-size="11pt" style:font-size-asian="11pt" style:font-name-complex="Arial" style:font-size-complex="11pt" fo:language-asian="en" fo:country-asian="GB"/>
    </style:style>
    <style:style style:name="P135" style:family="paragraph" style:parent-style-name="Normal">
      <style:paragraph-properties fo:text-align="justify" fo:line-height="115%" fo:margin-bottom="0.212cm"/>
    </style:style>
    <style:style style:name="T135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35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35_3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3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5" style:family="text">
      <style:text-properties fo:font-size="11pt" style:font-size-asian="11pt" style:font-name-complex="Arial" style:font-size-complex="11pt" fo:font-weight="bold" style:font-weight-asian="bold"/>
    </style:style>
    <style:style style:name="T135_6" style:family="text">
      <style:text-properties fo:font-size="11pt" style:font-size-asian="11pt" style:font-name-complex="Arial" style:font-size-complex="11pt" fo:font-weight="bold" style:font-weight-asian="bold"/>
    </style:style>
    <style:style style:name="T135_7" style:family="text">
      <style:text-properties fo:font-size="11pt" style:font-size-asian="11pt" style:font-name-complex="Arial" style:font-size-complex="11pt"/>
    </style:style>
    <style:style style:name="T135_8" style:family="text">
      <style:text-properties fo:font-size="11pt" style:font-size-asian="11pt" style:font-name-complex="Arial" style:font-size-complex="11pt"/>
    </style:style>
    <style:style style:name="T135_9" style:family="text">
      <style:text-properties fo:font-size="11pt" style:font-size-asian="11pt" style:font-name-complex="Arial" style:font-size-complex="11pt"/>
    </style:style>
    <style:style style:name="T135_10" style:family="text">
      <style:text-properties fo:font-size="11pt" style:font-size-asian="11pt" style:font-name-complex="Arial" style:font-size-complex="11pt"/>
    </style:style>
    <style:style style:name="T135_11" style:family="text">
      <style:text-properties fo:font-size="11pt" style:font-size-asian="11pt" style:font-name-complex="Arial" style:font-size-complex="11pt"/>
    </style:style>
    <style:style style:name="T135_12" style:family="text">
      <style:text-properties fo:font-size="11pt" style:font-size-asian="11pt" style:font-name-complex="Arial" style:font-size-complex="11pt"/>
    </style:style>
    <style:style style:name="T135_13" style:family="text">
      <style:text-properties fo:font-size="11pt" style:font-size-asian="11pt" style:font-name-complex="Arial" style:font-size-complex="11pt"/>
    </style:style>
    <style:style style:name="P136" style:family="paragraph" style:parent-style-name="Heading_20_2">
      <style:paragraph-properties fo:text-align="justify" fo:background-color="#d9e2f3" fo:line-height="115%" fo:padding-top="0.035cm" fo:border-top="#000000 0.018cm solid" fo:margin-top="0cm" fo:padding-bottom="0.035cm" fo:border-bottom="#000000 0.018cm solid" fo:margin-bottom="0.212cm" fo:padding-left="0.212cm" fo:border-left="#000000 0.018cm solid" fo:padding-right="0.247cm" fo:border-right="#000000 0.018cm solid"/>
    </style:style>
    <style:style style:name="T136_1" style:family="text">
      <style:text-properties fo:font-style="normal" style:font-style-asian="normal"/>
    </style:style>
    <style:style style:name="T136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able6" style:family="table">
      <style:table-properties table:align="left" style:width="16.503cm" fo:margin-left="-0.259cm"/>
    </style:style>
    <style:style style:name="Column20" style:family="table-column">
      <style:table-column-properties style:column-width="3.013cm"/>
    </style:style>
    <style:style style:name="Column21" style:family="table-column">
      <style:table-column-properties style:column-width="1.087cm"/>
    </style:style>
    <style:style style:name="Column22" style:family="table-column">
      <style:table-column-properties style:column-width="1.653cm"/>
    </style:style>
    <style:style style:name="Column23" style:family="table-column">
      <style:table-column-properties style:column-width="5.791cm"/>
    </style:style>
    <style:style style:name="Column24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line-height="115%" fo:margin-bottom="0.212cm"/>
    </style:style>
    <style:style style:name="T1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115%" fo:margin-bottom="0.212cm"/>
    </style:style>
    <style:style style:name="T1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38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0.612cm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115%" fo:margin-bottom="0.212cm"/>
    </style:style>
    <style:style style:name="T1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115%" fo:margin-bottom="0.212cm"/>
    </style:style>
    <style:style style:name="T1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115%" fo:margin-bottom="0.212cm"/>
    </style:style>
    <style:style style:name="T1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115%" fo:margin-bottom="0.212cm"/>
    </style:style>
    <style:style style:name="T142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609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115%" fo:margin-bottom="0.212cm"/>
    </style:style>
    <style:style style:name="T1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115%" fo:margin-bottom="0.212cm"/>
    </style:style>
    <style:style style:name="T1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115%" fo:margin-bottom="0.212cm"/>
    </style:style>
    <style:style style:name="T1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4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4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line-height="115%" fo:margin-bottom="0.212cm"/>
    </style:style>
    <style:style style:name="T1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47" style:family="paragraph" style:parent-style-name="Normal">
      <style:paragraph-properties fo:text-align="justify" fo:line-height="115%" fo:margin-bottom="0.212cm"/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5" style:family="table-column">
      <style:table-column-properties style:column-width="5.108cm"/>
    </style:style>
    <style:style style:name="Column26" style:family="table-column">
      <style:table-column-properties style:column-width="2.439cm"/>
    </style:style>
    <style:style style:name="Column27" style:family="table-column">
      <style:table-column-properties style:column-width="8.946cm"/>
    </style:style>
    <style:style style:name="Row25" style:family="table-row">
      <style:table-row-properties style:min-row-height="0.482cm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line-height="115%" fo:margin-bottom="0.212cm"/>
    </style:style>
    <style:style style:name="T1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115%" fo:margin-bottom="0.212cm"/>
    </style:style>
    <style:style style:name="T1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115%" fo:margin-bottom="0.212cm"/>
    </style:style>
    <style:style style:name="T1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line-height="115%" fo:margin-bottom="0.212cm"/>
    </style:style>
    <style:style style:name="T1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line-height="115%" fo:margin-bottom="0.212cm"/>
    </style:style>
    <style:style style:name="T1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 fo:line-height="115%" fo:margin-bottom="0.212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54" style:family="paragraph" style:parent-style-name="Normal">
      <style:paragraph-properties fo:text-align="justify" fo:line-height="115%" fo:margin-bottom="0.212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7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line-height="115%" fo:margin-bottom="0.212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line-height="115%" fo:margin-bottom="0.212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115%" fo:margin-bottom="0.212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58" style:family="paragraph" style:parent-style-name="Normal">
      <style:paragraph-properties fo:text-align="justify" fo:line-height="115%" fo:margin-bottom="0.212cm"/>
    </style:style>
    <style:style style:name="T1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8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line-height="115%" fo:margin-bottom="0.212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9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9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line-height="115%" fo:margin-bottom="0.212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line-height="115%" fo:margin-bottom="0.212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62" style:family="paragraph" style:parent-style-name="Normal">
      <style:paragraph-properties fo:text-align="justify" fo:line-height="115%" fo:margin-bottom="0.212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2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9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115%" fo:margin-bottom="0.212cm"/>
    </style:style>
    <style:style style:name="T1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115%" fo:margin-bottom="0.212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115%" fo:margin-bottom="0.212cm"/>
    </style:style>
    <style:style style:name="T1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66" style:family="paragraph" style:parent-style-name="Normal">
      <style:paragraph-properties fo:text-align="justify" fo:line-height="115%" fo:margin-bottom="0.212cm"/>
    </style:style>
    <style:style style:name="T1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66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67" style:family="paragraph" style:parent-style-name="Normal">
      <style:paragraph-properties fo:text-align="justify" fo:line-height="115%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8" style:family="paragraph" style:parent-style-name="Normal">
      <style:paragraph-properties fo:text-align="justify" fo:line-height="115%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9" style:family="paragraph" style:parent-style-name="Normal">
      <style:paragraph-properties fo:text-align="justify" fo:line-height="115%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0" style:family="paragraph" style:parent-style-name="Normal">
      <style:paragraph-properties fo:text-align="justify" fo:line-height="115%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1" style:family="paragraph" style:parent-style-name="Normal">
      <style:paragraph-properties fo:text-align="justify" fo:line-height="115%" fo:margin-bottom="0.212cm"/>
    </style:style>
    <style:style style:name="T1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2" style:family="paragraph" style:parent-style-name="Normal">
      <style:paragraph-properties fo:text-align="justify" fo:line-height="115%" fo:margin-bottom="0.212cm"/>
    </style:style>
    <style:style style:name="T172_1" style:family="text">
      <style:text-properties fo:font-size="11pt" style:font-size-asian="11pt" style:font-name-complex="Arial" style:font-size-complex="11pt"/>
    </style:style>
    <style:style style:name="T172_2" style:family="text">
      <style:text-properties fo:font-size="11pt" style:font-size-asian="11pt" style:font-name-complex="Arial" style:font-size-complex="11pt"/>
    </style:style>
    <style:style style:name="T172_3" style:family="text">
      <style:text-properties fo:font-size="11pt" style:font-size-asian="11pt" style:font-name-complex="Arial" style:font-size-complex="11pt"/>
    </style:style>
    <style:style style:name="T172_4" style:family="text">
      <style:text-properties fo:font-size="11pt" style:font-size-asian="11pt" style:font-name-complex="Arial" style:font-size-complex="11pt"/>
    </style:style>
    <style:style style:name="T172_5" style:family="text">
      <style:text-properties fo:font-size="11pt" style:font-size-asian="11pt" style:font-name-complex="Arial" style:font-size-complex="11pt"/>
    </style:style>
    <style:style style:name="T172_6" style:family="text">
      <style:text-properties fo:font-size="11pt" style:font-size-asian="11pt" style:font-name-complex="Arial" style:font-size-complex="11pt"/>
    </style:style>
    <style:style style:name="T172_7" style:family="text">
      <style:text-properties fo:font-size="11pt" style:font-size-asian="11pt" style:font-name-complex="Arial" style:font-size-complex="11pt"/>
    </style:style>
    <style:style style:name="T172_8" style:family="text">
      <style:text-properties fo:font-size="11pt" style:font-size-asian="11pt" style:font-name-complex="Arial" style:font-size-complex="11pt"/>
    </style:style>
    <style:style style:name="T172_9" style:family="text">
      <style:text-properties fo:font-size="11pt" style:font-size-asian="11pt" style:font-name-complex="Arial" style:font-size-complex="11pt"/>
    </style:style>
    <style:style style:name="T172_10" style:family="text">
      <style:text-properties fo:font-size="11pt" style:font-size-asian="11pt" style:font-name-complex="Arial" style:font-size-complex="11pt"/>
    </style:style>
    <style:style style:name="T172_11" style:family="text">
      <style:text-properties fo:font-size="11pt" style:font-size-asian="11pt" style:font-name-complex="Arial" style:font-size-complex="11pt"/>
    </style:style>
    <style:style style:name="T172_12" style:family="text">
      <style:text-properties fo:font-size="11pt" style:font-size-asian="11pt" style:font-name-complex="Arial" style:font-size-complex="11pt"/>
    </style:style>
    <style:style style:name="T172_13" style:family="text">
      <style:text-properties fo:font-size="11pt" style:font-size-asian="11pt" style:font-name-complex="Arial" style:font-size-complex="11pt"/>
    </style:style>
    <style:style style:name="T172_14" style:family="text">
      <style:text-properties fo:font-size="11pt" style:font-size-asian="11pt" style:font-name-complex="Arial" style:font-size-complex="11pt"/>
    </style:style>
    <style:style style:name="T172_15" style:family="text">
      <style:text-properties fo:font-size="11pt" style:font-size-asian="11pt" style:font-name-complex="Arial" style:font-size-complex="11pt"/>
    </style:style>
    <style:style style:name="T172_16" style:family="text">
      <style:text-properties fo:font-size="11pt" style:font-size-asian="11pt" style:font-name-complex="Arial" style:font-size-complex="11pt"/>
    </style:style>
    <style:style style:name="T172_17" style:family="text">
      <style:text-properties fo:font-size="11pt" style:font-size-asian="11pt" style:font-name-complex="Arial" style:font-size-complex="11pt"/>
    </style:style>
    <style:style style:name="T172_18" style:family="text">
      <style:text-properties fo:font-size="11pt" style:font-size-asian="11pt" style:font-name-complex="Arial" style:font-size-complex="11pt"/>
    </style:style>
    <style:style style:name="T172_19" style:family="text">
      <style:text-properties fo:font-size="11pt" style:font-size-asian="11pt" style:font-name-complex="Arial" style:font-size-complex="11pt"/>
    </style:style>
    <style:style style:name="T172_20" style:family="text">
      <style:text-properties fo:font-size="11pt" style:font-size-asian="11pt" style:font-name-complex="Arial" style:font-size-complex="11pt"/>
    </style:style>
    <style:style style:name="T172_21" style:family="text">
      <style:text-properties fo:font-size="11pt" style:font-size-asian="11pt" style:font-name-complex="Arial" style:font-size-complex="11pt"/>
    </style:style>
    <style:style style:name="T172_22" style:family="text">
      <style:text-properties fo:font-size="11pt" style:font-size-asian="11pt" style:font-name-complex="Arial" style:font-size-complex="11pt"/>
    </style:style>
    <style:style style:name="T172_23" style:family="text">
      <style:text-properties fo:font-size="11pt" style:font-size-asian="11pt" style:font-name-complex="Arial" style:font-size-complex="11pt"/>
    </style:style>
    <style:style style:name="T172_24" style:family="text">
      <style:text-properties fo:font-size="11pt" style:font-size-asian="11pt" style:font-name-complex="Arial" style:font-size-complex="11pt"/>
    </style:style>
    <style:style style:name="T172_25" style:family="text">
      <style:text-properties fo:font-size="11pt" style:font-size-asian="11pt" style:font-name-complex="Arial" style:font-size-complex="11pt"/>
    </style:style>
    <style:style style:name="T172_26" style:family="text">
      <style:text-properties fo:font-size="11pt" style:font-size-asian="11pt" style:font-name-complex="Arial" style:font-size-complex="11pt"/>
    </style:style>
    <style:style style:name="T172_27" style:family="text">
      <style:text-properties fo:font-size="11pt" style:font-size-asian="11pt" style:font-name-complex="Arial" style:font-size-complex="11pt"/>
    </style:style>
    <style:style style:name="T172_28" style:family="text">
      <style:text-properties fo:font-size="11pt" style:font-size-asian="11pt" style:font-name-complex="Arial" style:font-size-complex="11pt"/>
    </style:style>
    <style:style style:name="T172_29" style:family="text">
      <style:text-properties fo:font-size="11pt" style:font-size-asian="11pt" style:font-name-complex="Arial" style:font-size-complex="11pt"/>
    </style:style>
    <style:style style:name="T172_30" style:family="text">
      <style:text-properties fo:font-size="11pt" style:font-size-asian="11pt" style:font-name-complex="Arial" style:font-size-complex="11pt"/>
    </style:style>
    <style:style style:name="T172_31" style:family="text">
      <style:text-properties fo:font-size="11pt" style:font-size-asian="11pt" style:font-name-complex="Arial" style:font-size-complex="11pt"/>
    </style:style>
    <style:style style:name="T172_32" style:family="text">
      <style:text-properties fo:font-size="11pt" style:font-size-asian="11pt" style:font-name-complex="Arial" style:font-size-complex="11pt"/>
    </style:style>
    <style:style style:name="P173" style:family="paragraph" style:parent-style-name="Normal">
      <style:paragraph-properties fo:text-align="justify" fo:line-height="115%" fo:margin-bottom="0.212cm"/>
    </style:style>
    <style:style style:name="T173_1" style:family="text">
      <style:text-properties fo:font-size="11pt" style:font-name-asian="Arial" style:font-size-asian="11pt" style:font-name-complex="Arial" style:font-size-complex="11pt"/>
    </style:style>
    <style:style style:name="T173_2" style:family="text">
      <style:text-properties fo:font-size="11pt" style:font-name-asian="Arial" style:font-size-asian="11pt" style:font-name-complex="Arial" style:font-size-complex="11pt"/>
    </style:style>
    <style:style style:name="T173_3" style:family="text">
      <style:text-properties fo:font-size="11pt" style:font-name-asian="Arial" style:font-size-asian="11pt" style:font-name-complex="Arial" style:font-size-complex="11pt"/>
    </style:style>
    <style:style style:name="T173_4" style:family="text">
      <style:text-properties fo:font-size="11pt" style:font-name-asian="Arial" style:font-size-asian="11pt" style:font-name-complex="Arial" style:font-size-complex="11pt"/>
    </style:style>
    <style:style style:name="T173_5" style:family="text">
      <style:text-properties fo:font-size="11pt" style:font-name-asian="Arial" style:font-size-asian="11pt" style:font-name-complex="Arial" style:font-size-complex="11pt"/>
    </style:style>
    <style:style style:name="T173_6" style:family="text">
      <style:text-properties fo:font-size="11pt" style:font-name-asian="Arial" style:font-size-asian="11pt" style:font-name-complex="Arial" style:font-size-complex="11pt"/>
    </style:style>
    <style:style style:name="T173_7" style:family="text">
      <style:text-properties fo:font-size="11pt" style:font-name-asian="Arial" style:font-size-asian="11pt" style:font-name-complex="Arial" style:font-size-complex="11pt"/>
    </style:style>
    <style:style style:name="T173_8" style:family="text">
      <style:text-properties fo:font-size="11pt" style:font-name-asian="Arial" style:font-size-asian="11pt" style:font-name-complex="Arial" style:font-size-complex="11pt"/>
    </style:style>
    <style:style style:name="T173_9" style:family="text">
      <style:text-properties fo:font-size="11pt" style:font-name-asian="Arial" style:font-size-asian="11pt" style:font-name-complex="Arial" style:font-size-complex="11pt"/>
    </style:style>
    <style:style style:name="T173_10" style:family="text">
      <style:text-properties fo:font-size="11pt" style:font-name-asian="Arial" style:font-size-asian="11pt" style:font-name-complex="Arial" style:font-size-complex="11pt"/>
    </style:style>
    <style:style style:name="T173_11" style:family="text">
      <style:text-properties fo:font-size="11pt" style:font-name-asian="Arial" style:font-size-asian="11pt" style:font-name-complex="Arial" style:font-size-complex="11pt"/>
    </style:style>
    <style:style style:name="T173_12" style:family="text">
      <style:text-properties fo:font-size="11pt" style:font-name-asian="Arial" style:font-size-asian="11pt" style:font-name-complex="Arial" style:font-size-complex="11pt"/>
    </style:style>
    <style:style style:name="T173_13" style:family="text">
      <style:text-properties fo:font-size="11pt" style:font-name-asian="Arial" style:font-size-asian="11pt" style:font-name-complex="Arial" style:font-size-complex="11pt"/>
    </style:style>
    <style:style style:name="T173_14" style:family="text">
      <style:text-properties fo:font-size="11pt" style:font-name-asian="Arial" style:font-size-asian="11pt" style:font-name-complex="Arial" style:font-size-complex="11pt"/>
    </style:style>
    <style:style style:name="T173_15" style:family="text">
      <style:text-properties fo:font-size="11pt" style:font-name-asian="Arial" style:font-size-asian="11pt" style:font-name-complex="Arial" style:font-size-complex="11pt"/>
    </style:style>
    <style:style style:name="T173_16" style:family="text">
      <style:text-properties fo:font-size="11pt" style:font-name-asian="Arial" style:font-size-asian="11pt" style:font-name-complex="Arial" style:font-size-complex="11pt"/>
    </style:style>
    <style:style style:name="T173_17" style:family="text">
      <style:text-properties fo:font-size="11pt" style:font-name-asian="Arial" style:font-size-asian="11pt" style:font-name-complex="Arial" style:font-size-complex="11pt"/>
    </style:style>
    <style:style style:name="P174" style:family="paragraph" style:parent-style-name="Normal">
      <style:paragraph-properties fo:text-align="justify" fo:line-height="115%" fo:margin-bottom="0.212cm"/>
    </style:style>
    <style:style style:name="T174_1" style:family="text">
      <style:text-properties fo:font-size="11pt" style:font-name-asian="Arial" style:font-size-asian="11pt" style:font-name-complex="Arial" style:font-size-complex="11pt"/>
    </style:style>
    <style:style style:name="T174_2" style:family="text">
      <style:text-properties fo:font-size="11pt" style:font-name-asian="Arial" style:font-size-asian="11pt" style:font-name-complex="Arial" style:font-size-complex="11pt"/>
    </style:style>
    <style:style style:name="T174_3" style:family="text">
      <style:text-properties fo:font-size="11pt" style:font-name-asian="Arial" style:font-size-asian="11pt" style:font-name-complex="Arial" style:font-size-complex="11pt"/>
    </style:style>
    <style:style style:name="T174_4" style:family="text">
      <style:text-properties fo:font-size="11pt" style:font-name-asian="Arial" style:font-size-asian="11pt" style:font-name-complex="Arial" style:font-size-complex="11pt"/>
    </style:style>
    <style:style style:name="T174_5" style:family="text">
      <style:text-properties fo:font-size="11pt" style:font-name-asian="Arial" style:font-size-asian="11pt" style:font-name-complex="Arial" style:font-size-complex="11pt"/>
    </style:style>
    <style:style style:name="T174_6" style:family="text">
      <style:text-properties fo:font-size="11pt" style:font-name-asian="Arial" style:font-size-asian="11pt" style:font-name-complex="Arial" style:font-size-complex="11pt"/>
    </style:style>
    <style:style style:name="T174_7" style:family="text">
      <style:text-properties fo:font-size="11pt" style:font-name-asian="Arial" style:font-size-asian="11pt" style:font-name-complex="Arial" style:font-size-complex="11pt"/>
    </style:style>
    <style:style style:name="T174_8" style:family="text">
      <style:text-properties fo:font-size="11pt" style:font-name-asian="Arial" style:font-size-asian="11pt" style:font-name-complex="Arial" style:font-size-complex="11pt"/>
    </style:style>
    <style:style style:name="T174_9" style:family="text">
      <style:text-properties fo:font-size="11pt" style:font-name-asian="Arial" style:font-size-asian="11pt" style:font-name-complex="Arial" style:font-size-complex="11pt"/>
    </style:style>
    <style:style style:name="T174_10" style:family="text">
      <style:text-properties fo:font-size="11pt" style:font-name-asian="Arial" style:font-size-asian="11pt" style:font-name-complex="Arial" style:font-size-complex="11pt"/>
    </style:style>
    <style:style style:name="T174_11" style:family="text">
      <style:text-properties fo:font-size="11pt" style:font-name-asian="Arial" style:font-size-asian="11pt" style:font-name-complex="Arial" style:font-size-complex="11pt"/>
    </style:style>
    <style:style style:name="T174_12" style:family="text">
      <style:text-properties fo:font-size="11pt" style:font-name-asian="Arial" style:font-size-asian="11pt" style:font-name-complex="Arial" style:font-size-complex="11pt"/>
    </style:style>
    <style:style style:name="T174_13" style:family="text">
      <style:text-properties fo:font-size="11pt" style:font-name-asian="Arial" style:font-size-asian="11pt" style:font-name-complex="Arial" style:font-size-complex="11pt"/>
    </style:style>
    <style:style style:name="T174_14" style:family="text">
      <style:text-properties fo:font-size="11pt" style:font-name-asian="Arial" style:font-size-asian="11pt" style:font-name-complex="Arial" style:font-size-complex="11pt"/>
    </style:style>
    <style:style style:name="T174_15" style:family="text">
      <style:text-properties fo:font-size="11pt" style:font-name-asian="Arial" style:font-size-asian="11pt" style:font-name-complex="Arial" style:font-size-complex="11pt"/>
    </style:style>
    <style:style style:name="T174_16" style:family="text">
      <style:text-properties fo:font-size="11pt" style:font-name-asian="Arial" style:font-size-asian="11pt" style:font-name-complex="Arial" style:font-size-complex="11pt"/>
    </style:style>
    <style:style style:name="T174_17" style:family="text">
      <style:text-properties fo:font-size="11pt" style:font-name-asian="Arial" style:font-size-asian="11pt" style:font-name-complex="Arial" style:font-size-complex="11pt"/>
    </style:style>
    <style:style style:name="T174_18" style:family="text">
      <style:text-properties fo:font-size="11pt" style:font-name-asian="Arial" style:font-size-asian="11pt" style:font-name-complex="Arial" style:font-size-complex="11pt"/>
    </style:style>
    <style:style style:name="T174_19" style:family="text">
      <style:text-properties fo:font-size="11pt" style:font-name-asian="Arial" style:font-size-asian="11pt" style:font-name-complex="Arial" style:font-size-complex="11pt"/>
    </style:style>
    <style:style style:name="T174_20" style:family="text">
      <style:text-properties fo:font-size="11pt" style:font-name-asian="Arial" style:font-size-asian="11pt" style:font-name-complex="Arial" style:font-size-complex="11pt"/>
    </style:style>
    <style:style style:name="T174_21" style:family="text">
      <style:text-properties fo:font-size="11pt" style:font-name-asian="Arial" style:font-size-asian="11pt" style:font-name-complex="Arial" style:font-size-complex="11pt"/>
    </style:style>
    <style:style style:name="T174_22" style:family="text">
      <style:text-properties fo:font-size="11pt" style:font-name-asian="Arial" style:font-size-asian="11pt" style:font-name-complex="Arial" style:font-size-complex="11pt"/>
    </style:style>
    <style:style style:name="T174_23" style:family="text">
      <style:text-properties fo:font-size="11pt" style:font-name-asian="Arial" style:font-size-asian="11pt" style:font-name-complex="Arial" style:font-size-complex="11pt"/>
    </style:style>
    <style:style style:name="T174_24" style:family="text">
      <style:text-properties fo:font-size="11pt" style:font-name-asian="Arial" style:font-size-asian="11pt" style:font-name-complex="Arial" style:font-size-complex="11pt"/>
    </style:style>
    <style:style style:name="T174_25" style:family="text">
      <style:text-properties fo:font-size="11pt" style:font-name-asian="Arial" style:font-size-asian="11pt" style:font-name-complex="Arial" style:font-size-complex="11pt"/>
    </style:style>
    <style:style style:name="T174_26" style:family="text">
      <style:text-properties fo:font-size="11pt" style:font-name-asian="Arial" style:font-size-asian="11pt" style:font-name-complex="Arial" style:font-size-complex="11pt"/>
    </style:style>
    <style:style style:name="T174_27" style:family="text">
      <style:text-properties fo:font-size="11pt" style:font-name-asian="Arial" style:font-size-asian="11pt" style:font-name-complex="Arial" style:font-size-complex="11pt"/>
    </style:style>
    <style:style style:name="T174_28" style:family="text">
      <style:text-properties fo:font-size="11pt" style:font-name-asian="Arial" style:font-size-asian="11pt" style:font-name-complex="Arial" style:font-size-complex="11pt"/>
    </style:style>
    <style:style style:name="T174_29" style:family="text">
      <style:text-properties fo:font-size="11pt" style:font-name-asian="Arial" style:font-size-asian="11pt" style:font-name-complex="Arial" style:font-size-complex="11pt"/>
    </style:style>
    <style:style style:name="P175" style:family="paragraph" style:parent-style-name="Normal">
      <style:paragraph-properties fo:text-align="justify" fo:line-height="115%" fo:margin-bottom="0.212cm"/>
    </style:style>
    <style:style style:name="T175_1" style:family="text">
      <style:text-properties fo:font-size="11pt" style:font-size-asian="11pt" style:font-size-complex="11pt" fo:font-weight="bold" style:font-weight-asian="bold"/>
    </style:style>
    <style:style style:name="T175_2" style:family="text">
      <style:text-properties fo:font-size="11pt" style:font-size-asian="11pt" style:font-size-complex="11pt" fo:font-weight="bold" style:font-weight-asian="bold"/>
    </style:style>
    <style:style style:name="T175_3" style:family="text">
      <style:text-properties fo:font-size="11pt" style:font-size-asian="11pt" style:font-size-complex="11pt" fo:font-weight="bold" style:font-weight-asian="bold"/>
    </style:style>
    <style:style style:name="P176" style:family="paragraph" style:parent-style-name="Normal">
      <style:paragraph-properties fo:text-align="justify" fo:line-height="115%" fo:margin-bottom="0.212cm"/>
    </style:style>
    <style:style style:name="T176_1" style:family="text">
      <style:text-properties fo:font-size="11pt" style:font-size-asian="11pt" style:font-name-complex="Arial" style:font-size-complex="11pt"/>
    </style:style>
    <style:style style:name="T176_2" style:family="text">
      <style:text-properties fo:font-size="11pt" style:font-size-asian="11pt" style:font-name-complex="Arial" style:font-size-complex="11pt"/>
    </style:style>
    <style:style style:name="T176_3" style:family="text">
      <style:text-properties fo:font-size="11pt" style:font-size-asian="11pt" style:font-name-complex="Arial" style:font-size-complex="11pt"/>
    </style:style>
    <style:style style:name="T176_4" style:family="text">
      <style:text-properties fo:font-size="11pt" style:font-size-asian="11pt" style:font-name-complex="Arial" style:font-size-complex="11pt"/>
    </style:style>
    <style:style style:name="T176_5" style:family="text">
      <style:text-properties fo:font-size="11pt" style:font-size-asian="11pt" style:font-name-complex="Arial" style:font-size-complex="11pt"/>
    </style:style>
    <style:style style:name="T176_6" style:family="text">
      <style:text-properties fo:font-size="11pt" style:font-size-asian="11pt" style:font-name-complex="Arial" style:font-size-complex="11pt"/>
    </style:style>
    <style:style style:name="T176_7" style:family="text">
      <style:text-properties fo:font-size="11pt" style:font-size-asian="11pt" style:font-name-complex="Arial" style:font-size-complex="11pt"/>
    </style:style>
    <style:style style:name="T176_8" style:family="text">
      <style:text-properties fo:font-size="11pt" style:font-size-asian="11pt" style:font-name-complex="Arial" style:font-size-complex="11pt"/>
    </style:style>
    <style:style style:name="T176_9" style:family="text">
      <style:text-properties fo:font-size="11pt" style:font-size-asian="11pt" style:font-name-complex="Arial" style:font-size-complex="11pt"/>
    </style:style>
    <style:style style:name="T176_10" style:family="text">
      <style:text-properties fo:font-size="11pt" style:font-size-asian="11pt" style:font-name-complex="Arial" style:font-size-complex="11pt"/>
    </style:style>
    <style:style style:name="T176_11" style:family="text">
      <style:text-properties fo:font-size="11pt" style:font-size-asian="11pt" style:font-name-complex="Arial" style:font-size-complex="11pt"/>
    </style:style>
    <style:style style:name="P177" style:family="paragraph" style:parent-style-name="Normal">
      <style:paragraph-properties fo:text-align="justify" fo:line-height="115%" fo:margin-bottom="0.212cm"/>
    </style:style>
    <style:style style:name="T17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8" style:family="paragraph" style:parent-style-name="Normal">
      <style:paragraph-properties fo:text-align="justify" fo:line-height="115%" fo:margin-bottom="0.212cm"/>
    </style:style>
    <style:style style:name="T178_1" style:family="text">
      <style:text-properties fo:font-size="11pt" style:font-size-asian="11pt" style:font-name-complex="Arial" style:font-size-complex="11pt"/>
    </style:style>
    <style:style style:name="T178_2" style:family="text">
      <style:text-properties fo:font-size="11pt" style:font-size-asian="11pt" style:font-name-complex="Arial" style:font-size-complex="11pt"/>
    </style:style>
    <style:style style:name="T178_3" style:family="text">
      <style:text-properties fo:font-size="11pt" style:font-size-asian="11pt" style:font-name-complex="Arial" style:font-size-complex="11pt"/>
    </style:style>
    <style:style style:name="T178_4" style:family="text">
      <style:text-properties fo:font-size="11pt" style:font-size-asian="11pt" style:font-name-complex="Arial" style:font-size-complex="11pt"/>
    </style:style>
    <style:style style:name="T178_5" style:family="text">
      <style:text-properties fo:font-size="11pt" style:font-size-asian="11pt" style:font-name-complex="Arial" style:font-size-complex="11pt"/>
    </style:style>
    <style:style style:name="T178_6" style:family="text">
      <style:text-properties fo:font-size="11pt" style:font-size-asian="11pt" style:font-name-complex="Arial" style:font-size-complex="11pt"/>
    </style:style>
    <style:style style:name="T178_7" style:family="text">
      <style:text-properties fo:font-size="11pt" style:font-size-asian="11pt" style:font-name-complex="Arial" style:font-size-complex="11pt"/>
    </style:style>
    <style:style style:name="T178_8" style:family="text">
      <style:text-properties fo:font-size="11pt" style:font-size-asian="11pt" style:font-name-complex="Arial" style:font-size-complex="11pt"/>
    </style:style>
    <style:style style:name="T178_9" style:family="text">
      <style:text-properties fo:font-size="11pt" style:font-size-asian="11pt" style:font-name-complex="Arial" style:font-size-complex="11pt"/>
    </style:style>
    <style:style style:name="T178_10" style:family="text">
      <style:text-properties fo:font-size="11pt" style:font-size-asian="11pt" style:font-name-complex="Arial" style:font-size-complex="11pt"/>
    </style:style>
    <style:style style:name="T178_11" style:family="text">
      <style:text-properties fo:font-size="11pt" style:font-size-asian="11pt" style:font-name-complex="Arial" style:font-size-complex="11pt"/>
    </style:style>
    <style:style style:name="T178_12" style:family="text">
      <style:text-properties fo:font-size="11pt" style:font-size-asian="11pt" style:font-name-complex="Arial" style:font-size-complex="11pt"/>
    </style:style>
    <style:style style:name="T178_13" style:family="text">
      <style:text-properties fo:font-size="11pt" style:font-size-asian="11pt" style:font-name-complex="Arial" style:font-size-complex="11pt"/>
    </style:style>
    <style:style style:name="T178_14" style:family="text">
      <style:text-properties fo:font-size="11pt" style:font-size-asian="11pt" style:font-name-complex="Arial" style:font-size-complex="11pt"/>
    </style:style>
    <style:style style:name="P179" style:family="paragraph" style:parent-style-name="Normal">
      <style:paragraph-properties fo:text-align="justify" fo:line-height="115%" fo:margin-bottom="0.212cm"/>
    </style:style>
    <style:style style:name="T179_1" style:family="text">
      <style:text-properties fo:font-size="11pt" style:font-size-asian="11pt" style:font-size-complex="11pt"/>
    </style:style>
    <style:style style:name="T179_2" style:family="text">
      <style:text-properties fo:font-size="11pt" style:font-size-asian="11pt" style:font-size-complex="11pt"/>
    </style:style>
    <style:style style:name="T179_3" style:family="text">
      <style:text-properties fo:font-size="11pt" style:font-size-asian="11pt" style:font-size-complex="11pt"/>
    </style:style>
    <style:style style:name="T179_4" style:family="text">
      <style:text-properties fo:font-size="11pt" style:font-size-asian="11pt" style:font-name-complex="Arial" style:font-size-complex="11pt"/>
    </style:style>
    <style:style style:name="T179_5" style:family="text">
      <style:text-properties fo:font-size="11pt" style:font-size-asian="11pt" style:font-name-complex="Arial" style:font-size-complex="11pt"/>
    </style:style>
    <style:style style:name="T179_6" style:family="text">
      <style:text-properties fo:font-size="11pt" style:font-size-asian="11pt" style:font-name-complex="Arial" style:font-size-complex="11pt"/>
    </style:style>
    <style:style style:name="P180" style:family="paragraph" style:parent-style-name="Normal">
      <style:paragraph-properties fo:text-align="justify" fo:line-height="115%" fo:margin-bottom="0.212cm"/>
      <style:text-properties fo:font-size="11pt" style:font-size-asian="11pt" style:font-size-complex="11pt"/>
    </style:style>
    <style:style style:name="P181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P182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P183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P184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P185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Table8" style:family="table">
      <style:table-properties table:align="left" style:width="16.503cm" fo:margin-left="-0.259cm"/>
    </style:style>
    <style:style style:name="Column28" style:family="table-column">
      <style:table-column-properties style:column-width="3.013cm"/>
    </style:style>
    <style:style style:name="Column29" style:family="table-column">
      <style:table-column-properties style:column-width="1.087cm"/>
    </style:style>
    <style:style style:name="Column30" style:family="table-column">
      <style:table-column-properties style:column-width="1.653cm"/>
    </style:style>
    <style:style style:name="Column31" style:family="table-column">
      <style:table-column-properties style:column-width="5.791cm"/>
    </style:style>
    <style:style style:name="Column32" style:family="table-column">
      <style:table-column-properties style:column-width="4.96cm"/>
    </style:style>
    <style:style style:name="Row30" style:family="table-row">
      <style:table-row-properties style:min-row-height="0.863cm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line-height="115%" fo:margin-bottom="0.212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115%" fo:margin-bottom="0.212cm"/>
    </style:style>
    <style:style style:name="T18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8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87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87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87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1" style:family="table-row">
      <style:table-row-properties style:min-row-height="0.612cm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115%" fo:margin-bottom="0.212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115%" fo:margin-bottom="0.212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115%" fo:margin-bottom="0.212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line-height="115%" fo:margin-bottom="0.212cm"/>
    </style:style>
    <style:style style:name="T19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191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2" style:family="table-row">
      <style:table-row-properties style:min-row-height="0.609cm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 fo:line-height="115%" fo:margin-bottom="0.212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 fo:line-height="115%" fo:margin-bottom="0.212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 fo:line-height="115%" fo:margin-bottom="0.212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line-height="115%" fo:margin-bottom="0.212cm"/>
    </style:style>
    <style:style style:name="T1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6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P197" style:family="paragraph" style:parent-style-name="Normal">
      <style:paragraph-properties fo:text-align="justify" fo:line-height="115%" fo:margin-bottom="0.212cm"/>
    </style:style>
    <style:style style:name="T1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98" style:family="paragraph" style:parent-style-name="Normal">
      <style:paragraph-properties fo:text-align="justify" fo:line-height="115%" fo:margin-bottom="0.212cm"/>
    </style:style>
    <style:style style:name="T198_1" style:family="text">
      <style:text-properties fo:font-size="11pt" style:font-size-asian="11pt" style:font-name-complex="Arial" style:font-size-complex="11pt"/>
    </style:style>
    <style:style style:name="T198_2" style:family="text">
      <style:text-properties fo:font-size="11pt" style:font-size-asian="11pt" style:font-name-complex="Arial" style:font-size-complex="11pt"/>
    </style:style>
    <style:style style:name="T198_3" style:family="text">
      <style:text-properties fo:font-size="11pt" style:font-size-asian="11pt" style:font-name-complex="Arial" style:font-size-complex="11pt"/>
    </style:style>
    <style:style style:name="T198_4" style:family="text">
      <style:text-properties fo:font-size="11pt" style:font-size-asian="11pt" style:font-name-complex="Arial" style:font-size-complex="11pt"/>
    </style:style>
    <style:style style:name="T198_5" style:family="text">
      <style:text-properties fo:font-size="11pt" style:font-size-asian="11pt" style:font-name-complex="Arial" style:font-size-complex="11pt"/>
    </style:style>
    <style:style style:name="T198_6" style:family="text">
      <style:text-properties fo:font-size="11pt" style:font-size-asian="11pt" style:font-name-complex="Arial" style:font-size-complex="11pt"/>
    </style:style>
    <style:style style:name="T198_7" style:family="text">
      <style:text-properties fo:font-size="11pt" style:font-size-asian="11pt" style:font-name-complex="Arial" style:font-size-complex="11pt"/>
    </style:style>
    <style:style style:name="T198_8" style:family="text">
      <style:text-properties fo:font-size="11pt" style:font-size-asian="11pt" style:font-name-complex="Arial" style:font-size-complex="11pt"/>
    </style:style>
    <style:style style:name="T198_9" style:family="text">
      <style:text-properties fo:font-size="11pt" style:font-size-asian="11pt" style:font-name-complex="Arial" style:font-size-complex="11pt"/>
    </style:style>
    <style:style style:name="T198_10" style:family="text">
      <style:text-properties fo:font-size="11pt" style:font-size-asian="11pt" style:font-name-complex="Arial" style:font-size-complex="11pt"/>
    </style:style>
    <style:style style:name="T198_11" style:family="text">
      <style:text-properties fo:font-size="11pt" style:font-size-asian="11pt" style:font-name-complex="Arial" style:font-size-complex="11pt"/>
    </style:style>
    <style:style style:name="T198_12" style:family="text">
      <style:text-properties fo:font-size="11pt" style:font-size-asian="11pt" style:font-name-complex="Arial" style:font-size-complex="11pt"/>
    </style:style>
    <style:style style:name="T198_13" style:family="text">
      <style:text-properties fo:font-size="11pt" style:font-size-asian="11pt" style:font-name-complex="Arial" style:font-size-complex="11pt"/>
    </style:style>
    <style:style style:name="T198_14" style:family="text">
      <style:text-properties fo:font-size="11pt" style:font-size-asian="11pt" style:font-name-complex="Arial" style:font-size-complex="11pt"/>
    </style:style>
    <style:style style:name="T198_15" style:family="text">
      <style:text-properties fo:font-size="11pt" style:font-size-asian="11pt" style:font-name-complex="Arial" style:font-size-complex="11pt"/>
    </style:style>
    <style:style style:name="T198_16" style:family="text">
      <style:text-properties fo:font-size="11pt" style:font-size-asian="11pt" style:font-name-complex="Arial" style:font-size-complex="11pt"/>
    </style:style>
    <style:style style:name="T198_17" style:family="text">
      <style:text-properties fo:font-size="11pt" style:font-size-asian="11pt" style:font-name-complex="Arial" style:font-size-complex="11pt"/>
    </style:style>
    <style:style style:name="T198_18" style:family="text">
      <style:text-properties fo:font-size="11pt" style:font-size-asian="11pt" style:font-name-complex="Arial" style:font-size-complex="11pt"/>
    </style:style>
    <style:style style:name="T198_19" style:family="text">
      <style:text-properties fo:font-size="11pt" style:font-size-asian="11pt" style:font-name-complex="Arial" style:font-size-complex="11pt"/>
    </style:style>
    <style:style style:name="T198_20" style:family="text">
      <style:text-properties fo:font-size="11pt" style:font-size-asian="11pt" style:font-name-complex="Arial" style:font-size-complex="11pt"/>
    </style:style>
    <style:style style:name="T198_21" style:family="text">
      <style:text-properties fo:font-size="11pt" style:font-size-asian="11pt" style:font-name-complex="Arial" style:font-size-complex="11pt"/>
    </style:style>
    <style:style style:name="P199" style:family="paragraph" style:parent-style-name="Normal">
      <style:paragraph-properties fo:text-align="justify" fo:line-height="115%" fo:margin-bottom="0.212cm"/>
    </style:style>
    <style:style style:name="T199_1" style:family="text">
      <style:text-properties fo:font-size="11pt" style:font-size-asian="11pt" style:font-name-complex="Arial" style:font-size-complex="11pt"/>
    </style:style>
    <style:style style:name="T199_2" style:family="text">
      <style:text-properties fo:font-size="11pt" style:font-size-asian="11pt" style:font-name-complex="Arial" style:font-size-complex="11pt"/>
    </style:style>
    <style:style style:name="T199_3" style:family="text">
      <style:text-properties fo:font-size="11pt" style:font-size-asian="11pt" style:font-name-complex="Arial" style:font-size-complex="11pt"/>
    </style:style>
    <style:style style:name="T199_4" style:family="text">
      <style:text-properties fo:font-size="11pt" style:font-size-asian="11pt" style:font-name-complex="Arial" style:font-size-complex="11pt"/>
    </style:style>
    <style:style style:name="P200" style:family="paragraph" style:parent-style-name="List_20_Paragraph">
      <style:paragraph-properties fo:text-align="justify" fo:line-height="115%" fo:margin-bottom="0.212cm"/>
    </style:style>
    <style:style style:name="T200_1" style:family="text">
      <style:text-properties fo:font-size="11pt" style:font-size-asian="11pt" style:font-size-complex="11pt" style:font-weight-complex="bold"/>
    </style:style>
    <style:style style:name="P201" style:family="paragraph" style:parent-style-name="List_20_Paragraph">
      <style:paragraph-properties fo:text-align="justify" fo:line-height="115%" fo:margin-bottom="0.212cm"/>
    </style:style>
    <style:style style:name="T201_1" style:family="text">
      <style:text-properties fo:font-size="11pt" style:font-size-asian="11pt" style:font-size-complex="11pt"/>
    </style:style>
    <style:style style:name="P202" style:family="paragraph" style:parent-style-name="List_20_Paragraph">
      <style:paragraph-properties fo:text-align="justify" fo:line-height="115%" fo:margin-bottom="0.212cm"/>
    </style:style>
    <style:style style:name="T202_1" style:family="text">
      <style:text-properties fo:font-size="11pt" style:font-size-asian="11pt" style:font-size-complex="11pt" style:font-weight-complex="bold"/>
    </style:style>
    <style:style style:name="P203" style:family="paragraph" style:parent-style-name="List_20_Paragraph">
      <style:paragraph-properties fo:text-align="justify" fo:line-height="115%" fo:margin-bottom="0.212cm"/>
    </style:style>
    <style:style style:name="T203_1" style:family="text">
      <style:text-properties fo:font-size="11pt" style:font-size-asian="11pt" style:font-size-complex="11pt" style:font-weight-complex="bold"/>
    </style:style>
    <style:style style:name="P204" style:family="paragraph" style:parent-style-name="Normal">
      <style:paragraph-properties fo:text-align="justify" fo:line-height="115%" fo:margin-bottom="0.212cm"/>
    </style:style>
    <style:style style:name="T204_1" style:family="text">
      <style:text-properties fo:font-size="11pt" style:font-size-asian="11pt" style:font-name-complex="Arial" style:font-size-complex="11pt"/>
    </style:style>
    <style:style style:name="T204_2" style:family="text">
      <style:text-properties fo:font-size="11pt" style:font-size-asian="11pt" style:font-name-complex="Arial" style:font-size-complex="11pt"/>
    </style:style>
    <style:style style:name="T204_3" style:family="text">
      <style:text-properties fo:font-size="11pt" style:font-size-asian="11pt" style:font-name-complex="Arial" style:font-size-complex="11pt"/>
    </style:style>
    <style:style style:name="T204_4" style:family="text">
      <style:text-properties fo:font-size="11pt" style:font-size-asian="11pt" style:font-name-complex="Arial" style:font-size-complex="11pt"/>
    </style:style>
    <style:style style:name="T204_5" style:family="text">
      <style:text-properties fo:font-size="11pt" style:font-size-asian="11pt" style:font-name-complex="Arial" style:font-size-complex="11pt"/>
    </style:style>
    <style:style style:name="T204_6" style:family="text">
      <style:text-properties fo:font-size="11pt" style:font-size-asian="11pt" style:font-name-complex="Arial" style:font-size-complex="11pt"/>
    </style:style>
    <style:style style:name="T204_7" style:family="text">
      <style:text-properties fo:font-size="11pt" style:font-size-asian="11pt" style:font-name-complex="Arial" style:font-size-complex="11pt"/>
    </style:style>
    <style:style style:name="T204_8" style:family="text">
      <style:text-properties fo:font-size="11pt" style:font-size-asian="11pt" style:font-name-complex="Arial" style:font-size-complex="11pt"/>
    </style:style>
    <style:style style:name="T204_9" style:family="text">
      <style:text-properties fo:font-size="11pt" style:font-size-asian="11pt" style:font-name-complex="Arial" style:font-size-complex="11pt"/>
    </style:style>
    <style:style style:name="T204_10" style:family="text">
      <style:text-properties fo:font-size="11pt" style:font-size-asian="11pt" style:font-name-complex="Arial" style:font-size-complex="11pt"/>
    </style:style>
    <style:style style:name="T204_11" style:family="text">
      <style:text-properties fo:font-size="11pt" style:font-size-asian="11pt" style:font-name-complex="Arial" style:font-size-complex="11pt"/>
    </style:style>
    <style:style style:name="T204_12" style:family="text">
      <style:text-properties fo:font-size="11pt" style:font-size-asian="11pt" style:font-name-complex="Arial" style:font-size-complex="11pt"/>
    </style:style>
    <style:style style:name="P205" style:family="paragraph" style:parent-style-name="Normal">
      <style:paragraph-properties fo:text-align="justify" fo:line-height="115%" fo:margin-bottom="0.212cm"/>
    </style:style>
    <style:style style:name="T205_1" style:family="text">
      <style:text-properties fo:font-size="11pt" style:font-size-asian="11pt" style:font-name-complex="Arial" style:font-size-complex="11pt"/>
    </style:style>
    <style:style style:name="T205_2" style:family="text">
      <style:text-properties fo:font-size="11pt" style:font-size-asian="11pt" style:font-name-complex="Arial" style:font-size-complex="11pt"/>
    </style:style>
    <style:style style:name="T205_3" style:family="text">
      <style:text-properties fo:font-size="11pt" style:font-size-asian="11pt" style:font-name-complex="Arial" style:font-size-complex="11pt"/>
    </style:style>
    <style:style style:name="T205_4" style:family="text">
      <style:text-properties fo:font-size="11pt" style:font-size-asian="11pt" style:font-name-complex="Arial" style:font-size-complex="11pt"/>
    </style:style>
    <style:style style:name="T205_5" style:family="text">
      <style:text-properties fo:font-size="11pt" style:font-size-asian="11pt" style:font-name-complex="Arial" style:font-size-complex="11pt"/>
    </style:style>
    <style:style style:name="T205_6" style:family="text">
      <style:text-properties fo:font-size="11pt" style:font-size-asian="11pt" style:font-name-complex="Arial" style:font-size-complex="11pt"/>
    </style:style>
    <style:style style:name="T205_7" style:family="text">
      <style:text-properties fo:font-size="11pt" style:font-size-asian="11pt" style:font-name-complex="Arial" style:font-size-complex="11pt"/>
    </style:style>
    <style:style style:name="T205_8" style:family="text">
      <style:text-properties fo:font-size="11pt" style:font-size-asian="11pt" style:font-name-complex="Arial" style:font-size-complex="11pt"/>
    </style:style>
    <style:style style:name="T205_9" style:family="text">
      <style:text-properties fo:font-size="11pt" style:font-size-asian="11pt" style:font-name-complex="Arial" style:font-size-complex="11pt"/>
    </style:style>
    <style:style style:name="T205_10" style:family="text">
      <style:text-properties fo:font-size="11pt" style:font-size-asian="11pt" style:font-name-complex="Arial" style:font-size-complex="11pt"/>
    </style:style>
    <style:style style:name="T205_11" style:family="text">
      <style:text-properties fo:font-size="11pt" style:font-size-asian="11pt" style:font-name-complex="Arial" style:font-size-complex="11pt"/>
    </style:style>
    <style:style style:name="T205_12" style:family="text">
      <style:text-properties fo:font-size="11pt" style:font-size-asian="11pt" style:font-name-complex="Arial" style:font-size-complex="11pt"/>
    </style:style>
    <style:style style:name="T205_13" style:family="text">
      <style:text-properties fo:font-size="11pt" style:font-size-asian="11pt" style:font-name-complex="Arial" style:font-size-complex="11pt"/>
    </style:style>
    <style:style style:name="T205_14" style:family="text">
      <style:text-properties fo:font-size="11pt" style:font-size-asian="11pt" style:font-name-complex="Arial" style:font-size-complex="11pt"/>
    </style:style>
    <style:style style:name="T205_15" style:family="text">
      <style:text-properties fo:font-size="11pt" style:font-size-asian="11pt" style:font-name-complex="Arial" style:font-size-complex="11pt"/>
    </style:style>
    <style:style style:name="T205_16" style:family="text">
      <style:text-properties fo:font-size="11pt" style:font-size-asian="11pt" style:font-name-complex="Arial" style:font-size-complex="11pt"/>
    </style:style>
    <style:style style:name="T205_17" style:family="text">
      <style:text-properties fo:font-size="11pt" style:font-size-asian="11pt" style:font-name-complex="Arial" style:font-size-complex="11pt"/>
    </style:style>
    <style:style style:name="T205_18" style:family="text">
      <style:text-properties fo:font-size="11pt" style:font-size-asian="11pt" style:font-name-complex="Arial" style:font-size-complex="11pt"/>
    </style:style>
    <style:style style:name="T205_19" style:family="text">
      <style:text-properties fo:font-size="11pt" style:font-size-asian="11pt" style:font-name-complex="Arial" style:font-size-complex="11pt"/>
    </style:style>
    <style:style style:name="T205_20" style:family="text">
      <style:text-properties fo:font-size="11pt" style:font-size-asian="11pt" style:font-name-complex="Arial" style:font-size-complex="11pt"/>
    </style:style>
    <style:style style:name="T205_21" style:family="text">
      <style:text-properties fo:font-size="11pt" style:font-size-asian="11pt" style:font-name-complex="Arial" style:font-size-complex="11pt"/>
    </style:style>
    <style:style style:name="T205_22" style:family="text">
      <style:text-properties fo:font-size="11pt" style:font-size-asian="11pt" style:font-name-complex="Arial" style:font-size-complex="11pt"/>
    </style:style>
    <style:style style:name="T205_23" style:family="text">
      <style:text-properties fo:font-size="11pt" style:font-size-asian="11pt" style:font-name-complex="Arial" style:font-size-complex="11pt"/>
    </style:style>
    <style:style style:name="T205_24" style:family="text">
      <style:text-properties fo:font-size="11pt" style:font-size-asian="11pt" style:font-name-complex="Arial" style:font-size-complex="11pt"/>
    </style:style>
    <style:style style:name="T205_25" style:family="text">
      <style:text-properties fo:font-size="11pt" style:font-size-asian="11pt" style:font-name-complex="Arial" style:font-size-complex="11pt"/>
    </style:style>
    <style:style style:name="T205_26" style:family="text">
      <style:text-properties fo:font-size="11pt" style:font-size-asian="11pt" style:font-name-complex="Arial" style:font-size-complex="11pt"/>
    </style:style>
    <style:style style:name="T205_27" style:family="text">
      <style:text-properties fo:font-size="11pt" style:font-size-asian="11pt" style:font-name-complex="Arial" style:font-size-complex="11pt"/>
    </style:style>
    <style:style style:name="T205_28" style:family="text">
      <style:text-properties fo:font-size="11pt" style:font-size-asian="11pt" style:font-name-complex="Arial" style:font-size-complex="11pt"/>
    </style:style>
    <style:style style:name="T205_29" style:family="text">
      <style:text-properties fo:font-size="11pt" style:font-size-asian="11pt" style:font-name-complex="Arial" style:font-size-complex="11pt"/>
    </style:style>
    <style:style style:name="P206" style:family="paragraph" style:parent-style-name="Normal">
      <style:paragraph-properties fo:text-align="justify" fo:line-height="115%" fo:margin-bottom="0.212cm"/>
    </style:style>
    <style:style style:name="T206_1" style:family="text">
      <style:text-properties fo:font-size="11pt" style:font-size-asian="11pt" style:font-name-complex="Arial" style:font-size-complex="11pt"/>
    </style:style>
    <style:style style:name="T206_2" style:family="text">
      <style:text-properties fo:font-size="11pt" style:font-size-asian="11pt" style:font-name-complex="Arial" style:font-size-complex="11pt"/>
    </style:style>
    <style:style style:name="T206_3" style:family="text">
      <style:text-properties fo:font-size="11pt" style:font-size-asian="11pt" style:font-name-complex="Arial" style:font-size-complex="11pt"/>
    </style:style>
    <style:style style:name="T206_4" style:family="text">
      <style:text-properties fo:font-size="11pt" style:font-size-asian="11pt" style:font-name-complex="Arial" style:font-size-complex="11pt"/>
    </style:style>
    <style:style style:name="T206_5" style:family="text">
      <style:text-properties fo:font-size="11pt" style:font-size-asian="11pt" style:font-name-complex="Arial" style:font-size-complex="11pt"/>
    </style:style>
    <style:style style:name="T206_6" style:family="text">
      <style:text-properties fo:font-size="11pt" style:font-size-asian="11pt" style:font-name-complex="Arial" style:font-size-complex="11pt"/>
    </style:style>
    <style:style style:name="T206_7" style:family="text">
      <style:text-properties fo:font-size="11pt" style:font-size-asian="11pt" style:font-name-complex="Arial" style:font-size-complex="11pt"/>
    </style:style>
    <style:style style:name="T206_8" style:family="text">
      <style:text-properties fo:font-size="11pt" style:font-size-asian="11pt" style:font-name-complex="Arial" style:font-size-complex="11pt"/>
    </style:style>
    <style:style style:name="T206_9" style:family="text">
      <style:text-properties fo:font-size="11pt" style:font-size-asian="11pt" style:font-name-complex="Arial" style:font-size-complex="11pt"/>
    </style:style>
    <style:style style:name="T206_10" style:family="text">
      <style:text-properties fo:font-size="11pt" style:font-size-asian="11pt" style:font-name-complex="Arial" style:font-size-complex="11pt"/>
    </style:style>
    <style:style style:name="T206_11" style:family="text">
      <style:text-properties fo:font-size="11pt" style:font-size-asian="11pt" style:font-name-complex="Arial" style:font-size-complex="11pt"/>
    </style:style>
    <style:style style:name="T206_12" style:family="text">
      <style:text-properties fo:font-size="11pt" style:font-size-asian="11pt" style:font-name-complex="Arial" style:font-size-complex="11pt"/>
    </style:style>
    <style:style style:name="T206_13" style:family="text">
      <style:text-properties fo:font-size="11pt" style:font-size-asian="11pt" style:font-name-complex="Arial" style:font-size-complex="11pt"/>
    </style:style>
    <style:style style:name="T206_14" style:family="text">
      <style:text-properties fo:font-size="11pt" style:font-size-asian="11pt" style:font-name-complex="Arial" style:font-size-complex="11pt"/>
    </style:style>
    <style:style style:name="P207" style:family="paragraph" style:parent-style-name="Normal">
      <style:paragraph-properties fo:text-align="justify" fo:line-height="115%" fo:margin-bottom="0.212cm"/>
    </style:style>
    <style:style style:name="T207_1" style:family="text">
      <style:text-properties fo:font-size="11pt" style:font-size-asian="11pt" style:font-size-complex="11pt" fo:font-weight="bold" style:font-weight-asian="bold"/>
    </style:style>
    <style:style style:name="T207_2" style:family="text">
      <style:text-properties fo:font-size="11pt" style:font-size-asian="11pt" style:font-size-complex="11pt" fo:font-weight="bold" style:font-weight-asian="bold"/>
    </style:style>
    <style:style style:name="T207_3" style:family="text">
      <style:text-properties fo:font-size="11pt" style:font-size-asian="11pt" style:font-size-complex="11pt" fo:font-weight="bold" style:font-weight-asian="bold"/>
    </style:style>
    <style:style style:name="P208" style:family="paragraph" style:parent-style-name="Normal">
      <style:paragraph-properties fo:text-align="justify" fo:line-height="115%" fo:margin-bottom="0.212cm"/>
    </style:style>
    <style:style style:name="T208_1" style:family="text">
      <style:text-properties fo:font-size="11pt" style:font-size-asian="11pt" style:font-name-complex="Arial" style:font-size-complex="11pt"/>
    </style:style>
    <style:style style:name="T208_2" style:family="text">
      <style:text-properties fo:font-size="11pt" style:font-size-asian="11pt" style:font-name-complex="Arial" style:font-size-complex="11pt"/>
    </style:style>
    <style:style style:name="T208_3" style:family="text">
      <style:text-properties fo:font-size="11pt" style:font-size-asian="11pt" style:font-name-complex="Arial" style:font-size-complex="11pt"/>
    </style:style>
    <style:style style:name="P209" style:family="paragraph" style:parent-style-name="Normal">
      <style:paragraph-properties fo:text-align="justify" fo:line-height="115%" fo:margin-bottom="0.212cm"/>
    </style:style>
    <style:style style:name="T2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0" style:family="paragraph" style:parent-style-name="Normal">
      <style:paragraph-properties fo:text-align="justify" fo:line-height="115%" fo:margin-bottom="0.212cm"/>
    </style:style>
    <style:style style:name="T210_1" style:family="text">
      <style:text-properties fo:font-size="11pt" style:font-size-asian="11pt" style:font-size-complex="11pt"/>
    </style:style>
    <style:style style:name="T210_2" style:family="text">
      <style:text-properties fo:font-size="11pt" style:font-size-asian="11pt" style:font-size-complex="11pt"/>
    </style:style>
    <style:style style:name="T210_3" style:family="text">
      <style:text-properties fo:font-size="11pt" style:font-size-asian="11pt" style:font-size-complex="11pt"/>
    </style:style>
    <style:style style:name="T210_4" style:family="text">
      <style:text-properties fo:font-size="11pt" style:font-size-asian="11pt" style:font-size-complex="11pt"/>
    </style:style>
    <style:style style:name="T210_5" style:family="text">
      <style:text-properties fo:font-size="11pt" style:font-size-asian="11pt" style:font-size-complex="11pt"/>
    </style:style>
    <style:style style:name="T210_6" style:family="text">
      <style:text-properties fo:font-size="11pt" style:font-size-asian="11pt" style:font-size-complex="11pt"/>
    </style:style>
    <style:style style:name="T210_7" style:family="text">
      <style:text-properties fo:font-size="11pt" style:font-size-asian="11pt" style:font-size-complex="11pt"/>
    </style:style>
    <style:style style:name="T210_8" style:family="text">
      <style:text-properties fo:font-size="11pt" style:font-size-asian="11pt" style:font-size-complex="11pt"/>
    </style:style>
    <style:style style:name="T210_9" style:family="text">
      <style:text-properties fo:font-size="11pt" style:font-size-asian="11pt" style:font-size-complex="11pt"/>
    </style:style>
    <style:style style:name="T210_10" style:family="text">
      <style:text-properties fo:font-size="11pt" style:font-size-asian="11pt" style:font-size-complex="11pt"/>
    </style:style>
    <style:style style:name="T210_11" style:family="text">
      <style:text-properties fo:font-size="11pt" style:font-size-asian="11pt" style:font-size-complex="11pt"/>
    </style:style>
    <style:style style:name="T210_12" style:family="text">
      <style:text-properties fo:font-size="11pt" style:font-size-asian="11pt" style:font-size-complex="11pt"/>
    </style:style>
    <style:style style:name="T210_13" style:family="text">
      <style:text-properties fo:font-size="11pt" style:font-size-asian="11pt" style:font-size-complex="11pt"/>
    </style:style>
    <style:style style:name="T210_14" style:family="text">
      <style:text-properties fo:font-size="11pt" style:font-size-asian="11pt" style:font-size-complex="11pt"/>
    </style:style>
    <style:style style:name="T210_15" style:family="text">
      <style:text-properties fo:font-size="11pt" style:font-size-asian="11pt" style:font-size-complex="11pt"/>
    </style:style>
    <style:style style:name="T210_16" style:family="text">
      <style:text-properties fo:font-size="11pt" style:font-size-asian="11pt" style:font-size-complex="11pt"/>
    </style:style>
    <style:style style:name="T210_17" style:family="text">
      <style:text-properties fo:font-size="11pt" style:font-size-asian="11pt" style:font-size-complex="11pt"/>
    </style:style>
    <style:style style:name="T210_18" style:family="text">
      <style:text-properties fo:font-size="11pt" style:font-size-asian="11pt" style:font-size-complex="11pt"/>
    </style:style>
    <style:style style:name="T210_19" style:family="text">
      <style:text-properties fo:font-size="11pt" style:font-size-asian="11pt" style:font-size-complex="11pt"/>
    </style:style>
    <style:style style:name="T210_20" style:family="text">
      <style:text-properties fo:font-size="11pt" style:font-size-asian="11pt" style:font-size-complex="11pt"/>
    </style:style>
    <style:style style:name="T210_21" style:family="text">
      <style:text-properties fo:font-size="11pt" style:font-size-asian="11pt" style:font-size-complex="11pt"/>
    </style:style>
    <style:style style:name="T210_22" style:family="text">
      <style:text-properties fo:font-size="11pt" style:font-size-asian="11pt" style:font-size-complex="11pt"/>
    </style:style>
    <style:style style:name="T210_23" style:family="text">
      <style:text-properties fo:font-size="11pt" style:font-size-asian="11pt" style:font-size-complex="11pt"/>
    </style:style>
    <style:style style:name="T210_24" style:family="text">
      <style:text-properties fo:font-size="11pt" style:font-size-asian="11pt" style:font-size-complex="11pt"/>
    </style:style>
    <style:style style:name="Table9" style:family="table">
      <style:table-properties table:align="left" style:width="16.503cm" fo:margin-left="-0.259cm"/>
    </style:style>
    <style:style style:name="Column33" style:family="table-column">
      <style:table-column-properties style:column-width="3.013cm"/>
    </style:style>
    <style:style style:name="Column34" style:family="table-column">
      <style:table-column-properties style:column-width="1.087cm"/>
    </style:style>
    <style:style style:name="Column35" style:family="table-column">
      <style:table-column-properties style:column-width="1.653cm"/>
    </style:style>
    <style:style style:name="Column36" style:family="table-column">
      <style:table-column-properties style:column-width="5.791cm"/>
    </style:style>
    <style:style style:name="Column37" style:family="table-column">
      <style:table-column-properties style:column-width="4.96cm"/>
    </style:style>
    <style:style style:name="Row33" style:family="table-row">
      <style:table-row-properties style:min-row-height="0.863cm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break-before="page" fo:line-height="115%" fo:margin-bottom="0.212cm"/>
    </style:style>
    <style:style style:name="T2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115%" fo:margin-bottom="0.212cm"/>
    </style:style>
    <style:style style:name="T2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2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4" style:family="table-row">
      <style:table-row-properties style:min-row-height="0.612cm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line-height="115%" fo:margin-bottom="0.212cm"/>
    </style:style>
    <style:style style:name="T2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line-height="115%" fo:margin-bottom="0.212cm"/>
    </style:style>
    <style:style style:name="T2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15%" fo:margin-bottom="0.212cm"/>
    </style:style>
    <style:style style:name="T2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115%" fo:margin-bottom="0.212cm"/>
    </style:style>
    <style:style style:name="T21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5" style:family="table-row">
      <style:table-row-properties style:min-row-height="0.609cm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115%" fo:margin-bottom="0.212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line-height="115%" fo:margin-bottom="0.212cm"/>
    </style:style>
    <style:style style:name="T2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115%" fo:margin-bottom="0.212cm"/>
    </style:style>
    <style:style style:name="T2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115%" fo:margin-bottom="0.212cm"/>
    </style:style>
    <style:style style:name="T2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1" style:family="paragraph" style:parent-style-name="Normal">
      <style:paragraph-properties fo:text-align="justify" fo:line-height="115%" fo:margin-bottom="0.212cm"/>
      <style:text-properties fo:font-size="10pt" style:font-size-asian="10pt" style:font-size-complex="11pt"/>
    </style:style>
    <style:style style:name="Table10" style:family="table">
      <style:table-properties table:align="left" style:width="16.494cm" fo:margin-left="0cm"/>
    </style:style>
    <style:style style:name="Column38" style:family="table-column">
      <style:table-column-properties style:column-width="10.243cm"/>
    </style:style>
    <style:style style:name="Column39" style:family="table-column">
      <style:table-column-properties style:column-width="3cm"/>
    </style:style>
    <style:style style:name="Column40" style:family="table-column">
      <style:table-column-properties style:column-width="3.251cm"/>
    </style:style>
    <style:style style:name="Row36" style:family="table-row">
      <style:table-row-properties style:min-row-height="0.482cm"/>
    </style:style>
    <style:style style:name="Cell1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justify" fo:line-height="115%" fo:margin-bottom="0.212cm"/>
    </style:style>
    <style:style style:name="T2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line-height="115%" fo:margin-bottom="0.212cm"/>
    </style:style>
    <style:style style:name="T2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justify" fo:line-height="115%" fo:margin-bottom="0.212cm"/>
    </style:style>
    <style:style style:name="T2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7" style:family="table-row">
      <style:table-row-properties style:min-row-height="1.072cm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line-height="115%" fo:margin-bottom="0.212cm"/>
    </style:style>
    <style:style style:name="T2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5_16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justify" fo:line-height="115%" fo:margin-bottom="0.212cm"/>
    </style:style>
    <style:style style:name="T2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line-height="115%" fo:margin-bottom="0.212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8" style:family="paragraph" style:parent-style-name="Normal">
      <style:paragraph-properties fo:text-align="justify" fo:line-height="115%" fo:margin-bottom="0.212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9" style:family="paragraph" style:parent-style-name="Normal">
      <style:paragraph-properties fo:text-align="justify" fo:line-height="115%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0" style:family="paragraph" style:parent-style-name="Normal">
      <style:paragraph-properties fo:text-align="justify" fo:line-height="115%" fo:margin-bottom="0.212cm"/>
    </style:style>
    <style:style style:name="T2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1" style:family="paragraph" style:parent-style-name="Normal">
      <style:paragraph-properties fo:text-align="justify" fo:line-height="115%" fo:margin-bottom="0.212cm"/>
    </style:style>
    <style:style style:name="T231_1" style:family="text">
      <style:text-properties fo:font-size="11pt" style:font-name-asian="Arial" style:font-size-asian="11pt" style:font-name-complex="Arial" style:font-size-complex="11pt"/>
    </style:style>
    <style:style style:name="T231_2" style:family="text">
      <style:text-properties fo:font-size="11pt" style:font-name-asian="Arial" style:font-size-asian="11pt" style:font-name-complex="Arial" style:font-size-complex="11pt"/>
    </style:style>
    <style:style style:name="T231_3" style:family="text">
      <style:text-properties fo:font-size="11pt" style:font-name-asian="Arial" style:font-size-asian="11pt" style:font-name-complex="Arial" style:font-size-complex="11pt"/>
    </style:style>
    <style:style style:name="T231_4" style:family="text">
      <style:text-properties fo:font-size="11pt" style:font-name-asian="Arial" style:font-size-asian="11pt" style:font-name-complex="Arial" style:font-size-complex="11pt"/>
    </style:style>
    <style:style style:name="T231_5" style:family="text">
      <style:text-properties fo:font-size="11pt" style:font-name-asian="Arial" style:font-size-asian="11pt" style:font-name-complex="Arial" style:font-size-complex="11pt"/>
    </style:style>
    <style:style style:name="T231_6" style:family="text">
      <style:text-properties fo:font-size="11pt" style:font-name-asian="Arial" style:font-size-asian="11pt" style:font-name-complex="Arial" style:font-size-complex="11pt"/>
    </style:style>
    <style:style style:name="T231_7" style:family="text">
      <style:text-properties fo:font-size="11pt" style:font-name-asian="Arial" style:font-size-asian="11pt" style:font-name-complex="Arial" style:font-size-complex="11pt"/>
    </style:style>
    <style:style style:name="P232" style:family="paragraph" style:parent-style-name="Normal">
      <style:paragraph-properties fo:text-align="justify" fo:line-height="115%" fo:margin-bottom="0.212cm"/>
    </style:style>
    <style:style style:name="T232_1" style:family="text">
      <style:text-properties fo:font-size="11pt" style:font-name-asian="Arial" style:font-size-asian="11pt" style:font-name-complex="Arial" style:font-size-complex="11pt"/>
    </style:style>
    <style:style style:name="T232_2" style:family="text">
      <style:text-properties fo:font-size="11pt" style:font-name-asian="Arial" style:font-size-asian="11pt" style:font-name-complex="Arial" style:font-size-complex="11pt"/>
    </style:style>
    <style:style style:name="T232_3" style:family="text">
      <style:text-properties fo:font-size="11pt" style:font-name-asian="Arial" style:font-size-asian="11pt" style:font-name-complex="Arial" style:font-size-complex="11pt"/>
    </style:style>
    <style:style style:name="T232_4" style:family="text">
      <style:text-properties fo:font-size="11pt" style:font-name-asian="Arial" style:font-size-asian="11pt" style:font-name-complex="Arial" style:font-size-complex="11pt"/>
    </style:style>
    <style:style style:name="T232_5" style:family="text">
      <style:text-properties fo:font-size="11pt" style:font-name-asian="Arial" style:font-size-asian="11pt" style:font-name-complex="Arial" style:font-size-complex="11pt"/>
    </style:style>
    <style:style style:name="P233" style:family="paragraph" style:parent-style-name="Normal">
      <style:paragraph-properties fo:text-align="justify" fo:line-height="115%" fo:margin-bottom="0.212cm"/>
    </style:style>
    <style:style style:name="T233_1" style:family="text">
      <style:text-properties fo:font-size="11pt" style:font-name-asian="Arial" style:font-size-asian="11pt" style:font-name-complex="Arial" style:font-size-complex="11pt"/>
    </style:style>
    <style:style style:name="T233_2" style:family="text">
      <style:text-properties fo:font-size="11pt" style:font-name-asian="Arial" style:font-size-asian="11pt" style:font-name-complex="Arial" style:font-size-complex="11pt"/>
    </style:style>
    <style:style style:name="T233_3" style:family="text">
      <style:text-properties fo:font-size="11pt" style:font-name-asian="Arial" style:font-size-asian="11pt" style:font-name-complex="Arial" style:font-size-complex="11pt"/>
    </style:style>
    <style:style style:name="T233_4" style:family="text">
      <style:text-properties fo:font-size="11pt" style:font-name-asian="Arial" style:font-size-asian="11pt" style:font-name-complex="Arial" style:font-size-complex="11pt"/>
    </style:style>
    <style:style style:name="T233_5" style:family="text">
      <style:text-properties fo:font-size="11pt" style:font-name-asian="Arial" style:font-size-asian="11pt" style:font-name-complex="Arial" style:font-size-complex="11pt"/>
    </style:style>
    <style:style style:name="T233_6" style:family="text">
      <style:text-properties fo:font-size="11pt" style:font-name-asian="Arial" style:font-size-asian="11pt" style:font-name-complex="Arial" style:font-size-complex="11pt"/>
    </style:style>
    <style:style style:name="T233_7" style:family="text">
      <style:text-properties fo:font-size="11pt" style:font-name-asian="Arial" style:font-size-asian="11pt" style:font-name-complex="Arial" style:font-size-complex="11pt"/>
    </style:style>
    <style:style style:name="T233_8" style:family="text">
      <style:text-properties fo:font-size="11pt" style:font-name-asian="Arial" style:font-size-asian="11pt" style:font-name-complex="Arial" style:font-size-complex="11pt"/>
    </style:style>
    <style:style style:name="P234" style:family="paragraph" style:parent-style-name="Normal">
      <style:paragraph-properties fo:text-align="justify" fo:line-height="115%" fo:margin-bottom="0.212cm"/>
    </style:style>
    <style:style style:name="T234_1" style:family="text">
      <style:text-properties fo:font-size="11pt" style:font-size-asian="11pt" style:font-name-complex="Arial" style:font-size-complex="11pt"/>
    </style:style>
    <style:style style:name="T234_2" style:family="text">
      <style:text-properties fo:font-size="11pt" style:font-size-asian="11pt" style:font-name-complex="Arial" style:font-size-complex="11pt"/>
    </style:style>
    <style:style style:name="T234_3" style:family="text">
      <style:text-properties fo:font-size="11pt" style:font-size-asian="11pt" style:font-name-complex="Arial" style:font-size-complex="11pt"/>
    </style:style>
    <style:style style:name="T234_4" style:family="text">
      <style:text-properties fo:font-size="11pt" style:font-size-asian="11pt" style:font-name-complex="Arial" style:font-size-complex="11pt"/>
    </style:style>
    <style:style style:name="T234_5" style:family="text">
      <style:text-properties fo:font-size="11pt" style:font-size-asian="11pt" style:font-name-complex="Arial" style:font-size-complex="11pt"/>
    </style:style>
    <style:style style:name="T234_6" style:family="text">
      <style:text-properties fo:font-size="11pt" style:font-size-asian="11pt" style:font-name-complex="Arial" style:font-size-complex="11pt"/>
    </style:style>
    <style:style style:name="T234_7" style:family="text">
      <style:text-properties fo:font-size="11pt" style:font-size-asian="11pt" style:font-name-complex="Arial" style:font-size-complex="11pt"/>
    </style:style>
    <style:style style:name="T234_8" style:family="text">
      <style:text-properties fo:font-size="11pt" style:font-size-asian="11pt" style:font-name-complex="Arial" style:font-size-complex="11pt"/>
    </style:style>
    <style:style style:name="T234_9" style:family="text">
      <style:text-properties fo:font-size="11pt" style:font-size-asian="11pt" style:font-name-complex="Arial" style:font-size-complex="11pt"/>
    </style:style>
    <style:style style:name="T234_10" style:family="text">
      <style:text-properties fo:font-size="11pt" style:font-size-asian="11pt" style:font-name-complex="Arial" style:font-size-complex="11pt"/>
    </style:style>
    <style:style style:name="T234_11" style:family="text">
      <style:text-properties fo:font-size="11pt" style:font-size-asian="11pt" style:font-name-complex="Arial" style:font-size-complex="11pt"/>
    </style:style>
    <style:style style:name="T234_12" style:family="text">
      <style:text-properties fo:font-size="11pt" style:font-size-asian="11pt" style:font-name-complex="Arial" style:font-size-complex="11pt"/>
    </style:style>
    <style:style style:name="T234_13" style:family="text">
      <style:text-properties fo:font-size="11pt" style:font-size-asian="11pt" style:font-name-complex="Arial" style:font-size-complex="11pt"/>
    </style:style>
    <style:style style:name="T234_14" style:family="text">
      <style:text-properties fo:font-size="11pt" style:font-size-asian="11pt" style:font-name-complex="Arial" style:font-size-complex="11pt"/>
    </style:style>
    <style:style style:name="T234_15" style:family="text">
      <style:text-properties fo:font-size="11pt" style:font-size-asian="11pt" style:font-name-complex="Arial" style:font-size-complex="11pt"/>
    </style:style>
    <style:style style:name="T234_16" style:family="text">
      <style:text-properties fo:font-size="11pt" style:font-size-asian="11pt" style:font-name-complex="Arial" style:font-size-complex="11pt"/>
    </style:style>
    <style:style style:name="T234_17" style:family="text">
      <style:text-properties fo:font-size="11pt" style:font-size-asian="11pt" style:font-name-complex="Arial" style:font-size-complex="11pt"/>
    </style:style>
    <style:style style:name="T234_18" style:family="text">
      <style:text-properties fo:font-size="11pt" style:font-size-asian="11pt" style:font-name-complex="Arial" style:font-size-complex="11pt"/>
    </style:style>
    <style:style style:name="T234_19" style:family="text">
      <style:text-properties fo:font-size="11pt" style:font-size-asian="11pt" style:font-name-complex="Arial" style:font-size-complex="11pt"/>
    </style:style>
    <style:style style:name="T234_20" style:family="text">
      <style:text-properties fo:font-size="11pt" style:font-size-asian="11pt" style:font-name-complex="Arial" style:font-size-complex="11pt"/>
    </style:style>
    <style:style style:name="T234_21" style:family="text">
      <style:text-properties fo:font-size="11pt" style:font-size-asian="11pt" style:font-name-complex="Arial" style:font-size-complex="11pt"/>
    </style:style>
    <style:style style:name="T234_22" style:family="text">
      <style:text-properties fo:font-size="11pt" style:font-size-asian="11pt" style:font-name-complex="Arial" style:font-size-complex="11pt"/>
    </style:style>
    <style:style style:name="T234_23" style:family="text">
      <style:text-properties fo:font-size="11pt" style:font-size-asian="11pt" style:font-name-complex="Arial" style:font-size-complex="11pt"/>
    </style:style>
    <style:style style:name="T234_24" style:family="text">
      <style:text-properties fo:font-size="11pt" style:font-size-asian="11pt" style:font-name-complex="Arial" style:font-size-complex="11pt"/>
    </style:style>
    <style:style style:name="T234_25" style:family="text">
      <style:text-properties fo:font-size="11pt" style:font-size-asian="11pt" style:font-name-complex="Arial" style:font-size-complex="11pt"/>
    </style:style>
    <style:style style:name="T234_26" style:family="text">
      <style:text-properties fo:font-size="11pt" style:font-size-asian="11pt" style:font-name-complex="Arial" style:font-size-complex="11pt"/>
    </style:style>
    <style:style style:name="T234_27" style:family="text">
      <style:text-properties fo:font-size="11pt" style:font-size-asian="11pt" style:font-name-complex="Arial" style:font-size-complex="11pt"/>
    </style:style>
    <style:style style:name="T234_28" style:family="text">
      <style:text-properties fo:font-size="11pt" style:font-size-asian="11pt" style:font-name-complex="Arial" style:font-size-complex="11pt"/>
    </style:style>
    <style:style style:name="T234_29" style:family="text">
      <style:text-properties fo:font-size="11pt" style:font-size-asian="11pt" style:font-name-complex="Arial" style:font-size-complex="11pt"/>
    </style:style>
    <style:style style:name="T234_30" style:family="text">
      <style:text-properties fo:font-size="11pt" style:font-size-asian="11pt" style:font-name-complex="Arial" style:font-size-complex="11pt"/>
    </style:style>
    <style:style style:name="T234_31" style:family="text">
      <style:text-properties fo:font-size="11pt" style:font-size-asian="11pt" style:font-name-complex="Arial" style:font-size-complex="11pt"/>
    </style:style>
    <style:style style:name="T234_32" style:family="text">
      <style:text-properties fo:font-size="11pt" style:font-size-asian="11pt" style:font-name-complex="Arial" style:font-size-complex="11pt"/>
    </style:style>
    <style:style style:name="T234_33" style:family="text">
      <style:text-properties fo:font-size="11pt" style:font-size-asian="11pt" style:font-name-complex="Arial" style:font-size-complex="11pt"/>
    </style:style>
    <style:style style:name="T234_34" style:family="text">
      <style:text-properties fo:font-size="11pt" style:font-size-asian="11pt" style:font-name-complex="Arial" style:font-size-complex="11pt"/>
    </style:style>
    <style:style style:name="T234_35" style:family="text">
      <style:text-properties fo:font-size="11pt" style:font-size-asian="11pt" style:font-name-complex="Arial" style:font-size-complex="11pt"/>
    </style:style>
    <style:style style:name="P235" style:family="paragraph" style:parent-style-name="Normal">
      <style:paragraph-properties fo:text-align="justify" fo:line-height="115%" fo:margin-bottom="0.212cm"/>
      <style:text-properties fo:font-size="11pt" style:font-size-asian="11pt" style:font-size-complex="11pt" fo:font-weight="bold" style:font-weight-asian="bold"/>
    </style:style>
    <style:style style:name="P236" style:family="paragraph" style:parent-style-name="Normal">
      <style:paragraph-properties fo:text-align="justify" fo:line-height="115%" fo:margin-bottom="0.212cm"/>
      <style:text-properties fo:font-size="11pt" style:font-size-asian="11pt" style:font-size-complex="11pt" fo:font-weight="bold" style:font-weight-asian="bold"/>
    </style:style>
    <style:style style:name="P237" style:family="paragraph" style:parent-style-name="Normal">
      <style:paragraph-properties fo:text-align="justify" fo:line-height="115%" fo:margin-bottom="0.212cm"/>
    </style:style>
    <style:style style:name="T237_1" style:family="text">
      <style:text-properties fo:font-size="11pt" style:font-size-asian="11pt" style:font-size-complex="11pt" fo:font-weight="bold" style:font-weight-asian="bold"/>
    </style:style>
    <style:style style:name="T237_2" style:family="text">
      <style:text-properties fo:font-size="11pt" style:font-size-asian="11pt" style:font-size-complex="11pt" fo:font-weight="bold" style:font-weight-asian="bold"/>
    </style:style>
    <style:style style:name="T237_3" style:family="text">
      <style:text-properties fo:font-size="11pt" style:font-size-asian="11pt" style:font-size-complex="11pt" fo:font-weight="bold" style:font-weight-asian="bold"/>
    </style:style>
    <style:style style:name="P238" style:family="paragraph" style:parent-style-name="Normal">
      <style:paragraph-properties fo:text-align="justify" fo:line-height="115%" fo:margin-bottom="0.212cm"/>
    </style:style>
    <style:style style:name="T238_1" style:family="text">
      <style:text-properties fo:font-size="11pt" style:font-size-asian="11pt" style:font-name-complex="Arial" style:font-size-complex="11pt"/>
    </style:style>
    <style:style style:name="T238_2" style:family="text">
      <style:text-properties fo:font-size="11pt" style:font-size-asian="11pt" style:font-name-complex="Arial" style:font-size-complex="11pt"/>
    </style:style>
    <style:style style:name="T238_3" style:family="text">
      <style:text-properties fo:font-size="11pt" style:font-size-asian="11pt" style:font-name-complex="Arial" style:font-size-complex="11pt"/>
    </style:style>
    <style:style style:name="P239" style:family="paragraph" style:parent-style-name="Normal">
      <style:paragraph-properties fo:text-align="justify" fo:line-height="115%" fo:margin-bottom="0.212cm"/>
    </style:style>
    <style:style style:name="T2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0" style:family="paragraph" style:parent-style-name="Normal">
      <style:paragraph-properties fo:text-align="justify" fo:line-height="115%" fo:margin-bottom="0.212cm"/>
    </style:style>
    <style:style style:name="T240_1" style:family="text">
      <style:text-properties fo:font-size="11pt" style:font-size-asian="11pt" style:font-size-complex="11pt"/>
    </style:style>
    <style:style style:name="T240_2" style:family="text">
      <style:text-properties fo:font-size="11pt" style:font-size-asian="11pt" style:font-size-complex="11pt"/>
    </style:style>
    <style:style style:name="T240_3" style:family="text">
      <style:text-properties fo:font-size="11pt" style:font-size-asian="11pt" style:font-size-complex="11pt"/>
    </style:style>
    <style:style style:name="T240_4" style:family="text">
      <style:text-properties fo:font-size="11pt" style:font-size-asian="11pt" style:font-size-complex="11pt"/>
    </style:style>
    <style:style style:name="T240_5" style:family="text">
      <style:text-properties fo:font-size="11pt" style:font-size-asian="11pt" style:font-size-complex="11pt"/>
    </style:style>
    <style:style style:name="T240_6" style:family="text">
      <style:text-properties fo:font-size="11pt" style:font-size-asian="11pt" style:font-size-complex="11pt"/>
    </style:style>
    <style:style style:name="T240_7" style:family="text">
      <style:text-properties fo:font-size="11pt" style:font-size-asian="11pt" style:font-size-complex="11pt"/>
    </style:style>
    <style:style style:name="T240_8" style:family="text">
      <style:text-properties fo:font-size="11pt" style:font-size-asian="11pt" style:font-size-complex="11pt"/>
    </style:style>
    <style:style style:name="T240_9" style:family="text">
      <style:text-properties fo:font-size="11pt" style:font-size-asian="11pt" style:font-size-complex="11pt"/>
    </style:style>
    <style:style style:name="T240_10" style:family="text">
      <style:text-properties fo:font-size="11pt" style:font-size-asian="11pt" style:font-size-complex="11pt"/>
    </style:style>
    <style:style style:name="T240_11" style:family="text">
      <style:text-properties fo:font-size="11pt" style:font-size-asian="11pt" style:font-size-complex="11pt"/>
    </style:style>
    <style:style style:name="T240_12" style:family="text">
      <style:text-properties fo:font-size="11pt" style:font-size-asian="11pt" style:font-size-complex="11pt"/>
    </style:style>
    <style:style style:name="T240_13" style:family="text">
      <style:text-properties fo:font-size="11pt" style:font-size-asian="11pt" style:font-size-complex="11pt"/>
    </style:style>
    <style:style style:name="P241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2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3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4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5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6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7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8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49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0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1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2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3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4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5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6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7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8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59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0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1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2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3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4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5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6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7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P268" style:family="paragraph" style:parent-style-name="Normal">
      <style:paragraph-properties fo:text-align="justify" fo:line-height="115%" fo:margin-bottom="0.212cm"/>
      <style:text-properties fo:font-size="10pt" style:font-size-asian="10pt" style:font-size-complex="10pt"/>
    </style:style>
    <style:style style:name="Table11" style:family="table">
      <style:table-properties table:align="left" style:width="16.503cm" fo:margin-left="-0.259cm"/>
    </style:style>
    <style:style style:name="Column41" style:family="table-column">
      <style:table-column-properties style:column-width="3.013cm"/>
    </style:style>
    <style:style style:name="Column42" style:family="table-column">
      <style:table-column-properties style:column-width="1.087cm"/>
    </style:style>
    <style:style style:name="Column43" style:family="table-column">
      <style:table-column-properties style:column-width="1.653cm"/>
    </style:style>
    <style:style style:name="Column44" style:family="table-column">
      <style:table-column-properties style:column-width="5.791cm"/>
    </style:style>
    <style:style style:name="Column45" style:family="table-column">
      <style:table-column-properties style:column-width="4.96cm"/>
    </style:style>
    <style:style style:name="Row38" style:family="table-row">
      <style:table-row-properties style:min-row-height="0.863cm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justify" fo:line-height="115%" fo:margin-bottom="0.212cm"/>
    </style:style>
    <style:style style:name="T269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justify" fo:line-height="115%" fo:margin-bottom="0.212cm"/>
    </style:style>
    <style:style style:name="T270_1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0_2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0_3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70_4" style:family="text">
      <style:text-properties fo:color="#000000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612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justify" fo:line-height="115%" fo:margin-bottom="0.212cm"/>
    </style:style>
    <style:style style:name="T271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line-height="115%" fo:margin-bottom="0.212cm"/>
    </style:style>
    <style:style style:name="T272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justify" fo:line-height="115%" fo:margin-bottom="0.212cm"/>
    </style:style>
    <style:style style:name="T273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fo:line-height="115%" fo:margin-bottom="0.212cm"/>
    </style:style>
    <style:style style:name="T274_1" style:family="text">
      <style:text-properties fo:font-style="italic" style:font-style-asian="italic"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74_2" style:family="text">
      <style:text-properties fo:font-style="italic" style:font-style-asian="italic"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0" style:family="table-row">
      <style:table-row-properties style:min-row-height="0.609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justify" fo:line-height="115%" fo:margin-bottom="0.212cm"/>
    </style:style>
    <style:style style:name="T275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 fo:line-height="115%" fo:margin-bottom="0.212cm"/>
    </style:style>
    <style:style style:name="T276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6_2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line-height="115%" fo:margin-bottom="0.212cm"/>
    </style:style>
    <style:style style:name="T277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7_2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77_3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line-height="115%" fo:margin-bottom="0.212cm"/>
    </style:style>
    <style:style style:name="T278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79" style:family="paragraph" style:parent-style-name="Normal">
      <style:paragraph-properties fo:text-align="justify" fo:line-height="115%" fo:margin-bottom="0.212cm"/>
      <style:text-properties fo:color="#000000" fo:font-size="10pt" style:font-size-asian="10pt" style:font-size-complex="11pt"/>
    </style:style>
    <style:style style:name="P280" style:family="paragraph" style:parent-style-name="Normal">
      <style:paragraph-properties fo:text-align="justify" fo:line-height="115%" fo:margin-bottom="0.212cm"/>
    </style:style>
    <style:style style:name="T280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281" style:family="paragraph" style:parent-style-name="Normal">
      <style:paragraph-properties fo:text-align="justify" fo:line-height="115%" fo:margin-bottom="0.212cm"/>
    </style:style>
    <style:style style:name="T281_1" style:family="text">
      <style:text-properties fo:color="#000000" fo:font-size="11pt" style:font-size-asian="11pt" style:font-name-complex="Arial" style:font-size-complex="11pt" style:font-weight-complex="bold"/>
    </style:style>
    <style:style style:name="T281_2" style:family="text">
      <style:text-properties fo:color="#000000" fo:font-size="11pt" style:font-size-asian="11pt" style:font-name-complex="Arial" style:font-size-complex="11pt" style:font-weight-complex="bold"/>
    </style:style>
    <style:style style:name="T281_3" style:family="text">
      <style:text-properties fo:color="#000000" fo:font-size="11pt" style:font-size-asian="11pt" style:font-name-complex="Arial" style:font-size-complex="11pt" style:font-weight-complex="bold"/>
    </style:style>
    <style:style style:name="T281_4" style:family="text">
      <style:text-properties fo:color="#000000" fo:font-size="11pt" style:font-size-asian="11pt" style:font-name-complex="Arial" style:font-size-complex="11pt" style:font-weight-complex="bold"/>
    </style:style>
    <style:style style:name="T281_5" style:family="text">
      <style:text-properties fo:color="#000000" fo:font-size="11pt" style:font-size-asian="11pt" style:font-name-complex="Arial" style:font-size-complex="11pt" style:font-weight-complex="bold"/>
    </style:style>
    <style:style style:name="T281_6" style:family="text">
      <style:text-properties fo:color="#000000" fo:font-size="11pt" style:font-size-asian="11pt" style:font-name-complex="Arial" style:font-size-complex="11pt" style:font-weight-complex="bold"/>
    </style:style>
    <style:style style:name="T281_7" style:family="text">
      <style:text-properties fo:color="#000000" fo:font-size="11pt" style:font-size-asian="11pt" style:font-name-complex="Arial" style:font-size-complex="11pt" style:font-weight-complex="bold"/>
    </style:style>
    <style:style style:name="T281_8" style:family="text">
      <style:text-properties fo:font-size="10pt" style:font-size-asian="10pt" style:font-name-complex="Arial" style:font-size-complex="10pt"/>
    </style:style>
    <style:style style:name="T281_9" style:family="text">
      <style:text-properties fo:font-size="11pt" style:font-size-asian="11pt" style:font-name-complex="Arial" style:font-size-complex="11pt"/>
    </style:style>
    <style:style style:name="T281_10" style:family="text">
      <style:text-properties fo:color="#000000" fo:font-size="11pt" style:font-size-asian="11pt" style:font-name-complex="Arial" style:font-size-complex="11pt" style:font-weight-complex="bold"/>
    </style:style>
    <style:style style:name="T281_11" style:family="text">
      <style:text-properties fo:color="#000000" fo:font-size="11pt" style:font-size-asian="11pt" style:font-name-complex="Arial" style:font-size-complex="11pt" style:font-weight-complex="bold"/>
    </style:style>
    <style:style style:name="T281_12" style:family="text">
      <style:text-properties fo:color="#000000" fo:font-size="11pt" style:font-size-asian="11pt" style:font-name-complex="Arial" style:font-size-complex="11pt" style:font-weight-complex="bold"/>
    </style:style>
    <style:style style:name="T281_13" style:family="text">
      <style:text-properties fo:color="#000000" fo:font-size="11pt" style:font-size-asian="11pt" style:font-name-complex="Arial" style:font-size-complex="11pt" style:font-weight-complex="bold"/>
    </style:style>
    <style:style style:name="T281_14" style:family="text">
      <style:text-properties fo:color="#000000" fo:font-size="11pt" style:font-size-asian="11pt" style:font-name-complex="Arial" style:font-size-complex="11pt" style:font-weight-complex="bold"/>
    </style:style>
    <style:style style:name="T281_15" style:family="text">
      <style:text-properties fo:color="#000000" fo:font-size="11pt" style:font-size-asian="11pt" style:font-name-complex="Arial" style:font-size-complex="11pt" style:font-weight-complex="bold"/>
    </style:style>
    <style:style style:name="T281_16" style:family="text">
      <style:text-properties fo:color="#000000" fo:font-size="11pt" style:font-size-asian="11pt" style:font-name-complex="Arial" style:font-size-complex="11pt" style:font-weight-complex="bold"/>
    </style:style>
    <style:style style:name="T281_17" style:family="text">
      <style:text-properties fo:color="#000000" fo:font-size="11pt" style:font-size-asian="11pt" style:font-name-complex="Arial" style:font-size-complex="11pt" style:font-weight-complex="bold"/>
    </style:style>
    <style:style style:name="T281_18" style:family="text">
      <style:text-properties fo:color="#000000" fo:font-size="11pt" style:font-size-asian="11pt" style:font-name-complex="Arial" style:font-size-complex="11pt" style:font-weight-complex="bold"/>
    </style:style>
    <style:style style:name="T281_19" style:family="text">
      <style:text-properties fo:color="#000000" fo:font-size="11pt" style:font-size-asian="11pt" style:font-name-complex="Arial" style:font-size-complex="11pt" style:font-weight-complex="bold"/>
    </style:style>
    <style:style style:name="T281_20" style:family="text">
      <style:text-properties fo:color="#000000" fo:font-size="11pt" style:font-size-asian="11pt" style:font-name-complex="Arial" style:font-size-complex="11pt" style:font-weight-complex="bold"/>
    </style:style>
    <style:style style:name="T281_21" style:family="text">
      <style:text-properties fo:color="#000000" fo:font-size="11pt" style:font-size-asian="11pt" style:font-name-complex="Arial" style:font-size-complex="11pt" style:font-weight-complex="bold"/>
    </style:style>
    <style:style style:name="T281_22" style:family="text">
      <style:text-properties fo:color="#000000" fo:font-size="11pt" style:font-size-asian="11pt" style:font-name-complex="Arial" style:font-size-complex="11pt" style:font-weight-complex="bold"/>
    </style:style>
    <style:style style:name="T281_23" style:family="text">
      <style:text-properties fo:color="#000000" fo:font-size="11pt" style:font-size-asian="11pt" style:font-name-complex="Arial" style:font-size-complex="11pt" style:font-weight-complex="bold"/>
    </style:style>
    <style:style style:name="T281_24" style:family="text">
      <style:text-properties fo:color="#000000" fo:font-size="11pt" style:font-size-asian="11pt" style:font-name-complex="Arial" style:font-size-complex="11pt" style:font-weight-complex="bold"/>
    </style:style>
    <style:style style:name="T281_25" style:family="text">
      <style:text-properties fo:color="#000000" fo:font-size="11pt" style:font-size-asian="11pt" style:font-name-complex="Arial" style:font-size-complex="11pt" style:font-weight-complex="bold"/>
    </style:style>
    <style:style style:name="P282" style:family="paragraph" style:parent-style-name="List_20_Paragraph">
      <style:paragraph-properties fo:text-align="justify" fo:line-height="115%" fo:margin-bottom="0.212cm"/>
    </style:style>
    <style:style style:name="T282_1" style:family="text">
      <style:text-properties fo:color="#000000" fo:font-size="11pt" style:font-size-asian="11pt" style:font-size-complex="11pt" style:font-weight-complex="bold"/>
    </style:style>
    <style:style style:name="P283" style:family="paragraph" style:parent-style-name="List_20_Paragraph">
      <style:paragraph-properties fo:text-align="justify" fo:line-height="115%" fo:margin-bottom="0.212cm"/>
    </style:style>
    <style:style style:name="T283_1" style:family="text">
      <style:text-properties fo:color="#000000" fo:font-size="11pt" style:font-size-asian="11pt" style:font-size-complex="11pt"/>
    </style:style>
    <style:style style:name="P284" style:family="paragraph" style:parent-style-name="List_20_Paragraph">
      <style:paragraph-properties fo:text-align="justify" fo:line-height="115%" fo:margin-bottom="0.212cm"/>
    </style:style>
    <style:style style:name="T284_1" style:family="text">
      <style:text-properties fo:color="#000000" fo:font-size="11pt" style:font-size-asian="11pt" style:font-size-complex="11pt" style:font-weight-complex="bold"/>
    </style:style>
    <style:style style:name="T284_2" style:family="text">
      <style:text-properties fo:color="#000000" fo:font-size="11pt" style:font-size-asian="11pt" style:font-size-complex="11pt" style:font-weight-complex="bold"/>
    </style:style>
    <style:style style:name="T284_3" style:family="text">
      <style:text-properties fo:color="#000000" fo:font-size="11pt" style:font-size-asian="11pt" style:font-size-complex="11pt" style:font-weight-complex="bold"/>
    </style:style>
    <style:style style:name="T284_4" style:family="text">
      <style:text-properties fo:color="#000000" fo:font-size="11pt" style:font-size-asian="11pt" style:font-size-complex="11pt" style:font-weight-complex="bold"/>
    </style:style>
    <style:style style:name="P285" style:family="paragraph" style:parent-style-name="Normal">
      <style:paragraph-properties fo:text-align="justify" fo:line-height="115%" fo:margin-bottom="0.212cm"/>
    </style:style>
    <style:style style:name="T285_1" style:family="text">
      <style:text-properties fo:color="#000000" fo:font-size="11pt" style:font-size-asian="11pt" style:font-size-complex="11pt" fo:font-weight="bold" style:font-weight-asian="bold"/>
    </style:style>
    <style:style style:name="T285_2" style:family="text">
      <style:text-properties fo:color="#000000" fo:font-size="11pt" style:font-size-asian="11pt" style:font-size-complex="11pt" fo:font-weight="bold" style:font-weight-asian="bold"/>
    </style:style>
    <style:style style:name="T285_3" style:family="text">
      <style:text-properties fo:color="#000000" fo:font-size="11pt" style:font-size-asian="11pt" style:font-size-complex="11pt" fo:font-weight="bold" style:font-weight-asian="bold"/>
    </style:style>
    <style:style style:name="P286" style:family="paragraph" style:parent-style-name="Normal">
      <style:paragraph-properties fo:text-align="justify" fo:line-height="115%" fo:margin-bottom="0.212cm"/>
    </style:style>
    <style:style style:name="T286_1" style:family="text">
      <style:text-properties fo:font-size="11pt" style:font-size-asian="11pt" style:font-name-complex="Arial" style:font-size-complex="11pt"/>
    </style:style>
    <style:style style:name="T286_2" style:family="text">
      <style:text-properties fo:font-size="11pt" style:font-size-asian="11pt" style:font-name-complex="Arial" style:font-size-complex="11pt"/>
    </style:style>
    <style:style style:name="T286_3" style:family="text">
      <style:text-properties fo:font-size="11pt" style:font-size-asian="11pt" style:font-name-complex="Arial" style:font-size-complex="11pt"/>
    </style:style>
    <style:style style:name="T286_4" style:family="text">
      <style:text-properties fo:font-size="11pt" style:font-size-asian="11pt" style:font-name-complex="Arial" style:font-size-complex="11pt"/>
    </style:style>
    <style:style style:name="T286_5" style:family="text">
      <style:text-properties fo:font-size="11pt" style:font-size-asian="11pt" style:font-name-complex="Arial" style:font-size-complex="11pt"/>
    </style:style>
    <style:style style:name="P287" style:family="paragraph" style:parent-style-name="Normal">
      <style:paragraph-properties fo:text-align="justify" fo:line-height="115%" fo:margin-bottom="0.212cm"/>
    </style:style>
    <style:style style:name="T287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288" style:family="paragraph" style:parent-style-name="Normal">
      <style:paragraph-properties fo:text-align="justify" fo:line-height="115%" fo:margin-bottom="0.212cm"/>
    </style:style>
    <style:style style:name="T288_1" style:family="text">
      <style:text-properties fo:font-size="11pt" style:font-size-asian="11pt" style:font-name-complex="Arial" style:font-size-complex="11pt"/>
    </style:style>
    <style:style style:name="P289" style:family="paragraph" style:parent-style-name="Heading_20_2">
      <style:paragraph-properties fo:text-align="justify" fo:break-before="page" fo:background-color="#dbe5f1" fo:line-height="115%" fo:padding-top="0.035cm" fo:border-top="#000000 0.018cm solid" fo:margin-top="0cm" fo:padding-bottom="0cm" fo:border-bottom="#000000 0.018cm solid" fo:margin-bottom="0.212cm" fo:padding-left="0.141cm" fo:border-left="#000000 0.018cm solid" fo:padding-right="0.141cm" fo:border-right="#000000 0.018cm solid"/>
    </style:style>
    <style:style style:name="T289_1" style:family="text">
      <style:text-properties fo:font-style="normal" style:font-style-asian="normal"/>
    </style:style>
    <style:style style:name="P290" style:family="paragraph" style:parent-style-name="Normal">
      <style:paragraph-properties fo:text-align="justify" fo:line-height="115%" fo:margin-bottom="0.212cm"/>
    </style:style>
    <style:style style:name="T290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291" style:family="paragraph" style:parent-style-name="Normal">
      <style:paragraph-properties fo:text-align="justify" fo:line-height="115%" fo:margin-bottom="0.212cm"/>
    </style:style>
    <style:style style:name="T291_1" style:family="text">
      <style:text-properties fo:font-size="11pt" style:font-name-asian="Arial" style:font-size-asian="11pt" style:font-name-complex="Arial" style:font-size-complex="11pt"/>
    </style:style>
    <style:style style:name="T291_2" style:family="text">
      <style:text-properties fo:font-size="11pt" style:font-name-asian="Arial" style:font-size-asian="11pt" style:font-name-complex="Arial" style:font-size-complex="11pt"/>
    </style:style>
    <style:style style:name="T291_3" style:family="text">
      <style:text-properties fo:font-size="11pt" style:font-name-asian="Arial" style:font-size-asian="11pt" style:font-name-complex="Arial" style:font-size-complex="11pt"/>
    </style:style>
    <style:style style:name="T291_4" style:family="text">
      <style:text-properties fo:font-size="11pt" style:font-name-asian="Arial" style:font-size-asian="11pt" style:font-name-complex="Arial" style:font-size-complex="11pt"/>
    </style:style>
    <style:style style:name="T291_5" style:family="text">
      <style:text-properties fo:font-size="11pt" style:font-name-asian="Arial" style:font-size-asian="11pt" style:font-name-complex="Arial" style:font-size-complex="11pt"/>
    </style:style>
    <style:style style:name="P292" style:family="paragraph" style:parent-style-name="Normal">
      <style:paragraph-properties fo:text-align="justify" fo:line-height="115%" fo:margin-bottom="0.212cm"/>
    </style:style>
    <style:style style:name="T292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style:text-underline-style="solid" style:text-underline-color="font-color"/>
    </style:style>
    <style:style style:name="P293" style:family="paragraph" style:parent-style-name="Normal">
      <style:paragraph-properties fo:text-align="justify" fo:line-height="115%" fo:margin-bottom="0.212cm"/>
    </style:style>
    <style:style style:name="T293_1" style:family="text">
      <style:text-properties fo:font-size="11pt" style:font-name-asian="Arial" style:font-size-asian="11pt" style:font-name-complex="Arial" style:font-size-complex="11pt"/>
    </style:style>
    <style:style style:name="T293_2" style:family="text">
      <style:text-properties fo:font-size="11pt" style:font-name-asian="Arial" style:font-size-asian="11pt" style:font-name-complex="Arial" style:font-size-complex="11pt"/>
    </style:style>
    <style:style style:name="T293_3" style:family="text">
      <style:text-properties fo:font-size="11pt" style:font-name-asian="Arial" style:font-size-asian="11pt" style:font-name-complex="Arial" style:font-size-complex="11pt"/>
    </style:style>
    <style:style style:name="T293_4" style:family="text">
      <style:text-properties fo:font-size="11pt" style:font-name-asian="Arial" style:font-size-asian="11pt" style:font-name-complex="Arial" style:font-size-complex="11pt"/>
    </style:style>
    <style:style style:name="T293_5" style:family="text">
      <style:text-properties fo:font-size="11pt" style:font-name-asian="Arial" style:font-size-asian="11pt" style:font-name-complex="Arial" style:font-size-complex="11pt"/>
    </style:style>
    <style:style style:name="T293_6" style:family="text">
      <style:text-properties fo:font-size="11pt" style:font-name-asian="Arial" style:font-size-asian="11pt" style:font-name-complex="Arial" style:font-size-complex="11pt"/>
    </style:style>
    <style:style style:name="T293_7" style:family="text">
      <style:text-properties fo:font-size="11pt" style:font-name-asian="Arial" style:font-size-asian="11pt" style:font-name-complex="Arial" style:font-size-complex="11pt"/>
    </style:style>
    <style:style style:name="T293_8" style:family="text">
      <style:text-properties fo:font-size="11pt" style:font-name-asian="Arial" style:font-size-asian="11pt" style:font-name-complex="Arial" style:font-size-complex="11pt"/>
    </style:style>
    <style:style style:name="T293_9" style:family="text">
      <style:text-properties fo:font-size="11pt" style:font-name-asian="Arial" style:font-size-asian="11pt" style:font-name-complex="Arial" style:font-size-complex="11pt"/>
    </style:style>
    <style:style style:name="T293_10" style:family="text">
      <style:text-properties fo:font-size="11pt" style:font-name-asian="Arial" style:font-size-asian="11pt" style:font-name-complex="Arial" style:font-size-complex="11pt"/>
    </style:style>
    <style:style style:name="P294" style:family="paragraph" style:parent-style-name="Normal">
      <style:paragraph-properties fo:text-align="justify" fo:line-height="115%" fo:margin-bottom="0.212cm"/>
    </style:style>
    <style:style style:name="T294_1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 style:text-underline-style="solid" style:text-underline-color="font-color"/>
    </style:style>
    <style:style style:name="P295" style:family="paragraph" style:parent-style-name="Normal">
      <style:paragraph-properties fo:text-align="justify" fo:line-height="115%" fo:margin-bottom="0.212cm"/>
    </style:style>
    <style:style style:name="T295_1" style:family="text">
      <style:text-properties fo:font-size="11pt" style:font-name-asian="Arial" style:font-size-asian="11pt" style:font-name-complex="Arial" style:font-size-complex="11pt"/>
    </style:style>
    <style:style style:name="P296" style:family="paragraph" style:parent-style-name="Normal">
      <style:paragraph-properties fo:text-align="justify" fo:line-height="115%" fo:margin-bottom="0.212cm"/>
    </style:style>
    <style:style style:name="T296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style:text-underline-style="solid" style:text-underline-color="font-color"/>
    </style:style>
    <style:style style:name="P297" style:family="paragraph" style:parent-style-name="Normal">
      <style:paragraph-properties fo:text-align="justify" fo:line-height="115%" fo:margin-bottom="0.212cm"/>
    </style:style>
    <style:style style:name="T297_1" style:family="text">
      <style:text-properties fo:font-size="11pt" style:font-name-asian="Arial" style:font-size-asian="11pt" style:font-name-complex="Arial" style:font-size-complex="11pt"/>
    </style:style>
    <style:style style:name="T297_2" style:family="text">
      <style:text-properties fo:font-size="11pt" style:font-name-asian="Arial" style:font-size-asian="11pt" style:font-name-complex="Arial" style:font-size-complex="11pt"/>
    </style:style>
    <style:style style:name="T297_3" style:family="text">
      <style:text-properties fo:font-size="11pt" style:font-name-asian="Arial" style:font-size-asian="11pt" style:font-name-complex="Arial" style:font-size-complex="11pt"/>
    </style:style>
    <style:style style:name="T297_4" style:family="text">
      <style:text-properties fo:font-size="11pt" style:font-name-asian="Arial" style:font-size-asian="11pt" style:font-name-complex="Arial" style:font-size-complex="11pt"/>
    </style:style>
    <style:style style:name="T297_5" style:family="text">
      <style:text-properties fo:font-size="11pt" style:font-name-asian="Arial" style:font-size-asian="11pt" style:font-name-complex="Arial" style:font-size-complex="11pt"/>
    </style:style>
    <style:style style:name="T297_6" style:family="text">
      <style:text-properties fo:font-size="11pt" style:font-name-asian="Arial" style:font-size-asian="11pt" style:font-name-complex="Arial" style:font-size-complex="11pt"/>
    </style:style>
    <style:style style:name="T297_7" style:family="text">
      <style:text-properties fo:font-size="11pt" style:font-name-asian="Arial" style:font-size-asian="11pt" style:font-name-complex="Arial" style:font-size-complex="11pt"/>
    </style:style>
    <style:style style:name="T297_8" style:family="text">
      <style:text-properties fo:font-size="11pt" style:font-name-asian="Arial" style:font-size-asian="11pt" style:font-name-complex="Arial" style:font-size-complex="11pt"/>
    </style:style>
    <style:style style:name="T297_9" style:family="text">
      <style:text-properties fo:font-size="11pt" style:font-name-asian="Arial" style:font-size-asian="11pt" style:font-name-complex="Arial" style:font-size-complex="11pt"/>
    </style:style>
    <style:style style:name="T297_10" style:family="text">
      <style:text-properties fo:font-size="11pt" style:font-name-asian="Arial" style:font-size-asian="11pt" style:font-name-complex="Arial" style:font-size-complex="11pt"/>
    </style:style>
    <style:style style:name="T297_11" style:family="text">
      <style:text-properties fo:font-size="11pt" style:font-name-asian="Arial" style:font-size-asian="11pt" style:font-name-complex="Arial" style:font-size-complex="11pt"/>
    </style:style>
    <style:style style:name="T297_12" style:family="text">
      <style:text-properties fo:font-size="11pt" style:font-name-asian="Arial" style:font-size-asian="11pt" style:font-name-complex="Arial" style:font-size-complex="11pt"/>
    </style:style>
    <style:style style:name="T297_13" style:family="text">
      <style:text-properties fo:font-size="11pt" style:font-name-asian="Arial" style:font-size-asian="11pt" style:font-name-complex="Arial" style:font-size-complex="11pt"/>
    </style:style>
    <style:style style:name="T297_14" style:family="text">
      <style:text-properties fo:font-size="11pt" style:font-name-asian="Arial" style:font-size-asian="11pt" style:font-name-complex="Arial" style:font-size-complex="11pt"/>
    </style:style>
    <style:style style:name="T297_15" style:family="text">
      <style:text-properties fo:font-size="11pt" style:font-name-asian="Arial" style:font-size-asian="11pt" style:font-name-complex="Arial" style:font-size-complex="11pt"/>
    </style:style>
    <style:style style:name="T297_16" style:family="text">
      <style:text-properties fo:font-size="11pt" style:font-name-asian="Arial" style:font-size-asian="11pt" style:font-name-complex="Arial" style:font-size-complex="11pt"/>
    </style:style>
    <style:style style:name="T297_17" style:family="text">
      <style:text-properties fo:font-size="11pt" style:font-name-asian="Arial" style:font-size-asian="11pt" style:font-name-complex="Arial" style:font-size-complex="11pt"/>
    </style:style>
    <style:style style:name="T297_18" style:family="text">
      <style:text-properties fo:font-size="11pt" style:font-name-asian="Arial" style:font-size-asian="11pt" style:font-name-complex="Arial" style:font-size-complex="11pt"/>
    </style:style>
    <style:style style:name="T297_19" style:family="text">
      <style:text-properties fo:font-size="11pt" style:font-name-asian="Arial" style:font-size-asian="11pt" style:font-name-complex="Arial" style:font-size-complex="11pt"/>
    </style:style>
    <style:style style:name="T297_20" style:family="text">
      <style:text-properties fo:font-size="11pt" style:font-name-asian="Arial" style:font-size-asian="11pt" style:font-name-complex="Arial" style:font-size-complex="11pt"/>
    </style:style>
    <style:style style:name="P298" style:family="paragraph" style:parent-style-name="Normal">
      <style:paragraph-properties fo:text-align="justify" fo:line-height="115%" fo:margin-bottom="0.212cm"/>
    </style:style>
    <style:style style:name="T298_1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 style:text-underline-style="solid" style:text-underline-color="font-color"/>
    </style:style>
    <style:style style:name="P299" style:family="paragraph" style:parent-style-name="Normal">
      <style:paragraph-properties fo:text-align="justify" fo:line-height="115%" fo:margin-bottom="0.212cm"/>
    </style:style>
    <style:style style:name="T299_1" style:family="text">
      <style:text-properties fo:font-size="11pt" style:font-name-asian="Arial" style:font-size-asian="11pt" style:font-name-complex="Arial" style:font-size-complex="11pt"/>
    </style:style>
    <style:style style:name="T299_2" style:family="text">
      <style:text-properties fo:color="#ffffff" fo:font-size="11pt" style:font-name-asian="Calibri" style:font-size-asian="11pt" style:font-name-complex="Arial" style:font-size-complex="11pt"/>
    </style:style>
    <style:style style:name="P300" style:family="paragraph" style:parent-style-name="Normal">
      <style:paragraph-properties fo:text-align="justify" fo:line-height="115%" fo:margin-bottom="0.212cm"/>
    </style:style>
    <style:style style:name="T30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5" style:family="text">
      <style:text-properties fo:font-size="11pt" style:font-name-asian="Arial" style:font-size-asian="11pt" style:font-name-complex="Arial" style:font-size-complex="11pt"/>
    </style:style>
    <style:style style:name="T300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7" style:family="text">
      <style:text-properties fo:font-size="11pt" style:font-name-asian="Arial" style:font-size-asian="11pt" style:font-name-complex="Arial" style:font-size-complex="11pt"/>
    </style:style>
    <style:style style:name="T300_8" style:family="text">
      <style:text-properties fo:font-size="11pt" style:font-name-asian="Arial" style:font-size-asian="11pt" style:font-name-complex="Arial" style:font-size-complex="11pt"/>
    </style:style>
    <style:style style:name="T300_9" style:family="text">
      <style:text-properties fo:font-size="11pt" style:font-name-asian="Arial" style:font-size-asian="11pt" style:font-name-complex="Arial" style:font-size-complex="11pt"/>
    </style:style>
    <style:style style:name="T300_10" style:family="text">
      <style:text-properties fo:font-size="11pt" style:font-name-asian="Arial" style:font-size-asian="11pt" style:font-name-complex="Arial" style:font-size-complex="11pt"/>
    </style:style>
    <style:style style:name="T300_11" style:family="text">
      <style:text-properties fo:font-size="11pt" style:font-name-asian="Arial" style:font-size-asian="11pt" style:font-name-complex="Arial" style:font-size-complex="11pt"/>
    </style:style>
    <style:style style:name="T300_12" style:family="text">
      <style:text-properties fo:font-size="11pt" style:font-name-asian="Arial" style:font-size-asian="11pt" style:font-name-complex="Arial" style:font-size-complex="11pt"/>
    </style:style>
    <style:style style:name="T300_13" style:family="text">
      <style:text-properties fo:font-size="11pt" style:font-name-asian="Arial" style:font-size-asian="11pt" style:font-name-complex="Arial" style:font-size-complex="11pt"/>
    </style:style>
    <style:style style:name="T300_14" style:family="text">
      <style:text-properties fo:font-size="11pt" style:font-name-asian="Arial" style:font-size-asian="11pt" style:font-name-complex="Arial" style:font-size-complex="11pt"/>
    </style:style>
    <style:style style:name="T300_15" style:family="text">
      <style:text-properties fo:font-size="11pt" style:font-name-asian="Arial" style:font-size-asian="11pt" style:font-name-complex="Arial" style:font-size-complex="11pt"/>
    </style:style>
    <style:style style:name="T300_16" style:family="text">
      <style:text-properties fo:font-size="11pt" style:font-name-asian="Arial" style:font-size-asian="11pt" style:font-name-complex="Arial" style:font-size-complex="11pt"/>
    </style:style>
    <style:style style:name="T300_17" style:family="text">
      <style:text-properties fo:font-size="11pt" style:font-name-asian="Arial" style:font-size-asian="11pt" style:font-name-complex="Arial" style:font-size-complex="11pt"/>
    </style:style>
    <style:style style:name="T300_18" style:family="text">
      <style:text-properties fo:font-size="11pt" style:font-name-asian="Arial" style:font-size-asian="11pt" style:font-name-complex="Arial" style:font-size-complex="11pt"/>
    </style:style>
    <style:style style:name="T300_19" style:family="text">
      <style:text-properties fo:font-size="11pt" style:font-name-asian="Arial" style:font-size-asian="11pt" style:font-name-complex="Arial" style:font-size-complex="11pt"/>
    </style:style>
    <style:style style:name="T300_20" style:family="text">
      <style:text-properties fo:font-size="11pt" style:font-name-asian="Arial" style:font-size-asian="11pt" style:font-name-complex="Arial" style:font-size-complex="11pt"/>
    </style:style>
    <style:style style:name="T300_21" style:family="text">
      <style:text-properties fo:font-size="11pt" style:font-name-asian="Arial" style:font-size-asian="11pt" style:font-name-complex="Arial" style:font-size-complex="11pt"/>
    </style:style>
    <style:style style:name="T300_22" style:family="text">
      <style:text-properties fo:font-size="11pt" style:font-name-asian="Arial" style:font-size-asian="11pt" style:font-name-complex="Arial" style:font-size-complex="11pt"/>
    </style:style>
    <style:style style:name="T300_23" style:family="text">
      <style:text-properties fo:font-size="11pt" style:font-name-asian="Arial" style:font-size-asian="11pt" style:font-name-complex="Arial" style:font-size-complex="11pt"/>
    </style:style>
    <style:style style:name="T300_24" style:family="text">
      <style:text-properties fo:font-size="11pt" style:font-name-asian="Arial" style:font-size-asian="11pt" style:font-name-complex="Arial" style:font-size-complex="11pt"/>
    </style:style>
    <style:style style:name="T300_25" style:family="text">
      <style:text-properties fo:font-size="11pt" style:font-name-asian="Arial" style:font-size-asian="11pt" style:font-name-complex="Arial" style:font-size-complex="11pt"/>
    </style:style>
    <style:style style:name="T300_26" style:family="text">
      <style:text-properties fo:font-size="11pt" style:font-name-asian="Arial" style:font-size-asian="11pt" style:font-name-complex="Arial" style:font-size-complex="11pt"/>
    </style:style>
    <style:style style:name="T300_27" style:family="text">
      <style:text-properties fo:font-size="11pt" style:font-name-asian="Arial" style:font-size-asian="11pt" style:font-name-complex="Arial" style:font-size-complex="11pt"/>
    </style:style>
    <style:style style:name="T300_28" style:family="text">
      <style:text-properties fo:font-size="11pt" style:font-name-asian="Arial" style:font-size-asian="11pt" style:font-name-complex="Arial" style:font-size-complex="11pt"/>
    </style:style>
    <style:style style:name="T300_29" style:family="text">
      <style:text-properties fo:font-size="11pt" style:font-name-asian="Arial" style:font-size-asian="11pt" style:font-name-complex="Arial" style:font-size-complex="11pt"/>
    </style:style>
    <style:style style:name="T300_30" style:family="text">
      <style:text-properties fo:font-size="11pt" style:font-name-asian="Arial" style:font-size-asian="11pt" style:font-name-complex="Arial" style:font-size-complex="11pt"/>
    </style:style>
    <style:style style:name="T300_31" style:family="text">
      <style:text-properties fo:font-size="11pt" style:font-name-asian="Arial" style:font-size-asian="11pt" style:font-name-complex="Arial" style:font-size-complex="11pt"/>
    </style:style>
    <style:style style:name="T300_32" style:family="text">
      <style:text-properties fo:font-size="11pt" style:font-name-asian="Arial" style:font-size-asian="11pt" style:font-name-complex="Arial" style:font-size-complex="11pt"/>
    </style:style>
    <style:style style:name="T300_33" style:family="text">
      <style:text-properties fo:font-size="11pt" style:font-name-asian="Arial" style:font-size-asian="11pt" style:font-name-complex="Arial" style:font-size-complex="11pt"/>
    </style:style>
    <style:style style:name="T300_34" style:family="text">
      <style:text-properties fo:font-size="11pt" style:font-name-asian="Arial" style:font-size-asian="11pt" style:font-name-complex="Arial" style:font-size-complex="11pt"/>
    </style:style>
    <style:style style:name="T300_35" style:family="text">
      <style:text-properties fo:font-size="11pt" style:font-name-asian="Arial" style:font-size-asian="11pt" style:font-name-complex="Arial" style:font-size-complex="11pt"/>
    </style:style>
    <style:style style:name="P301" style:family="paragraph" style:parent-style-name="Normal">
      <style:paragraph-properties fo:text-align="justify" fo:line-height="115%" fo:margin-bottom="0.212cm"/>
    </style:style>
    <style:style style:name="T301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302" style:family="paragraph" style:parent-style-name="Normal">
      <style:paragraph-properties fo:text-align="justify" fo:line-height="115%" fo:margin-bottom="0.212cm"/>
    </style:style>
    <style:style style:name="T302_1" style:family="text">
      <style:text-properties fo:font-size="11pt" style:font-size-asian="11pt" style:font-name-complex="Arial" style:font-size-complex="11pt"/>
    </style:style>
    <style:style style:name="T302_2" style:family="text">
      <style:text-properties fo:font-size="11pt" style:font-size-asian="11pt" style:font-name-complex="Arial" style:font-size-complex="11pt"/>
    </style:style>
    <style:style style:name="T302_3" style:family="text">
      <style:text-properties fo:font-size="11pt" style:font-size-asian="11pt" style:font-name-complex="Arial" style:font-size-complex="11pt"/>
    </style:style>
    <style:style style:name="T302_4" style:family="text">
      <style:text-properties fo:font-size="11pt" style:font-size-asian="11pt" style:font-name-complex="Arial" style:font-size-complex="11pt"/>
    </style:style>
    <style:style style:name="T302_5" style:family="text">
      <style:text-properties fo:font-size="11pt" style:font-size-asian="11pt" style:font-name-complex="Arial" style:font-size-complex="11pt"/>
    </style:style>
    <style:style style:name="T302_6" style:family="text">
      <style:text-properties fo:font-size="11pt" style:font-size-asian="11pt" style:font-name-complex="Arial" style:font-size-complex="11pt"/>
    </style:style>
    <style:style style:name="T302_7" style:family="text">
      <style:text-properties fo:font-size="11pt" style:font-size-asian="11pt" style:font-name-complex="Arial" style:font-size-complex="11pt"/>
    </style:style>
    <style:style style:name="T302_8" style:family="text">
      <style:text-properties fo:font-size="11pt" style:font-size-asian="11pt" style:font-name-complex="Arial" style:font-size-complex="11pt"/>
    </style:style>
    <style:style style:name="T302_9" style:family="text">
      <style:text-properties fo:font-size="11pt" style:font-size-asian="11pt" style:font-name-complex="Arial" style:font-size-complex="11pt"/>
    </style:style>
    <style:style style:name="T302_10" style:family="text">
      <style:text-properties fo:font-size="11pt" style:font-size-asian="11pt" style:font-name-complex="Arial" style:font-size-complex="11pt"/>
    </style:style>
    <style:style style:name="T302_11" style:family="text">
      <style:text-properties fo:font-size="11pt" style:font-size-asian="11pt" style:font-name-complex="Arial" style:font-size-complex="11pt"/>
    </style:style>
    <style:style style:name="T302_12" style:family="text">
      <style:text-properties fo:font-size="11pt" style:font-size-asian="11pt" style:font-name-complex="Arial" style:font-size-complex="11pt"/>
    </style:style>
    <style:style style:name="T302_13" style:family="text">
      <style:text-properties fo:font-size="11pt" style:font-size-asian="11pt" style:font-name-complex="Arial" style:font-size-complex="11pt"/>
    </style:style>
    <style:style style:name="T302_14" style:family="text">
      <style:text-properties fo:font-size="11pt" style:font-size-asian="11pt" style:font-name-complex="Arial" style:font-size-complex="11pt"/>
    </style:style>
    <style:style style:name="T302_15" style:family="text">
      <style:text-properties fo:font-size="11pt" style:font-size-asian="11pt" style:font-name-complex="Arial" style:font-size-complex="11pt"/>
    </style:style>
    <style:style style:name="T302_16" style:family="text">
      <style:text-properties fo:font-size="11pt" style:font-size-asian="11pt" style:font-name-complex="Arial" style:font-size-complex="11pt"/>
    </style:style>
    <style:style style:name="T302_17" style:family="text">
      <style:text-properties fo:font-size="11pt" style:font-size-asian="11pt" style:font-name-complex="Arial" style:font-size-complex="11pt"/>
    </style:style>
    <style:style style:name="T302_18" style:family="text">
      <style:text-properties fo:font-size="11pt" style:font-size-asian="11pt" style:font-name-complex="Arial" style:font-size-complex="11pt"/>
    </style:style>
    <style:style style:name="T302_19" style:family="text">
      <style:text-properties fo:font-size="11pt" style:font-size-asian="11pt" style:font-name-complex="Arial" style:font-size-complex="11pt"/>
    </style:style>
    <style:style style:name="T302_20" style:family="text">
      <style:text-properties fo:font-size="11pt" style:font-size-asian="11pt" style:font-name-complex="Arial" style:font-size-complex="11pt"/>
    </style:style>
    <style:style style:name="T302_21" style:family="text">
      <style:text-properties fo:font-size="11pt" style:font-size-asian="11pt" style:font-name-complex="Arial" style:font-size-complex="11pt"/>
    </style:style>
    <style:style style:name="T302_22" style:family="text">
      <style:text-properties fo:font-size="11pt" style:font-size-asian="11pt" style:font-name-complex="Arial" style:font-size-complex="11pt"/>
    </style:style>
    <style:style style:name="T302_23" style:family="text">
      <style:text-properties fo:font-size="11pt" style:font-size-asian="11pt" style:font-name-complex="Arial" style:font-size-complex="11pt"/>
    </style:style>
    <style:style style:name="T302_24" style:family="text">
      <style:text-properties fo:font-size="11pt" style:font-size-asian="11pt" style:font-name-complex="Arial" style:font-size-complex="11pt"/>
    </style:style>
    <style:style style:name="T302_25" style:family="text">
      <style:text-properties fo:font-size="11pt" style:font-size-asian="11pt" style:font-name-complex="Arial" style:font-size-complex="11pt"/>
    </style:style>
    <style:style style:name="T302_26" style:family="text">
      <style:text-properties fo:font-size="11pt" style:font-size-asian="11pt" style:font-name-complex="Arial" style:font-size-complex="11pt"/>
    </style:style>
    <style:style style:name="T302_27" style:family="text">
      <style:text-properties fo:font-size="11pt" style:font-size-asian="11pt" style:font-name-complex="Arial" style:font-size-complex="11pt"/>
    </style:style>
    <style:style style:name="T302_28" style:family="text">
      <style:text-properties fo:font-size="11pt" style:font-size-asian="11pt" style:font-name-complex="Arial" style:font-size-complex="11pt"/>
    </style:style>
    <style:style style:name="T302_29" style:family="text">
      <style:text-properties fo:font-size="11pt" style:font-size-asian="11pt" style:font-name-complex="Arial" style:font-size-complex="11pt"/>
    </style:style>
    <style:style style:name="T302_30" style:family="text">
      <style:text-properties fo:font-size="11pt" style:font-size-asian="11pt" style:font-name-complex="Arial" style:font-size-complex="11pt"/>
    </style:style>
    <style:style style:name="T302_31" style:family="text">
      <style:text-properties fo:font-size="11pt" style:font-size-asian="11pt" style:font-name-complex="Arial" style:font-size-complex="11pt"/>
    </style:style>
    <style:style style:name="T302_32" style:family="text">
      <style:text-properties fo:font-size="11pt" style:font-size-asian="11pt" style:font-name-complex="Arial" style:font-size-complex="11pt"/>
    </style:style>
    <style:style style:name="T302_33" style:family="text">
      <style:text-properties fo:font-size="11pt" style:font-size-asian="11pt" style:font-name-complex="Arial" style:font-size-complex="11pt"/>
    </style:style>
    <style:style style:name="T302_34" style:family="text">
      <style:text-properties fo:font-size="11pt" style:font-size-asian="11pt" style:font-name-complex="Arial" style:font-size-complex="11pt"/>
    </style:style>
    <style:style style:name="T302_35" style:family="text">
      <style:text-properties fo:font-size="11pt" style:font-size-asian="11pt" style:font-name-complex="Arial" style:font-size-complex="11pt"/>
    </style:style>
    <style:style style:name="T302_36" style:family="text">
      <style:text-properties fo:font-size="11pt" style:font-size-asian="11pt" style:font-name-complex="Arial" style:font-size-complex="11pt"/>
    </style:style>
    <style:style style:name="T302_37" style:family="text">
      <style:text-properties fo:font-size="11pt" style:font-size-asian="11pt" style:font-name-complex="Arial" style:font-size-complex="11pt"/>
    </style:style>
    <style:style style:name="T302_38" style:family="text">
      <style:text-properties fo:font-size="11pt" style:font-size-asian="11pt" style:font-name-complex="Arial" style:font-size-complex="11pt"/>
    </style:style>
    <style:style style:name="T302_39" style:family="text">
      <style:text-properties fo:font-size="11pt" style:font-size-asian="11pt" style:font-name-complex="Arial" style:font-size-complex="11pt"/>
    </style:style>
    <style:style style:name="T302_40" style:family="text">
      <style:text-properties fo:font-size="11pt" style:font-size-asian="11pt" style:font-name-complex="Arial" style:font-size-complex="11pt"/>
    </style:style>
    <style:style style:name="T302_41" style:family="text">
      <style:text-properties fo:font-size="11pt" style:font-size-asian="11pt" style:font-name-complex="Arial" style:font-size-complex="11pt"/>
    </style:style>
    <style:style style:name="T302_42" style:family="text">
      <style:text-properties fo:font-size="11pt" style:font-size-asian="11pt" style:font-name-complex="Arial" style:font-size-complex="11pt"/>
    </style:style>
    <style:style style:name="T302_43" style:family="text">
      <style:text-properties fo:font-size="11pt" style:font-size-asian="11pt" style:font-name-complex="Arial" style:font-size-complex="11pt"/>
    </style:style>
    <style:style style:name="P303" style:family="paragraph" style:parent-style-name="Normal">
      <style:paragraph-properties fo:text-align="justify" fo:background-color="#d9e2f3" fo:line-height="115%" fo:padding-top="0.035cm" fo:border-top="#000000 0.018cm solid" fo:padding-bottom="0.035cm" fo:border-bottom="#000000 0.018cm solid" fo:margin-bottom="0.212cm" fo:padding-left="0.141cm" fo:border-left="#000000 0.018cm solid" fo:padding-right="0.141cm" fo:border-right="#000000 0.018cm solid"/>
    </style:style>
    <style:style style:name="T303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303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304" style:family="paragraph" style:parent-style-name="Normal">
      <style:paragraph-properties fo:text-align="justify" fo:line-height="115%" fo:margin-bottom="0.212cm"/>
    </style:style>
    <style:style style:name="T304_1" style:family="text">
      <style:text-properties fo:font-size="11pt" style:font-size-asian="11pt" style:font-size-complex="11pt" fo:font-weight="bold" style:font-weight-asian="bold" style:font-weight-complex="bold"/>
    </style:style>
    <style:style style:name="P305" style:family="paragraph" style:parent-style-name="Normal">
      <style:paragraph-properties fo:text-align="justify" fo:line-height="115%" fo:margin-bottom="0.212cm"/>
      <style:text-properties fo:font-size="10pt" style:font-size-asian="10pt" style:font-name-complex="Arial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06" style:family="paragraph" style:parent-style-name="Normal">
      <style:paragraph-properties fo:text-align="justify" fo:line-height="115%" fo:margin-bottom="0.212cm"/>
    </style:style>
    <style:style style:name="T306_1" style:family="text">
      <style:text-properties fo:font-size="11pt" style:font-size-asian="11pt" style:font-size-complex="11pt"/>
    </style:style>
    <style:style style:name="T306_2" style:family="text">
      <style:text-properties fo:font-size="11pt" style:font-size-asian="11pt" style:font-size-complex="11pt"/>
    </style:style>
    <style:style style:name="T306_3" style:family="text">
      <style:text-properties fo:font-size="11pt" style:font-size-asian="11pt" style:font-size-complex="11pt"/>
    </style:style>
    <style:style style:name="T306_4" style:family="text">
      <style:text-properties fo:font-size="11pt" style:font-size-asian="11pt" style:font-size-complex="11pt"/>
    </style:style>
    <style:style style:name="T306_5" style:family="text">
      <style:text-properties fo:font-size="11pt" style:font-size-asian="11pt" style:font-size-complex="11pt"/>
    </style:style>
    <style:style style:name="T306_6" style:family="text">
      <style:text-properties fo:font-size="11pt" style:font-size-asian="11pt" style:font-size-complex="11pt"/>
    </style:style>
    <style:style style:name="T306_7" style:family="text">
      <style:text-properties fo:font-size="11pt" style:font-size-asian="11pt" style:font-size-complex="11pt"/>
    </style:style>
    <style:style style:name="T306_8" style:family="text">
      <style:text-properties fo:font-size="11pt" style:font-size-asian="11pt" style:font-size-complex="11pt"/>
    </style:style>
    <style:style style:name="T306_9" style:family="text">
      <style:text-properties fo:font-size="11pt" style:font-size-asian="11pt" style:font-size-complex="11pt"/>
    </style:style>
    <style:style style:name="T306_10" style:family="text">
      <style:text-properties fo:font-size="11pt" style:font-size-asian="11pt" style:font-size-complex="11pt"/>
    </style:style>
    <style:style style:name="P307" style:family="paragraph" style:parent-style-name="Normal">
      <style:paragraph-properties fo:text-align="justify" fo:line-height="115%" fo:margin-bottom="0.212cm"/>
      <style:text-properties fo:font-size="11pt" style:font-size-asian="11pt" style:font-size-complex="11pt"/>
    </style:style>
    <style:style style:name="T307_1" style:family="text">
      <style:text-properties fo:font-size="11pt" style:font-size-asian="11pt" style:font-size-complex="11pt" fo:font-weight="bold" style:font-weight-asian="bold"/>
    </style:style>
    <style:style style:name="P308" style:family="paragraph" style:parent-style-name="Normal">
      <style:paragraph-properties fo:text-align="justify" fo:line-height="115%" fo:margin-bottom="0.212cm"/>
    </style:style>
    <style:style style:name="T308_1" style:family="text">
      <style:text-properties fo:font-size="11pt" style:font-size-asian="11pt" style:font-size-complex="11pt"/>
    </style:style>
    <style:style style:name="T308_2" style:family="text">
      <style:text-properties fo:font-size="11pt" style:font-size-asian="11pt" style:font-size-complex="11pt"/>
    </style:style>
    <style:style style:name="T308_3" style:family="text">
      <style:text-properties fo:font-size="11pt" style:font-size-asian="11pt" style:font-size-complex="11pt"/>
    </style:style>
    <style:style style:name="T308_4" style:family="text">
      <style:text-properties fo:font-size="11pt" style:font-size-asian="11pt" style:font-size-complex="11pt"/>
    </style:style>
    <style:style style:name="T308_5" style:family="text">
      <style:text-properties fo:font-size="11pt" style:font-size-asian="11pt" style:font-size-complex="11pt"/>
    </style:style>
    <style:style style:name="T308_6" style:family="text">
      <style:text-properties fo:font-size="11pt" style:font-size-asian="11pt" style:font-size-complex="11pt"/>
    </style:style>
    <style:style style:name="T308_7" style:family="text">
      <style:text-properties fo:font-size="11pt" style:font-size-asian="11pt" style:font-size-complex="11pt"/>
    </style:style>
    <style:style style:name="T308_8" style:family="text">
      <style:text-properties fo:font-size="11pt" style:font-size-asian="11pt" style:font-size-complex="11pt"/>
    </style:style>
    <style:style style:name="T308_9" style:family="text">
      <style:text-properties fo:font-size="11pt" style:font-size-asian="11pt" style:font-size-complex="11pt"/>
    </style:style>
    <style:style style:name="T308_10" style:family="text">
      <style:text-properties fo:font-size="11pt" style:font-size-asian="11pt" style:font-size-complex="11pt"/>
    </style:style>
    <style:style style:name="T308_11" style:family="text">
      <style:text-properties fo:font-size="11pt" style:font-size-asian="11pt" style:font-size-complex="11pt"/>
    </style:style>
    <style:style style:name="T308_12" style:family="text">
      <style:text-properties fo:font-size="11pt" style:font-size-asian="11pt" style:font-size-complex="11pt"/>
    </style:style>
    <style:style style:name="T308_13" style:family="text">
      <style:text-properties fo:font-size="11pt" style:font-size-asian="11pt" style:font-size-complex="11pt"/>
    </style:style>
    <style:style style:name="T308_14" style:family="text">
      <style:text-properties fo:font-size="11pt" style:font-size-asian="11pt" style:font-size-complex="11pt"/>
    </style:style>
    <style:style style:name="T308_15" style:family="text">
      <style:text-properties fo:font-size="11pt" style:font-size-asian="11pt" style:font-size-complex="11pt"/>
    </style:style>
    <style:style style:name="T308_16" style:family="text">
      <style:text-properties fo:font-size="11pt" style:font-size-asian="11pt" style:font-size-complex="11pt"/>
    </style:style>
    <style:style style:name="T308_17" style:family="text">
      <style:text-properties fo:font-size="11pt" style:font-size-asian="11pt" style:font-size-complex="11pt"/>
    </style:style>
    <style:style style:name="T308_18" style:family="text">
      <style:text-properties fo:font-size="11pt" style:font-size-asian="11pt" style:font-size-complex="11pt"/>
    </style:style>
    <style:style style:name="T308_19" style:family="text">
      <style:text-properties fo:font-size="11pt" style:font-size-asian="11pt" style:font-size-complex="11pt"/>
    </style:style>
    <style:style style:name="T308_20" style:family="text">
      <style:text-properties fo:font-size="11pt" style:font-size-asian="11pt" style:font-size-complex="11pt"/>
    </style:style>
    <style:style style:name="T308_21" style:family="text">
      <style:text-properties fo:font-size="11pt" style:font-size-asian="11pt" style:font-size-complex="11pt"/>
    </style:style>
    <style:style style:name="T308_22" style:family="text">
      <style:text-properties fo:font-size="11pt" style:font-size-asian="11pt" style:font-size-complex="11pt"/>
    </style:style>
    <style:style style:name="T308_23" style:family="text">
      <style:text-properties fo:font-size="11pt" style:font-size-asian="11pt" style:font-size-complex="11pt"/>
    </style:style>
    <style:style style:name="T308_24" style:family="text">
      <style:text-properties fo:font-size="11pt" style:font-size-asian="11pt" style:font-size-complex="11pt"/>
    </style:style>
    <style:style style:name="T308_25" style:family="text">
      <style:text-properties fo:font-size="11pt" style:font-size-asian="11pt" style:font-size-complex="11pt"/>
    </style:style>
    <style:style style:name="T308_26" style:family="text">
      <style:text-properties fo:font-size="11pt" style:font-size-asian="11pt" style:font-size-complex="11pt"/>
    </style:style>
    <style:style style:name="T308_27" style:family="text">
      <style:text-properties fo:font-size="11pt" style:font-size-asian="11pt" style:font-size-complex="11pt"/>
    </style:style>
    <style:style style:name="T308_28" style:family="text">
      <style:text-properties fo:font-size="11pt" style:font-size-asian="11pt" style:font-size-complex="11pt"/>
    </style:style>
    <style:style style:name="P309" style:family="paragraph" style:parent-style-name="Normal">
      <style:paragraph-properties fo:text-align="justify" fo:line-height="115%" fo:margin-bottom="0.212cm"/>
    </style:style>
    <style:style style:name="T309_1" style:family="text">
      <style:text-properties fo:font-size="11pt" style:font-size-asian="11pt" style:font-size-complex="11pt"/>
    </style:style>
    <style:style style:name="T309_2" style:family="text">
      <style:text-properties fo:font-size="11pt" style:font-size-asian="11pt" style:font-size-complex="11pt"/>
    </style:style>
    <style:style style:name="T309_3" style:family="text">
      <style:text-properties fo:font-size="11pt" style:font-size-asian="11pt" style:font-size-complex="11pt"/>
    </style:style>
    <style:style style:name="T309_4" style:family="text">
      <style:text-properties fo:font-size="11pt" style:font-size-asian="11pt" style:font-size-complex="11pt"/>
    </style:style>
    <style:style style:name="T309_5" style:family="text">
      <style:text-properties fo:font-size="11pt" style:font-size-asian="11pt" style:font-size-complex="11pt"/>
    </style:style>
    <style:style style:name="P310" style:family="paragraph" style:parent-style-name="Normal">
      <style:paragraph-properties fo:text-align="justify" fo:line-height="115%" fo:margin-bottom="0.212cm"/>
    </style:style>
    <style:style style:name="T310_1" style:family="text">
      <style:text-properties fo:font-size="11pt" style:font-size-asian="11pt" style:font-size-complex="11pt" fo:font-weight="bold" style:font-weight-asian="bold" style:font-weight-complex="bold"/>
    </style:style>
    <style:style style:name="T310_2" style:family="text">
      <style:text-properties fo:font-size="11pt" style:font-size-asian="11pt" style:font-size-complex="11pt" fo:font-weight="bold" style:font-weight-asian="bold" style:font-weight-complex="bold"/>
    </style:style>
    <style:style style:name="T310_3" style:family="text">
      <style:text-properties fo:font-size="11pt" style:font-size-asian="11pt" style:font-size-complex="11pt" fo:font-weight="bold" style:font-weight-asian="bold" style:font-weight-complex="bold"/>
    </style:style>
    <style:style style:name="T310_4" style:family="text">
      <style:text-properties fo:font-size="11pt" style:font-size-asian="11pt" style:font-size-complex="11pt"/>
    </style:style>
    <style:style style:name="T310_5" style:family="text">
      <style:text-properties fo:font-size="11pt" style:font-size-asian="11pt" style:font-size-complex="11pt" fo:language-asian="en" fo:country-asian="GB"/>
    </style:style>
    <style:style style:name="P311" style:family="paragraph" style:parent-style-name="Normal">
      <style:paragraph-properties fo:text-align="justify" fo:line-height="115%" fo:margin-bottom="0.212cm"/>
      <style:text-properties fo:font-size="11pt" style:font-size-asian="11pt" style:font-size-complex="11pt"/>
    </style:style>
    <style:style style:name="T311_1" style:family="text">
      <style:text-properties fo:font-size="11pt" style:font-size-asian="11pt" style:font-size-complex="11pt" fo:font-weight="bold" style:font-weight-asian="bold"/>
    </style:style>
    <style:style style:name="P312" style:family="paragraph" style:parent-style-name="Normal">
      <style:paragraph-properties fo:text-align="justify" fo:line-height="115%" fo:margin-bottom="0.212cm"/>
    </style:style>
    <style:style style:name="T312_1" style:family="text">
      <style:text-properties fo:font-size="11pt" style:font-size-asian="11pt" style:font-size-complex="11pt"/>
    </style:style>
    <style:style style:name="T312_2" style:family="text">
      <style:text-properties fo:font-size="11pt" style:font-size-asian="11pt" style:font-size-complex="11pt"/>
    </style:style>
    <style:style style:name="T312_3" style:family="text">
      <style:text-properties fo:font-size="11pt" style:font-size-asian="11pt" style:font-size-complex="11pt"/>
    </style:style>
    <style:style style:name="T312_4" style:family="text">
      <style:text-properties fo:font-size="11pt" style:font-size-asian="11pt" style:font-size-complex="11pt"/>
    </style:style>
    <style:style style:name="T312_5" style:family="text">
      <style:text-properties fo:font-size="11pt" style:font-size-asian="11pt" style:font-size-complex="11pt"/>
    </style:style>
    <style:style style:name="T312_6" style:family="text">
      <style:text-properties fo:font-size="11pt" style:font-size-asian="11pt" style:font-size-complex="11pt"/>
    </style:style>
    <style:style style:name="T312_7" style:family="text">
      <style:text-properties fo:font-size="11pt" style:font-size-asian="11pt" style:font-size-complex="11pt"/>
    </style:style>
    <style:style style:name="T312_8" style:family="text">
      <style:text-properties fo:font-size="11pt" style:font-size-asian="11pt" style:font-size-complex="11pt"/>
    </style:style>
    <style:style style:name="T312_9" style:family="text">
      <style:text-properties fo:font-size="11pt" style:font-size-asian="11pt" style:font-size-complex="11pt"/>
    </style:style>
    <style:style style:name="T312_10" style:family="text">
      <style:text-properties fo:font-size="11pt" style:font-size-asian="11pt" style:font-size-complex="11pt"/>
    </style:style>
    <style:style style:name="T312_11" style:family="text">
      <style:text-properties fo:font-size="11pt" style:font-size-asian="11pt" style:font-size-complex="11pt"/>
    </style:style>
    <style:style style:name="T312_12" style:family="text">
      <style:text-properties fo:font-size="11pt" style:font-size-asian="11pt" style:font-size-complex="11pt"/>
    </style:style>
    <style:style style:name="T312_13" style:family="text">
      <style:text-properties fo:font-size="11pt" style:font-size-asian="11pt" style:font-size-complex="11pt"/>
    </style:style>
    <style:style style:name="T312_14" style:family="text">
      <style:text-properties fo:font-size="11pt" style:font-size-asian="11pt" style:font-size-complex="11pt"/>
    </style:style>
    <style:style style:name="T312_15" style:family="text">
      <style:text-properties fo:font-size="11pt" style:font-size-asian="11pt" style:font-size-complex="11pt"/>
    </style:style>
    <style:style style:name="T312_16" style:family="text">
      <style:text-properties fo:font-size="11pt" style:font-size-asian="11pt" style:font-size-complex="11pt"/>
    </style:style>
    <style:style style:name="T312_17" style:family="text">
      <style:text-properties fo:font-size="11pt" style:font-size-asian="11pt" style:font-size-complex="11pt"/>
    </style:style>
    <style:style style:name="T312_18" style:family="text">
      <style:text-properties fo:font-size="11pt" style:font-size-asian="11pt" style:font-size-complex="11pt"/>
    </style:style>
    <style:style style:name="T312_19" style:family="text">
      <style:text-properties fo:font-size="11pt" style:font-size-asian="11pt" style:font-size-complex="11pt"/>
    </style:style>
    <style:style style:name="T312_20" style:family="text">
      <style:text-properties fo:font-size="11pt" style:font-size-asian="11pt" style:font-size-complex="11pt"/>
    </style:style>
    <style:style style:name="T312_21" style:family="text">
      <style:text-properties fo:font-size="11pt" style:font-size-asian="11pt" style:font-size-complex="11pt"/>
    </style:style>
    <style:style style:name="T312_22" style:family="text">
      <style:text-properties fo:font-size="11pt" style:font-size-asian="11pt" style:font-size-complex="11pt"/>
    </style:style>
    <style:style style:name="T312_23" style:family="text">
      <style:text-properties fo:font-size="11pt" style:font-size-asian="11pt" style:font-size-complex="11pt"/>
    </style:style>
    <style:style style:name="T312_24" style:family="text">
      <style:text-properties fo:font-size="11pt" style:font-size-asian="11pt" style:font-size-complex="11pt"/>
    </style:style>
    <style:style style:name="T312_25" style:family="text">
      <style:text-properties fo:font-size="11pt" style:font-size-asian="11pt" style:font-size-complex="11pt"/>
    </style:style>
    <style:style style:name="T312_26" style:family="text">
      <style:text-properties fo:font-size="11pt" style:font-size-asian="11pt" style:font-size-complex="11pt"/>
    </style:style>
    <style:style style:name="T312_27" style:family="text">
      <style:text-properties fo:font-size="11pt" style:font-size-asian="11pt" style:font-size-complex="11pt"/>
    </style:style>
    <style:style style:name="T312_28" style:family="text">
      <style:text-properties fo:font-size="11pt" style:font-size-asian="11pt" style:font-size-complex="11pt"/>
    </style:style>
    <style:style style:name="T312_29" style:family="text">
      <style:text-properties fo:font-size="11pt" style:font-size-asian="11pt" style:font-size-complex="11pt"/>
    </style:style>
    <style:style style:name="T312_30" style:family="text">
      <style:text-properties fo:font-size="11pt" style:font-size-asian="11pt" style:font-size-complex="11pt"/>
    </style:style>
    <style:style style:name="T312_31" style:family="text">
      <style:text-properties fo:font-size="11pt" style:font-size-asian="11pt" style:font-size-complex="11pt"/>
    </style:style>
    <style:style style:name="T312_32" style:family="text">
      <style:text-properties fo:font-size="11pt" style:font-size-asian="11pt" style:font-size-complex="11pt"/>
    </style:style>
    <style:style style:name="T312_33" style:family="text">
      <style:text-properties fo:font-size="11pt" style:font-size-asian="11pt" style:font-size-complex="11pt"/>
    </style:style>
    <style:style style:name="T312_34" style:family="text">
      <style:text-properties fo:font-size="11pt" style:font-size-asian="11pt" style:font-size-complex="11pt"/>
    </style:style>
    <style:style style:name="T312_35" style:family="text">
      <style:text-properties fo:font-size="11pt" style:font-size-asian="11pt" style:font-size-complex="11pt"/>
    </style:style>
    <style:style style:name="T312_36" style:family="text">
      <style:text-properties fo:font-size="11pt" style:font-size-asian="11pt" style:font-size-complex="11pt"/>
    </style:style>
    <style:style style:name="T312_37" style:family="text">
      <style:text-properties fo:font-size="11pt" style:font-size-asian="11pt" style:font-size-complex="11pt"/>
    </style:style>
    <style:style style:name="T312_38" style:family="text">
      <style:text-properties fo:font-size="11pt" style:font-size-asian="11pt" style:font-size-complex="11pt"/>
    </style:style>
    <style:style style:name="T312_39" style:family="text">
      <style:text-properties fo:font-size="11pt" style:font-size-asian="11pt" style:font-size-complex="11pt"/>
    </style:style>
    <style:style style:name="T312_40" style:family="text">
      <style:text-properties fo:font-size="11pt" style:font-size-asian="11pt" style:font-size-complex="11pt"/>
    </style:style>
    <style:style style:name="T312_41" style:family="text">
      <style:text-properties fo:font-size="11pt" style:font-size-asian="11pt" style:font-size-complex="11pt"/>
    </style:style>
    <style:style style:name="T312_42" style:family="text">
      <style:text-properties fo:font-size="11pt" style:font-size-asian="11pt" style:font-size-complex="11pt"/>
    </style:style>
    <style:style style:name="T312_43" style:family="text">
      <style:text-properties fo:font-size="11pt" style:font-size-asian="11pt" style:font-size-complex="11pt"/>
    </style:style>
    <style:style style:name="T312_44" style:family="text">
      <style:text-properties fo:font-size="11pt" style:font-size-asian="11pt" style:font-size-complex="11pt"/>
    </style:style>
    <style:style style:name="T312_45" style:family="text">
      <style:text-properties fo:font-size="11pt" style:font-size-asian="11pt" style:font-size-complex="11pt"/>
    </style:style>
    <style:style style:name="T312_46" style:family="text">
      <style:text-properties fo:font-size="11pt" style:font-size-asian="11pt" style:font-size-complex="11pt"/>
    </style:style>
    <style:style style:name="P313" style:family="paragraph" style:parent-style-name="Normal">
      <style:paragraph-properties fo:text-align="justify" fo:line-height="115%" fo:margin-bottom="0.212cm"/>
    </style:style>
    <style:style style:name="T313_1" style:family="text">
      <style:text-properties fo:font-size="11pt" style:font-size-asian="11pt" style:font-size-complex="11pt"/>
    </style:style>
    <style:style style:name="T313_2" style:family="text">
      <style:text-properties fo:font-size="11pt" style:font-size-asian="11pt" style:font-size-complex="11pt"/>
    </style:style>
    <style:style style:name="T313_3" style:family="text">
      <style:text-properties fo:font-size="11pt" style:font-size-asian="11pt" style:font-size-complex="11pt"/>
    </style:style>
    <style:style style:name="T313_4" style:family="text">
      <style:text-properties fo:font-size="11pt" style:font-size-asian="11pt" style:font-size-complex="11pt"/>
    </style:style>
    <style:style style:name="T313_5" style:family="text">
      <style:text-properties fo:font-size="11pt" style:font-size-asian="11pt" style:font-size-complex="11pt"/>
    </style:style>
    <style:style style:name="T313_6" style:family="text">
      <style:text-properties fo:font-size="11pt" style:font-size-asian="11pt" style:font-size-complex="11pt"/>
    </style:style>
    <style:style style:name="T313_7" style:family="text">
      <style:text-properties fo:font-size="11pt" style:font-size-asian="11pt" style:font-size-complex="11pt"/>
    </style:style>
    <style:style style:name="T313_8" style:family="text">
      <style:text-properties fo:font-size="11pt" style:font-size-asian="11pt" style:font-size-complex="11pt"/>
    </style:style>
    <style:style style:name="T313_9" style:family="text">
      <style:text-properties fo:font-size="11pt" style:font-size-asian="11pt" style:font-size-complex="11pt"/>
    </style:style>
    <style:style style:name="T313_10" style:family="text">
      <style:text-properties fo:font-size="11pt" style:font-size-asian="11pt" style:font-size-complex="11pt"/>
    </style:style>
    <style:style style:name="T313_11" style:family="text">
      <style:text-properties fo:font-size="11pt" style:font-size-asian="11pt" style:font-size-complex="11pt"/>
    </style:style>
    <style:style style:name="T313_12" style:family="text">
      <style:text-properties fo:font-size="11pt" style:font-size-asian="11pt" style:font-size-complex="11pt"/>
    </style:style>
    <style:style style:name="T313_13" style:family="text">
      <style:text-properties fo:font-size="11pt" style:font-size-asian="11pt" style:font-size-complex="11pt"/>
    </style:style>
    <style:style style:name="T313_14" style:family="text">
      <style:text-properties fo:font-size="11pt" style:font-size-asian="11pt" style:font-size-complex="11pt"/>
    </style:style>
    <style:style style:name="T313_15" style:family="text">
      <style:text-properties fo:font-size="11pt" style:font-size-asian="11pt" style:font-size-complex="11pt"/>
    </style:style>
    <style:style style:name="T313_16" style:family="text">
      <style:text-properties fo:font-size="11pt" style:font-size-asian="11pt" style:font-size-complex="11pt"/>
    </style:style>
    <style:style style:name="T313_17" style:family="text">
      <style:text-properties fo:font-size="11pt" style:font-size-asian="11pt" style:font-size-complex="11pt"/>
    </style:style>
    <style:style style:name="T313_18" style:family="text">
      <style:text-properties fo:font-size="11pt" style:font-size-asian="11pt" style:font-size-complex="11pt"/>
    </style:style>
    <style:style style:name="T313_19" style:family="text">
      <style:text-properties fo:font-size="11pt" style:font-size-asian="11pt" style:font-size-complex="11pt"/>
    </style:style>
    <style:style style:name="T313_20" style:family="text">
      <style:text-properties fo:font-size="11pt" style:font-size-asian="11pt" style:font-size-complex="11pt"/>
    </style:style>
    <style:style style:name="T313_21" style:family="text">
      <style:text-properties fo:font-size="11pt" style:font-size-asian="11pt" style:font-size-complex="11pt"/>
    </style:style>
    <style:style style:name="T313_22" style:family="text">
      <style:text-properties fo:font-size="11pt" style:font-size-asian="11pt" style:font-size-complex="11pt"/>
    </style:style>
    <style:style style:name="T313_23" style:family="text">
      <style:text-properties fo:font-size="11pt" style:font-size-asian="11pt" style:font-size-complex="11pt"/>
    </style:style>
    <style:style style:name="T313_24" style:family="text">
      <style:text-properties fo:font-size="11pt" style:font-size-asian="11pt" style:font-size-complex="11pt"/>
    </style:style>
    <style:style style:name="T313_25" style:family="text">
      <style:text-properties fo:font-size="11pt" style:font-size-asian="11pt" style:font-size-complex="11pt"/>
    </style:style>
    <style:style style:name="T313_26" style:family="text">
      <style:text-properties fo:font-size="11pt" style:font-size-asian="11pt" style:font-size-complex="11pt"/>
    </style:style>
    <style:style style:name="T313_27" style:family="text">
      <style:text-properties fo:font-size="11pt" style:font-size-asian="11pt" style:font-size-complex="11pt"/>
    </style:style>
    <style:style style:name="T313_28" style:family="text">
      <style:text-properties fo:font-size="11pt" style:font-size-asian="11pt" style:font-size-complex="11pt"/>
    </style:style>
    <style:style style:name="T313_29" style:family="text">
      <style:text-properties fo:font-size="11pt" style:font-size-asian="11pt" style:font-size-complex="11pt"/>
    </style:style>
    <style:style style:name="T313_30" style:family="text">
      <style:text-properties fo:font-size="11pt" style:font-size-asian="11pt" style:font-size-complex="11pt"/>
    </style:style>
    <style:style style:name="T313_31" style:family="text">
      <style:text-properties fo:font-size="11pt" style:font-size-asian="11pt" style:font-size-complex="11pt"/>
    </style:style>
    <style:style style:name="T313_32" style:family="text">
      <style:text-properties fo:font-size="11pt" style:font-size-asian="11pt" style:font-size-complex="11pt"/>
    </style:style>
    <style:style style:name="T313_33" style:family="text">
      <style:text-properties fo:font-size="11pt" style:font-size-asian="11pt" style:font-size-complex="11pt"/>
    </style:style>
    <style:style style:name="P314" style:family="paragraph" style:parent-style-name="Normal">
      <style:paragraph-properties fo:text-align="justify" fo:line-height="115%" fo:margin-bottom="0.212cm"/>
    </style:style>
    <style:style style:name="T314_1" style:family="text">
      <style:text-properties fo:font-size="11pt" style:font-size-asian="11pt" style:font-size-complex="11pt"/>
    </style:style>
    <style:style style:name="T314_2" style:family="text">
      <style:text-properties fo:font-size="11pt" style:font-size-asian="11pt" style:font-size-complex="11pt"/>
    </style:style>
    <style:style style:name="P315" style:family="paragraph" style:parent-style-name="Normal">
      <style:paragraph-properties fo:text-align="justify" fo:line-height="115%" fo:margin-bottom="0.212cm"/>
    </style:style>
    <style:style style:name="T315_1" style:family="text">
      <style:text-properties fo:font-size="11pt" style:font-size-asian="11pt" style:font-size-complex="11pt" fo:font-weight="bold" style:font-weight-asian="bold" style:font-weight-complex="bold"/>
    </style:style>
    <style:style style:name="T315_2" style:family="text">
      <style:text-properties fo:font-size="11pt" style:font-size-asian="11pt" style:font-name-complex="Arial" style:font-size-complex="11pt"/>
    </style:style>
    <style:style style:name="P316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17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18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19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0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1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2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3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4" style:family="paragraph" style:parent-style-name="Normal">
      <style:paragraph-properties fo:text-align="justify" fo:line-height="115%" fo:margin-bottom="0.212cm"/>
      <style:text-properties fo:font-size="11pt" style:font-size-asian="11pt" style:font-size-complex="11pt" style:font-weight-complex="bold"/>
    </style:style>
    <style:style style:name="P325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margin-bottom="0.212cm" fo:padding-left="0.141cm" fo:border-left="#000000 0.018cm solid" fo:padding-right="0.141cm" fo:border-right="#000000 0.018cm solid"/>
    </style:style>
    <style:style style:name="T325_1" style:family="text">
      <style:text-properties fo:font-size="14pt" style:font-size-asian="14pt" style:font-size-complex="11pt" fo:font-weight="bold" style:font-weight-asian="bold"/>
    </style:style>
    <style:style style:name="T325_2" style:family="text">
      <style:text-properties fo:font-size="14pt" style:font-size-asian="14pt" style:font-size-complex="11pt" fo:font-weight="bold" style:font-weight-asian="bold"/>
    </style:style>
    <style:style style:name="P326" style:family="paragraph" style:parent-style-name="Normal"/>
    <style:style style:name="T32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7" style:family="paragraph" style:parent-style-name="Normal">
      <style:text-properties fo:font-size="11pt" style:font-size-asian="11pt" style:font-name-complex="Arial" style:font-size-complex="11pt"/>
    </style:style>
    <style:style style:name="P328" style:family="paragraph" style:parent-style-name="Normal">
      <style:paragraph-properties fo:text-align="justify" fo:line-height="115%" fo:margin-bottom="0.212cm"/>
    </style:style>
    <style:style style:name="T328_1" style:family="text">
      <style:text-properties fo:font-size="11pt" style:font-size-asian="11pt" style:font-size-complex="11pt" fo:font-weight="bold" style:font-weight-asian="bold"/>
    </style:style>
    <style:style style:name="P329" style:family="paragraph" style:parent-style-name="Normal">
      <style:paragraph-properties fo:text-align="justify" fo:line-height="115%" fo:margin-bottom="0.212cm"/>
    </style:style>
    <style:style style:name="T329_1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29_2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29_3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29_4" style:family="text">
      <style:text-properties fo:font-size="11pt" style:font-name-asian="Segoe UI" style:font-size-asian="11pt" style:font-size-complex="11pt"/>
    </style:style>
    <style:style style:name="T329_5" style:family="text">
      <style:text-properties fo:font-size="11pt" style:font-name-asian="Segoe UI" style:font-size-asian="11pt" style:font-size-complex="11pt"/>
    </style:style>
    <style:style style:name="T329_6" style:family="text">
      <style:text-properties fo:font-size="11pt" style:font-name-asian="Segoe UI" style:font-size-asian="11pt" style:font-size-complex="11pt"/>
    </style:style>
    <style:style style:name="T329_7" style:family="text">
      <style:text-properties fo:font-size="11pt" style:font-name-asian="Segoe UI" style:font-size-asian="11pt" style:font-size-complex="11pt"/>
    </style:style>
    <style:style style:name="T329_8" style:family="text">
      <style:text-properties fo:font-size="11pt" style:font-name-asian="Segoe UI" style:font-size-asian="11pt" style:font-size-complex="11pt"/>
    </style:style>
    <style:style style:name="T329_9" style:family="text">
      <style:text-properties fo:font-size="11pt" style:font-name-asian="Segoe UI" style:font-size-asian="11pt" style:font-size-complex="11pt"/>
    </style:style>
    <style:style style:name="T329_10" style:family="text">
      <style:text-properties fo:font-size="11pt" style:font-name-asian="Segoe UI" style:font-size-asian="11pt" style:font-size-complex="11pt"/>
    </style:style>
    <style:style style:name="T329_11" style:family="text">
      <style:text-properties fo:font-size="11pt" style:font-name-asian="Segoe UI" style:font-size-asian="11pt" style:font-size-complex="11pt"/>
    </style:style>
    <style:style style:name="T329_12" style:family="text">
      <style:text-properties fo:font-size="11pt" style:font-name-asian="Segoe UI" style:font-size-asian="11pt" style:font-size-complex="11pt"/>
    </style:style>
    <style:style style:name="T329_13" style:family="text">
      <style:text-properties fo:font-size="11pt" style:font-name-asian="Segoe UI" style:font-size-asian="11pt" style:font-size-complex="11pt"/>
    </style:style>
    <style:style style:name="T329_14" style:family="text">
      <style:text-properties fo:font-size="11pt" style:font-name-asian="Segoe UI" style:font-size-asian="11pt" style:font-size-complex="11pt"/>
    </style:style>
    <style:style style:name="T329_15" style:family="text">
      <style:text-properties fo:font-size="11pt" style:font-name-asian="Segoe UI" style:font-size-asian="11pt" style:font-size-complex="11pt"/>
    </style:style>
    <style:style style:name="T329_16" style:family="text">
      <style:text-properties fo:font-size="11pt" style:font-name-asian="Segoe UI" style:font-size-asian="11pt" style:font-size-complex="11pt"/>
    </style:style>
    <style:style style:name="T329_17" style:family="text">
      <style:text-properties fo:font-size="11pt" style:font-name-asian="Segoe UI" style:font-size-asian="11pt" style:font-size-complex="11pt"/>
    </style:style>
    <style:style style:name="T329_18" style:family="text">
      <style:text-properties fo:font-size="11pt" style:font-name-asian="Segoe UI" style:font-size-asian="11pt" style:font-size-complex="11pt"/>
    </style:style>
    <style:style style:name="T329_19" style:family="text">
      <style:text-properties fo:font-size="11pt" style:font-name-asian="Segoe UI" style:font-size-asian="11pt" style:font-size-complex="11pt"/>
    </style:style>
    <style:style style:name="T329_20" style:family="text">
      <style:text-properties fo:font-size="11pt" style:font-name-asian="Segoe UI" style:font-size-asian="11pt" style:font-size-complex="11pt"/>
    </style:style>
    <style:style style:name="T329_21" style:family="text">
      <style:text-properties fo:font-size="11pt" style:font-name-asian="Segoe UI" style:font-size-asian="11pt" style:font-size-complex="11pt"/>
    </style:style>
    <style:style style:name="T329_22" style:family="text">
      <style:text-properties fo:font-size="11pt" style:font-name-asian="Segoe UI" style:font-size-asian="11pt" style:font-size-complex="11pt"/>
    </style:style>
    <style:style style:name="T329_23" style:family="text">
      <style:text-properties fo:font-size="11pt" style:font-name-asian="Segoe UI" style:font-size-asian="11pt" style:font-size-complex="11pt"/>
    </style:style>
    <style:style style:name="T329_24" style:family="text">
      <style:text-properties fo:font-size="11pt" style:font-name-asian="Segoe UI" style:font-size-asian="11pt" style:font-size-complex="11pt"/>
    </style:style>
    <style:style style:name="T329_25" style:family="text">
      <style:text-properties fo:font-size="11pt" style:font-name-asian="Segoe UI" style:font-size-asian="11pt" style:font-size-complex="11pt"/>
    </style:style>
    <style:style style:name="T329_26" style:family="text">
      <style:text-properties fo:font-size="11pt" style:font-name-asian="Segoe UI" style:font-size-asian="11pt" style:font-size-complex="11pt"/>
    </style:style>
    <style:style style:name="T329_27" style:family="text">
      <style:text-properties fo:font-size="11pt" style:font-name-asian="Segoe UI" style:font-size-asian="11pt" style:font-size-complex="11pt"/>
    </style:style>
    <style:style style:name="T329_28" style:family="text">
      <style:text-properties fo:font-size="11pt" style:font-name-asian="Segoe UI" style:font-size-asian="11pt" style:font-size-complex="11pt"/>
    </style:style>
    <style:style style:name="T329_29" style:family="text">
      <style:text-properties fo:font-size="11pt" style:font-name-asian="Segoe UI" style:font-size-asian="11pt" style:font-size-complex="11pt"/>
    </style:style>
    <style:style style:name="T329_30" style:family="text">
      <style:text-properties fo:font-size="11pt" style:font-name-asian="Segoe UI" style:font-size-asian="11pt" style:font-size-complex="11pt"/>
    </style:style>
    <style:style style:name="T329_31" style:family="text">
      <style:text-properties fo:font-size="11pt" style:font-name-asian="Segoe UI" style:font-size-asian="11pt" style:font-size-complex="11pt"/>
    </style:style>
    <style:style style:name="T329_32" style:family="text">
      <style:text-properties fo:font-size="11pt" style:font-name-asian="Segoe UI" style:font-size-asian="11pt" style:font-size-complex="11pt"/>
    </style:style>
    <style:style style:name="T329_33" style:family="text">
      <style:text-properties fo:font-size="11pt" style:font-name-asian="Segoe UI" style:font-size-asian="11pt" style:font-size-complex="11pt"/>
    </style:style>
    <style:style style:name="T329_34" style:family="text">
      <style:text-properties fo:font-size="11pt" style:font-name-asian="Segoe UI" style:font-size-asian="11pt" style:font-size-complex="11pt"/>
    </style:style>
    <style:style style:name="P330" style:family="paragraph" style:parent-style-name="Normal">
      <style:paragraph-properties fo:text-align="justify" fo:line-height="115%" fo:margin-bottom="0.212cm"/>
    </style:style>
    <style:style style:name="T330_1" style:family="text">
      <style:text-properties fo:font-style="italic" style:font-style-asian="italic" fo:font-size="11pt" style:font-name-asian="Segoe UI" style:font-size-asian="11pt" style:font-size-complex="11pt"/>
    </style:style>
    <style:style style:name="T330_2" style:family="text">
      <style:text-properties fo:font-size="11pt" style:font-size-asian="11pt" style:font-size-complex="11pt"/>
    </style:style>
    <style:style style:name="T330_3" style:family="text">
      <style:text-properties fo:font-size="11pt" style:font-name-asian="Segoe UI" style:font-size-asian="11pt" style:font-size-complex="11pt"/>
    </style:style>
    <style:style style:name="T330_4" style:family="text">
      <style:text-properties fo:font-size="11pt" style:font-name-asian="Segoe UI" style:font-size-asian="11pt" style:font-size-complex="11pt"/>
    </style:style>
    <style:style style:name="T330_5" style:family="text">
      <style:text-properties fo:font-size="11pt" style:font-name-asian="Segoe UI" style:font-size-asian="11pt" style:font-size-complex="11pt"/>
    </style:style>
    <style:style style:name="T330_6" style:family="text">
      <style:text-properties fo:font-size="11pt" style:font-name-asian="Segoe UI" style:font-size-asian="11pt" style:font-size-complex="11pt"/>
    </style:style>
    <style:style style:name="T330_7" style:family="text">
      <style:text-properties fo:font-size="11pt" style:font-name-asian="Segoe UI" style:font-size-asian="11pt" style:font-size-complex="11pt"/>
    </style:style>
    <style:style style:name="T330_8" style:family="text">
      <style:text-properties fo:font-size="11pt" style:font-name-asian="Segoe UI" style:font-size-asian="11pt" style:font-size-complex="11pt"/>
    </style:style>
    <style:style style:name="T330_9" style:family="text">
      <style:text-properties fo:font-size="11pt" style:font-name-asian="Segoe UI" style:font-size-asian="11pt" style:font-size-complex="11pt"/>
    </style:style>
    <style:style style:name="T330_10" style:family="text">
      <style:text-properties fo:font-size="11pt" style:font-name-asian="Segoe UI" style:font-size-asian="11pt" style:font-size-complex="11pt"/>
    </style:style>
    <style:style style:name="T330_11" style:family="text">
      <style:text-properties fo:font-size="11pt" style:font-name-asian="Segoe UI" style:font-size-asian="11pt" style:font-size-complex="11pt"/>
    </style:style>
    <style:style style:name="T330_12" style:family="text">
      <style:text-properties fo:font-size="11pt" style:font-size-asian="11pt" style:font-size-complex="11pt"/>
    </style:style>
    <style:style style:name="T330_13" style:family="text">
      <style:text-properties fo:font-size="11pt" style:font-name-asian="Segoe UI" style:font-size-asian="11pt" style:font-size-complex="11pt"/>
    </style:style>
    <style:style style:name="P331" style:family="paragraph" style:parent-style-name="Normal">
      <style:paragraph-properties fo:text-align="justify" fo:line-height="115%" fo:margin-bottom="0.212cm"/>
    </style:style>
    <style:style style:name="T331_1" style:family="text">
      <style:text-properties fo:font-style="italic" style:font-style-asian="italic" fo:font-size="11pt" style:font-name-asian="Segoe UI" style:font-size-asian="11pt" style:font-size-complex="11pt"/>
    </style:style>
    <style:style style:name="T331_2" style:family="text">
      <style:text-properties fo:font-style="italic" style:font-style-asian="italic" fo:font-size="11pt" style:font-size-asian="11pt" style:font-size-complex="11pt"/>
    </style:style>
    <style:style style:name="T331_3" style:family="text">
      <style:text-properties fo:font-size="11pt" style:font-size-asian="11pt" style:font-size-complex="11pt"/>
    </style:style>
    <style:style style:name="T331_4" style:family="text">
      <style:text-properties fo:font-size="11pt" style:font-name-asian="Segoe UI" style:font-size-asian="11pt" style:font-size-complex="11pt"/>
    </style:style>
    <style:style style:name="T331_5" style:family="text">
      <style:text-properties fo:font-size="11pt" style:font-size-asian="11pt" style:font-size-complex="11pt"/>
    </style:style>
    <style:style style:name="T331_6" style:family="text">
      <style:text-properties fo:font-size="11pt" style:font-name-asian="Segoe UI" style:font-size-asian="11pt" style:font-size-complex="11pt"/>
    </style:style>
    <style:style style:name="T331_7" style:family="text">
      <style:text-properties fo:font-size="11pt" style:font-size-asian="11pt" style:font-size-complex="11pt"/>
    </style:style>
    <style:style style:name="T331_8" style:family="text">
      <style:text-properties fo:font-size="11pt" style:font-name-asian="Segoe UI" style:font-size-asian="11pt" style:font-size-complex="11pt"/>
    </style:style>
    <style:style style:name="T331_9" style:family="text">
      <style:text-properties fo:font-size="11pt" style:font-name-asian="Segoe UI" style:font-size-asian="11pt" style:font-size-complex="11pt"/>
    </style:style>
    <style:style style:name="T331_10" style:family="text">
      <style:text-properties fo:font-size="11pt" style:font-name-asian="Segoe UI" style:font-size-asian="11pt" style:font-size-complex="11pt"/>
    </style:style>
    <style:style style:name="T331_11" style:family="text">
      <style:text-properties fo:font-size="11pt" style:font-name-asian="Arial" style:font-size-asian="11pt" style:font-name-complex="Arial" style:font-size-complex="11pt"/>
    </style:style>
    <style:style style:name="T331_12" style:family="text">
      <style:text-properties fo:font-size="11pt" style:font-size-asian="11pt" style:font-size-complex="11pt"/>
    </style:style>
    <style:style style:name="T331_13" style:family="text">
      <style:text-properties fo:font-size="11pt" style:font-name-asian="Arial" style:font-size-asian="11pt" style:font-name-complex="Arial" style:font-size-complex="11pt"/>
    </style:style>
    <style:style style:name="T331_14" style:family="text">
      <style:text-properties fo:font-size="11pt" style:font-name-asian="Arial" style:font-size-asian="11pt" style:font-name-complex="Arial" style:font-size-complex="11pt"/>
    </style:style>
    <style:style style:name="T331_15" style:family="text">
      <style:text-properties fo:font-size="11pt" style:font-name-asian="Arial" style:font-size-asian="11pt" style:font-name-complex="Arial" style:font-size-complex="11pt"/>
    </style:style>
    <style:style style:name="T331_16" style:family="text">
      <style:text-properties fo:font-size="11pt" style:font-name-asian="Arial" style:font-size-asian="11pt" style:font-name-complex="Arial" style:font-size-complex="11pt"/>
    </style:style>
    <style:style style:name="T331_17" style:family="text">
      <style:text-properties fo:font-size="11pt" style:font-name-asian="Arial" style:font-size-asian="11pt" style:font-name-complex="Arial" style:font-size-complex="11pt"/>
    </style:style>
    <style:style style:name="P332" style:family="paragraph" style:parent-style-name="Normal">
      <style:paragraph-properties fo:text-align="justify" fo:line-height="115%" fo:margin-bottom="0.212cm"/>
    </style:style>
    <style:style style:name="T33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33" style:family="paragraph" style:parent-style-name="Normal">
      <style:paragraph-properties fo:text-align="justify" fo:line-height="115%" fo:margin-bottom="0.212cm"/>
    </style:style>
    <style:style style:name="T333_1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33_2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33_3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33_4" style:family="text">
      <style:text-properties fo:font-size="11pt" style:font-name-asian="Segoe UI" style:font-size-asian="11pt" style:font-size-complex="11pt"/>
    </style:style>
    <style:style style:name="T333_5" style:family="text">
      <style:text-properties fo:font-size="11pt" style:font-name-asian="Segoe UI" style:font-size-asian="11pt" style:font-size-complex="11pt"/>
    </style:style>
    <style:style style:name="T333_6" style:family="text">
      <style:text-properties fo:font-size="11pt" style:font-name-asian="Segoe UI" style:font-size-asian="11pt" style:font-size-complex="11pt"/>
    </style:style>
    <style:style style:name="T333_7" style:family="text">
      <style:text-properties fo:font-size="11pt" style:font-name-asian="Segoe UI" style:font-size-asian="11pt" style:font-size-complex="11pt"/>
    </style:style>
    <style:style style:name="T333_8" style:family="text">
      <style:text-properties fo:font-size="11pt" style:font-name-asian="Segoe UI" style:font-size-asian="11pt" style:font-size-complex="11pt"/>
    </style:style>
    <style:style style:name="T333_9" style:family="text">
      <style:text-properties fo:font-size="11pt" style:font-name-asian="Segoe UI" style:font-size-asian="11pt" style:font-size-complex="11pt"/>
    </style:style>
    <style:style style:name="T333_10" style:family="text">
      <style:text-properties fo:font-size="11pt" style:font-name-asian="Segoe UI" style:font-size-asian="11pt" style:font-size-complex="11pt"/>
    </style:style>
    <style:style style:name="T333_11" style:family="text">
      <style:text-properties fo:font-size="11pt" style:font-name-asian="Segoe UI" style:font-size-asian="11pt" style:font-size-complex="11pt"/>
    </style:style>
    <style:style style:name="T333_12" style:family="text">
      <style:text-properties fo:font-size="11pt" style:font-name-asian="Segoe UI" style:font-size-asian="11pt" style:font-size-complex="11pt"/>
    </style:style>
    <style:style style:name="T333_13" style:family="text">
      <style:text-properties fo:font-size="11pt" style:font-name-asian="Segoe UI" style:font-size-asian="11pt" style:font-size-complex="11pt"/>
    </style:style>
    <style:style style:name="T333_14" style:family="text">
      <style:text-properties fo:font-size="11pt" style:font-name-asian="Segoe UI" style:font-size-asian="11pt" style:font-size-complex="11pt"/>
    </style:style>
    <style:style style:name="T333_15" style:family="text">
      <style:text-properties fo:font-size="11pt" style:font-name-asian="Segoe UI" style:font-size-asian="11pt" style:font-size-complex="11pt"/>
    </style:style>
    <style:style style:name="T333_16" style:family="text">
      <style:text-properties fo:font-size="11pt" style:font-name-asian="Segoe UI" style:font-size-asian="11pt" style:font-size-complex="11pt"/>
    </style:style>
    <style:style style:name="T333_17" style:family="text">
      <style:text-properties fo:font-size="11pt" style:font-name-asian="Segoe UI" style:font-size-asian="11pt" style:font-size-complex="11pt"/>
    </style:style>
    <style:style style:name="T333_18" style:family="text">
      <style:text-properties fo:font-size="11pt" style:font-name-asian="Segoe UI" style:font-size-asian="11pt" style:font-size-complex="11pt"/>
    </style:style>
    <style:style style:name="T333_19" style:family="text">
      <style:text-properties fo:font-size="11pt" style:font-name-asian="Segoe UI" style:font-size-asian="11pt" style:font-size-complex="11pt"/>
    </style:style>
    <style:style style:name="T333_20" style:family="text">
      <style:text-properties fo:font-size="11pt" style:font-name-asian="Segoe UI" style:font-size-asian="11pt" style:font-size-complex="11pt"/>
    </style:style>
    <style:style style:name="T333_21" style:family="text">
      <style:text-properties fo:font-size="11pt" style:font-name-asian="Segoe UI" style:font-size-asian="11pt" style:font-size-complex="11pt"/>
    </style:style>
    <style:style style:name="T333_22" style:family="text">
      <style:text-properties fo:font-size="11pt" style:font-name-asian="Segoe UI" style:font-size-asian="11pt" style:font-size-complex="11pt"/>
    </style:style>
    <style:style style:name="T333_23" style:family="text">
      <style:text-properties fo:font-size="11pt" style:font-name-asian="Segoe UI" style:font-size-asian="11pt" style:font-size-complex="11pt"/>
    </style:style>
    <style:style style:name="T333_24" style:family="text">
      <style:text-properties fo:font-size="11pt" style:font-name-asian="Segoe UI" style:font-size-asian="11pt" style:font-size-complex="11pt"/>
    </style:style>
    <style:style style:name="T333_25" style:family="text">
      <style:text-properties fo:font-size="11pt" style:font-name-asian="Segoe UI" style:font-size-asian="11pt" style:font-size-complex="11pt"/>
    </style:style>
    <style:style style:name="T333_26" style:family="text">
      <style:text-properties fo:font-size="11pt" style:font-name-asian="Segoe UI" style:font-size-asian="11pt" style:font-size-complex="11pt"/>
    </style:style>
    <style:style style:name="T333_27" style:family="text">
      <style:text-properties fo:font-size="11pt" style:font-name-asian="Segoe UI" style:font-size-asian="11pt" style:font-size-complex="11pt"/>
    </style:style>
    <style:style style:name="T333_28" style:family="text">
      <style:text-properties fo:font-size="11pt" style:font-name-asian="Segoe UI" style:font-size-asian="11pt" style:font-size-complex="11pt"/>
    </style:style>
    <style:style style:name="T333_29" style:family="text">
      <style:text-properties fo:font-size="11pt" style:font-name-asian="Segoe UI" style:font-size-asian="11pt" style:font-size-complex="11pt"/>
    </style:style>
    <style:style style:name="T333_30" style:family="text">
      <style:text-properties fo:font-size="11pt" style:font-name-asian="Segoe UI" style:font-size-asian="11pt" style:font-size-complex="11pt"/>
    </style:style>
    <style:style style:name="T333_31" style:family="text">
      <style:text-properties fo:font-size="11pt" style:font-name-asian="Segoe UI" style:font-size-asian="11pt" style:font-size-complex="11pt"/>
    </style:style>
    <style:style style:name="T333_32" style:family="text">
      <style:text-properties fo:font-size="11pt" style:font-name-asian="Segoe UI" style:font-size-asian="11pt" style:font-size-complex="11pt"/>
    </style:style>
    <style:style style:name="T333_33" style:family="text">
      <style:text-properties fo:font-size="11pt" style:font-name-asian="Segoe UI" style:font-size-asian="11pt" style:font-size-complex="11pt"/>
    </style:style>
    <style:style style:name="T333_34" style:family="text">
      <style:text-properties fo:font-size="11pt" style:font-name-asian="Segoe UI" style:font-size-asian="11pt" style:font-size-complex="11pt"/>
    </style:style>
    <style:style style:name="T333_35" style:family="text">
      <style:text-properties fo:font-size="11pt" style:font-name-asian="Segoe UI" style:font-size-asian="11pt" style:font-size-complex="11pt"/>
    </style:style>
    <style:style style:name="T333_36" style:family="text">
      <style:text-properties fo:font-size="11pt" style:font-name-asian="Segoe UI" style:font-size-asian="11pt" style:font-size-complex="11pt"/>
    </style:style>
    <style:style style:name="T333_37" style:family="text">
      <style:text-properties fo:font-size="11pt" style:font-name-asian="Segoe UI" style:font-size-asian="11pt" style:font-size-complex="11pt"/>
    </style:style>
    <style:style style:name="T333_38" style:family="text">
      <style:text-properties fo:font-size="11pt" style:font-name-asian="Segoe UI" style:font-size-asian="11pt" style:font-size-complex="11pt"/>
    </style:style>
    <style:style style:name="T333_39" style:family="text">
      <style:text-properties fo:font-size="11pt" style:font-name-asian="Segoe UI" style:font-size-asian="11pt" style:font-size-complex="11pt"/>
    </style:style>
    <style:style style:name="T333_40" style:family="text">
      <style:text-properties fo:font-size="11pt" style:font-name-asian="Segoe UI" style:font-size-asian="11pt" style:font-size-complex="11pt"/>
    </style:style>
    <style:style style:name="T333_41" style:family="text">
      <style:text-properties fo:font-size="11pt" style:font-name-asian="Segoe UI" style:font-size-asian="11pt" style:font-size-complex="11pt"/>
    </style:style>
    <style:style style:name="T333_42" style:family="text">
      <style:text-properties fo:font-size="11pt" style:font-name-asian="Segoe UI" style:font-size-asian="11pt" style:font-size-complex="11pt"/>
    </style:style>
    <style:style style:name="T333_43" style:family="text">
      <style:text-properties fo:font-size="11pt" style:font-name-asian="Segoe UI" style:font-size-asian="11pt" style:font-size-complex="11pt"/>
    </style:style>
    <style:style style:name="T333_44" style:family="text">
      <style:text-properties fo:font-size="11pt" style:font-name-asian="Segoe UI" style:font-size-asian="11pt" style:font-size-complex="11pt"/>
    </style:style>
    <style:style style:name="T333_45" style:family="text">
      <style:text-properties fo:font-size="11pt" style:font-name-asian="Segoe UI" style:font-size-asian="11pt" style:font-size-complex="11pt"/>
    </style:style>
    <style:style style:name="T333_46" style:family="text">
      <style:text-properties fo:font-size="11pt" style:font-name-asian="Segoe UI" style:font-size-asian="11pt" style:font-size-complex="11pt"/>
    </style:style>
    <style:style style:name="T333_47" style:family="text">
      <style:text-properties fo:font-size="11pt" style:font-name-asian="Segoe UI" style:font-size-asian="11pt" style:font-size-complex="11pt"/>
    </style:style>
    <style:style style:name="P334" style:family="paragraph" style:parent-style-name="Normal">
      <style:paragraph-properties fo:text-align="justify" fo:line-height="115%" fo:margin-bottom="0.212cm"/>
    </style:style>
    <style:style style:name="T334_1" style:family="text">
      <style:text-properties fo:font-style="italic" style:font-style-asian="italic" style:font-style-complex="italic" fo:font-size="11pt" style:font-name-asian="Segoe UI" style:font-size-asian="11pt" style:font-size-complex="11pt"/>
    </style:style>
    <style:style style:name="T334_2" style:family="text">
      <style:text-properties fo:font-size="11pt" style:font-size-asian="11pt" style:font-size-complex="11pt"/>
    </style:style>
    <style:style style:name="T334_3" style:family="text">
      <style:text-properties fo:font-size="11pt" style:font-size-asian="11pt" style:font-size-complex="11pt"/>
    </style:style>
    <style:style style:name="T334_4" style:family="text">
      <style:text-properties fo:font-size="11pt" style:font-size-asian="11pt" style:font-size-complex="11pt"/>
    </style:style>
    <style:style style:name="T334_5" style:family="text">
      <style:text-properties fo:font-size="11pt" style:font-size-asian="11pt" style:font-size-complex="11pt"/>
    </style:style>
    <style:style style:name="T334_6" style:family="text">
      <style:text-properties fo:font-size="11pt" style:font-size-asian="11pt" style:font-size-complex="11pt"/>
    </style:style>
    <style:style style:name="T334_7" style:family="text">
      <style:text-properties fo:font-size="11pt" style:font-size-asian="11pt" style:font-size-complex="11pt"/>
    </style:style>
    <style:style style:name="T334_8" style:family="text">
      <style:text-properties fo:font-size="11pt" style:font-size-asian="11pt" style:font-size-complex="11pt"/>
    </style:style>
    <style:style style:name="T334_9" style:family="text">
      <style:text-properties fo:font-size="11pt" style:font-size-asian="11pt" style:font-size-complex="11pt"/>
    </style:style>
    <style:style style:name="T334_10" style:family="text">
      <style:text-properties fo:font-size="11pt" style:font-size-asian="11pt" style:font-size-complex="11pt"/>
    </style:style>
    <style:style style:name="T334_11" style:family="text">
      <style:text-properties fo:font-size="11pt" style:font-size-asian="11pt" style:font-size-complex="11pt"/>
    </style:style>
    <style:style style:name="T334_12" style:family="text">
      <style:text-properties fo:font-size="11pt" style:font-size-asian="11pt" style:font-size-complex="11pt"/>
    </style:style>
    <style:style style:name="T334_13" style:family="text">
      <style:text-properties fo:font-size="11pt" style:font-size-asian="11pt" style:font-size-complex="11pt"/>
    </style:style>
    <style:style style:name="T334_14" style:family="text">
      <style:text-properties fo:font-size="11pt" style:font-size-asian="11pt" style:font-size-complex="11pt"/>
    </style:style>
    <style:style style:name="T334_15" style:family="text">
      <style:text-properties fo:font-size="11pt" style:font-size-asian="11pt" style:font-size-complex="11pt"/>
    </style:style>
    <style:style style:name="T334_16" style:family="text">
      <style:text-properties fo:font-size="11pt" style:font-size-asian="11pt" style:font-size-complex="11pt"/>
    </style:style>
    <style:style style:name="T334_17" style:family="text">
      <style:text-properties fo:font-size="11pt" style:font-size-asian="11pt" style:font-size-complex="11pt"/>
    </style:style>
    <style:style style:name="T334_18" style:family="text">
      <style:text-properties fo:font-size="11pt" style:font-size-asian="11pt" style:font-size-complex="11pt"/>
    </style:style>
    <style:style style:name="T334_19" style:family="text">
      <style:text-properties fo:font-size="11pt" style:font-size-asian="11pt" style:font-size-complex="11pt"/>
    </style:style>
    <style:style style:name="T334_20" style:family="text">
      <style:text-properties fo:font-size="11pt" style:font-size-asian="11pt" style:font-size-complex="11pt"/>
    </style:style>
    <style:style style:name="T334_21" style:family="text">
      <style:text-properties fo:font-size="11pt" style:font-size-asian="11pt" style:font-size-complex="11pt"/>
    </style:style>
    <style:style style:name="T334_22" style:family="text">
      <style:text-properties fo:font-size="11pt" style:font-size-asian="11pt" style:font-size-complex="11pt"/>
    </style:style>
    <style:style style:name="T334_23" style:family="text">
      <style:text-properties fo:font-size="11pt" style:font-size-asian="11pt" style:font-size-complex="11pt"/>
    </style:style>
    <style:style style:name="T334_24" style:family="text">
      <style:text-properties fo:font-size="11pt" style:font-size-asian="11pt" style:font-size-complex="11pt"/>
    </style:style>
    <style:style style:name="T334_25" style:family="text">
      <style:text-properties fo:font-size="11pt" style:font-size-asian="11pt" style:font-size-complex="11pt"/>
    </style:style>
    <style:style style:name="T334_26" style:family="text">
      <style:text-properties fo:font-size="11pt" style:font-size-asian="11pt" style:font-size-complex="11pt"/>
    </style:style>
    <style:style style:name="T334_27" style:family="text">
      <style:text-properties fo:font-size="11pt" style:font-size-asian="11pt" style:font-size-complex="11pt"/>
    </style:style>
    <style:style style:name="T334_28" style:family="text">
      <style:text-properties fo:font-size="11pt" style:font-size-asian="11pt" style:font-size-complex="11pt"/>
    </style:style>
    <style:style style:name="T334_29" style:family="text">
      <style:text-properties fo:font-size="11pt" style:font-size-asian="11pt" style:font-size-complex="11pt"/>
    </style:style>
    <style:style style:name="T334_30" style:family="text">
      <style:text-properties fo:font-size="11pt" style:font-size-asian="11pt" style:font-size-complex="11pt"/>
    </style:style>
    <style:style style:name="T334_31" style:family="text">
      <style:text-properties fo:font-size="11pt" style:font-size-asian="11pt" style:font-size-complex="11pt"/>
    </style:style>
    <style:style style:name="P335" style:family="paragraph" style:parent-style-name="Normal">
      <style:paragraph-properties fo:text-align="justify" fo:line-height="115%" fo:margin-bottom="0.212cm"/>
    </style:style>
    <style:style style:name="T335_1" style:family="text">
      <style:text-properties fo:font-style="italic" style:font-style-asian="italic" style:font-style-complex="italic" fo:font-size="11pt" style:font-size-asian="11pt" style:font-size-complex="11pt"/>
    </style:style>
    <style:style style:name="T335_2" style:family="text">
      <style:text-properties fo:font-size="11pt" style:font-size-asian="11pt" style:font-size-complex="11pt"/>
    </style:style>
    <style:style style:name="T335_3" style:family="text">
      <style:text-properties fo:font-size="11pt" style:font-size-asian="11pt" style:font-size-complex="11pt"/>
    </style:style>
    <style:style style:name="T335_4" style:family="text">
      <style:text-properties fo:font-size="11pt" style:font-size-asian="11pt" style:font-size-complex="11pt"/>
    </style:style>
    <style:style style:name="P336" style:family="paragraph" style:parent-style-name="Normal">
      <style:paragraph-properties fo:text-align="justify" fo:line-height="115%" fo:margin-bottom="0.212cm"/>
    </style:style>
    <style:style style:name="T33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36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37" style:family="paragraph" style:parent-style-name="Normal">
      <style:paragraph-properties fo:text-align="justify" fo:line-height="115%" fo:margin-bottom="0.212cm"/>
    </style:style>
    <style:style style:name="T337_1" style:family="text">
      <style:text-properties fo:font-size="11pt" style:font-name-asian="Arial" style:font-size-asian="11pt" style:font-name-complex="Arial" style:font-size-complex="11pt"/>
    </style:style>
    <style:style style:name="T337_2" style:family="text">
      <style:text-properties fo:font-size="11pt" style:font-name-asian="Arial" style:font-size-asian="11pt" style:font-name-complex="Arial" style:font-size-complex="11pt"/>
    </style:style>
    <style:style style:name="T337_3" style:family="text">
      <style:text-properties fo:font-size="11pt" style:font-name-asian="Arial" style:font-size-asian="11pt" style:font-name-complex="Arial" style:font-size-complex="11pt"/>
    </style:style>
    <style:style style:name="T337_4" style:family="text">
      <style:text-properties fo:font-size="11pt" style:font-name-asian="Arial" style:font-size-asian="11pt" style:font-name-complex="Arial" style:font-size-complex="11pt"/>
    </style:style>
    <style:style style:name="T337_5" style:family="text">
      <style:text-properties fo:font-size="11pt" style:font-name-asian="Arial" style:font-size-asian="11pt" style:font-name-complex="Arial" style:font-size-complex="11pt"/>
    </style:style>
    <style:style style:name="T337_6" style:family="text">
      <style:text-properties fo:font-size="11pt" style:font-name-asian="Arial" style:font-size-asian="11pt" style:font-name-complex="Arial" style:font-size-complex="11pt"/>
    </style:style>
    <style:style style:name="P338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39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0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1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2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3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4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5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6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7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8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49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0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1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2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3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4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5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6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7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8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59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0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1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2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3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4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5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6" style:family="paragraph" style:parent-style-name="Normal">
      <style:paragraph-properties fo:text-align="justify" fo:line-height="115%" fo:margin-bottom="0.212cm"/>
      <style:text-properties fo:font-size="10pt" style:font-name-asian="Arial" style:font-size-asian="10pt" style:font-size-complex="10pt"/>
    </style:style>
    <style:style style:name="P367" style:family="paragraph" style:parent-style-name="Normal">
      <style:paragraph-properties fo:text-align="justify" fo:background-color="#d9e2f3" fo:line-height="115%" fo:padding-top="0.035cm" fo:border-top="#000000 0.018cm solid" fo:padding-bottom="0.035cm" fo:border-bottom="#000000 0.018cm solid" fo:margin-bottom="0.212cm" fo:padding-left="0.141cm" fo:border-left="#000000 0.018cm solid" fo:padding-right="0.141cm" fo:border-right="#000000 0.018cm solid"/>
    </style:style>
    <style:style style:name="T367_1" style:family="text">
      <style:text-properties fo:font-size="14pt" style:font-size-asian="14pt" style:font-size-complex="11pt" fo:font-weight="bold" style:font-weight-asian="bold"/>
    </style:style>
    <style:style style:name="P368" style:family="paragraph" style:parent-style-name="Normal">
      <style:paragraph-properties fo:text-align="justify" fo:line-height="115%" fo:margin-bottom="0.212cm"/>
    </style:style>
    <style:style style:name="T368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368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368_3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369" style:family="paragraph" style:parent-style-name="Normal">
      <style:paragraph-properties fo:text-align="justify" fo:line-height="115%" fo:margin-bottom="0.212cm"/>
    </style:style>
    <style:style style:name="T369_1" style:family="text">
      <style:text-properties fo:font-size="11pt" style:font-name-asian="Arial" style:font-size-asian="11pt" style:font-name-complex="Arial" style:font-size-complex="11pt"/>
    </style:style>
    <style:style style:name="T369_2" style:family="text">
      <style:text-properties fo:font-size="11pt" style:font-name-asian="Arial" style:font-size-asian="11pt" style:font-name-complex="Arial" style:font-size-complex="11pt"/>
    </style:style>
    <style:style style:name="T369_3" style:family="text">
      <style:text-properties fo:font-size="11pt" style:font-name-asian="Arial" style:font-size-asian="11pt" style:font-name-complex="Arial" style:font-size-complex="11pt"/>
    </style:style>
    <style:style style:name="T369_4" style:family="text">
      <style:text-properties fo:font-size="11pt" style:font-name-asian="Arial" style:font-size-asian="11pt" style:font-name-complex="Arial" style:font-size-complex="11pt"/>
    </style:style>
    <style:style style:name="T369_5" style:family="text">
      <style:text-properties fo:font-size="11pt" style:font-name-asian="Arial" style:font-size-asian="11pt" style:font-name-complex="Arial" style:font-size-complex="11pt"/>
    </style:style>
    <style:style style:name="T369_6" style:family="text">
      <style:text-properties fo:font-size="11pt" style:font-name-asian="Arial" style:font-size-asian="11pt" style:font-name-complex="Arial" style:font-size-complex="11pt"/>
    </style:style>
    <style:style style:name="T369_7" style:family="text">
      <style:text-properties fo:font-size="11pt" style:font-name-asian="Arial" style:font-size-asian="11pt" style:font-name-complex="Arial" style:font-size-complex="11pt"/>
    </style:style>
    <style:style style:name="T369_8" style:family="text">
      <style:text-properties fo:font-size="11pt" style:font-name-asian="Arial" style:font-size-asian="11pt" style:font-name-complex="Arial" style:font-size-complex="11pt"/>
    </style:style>
    <style:style style:name="T369_9" style:family="text">
      <style:text-properties fo:font-size="11pt" style:font-name-asian="Arial" style:font-size-asian="11pt" style:font-name-complex="Arial" style:font-size-complex="11pt"/>
    </style:style>
    <style:style style:name="T369_10" style:family="text">
      <style:text-properties fo:font-size="11pt" style:font-name-asian="Arial" style:font-size-asian="11pt" style:font-name-complex="Arial" style:font-size-complex="11pt"/>
    </style:style>
    <style:style style:name="T369_11" style:family="text">
      <style:text-properties fo:font-size="11pt" style:font-name-asian="Arial" style:font-size-asian="11pt" style:font-name-complex="Arial" style:font-size-complex="11pt"/>
    </style:style>
    <style:style style:name="T369_12" style:family="text">
      <style:text-properties style:text-position="super 58%" fo:font-size="11pt" style:font-name-asian="Arial" style:font-size-asian="11pt" style:font-name-complex="Arial" style:font-size-complex="11pt"/>
    </style:style>
    <style:style style:name="T369_13" style:family="text">
      <style:text-properties fo:font-size="11pt" style:font-name-asian="Arial" style:font-size-asian="11pt" style:font-name-complex="Arial" style:font-size-complex="11pt"/>
    </style:style>
    <style:style style:name="T369_14" style:family="text">
      <style:text-properties fo:font-size="11pt" style:font-name-asian="Arial" style:font-size-asian="11pt" style:font-name-complex="Arial" style:font-size-complex="11pt"/>
    </style:style>
    <style:style style:name="T369_15" style:family="text">
      <style:text-properties fo:font-size="11pt" style:font-name-asian="Arial" style:font-size-asian="11pt" style:font-name-complex="Arial" style:font-size-complex="11pt"/>
    </style:style>
    <style:style style:name="T369_16" style:family="text">
      <style:text-properties fo:font-size="11pt" style:font-name-asian="Arial" style:font-size-asian="11pt" style:font-name-complex="Arial" style:font-size-complex="11pt"/>
    </style:style>
    <style:style style:name="P370" style:family="paragraph" style:parent-style-name="Normal">
      <style:paragraph-properties fo:text-align="justify" fo:line-height="115%" fo:margin-bottom="0.212cm"/>
    </style:style>
    <style:style style:name="T370_1" style:family="text">
      <style:text-properties fo:font-size="11pt" style:font-name-asian="Arial" style:font-size-asian="11pt" style:font-name-complex="Arial" style:font-size-complex="11pt"/>
    </style:style>
    <style:style style:name="T370_2" style:family="text">
      <style:text-properties fo:font-size="11pt" style:font-name-asian="Arial" style:font-size-asian="11pt" style:font-name-complex="Arial" style:font-size-complex="11pt"/>
    </style:style>
    <style:style style:name="T370_3" style:family="text">
      <style:text-properties fo:font-size="11pt" style:font-name-asian="Arial" style:font-size-asian="11pt" style:font-name-complex="Arial" style:font-size-complex="11pt"/>
    </style:style>
    <style:style style:name="T370_4" style:family="text">
      <style:text-properties fo:font-size="11pt" style:font-name-asian="Arial" style:font-size-asian="11pt" style:font-name-complex="Arial" style:font-size-complex="11pt"/>
    </style:style>
    <style:style style:name="T370_5" style:family="text">
      <style:text-properties fo:font-size="11pt" style:font-name-asian="Arial" style:font-size-asian="11pt" style:font-name-complex="Arial" style:font-size-complex="11pt"/>
    </style:style>
    <style:style style:name="T370_6" style:family="text">
      <style:text-properties fo:font-size="11pt" style:font-name-asian="Arial" style:font-size-asian="11pt" style:font-name-complex="Arial" style:font-size-complex="11pt"/>
    </style:style>
    <style:style style:name="T370_7" style:family="text">
      <style:text-properties fo:font-size="11pt" style:font-name-asian="Arial" style:font-size-asian="11pt" style:font-name-complex="Arial" style:font-size-complex="11pt"/>
    </style:style>
    <style:style style:name="P371" style:family="paragraph" style:parent-style-name="Normal">
      <style:paragraph-properties fo:text-align="justify" fo:line-height="115%" fo:margin-bottom="0.212cm"/>
    </style:style>
    <style:style style:name="T371_1" style:family="text">
      <style:text-properties fo:font-size="11pt" style:font-name-asian="Arial" style:font-size-asian="11pt" style:font-name-complex="Arial" style:font-size-complex="11pt"/>
    </style:style>
    <style:style style:name="T371_2" style:family="text">
      <style:text-properties fo:font-size="11pt" style:font-name-asian="Arial" style:font-size-asian="11pt" style:font-name-complex="Arial" style:font-size-complex="11pt"/>
    </style:style>
    <style:style style:name="T371_3" style:family="text">
      <style:text-properties fo:font-size="11pt" style:font-name-asian="Arial" style:font-size-asian="11pt" style:font-name-complex="Arial" style:font-size-complex="11pt"/>
    </style:style>
    <style:style style:name="T371_4" style:family="text">
      <style:text-properties fo:font-size="11pt" style:font-name-asian="Arial" style:font-size-asian="11pt" style:font-name-complex="Arial" style:font-size-complex="11pt"/>
    </style:style>
    <style:style style:name="T371_5" style:family="text">
      <style:text-properties fo:font-size="11pt" style:font-name-asian="Arial" style:font-size-asian="11pt" style:font-name-complex="Arial" style:font-size-complex="11pt"/>
    </style:style>
    <style:style style:name="T371_6" style:family="text">
      <style:text-properties fo:font-size="11pt" style:font-name-asian="Arial" style:font-size-asian="11pt" style:font-name-complex="Arial" style:font-size-complex="11pt"/>
    </style:style>
    <style:style style:name="T371_7" style:family="text">
      <style:text-properties fo:font-size="11pt" style:font-name-asian="Arial" style:font-size-asian="11pt" style:font-name-complex="Arial" style:font-size-complex="11pt"/>
    </style:style>
    <style:style style:name="T371_8" style:family="text">
      <style:text-properties fo:font-size="11pt" style:font-name-asian="Arial" style:font-size-asian="11pt" style:font-name-complex="Arial" style:font-size-complex="11pt"/>
    </style:style>
    <style:style style:name="T371_9" style:family="text">
      <style:text-properties fo:font-size="11pt" style:font-name-asian="Arial" style:font-size-asian="11pt" style:font-name-complex="Arial" style:font-size-complex="11pt"/>
    </style:style>
    <style:style style:name="T371_10" style:family="text">
      <style:text-properties fo:font-size="11pt" style:font-name-asian="Arial" style:font-size-asian="11pt" style:font-name-complex="Arial" style:font-size-complex="11pt"/>
    </style:style>
    <style:style style:name="T371_11" style:family="text">
      <style:text-properties fo:font-size="11pt" style:font-name-asian="Arial" style:font-size-asian="11pt" style:font-name-complex="Arial" style:font-size-complex="11pt"/>
    </style:style>
    <style:style style:name="P372" style:family="paragraph" style:parent-style-name="Annotation_20_text">
      <style:paragraph-properties fo:text-align="justify" fo:line-height="115%" fo:margin-bottom="0.212cm"/>
    </style:style>
    <style:style style:name="T3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73" style:family="paragraph" style:parent-style-name="Annotation_20_text">
      <style:paragraph-properties fo:text-align="justify" fo:line-height="115%" fo:margin-bottom="0.212cm"/>
    </style:style>
    <style:style style:name="T373_1" style:family="text">
      <style:text-properties fo:color="#000000" fo:font-size="11pt" style:font-size-asian="11pt" style:font-name-complex="Arial" style:font-size-complex="11pt"/>
    </style:style>
    <style:style style:name="T373_2" style:family="text">
      <style:text-properties fo:color="#000000" fo:font-size="11pt" style:font-size-asian="11pt" style:font-name-complex="Arial" style:font-size-complex="11pt"/>
    </style:style>
    <style:style style:name="T373_3" style:family="text">
      <style:text-properties fo:color="#000000" fo:font-size="11pt" style:font-size-asian="11pt" style:font-name-complex="Arial" style:font-size-complex="11pt"/>
    </style:style>
    <style:style style:name="T373_4" style:family="text">
      <style:text-properties fo:color="#000000" fo:font-size="11pt" style:font-size-asian="11pt" style:font-name-complex="Arial" style:font-size-complex="11pt"/>
    </style:style>
    <style:style style:name="T373_5" style:family="text">
      <style:text-properties fo:color="#000000" fo:font-size="11pt" style:font-size-asian="11pt" style:font-name-complex="Arial" style:font-size-complex="11pt"/>
    </style:style>
    <style:style style:name="T373_6" style:family="text">
      <style:text-properties fo:color="#000000" fo:font-size="11pt" style:font-size-asian="11pt" style:font-name-complex="Arial" style:font-size-complex="11pt"/>
    </style:style>
    <style:style style:name="T373_7" style:family="text">
      <style:text-properties fo:color="#000000" fo:font-size="11pt" style:font-size-asian="11pt" style:font-name-complex="Arial" style:font-size-complex="11pt"/>
    </style:style>
    <style:style style:name="T373_8" style:family="text">
      <style:text-properties fo:color="#000000" fo:font-size="11pt" style:font-size-asian="11pt" style:font-name-complex="Arial" style:font-size-complex="11pt"/>
    </style:style>
    <style:style style:name="T373_9" style:family="text">
      <style:text-properties fo:color="#000000" fo:font-size="11pt" style:font-size-asian="11pt" style:font-name-complex="Arial" style:font-size-complex="11pt"/>
    </style:style>
    <style:style style:name="T373_10" style:family="text">
      <style:text-properties fo:color="#000000" fo:font-size="11pt" style:font-size-asian="11pt" style:font-name-complex="Arial" style:font-size-complex="11pt"/>
    </style:style>
    <style:style style:name="T373_11" style:family="text">
      <style:text-properties fo:color="#000000" fo:font-size="11pt" style:font-size-asian="11pt" style:font-name-complex="Arial" style:font-size-complex="11pt"/>
    </style:style>
    <style:style style:name="T373_12" style:family="text">
      <style:text-properties fo:color="#000000" fo:font-size="11pt" style:font-size-asian="11pt" style:font-name-complex="Arial" style:font-size-complex="11pt"/>
    </style:style>
    <style:style style:name="T373_13" style:family="text">
      <style:text-properties fo:color="#000000" fo:font-size="11pt" style:font-size-asian="11pt" style:font-name-complex="Arial" style:font-size-complex="11pt"/>
    </style:style>
    <style:style style:name="T373_14" style:family="text">
      <style:text-properties fo:color="#000000" fo:font-size="11pt" style:font-size-asian="11pt" style:font-name-complex="Arial" style:font-size-complex="11pt"/>
    </style:style>
    <style:style style:name="T373_15" style:family="text">
      <style:text-properties fo:color="#000000" fo:font-size="11pt" style:font-size-asian="11pt" style:font-name-complex="Arial" style:font-size-complex="11pt"/>
    </style:style>
    <style:style style:name="T373_16" style:family="text">
      <style:text-properties fo:color="#000000" fo:font-size="11pt" style:font-size-asian="11pt" style:font-name-complex="Arial" style:font-size-complex="11pt"/>
    </style:style>
    <style:style style:name="T373_17" style:family="text">
      <style:text-properties fo:color="#000000" fo:font-size="11pt" style:font-size-asian="11pt" style:font-name-complex="Arial" style:font-size-complex="11pt"/>
    </style:style>
    <style:style style:name="T373_18" style:family="text">
      <style:text-properties fo:color="#000000" fo:font-size="11pt" style:font-size-asian="11pt" style:font-name-complex="Arial" style:font-size-complex="11pt"/>
    </style:style>
    <style:style style:name="T373_19" style:family="text">
      <style:text-properties fo:color="#000000" fo:font-size="11pt" style:font-size-asian="11pt" style:font-name-complex="Arial" style:font-size-complex="11pt"/>
    </style:style>
    <style:style style:name="P374" style:family="paragraph" style:parent-style-name="Annotation_20_text">
      <style:paragraph-properties fo:text-align="justify" fo:line-height="115%" fo:margin-bottom="0.212cm"/>
    </style:style>
    <style:style style:name="T37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75" style:family="paragraph" style:parent-style-name="Annotation_20_text">
      <style:paragraph-properties fo:text-align="justify" fo:line-height="115%" fo:margin-bottom="0.212cm"/>
    </style:style>
    <style:style style:name="T375_1" style:family="text">
      <style:text-properties fo:font-size="11pt" style:font-name-asian="Arial" style:font-size-asian="11pt" style:font-name-complex="Arial" style:font-size-complex="11pt"/>
    </style:style>
    <style:style style:name="T375_2" style:family="text">
      <style:text-properties fo:font-size="11pt" style:font-name-asian="Arial" style:font-size-asian="11pt" style:font-name-complex="Arial" style:font-size-complex="11pt"/>
    </style:style>
    <style:style style:name="T375_3" style:family="text">
      <style:text-properties fo:font-size="11pt" style:font-name-asian="Arial" style:font-size-asian="11pt" style:font-name-complex="Arial" style:font-size-complex="11pt"/>
    </style:style>
    <style:style style:name="T375_4" style:family="text">
      <style:text-properties fo:font-size="11pt" style:font-name-asian="Arial" style:font-size-asian="11pt" style:font-name-complex="Arial" style:font-size-complex="11pt"/>
    </style:style>
    <style:style style:name="T375_5" style:family="text">
      <style:text-properties fo:font-size="11pt" style:font-name-asian="Arial" style:font-size-asian="11pt" style:font-name-complex="Arial" style:font-size-complex="11pt"/>
    </style:style>
    <style:style style:name="T375_6" style:family="text">
      <style:text-properties fo:font-size="11pt" style:font-name-asian="Arial" style:font-size-asian="11pt" style:font-name-complex="Arial" style:font-size-complex="11pt"/>
    </style:style>
    <style:style style:name="T375_7" style:family="text">
      <style:text-properties fo:font-size="11pt" style:font-name-asian="Arial" style:font-size-asian="11pt" style:font-name-complex="Arial" style:font-size-complex="11pt"/>
    </style:style>
    <style:style style:name="T375_8" style:family="text">
      <style:text-properties fo:font-size="11pt" style:font-name-asian="Arial" style:font-size-asian="11pt" style:font-name-complex="Arial" style:font-size-complex="11pt"/>
    </style:style>
    <style:style style:name="T375_9" style:family="text">
      <style:text-properties fo:font-size="11pt" style:font-name-asian="Arial" style:font-size-asian="11pt" style:font-name-complex="Arial" style:font-size-complex="11pt"/>
    </style:style>
    <style:style style:name="T375_10" style:family="text">
      <style:text-properties fo:font-size="11pt" style:font-name-asian="Arial" style:font-size-asian="11pt" style:font-name-complex="Arial" style:font-size-complex="11pt"/>
    </style:style>
    <style:style style:name="T375_11" style:family="text">
      <style:text-properties fo:font-size="11pt" style:font-name-asian="Arial" style:font-size-asian="11pt" style:font-name-complex="Arial" style:font-size-complex="11pt"/>
    </style:style>
    <style:style style:name="T375_12" style:family="text">
      <style:text-properties fo:font-size="11pt" style:font-name-asian="Arial" style:font-size-asian="11pt" style:font-name-complex="Arial" style:font-size-complex="11pt"/>
    </style:style>
    <style:style style:name="T375_13" style:family="text">
      <style:text-properties fo:font-size="11pt" style:font-name-asian="Arial" style:font-size-asian="11pt" style:font-name-complex="Arial" style:font-size-complex="11pt"/>
    </style:style>
    <style:style style:name="T375_14" style:family="text">
      <style:text-properties fo:font-size="11pt" style:font-name-asian="Arial" style:font-size-asian="11pt" style:font-name-complex="Arial" style:font-size-complex="11pt"/>
    </style:style>
    <style:style style:name="T375_15" style:family="text">
      <style:text-properties fo:font-size="11pt" style:font-name-asian="Arial" style:font-size-asian="11pt" style:font-name-complex="Arial" style:font-size-complex="11pt"/>
    </style:style>
    <style:style style:name="T375_16" style:family="text">
      <style:text-properties fo:font-size="11pt" style:font-name-asian="Arial" style:font-size-asian="11pt" style:font-name-complex="Arial" style:font-size-complex="11pt"/>
    </style:style>
    <style:style style:name="T375_17" style:family="text">
      <style:text-properties fo:font-size="11pt" style:font-name-asian="Arial" style:font-size-asian="11pt" style:font-name-complex="Arial" style:font-size-complex="11pt"/>
    </style:style>
    <style:style style:name="T375_18" style:family="text">
      <style:text-properties fo:font-size="11pt" style:font-name-asian="Arial" style:font-size-asian="11pt" style:font-name-complex="Arial" style:font-size-complex="11pt"/>
    </style:style>
    <style:style style:name="T375_19" style:family="text">
      <style:text-properties fo:font-size="11pt" style:font-name-asian="Arial" style:font-size-asian="11pt" style:font-name-complex="Arial" style:font-size-complex="11pt"/>
    </style:style>
    <style:style style:name="T375_20" style:family="text">
      <style:text-properties fo:font-size="11pt" style:font-name-asian="Arial" style:font-size-asian="11pt" style:font-name-complex="Arial" style:font-size-complex="11pt"/>
    </style:style>
    <style:style style:name="T375_21" style:family="text">
      <style:text-properties fo:font-size="11pt" style:font-name-asian="Arial" style:font-size-asian="11pt" style:font-name-complex="Arial" style:font-size-complex="11pt"/>
    </style:style>
    <style:style style:name="P376" style:family="paragraph" style:parent-style-name="Annotation_20_text">
      <style:paragraph-properties fo:text-align="justify" fo:line-height="115%" fo:margin-bottom="0.212cm"/>
    </style:style>
    <style:style style:name="T376_1" style:family="text">
      <style:text-properties fo:font-size="11pt" style:font-name-asian="Arial" style:font-size-asian="11pt" style:font-name-complex="Arial" style:font-size-complex="11pt"/>
    </style:style>
    <style:style style:name="T376_2" style:family="text">
      <style:text-properties fo:font-size="11pt" style:font-name-asian="Arial" style:font-size-asian="11pt" style:font-name-complex="Arial" style:font-size-complex="11pt"/>
    </style:style>
    <style:style style:name="T376_3" style:family="text">
      <style:text-properties fo:font-size="11pt" style:font-name-asian="Arial" style:font-size-asian="11pt" style:font-name-complex="Arial" style:font-size-complex="11pt"/>
    </style:style>
    <style:style style:name="T376_4" style:family="text">
      <style:text-properties fo:font-size="11pt" style:font-name-asian="Arial" style:font-size-asian="11pt" style:font-name-complex="Arial" style:font-size-complex="11pt"/>
    </style:style>
    <style:style style:name="T376_5" style:family="text">
      <style:text-properties fo:font-size="11pt" style:font-name-asian="Arial" style:font-size-asian="11pt" style:font-name-complex="Arial" style:font-size-complex="11pt"/>
    </style:style>
    <style:style style:name="P377" style:family="paragraph" style:parent-style-name="Annotation_20_text">
      <style:paragraph-properties fo:text-align="justify" fo:line-height="115%" fo:margin-bottom="0.212cm"/>
    </style:style>
    <style:style style:name="T37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7_3" style:family="text">
      <style:text-properties fo:font-size="11pt" style:font-name-asian="Arial" style:font-size-asian="11pt" style:font-name-complex="Arial" style:font-size-complex="11pt"/>
    </style:style>
    <style:style style:name="T377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7_5" style:family="text">
      <style:text-properties fo:font-size="11pt" style:font-name-asian="Arial" style:font-size-asian="11pt" style:font-name-complex="Arial" style:font-size-complex="11pt"/>
    </style:style>
    <style:style style:name="T377_6" style:family="text">
      <style:text-properties fo:font-size="11pt" style:font-name-asian="Arial" style:font-size-asian="11pt" style:font-name-complex="Arial" style:font-size-complex="11pt"/>
    </style:style>
    <style:style style:name="T377_7" style:family="text">
      <style:text-properties fo:font-size="11pt" style:font-name-asian="Arial" style:font-size-asian="11pt" style:font-name-complex="Arial" style:font-size-complex="11pt"/>
    </style:style>
    <style:style style:name="T377_8" style:family="text">
      <style:text-properties fo:font-size="11pt" style:font-name-asian="Arial" style:font-size-asian="11pt" style:font-name-complex="Arial" style:font-size-complex="11pt"/>
    </style:style>
    <style:style style:name="T377_9" style:family="text">
      <style:text-properties fo:font-size="11pt" style:font-name-asian="Arial" style:font-size-asian="11pt" style:font-name-complex="Arial" style:font-size-complex="11pt"/>
    </style:style>
    <style:style style:name="P378" style:family="paragraph" style:parent-style-name="Annotation_20_text">
      <style:paragraph-properties fo:text-align="justify" fo:line-height="115%" fo:margin-bottom="0.212cm"/>
      <style:text-properties style:font-name-asian="Arial" style:font-name-complex="Arial"/>
    </style:style>
    <style:style style:name="Table12" style:family="table">
      <style:table-properties table:align="left" style:width="16.252cm" fo:margin-left="-0.009cm"/>
    </style:style>
    <style:style style:name="Column46" style:family="table-column">
      <style:table-column-properties style:column-width="4.233cm"/>
    </style:style>
    <style:style style:name="Column47" style:family="table-column">
      <style:table-column-properties style:column-width="4.018cm"/>
    </style:style>
    <style:style style:name="Column48" style:family="table-column">
      <style:table-column-properties style:column-width="3.501cm"/>
    </style:style>
    <style:style style:name="Column49" style:family="table-column">
      <style:table-column-properties style:column-width="4.5cm"/>
    </style:style>
    <style:style style:name="Row41" style:family="table-row"/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fo:line-height="115%" fo:margin-bottom="0.212cm"/>
    </style:style>
    <style:style style:name="T3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line-height="115%" fo:margin-bottom="0.212cm"/>
    </style:style>
    <style:style style:name="T3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Normal">
      <style:paragraph-properties fo:text-align="justify" fo:line-height="115%" fo:margin-bottom="0.212cm"/>
    </style:style>
    <style:style style:name="T3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justify" fo:line-height="115%" fo:margin-bottom="0.212cm"/>
    </style:style>
    <style:style style:name="T3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 fo:line-height="115%" fo:margin-bottom="0.212cm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0pt" fo:language="pt" fo:language-asian="en" fo:language-complex="ar" fo:country="BR" fo:country-asian="GB" fo:country-complex="SA"/>
    </style:style>
    <style:style style:name="P384" style:family="paragraph" style:parent-style-name="Normal">
      <style:paragraph-properties fo:text-align="justify" fo:line-height="115%" fo:margin-bottom="0.212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pt" fo:language-asian="en" fo:language-complex="ar" fo:country="BR" fo:country-asian="GB" fo:country-complex="SA"/>
    </style:style>
    <style:style style:name="T384_2" style:family="text">
      <style:text-properties style:font-name="Arial" fo:font-size="10pt" style:font-name-asian="Times New Roman" style:font-size-asian="10pt" style:font-name-complex="Arial" style:font-size-complex="10pt" fo:language="pt" fo:language-asian="en" fo:language-complex="ar" fo:country="BR" fo:country-asian="GB" fo:country-complex="SA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385" style:family="paragraph" style:parent-style-name="Normal" style:master-page-name="MasterPage1">
      <style:paragraph-properties fo:text-align="justify" fo:line-height="115%" fo:margin-bottom="0.212cm"/>
    </style:style>
    <style:style style:name="T385_1" style:family="text">
      <style:text-properties fo:language="pt" fo:country="BR" fo:font-weight="bold" style:font-weight-asian="bold" style:font-weight-complex="bold"/>
    </style:style>
    <style:style style:name="T385_2" style:family="text">
      <style:text-properties fo:language="pt" fo:country="BR" fo:font-weight="bold" style:font-weight-asian="bold" style:font-weight-complex="bold"/>
    </style:style>
    <style:style style:name="T385_3" style:family="text">
      <style:text-properties fo:language="pt" fo:country="BR" fo:font-weight="bold" style:font-weight-asian="bold" style:font-weight-complex="bold"/>
    </style:style>
    <style:style style:name="T385_4" style:family="text">
      <style:text-properties fo:language="pt" fo:country="BR" fo:font-weight="bold" style:font-weight-asian="bold" style:font-weight-complex="bold"/>
    </style:style>
    <style:style style:name="Table13" style:family="table">
      <style:table-properties table:align="left" style:width="16.865cm" fo:margin-left="0cm"/>
    </style:style>
    <style:style style:name="Column50" style:family="table-column">
      <style:table-column-properties style:column-width="3.242cm"/>
    </style:style>
    <style:style style:name="Column51" style:family="table-column">
      <style:table-column-properties style:column-width="5.251cm"/>
    </style:style>
    <style:style style:name="Column52" style:family="table-column">
      <style:table-column-properties style:column-width="6.5cm"/>
    </style:style>
    <style:style style:name="Column53" style:family="table-column">
      <style:table-column-properties style:column-width="1.871cm"/>
    </style:style>
    <style:style style:name="Row42" style:family="table-row">
      <style:table-row-properties style:min-row-height="0.512cm"/>
    </style:style>
    <style:style style:name="Cell135" style:family="table-cell">
      <style:table-cell-properties fo:background-color="#002060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386" style:family="paragraph" style:parent-style-name="Normal">
      <style:paragraph-properties fo:text-align="center" fo:line-height="115%" fo:margin-bottom="0.212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002060" style:vertical-align="middle" fo:border-top="#000000 0.018cm solid" fo:border-bottom="#000000 0.018cm solid" fo:padding-left="0.19cm" fo:padding-right="0.19cm" fo:border-right="#000000 0.018cm solid" fo:wrap-option="no-wrap"/>
    </style:style>
    <style:style style:name="P387" style:family="paragraph" style:parent-style-name="Normal">
      <style:paragraph-properties fo:text-align="center" fo:line-height="115%" fo:margin-bottom="0.212cm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fo:background-color="#002060" style:vertical-align="middle" fo:border-top="#000000 0.018cm solid" fo:border-bottom="#000000 0.018cm solid" fo:padding-left="0.19cm" fo:padding-right="0.19cm" fo:border-right="#000000 0.018cm solid" fo:wrap-option="no-wrap"/>
    </style:style>
    <style:style style:name="P388" style:family="paragraph" style:parent-style-name="Normal">
      <style:paragraph-properties fo:text-align="center" fo:line-height="115%" fo:margin-bottom="0.212cm"/>
    </style:style>
    <style:style style:name="T3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8" style:family="table-cell">
      <style:table-cell-properties fo:background-color="#002060" style:vertical-align="middle" fo:border-top="#000000 0.018cm solid" fo:border-bottom="#000000 0.018cm solid" fo:padding-left="0.19cm" fo:padding-right="0.19cm" fo:border-right="#000000 0.018cm solid" fo:wrap-option="no-wrap"/>
    </style:style>
    <style:style style:name="P389" style:family="paragraph" style:parent-style-name="Normal">
      <style:paragraph-properties fo:text-align="center" fo:line-height="115%" fo:margin-bottom="0.212cm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1.023cm"/>
    </style:style>
    <style:style style:name="Cell139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390" style:family="paragraph" style:parent-style-name="Normal">
      <style:paragraph-properties fo:text-align="center" fo:line-height="115%" fo:margin-bottom="0.212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91" style:family="paragraph" style:parent-style-name="Normal">
      <style:paragraph-properties fo:line-height="115%" fo:margin-bottom="0.212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92" style:family="paragraph" style:parent-style-name="Normal">
      <style:paragraph-properties fo:line-height="115%" fo:margin-bottom="0.212cm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fo:background-color="#ffff00" style:vertical-align="middle" fo:border-bottom="#000000 0.018cm solid" fo:padding-left="0.19cm" fo:padding-right="0.19cm" fo:border-right="#000000 0.018cm solid" fo:wrap-option="no-wrap"/>
    </style:style>
    <style:style style:name="P393" style:family="paragraph" style:parent-style-name="Normal">
      <style:paragraph-properties fo:text-align="center" fo:line-height="115%" fo:margin-bottom="0.212cm"/>
    </style:style>
    <style:style style:name="T3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4.092cm"/>
    </style:style>
    <style:style style:name="Cell143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394" style:family="paragraph" style:parent-style-name="Normal">
      <style:paragraph-properties fo:text-align="center" fo:line-height="115%" fo:margin-bottom="0.212cm"/>
    </style:style>
    <style:style style:name="T3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95" style:family="paragraph" style:parent-style-name="Normal">
      <style:paragraph-properties fo:line-height="115%" fo:margin-bottom="0.212cm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96" style:family="paragraph" style:parent-style-name="Normal">
      <style:paragraph-properties fo:line-height="115%" fo:margin-bottom="0.212cm"/>
    </style:style>
    <style:style style:name="T3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fo:background-color="#ffff00" style:vertical-align="middle" fo:border-bottom="#000000 0.018cm solid" fo:padding-left="0.19cm" fo:padding-right="0.19cm" fo:border-right="#000000 0.018cm solid" fo:wrap-option="no-wrap"/>
    </style:style>
    <style:style style:name="P397" style:family="paragraph" style:parent-style-name="Normal">
      <style:paragraph-properties fo:text-align="center" fo:line-height="115%" fo:margin-bottom="0.212cm"/>
    </style:style>
    <style:style style:name="T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2.558cm"/>
    </style:style>
    <style:style style:name="Cell14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398" style:family="paragraph" style:parent-style-name="Normal">
      <style:paragraph-properties fo:text-align="center" fo:line-height="115%" fo:margin-bottom="0.212cm"/>
    </style:style>
    <style:style style:name="T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8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399" style:family="paragraph" style:parent-style-name="Normal">
      <style:paragraph-properties fo:line-height="115%" fo:margin-bottom="0.212cm"/>
    </style:style>
    <style:style style:name="T3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00" style:family="paragraph" style:parent-style-name="Normal">
      <style:paragraph-properties fo:line-height="115%" fo:margin-bottom="0.212cm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fo:background-color="#ffff00" style:vertical-align="middle" fo:border-bottom="#000000 0.018cm solid" fo:padding-left="0.19cm" fo:padding-right="0.19cm" fo:border-right="#000000 0.018cm solid" fo:wrap-option="no-wrap"/>
    </style:style>
    <style:style style:name="P401" style:family="paragraph" style:parent-style-name="Normal">
      <style:paragraph-properties fo:text-align="center" fo:line-height="115%" fo:margin-bottom="0.212cm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>
      <style:table-row-properties style:min-row-height="3.069cm"/>
    </style:style>
    <style:style style:name="Cell15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02" style:family="paragraph" style:parent-style-name="Normal">
      <style:paragraph-properties fo:text-align="center" fo:line-height="115%" fo:margin-bottom="0.212cm"/>
    </style:style>
    <style:style style:name="T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2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03" style:family="paragraph" style:parent-style-name="Normal">
      <style:paragraph-properties fo:line-height="115%" fo:margin-bottom="0.212cm"/>
    </style:style>
    <style:style style:name="T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04" style:family="paragraph" style:parent-style-name="Normal">
      <style:paragraph-properties fo:line-height="115%" fo:margin-bottom="0.212cm"/>
    </style:style>
    <style:style style:name="T4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fo:background-color="#ffff00" style:vertical-align="middle" fo:border-bottom="#000000 0.018cm solid" fo:padding-left="0.19cm" fo:padding-right="0.19cm" fo:border-right="#000000 0.018cm solid" fo:wrap-option="no-wrap"/>
    </style:style>
    <style:style style:name="P405" style:family="paragraph" style:parent-style-name="Normal">
      <style:paragraph-properties fo:text-align="center" fo:line-height="115%" fo:margin-bottom="0.212cm"/>
    </style:style>
    <style:style style:name="T4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3.069cm"/>
    </style:style>
    <style:style style:name="Cell15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06" style:family="paragraph" style:parent-style-name="Normal">
      <style:paragraph-properties fo:text-align="center" fo:line-height="115%" fo:margin-bottom="0.212cm"/>
    </style:style>
    <style:style style:name="T4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6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07" style:family="paragraph" style:parent-style-name="Normal">
      <style:paragraph-properties fo:line-height="115%" fo:margin-bottom="0.212cm"/>
    </style:style>
    <style:style style:name="T4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08" style:family="paragraph" style:parent-style-name="Normal">
      <style:paragraph-properties fo:line-height="115%" fo:margin-bottom="0.212cm"/>
    </style:style>
    <style:style style:name="T4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fo:background-color="#008000" style:vertical-align="middle" fo:border-bottom="#000000 0.018cm solid" fo:padding-left="0.19cm" fo:padding-right="0.19cm" fo:border-right="#000000 0.018cm solid" fo:wrap-option="no-wrap"/>
    </style:style>
    <style:style style:name="P409" style:family="paragraph" style:parent-style-name="Normal">
      <style:paragraph-properties fo:text-align="center" fo:line-height="115%" fo:margin-bottom="0.212cm"/>
    </style:style>
    <style:style style:name="T4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2.046cm"/>
    </style:style>
    <style:style style:name="Cell159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10" style:family="paragraph" style:parent-style-name="Normal">
      <style:paragraph-properties fo:text-align="center" fo:line-height="115%" fo:margin-bottom="0.212cm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0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11" style:family="paragraph" style:parent-style-name="Normal">
      <style:paragraph-properties fo:line-height="115%" fo:margin-bottom="0.212cm"/>
    </style:style>
    <style:style style:name="T4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12" style:family="paragraph" style:parent-style-name="Normal">
      <style:paragraph-properties fo:line-height="115%" fo:margin-bottom="0.212cm"/>
    </style:style>
    <style:style style:name="T4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fo:background-color="#008000" style:vertical-align="middle" fo:border-bottom="#000000 0.018cm solid" fo:padding-left="0.19cm" fo:padding-right="0.19cm" fo:border-right="#000000 0.018cm solid" fo:wrap-option="no-wrap"/>
    </style:style>
    <style:style style:name="P413" style:family="paragraph" style:parent-style-name="Normal">
      <style:paragraph-properties fo:text-align="center" fo:line-height="115%" fo:margin-bottom="0.212cm"/>
    </style:style>
    <style:style style:name="T4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>
      <style:table-row-properties style:min-row-height="3.069cm"/>
    </style:style>
    <style:style style:name="Cell163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no-wrap"/>
    </style:style>
    <style:style style:name="P414" style:family="paragraph" style:parent-style-name="Normal">
      <style:paragraph-properties fo:text-align="center" fo:line-height="115%" fo:margin-bottom="0.212cm"/>
    </style:style>
    <style:style style:name="T4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15" style:family="paragraph" style:parent-style-name="Normal">
      <style:paragraph-properties fo:line-height="115%" fo:margin-bottom="0.212cm"/>
    </style:style>
    <style:style style:name="T4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bottom="#000000 0.018cm solid" fo:padding-left="0.19cm" fo:padding-right="0.19cm" fo:border-right="#000000 0.018cm solid" fo:wrap-option="wrap"/>
    </style:style>
    <style:style style:name="P416" style:family="paragraph" style:parent-style-name="Normal">
      <style:paragraph-properties fo:line-height="115%" fo:margin-bottom="0.212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1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6" style:family="table-cell">
      <style:table-cell-properties fo:background-color="#008000" style:vertical-align="middle" fo:border-bottom="#000000 0.018cm solid" fo:padding-left="0.19cm" fo:padding-right="0.19cm" fo:border-right="#000000 0.018cm solid" fo:wrap-option="no-wrap"/>
    </style:style>
    <style:style style:name="P417" style:family="paragraph" style:parent-style-name="Normal">
      <style:paragraph-properties fo:text-align="center" fo:line-height="115%" fo:margin-bottom="0.212cm"/>
    </style:style>
    <style:style style:name="T4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18" style:family="paragraph" style:parent-style-name="Normal">
      <style:paragraph-properties fo:text-align="justify" fo:line-height="115%" fo:margin-bottom="0.212cm"/>
      <style:text-properties fo:language="pt" fo:country="BR"/>
    </style:style>
  </office:automatic-styles>
  <office:body>
    <office:text>
      <text:section text:style-name="S1" text:name="S1">
        <text:h text:style-name="P1" text:outline-level="2"><text:span text:style-name="T1_1"><text:s/></text:span><text:span text:style-name="T1_2">Annual<text:s/>Review<text:s text:c="2"/></text:span></text:h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2"><text:span text:style-name="T2_1">Title:<text:s/></text:span><text:span text:style-name="T2_2">Supporting<text:s/>Environmentally<text:s/>friendly<text:s/>Mineral<text:s/>Extraction<text:s/>and<text:s/>Sustainable<text:s/>Trade<text:s/>in<text:s/>Agriculture<text:s/>(SEMESTA)</text:span><text:span text:style-name="T2_3"><text:s/>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3"><text:span text:style-name="T3_1">Programme<text:s/>Value<text:s/>£<text:s/>(full<text:s/>life):<text:s/></text:span><text:span text:style-name="T3_2">5,000,000</text:span></text:p>
            </table:table-cell>
            <table:covered-table-cell/>
            <table:table-cell table:style-name="Cell3">
              <text:p text:style-name="P4"><text:span text:style-name="T4_1">Review<text:s/>date:<text:s/></text:span><text:span text:style-name="T4_2">Aug<text:s/>2025</text:span></text:p>
            </table:table-cell>
          </table:table-row>
          <table:table-row table:style-name="Row3">
            <table:table-cell table:style-name="Cell4">
              <text:p text:style-name="P5"><text:span text:style-name="T5_1">Programme<text:s/>Code:<text:s/></text:span><text:span text:style-name="T5_2">400230</text:span></text:p>
              <text:p text:style-name="P6"/>
            </table:table-cell>
            <table:table-cell table:style-name="Cell5">
              <text:p text:style-name="P7"><text:span text:style-name="T7_1">AMP<text:s/>start<text:s/>date:</text:span><text:span text:style-name="T7_2"><text:s/></text:span></text:p>
              <text:p text:style-name="P8"><text:span text:style-name="T8_1">6<text:s/>September<text:s/></text:span><text:span text:style-name="T8_2">2024</text:span></text:p>
            </table:table-cell>
            <table:table-cell table:style-name="Cell6">
              <text:p text:style-name="P9"><text:span text:style-name="T9_1">AMP<text:s/>end<text:s/>date:</text:span><text:span text:style-name="T9_2"><text:s/></text:span></text:p>
              <text:p text:style-name="P10"><text:span text:style-name="T10_1">31</text:span><text:span text:style-name="T10_2"><text:s/>December<text:s/></text:span><text:span text:style-name="T10_3">2028</text:span></text:p>
            </table:table-cell>
          </table:table-row>
        </table:table>
        <text:p text:style-name="P11"/>
        <text:p text:style-name="P12"><text:span text:style-name="T12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3"><text:span text:style-name="T13_1">Year</text:span></text:p>
            </table:table-cell>
            <table:table-cell table:style-name="Cell8">
              <text:p text:style-name="P14"><text:span text:style-name="T14_1">2025</text:span></text:p>
            </table:table-cell>
            <table:table-cell table:style-name="Cell9">
              <text:p text:style-name="P15"/>
            </table:table-cell>
            <table:table-cell table:style-name="Cell10">
              <text:p text:style-name="P16"/>
            </table:table-cell>
            <table:table-cell table:style-name="Cell11">
              <text:p text:style-name="P17"/>
            </table:table-cell>
            <table:table-cell table:style-name="Cell12">
              <text:p text:style-name="P18"/>
            </table:table-cell>
            <table:table-cell table:style-name="Cell13">
              <text:p text:style-name="P19"/>
            </table:table-cell>
            <table:table-cell table:style-name="Cell14">
              <text:p text:style-name="P20"/>
            </table:table-cell>
            <table:table-cell table:style-name="Cell15">
              <text:p text:style-name="P21"/>
            </table:table-cell>
          </table:table-row>
          <table:table-row table:style-name="Row5">
            <table:table-cell table:style-name="Cell16">
              <text:p text:style-name="P22"><text:span text:style-name="T22_1">Overall<text:s/>Output<text:s/>Score</text:span></text:p>
            </table:table-cell>
            <table:table-cell table:style-name="Cell17">
              <text:p text:style-name="P23"><text:span text:style-name="T23_1">A</text:span></text:p>
            </table:table-cell>
            <table:table-cell table:style-name="Cell18">
              <text:p text:style-name="P24"/>
            </table:table-cell>
            <table:table-cell table:style-name="Cell19">
              <text:p text:style-name="P25"/>
            </table:table-cell>
            <table:table-cell table:style-name="Cell20">
              <text:p text:style-name="P26"/>
            </table:table-cell>
            <table:table-cell table:style-name="Cell21">
              <text:p text:style-name="P27"/>
            </table:table-cell>
            <table:table-cell table:style-name="Cell22">
              <text:p text:style-name="P28"/>
            </table:table-cell>
            <table:table-cell table:style-name="Cell23">
              <text:p text:style-name="P29"/>
            </table:table-cell>
            <table:table-cell table:style-name="Cell24">
              <text:p text:style-name="P30"/>
            </table:table-cell>
          </table:table-row>
          <table:table-row table:style-name="Row6">
            <table:table-cell table:style-name="Cell25">
              <text:p text:style-name="P31"><text:span text:style-name="T31_1">Risk<text:s/>Rating</text:span><text:span text:style-name="T31_2"><text:s/></text:span></text:p>
            </table:table-cell>
            <table:table-cell table:style-name="Cell26">
              <text:p text:style-name="P32"><text:span text:style-name="T32_1">Moderate</text:span></text:p>
            </table:table-cell>
            <table:table-cell table:style-name="Cell27">
              <text:p text:style-name="P33"/>
            </table:table-cell>
            <table:table-cell table:style-name="Cell28">
              <text:p text:style-name="P34"/>
            </table:table-cell>
            <table:table-cell table:style-name="Cell29">
              <text:p text:style-name="P35"/>
            </table:table-cell>
            <table:table-cell table:style-name="Cell30">
              <text:p text:style-name="P36"/>
            </table:table-cell>
            <table:table-cell table:style-name="Cell31">
              <text:p text:style-name="P37"/>
            </table:table-cell>
            <table:table-cell table:style-name="Cell32">
              <text:p text:style-name="P38"/>
            </table:table-cell>
            <table:table-cell table:style-name="Cell33">
              <text:p text:style-name="P39"/>
            </table:table-cell>
          </table:table-row>
        </table:table>
        <text:p text:style-name="P40"/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1"><text:span text:style-name="T41_1">DevTracker</text:span><text:span text:style-name="T41_2"><text:s/>Link<text:s/>to<text:s/>Business<text:s/>Case:<text:s/></text:span></text:p>
            </table:table-cell>
            <table:table-cell table:style-name="Cell35">
              <text:p text:style-name="P42"/>
            </table:table-cell>
          </table:table-row>
          <table:table-row table:style-name="Row8">
            <table:table-cell table:style-name="Cell36">
              <text:p text:style-name="P43"><text:span text:style-name="T43_1">DevTracker</text:span><text:span text:style-name="T43_2"><text:s/>Link<text:s/>to<text:s/>results<text:s/>framework:<text:s/></text:span></text:p>
            </table:table-cell>
            <table:table-cell table:style-name="Cell37">
              <text:p text:style-name="P44"/>
            </table:table-cell>
          </table:table-row>
        </table:table>
        <text:p text:style-name="P45"/>
        <text:p text:style-name="P46"><text:span text:style-name="T46_1">A.<text:s/>SUMMARY<text:s/>AND<text:s/>OVERVIEW<text:s/></text:span></text:p>
        <text:p text:style-name="P47"><text:span text:style-name="T47_1">Description<text:s/>of<text:s/>programme<text:s/></text:span></text:p>
        <text:p text:style-name="P48"><text:span text:style-name="T48_1">As<text:s/>a<text:s/>top</text:span><text:span text:style-name="T48_2"><text:s/></text:span><text:span text:style-name="T48_3">five<text:s/>emitter<text:s/>hosting<text:s/>one<text:s/>of<text:s/>the<text:s/>three<text:s/>major<text:s/>tropical<text:s/>forest<text:s/>basins,<text:s/></text:span><text:span text:style-name="T48_4">Indonesia<text:s/>is<text:s/>critical<text:s/>to<text:s/></text:span><text:span text:style-name="T48_5">the<text:s/></text:span><text:span text:style-name="T48_6">UK’s<text:s/>mission<text:s/></text:span><text:span text:style-name="T48_7">to<text:s/>pursue<text:s/>a<text:s/>world<text:s/></text:span><text:span text:style-name="T48_8">free<text:s/>from<text:s/>poverty<text:s/>on<text:s/>a<text:s/>liveable<text:s/>planet.<text:s/></text:span><text:span text:style-name="T48_9">Indonesia<text:s/>hopes<text:s/>to<text:s/>achieve<text:s/>high<text:s/>income<text:s/>status<text:s/>through<text:s/>sustained<text:s/>economic<text:s/>growth,<text:s/>targeting<text:s/>an<text:s/>8%<text:s/>annual<text:s/>growth<text:s/>rate</text:span><text:span text:style-name="T48_10">.<text:s/>To<text:s/></text:span><text:span text:style-name="T48_11">help<text:s/></text:span><text:span text:style-name="T48_12">achieve<text:s/>this,</text:span><text:span text:style-name="T48_13"><text:s/></text:span><text:span text:style-name="T48_14">Indonesia<text:s/></text:span><text:span text:style-name="T48_15">aims</text:span><text:span text:style-name="T48_16"><text:s/>to<text:s/></text:span><text:span text:style-name="T48_17">increase<text:s/>production<text:s/>and<text:s/>export<text:s/>of<text:s/></text:span><text:span text:style-name="T48_18">palm<text:s/>oil</text:span><text:span text:style-name="T48_19">,<text:s/>which</text:span><text:span text:style-name="T48_20"><text:s/></text:span><text:span text:style-name="T48_21">is</text:span><text:span text:style-name="T48_22"><text:s/>a<text:s/>cornerstone<text:s/>of<text:s/>Indonesia’s<text:s/>economy<text:s/>and<text:s/>a<text:s/>source<text:s/>of<text:s/>employment<text:s/>for<text:s/>millions<text:s/>of<text:s/>smallholders.<text:s/>Indonesia<text:s/>is<text:s/>also<text:s/>home<text:s/>to<text:s/>significant<text:s/>reserves<text:s/>of<text:s/>nickel,<text:s/>bauxite,<text:s/>copper,<text:s/>gold,<text:s/>tin,<text:s/>and<text:s/>cobalt</text:span><text:span text:style-name="T48_23"><text:s/>and<text:s/>is<text:s/>focused<text:s/>on<text:s/>expanding<text:s/></text:span><text:span text:style-name="T48_24">domestic<text:s/>refining<text:s/>capacity,<text:s/>particularly<text:s/>in<text:s/>nickel.<text:s/></text:span><text:span text:style-name="T48_25">Natural<text:s/>resource-related</text:span><text:span text:style-name="T48_26"><text:s/>growth<text:s/>presents<text:s/>opportunities<text:s/>for<text:s/>economic<text:s/>transformation<text:s/>while<text:s/>also<text:s/>requiring<text:s/>careful<text:s/>alignment<text:s/>with<text:s/>environmental<text:s/>sustainability,<text:s/>land</text:span><text:span text:style-name="T48_27">‑</text:span><text:span text:style-name="T48_28">use<text:s/>planning,<text:s/>and<text:s/>Indonesia’s<text:s/>climate<text:s/>targets.</text:span><text:span text:style-name="T48_29"><text:s/></text:span></text:p>
        <text:p text:style-name="P49"><text:span text:style-name="T49_1">Indonesia<text:s/>has<text:s/>pursued<text:s/>various</text:span><text:span text:style-name="T49_2"><text:s/>initiatives<text:s/></text:span><text:span text:style-name="T49_3">to<text:s/>decouple<text:s/></text:span><text:span text:style-name="T49_4">commodi</text:span><text:span text:style-name="T49_5">t</text:span><text:span text:style-name="T49_6">y<text:s/>production<text:s/>from<text:s/>deforestation<text:s/>and<text:s/></text:span><text:span text:style-name="T49_7">carbon<text:s/>emissions</text:span><text:span text:style-name="T49_8">.<text:s/></text:span><text:span text:style-name="T49_9">The</text:span><text:span text:style-name="T49_10"><text:s/>timber<text:s/></text:span><text:span text:style-name="T49_11">sector</text:span><text:span text:style-name="T49_12"><text:s/></text:span><text:span text:style-name="T49_13">has<text:s/></text:span><text:span text:style-name="T49_14">reduce</text:span><text:span text:style-name="T49_15">d</text:span><text:span text:style-name="T49_16"><text:s/></text:span><text:span text:style-name="T49_17">illegality<text:s/></text:span><text:span text:style-name="T49_18">levels<text:s/>of<text:s/></text:span><text:span text:style-name="T49_19">timber<text:s/>export</text:span><text:span text:style-name="T49_20">s<text:s/>by<text:s/>more<text:s/></text:span><text:span text:style-name="T49_21">than<text:s/>half,<text:s/></text:span><text:span text:style-name="T49_22">including<text:s/></text:span><text:span text:style-name="T49_23">through</text:span><text:span text:style-name="T49_24"><text:s/>the<text:s/>national</text:span><text:span text:style-name="T49_25"><text:s/>mandatory<text:s/>timber<text:s/>legality<text:s/>assurance<text:s/>system<text:s/></text:span><text:span text:style-name="T49_26">called<text:s/></text:span><text:span text:style-name="T49_27">Sistem</text:span><text:span text:style-name="T49_28"><text:s/></text:span><text:span text:style-name="T49_29">Verifikasi</text:span><text:span text:style-name="T49_30"><text:s/></text:span><text:span text:style-name="T49_31">Legalitas</text:span><text:span text:style-name="T49_32"><text:s/>Kayu</text:span><text:span text:style-name="T49_33"><text:s/>(SVLK)</text:span><text:span text:style-name="T49_34">,<text:s/>which<text:s/>UK</text:span><text:span text:style-name="T49_35"><text:s/>has<text:s/></text:span><text:span text:style-name="T49_36">supported</text:span><text:span text:style-name="T49_37"><text:s/>since<text:s/>inception</text:span><text:span text:style-name="T49_38">.</text:span><text:span text:style-name="T49_39"><text:s/></text:span></text:p>
        <text:p text:style-name="P50"><text:span text:style-name="T50_1">Indonesia’s<text:s/></text:span><text:span text:style-name="T50_2">scale,<text:s/>biodiversity,<text:s/>and<text:s/>role<text:s/>in<text:s/>international<text:s/>commodity<text:s/>supply<text:s/>chains<text:s/>mean<text:s/>that<text:s/>developments<text:s/>in<text:s/>its<text:s/>governance<text:s/>frameworks<text:s/>have<text:s/>far</text:span><text:span text:style-name="T50_3">‑</text:span><text:span text:style-name="T50_4">reaching<text:s/>impacts.<text:s/></text:span><text:span text:style-name="T50_5">The<text:s/>S</text:span><text:span text:style-name="T50_6">upporting</text:span><text:span text:style-name="T50_7"><text:s/></text:span><text:span text:style-name="T50_8">Environmentally-friendly</text:span><text:span text:style-name="T50_9"><text:s/>Mineral<text:s/>Extraction<text:s/>and<text:s/>Sustainable<text:s/>Trade<text:s/>in<text:s/>Agriculture</text:span><text:span text:style-name="T50_10"><text:s/>(SEMESTA)<text:s/></text:span><text:span text:style-name="T50_11">programme<text:s/></text:span><text:span text:style-name="T50_12">takes<text:s/>lessons<text:s/>from<text:s/>the<text:s/>timber<text:s/>approach<text:s/>and<text:s/>applies<text:s/>them<text:s/>to<text:s/></text:span><text:span text:style-name="T50_13">palm<text:s/>oil<text:s/>and<text:s/>critical<text:s/>minerals</text:span><text:span text:style-name="T50_14">.</text:span><text:span text:style-name="T50_15"><text:s/></text:span><text:span text:style-name="T50_16"><text:s/></text:span><text:span text:style-name="T50_17">The<text:s/>programme<text:s/>aims<text:s/>to<text:s/>strengthen<text:s/>the<text:s/>enabling<text:s/>environment<text:s/>for<text:s/>better<text:s/>governance,<text:s/>reduced<text:s/>deforestation-risk<text:s/>and<text:s/>reduced<text:s/>emissions<text:s/>from<text:s/>palm<text:s/>oil<text:s/>and<text:s/>nickel<text:s/>production</text:span><text:span text:style-name="T50_18"><text:s/>and<text:s/>exports,<text:s/>including<text:s/>to<text:s/>the<text:s/>UK</text:span><text:span text:style-name="T50_19">.<text:s/></text:span><text:span text:style-name="T50_20">The<text:s/>country’s<text:s/>leadership<text:s/>in<text:s/>initiatives<text:s/>such<text:s/>as<text:s/>SVLK<text:s/>and<text:s/></text:span><text:span text:style-name="T50_21">its<text:s/>palm<text:s/>oil<text:s/>equivalent,<text:s/></text:span><text:span text:style-name="T50_22">Indonesia<text:s/>Sustainable<text:s/>Palm<text:s/>Oil<text:s/>(</text:span><text:span text:style-name="T50_23">ISPO</text:span><text:span text:style-name="T50_24">)</text:span><text:span text:style-name="T50_25">,</text:span><text:span text:style-name="T50_26"><text:s/>provides<text:s/>a<text:s/>strong<text:s/>platform<text:s/>for<text:s/>demonstrating<text:s/>how<text:s/>national<text:s/>systems<text:s/>can<text:s/>meet<text:s/>international<text:s/>market<text:s/>expectations<text:s/>while<text:s/></text:span><text:span text:style-name="T50_27">reflecting<text:s/>domestic<text:s/></text:span><text:span text:style-name="T50_28">economic<text:s/>priorities<text:s/>and<text:s/>protecting<text:s/>its<text:s/>environment.</text:span><text:span text:style-name="T50_29"><text:s/>Sustainable</text:span><text:span text:style-name="T50_30"><text:s/>supply<text:s/>of<text:s/>these<text:s/>commodities<text:s/>will<text:s/>support<text:s/>the<text:s/>UK’s<text:s/>food<text:s/>security<text:s/>and<text:s/>energy<text:s/>transition.</text:span></text:p>
        <text:p text:style-name="P51"><text:span text:style-name="T51_1">To<text:s/>deliver<text:s/>th</text:span><text:span text:style-name="T51_2">ese</text:span><text:span text:style-name="T51_3"><text:s/>objectives,<text:s/></text:span><text:span text:style-name="T51_4">SEMESTA<text:s/></text:span><text:span text:style-name="T51_5">includes</text:span><text:span text:style-name="T51_6"><text:s/>two<text:s/></text:span><text:span text:style-name="T51_7">projects:<text:s/></text:span></text:p>
        <text:list text:style-name="LS20" xml:id="list0">
          <text:list-item>
            <text:p text:style-name="P52"><text:span text:style-name="T52_1">FAST</text:span><text:span text:style-name="T52_2"><text:s/></text:span><text:span text:style-name="T52_3">(</text:span><text:span text:style-name="T52_4">Forest</text:span><text:span text:style-name="T52_5">,</text:span><text:span text:style-name="T52_6"><text:s/>Ag</text:span><text:span text:style-name="T52_7">riculture<text:s/></text:span><text:span text:style-name="T52_8">and<text:s/></text:span><text:span text:style-name="T52_9">Sustainab</text:span><text:span text:style-name="T52_10">le<text:s/>Trade</text:span><text:span text:style-name="T52_11">)</text:span><text:span text:style-name="T52_12"><text:s/>–<text:s/>implemented<text:s/>by<text:s/>UNDP</text:span><text:span text:style-name="T52_13">.<text:s/></text:span><text:span text:style-name="T52_14">FAST</text:span><text:span text:style-name="T52_15"><text:s/>facilitates</text:span><text:span text:style-name="T52_16"><text:s/></text:span><text:span text:style-name="T52_17">the<text:s/></text:span><text:span text:style-name="T52_18">Coordinating<text:s/>Ministry<text:s/>for<text:s/>Economic<text:s/>Affairs<text:s/></text:span><text:span text:style-name="T52_19">in<text:s/>its<text:s/>role<text:s/></text:span><text:span text:style-name="T52_20">a</text:span><text:span text:style-name="T52_21">s</text:span><text:span text:style-name="T52_22"><text:s/>the</text:span><text:span text:style-name="T52_23"><text:s/>lead<text:s/>a</text:span><text:span text:style-name="T52_24">gency<text:s/></text:span><text:span text:style-name="T52_25">for<text:s/></text:span><text:span text:style-name="T52_26">ISPO</text:span><text:span text:style-name="T52_27"><text:s/>and<text:s/></text:span><text:span text:style-name="T52_28">for<text:s/></text:span><text:span text:style-name="T52_29">sustainability</text:span><text:span text:style-name="T52_30"><text:s/>in<text:s/></text:span><text:span text:style-name="T52_31">the<text:s/></text:span><text:span text:style-name="T52_32">cocoa</text:span><text:span text:style-name="T52_33"><text:s/></text:span><text:span text:style-name="T52_34">sector</text:span><text:span text:style-name="T52_35">.</text:span><text:span text:style-name="T52_36"><text:s/></text:span><text:span text:style-name="T52_37">The<text:s/></text:span><text:span text:style-name="T52_38">project</text:span><text:span text:style-name="T52_39"><text:s/>also<text:s/>aims<text:s/></text:span><text:span text:style-name="T52_40">to</text:span><text:span text:style-name="T52_41"><text:s/></text:span><text:span text:style-name="T52_42">expand<text:s/></text:span><text:span text:style-name="T52_43">market<text:s/>re</text:span><text:span text:style-name="T52_44">cognition</text:span><text:span text:style-name="T52_45"><text:s/></text:span><text:span text:style-name="T52_46">of</text:span><text:span text:style-name="T52_47"><text:s/>ISPO</text:span><text:span text:style-name="T52_48">.<text:s/></text:span></text:p>
          </text:list-item>
          <text:list-item>
            <text:p text:style-name="P53"><text:span text:style-name="T53_1">MAKMUR<text:s/></text:span><text:span text:style-name="T53_2">(</text:span><text:span text:style-name="T53_3">Manajemen</text:span><text:span text:style-name="T53_4"><text:s/>Mineral<text:s/></text:span><text:span text:style-name="T53_5">Kritis</text:span><text:span text:style-name="T53_6"><text:s/></text:span><text:span text:style-name="T53_7">untuk</text:span><text:span text:style-name="T53_8"><text:s/></text:span><text:span text:style-name="T53_9">Keberlanjutan</text:span><text:span text:style-name="T53_10">,<text:s/>Critical<text:s/>Minerals<text:s/>Management<text:s/>for<text:s/>Sustainability</text:span><text:span text:style-name="T53_11">)</text:span><text:span text:style-name="T53_12"><text:s/>–<text:s/>implemented<text:s/>by<text:s/></text:span><text:span text:style-name="T53_13">the<text:s/></text:span><text:span text:style-name="T53_14">International<text:s/>Institute<text:s/></text:span><text:span text:style-name="T53_15">for<text:s/>Sustainable<text:s/>Development<text:s/>(</text:span><text:span text:style-name="T53_16">IISD</text:span><text:span text:style-name="T53_17">)</text:span><text:span text:style-name="T53_18">.<text:s/></text:span><text:span text:style-name="T53_19">MAKMUR</text:span><text:span text:style-name="T53_20"><text:s/>supports<text:s/>the<text:s/></text:span><text:span text:style-name="T53_21">G</text:span><text:span text:style-name="T53_22">overnment<text:s/>of<text:s/>Indonesia</text:span><text:span text:style-name="T53_23"><text:s/>(GoI)</text:span><text:span text:style-name="T53_24"><text:s/></text:span><text:span text:style-name="T53_25">to</text:span><text:span text:style-name="T53_26"><text:s/></text:span><text:span text:style-name="T53_27">manage<text:s/></text:span><text:span text:style-name="T53_28">the<text:s/>critical<text:s/>minerals</text:span><text:span text:style-name="T53_29"><text:s/>sector<text:s/></text:span><text:span text:style-name="T53_30">throughout<text:s/></text:span><text:span text:style-name="T53_31">the<text:s/></text:span><text:span text:style-name="T53_32">value<text:s/>chain</text:span><text:span text:style-name="T53_33">.<text:s/></text:span><text:span text:style-name="T53_34">T</text:span><text:span text:style-name="T53_35">he</text:span><text:span text:style-name="T53_36"><text:s/></text:span><text:span text:style-name="T53_37">project</text:span><text:span text:style-name="T53_38"><text:s/>aims<text:s/></text:span><text:span text:style-name="T53_39">to<text:s/>improve</text:span><text:span text:style-name="T53_40"><text:s/></text:span><text:span text:style-name="T53_41">critical<text:s/>mineral</text:span><text:span text:style-name="T53_42">s</text:span><text:span text:style-name="T53_43"><text:s/></text:span><text:span text:style-name="T53_44">governance<text:s/>and<text:s/>strengthen<text:s/>the</text:span><text:span text:style-name="T53_45"><text:s/>capacity</text:span><text:span text:style-name="T53_46"><text:s/>of</text:span><text:span text:style-name="T53_47"><text:s/></text:span><text:span text:style-name="T53_48">key<text:s/>actors</text:span><text:span text:style-name="T53_49">,<text:s/>primarily<text:s/>the<text:s/>Ministry<text:s/>of<text:s/>Ener</text:span><text:span text:style-name="T53_50">gy<text:s/>and<text:s/>Mineral<text:s/>Resources</text:span><text:span text:style-name="T53_51"><text:s/>as<text:s/>lead<text:s/>agency</text:span><text:span text:style-name="T53_52">.</text:span></text:p>
          </text:list-item>
        </text:list>
        <text:p text:style-name="P54"><text:span text:style-name="T54_1">Summary<text:s/>supporting<text:s/>narrative<text:s/>for<text:s/>the<text:s/>overall<text:s/>score<text:s/>in<text:s/>this<text:s/>review<text:s/></text:span></text:p>
        <text:p text:style-name="P55"><text:span text:style-name="T55_1">SEMESTA<text:s/></text:span><text:span text:style-name="T55_2">started</text:span><text:span text:style-name="T55_3"><text:s/></text:span><text:span text:style-name="T55_4">in<text:s/>late<text:s/>2</text:span><text:span text:style-name="T55_5">024</text:span><text:span text:style-name="T55_6">,<text:s/>so<text:s/>this<text:s/>is</text:span><text:span text:style-name="T55_7"><text:s/></text:span><text:span text:style-name="T55_8">the<text:s/></text:span><text:span text:style-name="T55_9">programme’s<text:s/></text:span><text:span text:style-name="T55_10">first<text:s/>Annual<text:s/>Review</text:span><text:span text:style-name="T55_11">.<text:s/></text:span><text:bookmark-start text:name="_Int_pl0NBI4m"/><text:span text:style-name="T55_12">The<text:s/>Annual<text:s/>Review<text:s/>was<text:s/>supported<text:s/>by<text:s/>documentary<text:s/>evidence<text:s/>provided<text:s/>by<text:s/>implementing<text:s/>partners<text:s/>as<text:s/>well<text:s/>as<text:s/>structured<text:s/>interviews<text:s/>with<text:s/>various<text:s/>partners,<text:s/>including<text:s/>from<text:s/>GoI.<text:s/>Based<text:s/>on<text:s/>this<text:s/>evidence,<text:s/>when<text:s/>assessed</text:span><text:span text:style-name="T55_13"><text:s/>against</text:span><text:bookmark-end text:name="_Int_pl0NBI4m"/><text:span text:style-name="T55_14"><text:s/></text:span><text:span text:style-name="T55_15">the</text:span><text:span text:style-name="T55_16"><text:s/>programme’s<text:s/>draft</text:span><text:span text:style-name="T55_17"><text:s/></text:span><text:span text:style-name="T55_18">logframe</text:span><text:span text:style-name="T55_19">,<text:s/></text:span><text:span text:style-name="T55_20">the<text:s/>programme<text:s/></text:span><text:span text:style-name="T55_21">scores<text:s/></text:span><text:span text:style-name="T55_22">a</text:span><text:span text:style-name="T55_23">n</text:span><text:span text:style-name="T55_24"><text:s/></text:span><text:span text:style-name="T55_25">A</text:span><text:span text:style-name="T55_26">,<text:s/></text:span><text:span text:style-name="T55_27">with<text:s/>strong<text:s/>early<text:s/>progress<text:s/>despite</text:span><text:span text:style-name="T55_28"><text:s/>some<text:s/>delays<text:s/>in<text:s/>mobilisation</text:span><text:span text:style-name="T55_29">.<text:s/></text:span></text:p>
        <text:p text:style-name="P56"><text:span text:style-name="T56_1">The<text:s/>more<text:s/>mature<text:s/>component,<text:s/>FAST,<text:s/>has<text:s/>facilitated<text:s/>multi-stakeholder<text:s/></text:span><text:span text:style-name="T56_2">consultations<text:s/>on<text:s/>enabling<text:s/>regulations<text:s/>for<text:s/></text:span><text:span text:style-name="T56_3">ISPO</text:span><text:span text:style-name="T56_4">.<text:s/></text:span><text:span text:style-name="T56_5">The<text:s/>programme<text:s/>has<text:s/>established<text:s/>key<text:s/>relationships<text:s/>within<text:s/>the<text:s/>Coordinating<text:s/>Ministry<text:s/>of<text:s/>Economic<text:s/>Affairs<text:s/>(CMEA),<text:s/>Ministry<text:s/>of<text:s/>Agriculture<text:s/>and<text:s/>Ministry<text:s/>of<text:s/>Home<text:s/>Affairs.</text:span><text:span text:style-name="T56_6"><text:s/>As<text:s/>such,<text:s/>FAST<text:s/>has<text:s/>helped<text:s/>transparent<text:s/>and<text:s/>accountable<text:s/>policy<text:s/>making<text:s/>in<text:s/>the<text:s/>sector.<text:s/>UNDP<text:s/>is<text:s/>also<text:s/>laying<text:s/>the<text:s/>groundwork<text:s/>for<text:s/>interventions<text:s/>in<text:s/>the<text:s/>cocoa<text:s/>sector</text:span><text:span text:style-name="T56_7">.<text:s/></text:span></text:p>
        <text:p text:style-name="P57"><text:span text:style-name="T57_1">T</text:span><text:span text:style-name="T57_2">he<text:s/>MAKMUR<text:s/>component<text:s/>remains<text:s/>in<text:s/></text:span><text:span text:style-name="T57_3">inception</text:span><text:span text:style-name="T57_4"><text:s/>phase</text:span><text:span text:style-name="T57_5">.<text:s/>The<text:s/></text:span><text:span text:style-name="T57_6">focus<text:s/></text:span><text:span text:style-name="T57_7">of<text:s/>the</text:span><text:span text:style-name="T57_8"><text:s/>MAKMUR</text:span><text:span text:style-name="T57_9"><text:s/>review<text:s/></text:span><text:span text:style-name="T57_10">is<text:s/></text:span><text:span text:style-name="T57_11">therefore<text:s/>on<text:s/>the<text:s/>procurement<text:s/>and<text:s/>mobilisation</text:span><text:span text:style-name="T57_12"><text:s/>process.<text:s/></text:span><text:span text:style-name="T57_13">The<text:s/>programme’s<text:s/></text:span><text:span text:style-name="T57_14">GoI</text:span><text:span text:style-name="T57_15"><text:s/>counterpart<text:s/>has<text:s/>requested<text:s/></text:span><text:span text:style-name="T57_16">an<text:s/>expanded<text:s/>scope<text:s/>from<text:s/>the<text:s/></text:span><text:span text:style-name="T57_17">original<text:s/>concept<text:s/>note,<text:s/></text:span><text:span text:style-name="T57_18">and<text:s/>this<text:s/>has<text:s/>prompted<text:s/>adjustments<text:s/>by<text:s/>the<text:s/>Implementing<text:s/>Partner</text:span><text:span text:style-name="T57_19">,<text:s/>with<text:s/>some<text:s/></text:span><text:span text:style-name="T57_20">associated</text:span><text:span text:style-name="T57_21"><text:s/>delays</text:span><text:span text:style-name="T57_22">.<text:s/></text:span></text:p>
        <text:p text:style-name="P58"><text:span text:style-name="T58_1">SEMESTA<text:s/>has<text:s/>faced<text:s/>some<text:s/>challenges.<text:s/>With<text:s/>many<text:s/>line<text:s/>ministries<text:s/>involved<text:s/>in<text:s/>national<text:s/>policy<text:s/>on<text:s/>sustainable<text:s/>palm<text:s/>oil,<text:s/>FAST<text:s/>has<text:s/>had<text:s/>to<text:s/>navigate<text:s/>complex<text:s/>relationships<text:s/>within<text:s/>the<text:s/>government,<text:s/>balancing<text:s/>the<text:s/>delivery<text:s/>of<text:s/>the<text:s/>programme<text:s/>outputs<text:s/>whilst<text:s/>managing<text:s/>the<text:s/>expectations<text:s/>of<text:s/>a<text:s/>diverse<text:s/>set<text:s/>of<text:s/>line<text:s/>ministries.<text:s/></text:span><text:span text:style-name="T58_2">Unlike<text:s/>FAST</text:span><text:span text:style-name="T58_3"><text:s/>in<text:s/>which<text:s/>the<text:s/>implementing<text:s/>partner<text:s/>ha</text:span><text:span text:style-name="T58_4">d</text:span><text:span text:style-name="T58_5"><text:s/></text:span><text:span text:style-name="T58_6">already<text:s/></text:span><text:span text:style-name="T58_7">built<text:s/></text:span><text:span text:style-name="T58_8">a<text:s/></text:span><text:span text:style-name="T58_9">strong<text:s/>relationship<text:s/>through<text:s/></text:span><text:span text:style-name="T58_10">previous<text:s/>programming</text:span><text:span text:style-name="T58_11">,<text:s/></text:span><text:span text:style-name="T58_12">the<text:s/>implementing<text:s/>partner<text:s/>of<text:s/></text:span><text:span text:style-name="T58_13">MAKMUR<text:s/>h</text:span><text:span text:style-name="T58_14">ad</text:span><text:span text:style-name="T58_15"><text:s/>limited<text:s/>pr</text:span><text:span text:style-name="T58_16">ior</text:span><text:span text:style-name="T58_17"><text:s/>engagement<text:s/>with<text:s/></text:span><text:span text:style-name="T58_18">the<text:s/>government<text:s/></text:span><text:span text:style-name="T58_19">counterpart,<text:s/>and</text:span><text:span text:style-name="T58_20"><text:s/>did<text:s/>not<text:s/>have<text:s/>an<text:s/>Indonesia-based<text:s/>team.<text:s/></text:span><text:span text:style-name="T58_21">It<text:s/>has<text:s/>worked<text:s/>hard<text:s/>to<text:s/>address<text:s/>these<text:s/>challenges</text:span><text:span text:style-name="T58_22"><text:s/>and<text:s/>demonstrates<text:s/>strong<text:s/>potential<text:s/>for<text:s/>future<text:s/>impact<text:s/>despite<text:s/>early<text:s/>delays</text:span><text:span text:style-name="T58_23">.<text:s/></text:span></text:p>
        <text:p text:style-name="P59"><text:span text:style-name="T59_1">In<text:s/>general,<text:s/>SEMESTA<text:s/>is<text:s/>on<text:s/>track<text:s/>and<text:s/>perform</text:span><text:span text:style-name="T59_2">ed</text:span><text:span text:style-name="T59_3"><text:s/>well<text:s/></text:span><text:span text:style-name="T59_4">at<text:s/>the<text:s/>early<text:s/>stage<text:s/>considered<text:s/></text:span><text:span text:style-name="T59_5">in<text:s/>this<text:s/>reporting<text:s/>period</text:span><text:span text:style-name="T59_6">.<text:s/></text:span><text:span text:style-name="T59_7">During<text:s/>the<text:s/>next<text:s/>reporting<text:s/>year,<text:s/>SEMESTA<text:s/>will<text:s/>have<text:s/>to<text:s/>reconsider<text:s/>its<text:s/>workplan<text:s/>and<text:s/>implementation<text:s/>approach<text:s/></text:span><text:span text:style-name="T59_8">in<text:s/>light<text:s/>of</text:span><text:span text:style-name="T59_9"><text:s/>changes<text:s/>in<text:s/>the<text:s/>British<text:s/>Embassy</text:span><text:span text:style-name="T59_10"><text:s/>(BE)</text:span><text:span text:style-name="T59_11"><text:s/>Jakarta’s<text:s/>ODA<text:s/></text:span><text:span text:style-name="T59_12">trajectory,<text:s/>which<text:s/>has<text:s/>been<text:s/>affected<text:s/>by<text:s/>UK<text:s/>government-wide<text:s/>cuts.<text:s/></text:span><text:span text:style-name="T59_13">Medium-term<text:s/>options<text:s/>include<text:s/>sustained<text:s/>delivery<text:s/>through<text:s/>the<text:s/>current<text:s/>model,<text:s/>delivery<text:s/>by<text:s/>the<text:s/>UK<text:s/>government</text:span><text:span text:style-name="T59_14"><text:s/></text:span><text:span text:style-name="T59_15">through<text:s/>programmes<text:s/>outside<text:s/>of<text:s/>the<text:s/>BE<text:s/>Jakarta<text:s/>portfolio,<text:s/>delivery<text:s/>by<text:s/>other<text:s/></text:span><text:span text:style-name="T59_16">international<text:s/>development<text:s/>partners<text:s/>or<text:s/>potentially<text:s/>other<text:s/>actors,<text:s/>such<text:s/>as<text:s/>major<text:s/>demand<text:s/>and<text:s/>supply-side<text:s/>private<text:s/>sector<text:s/>players</text:span><text:span text:style-name="T59_17">.<text:s/></text:span></text:p>
        <text:p text:style-name="P60"/>
        <text:p text:style-name="P61"/>
        <text:p text:style-name="P62"><text:span text:style-name="T62_1">Major<text:s/>lessons<text:s/>and<text:s/>recommendations<text:s/>for<text:s/>the<text:s/>year<text:s/>ahead<text:s/></text:span></text:p>
        <table:table table:style-name="Table4">
          <table:table-column table:style-name="Column15"/>
          <table:table-column table:style-name="Column16"/>
          <table:table-row table:style-name="Row9">
            <table:table-cell table:style-name="Cell38" table:number-columns-spanned="2">
              <text:p text:style-name="P63"><text:span text:style-name="T63_1">SEMESTA<text:s/>Annual<text:s/>Review<text:s/>2025</text:span><text:span text:style-name="T63_2">:<text:s/></text:span><text:span text:style-name="T63_3">Key<text:s/>Lessons</text:span></text:p>
            </table:table-cell>
            <table:covered-table-cell/>
          </table:table-row>
          <table:table-row table:style-name="Row10">
            <table:table-cell table:style-name="Cell39">
              <text:p text:style-name="P64"><text:span text:style-name="T64_1">No.</text:span></text:p>
            </table:table-cell>
            <table:table-cell table:style-name="Cell40">
              <text:p text:style-name="P65"><text:span text:style-name="T65_1">Lesson<text:s/>Summary</text:span></text:p>
            </table:table-cell>
          </table:table-row>
          <table:table-row table:style-name="Row11">
            <table:table-cell table:style-name="Cell41">
              <text:p text:style-name="P66"><text:span text:style-name="T66_1">1</text:span></text:p>
            </table:table-cell>
            <table:table-cell table:style-name="Cell42">
              <text:p text:style-name="P67"><text:span text:style-name="T67_1">Value</text:span><text:span text:style-name="T67_2"><text:s/>of<text:s/>m</text:span><text:span text:style-name="T67_3">ulti-stakeholder<text:s/>coordination</text:span></text:p>
              <text:p text:style-name="P68"><text:span text:style-name="T68_1">From<text:s/></text:span><text:span text:style-name="T68_2">policy<text:s/>consultations<text:s/></text:span><text:span text:style-name="T68_3">supported<text:s/>by<text:s/></text:span><text:span text:style-name="T68_4">FAST</text:span><text:span text:style-name="T68_5">,<text:s/></text:span><text:span text:style-name="T68_6">the<text:s/>Coordinating<text:s/>Ministry<text:s/>of<text:s/>Economic<text:s/>Affairs<text:s/>(</text:span><text:span text:style-name="T68_7">CMEA</text:span><text:span text:style-name="T68_8">)</text:span><text:span text:style-name="T68_9"><text:s/>has<text:s/>discovered</text:span><text:span text:style-name="T68_10"><text:s/>that<text:s/>some<text:s/>existing<text:s/>ministerial<text:s/>regulations<text:s/></text:span><text:span text:style-name="T68_11">are<text:s/></text:span><text:span text:style-name="T68_12">contradictory</text:span><text:span text:style-name="T68_13"><text:s/>and<text:s/>require<text:s/></text:span><text:span text:style-name="T68_14">further<text:s/>alignment</text:span><text:span text:style-name="T68_15">.<text:s/></text:span><text:span text:style-name="T68_16">This</text:span><text:span text:style-name="T68_17"><text:s/></text:span><text:span text:style-name="T68_18">exercise<text:s/></text:span><text:span text:style-name="T68_19">may<text:s/>delay<text:s/>the<text:s/>implementation<text:s/>timeframe<text:s/>but<text:s/>is<text:s/>essential<text:s/>to<text:s/>achieving<text:s/>project</text:span><text:span text:style-name="T68_20"><text:s/></text:span><text:span text:style-name="T68_21">outcomes.<text:s/></text:span><text:span text:style-name="T68_22">CMEA<text:s/>took<text:s/>note<text:s/>o</text:span><text:span text:style-name="T68_23">f</text:span><text:span text:style-name="T68_24"><text:s/>this</text:span><text:span text:style-name="T68_25"><text:s/>and<text:s/></text:span><text:span text:style-name="T68_26">has</text:span><text:span text:style-name="T68_27"><text:s/></text:span><text:span text:style-name="T68_28">committed<text:s/>to<text:s/>avoiding<text:s/>further<text:s/>contradictions</text:span><text:span text:style-name="T68_29"><text:s/></text:span><text:span text:style-name="T68_30">by<text:s/>undertaking<text:s/></text:span><text:span text:style-name="T68_31">legal<text:s/>harmoni</text:span><text:span text:style-name="T68_32">s</text:span><text:span text:style-name="T68_33">ation<text:s/></text:span><text:span text:style-name="T68_34">facilitated<text:s/>by<text:s/>the</text:span><text:span text:style-name="T68_35"><text:s/>Ministry<text:s/>of<text:s/>Law.</text:span><text:span text:style-name="T68_36"><text:s/>If<text:s/>line<text:s/>ministries<text:s/></text:span><text:span text:style-name="T68_37">had</text:span><text:span text:style-name="T68_38"><text:s/>not<text:s/></text:span><text:span text:style-name="T68_39">been<text:s/></text:span><text:span text:style-name="T68_40">brought</text:span><text:span text:style-name="T68_41"><text:s/>together</text:span><text:span text:style-name="T68_42"><text:s/>by<text:s/>FAST</text:span><text:span text:style-name="T68_43">,<text:s/>CMEA<text:s/>would<text:s/>not<text:s/></text:span><text:span text:style-name="T68_44">have<text:s/></text:span><text:span text:style-name="T68_45">discover</text:span><text:span text:style-name="T68_46">ed</text:span><text:span text:style-name="T68_47"><text:s/></text:span><text:span text:style-name="T68_48">these<text:s/>issues</text:span><text:span text:style-name="T68_49">.</text:span></text:p>
            </table:table-cell>
          </table:table-row>
          <table:table-row table:style-name="Row12">
            <table:table-cell table:style-name="Cell43">
              <text:p text:style-name="P69"><text:span text:style-name="T69_1">2</text:span></text:p>
            </table:table-cell>
            <table:table-cell table:style-name="Cell44">
              <text:p text:style-name="P70"><text:span text:style-name="T70_1">Importance<text:s/>of<text:s/>political<text:s/>champions</text:span></text:p>
              <text:p text:style-name="P71"><text:span text:style-name="T71_1">FAST</text:span><text:span text:style-name="T71_2"><text:s/></text:span><text:span text:style-name="T71_3">has<text:s/>benefitted<text:s/>from<text:s/>the<text:s/>leadership<text:s/>of<text:s/></text:span><text:span text:style-name="T71_4">CMEA</text:span><text:span text:style-name="T71_5">.<text:s/></text:span><text:span text:style-name="T71_6">CMEA<text:s/></text:span><text:span text:style-name="T71_7">have<text:s/></text:span><text:span text:style-name="T71_8">a<text:s/>clear<text:s/></text:span><text:span text:style-name="T71_9">mandate,<text:s/>and<text:s/>the<text:s/></text:span><text:span text:style-name="T71_10">component’s<text:s/></text:span><text:span text:style-name="T71_11">senior<text:s/></text:span><text:span text:style-name="T71_12">champion</text:span><text:span text:style-name="T71_13"><text:s/></text:span><text:span text:style-name="T71_14">has<text:s/></text:span><text:span text:style-name="T71_15">played<text:s/>a<text:s/>central</text:span><text:span text:style-name="T71_16"><text:s/></text:span><text:span text:style-name="T71_17">function<text:s/>in<text:s/>ensuring<text:s/>Ministries<text:s/>come<text:s/>together</text:span><text:span text:style-name="T71_18">.</text:span><text:span text:style-name="T71_19"><text:s/>MAKMUR<text:s/>is<text:s/></text:span><text:span text:style-name="T71_20">working</text:span><text:span text:style-name="T71_21"><text:s/>to<text:s/>strengthen<text:s/>its<text:s/>link<text:s/>with<text:s/>its<text:s/>key<text:s/>senior<text:s/>political<text:s/>champion.<text:s/></text:span></text:p>
            </table:table-cell>
          </table:table-row>
        </table:table>
        <text:p text:style-name="P72"/>
        <table:table table:style-name="Table5">
          <table:table-column table:style-name="Column17"/>
          <table:table-column table:style-name="Column18"/>
          <table:table-column table:style-name="Column19"/>
          <table:table-row table:style-name="Row13">
            <table:table-cell table:style-name="Cell45" table:number-columns-spanned="3">
              <text:p text:style-name="P73"><text:span text:style-name="T73_1">SEMESTA<text:s/>Annual<text:s/>Review<text:s/>2025</text:span><text:span text:style-name="T73_2">:<text:s/></text:span><text:span text:style-name="T73_3">Key<text:s/>Recommendations</text:span></text:p>
            </table:table-cell>
            <table:covered-table-cell/>
            <table:covered-table-cell/>
          </table:table-row>
          <table:table-row table:style-name="Row14">
            <table:table-cell table:style-name="Cell46">
              <text:p text:style-name="P74"><text:span text:style-name="T74_1">No.</text:span></text:p>
            </table:table-cell>
            <table:table-cell table:style-name="Cell47">
              <text:p text:style-name="P75"><text:span text:style-name="T75_1">Recommendation<text:s/>Summary</text:span></text:p>
            </table:table-cell>
            <table:table-cell table:style-name="Cell48">
              <text:p text:style-name="P76"><text:span text:style-name="T76_1">Responsibility<text:s/></text:span><text:span text:style-name="T76_2">&amp;</text:span><text:span text:style-name="T76_3"><text:s/>Action<text:s/>Date</text:span></text:p>
            </table:table-cell>
          </table:table-row>
          <table:table-row table:style-name="Row15">
            <table:table-cell table:style-name="Cell49">
              <text:p text:style-name="P77"><text:span text:style-name="T77_1">1</text:span></text:p>
            </table:table-cell>
            <table:table-cell table:style-name="Cell50">
              <text:p text:style-name="P78"><text:span text:style-name="T78_1">Programme-level<text:s/>logical<text:s/>framework</text:span><text:span text:style-name="T78_2"><text:s/></text:span></text:p>
              <text:p text:style-name="P79"><text:span text:style-name="T79_1">FCDO<text:s/>should<text:s/>work<text:s/>with<text:s/>implementing<text:s/>partners<text:s/>to<text:s/>establish<text:s/>a<text:s/>detailed<text:s/></text:span><text:span text:style-name="T79_2">programme-level<text:s/></text:span><text:span text:style-name="T79_3">log</text:span><text:span text:style-name="T79_4">frame</text:span><text:span text:style-name="T79_5">.<text:s/>The<text:s/></text:span><text:span text:style-name="T79_6">interim<text:s/></text:span><text:span text:style-name="T79_7">logframe</text:span><text:span text:style-name="T79_8"><text:s/>used<text:s/>for</text:span><text:span text:style-name="T79_9"><text:s/>this<text:s/>Annual<text:s/>Review<text:s/></text:span><text:span text:style-name="T79_10">should<text:s/>be</text:span><text:span text:style-name="T79_11"><text:s/>revisited<text:s/>and<text:s/>improved</text:span><text:span text:style-name="T79_12">,<text:s/>including<text:s/>incorporation<text:s/>of<text:s/>milestones<text:s/></text:span><text:span text:style-name="T79_13">support<text:s/>monitoring,<text:s/>evaluation<text:s/>and<text:s/>learning.</text:span></text:p>
            </table:table-cell>
            <table:table-cell table:style-name="Cell51">
              <text:p text:style-name="P80"><text:span text:style-name="T80_1">PRO</text:span><text:span text:style-name="T80_2"><text:s/>to<text:s/>initiate<text:s/></text:span><text:span text:style-name="T80_3">the<text:s/>process</text:span><text:span text:style-name="T80_4"><text:s/>(by<text:s/>involving<text:s/>MEL</text:span><text:span text:style-name="T80_5"><text:s/>at<text:s/></text:span><text:span text:style-name="T80_6">FCDO</text:span><text:span text:style-name="T80_7">,<text:s/>cleared<text:s/>by<text:s/>SRO<text:s/></text:span><text:span text:style-name="T80_8">once<text:s/>finalized</text:span><text:span text:style-name="T80_9">)</text:span><text:span text:style-name="T80_10">,<text:s/></text:span><text:span text:style-name="T80_11">UNDP,<text:s/>IISD<text:s/></text:span><text:span text:style-name="T80_12">to<text:s/>provide<text:s/>inputs<text:s/>based<text:s/>on<text:s/>their<text:s/></text:span><text:span text:style-name="T80_13">engagement<text:s/>with<text:s/>the<text:s/>government<text:s/>counterparts<text:s/></text:span><text:span text:style-name="T80_14">–<text:s/>December<text:s/>2025</text:span></text:p>
            </table:table-cell>
          </table:table-row>
          <table:table-row table:style-name="Row16">
            <table:table-cell table:style-name="Cell52">
              <text:p text:style-name="P81"><text:span text:style-name="T81_1">2</text:span></text:p>
            </table:table-cell>
            <table:table-cell table:style-name="Cell53">
              <text:p text:style-name="P82"><text:span text:style-name="T82_1">MAKMUR<text:s/>programme<text:s/>management</text:span></text:p>
              <text:p text:style-name="P83"><text:span text:style-name="T83_1">The<text:s/>inception<text:s/>period<text:s/>of<text:s/>MAKMUR<text:s/>has<text:s/>exceeded<text:s/>the<text:s/>expected<text:s/>timeframe,<text:s/>partly<text:s/>driven<text:s/>by<text:s/>delays<text:s/>connected<text:s/>to<text:s/>ongoing<text:s/>exchanges<text:s/>between<text:s/>the<text:s/>government<text:s/>and<text:s/>implementing<text:s/>partner,<text:s/>and<text:s/>partly<text:s/>driven<text:s/>by<text:s/>frictions<text:s/>caused<text:s/>by<text:s/>internal<text:s/>coordination<text:s/>issues.<text:s/>A<text:s/>more<text:s/>adaptive<text:s/>approach<text:s/>to<text:s/>programme<text:s/>management<text:s/>might<text:s/>better<text:s/>allow<text:s/>for<text:s/>demand-led<text:s/>delivery<text:s/>and<text:s/>accelerate<text:s/>implementation.<text:s/>IISD<text:s/>should<text:s/>consider<text:s/>how<text:s/>to<text:s/>improve<text:s/>programme<text:s/>leadership<text:s/>and<text:s/>coordination,<text:s/>and<text:s/>whether<text:s/>the<text:s/>resourcing<text:s/>strategy<text:s/>remains<text:s/>appropriate<text:s/>as<text:s/>the<text:s/>project<text:s/>moves<text:s/>to<text:s/>implementation<text:s/>phase.<text:s text:c="2"/></text:span></text:p>
            </table:table-cell>
            <table:table-cell table:style-name="Cell54">
              <text:p text:style-name="P84"><text:span text:style-name="T84_1">IISD<text:s/></text:span><text:span text:style-name="T84_2">and<text:s/></text:span><text:span text:style-name="T84_3">FCDO</text:span><text:span text:style-name="T84_4"><text:s/></text:span><text:span text:style-name="T84_5">to<text:s/>have<text:s/></text:span><text:span text:style-name="T84_6">regular<text:s/>catch<text:s/>up</text:span><text:span text:style-name="T84_7"><text:s/>and<text:s/>put<text:s/>focus<text:s/>on<text:s/>bottlenecks</text:span><text:span text:style-name="T84_8">,<text:s/></text:span><text:span text:style-name="T84_9">S</text:span><text:span text:style-name="T84_10">R</text:span><text:span text:style-name="T84_11">O</text:span><text:span text:style-name="T84_12"><text:s/>to<text:s/></text:span><text:span text:style-name="T84_13">closely<text:s/></text:span><text:span text:style-name="T84_14">monitor</text:span><text:span text:style-name="T84_15"><text:s/></text:span><text:span text:style-name="T84_16">delivery<text:s/>performed<text:s/>by<text:s/>IISD</text:span><text:span text:style-name="T84_17"><text:s/>–<text:s/></text:span><text:span text:style-name="T84_18">December</text:span><text:span text:style-name="T84_19"><text:s/>2025</text:span></text:p>
            </table:table-cell>
          </table:table-row>
          <table:table-row table:style-name="Row17">
            <table:table-cell table:style-name="Cell55">
              <text:p text:style-name="P85"><text:span text:style-name="T85_1">3</text:span></text:p>
            </table:table-cell>
            <table:table-cell table:style-name="Cell56">
              <text:p text:style-name="P86"><text:span text:style-name="T86_1">International<text:s/>Travel<text:s/></text:span></text:p>
              <text:p text:style-name="P87"><text:span text:style-name="T87_1">Given<text:s/>the<text:s/>international<text:s/>importance<text:s/>of<text:s/>the<text:s/>issues<text:s/>that<text:s/>SEMESTA<text:s/>aims<text:s/>to<text:s/>address,<text:s/>FCDO<text:s/>anticipates<text:s/>requests<text:s/>for<text:s/>SEMESTA<text:s/>to<text:s/>cover<text:s/>travel<text:s/>costs<text:s/>for<text:s/>participation<text:s/>in<text:s/>international<text:s/>fora.<text:s/>UNDP<text:s/>and<text:s/>IISD<text:s/></text:span><text:span text:style-name="T87_2">should<text:s/>continue<text:s/>to<text:s/>assess<text:s/>such<text:s/>requests<text:s/>through<text:s/>a<text:s/>Value<text:s/>for<text:s/>Money<text:s/>(VfM)<text:s/>perspective,<text:s/>particularly<text:s/></text:span><text:span text:style-name="T87_3">in<text:s/>light<text:s/>of</text:span><text:span text:style-name="T87_4"><text:s/>potential<text:s/>ODA<text:s/>reductions<text:s/>in<text:s/>the<text:s/>coming<text:s/>financial<text:s/></text:span><text:span text:style-name="T87_5">years,<text:s/>and</text:span><text:span text:style-name="T87_6"><text:s/>ensure<text:s/>that<text:s/>any<text:s/>support<text:s/>is<text:s/>in<text:s/>line<text:s/>with<text:s/>BE<text:s/>Jakarta<text:s/>policy.</text:span></text:p>
            </table:table-cell>
            <table:table-cell table:style-name="Cell57">
              <text:p text:style-name="P88"><text:span text:style-name="T88_1">UNDP<text:s/>and<text:s/>IISD</text:span><text:span text:style-name="T88_2"><text:s/></text:span><text:span text:style-name="T88_3">to<text:s/></text:span><text:span text:style-name="T88_4">ensure</text:span><text:span text:style-name="T88_5"><text:s/>VfM<text:s/>angle</text:span><text:span text:style-name="T88_6">s<text:s/>in<text:s/></text:span><text:span text:style-name="T88_7">arranging<text:s/></text:span><text:span text:style-name="T88_8">international<text:s/>travel</text:span><text:span text:style-name="T88_9"><text:s/>–<text:s/></text:span><text:span text:style-name="T88_10">December</text:span><text:span text:style-name="T88_11"><text:s/>2025</text:span></text:p>
            </table:table-cell>
          </table:table-row>
          <table:table-row table:style-name="Row18">
            <table:table-cell table:style-name="Cell58">
              <text:p text:style-name="P89"><text:span text:style-name="T89_1">4</text:span></text:p>
            </table:table-cell>
            <table:table-cell table:style-name="Cell59">
              <text:p text:style-name="P90"><text:span text:style-name="T90_1">Project-level<text:s/>Governance<text:s/>Structures</text:span></text:p>
              <text:p text:style-name="P91"><text:span text:style-name="T91_1">Implementing<text:s/>partners<text:s/>should<text:s/>establish<text:s/>formal<text:s/>steering<text:s/>committees<text:s/>and<text:s/>technical<text:s/>working<text:s/>groups<text:s/>for<text:s/>both<text:s/>FAST<text:s/>and<text:s/>MAKMUR<text:s/>to<text:s/>strengthen<text:s/>coordination<text:s/>and<text:s/>governance<text:s/>mechanisms.</text:span></text:p>
            </table:table-cell>
            <table:table-cell table:style-name="Cell60">
              <text:p text:style-name="P92"><text:span text:style-name="T92_1">UNDP,<text:s/>IISD</text:span><text:span text:style-name="T92_2"><text:s/>to<text:s/>prepare<text:s/></text:span><text:span text:style-name="T92_3">terms<text:s/>and<text:s/>conditions<text:s/></text:span><text:span text:style-name="T92_4">(</text:span><text:span text:style-name="T92_5">or<text:s/>roles<text:s/>&amp;<text:s/>responsibilities)<text:s/></text:span><text:span text:style-name="T92_6">of<text:s/>the<text:s/>governance<text:s/>structure</text:span><text:span text:style-name="T92_7">,<text:s/>PRO<text:s/>to<text:s/></text:span><text:span text:style-name="T92_8">have<text:s/>discussion<text:s/></text:span><text:span text:style-name="T92_9">with<text:s/></text:span><text:span text:style-name="T92_10">government<text:s/>counterparts<text:s/></text:span><text:span text:style-name="T92_11">–<text:s/>December<text:s/>2025</text:span></text:p>
            </table:table-cell>
          </table:table-row>
          <table:table-row table:style-name="Row19">
            <table:table-cell table:style-name="Cell61">
              <text:p text:style-name="P93"><text:span text:style-name="T93_1">5</text:span></text:p>
            </table:table-cell>
            <table:table-cell table:style-name="Cell62">
              <text:p text:style-name="P94"><text:span text:style-name="T94_1">ODA<text:s/>reduction<text:s/>and<text:s/>potential<text:s/>engagement<text:s/>with<text:s/>CMPs</text:span></text:p>
              <text:p text:style-name="P95"><text:span text:style-name="T95_1">As<text:s/>ODA<text:s/>allocations<text:s/>for<text:s/>forthcoming<text:s/>years<text:s/>a</text:span><text:span text:style-name="T95_2">re</text:span><text:span text:style-name="T95_3"><text:s/>confirmed<text:s/></text:span><text:span text:style-name="T95_4">in<text:s/>October</text:span><text:span text:style-name="T95_5"><text:s/>2025,<text:s/>FCDO<text:s/>should<text:s/>work<text:s/>with<text:s/>implementing<text:s/>partners<text:s/>to<text:s/>adjust<text:s/>workplans<text:s/>accordingly.<text:s/>When<text:s/>needed,<text:s/>potential<text:s/>collaboration<text:s/>with<text:s/>centrally<text:s/>managed<text:s/>programmes</text:span><text:span text:style-name="T95_6">,<text:s/>other<text:s/>donors<text:s/>and<text:s/>private<text:s/>companies</text:span><text:span text:style-name="T95_7"><text:s/>should<text:s/>also<text:s/>be<text:s/>considered.<text:s/></text:span></text:p>
            </table:table-cell>
            <table:table-cell table:style-name="Cell63">
              <text:p text:style-name="P96"><text:span text:style-name="T96_1">PRO</text:span><text:span text:style-name="T96_2"><text:s/>to<text:s/>cascade<text:s/></text:span><text:span text:style-name="T96_3">agreed<text:s/>narrative<text:s/></text:span><text:span text:style-name="T96_4">on<text:s/>ODA</text:span><text:span text:style-name="T96_5"><text:s/>to<text:s/>implementing<text:s/>partners</text:span><text:span text:style-name="T96_6">,<text:s/>UNDP,<text:s/>IISD</text:span><text:span text:style-name="T96_7"><text:s/>to<text:s/></text:span><text:span text:style-name="T96_8">reflect</text:span><text:span text:style-name="T96_9"><text:s/></text:span><text:span text:style-name="T96_10">the<text:s/></text:span><text:span text:style-name="T96_11">consequence<text:s/>into<text:s/>the<text:s/>workplan<text:s/>and<text:s/>budget</text:span><text:span text:style-name="T96_12"><text:s/>–<text:s/>December<text:s/>2025</text:span></text:p>
            </table:table-cell>
          </table:table-row>
          <table:table-row table:style-name="Row20">
            <table:table-cell table:style-name="Cell64">
              <text:p text:style-name="P97"><text:span text:style-name="T97_1">6</text:span></text:p>
            </table:table-cell>
            <table:table-cell table:style-name="Cell65">
              <text:p text:style-name="P98"><text:span text:style-name="T98_1">Safeguarding</text:span><text:span text:style-name="T98_2"><text:s/>against<text:s/>SEAH</text:span></text:p>
              <text:p text:style-name="P99"><text:span text:style-name="T99_1">FCDO<text:s/>to<text:s/>review<text:s/>the<text:s/>UNDP<text:s/>Safeguarding<text:s/>Plans<text:s/>and<text:s/>Gender<text:s/>Action<text:s/>Plan<text:s/>upon<text:s/>their<text:s/>completion,<text:s/>and<text:s/>to<text:s/>ensure<text:s/>that<text:s/>the<text:s/>documents<text:s/>are<text:s/>aligned<text:s/>with<text:s/>FCDO<text:s/>policies.<text:s/>IISD<text:s/>to<text:s/>regularly<text:s/>review<text:s/>and<text:s/>update<text:s/>its<text:s/>safeguarding<text:s/>policies<text:s/>to<text:s/>ensure<text:s/>they<text:s/>remain<text:s/>current,<text:s/>effective,<text:s/>and<text:s/>responsive<text:s/>to<text:s/>emerging<text:s/>risks<text:s/>associated<text:s/>with<text:s/>the<text:s/>delivery<text:s/>of<text:s/>the<text:s/>MAKMUR<text:s/>programme.<text:s/>FCDO<text:s/>to<text:s/>conduct<text:s/>periodic<text:s/>reviews<text:s/>of<text:s/>UNDP<text:s/>and<text:s/>IISD<text:s/>policies<text:s/>throughout<text:s/>the<text:s/>programme’s<text:s/>implementation<text:s/>to<text:s/>ensure<text:s/>alignment<text:s/>with<text:s/>evolving<text:s/>needs<text:s/>and<text:s/>best<text:s/>practices.</text:span></text:p>
            </table:table-cell>
            <table:table-cell table:style-name="Cell66">
              <text:p text:style-name="P100"><text:span text:style-name="T100_1">Programme<text:s/>Managers</text:span><text:span text:style-name="T100_2"><text:s/></text:span><text:span text:style-name="T100_3">to<text:s/></text:span><text:span text:style-name="T100_4">lead<text:s/></text:span><text:span text:style-name="T100_5">the<text:s/>review<text:s/>exercise</text:span><text:span text:style-name="T100_6">,<text:s/>UNDP<text:s/>and<text:s/>IISD</text:span><text:span text:style-name="T100_7"><text:s/>to<text:s/>come<text:s/>with<text:s/></text:span><text:span text:style-name="T100_8">updated<text:s/></text:span><text:span text:style-name="T100_9">plans</text:span><text:span text:style-name="T100_10"><text:s/>as<text:s/>necessary</text:span><text:span text:style-name="T100_11"><text:s/>–<text:s/></text:span><text:span text:style-name="T100_12">December</text:span><text:span text:style-name="T100_13"><text:s/>2025.<text:s/></text:span></text:p>
            </table:table-cell>
          </table:table-row>
          <table:table-row table:style-name="Row21">
            <table:table-cell table:style-name="Cell67">
              <text:p text:style-name="P101"><text:span text:style-name="T101_1">7</text:span></text:p>
            </table:table-cell>
            <table:table-cell table:style-name="Cell68">
              <text:p text:style-name="P102"><text:span text:style-name="T102_1">Learning<text:s/></text:span></text:p>
              <text:p text:style-name="P103"><text:span text:style-name="T103_1">FCDO<text:s/>to<text:s/>explore<text:s/>a<text:s/>dedicated<text:s/>knowledge-sharing<text:s/>platform<text:s/>to<text:s/>foster<text:s/>collaboration<text:s/>across<text:s/>programmes<text:s/>and<text:s/>donor<text:s/>partners,<text:s/>and<text:s/>to<text:s/>leverage<text:s/>international<text:s/>fora<text:s/>such<text:s/>as<text:s/>the<text:s/>Amsterdam<text:s/>Declaration<text:s/>Partnership<text:s/>and<text:s/>the<text:s/>IGF<text:s/>Annual<text:s/>General<text:s/>Meeting<text:s/>to<text:s/>connect<text:s/>Indonesian<text:s/>government<text:s/>officials<text:s/>with<text:s/>others,<text:s/>and<text:s/>to<text:s/>facilitate<text:s/>peer<text:s/>learning.</text:span></text:p>
              <text:p text:style-name="P104"/>
            </table:table-cell>
            <table:table-cell table:style-name="Cell69">
              <text:p text:style-name="P105"><text:span text:style-name="T105_1">PRO</text:span><text:span text:style-name="T105_2"><text:s/>and<text:s/>Programme<text:s/>Team</text:span><text:span text:style-name="T105_3">,<text:s/></text:span><text:span text:style-name="T105_4">December</text:span><text:span text:style-name="T105_5"><text:s/>2025</text:span></text:p>
            </table:table-cell>
          </table:table-row>
        </table:table>
        <text:p text:style-name="P106"/>
        <text:p text:style-name="P107"/>
        <text:p text:style-name="P108"/>
        <text:p text:style-name="P109"/>
        <text:h text:style-name="P110" text:outline-level="2"><text:span text:style-name="T110_1">B:<text:s/>THEORY<text:s/>OF<text:s/>CHANGE<text:s/>AND<text:s/>PROGRESS<text:s/>TOWARDS<text:s/>OUTCOMES<text:s/></text:span></text:h>
        <text:p text:style-name="P111"><text:span text:style-name="T111_1">Summarise<text:s/>the<text:s/>programme’s<text:s/></text:span><text:span text:style-name="T111_2"><text:a xlink:type="simple" xlink:href="https://fcogovuk.sharepoint.com/teams/prof/_layouts/15/Doc.aspx?OR=teams&amp;action=edit&amp;sourcedoc=%7bE730D961-222B-456A-A1B3-DE32308F404E%7d"><text:span text:style-name="T111_3">theory<text:s/>of<text:s/>change</text:span></text:a></text:span><text:span text:style-name="T111_4">,<text:s/>including<text:s/>any<text:s/>changes<text:s/>to<text:s/>outcome<text:s/>and<text:s/>impact<text:s/>indicators<text:s/>from<text:s/>the<text:s/>original<text:s/>business<text:s/>case.<text:s/></text:span></text:p>
        <text:p text:style-name="P112"><text:span text:style-name="T112_1">T</text:span><text:span text:style-name="T112_2">he<text:s/></text:span><text:span text:style-name="T112_3">programme<text:s/></text:span><text:span text:style-name="T112_4">aims<text:s/></text:span><text:span text:style-name="T112_5">to<text:s/>transform<text:s/>commodities<text:s/>governance</text:span><text:span text:style-name="T112_6">,<text:s/>including</text:span><text:span text:style-name="T112_7"><text:s/>national<text:s/>systems</text:span><text:span text:style-name="T112_8">,</text:span><text:span text:style-name="T112_9"><text:s/>while<text:s/></text:span><text:span text:style-name="T112_10">reducing<text:s/></text:span><text:span text:style-name="T112_11">negative<text:s/>environment<text:s/>and<text:s/>social</text:span><text:span text:style-name="T112_12"><text:s/>impacts</text:span><text:span text:style-name="T112_13">.<text:s/></text:span><text:span text:style-name="T112_14">This<text:s/>impact<text:s/>is<text:s/>supported<text:s/>by</text:span><text:span text:style-name="T112_15"><text:s/>two<text:s/>outcomes</text:span><text:span text:style-name="T112_16">:<text:s/>a)<text:s/>strengthening<text:s/>policy,<text:s/>legislative,<text:s/></text:span><text:span text:style-name="T112_17">and<text:s/>regulatory<text:s/>frameworks<text:s/>for<text:s/>sustainable<text:s/>and<text:s/>resilient<text:s/>commodities<text:s/>systems<text:s/>and<text:s/>their<text:s/>enforcement,<text:s/>and<text:s/>b)<text:s/></text:span><text:span text:style-name="T112_18">increasing<text:s/>global<text:s/>and<text:s/>country<text:s/>level<text:s/>impact<text:s/>through<text:s/>global<text:s/>advocacy,<text:s/>capacity<text:s/>building,<text:s/>and<text:s/>partnerships<text:s/>for<text:s/>commodities<text:s/>system.</text:span><text:span text:style-name="T112_19"><text:s/></text:span></text:p>
        <text:p text:style-name="P113"><text:span text:style-name="T113_1"><text:s/>The<text:s/>outcomes<text:s/>are<text:s/>supported<text:s/>in<text:s/>turn<text:s/>by</text:span><text:span text:style-name="T113_2"><text:s/></text:span><text:span text:style-name="T113_3">four</text:span><text:span text:style-name="T113_4"><text:s/></text:span><text:span text:style-name="T113_5">outputs</text:span><text:span text:style-name="T113_6">:</text:span></text:p>
        <text:list text:style-name="LS22" xml:id="list2">
          <text:list-item>
            <text:p text:style-name="P114"><text:span text:style-name="T114_1">Strengthened<text:s/>enabling<text:s/>policy<text:s/>for<text:s/>sustainable<text:s/>agricultural<text:s/>commodities<text:s/>production<text:s/>and<text:s/>improved<text:s/>communications<text:s/>among<text:s/>supply<text:s/>chain<text:s/>actors</text:span><text:span text:style-name="T114_2"><text:s/>(FAST)</text:span></text:p>
          </text:list-item>
          <text:list-item>
            <text:p text:style-name="P115"><text:span text:style-name="T115_1">Increased<text:s/>trade<text:s/>and<text:s/>sustainable<text:s/>business<text:s/>of<text:s/>certified<text:s/></text:span><text:span text:style-name="T115_2">agricultural<text:s/></text:span><text:span text:style-name="T115_3">commodities</text:span><text:span text:style-name="T115_4"><text:s/>(FAST)</text:span><text:span text:style-name="T115_5">.</text:span></text:p>
          </text:list-item>
          <text:list-item>
            <text:p text:style-name="P116"><text:span text:style-name="T116_1">Increased<text:s/></text:span><text:span text:style-name="T116_2">international<text:s/></text:span><text:span text:style-name="T116_3">recognition<text:s/>of<text:s/>national<text:s/>systems<text:s/></text:span><text:span text:style-name="T116_4">on<text:s/>commodities</text:span><text:span text:style-name="T116_5"><text:s/>(FAST<text:s/>and<text:s/>MAKMUR)</text:span></text:p>
          </text:list-item>
          <text:list-item>
            <text:p text:style-name="P117"><text:span text:style-name="T117_1">Improved<text:s/>multi-stakeholder<text:s/>dialogue<text:s/>and<text:s/>capacity<text:s/>of<text:s/>targeted<text:s/>government<text:s/>ministries<text:s/>related<text:s/>to<text:s/>sustainable<text:s/>management<text:s/>of<text:s/>the<text:s/>mining<text:s/>and<text:s/>energy<text:s/>sectors</text:span><text:span text:style-name="T117_2"><text:s/>(MAKMUR)</text:span></text:p>
          </text:list-item>
        </text:list>
        <text:p text:style-name="P118"><text:span text:style-name="T118_1">The<text:s/>T</text:span><text:span text:style-name="T118_2">heory<text:s/>of<text:s/>Change<text:s/>(</text:span><text:span text:style-name="T118_3">ToC</text:span><text:span text:style-name="T118_4">)</text:span><text:span text:style-name="T118_5"><text:s/>is<text:s/>underdeveloped<text:s/>in<text:s/>several<text:s/>areas.<text:s/>As<text:s/>the<text:s/>programme<text:s/>enters<text:s/>its<text:s/>second<text:s/>year<text:s/>of<text:s/>implementation,<text:s/>developing<text:s/></text:span><text:span text:style-name="T118_6">a<text:s/>more<text:s/>robust</text:span><text:span text:style-name="T118_7"><text:s/></text:span><text:span text:style-name="T118_8">ToC</text:span><text:span text:style-name="T118_9"><text:s/>will<text:s/>be<text:s/>fundamental<text:s/>to<text:s/>assessing<text:s/>how<text:s/>well<text:s/>the<text:s/>programme’s<text:s/>outputs<text:s/>are<text:s/>translating<text:s/>into<text:s/>desired<text:s/>outcomes.<text:s/></text:span><text:span text:style-name="T118_10">The<text:s/>outputs<text:s/>also<text:s/>need<text:s/>to<text:s/>be<text:s/>clearer</text:span><text:span text:style-name="T118_11">,</text:span><text:span text:style-name="T118_12"><text:s/>and<text:s/></text:span><text:span text:style-name="T118_13">the</text:span><text:span text:style-name="T118_14"><text:s/>activities<text:s/></text:span><text:span text:style-name="T118_15">should<text:s/>not</text:span><text:span text:style-name="T118_16"><text:s/>overlap.</text:span></text:p>
        <text:p text:style-name="P119"><text:span text:style-name="T119_1">The<text:s/>programme<text:s/>continues<text:s/>to<text:s/></text:span><text:span text:style-name="T119_2">make<text:s/>progress<text:s/>towards<text:s/></text:span><text:span text:style-name="T119_3">deliver</text:span><text:span text:style-name="T119_4">ing</text:span><text:span text:style-name="T119_5"><text:s/>the<text:s/></text:span><text:span text:style-name="T119_6">outputs</text:span><text:span text:style-name="T119_7"><text:s/>set<text:s/>out<text:s/>above</text:span><text:span text:style-name="T119_8">.<text:s/>The<text:s/></text:span><text:span text:style-name="T119_9">logframe</text:span><text:span text:style-name="T119_10"><text:s/></text:span><text:span text:style-name="T119_11">will<text:s/>be<text:s/>refined<text:s/>to<text:s/>better<text:s/>reflect<text:s/></text:span><text:span text:style-name="T119_12">implementation<text:s/>stage<text:s/>at<text:s/></text:span><text:span text:style-name="T119_13">annual<text:s/></text:span><text:span text:style-name="T119_14">level.</text:span><text:span text:style-name="T119_15"><text:s/>This<text:s/></text:span><text:span text:style-name="T119_16">will<text:s/>improve<text:s/>FCDO’s<text:s/>ability<text:s/>to<text:s/>fairly<text:s/></text:span><text:span text:style-name="T119_17">assess</text:span><text:span text:style-name="T119_18"><text:s/>progress.</text:span></text:p>
        <text:p text:style-name="P120"><text:span text:style-name="T120_1">As<text:s/>a<text:s/>reference,<text:s/>below<text:s/>is<text:s/>the<text:s/>original<text:s/>Theory<text:s/>of<text:s/>Change<text:s/>from<text:s/>the<text:s/>Business<text:s/>Case</text:span><text:span text:style-name="T120_2">.<text:s/>Please<text:s/>note<text:s/>that<text:s/>the<text:s/>main<text:s/>differences<text:s/>are<text:s/>in<text:s/>the<text:s/></text:span><text:span text:style-name="T120_3">Output<text:s/>(or<text:s/></text:span><text:span text:style-name="T120_4">Project<text:s/></text:span><text:span text:style-name="T120_5">Result</text:span><text:span text:style-name="T120_6">s</text:span><text:span text:style-name="T120_7"><text:s/></text:span><text:span text:style-name="T120_8">in<text:s/>the<text:s/>image)<text:s/>and<text:s/>Indicator</text:span><text:span text:style-name="T120_9"><text:s/>(or</text:span><text:span text:style-name="T120_10"><text:s/>Project<text:s/>Outputs<text:s/>in<text:s/>the<text:s/>image)<text:s/>levels.</text:span></text:p>
        <text:p text:style-name="P121"/>
        <text:p text:style-name="P122"><draw:frame svg:x="0cm" svg:y="0cm" svg:width="17.013cm" svg:height="16.11cm" draw:style-name="FR1" text:anchor-type="as-char" draw:z-index="0"><draw:image xlink:href="Pictures/image1.png" xlink:type="simple" xlink:show="embed" xlink:actuate="onLoad"/></draw:frame><text:span text:style-name="T122_1"><text:s/></text:span></text:p>
        <text:p text:style-name="P123"><text:span text:style-name="T123_1">Recommendation<text:s/></text:span><text:span text:style-name="T123_2">1</text:span><text:span text:style-name="T123_3">:<text:s/>Programme-level<text:s/></text:span><text:span text:style-name="T123_4">logframe</text:span><text:span text:style-name="T123_5">.<text:s/></text:span><text:span text:style-name="T123_6">FCDO<text:s/>should<text:s/>work<text:s/>with<text:s/>implementing<text:s/>partners<text:s/>to<text:s/>establish<text:s/>a<text:s/>detailed<text:s/>programme-level<text:s/></text:span><text:span text:style-name="T123_7">logframe</text:span><text:span text:style-name="T123_8">.<text:s/>The<text:s/>interim<text:s/></text:span><text:span text:style-name="T123_9">logframe</text:span><text:span text:style-name="T123_10"><text:s/>used<text:s/>for<text:s/>this<text:s/>Annual<text:s/>Review<text:s/>should<text:s/>be<text:s/>revisited<text:s/>and<text:s/>improved,<text:s/>including<text:s/>incorporation<text:s/>of<text:s/>milestones<text:s/>support<text:s/>monitoring,<text:s/>evaluation<text:s/>and<text:s/>learning.</text:span></text:p>
        <text:p text:style-name="P124"><text:bookmark-start text:name="_Hlk206519731"/><text:span text:style-name="T124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24_2">the<text:s/>year<text:s/>ahead?</text:span><text:span text:style-name="T124_3"><text:s/></text:span></text:p>
        <text:p text:style-name="P125"><text:bookmark-end text:name="_Hlk206519731"/><text:span text:style-name="T125_1">Early<text:s/>in<text:s/>the<text:s/>mobilisation<text:s/>phase<text:s/>of<text:s/>this<text:s/>programme,<text:s/></text:span><text:span text:style-name="T125_2">the<text:s/>Indonesian<text:s/>Government</text:span><text:span text:style-name="T125_3"><text:s/></text:span><text:span text:style-name="T125_4">underwent</text:span><text:span text:style-name="T125_5"><text:s/></text:span><text:span text:style-name="T125_6">a<text:s/></text:span><text:span text:style-name="T125_7">change</text:span><text:span text:style-name="T125_8"><text:s/>in<text:s/>administration.<text:s/>These<text:s/>changes<text:s/></text:span><text:span text:style-name="T125_9">have<text:s/>been</text:span><text:span text:style-name="T125_10"><text:s/>closely<text:s/>followed<text:s/>by<text:s/>the<text:s/>programme<text:s/>team</text:span><text:span text:style-name="T125_11">s</text:span><text:span text:style-name="T125_12">,<text:s/></text:span><text:span text:style-name="T125_13">and<text:s/>they<text:s/>have<text:s/>adapted<text:s/>their<text:s/>approach<text:s/>to<text:s/>accommodate<text:s/>the<text:s/>needs<text:s/>of<text:s/>the<text:s/>new<text:s/></text:span><text:span text:style-name="T125_14">administration<text:s/></text:span><text:span text:style-name="T125_15">structure.<text:s/></text:span></text:p>
        <text:p text:style-name="P126"><text:span text:style-name="T126_1">FAST<text:s/>has<text:s/>supported<text:s/>the<text:s/></text:span><text:span text:style-name="T126_2">GoI</text:span><text:span text:style-name="T126_3"><text:s/>in<text:s/>issuing<text:s/></text:span><text:span text:style-name="T126_4">Ministerial<text:s/>level</text:span><text:span text:style-name="T126_5"><text:s/>implementing<text:s/>regulations<text:s/></text:span><text:span text:style-name="T126_6">for</text:span><text:span text:style-name="T126_7"><text:s/>the<text:s/>new<text:s/>ISPO<text:s/>Presidential<text:s/>Regulations</text:span><text:span text:style-name="T126_8"><text:s/>(output<text:s/>1).<text:s/>It<text:s/>has<text:s/>also<text:s/></text:span><text:span text:style-name="T126_9">encouraged</text:span><text:span text:style-name="T126_10"><text:s/></text:span><text:span text:style-name="T126_11">GoI</text:span><text:span text:style-name="T126_12"><text:s/>to<text:s/>engage<text:s/>with<text:s/>external<text:s/>actors,<text:s/>primarily<text:s/>the<text:s/>EU,<text:s/></text:span><text:span text:style-name="T126_13">in<text:s/>supporting<text:s/>international<text:s/>engagement<text:s/>on<text:s/>ISPO<text:s/>(output<text:s/>3)</text:span><text:span text:style-name="T126_14">.<text:s/></text:span><text:span text:style-name="T126_15">Government<text:s/>counterparts<text:s/>have<text:s/>expressed<text:s/>their<text:s/>appreciation<text:s/>for<text:s/>the</text:span><text:span text:style-name="T126_16"><text:s/>help<text:s/>of<text:s/>the<text:s/>programme<text:s/>and<text:s/>the<text:s/>UK.</text:span></text:p>
        <text:p text:style-name="P127"><text:span text:style-name="T127_1">MAKMUR<text:s/></text:span><text:span text:style-name="T127_2">has<text:s/>spent<text:s/>more<text:s/>time<text:s/>than<text:s/>originally<text:s/>planned</text:span><text:span text:style-name="T127_3"><text:s/>in<text:s/>inception<text:s/>phase</text:span><text:span text:style-name="T127_4"><text:s/>and<text:s/>as<text:s/>such<text:s/>there<text:s/>has<text:s/>not<text:s/>been<text:s/>significant<text:s/>delivery<text:s/>against<text:s/>output<text:s/>4</text:span><text:span text:style-name="T127_5">.<text:s/></text:span><text:span text:style-name="T127_6">We<text:s/>do<text:s/>not<text:s/>expect<text:s/>that<text:s/>this<text:s/>will</text:span><text:span text:style-name="T127_7"><text:s/>affect<text:s/></text:span><text:span text:style-name="T127_8">attainment<text:s/>of<text:s/></text:span><text:span text:style-name="T127_9">the<text:s/>expected<text:s/>outc</text:span><text:span text:style-name="T127_10">omes</text:span><text:span text:style-name="T127_11">.</text:span><text:span text:style-name="T127_12"><text:s/>Following<text:s/>the<text:s/>signing<text:s/>of<text:s/>the<text:s/></text:span><text:span text:style-name="T127_13">MAKMUR<text:s/></text:span><text:span text:style-name="T127_14">implementation<text:s/></text:span><text:span text:style-name="T127_15">agreement,<text:s/>some<text:s/>activities<text:s/>have<text:s/>been<text:s/>planned<text:s/>in<text:s/>the<text:s/>coming<text:s/>months</text:span><text:span text:style-name="T127_16">,<text:s/>as<text:s/>local<text:s/>partners<text:s/>have<text:s/>now<text:s/>been<text:s/>officially<text:s/>contracted.</text:span><text:span text:style-name="T127_17"><text:s/>Risks<text:s/>of<text:s/>delay<text:s/></text:span><text:span text:style-name="T127_18">should<text:s/>be</text:span><text:span text:style-name="T127_19"><text:s/>mitigated<text:s/></text:span><text:span text:style-name="T127_20">through<text:s/>improved<text:s/>coordination<text:s/>mechanism</text:span><text:span text:style-name="T127_21">s<text:s/>between<text:s/>FCDO<text:s/>and<text:s/>the<text:s/>implementing<text:s/>partners.</text:span><text:span text:style-name="T127_22"><text:s/>Programme<text:s/>management<text:s/></text:span><text:span text:style-name="T127_23">should<text:s/></text:span><text:span text:style-name="T127_24">undergo<text:s/>necessary<text:s/>adjustments<text:s/>to<text:s/>ensure<text:s/></text:span><text:span text:style-name="T127_25">smooth<text:s/>delivery<text:s/>is<text:s/>taking<text:s/>place</text:span><text:span text:style-name="T127_26">,<text:s/>and<text:s/>to<text:s/>accommodate<text:s/></text:span><text:span text:style-name="T127_27">feedback<text:s/>from<text:s/>the<text:s/>government<text:s/>counterparts</text:span><text:span text:style-name="T127_28">.</text:span></text:p>
        <text:p text:style-name="P128"><text:span text:style-name="T128_1">Directorate<text:s/>General<text:s/>of<text:s/></text:span><text:span text:style-name="T128_2">Minerals<text:s/>and<text:s/>Coal<text:s/>(subsequently<text:s/>called<text:s/>as<text:s/></text:span><text:span text:style-name="T128_3">M</text:span><text:span text:style-name="T128_4">INERBA</text:span><text:span text:style-name="T128_5">)</text:span><text:span text:style-name="T128_6"><text:s/>has<text:s/>requested<text:s/>IISD</text:span><text:span text:style-name="T128_7"><text:s/>to<text:s/>expand<text:s/>the<text:s/>scope<text:s/>to<text:s/>not<text:s/>only<text:s/>cover<text:s/>nickel</text:span><text:span text:style-name="T128_8">,<text:s/>but<text:s/></text:span><text:span text:style-name="T128_9">also<text:s/>Lithium</text:span><text:span text:style-name="T128_10"><text:s/>Iron<text:s/>Phosphate<text:s/>(LFP)</text:span><text:span text:style-name="T128_11">.<text:s/>Indonesia</text:span><text:span text:style-name="T128_12"><text:s/>understandably</text:span><text:span text:style-name="T128_13"><text:s/>does<text:s/>not<text:s/>want<text:s/>to<text:s/>be<text:s/>left<text:s/>behind<text:s/></text:span><text:span text:style-name="T128_14">by<text:s/>only<text:s/>focusing<text:s/>on<text:s/>one<text:s/></text:span><text:span text:style-name="T128_15">technology.<text:s/></text:span><text:span text:style-name="T128_16">The</text:span><text:span text:style-name="T128_17"><text:s/>shift<text:s/></text:span><text:span text:style-name="T128_18">has<text:s/></text:span><text:span text:style-name="T128_19">impacted<text:s/>MAKMUR</text:span><text:span text:style-name="T128_20">’s</text:span><text:span text:style-name="T128_21"><text:s/></text:span><text:span text:style-name="T128_22">implementation<text:s/>plan</text:span><text:span text:style-name="T128_23">.</text:span><text:span text:style-name="T128_24"><text:s/></text:span><text:span text:style-name="T128_25">However,<text:s/>t</text:span><text:span text:style-name="T128_26">he<text:s/>expanded<text:s/>scope<text:s/></text:span><text:span text:style-name="T128_27">has</text:span><text:span text:style-name="T128_28"><text:s/>now<text:s/></text:span><text:span text:style-name="T128_29">been<text:s/></text:span><text:span text:style-name="T128_30">agreed<text:s/>and<text:s/>MAKMUR<text:s/>can<text:s/>move<text:s/>forward</text:span><text:span text:style-name="T128_31">.<text:s/></text:span></text:p>
        <text:p text:style-name="P129"><text:span text:style-name="T129_1">Recommendation<text:s/></text:span><text:span text:style-name="T129_2">2</text:span><text:span text:style-name="T129_3">:<text:s/>MAKMUR<text:s/>programme<text:s/>management</text:span><text:span text:style-name="T129_4">.</text:span><text:span text:style-name="T129_5"><text:s/></text:span><text:span text:style-name="T129_6">The<text:s/>inception<text:s/>period<text:s/>of<text:s/>MAKMUR<text:s/>has<text:s/>exceeded<text:s/>the<text:s/>expected<text:s/>timeframe,<text:s/>partly<text:s/>driven<text:s/>by<text:s/>delays<text:s/>connected<text:s/>to<text:s/>ongoing<text:s/>exchanges<text:s/>between<text:s/>the<text:s/>government<text:s/>and<text:s/>implementing<text:s/>partner,</text:span><text:span text:style-name="T129_7"><text:s/></text:span><text:span text:style-name="T129_8">and<text:s/>partly<text:s/>driven<text:s/>by<text:s/>frictions<text:s/>caused<text:s/>by<text:s/>internal<text:s/>coordination<text:s/>issues.<text:s/>A<text:s/>more<text:s/>adaptive<text:s/>approach<text:s/>to<text:s/>programme<text:s/>management<text:s/>might<text:s/>better<text:s/>allow<text:s/>for<text:s/>demand-led<text:s/>delivery<text:s/>and<text:s/>accelerate<text:s/>implementation.<text:s/>IISD<text:s/>should<text:s/>consider<text:s/>how<text:s/>to<text:s/>improve<text:s/>programme<text:s/>leadership<text:s/>and<text:s/>coordination,<text:s/>and<text:s/>whether<text:s/>the<text:s/>resourcing<text:s/>strategy<text:s/>remains<text:s/>appropriate<text:s/>as<text:s/>the<text:s/>project<text:s/>moves<text:s/>to<text:s/>implementation<text:s/></text:span><text:span text:style-name="T129_9">ph</text:span><text:span text:style-name="T129_10">ase.<text:s text:c="2"/></text:span></text:p>
        <text:p text:style-name="P130"><text:span text:style-name="T130_1">M</text:span><text:span text:style-name="T130_2">ulti-stakeholder<text:s/>dialogue</text:span><text:span text:style-name="T130_3">s<text:s/></text:span><text:span text:style-name="T130_4">on<text:s/>minerals<text:s/>(part<text:s/>of<text:s/>output<text:s/>4)<text:s/></text:span><text:span text:style-name="T130_5">and<text:s/>capacity<text:s/>building<text:s/></text:span><text:span text:style-name="T130_6">(part<text:s/>of<text:s/>outputs<text:s/>1<text:s/>and<text:s/>4)<text:s/>are</text:span><text:span text:style-name="T130_7"><text:s/>among<text:s/>two<text:s/>key<text:s/>activities<text:s/>planned<text:s/>in<text:s/>the<text:s/>year<text:s/>ahead</text:span><text:span text:style-name="T130_8">.<text:s/></text:span><text:span text:style-name="T130_9">The<text:s/>change<text:s/>in<text:s/>the<text:s/>scope<text:s/>has<text:s/>been<text:s/>incorporated<text:s/>into<text:s/>the<text:s/>workplan</text:span><text:span text:style-name="T130_10"><text:s/>with<text:s/>a<text:s/></text:span><text:span text:style-name="T130_11">clear<text:s/>timeline.<text:s/>Intervention</text:span><text:span text:style-name="T130_12"><text:s/>on<text:s/>other<text:s/>critical<text:s/>minerals<text:s/>beyond<text:s/>nickel</text:span><text:span text:style-name="T130_13">,<text:s/>including<text:s/>lithium,</text:span><text:span text:style-name="T130_14"><text:s/>has<text:s/>been<text:s/>set<text:s/>out<text:s/>in<text:s/></text:span><text:span text:style-name="T130_15">the<text:s/>second<text:s/>phase<text:s/>of<text:s/>implementation.</text:span><text:span text:style-name="T130_16"><text:s/>Activities<text:s/>under<text:s/>output<text:s/>2,<text:s/>expanded<text:s/>sustainable<text:s/>trade<text:s/>in<text:s/>agricultural<text:s/>commodities,<text:s/>will<text:s/>start<text:s/>in<text:s/>the<text:s/>next<text:s/>reporting<text:s/>period<text:s/>but<text:s/></text:span><text:span text:style-name="T130_17">attainment<text:s/>will<text:s/>be<text:s/>limited<text:s/>given<text:s/>the<text:s/></text:span><text:span text:style-name="T130_18">longer-term</text:span><text:span text:style-name="T130_19"><text:s/>nature<text:s/>of<text:s/>that<text:s/>output.<text:s/></text:span></text:p>
        <text:p text:style-name="P131"><text:span text:style-name="T131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  <text:p text:style-name="P132"><text:span text:style-name="T132_1">Based<text:s/>on<text:s/>actual</text:span><text:span text:style-name="T132_2"><text:s/></text:span><text:span text:style-name="T132_3">achievement<text:s/>against<text:s/>the<text:s/></text:span><text:span text:style-name="T132_4">draft<text:s/></text:span><text:span text:style-name="T132_5">log</text:span><text:span text:style-name="T132_6">ical<text:s/>framework</text:span><text:span text:style-name="T132_7">,<text:s/></text:span><text:span text:style-name="T132_8">and<text:s/>the<text:s/>likelihood<text:s/>of<text:s/>delivery<text:s/>against<text:s/>outputs<text:s/>in<text:s/>future<text:s/>years,<text:s/></text:span><text:span text:style-name="T132_9">the<text:s/>programme<text:s/>should<text:s/>continue</text:span><text:span text:style-name="T132_10">.<text:s/></text:span><text:span text:style-name="T132_11">P</text:span><text:span text:style-name="T132_12">ositive<text:s/>feedback<text:s/>received<text:s/>from<text:s/>the<text:s/>government<text:s/></text:span><text:span text:style-name="T132_13">partners</text:span><text:span text:style-name="T132_14"><text:s/></text:span><text:span text:style-name="T132_15">re</text:span><text:span text:style-name="T132_16">affir</text:span><text:span text:style-name="T132_17">ms<text:s/></text:span><text:span text:style-name="T132_18">the<text:s/>sig</text:span><text:span text:style-name="T132_19">nificance<text:s/>of<text:s/>the<text:s/>programme<text:s/></text:span><text:span text:style-name="T132_20">within<text:s/>the<text:s/></text:span><text:span text:style-name="T132_21">respective<text:s/>line<text:s/>min</text:span><text:span text:style-name="T132_22">istrie</text:span><text:span text:style-name="T132_23">s’<text:s/>priorities</text:span><text:span text:style-name="T132_24">,<text:s/>especially<text:s/>in<text:s/>the<text:s/>context<text:s/>of<text:s/>sever</text:span><text:span text:style-name="T132_25">e</text:span><text:span text:style-name="T132_26"><text:s/>budget<text:s/>cuts<text:s/>in<text:s/>the<text:s/>Indonesian<text:s/>public<text:s/>sector<text:s/>that<text:s/>threaten<text:s/>key<text:s/>policy<text:s/>initiatives</text:span><text:span text:style-name="T132_27">.<text:s/></text:span></text:p>
        <text:p text:style-name="P133"><text:span text:style-name="T133_1">G</text:span><text:span text:style-name="T133_2">overnment<text:s/>partners<text:s/></text:span><text:span text:style-name="T133_3">of<text:s/></text:span><text:span text:style-name="T133_4">both<text:s/></text:span><text:span text:style-name="T133_5">FAST<text:s/>and<text:s/>MAKMUR<text:s/></text:span><text:span text:style-name="T133_6">appreciated<text:s/></text:span><text:span text:style-name="T133_7">early</text:span><text:span text:style-name="T133_8"><text:s/>assistance<text:s/>provided<text:s/>by<text:s/></text:span><text:span text:style-name="T133_9">SEMESTA</text:span><text:span text:style-name="T133_10">.</text:span><text:span text:style-name="T133_11"><text:s/></text:span><text:span text:style-name="T133_12">As<text:s/>an<text:s/>example,<text:s/>the</text:span><text:span text:style-name="T133_13"><text:s/>recently<text:s/>issued<text:s/>Presidential<text:s/>Regulation</text:span><text:span text:style-name="T133_14"><text:s/></text:span><text:span text:style-name="T133_15">on<text:s/>ISPO<text:s/></text:span><text:span text:style-name="T133_16">ideally<text:s/></text:span><text:span text:style-name="T133_17">needed<text:s/>to<text:s/></text:span><text:span text:style-name="T133_18">be<text:s/></text:span><text:span text:style-name="T133_19">translated<text:s/>into</text:span><text:span text:style-name="T133_20"><text:s/>operational<text:s/>regulations<text:s/>within<text:s/>60<text:s/>days.<text:s/>State<text:s/></text:span><text:span text:style-name="T133_21">budgets<text:s/>at<text:s/>CMEA<text:s/></text:span><text:span text:style-name="T133_22">w</text:span><text:span text:style-name="T133_23">ere</text:span><text:span text:style-name="T133_24"><text:s/>not<text:s/>able<text:s/>to</text:span><text:span text:style-name="T133_25"><text:s/>cover<text:s/></text:span><text:span text:style-name="T133_26">a</text:span><text:span text:style-name="T133_27"><text:s/>consultative<text:s/>process</text:span><text:span text:style-name="T133_28">,<text:s/>and<text:s/>there<text:s/>was<text:s/>a<text:s/></text:span><text:span text:style-name="T133_29">risk<text:s/>that<text:s/>the<text:s/>regulations<text:s/>would<text:s/>be<text:s/>taken<text:s/>forward<text:s/>without<text:s/>consultation</text:span><text:span text:style-name="T133_30">.<text:s/>FAST<text:s/>has<text:s/>enabled<text:s/></text:span><text:span text:style-name="T133_31">th</text:span><text:span text:style-name="T133_32">e<text:s/>convening<text:s/>to<text:s/>take<text:s/>place</text:span><text:span text:style-name="T133_33">,<text:s/>ensuring<text:s/>higher<text:s/>quality<text:s/>regulations</text:span><text:span text:style-name="T133_34">.</text:span><text:span text:style-name="T133_35"><text:s/></text:span><text:span text:style-name="T133_36">MAKMUR<text:s/></text:span><text:span text:style-name="T133_37">meanwhile<text:s/></text:span><text:span text:style-name="T133_38">will<text:s/>contribute<text:s/>to<text:s/></text:span><text:span text:style-name="T133_39">strong</text:span><text:span text:style-name="T133_40"><text:s/>policy<text:s/>making<text:s/></text:span><text:span text:style-name="T133_41">foundations<text:s/></text:span><text:span text:style-name="T133_42">on<text:s/>critical<text:s/>minerals<text:s/>governance</text:span><text:span text:style-name="T133_43">.<text:s/></text:span><text:span text:style-name="T133_44">MINERBA</text:span><text:span text:style-name="T133_45"><text:s/>has<text:s/>requested<text:s/>that<text:s/>the</text:span><text:span text:style-name="T133_46"><text:s/>planned<text:s/>technical<text:s/>studies<text:s/>serve<text:s/>as</text:span><text:span text:style-name="T133_47"><text:s/>part<text:s/>of<text:s/>the<text:s/>evidence<text:s/>base<text:s/>for<text:s/>their<text:s/>future</text:span><text:span text:style-name="T133_48"><text:s/></text:span><text:span text:style-name="T133_49">policy<text:s/>formulat</text:span><text:span text:style-name="T133_50">ion</text:span><text:span text:style-name="T133_51">.</text:span></text:p>
        <text:p text:style-name="P134"><text:span text:style-name="T134_1">In<text:s/>the<text:s/>next<text:s/></text:span><text:span text:style-name="T134_2">Annual<text:s/>Review</text:span><text:span text:style-name="T134_3"><text:s/>period,<text:s/>the<text:s/>British<text:s/>Embassy<text:s/>Jakarta<text:s/></text:span><text:span text:style-name="T134_4">will<text:s/>start<text:s/>to<text:s/>implement<text:s/>cuts<text:s/>to<text:s/>its<text:s/>ODA<text:s/>budget<text:s/>in<text:s/>line<text:s/>with<text:s/>wider<text:s/></text:span><text:span text:style-name="T134_5">UK</text:span><text:span text:style-name="T134_6"><text:s/>ODA<text:s/>reductions.<text:s/>This<text:s/>may<text:s/>affect<text:s/>the<text:s/>ability<text:s/>of<text:s/>SEMESTA<text:s/>to<text:s/>deliver<text:s/>its<text:s/>intended<text:s/>workplan.</text:span></text:p>
        <text:p text:style-name="P135"><text:span text:style-name="T135_1">Recommendation<text:s/></text:span><text:span text:style-name="T135_2">5</text:span><text:span text:style-name="T135_3">:<text:s/></text:span><text:span text:style-name="T135_4">ODA<text:s/>reduction<text:s/>and<text:s/>potential<text:s/>engagement<text:s/>with<text:s/>CMPs.</text:span><text:span text:style-name="T135_5"><text:s/></text:span><text:span text:style-name="T135_6">Once</text:span><text:span text:style-name="T135_7"><text:s/>ODA<text:s/>allocations<text:s/>for<text:s/>forthcoming<text:s/>years<text:s/></text:span><text:span text:style-name="T135_8">are</text:span><text:span text:style-name="T135_9"><text:s/>confirmed<text:s/></text:span><text:span text:style-name="T135_10">in</text:span><text:span text:style-name="T135_11"><text:s/></text:span><text:span text:style-name="T135_12">October</text:span><text:span text:style-name="T135_13"><text:s/>2025,<text:s/>FCDO<text:s/>should<text:s/>work<text:s/>with<text:s/>implementing<text:s/>partners<text:s/>to<text:s/>adjust<text:s/>workplans<text:s/>accordingly.<text:s/>When<text:s/>needed,<text:s/>potential<text:s/>collaboration<text:s/>with<text:s/>centrally<text:s/>managed<text:s/>programmes<text:s/>should<text:s/>also<text:s/>be<text:s/>considered.</text:span></text:p>
        <text:h text:style-name="P136" text:outline-level="2"><text:span text:style-name="T136_1">C.<text:s/>DETAILED<text:s/>OUTPUT<text:s/>SCORING</text:span><text:span text:style-name="T136_2"><text:s/></text:span></text:h>
        <table:table table:style-name="Table6"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22">
            <table:table-cell table:style-name="Cell70">
              <text:p text:style-name="P137"><text:span text:style-name="T137_1">Output<text:s/>Title<text:s/></text:span></text:p>
            </table:table-cell>
            <table:table-cell table:style-name="Cell71" table:number-columns-spanned="4">
              <text:p text:style-name="P138"><text:span text:style-name="T138_1">Strengthened<text:s/></text:span><text:span text:style-name="T138_2">enabling<text:s/>policy</text:span><text:span text:style-name="T138_3"><text:s/>for<text:s/></text:span><text:span text:style-name="T138_4">sustainable<text:s/>agricultural<text:s/>commodities<text:s/>production<text:s/>and<text:s/>improved<text:s/></text:span><text:span text:style-name="T138_5">communications<text:s/>among<text:s/>supply<text:s/>chain<text:s/>actors</text:span><text:span text:style-name="T138_6"><text:s/>under<text:s/>FAST</text:span><text:span text:style-name="T138_7">.</text:span></text:p>
            </table:table-cell>
            <table:covered-table-cell/>
            <table:covered-table-cell/>
            <table:covered-table-cell/>
          </table:table-row>
          <table:table-row table:style-name="Row23">
            <table:table-cell table:style-name="Cell72" table:number-columns-spanned="2">
              <text:p text:style-name="P139"><text:span text:style-name="T139_1">Output<text:s/>number:<text:s/></text:span></text:p>
            </table:table-cell>
            <table:covered-table-cell/>
            <table:table-cell table:style-name="Cell73">
              <text:p text:style-name="P140"><text:span text:style-name="T140_1">1</text:span></text:p>
            </table:table-cell>
            <table:table-cell table:style-name="Cell74">
              <text:p text:style-name="P141"><text:span text:style-name="T141_1">Output<text:s/>Score:<text:s/></text:span></text:p>
            </table:table-cell>
            <table:table-cell table:style-name="Cell75">
              <text:p text:style-name="P142"><text:span text:style-name="T142_1">A</text:span></text:p>
            </table:table-cell>
          </table:table-row>
          <table:table-row table:style-name="Row24">
            <table:table-cell table:style-name="Cell76" table:number-columns-spanned="2">
              <text:p text:style-name="P143"><text:span text:style-name="T143_1">Impact<text:s/>weighting<text:s/>(%):<text:s text:c="2"/></text:span></text:p>
            </table:table-cell>
            <table:covered-table-cell/>
            <table:table-cell table:style-name="Cell77">
              <text:p text:style-name="P144"><text:span text:style-name="T144_1">40</text:span></text:p>
            </table:table-cell>
            <table:table-cell table:style-name="Cell78">
              <text:p text:style-name="P145"><text:span text:style-name="T145_1">Weighting<text:s/>revised<text:s/>since<text:s/>last<text:s/></text:span><text:span text:style-name="T145_2">AR?</text:span><text:span text:style-name="T145_3"><text:s/></text:span></text:p>
            </table:table-cell>
            <table:table-cell table:style-name="Cell79">
              <text:p text:style-name="P146"><text:span text:style-name="T146_1">No</text:span></text:p>
            </table:table-cell>
          </table:table-row>
        </table:table>
        <text:p text:style-name="P147"/>
        <table:table table:style-name="Table7">
          <table:table-column table:style-name="Column25"/>
          <table:table-column table:style-name="Column26"/>
          <table:table-column table:style-name="Column27"/>
          <table:table-row table:style-name="Row25">
            <table:table-cell table:style-name="Cell80">
              <text:p text:style-name="P148"><text:span text:style-name="T148_1">Indicator(s)</text:span></text:p>
            </table:table-cell>
            <table:table-cell table:style-name="Cell81">
              <text:p text:style-name="P149"><text:span text:style-name="T149_1">Milestone(s)<text:s/>for<text:s/>this<text:s/>review</text:span></text:p>
            </table:table-cell>
            <table:table-cell table:style-name="Cell82">
              <text:p text:style-name="P150"><text:span text:style-name="T150_1">Progress<text:s/></text:span></text:p>
            </table:table-cell>
          </table:table-row>
          <table:table-row table:style-name="Row26">
            <table:table-cell table:style-name="Cell83">
              <text:p text:style-name="P151"><text:span text:style-name="T151_1">Provision<text:s/>of<text:s/>technical<text:s/>assistance<text:s/>to<text:s/>support<text:s/>effective<text:s/>implementation<text:s/>of<text:s/>national<text:s/></text:span><text:span text:style-name="T151_2">policies<text:s/></text:span><text:span text:style-name="T151_3">related<text:s/>to<text:s/>palm<text:s/>oil<text:s/>and<text:s/></text:span><text:span text:style-name="T151_4">cocoa</text:span><text:span text:style-name="T151_5">.</text:span></text:p>
            </table:table-cell>
            <table:table-cell table:style-name="Cell84">
              <text:p text:style-name="P152"><text:span text:style-name="T152_1">1</text:span></text:p>
            </table:table-cell>
            <table:table-cell table:style-name="Cell85">
              <text:p text:style-name="P153"><text:span text:style-name="T153_1">1</text:span></text:p>
              <text:p text:style-name="P154"><text:span text:style-name="T154_1">In<text:s/>this<text:s/>reporting<text:s/>year</text:span><text:span text:style-name="T154_2">,<text:s/></text:span><text:span text:style-name="T154_3">government</text:span><text:span text:style-name="T154_4"><text:s/></text:span><text:span text:style-name="T154_5">partners<text:s/></text:span><text:span text:style-name="T154_6">including<text:s/>in<text:s/>CMEA<text:s/>requested</text:span><text:span text:style-name="T154_7"><text:s/></text:span><text:span text:style-name="T154_8">technical<text:s/>assistance</text:span><text:span text:style-name="T154_9">,<text:s/>and<text:s/></text:span><text:span text:style-name="T154_10">the<text:s/></text:span><text:span text:style-name="T154_11">programme<text:s/></text:span><text:span text:style-name="T154_12">has<text:s/>responded<text:s/>accordingly</text:span><text:span text:style-name="T154_13">.</text:span><text:span text:style-name="T154_14"><text:s/></text:span><text:span text:style-name="T154_15">Government<text:s/>counterparts<text:s/>recogni</text:span><text:span text:style-name="T154_16">se</text:span><text:span text:style-name="T154_17"><text:s/>the<text:s/></text:span><text:span text:style-name="T154_18">support<text:s/></text:span><text:span text:style-name="T154_19">both<text:s/>directly<text:s/></text:span><text:span text:style-name="T154_20">via<text:s/>interviews<text:s/>and<text:s/></text:span><text:span text:style-name="T154_21">indirectly</text:span><text:span text:style-name="T154_22"><text:s/></text:span><text:span text:style-name="T154_23">in</text:span><text:span text:style-name="T154_24"><text:s/>public<text:s/>fora</text:span><text:span text:style-name="T154_25">.</text:span></text:p>
            </table:table-cell>
          </table:table-row>
          <table:table-row table:style-name="Row27">
            <table:table-cell table:style-name="Cell86">
              <text:p text:style-name="P155"><text:span text:style-name="T155_1">Training<text:s/>and<text:s/>capacity<text:s/>building<text:s/>on<text:s/>sustainable</text:span><text:span text:style-name="T155_2"><text:s/></text:span><text:span text:style-name="T155_3">agriculture<text:s/>crops<text:s/>commodities<text:s/>(ICF<text:s/>KPI<text:s/>TA<text:s/>2)</text:span></text:p>
            </table:table-cell>
            <table:table-cell table:style-name="Cell87">
              <text:p text:style-name="P156"><text:span text:style-name="T156_1">0</text:span></text:p>
            </table:table-cell>
            <table:table-cell table:style-name="Cell88">
              <text:p text:style-name="P157"><text:span text:style-name="T157_1">0</text:span></text:p>
              <text:p text:style-name="P158"><text:span text:style-name="T158_1">Work<text:s/>under<text:s/>this<text:s/>indicator<text:s/>will<text:s/>start<text:s/>in<text:s/>the<text:s/>next<text:s/>reporting<text:s/>year.<text:s/></text:span><text:span text:style-name="T158_2">In</text:span><text:span text:style-name="T158_3"><text:s/>late</text:span><text:span text:style-name="T158_4"><text:s/>Jul</text:span><text:span text:style-name="T158_5">y</text:span><text:span text:style-name="T158_6"><text:s/>2025</text:span><text:span text:style-name="T158_7">,<text:s/>UNDP<text:s/>contracted<text:s/></text:span><text:span text:style-name="T158_8">Puslitkoka</text:span><text:span text:style-name="T158_9"><text:s/></text:span><text:span text:style-name="T158_10">to</text:span><text:span text:style-name="T158_11"><text:s/></text:span><text:span text:style-name="T158_12">implement</text:span><text:span text:style-name="T158_13"><text:s/></text:span><text:span text:style-name="T158_14">cocoa<text:s/></text:span><text:span text:style-name="T158_15">work<text:s/>within<text:s/>FAST.<text:s/></text:span><text:span text:style-name="T158_16">Capacity<text:s/>building<text:s/></text:span><text:span text:style-name="T158_17">on<text:s/>cocoa<text:s/>and<text:s/>palm<text:s/>oil<text:s/></text:span><text:span text:style-name="T158_18">will<text:s/>be<text:s/>reflected<text:s/>in<text:s/>the<text:s/>next<text:s/>year’s<text:s/>AR</text:span><text:span text:style-name="T158_19">.<text:s/></text:span></text:p>
            </table:table-cell>
          </table:table-row>
          <table:table-row table:style-name="Row28">
            <table:table-cell table:style-name="Cell89">
              <text:p text:style-name="P159"><text:span text:style-name="T159_1">F</text:span><text:span text:style-name="T159_2">acilitated<text:s/>progression</text:span><text:span text:style-name="T159_3"><text:s/>of</text:span><text:span text:style-name="T159_4"><text:s/></text:span><text:span text:style-name="T159_5">at<text:s/>least<text:s/>two<text:s/>policies<text:s/>and/or<text:s/>studies<text:s/>to<text:s/>demonstrate<text:s/>strong<text:s/>national<text:s/>commitment<text:s/>to<text:s/>responsible<text:s/>business<text:s/>practices<text:s/>such<text:s/>as<text:s/>but<text:s/>not<text:s/>limited<text:s/>to<text:s/>system<text:s/>level<text:s/>analysis,<text:s/>National<text:s/>Strategy<text:s/>and<text:s/>Action<text:s/>(NSA)<text:s/>of<text:s/>sustainable<text:s/>palm<text:s/>oil<text:s/>and<text:s/>cocoa<text:s/>management<text:s/>in<text:s/>Indonesia<text:s/>(ICF<text:s/>KPI<text:s/>TA<text:s/>3)</text:span></text:p>
            </table:table-cell>
            <table:table-cell table:style-name="Cell90">
              <text:p text:style-name="P160"><text:span text:style-name="T160_1">1</text:span></text:p>
            </table:table-cell>
            <table:table-cell table:style-name="Cell91">
              <text:p text:style-name="P161"><text:span text:style-name="T161_1">1</text:span></text:p>
              <text:p text:style-name="P162"><text:span text:style-name="T162_1">By<text:s/></text:span><text:span text:style-name="T162_2">end<text:s/>of<text:s/>July<text:s/>2025,<text:s/>FAST<text:s/>managed<text:s/>to<text:s/>facilitate<text:s/></text:span><text:span text:style-name="T162_3">public<text:s/></text:span><text:span text:style-name="T162_4">consultation<text:s/>of</text:span><text:span text:style-name="T162_5"><text:s/>draft<text:s/>regulations<text:s/></text:span><text:span text:style-name="T162_6">for<text:s/>six<text:s/>ministries</text:span><text:span text:style-name="T162_7"><text:s/></text:span><text:span text:style-name="T162_8">and<text:s/>government<text:s/>agencies</text:span><text:span text:style-name="T162_9"><text:s/>(CMEA,<text:s/>Agriculture</text:span><text:span text:style-name="T162_10">,<text:s/>Industry,<text:s/></text:span><text:span text:style-name="T162_11">Energy</text:span><text:span text:style-name="T162_12"><text:s/>and<text:s/>Mineral<text:s/>Resources,<text:s/></text:span><text:span text:style-name="T162_13">BIG,<text:s/>BSN)</text:span><text:span text:style-name="T162_14">.<text:s/></text:span><text:span text:style-name="T162_15">These<text:s/></text:span><text:span text:style-name="T162_16">will<text:s/>be<text:s/>finali</text:span><text:span text:style-name="T162_17">s</text:span><text:span text:style-name="T162_18">ed<text:s/></text:span><text:span text:style-name="T162_19">by<text:s/>September<text:s/>2025.</text:span></text:p>
            </table:table-cell>
          </table:table-row>
          <table:table-row table:style-name="Row29">
            <table:table-cell table:style-name="Cell92">
              <text:p text:style-name="P163"><text:span text:style-name="T163_1">Facilitated<text:s/>dialogue<text:s/></text:span><text:span text:style-name="T163_2">with<text:s/></text:span><text:span text:style-name="T163_3">UK<text:s/>and<text:s/></text:span><text:span text:style-name="T163_4">consumer<text:s/>countries<text:s/>in<text:s/>relation<text:s/>to<text:s/>ISPO<text:s/>advantages<text:s/>and<text:s/></text:span><text:span text:style-name="T163_5">the<text:s/>improvements<text:s/>made<text:s/>to<text:s/>meet<text:s/>sustainable<text:s/>market<text:s/>requirements</text:span></text:p>
            </table:table-cell>
            <table:table-cell table:style-name="Cell93">
              <text:p text:style-name="P164"><text:span text:style-name="T164_1">0</text:span></text:p>
            </table:table-cell>
            <table:table-cell table:style-name="Cell94">
              <text:p text:style-name="P165"><text:span text:style-name="T165_1">0</text:span></text:p>
              <text:p text:style-name="P166"><text:span text:style-name="T166_1">FAST<text:s/>plans<text:s/>to<text:s/>execute<text:s/>activities<text:s/>related<text:s/>t</text:span><text:span text:style-name="T166_2">o<text:s/>this<text:s/>indicator<text:s/>after<text:s/>the<text:s/>finali</text:span><text:span text:style-name="T166_3">s</text:span><text:span text:style-name="T166_4">ation<text:s/>of<text:s/>the<text:s/>respective<text:s/>policy<text:s/>framework</text:span><text:span text:style-name="T166_5">,<text:s/>indicatively<text:s/>on<text:s/>Q3<text:s/>2025/26.</text:span><text:span text:style-name="T166_6"><text:s/>Target<text:s/>countries<text:s/>are<text:s/></text:span><text:span text:style-name="T166_7">the<text:s/></text:span><text:span text:style-name="T166_8">UK,<text:s/>Belgium<text:s/>and<text:s/>Nether</text:span><text:span text:style-name="T166_9">lands</text:span><text:span text:style-name="T166_10">.<text:s/>The<text:s/>delegation<text:s/></text:span><text:span text:style-name="T166_11">intends</text:span><text:span text:style-name="T166_12"><text:s/>to<text:s/>have<text:s/>conversation</text:span><text:span text:style-name="T166_13">s</text:span><text:span text:style-name="T166_14"><text:s/>with<text:s/>government,<text:s/>private<text:s/>sectors<text:s/>and<text:s/></text:span><text:span text:style-name="T166_15">other<text:s/>stakeholders<text:s/>that<text:s/>might<text:s/>have<text:s/></text:span><text:span text:style-name="T166_16">influence<text:s/></text:span><text:span text:style-name="T166_17">on</text:span><text:span text:style-name="T166_18"><text:s/>markets.</text:span><text:span text:style-name="T166_19"><text:s/></text:span></text:p>
            </table:table-cell>
          </table:table-row>
        </table:table>
        <text:p text:style-name="P167"/>
        <text:p text:style-name="P168"/>
        <text:p text:style-name="P169"/>
        <text:p text:style-name="P170"/>
        <text:p text:style-name="P171"><text:span text:style-name="T171_1">Briefly<text:s/>describe<text:s/>the<text:s/>output’s<text:s/>activities<text:s/>and<text:s/>provide<text:s/>supporting<text:s/>narrative<text:s/>for<text:s/>the<text:s/>score.<text:s/></text:span></text:p>
        <text:p text:style-name="P172"><text:span text:style-name="T172_1">The<text:s/>programme<text:s/>has<text:s/></text:span><text:span text:style-name="T172_2">supported</text:span><text:span text:style-name="T172_3"><text:s/></text:span><text:span text:style-name="T172_4">the<text:s/></text:span><text:span text:style-name="T172_5">enabling<text:s/>environment<text:s/>for<text:s/></text:span><text:span text:style-name="T172_6">polic</text:span><text:span text:style-name="T172_7">y<text:s/>dialogue<text:s/>and<text:s/>reform<text:s/>concerning<text:s/>sustainable<text:s/>palm<text:s/>oil.<text:s/></text:span><text:span text:style-name="T172_8">It<text:s/>has<text:s/>facilitated<text:s/>various<text:s/>multi-stakeholder<text:s/>technical<text:s/>discussions</text:span><text:span text:style-name="T172_9"><text:s/>on<text:s/></text:span><text:span text:style-name="T172_10">principles<text:s/>and<text:s/>criteria</text:span><text:span text:style-name="T172_11"><text:s/>underpinning<text:s/>ISPO</text:span><text:span text:style-name="T172_12">,<text:s/></text:span><text:span text:style-name="T172_13">the<text:s/>ISPO<text:s/></text:span><text:span text:style-name="T172_14">in</text:span><text:span text:style-name="T172_15">formation<text:s/>system,<text:s/>ISPO<text:s/>Committee<text:s/></text:span><text:span text:style-name="T172_16">governance</text:span><text:span text:style-name="T172_17">,<text:s/></text:span><text:span text:style-name="T172_18">downstream<text:s/></text:span><text:span text:style-name="T172_19">intervention</text:span><text:span text:style-name="T172_20">s</text:span><text:span text:style-name="T172_21">,<text:s/></text:span><text:span text:style-name="T172_22">the<text:s/>trajectory<text:s/>of<text:s/></text:span><text:span text:style-name="T172_23">biofuels</text:span><text:span text:style-name="T172_24">,<text:s/></text:span><text:span text:style-name="T172_25">and<text:s/>the<text:s/>use<text:s/>of<text:s/></text:span><text:span text:style-name="T172_26">certification</text:span><text:span text:style-name="T172_27"><text:s/>bodies<text:s/>and</text:span><text:span text:style-name="T172_28"><text:s/>their<text:s/>accreditation</text:span><text:span text:style-name="T172_29">,<text:s/></text:span><text:span text:style-name="T172_30">to<text:s/>strengthen<text:s/>the<text:s/>Presidential<text:s/>Regulation<text:s/>on<text:s/>ISPO</text:span><text:span text:style-name="T172_31">.</text:span><text:span text:style-name="T172_32"><text:s/></text:span></text:p>
        <text:p text:style-name="P173"><text:span text:style-name="T173_1">Working<text:s/>with<text:s/>CMEA,</text:span><text:span text:style-name="T173_2"><text:s/>FAST<text:s/>has<text:s/>facilitated<text:s/></text:span><text:span text:style-name="T173_3">a<text:s/></text:span><text:span text:style-name="T173_4">comprehensive<text:s/>review<text:s/>of<text:s/>the<text:s/>implementation<text:s/>of<text:s/>Presidential<text:s/>Instruction<text:s/>on<text:s/></text:span><text:span text:style-name="T173_5">the<text:s/></text:span><text:span text:style-name="T173_6">National<text:s/>Action<text:s/>Plan<text:s/>on<text:s/>Sustainable<text:s/>Palm<text:s/>Oil<text:s/>(NAP-SPO)<text:s/>2019-2024<text:s/>in<text:s/>collaboration<text:s/>with<text:s/>the<text:s/>Provincial<text:s/>Government</text:span><text:span text:style-name="T173_7">s</text:span><text:span text:style-name="T173_8"><text:s/>of<text:s/>West<text:s/>Sumatra,<text:s/>South<text:s/>Sumatra</text:span><text:span text:style-name="T173_9">,</text:span><text:span text:style-name="T173_10"><text:s/>West<text:s/>Kalimantan,<text:s/>and<text:s/></text:span><text:span text:style-name="T173_11">West<text:s/></text:span><text:span text:style-name="T173_12">Papua.<text:s/>NAP</text:span><text:span text:style-name="T173_13">-</text:span><text:span text:style-name="T173_14">SPO<text:s/>aims<text:s/>to<text:s/>enhance<text:s/>the<text:s/>sustainability<text:s/>of<text:s/>palm<text:s/>oil<text:s/>production<text:s/>by<text:s/>improving<text:s/>data<text:s/>management,<text:s/>strengthening<text:s/>smallholder<text:s/>capacity,<text:s/>promoting<text:s/>environmental<text:s/>management,<text:s/>improving<text:s/>governance,<text:s/>and<text:s/>accelerating<text:s/>the<text:s/>implementation<text:s/>of<text:s/>Indonesian<text:s/>Sustainable<text:s/>Palm<text:s/>Oil<text:s/>(ISPO)<text:s/>certification.<text:s/>This<text:s/>review<text:s/>aims<text:s/>to<text:s/>assess<text:s/>the<text:s/>achievements,<text:s/>challenges,<text:s/>and<text:s/>areas<text:s/>for<text:s/>improvement<text:s/>in<text:s/>the<text:s/>current<text:s/>action<text:s/>plan<text:s/>to<text:s/>ensure<text:s/>that<text:s/>the<text:s/>extension<text:s/>of<text:s/>this<text:s/>policy<text:s/>will<text:s/>address<text:s/>gaps<text:s/>and<text:s/></text:span><text:span text:style-name="T173_15">increase</text:span><text:span text:style-name="T173_16"><text:s/>effectiveness<text:s/>of<text:s/></text:span><text:span text:style-name="T173_17">ISPO.</text:span></text:p>
        <text:p text:style-name="P174"><text:span text:style-name="T174_1">FAST<text:s/>has<text:s/>also<text:s/>supported<text:s/>public<text:s/>consultations<text:s/></text:span><text:span text:style-name="T174_2">at<text:s/>the<text:s/></text:span><text:span text:style-name="T174_3">national<text:s/>and<text:s/>sub-national<text:s/>levels</text:span><text:span text:style-name="T174_4"><text:s/>for<text:s/>the<text:s/>ongoing</text:span><text:span text:style-name="T174_5"><text:s/></text:span><text:span text:style-name="T174_6">ministerial<text:s/>regulations</text:span><text:span text:style-name="T174_7"><text:s/></text:span><text:span text:style-name="T174_8">drafting</text:span><text:span text:style-name="T174_9">.</text:span><text:span text:style-name="T174_10"><text:s/></text:span><text:span text:style-name="T174_11">T</text:span><text:span text:style-name="T174_12">hese<text:s/>ministries<text:s/>and<text:s/>government<text:s/>agencies<text:s/>include<text:s/>the<text:s/>Coordinating<text:s/>Ministry<text:s/>of<text:s/>Economic<text:s/>Affairs,<text:s/>Ministry<text:s/>of<text:s/>Agriculture,<text:s/>Ministry<text:s/>of<text:s/>Industry</text:span><text:span text:style-name="T174_13">,<text:s/>Ministry<text:s/>of<text:s/>Energy<text:s/>and<text:s/>Mineral<text:s/>Resources</text:span><text:span text:style-name="T174_14">,<text:s/>Geospatial<text:s/>Information<text:s/>Agency</text:span><text:span text:style-name="T174_15"><text:s/>and<text:s/></text:span><text:span text:style-name="T174_16">National<text:s/></text:span><text:span text:style-name="T174_17">Standardisation</text:span><text:span text:style-name="T174_18"><text:s/></text:span><text:span text:style-name="T174_19">Agency</text:span><text:span text:style-name="T174_20">.</text:span><text:span text:style-name="T174_21"><text:s/></text:span><text:span text:style-name="T174_22">UNDP<text:s/>monitors<text:s/></text:span><text:span text:style-name="T174_23">and<text:s/>documents<text:s/></text:span><text:span text:style-name="T174_24">the<text:s/></text:span><text:span text:style-name="T174_25">p</text:span><text:span text:style-name="T174_26">rocess<text:s/>and<text:s/>state<text:s/>of<text:s/>play<text:s/>of<text:s/>each<text:s/>policy<text:s/></text:span><text:span text:style-name="T174_27">product</text:span><text:span text:style-name="T174_28"><text:s/>in<text:s/>the<text:s/>respective<text:s/>line<text:s/>ministries</text:span><text:span text:style-name="T174_29">.</text:span></text:p>
        <text:p text:style-name="P175"><text:span text:style-name="T175_1">Describe<text:s/>any<text:s/>changes<text:s/>to<text:s/>this<text:s/>output<text:s/>during<text:s/>the<text:s/>past<text:s/>year,<text:s/>and<text:s/>any<text:s/>planned<text:s/>changes<text:s/></text:span><text:span text:style-name="T175_2">as<text:s/>a<text:s/>result<text:s/>of</text:span><text:span text:style-name="T175_3"><text:s/>this<text:s/>review.<text:s/></text:span></text:p>
        <text:p text:style-name="P176"><text:span text:style-name="T176_1">Since<text:s/>this<text:s/>is<text:s/>the<text:s/>first<text:s/>Annual<text:s/>Review,<text:s/>no<text:s/>changes<text:s/>have<text:s/>been<text:s/>made.<text:s/>However</text:span><text:span text:style-name="T176_2">,<text:s/></text:span><text:span text:style-name="T176_3">the<text:s/>programme<text:s/></text:span><text:span text:style-name="T176_4">logframe</text:span><text:span text:style-name="T176_5"><text:s/>will<text:s/>be<text:s/></text:span><text:span text:style-name="T176_6">updated<text:s/>to<text:s/>better</text:span><text:span text:style-name="T176_7"><text:s/></text:span><text:span text:style-name="T176_8">align<text:s/></text:span><text:span text:style-name="T176_9">the<text:s/></text:span><text:span text:style-name="T176_10">outputs<text:s/>with<text:s/>the<text:s/>ambition<text:s/>of<text:s/>the<text:s/>programme<text:s/>and<text:s/>ensure<text:s/>the<text:s/>indicators<text:s/>are<text:s/>reflective<text:s/>of<text:s/>the<text:s/>theory<text:s/>of<text:s/>change</text:span><text:span text:style-name="T176_11">.</text:span></text:p>
        <text:p text:style-name="P177"><text:span text:style-name="T17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178"><text:span text:style-name="T178_1">From<text:s/>the<text:s/>series<text:s/>of<text:s/>FAST<text:s/>policy<text:s/>consultations,<text:s/>CMEA<text:s/>has<text:s/>discovered<text:s/>that<text:s/>some<text:s/>existing<text:s/>ministerial<text:s/>regulations<text:s/>are<text:s/></text:span><text:span text:style-name="T178_2">contradictory<text:s/>and</text:span><text:span text:style-name="T178_3"><text:s/>require<text:s/>further<text:s/>alignment.<text:s/>Such<text:s/>exercise<text:s/>may<text:s/>delay<text:s/>the<text:s/>implementation<text:s/>timeframe<text:s/>but<text:s/>is<text:s/>essential<text:s/>to<text:s/>achieving<text:s/>project<text:s/>outcomes.<text:s/>CMEA<text:s/>took<text:s/>note<text:s/>on<text:s/>this<text:s/>and<text:s/>has<text:s/>ensured<text:s/>to<text:s/>avoid<text:s/>such<text:s/>case<text:s/>in<text:s/>the<text:s/>existing<text:s/>process<text:s/>by<text:s/>undertaking<text:s/>legal<text:s/>harmonization<text:s/></text:span><text:span text:style-name="T178_4">facilitated<text:s/>by</text:span><text:span text:style-name="T178_5"><text:s/>Ministry<text:s/>of<text:s/>Law.<text:s/>If<text:s/></text:span><text:span text:style-name="T178_6">the<text:s/>relevant<text:s/></text:span><text:span text:style-name="T178_7">line<text:s/>ministries<text:s/>did<text:s/>not<text:s/>sit<text:s/>together</text:span><text:span text:style-name="T178_8"><text:s/></text:span><text:span text:style-name="T178_9">through<text:s/>FAST</text:span><text:span text:style-name="T178_10">,<text:s/>CMEA<text:s/>would<text:s/>not<text:s/></text:span><text:span text:style-name="T178_11">have<text:s/></text:span><text:span text:style-name="T178_12">discover</text:span><text:span text:style-name="T178_13">ed</text:span><text:span text:style-name="T178_14"><text:s/>this.</text:span></text:p>
        <text:p text:style-name="P179"><text:span text:style-name="T179_1">Another<text:s/>lesson<text:s/>learned<text:s/></text:span><text:span text:style-name="T179_2">is<text:s/>on<text:s/>the<text:s/>importance<text:s/>of<text:s/></text:span><text:span text:style-name="T179_3">strong<text:s/>leadership.<text:s/></text:span><text:span text:style-name="T179_4">FAST<text:s/>has<text:s/>benefitted<text:s/>from<text:s/>the<text:s/>leadership<text:s/>of<text:s/>Coordinating<text:s/>Ministry<text:s/>for<text:s/>Economic<text:s/>Affairs.<text:s/>CMEA<text:s/>have<text:s/>a<text:s/>clear<text:s/>mandate,<text:s/>and<text:s/>the<text:s/>component’s<text:s/>champion<text:s/></text:span><text:span text:style-name="T179_5">h</text:span><text:span text:style-name="T179_6">as<text:s/>skills<text:s/>in<text:s/>managing<text:s/>the<text:s/>interministerial<text:s/>consultative<text:s/>process<text:s/>that<text:s/>are<text:s/>complementary<text:s/>to<text:s/>FAST<text:s/>implementation.</text:span></text:p>
        <text:p text:style-name="P180"/>
        <text:p text:style-name="P181"/>
        <text:p text:style-name="P182"/>
        <text:p text:style-name="P183"/>
        <text:p text:style-name="P184"/>
        <text:p text:style-name="P185"/>
        <table:table table:style-name="Table8"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30">
            <table:table-cell table:style-name="Cell95">
              <text:p text:style-name="P186"><text:span text:style-name="T186_1">Output<text:s/>Title<text:s/></text:span></text:p>
            </table:table-cell>
            <table:table-cell table:style-name="Cell96" table:number-columns-spanned="4">
              <text:p text:style-name="P187"><text:span text:style-name="T187_1">Increased<text:s/>trade<text:s/>and<text:s/>sustainable<text:s/>business<text:s/>of<text:s/>certified<text:s/></text:span><text:span text:style-name="T187_2">agricultural<text:s/></text:span><text:span text:style-name="T187_3">commodities</text:span><text:span text:style-name="T187_4"><text:s/>under<text:s/>FAST</text:span><text:span text:style-name="T187_5">.</text:span></text:p>
            </table:table-cell>
            <table:covered-table-cell/>
            <table:covered-table-cell/>
            <table:covered-table-cell/>
          </table:table-row>
          <table:table-row table:style-name="Row31">
            <table:table-cell table:style-name="Cell97" table:number-columns-spanned="2">
              <text:p text:style-name="P188"><text:span text:style-name="T188_1">Output<text:s/>number:<text:s/></text:span></text:p>
            </table:table-cell>
            <table:covered-table-cell/>
            <table:table-cell table:style-name="Cell98">
              <text:p text:style-name="P189"><text:span text:style-name="T189_1">2</text:span></text:p>
            </table:table-cell>
            <table:table-cell table:style-name="Cell99">
              <text:p text:style-name="P190"><text:span text:style-name="T190_1">Output<text:s/>Score:<text:s/></text:span></text:p>
            </table:table-cell>
            <table:table-cell table:style-name="Cell100">
              <text:p text:style-name="P191"><text:span text:style-name="T191_1">N/</text:span><text:span text:style-name="T191_2">A</text:span></text:p>
            </table:table-cell>
          </table:table-row>
          <table:table-row table:style-name="Row32">
            <table:table-cell table:style-name="Cell101" table:number-columns-spanned="2">
              <text:p text:style-name="P192"><text:span text:style-name="T192_1">Impact<text:s/>weighting<text:s/>(%):<text:s text:c="2"/></text:span></text:p>
            </table:table-cell>
            <table:covered-table-cell/>
            <table:table-cell table:style-name="Cell102">
              <text:p text:style-name="P193"><text:span text:style-name="T193_1">15</text:span></text:p>
            </table:table-cell>
            <table:table-cell table:style-name="Cell103">
              <text:p text:style-name="P194"><text:span text:style-name="T194_1">Weighting<text:s/>revised<text:s/>since<text:s/>last<text:s/></text:span><text:span text:style-name="T194_2">AR?</text:span><text:span text:style-name="T194_3"><text:s/></text:span></text:p>
            </table:table-cell>
            <table:table-cell table:style-name="Cell104">
              <text:p text:style-name="P195"><text:span text:style-name="T195_1">No</text:span></text:p>
            </table:table-cell>
          </table:table-row>
        </table:table>
        <text:p text:style-name="P196"/>
        <text:p text:style-name="P197"><text:span text:style-name="T197_1">Briefly<text:s/>describe<text:s/>the<text:s/>output’s<text:s/>activities<text:s/>and<text:s/>provide<text:s/>supporting<text:s/>narrative<text:s/>for<text:s/>the<text:s/>score.<text:s/></text:span></text:p>
        <text:p text:style-name="P198"><text:span text:style-name="T198_1">The<text:s/>output<text:s/></text:span><text:span text:style-name="T198_2">aims</text:span><text:span text:style-name="T198_3"><text:s/>to<text:s/>improve<text:s/>communications<text:s/>and<text:s/>understanding<text:s/>among<text:s/>supply<text:s/>chains’<text:s/>actors<text:s/>for<text:s/>sustainable<text:s/>commodities,<text:s/>which<text:s/>include</text:span><text:span text:style-name="T198_4">s</text:span><text:span text:style-name="T198_5"><text:s/></text:span><text:span text:style-name="T198_6">building<text:s/>trust<text:s/>and<text:s/>acceptance<text:s/>in<text:s/>the</text:span><text:span text:style-name="T198_7"><text:s/>implementation<text:s/>of<text:s/>national<text:s/>system</text:span><text:span text:style-name="T198_8">s</text:span><text:span text:style-name="T198_9"><text:s/>such<text:s/>as<text:s/>ISPO.<text:s/>The<text:s/>effective<text:s/>implementation<text:s/>of<text:s/>this<text:s/>output<text:s/>will<text:s/>largely<text:s/>depend<text:s/>on<text:s/>the<text:s/>issuance<text:s/>of<text:s/>the<text:s/>new<text:s/>ISPO<text:s/>standards<text:s/></text:span><text:span text:style-name="T198_10">that</text:span><text:span text:style-name="T198_11"><text:s/>are<text:s/>more<text:s/>robust<text:s/>than<text:s/>the<text:s/>previous<text:s/>one</text:span><text:span text:style-name="T198_12">s</text:span><text:span text:style-name="T198_13"><text:s/>and<text:s/></text:span><text:span text:style-name="T198_14">that</text:span><text:span text:style-name="T198_15"><text:s/>cover<text:s/>the<text:s/>whole<text:s/>supply<text:s/>chain<text:s/>of<text:s/>palm<text:s/>oil<text:s/>production<text:s/>in<text:s/>Indonesia</text:span><text:span text:style-name="T198_16">,<text:s/>including<text:s/>a<text:s/>new<text:s/>ISPO<text:s/>information<text:s/>system</text:span><text:span text:style-name="T198_17">.</text:span><text:span text:style-name="T198_18"><text:s/></text:span><text:span text:style-name="T198_19">However,<text:s/>the<text:s/>output<text:s/>has<text:s/>not<text:s/>started<text:s/>implementation<text:s/>during<text:s/>t</text:span><text:span text:style-name="T198_20">he<text:s/>current<text:s/>AR.</text:span><text:span text:style-name="T198_21"><text:s/>Once<text:s/>the<text:s/>information<text:s/>system<text:s/>goes<text:s/>live,<text:s/>the<text:s/>indicators<text:s/>of<text:s/>the<text:s/>output<text:s/>will<text:s/>gradually<text:s/>be<text:s/>generated.</text:span></text:p>
        <text:p text:style-name="P199"><text:span text:style-name="T199_1">The<text:s/></text:span><text:span text:style-name="T199_2">output<text:s/>has<text:s/></text:span><text:span text:style-name="T199_3">four<text:s/>indicators</text:span><text:span text:style-name="T199_4">,<text:s/>namely:</text:span></text:p>
        <text:list text:style-name="LS23" xml:id="list6">
          <text:list-item>
            <text:p text:style-name="P200"><text:span text:style-name="T200_1">Number<text:s/>of<text:s/>official<text:s/>recognitions<text:s/>or<text:s/>endorsements<text:s/>from<text:s/>international<text:s/>markets<text:s/>on<text:s/>national<text:s/>certification<text:s/>scheme</text:span></text:p>
          </text:list-item>
          <text:list-item>
            <text:p text:style-name="P201"><text:span text:style-name="T201_1">Adoption<text:s/>of<text:s/>ISPO<text:s/>(new<text:s/>standards<text:s/>on<text:s/>supply<text:s/>chain<text:s/>and<text:s/>bioenergy)<text:s/>by<text:s/>business</text:span></text:p>
          </text:list-item>
          <text:list-item>
            <text:p text:style-name="P202"><text:span text:style-name="T202_1">Percentage<text:s/>increase<text:s/>of<text:s/>market<text:s/>share<text:s/>of<text:s/>certified<text:s/>palm<text:s/>oil<text:s/>and<text:s/>cocoa<text:s/>in<text:s/>both<text:s/>domestic<text:s/>and<text:s/>international<text:s/>markets</text:span></text:p>
          </text:list-item>
          <text:list-item>
            <text:p text:style-name="P203"><text:span text:style-name="T203_1">Formulation<text:s/>of<text:s/>sustainable<text:s/>cocoa<text:s/>roadmap.</text:span></text:p>
          </text:list-item>
        </text:list>
        <text:p text:style-name="P204"><text:span text:style-name="T204_1">The<text:s/>activities<text:s/>associated<text:s/>with<text:s/>the<text:s/>abovem</text:span><text:span text:style-name="T204_2">entioned<text:s/>indicators<text:s/></text:span><text:span text:style-name="T204_3">are<text:s/>planned<text:s/></text:span><text:span text:style-name="T204_4">to<text:s/>be<text:s/>im</text:span><text:span text:style-name="T204_5">plemented<text:s/></text:span><text:span text:style-name="T204_6">after<text:s/>the<text:s/>Annual<text:s/>Review<text:s/></text:span><text:span text:style-name="T204_7">process;</text:span><text:span text:style-name="T204_8"><text:s/></text:span><text:span text:style-name="T204_9">therefore</text:span><text:span text:style-name="T204_10"><text:s/>they<text:s/>are<text:s/>not<text:s/>assessed<text:s/></text:span><text:span text:style-name="T204_11">for<text:s/>the<text:s/>current<text:s/>exercise</text:span><text:span text:style-name="T204_12">.</text:span></text:p>
        <text:p text:style-name="P205"><text:span text:style-name="T205_1">Outreach</text:span><text:span text:style-name="T205_2"><text:s/>to<text:s/></text:span><text:span text:style-name="T205_3">relevant</text:span><text:span text:style-name="T205_4"><text:s/>audience</text:span><text:span text:style-name="T205_5">s</text:span><text:span text:style-name="T205_6"><text:s/></text:span><text:span text:style-name="T205_7">such<text:s/>as<text:s/></text:span><text:span text:style-name="T205_8">supply<text:s/>chain</text:span><text:span text:style-name="T205_9"><text:s/></text:span><text:span text:style-name="T205_10">actors<text:s/>and<text:s/></text:span><text:span text:style-name="T205_11">regulatory<text:s/>authorities<text:s/>at<text:s/></text:span><text:span text:style-name="T205_12">export<text:s/>destinations<text:s/></text:span><text:span text:style-name="T205_13">will<text:s/></text:span><text:span text:style-name="T205_14">start</text:span><text:span text:style-name="T205_15"><text:s/>once<text:s/>the<text:s/>policy<text:s/>framework<text:s/>strengthening<text:s/>is<text:s/>completed</text:span><text:span text:style-name="T205_16">.<text:s/>The<text:s/>outreach<text:s/>will<text:s/>focus<text:s/>on<text:s/>both<text:s/>internal<text:s/>(in-country)<text:s/>and<text:s/>external<text:s/>stakeholders</text:span><text:span text:style-name="T205_17">,<text:s/>to<text:s/>raise<text:s/>awareness<text:s/>and<text:s/>convey<text:s/>the<text:s/>message</text:span><text:span text:style-name="T205_18"><text:s/>that<text:s/>governance<text:s/>improvement<text:s/>has<text:s/>taken<text:s/>place</text:span><text:span text:style-name="T205_19">,<text:s/></text:span><text:span text:style-name="T205_20">in<text:s/>order<text:s/>to</text:span><text:span text:style-name="T205_21"><text:s/>increase<text:s/></text:span><text:span text:style-name="T205_22">confidence</text:span><text:span text:style-name="T205_23"><text:s/>for</text:span><text:span text:style-name="T205_24"><text:s/>and<text:s/>eventually<text:s/></text:span><text:span text:style-name="T205_25">the<text:s/>value<text:s/>of<text:s/></text:span><text:span text:style-name="T205_26">trade<text:s/></text:span><text:span text:style-name="T205_27">in</text:span><text:span text:style-name="T205_28"><text:s/>certified<text:s/>commodities</text:span><text:span text:style-name="T205_29">.<text:s/></text:span></text:p>
        <text:p text:style-name="P206"><text:span text:style-name="T206_1">For<text:s/>cocoa</text:span><text:span text:style-name="T206_2">,<text:s/>following<text:s/>the<text:s/>contracting,<text:s/></text:span><text:span text:style-name="T206_3">Puslitkoka</text:span><text:span text:style-name="T206_4"><text:s/></text:span><text:span text:style-name="T206_5">(Pusat<text:s/></text:span><text:span text:style-name="T206_6">Penelitian</text:span><text:span text:style-name="T206_7"><text:s/>Kopi<text:s/>dan<text:s/>K</text:span><text:span text:style-name="T206_8">akao)</text:span><text:span text:style-name="T206_9"><text:s/>will<text:s/></text:span><text:span text:style-name="T206_10">start<text:s/>implementing<text:s/>the<text:s/>workplan.<text:s/></text:span><text:span text:style-name="T206_11">Some<text:s/>of<text:s/>the<text:s/>results<text:s/>could<text:s/>be<text:s/></text:span><text:span text:style-name="T206_12">assessed</text:span><text:span text:style-name="T206_13"><text:s/></text:span><text:span text:style-name="T206_14">in<text:s/>the<text:s/>next<text:s/>AR<text:s/>reporting.</text:span></text:p>
        <text:p text:style-name="P207"><text:span text:style-name="T207_1">Describe<text:s/>any<text:s/>changes<text:s/>to<text:s/>this<text:s/>output<text:s/>during<text:s/>the<text:s/>past<text:s/>year,<text:s/>and<text:s/>any<text:s/>planned<text:s/>changes<text:s/></text:span><text:span text:style-name="T207_2">as<text:s/>a<text:s/>result<text:s/>of</text:span><text:span text:style-name="T207_3"><text:s/>this<text:s/>review.<text:s/></text:span></text:p>
        <text:p text:style-name="P208"><text:span text:style-name="T208_1">Since<text:s/>this<text:s/>is<text:s/>the<text:s/>first<text:s/>Annual<text:s/>Review,<text:s/>no<text:s/>changes<text:s/>have<text:s/>been<text:s/>made.<text:s/>However,<text:s/>the<text:s/>programme<text:s/></text:span><text:span text:style-name="T208_2">logframe</text:span><text:span text:style-name="T208_3"><text:s/>will<text:s/>be<text:s/>updated<text:s/>to<text:s/>better<text:s/>align<text:s/>the<text:s/>outputs<text:s/>with<text:s/>the<text:s/>ambition<text:s/>of<text:s/>the<text:s/>programme<text:s/>and<text:s/>ensure<text:s/>the<text:s/>indicators<text:s/>are<text:s/>reflective<text:s/>of<text:s/>the<text:s/>theory<text:s/>of<text:s/>change.</text:span></text:p>
        <text:p text:style-name="P209"><text:span text:style-name="T20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210"><text:span text:style-name="T210_1">CMEA<text:s/></text:span><text:span text:style-name="T210_2">could<text:s/>learn<text:s/>from<text:s/>existing<text:s/></text:span><text:span text:style-name="T210_3">information<text:s/>system</text:span><text:span text:style-name="T210_4">s</text:span><text:span text:style-name="T210_5"><text:s/>related<text:s/>to<text:s/></text:span><text:span text:style-name="T210_6">certified<text:s/>commodities</text:span><text:span text:style-name="T210_7">,<text:s/>such<text:s/>as<text:s/>Ministry<text:s/>of<text:s/>Forestry’s<text:s/>SILK<text:s/>(</text:span><text:span text:style-name="T210_8">Sistem</text:span><text:span text:style-name="T210_9"><text:s/></text:span><text:span text:style-name="T210_10">Informasi</text:span><text:span text:style-name="T210_11"><text:s/></text:span><text:span text:style-name="T210_12">Legalitas</text:span><text:span text:style-name="T210_13"><text:s/>Kayu)</text:span><text:span text:style-name="T210_14">,<text:s/>RSPO’s<text:s/></text:span><text:span text:style-name="T210_15">PalmTrace</text:span><text:span text:style-name="T210_16"><text:s/>(now<text:s/>transitioned<text:s/>to<text:s/>Prisma)</text:span><text:span text:style-name="T210_17">.</text:span><text:span text:style-name="T210_18"><text:s/></text:span><text:span text:style-name="T210_19">A<text:s/>s</text:span><text:span text:style-name="T210_20">ustainable<text:s/></text:span><text:span text:style-name="T210_21">funding<text:s/></text:span><text:span text:style-name="T210_22">source<text:s/>to<text:s/>maintain<text:s/>the<text:s/>system<text:s/></text:span><text:span text:style-name="T210_23">should<text:s/>also<text:s/>be<text:s/>identified<text:s/>to<text:s/>ensure<text:s/>continuity</text:span><text:span text:style-name="T210_24">.</text:span></text:p>
        <table:table table:style-name="Table9"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row table:style-name="Row33">
            <table:table-cell table:style-name="Cell105">
              <text:p text:style-name="P211"><text:span text:style-name="T211_1">Output<text:s/>Title<text:s/></text:span></text:p>
            </table:table-cell>
            <table:table-cell table:style-name="Cell106" table:number-columns-spanned="4">
              <text:p text:style-name="P212"><text:span text:style-name="T212_1">Increased<text:s/>recognition<text:s/>of<text:s/>national<text:s/>systems<text:s/></text:span><text:span text:style-name="T212_2">on<text:s/></text:span><text:span text:style-name="T212_3">agricultural<text:s/></text:span><text:span text:style-name="T212_4">and<text:s/>mineral<text:s/></text:span><text:span text:style-name="T212_5">commodities</text:span><text:span text:style-name="T212_6"><text:s/>under<text:s/>FAST</text:span><text:span text:style-name="T212_7"><text:s/>and<text:s/>MAKMUR</text:span><text:span text:style-name="T212_8">.</text:span></text:p>
            </table:table-cell>
            <table:covered-table-cell/>
            <table:covered-table-cell/>
            <table:covered-table-cell/>
          </table:table-row>
          <table:table-row table:style-name="Row34">
            <table:table-cell table:style-name="Cell107" table:number-columns-spanned="2">
              <text:p text:style-name="P213"><text:span text:style-name="T213_1">Output<text:s/>number:<text:s/></text:span></text:p>
            </table:table-cell>
            <table:covered-table-cell/>
            <table:table-cell table:style-name="Cell108">
              <text:p text:style-name="P214"><text:span text:style-name="T214_1">3</text:span></text:p>
            </table:table-cell>
            <table:table-cell table:style-name="Cell109">
              <text:p text:style-name="P215"><text:span text:style-name="T215_1">Output<text:s/>Score:<text:s/></text:span></text:p>
            </table:table-cell>
            <table:table-cell table:style-name="Cell110">
              <text:p text:style-name="P216"><text:span text:style-name="T216_1">A</text:span></text:p>
            </table:table-cell>
          </table:table-row>
          <table:table-row table:style-name="Row35">
            <table:table-cell table:style-name="Cell111" table:number-columns-spanned="2">
              <text:p text:style-name="P217"><text:span text:style-name="T217_1">Impact<text:s/>weighting<text:s/>(%):<text:s text:c="2"/></text:span></text:p>
            </table:table-cell>
            <table:covered-table-cell/>
            <table:table-cell table:style-name="Cell112">
              <text:p text:style-name="P218"><text:span text:style-name="T218_1">15</text:span></text:p>
            </table:table-cell>
            <table:table-cell table:style-name="Cell113">
              <text:p text:style-name="P219"><text:span text:style-name="T219_1">Weighting<text:s/>revised<text:s/>since<text:s/>last<text:s/></text:span><text:span text:style-name="T219_2">AR?</text:span><text:span text:style-name="T219_3"><text:s/></text:span></text:p>
            </table:table-cell>
            <table:table-cell table:style-name="Cell114">
              <text:p text:style-name="P220"><text:span text:style-name="T220_1">No</text:span></text:p>
            </table:table-cell>
          </table:table-row>
        </table:table>
        <text:p text:style-name="P221"/>
        <table:table table:style-name="Table10">
          <table:table-column table:style-name="Column38"/>
          <table:table-column table:style-name="Column39"/>
          <table:table-column table:style-name="Column40"/>
          <table:table-row table:style-name="Row36">
            <table:table-cell table:style-name="Cell115">
              <text:p text:style-name="P222"><text:span text:style-name="T222_1">Indicator(s)</text:span></text:p>
            </table:table-cell>
            <table:table-cell table:style-name="Cell116">
              <text:p text:style-name="P223"><text:span text:style-name="T223_1">Milestone(s)<text:s/>for<text:s/>this<text:s/>review</text:span></text:p>
            </table:table-cell>
            <table:table-cell table:style-name="Cell117">
              <text:p text:style-name="P224"><text:span text:style-name="T224_1">Progress<text:s/></text:span></text:p>
            </table:table-cell>
          </table:table-row>
          <table:table-row table:style-name="Row37">
            <table:table-cell table:style-name="Cell118">
              <text:p text:style-name="P225"><text:span text:style-name="T225_1">Number<text:s/>of<text:s/>dialogues</text:span><text:span text:style-name="T225_2"><text:s/></text:span><text:span text:style-name="T225_3">supported<text:s/>between<text:s/>GoI<text:s/>and</text:span><text:span text:style-name="T225_4"><text:s/></text:span><text:span text:style-name="T225_5">international<text:s/>stakeholders<text:s/>(buyer</text:span><text:span text:style-name="T225_6"><text:s/></text:span><text:span text:style-name="T225_7">countr</text:span><text:span text:style-name="T225_8">ies</text:span><text:span text:style-name="T225_9">,<text:s/>business<text:s/>actors,</text:span><text:span text:style-name="T225_10"><text:s/></text:span><text:span text:style-name="T225_11">voluntary<text:s/>and<text:s/>national<text:s/>schemes,</text:span><text:span text:style-name="T225_12"><text:s/></text:span><text:span text:style-name="T225_13">and<text:s/>producer<text:s/>organi</text:span><text:span text:style-name="T225_14">s</text:span><text:span text:style-name="T225_15">ations)</text:span><text:span text:style-name="T225_16">.</text:span></text:p>
            </table:table-cell>
            <table:table-cell table:style-name="Cell119">
              <text:p text:style-name="P226"><text:span text:style-name="T226_1">1</text:span></text:p>
            </table:table-cell>
            <table:table-cell table:style-name="Cell120">
              <text:p text:style-name="P227"><text:span text:style-name="T227_1">2</text:span></text:p>
              <text:p text:style-name="P228"><text:span text:style-name="T228_1">JTF<text:s/>Meeting<text:s/></text:span></text:p>
            </table:table-cell>
          </table:table-row>
        </table:table>
        <text:p text:style-name="P229"/>
        <text:p text:style-name="P230"><text:span text:style-name="T230_1">Briefly<text:s/>describe<text:s/>the<text:s/>output’s<text:s/>activities<text:s/>and<text:s/>provide<text:s/>supporting<text:s/>narrative<text:s/>for<text:s/>the<text:s/>score.<text:s/></text:span></text:p>
        <text:p text:style-name="P231"><text:span text:style-name="T231_1">Market<text:s/>recognition<text:s/>of<text:s/>the<text:s/>Indonesian<text:s/>Sustainable<text:s/>Palm<text:s/>Oil<text:s/>(ISPO)<text:s/>certification<text:s/>is<text:s/>crucial<text:s/>for<text:s/>several<text:s/>reasons,<text:s/>primarily<text:s/>related<text:s/>to<text:s/>enhancing<text:s/>the<text:s/>competitiveness<text:s/>and<text:s/>sustainability<text:s/>of<text:s/>the<text:s/>Indonesian<text:s/>palm<text:s/>oil<text:s/>industry.<text:s/>It<text:s/>helps<text:s/>to<text:s/>build<text:s/>trust<text:s/>and<text:s/>confidence<text:s/>in<text:s/>Indonesian<text:s/>palm<text:s/>oil<text:s/>products<text:s/>among<text:s/>buyers,<text:s/>promotes<text:s/>responsible<text:s/>and<text:s/>sustainable<text:s/>practices,<text:s/>and<text:s/>aligns<text:s/>the<text:s/>industry<text:s/>with<text:s/>global<text:s/>sustainability<text:s/>goals.<text:s/>ISPO<text:s/>currently<text:s/>has<text:s/>no<text:s/>market<text:s/>acceptance<text:s/>and<text:s/>recognition</text:span><text:span text:style-name="T231_2">.<text:s/></text:span><text:span text:style-name="T231_3">T</text:span><text:span text:style-name="T231_4">he<text:s/>programme<text:s/>will<text:s/>explore<text:s/>acceptability<text:s/>of<text:s/>ISPO<text:s/>from<text:s/>businesses<text:s/>association</text:span><text:span text:style-name="T231_5">,<text:s/>backed<text:s/>with<text:s/>reliable<text:s/>diplomacy<text:s/>materials</text:span><text:span text:style-name="T231_6">,<text:s/>which<text:s/>is<text:s/>another<text:s/>indicator<text:s/>within<text:s/>this<text:s/></text:span><text:span text:style-name="T231_7">output<text:s/>that<text:s/>will<text:s/>be<text:s/>assessed<text:s/>for<text:s/>the<text:s/>next<text:s/>Annual<text:s/>Review<text:s/>report.</text:span></text:p>
        <text:p text:style-name="P232"><text:span text:style-name="T232_1">FAST<text:s/>has<text:s/>supported<text:s/>the<text:s/>3rd<text:s/>Ad<text:s/>Hoc<text:s/>Joint<text:s/>Task<text:s/>Force<text:s/>(JTF)<text:s/>Meeting<text:s/>on<text:s/>the<text:s/>European<text:s/>Union<text:s/>Deforestation-free<text:s/>Regulation<text:s/>(EUDR)<text:s/>took<text:s/>place<text:s/>in<text:s/>Brussels<text:s/>on<text:s/>12-13<text:s/>September<text:s/>2024,<text:s/>brought<text:s/>together<text:s/>Indonesia,<text:s/>Malaysia,<text:s/>and<text:s/>the<text:s/>European<text:s/>Union<text:s/>(EU)<text:s/>to<text:s/>discuss<text:s/>key<text:s/>concerns<text:s/>regarding<text:s/>the<text:s/>implementation<text:s/>of<text:s/>EUDR<text:s/>and<text:s/>its<text:s/>implications<text:s/>for<text:s/>the<text:s/>palm<text:s/>oil,<text:s/>cocoa,<text:s/>and<text:s/>other<text:s/>commodity<text:s/>sectors.<text:s/>This<text:s/>dialogue<text:s/>was<text:s/>critical<text:s/>for<text:s/>Indonesia<text:s/>as<text:s/>it<text:s/>strives<text:s/>to<text:s/>balance<text:s/>its<text:s/>sustainability<text:s/>commitments<text:s/>with<text:s/>economic<text:s/>resilience<text:s/>and<text:s/>trade<text:s/>competitiveness.<text:s/>FAST<text:s/>has<text:s/>also<text:s/>facilitated<text:s/></text:span><text:span text:style-name="T232_2">Echelon<text:s/>I<text:s/>of<text:s/>CMEA<text:s/>and<text:s/>Geospatial<text:s/>Information<text:s/>Agency<text:s/>to<text:s/>attend<text:s/>a<text:s/>dialogue<text:s/>with<text:s/>the<text:s/>EU<text:s/></text:span><text:span text:style-name="T232_3">in<text:s/>June<text:s/>2025<text:s/></text:span><text:span text:style-name="T232_4">on<text:s/>possible<text:s/>alignment<text:s/>of<text:s/>Indonesia<text:s/>forest<text:s/>maps<text:s/>with<text:s/>the<text:s/>EU<text:s/>forest<text:s/>cover<text:s/>map<text:s/>which<text:s/>serve<text:s/>as<text:s/>a<text:s/>reference<text:s/>to<text:s/>EUDR</text:span><text:span text:style-name="T232_5">.</text:span></text:p>
        <text:p text:style-name="P233"><text:span text:style-name="T233_1">To<text:s/>promote<text:s/></text:span><text:span text:style-name="T233_2">engagement<text:s/>with<text:s/></text:span><text:span text:style-name="T233_3">UK<text:s/>businesses,<text:s/>the<text:s/>programme<text:s/>should<text:s/>also<text:s/>engage<text:s/>with<text:s/>UK<text:s/>palm<text:s/>oil<text:s/>companies<text:s/>and<text:s/>buyers,<text:s/>to<text:s/>also<text:s/>raise<text:s/>their<text:s/>awareness<text:s/>on<text:s/>ISPO<text:s/>and<text:s/>oth</text:span><text:span text:style-name="T233_4">er<text:s/>Indonesia<text:s/>Palm<text:s/>Oil<text:s/>policies.</text:span><text:span text:style-name="T233_5"><text:s/></text:span><text:span text:style-name="T233_6">It<text:s/>is<text:s/>recommended<text:s/>that<text:s/>UNDP<text:s/>invite<text:s/>UK<text:s/>palm<text:s/>oil<text:s/>companies<text:s/>and<text:s/>buyers<text:s/>and<text:s/>hold<text:s/></text:span><text:span text:style-name="T233_7">a<text:s/></text:span><text:span text:style-name="T233_8">roundtable<text:s/>dialogue<text:s/>on<text:s/>how<text:s/>to<text:s/>support<text:s/>the<text:s/>objectives<text:s/>of<text:s/>the<text:s/>programme.</text:span></text:p>
        <text:p text:style-name="P234"><text:span text:style-name="T234_1">Programme<text:s/>partners<text:s/>have<text:s/>not<text:s/>developed<text:s/>knowledge<text:s/></text:span><text:span text:style-name="T234_2">product</text:span><text:span text:style-name="T234_3">s</text:span><text:span text:style-name="T234_4"><text:s/></text:span><text:span text:style-name="T234_5">at<text:s/>this<text:s/>early<text:s/>stage</text:span><text:span text:style-name="T234_6"><text:s/>of<text:s/>the<text:s/>programme.<text:s/></text:span><text:span text:style-name="T234_7">We<text:s/>expect<text:s/>that</text:span><text:span text:style-name="T234_8"><text:s/>as<text:s/>they<text:s/>undertake<text:s/>and<text:s/>finali</text:span><text:span text:style-name="T234_9">s</text:span><text:span text:style-name="T234_10">e<text:s/></text:span><text:span text:style-name="T234_11">substantial<text:s/>activities<text:s/>and<text:s/>studies</text:span><text:span text:style-name="T234_12"><text:s/>in<text:s/>the<text:s/>next<text:s/>couple<text:s/>of<text:s/>months,<text:s/></text:span><text:span text:style-name="T234_13">partners<text:s/>will<text:s/>package<text:s/>them<text:s/>as<text:s/>knowledge<text:s/>products</text:span><text:span text:style-name="T234_14"><text:s/>in<text:s/>the<text:s/>appropriate<text:s/>medium,<text:s/>depending<text:s/>on<text:s/>the<text:s/></text:span><text:span text:style-name="T234_15">occasions<text:s/>and<text:s/>target<text:s/>audience.</text:span><text:span text:style-name="T234_16"><text:s/></text:span><text:span text:style-name="T234_17">As<text:s/>an<text:s/>example,<text:s/>MAKMUR<text:s/>wil</text:span><text:span text:style-name="T234_18">l<text:s/></text:span><text:span text:style-name="T234_19">soon<text:s/></text:span><text:span text:style-name="T234_20">undertake</text:span><text:span text:style-name="T234_21"><text:s/>mapping<text:s/>of<text:s/></text:span><text:span text:style-name="T234_22">selected<text:s/></text:span><text:span text:style-name="T234_23">critical<text:s/>minerals<text:s/>supply<text:s/>chain</text:span><text:span text:style-name="T234_24"><text:s/>and<text:s/>technical<text:s/>studies<text:s/>on<text:s/></text:span><text:span text:style-name="T234_25">batteries<text:s/>for<text:s/>EV.</text:span><text:span text:style-name="T234_26"><text:s/>These<text:s/>deliverables<text:s/>will<text:s/>feed<text:s/>into<text:s/></text:span><text:span text:style-name="T234_27">policy<text:s/>making<text:s/>exercise<text:s/>at<text:s/>MINERBA.</text:span><text:span text:style-name="T234_28"><text:s/>FAST<text:s/></text:span><text:span text:style-name="T234_29">has<text:s/>started<text:s/>designing<text:s/>communications<text:s/>materials<text:s/>to<text:s/>be<text:s/>used<text:s/></text:span><text:span text:style-name="T234_30">for<text:s/>the<text:s/>forthcoming<text:s/>road<text:s/>show<text:s/>to<text:s/>consum</text:span><text:span text:style-name="T234_31">er</text:span><text:span text:style-name="T234_32"><text:s/>countries,<text:s/>drawing<text:s/>fro</text:span><text:span text:style-name="T234_33">m<text:s/>ongoing<text:s/>multi-stakeholder<text:s/>consultation<text:s/>on<text:s/></text:span><text:span text:style-name="T234_34">ministerial<text:s/>regulations<text:s/></text:span><text:span text:style-name="T234_35">for<text:s/>ISPO<text:s/>implementation.</text:span></text:p>
        <text:p text:style-name="P235"/>
        <text:p text:style-name="P236"/>
        <text:p text:style-name="P237"><text:span text:style-name="T237_1">Describe<text:s/>any<text:s/>changes<text:s/>to<text:s/>this<text:s/>output<text:s/>during<text:s/>the<text:s/>past<text:s/>year,<text:s/>and<text:s/>any<text:s/>planned<text:s/>changes<text:s/></text:span><text:span text:style-name="T237_2">as<text:s/>a<text:s/>result<text:s/>of</text:span><text:span text:style-name="T237_3"><text:s/>this<text:s/>review.<text:s/></text:span></text:p>
        <text:p text:style-name="P238"><text:span text:style-name="T238_1">Since<text:s/>this<text:s/>is<text:s/>the<text:s/>first<text:s/>Annual<text:s/>Review,<text:s/>no<text:s/>changes<text:s/>have<text:s/>been<text:s/>made.<text:s/>However,<text:s/>the<text:s/>programme<text:s/></text:span><text:span text:style-name="T238_2">logframe</text:span><text:span text:style-name="T238_3"><text:s/>will<text:s/>be<text:s/>updated<text:s/>to<text:s/>better<text:s/>align<text:s/>the<text:s/>outputs<text:s/>with<text:s/>the<text:s/>ambition<text:s/>of<text:s/>the<text:s/>programme<text:s/>and<text:s/>ensure<text:s/>the<text:s/>indicators<text:s/>are<text:s/>reflective<text:s/>of<text:s/>the<text:s/>theory<text:s/>of<text:s/>change.</text:span></text:p>
        <text:p text:style-name="P239"><text:span text:style-name="T23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240"><text:span text:style-name="T240_1">This<text:s/>component<text:s/>is<text:s/>likely<text:s/>to<text:s/>involve<text:s/>significant<text:s/>requests<text:s/>for<text:s/>international<text:s/>travel<text:s/>in<text:s/>future.<text:s/></text:span><text:span text:style-name="T240_2">UNDP<text:s/>needs<text:s/>to<text:s/>closely<text:s/></text:span><text:span text:style-name="T240_3">monitor<text:s/>the<text:s/>budget</text:span><text:span text:style-name="T240_4"><text:s/>and<text:s/></text:span><text:span text:style-name="T240_5">convey</text:span><text:span text:style-name="T240_6"><text:s/></text:span><text:span text:style-name="T240_7">a<text:s/>strong<text:s/></text:span><text:span text:style-name="T240_8">VfM<text:s/>approach<text:s/>to</text:span><text:span text:style-name="T240_9"><text:s/>CMEA<text:s/>as<text:s/>the<text:s/>lead<text:s/>agency</text:span><text:span text:style-name="T240_10">,<text:s/>so</text:span><text:span text:style-name="T240_11"><text:s/>anyone<text:s/>supported<text:s/>from<text:s/>the<text:s/>project<text:s/>has<text:s/>a<text:s/>clear<text:s/>and<text:s/>prominent<text:s/>role</text:span><text:span text:style-name="T240_12"><text:s/>to<text:s/>play.</text:span><text:span text:style-name="T240_13"><text:s/>Recommendation<text:s/>follows<text:s/>in<text:s/>VfM<text:s/>section.<text:s/></text:span></text:p>
        <text:p text:style-name="P241"/>
        <text:p text:style-name="P242"/>
        <text:p text:style-name="P243"/>
        <text:p text:style-name="P244"/>
        <text:p text:style-name="P245"/>
        <text:p text:style-name="P246"/>
        <text:p text:style-name="P247"/>
        <text:p text:style-name="P248"/>
        <text:p text:style-name="P249"/>
        <text:p text:style-name="P250"/>
        <text:p text:style-name="P251"/>
        <text:p text:style-name="P252"/>
        <text:p text:style-name="P253"/>
        <text:p text:style-name="P254"/>
        <text:p text:style-name="P255"/>
        <text:p text:style-name="P256"/>
        <text:p text:style-name="P257"/>
        <text:p text:style-name="P258"/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p text:style-name="P266"/>
        <text:p text:style-name="P267"/>
        <text:p text:style-name="P268"/>
        <table:table table:style-name="Table11"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row table:style-name="Row38">
            <table:table-cell table:style-name="Cell121">
              <text:p text:style-name="P269"><text:span text:style-name="T269_1">Output<text:s/>Title<text:s/></text:span></text:p>
            </table:table-cell>
            <table:table-cell table:style-name="Cell122" table:number-columns-spanned="4">
              <text:p text:style-name="P270"><text:span text:style-name="T270_1">Improved<text:s/>multi-stakeholder<text:s/>dialogue<text:s/>and<text:s/>capacity<text:s/>of<text:s/>targeted<text:s/>government<text:s/>ministries</text:span><text:span text:style-name="T270_2"><text:s/>related<text:s/>to<text:s/>sustainable<text:s/>management<text:s/>of<text:s/></text:span><text:span text:style-name="T270_3">the<text:s/>mining<text:s/>and<text:s/>energy<text:s/>sectors</text:span><text:span text:style-name="T270_4"><text:s/>under<text:s/>MAKMUR</text:span></text:p>
            </table:table-cell>
            <table:covered-table-cell/>
            <table:covered-table-cell/>
            <table:covered-table-cell/>
          </table:table-row>
          <table:table-row table:style-name="Row39">
            <table:table-cell table:style-name="Cell123" table:number-columns-spanned="2">
              <text:p text:style-name="P271"><text:span text:style-name="T271_1">Output<text:s/>number:<text:s/></text:span></text:p>
            </table:table-cell>
            <table:covered-table-cell/>
            <table:table-cell table:style-name="Cell124">
              <text:p text:style-name="P272"><text:span text:style-name="T272_1">4</text:span></text:p>
            </table:table-cell>
            <table:table-cell table:style-name="Cell125">
              <text:p text:style-name="P273"><text:span text:style-name="T273_1">Output<text:s/>Score:<text:s/></text:span></text:p>
            </table:table-cell>
            <table:table-cell table:style-name="Cell126">
              <text:p text:style-name="P274"><text:span text:style-name="T274_1">N/</text:span><text:span text:style-name="T274_2">A</text:span></text:p>
            </table:table-cell>
          </table:table-row>
          <table:table-row table:style-name="Row40">
            <table:table-cell table:style-name="Cell127" table:number-columns-spanned="2">
              <text:p text:style-name="P275"><text:span text:style-name="T275_1">Impact<text:s/>weighting<text:s/>(%):<text:s text:c="2"/></text:span></text:p>
            </table:table-cell>
            <table:covered-table-cell/>
            <table:table-cell table:style-name="Cell128">
              <text:p text:style-name="P276"><text:span text:style-name="T276_1">3</text:span><text:span text:style-name="T276_2">0</text:span></text:p>
            </table:table-cell>
            <table:table-cell table:style-name="Cell129">
              <text:p text:style-name="P277"><text:span text:style-name="T277_1">Weighting<text:s/>revised<text:s/>since<text:s/>last<text:s/></text:span><text:span text:style-name="T277_2">AR?</text:span><text:span text:style-name="T277_3"><text:s/></text:span></text:p>
            </table:table-cell>
            <table:table-cell table:style-name="Cell130">
              <text:p text:style-name="P278"><text:span text:style-name="T278_1">No</text:span></text:p>
            </table:table-cell>
          </table:table-row>
        </table:table>
        <text:p text:style-name="P279"/>
        <text:p text:style-name="P280"><text:span text:style-name="T280_1">Briefly<text:s/>describe<text:s/>the<text:s/>output’s<text:s/>activities<text:s/>and<text:s/>provide<text:s/>supporting<text:s/>narrative<text:s/>for<text:s/>the<text:s/>score.<text:s/></text:span></text:p>
        <text:p text:style-name="P281"><text:span text:style-name="T281_1">MAKMUR<text:s/>has<text:s/>not<text:s/>implemented<text:s/>any<text:s/>substantive<text:s/>activities<text:s/>yet</text:span><text:span text:style-name="T281_2">,<text:s/>since<text:s/>the<text:s/></text:span><text:span text:style-name="T281_3">project<text:s/>had<text:s/>just<text:s/>been<text:s/>launched<text:s/>in<text:s/>the<text:s/>end<text:s/>of<text:s/>July<text:s/>2025.</text:span><text:span text:style-name="T281_4"><text:s/></text:span><text:span text:style-name="T281_5">The<text:s/></text:span><text:span text:style-name="T281_6">inception<text:s/>phase<text:s/>exceeded<text:s/>the<text:s/>initial<text:s/>plan</text:span><text:span text:style-name="T281_7">,</text:span><text:span text:style-name="T281_8"><text:s/></text:span><text:span text:style-name="T281_9">partly<text:s/>driven<text:s/>by<text:s/>delays<text:s/>connected<text:s/>to<text:s/>ongoing<text:s/>exchanges<text:s/>between<text:s/>the<text:s/>government<text:s/>and<text:s/>implementing<text:s/>partner,<text:s/>and<text:s/>partly<text:s/>driven<text:s/>by<text:s/>frictions<text:s/>caused<text:s/>by<text:s/>internal<text:s/>coordination<text:s/>issues.<text:s/></text:span><text:span text:style-name="T281_10">IISD<text:s/>ha</text:span><text:span text:style-name="T281_11">s<text:s/>now</text:span><text:span text:style-name="T281_12"><text:s/>contracted<text:s/></text:span><text:span text:style-name="T281_13">a</text:span><text:span text:style-name="T281_14"><text:s/>local<text:s/>partner</text:span><text:span text:style-name="T281_15"><text:s/>that<text:s/></text:span><text:span text:style-name="T281_16">is</text:span><text:span text:style-name="T281_17"><text:s/>ready<text:s/>to<text:s/>commence<text:s/>with<text:s/></text:span><text:span text:style-name="T281_18">activities<text:s/>including</text:span><text:span text:style-name="T281_19"><text:s/>value<text:s/>chain</text:span><text:span text:style-name="T281_20"><text:s/>mapping</text:span><text:span text:style-name="T281_21">.</text:span><text:span text:style-name="T281_22"><text:s/></text:span><text:span text:style-name="T281_23">The<text:s/></text:span><text:span text:style-name="T281_24">indicators<text:s/>that<text:s/>the<text:s/></text:span><text:span text:style-name="T281_25">project<text:s/>tries<text:s/>to<text:s/>achieve<text:s/>for<text:s/>the<text:s/>implementation<text:s/>phase<text:s/>are:<text:s/></text:span></text:p>
        <text:list text:style-name="LS25" xml:id="list10">
          <text:list-item>
            <text:p text:style-name="P282"><text:span text:style-name="T282_1">Improved<text:s/>knowledge<text:s/>sharing,<text:s/>coordination<text:s/>and<text:s/>engagement<text:s/>opportunities<text:s/>among<text:s/>key<text:s/>stakeholders</text:span></text:p>
          </text:list-item>
          <text:list-item>
            <text:p text:style-name="P283"><text:span text:style-name="T283_1">Increased<text:s/>knowledge<text:s/>and<text:s/>awareness<text:s/>on<text:s/>key<text:s/>issues<text:s/>related<text:s/>to<text:s/>sustainable<text:s/>mining<text:s/>and<text:s/>energy<text:s/>sectors</text:span></text:p>
          </text:list-item>
          <text:list-item>
            <text:p text:style-name="P284"><text:span text:style-name="T284_1">Increased<text:s/>capacity<text:s/>of<text:s/>Indonesian<text:s/>officials<text:s/></text:span><text:span text:style-name="T284_2">as<text:s/>a<text:s/>result<text:s/>of</text:span><text:span text:style-name="T284_3"><text:s/>technical<text:s/>assistance<text:s/>and<text:s/>training<text:s/>on<text:s/>sustainable<text:s/>management<text:s/>of<text:s/>the<text:s/>mining<text:s/>and<text:s/>energy<text:s/>sectors</text:span><text:span text:style-name="T284_4">.</text:span></text:p>
          </text:list-item>
        </text:list>
        <text:p text:style-name="P285"><text:span text:style-name="T285_1">Describe<text:s/>any<text:s/>changes<text:s/>to<text:s/>this<text:s/>output<text:s/>during<text:s/>the<text:s/>past<text:s/>year,<text:s/>and<text:s/>any<text:s/>planned<text:s/>changes<text:s/></text:span><text:span text:style-name="T285_2">as<text:s/>a<text:s/>result<text:s/>of</text:span><text:span text:style-name="T285_3"><text:s/>this<text:s/>review.<text:s/></text:span></text:p>
        <text:p text:style-name="P286"><text:span text:style-name="T286_1">Since<text:s/>this<text:s/>is<text:s/>the<text:s/>first<text:s/>Annual<text:s/>Review,<text:s/>no<text:s/>changes<text:s/>have<text:s/>been<text:s/>made.<text:s/>However,<text:s/></text:span><text:span text:style-name="T286_2">the<text:s/>programme<text:s/></text:span><text:span text:style-name="T286_3">logframe</text:span><text:span text:style-name="T286_4"><text:s/>will<text:s/>be<text:s/>updated<text:s/>to<text:s/>better</text:span><text:span text:style-name="T286_5"><text:s/>align<text:s/>the<text:s/>outputs<text:s/>with<text:s/>the<text:s/>ambition<text:s/>of<text:s/>the<text:s/>programme<text:s/>and<text:s/>ensure<text:s/>the<text:s/>indicators<text:s/>are<text:s/>reflective<text:s/>of<text:s/>the<text:s/>theory<text:s/>of<text:s/>change.</text:span></text:p>
        <text:p text:style-name="P287"><text:span text:style-name="T28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288"><text:span text:style-name="T288_1">A<text:s/>more<text:s/>adaptive<text:s/>approach<text:s/>to<text:s/>programme<text:s/>management<text:s/>might<text:s/>better<text:s/>allow<text:s/>for<text:s/>demand-led<text:s/>delivery<text:s/>and<text:s/>accelerate<text:s/>implementation.<text:s/>IISD<text:s/>should<text:s/>consider<text:s/>how<text:s/>to<text:s/>improve<text:s/>programme<text:s/>leadership<text:s/>and<text:s/>coordination,<text:s/>and<text:s/>whether<text:s/>the<text:s/>resourcing<text:s/>strategy<text:s/>remains<text:s/>appropriate<text:s/>as<text:s/>the<text:s/>project<text:s/>moves<text:s/>to<text:s/>implementation<text:s/>phase.</text:span></text:p>
        <text:h text:style-name="P289" text:outline-level="2"><text:span text:style-name="T289_1">D:<text:s/>VALUE<text:s/>FOR<text:s/>MONEY<text:s/></text:span></text:h>
        <text:p text:style-name="P290"><text:span text:style-name="T290_1">VfM<text:s/>performance<text:s/>compared<text:s/>to<text:s/>the<text:s/>original<text:s/>VfM<text:s/>proposition<text:s/>in<text:s/>the<text:s/>business<text:s/>case<text:s/></text:span></text:p>
        <text:p text:style-name="P291"><text:span text:style-name="T291_1">At<text:s/>this<text:s/>early<text:s/>stage<text:s/>of<text:s/>implementation,<text:s/>a<text:s/>comprehensive<text:s/>Value<text:s/>for<text:s/>Money<text:s/>assessment<text:s/>remains<text:s/>premature.<text:s/>FAST,<text:s/>which<text:s/>concluded<text:s/>its<text:s/>inception<text:s/>phase<text:s/>in<text:s/>March<text:s/>2025,<text:s/>has<text:s/>begun<text:s/>to<text:s/>demonstrate<text:s/>emerging<text:s/>evidence<text:s/>of<text:s/>Economy,<text:s/>Efficiency,<text:s/>and<text:s/>Effectiveness.<text:s/></text:span><text:span text:style-name="T291_2">On<text:s/>the<text:s/>other<text:s/>hand</text:span><text:span text:style-name="T291_3">,<text:s/>MAKMUR<text:s/>is<text:s/>still<text:s/>in<text:s/>its<text:s/>initial<text:s/>phase<text:s/>and<text:s/>therefore<text:s/>cannot<text:s/>yet<text:s/>be<text:s/></text:span><text:span text:style-name="T291_4">comprehensively<text:s/></text:span><text:span text:style-name="T291_5">assessed.</text:span></text:p>
        <text:p text:style-name="P292"><text:span text:style-name="T292_1">Economy</text:span></text:p>
        <text:p text:style-name="P293"><text:span text:style-name="T293_1">FAST<text:s/>has<text:s/>adopted<text:s/>cost-conscious<text:s/>approaches<text:s/>without<text:s/>compromising<text:s/>quality.<text:s/></text:span><text:span text:style-name="T293_2">For<text:s/>example,<text:s/></text:span><text:span text:style-name="T293_3">UNDP<text:s/></text:span><text:span text:style-name="T293_4">has<text:s/></text:span><text:span text:style-name="T293_5">hired<text:s/>local<text:s/>staff<text:s/>through<text:s/>competitive<text:s/>sel</text:span><text:span text:style-name="T293_6">ection</text:span><text:span text:style-name="T293_7">,<text:s/>ensuring<text:s/>high-quality<text:s/>deliverables<text:s/>at<text:s/>reasonable<text:s/>cost.<text:s/></text:span><text:span text:style-name="T293_8">Consultants<text:s/>are<text:s/>also<text:s/>selected<text:s/></text:span><text:span text:style-name="T293_9">through<text:s/>transparent<text:s/>and<text:s/>accountable<text:s/>processes.</text:span><text:span text:style-name="T293_10"><text:s/>This<text:s/>has<text:s/>demonstrated<text:s/>economy<text:s/>at<text:s/>an<text:s/>early<text:s/>stage<text:s/>of<text:s/>programme<text:s/>implementation.<text:s/></text:span></text:p>
        <text:p text:style-name="P294"><text:span text:style-name="T294_1">Efficiency</text:span></text:p>
        <text:p text:style-name="P295"><text:span text:style-name="T295_1">In<text:s/>its<text:s/>first<text:s/>year<text:s/>of<text:s/>implementation,<text:s/>FAST<text:s/>has<text:s/>delivered<text:s/>outputs<text:s/>within<text:s/>budget<text:s/>and<text:s/>in<text:s/>alignment<text:s/>with<text:s/>its<text:s/>implementation<text:s/>plan.<text:s/>Key<text:s/>outputs,<text:s/>particularly<text:s/>in<text:s/>policy<text:s/>development,<text:s/>have<text:s/>been<text:s/>achieved<text:s/>on<text:s/>schedule.<text:s/>Project<text:s/>spending<text:s/>has<text:s/>closely<text:s/>followed<text:s/>forecasts<text:s/>and<text:s/>the<text:s/>allocated<text:s/>budget,<text:s/>reflecting<text:s/>sound<text:s/>financial<text:s/>management.<text:s/>Additionally,<text:s/>UNDP<text:s/>has<text:s/>proactively<text:s/>engaged<text:s/>with<text:s/>other<text:s/>development<text:s/>partners<text:s/>to<text:s/>foster<text:s/>collaboration<text:s/>and<text:s/>minimise<text:s/>the<text:s/>risk<text:s/>of<text:s/>duplication,<text:s/>further<text:s/>enhancing<text:s/>implementation<text:s/>efficiency.</text:span></text:p>
        <text:p text:style-name="P296"><text:span text:style-name="T296_1">Effectiveness</text:span></text:p>
        <text:p text:style-name="P297"><text:span text:style-name="T297_1">There<text:s/>are<text:s/>early<text:s/>indications<text:s/>that<text:s/>FAST</text:span><text:span text:style-name="T297_2">’</text:span><text:span text:style-name="T297_3">s<text:s/>project<text:s/>level<text:s/>outputs<text:s/>are<text:s/>contributing<text:s/>toward<text:s/>its<text:s/>intended<text:s/>outcomes.<text:s/>During<text:s/>the<text:s/>review<text:s/>period,<text:s/>output-level<text:s/>achievements<text:s/>have<text:s/>remained<text:s/>on<text:s/>track,<text:s/>particularly<text:s/>in<text:s/>areas<text:s/>such<text:s/>as<text:s/>policy<text:s/>development<text:s/>and<text:s/>strengthened<text:s/>working-level<text:s/>engagement<text:s/>with<text:s/>the<text:s/>Coordinating<text:s/>Ministry<text:s/>of<text:s/>Economic<text:s/>Affairs,<text:s/>as<text:s/>well<text:s/>as<text:s/>key<text:s/>line<text:s/>ministries<text:s/>including<text:s/>the<text:s/>Ministry<text:s/>of<text:s/>Industry,<text:s/>Ministry<text:s/>of<text:s/>Agriculture,<text:s/>and<text:s/>the<text:s/>Research<text:s/>Centre<text:s/>for<text:s/>Coffee<text:s/>and<text:s/>Cocoa.</text:span><text:span text:style-name="T297_4"><text:s/>As<text:s/>for<text:s/>MAKMUR</text:span><text:span text:style-name="T297_5">,<text:s/></text:span><text:span text:style-name="T297_6">initial<text:s/>project<text:s/>management<text:s/></text:span><text:span text:style-name="T297_7">arrangement</text:span><text:span text:style-name="T297_8">s</text:span><text:span text:style-name="T297_9"><text:s/>did<text:s/>not<text:s/>seem<text:s/>to<text:s/>be<text:s/>effective</text:span><text:span text:style-name="T297_10">,<text:s/>since<text:s/>it<text:s/>resulted<text:s/>in<text:s/></text:span><text:span text:style-name="T297_11">delays<text:s/></text:span><text:span text:style-name="T297_12">of<text:s/>the</text:span><text:span text:style-name="T297_13"><text:s/>project</text:span><text:span text:style-name="T297_14"><text:s/>launch.</text:span><text:span text:style-name="T297_15"><text:s/></text:span><text:span text:style-name="T297_16">FCDO<text:s/>has<text:s/>notified<text:s/>IISD<text:s/>on<text:s/>this</text:span><text:span text:style-name="T297_17">,<text:s/>and<text:s/></text:span><text:span text:style-name="T297_18">some<text:s/>improvements<text:s/>took<text:s/>place</text:span><text:span text:style-name="T297_19">,<text:s/>notably<text:s/>on<text:s/>its<text:s/>reportin</text:span><text:span text:style-name="T297_20">g<text:s/>performance.</text:span></text:p>
        <text:p text:style-name="P298"><text:span text:style-name="T298_1">Equity</text:span></text:p>
        <text:p text:style-name="P299"><text:span text:style-name="T299_1">FAST<text:s/>has<text:s/>begun<text:s/>to<text:s/>show<text:s/>early<text:s/>signs<text:s/>of<text:s/>promoting<text:s/>gender<text:s/>equity.<text:s/>A<text:s/>key<text:s/>milestone<text:s/>is<text:s/>the<text:s/>completion<text:s/>of<text:s/>the<text:s/>Terms<text:s/>of<text:s/>Reference<text:s/>for<text:s/>the<text:s/>Gender<text:s/>Analysis<text:s/>and<text:s/>Action<text:s/>Plan<text:s/>by<text:s/>UNDP,<text:s/>marking<text:s/>the<text:s/>first<text:s/>concrete<text:s/>step<text:s/>toward<text:s/>integrating<text:s/>gender<text:s/>equality<text:s/>into<text:s/>the<text:s/>project’s<text:s/>implementation.</text:span><text:span text:style-name="T299_2">ge,<text:s/>just<text:s/>drag<text:s/>it.]</text:span></text:p>
        <text:p text:style-name="P300"><text:span text:style-name="T300_1">Recommendation</text:span><text:span text:style-name="T300_2"><text:s/></text:span><text:span text:style-name="T300_3">3</text:span><text:span text:style-name="T300_4">:</text:span><text:span text:style-name="T300_5"><text:s/></text:span><text:span text:style-name="T300_6">International<text:s/>travel.</text:span><text:span text:style-name="T300_7"><text:s/></text:span><text:span text:style-name="T300_8">Given<text:s/>the<text:s/></text:span><text:span text:style-name="T300_9">international<text:s/>importance<text:s/></text:span><text:span text:style-name="T300_10">of<text:s/></text:span><text:span text:style-name="T300_11">the<text:s/>issues<text:s/>that<text:s/></text:span><text:span text:style-name="T300_12">SEMESTA</text:span><text:span text:style-name="T300_13"><text:s/>aims<text:s/>to<text:s/>address</text:span><text:span text:style-name="T300_14">,<text:s/></text:span><text:span text:style-name="T300_15">FCDO<text:s/>anticipates</text:span><text:span text:style-name="T300_16"><text:s/>request</text:span><text:span text:style-name="T300_17">s</text:span><text:span text:style-name="T300_18"><text:s/>for<text:s/></text:span><text:span text:style-name="T300_19">SEMESTA<text:s/></text:span><text:span text:style-name="T300_20">to<text:s/>cover<text:s/>travel<text:s/>costs<text:s/>for<text:s/>participation<text:s/>in<text:s/>international<text:s/>fora.<text:s/></text:span><text:span text:style-name="T300_21">UNDP<text:s/>and<text:s/>IISD<text:s/>should</text:span><text:span text:style-name="T300_22"><text:s/>continue<text:s/>to<text:s/>assess<text:s/>such<text:s/>requests<text:s/>through<text:s/></text:span><text:span text:style-name="T300_23">a<text:s/></text:span><text:span text:style-name="T300_24">VfM<text:s/>perspective,<text:s/>particularly<text:s/></text:span><text:span text:style-name="T300_25">in<text:s/>light<text:s/>of</text:span><text:span text:style-name="T300_26"><text:s/>potential<text:s/></text:span><text:span text:style-name="T300_27">ODA<text:s/></text:span><text:span text:style-name="T300_28">reductions<text:s/>in<text:s/>the<text:s/>coming<text:s/>fi</text:span><text:span text:style-name="T300_29">nancial</text:span><text:span text:style-name="T300_30"><text:s/></text:span><text:span text:style-name="T300_31">years<text:s/>and</text:span><text:span text:style-name="T300_32"><text:s/>ensure<text:s/>that<text:s/>any<text:s/>support<text:s/>is<text:s/>in<text:s/>line<text:s/>with<text:s/>BE</text:span><text:span text:style-name="T300_33">J</text:span><text:span text:style-name="T300_34"><text:s/>policy</text:span><text:span text:style-name="T300_35">.</text:span></text:p>
        <text:p text:style-name="P301"><text:span text:style-name="T301_1">Assessment<text:s/>of<text:s/>whether<text:s/>the<text:s/>programme<text:s/>continues<text:s/>to<text:s/>represent<text:s/>value<text:s/>for<text:s/>money</text:span></text:p>
        <text:p text:style-name="P302"><text:span text:style-name="T302_1">The<text:s/>programme<text:s/>continue</text:span><text:span text:style-name="T302_2">s</text:span><text:span text:style-name="T302_3"><text:s/>to<text:s/></text:span><text:span text:style-name="T302_4">demonstrate<text:s/></text:span><text:span text:style-name="T302_5">value<text:s/>for<text:s/>money</text:span><text:span text:style-name="T302_6">,<text:s/>as<text:s/></text:span><text:span text:style-name="T302_7">measures<text:s/></text:span><text:span text:style-name="T302_8">to<text:s/>ensure</text:span><text:span text:style-name="T302_9"><text:s/>the<text:s/>effectiveness<text:s/>and<text:s/></text:span><text:span text:style-name="T302_10">efficiency</text:span><text:span text:style-name="T302_11"><text:s/>of<text:s/>use<text:s/>of<text:s/>money<text:s/></text:span><text:span text:style-name="T302_12">are<text:s/>in<text:s/>place.</text:span><text:span text:style-name="T302_13"><text:s/></text:span><text:span text:style-name="T302_14">P</text:span><text:span text:style-name="T302_15">rocurement<text:s/>practices<text:s/></text:span><text:span text:style-name="T302_16">follow<text:s/></text:span><text:span text:style-name="T302_17">stringent<text:s/></text:span><text:span text:style-name="T302_18">procedures</text:span><text:span text:style-name="T302_19"><text:s/>that<text:s/>adhere<text:s/>to<text:s/>VfM<text:s/>principles.</text:span><text:span text:style-name="T302_20"><text:s/>Competitive<text:s/></text:span><text:span text:style-name="T302_21">tendering<text:s/>process<text:s/></text:span><text:span text:style-name="T302_22">has<text:s/>allowed<text:s/>the<text:s/>implementing<text:s/>partners<text:s/></text:span><text:span text:style-name="T302_23">t</text:span><text:span text:style-name="T302_24">o</text:span><text:span text:style-name="T302_25"><text:s/>engage<text:s/>with<text:s/></text:span><text:span text:style-name="T302_26">qualified<text:s/></text:span><text:span text:style-name="T302_27">s</text:span><text:span text:style-name="T302_28">uppliers</text:span><text:span text:style-name="T302_29"><text:s/>and<text:s/>procure<text:s/></text:span><text:span text:style-name="T302_30">se</text:span><text:span text:style-name="T302_31">rvices<text:s/>that<text:s/>represent</text:span><text:span text:style-name="T302_32"><text:s/>value<text:s/>for<text:s/>money<text:s/>the<text:s/>most</text:span><text:span text:style-name="T302_33">,<text:s/></text:span><text:span text:style-name="T302_34">such<text:s/>as<text:s/></text:span><text:span text:style-name="T302_35">the<text:s/></text:span><text:span text:style-name="T302_36">Resear</text:span><text:span text:style-name="T302_37">ch<text:s/></text:span><text:span text:style-name="T302_38">Centre</text:span><text:span text:style-name="T302_39"><text:s/></text:span><text:span text:style-name="T302_40">for<text:s/>Coffee<text:s/></text:span><text:span text:style-name="T302_41">&amp;</text:span><text:span text:style-name="T302_42"><text:s/>Cocoa</text:span><text:span text:style-name="T302_43">.</text:span></text:p>
        <text:p text:style-name="P303"><text:span text:style-name="T303_1">E</text:span><text:span text:style-name="T303_2">:<text:s/>RISK<text:s/></text:span></text:p>
        <text:p text:style-name="P304"><text:span text:style-name="T304_1">Overview<text:s/>of<text:s/>risk<text:s/>management</text:span></text:p>
        <text:p text:style-name="P305"><draw:frame svg:x="0cm" svg:y="0cm" svg:width="12.603cm" svg:height="11.065cm" draw:style-name="FR2" text:anchor-type="as-char" draw:z-index="0"><draw:image xlink:href="Pictures/image2.png" xlink:type="simple" xlink:show="embed" xlink:actuate="onLoad"/></draw:frame></text:p>
        <text:p text:style-name="P306"><text:span text:style-name="T306_1">The<text:s/>programme<text:s/>risk<text:s/>register<text:s/>has<text:s/>been<text:s/>periodically<text:s/>reviewed<text:s/>during<text:s/>the<text:s/>review<text:s/>period<text:s/>(most<text:s/>recently<text:s/></text:span><text:span text:style-name="T306_2">in</text:span><text:span text:style-name="T306_3"><text:s/>August<text:s/>2025).<text:s/>The<text:s/>overall<text:s/>risk<text:s/>level<text:s/>of<text:s/>the<text:s/>programme<text:s/>is<text:s/>assessed<text:s/>as Moderate</text:span><text:span text:style-name="T306_4">.<text:s/>Significant<text:s/>changes<text:s/></text:span><text:span text:style-name="T306_5">to</text:span><text:span text:style-name="T306_6"><text:s/>programme</text:span><text:span text:style-name="T306_7"><text:s/>risks<text:s/>fall<text:s/>under<text:s/>two<text:s/>categories: Strategic<text:s/>and<text:s/>Contextual<text:s/>Risk (e.g.,<text:s/></text:span><text:span text:style-name="T306_8">improved<text:s/></text:span><text:span text:style-name="T306_9">political<text:s/>relation<text:s/>with<text:s/>Indonesian<text:s/>government</text:span><text:span text:style-name="T306_10">)<text:s/>and Financial<text:s/>and<text:s/>Fiduciary<text:s/>Risk (e.g.,<text:s/>reduced<text:s/>ODA<text:s/>allocation).<text:s/>All<text:s/>identified<text:s/>risks<text:s/>remain<text:s/>within<text:s/>the<text:s/>programme’s<text:s/>risk<text:s/>appetite.</text:span></text:p>
        <text:list text:style-name="LS16" xml:id="list13">
          <text:list-item>
            <text:p text:style-name="P307"><text:span text:style-name="T307_1">Strategic<text:s/>and<text:s/>Contextual<text:s/>Risks</text:span></text:p>
          </text:list-item>
        </text:list>
        <text:p text:style-name="P308"><text:span text:style-name="T308_1">A<text:s/>significant<text:s/>positive<text:s/>shift<text:s/>has<text:s/>occurred<text:s/>in<text:s/>the<text:s/>relationship<text:s/>between<text:s/>the<text:s/>programme<text:s/>team<text:s/>and<text:s/>key<text:s/>contacts<text:s/>within<text:s/>line<text:s/>ministries,<text:s/>resulting<text:s/>in<text:s/>a<text:s/></text:span><text:span text:style-name="T308_2">lowering<text:s/>in</text:span><text:span text:style-name="T308_3"><text:s/>of<text:s/></text:span><text:span text:style-name="T308_4">the</text:span><text:span text:style-name="T308_5"><text:s/>Strategic<text:s/>and<text:s/>Contextual<text:s/>Risk<text:s/>from Major to Moderate.<text:s/>The<text:s/></text:span><text:span text:style-name="T308_6">FAST<text:s/></text:span><text:span text:style-name="T308_7">programme<text:s/>team<text:s/>is<text:s/>no<text:s/>longer<text:s/>perceived<text:s/>as<text:s/>an<text:s/>external<text:s/>actor<text:s/>by<text:s/>the<text:s/>Government,<text:s/>which<text:s/>has<text:s/></text:span><text:span text:style-name="T308_8">allowed<text:s/></text:span><text:span text:style-name="T308_9">participation<text:s/>in<text:s/>strategic<text:s/>discussions,<text:s/>s</text:span><text:span text:style-name="T308_10">uch<text:s/>as<text:s/>those<text:s/>on<text:s/>the<text:s/>national<text:s/>palm<text:s/>oil<text:s/>strategy<text:s/>and<text:s/>the<text:s/>palm<text:s/>oil<text:s/>certification<text:s/>plan.<text:s/>This<text:s/>improvement<text:s/></text:span><text:span text:style-name="T308_11">result</text:span><text:span text:style-name="T308_12">s<text:s/>from<text:s/>more<text:s/>frequent<text:s/>and<text:s/>meaningful<text:s/>communication<text:s/>with<text:s/>government<text:s/>counterparts</text:span><text:span text:style-name="T308_13">.<text:s/>It<text:s/>is<text:s/>also<text:s/></text:span><text:span text:style-name="T308_14">supported<text:s/>by<text:s/>UNDP’s<text:s/>increasingly<text:s/>open<text:s/>and<text:s/>responsive<text:s/>approach<text:s/>to<text:s/>engaging<text:s/>key<text:s/>ministries.</text:span><text:span text:style-name="T308_15"><text:s/></text:span><text:span text:style-name="T308_16">Th</text:span><text:span text:style-name="T308_17">e<text:s/>momentum<text:s/></text:span><text:span text:style-name="T308_18">is<text:s/>also<text:s/>beneficial</text:span><text:span text:style-name="T308_19"><text:s/>to<text:s/></text:span><text:span text:style-name="T308_20">build<text:s/>traction<text:s/>w</text:span><text:span text:style-name="T308_21">ith<text:s/>other<text:s/>line<text:s/>ministries<text:s/>that<text:s/></text:span><text:span text:style-name="T308_22">potentially<text:s/>have<text:s/></text:span><text:span text:style-name="T308_23">relevance<text:s/>in<text:s/>near<text:s/>future</text:span><text:span text:style-name="T308_24">,<text:s/>such<text:s/>as<text:s/>the<text:s/>Coordinating<text:s/>Ministry<text:s/>of<text:s/>Food<text:s/>Affairs<text:s/>and</text:span><text:span text:style-name="T308_25"><text:s/></text:span><text:span text:style-name="T308_26">Ministry<text:s/>of<text:s/>National<text:s/>Development<text:s/>Planning</text:span><text:span text:style-name="T308_27"><text:s/></text:span><text:span text:style-name="T308_28">(in<text:s/>relation<text:s/>to<text:s/>Just<text:s/>Rural<text:s/>Transition<text:s/>Programme).</text:span></text:p>
        <text:p text:style-name="P309"><text:span text:style-name="T309_1">To<text:s/>institutionalise<text:s/>this<text:s/>momentum<text:s/>and<text:s/>ensure<text:s/>continued<text:s/>alignment,<text:s/>both<text:s/>FAST<text:s/>and<text:s/>MAKMUR<text:s/></text:span><text:span text:style-name="T309_2">should<text:s/></text:span><text:span text:style-name="T309_3">establish<text:s/>formal<text:s/>steering<text:s/>committees<text:s/>and<text:s/>technical<text:s/>working<text:s/>groups.<text:s/>These<text:s/>structures<text:s/>will<text:s/>serve<text:s/>to<text:s/>enhance<text:s/>coordination<text:s/>between<text:s/>the<text:s/>UK,<text:s/>the<text:s/></text:span><text:span text:style-name="T309_4">GoI</text:span><text:span text:style-name="T309_5">,<text:s/>and<text:s/>implementing<text:s/>partners,<text:s/>which<text:s/>will<text:s/>support<text:s/>effective<text:s/>programme<text:s/>delivery.</text:span></text:p>
        <text:p text:style-name="P310"><text:span text:style-name="T310_1">Recommendation<text:s/></text:span><text:span text:style-name="T310_2">4</text:span><text:span text:style-name="T310_3">:<text:s/>Project-level<text:s/>Governance<text:s/>Structures</text:span><text:span text:style-name="T310_4">.</text:span><text:span text:style-name="T310_5"><text:s/>Implementing<text:s/>partners<text:s/>should<text:s/>establish<text:s/>formal<text:s/>steering<text:s/>committees<text:s/>and<text:s/>technical<text:s/>working<text:s/>groups<text:s/>for<text:s/>both<text:s/>FAST<text:s/>and<text:s/>MAKMUR<text:s/>to<text:s/>strengthen<text:s/>coordination<text:s/>and<text:s/>governance<text:s/>mechanisms.</text:span></text:p>
        <text:list text:style-name="LS16" xml:id="list14" text:continue-list="list13">
          <text:list-item>
            <text:p text:style-name="P311"><text:span text:style-name="T311_1">Financial<text:s/>and<text:s/>Fiduciary<text:s/>Risks</text:span></text:p>
          </text:list-item>
        </text:list>
        <text:p text:style-name="P312"><text:span text:style-name="T312_1">The<text:s/>UK’s<text:s/>financial<text:s/>uncertainties,<text:s/>especially<text:s/>the<text:s/>anticipated<text:s/>reduction<text:s/>in<text:s/>Official<text:s/>Development<text:s/>Assistance<text:s/>(ODA)<text:s/>in<text:s/>future<text:s/>years,<text:s/>pose<text:s/>a<text:s/>significant<text:s/>risk<text:s/>to<text:s/>the<text:s/>programme.<text:s/>To<text:s/>address<text:s/>this,<text:s/></text:span><text:span text:style-name="T312_2">SEMES</text:span><text:span text:style-name="T312_3">TA</text:span><text:span text:style-name="T312_4"><text:s/>has<text:s/>developed<text:s/>multiple<text:s/>budget<text:s/>scenarios<text:s/>(optimistic,<text:s/>realistic,<text:s/>and<text:s/>pessimistic)<text:s/>to<text:s/>prepare<text:s/>for<text:s/>varying<text:s/>funding<text:s/>levels</text:span><text:span text:style-name="T312_5">,</text:span><text:span text:style-name="T312_6"><text:s/>and<text:s/>to<text:s/>pri</text:span><text:span text:style-name="T312_7">oritise<text:s/>activities<text:s/>based<text:s/>on<text:s/></text:span><text:span text:style-name="T312_8">impact<text:s/>and<text:s/>urgency.<text:s/></text:span><text:span text:style-name="T312_9">In<text:s/>response<text:s/>to<text:s/>the<text:s/>anticipated<text:s/>reduction<text:s/>in<text:s/>ODA</text:span><text:span text:style-name="T312_10">,<text:s/>one<text:s/>potential<text:s/>pathway<text:s/>is<text:s/>for<text:s/></text:span><text:span text:style-name="T312_11">FAST<text:s/>to<text:s/>be</text:span><text:span text:style-name="T312_12"><text:s/>integrated<text:s/>into<text:s/></text:span><text:span text:style-name="T312_13">Forest</text:span><text:span text:style-name="T312_14"><text:s/></text:span><text:span text:style-name="T312_15">Governance</text:span><text:span text:style-name="T312_16"><text:s/>Markets<text:s/>and<text:s/>Climate<text:s/>(FGMC)<text:s/>Phase<text:s/>2<text:s/>which<text:s/>runs<text:s/>centrally<text:s/>by<text:s/>HQ.</text:span><text:span text:style-name="T312_17"><text:s/></text:span><text:span text:style-name="T312_18">It<text:s/>is<text:s/>understood</text:span><text:span text:style-name="T312_19"><text:s/>that<text:s/>Centrally<text:s/>Managed<text:s/>Programmes<text:s/>(CMPs)<text:s/>are<text:s/>likely<text:s/>to<text:s/>experience<text:s/>less<text:s/>severe<text:s/>budget<text:s/>reductions<text:s/>compared<text:s/>to<text:s/>bilateral<text:s/>programmes<text:s/>managed<text:s/>at<text:s/></text:span><text:span text:style-name="T312_20">P</text:span><text:span text:style-name="T312_21">ost</text:span><text:span text:style-name="T312_22">.</text:span><text:span text:style-name="T312_23"><text:s/></text:span><text:span text:style-name="T312_24">Through<text:s/>this<text:s/></text:span><text:span text:style-name="T312_25">option</text:span><text:span text:style-name="T312_26">,</text:span><text:span text:style-name="T312_27"><text:s/></text:span><text:span text:style-name="T312_28">SEMESTA<text:s/>w</text:span><text:span text:style-name="T312_29">ould<text:s/></text:span><text:span text:style-name="T312_30">have<text:s/>less<text:s/>pressure<text:s/>when<text:s/>it<text:s/>comes<text:s/>to<text:s/>ODA<text:s/>reduction</text:span><text:span text:style-name="T312_31"><text:s/>and<text:s/>its<text:s/>scope<text:s/>of<text:s/>works<text:s/>would<text:s/>be<text:s/>refocused<text:s/></text:span><text:span text:style-name="T312_32">to<text:s/>concentrate<text:s/>on<text:s/>critical<text:s/>minerals.</text:span><text:span text:style-name="T312_33"><text:s/></text:span><text:span text:style-name="T312_34">However,<text:s/>considering<text:s/>that<text:s/>the<text:s/>two<text:s/>programmes<text:s/>are<text:s/>in<text:s/>different<text:s/>stage</text:span><text:span text:style-name="T312_35">s</text:span><text:span text:style-name="T312_36"><text:s/>of<text:s/>implementation,<text:s/>SEMESTA<text:s/>programme<text:s/>team<text:s/>shou</text:span><text:span text:style-name="T312_37">ld<text:s/></text:span><text:span text:style-name="T312_38">be<text:s/>in<text:s/>close<text:s/>coordination</text:span><text:span text:style-name="T312_39"><text:s/>with<text:s/>the<text:s/>FGMC<text:s/>team<text:s/>to<text:s/></text:span><text:span text:style-name="T312_40">ensure<text:s/></text:span><text:span text:style-name="T312_41">align</text:span><text:span text:style-name="T312_42">ment<text:s/>of</text:span><text:span text:style-name="T312_43"><text:s/>t</text:span><text:span text:style-name="T312_44">imelines<text:s/></text:span><text:span text:style-name="T312_45">and<text:s/>smooth<text:s/>transition<text:s/>between</text:span><text:span text:style-name="T312_46"><text:s/>both<text:s/>programmes.</text:span></text:p>
        <text:p text:style-name="P313"><text:span text:style-name="T313_1">S</text:span><text:span text:style-name="T313_2">everal<text:s/>potential<text:s/></text:span><text:span text:style-name="T313_3">alignments</text:span><text:span text:style-name="T313_4"><text:s/></text:span><text:span text:style-name="T313_5">are<text:s/>foreseen<text:s/></text:span><text:span text:style-name="T313_6">between<text:s/>FAST<text:s/>and<text:s/>FGMC2</text:span><text:span text:style-name="T313_7">,<text:s/>including<text:s/>(</text:span><text:span text:style-name="T313_8">i</text:span><text:span text:style-name="T313_9">)</text:span><text:span text:style-name="T313_10"><text:s/></text:span><text:span text:style-name="T313_11">promoting<text:s/></text:span><text:span text:style-name="T313_12">institutional<text:s/>frameworks<text:s/>and<text:s/>transparency,<text:s/>which<text:s/>will<text:s/>improve<text:s/>forest<text:s/>governance<text:s/>and<text:s/>reducing<text:s/>unsustainable<text:s/>practices,<text:s/>and<text:s/>(ii)<text:s/></text:span><text:span text:style-name="T313_13">supporting<text:s/>legal<text:s/>and<text:s/>sustainable<text:s/>supply<text:s/>chains</text:span><text:span text:style-name="T313_14">.</text:span><text:span text:style-name="T313_15"><text:s/></text:span><text:span text:style-name="T313_16">However,<text:s/>FGMC2<text:s/>core<text:s/>objectives<text:s/>are<text:s/>forests<text:s/>stewardship<text:s/>and<text:s/>hence<text:s/>it<text:s/>has<text:s/>limited<text:s/>capacity<text:s/>to<text:s/>support<text:s/>the<text:s/>whole<text:s/>institutional<text:s/>framework<text:s/>of<text:s/>ISPO<text:s/>which<text:s/>spans<text:s/>from<text:s/>plantation,<text:s/>industry<text:s/>and<text:s/></text:span><text:span text:style-name="T313_17">bioenergy.<text:s/>Thus,<text:s/>connecting<text:s/>the<text:s/>work<text:s/>with<text:s/>other<text:s/>donors<text:s/>such<text:s/>as<text:s/>SECO,<text:s/>the<text:s/>Netherlands<text:s/>with<text:s/></text:span><text:span text:style-name="T313_18">its<text:s/>joint<text:s/>funding<text:s/>with<text:s/>the<text:s/>UK<text:s/>of<text:s/></text:span><text:span text:style-name="T313_19">NISCOPS2,<text:s/>the<text:s/>EU<text:s/>with<text:s/>its<text:s/>ATLAS<text:s/>programme</text:span><text:span text:style-name="T313_20">,</text:span><text:span text:style-name="T313_21"><text:s/></text:span><text:span text:style-name="T313_22">or<text:s/>other<text:s/>ADP<text:s/>countries</text:span><text:span text:style-name="T313_23">,</text:span><text:span text:style-name="T313_24"><text:s/>may<text:s/>sustain<text:s/>the<text:s/>work<text:s/>of<text:s/>FAST<text:s/></text:span><text:span text:style-name="T313_25">despite<text:s/>budgetary<text:s/>constraints.</text:span><text:span text:style-name="T313_26"><text:s/>It<text:s/>is<text:s/>also<text:s/></text:span><text:span text:style-name="T313_27">worth</text:span><text:span text:style-name="T313_28"><text:s/>exploring<text:s/>collaboration<text:s/>with<text:s/>UK<text:s/>companies<text:s/>and<text:s/>buyers<text:s/>such<text:s/>as<text:s/>Unilever,<text:s/>to<text:s/>help<text:s/>delivering<text:s/>the<text:s/>objectives<text:s/>of<text:s/>the<text:s/>programme<text:s/>through<text:s/>public<text:s/>private<text:s/>partnership</text:span><text:span text:style-name="T313_29"><text:s/>like<text:s/>Siak-</text:span><text:span text:style-name="T313_30">Pelalawan</text:span><text:span text:style-name="T313_31"><text:s/></text:span><text:span text:style-name="T313_32">Landscape<text:s/>Programme<text:s/>(SPLP)</text:span><text:span text:style-name="T313_33">.</text:span></text:p>
        <text:p text:style-name="P314"><text:span text:style-name="T314_1">A<text:s/>potential<text:s/>pathway<text:s/>for<text:s/></text:span><text:span text:style-name="T314_2">delivery<text:s/>of<text:s/>MAKMUR<text:s/>is<text:s/>through<text:s/>the<text:s/>UK<text:s/>PACT<text:s/>programme,<text:s/>given<text:s/>MAKMUR’s<text:s/>strong<text:s/>focus<text:s/>on<text:s/>mitigating<text:s/>carbon<text:s/>emissions<text:s/>from<text:s/>the<text:s/>critical<text:s/>mineral<text:s/>supply<text:s/>chain.<text:s/></text:span></text:p>
        <text:p text:style-name="P315"><text:span text:style-name="T315_1">Recommendation<text:s/>5:<text:s/></text:span><text:span text:style-name="T315_2">ODA<text:s/>reduction<text:s/>and<text:s/>potential<text:s/>engagement<text:s/>with<text:s/>CMPs.<text:s/>As<text:s/>ODA<text:s/>allocations<text:s/>for<text:s/>forthcoming<text:s/>years<text:s/>as<text:s/>confirmed<text:s/>around<text:s/>September<text:s/>2025,<text:s/>FCDO<text:s/>should<text:s/>work<text:s/>with<text:s/>implementing<text:s/>partners<text:s/>to<text:s/>adjust<text:s/>workplans<text:s/>accordingly.<text:s/>When<text:s/>needed,<text:s/>potential<text:s/>collaboration<text:s/>with<text:s/>centrally<text:s/>managed<text:s/>programmes<text:s/>should<text:s/>also<text:s/>be<text:s/>considered.</text:span></text:p>
        <text:p text:style-name="P316"/>
        <text:p text:style-name="P317"/>
        <text:p text:style-name="P318"/>
        <text:p text:style-name="P319"/>
        <text:p text:style-name="P320"/>
        <text:p text:style-name="P321"/>
        <text:p text:style-name="P322"/>
        <text:p text:style-name="P323"/>
        <text:p text:style-name="P324"/>
        <text:p text:style-name="P325"><text:span text:style-name="T325_1">F:<text:s/>PROGRAMME<text:s/>MANAGEMENT:<text:s/></text:span><text:bookmark-start text:name="_Hlk21353049"/><text:span text:style-name="T325_2">DELIVERY,<text:s/>COMMERCIAL<text:s/>&amp;<text:s/>FINANCIAL<text:s/>PERFORMANCE<text:s/></text:span><text:bookmark-end text:name="_Hlk21353049"/></text:p>
        <text:p text:style-name="P326"><text:span text:style-name="T326_1">Summarise<text:s/>the<text:s/>performance<text:s/>of<text:s/>partners<text:s/>and<text:s/>FCDO,<text:s/>notably<text:s/>on<text:s/>commercial<text:s/>and<text:s/>financial<text:s/>issues.<text:s/></text:span></text:p>
        <text:p text:style-name="P327"/>
        <text:p text:style-name="P328"><text:span text:style-name="T328_1">UNDP<text:s/>–<text:s/>FAST</text:span></text:p>
        <text:p text:style-name="P329"><text:span text:style-name="T329_1">Overall<text:s/>Performance<text:s/></text:span><text:span text:style-name="T329_2">–</text:span><text:span text:style-name="T329_3"><text:s/></text:span><text:span text:style-name="T329_4">In<text:s/>general,<text:s/></text:span><text:span text:style-name="T329_5">UNDP<text:s/>has<text:s/></text:span><text:span text:style-name="T329_6">performed<text:s/></text:span><text:span text:style-name="T329_7">within<text:s/>expectation</text:span><text:span text:style-name="T329_8">s</text:span><text:span text:style-name="T329_9">.<text:s/>The<text:s/>way<text:s/>the</text:span><text:span text:style-name="T329_10">y</text:span><text:span text:style-name="T329_11"><text:s/></text:span><text:span text:style-name="T329_12">engage<text:s/>with<text:s/></text:span><text:span text:style-name="T329_13">the<text:s/>government<text:s/>and<text:s/></text:span><text:span text:style-name="T329_14">respond<text:s/>to<text:s/></text:span><text:span text:style-name="T329_15">the</text:span><text:span text:style-name="T329_16">ir</text:span><text:span text:style-name="T329_17"><text:s/>needs<text:s/></text:span><text:span text:style-name="T329_18">in<text:s/>relation<text:s/>to<text:s/>t</text:span><text:span text:style-name="T329_19">he<text:s/></text:span><text:span text:style-name="T329_20">programme<text:s/>ambition<text:s/></text:span><text:span text:style-name="T329_21">are<text:s/>satisfactory</text:span><text:span text:style-name="T329_22">,<text:s/>according<text:s/>to<text:s/></text:span><text:span text:style-name="T329_23">feedback<text:s/>from<text:s/>government<text:s/>counterpart</text:span><text:span text:style-name="T329_24">s.</text:span><text:span text:style-name="T329_25"><text:s/></text:span><text:span text:style-name="T329_26">T</text:span><text:span text:style-name="T329_27">hey</text:span><text:span text:style-name="T329_28"><text:s/></text:span><text:span text:style-name="T329_29">demonstrate<text:s/>timely<text:s/>respons</text:span><text:span text:style-name="T329_30">e</text:span><text:span text:style-name="T329_31"><text:s/>to<text:s/></text:span><text:span text:style-name="T329_32">queries<text:s/>from<text:s/>FCDO<text:s/>in<text:s/>both<text:s/>substantive<text:s/>and<text:s/>administrative</text:span><text:span text:style-name="T329_33">/<text:s/>financial<text:s/>aspects</text:span><text:span text:style-name="T329_34">.</text:span></text:p>
        <text:p text:style-name="P330"><text:span text:style-name="T330_1">Financial<text:s/>Performance</text:span><text:span text:style-name="T330_2"><text:s/>–<text:s/></text:span><text:span text:style-name="T330_3">As<text:s/>of<text:s/>August<text:s/>2025,<text:s/>FCDO<text:s/>has<text:s/>disbursed<text:s/>£750,000<text:s/></text:span><text:span text:style-name="T330_4">of</text:span><text:span text:style-name="T330_5"><text:s/>the<text:s/>total<text:s/>allocated<text:s/>budget<text:s/>of<text:s/>£3,000,000.<text:s/>By<text:s/>the<text:s/>end<text:s/>of<text:s/>August,<text:s/>the<text:s/>remaining<text:s/>unspent<text:s/>funds<text:s/>are<text:s/>projected<text:s/>to<text:s/>be<text:s/>approximately<text:s/>£28,000,<text:s/>indicating<text:s/>that<text:s/>96%<text:s/>of<text:s/>the<text:s/>disbursed<text:s/>funds<text:s/></text:span><text:span text:style-name="T330_6">amounting<text:s/>to<text:s/></text:span><text:span text:style-name="T330_7">£</text:span><text:span text:style-name="T330_8">72</text:span><text:span text:style-name="T330_9">2</text:span><text:span text:style-name="T330_10">,000<text:s/></text:span><text:span text:style-name="T330_11">have<text:s/>been<text:s/></text:span><text:span text:style-name="T330_12">utilised.</text:span><text:span text:style-name="T330_13"><text:s/>Financial<text:s/>reports,<text:s/>including<text:s/>quarterly<text:s/>forecasts,<text:s/>have<text:s/>been<text:s/>submitted<text:s/>in<text:s/>a<text:s/>timely<text:s/>manner.</text:span></text:p>
        <text:p text:style-name="P331"><text:span text:style-name="T331_1">Safeguarding<text:s/>and<text:s/></text:span><text:span text:style-name="T331_2">Gender</text:span><text:span text:style-name="T331_3"><text:s/>–<text:s/>As</text:span><text:span text:style-name="T331_4"><text:s/>a<text:s/>United<text:s/>Nations<text:s/>agency,<text:s/>UNDP<text:s/>has<text:s/>established<text:s/>a<text:s/>robust<text:s/>framework<text:s/>for<text:s/>safeguarding<text:s/>and<text:s/>gender<text:s/>equality.<text:s/>For<text:s/>the<text:s/>FAST<text:s/>programme,<text:s/>UNDP<text:s/>has<text:s/>appointed<text:s/></text:span><text:span text:style-name="T331_5">a<text:s/>Safeguarding</text:span><text:span text:style-name="T331_6"><text:s/>Expert<text:s/>responsible<text:s/>for<text:s/>developing<text:s/>key<text:s/>safeguarding<text:s/>instruments,<text:s/>including:</text:span><text:span text:style-name="T331_7"><text:s/></text:span><text:span text:style-name="T331_8">(</text:span><text:span text:style-name="T331_9">i</text:span><text:span text:style-name="T331_10">)<text:s/>the<text:s/>Social<text:s/>and<text:s/>Environmental<text:s/>Screeni</text:span><text:span text:style-name="T331_11">ng<text:s/>Procedure,<text:s/>(ii)<text:s/>the<text:s/>Environmental<text:s/>and<text:s/>Social<text:s/>Impact<text:s/>Assessment,<text:s/>and</text:span><text:span text:style-name="T331_12"><text:line-break/></text:span><text:span text:style-name="T331_13">(iii)<text:s/>the<text:s/>Environmental<text:s/>and<text:s/>Social<text:s/>Management<text:s/>Plan.</text:span><text:span text:style-name="T331_14"><text:s/></text:span><text:span text:style-name="T331_15">UNDP<text:s/>has<text:s/></text:span><text:span text:style-name="T331_16">also<text:s/></text:span><text:span text:style-name="T331_17">prepared<text:s/>the<text:s/>Terms<text:s/>of<text:s/>Reference<text:s/>for<text:s/>conducting<text:s/>a<text:s/>Gender<text:s/>Analysis<text:s/>and<text:s/>developing<text:s/>a<text:s/>Gender<text:s/>Action<text:s/>Plan.</text:span></text:p>
        <text:p text:style-name="P332"><text:span text:style-name="T332_1">IISD<text:s/>–<text:s/>MAKMUR</text:span></text:p>
        <text:p text:style-name="P333"><text:span text:style-name="T333_1">Overall<text:s/>Performance<text:s/></text:span><text:span text:style-name="T333_2">–</text:span><text:span text:style-name="T333_3"><text:s/></text:span><text:span text:style-name="T333_4">IISD<text:s/></text:span><text:span text:style-name="T333_5">are<text:s/>technical</text:span><text:span text:style-name="T333_6"><text:s/></text:span><text:span text:style-name="T333_7">expertise<text:s/></text:span><text:span text:style-name="T333_8">on<text:s/>the<text:s/></text:span><text:span text:style-name="T333_9">subject<text:s/></text:span><text:span text:style-name="T333_10">of</text:span><text:span text:style-name="T333_11"><text:s/>critical</text:span><text:span text:style-name="T333_12"><text:s/>minerals</text:span><text:span text:style-name="T333_13">,<text:s/>h</text:span><text:span text:style-name="T333_14">owever,<text:s/></text:span><text:span text:style-name="T333_15">with<text:s/>regard<text:s/>to</text:span><text:span text:style-name="T333_16"><text:s/>project<text:s/>management,<text:s/>improvements<text:s/>need<text:s/>to<text:s/>be<text:s/>made</text:span><text:span text:style-name="T333_17">.<text:s/>The<text:s/>lack<text:s/>of<text:s/>clear<text:s/></text:span><text:span text:style-name="T333_18">project<text:s/>management<text:s/>structure</text:span><text:span text:style-name="T333_19">,</text:span><text:span text:style-name="T333_20"><text:s/></text:span><text:span text:style-name="T333_21">including<text:s/></text:span><text:span text:style-name="T333_22">ambiguities<text:s/></text:span><text:span text:style-name="T333_23">on</text:span><text:span text:style-name="T333_24"><text:s/></text:span><text:span text:style-name="T333_25">resource<text:s/>allocation<text:s/>between<text:s/></text:span><text:span text:style-name="T333_26">their</text:span><text:span text:style-name="T333_27"><text:s/></text:span><text:span text:style-name="T333_28">domestic</text:span><text:span text:style-name="T333_29"><text:s/>and<text:s/>international<text:s/>teams,</text:span><text:span text:style-name="T333_30"><text:s/></text:span><text:span text:style-name="T333_31">have<text:s/>caused</text:span><text:span text:style-name="T333_32"><text:s/>confusion<text:s/></text:span><text:span text:style-name="T333_33">especially<text:s/>around</text:span><text:span text:style-name="T333_34"><text:s/>communications,<text:s/>as<text:s/></text:span><text:span text:style-name="T333_35">highlighted<text:s/></text:span><text:span text:style-name="T333_36">by<text:s/>the<text:s/>government<text:s/>counterpart.</text:span><text:span text:style-name="T333_37"><text:s/></text:span><text:span text:style-name="T333_38">IISD<text:s/></text:span><text:span text:style-name="T333_39">are</text:span><text:span text:style-name="T333_40"><text:s/>aware<text:s/>o</text:span><text:span text:style-name="T333_41">f</text:span><text:span text:style-name="T333_42"><text:s/>this<text:s/>and<text:s/></text:span><text:span text:style-name="T333_43">have<text:s/>committed<text:s/>to<text:s/>developing<text:s/>an<text:s/>improved<text:s/></text:span><text:span text:style-name="T333_44">Pro</text:span><text:span text:style-name="T333_45">ject</text:span><text:span text:style-name="T333_46"><text:s/>Implementation<text:s/>Plan</text:span><text:span text:style-name="T333_47">.<text:s/></text:span></text:p>
        <text:p text:style-name="P334"><text:span text:style-name="T334_1">Financial<text:s/>Performance</text:span><text:span text:style-name="T334_2"><text:s/>–<text:s/></text:span><text:span text:style-name="T334_3">As<text:s/>of<text:s/>August<text:s/>2025,<text:s/>the<text:s/>FCDO<text:s/>has<text:s/>disbursed<text:s/>£166,091.64<text:s/>from<text:s/>the<text:s/>total<text:s/>allocated<text:s/>budget<text:s/>of<text:s/>£1,525,986.<text:s/>This<text:s/>amount<text:s/>covers<text:s/>work<text:s/>completed<text:s/>between<text:s/>January<text:s/>and<text:s/>June<text:s/>2025.<text:s/>Disbursements<text:s/>are<text:s/>scheduled<text:s/>on<text:s/>a<text:s/></text:span><text:span text:style-name="T334_4">6-month</text:span><text:span text:style-name="T334_5"><text:s/>basis,<text:s/>with<text:s/>the<text:s/>next<text:s/>payment<text:s/>estimated<text:s/>at<text:s/>£412,749<text:s/>for<text:s/>activities<text:s/></text:span><text:span text:style-name="T334_6">delivered</text:span><text:span text:style-name="T334_7"><text:s/>from<text:s/>July<text:s/>to<text:s/>December<text:s/>2025,<text:s/>expected<text:s/>to<text:s/>be<text:s/>processed<text:s/>in<text:s/>January<text:s/>2026.<text:s/>IISD<text:s/>has<text:s/>consistently<text:s/>submitted<text:s/>financial<text:s/>reports,<text:s/>including<text:s/>monthly<text:s/>forecasts,<text:s/>in<text:s/>a<text:s/>timely<text:s/>manner</text:span><text:span text:style-name="T334_8"><text:s/>and<text:s/>has<text:s/>adhered<text:s/>to<text:s/>all<text:s/>spot<text:s/>check<text:s/>requirements.<text:s/></text:span><text:span text:style-name="T334_9">During<text:s/>the<text:s/>in</text:span><text:span text:style-name="T334_10">itial<text:s/>engagement<text:s/></text:span><text:span text:style-name="T334_11">with<text:s/>MINERBA</text:span><text:span text:style-name="T334_12">,<text:s/></text:span><text:span text:style-name="T334_13">there<text:s/>was<text:s/>a<text:s/>request<text:s/>to<text:s/></text:span><text:span text:style-name="T334_14">expand<text:s/>the<text:s/>scope</text:span><text:span text:style-name="T334_15">.<text:s/>IISD<text:s/></text:span><text:span text:style-name="T334_16">had<text:s/>to</text:span><text:span text:style-name="T334_17"><text:s/>reflect<text:s/>the<text:s/>demand<text:s/>into<text:s/>the<text:s/></text:span><text:span text:style-name="T334_18">proposed<text:s/>workplan<text:s/>and<text:s/></text:span><text:span text:style-name="T334_19">needed<text:s/>resource</text:span><text:span text:style-name="T334_20">s.<text:s/></text:span><text:span text:style-name="T334_21">The<text:s/>process<text:s/>of<text:s/>contracting<text:s/></text:span><text:span text:style-name="T334_22">the<text:s/>local<text:s/>partner<text:s/>also<text:s/>took<text:s/></text:span><text:span text:style-name="T334_23">a<text:s/>longer<text:s/>time<text:s/>than<text:s/>expected</text:span><text:span text:style-name="T334_24">.<text:s/></text:span><text:span text:style-name="T334_25">This<text:s/></text:span><text:span text:style-name="T334_26">had<text:s/>caused<text:s/>delayed<text:s/>in<text:s/>completing<text:s/>the<text:s/>inception<text:s/>phase</text:span><text:span text:style-name="T334_27">.</text:span><text:span text:style-name="T334_28"><text:s/></text:span><text:span text:style-name="T334_29">However,<text:s/>as<text:s/>the<text:s/>local<text:s/>partner<text:s/>is<text:s/>now<text:s/>on<text:s/>board,<text:s/>IISD<text:s/>can<text:s/>go<text:s/>back<text:s/>to<text:s/>the<text:s/>track</text:span><text:span text:style-name="T334_30"><text:s/>with<text:s/></text:span><text:span text:style-name="T334_31">the<text:s/>modified<text:s/>timeframe.</text:span></text:p>
        <text:p text:style-name="P335"><text:span text:style-name="T335_1">Safeguarding<text:s/>and<text:s/>Gender</text:span><text:span text:style-name="T335_2"><text:s/>–<text:s/></text:span><text:span text:style-name="T335_3">IISD<text:s/>maintains<text:s/>a<text:s/>zero-tolerance<text:s/>approach<text:s/>to<text:s/>workplace<text:s/>harassment,<text:s/>including<text:s/>sexual<text:s/>exploitation,<text:s/>abuse,<text:s/>and<text:s/>harassment<text:s/>(SEAH),<text:s/>as<text:s/>outlined<text:s/>in<text:s/>its<text:s/>Workplace<text:s/>Harassment<text:s/>Policy<text:s/>and<text:s/>Safeguarding<text:s/>Policy.<text:s/>While<text:s/>IISD<text:s/>does<text:s/>not<text:s/>yet<text:s/>have<text:s/>a<text:s/>formal<text:s/>Environmental,<text:s/>Social,<text:s/>and<text:s/>Governance<text:s/>(ESG)<text:s/>policy,<text:s/>it<text:s/>has<text:s/>established<text:s/>a<text:s/>Sustainability<text:s/>Committee<text:s/>responsible<text:s/>for<text:s/>developing<text:s/>and<text:s/>updating<text:s/>policies<text:s/>aimed<text:s/>at<text:s/>enhancing<text:s/>environmental<text:s/>performance,<text:s/>such<text:s/>as<text:s/>a<text:s/>green<text:s/>procurement<text:s/>policy,<text:s/>and<text:s/>reviewing<text:s/>existing<text:s/></text:span><text:span text:style-name="T335_4">policies<text:s/>through<text:s/>an<text:s/>environmental<text:s/>sustainability<text:s/>lens.<text:s/>In<text:s/>addition,<text:s/>IISD<text:s/>has<text:s/>implemented<text:s/>several<text:s/>policies<text:s/>that<text:s/>incorporate<text:s/>social<text:s/>safeguards<text:s/>relevant<text:s/>to<text:s/>its<text:s/>operations,<text:s/>including<text:s/>policies<text:s/>on<text:s/>Accessible<text:s/>Employment,<text:s/>Gender<text:s/>Equality<text:s/>and<text:s/>Diversity,<text:s/>Safeguarding<text:s/>and<text:s/>Protection<text:s/>of<text:s/>Children,<text:s/>and<text:s/>Travel<text:s/>Health<text:s/>and<text:s/>Safety.</text:span></text:p>
        <text:p text:style-name="P336"><text:span text:style-name="T336_1">Recommendation<text:s/>6</text:span><text:span text:style-name="T336_2">:</text:span><text:span text:style-name="T336_3"><text:s/>Safeguarding</text:span></text:p>
        <text:p text:style-name="P337"><text:span text:style-name="T337_1">FCDO<text:s/>to<text:s/>review<text:s/>the<text:s/>UNDP<text:s/>Safeguarding<text:s/>Plans<text:s/>and<text:s/>Gender<text:s/>Action<text:s/>Plan<text:s/>upon<text:s/>their<text:s/>completion,<text:s/>and<text:s/>to<text:s/>ensure<text:s/>that<text:s/>the<text:s/>documents<text:s/>are<text:s/>aligned<text:s/>with<text:s/>FCDO<text:s/>policies.<text:s/></text:span><text:span text:style-name="T337_2">IISD<text:s/>to<text:s/>regularly<text:s/>review<text:s/>and<text:s/>update<text:s/>its<text:s/>safeguarding<text:s/>policies<text:s/>to<text:s/>ensure<text:s/>they<text:s/>remain<text:s/>current,<text:s/>effective,<text:s/>and<text:s/>responsive<text:s/>to<text:s/>emerging<text:s/>risks<text:s/>associated<text:s/>with<text:s/>the<text:s/>delivery<text:s/>of<text:s/>the<text:s/>MAKMUR<text:s/>programme.<text:s/>FCDO<text:s/></text:span><text:span text:style-name="T337_3">to<text:s/></text:span><text:span text:style-name="T337_4">conduct<text:s/>periodic<text:s/>reviews<text:s/>of<text:s/></text:span><text:span text:style-name="T337_5">UNDP<text:s/>and<text:s/>IISD<text:s/></text:span><text:span text:style-name="T337_6">policies<text:s/>throughout<text:s/>the<text:s/>programme’s<text:s/>implementation<text:s/>to<text:s/>ensure<text:s/>alignment<text:s/>with<text:s/>evolving<text:s/>needs<text:s/>and<text:s/>best<text:s/>practices.</text:span></text:p>
        <text:p text:style-name="P338"/>
        <text:p text:style-name="P339"/>
        <text:p text:style-name="P340"/>
        <text:p text:style-name="P341"/>
        <text:p text:style-name="P342"/>
        <text:p text:style-name="P343"/>
        <text:p text:style-name="P344"/>
        <text:p text:style-name="P345"/>
        <text:p text:style-name="P346"/>
        <text:p text:style-name="P347"/>
        <text:p text:style-name="P348"/>
        <text:p text:style-name="P349"/>
        <text:p text:style-name="P350"/>
        <text:p text:style-name="P351"/>
        <text:p text:style-name="P352"/>
        <text:p text:style-name="P353"/>
        <text:p text:style-name="P354"/>
        <text:p text:style-name="P355"/>
        <text:p text:style-name="P356"/>
        <text:p text:style-name="P357"/>
        <text:p text:style-name="P358"/>
        <text:p text:style-name="P359"/>
        <text:p text:style-name="P360"/>
        <text:p text:style-name="P361"/>
        <text:p text:style-name="P362"/>
        <text:p text:style-name="P363"/>
        <text:p text:style-name="P364"/>
        <text:p text:style-name="P365"/>
        <text:p text:style-name="P366"/>
        <text:p text:style-name="P367"><text:span text:style-name="T367_1">G:<text:s/>MONITORING,<text:s/>EVIDENCE<text:s/>AND<text:s/>LEARNING<text:s/></text:span></text:p>
        <text:p text:style-name="P368"><text:span text:style-name="T368_1">Monitoring<text:s/></text:span><text:span text:style-name="T368_2">&amp;</text:span><text:span text:style-name="T368_3"><text:s/>Evaluation</text:span></text:p>
        <text:p text:style-name="P369"><text:span text:style-name="T369_1">During<text:s/>the<text:s/>review<text:s/>period,<text:s/>monitoring<text:s/>activities<text:s/>included<text:s/>regular<text:s/>coordination<text:s/>meetings<text:s/>with<text:s/>implementing<text:s/>partners</text:span><text:span text:style-name="T369_2"><text:s/>and<text:s/>field<text:s/>visits.<text:s/>UNDP<text:s/>has</text:span><text:span text:style-name="T369_3"><text:s/>demonstrated<text:s/>strong<text:s/>monitoring<text:s/>and<text:s/>management<text:s/>systems</text:span><text:span text:style-name="T369_4">,</text:span><text:span text:style-name="T369_5"><text:s/></text:span><text:span text:style-name="T369_6">notably<text:s/>through</text:span><text:span text:style-name="T369_7"><text:s/>the<text:s/>Project<text:s/>Assurance<text:s/>Report<text:s/>(PAR)</text:span><text:span text:style-name="T369_8">,<text:s/>which<text:s/>is<text:s/></text:span><text:span text:style-name="T369_9">developed<text:s/>twice<text:s/>a<text:s/>year</text:span><text:span text:style-name="T369_10">.<text:s/>T</text:span><text:span text:style-name="T369_11">he<text:s/>1</text:span><text:span text:style-name="T369_12">st</text:span><text:span text:style-name="T369_13"><text:s/>PAR<text:s/>was<text:s/>completed<text:s/>in<text:s/>July<text:s/>2025</text:span><text:span text:style-name="T369_14"><text:s/>and<text:s/></text:span><text:span text:style-name="T369_15">has<text:s/>proven<text:s/>to<text:s/>be<text:s/>a<text:s/>valuable<text:s/>tool<text:s/>to<text:s/>progress<text:s/>against<text:s/>targets.</text:span><text:span text:style-name="T369_16"><text:s/></text:span></text:p>
        <text:p text:style-name="P370"><text:span text:style-name="T370_1">UNDP</text:span><text:span text:style-name="T370_2"><text:s/></text:span><text:span text:style-name="T370_3">has</text:span><text:span text:style-name="T370_4"><text:s/></text:span><text:span text:style-name="T370_5">also<text:s/></text:span><text:span text:style-name="T370_6">shown<text:s/>a<text:s/>collaborative<text:s/>and<text:s/>responsive<text:s/>approach<text:s/>in<text:s/>their<text:s/>interactions<text:s/>with<text:s/>the<text:s/>programme<text:s/>team,<text:s/>contributing<text:s/>to<text:s/>effective<text:s/>information<text:s/>exchange<text:s/>and<text:s/>programme<text:s/>adaptation</text:span><text:span text:style-name="T370_7">.</text:span></text:p>
        <text:p text:style-name="P371"><text:span text:style-name="T371_1">IISD<text:s/></text:span><text:span text:style-name="T371_2">have<text:s/>undertaken<text:s/>regular<text:s/></text:span><text:span text:style-name="T371_3">monitoring<text:s/>activities<text:s/>includ</text:span><text:span text:style-name="T371_4">ing</text:span><text:span text:style-name="T371_5"><text:s/>fortnightly<text:s/>online<text:s/>coordination<text:s/>meetings<text:s/>with<text:s/>IISD’s<text:s/>broader<text:s/>team,<text:s/>including<text:s/>members<text:s/>based<text:s/>in<text:s/>Geneva<text:s/>and<text:s/>Jakarta,<text:s/>as<text:s/>well<text:s/>as<text:s/>occasional<text:s/>in-person<text:s/>meetings<text:s/>with<text:s/>Jakarta-based<text:s/>staff<text:s/>and<text:s/>the<text:s/>local<text:s/>implementing<text:s/>partner.<text:s/>IISD<text:s/>is<text:s/>responsible<text:s/>for<text:s/>producing<text:s/>quarterly<text:s/>and<text:s/>six-monthly<text:s/>narrative<text:s/>progress<text:s/>reports,<text:s/>along<text:s/>with<text:s/>semesterly<text:s/>financial<text:s/>reports<text:s/>aligned<text:s/>with<text:s/>the<text:s/>invoicing<text:s/>schedule.<text:s/>The<text:s/>first<text:s/>set<text:s/>of<text:s/>reports<text:s/>was<text:s/>submitted<text:s/>in<text:s/>July<text:s/>2025<text:s/>and<text:s/>provided<text:s/>valuable<text:s/>insights<text:s/>into<text:s/>progress<text:s/>against<text:s/>programme<text:s/>targets.<text:s/>As<text:s/></text:span><text:span text:style-name="T371_6">MAKMUR</text:span><text:span text:style-name="T371_7"><text:s/>moves<text:s/>into<text:s/>its<text:s/>implementation<text:s/>phase</text:span><text:span text:style-name="T371_8"><text:s/>and<text:s/>IISD’s<text:s/>Jakarta-based<text:s/>resource<text:s/>increases</text:span><text:span text:style-name="T371_9">,<text:s/>we<text:s/>expect<text:s/>IISD’s<text:s/>monitoring<text:s/>and<text:s/>reporting<text:s/>efforts<text:s/>to<text:s/>become<text:s/>more<text:s/></text:span><text:span text:style-name="T371_10">in-depth</text:span><text:span text:style-name="T371_11">.</text:span></text:p>
        <text:p text:style-name="P372"><text:span text:style-name="T372_1">Evidence</text:span></text:p>
        <text:p text:style-name="P373"><text:span text:style-name="T373_1">UNDP<text:s/>and<text:s/>IISD</text:span><text:span text:style-name="T373_2"><text:s/></text:span><text:span text:style-name="T373_3">are<text:s/></text:span><text:span text:style-name="T373_4">aware<text:s/>o</text:span><text:span text:style-name="T373_5">f</text:span><text:span text:style-name="T373_6"><text:s/>the<text:s/>importance<text:s/>of<text:s/>evidence<text:s/>to<text:s/>support<text:s/></text:span><text:span text:style-name="T373_7">continued<text:s/>improvement<text:s/>and<text:s/>lear</text:span><text:span text:style-name="T373_8">ning.<text:s/></text:span><text:span text:style-name="T373_9">FAST</text:span><text:span text:style-name="T373_10">,</text:span><text:span text:style-name="T373_11"><text:s/>as<text:s/>the<text:s/>more<text:s/>mature<text:s/>element<text:s/>of<text:s/>SEMESTA</text:span><text:span text:style-name="T373_12">,</text:span><text:span text:style-name="T373_13"><text:s/>has<text:s/>started<text:s/></text:span><text:span text:style-name="T373_14">gathering<text:s/>evidence<text:s/>to<text:s/>be<text:s/>used<text:s/>for<text:s/>reporting<text:s/>purposes</text:span><text:span text:style-name="T373_15">.<text:s/>It<text:s/>has<text:s/>dedicated<text:s/>team<text:s/>members<text:s/>that<text:s/></text:span><text:span text:style-name="T373_16">oversee</text:span><text:span text:style-name="T373_17"><text:s/>bro</text:span><text:span text:style-name="T373_18">ader<text:s/>MEL<text:s/>functions.<text:s/></text:span><text:span text:style-name="T373_19"><text:s/>As<text:s/>MAKMUR<text:s/>moves<text:s/>into<text:s/>its<text:s/>implementation<text:s/>phase<text:s/>we<text:s/>expect<text:s/>the<text:s/>generation<text:s/>and<text:s/>use<text:s/>of<text:s/>evidence<text:s/>to<text:s/>increase.<text:s/></text:span></text:p>
        <text:p text:style-name="P374"><text:span text:style-name="T374_1">Learning</text:span></text:p>
        <text:p text:style-name="P375"><text:span text:style-name="T375_1">FAST<text:s/>is<text:s/>part<text:s/>of<text:s/>a<text:s/>broader<text:s/>portfolio<text:s/>of<text:s/>UK-supported<text:s/>programmes<text:s/>addressing<text:s/>commodity-related<text:s/>challenges<text:s/>in<text:s/>Indonesia.<text:s/></text:span><text:span text:style-name="T375_2">National<text:s/>Initiatives<text:s/>for<text:s/>Sustainable<text:s/>and<text:s/>Climate<text:s/>Smart<text:s/>Oil<text:s/>Palm<text:s/>Smallholders<text:s/>(</text:span><text:span text:style-name="T375_3">NISCOPS</text:span><text:span text:style-name="T375_4">)</text:span><text:span text:style-name="T375_5"><text:s/>Phase<text:s/>2</text:span><text:span text:style-name="T375_6">,<text:s/></text:span><text:span text:style-name="T375_7">a<text:s/>C</text:span><text:span text:style-name="T375_8">MP</text:span><text:span text:style-name="T375_9"><text:s/>led<text:s/>by<text:s/>the<text:s/>IFU<text:s/>team<text:s/>in<text:s/>Londo</text:span><text:span text:style-name="T375_10">n,<text:s/></text:span><text:span text:style-name="T375_11">focuses<text:s/>on<text:s/>enhancing<text:s/>the<text:s/>capacity<text:s/>of<text:s/>palm<text:s/>oil<text:s/>smallholders<text:s/>to<text:s/>achieve<text:s/>certification<text:s/></text:span><text:span text:style-name="T375_12">while<text:s/>enabling<text:s/>access<text:s/>to</text:span><text:span text:style-name="T375_13"><text:s/>market<text:s/>through<text:s/>sustainable<text:s/>practices.<text:s/>In<text:s/>Papua<text:s/>Province,<text:s/>the<text:s/>UK<text:s/>also<text:s/>supports<text:s/>a<text:s/>cocoa<text:s/>development<text:s/>programme<text:s/>implemented<text:s/>by<text:s/>PT<text:s/>Olam<text:s/>Indonesia,<text:s/>which<text:s/>promotes<text:s/>Good<text:s/>Agricultural<text:s/>Practices<text:s/>among<text:s/>local<text:s/>farmers.<text:s/></text:span><text:span text:style-name="T375_14">S</text:span><text:span text:style-name="T375_15">everal<text:s/>other<text:s/>donors</text:span><text:span text:style-name="T375_16">,<text:s/></text:span><text:span text:style-name="T375_17">including<text:s/>Norway,<text:s/></text:span><text:span text:style-name="T375_18">SwissContact</text:span><text:span text:style-name="T375_19">,<text:s/>and<text:s/>the<text:s/>Netherlands</text:span><text:span text:style-name="T375_20">,<text:s/></text:span><text:span text:style-name="T375_21">are<text:s/>actively<text:s/>engaged<text:s/>in<text:s/>the<text:s/>commodities<text:s/>sector,<text:s/>each<text:s/>addressing<text:s/>distinct<text:s/>thematic<text:s/>areas.<text:s/>To<text:s/>maximise<text:s/>impact<text:s/>and<text:s/>avoid<text:s/>duplication,<text:s/>strategic<text:s/>coordination<text:s/>and<text:s/>cross-programme<text:s/>learning<text:s/>are<text:s/>essential.<text:s/>Facilitating<text:s/>structured<text:s/>knowledge<text:s/>exchange<text:s/>among<text:s/>programmes<text:s/>and<text:s/>donor<text:s/>countries<text:s/>will<text:s/>strengthen<text:s/>synergies<text:s/>and<text:s/>amplify<text:s/>the<text:s/>collective<text:s/>outcomes<text:s/>of<text:s/>commodity<text:s/>interventions.</text:span></text:p>
        <text:p text:style-name="P376"><text:span text:style-name="T376_1">MAKMUR<text:s/>has<text:s/>not<text:s/>started<text:s/></text:span><text:span text:style-name="T376_2">the<text:s/>implementation<text:s/>yet,<text:s/>therefore<text:s/>learning<text:s/>from<text:s/>the<text:s/>undertaken<text:s/>activities<text:s/></text:span><text:span text:style-name="T376_3">would<text:s/>only<text:s/>be<text:s/>available<text:s/></text:span><text:span text:style-name="T376_4">in<text:s/>the<text:s/>next<text:s/>AR</text:span><text:span text:style-name="T376_5"><text:s/>reporting.</text:span></text:p>
        <text:p text:style-name="P377"><text:span text:style-name="T377_1">Recommendation</text:span><text:span text:style-name="T377_2"><text:s/>7</text:span><text:span text:style-name="T377_3">:<text:s/></text:span><text:span text:style-name="T377_4">Learning.<text:s/></text:span><text:span text:style-name="T377_5">FCDO<text:s/>to<text:s/>explore<text:s/>a<text:s/>dedicated<text:s/>knowledge-sharing<text:s/>platform<text:s/>to<text:s/>foster<text:s/>collaboration<text:s/>across<text:s/>programmes<text:s/>and<text:s/>donor<text:s/>partners,<text:s/>and<text:s/>to<text:s/>leverage<text:s/>international<text:s/>fora<text:s/>such<text:s/>as<text:s/>the<text:s/></text:span><text:span text:style-name="T377_6">Amsterdam<text:s/>Declaration<text:s/>Partnership<text:s/>and<text:s/>the<text:s/></text:span><text:span text:style-name="T377_7">IGF<text:s/>Annual<text:s/>General<text:s/>Meeting<text:s/>to<text:s/>connect<text:s/>Indonesian<text:s/>government<text:s/>officials<text:s/>with<text:s/></text:span><text:span text:style-name="T377_8">others,<text:s/>and<text:s/>to<text:s/></text:span><text:span text:style-name="T377_9">facilitate<text:s/>peer<text:s/>learning.</text:span></text:p>
        <text:p text:style-name="P378"/>
        <table:table table:style-name="Table12">
          <table:table-column table:style-name="Column46"/>
          <table:table-column table:style-name="Column47"/>
          <table:table-column table:style-name="Column48"/>
          <table:table-column table:style-name="Column49"/>
          <table:table-row table:style-name="Row41">
            <table:table-cell table:style-name="Cell131">
              <text:p text:style-name="P379"><text:span text:style-name="T379_1">Date<text:s/>of<text:s/>last<text:s/>narrative<text:s/>financial<text:s/>report</text:span></text:p>
            </table:table-cell>
            <table:table-cell table:style-name="Cell132">
              <text:p text:style-name="P380"><text:span text:style-name="T380_1">UNDP:<text:s/>March<text:s/>2025</text:span></text:p>
              <text:p text:style-name="P381"><text:span text:style-name="T381_1">IISD:<text:s/></text:span><text:span text:style-name="T381_2">July<text:s/>2025</text:span></text:p>
            </table:table-cell>
            <table:table-cell table:style-name="Cell133">
              <text:p text:style-name="P382"><text:span text:style-name="T382_1">Date<text:s/>of<text:s/>last<text:s/>audited<text:s/>annual<text:s/>statement</text:span></text:p>
            </table:table-cell>
            <table:table-cell table:style-name="Cell134">
              <text:p text:style-name="P383"><text:span text:style-name="T383_1">UNDP:<text:s/>n/a</text:span></text:p>
              <text:p text:style-name="P384"><text:span text:style-name="T384_1">IISD:<text:s/></text:span><text:span text:style-name="T384_2">n/a</text:span></text:p>
            </table:table-cell>
          </table:table-row>
        </table:table>
      </text:section>
      <text:section text:style-name="S2" text:name="S2">
        <text:p text:style-name="P385"><text:span text:style-name="T385_1">Annex</text:span><text:span text:style-name="T385_2"><text:s/>1</text:span><text:span text:style-name="T385_3">:</text:span><text:span text:style-name="T385_4"><text:s/>Risk<text:s/>Register</text:span></text:p>
        <table:table table:style-name="Table13">
          <table:table-column table:style-name="Column50"/>
          <table:table-column table:style-name="Column51"/>
          <table:table-column table:style-name="Column52"/>
          <table:table-column table:style-name="Column53"/>
          <table:table-row table:style-name="Row42">
            <table:table-cell table:style-name="Cell135">
              <text:p text:style-name="P386"><text:span text:style-name="T386_1">Risk<text:s/>Category</text:span></text:p>
            </table:table-cell>
            <table:table-cell table:style-name="Cell136">
              <text:p text:style-name="P387"><text:span text:style-name="T387_1">Risk<text:s/>Description</text:span></text:p>
            </table:table-cell>
            <table:table-cell table:style-name="Cell137">
              <text:p text:style-name="P388"><text:span text:style-name="T388_1">Mitigation<text:s/>Strategy</text:span></text:p>
            </table:table-cell>
            <table:table-cell table:style-name="Cell138">
              <text:p text:style-name="P389"><text:span text:style-name="T389_1">Residual<text:s/>Risk</text:span></text:p>
            </table:table-cell>
          </table:table-row>
          <table:table-row table:style-name="Row43">
            <table:table-cell table:style-name="Cell139">
              <text:p text:style-name="P390"><text:span text:style-name="T390_1">Policy<text:s/>&amp;<text:s/>Programme<text:s/>Delivery</text:span></text:p>
            </table:table-cell>
            <table:table-cell table:style-name="Cell140">
              <text:p text:style-name="P391"><text:span text:style-name="T391_1">FX</text:span><text:span text:style-name="T391_2"><text:s/>risks<text:s/>due<text:s/>to<text:s/>UK<text:s/>political<text:s/>and<text:s/>economic<text:s/>uncertainty<text:s/>due<text:s/>to<text:s/>ODA<text:s/>reduction.</text:span></text:p>
            </table:table-cell>
            <table:table-cell table:style-name="Cell141">
              <text:p text:style-name="P392"><text:span text:style-name="T392_1">Set<text:s/>budget<text:s/>at<text:s/>lower<text:s/>end<text:s/>of<text:s/>1<text:s/>year<text:s/>forex<text:s/>average;</text:span><text:span text:style-name="T392_2"><text:s/></text:span><text:span text:style-name="T392_3">regularly<text:s/>assess<text:s/>forex<text:s/>impact<text:s/>and<text:s/>reforecast</text:span></text:p>
            </table:table-cell>
            <table:table-cell table:style-name="Cell142">
              <text:p text:style-name="P393"><text:span text:style-name="T393_1">Moderate</text:span></text:p>
            </table:table-cell>
          </table:table-row>
          <table:table-row table:style-name="Row44">
            <table:table-cell table:style-name="Cell143">
              <text:p text:style-name="P394"><text:span text:style-name="T394_1">Strategy<text:s/>&amp;<text:s/>Context</text:span></text:p>
            </table:table-cell>
            <table:table-cell table:style-name="Cell144">
              <text:p text:style-name="P395"><text:span text:style-name="T395_1">Relevant<text:s/>palm<text:s/>oil<text:s/>regulations<text:s/>are<text:s/>not<text:s/>enacted<text:s/>by</text:span><text:span text:style-name="T395_2"><text:s/></text:span><text:span text:style-name="T395_3">the<text:s/>President<text:s/>due<text:s/>to<text:s/>weak<text:s/>interagency<text:s/>relations </text:span></text:p>
            </table:table-cell>
            <table:table-cell table:style-name="Cell145">
              <text:p text:style-name="P396"><text:span text:style-name="T396_1">Tensions<text:s/>between<text:s/>government<text:s/>Ministries<text:s/>over<text:s/>governance<text:s/>responsibilities</text:span><text:span text:style-name="T396_2"><text:s/></text:span><text:span text:style-name="T396_3">may<text:s/>have<text:s/>impacts<text:s/>on<text:s/>how<text:s/>stakeholder<text:s/></text:span><text:span text:style-name="T396_4">platforms</text:span><text:span text:style-name="T396_5"><text:s/>function<text:s/>and<text:s/>how<text:s/>policies<text:s/>are</text:span><text:span text:style-name="T396_6"><text:s/></text:span><text:span text:style-name="T396_7">defined<text:s/>and<text:s/>implemented.<text:s/>The<text:s/>programme<text:s/>will<text:s/>mitigate<text:s/>by<text:s/>identifying<text:s/>key<text:s/>power</text:span><text:span text:style-name="T396_8"><text:s/></text:span><text:span text:style-name="T396_9">brokers<text:s/>across<text:s/>Ministries<text:s/>who<text:s/>can<text:s/>smooth<text:s/>the<text:s/>inter-ministerial<text:s/>process. </text:span></text:p>
            </table:table-cell>
            <table:table-cell table:style-name="Cell146">
              <text:p text:style-name="P397"><text:span text:style-name="T397_1">Moderate</text:span></text:p>
            </table:table-cell>
          </table:table-row>
          <table:table-row table:style-name="Row45">
            <table:table-cell table:style-name="Cell147">
              <text:p text:style-name="P398"><text:span text:style-name="T398_1">Strategy<text:s/>&amp;<text:s/>Context</text:span></text:p>
            </table:table-cell>
            <table:table-cell table:style-name="Cell148">
              <text:p text:style-name="P399"><text:span text:style-name="T399_1">Significant<text:s/>changes<text:s/>in<text:s/>Ministerial<text:s/>structures<text:s/>as</text:span><text:span text:style-name="T399_2"><text:s/></text:span><text:span text:style-name="T399_3">part<text:s/>of<text:s/>Indonesian<text:s/>administration<text:s/>change</text:span></text:p>
            </table:table-cell>
            <table:table-cell table:style-name="Cell149">
              <text:p text:style-name="P400"><text:span text:style-name="T400_1">Programme<text:s/>partners<text:s/>to</text:span><text:span text:style-name="T400_2"><text:s/></text:span><text:span text:style-name="T400_3">prepare<text:s/>plans<text:s/>to<text:s/>adapt<text:s/>to<text:s/>key<text:s/>likely<text:s/>Ministry<text:s/>changes.<text:s/>Hook<text:s/>programme</text:span><text:span text:style-name="T400_4"><text:line-break/>governance<text:s/>into<text:s/>Ministry<text:s/>(CMEA)<text:s/>and<text:s/>Coordinating<text:s/>Ministry<text:s/>for<text:s/>Food<text:s/>Affairs<text:s/>(CMFA).</text:span></text:p>
            </table:table-cell>
            <table:table-cell table:style-name="Cell150">
              <text:p text:style-name="P401"><text:span text:style-name="T401_1">Moderate</text:span></text:p>
            </table:table-cell>
          </table:table-row>
          <table:table-row table:style-name="Row46">
            <table:table-cell table:style-name="Cell151">
              <text:p text:style-name="P402"><text:span text:style-name="T402_1">Strategy<text:s/>&amp;<text:s/>Context</text:span></text:p>
            </table:table-cell>
            <table:table-cell table:style-name="Cell152">
              <text:p text:style-name="P403"><text:span text:style-name="T403_1">UK-Indonesia<text:s/>relationships<text:s/>in<text:s/>key<text:s/>policy<text:s/>areas<text:s/>worsen </text:span></text:p>
            </table:table-cell>
            <table:table-cell table:style-name="Cell153">
              <text:p text:style-name="P404"><text:span text:style-name="T404_1">Political<text:s/>relationship<text:s/>has<text:s/>been<text:s/>improved<text:s/>due<text:s/>to<text:s/>closer<text:s/>coordination<text:s/>between<text:s/>programme<text:s/>team<text:s/>and<text:s/>key<text:s/>ministries.<text:s/>Mitigation<text:s/>strategy<text:s/>includes<text:s/>the<text:s/>establishment<text:s/>of<text:s/>steering<text:s/>committees<text:s/>and<text:s/>technical<text:s/>working<text:s/>groups<text:s/>for<text:s/>FAST<text:s/>and<text:s/>MAKMUR<text:s/>to<text:s/>enable<text:s/>smoother<text:s/>collaboration<text:s/>with<text:s/>key<text:s/>champions<text:s/>across<text:s/>line<text:s/>ministries.</text:span></text:p>
            </table:table-cell>
            <table:table-cell table:style-name="Cell154">
              <text:p text:style-name="P405"><text:span text:style-name="T405_1">Moderate</text:span></text:p>
            </table:table-cell>
          </table:table-row>
          <table:table-row table:style-name="Row47">
            <table:table-cell table:style-name="Cell155">
              <text:p text:style-name="P406"><text:span text:style-name="T406_1">Safeguarding</text:span></text:p>
            </table:table-cell>
            <table:table-cell table:style-name="Cell156">
              <text:p text:style-name="P407"><text:span text:style-name="T407_1">Downstream<text:s/>partners<text:s/>and/or<text:s/>programme</text:span><text:span text:style-name="T407_2"><text:s/></text:span><text:span text:style-name="T407_3">beneficiaries<text:s/>are<text:s/>exposed<text:s/>to<text:s/>SEAH</text:span></text:p>
            </table:table-cell>
            <table:table-cell table:style-name="Cell157">
              <text:p text:style-name="P408"><text:span text:style-name="T408_1">All<text:s/>forms<text:s/>of<text:s/>sexual<text:s/>exploitation<text:s/>and<text:s/>abuse<text:s/>and</text:span><text:span text:style-name="T408_2"><text:s/></text:span><text:span text:style-name="T408_3">sexual<text:s/>harassment<text:s/>(SEAH)<text:s/>are<text:s/>unacceptable<text:s/>and<text:s/>are<text:s/>prohibited<text:s/>in<text:s/>UNDP<text:s/>and<text:s/>IISD,<text:s/>whether</text:span><text:span text:style-name="T408_4"><text:s/></text:span><text:span text:style-name="T408_5">perpetrated<text:s/>against<text:s/>a<text:s/>recipient<text:s/>of<text:s/>assistance<text:s/>or<text:s/>a<text:s/>coworker.<text:s/>FCDO<text:s/>to<text:s/>ensure<text:s/>all<text:s/>partners<text:s/>implementing<text:s/>their<text:s/>Safeguarding<text:s/>Procedure. </text:span></text:p>
            </table:table-cell>
            <table:table-cell table:style-name="Cell158">
              <text:p text:style-name="P409"><text:span text:style-name="T409_1">Minor</text:span></text:p>
            </table:table-cell>
          </table:table-row>
          <table:table-row table:style-name="Row48">
            <table:table-cell table:style-name="Cell159">
              <text:p text:style-name="P410"><text:span text:style-name="T410_1">People</text:span></text:p>
            </table:table-cell>
            <table:table-cell table:style-name="Cell160">
              <text:p text:style-name="P411"><text:span text:style-name="T411_1">Political<text:s/>Sensitivity<text:s/>of<text:s/>the<text:s/>programme<text:s/>leads<text:s/>to</text:span><text:span text:style-name="T411_2"><text:s/></text:span><text:span text:style-name="T411_3">low<text:s/>levels<text:s/>of<text:s/>stakeholder<text:s/>inclusion<text:s/>as<text:s/>companies<text:s/>or<text:s/>government<text:s/>stakeholder</text:span><text:span text:style-name="T411_4"><text:s/></text:span><text:span text:style-name="T411_5">refuse<text:s/>to<text:s/>engage</text:span></text:p>
            </table:table-cell>
            <table:table-cell table:style-name="Cell161">
              <text:p text:style-name="P412"><text:span text:style-name="T412_1">FCDO<text:s/>will<text:s/>establish<text:s/>governance<text:s/>structure,<text:s/>including<text:s/>Steering<text:s/>Committees<text:s/>and<text:s/>Technical<text:s/>Working<text:s/>Groups,<text:s/>for<text:s/>FAST<text:s/>and<text:s/>MAKMUR.<text:s/>This<text:s/>will<text:s/>enable<text:s/>close<text:s/>coordination<text:s/>with<text:s/>line<text:s/>ministries<text:s/>and<text:s/>key<text:s/>stakeholders.</text:span></text:p>
            </table:table-cell>
            <table:table-cell table:style-name="Cell162">
              <text:p text:style-name="P413"><text:span text:style-name="T413_1">Minor</text:span></text:p>
            </table:table-cell>
          </table:table-row>
          <table:table-row table:style-name="Row49">
            <table:table-cell table:style-name="Cell163">
              <text:p text:style-name="P414"><text:span text:style-name="T414_1">Reputational</text:span></text:p>
            </table:table-cell>
            <table:table-cell table:style-name="Cell164">
              <text:p text:style-name="P415"><text:span text:style-name="T415_1">UK<text:s/>accused<text:s/>of<text:s/>supporting<text:s/>an<text:s/>inherently</text:span><text:span text:style-name="T415_2"><text:s/></text:span><text:span text:style-name="T415_3">unsustainable<text:s/>sector,<text:s/>or<text:s/>exerting<text:s/>undue<text:s/>foreign<text:s/>influence</text:span></text:p>
            </table:table-cell>
            <table:table-cell table:style-name="Cell165">
              <text:p text:style-name="P416"><text:span text:style-name="T416_1">Lines<text:s/>prepared<text:s/>to<text:s/>explain<text:s/>intention<text:s/>of<text:s/>UK<text:s/>funds</text:span><text:span text:style-name="T416_2"><text:s/></text:span><text:span text:style-name="T416_3">being<text:s/>in<text:s/>support<text:s/>of<text:s/>GoI-led<text:s/>process,<text:s/>and<text:s/>to<text:s/>describe<text:s/>sustainability<text:s/>in<text:s/>the</text:span><text:span text:style-name="T416_4"><text:s/></text:span><text:span text:style-name="T416_5">context<text:s/>of<text:s/>palm<text:s/>oil<text:s/>production;<text:s/>continued<text:s/>close<text:s/>engagement<text:s/>with<text:s/>GoI<text:s/>in</text:span><text:span text:style-name="T416_6"><text:s/></text:span><text:span text:style-name="T416_7">processes<text:s/>they<text:s/>lead.</text:span></text:p>
            </table:table-cell>
            <table:table-cell table:style-name="Cell166">
              <text:p text:style-name="P417"><text:span text:style-name="T417_1">Minor</text:span></text:p>
            </table:table-cell>
          </table:table-row>
        </table:table>
        <text:p text:style-name="P41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Yu Mincho" svg:font-family="Yu Mincho" style:font-pitch="variable" style:font-family-generic="roman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Symbol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-complex="Times New Roman"/>
    </style:style>
    <style:style style:name="List10Level1" style:family="text">
      <style:text-properties style:font-name="Symbol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="Symbol"/>
    </style:style>
    <style:style style:name="List11Level2" style:family="text">
      <style:text-properties style:font-name="Wingdings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1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rial" style:font-name-asian="Times New Roman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fo:font-weight="bold" style:font-weight-asian="bold" style:font-weight-complex="bold"/>
    </style: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a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a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4">
      <text:list-level-style-number style:num-format="A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a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277cm" svg:height="0.96cm" draw:style-name="FR1" text:anchor-type="page" draw:z-index="4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277cm" svg:height="0.96cm" draw:style-name="FR2" text:anchor-type="page" draw:z-index="10"><draw:text-box fo:min-height="0.96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5"><draw:frame svg:x="0cm" svg:y="0cm" svg:width="1.277cm" svg:height="0.96cm" draw:style-name="FR3" text:anchor-type="page" draw:z-index="4"><draw:text-box fo:min-height="0.96cm"><text:p text:style-name="P6"><text:span text:style-name="T6_1">OFFICIAL</text:span></text:p></draw:text-box><svg:desc>OFFICIAL</svg:desc></draw:frame></text:p>
      </style:header>
      <style:footer>
        <text:p text:style-name="P7"><draw:frame svg:x="0cm" svg:y="0cm" svg:width="1.277cm" svg:height="0.96cm" draw:style-name="FR4" text:anchor-type="page" draw:z-index="10"><draw:text-box fo:min-height="0.96cm"><text:p text:style-name="P8"><text:span text:style-name="T8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Budhi Utama</meta:initial-creator>
    <meta:creation-date>2025-08-29T02:36:00</meta:creation-date>
    <dc:creator>Freddie Brunt</dc:creator>
    <dc:date>2025-08-29T02:36:00</dc:date>
    <meta:editing-cycles>2</meta:editing-cycles>
    <meta:document-statistic meta:page-count="20" meta:paragraph-count="100" meta:row-count="356" meta:word-count="7510" meta:character-count="50221" meta:non-whitespace-character-count="42811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18c918a,220c43cb,891ad3e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369c43b9,77f5b87c,ff45f7c</meta:user-defined>
    <meta:user-defined meta:name="ClassificationContentMarkingHeaderText">OFFICIAL</meta:user-defined>
    <meta:user-defined meta:name="ContentTypeId">0x010100A9E804AD2130B047BEB1B1355903FA59070089971FFE037B4744B8F9011139E9EFF5</meta:user-defined>
    <meta:user-defined meta:name="docLang">en</meta:user-defined>
    <meta:user-defined meta:name="DocumentIdentifier">S4002306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