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Aptos" svg:font-family="Aptos" style:font-pitch="variable" style:font-family-generic="swiss"/>
    <style:font-face style:name="Aptos Display" svg:font-family="Aptos Display" style:font-pitch="variable" style:font-family-generic="swiss"/>
    <style:font-face style:name="Arial" svg:font-family="Arial" style:font-pitch="variable" style:font-family-generic="swiss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" style:family="graphic" style:parent-style-name="Normal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" style:family="graphic" style:parent-style-name="Normal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" style:family="graphic">
      <style:graphic-properties draw:stroke="solid" svg:stroke-width="0.053cm" svg:stroke-color="#0c445e" draw:fill-color="#0a2f41" fo:background-color="#0a2f41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fo:color="#ffffff" fo:font-size="9pt" style:font-size-asian="9pt" style:font-size-complex="9pt" fo:language="en" fo:country="US" fo:font-weight="bold" style:font-weight-asian="bold" style:font-weight-complex="bold" style:letter-kerning="true"/>
    </style:style>
    <style:style style:name="P3" style:family="paragraph" style:parent-style-name="Normal">
      <style:paragraph-properties fo:text-align="center" fo:margin-top="0cm" fo:margin-bottom="0cm"/>
    </style:style>
    <style:style style:name="T3_1" style:family="text">
      <style:text-properties fo:font-style="italic" style:font-style-asian="italic" style:font-style-complex="italic" fo:color="#ffffff" fo:font-size="9pt" style:font-size-asian="9pt" style:font-size-complex="9pt" fo:language="en" fo:country="US" fo:font-weight="bold" style:font-weight-asian="bold" style:font-weight-complex="bold" style:letter-kerning="true"/>
    </style:style>
    <style:style style:name="FR10" style:family="graphic">
      <style:graphic-properties draw:stroke="solid" svg:stroke-width="0.053cm" svg:stroke-color="#0c445e" draw:fill-color="#0b769f" fo:background-color="#0b769f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margin-top="0cm" fo:margin-bottom="0cm"/>
    </style:style>
    <style:style style:name="T4_1" style:family="text">
      <style:text-properties fo:color="#ffffff" fo:font-size="6pt" style:font-size-asian="6pt" style:font-size-complex="6pt" fo:language="en" fo:country="US" style:letter-kerning="true"/>
    </style:style>
    <style:style style:name="FR11" style:family="graphic">
      <style:graphic-properties draw:stroke="solid" svg:stroke-width="0.053cm" svg:stroke-color="#0c445e" draw:fill-color="#0b769f" fo:background-color="#0b769f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>
      <style:paragraph-properties fo:text-align="center" fo:margin-top="0cm" fo:margin-bottom="0cm"/>
    </style:style>
    <style:style style:name="T5_1" style:family="text">
      <style:text-properties fo:font-style="italic" style:font-style-asian="italic" style:font-style-complex="italic" fo:color="#ffffff" fo:font-size="6pt" style:font-size-asian="6pt" style:font-size-complex="6pt" fo:language="en" fo:country="US" style:letter-kerning="true"/>
    </style:style>
    <style:style style:name="FR12" style:family="graphic">
      <style:graphic-properties draw:stroke="solid" svg:stroke-width="0.053cm" svg:stroke-color="#0c445e" draw:fill-color="#0b769f" fo:background-color="#0b769f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margin-top="0cm" fo:margin-bottom="0cm"/>
    </style:style>
    <style:style style:name="T6_1" style:family="text">
      <style:text-properties fo:color="#ffffff" fo:font-size="6pt" style:font-size-asian="6pt" style:font-size-complex="6pt" fo:language="en" fo:country="US" style:letter-kerning="true"/>
    </style:style>
    <style:style style:name="FR13" style:family="graphic">
      <style:graphic-properties draw:stroke="solid" svg:stroke-width="0.053cm" svg:stroke-color="#0c445e" draw:fill-color="#0b769f" fo:background-color="#0b769f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fo:margin-top="0cm" fo:margin-bottom="0cm"/>
    </style:style>
    <style:style style:name="T7_1" style:family="text">
      <style:text-properties fo:color="#ffffff" fo:font-size="6pt" style:font-size-asian="6pt" style:font-size-complex="6pt" fo:language="en" fo:country="US" style:letter-kerning="true"/>
    </style:style>
    <style:style style:name="FR14" style:family="graphic">
      <style:graphic-properties draw:stroke="solid" svg:stroke-width="0.053cm" svg:stroke-color="#0c445e" draw:fill-color="#0b769f" fo:background-color="#0b769f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fo:margin-top="0cm" fo:margin-bottom="0cm"/>
    </style:style>
    <style:style style:name="T8_1" style:family="text">
      <style:text-properties fo:font-style="italic" style:font-style-asian="italic" style:font-style-complex="italic" fo:color="#ffffff" fo:font-size="6pt" style:font-size-asian="6pt" style:font-size-complex="6pt" fo:language="en" fo:country="US" style:letter-kerning="true"/>
    </style:style>
    <style:style style:name="FR15" style:family="graphic">
      <style:graphic-properties draw:stroke="solid" svg:stroke-width="0.053cm" svg:stroke-color="#0c445e" draw:fill-color="#0b769f" fo:background-color="#0b769f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>
      <style:paragraph-properties fo:text-align="center" fo:margin-top="0cm" fo:margin-bottom="0cm"/>
    </style:style>
    <style:style style:name="T9_1" style:family="text">
      <style:text-properties fo:font-style="italic" style:font-style-asian="italic" style:font-style-complex="italic" fo:color="#ffffff" fo:font-size="6pt" style:font-size-asian="6pt" style:font-size-complex="6pt" fo:language="en" fo:country="US" style:letter-kerning="true"/>
    </style:style>
    <style:style style:name="FR1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3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5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6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7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9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0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2" style:family="graphic">
      <style:graphic-properties draw:stroke="solid" svg:stroke-width="0.053cm" svg:stroke-color="#0c445e" draw:fill-color="#c0e4f5" fo:background-color="#c0e4f5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fo:color="#000000" fo:font-size="9pt" style:font-size-asian="9pt" style:font-size-complex="9pt" fo:language="en" fo:country="US" fo:font-weight="bold" style:font-weight-asian="bold" style:font-weight-complex="bold" style:letter-kerning="true"/>
    </style:style>
    <style:style style:name="FR33" style:family="graphic">
      <style:graphic-properties draw:stroke="solid" svg:stroke-width="0.053cm" svg:stroke-color="#0c445e" draw:fill-color="#b3e5a0" fo:background-color="#b3e5a0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fo:margin-top="0cm" fo:margin-bottom="0cm"/>
    </style:style>
    <style:style style:name="T11_1" style:family="text">
      <style:text-properties fo:color="#000000" fo:font-size="8pt" style:font-size-asian="8pt" style:font-size-complex="8pt" fo:language="en" fo:country="US" style:letter-kerning="true"/>
    </style:style>
    <style:style style:name="T11_2" style:family="text">
      <style:text-properties fo:color="#000000" fo:font-size="8pt" style:font-size-asian="8pt" style:font-size-complex="8pt" fo:language="en" fo:country="US" style:letter-kerning="true"/>
    </style:style>
    <style:style style:name="T11_3" style:family="text">
      <style:text-properties fo:color="#000000" fo:font-size="8pt" style:font-size-asian="8pt" style:font-size-complex="8pt" fo:language="en" fo:country="US" style:letter-kerning="true"/>
    </style:style>
    <style:style style:name="T11_4" style:family="text">
      <style:text-properties fo:color="#000000" fo:font-size="8pt" style:font-size-asian="8pt" style:font-size-complex="8pt" fo:language="en" fo:country="US" style:letter-kerning="true"/>
    </style:style>
    <style:style style:name="T11_5" style:family="text">
      <style:text-properties fo:color="#000000" fo:font-size="8pt" style:font-size-asian="8pt" style:font-size-complex="8pt" fo:language="en" fo:country="US" style:letter-kerning="true"/>
    </style:style>
    <style:style style:name="FR3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7" style:family="graphic">
      <style:graphic-properties draw:stroke="solid" svg:stroke-width="0.053cm" svg:stroke-color="#0c445e" draw:fill-color="#82caeb" fo:background-color="#82caeb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margin-top="0cm" fo:margin-bottom="0cm"/>
    </style:style>
    <style:style style:name="T12_1" style:family="text">
      <style:text-properties fo:color="#000000" fo:font-size="9pt" style:font-size-asian="9pt" style:font-size-complex="9pt" fo:language="en" fo:country="US" fo:font-weight="bold" style:font-weight-asian="bold" style:font-weight-complex="bold" style:letter-kerning="true"/>
    </style:style>
    <style:style style:name="FR38" style:family="graphic">
      <style:graphic-properties draw:stroke="solid" svg:stroke-width="0.053cm" svg:stroke-color="#0c445e" draw:fill-color="#d8f2cf" fo:background-color="#d8f2cf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" style:family="paragraph" style:parent-style-name="Normal">
      <style:paragraph-properties fo:text-align="center" fo:margin-top="0cm" fo:margin-bottom="0cm"/>
    </style:style>
    <style:style style:name="T13_1" style:family="text">
      <style:text-properties fo:color="#000000" fo:font-size="7pt" style:font-size-asian="7pt" style:font-size-complex="7pt" fo:language="en" fo:country="US" style:letter-kerning="true"/>
    </style:style>
    <style:style style:name="FR39" style:family="graphic">
      <style:graphic-properties draw:stroke="solid" svg:stroke-width="0.053cm" svg:stroke-color="#0c445e" draw:fill-color="#d8f2cf" fo:background-color="#d8f2cf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" style:family="paragraph" style:parent-style-name="Normal">
      <style:paragraph-properties fo:text-align="center" fo:margin-top="0cm" fo:margin-bottom="0cm"/>
    </style:style>
    <style:style style:name="T14_1" style:family="text">
      <style:text-properties fo:color="#000000" fo:font-size="8pt" style:font-size-asian="8pt" style:font-size-complex="8pt" fo:language="en" fo:country="US" style:letter-kerning="true"/>
    </style:style>
    <style:style style:name="T14_2" style:family="text">
      <style:text-properties fo:color="#000000" fo:font-size="8pt" style:font-size-asian="8pt" style:font-size-complex="8pt" fo:language="en" fo:country="US" style:letter-kerning="true"/>
    </style:style>
    <style:style style:name="FR40" style:family="graphic">
      <style:graphic-properties draw:stroke="solid" svg:stroke-width="0.018cm" svg:stroke-color="#0c445e" draw:fill-color="#ffffff" fo:background-color="#ffffff" fo:border-top="#0c445e 0.018cm solid" fo:border-bottom="#0c445e 0.018cm solid" fo:border-left="#0c445e 0.018cm solid" fo:border-right="#0c445e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5" style:family="paragraph" style:parent-style-name="Normal">
      <style:paragraph-properties fo:text-align="center" fo:margin-top="0cm" fo:margin-bottom="0cm"/>
    </style:style>
    <style:style style:name="T15_1" style:family="text">
      <style:text-properties fo:color="#000000" fo:font-size="7pt" style:font-size-asian="7pt" style:font-size-complex="7pt" fo:language="en" fo:country="US" fo:font-weight="bold" style:font-weight-asian="bold" style:font-weight-complex="bold" style:letter-kerning="true"/>
    </style:style>
    <style:style style:name="FR41" style:family="graphic">
      <style:graphic-properties draw:stroke="solid" svg:stroke-width="0.018cm" svg:stroke-color="#0c445e" draw:fill-color="#ffffff" fo:background-color="#ffffff" fo:border-top="#0c445e 0.018cm solid" fo:border-bottom="#0c445e 0.018cm solid" fo:border-left="#0c445e 0.018cm solid" fo:border-right="#0c445e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6" style:family="paragraph" style:parent-style-name="Normal">
      <style:paragraph-properties fo:text-align="center" fo:margin-top="0cm" fo:margin-bottom="0cm"/>
    </style:style>
    <style:style style:name="T16_1" style:family="text">
      <style:text-properties fo:color="#000000" fo:font-size="6pt" style:font-size-asian="6pt" style:font-size-complex="6pt" fo:language="en" fo:country="US" style:letter-kerning="true"/>
    </style:style>
    <style:style style:name="FR42" style:family="graphic">
      <style:graphic-properties draw:stroke="solid" svg:stroke-width="0.018cm" svg:stroke-color="#0c445e" draw:fill-color="#ffffff" fo:background-color="#ffffff" fo:border-top="#0c445e 0.018cm solid" fo:border-bottom="#0c445e 0.018cm solid" fo:border-left="#0c445e 0.018cm solid" fo:border-right="#0c445e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>
      <style:text-properties fo:color="#000000" fo:font-size="6pt" style:font-size-asian="6pt" style:font-size-complex="6pt" fo:language="en" fo:country="US" style:letter-kerning="true"/>
    </style:style>
    <style:style style:name="FR43" style:family="graphic">
      <style:graphic-properties draw:stroke="solid" svg:stroke-width="0.018cm" svg:stroke-color="#0c445e" draw:fill-color="#ffffff" fo:background-color="#ffffff" fo:border-top="#0c445e 0.018cm solid" fo:border-bottom="#0c445e 0.018cm solid" fo:border-left="#0c445e 0.018cm solid" fo:border-right="#0c445e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fo:margin-top="0cm" fo:margin-bottom="0cm"/>
    </style:style>
    <style:style style:name="T18_1" style:family="text">
      <style:text-properties fo:color="#000000" fo:font-size="6pt" style:font-size-asian="6pt" style:font-size-complex="6pt" fo:language="en" fo:country="US" style:letter-kerning="true"/>
    </style:style>
    <style:style style:name="FR44" style:family="graphic">
      <style:graphic-properties draw:stroke="solid" svg:stroke-width="0.018cm" svg:stroke-color="#0c445e" draw:fill-color="#ffffff" fo:background-color="#ffffff" fo:border-top="#0c445e 0.018cm solid" fo:border-bottom="#0c445e 0.018cm solid" fo:border-left="#0c445e 0.018cm solid" fo:border-right="#0c445e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" style:family="paragraph" style:parent-style-name="Normal">
      <style:paragraph-properties fo:text-align="center" fo:margin-top="0cm" fo:margin-bottom="0cm"/>
    </style:style>
    <style:style style:name="T19_1" style:family="text">
      <style:text-properties fo:color="#000000" fo:font-size="6pt" style:font-size-asian="6pt" style:font-size-complex="6pt" fo:language="en" fo:country="US" style:letter-kerning="true"/>
    </style:style>
    <style:style style:name="FR4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7" style:family="graphic">
      <style:graphic-properties draw:stroke="solid" svg:stroke-width="0.053cm" svg:stroke-color="#0c445e" draw:fill-color="#43b0e1" fo:background-color="#43b0e1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fo:color="#000000" fo:font-size="9pt" style:font-size-asian="9pt" style:font-size-complex="9pt" fo:language="en" fo:country="US" fo:font-weight="bold" style:font-weight-asian="bold" style:font-weight-complex="bold" style:letter-kerning="true"/>
    </style:style>
    <style:style style:name="FR48" style:family="graphic">
      <style:graphic-properties draw:stroke="solid" svg:stroke-width="0.053cm" svg:stroke-color="#0c445e" draw:fill-color="#c9edfb" fo:background-color="#c9edfb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margin-top="0cm" fo:margin-bottom="0cm"/>
    </style:style>
    <style:style style:name="T21_1" style:family="text">
      <style:text-properties fo:color="#000000" fo:font-size="7pt" style:font-size-asian="7pt" style:font-size-complex="7pt" fo:language="en" fo:country="US" style:letter-kerning="true"/>
    </style:style>
    <style:style style:name="T21_2" style:family="text">
      <style:text-properties fo:color="#000000" fo:font-size="7pt" style:font-size-asian="7pt" style:font-size-complex="7pt" fo:language="en" fo:country="US" style:letter-kerning="true"/>
    </style:style>
    <style:style style:name="T21_3" style:family="text">
      <style:text-properties fo:color="#000000" fo:font-size="7pt" style:font-size-asian="7pt" style:font-size-complex="7pt" fo:language="en" fo:country="US" style:letter-kerning="true"/>
    </style:style>
    <style:style style:name="FR49" style:family="graphic">
      <style:graphic-properties draw:stroke="solid" svg:stroke-width="0.053cm" svg:stroke-color="#0c445e" draw:fill-color="#c9edfb" fo:background-color="#c9edfb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margin-top="0cm" fo:margin-bottom="0cm"/>
    </style:style>
    <style:style style:name="T22_1" style:family="text">
      <style:text-properties fo:color="#000000" fo:font-size="7pt" style:font-size-asian="7pt" style:font-size-complex="7pt" fo:language="en" fo:country="US" style:letter-kerning="true"/>
    </style:style>
    <style:style style:name="FR50" style:family="graphic">
      <style:graphic-properties draw:stroke="solid" svg:stroke-width="0.053cm" svg:stroke-color="#0c445e" draw:fill-color="#c9edfb" fo:background-color="#c9edfb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margin-top="0cm" fo:margin-bottom="0cm"/>
    </style:style>
    <style:style style:name="T23_1" style:family="text">
      <style:text-properties fo:color="#000000" fo:font-size="7pt" style:font-size-asian="7pt" style:font-size-complex="7pt" fo:language="en" fo:country="US" style:letter-kerning="true"/>
    </style:style>
    <style:style style:name="FR51" style:family="graphic">
      <style:graphic-properties draw:stroke="solid" svg:stroke-width="0.053cm" svg:stroke-color="#0c445e" draw:fill-color="#c9edfb" fo:background-color="#c9edfb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margin-top="0cm" fo:margin-bottom="0cm"/>
    </style:style>
    <style:style style:name="T24_1" style:family="text">
      <style:text-properties fo:color="#000000" fo:font-size="7pt" style:font-size-asian="7pt" style:font-size-complex="7pt" fo:language="en" fo:country="US" style:letter-kerning="true"/>
    </style:style>
    <style:style style:name="FR52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3" style:family="graphic">
      <style:graphic-properties draw:stroke="solid" svg:stroke-width="0.053cm" svg:stroke-color="#0c445e" draw:fill-color="#0f4761" fo:background-color="#0f4761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margin-top="0cm" fo:margin-bottom="0cm"/>
    </style:style>
    <style:style style:name="T25_1" style:family="text">
      <style:text-properties fo:color="#ffffff" fo:font-size="9pt" style:font-size-asian="9pt" style:font-size-complex="9pt" fo:language="en" fo:country="US" fo:font-weight="bold" style:font-weight-asian="bold" style:font-weight-complex="bold" style:letter-kerning="true"/>
    </style:style>
    <style:style style:name="FR54" style:family="graphic">
      <style:graphic-properties draw:stroke="solid" svg:stroke-width="0.053cm" svg:stroke-color="#0c445e" draw:fill-color="#95dcf7" fo:background-color="#95dcf7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List_20_Paragraph">
      <style:paragraph-properties fo:text-indent="-0.318cm" fo:line-height="108%" fo:margin-top="0cm" fo:margin-bottom="0cm" fo:margin-left="0.318cm"/>
      <style:text-properties fo:color="#000000" fo:font-size="6pt" style:font-size-asian="6pt" style:font-size-complex="6pt" fo:language="en" fo:country="US" style:letter-kerning="true"/>
    </style:style>
    <style:style style:name="T26_1" style:family="text">
      <style:text-properties fo:color="#000000" fo:font-size="6pt" style:font-size-asian="6pt" style:font-size-complex="6pt" fo:language="en" fo:country="US" style:letter-kerning="true"/>
    </style:style>
    <style:style style:name="P27" style:family="paragraph" style:parent-style-name="List_20_Paragraph">
      <style:paragraph-properties fo:text-indent="-0.318cm" fo:line-height="108%" fo:margin-top="0cm" fo:margin-bottom="0cm" fo:margin-left="0.318cm"/>
      <style:text-properties fo:color="#000000" fo:font-size="6pt" style:font-size-asian="6pt" style:font-size-complex="6pt" fo:language="en" fo:country="US" style:letter-kerning="true"/>
    </style:style>
    <style:style style:name="T27_1" style:family="text">
      <style:text-properties fo:color="#000000" fo:font-size="6pt" style:font-size-asian="6pt" style:font-size-complex="6pt" fo:language="en" fo:country="US" style:letter-kerning="true"/>
    </style:style>
    <style:style style:name="P28" style:family="paragraph" style:parent-style-name="List_20_Paragraph">
      <style:paragraph-properties fo:text-indent="-0.318cm" fo:line-height="108%" fo:margin-top="0cm" fo:margin-bottom="0cm" fo:margin-left="0.318cm"/>
      <style:text-properties fo:color="#000000" fo:font-size="6pt" style:font-size-asian="6pt" style:font-size-complex="6pt" fo:language="en" fo:country="US" style:letter-kerning="true"/>
    </style:style>
    <style:style style:name="T28_1" style:family="text">
      <style:text-properties fo:color="#000000" fo:font-size="6pt" style:font-size-asian="6pt" style:font-size-complex="6pt" fo:language="en" fo:country="US" style:letter-kerning="true"/>
    </style:style>
    <style:style style:name="P29" style:family="paragraph" style:parent-style-name="List_20_Paragraph">
      <style:paragraph-properties fo:text-indent="-0.318cm" fo:line-height="108%" fo:margin-top="0cm" fo:margin-bottom="0cm" fo:margin-left="0.318cm"/>
      <style:text-properties fo:color="#000000" fo:font-size="6pt" style:font-size-asian="6pt" style:font-size-complex="6pt" fo:language="en" fo:country="US" style:letter-kerning="true"/>
    </style:style>
    <style:style style:name="T29_1" style:family="text">
      <style:text-properties fo:color="#000000" fo:font-size="6pt" style:font-size-asian="6pt" style:font-size-complex="6pt" fo:language="en" fo:country="US" style:letter-kerning="true"/>
    </style:style>
    <style:style style:name="T29_2" style:family="text">
      <style:text-properties fo:color="#000000" fo:font-size="6pt" style:font-size-asian="6pt" style:font-size-complex="6pt" fo:language="en" fo:country="US" style:letter-kerning="true"/>
    </style:style>
    <style:style style:name="P30" style:family="paragraph" style:parent-style-name="List_20_Paragraph">
      <style:paragraph-properties fo:text-indent="-0.318cm" fo:line-height="108%" fo:margin-top="0cm" fo:margin-bottom="0cm" fo:margin-left="0.318cm"/>
      <style:text-properties fo:color="#000000" fo:font-size="6pt" style:font-size-asian="6pt" style:font-size-complex="6pt" fo:language="en" fo:country="US" style:letter-kerning="true"/>
    </style:style>
    <style:style style:name="T30_1" style:family="text">
      <style:text-properties fo:color="#000000" fo:font-size="6pt" style:font-size-asian="6pt" style:font-size-complex="6pt" fo:language="en" fo:country="US" style:letter-kerning="true"/>
    </style:style>
    <style:style style:name="FR55" style:family="graphic">
      <style:graphic-properties draw:stroke="solid" svg:stroke-width="0.053cm" svg:stroke-color="#0c445e" draw:fill-color="#95dcf7" fo:background-color="#95dcf7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1" style:family="paragraph" style:parent-style-name="Normal">
      <style:paragraph-properties fo:text-indent="-0.318cm" fo:margin-top="0cm" fo:margin-bottom="0cm" fo:margin-left="0.318cm"/>
    </style:style>
    <style:style style:name="T31_1" style:family="text">
      <style:text-properties fo:color="#000000" fo:font-size="6pt" style:font-size-asian="6pt" style:font-size-complex="6pt" fo:language="en" fo:country="US" style:letter-kerning="true"/>
    </style:style>
    <style:style style:name="T31_2" style:family="text">
      <style:text-properties fo:color="#000000" fo:font-size="6pt" style:font-size-asian="6pt" style:font-size-complex="6pt" fo:language="en" fo:country="US" style:letter-kerning="true"/>
    </style:style>
    <style:style style:name="T31_3" style:family="text">
      <style:text-properties fo:color="#000000" fo:font-size="6pt" style:font-size-asian="6pt" style:font-size-complex="6pt" fo:language="en" fo:country="US" style:letter-kerning="true"/>
    </style:style>
    <style:style style:name="T31_4" style:family="text">
      <style:text-properties fo:color="#000000" fo:font-size="6pt" style:font-size-asian="6pt" style:font-size-complex="6pt" fo:language="en" fo:country="US" style:letter-kerning="true"/>
    </style:style>
    <style:style style:name="P32" style:family="paragraph" style:parent-style-name="Normal">
      <style:paragraph-properties fo:text-indent="-0.318cm" fo:margin-top="0cm" fo:margin-bottom="0cm" fo:margin-left="0.318cm"/>
    </style:style>
    <style:style style:name="T32_1" style:family="text">
      <style:text-properties fo:color="#000000" fo:font-size="6pt" style:font-size-asian="6pt" style:font-size-complex="6pt" fo:language="en" fo:country="US" style:letter-kerning="true"/>
    </style:style>
    <style:style style:name="T32_2" style:family="text">
      <style:text-properties fo:color="#000000" fo:font-size="6pt" style:font-size-asian="6pt" style:font-size-complex="6pt" fo:language="en" fo:country="US" style:letter-kerning="true"/>
    </style:style>
    <style:style style:name="T32_3" style:family="text">
      <style:text-properties fo:color="#000000" fo:font-size="6pt" style:font-size-asian="6pt" style:font-size-complex="6pt" fo:language="en" fo:country="US" style:letter-kerning="true"/>
    </style:style>
    <style:style style:name="T32_4" style:family="text">
      <style:text-properties fo:color="#000000" fo:font-size="6pt" style:font-size-asian="6pt" style:font-size-complex="6pt" fo:language="en" fo:country="US" style:letter-kerning="true"/>
    </style:style>
    <style:style style:name="T32_5" style:family="text">
      <style:text-properties fo:color="#000000" fo:font-size="6pt" style:font-size-asian="6pt" style:font-size-complex="6pt" fo:language="en" fo:country="US" style:letter-kerning="true"/>
    </style:style>
    <style:style style:name="P33" style:family="paragraph" style:parent-style-name="Normal">
      <style:paragraph-properties fo:text-indent="-0.318cm" fo:margin-top="0cm" fo:margin-bottom="0cm" fo:margin-left="0.318cm"/>
    </style:style>
    <style:style style:name="T33_1" style:family="text">
      <style:text-properties fo:color="#000000" fo:font-size="6pt" style:font-size-asian="6pt" style:font-size-complex="6pt" fo:language="en" fo:country="US" style:letter-kerning="true"/>
    </style:style>
    <style:style style:name="FR56" style:family="graphic">
      <style:graphic-properties draw:stroke="solid" svg:stroke-width="0.053cm" svg:stroke-color="#0c445e" draw:fill-color="#95dcf7" fo:background-color="#95dcf7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4" style:family="paragraph" style:parent-style-name="Normal">
      <style:paragraph-properties fo:text-indent="-0.33cm" fo:margin-top="0cm" fo:margin-bottom="0cm" fo:margin-left="0.33cm"/>
    </style:style>
    <style:style style:name="T34_1" style:family="text">
      <style:text-properties fo:color="#000000" fo:font-size="6pt" style:font-size-asian="6pt" style:font-size-complex="6pt" fo:language="en" fo:country="US" style:letter-kerning="true"/>
    </style:style>
    <style:style style:name="P35" style:family="paragraph" style:parent-style-name="Normal">
      <style:paragraph-properties fo:text-indent="-0.33cm" fo:margin-top="0cm" fo:margin-bottom="0cm" fo:margin-left="0.33cm"/>
    </style:style>
    <style:style style:name="T35_1" style:family="text">
      <style:text-properties fo:color="#000000" fo:font-size="6pt" style:font-size-asian="6pt" style:font-size-complex="6pt" fo:language="en" fo:country="US" style:letter-kerning="true"/>
    </style:style>
    <style:style style:name="P36" style:family="paragraph" style:parent-style-name="Normal">
      <style:paragraph-properties fo:text-indent="-0.33cm" fo:margin-top="0cm" fo:margin-bottom="0cm" fo:margin-left="0.33cm"/>
    </style:style>
    <style:style style:name="T36_1" style:family="text">
      <style:text-properties fo:color="#000000" fo:font-size="6pt" style:font-size-asian="6pt" style:font-size-complex="6pt" fo:language="en" fo:country="US" style:letter-kerning="true"/>
    </style:style>
    <style:style style:name="T36_2" style:family="text">
      <style:text-properties fo:color="#000000" fo:font-size="6pt" style:font-size-asian="6pt" style:font-size-complex="6pt" fo:language="en" fo:country="US" style:letter-kerning="true"/>
    </style:style>
    <style:style style:name="T36_3" style:family="text">
      <style:text-properties fo:color="#000000" fo:font-size="6pt" style:font-size-asian="6pt" style:font-size-complex="6pt" fo:language="en" fo:country="US" style:letter-kerning="true"/>
    </style:style>
    <style:style style:name="FR57" style:family="graphic">
      <style:graphic-properties draw:stroke="solid" svg:stroke-width="0.053cm" svg:stroke-color="#0c445e" draw:fill-color="#95dcf7" fo:background-color="#95dcf7" fo:border-top="#0c445e 0.053cm solid" fo:border-bottom="#0c445e 0.053cm solid" fo:border-left="#0c445e 0.053cm solid" fo:border-right="#0c445e 0.053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7" style:family="paragraph" style:parent-style-name="Normal">
      <style:paragraph-properties fo:text-indent="-0.318cm" fo:margin-top="0cm" fo:margin-bottom="0cm" fo:margin-left="0.318cm"/>
    </style:style>
    <style:style style:name="T37_1" style:family="text">
      <style:text-properties fo:color="#000000" fo:font-size="6pt" style:font-size-asian="6pt" style:font-size-complex="6pt" fo:language="en" fo:country="US" style:letter-kerning="true"/>
    </style:style>
    <style:style style:name="T37_2" style:family="text">
      <style:text-properties fo:color="#000000" fo:font-size="6pt" style:font-size-asian="6pt" style:font-size-complex="6pt" fo:language="en" fo:country="US" style:letter-kerning="true"/>
    </style:style>
    <style:style style:name="T37_3" style:family="text">
      <style:text-properties fo:color="#000000" fo:font-size="6pt" style:font-size-asian="6pt" style:font-size-complex="6pt" fo:language="en" fo:country="US" style:letter-kerning="true"/>
    </style:style>
    <style:style style:name="P38" style:family="paragraph" style:parent-style-name="Normal">
      <style:paragraph-properties fo:text-indent="-0.318cm" fo:margin-top="0cm" fo:margin-bottom="0cm" fo:margin-left="0.318cm"/>
    </style:style>
    <style:style style:name="T38_1" style:family="text">
      <style:text-properties fo:color="#000000" fo:font-size="6pt" style:font-size-asian="6pt" style:font-size-complex="6pt" fo:language="en" fo:country="US" style:letter-kerning="true"/>
    </style:style>
    <style:style style:name="P39" style:family="paragraph" style:parent-style-name="Normal">
      <style:paragraph-properties fo:text-indent="-0.318cm" fo:margin-top="0cm" fo:margin-bottom="0cm" fo:margin-left="0.318cm"/>
    </style:style>
    <style:style style:name="T39_1" style:family="text">
      <style:text-properties fo:color="#000000" fo:font-size="6pt" style:font-size-asian="6pt" style:font-size-complex="6pt" fo:language="en" fo:country="US" style:letter-kerning="true"/>
    </style:style>
    <style:style style:name="FR58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9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0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1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2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3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4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5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6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7" style:family="graphic">
      <style:graphic-properties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8" style:family="graphic">
      <style:graphic-properties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9" style:family="graphic">
      <style:graphic-properties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0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1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2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3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40" style:family="paragraph" style:parent-style-name="Normal">
      <style:paragraph-properties fo:break-before="page"/>
    </style:style>
    <style:style style:name="T40_1" style:family="text"/>
    <style:style style:name="T40_2" style:family="text"/>
    <style:style style:name="T40_3" style:family="text"/>
    <style:style style:name="Table1" style:family="table">
      <style:table-properties table:align="left" style:width="24.5cm" fo:margin-left="0cm"/>
    </style:style>
    <style:style style:name="Column1" style:family="table-column">
      <style:table-column-properties style:column-width="1.492cm"/>
    </style:style>
    <style:style style:name="Column2" style:family="table-column">
      <style:table-column-properties style:column-width="4.75cm"/>
    </style:style>
    <style:style style:name="Column3" style:family="table-column">
      <style:table-column-properties style:column-width="4.75cm"/>
    </style:style>
    <style:style style:name="Column4" style:family="table-column">
      <style:table-column-properties style:column-width="7.001cm"/>
    </style:style>
    <style:style style:name="Column5" style:family="table-column">
      <style:table-column-properties style:column-width="6.507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line-height="100%" fo:margin-bottom="0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fo:line-height="100%" fo:margin-bottom="0cm"/>
    </style:style>
    <style:style style:name="T42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100%" fo:margin-bottom="0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line-height="100%" fo:margin-bottom="0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100%" fo:margin-bottom="0cm"/>
    </style:style>
    <style:style style:name="T45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line-height="100%" fo:margin-bottom="0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line-height="100%" fo:margin-bottom="0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100%" fo:margin-bottom="0cm"/>
    </style:style>
    <style:style style:name="T48_1" style:family="text">
      <style:text-properties style:font-name="Aptos" fo:font-size="12pt" style:font-name-asian="Aptos" style:font-size-asian="12pt" style:font-name-complex="Arial" style:font-size-complex="12pt" fo:language="en" fo:language-asian="en" fo:language-complex="ar" fo:country="GB" fo:country-asian="US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line-height="100%" fo:margin-bottom="0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fo:line-height="100%" fo:margin-bottom="0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line-height="100%" fo:margin-bottom="0cm"/>
    </style:style>
    <style:style style:name="T51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fo:line-height="100%" fo:margin-bottom="0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fo:line-height="100%" fo:margin-bottom="0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100%" fo:margin-bottom="0cm"/>
    </style:style>
    <style:style style:name="T54_1" style:family="text">
      <style:text-properties style:font-name="Aptos" fo:font-size="12pt" style:font-name-asian="Aptos" style:font-size-asian="12pt" style:font-name-complex="Arial" style:font-size-complex="12pt" fo:language="en" fo:language-asian="en" fo:language-complex="ar" fo:country="GB" fo:country-asian="US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fo:line-height="100%" fo:margin-bottom="0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line-height="100%" fo:margin-bottom="0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line-height="100%" fo:margin-bottom="0cm"/>
    </style:style>
    <style:style style:name="T57_1" style:family="text">
      <style:text-properties style:font-name="Aptos" fo:font-size="12pt" style:font-name-asian="Aptos" style:font-size-asian="12pt" style:font-name-complex="Arial" style:font-size-complex="12pt" fo:language="en" fo:language-asian="en" fo:language-complex="ar" fo:country="GB" fo:country-asian="US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fo:line-height="100%" fo:margin-bottom="0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Row7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100%" fo:margin-bottom="0cm"/>
    </style:style>
    <style:style style:name="T59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fo:line-height="100%" fo:margin-bottom="0cm"/>
    </style:style>
    <style:style style:name="T60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line-height="100%" fo:margin-bottom="0cm"/>
    </style:style>
    <style:style style:name="T61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P62" style:family="paragraph" style:parent-style-name="Normal">
      <style:paragraph-properties fo:text-align="center" fo:line-height="100%" fo:margin-bottom="0cm"/>
    </style:style>
    <style:style style:name="T62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line-height="100%" fo:margin-bottom="0cm"/>
    </style:style>
    <style:style style:name="T63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P64" style:family="paragraph" style:parent-style-name="Normal">
      <style:paragraph-properties fo:text-align="center" fo:line-height="100%" fo:margin-bottom="0cm"/>
    </style:style>
    <style:style style:name="T64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Row8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fo:line-height="100%" fo:margin-bottom="0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fo:line-height="100%" fo:margin-bottom="0cm"/>
    </style:style>
    <style:style style:name="T66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fo:line-height="100%" fo:margin-bottom="0cm"/>
    </style:style>
    <style:style style:name="T67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line-height="100%" fo:margin-bottom="0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line-height="100%" fo:margin-bottom="0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Row9" style:family="table-row"/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 fo:line-height="100%" fo:margin-bottom="0cm"/>
    </style:style>
    <style:style style:name="T70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line-height="100%" fo:margin-bottom="0cm"/>
    </style:style>
    <style:style style:name="T71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100%" fo:margin-bottom="0cm"/>
    </style:style>
    <style:style style:name="T72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100%" fo:margin-bottom="0cm"/>
    </style:style>
    <style:style style:name="T73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List_20_Paragraph">
      <style:paragraph-properties fo:text-indent="-0.501cm" fo:line-height="100%" fo:margin-bottom="0cm" fo:margin-left="0.591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74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P75" style:family="paragraph" style:parent-style-name="List_20_Paragraph">
      <style:paragraph-properties fo:text-indent="-0.501cm" fo:line-height="100%" fo:margin-bottom="0cm" fo:margin-left="0.591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75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P76" style:family="paragraph" style:parent-style-name="List_20_Paragraph">
      <style:paragraph-properties fo:text-indent="-0.501cm" fo:line-height="100%" fo:margin-bottom="0cm" fo:margin-left="0.591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76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P77" style:family="paragraph" style:parent-style-name="List_20_Paragraph">
      <style:paragraph-properties fo:text-indent="-0.501cm" fo:line-height="100%" fo:margin-bottom="0cm" fo:margin-left="0.591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77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Row10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fo:line-height="100%" fo:margin-bottom="0cm"/>
    </style:style>
    <style:style style:name="T78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100%" fo:margin-bottom="0cm"/>
    </style:style>
    <style:style style:name="T79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100%" fo:margin-bottom="0cm"/>
    </style:style>
    <style:style style:name="T80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line-height="100%" fo:margin-bottom="0cm"/>
    </style:style>
    <style:style style:name="T81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List_20_Paragraph">
      <style:paragraph-properties fo:text-indent="-0.635cm" fo:line-height="100%" fo:margin-bottom="0cm" fo:margin-left="0.55cm">
        <style:tab-stops>
          <style:tab-stop style:type="left" style:leader-style="none" style:position="0cm"/>
        </style:tab-stops>
      </style:paragraph-properties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82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P83" style:family="paragraph" style:parent-style-name="List_20_Paragraph">
      <style:paragraph-properties fo:text-indent="-0.635cm" fo:line-height="100%" fo:margin-bottom="0cm" fo:margin-left="0.55cm">
        <style:tab-stops>
          <style:tab-stop style:type="left" style:leader-style="none" style:position="0cm"/>
        </style:tab-stops>
      </style:paragraph-properties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83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P84" style:family="paragraph" style:parent-style-name="List_20_Paragraph">
      <style:paragraph-properties fo:text-indent="-0.635cm" fo:line-height="100%" fo:margin-bottom="0cm" fo:margin-left="0.55cm">
        <style:tab-stops>
          <style:tab-stop style:type="left" style:leader-style="none" style:position="0cm"/>
        </style:tab-stops>
      </style:paragraph-properties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84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P85" style:family="paragraph" style:parent-style-name="List_20_Paragraph">
      <style:paragraph-properties fo:text-indent="-0.635cm" fo:line-height="100%" fo:margin-bottom="0cm" fo:margin-left="0.55cm">
        <style:tab-stops>
          <style:tab-stop style:type="left" style:leader-style="none" style:position="0cm"/>
        </style:tab-stops>
      </style:paragraph-properties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85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Row11" style:family="table-row"/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100%" fo:margin-bottom="0cm"/>
    </style:style>
    <style:style style:name="T86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line-height="100%" fo:margin-bottom="0cm"/>
    </style:style>
    <style:style style:name="T87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100%" fo:margin-bottom="0cm"/>
    </style:style>
    <style:style style:name="T88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88_2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88_3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line-height="100%" fo:margin-bottom="0cm"/>
    </style:style>
    <style:style style:name="T89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List_20_Paragraph">
      <style:paragraph-properties fo:text-indent="-0.55cm" fo:line-height="100%" fo:margin-bottom="0cm" fo:margin-left="0.55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90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90_2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P91" style:family="paragraph" style:parent-style-name="List_20_Paragraph">
      <style:paragraph-properties fo:text-indent="-0.55cm" fo:line-height="100%" fo:margin-bottom="0cm" fo:margin-left="0.55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91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91_2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91_3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Row12" style:family="table-row"/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fo:line-height="100%" fo:margin-bottom="0cm"/>
    </style:style>
    <style:style style:name="T92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line-height="100%" fo:margin-bottom="0cm"/>
    </style:style>
    <style:style style:name="T93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100%" fo:margin-bottom="0cm"/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line-height="100%" fo:margin-bottom="0cm"/>
    </style:style>
    <style:style style:name="T95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List_20_Paragraph">
      <style:paragraph-properties fo:text-indent="-0.501cm" fo:line-height="100%" fo:margin-bottom="0cm" fo:margin-left="0.55cm">
        <style:tab-stops>
          <style:tab-stop style:type="left" style:leader-style="none" style:position="0cm"/>
        </style:tab-stops>
      </style:paragraph-properties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96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P97" style:family="paragraph" style:parent-style-name="List_20_Paragraph">
      <style:paragraph-properties fo:text-indent="-0.501cm" fo:line-height="100%" fo:margin-bottom="0cm" fo:margin-left="0.55cm">
        <style:tab-stops>
          <style:tab-stop style:type="left" style:leader-style="none" style:position="0cm"/>
        </style:tab-stops>
      </style:paragraph-properties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97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P98" style:family="paragraph" style:parent-style-name="List_20_Paragraph">
      <style:paragraph-properties fo:text-indent="-0.501cm" fo:line-height="100%" fo:margin-bottom="0cm" fo:margin-left="0.55cm">
        <style:tab-stops>
          <style:tab-stop style:type="left" style:leader-style="none" style:position="0cm"/>
        </style:tab-stops>
      </style:paragraph-properties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98_1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98_2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T98_3" style:family="text">
      <style:text-properties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style>
    <style:style style:name="P99" style:family="paragraph" style:parent-style-name="Normal"/>
  </office:automatic-styles>
  <office:body>
    <office:text>
      <text:p text:style-name="P1"><draw:g draw:style-name="FR1" draw:z-index="0"><draw:connector svg:x1="7.373cm" svg:y1="6.904cm" svg:x2="7.373cm" svg:y2="6.021cm" draw:style-name="FR2" draw:z-index="0"/><draw:connector svg:x1="13.902cm" svg:y1="6.866cm" svg:x2="13.915cm" svg:y2="5.878cm" draw:style-name="FR3" draw:z-index="0"/><draw:connector svg:x1="16.723cm" svg:y1="6.81cm" svg:x2="16.752cm" svg:y2="5.854cm" draw:style-name="FR4" draw:z-index="0"/><draw:connector svg:x1="10.433cm" svg:y1="6.903cm" svg:x2="10.456cm" svg:y2="5.974cm" draw:style-name="FR5" draw:z-index="0"/><draw:g draw:style-name="FR6" draw:z-index="0"><draw:g draw:style-name="FR7" draw:z-index="0"><draw:g draw:style-name="FR8" draw:z-index="0"><draw:frame svg:x="2.487cm" svg:y="14.302cm" svg:width="2.16cm" svg:height="1.62cm" draw:style-name="FR9" text:anchor-type="char" draw:z-index="0"><draw:text-box><text:p text:style-name="P2"><text:span text:style-name="T2_1">BARRIERS,<text:s/></text:span></text:p><text:p text:style-name="P3"><text:span text:style-name="T3_1">RISKS</text:span></text:p></draw:text-box></draw:frame><draw:frame svg:x="5.615cm" svg:y="14.227cm" svg:width="2.149cm" svg:height="1.966cm" draw:style-name="FR10" text:anchor-type="char" draw:z-index="0"><draw:text-box><text:p text:style-name="P4"><text:span text:style-name="T4_1">Different<text:s/>levels<text:s/>of<text:s/>stakeholder<text:s/>commitment<text:s/>on<text:s/>NAP<text:s/>implementation</text:span></text:p></draw:text-box></draw:frame><draw:frame svg:x="7.868cm" svg:y="14.256cm" svg:width="2.07cm" svg:height="1.906cm" draw:style-name="FR11" text:anchor-type="char" draw:z-index="0"><draw:text-box><text:p text:style-name="P5"><text:span text:style-name="T5_1">Changing<text:s/>priority/timeline<text:s/>in<text:s/>legalization<text:s/>of<text:s/>the<text:s/>NAP<text:s/>commodity</text:span></text:p></draw:text-box></draw:frame><draw:frame svg:x="10.004cm" svg:y="14.256cm" svg:width="2.044cm" svg:height="1.936cm" draw:style-name="FR12" text:anchor-type="char" draw:z-index="0"><draw:text-box><text:p text:style-name="P6"><text:span text:style-name="T6_1">Unchanneled<text:s/>non-state<text:s/>actors<text:s/>in<text:s/>the<text:s/>policy<text:s/>development<text:s/>process</text:span></text:p></draw:text-box></draw:frame><draw:frame svg:x="12.152cm" svg:y="14.258cm" svg:width="1.799cm" svg:height="1.935cm" draw:style-name="FR13" text:anchor-type="char" draw:z-index="0"><draw:text-box><text:p text:style-name="P7"><text:span text:style-name="T7_1">Lack<text:s/>of<text:s/>evidence<text:s/>on<text:s/>credible<text:s/>certification<text:s/>systems</text:span></text:p></draw:text-box></draw:frame><draw:frame svg:x="14.054cm" svg:y="14.258cm" svg:width="2.172cm" svg:height="1.935cm" draw:style-name="FR14" text:anchor-type="char" draw:z-index="0"><draw:text-box><text:p text:style-name="P8"><text:span text:style-name="T8_1">Ineffective<text:s/>monitoring<text:s/>&amp;<text:s/>market<text:s/>communication<text:s/>systems</text:span></text:p></draw:text-box></draw:frame><draw:frame svg:x="16.319cm" svg:y="14.228cm" svg:width="2.149cm" svg:height="1.934cm" draw:style-name="FR15" text:anchor-type="char" draw:z-index="0"><draw:text-box><text:p text:style-name="P9"><text:span text:style-name="T9_1">Inadequate<text:s/>capacities<text:s/>&amp;<text:s/>incentives<text:s/>for<text:s/>sustainable<text:s/>business</text:span></text:p></draw:text-box></draw:frame></draw:g><draw:g draw:style-name="FR16" draw:z-index="0"><draw:custom-shape svg:x="6.588cm" svg:y="12.956cm" svg:width="0.66cm" svg:height="1.347cm" draw:style-name="FR17" draw:z-index="0"><draw:enhanced-geometry draw:type="non-primitive" draw:modifiers="500000" svg:viewBox="0 0 1000000 1000000" draw:enhanced-path="M 0 0 C 250000 0 500000 250000 500000 500000 500000 750000 750000 1000000 1000000 1000000 N" draw:text-areas="0 0 1000000 1000000" draw:mirror-vertical="true"><draw:handle draw:handle-position="$0 10800"/></draw:enhanced-geometry></draw:custom-shape><draw:custom-shape svg:x="6.716cm" svg:y="12.953cm" svg:width="3.987cm" svg:height="1.346cm" draw:style-name="FR18" draw:z-index="0"><draw:enhanced-geometry draw:type="non-primitive" draw:modifiers="869537" svg:viewBox="0 0 1000000 1000000" draw:enhanced-path="M 0 0 C 434768 0 869537 250000 869537 500000 869537 750000 934768 1000000 1000000 1000000 N" draw:text-areas="0 0 1000000 1000000" draw:mirror-vertical="true"><draw:handle draw:handle-position="$0 10800"/></draw:enhanced-geometry></draw:custom-shape><draw:custom-shape svg:x="7.647cm" svg:y="12.969cm" svg:width="1.267cm" svg:height="1.332cm" draw:style-name="FR19" draw:z-index="0"><draw:enhanced-geometry draw:type="non-primitive" draw:modifiers="581712" svg:viewBox="0 0 1000000 1000000" draw:enhanced-path="M 0 0 C 290833 0 581712 250000 581712 500000 581712 750000 790833 1000000 1000000 1000000 N" draw:text-areas="0 0 1000000 1000000" draw:mirror-horizontal="true" draw:mirror-vertical="true"><draw:handle draw:handle-position="$0 10800"/></draw:enhanced-geometry></draw:custom-shape><draw:custom-shape svg:x="8.14cm" svg:y="12.984cm" svg:width="2.633cm" svg:height="1.318cm" draw:style-name="FR20" draw:z-index="0"><draw:enhanced-geometry draw:type="non-primitive" draw:modifiers="805416" svg:viewBox="0 0 1000000 1000000" draw:enhanced-path="M 0 0 C 402685 0 805416 250000 805416 500000 805416 750000 902685 1000000 1000000 1000000 N" draw:text-areas="0 0 1000000 1000000" draw:mirror-horizontal="true" draw:mirror-vertical="true"><draw:handle draw:handle-position="$0 10800"/></draw:enhanced-geometry></draw:custom-shape><draw:custom-shape svg:x="10.697cm" svg:y="12.953cm" svg:width="3.135cm" svg:height="1.346cm" draw:style-name="FR21" draw:z-index="0"><draw:enhanced-geometry draw:type="non-primitive" draw:modifiers="833472" svg:viewBox="0 0 1000000 1000000" draw:enhanced-path="M 0 0 C 416712 0 833472 250000 833472 500000 833472 750000 916712 1000000 1000000 1000000 N" draw:text-areas="0 0 1000000 1000000" draw:mirror-vertical="true"><draw:handle draw:handle-position="$0 10800"/></draw:enhanced-geometry></draw:custom-shape><draw:custom-shape svg:x="10.837cm" svg:y="12.954cm" svg:width="2.107cm" svg:height="1.383cm" draw:style-name="FR22" draw:z-index="0"><draw:enhanced-geometry draw:type="non-primitive" draw:modifiers="743101" svg:viewBox="0 0 1000000 1000000" draw:enhanced-path="M 0 0 C 371527 0 743101 250000 743101 500000 743101 750000 871527 1000000 1000000 1000000 N" draw:text-areas="0 0 1000000 1000000" draw:mirror-horizontal="true" draw:mirror-vertical="true"><draw:handle draw:handle-position="$0 10800"/></draw:enhanced-geometry></draw:custom-shape><draw:custom-shape svg:x="12.833cm" svg:y="12.925cm" svg:width="1.372cm" svg:height="1.376cm" draw:style-name="FR23" draw:z-index="0"><draw:enhanced-geometry draw:type="non-primitive" draw:modifiers="601759" svg:viewBox="0 0 1000000 1000000" draw:enhanced-path="M 0 0 C 300879 0 601759 250000 601759 500000 601759 750000 800879 1000000 1000000 1000000 N" draw:text-areas="0 0 1000000 1000000" draw:mirror-vertical="true"><draw:handle draw:handle-position="$0 10800"/></draw:enhanced-geometry></draw:custom-shape><draw:custom-shape svg:x="12.903cm" svg:y="12.953cm" svg:width="3.427cm" svg:height="1.324cm" draw:style-name="FR24" draw:z-index="0"><draw:enhanced-geometry draw:type="non-primitive" draw:modifiers="850462" svg:viewBox="0 0 1000000 1000000" draw:enhanced-path="M 0 0 C 425231 0 850462 250000 850462 500000 850462 750000 925231 1000000 1000000 1000000 N" draw:text-areas="0 0 1000000 1000000" draw:mirror-vertical="true"><draw:handle draw:handle-position="$0 10800"/></draw:enhanced-geometry></draw:custom-shape><draw:custom-shape svg:x="15.121cm" svg:y="12.925cm" svg:width="1.559cm" svg:height="1.374cm" draw:style-name="FR25" draw:z-index="0"><draw:enhanced-geometry draw:type="non-primitive" draw:modifiers="651851" svg:viewBox="0 0 1000000 1000000" draw:enhanced-path="M 0 0 C 325925 0 651851 250000 651851 500000 651851 750000 825925 1000000 1000000 1000000 N" draw:text-areas="0 0 1000000 1000000" draw:mirror-vertical="true"><draw:handle draw:handle-position="$0 10800"/></draw:enhanced-geometry></draw:custom-shape><draw:custom-shape svg:x="11.432cm" svg:y="12.968cm" svg:width="3.695cm" svg:height="1.307cm" draw:style-name="FR26" draw:z-index="0"><draw:enhanced-geometry draw:type="non-primitive" draw:modifiers="863333" svg:viewBox="0 0 1000000 1000000" draw:enhanced-path="M 0 0 C 431666 0 863333 250000 863333 500000 863333 750000 931666 1000000 1000000 1000000 N" draw:text-areas="0 0 1000000 1000000" draw:mirror-horizontal="true" draw:mirror-vertical="true"><draw:handle draw:handle-position="$0 10800"/></draw:enhanced-geometry></draw:custom-shape><draw:custom-shape svg:x="14.465cm" svg:y="12.912cm" svg:width="0.672cm" svg:height="1.369cm" draw:style-name="FR27" draw:z-index="0"><draw:enhanced-geometry draw:type="non-primitive" draw:modifiers="500000" svg:viewBox="0 0 1000000 1000000" draw:enhanced-path="M 0 0 C 250000 0 500000 250000 500000 500000 500000 750000 750000 1000000 1000000 1000000 N" draw:text-areas="0 0 1000000 1000000" draw:mirror-horizontal="true" draw:mirror-vertical="true"><draw:handle draw:handle-position="$0 10800"/></draw:enhanced-geometry></draw:custom-shape><draw:custom-shape svg:x="14.794cm" svg:y="12.998cm" svg:width="2.609cm" svg:height="1.205cm" draw:style-name="FR28" draw:z-index="0"><draw:enhanced-geometry draw:type="non-primitive" draw:modifiers="821203" svg:viewBox="0 0 1000000 1000000" draw:enhanced-path="M 0 0 C 410601 0 821203 250000 821203 500000 821203 750000 910601 1000000 1000000 1000000 N" draw:text-areas="0 0 1000000 1000000" draw:mirror-horizontal="true" draw:mirror-vertical="true"><draw:handle draw:handle-position="$0 10800"/></draw:enhanced-geometry></draw:custom-shape><draw:custom-shape svg:x="17.381cm" svg:y="12.868cm" svg:height="1.379cm" draw:style-name="FR29" draw:z-index="0"><draw:enhanced-geometry draw:type="non-primitive" draw:modifiers="-2147483648" svg:viewBox="0 0 1000000 1000000" draw:enhanced-path="M 0 0 C -2147483648 0 -2147483648 250000 -2147483648 500000 -2147483648 750000 -2147483648 1000000 1000000 1000000 N" draw:text-areas="0 0 1000000 1000000" draw:mirror-vertical="true"><draw:handle draw:handle-position="$0 10800"/></draw:enhanced-geometry></draw:custom-shape><draw:custom-shape svg:x="11.98cm" svg:y="12.923cm" svg:width="5.493cm" svg:height="1.345cm" draw:style-name="FR30" draw:z-index="0"><draw:enhanced-geometry draw:type="non-primitive" draw:modifiers="905740" svg:viewBox="0 0 1000000 1000000" draw:enhanced-path="M 0 0 C 452870 0 905740 250000 905740 500000 905740 750000 952870 1000000 1000000 1000000 N" draw:text-areas="0 0 1000000 1000000" draw:mirror-horizontal="true" draw:mirror-vertical="true"><draw:handle draw:handle-position="$0 10800"/></draw:enhanced-geometry></draw:custom-shape></draw:g></draw:g><draw:g draw:style-name="FR31" draw:z-index="0"><draw:frame svg:x="2.487cm" svg:y="-0.053cm" svg:width="2.213cm" svg:height="1.325cm" draw:style-name="FR32" text:anchor-type="char" draw:z-index="0"><draw:text-box><text:p text:style-name="P10"><text:span text:style-name="T10_1">GOAL<text:s/>STATEMENT</text:span></text:p></draw:text-box></draw:frame><draw:frame svg:x="6.162cm" svg:y="-0.021cm" svg:width="11.125cm" svg:height="1.121cm" draw:style-name="FR33" text:anchor-type="char" draw:z-index="0"><draw:text-box><text:p text:style-name="P11"><text:span text:style-name="T11_1">To<text:s/>transform<text:s/>commodit</text:span><text:span text:style-name="T11_2">ies</text:span><text:span text:style-name="T11_3"><text:s/>governance<text:s/>and<text:s/></text:span><text:span text:style-name="T11_4">national</text:span><text:span text:style-name="T11_5"><text:s/>systems<text:s/>while<text:s/>negative<text:s/>externalities<text:s/>to<text:s/>environment<text:s/>and<text:s/>social<text:s/>dimension<text:s/>are<text:s/>reduced</text:span></text:p></draw:text-box></draw:frame><draw:g draw:style-name="FR34" draw:z-index="0"><draw:g draw:style-name="FR35" draw:z-index="0"><draw:g draw:style-name="FR36" draw:z-index="0"><draw:frame svg:x="2.487cm" svg:y="4.022cm" svg:width="2.674cm" svg:height="1.262cm" draw:style-name="FR37" text:anchor-type="char" draw:z-index="0"><draw:text-box><text:p text:style-name="P12"><text:span text:style-name="T12_1">OUTCOMES</text:span></text:p></draw:text-box></draw:frame><draw:frame svg:x="5.802cm" svg:y="4.051cm" svg:width="5.369cm" svg:height="1.972cm" draw:style-name="FR38" text:anchor-type="char" draw:z-index="0"><draw:text-box><text:p text:style-name="P13"><text:span text:style-name="T13_1">OUTCOME<text:s/>1.<text:s/>Strengthening<text:s/>policy,<text:s/>legislative,<text:s/>and<text:s/>regulatory<text:s/>frameworks<text:s/>for<text:s/>sustainable<text:s/>and<text:s/>resilient<text:s/>commodities<text:s/>systems<text:s/>and<text:s/>their<text:s/>enforcement</text:span></text:p></draw:text-box></draw:frame><draw:frame svg:x="12.41cm" svg:y="3.992cm" svg:width="5.286cm" svg:height="1.943cm" draw:style-name="FR39" text:anchor-type="char" draw:z-index="0"><draw:text-box><text:p text:style-name="P14"><text:span text:style-name="T14_1">OUTCOME<text:s/>2.<text:s/>Increasing<text:s/>global<text:s/>and<text:s/>country<text:s/>level<text:s/>impact<text:s/>through<text:s/>global<text:s/>advocacy,<text:s/>capacity<text:s/>building,<text:s/>and<text:s/>partnerships<text:s/></text:span><text:span text:style-name="T14_2">for<text:s/>commodities<text:s/>system</text:span></text:p></draw:text-box></draw:frame></draw:g><draw:frame svg:x="2.522cm" svg:y="1.691cm" svg:width="2.141cm" svg:height="0.77cm" draw:style-name="FR40" text:anchor-type="char" draw:z-index="0"><draw:text-box><text:p text:style-name="P15"><text:span text:style-name="T15_1">ASSUMPTIONS</text:span></text:p></draw:text-box></draw:frame><draw:frame svg:x="5.262cm" svg:y="1.491cm" svg:width="3.572cm" svg:height="1.528cm" draw:style-name="FR41" text:anchor-type="char" draw:z-index="0"><draw:text-box><text:p text:style-name="P16"><text:span text:style-name="T16_1">Commitment<text:s/>of<text:s/>key<text:s/>institutions<text:s/>&amp;<text:s/>effective<text:s/>collaboration<text:s/>among<text:s/>multi<text:s/>stakeholder<text:s/>demonstrated<text:s/>at<text:s/>scale</text:span></text:p></draw:text-box></draw:frame><draw:frame svg:x="9.029cm" svg:y="1.491cm" svg:width="3.525cm" svg:height="1.529cm" draw:style-name="FR42" text:anchor-type="char" draw:z-index="0"><draw:text-box><text:p text:style-name="P17"><text:span text:style-name="T17_1">Governance<text:s/>conditions<text:s/>supported<text:s/>incentive,<text:s/>enforcement,<text:s/>&amp;<text:s/>efficient<text:s/>resources<text:s/>to<text:s/>achieve<text:s/>the<text:s/>goal</text:span></text:p></draw:text-box></draw:frame><draw:frame svg:x="12.695cm" svg:y="1.51cm" svg:width="2.837cm" svg:height="1.524cm" draw:style-name="FR43" text:anchor-type="char" draw:z-index="0"><draw:text-box><text:p text:style-name="P18"><text:span text:style-name="T18_1">Actors<text:s/>in<text:s/>the<text:s/>supply<text:s/>chain<text:s/>share<text:s/>vision<text:s/>on<text:s/>responsible<text:s/>business<text:s/>practices<text:s/></text:span></text:p></draw:text-box></draw:frame><draw:frame svg:x="15.679cm" svg:y="1.49cm" svg:width="2.755cm" svg:height="1.554cm" draw:style-name="FR44" text:anchor-type="char" draw:z-index="0"><draw:text-box><text:p text:style-name="P19"><text:span text:style-name="T19_1">Local<text:s/>communities,<text:s/>NGOs,<text:s/>&amp;<text:s/>other<text:s/>stakeholders<text:s/>motivated<text:s/>&amp;<text:s/>committed<text:s/></text:span></text:p></draw:text-box></draw:frame><draw:g draw:style-name="FR45" draw:z-index="0"><draw:g draw:style-name="FR46" draw:z-index="0"><draw:frame svg:x="2.496cm" svg:y="6.961cm" svg:width="2.149cm" svg:height="1.356cm" draw:style-name="FR47" text:anchor-type="char" draw:z-index="0"><draw:text-box><text:p text:style-name="P20"><text:span text:style-name="T20_1">PROJECT<text:s/>RESULTS</text:span></text:p></draw:text-box></draw:frame><draw:frame svg:x="5.787cm" svg:y="6.843cm" svg:width="3.468cm" svg:height="2.529cm" draw:style-name="FR48" text:anchor-type="char" draw:z-index="0"><draw:text-box><text:p text:style-name="P21"><text:span text:style-name="T21_1">RESULT<text:s/>1.<text:s/>Created<text:s/>Enabling<text:s/>policy<text:s/>and<text:s/>environment<text:s/>for<text:s/>inclusive<text:s/>sustainable<text:s/>actions<text:s/></text:span><text:span text:style-name="T21_2">programme</text:span><text:span text:style-name="T21_3"><text:s/>development<text:s/>of<text:s/>commodities</text:span></text:p></draw:text-box></draw:frame><draw:frame svg:x="9.441cm" svg:y="6.857cm" svg:width="2.826cm" svg:height="2.514cm" draw:style-name="FR49" text:anchor-type="char" draw:z-index="0"><draw:text-box><text:p text:style-name="P22"><text:span text:style-name="T22_1">RESULT<text:s/>2.<text:s/>Expanded<text:s/>market<text:s/>access<text:s/>and<text:s/>adoption<text:s/>of<text:s/>national<text:s/>commodity<text:s/>certification<text:s/>policy<text:s/></text:span></text:p></draw:text-box></draw:frame><draw:frame svg:x="12.371cm" svg:y="6.857cm" svg:width="2.953cm" svg:height="2.535cm" draw:style-name="FR50" text:anchor-type="char" draw:z-index="0"><draw:text-box><text:p text:style-name="P23"><text:span text:style-name="T23_1">RESULT<text:s/>3.<text:s/>Increased<text:s/>recognition<text:s/>of<text:s/>national<text:s/>systems<text:s/>and<text:s/>technology<text:s/>for<text:s/>credible<text:s/>national<text:s/>certification<text:s/>scheme</text:span></text:p></draw:text-box></draw:frame><draw:frame svg:x="15.43cm" svg:y="6.784cm" svg:width="2.592cm" svg:height="2.512cm" draw:style-name="FR51" text:anchor-type="char" draw:z-index="0"><draw:text-box><text:p text:style-name="P24"><text:span text:style-name="T24_1">RESULT<text:s/>4.<text:s/>Increased<text:s/>trade<text:s/>and<text:s/>sustainable<text:s/>business<text:s/>of<text:s/>certified<text:s/>commodities</text:span></text:p></draw:text-box></draw:frame></draw:g><draw:g draw:style-name="FR52" draw:z-index="0"><draw:frame svg:x="2.496cm" svg:y="10.77cm" svg:width="2.148cm" svg:height="1.355cm" draw:style-name="FR53" text:anchor-type="char" draw:z-index="0"><draw:text-box><text:p text:style-name="P25"><text:span text:style-name="T25_1">PROJECT<text:s/>OUTPUTS</text:span></text:p></draw:text-box></draw:frame><draw:frame svg:x="5.634cm" svg:y="10.393cm" svg:width="3.708cm" svg:height="2.606cm" draw:style-name="FR54" text:anchor-type="char" draw:z-index="0"><draw:text-box><text:list text:style-name="LS8" xml:id="list0"><text:list-item><text:list><text:list-item><text:p text:style-name="P26"><text:span text:style-name="T26_1">Policy<text:s/>recommendations<text:s/>developed</text:span></text:p></text:list-item><text:list-item><text:p text:style-name="P27"><text:span text:style-name="T27_1">Multi<text:s/>stakeholder<text:s/>dialogue<text:s/>revitalized</text:span></text:p></text:list-item><text:list-item><text:p text:style-name="P28"><text:span text:style-name="T28_1">Sustainable<text:s/>commodities<text:s/>action<text:s/>plans<text:s/>developed</text:span></text:p></text:list-item><text:list-item><text:p text:style-name="P29"><text:span text:style-name="T29_1">Training<text:s/>on<text:s/></text:span><text:span text:style-name="T29_2">systems-change<text:s/>leadership</text:span></text:p></text:list-item><text:list-item><text:p text:style-name="P30"><text:span text:style-name="T30_1">Commodities<text:s/>dashboard<text:s/>functioned</text:span></text:p></text:list-item></text:list></text:list-item></text:list></draw:text-box></draw:frame><draw:frame svg:x="9.495cm" svg:y="10.431cm" svg:width="2.826cm" svg:height="2.53cm" draw:style-name="FR55" text:anchor-type="char" draw:z-index="0"><draw:text-box><text:p text:style-name="P31"><text:span text:style-name="T31_1">2.1<text:s/></text:span><text:span text:style-name="T31_2">Dialogue<text:s/>with<text:s/>international<text:s/>buyers</text:span><text:span text:style-name="T31_3"><text:s/></text:span><text:span text:style-name="T31_4">established</text:span></text:p><text:p text:style-name="P32"><text:span text:style-name="T32_1">2.2<text:s/>P</text:span><text:span text:style-name="T32_2">artnership<text:s/></text:span><text:span text:style-name="T32_3">agreements</text:span><text:span text:style-name="T32_4"><text:s text:c="2"/>on</text:span><text:span text:style-name="T32_5"><text:s/>trade<text:s/>catalyzed</text:span></text:p><text:p text:style-name="P33"><text:span text:style-name="T33_1">2.3<text:s/>Good<text:s/>practices<text:s/>&amp;<text:s/>knowledge<text:s/>documented</text:span></text:p></draw:text-box></draw:frame><draw:frame svg:x="12.422cm" svg:y="10.392cm" svg:width="3.049cm" svg:height="2.568cm" draw:style-name="FR56" text:anchor-type="char" draw:z-index="0"><draw:text-box><text:p text:style-name="P34"><text:span text:style-name="T34_1">3.1<text:s/>national<text:s/>system<text:s/>compliance<text:s/>&amp;<text:s/>wider<text:s/>accepted<text:s/>by<text:s/>market</text:span></text:p><text:p text:style-name="P35"><text:span text:style-name="T35_1">3.2<text:s/>Digital<text:s/>based<text:s/>CoC<text:s/>system<text:s/>operationalized</text:span></text:p><text:p text:style-name="P36"><text:span text:style-name="T36_1">3.3<text:s/>N</text:span><text:span text:style-name="T36_2">ational<text:s/>monitoring<text:s/>system</text:span><text:span text:style-name="T36_3"><text:s/>enhanced</text:span></text:p></draw:text-box></draw:frame><draw:frame svg:x="15.569cm" svg:y="10.43cm" svg:width="2.512cm" svg:height="2.53cm" draw:style-name="FR57" text:anchor-type="char" draw:z-index="0"><draw:text-box><text:p text:style-name="P37"><text:span text:style-name="T37_1">4.1<text:s/>B</text:span><text:span text:style-name="T37_2">usiness-to-business<text:s/>dialogues</text:span><text:span text:style-name="T37_3"><text:s/>conducted</text:span></text:p><text:p text:style-name="P38"><text:span text:style-name="T38_1">4.2<text:s/>Knowledge<text:s/>exchange<text:s/>with<text:s/>other<text:s/>countries<text:s/>conducted</text:span></text:p><text:p text:style-name="P39"><text:span text:style-name="T39_1">4.3<text:s/>Lessons<text:s/>learned<text:s/>for<text:s/>systems<text:s/>improvement</text:span></text:p></draw:text-box></draw:frame></draw:g><draw:connector svg:x1="7.411cm" svg:y1="10.513cm" svg:x2="7.423cm" svg:y2="9.143cm" draw:style-name="FR58" draw:z-index="0"/><draw:connector svg:x1="10.902cm" svg:y1="10.542cm" svg:x2="10.914cm" svg:y2="9.173cm" draw:style-name="FR59" draw:z-index="0"/><draw:connector svg:x1="13.972cm" svg:y1="10.586cm" svg:x2="13.984cm" svg:y2="9.217cm" draw:style-name="FR60" draw:z-index="0"/><draw:connector svg:x1="16.739cm" svg:y1="10.542cm" svg:x2="16.75cm" svg:y2="9.173cm" draw:style-name="FR61" draw:z-index="0"/></draw:g><draw:g draw:style-name="FR62" draw:z-index="0"><draw:connector svg:x1="6.853cm" svg:y1="3.384cm" svg:x2="6.853cm" svg:y2="3.002cm" draw:style-name="FR63" draw:z-index="0"/><draw:connector svg:x1="10.68cm" svg:y1="3.397cm" svg:x2="10.68cm" svg:y2="3.013cm" draw:style-name="FR64" draw:z-index="0"/><draw:connector svg:x1="14.161cm" svg:y1="3.406cm" svg:x2="14.161cm" svg:y2="3.024cm" draw:style-name="FR65" draw:z-index="0"/><draw:connector svg:x1="17.027cm" svg:y1="3.416cm" svg:x2="17.027cm" svg:y2="3.034cm" draw:style-name="FR66" draw:z-index="0"/><draw:line svg:x1="6.823cm" svg:y1="3.408cm" svg:x2="17.045cm" svg:y2="3.408cm" draw:style-name="FR67" draw:z-index="0"/><draw:line svg:x1="8.399cm" svg:y1="4.077cm" svg:x2="8.407cm" svg:y2="3.408cm" draw:style-name="FR68" draw:z-index="0"/><draw:line svg:x1="15.073cm" svg:y1="4.038cm" svg:x2="15.058cm" svg:y2="3.408cm" draw:style-name="FR69" draw:z-index="0"/></draw:g></draw:g><draw:connector svg:x1="7.147cm" svg:y1="1.702cm" svg:x2="7.147cm" svg:y2="1.049cm" draw:style-name="FR70" draw:z-index="0"/><draw:connector svg:x1="10.678cm" svg:y1="1.688cm" svg:x2="10.678cm" svg:y2="1.049cm" draw:style-name="FR71" draw:z-index="0"/><draw:connector svg:x1="14.126cm" svg:y1="1.685cm" svg:x2="14.126cm" svg:y2="1.06cm" draw:style-name="FR72" draw:z-index="0"/><draw:connector svg:x1="16.578cm" svg:y1="1.703cm" svg:x2="16.595cm" svg:y2="1.049cm" draw:style-name="FR73" draw:z-index="0"/></draw:g></draw:g></draw:g></draw:g></text:p>
      <text:p text:style-name="P40"><text:span text:style-name="T40_1">Interim<text:s/></text:span><text:span text:style-name="T40_2">Logframe</text:span><text:span text:style-name="T40_3"><text:s/>-<text:s/>SEMESTA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41"/>
          </table:table-cell>
          <table:table-cell table:style-name="Cell2" table:number-columns-spanned="3">
            <text:p text:style-name="P42"><text:span text:style-name="T42_1">LEVEL<text:s/>OF<text:s/>CHANGE</text:span></text:p>
          </table:table-cell>
          <table:covered-table-cell/>
          <table:covered-table-cell/>
          <table:table-cell table:style-name="Cell3">
            <text:p text:style-name="P43"/>
          </table:table-cell>
        </table:table-row>
        <table:table-row table:style-name="Row2">
          <table:table-cell table:style-name="Cell4">
            <text:p text:style-name="P44"/>
          </table:table-cell>
          <table:table-cell table:style-name="Cell5" table:number-columns-spanned="3">
            <text:p text:style-name="P45"><text:span text:style-name="T45_1">GOAL</text:span></text:p>
          </table:table-cell>
          <table:covered-table-cell/>
          <table:covered-table-cell/>
          <table:table-cell table:style-name="Cell6">
            <text:p text:style-name="P46"/>
          </table:table-cell>
        </table:table-row>
        <table:table-row table:style-name="Row3">
          <table:table-cell table:style-name="Cell7">
            <text:p text:style-name="P47"/>
          </table:table-cell>
          <table:table-cell table:style-name="Cell8" table:number-columns-spanned="3">
            <text:p text:style-name="P48"><text:span text:style-name="T48_1">Transform<text:s/>commodities<text:s/>governance<text:s/>and<text:s/>national<text:s/>systems<text:s/>while<text:s/>negative<text:s/>externalities<text:s/>to<text:s/>environment<text:s/>and<text:s/>social<text:s/>dimension<text:s/>are<text:s/>reduced</text:span></text:p>
          </table:table-cell>
          <table:covered-table-cell/>
          <table:covered-table-cell/>
          <table:table-cell table:style-name="Cell9">
            <text:p text:style-name="P49"/>
          </table:table-cell>
        </table:table-row>
        <table:table-row table:style-name="Row4">
          <table:table-cell table:style-name="Cell10">
            <text:p text:style-name="P50"/>
          </table:table-cell>
          <table:table-cell table:style-name="Cell11" table:number-columns-spanned="3">
            <text:p text:style-name="P51"><text:span text:style-name="T51_1">OUTCOME</text:span></text:p>
          </table:table-cell>
          <table:covered-table-cell/>
          <table:covered-table-cell/>
          <table:table-cell table:style-name="Cell12">
            <text:p text:style-name="P52"/>
          </table:table-cell>
        </table:table-row>
        <table:table-row table:style-name="Row5">
          <table:table-cell table:style-name="Cell13">
            <text:p text:style-name="P53"/>
          </table:table-cell>
          <table:table-cell table:style-name="Cell14" table:number-columns-spanned="3">
            <text:p text:style-name="P54"><text:span text:style-name="T54_1">Outcome<text:s/>1.<text:s/>Strengthening<text:s/>policy,<text:s/>legislative,<text:s/>and<text:s/>regulatory<text:s/>frameworks<text:s/>for<text:s/>sustainable<text:s/>and<text:s/>resilient<text:s/>commodities<text:s/>systems<text:s/>and<text:s/>their<text:s/>enforcement</text:span></text:p>
          </table:table-cell>
          <table:covered-table-cell/>
          <table:covered-table-cell/>
          <table:table-cell table:style-name="Cell15">
            <text:p text:style-name="P55"/>
          </table:table-cell>
        </table:table-row>
        <table:table-row table:style-name="Row6">
          <table:table-cell table:style-name="Cell16">
            <text:p text:style-name="P56"/>
          </table:table-cell>
          <table:table-cell table:style-name="Cell17" table:number-columns-spanned="3">
            <text:p text:style-name="P57"><text:span text:style-name="T57_1">Outcome<text:s/>2.<text:s/>Increasing<text:s/>global<text:s/>and<text:s/>country<text:s/>level<text:s/>impact<text:s/>through<text:s/>global<text:s/>advocacy,<text:s/>capacity<text:s/>building,<text:s/>and<text:s/>partnerships<text:s/>for<text:s/>commodities<text:s/>system</text:span></text:p>
          </table:table-cell>
          <table:covered-table-cell/>
          <table:covered-table-cell/>
          <table:table-cell table:style-name="Cell18">
            <text:p text:style-name="P58"/>
          </table:table-cell>
        </table:table-row>
        <table:table-row table:style-name="Row7">
          <table:table-cell table:style-name="Cell19" table:number-rows-spanned="2">
            <text:p text:style-name="P59"><text:span text:style-name="T59_1">No</text:span></text:p>
          </table:table-cell>
          <table:table-cell table:style-name="Cell20" table:number-columns-spanned="2">
            <text:p text:style-name="P60"><text:span text:style-name="T60_1">OUTPUT</text:span></text:p>
          </table:table-cell>
          <table:covered-table-cell/>
          <table:table-cell table:style-name="Cell21" table:number-rows-spanned="2">
            <text:p text:style-name="P61"><text:span text:style-name="T61_1">SUGGESTED<text:s/>OUTPUT</text:span></text:p>
            <text:p text:style-name="P62"><text:span text:style-name="T62_1">SEMESTA</text:span></text:p>
          </table:table-cell>
          <table:table-cell table:style-name="Cell22" table:number-rows-spanned="2">
            <text:p text:style-name="P63"><text:span text:style-name="T63_1">SUGGESTED<text:s/>INDICATORS</text:span></text:p>
            <text:p text:style-name="P64"><text:span text:style-name="T64_1">SEMESTA</text:span></text:p>
          </table:table-cell>
        </table:table-row>
        <table:table-row table:style-name="Row8">
          <table:covered-table-cell table:style-name="Cell23">
            <text:p text:style-name="P65"/>
          </table:covered-table-cell>
          <table:table-cell table:style-name="Cell24">
            <text:p text:style-name="P66"><text:span text:style-name="T66_1">FAST</text:span></text:p>
          </table:table-cell>
          <table:table-cell table:style-name="Cell25">
            <text:p text:style-name="P67"><text:span text:style-name="T67_1">MAKMUR</text:span></text:p>
          </table:table-cell>
          <table:covered-table-cell table:style-name="Cell26">
            <text:p text:style-name="P68"/>
          </table:covered-table-cell>
          <table:covered-table-cell table:style-name="Cell27">
            <text:p text:style-name="P69"/>
          </table:covered-table-cell>
        </table:table-row>
        <table:table-row table:style-name="Row9">
          <table:table-cell table:style-name="Cell28">
            <text:p text:style-name="P70"><text:span text:style-name="T70_1">1</text:span></text:p>
          </table:table-cell>
          <table:table-cell table:style-name="Cell29">
            <text:p text:style-name="P71"><text:span text:style-name="T71_1">Enforced<text:s/>enabling<text:s/>policy<text:s/>&amp;<text:s/>environment<text:s/>for<text:s/>inclusive<text:s/>actions<text:s/>on<text:s/>sustainable<text:s/>development<text:s/>of<text:s/>agricultural<text:s/>commodities</text:span></text:p>
          </table:table-cell>
          <table:table-cell table:style-name="Cell30">
            <text:p text:style-name="P72"><text:span text:style-name="T72_1">Improved<text:s/>knowledge<text:s/>sharing,<text:s/>coordination<text:s/>and<text:s/>engagement<text:s/>opportunities<text:s/>provided<text:s/>to<text:s/>Indonesian<text:s/>officials<text:s/>and<text:s/>key<text:s/>stakeholders</text:span></text:p>
          </table:table-cell>
          <table:table-cell table:style-name="Cell31">
            <text:p text:style-name="P73"><text:span text:style-name="T73_1">Strengthened<text:s/>enabling<text:s/>policy<text:s/>for<text:s/>sustainable<text:s/>agricultural<text:s/>commodities<text:s/>production<text:s/>and<text:s/>improved<text:s/>communications<text:s/>among<text:s/>supply<text:s/>chain<text:s/>actors</text:span></text:p>
          </table:table-cell>
          <table:table-cell table:style-name="Cell32">
            <text:list text:style-name="LS2" xml:id="list5">
              <text:list-item>
                <text:p text:style-name="P74"><text:span text:style-name="T74_1">Provision<text:s/>of<text:s/>technical<text:s/>assistance<text:s/>to<text:s/>support<text:s/>effective<text:s/>implementation<text:s/>of<text:s/>national<text:s/>policies<text:s/>related<text:s/>to<text:s/>palm<text:s/>oil<text:s/>and<text:s/>cocoa</text:span></text:p>
              </text:list-item>
              <text:list-item>
                <text:p text:style-name="P75"><text:span text:style-name="T75_1">Training<text:s/>and<text:s/>capacity<text:s/>building<text:s/>on<text:s/>sustainable<text:s/>agriculture<text:s/>crops<text:s/>commodities</text:span></text:p>
              </text:list-item>
              <text:list-item>
                <text:p text:style-name="P76"><text:span text:style-name="T76_1">Facilitated<text:s/>progression<text:s/>of<text:s/>at<text:s/>least<text:s/>two<text:s/>policies<text:s/>and/or<text:s/>studies<text:s/>to<text:s/>demonstrate<text:s/>strong<text:s/>national<text:s/>commitment<text:s/>to<text:s/>responsible<text:s/>business<text:s/>practices<text:s/>such<text:s/>as<text:s/>but<text:s/>not<text:s/>limited<text:s/>to<text:s/>system<text:s/>level<text:s/>analysis,<text:s/>National<text:s/>Strategy<text:s/>and<text:s/>Action<text:s/>(NSA)<text:s/>of<text:s/>sustainable<text:s/>palm<text:s/>oil<text:s/>and<text:s/>cocoa<text:s/>management<text:s/>in<text:s/>Indonesia</text:span></text:p>
              </text:list-item>
              <text:list-item>
                <text:p text:style-name="P77"><text:span text:style-name="T77_1">Facilitated<text:s/>dialogue<text:s/>with<text:s/>UK<text:s/>and<text:s/>consumer<text:s/>countries<text:s/>in<text:s/>relation<text:s/>to<text:s/>ISPO<text:s/>advantages<text:s/>and<text:s/>the<text:s/>improvements<text:s/>made<text:s/>to<text:s/>meet<text:s/>sustainable<text:s/>market<text:s/>requirements</text:span></text:p>
              </text:list-item>
            </text:list>
          </table:table-cell>
        </table:table-row>
        <table:table-row table:style-name="Row10">
          <table:table-cell table:style-name="Cell33">
            <text:p text:style-name="P78"><text:span text:style-name="T78_1">2</text:span></text:p>
          </table:table-cell>
          <table:table-cell table:style-name="Cell34">
            <text:p text:style-name="P79"><text:span text:style-name="T79_1">Improved<text:s/>communications<text:s/>and<text:s/>understanding<text:s/>among<text:s/>supply<text:s/>chain<text:s/>actors<text:s/>for<text:s/>sustainable<text:s/>purchasing<text:s/>decisions</text:span></text:p>
          </table:table-cell>
          <table:table-cell table:style-name="Cell35">
            <text:p text:style-name="P80"><text:span text:style-name="T80_1">Increased<text:s/>knowledge<text:s/>and<text:s/>awareness<text:s/>on<text:s/>key<text:s/>issues<text:s/>related<text:s/>to<text:s/>sustainable<text:s/>mining<text:s/>and<text:s/>energy<text:s/>sectors</text:span></text:p>
          </table:table-cell>
          <table:table-cell table:style-name="Cell36">
            <text:p text:style-name="P81"><text:span text:style-name="T81_1">Increased<text:s/>trade<text:s/>and<text:s/>sustainable<text:s/>business<text:s/>of<text:s/>certified<text:s/>commodities</text:span></text:p>
          </table:table-cell>
          <table:table-cell table:style-name="Cell37">
            <text:list text:style-name="LS5" xml:id="list9">
              <text:list-item>
                <text:p text:style-name="P82"><text:span text:style-name="T82_1">Number<text:s/>of<text:s/>official<text:s/>recognitions<text:s/>or<text:s/>endorsements<text:s/>from<text:s/>international<text:s/>markets<text:s/>on<text:s/>national<text:s/>certification<text:s/>scheme</text:span></text:p>
              </text:list-item>
              <text:list-item>
                <text:p text:style-name="P83"><text:span text:style-name="T83_1">Adoption<text:s/>of<text:s/>ISPO<text:s/>(new<text:s/>standards<text:s/>on<text:s/>supply<text:s/>chain<text:s/>and<text:s/>bioenergy)<text:s/>by<text:s/>business</text:span></text:p>
              </text:list-item>
              <text:list-item>
                <text:p text:style-name="P84"><text:span text:style-name="T84_1">Percentage<text:s/>increase<text:s/>of<text:s/>market<text:s/>share<text:s/>of<text:s/>certified<text:s/>palm<text:s/>oil<text:s/>and<text:s/>cocoa<text:s/>in<text:s/>both<text:s/>domestic<text:s/>and<text:s/>international<text:s/>markets</text:span></text:p>
              </text:list-item>
              <text:list-item>
                <text:p text:style-name="P85"><text:span text:style-name="T85_1">Formulation<text:s/>of<text:s/>sustainable<text:s/>cocoa<text:s/>roadmap</text:span></text:p>
              </text:list-item>
            </text:list>
          </table:table-cell>
        </table:table-row>
        <table:table-row table:style-name="Row11">
          <table:table-cell table:style-name="Cell38">
            <text:p text:style-name="P86"><text:span text:style-name="T86_1">3</text:span></text:p>
          </table:table-cell>
          <table:table-cell table:style-name="Cell39">
            <text:p text:style-name="P87"><text:span text:style-name="T87_1">Enhanced<text:s/>the<text:s/>competitiveness<text:s/>of<text:s/>domestic<text:s/>producers<text:s/>and<text:s/>strengthened<text:s/>the<text:s/>country’s<text:s/>position<text:s/>in<text:s/>international<text:s/>trade</text:span></text:p>
          </table:table-cell>
          <table:table-cell table:style-name="Cell40">
            <text:p text:style-name="P88"><text:span text:style-name="T88_1">Increased<text:s/>capacity<text:s/>of<text:s/>Indonesian<text:s/>officials<text:s/></text:span><text:span text:style-name="T88_2">as<text:s/>a<text:s/>result<text:s/>of</text:span><text:span text:style-name="T88_3"><text:s/>technical<text:s/>assistance<text:s/>and<text:s/>training<text:s/>on<text:s/>sustainable<text:s/>management<text:s/>of<text:s/>the<text:s/>mining<text:s/>and<text:s/>energy<text:s/>sectors</text:span></text:p>
          </table:table-cell>
          <table:table-cell table:style-name="Cell41">
            <text:p text:style-name="P89"><text:span text:style-name="T89_1">Increased<text:s/>recognition<text:s/>of<text:s/>national<text:s/>systems<text:s/>on<text:s/>commodities</text:span></text:p>
          </table:table-cell>
          <table:table-cell table:style-name="Cell42">
            <text:list text:style-name="LS6" xml:id="list13">
              <text:list-item>
                <text:p text:style-name="P90"><text:span text:style-name="T90_1">GoI</text:span><text:span text:style-name="T90_2"><text:s/>diplomacy<text:s/>materials<text:s/>based<text:s/>on<text:s/>reliable<text:s/>data<text:s/>and<text:s/>studies</text:span></text:p>
              </text:list-item>
              <text:list-item>
                <text:p text:style-name="P91"><text:span text:style-name="T91_1">Number<text:s/>of<text:s/>dialogues<text:s/>supported<text:s/>between<text:s/></text:span><text:span text:style-name="T91_2">GoI</text:span><text:span text:style-name="T91_3"><text:s/>and<text:s/>international<text:s/>stakeholders<text:s/>(buyer<text:s/>country,<text:s/>business<text:s/>actors,<text:s/>voluntary<text:s/>and<text:s/>national<text:s/>schemes,<text:s/>and<text:s/>producer<text:s/>organizations)</text:span></text:p>
              </text:list-item>
            </text:list>
          </table:table-cell>
        </table:table-row>
        <table:table-row table:style-name="Row12">
          <table:table-cell table:style-name="Cell43">
            <text:p text:style-name="P92"><text:span text:style-name="T92_1">4</text:span></text:p>
          </table:table-cell>
          <table:table-cell table:style-name="Cell44">
            <text:p text:style-name="P93"><text:span text:style-name="T93_1">Increased<text:s/>trade<text:s/>and<text:s/>sustainable<text:s/>business<text:s/>of<text:s/>certified<text:s/>crops</text:span></text:p>
          </table:table-cell>
          <table:table-cell table:style-name="Cell45">
            <text:p text:style-name="P94"/>
          </table:table-cell>
          <table:table-cell table:style-name="Cell46">
            <text:p text:style-name="P95"><text:span text:style-name="T95_1">Improved<text:s/>multi-stakeholder<text:s/>dialogue<text:s/>and<text:s/>capacity<text:s/>of<text:s/>targeted<text:s/>government<text:s/>ministries<text:s/>related<text:s/>to<text:s/>sustainable<text:s/>management<text:s/>of<text:s/>the<text:s/>mining<text:s/>and<text:s/>energy<text:s/>sectors</text:span></text:p>
          </table:table-cell>
          <table:table-cell table:style-name="Cell47">
            <text:list text:style-name="LS7" xml:id="list15">
              <text:list-item>
                <text:p text:style-name="P96"><text:span text:style-name="T96_1">Improved<text:s/>knowledge<text:s/>sharing,<text:s/>coordination<text:s/>and<text:s/>engagement<text:s/>opportunities<text:s/>among<text:s/>key<text:s/>stakeholders</text:span></text:p>
              </text:list-item>
              <text:list-item>
                <text:p text:style-name="P97"><text:span text:style-name="T97_1">Increased<text:s/>knowledge<text:s/>and<text:s/>awareness<text:s/>on<text:s/>key<text:s/>issues<text:s/>related<text:s/>to<text:s/>sustainable<text:s/>mining<text:s/>and<text:s/>energy<text:s/>sectors</text:span></text:p>
              </text:list-item>
              <text:list-item>
                <text:p text:style-name="P98"><text:span text:style-name="T98_1">Increased<text:s/>capacity<text:s/>of<text:s/>Indonesian<text:s/>officials<text:s/></text:span><text:span text:style-name="T98_2">as<text:s/>a<text:s/>result<text:s/>of</text:span><text:span text:style-name="T98_3"><text:s/>technical<text:s/>assistance<text:s/>and<text:s/>training<text:s/>on<text:s/>sustainable<text:s/>management<text:s/>of<text:s/>the<text:s/>mining<text:s/>and<text:s/>energy<text:s/>sectors<text:s/></text:span></text:p>
              </text:list-item>
            </text:list>
          </table:table-cell>
        </table:table-row>
      </table:table>
      <text:p text:style-name="P9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ptos" svg:font-family="Aptos" style:font-pitch="variable" style:font-family-generic="swiss"/>
    <style:font-face style:name="Aptos Display" svg:font-family="Aptos Display" style:font-pitch="variable" style:font-family-generic="swiss"/>
    <style:font-face style:name="Arial" svg:font-family="Arial" style:font-pitch="variable" style:font-family-generic="swiss"/>
    <style:font-face style:name="Calibri" svg:font-family="Calibri" style:font-pitch="variable" style:font-family-generic="swiss"/>
  </office:font-face-decls>
  <office:styles>
    <draw:marker draw:name="msArrowEnd_20_5" draw:display-name="msArrowEnd 5" svg:viewBox="0 0 210 210" svg:d="m105 0 105 210h-210z"/>
    <style:default-style style:family="paragraph">
      <style:paragraph-properties fo:line-height="116%" fo:orphans="2" fo:widows="2" style:tab-stop-distance="1.27cm"/>
      <style:text-properties style:use-window-font-color="true" style:font-name="Aptos" fo:font-size="12pt" style:font-name-asian="Aptos" style:font-size-asian="12pt" style:font-name-complex="Times New Roman" style:font-size-complex="12pt" fo:language="en" fo:language-asian="en" fo:language-complex="ar" fo:country="GB" fo:country-asian="US" fo:country-complex="SA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16%" fo:margin-bottom="0.282cm" fo:orphans="2" fo:widows="2"/>
      <style:text-properties fo:font-size="12pt" style:font-size-asian="12pt" style:font-size-complex="12pt" style:letter-kerning="true"/>
    </style:style>
    <style:style style:name="Heading_20_1" style:display-name="Heading 1" style:family="paragraph" style:parent-style-name="Normal" style:default-outline-level="1">
      <style:paragraph-properties fo:margin-top="0.635cm" fo:margin-bottom="0.141cm" fo:keep-with-next="always" fo:keep-together="always"/>
      <style:text-properties fo:color="#0f4761" style:font-name="Aptos Display" fo:font-size="20pt" style:font-name-asian="Times New Roman" style:font-size-asian="20pt" style:font-name-complex="Times New Roman" style:font-size-complex="20pt"/>
    </style:style>
    <style:style style:name="Heading_20_2" style:display-name="Heading 2" style:family="paragraph" style:parent-style-name="Normal" style:default-outline-level="2">
      <style:paragraph-properties fo:margin-top="0.282cm" fo:margin-bottom="0.141cm" fo:keep-with-next="always" fo:keep-together="always"/>
      <style:text-properties fo:color="#0f4761" style:font-name="Aptos Display" fo:font-size="16pt" style:font-name-asian="Times New Roman" style:font-size-asian="16pt" style:font-name-complex="Times New Roman" style:font-size-complex="16pt"/>
    </style:style>
    <style:style style:name="Heading_20_3" style:display-name="Heading 3" style:family="paragraph" style:parent-style-name="Normal" style:default-outline-level="3">
      <style:paragraph-properties fo:margin-top="0.282cm" fo:margin-bottom="0.141cm" fo:keep-with-next="always" fo:keep-together="always"/>
      <style:text-properties fo:color="#0f4761" fo:font-size="14pt" style:font-name-asian="Times New Roman" style:font-size-asian="14pt" style:font-name-complex="Times New Roman" style:font-size-complex="14pt"/>
    </style:style>
    <style:style style:name="Heading_20_4" style:display-name="Heading 4" style:family="paragraph" style:parent-style-name="Normal" style:default-outline-level="4">
      <style:paragraph-properties fo:margin-top="0.141cm" fo:margin-bottom="0.071cm" fo:keep-with-next="always" fo:keep-together="always"/>
      <style:text-properties fo:font-style="italic" style:font-style-asian="italic" style:font-style-complex="italic" fo:color="#0f4761" style:font-name-asian="Times New Roman" style:font-name-complex="Times New Roman"/>
    </style:style>
    <style:style style:name="Heading_20_5" style:display-name="Heading 5" style:family="paragraph" style:parent-style-name="Normal" style:default-outline-level="5">
      <style:paragraph-properties fo:margin-top="0.141cm" fo:margin-bottom="0.071cm" fo:keep-with-next="always" fo:keep-together="always"/>
      <style:text-properties fo:color="#0f4761" style:font-name-asian="Times New Roman" style:font-name-complex="Times New Roman"/>
    </style:style>
    <style:style style:name="Heading_20_6" style:display-name="Heading 6" style:family="paragraph" style:parent-style-name="Normal" style:default-outline-level="6">
      <style:paragraph-properties fo:margin-top="0.071cm" fo:margin-bottom="0cm" fo:keep-with-next="always" fo:keep-together="always"/>
      <style:text-properties fo:font-style="italic" style:font-style-asian="italic" style:font-style-complex="italic" fo:color="#595959" style:font-name-asian="Times New Roman" style:font-name-complex="Times New Roman"/>
    </style:style>
    <style:style style:name="Heading_20_7" style:display-name="Heading 7" style:family="paragraph" style:parent-style-name="Normal" style:default-outline-level="7">
      <style:paragraph-properties fo:margin-top="0.071cm" fo:margin-bottom="0cm" fo:keep-with-next="always" fo:keep-together="always"/>
      <style:text-properties fo:color="#595959" style:font-name-asian="Times New Roman" style:font-name-complex="Times New Roman"/>
    </style:style>
    <style:style style:name="Heading_20_8" style:display-name="Heading 8" style:family="paragraph" style:parent-style-name="Normal" style:default-outline-level="8">
      <style:paragraph-properties fo:margin-bottom="0cm" fo:keep-with-next="always" fo:keep-together="always"/>
      <style:text-properties fo:font-style="italic" style:font-style-asian="italic" style:font-style-complex="italic" fo:color="#272727" style:font-name-asian="Times New Roman" style:font-name-complex="Times New Roman"/>
    </style:style>
    <style:style style:name="Heading_20_9" style:display-name="Heading 9" style:family="paragraph" style:parent-style-name="Normal" style:default-outline-level="9">
      <style:paragraph-properties fo:margin-bottom="0cm" fo:keep-with-next="always" fo:keep-together="always"/>
      <style:text-properties fo:color="#272727" style:font-name-asian="Times New Roman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16%" fo:margin-bottom="0.282cm"/>
      <style:text-properties fo:font-size="12pt" style:font-size-asian="12pt" style:font-size-complex="12pt" style:letter-kerning="true"/>
    </style:style>
    <style:style style:name="Heading_20_1_20_Char" style:display-name="Heading 1 Char" style:family="text" style:parent-style-name="Default_20_Paragraph_20_Font">
      <style:text-properties fo:color="#0f4761" style:font-name="Aptos Display" fo:font-size="20pt" style:font-name-asian="Times New Roman" style:font-size-asian="20pt" style:font-name-complex="Times New Roman" style:font-size-complex="20pt"/>
    </style:style>
    <style:style style:name="Heading_20_2_20_Char" style:display-name="Heading 2 Char" style:family="text" style:parent-style-name="Default_20_Paragraph_20_Font">
      <style:text-properties fo:color="#0f4761" style:font-name="Aptos Display" fo:font-size="16pt" style:font-name-asian="Times New Roman" style:font-size-asian="16pt" style:font-name-complex="Times New Roman" style:font-size-complex="16pt"/>
    </style:style>
    <style:style style:name="Heading_20_3_20_Char" style:display-name="Heading 3 Char" style:family="text" style:parent-style-name="Default_20_Paragraph_20_Font">
      <style:text-properties fo:color="#0f4761" fo:font-size="14pt" style:font-name-asian="Times New Roman" style:font-size-asian="14pt" style:font-name-complex="Times New Roman" style:font-size-complex="14pt"/>
    </style:style>
    <style:style style:name="Heading_20_4_20_Char" style:display-name="Heading 4 Char" style:family="text" style:parent-style-name="Default_20_Paragraph_20_Font">
      <style:text-properties fo:font-style="italic" style:font-style-asian="italic" style:font-style-complex="italic" fo:color="#0f4761" style:font-name-asian="Times New Roman" style:font-name-complex="Times New Roman"/>
    </style:style>
    <style:style style:name="Heading_20_5_20_Char" style:display-name="Heading 5 Char" style:family="text" style:parent-style-name="Default_20_Paragraph_20_Font">
      <style:text-properties fo:color="#0f4761" style:font-name-asian="Times New Roman" style:font-name-complex="Times New Roman"/>
    </style:style>
    <style:style style:name="Heading_20_6_20_Char" style:display-name="Heading 6 Char" style:family="text" style:parent-style-name="Default_20_Paragraph_20_Font">
      <style:text-properties fo:font-style="italic" style:font-style-asian="italic" style:font-style-complex="italic" fo:color="#595959" style:font-name-asian="Times New Roman" style:font-name-complex="Times New Roman"/>
    </style:style>
    <style:style style:name="Heading_20_7_20_Char" style:display-name="Heading 7 Char" style:family="text" style:parent-style-name="Default_20_Paragraph_20_Font">
      <style:text-properties fo:color="#595959" style:font-name-asian="Times New Roman" style:font-name-complex="Times New Roman"/>
    </style:style>
    <style:style style:name="Heading_20_8_20_Char" style:display-name="Heading 8 Char" style:family="text" style:parent-style-name="Default_20_Paragraph_20_Font">
      <style:text-properties fo:font-style="italic" style:font-style-asian="italic" style:font-style-complex="italic" fo:color="#272727" style:font-name-asian="Times New Roman" style:font-name-complex="Times New Roman"/>
    </style:style>
    <style:style style:name="Heading_20_9_20_Char" style:display-name="Heading 9 Char" style:family="text" style:parent-style-name="Default_20_Paragraph_20_Font">
      <style:text-properties fo:color="#272727" style:font-name-asian="Times New Roman" style:font-name-complex="Times New Roman"/>
    </style:style>
    <style:style style:name="Title" style:family="paragraph" style:parent-style-name="Normal">
      <style:paragraph-properties fo:line-height="100%" fo:margin-bottom="0.141cm"/>
      <style:text-properties fo:letter-spacing="-0.018cm" style:font-name="Aptos Display" fo:font-size="28pt" style:font-name-asian="Times New Roman" style:font-size-asian="28pt" style:font-name-complex="Times New Roman" style:font-size-complex="28pt" style:letter-kerning="true"/>
    </style:style>
    <style:style style:name="Title_20_Char" style:display-name="Title Char" style:family="text" style:parent-style-name="Default_20_Paragraph_20_Font">
      <style:text-properties fo:letter-spacing="-0.018cm" style:font-name="Aptos Display" fo:font-size="28pt" style:font-name-asian="Times New Roman" style:font-size-asian="28pt" style:font-name-complex="Times New Roman" style:font-size-complex="28pt" style:letter-kerning="true"/>
    </style:style>
    <style:style style:name="Subtitle" style:family="paragraph" style:parent-style-name="Normal">
      <style:text-properties fo:letter-spacing="0.026cm" fo:color="#595959" fo:font-size="14pt" style:font-name-asian="Times New Roman" style:font-size-asian="14pt" style:font-name-complex="Times New Roman" style:font-size-complex="14pt"/>
    </style:style>
    <style:style style:name="Subtitle_20_Char" style:display-name="Subtitle Char" style:family="text" style:parent-style-name="Default_20_Paragraph_20_Font">
      <style:text-properties fo:letter-spacing="0.026cm" fo:color="#595959" fo:font-size="14pt" style:font-name-asian="Times New Roman" style:font-size-asian="14pt" style:font-name-complex="Times New Roman" style:font-size-complex="14pt"/>
    </style:style>
    <style:style style:name="Quote" style:family="paragraph" style:parent-style-name="Normal">
      <style:paragraph-properties fo:text-align="center" fo:margin-top="0.282cm"/>
      <style:text-properties fo:font-style="italic" style:font-style-asian="italic" style:font-style-complex="italic" fo:color="#404040"/>
    </style:style>
    <style:style style:name="Quote_20_Char" style:display-name="Quote Char" style:family="text" style:parent-style-name="Default_20_Paragraph_20_Font">
      <style:text-properties fo:font-style="italic" style:font-style-asian="italic" style:font-style-complex="italic" fo:color="#404040"/>
    </style:style>
    <style:style style:name="List_20_Paragraph" style:display-name="List Paragraph" style:family="paragraph" style:parent-style-name="Normal">
      <style:paragraph-properties fo:margin-left="1.27cm"/>
    </style:style>
    <style:style style:name="Intense_20_Emphasis" style:display-name="Intense Emphasis" style:family="text" style:parent-style-name="Default_20_Paragraph_20_Font">
      <style:text-properties fo:font-style="italic" style:font-style-asian="italic" style:font-style-complex="italic" fo:color="#0f4761"/>
    </style:style>
    <style:style style:name="Intense_20_Quote" style:display-name="Intense Quote" style:family="paragraph" style:parent-style-name="Normal">
      <style:paragraph-properties fo:text-align="center" fo:padding-top="0.353cm" fo:border-top="#0f4761 0.018cm solid" fo:margin-top="0.635cm" fo:padding-bottom="0.353cm" fo:border-bottom="#0f4761 0.018cm solid" fo:margin-bottom="0.635cm" fo:margin-left="1.524cm" fo:margin-right="1.524cm"/>
      <style:text-properties fo:font-style="italic" style:font-style-asian="italic" style:font-style-complex="italic" fo:color="#0f4761"/>
    </style:style>
    <style:style style:name="Intense_20_Quote_20_Char" style:display-name="Intense Quote Char" style:family="text" style:parent-style-name="Default_20_Paragraph_20_Font">
      <style:text-properties fo:font-style="italic" style:font-style-asian="italic" style:font-style-complex="italic" fo:color="#0f4761"/>
    </style:style>
    <style:style style:name="Intense_20_Reference" style:display-name="Intense Reference" style:family="text" style:parent-style-name="Default_20_Paragraph_20_Font">
      <style:text-properties fo:letter-spacing="0.009cm" fo:font-variant="small-caps" fo:color="#0f4761" fo:font-weight="bold" style:font-weight-asian="bold" style:font-weight-complex="bold"/>
    </style:style>
    <style:style style:name="Head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/>
    <style:style style:name="Foot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/>
    <style:style style:name="List_20_Paragraph_20_Char" style:display-name="List Paragraph Char" style:family="text" style:parent-style-name="Default_20_Paragraph_20_Font"/>
    <style:style style:name="LS10" style:family="paragraph" style:parent-style-name="No_20_List"/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09cm" text:min-label-width="0.635cm" fo:text-align="start" text:list-level-position-and-space-mode="label-alignment">
          <style:list-level-label-alignment text:label-followed-by="listtab" fo:margin-left="0.725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36cm" text:min-label-width="0.635cm" fo:text-align="start" text:list-level-position-and-space-mode="label-alignment">
          <style:list-level-label-alignment text:label-followed-by="listtab" fo:margin-left="1.995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265cm" text:min-label-distance="0.318cm" fo:text-align="end" text:list-level-position-and-space-mode="label-alignment">
          <style:list-level-label-alignment text:label-followed-by="listtab" fo:margin-left="3.265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3.9cm" text:min-label-width="0.635cm" fo:text-align="start" text:list-level-position-and-space-mode="label-alignment">
          <style:list-level-label-alignment text:label-followed-by="listtab" fo:margin-left="4.535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17cm" text:min-label-width="0.635cm" fo:text-align="start" text:list-level-position-and-space-mode="label-alignment">
          <style:list-level-label-alignment text:label-followed-by="listtab" fo:margin-left="5.80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075cm" text:min-label-distance="0.318cm" fo:text-align="end" text:list-level-position-and-space-mode="label-alignment">
          <style:list-level-label-alignment text:label-followed-by="listtab" fo:margin-left="7.075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7.71cm" text:min-label-width="0.635cm" fo:text-align="start" text:list-level-position-and-space-mode="label-alignment">
          <style:list-level-label-alignment text:label-followed-by="listtab" fo:margin-left="8.34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8.98cm" text:min-label-width="0.635cm" fo:text-align="start" text:list-level-position-and-space-mode="label-alignment">
          <style:list-level-label-alignment text:label-followed-by="listtab" fo:margin-left="9.615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0.885cm" text:min-label-distance="0.318cm" fo:text-align="end" text:list-level-position-and-space-mode="label-alignment">
          <style:list-level-label-alignment text:label-followed-by="listtab" fo:margin-left="10.885cm" fo:text-indent="-0.318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3cm" text:min-label-width="0.635cm" fo:text-align="start" text:list-level-position-and-space-mode="label-alignment">
          <style:list-level-label-alignment text:label-followed-by="listtab" fo:margin-left="0.935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57cm" text:min-label-width="0.635cm" fo:text-align="start" text:list-level-position-and-space-mode="label-alignment">
          <style:list-level-label-alignment text:label-followed-by="listtab" fo:margin-left="2.20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475cm" text:min-label-distance="0.318cm" fo:text-align="end" text:list-level-position-and-space-mode="label-alignment">
          <style:list-level-label-alignment text:label-followed-by="listtab" fo:margin-left="3.475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11cm" text:min-label-width="0.635cm" fo:text-align="start" text:list-level-position-and-space-mode="label-alignment">
          <style:list-level-label-alignment text:label-followed-by="listtab" fo:margin-left="4.745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38cm" text:min-label-width="0.635cm" fo:text-align="start" text:list-level-position-and-space-mode="label-alignment">
          <style:list-level-label-alignment text:label-followed-by="listtab" fo:margin-left="6.01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285cm" text:min-label-distance="0.318cm" fo:text-align="end" text:list-level-position-and-space-mode="label-alignment">
          <style:list-level-label-alignment text:label-followed-by="listtab" fo:margin-left="7.285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7.92cm" text:min-label-width="0.635cm" fo:text-align="start" text:list-level-position-and-space-mode="label-alignment">
          <style:list-level-label-alignment text:label-followed-by="listtab" fo:margin-left="8.555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19cm" text:min-label-width="0.635cm" fo:text-align="start" text:list-level-position-and-space-mode="label-alignment">
          <style:list-level-label-alignment text:label-followed-by="listtab" fo:margin-left="9.825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095cm" text:min-label-distance="0.318cm" fo:text-align="end" text:list-level-position-and-space-mode="label-alignment">
          <style:list-level-label-alignment text:label-followed-by="listtab" fo:margin-left="11.095cm" fo:text-indent="-0.318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8Level0" style:family="text" style:parent-style-name="LS10">
      <style:text-properties style:text-scale="100%" text:display="true" style:text-line-through-style="none" fo:font-size="11pt" style:font-size-asian="11pt" style:font-size-complex="11pt"/>
    </style:style>
    <text:list-style style:name="LS8">
      <text:list-level-style-number style:num-format="i" text:style-name="List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scale="100%" text:display="true" style:text-line-through-style="none" fo:font-size="11pt" style:font-size-asian="11pt" style:font-size-complex="11pt"/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249cm" fo:padding-bottom="0cm" fo:margin-bottom="1.249cm" fo:padding-left="0cm" fo:margin-left="2.54cm" fo:padding-right="0cm" fo:margin-right="2.54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>
      <style:paragraph-properties fo:margin-top="0cm" fo:margin-bottom="0cm"/>
    </style:style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>
      <style:paragraph-properties fo:margin-top="0cm" fo:margin-bottom="0cm"/>
    </style:style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p text:style-name="P1"><draw:frame svg:x="0cm" svg:y="0cm" svg:width="1.277cm" svg:height="1.028cm" draw:style-name="FR1" text:anchor-type="page" draw:z-index="4"><draw:text-box fo:min-height="1.028cm"><text:p text:style-name="P2"><text:span text:style-name="T2_1">OFFICIAL</text:span></text:p></draw:text-box><svg:desc>OFFICIAL</svg:desc></draw:frame></text:p>
      </style:header>
      <style:footer>
        <text:p text:style-name="P3"><draw:frame svg:x="0cm" svg:y="0cm" svg:width="1.277cm" svg:height="1.028cm" draw:style-name="FR2" text:anchor-type="page" draw:z-index="10"><draw:text-box fo:min-height="1.028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Interim logframe_SEMESTA</dc:title>
    <meta:initial-creator>Abi Ismarrahman</meta:initial-creator>
    <meta:creation-date>2025-09-03T01:34:00</meta:creation-date>
    <dc:creator>Abi Ismarrahman</dc:creator>
    <dc:date>2025-09-03T01:34:00</dc:date>
    <meta:editing-cycles>2</meta:editing-cycles>
    <meta:document-statistic meta:page-count="4" meta:paragraph-count="6" meta:row-count="23" meta:word-count="491" meta:character-count="3285" meta:non-whitespace-character-count="2800"/>
    <meta:user-defined meta:name="ClassificationContentMarkingFooterFontProps">#000000,10,Calibri</meta:user-defined>
    <meta:user-defined meta:name="ClassificationContentMarkingFooterShapeIds">23f07d57,9601af5,1dc668ac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6688a59f,20919776,52382533</meta:user-defined>
    <meta:user-defined meta:name="ClassificationContentMarkingHeaderText">OFFICIAL</meta:user-defined>
    <meta:user-defined meta:name="ContentTypeId">0x010100A9E804AD2130B047BEB1B1355903FA5903002EE1C59C4AC2CE40AB1E66C7B5C43C88</meta:user-defined>
  </office:meta>
</office:document-meta>
</file>